
<file path=META-INF/manifest.xml><?xml version="1.0" encoding="utf-8"?>
<manifest:manifest xmlns:manifest="urn:oasis:names:tc:opendocument:xmlns:manifest:1.0" manifest:version="1.2">
  <manifest:file-entry manifest:full-path="/" manifest:version="1.2" manifest:media-type="application/vnd.oasis.opendocument.spreadsheet-template"/>
  <manifest:file-entry manifest:full-path="Basic/Standard/script-lb.xml" manifest:media-type="text/xml"/>
  <manifest:file-entry manifest:full-path="Basic/Standard/makro1.xml" manifest:media-type="text/xml"/>
  <manifest:file-entry manifest:full-path="Basic/script-lc.xml" manifest:media-type="text/xml"/>
  <manifest:file-entry manifest:full-path="Object 1/meta.xml" manifest:media-type="text/xml"/>
  <manifest:file-entry manifest:full-path="Object 1/styles.xml" manifest:media-type="text/xml"/>
  <manifest:file-entry manifest:full-path="Object 1/content.xml" manifest:media-type="text/xml"/>
  <manifest:file-entry manifest:full-path="Object 1/" manifest:media-type="application/vnd.oasis.opendocument.char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Wingdings1" svg:font-family="Wingdings" style:font-adornments="Standard" style:font-pitch="variable" style:font-charset="x-symbol"/>
    <style:font-face style:name="Bitstream Vera Sans" svg:font-family="'Bitstream Vera Sans', Arial" style:font-family-generic="swiss"/>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Liberation Sans" svg:font-family="'Liberation Sans'" style:font-family-generic="swiss" style:font-pitch="variable"/>
    <style:font-face style:name="Arial Unicode MS1" svg:font-family="'Arial Unicode MS'" style:font-family-generic="system" style:font-pitch="variable"/>
    <style:font-face style:name="Segoe UI" svg:font-family="'Segoe UI'" style:font-family-generic="system" style:font-pitch="variable"/>
    <style:font-face style:name="Tahoma1" svg:font-family="Tahoma" style:font-family-generic="system" style:font-pitch="variable"/>
  </office:font-face-decls>
  <office:automatic-styles>
    <style:style style:name="co1" style:family="table-column">
      <style:table-column-properties fo:break-before="auto" style:column-width="22.67mm"/>
    </style:style>
    <style:style style:name="co2" style:family="table-column">
      <style:table-column-properties fo:break-before="auto" style:column-width="80.1mm"/>
    </style:style>
    <style:style style:name="co3" style:family="table-column">
      <style:table-column-properties fo:break-before="auto" style:column-width="25.75mm"/>
    </style:style>
    <style:style style:name="co4" style:family="table-column">
      <style:table-column-properties fo:break-before="auto" style:column-width="182.09mm"/>
    </style:style>
    <style:style style:name="co5" style:family="table-column">
      <style:table-column-properties fo:break-before="auto" style:column-width="32.19mm"/>
    </style:style>
    <style:style style:name="co6" style:family="table-column">
      <style:table-column-properties fo:break-before="auto" style:column-width="20.07mm"/>
    </style:style>
    <style:style style:name="co7" style:family="table-column">
      <style:table-column-properties fo:break-before="auto" style:column-width="22.58mm"/>
    </style:style>
    <style:style style:name="co8" style:family="table-column">
      <style:table-column-properties fo:break-before="auto" style:column-width="55.77mm"/>
    </style:style>
    <style:style style:name="co9" style:family="table-column">
      <style:table-column-properties fo:break-before="auto" style:column-width="5.8mm"/>
    </style:style>
    <style:style style:name="co10" style:family="table-column">
      <style:table-column-properties fo:break-before="auto" style:column-width="34.71mm"/>
    </style:style>
    <style:style style:name="co11" style:family="table-column">
      <style:table-column-properties fo:break-before="auto" style:column-width="21.94mm"/>
    </style:style>
    <style:style style:name="co12" style:family="table-column">
      <style:table-column-properties fo:break-before="auto" style:column-width="8.31mm"/>
    </style:style>
    <style:style style:name="co13" style:family="table-column">
      <style:table-column-properties fo:break-before="auto" style:column-width="23.04mm"/>
    </style:style>
    <style:style style:name="co14" style:family="table-column">
      <style:table-column-properties fo:break-before="auto" style:column-width="13.32mm"/>
    </style:style>
    <style:style style:name="co15" style:family="table-column">
      <style:table-column-properties fo:break-before="auto" style:column-width="22.65mm"/>
    </style:style>
    <style:style style:name="co16" style:family="table-column">
      <style:table-column-properties fo:break-before="auto" style:column-width="13.69mm"/>
    </style:style>
    <style:style style:name="co17" style:family="table-column">
      <style:table-column-properties fo:break-before="auto" style:column-width="12.38mm"/>
    </style:style>
    <style:style style:name="co18" style:family="table-column">
      <style:table-column-properties fo:break-before="auto" style:column-width="12.47mm"/>
    </style:style>
    <style:style style:name="co19" style:family="table-column">
      <style:table-column-properties fo:break-before="auto" style:column-width="13.86mm"/>
    </style:style>
    <style:style style:name="co20" style:family="table-column">
      <style:table-column-properties fo:break-before="auto" style:column-width="23.92mm"/>
    </style:style>
    <style:style style:name="co21" style:family="table-column">
      <style:table-column-properties fo:break-before="auto" style:column-width="22.19mm"/>
    </style:style>
    <style:style style:name="co22" style:family="table-column">
      <style:table-column-properties fo:break-before="auto" style:column-width="23.48mm"/>
    </style:style>
    <style:style style:name="co23" style:family="table-column">
      <style:table-column-properties fo:break-before="auto" style:column-width="15.36mm"/>
    </style:style>
    <style:style style:name="co24" style:family="table-column">
      <style:table-column-properties fo:break-before="auto" style:column-width="19.31mm"/>
    </style:style>
    <style:style style:name="co25" style:family="table-column">
      <style:table-column-properties fo:break-before="auto" style:column-width="27.76mm"/>
    </style:style>
    <style:style style:name="co26" style:family="table-column">
      <style:table-column-properties fo:break-before="auto" style:column-width="17.44mm"/>
    </style:style>
    <style:style style:name="co27" style:family="table-column">
      <style:table-column-properties fo:break-before="auto" style:column-width="56.89mm"/>
    </style:style>
    <style:style style:name="co28" style:family="table-column">
      <style:table-column-properties fo:break-before="auto" style:column-width="11.62mm"/>
    </style:style>
    <style:style style:name="ro1" style:family="table-row">
      <style:table-row-properties style:row-height="6.12mm" fo:break-before="auto" style:use-optimal-row-height="true"/>
    </style:style>
    <style:style style:name="ro2" style:family="table-row">
      <style:table-row-properties style:row-height="6.47mm" fo:break-before="auto" style:use-optimal-row-height="true"/>
    </style:style>
    <style:style style:name="ro3" style:family="table-row">
      <style:table-row-properties style:row-height="4.52mm" fo:break-before="auto" style:use-optimal-row-height="true"/>
    </style:style>
    <style:style style:name="ro4" style:family="table-row">
      <style:table-row-properties style:row-height="4.8mm" fo:break-before="auto" style:use-optimal-row-height="false"/>
    </style:style>
    <style:style style:name="ro5" style:family="table-row">
      <style:table-row-properties style:row-height="9.65mm" fo:break-before="auto" style:use-optimal-row-height="false"/>
    </style:style>
    <style:style style:name="ro6" style:family="table-row">
      <style:table-row-properties style:row-height="4.78mm" fo:break-before="auto" style:use-optimal-row-height="true"/>
    </style:style>
    <style:style style:name="ro7" style:family="table-row">
      <style:table-row-properties style:row-height="13.16mm" fo:break-before="auto" style:use-optimal-row-height="true"/>
    </style:style>
    <style:style style:name="ro8" style:family="table-row">
      <style:table-row-properties style:row-height="8.94mm" fo:break-before="auto" style:use-optimal-row-height="true"/>
    </style:style>
    <style:style style:name="ta1" style:family="table" style:master-page-name="Default">
      <style:table-properties table:display="true" style:writing-mode="lr-tb"/>
    </style:style>
    <number:number-style style:name="N1">
      <number:number number:decimal-places="0" loext:min-decimal-places="0" number:min-integer-digits="1"/>
    </number:number-style>
    <style:style style:name="ce1" style:family="table-cell" style:parent-style-name="Default">
      <style:table-cell-properties fo:background-color="#e6e6ff"/>
      <style:text-properties fo:font-size="14pt"/>
    </style:style>
    <style:style style:name="ce2" style:family="table-cell" style:parent-style-name="Eingabe">
      <style:table-cell-properties fo:background-color="#ffff00"/>
    </style:style>
    <style:style style:name="ce34" style:family="table-cell" style:parent-style-name="Eingabe">
      <style:table-cell-properties style:text-align-source="fix" style:repeat-content="false" fo:border="none" style:vertical-align="middle"/>
      <style:paragraph-properties fo:text-align="center"/>
      <style:text-properties fo:font-style="italic" style:font-size-asian="10.5pt" style:font-style-asian="italic" style:font-size-complex="10.5pt" style:font-style-complex="italic"/>
      <style:map style:condition="is-true-formula(LEN(T(TRIM([.A5])))&gt;1)" style:apply-style-name="Result" style:base-cell-address="Namen.A5"/>
    </style:style>
    <style:style style:name="ce4" style:family="table-cell" style:parent-style-name="Default">
      <style:table-cell-properties fo:border-bottom="none" style:text-align-source="fix" style:repeat-content="false" fo:border-left="2.49pt solid #000000" fo:border-right="none" fo:border-top="2.49pt solid #000000"/>
      <style:paragraph-properties fo:text-align="start" fo:margin-left="0mm"/>
      <style:text-properties style:font-name="Comic Sans MS" fo:font-size="14pt" fo:font-weight="bold"/>
    </style:style>
    <style:style style:name="ce5" style:family="table-cell" style:parent-style-name="Default">
      <style:table-cell-properties fo:border-bottom="none" fo:border-left="2.49pt solid #000000" fo:border-right="none" fo:border-top="none"/>
    </style:style>
    <style:style style:name="ce39" style:family="table-cell" style:parent-style-name="Default">
      <style:table-cell-properties fo:border-bottom="none" style:text-align-source="fix" style:repeat-content="false" fo:border-left="2.49pt solid #000000" fo:border-right="none" fo:border-top="none"/>
      <style:paragraph-properties fo:text-align="center" fo:margin-left="0mm"/>
      <style:text-properties style:font-name="Wingdings1" fo:font-size="14pt" style:font-name-asian="Wingdings1" style:font-name-complex="Wingdings1"/>
    </style:style>
    <style:style style:name="ce52" style:family="table-cell" style:parent-style-name="Default">
      <style:table-cell-properties fo:border-bottom="none" style:text-align-source="fix" style:repeat-content="false" fo:border-left="2.49pt solid #000000" fo:border-right="none"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8" style:family="table-cell" style:parent-style-name="Default">
      <style:table-cell-properties fo:border-bottom="none" fo:border-left="2.49pt solid #000000" fo:border-right="none" fo:border-top="none"/>
      <style:text-properties fo:font-weight="bold"/>
    </style:style>
    <style:style style:name="ce9" style:family="table-cell" style:parent-style-name="Default">
      <style:table-cell-properties fo:border-bottom="none" fo:border-left="2.49pt solid #000000" fo:border-right="none" fo:border-top="none"/>
      <style:text-properties fo:font-size="14pt"/>
    </style:style>
    <style:style style:name="ce10" style:family="table-cell" style:parent-style-name="Default">
      <style:table-cell-properties fo:border-bottom="none" fo:background-color="#e6e6ff" fo:border-left="2.49pt solid #000000" fo:border-right="none" fo:border-top="none"/>
      <style:text-properties fo:font-size="14pt"/>
    </style:style>
    <style:style style:name="ce11" style:family="table-cell" style:parent-style-name="Default" style:data-style-name="N0">
      <style:table-cell-properties fo:border-bottom="2.49pt solid #000000" fo:background-color="#e6e6ff" fo:border-left="2.49pt solid #000000" fo:border-right="none" fo:border-top="none"/>
      <style:text-properties fo:font-size="14pt" fo:font-weight="bold"/>
    </style:style>
    <style:style style:name="ce12" style:family="table-cell" style:parent-style-name="Default">
      <style:table-cell-properties fo:border-bottom="none" fo:border-left="none" fo:border-right="2.49pt solid #000000" fo:border-top="2.49pt solid #000000"/>
      <style:text-properties style:font-name="Arial" fo:font-size="14pt"/>
    </style:style>
    <style:style style:name="ce13" style:family="table-cell" style:parent-style-name="Default">
      <style:table-cell-properties fo:border-bottom="none" fo:border-left="none" fo:border-right="2.49pt solid #000000" fo:border-top="none"/>
    </style:style>
    <style:style style:name="ce14" style:family="table-cell" style:parent-style-name="Default">
      <style:table-cell-properties fo:border-bottom="none" style:text-align-source="fix" style:repeat-content="false" fo:border-left="none" fo:border-right="2.49pt solid #000000" fo:border-top="none"/>
      <style:paragraph-properties fo:text-align="center" fo:margin-left="0mm"/>
      <style:text-properties style:font-name="Wingdings" fo:font-size="14pt"/>
    </style:style>
    <style:style style:name="ce70" style:family="table-cell" style:parent-style-name="Default">
      <style:table-cell-properties fo:border-bottom="none" style:text-align-source="fix" style:repeat-content="false" fo:border-left="none" fo:border-right="2.49pt solid #000000"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16" style:family="table-cell" style:parent-style-name="Default">
      <style:table-cell-properties fo:border-bottom="none" fo:border-left="none" fo:border-right="2.49pt solid #000000" fo:border-top="none"/>
      <style:text-properties style:font-name="Arial" fo:font-size="14pt"/>
    </style:style>
    <style:style style:name="ce17" style:family="table-cell" style:parent-style-name="Default">
      <style:table-cell-properties fo:border-bottom="none" fo:background-color="#e6e6ff" fo:border-left="none" fo:border-right="2.49pt solid #000000" fo:border-top="none"/>
      <style:text-properties fo:font-size="14pt"/>
    </style:style>
    <style:style style:name="ce18" style:family="table-cell" style:parent-style-name="Default" style:data-style-name="N123">
      <style:table-cell-properties fo:border-bottom="2.49pt solid #000000" fo:background-color="#e6e6ff" fo:border-left="none" fo:border-right="2.49pt solid #000000" fo:border-top="none"/>
      <style:text-properties fo:font-size="14pt"/>
    </style:style>
    <style:style style:name="ce19" style:family="table-cell" style:parent-style-name="Default">
      <style:table-cell-properties fo:background-color="#e6e6ff" style:cell-protect="hidden-and-protected" style:print-content="true"/>
      <style:text-properties fo:font-size="14pt"/>
    </style:style>
    <style:style style:name="ce20" style:family="table-cell" style:parent-style-name="Default">
      <style:table-cell-properties style:cell-protect="hidden-and-protected" style:print-content="true" fo:border="none"/>
      <style:text-properties fo:font-size="14pt"/>
    </style:style>
    <style:style style:name="ce21" style:family="table-cell" style:parent-style-name="Default" style:data-style-name="N122">
      <style:table-cell-properties fo:background-color="#e6e6ff"/>
      <style:text-properties fo:font-size="14pt"/>
    </style:style>
    <style:style style:name="ce22" style:family="table-cell" style:parent-style-name="Default" style:data-style-name="N122">
      <style:table-cell-properties fo:background-color="#e6e6ff" style:cell-protect="hidden-and-protected" style:print-content="true"/>
      <style:text-properties fo:font-size="14pt"/>
    </style:style>
    <style:style style:name="ce23" style:family="table-cell" style:parent-style-name="Default">
      <style:table-cell-properties style:cell-protect="hidden-and-protected" style:print-content="true"/>
    </style:style>
    <style:style style:name="ce24" style:family="table-cell" style:parent-style-name="Default">
      <style:text-properties fo:font-weight="bold"/>
    </style:style>
    <style:style style:name="ce25" style:family="table-cell" style:parent-style-name="Default">
      <style:table-cell-properties fo:border-bottom="none" fo:border-left="2.49pt solid #000000" fo:border-right="none" fo:border-top="2.49pt solid #000000"/>
    </style:style>
    <style:style style:name="ce26" style:family="table-cell" style:parent-style-name="Default">
      <style:table-cell-properties fo:border-bottom="none" fo:wrap-option="wrap" fo:border-left="2.49pt solid #000000" fo:border-right="2.49pt solid #000000" fo:border-top="none"/>
    </style:style>
    <style:style style:name="ce27" style:family="table-cell" style:parent-style-name="Default">
      <style:table-cell-properties fo:border-bottom="none" style:text-align-source="fix" style:repeat-content="false" fo:border-left="2.49pt solid #000000" fo:border-right="none" fo:border-top="none"/>
      <style:paragraph-properties fo:text-align="start" fo:margin-left="0mm"/>
      <style:text-properties fo:font-style="italic"/>
    </style:style>
    <style:style style:name="ce28" style:family="table-cell" style:parent-style-name="Default">
      <style:table-cell-properties fo:border-bottom="none" style:text-align-source="fix" style:repeat-content="false" fo:border-left="2.49pt solid #000000" fo:border-right="none" fo:border-top="none"/>
      <style:paragraph-properties fo:text-align="end" fo:margin-left="0mm"/>
      <style:text-properties fo:font-style="italic"/>
    </style:style>
    <style:style style:name="ce115"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G$16]=&quot;&quot;)" style:apply-style-name="Result" style:base-cell-address="Tabelle1.A12"/>
    </style:style>
    <style:style style:name="ce30" style:family="table-cell" style:parent-style-name="Default">
      <style:table-cell-properties fo:border-bottom="none" style:text-align-source="fix" style:repeat-content="false" fo:border-left="2.49pt solid #000000" fo:border-right="none" fo:border-top="none"/>
      <style:paragraph-properties fo:text-align="end" fo:margin-left="0mm"/>
    </style:style>
    <style:style style:name="ce31" style:family="table-cell" style:parent-style-name="Default">
      <style:table-cell-properties fo:border-bottom="2.49pt solid #000000" fo:border-left="2.49pt solid #000000" fo:border-right="none" fo:border-top="none"/>
      <style:text-properties fo:font-size="8pt" fo:font-style="italic" style:font-size-asian="8pt" style:font-style-asian="italic" style:font-size-complex="8pt" style:font-style-complex="italic"/>
    </style:style>
    <style:style style:name="ce32" style:family="table-cell" style:parent-style-name="Default">
      <style:table-cell-properties fo:border-bottom="none" fo:border-left="2.49pt solid #000000" fo:border-right="none" fo:border-top="none"/>
      <style:text-properties fo:font-style="italic"/>
    </style:style>
    <style:style style:name="ce120"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G$31]=&quot;&quot;)" style:apply-style-name="Result" style:base-cell-address="Tabelle1.A27"/>
    </style:style>
    <style:style style:name="ce121"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G$47]=&quot;&quot;)" style:apply-style-name="Result" style:base-cell-address="Tabelle1.A42"/>
    </style:style>
    <style:style style:name="ce35" style:family="table-cell" style:parent-style-name="Default">
      <style:table-cell-properties fo:border-bottom="2.49pt solid #000000" fo:border-left="2.49pt solid #000000" fo:border-right="none" fo:border-top="none"/>
    </style:style>
    <style:style style:name="ce123"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G$64]=&quot;&quot;)" style:apply-style-name="Default_20__28_user_29_" style:base-cell-address="Tabelle1.A58"/>
    </style:style>
    <style:style style:name="ce124"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G$81]=&quot;&quot;)" style:apply-style-name="Result" style:base-cell-address="Tabelle1.A75"/>
    </style:style>
    <style:style style:name="ce38" style:family="table-cell" style:parent-style-name="Default">
      <style:table-cell-properties fo:border-bottom="none" fo:border-left="2.49pt solid #000000" fo:border-right="2.49pt solid #000000" fo:border-top="none"/>
      <style:text-properties style:use-window-font-color="true" style:text-outline="false" style:text-line-through-style="none" style:text-line-through-type="none" style:font-name="Arial" fo:font-size="10pt" fo:language="de" fo:country="DE" fo:font-style="normal" fo:text-shadow="none" style:text-underline-style="none" fo:font-weight="normal" style:text-underline-mode="continuous" style:text-overline-mode="continuous" style:text-line-through-mode="continuous" style:font-name-asian="Arial Unicode MS1" style:font-size-asian="10pt" style:language-asian="de" style:country-asian="DE" style:font-style-asian="normal" style:font-weight-asian="normal" style:font-name-complex="Tahoma1" style:font-size-complex="10pt" style:language-complex="en" style:country-complex="US" style:font-style-complex="normal" style:font-weight-complex="normal" style:text-emphasize="none" style:font-relief="none"/>
    </style:style>
    <style:style style:name="ce133"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G$98]=&quot;&quot;)" style:apply-style-name="Result" style:base-cell-address="Tabelle1.A91"/>
    </style:style>
    <style:style style:name="ce40" style:family="table-cell" style:parent-style-name="Default">
      <style:table-cell-properties style:text-align-source="fix" style:repeat-content="false"/>
      <style:paragraph-properties fo:text-align="center" fo:margin-left="0mm"/>
    </style:style>
    <style:style style:name="ce41" style:family="table-cell" style:parent-style-name="Default">
      <style:table-cell-properties fo:border-bottom="none" fo:border-left="none" fo:border-right="none" fo:border-top="2.49pt solid #000000"/>
    </style:style>
    <style:style style:name="ce42" style:family="table-cell" style:parent-style-name="Default">
      <style:table-cell-properties style:text-align-source="fix" style:repeat-content="false" fo:wrap-option="wrap" fo:border="none"/>
      <style:paragraph-properties fo:text-align="center" fo:margin-left="0mm"/>
    </style:style>
    <style:style style:name="ce43" style:family="table-cell" style:parent-style-name="Default" style:data-style-name="N100">
      <style:table-cell-properties style:text-align-source="fix" style:repeat-content="false"/>
      <style:paragraph-properties fo:text-align="center" fo:margin-left="0mm"/>
    </style:style>
    <style:style style:name="ce44" style:family="table-cell" style:parent-style-name="Default">
      <style:table-cell-properties style:text-align-source="fix" style:repeat-content="false" fo:border="none"/>
      <style:paragraph-properties fo:text-align="center" fo:margin-left="0mm"/>
    </style:style>
    <style:style style:name="ce45" style:family="table-cell" style:parent-style-name="Default">
      <style:table-cell-properties fo:border-bottom="2.49pt solid #000000" style:text-align-source="fix" style:repeat-content="false" fo:border-left="none" fo:border-right="none" fo:border-top="none"/>
      <style:paragraph-properties fo:text-align="center" fo:margin-left="0mm"/>
    </style:style>
    <style:style style:name="ce46" style:family="table-cell" style:parent-style-name="Default">
      <style:table-cell-properties fo:border-bottom="none" style:text-align-source="fix" style:repeat-content="false" fo:border-left="none" fo:border-right="none" fo:border-top="2.49pt solid #000000"/>
      <style:paragraph-properties fo:text-align="center" fo:margin-left="0mm"/>
    </style:style>
    <style:style style:name="ce47" style:family="table-cell" style:parent-style-name="Default">
      <style:table-cell-properties fo:wrap-option="wrap" fo:border="none"/>
    </style:style>
    <style:style style:name="ce48" style:family="table-cell" style:parent-style-name="Default">
      <style:text-properties fo:font-style="italic"/>
    </style:style>
    <style:style style:name="ce145" style:family="table-cell" style:parent-style-name="Eingabe">
      <style:table-cell-properties style:text-align-source="fix" style:repeat-content="false"/>
      <style:paragraph-properties fo:text-align="start" fo:margin-left="0mm"/>
      <style:map style:condition="is-true-formula([.$G$16]=&quot;&quot;)" style:apply-style-name="Result" style:base-cell-address="Tabelle1.A12"/>
    </style:style>
    <style:style style:name="ce146" style:family="table-cell" style:parent-style-name="Default">
      <style:map style:condition="is-true-formula([.$G$16]=&quot;&quot;)" style:apply-style-name="Result" style:base-cell-address="Tabelle1.A12"/>
    </style:style>
    <style:style style:name="ce147" style:family="table-cell" style:parent-style-name="Eingabe">
      <style:table-cell-properties fo:border="none"/>
      <style:map style:condition="is-true-formula([.$G$16]=&quot;&quot;)" style:apply-style-name="Result" style:base-cell-address="Tabelle1.A12"/>
    </style:style>
    <style:style style:name="ce51" style:family="table-cell" style:parent-style-name="Default">
      <style:table-cell-properties fo:border-bottom="2.49pt solid #000000" fo:border-left="none" fo:border-right="none" fo:border-top="none"/>
    </style:style>
    <style:style style:name="ce149" style:family="table-cell" style:parent-style-name="Eingabe">
      <style:table-cell-properties style:text-align-source="fix" style:repeat-content="false"/>
      <style:paragraph-properties fo:text-align="start" fo:margin-left="0mm"/>
      <style:map style:condition="is-true-formula([.$G$31]=&quot;&quot;)" style:apply-style-name="Result" style:base-cell-address="Tabelle1.A27"/>
    </style:style>
    <style:style style:name="ce150" style:family="table-cell" style:parent-style-name="Eingabe">
      <style:map style:condition="is-true-formula([.$G$31]=&quot;&quot;)" style:apply-style-name="Result" style:base-cell-address="Tabelle1.A27"/>
    </style:style>
    <style:style style:name="ce152" style:family="table-cell" style:parent-style-name="Eingabe">
      <style:table-cell-properties style:text-align-source="fix" style:repeat-content="false"/>
      <style:paragraph-properties fo:text-align="start" fo:margin-left="0mm"/>
      <style:map style:condition="is-true-formula([.$G$47]=&quot;&quot;)" style:apply-style-name="Result" style:base-cell-address="Tabelle1.A42"/>
    </style:style>
    <style:style style:name="ce153" style:family="table-cell" style:parent-style-name="Eingabe">
      <style:map style:condition="is-true-formula([.$G$47]=&quot;&quot;)" style:apply-style-name="Result" style:base-cell-address="Tabelle1.A42"/>
    </style:style>
    <style:style style:name="ce154" style:family="table-cell" style:parent-style-name="Eingabe">
      <style:table-cell-properties style:text-align-source="fix" style:repeat-content="false"/>
      <style:paragraph-properties fo:text-align="start" fo:margin-left="0mm"/>
      <style:map style:condition="is-true-formula([.$G$64]=&quot;&quot;)" style:apply-style-name="Default_20__28_user_29_" style:base-cell-address="Tabelle1.A58"/>
    </style:style>
    <style:style style:name="ce155" style:family="table-cell" style:parent-style-name="Eingabe">
      <style:map style:condition="is-true-formula([.$G$64]=&quot;&quot;)" style:apply-style-name="Default_20__28_user_29_" style:base-cell-address="Tabelle1.A58"/>
    </style:style>
    <style:style style:name="ce156" style:family="table-cell" style:parent-style-name="Eingabe">
      <style:table-cell-properties style:text-align-source="fix" style:repeat-content="false"/>
      <style:paragraph-properties fo:text-align="start" fo:margin-left="0mm"/>
      <style:map style:condition="is-true-formula([.$G$81]=&quot;&quot;)" style:apply-style-name="Result" style:base-cell-address="Tabelle1.A75"/>
    </style:style>
    <style:style style:name="ce157" style:family="table-cell" style:parent-style-name="Eingabe">
      <style:map style:condition="is-true-formula([.$G$81]=&quot;&quot;)" style:apply-style-name="Result" style:base-cell-address="Tabelle1.A75"/>
    </style:style>
    <style:style style:name="ce158" style:family="table-cell" style:parent-style-name="Eingabe">
      <style:table-cell-properties style:text-align-source="fix" style:repeat-content="false"/>
      <style:paragraph-properties fo:text-align="start" fo:margin-left="0mm"/>
      <style:map style:condition="is-true-formula([.$G$98]=&quot;&quot;)" style:apply-style-name="Result" style:base-cell-address="Tabelle1.A91"/>
    </style:style>
    <style:style style:name="ce159" style:family="table-cell" style:parent-style-name="Eingabe">
      <style:map style:condition="is-true-formula([.$G$98]=&quot;&quot;)" style:apply-style-name="Result" style:base-cell-address="Tabelle1.A91"/>
    </style:style>
    <style:style style:name="ce62" style:family="table-cell" style:parent-style-name="Default">
      <style:table-cell-properties fo:border-bottom="none" fo:border-left="none" fo:border-right="2.49pt solid #000000" fo:border-top="2.49pt solid #000000"/>
    </style:style>
    <style:style style:name="ce63" style:family="table-cell" style:parent-style-name="Default">
      <style:table-cell-properties fo:border-bottom="none" fo:wrap-option="wrap" fo:border-left="none" fo:border-right="2.49pt solid #000000" fo:border-top="none"/>
    </style:style>
    <style:style style:name="ce162"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G$16]=&quot;&quot;)" style:apply-style-name="Result" style:base-cell-address="Tabelle1.A12"/>
    </style:style>
    <style:style style:name="ce65" style:family="table-cell" style:parent-style-name="Default">
      <style:table-cell-properties fo:border-bottom="none" fo:border-left="none" fo:border-right="2.49pt solid #000000" fo:border-top="none"/>
      <style:text-properties style:use-window-font-color="true" style:text-outline="false" style:text-line-through-style="none" style:text-line-through-type="none" style:font-name="Bitstream Vera Sans" fo:font-size="10pt" fo:language="de" fo:country="DE" fo:font-style="normal" fo:text-shadow="none" style:text-underline-style="none" fo:font-weight="normal" style:text-underline-mode="continuous" style:text-overline-mode="continuous" style:text-line-through-mode="continuous" style:font-name-asian="Bitstream Vera Sans" style:font-size-asian="6.80000019073486pt" style:language-asian="de" style:country-asian="DE" style:font-style-asian="normal" style:font-weight-asian="normal" style:font-name-complex="Bitstream Vera Sans" style:font-size-complex="10pt" style:language-complex="en" style:country-complex="US" style:font-style-complex="normal" style:font-weight-complex="normal" style:text-emphasize="none" style:font-relief="none"/>
    </style:style>
    <style:style style:name="ce66" style:family="table-cell" style:parent-style-name="Default">
      <style:table-cell-properties fo:border-bottom="2.49pt solid #000000" fo:border-left="none" fo:border-right="2.49pt solid #000000" fo:border-top="none"/>
    </style:style>
    <style:style style:name="ce165"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G$31]=&quot;&quot;)" style:apply-style-name="Result" style:base-cell-address="Tabelle1.A27"/>
    </style:style>
    <style:style style:name="ce166"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G$47]=&quot;&quot;)" style:apply-style-name="Result" style:base-cell-address="Tabelle1.A42"/>
    </style:style>
    <style:style style:name="ce167"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G$64]=&quot;&quot;)" style:apply-style-name="Default_20__28_user_29_" style:base-cell-address="Tabelle1.A58"/>
    </style:style>
    <style:style style:name="ce168"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G$81]=&quot;&quot;)" style:apply-style-name="Result" style:base-cell-address="Tabelle1.A75"/>
    </style:style>
    <style:style style:name="ce169"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G$98]=&quot;&quot;)" style:apply-style-name="Result" style:base-cell-address="Tabelle1.A91"/>
    </style:style>
    <style:style style:name="ce72" style:family="table-cell" style:parent-style-name="Default">
      <style:table-cell-properties style:text-align-source="fix" style:repeat-content="false"/>
      <style:paragraph-properties fo:text-align="start" fo:margin-left="0mm"/>
    </style:style>
    <style:style style:name="ce73" style:family="table-cell" style:parent-style-name="Default">
      <style:table-cell-properties style:text-align-source="fix" style:repeat-content="false" fo:border="none"/>
      <style:paragraph-properties fo:text-align="start" fo:margin-left="0mm"/>
      <style:text-properties style:font-name="Comic Sans MS" fo:font-size="14pt"/>
    </style:style>
    <style:style style:name="ce74" style:family="table-cell" style:parent-style-name="Default">
      <style:table-cell-properties fo:border-bottom="none" fo:border-left="0.06pt solid #000000" fo:border-right="none" fo:border-top="0.06pt solid #000000"/>
      <style:text-properties fo:font-size="14pt" fo:font-weight="bold"/>
    </style:style>
    <style:style style:name="ce173" style:family="table-cell" style:parent-style-name="Default">
      <style:table-cell-properties fo:border-bottom="none" style:text-align-source="fix" style:repeat-content="false" fo:border-left="0.06pt solid #000000" fo:border-right="none" fo:border-top="none"/>
      <style:paragraph-properties fo:text-align="center" fo:margin-left="0mm"/>
      <style:text-properties style:font-name="Wingdings1" fo:font-size="14pt" style:font-name-asian="Wingdings1" style:font-name-complex="Wingdings1"/>
    </style:style>
    <style:style style:name="ce174" style:family="table-cell" style:parent-style-name="Default">
      <style:table-cell-properties fo:border-bottom="0.06pt solid #000000" style:text-align-source="fix" style:repeat-content="false" fo:border-left="0.06pt solid #000000" fo:border-right="none"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77" style:family="table-cell" style:parent-style-name="Ausgabe" style:data-style-name="N0"/>
    <style:style style:name="ce78" style:family="table-cell" style:parent-style-name="Default">
      <style:table-cell-properties fo:wrap-option="wrap"/>
    </style:style>
    <style:style style:name="ce79" style:family="table-cell" style:parent-style-name="Ausgabe" style:data-style-name="N1"/>
    <style:style style:name="ce80" style:family="table-cell" style:parent-style-name="Default">
      <style:table-cell-properties style:text-align-source="fix" style:repeat-content="false" fo:border="none"/>
      <style:paragraph-properties fo:text-align="end" fo:margin-left="0mm"/>
      <style:text-properties style:font-name="Arial" fo:font-size="14pt"/>
    </style:style>
    <style:style style:name="ce81" style:family="table-cell" style:parent-style-name="Default">
      <style:table-cell-properties fo:border-bottom="none" style:text-align-source="fix" style:repeat-content="false" fo:border-left="none" fo:border-right="0.06pt solid #000000" fo:border-top="0.06pt solid #000000"/>
      <style:paragraph-properties fo:text-align="end" fo:margin-left="0mm"/>
      <style:text-properties style:font-name="Arial" fo:font-size="14pt" fo:font-weight="bold"/>
    </style:style>
    <style:style style:name="ce82" style:family="table-cell" style:parent-style-name="Default">
      <style:table-cell-properties fo:border-bottom="none" style:text-align-source="fix" style:repeat-content="false" fo:border-left="none" fo:border-right="0.06pt solid #000000" fo:border-top="none"/>
      <style:paragraph-properties fo:text-align="end" fo:margin-left="0mm"/>
      <style:text-properties style:font-name="Wingdings" fo:font-size="14pt"/>
    </style:style>
    <style:style style:name="ce181" style:family="table-cell" style:parent-style-name="Default">
      <style:table-cell-properties fo:border-bottom="0.06pt solid #000000" style:text-align-source="fix" style:repeat-content="false" fo:border-left="none" fo:border-right="0.06pt solid #000000" fo:border-top="none"/>
      <style:paragraph-properties fo:text-align="end"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84" style:family="table-cell" style:parent-style-name="Ausgabe" style:data-style-name="N0">
      <style:table-cell-properties style:text-align-source="fix" style:repeat-content="false"/>
      <style:paragraph-properties fo:text-align="end" fo:margin-left="0mm"/>
    </style:style>
    <style:style style:name="ce85" style:family="table-cell" style:parent-style-name="Ausgabe" style:data-style-name="N0">
      <style:table-cell-properties style:text-align-source="fix" style:repeat-content="false" fo:wrap-option="wrap"/>
      <style:paragraph-properties fo:text-align="end" fo:margin-left="0mm"/>
    </style:style>
    <style:style style:name="ce86" style:family="table-cell" style:parent-style-name="Default">
      <style:table-cell-properties style:text-align-source="fix" style:repeat-content="false"/>
      <style:paragraph-properties fo:text-align="end" fo:margin-left="0mm"/>
      <style:text-properties style:font-name="Wingdings"/>
    </style:style>
    <style:style style:name="ce87" style:family="table-cell" style:parent-style-name="Ausgabe" style:data-style-name="N1">
      <style:table-cell-properties style:text-align-source="fix" style:repeat-content="false"/>
      <style:paragraph-properties fo:text-align="end" fo:margin-left="0mm"/>
    </style:style>
    <style:style style:name="ce88" style:family="table-cell" style:parent-style-name="Default">
      <style:table-cell-properties style:text-align-source="fix" style:repeat-content="false" fo:border="none"/>
      <style:paragraph-properties fo:text-align="end" fo:margin-left="0mm"/>
      <style:text-properties style:font-name="Wingdings"/>
    </style:style>
    <style:style style:name="ce89" style:family="table-cell" style:parent-style-name="Default">
      <style:table-cell-properties style:text-align-source="fix" style:repeat-content="false"/>
      <style:paragraph-properties fo:text-align="end" fo:margin-left="0mm"/>
    </style:style>
    <style:style style:name="ce90" style:family="table-cell" style:parent-style-name="Ausgabe" style:data-style-name="N0">
      <style:text-properties fo:font-style="italic"/>
    </style:style>
    <style:style style:name="ce91" style:family="table-cell" style:parent-style-name="Ausgabe" style:data-style-name="N1">
      <style:text-properties fo:font-style="italic"/>
    </style:style>
    <style:style style:name="ce92" style:family="table-cell" style:parent-style-name="unsichtbar">
      <style:table-cell-properties fo:border="none"/>
    </style:style>
    <style:style style:name="ce93" style:family="table-cell" style:parent-style-name="unsichtbar">
      <style:table-cell-properties fo:wrap-option="wrap"/>
    </style:style>
    <style:style style:name="ce192"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18]=&quot;&quot;)" style:apply-style-name="Result" style:base-cell-address="Tabelle2.A12"/>
    </style:style>
    <style:style style:name="ce193"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36]=&quot;&quot;)" style:apply-style-name="Result" style:base-cell-address="Tabelle2.A31"/>
    </style:style>
    <style:style style:name="ce96" style:family="table-cell" style:parent-style-name="Default">
      <style:table-cell-properties fo:border-bottom="2.49pt solid #000000" style:text-align-source="fix" style:repeat-content="false" fo:border-left="2.49pt solid #000000" fo:border-right="none" fo:border-top="none"/>
      <style:paragraph-properties fo:text-align="end" fo:margin-left="0mm"/>
    </style:style>
    <style:style style:name="ce195"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55]=&quot;&quot;)" style:apply-style-name="Result" style:base-cell-address="Tabelle2.A47"/>
    </style:style>
    <style:style style:name="ce196"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74]=&quot;&quot;)" style:apply-style-name="Result" style:base-cell-address="Tabelle2.A66"/>
    </style:style>
    <style:style style:name="ce197"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93]=&quot;&quot;)" style:apply-style-name="Result" style:base-cell-address="Tabelle2.A85"/>
    </style:style>
    <style:style style:name="ce100" style:family="table-cell" style:parent-style-name="Default">
      <style:table-cell-properties fo:border-bottom="none" fo:border-left="2.49pt solid #000000" fo:border-right="2.49pt solid #000000" fo:border-top="2.49pt solid #000000"/>
    </style:style>
    <style:style style:name="ce199"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112]=&quot;&quot;)" style:apply-style-name="Result" style:base-cell-address="Tabelle2.A103"/>
    </style:style>
    <style:style style:name="ce200" style:family="table-cell" style:parent-style-name="Eingabe">
      <style:table-cell-properties style:text-align-source="fix" style:repeat-content="false"/>
      <style:paragraph-properties fo:text-align="start" fo:margin-left="0mm"/>
      <style:map style:condition="is-true-formula([.$E$18]=&quot;&quot;)" style:apply-style-name="Result" style:base-cell-address="Tabelle2.A12"/>
    </style:style>
    <style:style style:name="ce201" style:family="table-cell" style:parent-style-name="Eingabe">
      <style:table-cell-properties fo:border="none"/>
      <style:map style:condition="is-true-formula([.$E$18]=&quot;&quot;)" style:apply-style-name="Result" style:base-cell-address="Tabelle2.A12"/>
    </style:style>
    <style:style style:name="ce202" style:family="table-cell" style:parent-style-name="Eingabe">
      <style:map style:condition="is-true-formula([.$E$36]=&quot;&quot;)" style:apply-style-name="Result" style:base-cell-address="Tabelle2.C28"/>
    </style:style>
    <style:style style:name="ce203" style:family="table-cell" style:parent-style-name="Eingabe">
      <style:table-cell-properties style:text-align-source="fix" style:repeat-content="false"/>
      <style:paragraph-properties fo:text-align="start" fo:margin-left="0mm"/>
      <style:map style:condition="is-true-formula([.$E$36]=&quot;&quot;)" style:apply-style-name="Result" style:base-cell-address="Tabelle2.A31"/>
    </style:style>
    <style:style style:name="ce204" style:family="table-cell" style:parent-style-name="Eingabe">
      <style:table-cell-properties style:text-align-source="fix" style:repeat-content="false"/>
      <style:paragraph-properties fo:text-align="end" fo:margin-left="0mm"/>
      <style:map style:condition="is-true-formula([.$E$36]=&quot;&quot;)" style:apply-style-name="Result" style:base-cell-address="Tabelle2.A31"/>
    </style:style>
    <style:style style:name="ce205" style:family="table-cell" style:parent-style-name="Eingabe">
      <style:table-cell-properties fo:border-bottom="2.49pt solid #000000" style:text-align-source="fix" style:repeat-content="false" fo:border-left="none" fo:border-right="none" fo:border-top="none"/>
      <style:paragraph-properties fo:text-align="end" fo:margin-left="0mm"/>
      <style:map style:condition="is-true-formula([.$E$36]=&quot;&quot;)" style:apply-style-name="Result" style:base-cell-address="Tabelle2.C37"/>
    </style:style>
    <style:style style:name="ce108" style:family="table-cell" style:parent-style-name="Default">
      <style:table-cell-properties fo:border="none"/>
    </style:style>
    <style:style style:name="ce207" style:family="table-cell" style:parent-style-name="Eingabe">
      <style:table-cell-properties style:text-align-source="fix" style:repeat-content="false"/>
      <style:paragraph-properties fo:text-align="start" fo:margin-left="0mm"/>
      <style:map style:condition="is-true-formula([.$E$55]=&quot;&quot;)" style:apply-style-name="Result" style:base-cell-address="Tabelle2.A47"/>
    </style:style>
    <style:style style:name="ce208" style:family="table-cell" style:parent-style-name="Eingabe">
      <style:map style:condition="is-true-formula([.$E$55]=&quot;&quot;)" style:apply-style-name="Result" style:base-cell-address="Tabelle2.A47"/>
    </style:style>
    <style:style style:name="ce209" style:family="table-cell" style:parent-style-name="Eingabe">
      <style:table-cell-properties style:text-align-source="fix" style:repeat-content="false"/>
      <style:paragraph-properties fo:text-align="start" fo:margin-left="0mm"/>
      <style:map style:condition="is-true-formula([.$E$74]=&quot;&quot;)" style:apply-style-name="Result" style:base-cell-address="Tabelle2.A66"/>
    </style:style>
    <style:style style:name="ce210" style:family="table-cell" style:parent-style-name="Eingabe">
      <style:map style:condition="is-true-formula([.$E$74]=&quot;&quot;)" style:apply-style-name="Result" style:base-cell-address="Tabelle2.A66"/>
    </style:style>
    <style:style style:name="ce211" style:family="table-cell" style:parent-style-name="Eingabe">
      <style:table-cell-properties style:text-align-source="fix" style:repeat-content="false"/>
      <style:paragraph-properties fo:text-align="start" fo:margin-left="0mm"/>
      <style:map style:condition="is-true-formula([.$E$93]=&quot;&quot;)" style:apply-style-name="Result" style:base-cell-address="Tabelle2.A85"/>
    </style:style>
    <style:style style:name="ce212" style:family="table-cell" style:parent-style-name="Eingabe">
      <style:map style:condition="is-true-formula([.$E$93]=&quot;&quot;)" style:apply-style-name="Result" style:base-cell-address="Tabelle2.A85"/>
    </style:style>
    <style:style style:name="ce213" style:family="table-cell" style:parent-style-name="Eingabe">
      <style:table-cell-properties style:text-align-source="fix" style:repeat-content="false"/>
      <style:paragraph-properties fo:text-align="start" fo:margin-left="0mm"/>
      <style:map style:condition="is-true-formula([.$E$112]=&quot;&quot;)" style:apply-style-name="Result" style:base-cell-address="Tabelle2.A103"/>
    </style:style>
    <style:style style:name="ce214" style:family="table-cell" style:parent-style-name="Eingabe">
      <style:map style:condition="is-true-formula([.$E$112]=&quot;&quot;)" style:apply-style-name="Result" style:base-cell-address="Tabelle2.A103"/>
    </style:style>
    <style:style style:name="ce215"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18]=&quot;&quot;)" style:apply-style-name="Result" style:base-cell-address="Tabelle2.A12"/>
    </style:style>
    <style:style style:name="ce216"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36]=&quot;&quot;)" style:apply-style-name="Result" style:base-cell-address="Tabelle2.A31"/>
    </style:style>
    <style:style style:name="ce217"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55]=&quot;&quot;)" style:apply-style-name="Result" style:base-cell-address="Tabelle2.A47"/>
    </style:style>
    <style:style style:name="ce218"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74]=&quot;&quot;)" style:apply-style-name="Result" style:base-cell-address="Tabelle2.A66"/>
    </style:style>
    <style:style style:name="ce219"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93]=&quot;&quot;)" style:apply-style-name="Result" style:base-cell-address="Tabelle2.A85"/>
    </style:style>
    <style:style style:name="ce220"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112]=&quot;&quot;)" style:apply-style-name="Result" style:base-cell-address="Tabelle2.A103"/>
    </style:style>
    <style:style style:name="ce221" style:family="table-cell" style:parent-style-name="Default">
      <style:table-cell-properties fo:border-bottom="none" style:text-align-source="fix" style:repeat-content="false" fo:border-left="0.06pt solid #000000" fo:border-right="none" fo:border-top="none"/>
      <style:paragraph-properties fo:text-align="center" fo:margin-left="0mm"/>
      <style:text-properties style:font-name="Wingdings1" fo:font-size="14pt" style:font-name-asian="Wingdings1" style:font-name-complex="Wingdings1"/>
    </style:style>
    <style:style style:name="ce222" style:family="table-cell" style:parent-style-name="Default">
      <style:table-cell-properties fo:border-bottom="0.06pt solid #000000" style:text-align-source="fix" style:repeat-content="false" fo:border-left="0.06pt solid #000000" fo:border-right="none"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125" style:family="table-cell" style:parent-style-name="Default">
      <style:table-cell-properties fo:border="none"/>
      <style:text-properties style:font-name="Arial" fo:font-size="14pt"/>
    </style:style>
    <style:style style:name="ce126" style:family="table-cell" style:parent-style-name="Default">
      <style:table-cell-properties fo:border-bottom="none" fo:border-left="none" fo:border-right="0.06pt solid #000000" fo:border-top="0.06pt solid #000000"/>
      <style:text-properties style:font-name="Arial" fo:font-size="14pt" fo:font-weight="bold"/>
    </style:style>
    <style:style style:name="ce127" style:family="table-cell" style:parent-style-name="Default">
      <style:table-cell-properties fo:border-bottom="none" style:text-align-source="fix" style:repeat-content="false" fo:border-left="none" fo:border-right="0.06pt solid #000000" fo:border-top="none"/>
      <style:paragraph-properties fo:text-align="center" fo:margin-left="0mm"/>
      <style:text-properties style:font-name="Wingdings" fo:font-size="14pt"/>
    </style:style>
    <style:style style:name="ce226" style:family="table-cell" style:parent-style-name="Default">
      <style:table-cell-properties fo:border-bottom="0.06pt solid #000000" style:text-align-source="fix" style:repeat-content="false" fo:border-left="none" fo:border-right="0.06pt solid #000000"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129" style:family="table-cell" style:parent-style-name="Ausgabe" style:data-style-name="N0">
      <style:table-cell-properties fo:wrap-option="wrap"/>
    </style:style>
    <style:style style:name="ce130" style:family="table-cell" style:parent-style-name="Default" style:data-style-name="N100">
      <style:table-cell-properties style:text-align-source="fix" style:repeat-content="false"/>
      <style:paragraph-properties fo:text-align="end" fo:margin-left="0mm"/>
    </style:style>
    <style:style style:name="ce229" style:family="table-cell" style:parent-style-name="unsichtbar">
      <style:map style:condition="is-true-formula([.$D$15]=&quot;&quot;)" style:apply-style-name="Result" style:base-cell-address="Tabelle3.A7"/>
    </style:style>
    <style:style style:name="ce230" style:family="table-cell" style:parent-style-name="Eingabe">
      <style:table-cell-properties style:text-align-source="fix" style:repeat-content="false"/>
      <style:paragraph-properties fo:text-align="end" fo:margin-left="0mm"/>
      <style:map style:condition="is-true-formula([.$D$15]=&quot;&quot;)" style:apply-style-name="Result" style:base-cell-address="Tabelle3.A7"/>
    </style:style>
    <style:style style:name="ce231" style:family="table-cell" style:parent-style-name="Eingabe">
      <style:table-cell-properties style:text-align-source="fix" style:repeat-content="false"/>
      <style:paragraph-properties fo:text-align="end" fo:margin-left="0mm"/>
      <style:map style:condition="is-true-formula([.$D$26]=&quot;&quot;)" style:apply-style-name="Result" style:base-cell-address="Tabelle3.A18"/>
    </style:style>
    <style:style style:name="ce232" style:family="table-cell" style:parent-style-name="Eingabe">
      <style:table-cell-properties style:text-align-source="fix" style:repeat-content="false"/>
      <style:paragraph-properties fo:text-align="end" fo:margin-left="0mm"/>
      <style:map style:condition="is-true-formula([.$D$38]=&quot;&quot;)" style:apply-style-name="Result" style:base-cell-address="Tabelle3.A30"/>
    </style:style>
    <style:style style:name="ce233" style:family="table-cell" style:parent-style-name="Eingabe">
      <style:table-cell-properties style:text-align-source="fix" style:repeat-content="false"/>
      <style:paragraph-properties fo:text-align="end" fo:margin-left="0mm"/>
      <style:map style:condition="is-true-formula([.$D$50]=&quot;&quot;)" style:apply-style-name="Result" style:base-cell-address="Tabelle3.A42"/>
    </style:style>
    <style:style style:name="ce234" style:family="table-cell" style:parent-style-name="Eingabe">
      <style:table-cell-properties style:text-align-source="fix" style:repeat-content="false"/>
      <style:paragraph-properties fo:text-align="end" fo:margin-left="0mm"/>
      <style:map style:condition="is-true-formula([.$D$64]=&quot;&quot;)" style:apply-style-name="Result" style:base-cell-address="Tabelle3.A55"/>
    </style:style>
    <style:style style:name="ce235" style:family="table-cell" style:parent-style-name="Eingabe">
      <style:table-cell-properties style:text-align-source="fix" style:repeat-content="false"/>
      <style:paragraph-properties fo:text-align="end" fo:margin-left="0mm"/>
      <style:map style:condition="is-true-formula([.$D$77]=&quot;&quot;)" style:apply-style-name="Result" style:base-cell-address="Tabelle3.A68"/>
    </style:style>
    <style:style style:name="ce138" style:family="table-cell" style:parent-style-name="Default" style:data-style-name="N100">
      <style:table-cell-properties style:text-align-source="fix" style:repeat-content="false"/>
      <style:paragraph-properties fo:text-align="start" fo:margin-left="0mm"/>
    </style:style>
    <style:style style:name="ce237" style:family="table-cell" style:parent-style-name="Eingabe">
      <style:table-cell-properties style:text-align-source="fix" style:repeat-content="false"/>
      <style:paragraph-properties fo:text-align="start" fo:margin-left="0mm"/>
      <style:map style:condition="is-true-formula([.$D$15]=&quot;&quot;)" style:apply-style-name="Result" style:base-cell-address="Tabelle3.A7"/>
    </style:style>
    <style:style style:name="ce238" style:family="table-cell" style:parent-style-name="Eingabe">
      <style:map style:condition="is-true-formula([.$D$15]=&quot;&quot;)" style:apply-style-name="Result" style:base-cell-address="Tabelle3.A7"/>
    </style:style>
    <style:style style:name="ce239" style:family="table-cell" style:parent-style-name="Eingabe">
      <style:table-cell-properties style:text-align-source="fix" style:repeat-content="false"/>
      <style:paragraph-properties fo:text-align="start" fo:margin-left="0mm"/>
      <style:map style:condition="is-true-formula([.$D$26]=&quot;&quot;)" style:apply-style-name="Result" style:base-cell-address="Tabelle3.A18"/>
    </style:style>
    <style:style style:name="ce240" style:family="table-cell" style:parent-style-name="Eingabe">
      <style:map style:condition="is-true-formula([.$D$26]=&quot;&quot;)" style:apply-style-name="Result" style:base-cell-address="Tabelle3.A18"/>
    </style:style>
    <style:style style:name="ce241" style:family="table-cell" style:parent-style-name="Eingabe">
      <style:table-cell-properties style:text-align-source="fix" style:repeat-content="false"/>
      <style:paragraph-properties fo:text-align="start" fo:margin-left="0mm"/>
      <style:map style:condition="is-true-formula([.$D$38]=&quot;&quot;)" style:apply-style-name="Result" style:base-cell-address="Tabelle3.A30"/>
    </style:style>
    <style:style style:name="ce242" style:family="table-cell" style:parent-style-name="Eingabe">
      <style:map style:condition="is-true-formula([.$D$38]=&quot;&quot;)" style:apply-style-name="Result" style:base-cell-address="Tabelle3.A30"/>
    </style:style>
    <style:style style:name="ce243" style:family="table-cell" style:parent-style-name="Eingabe">
      <style:table-cell-properties style:text-align-source="fix" style:repeat-content="false"/>
      <style:paragraph-properties fo:text-align="start" fo:margin-left="0mm"/>
      <style:map style:condition="is-true-formula([.$D$50]=&quot;&quot;)" style:apply-style-name="Result" style:base-cell-address="Tabelle3.A42"/>
    </style:style>
    <style:style style:name="ce244" style:family="table-cell" style:parent-style-name="Eingabe">
      <style:map style:condition="is-true-formula([.$D$50]=&quot;&quot;)" style:apply-style-name="Result" style:base-cell-address="Tabelle3.A42"/>
    </style:style>
    <style:style style:name="ce245" style:family="table-cell" style:parent-style-name="Eingabe">
      <style:table-cell-properties style:text-align-source="fix" style:repeat-content="false"/>
      <style:paragraph-properties fo:text-align="start" fo:margin-left="0mm"/>
      <style:map style:condition="is-true-formula([.$D$64]=&quot;&quot;)" style:apply-style-name="Result" style:base-cell-address="Tabelle3.A55"/>
    </style:style>
    <style:style style:name="ce246" style:family="table-cell" style:parent-style-name="Eingabe">
      <style:map style:condition="is-true-formula([.$D$64]=&quot;&quot;)" style:apply-style-name="Result" style:base-cell-address="Tabelle3.A55"/>
    </style:style>
    <style:style style:name="ce247" style:family="table-cell" style:parent-style-name="Eingabe">
      <style:table-cell-properties style:text-align-source="fix" style:repeat-content="false"/>
      <style:paragraph-properties fo:text-align="start" fo:margin-left="0mm"/>
      <style:map style:condition="is-true-formula([.$D$77]=&quot;&quot;)" style:apply-style-name="Result" style:base-cell-address="Tabelle3.A68"/>
    </style:style>
    <style:style style:name="ce248" style:family="table-cell" style:parent-style-name="Eingabe">
      <style:map style:condition="is-true-formula([.$D$77]=&quot;&quot;)" style:apply-style-name="Result" style:base-cell-address="Tabelle3.A68"/>
    </style:style>
    <style:style style:name="ce151" style:family="table-cell" style:parent-style-name="Default">
      <style:text-properties style:font-name="Wingdings"/>
    </style:style>
    <style:style style:name="ce250" style:family="table-cell" style:parent-style-name="Default">
      <style:table-cell-properties fo:border-bottom="none" style:text-align-source="fix" style:repeat-content="false" fo:border-left="0.06pt solid #000000" fo:border-right="none" fo:border-top="none"/>
      <style:paragraph-properties fo:text-align="center" fo:margin-left="0mm"/>
      <style:text-properties style:font-name="Wingdings1" fo:font-size="14pt" style:font-name-asian="Wingdings1" style:font-name-complex="Wingdings1"/>
    </style:style>
    <style:style style:name="ce251" style:family="table-cell" style:parent-style-name="Default">
      <style:table-cell-properties fo:border-bottom="0.06pt solid #000000" style:text-align-source="fix" style:repeat-content="false" fo:border-left="0.06pt solid #000000" fo:border-right="none"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252" style:family="table-cell" style:parent-style-name="Default">
      <style:table-cell-properties fo:border-bottom="0.06pt solid #000000" style:text-align-source="fix" style:repeat-content="false" fo:border-left="none" fo:border-right="0.06pt solid #000000"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253" style:family="table-cell" style:parent-style-name="Eingabe">
      <style:table-cell-properties style:text-align-source="fix" style:repeat-content="false"/>
      <style:paragraph-properties fo:text-align="end" fo:margin-left="0mm"/>
      <style:map style:condition="is-true-formula([.$D$15]=&quot;&quot;)" style:apply-style-name="Result" style:base-cell-address="Tabelle4.A7"/>
    </style:style>
    <style:style style:name="ce254" style:family="table-cell" style:parent-style-name="Eingabe">
      <style:table-cell-properties style:text-align-source="fix" style:repeat-content="false"/>
      <style:paragraph-properties fo:text-align="end" fo:margin-left="0mm"/>
      <style:map style:condition="is-true-formula([.$D$26]=&quot;&quot;)" style:apply-style-name="Result" style:base-cell-address="Tabelle4.A18"/>
    </style:style>
    <style:style style:name="ce255" style:family="table-cell" style:parent-style-name="Eingabe">
      <style:table-cell-properties style:text-align-source="fix" style:repeat-content="false"/>
      <style:paragraph-properties fo:text-align="end" fo:margin-left="0mm"/>
      <style:map style:condition="is-true-formula([.$D$38]=&quot;&quot;)" style:apply-style-name="Result" style:base-cell-address="Tabelle4.A30"/>
    </style:style>
    <style:style style:name="ce256" style:family="table-cell" style:parent-style-name="Eingabe">
      <style:table-cell-properties style:text-align-source="fix" style:repeat-content="false"/>
      <style:paragraph-properties fo:text-align="end" fo:margin-left="0mm"/>
      <style:map style:condition="is-true-formula([.$D$50]=&quot;&quot;)" style:apply-style-name="Result" style:base-cell-address="Tabelle4.A42"/>
    </style:style>
    <style:style style:name="ce257" style:family="table-cell" style:parent-style-name="Eingabe">
      <style:table-cell-properties style:text-align-source="fix" style:repeat-content="false"/>
      <style:paragraph-properties fo:text-align="end" fo:margin-left="0mm"/>
      <style:map style:condition="is-true-formula([.$D$64]=&quot;&quot;)" style:apply-style-name="Result" style:base-cell-address="Tabelle4.A55"/>
    </style:style>
    <style:style style:name="ce258" style:family="table-cell" style:parent-style-name="Eingabe">
      <style:table-cell-properties style:text-align-source="fix" style:repeat-content="false"/>
      <style:paragraph-properties fo:text-align="end" fo:margin-left="0mm"/>
      <style:map style:condition="is-true-formula([.$D$77]=&quot;&quot;)" style:apply-style-name="Result" style:base-cell-address="Tabelle4.A68"/>
    </style:style>
    <style:style style:name="ce259" style:family="table-cell" style:parent-style-name="Eingabe">
      <style:table-cell-properties style:text-align-source="fix" style:repeat-content="false"/>
      <style:paragraph-properties fo:text-align="start" fo:margin-left="0mm"/>
      <style:map style:condition="is-true-formula([.$D$15]=&quot;&quot;)" style:apply-style-name="Result" style:base-cell-address="Tabelle4.A7"/>
    </style:style>
    <style:style style:name="ce260" style:family="table-cell" style:parent-style-name="Eingabe">
      <style:map style:condition="is-true-formula([.$D$15]=&quot;&quot;)" style:apply-style-name="Result" style:base-cell-address="Tabelle4.A7"/>
    </style:style>
    <style:style style:name="ce261" style:family="table-cell" style:parent-style-name="Eingabe">
      <style:table-cell-properties style:text-align-source="fix" style:repeat-content="false"/>
      <style:paragraph-properties fo:text-align="start" fo:margin-left="0mm"/>
      <style:map style:condition="is-true-formula([.$D$26]=&quot;&quot;)" style:apply-style-name="Result" style:base-cell-address="Tabelle4.A18"/>
    </style:style>
    <style:style style:name="ce262" style:family="table-cell" style:parent-style-name="Eingabe">
      <style:map style:condition="is-true-formula([.$D$26]=&quot;&quot;)" style:apply-style-name="Result" style:base-cell-address="Tabelle4.A18"/>
    </style:style>
    <style:style style:name="ce263" style:family="table-cell" style:parent-style-name="Eingabe">
      <style:table-cell-properties style:text-align-source="fix" style:repeat-content="false"/>
      <style:paragraph-properties fo:text-align="start" fo:margin-left="0mm"/>
      <style:map style:condition="is-true-formula([.$D$38]=&quot;&quot;)" style:apply-style-name="Result" style:base-cell-address="Tabelle4.A30"/>
    </style:style>
    <style:style style:name="ce264" style:family="table-cell" style:parent-style-name="Eingabe">
      <style:map style:condition="is-true-formula([.$D$38]=&quot;&quot;)" style:apply-style-name="Result" style:base-cell-address="Tabelle4.A30"/>
    </style:style>
    <style:style style:name="ce265" style:family="table-cell" style:parent-style-name="Eingabe">
      <style:table-cell-properties style:text-align-source="fix" style:repeat-content="false"/>
      <style:paragraph-properties fo:text-align="start" fo:margin-left="0mm"/>
      <style:map style:condition="is-true-formula([.$D$50]=&quot;&quot;)" style:apply-style-name="Result" style:base-cell-address="Tabelle4.A42"/>
    </style:style>
    <style:style style:name="ce266" style:family="table-cell" style:parent-style-name="Eingabe">
      <style:map style:condition="is-true-formula([.$D$50]=&quot;&quot;)" style:apply-style-name="Result" style:base-cell-address="Tabelle4.A42"/>
    </style:style>
    <style:style style:name="ce267" style:family="table-cell" style:parent-style-name="Eingabe">
      <style:table-cell-properties style:text-align-source="fix" style:repeat-content="false"/>
      <style:paragraph-properties fo:text-align="start" fo:margin-left="0mm"/>
      <style:map style:condition="is-true-formula([.$D$64]=&quot;&quot;)" style:apply-style-name="Result" style:base-cell-address="Tabelle4.A55"/>
    </style:style>
    <style:style style:name="ce268" style:family="table-cell" style:parent-style-name="Eingabe">
      <style:map style:condition="is-true-formula([.$D$64]=&quot;&quot;)" style:apply-style-name="Result" style:base-cell-address="Tabelle4.A55"/>
    </style:style>
    <style:style style:name="ce269" style:family="table-cell" style:parent-style-name="Eingabe">
      <style:table-cell-properties style:text-align-source="fix" style:repeat-content="false"/>
      <style:paragraph-properties fo:text-align="start" fo:margin-left="0mm"/>
      <style:map style:condition="is-true-formula([.$D$77]=&quot;&quot;)" style:apply-style-name="Result" style:base-cell-address="Tabelle4.A68"/>
    </style:style>
    <style:style style:name="ce270" style:family="table-cell" style:parent-style-name="Eingabe">
      <style:map style:condition="is-true-formula([.$D$77]=&quot;&quot;)" style:apply-style-name="Result" style:base-cell-address="Tabelle4.A68"/>
    </style:style>
    <style:style style:name="ce271" style:family="table-cell" style:parent-style-name="Default">
      <style:table-cell-properties fo:border-bottom="none" style:text-align-source="fix" style:repeat-content="false" fo:border-left="0.06pt solid #000000" fo:border-right="none" fo:border-top="none"/>
      <style:paragraph-properties fo:text-align="center" fo:margin-left="0mm"/>
      <style:text-properties style:font-name="Wingdings1" fo:font-size="14pt" style:font-name-asian="Wingdings1" style:font-name-complex="Wingdings1"/>
    </style:style>
    <style:style style:name="ce272" style:family="table-cell" style:parent-style-name="Default">
      <style:table-cell-properties fo:border-bottom="0.06pt solid #000000" style:text-align-source="fix" style:repeat-content="false" fo:border-left="0.06pt solid #000000" fo:border-right="none"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273" style:family="table-cell" style:parent-style-name="Default">
      <style:table-cell-properties fo:border-bottom="0.06pt solid #000000" style:text-align-source="fix" style:repeat-content="false" fo:border-left="none" fo:border-right="0.06pt solid #000000"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274" style:family="table-cell" style:parent-style-name="Eingabe">
      <style:table-cell-properties style:text-align-source="fix" style:repeat-content="false"/>
      <style:paragraph-properties fo:text-align="end" fo:margin-left="0mm"/>
      <style:map style:condition="is-true-formula([.$D$15]=&quot;&quot;)" style:apply-style-name="Result" style:base-cell-address="Tabelle5.A7"/>
    </style:style>
    <style:style style:name="ce275" style:family="table-cell" style:parent-style-name="Eingabe">
      <style:table-cell-properties style:text-align-source="fix" style:repeat-content="false"/>
      <style:paragraph-properties fo:text-align="end" fo:margin-left="0mm"/>
      <style:map style:condition="is-true-formula([.$D$26]=&quot;&quot;)" style:apply-style-name="Result" style:base-cell-address="Tabelle5.A18"/>
    </style:style>
    <style:style style:name="ce276" style:family="table-cell" style:parent-style-name="Eingabe">
      <style:table-cell-properties style:text-align-source="fix" style:repeat-content="false"/>
      <style:paragraph-properties fo:text-align="end" fo:margin-left="0mm"/>
      <style:map style:condition="is-true-formula([.$D$38]=&quot;&quot;)" style:apply-style-name="Result" style:base-cell-address="Tabelle5.A30"/>
    </style:style>
    <style:style style:name="ce277" style:family="table-cell" style:parent-style-name="Eingabe">
      <style:table-cell-properties style:text-align-source="fix" style:repeat-content="false"/>
      <style:paragraph-properties fo:text-align="end" fo:margin-left="0mm"/>
      <style:map style:condition="is-true-formula([.$D$50]=&quot;&quot;)" style:apply-style-name="Result" style:base-cell-address="Tabelle5.A42"/>
    </style:style>
    <style:style style:name="ce278" style:family="table-cell" style:parent-style-name="Eingabe">
      <style:table-cell-properties style:text-align-source="fix" style:repeat-content="false"/>
      <style:paragraph-properties fo:text-align="end" fo:margin-left="0mm"/>
      <style:map style:condition="is-true-formula([.$D$64]=&quot;&quot;)" style:apply-style-name="Result" style:base-cell-address="Tabelle5.A55"/>
    </style:style>
    <style:style style:name="ce279" style:family="table-cell" style:parent-style-name="Eingabe">
      <style:table-cell-properties style:text-align-source="fix" style:repeat-content="false"/>
      <style:paragraph-properties fo:text-align="end" fo:margin-left="0mm"/>
      <style:map style:condition="is-true-formula([.$D$77]=&quot;&quot;)" style:apply-style-name="Result" style:base-cell-address="Tabelle5.A68"/>
    </style:style>
    <style:style style:name="ce280" style:family="table-cell" style:parent-style-name="Eingabe">
      <style:table-cell-properties style:text-align-source="fix" style:repeat-content="false"/>
      <style:paragraph-properties fo:text-align="start" fo:margin-left="0mm"/>
      <style:map style:condition="is-true-formula([.$D$15]=&quot;&quot;)" style:apply-style-name="Result" style:base-cell-address="Tabelle5.A7"/>
    </style:style>
    <style:style style:name="ce281" style:family="table-cell" style:parent-style-name="Eingabe">
      <style:map style:condition="is-true-formula([.$D$15]=&quot;&quot;)" style:apply-style-name="Result" style:base-cell-address="Tabelle5.A7"/>
    </style:style>
    <style:style style:name="ce282" style:family="table-cell" style:parent-style-name="Eingabe">
      <style:table-cell-properties style:text-align-source="fix" style:repeat-content="false"/>
      <style:paragraph-properties fo:text-align="start" fo:margin-left="0mm"/>
      <style:map style:condition="is-true-formula([.$D$26]=&quot;&quot;)" style:apply-style-name="Result" style:base-cell-address="Tabelle5.A18"/>
    </style:style>
    <style:style style:name="ce283" style:family="table-cell" style:parent-style-name="Eingabe">
      <style:map style:condition="is-true-formula([.$D$26]=&quot;&quot;)" style:apply-style-name="Result" style:base-cell-address="Tabelle5.A18"/>
    </style:style>
    <style:style style:name="ce284" style:family="table-cell" style:parent-style-name="Eingabe">
      <style:table-cell-properties style:text-align-source="fix" style:repeat-content="false"/>
      <style:paragraph-properties fo:text-align="start" fo:margin-left="0mm"/>
      <style:map style:condition="is-true-formula([.$D$38]=&quot;&quot;)" style:apply-style-name="Result" style:base-cell-address="Tabelle5.A30"/>
    </style:style>
    <style:style style:name="ce285" style:family="table-cell" style:parent-style-name="Eingabe">
      <style:map style:condition="is-true-formula([.$D$38]=&quot;&quot;)" style:apply-style-name="Result" style:base-cell-address="Tabelle5.A30"/>
    </style:style>
    <style:style style:name="ce286" style:family="table-cell" style:parent-style-name="Eingabe">
      <style:table-cell-properties style:text-align-source="fix" style:repeat-content="false"/>
      <style:paragraph-properties fo:text-align="start" fo:margin-left="0mm"/>
      <style:map style:condition="is-true-formula([.$D$50]=&quot;&quot;)" style:apply-style-name="Result" style:base-cell-address="Tabelle5.A42"/>
    </style:style>
    <style:style style:name="ce287" style:family="table-cell" style:parent-style-name="Eingabe">
      <style:map style:condition="is-true-formula([.$D$50]=&quot;&quot;)" style:apply-style-name="Result" style:base-cell-address="Tabelle5.A42"/>
    </style:style>
    <style:style style:name="ce288" style:family="table-cell" style:parent-style-name="Eingabe">
      <style:table-cell-properties style:text-align-source="fix" style:repeat-content="false"/>
      <style:paragraph-properties fo:text-align="start" fo:margin-left="0mm"/>
      <style:map style:condition="is-true-formula([.$D$64]=&quot;&quot;)" style:apply-style-name="Result" style:base-cell-address="Tabelle5.A55"/>
    </style:style>
    <style:style style:name="ce289" style:family="table-cell" style:parent-style-name="Eingabe">
      <style:map style:condition="is-true-formula([.$D$64]=&quot;&quot;)" style:apply-style-name="Result" style:base-cell-address="Tabelle5.A55"/>
    </style:style>
    <style:style style:name="ce290" style:family="table-cell" style:parent-style-name="Eingabe">
      <style:table-cell-properties style:text-align-source="fix" style:repeat-content="false"/>
      <style:paragraph-properties fo:text-align="start" fo:margin-left="0mm"/>
      <style:map style:condition="is-true-formula([.$D$77]=&quot;&quot;)" style:apply-style-name="Result" style:base-cell-address="Tabelle5.A68"/>
    </style:style>
    <style:style style:name="ce291" style:family="table-cell" style:parent-style-name="Eingabe">
      <style:map style:condition="is-true-formula([.$D$77]=&quot;&quot;)" style:apply-style-name="Result" style:base-cell-address="Tabelle5.A68"/>
    </style:style>
    <style:style style:name="ce292" style:family="table-cell" style:parent-style-name="Default">
      <style:table-cell-properties fo:border-bottom="none" style:text-align-source="fix" style:repeat-content="false" fo:border-left="0.06pt solid #000000" fo:border-right="none" fo:border-top="none"/>
      <style:paragraph-properties fo:text-align="center" fo:margin-left="0mm"/>
      <style:text-properties style:font-name="Wingdings1" fo:font-size="14pt" style:font-name-asian="Wingdings1" style:font-name-complex="Wingdings1"/>
    </style:style>
    <style:style style:name="ce293" style:family="table-cell" style:parent-style-name="Default">
      <style:table-cell-properties fo:border-bottom="0.06pt solid #000000" style:text-align-source="fix" style:repeat-content="false" fo:border-left="0.06pt solid #000000" fo:border-right="none"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294" style:family="table-cell" style:parent-style-name="Default">
      <style:table-cell-properties fo:border-bottom="0.06pt solid #000000" style:text-align-source="fix" style:repeat-content="false" fo:border-left="none" fo:border-right="0.06pt solid #000000"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295" style:family="table-cell" style:parent-style-name="Eingabe">
      <style:table-cell-properties style:text-align-source="fix" style:repeat-content="false"/>
      <style:paragraph-properties fo:text-align="end" fo:margin-left="0mm"/>
      <style:map style:condition="is-true-formula([.$D$15]=&quot;&quot;)" style:apply-style-name="Result" style:base-cell-address="Tabelle6.A7"/>
    </style:style>
    <style:style style:name="ce296" style:family="table-cell" style:parent-style-name="Eingabe">
      <style:map style:condition="is-true-formula([.$D$15]=&quot;&quot;)" style:apply-style-name="Result" style:base-cell-address="Tabelle6.A7"/>
    </style:style>
    <style:style style:name="ce297" style:family="table-cell" style:parent-style-name="Eingabe">
      <style:table-cell-properties style:text-align-source="fix" style:repeat-content="false"/>
      <style:paragraph-properties fo:text-align="end" fo:margin-left="0mm"/>
      <style:map style:condition="is-true-formula([.$D$26]=&quot;&quot;)" style:apply-style-name="Result" style:base-cell-address="Tabelle6.A18"/>
    </style:style>
    <style:style style:name="ce298" style:family="table-cell" style:parent-style-name="Eingabe">
      <style:table-cell-properties style:text-align-source="fix" style:repeat-content="false"/>
      <style:paragraph-properties fo:text-align="end" fo:margin-left="0mm"/>
      <style:map style:condition="is-true-formula([.$D$38]=&quot;&quot;)" style:apply-style-name="Result" style:base-cell-address="Tabelle6.A30"/>
    </style:style>
    <style:style style:name="ce299" style:family="table-cell" style:parent-style-name="Eingabe">
      <style:table-cell-properties style:text-align-source="fix" style:repeat-content="false"/>
      <style:paragraph-properties fo:text-align="end" fo:margin-left="0mm"/>
      <style:map style:condition="is-true-formula([.$D$50]=&quot;&quot;)" style:apply-style-name="Result" style:base-cell-address="Tabelle6.A42"/>
    </style:style>
    <style:style style:name="ce300" style:family="table-cell" style:parent-style-name="Eingabe">
      <style:table-cell-properties style:text-align-source="fix" style:repeat-content="false"/>
      <style:paragraph-properties fo:text-align="end" fo:margin-left="0mm"/>
      <style:map style:condition="is-true-formula([.$D$62]=&quot;&quot;)" style:apply-style-name="Result" style:base-cell-address="Tabelle6.A55"/>
    </style:style>
    <style:style style:name="ce301" style:family="table-cell" style:parent-style-name="Eingabe">
      <style:table-cell-properties style:text-align-source="fix" style:repeat-content="false"/>
      <style:paragraph-properties fo:text-align="end" fo:margin-left="0mm"/>
      <style:map style:condition="is-true-formula([.$D$77]=&quot;&quot;)" style:apply-style-name="Result" style:base-cell-address="Tabelle6.A68"/>
    </style:style>
    <style:style style:name="ce302" style:family="table-cell" style:parent-style-name="Eingabe">
      <style:table-cell-properties style:text-align-source="fix" style:repeat-content="false"/>
      <style:paragraph-properties fo:text-align="start" fo:margin-left="0mm"/>
      <style:map style:condition="is-true-formula([.$D$15]=&quot;&quot;)" style:apply-style-name="Result" style:base-cell-address="Tabelle6.A7"/>
    </style:style>
    <style:style style:name="ce303" style:family="table-cell" style:parent-style-name="Eingabe">
      <style:table-cell-properties style:text-align-source="fix" style:repeat-content="false"/>
      <style:paragraph-properties fo:text-align="start" fo:margin-left="0mm"/>
      <style:map style:condition="is-true-formula([.$D$26]=&quot;&quot;)" style:apply-style-name="Result" style:base-cell-address="Tabelle6.A18"/>
    </style:style>
    <style:style style:name="ce304" style:family="table-cell" style:parent-style-name="Eingabe">
      <style:map style:condition="is-true-formula([.$D$26]=&quot;&quot;)" style:apply-style-name="Result" style:base-cell-address="Tabelle6.A18"/>
    </style:style>
    <style:style style:name="ce305" style:family="table-cell" style:parent-style-name="Eingabe">
      <style:table-cell-properties style:text-align-source="fix" style:repeat-content="false"/>
      <style:paragraph-properties fo:text-align="start" fo:margin-left="0mm"/>
      <style:map style:condition="is-true-formula([.$D$38]=&quot;&quot;)" style:apply-style-name="Result" style:base-cell-address="Tabelle6.A30"/>
    </style:style>
    <style:style style:name="ce306" style:family="table-cell" style:parent-style-name="Eingabe">
      <style:map style:condition="is-true-formula([.$D$38]=&quot;&quot;)" style:apply-style-name="Result" style:base-cell-address="Tabelle6.A30"/>
    </style:style>
    <style:style style:name="ce307" style:family="table-cell" style:parent-style-name="Eingabe">
      <style:table-cell-properties style:text-align-source="fix" style:repeat-content="false"/>
      <style:paragraph-properties fo:text-align="start" fo:margin-left="0mm"/>
      <style:map style:condition="is-true-formula([.$D$50]=&quot;&quot;)" style:apply-style-name="Result" style:base-cell-address="Tabelle6.A42"/>
    </style:style>
    <style:style style:name="ce308" style:family="table-cell" style:parent-style-name="Eingabe">
      <style:map style:condition="is-true-formula([.$D$50]=&quot;&quot;)" style:apply-style-name="Result" style:base-cell-address="Tabelle6.A42"/>
    </style:style>
    <style:style style:name="ce309" style:family="table-cell" style:parent-style-name="Eingabe">
      <style:table-cell-properties style:text-align-source="fix" style:repeat-content="false"/>
      <style:paragraph-properties fo:text-align="start" fo:margin-left="0mm"/>
      <style:map style:condition="is-true-formula([.$D$62]=&quot;&quot;)" style:apply-style-name="Result" style:base-cell-address="Tabelle6.A55"/>
    </style:style>
    <style:style style:name="ce310" style:family="table-cell" style:parent-style-name="Eingabe">
      <style:map style:condition="is-true-formula([.$D$62]=&quot;&quot;)" style:apply-style-name="Result" style:base-cell-address="Tabelle6.A55"/>
    </style:style>
    <style:style style:name="ce311" style:family="table-cell" style:parent-style-name="Eingabe">
      <style:table-cell-properties style:text-align-source="fix" style:repeat-content="false"/>
      <style:paragraph-properties fo:text-align="start" fo:margin-left="0mm"/>
      <style:map style:condition="is-true-formula([.$D$77]=&quot;&quot;)" style:apply-style-name="Result" style:base-cell-address="Tabelle6.A68"/>
    </style:style>
    <style:style style:name="ce312" style:family="table-cell" style:parent-style-name="Eingabe">
      <style:map style:condition="is-true-formula([.$D$77]=&quot;&quot;)" style:apply-style-name="Result" style:base-cell-address="Tabelle6.A68"/>
    </style:style>
    <style:style style:name="ce313" style:family="table-cell" style:parent-style-name="Default">
      <style:table-cell-properties fo:border-bottom="none" style:text-align-source="fix" style:repeat-content="false" fo:border-left="0.06pt solid #000000" fo:border-right="none" fo:border-top="none"/>
      <style:paragraph-properties fo:text-align="center" fo:margin-left="0mm"/>
      <style:text-properties style:font-name="Wingdings1" fo:font-size="14pt" style:font-name-asian="Wingdings1" style:font-name-complex="Wingdings1"/>
    </style:style>
    <style:style style:name="ce314" style:family="table-cell" style:parent-style-name="Default">
      <style:table-cell-properties fo:border-bottom="0.06pt solid #000000" style:text-align-source="fix" style:repeat-content="false" fo:border-left="0.06pt solid #000000" fo:border-right="none"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315" style:family="table-cell" style:parent-style-name="Default">
      <style:table-cell-properties fo:border-bottom="0.06pt solid #000000" style:text-align-source="fix" style:repeat-content="false" fo:border-left="none" fo:border-right="0.06pt solid #000000"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gr1" style:family="graphic">
      <style:graphic-properties draw:stroke="none" draw:fill="none" draw:ole-draw-aspect="1"/>
    </style:style>
    <style:style style:name="P1" style:family="paragraph">
      <loext:graphic-properties draw:fill="none"/>
    </style:style>
    <style:style style:name="P2" style:family="paragraph">
      <style:paragraph-properties fo:text-align="center"/>
    </style:style>
  </office:automatic-styles>
  <office:body>
    <office:spreadsheet>
      <table:content-validations>
        <table:content-validation table:name="val1" table:condition="of:cell-content-is-in-list(Startzeit)" table:allow-empty-cell="true" table:display-list="unsorted" table:base-cell-address="Namen.A5">
          <table:help-message table:title="Bitte genau diesen einzigen Eintrag wählen" table:display="true">
            <text:p>Er enthält die aktuelle Zeit. Tipp: Alt &amp; ↓</text:p>
          </table:help-message>
          <table:error-message table:message-type="stop" table:display="true"/>
        </table:content-validation>
      </table:content-validations>
      <table:table table:name="Namen" table:style-name="ta1" table:protected="true" table:protection-key="RISAaYM55EB4f9JUsQKkFIYvY3U=" table:protection-key-digest-algorithm="http://www.w3.org/2000/09/xmldsig#sha1" table:print="false">
        <loext:table-protection loext:select-protected-cells="true" loext:select-unprotected-cells="true"/>
        <office:forms form:automatic-focus="false" form:apply-design-mode="false"/>
        <table:table-column table:style-name="co1" table:number-columns-repeated="5"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21"/>
        <table:table-column table:style-name="co1" table:number-columns-repeated="246" table:default-cell-style-name="ce1"/>
        <table:table-row table:style-name="ro1">
          <table:table-cell table:style-name="Default"/>
          <table:table-cell table:number-columns-repeated="4"/>
          <table:table-cell table:style-name="ce4" office:value-type="string" calcext:value-type="string">
            <text:p>Gesamtwertung</text:p>
          </table:table-cell>
          <table:table-cell table:style-name="ce12"/>
          <table:table-cell table:number-columns-repeated="249"/>
        </table:table-row>
        <table:table-row table:style-name="ro1">
          <table:table-cell office:value-type="string" calcext:value-type="string">
            <text:p>Gib deinen Namen ein:</text:p>
          </table:table-cell>
          <table:table-cell table:number-columns-repeated="4"/>
          <table:table-cell table:style-name="ce5"/>
          <table:table-cell table:style-name="ce13"/>
          <table:table-cell table:number-columns-repeated="249"/>
        </table:table-row>
        <table:table-row table:style-name="ro2">
          <table:table-cell table:style-name="ce2" table:number-columns-spanned="4" table:number-rows-spanned="1"/>
          <table:covered-table-cell table:number-columns-repeated="3"/>
          <table:table-cell/>
          <table:table-cell table:style-name="ce39" office:value-type="string" calcext:value-type="string">
            <text:p></text:p>
          </table:table-cell>
          <table:table-cell table:style-name="ce14" office:value-type="string" calcext:value-type="string">
            <text:p></text:p>
          </table:table-cell>
          <table:table-cell table:number-columns-repeated="249"/>
        </table:table-row>
        <table:table-row table:style-name="ro2">
          <table:table-cell office:value-type="string" calcext:value-type="string">
            <text:p>Startzeit:</text:p>
          </table:table-cell>
          <table:table-cell table:number-columns-repeated="4"/>
          <table:table-cell table:style-name="ce52" table:formula="of:=[Tabelle1.F4]+[Tabelle2.F4]+[Tabelle3.F4]+[Tabelle4.F4]+[Tabelle5.F4]+[Tabelle6.F4]" office:value-type="float" office:value="0" calcext:value-type="float">
            <text:p>0</text:p>
          </table:table-cell>
          <table:table-cell table:style-name="ce70" table:formula="of:=[Tabelle1.G4]+[Tabelle2.G4]+[Tabelle3.G4]+[Tabelle4.G4]+[Tabelle5.G4]+[Tabelle6.G4]" office:value-type="float" office:value="85" calcext:value-type="float">
            <text:p>85</text:p>
          </table:table-cell>
          <table:table-cell table:number-columns-repeated="249"/>
        </table:table-row>
        <table:table-row table:style-name="ro1">
          <table:table-cell table:style-name="ce34" table:content-validation-name="val1" table:number-columns-spanned="4" table:number-rows-spanned="1"/>
          <table:covered-table-cell table:number-columns-repeated="3"/>
          <table:table-cell/>
          <table:table-cell table:style-name="ce5"/>
          <table:table-cell table:style-name="ce13"/>
          <table:table-cell/>
          <table:table-cell table:style-name="ce19"/>
          <table:table-cell table:style-name="ce22"/>
          <table:table-cell table:style-name="ce19"/>
          <table:table-cell table:number-columns-repeated="245"/>
        </table:table-row>
        <table:table-row table:style-name="ro1">
          <table:table-cell table:number-columns-repeated="5"/>
          <table:table-cell table:style-name="ce8" office:value-type="string" calcext:value-type="string">
            <text:p>Liste</text:p>
          </table:table-cell>
          <table:table-cell table:style-name="ce13"/>
          <table:table-cell/>
          <table:table-cell table:style-name="ce19" office:value-type="string" calcext:value-type="string">
            <text:p>Aufgabe</text:p>
          </table:table-cell>
          <table:table-cell table:style-name="ce22" office:value-type="string" calcext:value-type="string">
            <text:p>erreicht</text:p>
          </table:table-cell>
          <table:table-cell table:style-name="ce19"/>
          <table:table-cell table:number-columns-repeated="245"/>
        </table:table-row>
        <table:table-row table:style-name="ro1">
          <table:table-cell table:number-columns-repeated="5"/>
          <table:table-cell table:style-name="ce9" table:formula="of:=[Tabelle1.$F$1] &amp; &quot;:&quot;" office:value-type="string" office:string-value="Zahlenrätsel:" calcext:value-type="string">
            <text:p>Zahlenrätsel:</text:p>
          </table:table-cell>
          <table:table-cell table:style-name="ce16" table:formula="of:=[Tabelle1.$F$4] &amp; &quot; von &quot; &amp; [Tabelle1.$F$4] + [Tabelle1.$G$4]" office:value-type="string" office:string-value="0 von 18" calcext:value-type="string">
            <text:p>0 von 18</text:p>
          </table:table-cell>
          <table:table-cell/>
          <table:table-cell table:style-name="ce20" table:formula="of:=[Tabelle1.$F$1]" office:value-type="string" office:string-value="Zahlenrätsel" calcext:value-type="string">
            <text:p>Zahlenrätsel</text:p>
          </table:table-cell>
          <table:table-cell table:style-name="ce22" table:formula="of:=[Tabelle1.$F$4]/([Tabelle1.$F$4]+[Tabelle1.$G$4])" office:value-type="percentage" office:value="0" calcext:value-type="percentage">
            <text:p>0,0%</text:p>
          </table:table-cell>
          <table:table-cell table:style-name="ce23" table:formula="of:=[Tabelle1.$G$4]" office:value-type="float" office:value="18" calcext:value-type="float">
            <text:p>18</text:p>
          </table:table-cell>
          <table:table-cell table:number-columns-repeated="245"/>
        </table:table-row>
        <table:table-row table:style-name="ro1">
          <table:table-cell table:number-columns-repeated="5"/>
          <table:table-cell table:style-name="ce9" table:formula="of:=[Tabelle2.$F$1] &amp; &quot;:&quot;" office:value-type="string" office:string-value="Zahlenrätsel **:" calcext:value-type="string">
            <text:p>Zahlenrätsel **:</text:p>
          </table:table-cell>
          <table:table-cell table:style-name="ce16" table:formula="of:=[Tabelle2.$F$4] &amp; &quot; von &quot; &amp; [Tabelle2.$F$4] + [Tabelle2.$G$4]" office:value-type="string" office:string-value="0 von 19" calcext:value-type="string">
            <text:p>0 von 19</text:p>
          </table:table-cell>
          <table:table-cell/>
          <table:table-cell table:style-name="ce20" table:formula="of:=[Tabelle2.$F$1]" office:value-type="string" office:string-value="Zahlenrätsel **" calcext:value-type="string">
            <text:p>Zahlenrätsel **</text:p>
          </table:table-cell>
          <table:table-cell table:style-name="ce22" table:formula="of:=[Tabelle2.$F$4]/([Tabelle2.$F$4]+[Tabelle2.$G$4])" office:value-type="percentage" office:value="0" calcext:value-type="percentage">
            <text:p>0,0%</text:p>
          </table:table-cell>
          <table:table-cell table:style-name="ce23" table:formula="of:=[Tabelle2.$G$4]" office:value-type="float" office:value="19" calcext:value-type="float">
            <text:p>19</text:p>
          </table:table-cell>
          <table:table-cell table:number-columns-repeated="245"/>
        </table:table-row>
        <table:table-row table:style-name="ro1">
          <table:table-cell table:number-columns-repeated="5"/>
          <table:table-cell table:style-name="ce9" table:formula="of:=[Tabelle3.$F$1] &amp; &quot;:&quot;" office:value-type="string" office:string-value="Klammergleichungen:" calcext:value-type="string">
            <text:p>Klammergleichungen:</text:p>
          </table:table-cell>
          <table:table-cell table:style-name="ce16" table:formula="of:=[Tabelle3.$F$4] &amp; &quot; von &quot; &amp; [Tabelle3.$F$4] + [Tabelle3.$G$4]" office:value-type="string" office:string-value="0 von 12" calcext:value-type="string">
            <text:p>0 von 12</text:p>
          </table:table-cell>
          <table:table-cell/>
          <table:table-cell table:style-name="ce20" table:formula="of:=[Tabelle3.$F$1]" office:value-type="string" office:string-value="Klammergleichungen" calcext:value-type="string">
            <text:p>Klammergleichungen</text:p>
          </table:table-cell>
          <table:table-cell table:style-name="ce22" table:formula="of:=[Tabelle3.$F$4]/([Tabelle3.$F$4]+[Tabelle3.$G$4])" office:value-type="percentage" office:value="0" calcext:value-type="percentage">
            <text:p>0,0%</text:p>
          </table:table-cell>
          <table:table-cell table:style-name="ce23" table:formula="of:=[Tabelle3.$G$4]" office:value-type="float" office:value="12" calcext:value-type="float">
            <text:p>12</text:p>
          </table:table-cell>
          <table:table-cell table:number-columns-repeated="245"/>
        </table:table-row>
        <table:table-row table:style-name="ro1">
          <table:table-cell table:number-columns-repeated="5"/>
          <table:table-cell table:style-name="ce9" table:formula="of:=[Tabelle4.$F$1]&amp; &quot;:&quot;" office:value-type="string" office:string-value="Klammergleichungen **:" calcext:value-type="string">
            <text:p>Klammergleichungen **:</text:p>
          </table:table-cell>
          <table:table-cell table:style-name="ce16" table:formula="of:=[Tabelle4.$F$4] &amp; &quot; von &quot; &amp; [Tabelle4.$F$4] + [Tabelle4.$G$4]" office:value-type="string" office:string-value="0 von 12" calcext:value-type="string">
            <text:p>0 von 12</text:p>
          </table:table-cell>
          <table:table-cell/>
          <table:table-cell table:style-name="ce20" table:formula="of:=[Tabelle4.$F$1]" office:value-type="string" office:string-value="Klammergleichungen **" calcext:value-type="string">
            <text:p>Klammergleichungen **</text:p>
          </table:table-cell>
          <table:table-cell table:style-name="ce22" table:formula="of:=[Tabelle4.$F$4]/([Tabelle4.$F$4]+[Tabelle4.$G$4])" office:value-type="percentage" office:value="0" calcext:value-type="percentage">
            <text:p>0,0%</text:p>
          </table:table-cell>
          <table:table-cell table:style-name="ce23" table:formula="of:=[Tabelle4.$G$4]" office:value-type="float" office:value="12" calcext:value-type="float">
            <text:p>12</text:p>
          </table:table-cell>
          <table:table-cell table:number-columns-repeated="245"/>
        </table:table-row>
        <table:table-row table:style-name="ro2">
          <table:table-cell table:number-columns-repeated="5"/>
          <table:table-cell table:style-name="ce9" table:formula="of:=[Tabelle5.$F$1] &amp;&quot;:&quot;" office:value-type="string" office:string-value="x² hebt sich auf:" calcext:value-type="string">
            <text:p>x² hebt sich auf:</text:p>
          </table:table-cell>
          <table:table-cell table:style-name="ce16" table:formula="of:=[Tabelle5.$F$4] &amp; &quot; von &quot; &amp; [Tabelle5.$F$4] + [Tabelle5.$G$4]" office:value-type="string" office:string-value="0 von 12" calcext:value-type="string">
            <text:p>0 von 12</text:p>
          </table:table-cell>
          <table:table-cell/>
          <table:table-cell table:style-name="ce20" table:formula="of:=[Tabelle5.$F$1]" office:value-type="string" office:string-value="x² hebt sich auf" calcext:value-type="string">
            <text:p>x² hebt sich auf</text:p>
          </table:table-cell>
          <table:table-cell table:style-name="ce22" table:formula="of:=[Tabelle5.$F$4]/([Tabelle5.$F$4]+[Tabelle5.$G$4])" office:value-type="percentage" office:value="0" calcext:value-type="percentage">
            <text:p>0,0%</text:p>
          </table:table-cell>
          <table:table-cell table:style-name="ce23" table:formula="of:=[Tabelle5.$G$4]" office:value-type="float" office:value="12" calcext:value-type="float">
            <text:p>12</text:p>
          </table:table-cell>
          <table:table-cell table:number-columns-repeated="245"/>
        </table:table-row>
        <table:table-row table:style-name="ro2">
          <table:table-cell table:number-columns-repeated="5"/>
          <table:table-cell table:style-name="ce9" table:formula="of:=[Tabelle6.$F$1]&amp;&quot;:&quot;" office:value-type="string" office:string-value="x² hebt sich auf **:" calcext:value-type="string">
            <text:p>x² hebt sich auf **:</text:p>
          </table:table-cell>
          <table:table-cell table:style-name="ce16" table:formula="of:=[Tabelle6.$F$4] &amp; &quot; von &quot; &amp; [Tabelle6.$F$4] + [Tabelle6.$G$4]" office:value-type="string" office:string-value="0 von 12" calcext:value-type="string">
            <text:p>0 von 12</text:p>
          </table:table-cell>
          <table:table-cell/>
          <table:table-cell table:style-name="ce20" table:formula="of:=[Tabelle6.$F$1]" office:value-type="string" office:string-value="x² hebt sich auf **" calcext:value-type="string">
            <text:p>x² hebt sich auf **</text:p>
          </table:table-cell>
          <table:table-cell table:style-name="ce22" table:formula="of:=[Tabelle6.$F$4]/([Tabelle6.$F$4]+[Tabelle6.$G$4])" office:value-type="percentage" office:value="0" calcext:value-type="percentage">
            <text:p>0,0%</text:p>
          </table:table-cell>
          <table:table-cell table:style-name="ce23" table:formula="of:=[Tabelle6.$G$4]" office:value-type="float" office:value="12" calcext:value-type="float">
            <text:p>12</text:p>
          </table:table-cell>
          <table:table-cell table:number-columns-repeated="245"/>
        </table:table-row>
        <table:table-row table:style-name="ro2">
          <table:table-cell table:number-columns-repeated="5"/>
          <table:table-cell table:style-name="ce5"/>
          <table:table-cell table:style-name="ce13"/>
          <table:table-cell/>
          <table:table-cell table:style-name="ce19"/>
          <table:table-cell table:style-name="ce22"/>
          <table:table-cell table:style-name="ce19"/>
          <table:table-cell table:number-columns-repeated="245"/>
        </table:table-row>
        <table:table-row table:style-name="ro2">
          <table:table-cell table:number-columns-repeated="5"/>
          <table:table-cell table:style-name="ce10"/>
          <table:table-cell table:style-name="ce17"/>
          <table:table-cell/>
          <table:table-cell table:style-name="ce19"/>
          <table:table-cell table:style-name="ce22" table:formula="of:=[.F4]/([.F4]+[.G4])" office:value-type="percentage" office:value="0" calcext:value-type="percentage">
            <text:p>0,0%</text:p>
          </table:table-cell>
          <table:table-cell table:style-name="ce19"/>
          <table:table-cell table:number-columns-repeated="245"/>
        </table:table-row>
        <table:table-row table:style-name="ro2">
          <table:table-cell table:number-columns-repeated="5"/>
          <table:table-cell table:style-name="ce11" table:formula="of:=&quot;Gelöste Aufgaben: &quot; &amp; TEXT([.J14];&quot;0,0 %&quot;)" office:value-type="string" office:string-value="Gelöste Aufgaben: 0,0 %" calcext:value-type="string">
            <text:p>Gelöste Aufgaben: 0,0 %</text:p>
          </table:table-cell>
          <table:table-cell table:style-name="ce18"/>
          <table:table-cell/>
          <table:table-cell table:style-name="ce19"/>
          <table:table-cell table:style-name="ce22"/>
          <table:table-cell table:style-name="ce19"/>
          <table:table-cell table:number-columns-repeated="245"/>
        </table:table-row>
        <table:table-row table:style-name="ro2">
          <table:table-cell table:number-columns-repeated="256"/>
        </table:table-row>
        <table:table-row table:style-name="ro2">
          <table:table-cell>
            <draw:frame table:end-cell-address="Namen.F35" table:end-x="57.71mm" table:end-y="3.72mm" draw:z-index="0" draw:style-name="gr1" draw:text-style-name="P1" svg:width="165.36mm" svg:height="117.3mm" svg:x="5.67mm" svg:y="3.65mm">
              <loext:p draw:notify-on-update-of-ranges="Namen.I7:Namen.I12 Namen.J6:Namen.J6 Namen.J7:Namen.J12"/>
              <draw:object xlink:href="./Object 1" xlink:type="simple" xlink:show="embed" xlink:actuate="onLoad"/>
              <draw:image xlink:href="./ObjectReplacements/Object 1" xlink:type="simple" xlink:show="embed" xlink:actuate="onLoad"/>
            </draw:frame>
          </table:table-cell>
          <table:table-cell table:number-columns-repeated="255"/>
        </table:table-row>
        <table:table-row table:style-name="ro2" table:number-rows-repeated="9">
          <table:table-cell table:number-columns-repeated="256"/>
        </table:table-row>
        <table:table-row table:style-name="ro2" table:number-rows-repeated="2">
          <table:table-cell table:number-columns-repeated="5"/>
          <table:table-cell table:style-name="Default" table:number-columns-repeated="2"/>
          <table:table-cell table:number-columns-repeated="249"/>
        </table:table-row>
        <table:table-row table:style-name="ro2" table:number-rows-repeated="2">
          <table:table-cell table:number-columns-repeated="2"/>
          <table:table-cell table:style-name="Default" table:number-columns-repeated="2"/>
          <table:table-cell/>
          <table:table-cell table:style-name="Default" table:number-columns-repeated="2"/>
          <table:table-cell table:number-columns-repeated="249"/>
        </table:table-row>
        <table:table-row table:style-name="ro2" table:number-rows-repeated="2">
          <table:table-cell table:number-columns-repeated="2"/>
          <table:table-cell table:style-name="Default" table:number-columns-repeated="2"/>
          <table:table-cell table:number-columns-repeated="252"/>
        </table:table-row>
        <table:table-row table:style-name="ro2" table:number-rows-repeated="65503">
          <table:table-cell table:number-columns-repeated="256"/>
        </table:table-row>
        <table:table-row table:style-name="ro2">
          <table:table-cell table:number-columns-repeated="256"/>
        </table:table-row>
        <calcext:conditional-formats>
          <calcext:conditional-format calcext:target-range-address="Namen.A5:Namen.A5">
            <calcext:condition calcext:apply-style-name="Result" calcext:value="formula-is(LEN(T(TRIM([.A5])))&gt;1)" calcext:base-cell-address="Namen.A5"/>
          </calcext:conditional-format>
        </calcext:conditional-formats>
      </table:table>
      <table:table table:name="Tabelle1" table:style-name="ta1" table:protected="true" table:protection-key="RISAaYM55EB4f9JUsQKkFIYvY3U="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button form:name="Stim" form:control-implementation="ooo:com.sun.star.form.component.CommandButton" xml:id="control1" form:id="control1"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2?language=Basic&amp;location=document" xlink:type="simple"/>
              </office:event-listeners>
            </form:button>
            <form:button form:name="PushButton" form:control-implementation="ooo:com.sun.star.form.component.CommandButton" xml:id="control2" form:id="control2"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3?language=Basic&amp;location=document" xlink:type="simple"/>
              </office:event-listeners>
            </form:button>
            <form:button form:name="PushButton" form:control-implementation="ooo:com.sun.star.form.component.CommandButton" xml:id="control3" form:id="control3"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4?language=Basic&amp;location=document" xlink:type="simple"/>
              </office:event-listeners>
            </form:button>
            <form:button form:name="PushButton" form:control-implementation="ooo:com.sun.star.form.component.CommandButton" xml:id="control4" form:id="control4"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5?language=Basic&amp;location=document" xlink:type="simple"/>
              </office:event-listeners>
            </form:button>
            <form:button form:name="PushButton" form:control-implementation="ooo:com.sun.star.form.component.CommandButton" xml:id="control5" form:id="control5"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6?language=Basic&amp;location=document" xlink:type="simple"/>
              </office:event-listeners>
            </form:button>
            <form:button form:name="PushButton" form:control-implementation="ooo:com.sun.star.form.component.CommandButton" xml:id="control6" form:id="control6"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1?language=Basic&amp;location=document" xlink:type="simple"/>
              </office:event-listeners>
            </form:button>
          </form:form>
        </office:forms>
        <table:table-column table:style-name="co8" table:default-cell-style-name="Default"/>
        <table:table-column table:style-name="co9" table:default-cell-style-name="Default"/>
        <table:table-column table:style-name="co10" table:default-cell-style-name="Default"/>
        <table:table-column table:style-name="co11" table:default-cell-style-name="Default"/>
        <table:table-column table:style-name="co12" table:default-cell-style-name="ce72"/>
        <table:table-column table:style-name="co13" table:default-cell-style-name="Default"/>
        <table:table-column table:style-name="co14" table:default-cell-style-name="ce89"/>
        <table:table-column table:style-name="co15" table:default-cell-style-name="Default"/>
        <table:table-column table:style-name="co16" table:visibility="collapse" table:default-cell-style-name="unsichtbar"/>
        <table:table-column table:style-name="co17" table:visibility="collapse" table:default-cell-style-name="unsichtbar"/>
        <table:table-column table:style-name="co18" table:visibility="collapse" table:default-cell-style-name="unsichtbar"/>
        <table:table-column table:style-name="co19" table:visibility="collapse" table:default-cell-style-name="unsichtbar"/>
        <table:table-column table:style-name="co1" table:visibility="collapse" table:default-cell-style-name="unsichtbar"/>
        <table:table-column table:style-name="co1" table:number-columns-repeated="243" table:default-cell-style-name="Default"/>
        <table:table-row table:style-name="ro2">
          <table:table-cell table:style-name="ce24" office:value-type="string" calcext:value-type="string">
            <text:p>Textaufgaben: Welche Zahl ist gesucht?</text:p>
          </table:table-cell>
          <table:table-cell table:style-name="ce40"/>
          <table:table-cell table:number-columns-repeated="3"/>
          <table:table-cell table:style-name="ce73" office:value-type="string" calcext:value-type="string">
            <text:p>Zahlenrätsel</text:p>
          </table:table-cell>
          <table:table-cell table:style-name="ce80"/>
          <table:table-cell/>
          <table:table-cell table:style-name="ce92" office:value-type="float" office:value="1" calcext:value-type="float">
            <text:p>1</text:p>
          </table:table-cell>
          <table:table-cell table:style-name="ce92" office:value-type="float" office:value="69" calcext:value-type="float">
            <text:p>69</text:p>
          </table:table-cell>
          <table:table-cell table:style-name="ce92" office:value-type="float" office:value="12" calcext:value-type="float">
            <text:p>12</text:p>
          </table:table-cell>
          <table:table-cell table:style-name="ce92" office:value-type="float" office:value="14" calcext:value-type="float">
            <text:p>14</text:p>
          </table:table-cell>
          <table:table-cell table:number-columns-repeated="244"/>
        </table:table-row>
        <table:table-row table:style-name="ro4">
          <table:table-cell table:number-columns-repeated="5"/>
          <table:table-cell table:style-name="ce74"/>
          <table:table-cell table:style-name="ce81"/>
          <table:table-cell/>
          <table:table-cell table:style-name="ce92" office:value-type="float" office:value="2" calcext:value-type="float">
            <text:p>2</text:p>
          </table:table-cell>
          <table:table-cell office:value-type="float" office:value="4.5" calcext:value-type="float">
            <text:p>4,5</text:p>
          </table:table-cell>
          <table:table-cell office:value-type="float" office:value="27" calcext:value-type="float">
            <text:p>27</text:p>
          </table:table-cell>
          <table:table-cell table:style-name="ce92" office:value-type="float" office:value="29" calcext:value-type="float">
            <text:p>29</text:p>
          </table:table-cell>
          <table:table-cell table:number-columns-repeated="244"/>
        </table:table-row>
        <table:table-row table:style-name="ro4">
          <table:table-cell table:number-columns-repeated="5"/>
          <table:table-cell table:style-name="ce173" office:value-type="string" calcext:value-type="string">
            <text:p></text:p>
          </table:table-cell>
          <table:table-cell table:style-name="ce82" office:value-type="string" calcext:value-type="string">
            <text:p></text:p>
          </table:table-cell>
          <table:table-cell/>
          <table:table-cell table:style-name="ce92" office:value-type="float" office:value="3" calcext:value-type="float">
            <text:p>3</text:p>
          </table:table-cell>
          <table:table-cell office:value-type="float" office:value="6" calcext:value-type="float">
            <text:p>6</text:p>
          </table:table-cell>
          <table:table-cell office:value-type="float" office:value="42" calcext:value-type="float">
            <text:p>42</text:p>
          </table:table-cell>
          <table:table-cell table:style-name="ce92" office:value-type="float" office:value="45" calcext:value-type="float">
            <text:p>45</text:p>
          </table:table-cell>
          <table:table-cell table:number-columns-repeated="244"/>
        </table:table-row>
        <table:table-row table:style-name="ro4">
          <table:table-cell table:number-columns-repeated="5"/>
          <table:table-cell table:style-name="ce174" table:formula="of:=DCOUNT([.$G6:.$G124];[.$G6:.$G124];[.$F2:.$F3])" office:value-type="float" office:value="0" calcext:value-type="float">
            <text:p>0</text:p>
          </table:table-cell>
          <table:table-cell table:style-name="ce181" table:formula="of:=DCOUNT([.$G6:.$G124];[.$G6:.$G124];[.$G2:.$G3])" office:value-type="float" office:value="18" calcext:value-type="float">
            <text:p>18</text:p>
          </table:table-cell>
          <table:table-cell/>
          <table:table-cell table:style-name="ce92" office:value-type="float" office:value="4" calcext:value-type="float">
            <text:p>4</text:p>
          </table:table-cell>
          <table:table-cell office:value-type="float" office:value="5" calcext:value-type="float">
            <text:p>5</text:p>
          </table:table-cell>
          <table:table-cell office:value-type="float" office:value="58" calcext:value-type="float">
            <text:p>58</text:p>
          </table:table-cell>
          <table:table-cell table:style-name="ce92" office:value-type="float" office:value="61" calcext:value-type="float">
            <text:p>61</text:p>
          </table:table-cell>
          <table:table-cell table:number-columns-repeated="244"/>
        </table:table-row>
        <table:table-row table:style-name="ro4">
          <table:table-cell table:number-columns-repeated="5"/>
          <table:table-cell table:style-name="ce77"/>
          <table:table-cell table:style-name="ce84"/>
          <table:table-cell/>
          <table:table-cell table:style-name="ce92" office:value-type="float" office:value="5" calcext:value-type="float">
            <text:p>5</text:p>
          </table:table-cell>
          <table:table-cell office:value-type="float" office:value="9" calcext:value-type="float">
            <text:p>9</text:p>
          </table:table-cell>
          <table:table-cell office:value-type="float" office:value="75" calcext:value-type="float">
            <text:p>75</text:p>
          </table:table-cell>
          <table:table-cell table:style-name="ce92" office:value-type="float" office:value="79" calcext:value-type="float">
            <text:p>79</text:p>
          </table:table-cell>
          <table:table-cell table:number-columns-repeated="244"/>
        </table:table-row>
        <table:table-row table:style-name="ro4">
          <table:table-cell table:style-name="ce25"/>
          <table:table-cell table:style-name="ce41" table:number-columns-repeated="2"/>
          <table:table-cell table:style-name="ce62"/>
          <table:table-cell table:formula="of:=IF(AND([.A6]&lt;&gt;&quot;&quot;;[.C6]&lt;&gt;&quot;&quot;);IF(AND([.I6]&lt;&gt;&quot;&quot;;[.J6]&lt;&gt;&quot;&quot;;[.I6]&lt;&gt;[.J6]);&quot;Links ungleich Rechts!!!&quot;;IF(AND([.I5]&lt;&gt;&quot;&quot;;[.J6]&lt;&gt;0;[.J6]&lt;&gt;[.K5]);&quot;Äquivalenzumformung korrigieren&quot;;IF(AND([.A6]=&quot;x&quot;;[.J6]&lt;&gt;&quot;&quot;;[.C6]=[.J6]) ;&quot;Gelöst!!!&quot;;IF([.K6]&gt;&quot;Fehler&quot;;[.K6];IF(OR([.A6]=&quot;&quot;;[.A5]=&quot;&quot;;[.I6]=&quot;&quot;;[.J6]=&quot;&quot;);&quot;&quot;;&quot;OK&quot;)))));&quot;&quot;)">
            <text:p/>
          </table:table-cell>
          <table:table-cell table:style-name="ce77"/>
          <table:table-cell table:style-name="ce84"/>
          <table:table-cell/>
          <table:table-cell table:style-name="ce92" office:value-type="float" office:value="6" calcext:value-type="float">
            <text:p>6</text:p>
          </table:table-cell>
          <table:table-cell table:style-name="ce92" office:value-type="float" office:value="9" calcext:value-type="float">
            <text:p>9</text:p>
          </table:table-cell>
          <table:table-cell table:style-name="ce92" office:value-type="float" office:value="91" calcext:value-type="float">
            <text:p>91</text:p>
          </table:table-cell>
          <table:table-cell table:style-name="ce92" office:value-type="float" office:value="96" calcext:value-type="float">
            <text:p>96</text:p>
          </table:table-cell>
          <table:table-cell table:number-columns-repeated="244"/>
        </table:table-row>
        <table:table-row table:style-name="ro5">
          <table:table-cell table:style-name="ce26" office:value-type="string" calcext:value-type="string" table:number-columns-spanned="4" table:number-rows-spanned="1">
            <text:p>Subtrahiere ich von einer Zahl 29, dann erhalte ich 40. </text:p>
            <text:p>Wie heißt die Zahl?</text:p>
          </table:table-cell>
          <table:covered-table-cell table:style-name="ce42"/>
          <table:covered-table-cell table:style-name="ce47"/>
          <table:covered-table-cell table:style-name="ce63"/>
          <table:table-cell table:formula="of:=IF(AND([.A7]&lt;&gt;&quot;&quot;;[.C7]&lt;&gt;&quot;&quot;);IF(AND([.I7]&lt;&gt;&quot;&quot;;[.J7]&lt;&gt;&quot;&quot;;[.I7]&lt;&gt;[.J7]);&quot;Links ungleich Rechts!!!&quot;;IF(AND([.I6]&lt;&gt;&quot;&quot;;[.J7]&lt;&gt;0;[.J7]&lt;&gt;[.K6]);&quot;Äquivalenzumformung korrigieren&quot;;IF(AND([.A7]=&quot;x&quot;;[.J7]&lt;&gt;&quot;&quot;;[.C7]=[.J7]) ;&quot;Gelöst!!!&quot;;IF([.K7]&gt;&quot;Fehler&quot;;[.K7];IF(OR([.A7]=&quot;&quot;;[.A6]=&quot;&quot;;[.I7]=&quot;&quot;;[.J7]=&quot;&quot;);&quot;&quot;;&quot;OK&quot;)))));&quot;&quot;)">
            <text:p/>
          </table:table-cell>
          <table:table-cell table:style-name="ce78"/>
          <table:table-cell table:style-name="ce85"/>
          <table:table-cell table:style-name="ce78"/>
          <table:table-cell table:style-name="ce93" table:number-columns-repeated="5"/>
          <table:table-cell table:style-name="ce78" table:number-columns-repeated="243"/>
        </table:table-row>
        <table:table-row table:style-name="ro4">
          <table:table-cell table:style-name="ce5"/>
          <table:table-cell table:style-name="ce40" table:number-columns-repeated="2"/>
          <table:table-cell table:style-name="ce13"/>
          <table:table-cell table:formula="of:=IF(AND([.A8]&lt;&gt;&quot;&quot;;[.C8]&lt;&gt;&quot;&quot;);IF(AND([.I8]&lt;&gt;&quot;&quot;;[.J8]&lt;&gt;&quot;&quot;;[.I8]&lt;&gt;[.J8]);&quot;Links ungleich Rechts!!!&quot;;IF(AND([.I7]&lt;&gt;&quot;&quot;;[.J8]&lt;&gt;0;[.J8]&lt;&gt;[.K7]);&quot;Äquivalenzumformung korrigieren&quot;;IF(AND([.A8]=&quot;x&quot;;[.J8]&lt;&gt;&quot;&quot;;[.C8]=[.J8]) ;&quot;Gelöst!!!&quot;;IF([.K8]&gt;&quot;Fehler&quot;;[.K8];IF(OR([.A8]=&quot;&quot;;[.A7]=&quot;&quot;;[.I8]=&quot;&quot;;[.J8]=&quot;&quot;);&quot;&quot;;&quot;OK&quot;)))));&quot;&quot;)">
            <text:p/>
          </table:table-cell>
          <table:table-cell/>
          <table:table-cell table:style-name="ce84"/>
          <table:table-cell table:number-columns-repeated="249"/>
        </table:table-row>
        <table:table-row table:style-name="ro4">
          <table:table-cell table:style-name="ce5" office:value-type="string" calcext:value-type="string">
            <text:p>Lösung:</text:p>
          </table:table-cell>
          <table:table-cell table:style-name="ce40" table:number-columns-repeated="2"/>
          <table:table-cell table:style-name="ce13"/>
          <table:table-cell table:formula="of:=IF(AND([.A9]&lt;&gt;&quot;&quot;;[.C9]&lt;&gt;&quot;&quot;);IF(AND([.I9]&lt;&gt;&quot;&quot;;[.J9]&lt;&gt;&quot;&quot;;[.I9]&lt;&gt;[.J9]);&quot;Links ungleich Rechts!!!&quot;;IF(AND([.I8]&lt;&gt;&quot;&quot;;[.J9]&lt;&gt;0;[.J9]&lt;&gt;[.K8]);&quot;Äquivalenzumformung korrigieren&quot;;IF(AND([.A9]=&quot;x&quot;;[.J9]&lt;&gt;&quot;&quot;;[.C9]=[.J9]) ;&quot;Gelöst!!!&quot;;IF([.K9]&gt;&quot;Fehler&quot;;[.K9];IF(OR([.A9]=&quot;&quot;;[.A8]=&quot;&quot;;[.I9]=&quot;&quot;;[.J9]=&quot;&quot;);&quot;&quot;;&quot;OK&quot;)))));&quot;&quot;)">
            <text:p/>
          </table:table-cell>
          <table:table-cell/>
          <table:table-cell table:style-name="ce84"/>
          <table:table-cell table:number-columns-repeated="249"/>
        </table:table-row>
        <table:table-row table:style-name="ro4">
          <table:table-cell table:style-name="ce27" office:value-type="string" calcext:value-type="string">
            <text:p>Die gesuchte Zahl ist x.</text:p>
          </table:table-cell>
          <table:table-cell table:style-name="ce40"/>
          <table:table-cell/>
          <table:table-cell table:style-name="ce13"/>
          <table:table-cell table:formula="of:=IF(AND([.A10]&lt;&gt;&quot;&quot;;[.C10]&lt;&gt;&quot;&quot;);IF(AND([.I10]&lt;&gt;&quot;&quot;;[.J10]&lt;&gt;&quot;&quot;;[.I10]&lt;&gt;[.J10]);&quot;Links ungleich Rechts!!!&quot;;IF(AND([.I9]&lt;&gt;&quot;&quot;;[.J10]&lt;&gt;0;[.J10]&lt;&gt;[.K9]);&quot;Äquivalenzumformung korrigieren&quot;;IF(AND([.A10]=&quot;x&quot;;[.J10]&lt;&gt;&quot;&quot;;[.C10]=[.J10]) ;&quot;Gelöst!!!&quot;;IF([.K10]&gt;&quot;Fehler&quot;;[.K10];IF(OR([.A10]=&quot;&quot;;[.A9]=&quot;&quot;;[.I10]=&quot;&quot;;[.J10]=&quot;&quot;);&quot;&quot;;&quot;OK&quot;)))));&quot;&quot;)">
            <text:p/>
            <draw:control table:end-cell-address="Tabelle1.G11" table:end-x="0.59mm" table:end-y="4.67mm" draw:z-index="5" draw:text-style-name="P2" svg:width="26.85mm" svg:height="5.47mm" svg:x="5.1mm" svg:y="4mm" draw:control="control6"/>
          </table:table-cell>
          <table:table-cell/>
          <table:table-cell table:style-name="ce84"/>
          <table:table-cell table:number-columns-repeated="249"/>
        </table:table-row>
        <table:table-row table:style-name="ro4">
          <table:table-cell table:style-name="ce28" office:value-type="string" calcext:value-type="string">
            <text:p>Linke Seite der Gleichung</text:p>
          </table:table-cell>
          <table:table-cell table:style-name="ce43" office:value-type="string" calcext:value-type="string">
            <text:p>=</text:p>
          </table:table-cell>
          <table:table-cell table:style-name="ce48" office:value-type="string" calcext:value-type="string">
            <text:p>Rechte Seite der Gleichung</text:p>
          </table:table-cell>
          <table:table-cell table:style-name="ce13"/>
          <table:table-cell table:formula="of:=IF(AND([.A11]&lt;&gt;&quot;&quot;;[.C11]&lt;&gt;&quot;&quot;);IF(AND([.I11]&lt;&gt;&quot;&quot;;[.J11]&lt;&gt;&quot;&quot;;[.I11]&lt;&gt;[.J11]);&quot;Links ungleich Rechts!!!&quot;;IF(AND([.I10]&lt;&gt;&quot;&quot;;[.J11]&lt;&gt;0;[.J11]&lt;&gt;[.K10]);&quot;Äquivalenzumformung korrigieren&quot;;IF(AND([.A11]=&quot;x&quot;;[.J11]&lt;&gt;&quot;&quot;;[.C11]=[.J11]) ;&quot;Gelöst!!!&quot;;IF([.K11]&gt;&quot;Fehler&quot;;[.K11];IF(OR([.A11]=&quot;&quot;;[.A10]=&quot;&quot;;[.I11]=&quot;&quot;;[.J11]=&quot;&quot;);&quot;&quot;;&quot;OK&quot;)))));&quot;&quot;)">
            <text:p/>
          </table:table-cell>
          <table:table-cell/>
          <table:table-cell table:style-name="ce84"/>
          <table:table-cell table:number-columns-repeated="249"/>
        </table:table-row>
        <table:table-row table:style-name="ro4">
          <table:table-cell table:style-name="ce115"/>
          <table:table-cell table:style-name="ce43" office:value-type="string" calcext:value-type="string">
            <text:p>=</text:p>
          </table:table-cell>
          <table:table-cell table:style-name="ce145"/>
          <table:table-cell table:style-name="ce162"/>
          <table:table-cell table:formula="of:=IF(AND([.A12]&lt;&gt;&quot;&quot;;[.C12]&lt;&gt;&quot;&quot;);IF(AND([.I12]&lt;&gt;&quot;&quot;;[.J12]&lt;&gt;&quot;&quot;;[.I12]&lt;&gt;[.J12]);&quot;Links ungleich Rechts!!!&quot;;IF(AND([.I11]&lt;&gt;&quot;&quot;;[.J12]&lt;&gt;0;[.J12]&lt;&gt;[.K11]);&quot;Äquivalenzumformung korrigieren&quot;;IF(AND([.A12]=&quot;x&quot;;[.J12]&lt;&gt;&quot;&quot;;[.C12]=[.J12]) ;&quot;Gelöst!!!&quot;;IF([.K12]&gt;&quot;Fehler&quot;;[.K12];IF(OR([.A12]=&quot;&quot;;[.A11]=&quot;&quot;;[.I12]=&quot;&quot;;[.J12]=&quot;&quot;);&quot;&quot;;&quot;OK&quot;)))));&quot;&quot;)">
            <text:p/>
          </table:table-cell>
          <table:table-cell/>
          <table:table-cell table:style-name="ce86" table:formula="of:=IF(AND(FIND(&quot;x&quot;;[.A12]&amp;[.C12]&amp;&quot;x&quot;)&lt;=LEN([.A12]&amp;[.C12]);[.J12]&lt;&gt;&quot;&quot;;[.I12]=[.J12]) ;&quot;&quot;;&quot;&quot;)" office:value-type="string" office:string-value="" calcext:value-type="string">
            <text:p></text:p>
          </table:table-cell>
          <table:table-cell table:style-name="ce90" office:value-type="string" calcext:value-type="string">
            <text:p>Ansatz</text:p>
          </table:table-cell>
          <table:table-cell table:number-columns-repeated="248"/>
        </table:table-row>
        <table:table-row table:style-name="ro4">
          <table:table-cell table:style-name="ce115"/>
          <table:table-cell table:style-name="ce43" office:value-type="string" calcext:value-type="string">
            <text:p>=</text:p>
          </table:table-cell>
          <table:table-cell table:style-name="ce145"/>
          <table:table-cell table:style-name="ce162"/>
          <table:table-cell table:formula="of:=IF(AND([.A13]&lt;&gt;&quot;&quot;;[.C13]&lt;&gt;&quot;&quot;);IF(AND([.I13]&lt;&gt;&quot;&quot;;[.J13]&lt;&gt;&quot;&quot;;[.I13]&lt;&gt;[.J13]);&quot;Links ungleich Rechts!!!&quot;;IF(AND([.I12]&lt;&gt;&quot;&quot;;[.J13]&lt;&gt;0;[.J13]&lt;&gt;[.K12]);&quot;Äquivalenzumformung korrigieren&quot;;IF(AND([.A13]=&quot;x&quot;;[.J13]&lt;&gt;&quot;&quot;;[.C13]=[.J13]) ;&quot;Gelöst!!!&quot;;IF([.K13]&gt;&quot;Fehler&quot;;[.K13];IF(OR([.A13]=&quot;&quot;;[.A12]=&quot;&quot;;[.I13]=&quot;&quot;;[.J13]=&quot;&quot;);&quot;&quot;;&quot;OK&quot;)))));&quot;&quot;)">
            <text:p/>
          </table:table-cell>
          <table:table-cell/>
          <table:table-cell table:style-name="ce87"/>
          <table:table-cell table:style-name="ce90"/>
          <table:table-cell table:number-columns-repeated="248"/>
        </table:table-row>
        <table:table-row table:style-name="ro4">
          <table:table-cell table:style-name="ce115"/>
          <table:table-cell table:style-name="ce40" office:value-type="string" calcext:value-type="string">
            <text:p>=</text:p>
          </table:table-cell>
          <table:table-cell table:style-name="ce145"/>
          <table:table-cell table:style-name="ce65"/>
          <table:table-cell table:formula="of:=IF(AND([.A14]&lt;&gt;&quot;&quot;;[.C14]&lt;&gt;&quot;&quot;);IF(AND([.I14]&lt;&gt;&quot;&quot;;[.J14]&lt;&gt;&quot;&quot;;[.I14]&lt;&gt;[.J14]);&quot;Links ungleich Rechts!!!&quot;;IF(AND([.I13]&lt;&gt;&quot;&quot;;[.J14]&lt;&gt;0;[.J14]&lt;&gt;[.K13]);&quot;Äquivalenzumformung korrigieren&quot;;IF(AND([.A14]=&quot;x&quot;;[.J14]&lt;&gt;&quot;&quot;;[.C14]=[.J14]) ;&quot;Gelöst!!!&quot;;IF([.K14]&gt;&quot;Fehler&quot;;[.K14];IF(OR([.A14]=&quot;&quot;;[.A13]=&quot;&quot;;[.I14]=&quot;&quot;;[.J14]=&quot;&quot;);&quot;&quot;;&quot;OK&quot;)))));&quot;&quot;)">
            <text:p/>
          </table:table-cell>
          <table:table-cell/>
          <table:table-cell table:style-name="ce87"/>
          <table:table-cell table:style-name="ce90"/>
          <table:table-cell table:number-columns-repeated="248"/>
        </table:table-row>
        <table:table-row table:style-name="ro4">
          <table:table-cell table:style-name="ce5"/>
          <table:table-cell/>
          <table:table-cell table:style-name="ce146"/>
          <table:table-cell table:style-name="ce13"/>
          <table:table-cell table:formula="of:=IF(AND([.A15]&lt;&gt;&quot;&quot;;[.C15]&lt;&gt;&quot;&quot;);IF(AND([.I15]&lt;&gt;&quot;&quot;;[.J15]&lt;&gt;&quot;&quot;;[.I15]&lt;&gt;[.J15]);&quot;Links ungleich Rechts!!!&quot;;IF(AND([.I14]&lt;&gt;&quot;&quot;;[.J15]&lt;&gt;0;[.J15]&lt;&gt;[.K14]);&quot;Äquivalenzumformung korrigieren&quot;;IF(AND([.A15]=&quot;x&quot;;[.J15]&lt;&gt;&quot;&quot;;[.C15]=[.J15]) ;&quot;Gelöst!!!&quot;;IF([.K15]&gt;&quot;Fehler&quot;;[.K15];IF(OR([.A15]=&quot;&quot;;[.A14]=&quot;&quot;;[.I15]=&quot;&quot;;[.J15]=&quot;&quot;);&quot;&quot;;&quot;OK&quot;)))));&quot;&quot;)">
            <text:p/>
          </table:table-cell>
          <table:table-cell/>
          <table:table-cell table:style-name="ce88" table:formula="of:=IF(ISERROR(VALUE(VLOOKUP(&quot; *x *&quot;;[.A13:.C14];3;0)));&quot;&quot;;IF(VALUE(VLOOKUP(&quot; *x *&quot;;[.A13:.C14];3;0))=[.J$1];&quot;&quot;;&quot;&quot;))" office:value-type="string" office:string-value="" calcext:value-type="string">
            <text:p></text:p>
          </table:table-cell>
          <table:table-cell table:style-name="ce90" office:value-type="string" calcext:value-type="string">
            <text:p>Gleichung gelöst</text:p>
          </table:table-cell>
          <table:table-cell table:number-columns-repeated="248"/>
        </table:table-row>
        <table:table-row table:style-name="ro4">
          <table:table-cell table:style-name="ce30" office:value-type="string" calcext:value-type="string" table:number-columns-spanned="2" table:number-rows-spanned="1">
            <text:p>Antwort: Die gesuchte Zahl ist </text:p>
          </table:table-cell>
          <table:covered-table-cell table:style-name="ce44"/>
          <table:table-cell table:style-name="ce147"/>
          <table:table-cell table:style-name="ce13"/>
          <table:table-cell table:formula="of:=IF(AND([.A16]&lt;&gt;&quot;&quot;;[.C16]&lt;&gt;&quot;&quot;);IF(AND([.I16]&lt;&gt;&quot;&quot;;[.J16]&lt;&gt;&quot;&quot;;[.I16]&lt;&gt;[.J16]);&quot;Links ungleich Rechts!!!&quot;;IF(AND([.I15]&lt;&gt;&quot;&quot;;[.J16]&lt;&gt;0;[.J16]&lt;&gt;[.K15]);&quot;Äquivalenzumformung korrigieren&quot;;IF(AND([.A16]=&quot;x&quot;;[.J16]&lt;&gt;&quot;&quot;;[.C16]=[.J16]) ;&quot;Gelöst!!!&quot;;IF([.K16]&gt;&quot;Fehler&quot;;[.K16];IF(OR([.A16]=&quot;&quot;;[.A15]=&quot;&quot;;[.I16]=&quot;&quot;;[.J16]=&quot;&quot;);&quot;&quot;;&quot;OK&quot;)))));&quot;&quot;)">
            <text:p/>
          </table:table-cell>
          <table:table-cell/>
          <table:table-cell table:style-name="ce88" table:formula="of:=IF(ISERROR(FIND([.J1]&amp;&quot;.&quot;;SUBSTITUTE([.C16];&quot; &quot;;&quot;&quot;)));&quot;&quot;;&quot;&quot;)" office:value-type="string" office:string-value="" calcext:value-type="string">
            <text:p></text:p>
          </table:table-cell>
          <table:table-cell table:style-name="ce90" office:value-type="string" calcext:value-type="string">
            <text:p>Antwortsatz.</text:p>
          </table:table-cell>
          <table:table-cell table:number-columns-repeated="248"/>
        </table:table-row>
        <table:table-row table:style-name="ro4">
          <table:table-cell table:style-name="ce31" office:value-type="string" calcext:value-type="string">
            <text:p>Beim Antwortsatz den Punkt nicht vergessen.</text:p>
          </table:table-cell>
          <table:table-cell table:style-name="ce45"/>
          <table:table-cell table:style-name="ce51"/>
          <table:table-cell table:style-name="ce66"/>
          <table:table-cell table:formula="of:=IF(AND([.A17]&lt;&gt;&quot;&quot;;[.C17]&lt;&gt;&quot;&quot;);IF(AND([.I17]&lt;&gt;&quot;&quot;;[.J17]&lt;&gt;&quot;&quot;;[.I17]&lt;&gt;[.J17]);&quot;Links ungleich Rechts!!!&quot;;IF(AND([.I16]&lt;&gt;&quot;&quot;;[.J17]&lt;&gt;0;[.J17]&lt;&gt;[.K16]);&quot;Äquivalenzumformung korrigieren&quot;;IF(AND([.A17]=&quot;x&quot;;[.J17]&lt;&gt;&quot;&quot;;[.C17]=[.J17]) ;&quot;Gelöst!!!&quot;;IF([.K17]&gt;&quot;Fehler&quot;;[.K17];IF(OR([.A17]=&quot;&quot;;[.A16]=&quot;&quot;;[.I17]=&quot;&quot;;[.J17]=&quot;&quot;);&quot;&quot;;&quot;OK&quot;)))));&quot;&quot;)">
            <text:p/>
          </table:table-cell>
          <table:table-cell table:style-name="ce77"/>
          <table:table-cell table:style-name="ce87"/>
          <table:table-cell table:number-columns-repeated="249"/>
        </table:table-row>
        <table:table-row table:style-name="ro4">
          <table:table-cell/>
          <table:table-cell table:style-name="ce40"/>
          <table:table-cell table:number-columns-repeated="2"/>
          <table:table-cell table:formula="of:=IF(AND([.A18]&lt;&gt;&quot;&quot;;[.C18]&lt;&gt;&quot;&quot;);IF(AND([.I18]&lt;&gt;&quot;&quot;;[.J18]&lt;&gt;&quot;&quot;;[.I18]&lt;&gt;[.J18]);&quot;Links ungleich Rechts!!!&quot;;IF(AND([.I17]&lt;&gt;&quot;&quot;;[.J18]&lt;&gt;0;[.J18]&lt;&gt;[.K17]);&quot;Äquivalenzumformung korrigieren&quot;;IF(AND([.A18]=&quot;x&quot;;[.J18]&lt;&gt;&quot;&quot;;[.C18]=[.J18]) ;&quot;Gelöst!!!&quot;;IF([.K18]&gt;&quot;Fehler&quot;;[.K18];IF(OR([.A18]=&quot;&quot;;[.A17]=&quot;&quot;;[.I18]=&quot;&quot;;[.J18]=&quot;&quot;);&quot;&quot;;&quot;OK&quot;)))));&quot;&quot;)">
            <text:p/>
          </table:table-cell>
          <table:table-cell table:style-name="ce77"/>
          <table:table-cell table:style-name="ce87"/>
          <table:table-cell table:number-columns-repeated="249"/>
        </table:table-row>
        <table:table-row table:style-name="ro4">
          <table:table-cell/>
          <table:table-cell table:style-name="ce40"/>
          <table:table-cell table:number-columns-repeated="2"/>
          <table:table-cell table:formula="of:=IF(AND([.A19]&lt;&gt;&quot;&quot;;[.C19]&lt;&gt;&quot;&quot;);IF(AND([.I19]&lt;&gt;&quot;&quot;;[.J19]&lt;&gt;&quot;&quot;;[.I19]&lt;&gt;[.J19]);&quot;Links ungleich Rechts!!!&quot;;IF(AND([.I18]&lt;&gt;&quot;&quot;;[.J19]&lt;&gt;0;[.J19]&lt;&gt;[.K18]);&quot;Äquivalenzumformung korrigieren&quot;;IF(AND([.A19]=&quot;x&quot;;[.J19]&lt;&gt;&quot;&quot;;[.C19]=[.J19]) ;&quot;Gelöst!!!&quot;;IF([.K19]&gt;&quot;Fehler&quot;;[.K19];IF(OR([.A19]=&quot;&quot;;[.A18]=&quot;&quot;;[.I19]=&quot;&quot;;[.J19]=&quot;&quot;);&quot;&quot;;&quot;OK&quot;)))));&quot;&quot;)">
            <text:p/>
          </table:table-cell>
          <table:table-cell table:style-name="ce77"/>
          <table:table-cell table:style-name="ce87"/>
          <table:table-cell table:number-columns-repeated="249"/>
        </table:table-row>
        <table:table-row table:style-name="ro4">
          <table:table-cell table:style-name="ce25"/>
          <table:table-cell table:style-name="ce46"/>
          <table:table-cell table:style-name="ce41"/>
          <table:table-cell table:style-name="ce62"/>
          <table:table-cell table:formula="of:=IF(AND([.A20]&lt;&gt;&quot;&quot;;[.C20]&lt;&gt;&quot;&quot;);IF(AND([.I20]&lt;&gt;&quot;&quot;;[.J20]&lt;&gt;&quot;&quot;;[.I20]&lt;&gt;[.J20]);&quot;Links ungleich Rechts!!!&quot;;IF(AND([.I19]&lt;&gt;&quot;&quot;;[.J20]&lt;&gt;0;[.J20]&lt;&gt;[.K19]);&quot;Äquivalenzumformung korrigieren&quot;;IF(AND([.A20]=&quot;x&quot;;[.J20]&lt;&gt;&quot;&quot;;[.C20]=[.J20]) ;&quot;Gelöst!!!&quot;;IF([.K20]&gt;&quot;Fehler&quot;;[.K20];IF(OR([.A20]=&quot;&quot;;[.A19]=&quot;&quot;;[.I20]=&quot;&quot;;[.J20]=&quot;&quot;);&quot;&quot;;&quot;OK&quot;)))));&quot;&quot;)">
            <text:p/>
          </table:table-cell>
          <table:table-cell table:style-name="ce77"/>
          <table:table-cell table:style-name="ce87"/>
          <table:table-cell table:number-columns-repeated="249"/>
        </table:table-row>
        <table:table-row table:style-name="ro4">
          <table:table-cell table:style-name="ce5" office:value-type="string" calcext:value-type="string">
            <text:p>Die Summe einer Zahl und 17,5 ergibt 22.</text:p>
          </table:table-cell>
          <table:table-cell table:style-name="ce40"/>
          <table:table-cell/>
          <table:table-cell table:style-name="ce13"/>
          <table:table-cell table:formula="of:=IF(AND([.A21]&lt;&gt;&quot;&quot;;[.C21]&lt;&gt;&quot;&quot;);IF(AND([.I21]&lt;&gt;&quot;&quot;;[.J21]&lt;&gt;&quot;&quot;;[.I21]&lt;&gt;[.J21]);&quot;Links ungleich Rechts!!!&quot;;IF(AND([.I20]&lt;&gt;&quot;&quot;;[.J21]&lt;&gt;0;[.J21]&lt;&gt;[.K20]);&quot;Äquivalenzumformung korrigieren&quot;;IF(AND([.A21]=&quot;x&quot;;[.J21]&lt;&gt;&quot;&quot;;[.C21]=[.J21]) ;&quot;Gelöst!!!&quot;;IF([.K21]&gt;&quot;Fehler&quot;;[.K21];IF(OR([.A21]=&quot;&quot;;[.A20]=&quot;&quot;;[.I21]=&quot;&quot;;[.J21]=&quot;&quot;);&quot;&quot;;&quot;OK&quot;)))));&quot;&quot;)">
            <text:p/>
          </table:table-cell>
          <table:table-cell table:style-name="ce77"/>
          <table:table-cell table:style-name="ce87"/>
          <table:table-cell table:number-columns-repeated="249"/>
        </table:table-row>
        <table:table-row table:style-name="ro4">
          <table:table-cell table:style-name="ce5" office:value-type="string" calcext:value-type="string">
            <text:p>Wie heißt die Zahl?</text:p>
          </table:table-cell>
          <table:table-cell table:style-name="ce40"/>
          <table:table-cell/>
          <table:table-cell table:style-name="ce13"/>
          <table:table-cell table:formula="of:=IF(AND([.A22]&lt;&gt;&quot;&quot;;[.C22]&lt;&gt;&quot;&quot;);IF(AND([.I22]&lt;&gt;&quot;&quot;;[.J22]&lt;&gt;&quot;&quot;;[.I22]&lt;&gt;[.J22]);&quot;Links ungleich Rechts!!!&quot;;IF(AND([.I21]&lt;&gt;&quot;&quot;;[.J22]&lt;&gt;0;[.J22]&lt;&gt;[.K21]);&quot;Äquivalenzumformung korrigieren&quot;;IF(AND([.A22]=&quot;x&quot;;[.J22]&lt;&gt;&quot;&quot;;[.C22]=[.J22]) ;&quot;Gelöst!!!&quot;;IF([.K22]&gt;&quot;Fehler&quot;;[.K22];IF(OR([.A22]=&quot;&quot;;[.A21]=&quot;&quot;;[.I22]=&quot;&quot;;[.J22]=&quot;&quot;);&quot;&quot;;&quot;OK&quot;)))));&quot;&quot;)">
            <text:p/>
          </table:table-cell>
          <table:table-cell table:style-name="ce77"/>
          <table:table-cell table:style-name="ce87"/>
          <table:table-cell table:number-columns-repeated="249"/>
        </table:table-row>
        <table:table-row table:style-name="ro4">
          <table:table-cell table:style-name="ce5"/>
          <table:table-cell table:number-columns-repeated="2"/>
          <table:table-cell table:style-name="ce13"/>
          <table:table-cell table:formula="of:=IF(AND([.A23]&lt;&gt;&quot;&quot;;[.C23]&lt;&gt;&quot;&quot;);IF(AND([.I23]&lt;&gt;&quot;&quot;;[.J23]&lt;&gt;&quot;&quot;;[.I23]&lt;&gt;[.J23]);&quot;Links ungleich Rechts!!!&quot;;IF(AND([.I22]&lt;&gt;&quot;&quot;;[.J23]&lt;&gt;0;[.J23]&lt;&gt;[.K22]);&quot;Äquivalenzumformung korrigieren&quot;;IF(AND([.A23]=&quot;x&quot;;[.J23]&lt;&gt;&quot;&quot;;[.C23]=[.J23]) ;&quot;Gelöst!!!&quot;;IF([.K23]&gt;&quot;Fehler&quot;;[.K23];IF(OR([.A23]=&quot;&quot;;[.A22]=&quot;&quot;;[.I23]=&quot;&quot;;[.J23]=&quot;&quot;);&quot;&quot;;&quot;OK&quot;)))));&quot;&quot;)">
            <text:p/>
          </table:table-cell>
          <table:table-cell table:style-name="ce77"/>
          <table:table-cell table:style-name="ce87"/>
          <table:table-cell table:number-columns-repeated="249"/>
        </table:table-row>
        <table:table-row table:style-name="ro4">
          <table:table-cell table:style-name="ce5" office:value-type="string" calcext:value-type="string">
            <text:p>Lösung:</text:p>
          </table:table-cell>
          <table:table-cell table:style-name="ce40"/>
          <table:table-cell/>
          <table:table-cell table:style-name="ce13"/>
          <table:table-cell table:formula="of:=IF(AND([.A24]&lt;&gt;&quot;&quot;;[.C24]&lt;&gt;&quot;&quot;);IF(AND([.I24]&lt;&gt;&quot;&quot;;[.J24]&lt;&gt;&quot;&quot;;[.I24]&lt;&gt;[.J24]);&quot;Links ungleich Rechts!!!&quot;;IF(AND([.I23]&lt;&gt;&quot;&quot;;[.J24]&lt;&gt;0;[.J24]&lt;&gt;[.K23]);&quot;Äquivalenzumformung korrigieren&quot;;IF(AND([.A24]=&quot;x&quot;;[.J24]&lt;&gt;&quot;&quot;;[.C24]=[.J24]) ;&quot;Gelöst!!!&quot;;IF([.K24]&gt;&quot;Fehler&quot;;[.K24];IF(OR([.A24]=&quot;&quot;;[.A23]=&quot;&quot;;[.I24]=&quot;&quot;;[.J24]=&quot;&quot;);&quot;&quot;;&quot;OK&quot;)))));&quot;&quot;)">
            <text:p/>
          </table:table-cell>
          <table:table-cell table:style-name="ce77"/>
          <table:table-cell table:style-name="ce87"/>
          <table:table-cell table:number-columns-repeated="249"/>
        </table:table-row>
        <table:table-row table:style-name="ro4">
          <table:table-cell table:style-name="ce32" office:value-type="string" calcext:value-type="string">
            <text:p>Die gesuchte Zahl ist x.</text:p>
          </table:table-cell>
          <table:table-cell table:style-name="ce40"/>
          <table:table-cell/>
          <table:table-cell table:style-name="ce13"/>
          <table:table-cell table:formula="of:=IF(AND([.A25]&lt;&gt;&quot;&quot;;[.C25]&lt;&gt;&quot;&quot;);IF(AND([.I25]&lt;&gt;&quot;&quot;;[.J25]&lt;&gt;&quot;&quot;;[.I25]&lt;&gt;[.J25]);&quot;Links ungleich Rechts!!!&quot;;IF(AND([.I24]&lt;&gt;&quot;&quot;;[.J25]&lt;&gt;0;[.J25]&lt;&gt;[.K24]);&quot;Äquivalenzumformung korrigieren&quot;;IF(AND([.A25]=&quot;x&quot;;[.J25]&lt;&gt;&quot;&quot;;[.C25]=[.J25]) ;&quot;Gelöst!!!&quot;;IF([.K25]&gt;&quot;Fehler&quot;;[.K25];IF(OR([.A25]=&quot;&quot;;[.A24]=&quot;&quot;;[.I25]=&quot;&quot;;[.J25]=&quot;&quot;);&quot;&quot;;&quot;OK&quot;)))));&quot;&quot;)">
            <text:p/>
            <draw:control table:end-cell-address="Tabelle1.G26" table:end-x="2.61mm" table:end-y="3.49mm" draw:z-index="0" draw:text-style-name="P2" svg:width="28.55mm" svg:height="5.37mm" svg:x="5.42mm" svg:y="2.92mm" draw:control="control1"/>
          </table:table-cell>
          <table:table-cell table:style-name="ce77"/>
          <table:table-cell table:style-name="ce87"/>
          <table:table-cell table:number-columns-repeated="249"/>
        </table:table-row>
        <table:table-row table:style-name="ro4">
          <table:table-cell table:style-name="ce28" office:value-type="string" calcext:value-type="string">
            <text:p>Linke Seite der Gleichung</text:p>
          </table:table-cell>
          <table:table-cell table:style-name="ce40" office:value-type="string" calcext:value-type="string">
            <text:p>=</text:p>
          </table:table-cell>
          <table:table-cell table:style-name="ce48" office:value-type="string" calcext:value-type="string">
            <text:p>Rechte Seite der Gleichung</text:p>
          </table:table-cell>
          <table:table-cell table:style-name="ce13"/>
          <table:table-cell table:formula="of:=IF(AND([.A26]&lt;&gt;&quot;&quot;;[.C26]&lt;&gt;&quot;&quot;);IF(AND([.I26]&lt;&gt;&quot;&quot;;[.J26]&lt;&gt;&quot;&quot;;[.I26]&lt;&gt;[.J26]);&quot;Links ungleich Rechts!!!&quot;;IF(AND([.I25]&lt;&gt;&quot;&quot;;[.J26]&lt;&gt;0;[.J26]&lt;&gt;[.K25]);&quot;Äquivalenzumformung korrigieren&quot;;IF(AND([.A26]=&quot;x&quot;;[.J26]&lt;&gt;&quot;&quot;;[.C26]=[.J26]) ;&quot;Gelöst!!!&quot;;IF([.K26]&gt;&quot;Fehler&quot;;[.K26];IF(OR([.A26]=&quot;&quot;;[.A25]=&quot;&quot;;[.I26]=&quot;&quot;;[.J26]=&quot;&quot;);&quot;&quot;;&quot;OK&quot;)))));&quot;&quot;)">
            <text:p/>
          </table:table-cell>
          <table:table-cell table:style-name="ce77"/>
          <table:table-cell table:style-name="ce84"/>
          <table:table-cell table:number-columns-repeated="249"/>
        </table:table-row>
        <table:table-row table:style-name="ro6">
          <table:table-cell table:style-name="ce120"/>
          <table:table-cell table:style-name="ce43" office:value-type="string" calcext:value-type="string">
            <text:p>=</text:p>
          </table:table-cell>
          <table:table-cell table:style-name="ce149"/>
          <table:table-cell table:style-name="ce165"/>
          <table:table-cell table:formula="of:=IF(AND([.A27]&lt;&gt;&quot;&quot;;[.C27]&lt;&gt;&quot;&quot;);IF(AND([.I27]&lt;&gt;&quot;&quot;;[.J27]&lt;&gt;&quot;&quot;;[.I27]&lt;&gt;[.J27]);&quot;Links ungleich Rechts!!!&quot;;IF(AND([.I26]&lt;&gt;&quot;&quot;;[.J27]&lt;&gt;0;[.J27]&lt;&gt;[.K26]);&quot;Äquivalenzumformung korrigieren&quot;;IF(AND([.A27]=&quot;x&quot;;[.J27]&lt;&gt;&quot;&quot;;[.C27]=[.J27]) ;&quot;Gelöst!!!&quot;;IF([.K27]&gt;&quot;Fehler&quot;;[.K27];IF(OR([.A27]=&quot;&quot;;[.A26]=&quot;&quot;;[.I27]=&quot;&quot;;[.J27]=&quot;&quot;);&quot;&quot;;&quot;OK&quot;)))));&quot;&quot;)">
            <text:p/>
          </table:table-cell>
          <table:table-cell/>
          <table:table-cell table:style-name="ce86" table:formula="of:=IF(AND(FIND(&quot;x&quot;;[.A27]&amp;&quot;x&quot;)&lt;=LEN([.A27]);[.J27]&lt;&gt;&quot;&quot;;[.I27]=[.J27]) ;&quot;&quot;;&quot;&quot;)" office:value-type="string" office:string-value="" calcext:value-type="string">
            <text:p></text:p>
          </table:table-cell>
          <table:table-cell table:style-name="ce90" office:value-type="string" calcext:value-type="string">
            <text:p>Ansatz</text:p>
          </table:table-cell>
          <table:table-cell table:number-columns-repeated="248"/>
        </table:table-row>
        <table:table-row table:style-name="ro6">
          <table:table-cell table:style-name="ce120"/>
          <table:table-cell table:style-name="ce43" office:value-type="string" calcext:value-type="string">
            <text:p>=</text:p>
          </table:table-cell>
          <table:table-cell table:style-name="ce149"/>
          <table:table-cell table:style-name="ce165"/>
          <table:table-cell table:formula="of:=IF(AND([.A28]&lt;&gt;&quot;&quot;;[.C28]&lt;&gt;&quot;&quot;);IF(AND([.I28]&lt;&gt;&quot;&quot;;[.J28]&lt;&gt;&quot;&quot;;[.I28]&lt;&gt;[.J28]);&quot;Links ungleich Rechts!!!&quot;;IF(AND([.I27]&lt;&gt;&quot;&quot;;[.J28]&lt;&gt;0;[.J28]&lt;&gt;[.K27]);&quot;Äquivalenzumformung korrigieren&quot;;IF(AND([.A28]=&quot;x&quot;;[.J28]&lt;&gt;&quot;&quot;;[.C28]=[.J28]) ;&quot;Gelöst!!!&quot;;IF([.K28]&gt;&quot;Fehler&quot;;[.K28];IF(OR([.A28]=&quot;&quot;;[.A27]=&quot;&quot;;[.I28]=&quot;&quot;;[.J28]=&quot;&quot;);&quot;&quot;;&quot;OK&quot;)))));&quot;&quot;)">
            <text:p/>
          </table:table-cell>
          <table:table-cell/>
          <table:table-cell table:style-name="ce84"/>
          <table:table-cell table:style-name="ce90"/>
          <table:table-cell table:number-columns-repeated="248"/>
        </table:table-row>
        <table:table-row table:style-name="ro6">
          <table:table-cell table:style-name="ce120"/>
          <table:table-cell table:style-name="ce43" office:value-type="string" calcext:value-type="string">
            <text:p>=</text:p>
          </table:table-cell>
          <table:table-cell table:style-name="ce149"/>
          <table:table-cell table:style-name="ce13"/>
          <table:table-cell table:formula="of:=IF(AND([.A29]&lt;&gt;&quot;&quot;;[.C29]&lt;&gt;&quot;&quot;);IF(AND([.I29]&lt;&gt;&quot;&quot;;[.J29]&lt;&gt;&quot;&quot;;[.I29]&lt;&gt;[.J29]);&quot;Links ungleich Rechts!!!&quot;;IF(AND([.I28]&lt;&gt;&quot;&quot;;[.J29]&lt;&gt;0;[.J29]&lt;&gt;[.K28]);&quot;Äquivalenzumformung korrigieren&quot;;IF(AND([.A29]=&quot;x&quot;;[.J29]&lt;&gt;&quot;&quot;;[.C29]=[.J29]) ;&quot;Gelöst!!!&quot;;IF([.K29]&gt;&quot;Fehler&quot;;[.K29];IF(OR([.A29]=&quot;&quot;;[.A28]=&quot;&quot;;[.I29]=&quot;&quot;;[.J29]=&quot;&quot;);&quot;&quot;;&quot;OK&quot;)))));&quot;&quot;)">
            <text:p/>
          </table:table-cell>
          <table:table-cell/>
          <table:table-cell table:style-name="ce84"/>
          <table:table-cell table:style-name="ce91"/>
          <table:table-cell table:number-columns-repeated="248"/>
        </table:table-row>
        <table:table-row table:style-name="ro6">
          <table:table-cell table:style-name="ce5"/>
          <table:table-cell table:style-name="ce40"/>
          <table:table-cell/>
          <table:table-cell table:style-name="ce13"/>
          <table:table-cell table:formula="of:=IF(AND([.A30]&lt;&gt;&quot;&quot;;[.C30]&lt;&gt;&quot;&quot;);IF(AND([.I30]&lt;&gt;&quot;&quot;;[.J30]&lt;&gt;&quot;&quot;;[.I30]&lt;&gt;[.J30]);&quot;Links ungleich Rechts!!!&quot;;IF(AND([.I29]&lt;&gt;&quot;&quot;;[.J30]&lt;&gt;0;[.J30]&lt;&gt;[.K29]);&quot;Äquivalenzumformung korrigieren&quot;;IF(AND([.A30]=&quot;x&quot;;[.J30]&lt;&gt;&quot;&quot;;[.C30]=[.J30]) ;&quot;Gelöst!!!&quot;;IF([.K30]&gt;&quot;Fehler&quot;;[.K30];IF(OR([.A30]=&quot;&quot;;[.A29]=&quot;&quot;;[.I30]=&quot;&quot;;[.J30]=&quot;&quot;);&quot;&quot;;&quot;OK&quot;)))));&quot;&quot;)">
            <text:p/>
          </table:table-cell>
          <table:table-cell/>
          <table:table-cell table:style-name="ce86" table:formula="of:=IF(ISERROR(VALUE(VLOOKUP(&quot; *x *&quot;;[.A28:.C29];3;0)));&quot;&quot;;IF(VALUE(VLOOKUP(&quot; *x *&quot;;[.A28:.C29];3;0))=[.J2];&quot;&quot;;&quot;&quot;))" office:value-type="string" office:string-value="" calcext:value-type="string">
            <text:p></text:p>
          </table:table-cell>
          <table:table-cell table:style-name="ce90" office:value-type="string" calcext:value-type="string">
            <text:p>Gleichung gelöst</text:p>
          </table:table-cell>
          <table:table-cell table:number-columns-repeated="248"/>
        </table:table-row>
        <table:table-row table:style-name="ro6">
          <table:table-cell table:style-name="ce30" office:value-type="string" calcext:value-type="string" table:number-columns-spanned="2" table:number-rows-spanned="1">
            <text:p>Antwort: Die gesuchte Zahl ist </text:p>
          </table:table-cell>
          <table:covered-table-cell table:style-name="ce40" office:value-type="string" calcext:value-type="string">
            <text:p>=</text:p>
          </table:covered-table-cell>
          <table:table-cell table:style-name="ce150"/>
          <table:table-cell table:style-name="ce13"/>
          <table:table-cell table:formula="of:=IF(AND([.A31]&lt;&gt;&quot;&quot;;[.C31]&lt;&gt;&quot;&quot;);IF(AND([.I31]&lt;&gt;&quot;&quot;;[.J31]&lt;&gt;&quot;&quot;;[.I31]&lt;&gt;[.J31]);&quot;Links ungleich Rechts!!!&quot;;IF(AND([.I30]&lt;&gt;&quot;&quot;;[.J31]&lt;&gt;0;[.J31]&lt;&gt;[.K30]);&quot;Äquivalenzumformung korrigieren&quot;;IF(AND([.A31]=&quot;x&quot;;[.J31]&lt;&gt;&quot;&quot;;[.C31]=[.J31]) ;&quot;Gelöst!!!&quot;;IF([.K31]&gt;&quot;Fehler&quot;;[.K31];IF(OR([.A31]=&quot;&quot;;[.A30]=&quot;&quot;;[.I31]=&quot;&quot;;[.J31]=&quot;&quot;);&quot;&quot;;&quot;OK&quot;)))));&quot;&quot;)">
            <text:p/>
          </table:table-cell>
          <table:table-cell/>
          <table:table-cell table:style-name="ce88" table:formula="of:=IF(ISERROR(FIND([.J2]&amp;&quot;.&quot;;SUBSTITUTE([.C31];&quot; &quot;;&quot;&quot;)));&quot;&quot;;&quot;&quot;)" office:value-type="string" office:string-value="" calcext:value-type="string">
            <text:p></text:p>
          </table:table-cell>
          <table:table-cell table:style-name="ce90" office:value-type="string" calcext:value-type="string">
            <text:p>Antwortsatz</text:p>
          </table:table-cell>
          <table:table-cell table:number-columns-repeated="248"/>
        </table:table-row>
        <table:table-row table:style-name="ro6">
          <table:table-cell table:style-name="ce31" office:value-type="string" calcext:value-type="string">
            <text:p>Beim Antwortsatz den Punkt nicht vergessen.</text:p>
          </table:table-cell>
          <table:table-cell table:style-name="ce45"/>
          <table:table-cell table:style-name="ce51"/>
          <table:table-cell table:style-name="ce66"/>
          <table:table-cell table:formula="of:=IF(AND([.A32]&lt;&gt;&quot;&quot;;[.C32]&lt;&gt;&quot;&quot;);IF(AND([.I32]&lt;&gt;&quot;&quot;;[.J32]&lt;&gt;&quot;&quot;;[.I32]&lt;&gt;[.J32]);&quot;Links ungleich Rechts!!!&quot;;IF(AND([.I31]&lt;&gt;&quot;&quot;;[.J32]&lt;&gt;0;[.J32]&lt;&gt;[.K31]);&quot;Äquivalenzumformung korrigieren&quot;;IF(AND([.A32]=&quot;x&quot;;[.J32]&lt;&gt;&quot;&quot;;[.C32]=[.J32]) ;&quot;Gelöst!!!&quot;;IF([.K32]&gt;&quot;Fehler&quot;;[.K32];IF(OR([.A32]=&quot;&quot;;[.A31]=&quot;&quot;;[.I32]=&quot;&quot;;[.J32]=&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ND([.A33]&lt;&gt;&quot;&quot;;[.C33]&lt;&gt;&quot;&quot;);IF(AND([.I33]&lt;&gt;&quot;&quot;;[.J33]&lt;&gt;&quot;&quot;;[.I33]&lt;&gt;[.J33]);&quot;Links ungleich Rechts!!!&quot;;IF(AND([.I32]&lt;&gt;&quot;&quot;;[.J33]&lt;&gt;0;[.J33]&lt;&gt;[.K32]);&quot;Äquivalenzumformung korrigieren&quot;;IF(AND([.A33]=&quot;x&quot;;[.J33]&lt;&gt;&quot;&quot;;[.C33]=[.J33]) ;&quot;Gelöst!!!&quot;;IF([.K33]&gt;&quot;Fehler&quot;;[.K33];IF(OR([.A33]=&quot;&quot;;[.A32]=&quot;&quot;;[.I33]=&quot;&quot;;[.J33]=&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ND([.A34]&lt;&gt;&quot;&quot;;[.C34]&lt;&gt;&quot;&quot;);IF(AND([.I34]&lt;&gt;&quot;&quot;;[.J34]&lt;&gt;&quot;&quot;;[.I34]&lt;&gt;[.J34]);&quot;Links ungleich Rechts!!!&quot;;IF(AND([.I33]&lt;&gt;&quot;&quot;;[.J34]&lt;&gt;0;[.J34]&lt;&gt;[.K33]);&quot;Äquivalenzumformung korrigieren&quot;;IF(AND([.A34]=&quot;x&quot;;[.J34]&lt;&gt;&quot;&quot;;[.C34]=[.J34]) ;&quot;Gelöst!!!&quot;;IF([.K34]&gt;&quot;Fehler&quot;;[.K34];IF(OR([.A34]=&quot;&quot;;[.A33]=&quot;&quot;;[.I34]=&quot;&quot;;[.J34]=&quot;&quot;);&quot;&quot;;&quot;OK&quot;)))));&quot;&quot;)">
            <text:p/>
          </table:table-cell>
          <table:table-cell table:style-name="ce77"/>
          <table:table-cell table:style-name="ce84"/>
          <table:table-cell table:number-columns-repeated="249"/>
        </table:table-row>
        <table:table-row table:style-name="ro6">
          <table:table-cell table:style-name="ce25"/>
          <table:table-cell table:style-name="ce46"/>
          <table:table-cell table:style-name="ce41"/>
          <table:table-cell table:style-name="ce62"/>
          <table:table-cell table:formula="of:=IF(AND([.A35]&lt;&gt;&quot;&quot;;[.C35]&lt;&gt;&quot;&quot;);IF(AND([.I35]&lt;&gt;&quot;&quot;;[.J35]&lt;&gt;&quot;&quot;;[.I35]&lt;&gt;[.J35]);&quot;Links ungleich Rechts!!!&quot;;IF(AND([.I34]&lt;&gt;&quot;&quot;;[.J35]&lt;&gt;0;[.J35]&lt;&gt;[.K34]);&quot;Äquivalenzumformung korrigieren&quot;;IF(AND([.A35]=&quot;x&quot;;[.J35]&lt;&gt;&quot;&quot;;[.C35]=[.J35]) ;&quot;Gelöst!!!&quot;;IF([.K35]&gt;&quot;Fehler&quot;;[.K35];IF(OR([.A35]=&quot;&quot;;[.A34]=&quot;&quot;;[.I35]=&quot;&quot;;[.J35]=&quot;&quot;);&quot;&quot;;&quot;OK&quot;)))));&quot;&quot;)">
            <text:p/>
          </table:table-cell>
          <table:table-cell table:style-name="ce77"/>
          <table:table-cell table:style-name="ce84"/>
          <table:table-cell table:number-columns-repeated="249"/>
        </table:table-row>
        <table:table-row table:style-name="ro6">
          <table:table-cell table:style-name="ce5" office:value-type="string" calcext:value-type="string">
            <text:p>Wenn man die Hälfte einer Zahl um 11 vermehrt, erhält man 14.</text:p>
          </table:table-cell>
          <table:table-cell table:style-name="ce40"/>
          <table:table-cell/>
          <table:table-cell table:style-name="ce13"/>
          <table:table-cell table:formula="of:=IF(AND([.A36]&lt;&gt;&quot;&quot;;[.C36]&lt;&gt;&quot;&quot;);IF(AND([.I36]&lt;&gt;&quot;&quot;;[.J36]&lt;&gt;&quot;&quot;;[.I36]&lt;&gt;[.J36]);&quot;Links ungleich Rechts!!!&quot;;IF(AND([.I35]&lt;&gt;&quot;&quot;;[.J36]&lt;&gt;0;[.J36]&lt;&gt;[.K35]);&quot;Äquivalenzumformung korrigieren&quot;;IF(AND([.A36]=&quot;x&quot;;[.J36]&lt;&gt;&quot;&quot;;[.C36]=[.J36]) ;&quot;Gelöst!!!&quot;;IF([.K36]&gt;&quot;Fehler&quot;;[.K36];IF(OR([.A36]=&quot;&quot;;[.A35]=&quot;&quot;;[.I36]=&quot;&quot;;[.J36]=&quot;&quot;);&quot;&quot;;&quot;OK&quot;)))));&quot;&quot;)">
            <text:p/>
          </table:table-cell>
          <table:table-cell table:style-name="ce77"/>
          <table:table-cell table:style-name="ce84"/>
          <table:table-cell table:number-columns-repeated="249"/>
        </table:table-row>
        <table:table-row table:style-name="ro6">
          <table:table-cell table:style-name="ce5" office:value-type="string" calcext:value-type="string">
            <text:p>Wie heißt die Zahl?</text:p>
          </table:table-cell>
          <table:table-cell table:style-name="ce40"/>
          <table:table-cell/>
          <table:table-cell table:style-name="ce13"/>
          <table:table-cell table:formula="of:=IF(AND([.A37]&lt;&gt;&quot;&quot;;[.C37]&lt;&gt;&quot;&quot;);IF(AND([.I37]&lt;&gt;&quot;&quot;;[.J37]&lt;&gt;&quot;&quot;;[.I37]&lt;&gt;[.J37]);&quot;Links ungleich Rechts!!!&quot;;IF(AND([.I36]&lt;&gt;&quot;&quot;;[.J37]&lt;&gt;0;[.J37]&lt;&gt;[.K36]);&quot;Äquivalenzumformung korrigieren&quot;;IF(AND([.A37]=&quot;x&quot;;[.J37]&lt;&gt;&quot;&quot;;[.C37]=[.J37]) ;&quot;Gelöst!!!&quot;;IF([.K37]&gt;&quot;Fehler&quot;;[.K37];IF(OR([.A37]=&quot;&quot;;[.A36]=&quot;&quot;;[.I37]=&quot;&quot;;[.J37]=&quot;&quot;);&quot;&quot;;&quot;OK&quot;)))));&quot;&quot;)">
            <text:p/>
          </table:table-cell>
          <table:table-cell table:style-name="ce77"/>
          <table:table-cell table:style-name="ce84"/>
          <table:table-cell table:number-columns-repeated="249"/>
        </table:table-row>
        <table:table-row table:style-name="ro6">
          <table:table-cell table:style-name="ce5"/>
          <table:table-cell table:number-columns-repeated="2"/>
          <table:table-cell table:style-name="ce13"/>
          <table:table-cell table:formula="of:=IF(AND([.A38]&lt;&gt;&quot;&quot;;[.C38]&lt;&gt;&quot;&quot;);IF(AND([.I38]&lt;&gt;&quot;&quot;;[.J38]&lt;&gt;&quot;&quot;;[.I38]&lt;&gt;[.J38]);&quot;Links ungleich Rechts!!!&quot;;IF(AND([.I37]&lt;&gt;&quot;&quot;;[.J38]&lt;&gt;0;[.J38]&lt;&gt;[.K37]);&quot;Äquivalenzumformung korrigieren&quot;;IF(AND([.A38]=&quot;x&quot;;[.J38]&lt;&gt;&quot;&quot;;[.C38]=[.J38]) ;&quot;Gelöst!!!&quot;;IF([.K38]&gt;&quot;Fehler&quot;;[.K38];IF(OR([.A38]=&quot;&quot;;[.A37]=&quot;&quot;;[.I38]=&quot;&quot;;[.J38]=&quot;&quot;);&quot;&quot;;&quot;OK&quot;)))));&quot;&quot;)">
            <text:p/>
          </table:table-cell>
          <table:table-cell table:style-name="ce77"/>
          <table:table-cell table:style-name="ce84"/>
          <table:table-cell table:number-columns-repeated="249"/>
        </table:table-row>
        <table:table-row table:style-name="ro6">
          <table:table-cell table:style-name="ce5" office:value-type="string" calcext:value-type="string">
            <text:p>Lösung:</text:p>
          </table:table-cell>
          <table:table-cell table:style-name="ce40"/>
          <table:table-cell/>
          <table:table-cell table:style-name="ce13"/>
          <table:table-cell table:formula="of:=IF(AND([.A39]&lt;&gt;&quot;&quot;;[.C39]&lt;&gt;&quot;&quot;);IF(AND([.I39]&lt;&gt;&quot;&quot;;[.J39]&lt;&gt;&quot;&quot;;[.I39]&lt;&gt;[.J39]);&quot;Links ungleich Rechts!!!&quot;;IF(AND([.I38]&lt;&gt;&quot;&quot;;[.J39]&lt;&gt;0;[.J39]&lt;&gt;[.K38]);&quot;Äquivalenzumformung korrigieren&quot;;IF(AND([.A39]=&quot;x&quot;;[.J39]&lt;&gt;&quot;&quot;;[.C39]=[.J39]) ;&quot;Gelöst!!!&quot;;IF([.K39]&gt;&quot;Fehler&quot;;[.K39];IF(OR([.A39]=&quot;&quot;;[.A38]=&quot;&quot;;[.I39]=&quot;&quot;;[.J39]=&quot;&quot;);&quot;&quot;;&quot;OK&quot;)))));&quot;&quot;)">
            <text:p/>
          </table:table-cell>
          <table:table-cell table:style-name="ce77"/>
          <table:table-cell table:style-name="ce84"/>
          <table:table-cell table:number-columns-repeated="249"/>
        </table:table-row>
        <table:table-row table:style-name="ro6">
          <table:table-cell table:style-name="ce32" office:value-type="string" calcext:value-type="string">
            <text:p>Die gesuchte Zahl ist x.</text:p>
          </table:table-cell>
          <table:table-cell table:style-name="ce40"/>
          <table:table-cell/>
          <table:table-cell table:style-name="ce13"/>
          <table:table-cell table:formula="of:=IF(AND([.A40]&lt;&gt;&quot;&quot;;[.C40]&lt;&gt;&quot;&quot;);IF(AND([.I40]&lt;&gt;&quot;&quot;;[.J40]&lt;&gt;&quot;&quot;;[.I40]&lt;&gt;[.J40]);&quot;Links ungleich Rechts!!!&quot;;IF(AND([.I39]&lt;&gt;&quot;&quot;;[.J40]&lt;&gt;0;[.J40]&lt;&gt;[.K39]);&quot;Äquivalenzumformung korrigieren&quot;;IF(AND([.A40]=&quot;x&quot;;[.J40]&lt;&gt;&quot;&quot;;[.C40]=[.J40]) ;&quot;Gelöst!!!&quot;;IF([.K40]&gt;&quot;Fehler&quot;;[.K40];IF(OR([.A40]=&quot;&quot;;[.A39]=&quot;&quot;;[.I40]=&quot;&quot;;[.J40]=&quot;&quot;);&quot;&quot;;&quot;OK&quot;)))));&quot;&quot;)">
            <text:p/>
            <draw:control table:end-cell-address="Tabelle1.G41" table:end-x="2.6mm" table:end-y="4.66mm" draw:z-index="1" draw:text-style-name="P2" svg:width="28.67mm" svg:height="4.66mm" svg:x="5.29mm" svg:y="4.78mm" draw:control="control2"/>
          </table:table-cell>
          <table:table-cell table:style-name="ce77"/>
          <table:table-cell table:style-name="ce84"/>
          <table:table-cell table:number-columns-repeated="249"/>
        </table:table-row>
        <table:table-row table:style-name="ro6">
          <table:table-cell table:style-name="ce28" office:value-type="string" calcext:value-type="string">
            <text:p>Linke Seite der Gleichung</text:p>
          </table:table-cell>
          <table:table-cell table:style-name="ce40" office:value-type="string" calcext:value-type="string">
            <text:p>=</text:p>
          </table:table-cell>
          <table:table-cell table:style-name="ce48" office:value-type="string" calcext:value-type="string">
            <text:p>Rechte Seite der Gleichung</text:p>
          </table:table-cell>
          <table:table-cell table:style-name="ce13"/>
          <table:table-cell table:formula="of:=IF(AND([.A41]&lt;&gt;&quot;&quot;;[.C41]&lt;&gt;&quot;&quot;);IF(AND([.I41]&lt;&gt;&quot;&quot;;[.J41]&lt;&gt;&quot;&quot;;[.I41]&lt;&gt;[.J41]);&quot;Links ungleich Rechts!!!&quot;;IF(AND([.I40]&lt;&gt;&quot;&quot;;[.J41]&lt;&gt;0;[.J41]&lt;&gt;[.K40]);&quot;Äquivalenzumformung korrigieren&quot;;IF(AND([.A41]=&quot;x&quot;;[.J41]&lt;&gt;&quot;&quot;;[.C41]=[.J41]) ;&quot;Gelöst!!!&quot;;IF([.K41]&gt;&quot;Fehler&quot;;[.K41];IF(OR([.A41]=&quot;&quot;;[.A40]=&quot;&quot;;[.I41]=&quot;&quot;;[.J41]=&quot;&quot;);&quot;&quot;;&quot;OK&quot;)))));&quot;&quot;)">
            <text:p/>
          </table:table-cell>
          <table:table-cell table:style-name="ce77"/>
          <table:table-cell table:style-name="ce84"/>
          <table:table-cell table:number-columns-repeated="249"/>
        </table:table-row>
        <table:table-row table:style-name="ro6">
          <table:table-cell table:style-name="ce121"/>
          <table:table-cell table:style-name="ce43" office:value-type="string" calcext:value-type="string">
            <text:p>=</text:p>
          </table:table-cell>
          <table:table-cell table:style-name="ce152"/>
          <table:table-cell table:style-name="ce166"/>
          <table:table-cell table:formula="of:=IF(AND([.A42]&lt;&gt;&quot;&quot;;[.C42]&lt;&gt;&quot;&quot;);IF(AND([.I42]&lt;&gt;&quot;&quot;;[.J42]&lt;&gt;&quot;&quot;;[.I42]&lt;&gt;[.J42]);&quot;Links ungleich Rechts!!!&quot;;IF(AND([.I41]&lt;&gt;&quot;&quot;;[.J42]&lt;&gt;0;[.J42]&lt;&gt;[.K41]);&quot;Äquivalenzumformung korrigieren&quot;;IF(AND([.A42]=&quot;x&quot;;[.J42]&lt;&gt;&quot;&quot;;[.C42]=[.J42]) ;&quot;Gelöst!!!&quot;;IF([.K42]&gt;&quot;Fehler&quot;;[.K42];IF(OR([.A42]=&quot;&quot;;[.A41]=&quot;&quot;;[.I42]=&quot;&quot;;[.J42]=&quot;&quot;);&quot;&quot;;&quot;OK&quot;)))));&quot;&quot;)">
            <text:p/>
          </table:table-cell>
          <table:table-cell/>
          <table:table-cell table:style-name="ce86" table:formula="of:=IF(AND(FIND(&quot;x&quot;;[.A42]&amp;&quot;x&quot;)&lt;=LEN([.A42]);[.J42]&lt;&gt;&quot;&quot;;[.I42]=[.J42]) ;&quot;&quot;;&quot;&quot;)" office:value-type="string" office:string-value="" calcext:value-type="string">
            <text:p></text:p>
          </table:table-cell>
          <table:table-cell table:style-name="ce90" office:value-type="string" calcext:value-type="string">
            <text:p>Ansatz</text:p>
          </table:table-cell>
          <table:table-cell table:number-columns-repeated="248"/>
        </table:table-row>
        <table:table-row table:style-name="ro6">
          <table:table-cell table:style-name="ce121"/>
          <table:table-cell table:style-name="ce43" office:value-type="string" calcext:value-type="string">
            <text:p>=</text:p>
          </table:table-cell>
          <table:table-cell table:style-name="ce152"/>
          <table:table-cell table:style-name="ce166"/>
          <table:table-cell table:formula="of:=IF(AND([.A43]&lt;&gt;&quot;&quot;;[.C43]&lt;&gt;&quot;&quot;);IF(AND([.I43]&lt;&gt;&quot;&quot;;[.J43]&lt;&gt;&quot;&quot;;[.I43]&lt;&gt;[.J43]);&quot;Links ungleich Rechts!!!&quot;;IF(AND([.I42]&lt;&gt;&quot;&quot;;[.J43]&lt;&gt;0;[.J43]&lt;&gt;[.K42]);&quot;Äquivalenzumformung korrigieren&quot;;IF(AND([.A43]=&quot;x&quot;;[.J43]&lt;&gt;&quot;&quot;;[.C43]=[.J43]) ;&quot;Gelöst!!!&quot;;IF([.K43]&gt;&quot;Fehler&quot;;[.K43];IF(OR([.A43]=&quot;&quot;;[.A42]=&quot;&quot;;[.I43]=&quot;&quot;;[.J43]=&quot;&quot;);&quot;&quot;;&quot;OK&quot;)))));&quot;&quot;)">
            <text:p/>
          </table:table-cell>
          <table:table-cell/>
          <table:table-cell table:style-name="ce84"/>
          <table:table-cell table:style-name="ce90"/>
          <table:table-cell table:number-columns-repeated="248"/>
        </table:table-row>
        <table:table-row table:style-name="ro6">
          <table:table-cell table:style-name="ce121"/>
          <table:table-cell table:style-name="ce43" office:value-type="string" calcext:value-type="string">
            <text:p>=</text:p>
          </table:table-cell>
          <table:table-cell table:style-name="ce152"/>
          <table:table-cell table:style-name="ce166"/>
          <table:table-cell table:formula="of:=IF(AND([.A44]&lt;&gt;&quot;&quot;;[.C44]&lt;&gt;&quot;&quot;);IF(AND([.I44]&lt;&gt;&quot;&quot;;[.J44]&lt;&gt;&quot;&quot;;[.I44]&lt;&gt;[.J44]);&quot;Links ungleich Rechts!!!&quot;;IF(AND([.I43]&lt;&gt;&quot;&quot;;[.J44]&lt;&gt;0;[.J44]&lt;&gt;[.K43]);&quot;Äquivalenzumformung korrigieren&quot;;IF(AND([.A44]=&quot;x&quot;;[.J44]&lt;&gt;&quot;&quot;;[.C44]=[.J44]) ;&quot;Gelöst!!!&quot;;IF([.K44]&gt;&quot;Fehler&quot;;[.K44];IF(OR([.A44]=&quot;&quot;;[.A43]=&quot;&quot;;[.I44]=&quot;&quot;;[.J44]=&quot;&quot;);&quot;&quot;;&quot;OK&quot;)))));&quot;&quot;)">
            <text:p/>
          </table:table-cell>
          <table:table-cell/>
          <table:table-cell table:style-name="ce84"/>
          <table:table-cell table:style-name="ce91"/>
          <table:table-cell table:number-columns-repeated="248"/>
        </table:table-row>
        <table:table-row table:style-name="ro6">
          <table:table-cell table:style-name="ce121"/>
          <table:table-cell table:style-name="ce43" office:value-type="string" calcext:value-type="string">
            <text:p>=</text:p>
          </table:table-cell>
          <table:table-cell table:style-name="ce152"/>
          <table:table-cell table:style-name="ce13"/>
          <table:table-cell table:formula="of:=IF(AND([.A45]&lt;&gt;&quot;&quot;;[.C45]&lt;&gt;&quot;&quot;);IF(AND([.I45]&lt;&gt;&quot;&quot;;[.J45]&lt;&gt;&quot;&quot;;[.I45]&lt;&gt;[.J45]);&quot;Links ungleich Rechts!!!&quot;;IF(AND([.I44]&lt;&gt;&quot;&quot;;[.J45]&lt;&gt;0;[.J45]&lt;&gt;[.K44]);&quot;Äquivalenzumformung korrigieren&quot;;IF(AND([.A45]=&quot;x&quot;;[.J45]&lt;&gt;&quot;&quot;;[.C45]=[.J45]) ;&quot;Gelöst!!!&quot;;IF([.K45]&gt;&quot;Fehler&quot;;[.K45];IF(OR([.A45]=&quot;&quot;;[.A44]=&quot;&quot;;[.I45]=&quot;&quot;;[.J45]=&quot;&quot;);&quot;&quot;;&quot;OK&quot;)))));&quot;&quot;)">
            <text:p/>
          </table:table-cell>
          <table:table-cell/>
          <table:table-cell table:style-name="ce84"/>
          <table:table-cell table:number-columns-repeated="249"/>
        </table:table-row>
        <table:table-row table:style-name="ro6">
          <table:table-cell table:style-name="ce5"/>
          <table:table-cell table:style-name="ce40"/>
          <table:table-cell/>
          <table:table-cell table:style-name="ce13"/>
          <table:table-cell table:formula="of:=IF(AND([.A46]&lt;&gt;&quot;&quot;;[.C46]&lt;&gt;&quot;&quot;);IF(AND([.I46]&lt;&gt;&quot;&quot;;[.J46]&lt;&gt;&quot;&quot;;[.I46]&lt;&gt;[.J46]);&quot;Links ungleich Rechts!!!&quot;;IF(AND([.I45]&lt;&gt;&quot;&quot;;[.J46]&lt;&gt;0;[.J46]&lt;&gt;[.K45]);&quot;Äquivalenzumformung korrigieren&quot;;IF(AND([.A46]=&quot;x&quot;;[.J46]&lt;&gt;&quot;&quot;;[.C46]=[.J46]) ;&quot;Gelöst!!!&quot;;IF([.K46]&gt;&quot;Fehler&quot;;[.K46];IF(OR([.A46]=&quot;&quot;;[.A45]=&quot;&quot;;[.I46]=&quot;&quot;;[.J46]=&quot;&quot;);&quot;&quot;;&quot;OK&quot;)))));&quot;&quot;)">
            <text:p/>
          </table:table-cell>
          <table:table-cell/>
          <table:table-cell table:style-name="ce86" table:formula="of:=IF(ISERROR(VALUE(VLOOKUP(&quot; *x *&quot;;[.A43:.C45];3;0)));&quot;&quot;;IF(VALUE(VLOOKUP(&quot; *x *&quot;;[.A43:.C45];3;0))=[.J3];&quot;&quot;;&quot;&quot;))" office:value-type="string" office:string-value="" calcext:value-type="string">
            <text:p></text:p>
          </table:table-cell>
          <table:table-cell table:style-name="ce90" office:value-type="string" calcext:value-type="string">
            <text:p>Gleichung gelöst</text:p>
          </table:table-cell>
          <table:table-cell table:number-columns-repeated="248"/>
        </table:table-row>
        <table:table-row table:style-name="ro6">
          <table:table-cell table:style-name="ce30" office:value-type="string" calcext:value-type="string" table:number-columns-spanned="2" table:number-rows-spanned="1">
            <text:p>Antwort: Die gesuchte Zahl heißt </text:p>
          </table:table-cell>
          <table:covered-table-cell table:style-name="ce40" office:value-type="string" calcext:value-type="string">
            <text:p>=</text:p>
          </table:covered-table-cell>
          <table:table-cell table:style-name="ce153"/>
          <table:table-cell table:style-name="ce13"/>
          <table:table-cell table:formula="of:=IF(AND([.A47]&lt;&gt;&quot;&quot;;[.C47]&lt;&gt;&quot;&quot;);IF(AND([.I47]&lt;&gt;&quot;&quot;;[.J47]&lt;&gt;&quot;&quot;;[.I47]&lt;&gt;[.J47]);&quot;Links ungleich Rechts!!!&quot;;IF(AND([.I46]&lt;&gt;&quot;&quot;;[.J47]&lt;&gt;0;[.J47]&lt;&gt;[.K46]);&quot;Äquivalenzumformung korrigieren&quot;;IF(AND([.A47]=&quot;x&quot;;[.J47]&lt;&gt;&quot;&quot;;[.C47]=[.J47]) ;&quot;Gelöst!!!&quot;;IF([.K47]&gt;&quot;Fehler&quot;;[.K47];IF(OR([.A47]=&quot;&quot;;[.A46]=&quot;&quot;;[.I47]=&quot;&quot;;[.J47]=&quot;&quot;);&quot;&quot;;&quot;OK&quot;)))));&quot;&quot;)">
            <text:p/>
          </table:table-cell>
          <table:table-cell/>
          <table:table-cell table:style-name="ce88" table:formula="of:=IF(ISERROR(FIND([.J3]&amp;&quot;.&quot;;SUBSTITUTE([.C47];&quot; &quot;;&quot;&quot;)));&quot;&quot;;&quot;&quot;)" office:value-type="string" office:string-value="" calcext:value-type="string">
            <text:p></text:p>
          </table:table-cell>
          <table:table-cell table:style-name="ce90" office:value-type="string" calcext:value-type="string">
            <text:p>Antwortsatz</text:p>
          </table:table-cell>
          <table:table-cell table:number-columns-repeated="248"/>
        </table:table-row>
        <table:table-row table:style-name="ro6">
          <table:table-cell table:style-name="ce35"/>
          <table:table-cell table:style-name="ce45"/>
          <table:table-cell table:style-name="ce51"/>
          <table:table-cell table:style-name="ce66"/>
          <table:table-cell table:formula="of:=IF(AND([.A48]&lt;&gt;&quot;&quot;;[.C48]&lt;&gt;&quot;&quot;);IF(AND([.I48]&lt;&gt;&quot;&quot;;[.J48]&lt;&gt;&quot;&quot;;[.I48]&lt;&gt;[.J48]);&quot;Links ungleich Rechts!!!&quot;;IF(AND([.I47]&lt;&gt;&quot;&quot;;[.J48]&lt;&gt;0;[.J48]&lt;&gt;[.K47]);&quot;Äquivalenzumformung korrigieren&quot;;IF(AND([.A48]=&quot;x&quot;;[.J48]&lt;&gt;&quot;&quot;;[.C48]=[.J48]) ;&quot;Gelöst!!!&quot;;IF([.K48]&gt;&quot;Fehler&quot;;[.K48];IF(OR([.A48]=&quot;&quot;;[.A47]=&quot;&quot;;[.I48]=&quot;&quot;;[.J48]=&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ND([.A49]&lt;&gt;&quot;&quot;;[.C49]&lt;&gt;&quot;&quot;);IF(AND([.I49]&lt;&gt;&quot;&quot;;[.J49]&lt;&gt;&quot;&quot;;[.I49]&lt;&gt;[.J49]);&quot;Links ungleich Rechts!!!&quot;;IF(AND([.I48]&lt;&gt;&quot;&quot;;[.J49]&lt;&gt;0;[.J49]&lt;&gt;[.K48]);&quot;Äquivalenzumformung korrigieren&quot;;IF(AND([.A49]=&quot;x&quot;;[.J49]&lt;&gt;&quot;&quot;;[.C49]=[.J49]) ;&quot;Gelöst!!!&quot;;IF([.K49]&gt;&quot;Fehler&quot;;[.K49];IF(OR([.A49]=&quot;&quot;;[.A48]=&quot;&quot;;[.I49]=&quot;&quot;;[.J49]=&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ND([.A50]&lt;&gt;&quot;&quot;;[.C50]&lt;&gt;&quot;&quot;);IF(AND([.I50]&lt;&gt;&quot;&quot;;[.J50]&lt;&gt;&quot;&quot;;[.I50]&lt;&gt;[.J50]);&quot;Links ungleich Rechts!!!&quot;;IF(AND([.I49]&lt;&gt;&quot;&quot;;[.J50]&lt;&gt;0;[.J50]&lt;&gt;[.K49]);&quot;Äquivalenzumformung korrigieren&quot;;IF(AND([.A50]=&quot;x&quot;;[.J50]&lt;&gt;&quot;&quot;;[.C50]=[.J50]) ;&quot;Gelöst!!!&quot;;IF([.K50]&gt;&quot;Fehler&quot;;[.K50];IF(OR([.A50]=&quot;&quot;;[.A49]=&quot;&quot;;[.I50]=&quot;&quot;;[.J50]=&quot;&quot;);&quot;&quot;;&quot;OK&quot;)))));&quot;&quot;)">
            <text:p/>
          </table:table-cell>
          <table:table-cell table:style-name="ce77"/>
          <table:table-cell table:style-name="ce84"/>
          <table:table-cell table:number-columns-repeated="249"/>
        </table:table-row>
        <table:table-row table:style-name="ro6">
          <table:table-cell table:style-name="ce25"/>
          <table:table-cell table:style-name="ce46"/>
          <table:table-cell table:style-name="ce41"/>
          <table:table-cell table:style-name="ce62"/>
          <table:table-cell table:formula="of:=IF(AND([.A51]&lt;&gt;&quot;&quot;;[.C51]&lt;&gt;&quot;&quot;);IF(AND([.I51]&lt;&gt;&quot;&quot;;[.J51]&lt;&gt;&quot;&quot;;[.I51]&lt;&gt;[.J51]);&quot;Links ungleich Rechts!!!&quot;;IF(AND([.I50]&lt;&gt;&quot;&quot;;[.J51]&lt;&gt;0;[.J51]&lt;&gt;[.K50]);&quot;Äquivalenzumformung korrigieren&quot;;IF(AND([.A51]=&quot;x&quot;;[.J51]&lt;&gt;&quot;&quot;;[.C51]=[.J51]) ;&quot;Gelöst!!!&quot;;IF([.K51]&gt;&quot;Fehler&quot;;[.K51];IF(OR([.A51]=&quot;&quot;;[.A50]=&quot;&quot;;[.I51]=&quot;&quot;;[.J51]=&quot;&quot;);&quot;&quot;;&quot;OK&quot;)))));&quot;&quot;)">
            <text:p/>
          </table:table-cell>
          <table:table-cell table:style-name="ce77"/>
          <table:table-cell table:style-name="ce84"/>
          <table:table-cell table:number-columns-repeated="249"/>
        </table:table-row>
        <table:table-row table:style-name="ro6">
          <table:table-cell table:style-name="ce5" office:value-type="string" calcext:value-type="string">
            <text:p>Wenn man das Siebenfache einer gedachten Zahl um 12 vermindert,</text:p>
          </table:table-cell>
          <table:table-cell table:style-name="ce40"/>
          <table:table-cell/>
          <table:table-cell table:style-name="ce13"/>
          <table:table-cell table:formula="of:=IF(AND([.A52]&lt;&gt;&quot;&quot;;[.C52]&lt;&gt;&quot;&quot;);IF(AND([.I52]&lt;&gt;&quot;&quot;;[.J52]&lt;&gt;&quot;&quot;;[.I52]&lt;&gt;[.J52]);&quot;Links ungleich Rechts!!!&quot;;IF(AND([.I51]&lt;&gt;&quot;&quot;;[.J52]&lt;&gt;0;[.J52]&lt;&gt;[.K51]);&quot;Äquivalenzumformung korrigieren&quot;;IF(AND([.A52]=&quot;x&quot;;[.J52]&lt;&gt;&quot;&quot;;[.C52]=[.J52]) ;&quot;Gelöst!!!&quot;;IF([.K52]&gt;&quot;Fehler&quot;;[.K52];IF(OR([.A52]=&quot;&quot;;[.A51]=&quot;&quot;;[.I52]=&quot;&quot;;[.J52]=&quot;&quot;);&quot;&quot;;&quot;OK&quot;)))));&quot;&quot;)">
            <text:p/>
          </table:table-cell>
          <table:table-cell table:style-name="ce77"/>
          <table:table-cell table:style-name="ce84"/>
          <table:table-cell table:number-columns-repeated="249"/>
        </table:table-row>
        <table:table-row table:style-name="ro6">
          <table:table-cell table:style-name="ce5" office:value-type="string" calcext:value-type="string">
            <text:p>so erhält man dasselbe wie das Vierfache der Zahl vermehrt um 3.</text:p>
          </table:table-cell>
          <table:table-cell table:style-name="ce40"/>
          <table:table-cell/>
          <table:table-cell table:style-name="ce13"/>
          <table:table-cell table:formula="of:=IF(AND([.A53]&lt;&gt;&quot;&quot;;[.C53]&lt;&gt;&quot;&quot;);IF(AND([.I53]&lt;&gt;&quot;&quot;;[.J53]&lt;&gt;&quot;&quot;;[.I53]&lt;&gt;[.J53]);&quot;Links ungleich Rechts!!!&quot;;IF(AND([.I52]&lt;&gt;&quot;&quot;;[.J53]&lt;&gt;0;[.J53]&lt;&gt;[.K52]);&quot;Äquivalenzumformung korrigieren&quot;;IF(AND([.A53]=&quot;x&quot;;[.J53]&lt;&gt;&quot;&quot;;[.C53]=[.J53]) ;&quot;Gelöst!!!&quot;;IF([.K53]&gt;&quot;Fehler&quot;;[.K53];IF(OR([.A53]=&quot;&quot;;[.A52]=&quot;&quot;;[.I53]=&quot;&quot;;[.J53]=&quot;&quot;);&quot;&quot;;&quot;OK&quot;)))));&quot;&quot;)">
            <text:p/>
          </table:table-cell>
          <table:table-cell table:style-name="ce77"/>
          <table:table-cell table:style-name="ce84"/>
          <table:table-cell table:number-columns-repeated="249"/>
        </table:table-row>
        <table:table-row table:style-name="ro6">
          <table:table-cell table:style-name="ce5"/>
          <table:table-cell table:number-columns-repeated="2"/>
          <table:table-cell table:style-name="ce13"/>
          <table:table-cell table:formula="of:=IF(AND([.A54]&lt;&gt;&quot;&quot;;[.C54]&lt;&gt;&quot;&quot;);IF(AND([.I54]&lt;&gt;&quot;&quot;;[.J54]&lt;&gt;&quot;&quot;;[.I54]&lt;&gt;[.J54]);&quot;Links ungleich Rechts!!!&quot;;IF(AND([.I53]&lt;&gt;&quot;&quot;;[.J54]&lt;&gt;0;[.J54]&lt;&gt;[.K53]);&quot;Äquivalenzumformung korrigieren&quot;;IF(AND([.A54]=&quot;x&quot;;[.J54]&lt;&gt;&quot;&quot;;[.C54]=[.J54]) ;&quot;Gelöst!!!&quot;;IF([.K54]&gt;&quot;Fehler&quot;;[.K54];IF(OR([.A54]=&quot;&quot;;[.A53]=&quot;&quot;;[.I54]=&quot;&quot;;[.J54]=&quot;&quot;);&quot;&quot;;&quot;OK&quot;)))));&quot;&quot;)">
            <text:p/>
          </table:table-cell>
          <table:table-cell table:style-name="ce77"/>
          <table:table-cell table:style-name="ce84"/>
          <table:table-cell table:number-columns-repeated="249"/>
        </table:table-row>
        <table:table-row table:style-name="ro6">
          <table:table-cell table:style-name="ce5" office:value-type="string" calcext:value-type="string">
            <text:p>Lösung:</text:p>
          </table:table-cell>
          <table:table-cell table:style-name="ce40"/>
          <table:table-cell/>
          <table:table-cell table:style-name="ce13"/>
          <table:table-cell table:formula="of:=IF(AND([.A55]&lt;&gt;&quot;&quot;;[.C55]&lt;&gt;&quot;&quot;);IF(AND([.I55]&lt;&gt;&quot;&quot;;[.J55]&lt;&gt;&quot;&quot;;[.I55]&lt;&gt;[.J55]);&quot;Links ungleich Rechts!!!&quot;;IF(AND([.I54]&lt;&gt;&quot;&quot;;[.J55]&lt;&gt;0;[.J55]&lt;&gt;[.K54]);&quot;Äquivalenzumformung korrigieren&quot;;IF(AND([.A55]=&quot;x&quot;;[.J55]&lt;&gt;&quot;&quot;;[.C55]=[.J55]) ;&quot;Gelöst!!!&quot;;IF([.K55]&gt;&quot;Fehler&quot;;[.K55];IF(OR([.A55]=&quot;&quot;;[.A54]=&quot;&quot;;[.I55]=&quot;&quot;;[.J55]=&quot;&quot;);&quot;&quot;;&quot;OK&quot;)))));&quot;&quot;)">
            <text:p/>
          </table:table-cell>
          <table:table-cell table:style-name="ce77"/>
          <table:table-cell table:style-name="ce84"/>
          <table:table-cell table:number-columns-repeated="249"/>
        </table:table-row>
        <table:table-row table:style-name="ro6">
          <table:table-cell table:style-name="ce32" office:value-type="string" calcext:value-type="string">
            <text:p>Die gesuchte Zahl ist x.</text:p>
          </table:table-cell>
          <table:table-cell table:style-name="ce40"/>
          <table:table-cell/>
          <table:table-cell table:style-name="ce13"/>
          <table:table-cell table:formula="of:=IF(AND([.A56]&lt;&gt;&quot;&quot;;[.C56]&lt;&gt;&quot;&quot;);IF(AND([.I56]&lt;&gt;&quot;&quot;;[.J56]&lt;&gt;&quot;&quot;;[.I56]&lt;&gt;[.J56]);&quot;Links ungleich Rechts!!!&quot;;IF(AND([.I55]&lt;&gt;&quot;&quot;;[.J56]&lt;&gt;0;[.J56]&lt;&gt;[.K55]);&quot;Äquivalenzumformung korrigieren&quot;;IF(AND([.A56]=&quot;x&quot;;[.J56]&lt;&gt;&quot;&quot;;[.C56]=[.J56]) ;&quot;Gelöst!!!&quot;;IF([.K56]&gt;&quot;Fehler&quot;;[.K56];IF(OR([.A56]=&quot;&quot;;[.A55]=&quot;&quot;;[.I56]=&quot;&quot;;[.J56]=&quot;&quot;);&quot;&quot;;&quot;OK&quot;)))));&quot;&quot;)">
            <text:p/>
            <draw:control table:end-cell-address="Tabelle1.G57" table:end-x="5.68mm" table:end-y="4.73mm" draw:z-index="2" draw:text-style-name="P2" svg:width="31.51mm" svg:height="4.73mm" svg:x="5.53mm" svg:y="4.78mm" draw:control="control3"/>
          </table:table-cell>
          <table:table-cell table:style-name="ce79"/>
          <table:table-cell table:style-name="ce84"/>
          <table:table-cell table:number-columns-repeated="249"/>
        </table:table-row>
        <table:table-row table:style-name="ro6">
          <table:table-cell table:style-name="ce28" office:value-type="string" calcext:value-type="string">
            <text:p>Linke Seite der Gleichung</text:p>
          </table:table-cell>
          <table:table-cell table:style-name="ce40" office:value-type="string" calcext:value-type="string">
            <text:p>=</text:p>
          </table:table-cell>
          <table:table-cell table:style-name="ce48" office:value-type="string" calcext:value-type="string">
            <text:p>Rechte Seite der Gleichung</text:p>
          </table:table-cell>
          <table:table-cell table:style-name="ce13"/>
          <table:table-cell table:formula="of:=IF(AND([.A57]&lt;&gt;&quot;&quot;;[.C57]&lt;&gt;&quot;&quot;);IF(AND([.I57]&lt;&gt;&quot;&quot;;[.J57]&lt;&gt;&quot;&quot;;[.I57]&lt;&gt;[.J57]);&quot;Links ungleich Rechts!!!&quot;;IF(AND([.I56]&lt;&gt;&quot;&quot;;[.J57]&lt;&gt;0;[.J57]&lt;&gt;[.K56]);&quot;Äquivalenzumformung korrigieren&quot;;IF(AND([.A57]=&quot;x&quot;;[.J57]&lt;&gt;&quot;&quot;;[.C57]=[.J57]) ;&quot;Gelöst!!!&quot;;IF([.K57]&gt;&quot;Fehler&quot;;[.K57];IF(OR([.A57]=&quot;&quot;;[.A56]=&quot;&quot;;[.I57]=&quot;&quot;;[.J57]=&quot;&quot;);&quot;&quot;;&quot;OK&quot;)))));&quot;&quot;)">
            <text:p/>
          </table:table-cell>
          <table:table-cell table:style-name="ce77"/>
          <table:table-cell table:style-name="ce84"/>
          <table:table-cell table:number-columns-repeated="249"/>
        </table:table-row>
        <table:table-row table:style-name="ro6">
          <table:table-cell table:style-name="ce123"/>
          <table:table-cell table:style-name="ce43" office:value-type="string" calcext:value-type="string">
            <text:p>=</text:p>
          </table:table-cell>
          <table:table-cell table:style-name="ce154"/>
          <table:table-cell table:style-name="ce167"/>
          <table:table-cell table:formula="of:=IF(AND([.A58]&lt;&gt;&quot;&quot;;[.C58]&lt;&gt;&quot;&quot;);IF(AND([.I58]&lt;&gt;&quot;&quot;;[.J58]&lt;&gt;&quot;&quot;;[.I58]&lt;&gt;[.J58]);&quot;Links ungleich Rechts!!!&quot;;IF(AND([.I57]&lt;&gt;&quot;&quot;;[.J58]&lt;&gt;0;[.J58]&lt;&gt;[.K57]);&quot;Äquivalenzumformung korrigieren&quot;;IF(AND([.A58]=&quot;x&quot;;[.J58]&lt;&gt;&quot;&quot;;[.C58]=[.J58]) ;&quot;Gelöst!!!&quot;;IF([.K58]&gt;&quot;Fehler&quot;;[.K58];IF(OR([.A58]=&quot;&quot;;[.A57]=&quot;&quot;;[.I58]=&quot;&quot;;[.J58]=&quot;&quot;);&quot;&quot;;&quot;OK&quot;)))));&quot;&quot;)">
            <text:p/>
          </table:table-cell>
          <table:table-cell/>
          <table:table-cell table:style-name="ce86" table:formula="of:=IF(AND(FIND(&quot;x&quot;;[.A58]&amp;&quot;x&quot;)&lt;=LEN([.A58]);[.J58]&lt;&gt;&quot;&quot;;[.I58]=[.J58]) ;&quot;&quot;;&quot;&quot;)" office:value-type="string" office:string-value="" calcext:value-type="string">
            <text:p></text:p>
          </table:table-cell>
          <table:table-cell table:style-name="ce90" office:value-type="string" calcext:value-type="string">
            <text:p>Ansatz</text:p>
          </table:table-cell>
          <table:table-cell table:number-columns-repeated="248"/>
        </table:table-row>
        <table:table-row table:style-name="ro6">
          <table:table-cell table:style-name="ce123"/>
          <table:table-cell table:style-name="ce43" office:value-type="string" calcext:value-type="string">
            <text:p>=</text:p>
          </table:table-cell>
          <table:table-cell table:style-name="ce154"/>
          <table:table-cell table:style-name="ce167"/>
          <table:table-cell table:formula="of:=IF(AND([.A59]&lt;&gt;&quot;&quot;;[.C59]&lt;&gt;&quot;&quot;);IF(AND([.I59]&lt;&gt;&quot;&quot;;[.J59]&lt;&gt;&quot;&quot;;[.I59]&lt;&gt;[.J59]);&quot;Links ungleich Rechts!!!&quot;;IF(AND([.I58]&lt;&gt;&quot;&quot;;[.J59]&lt;&gt;0;[.J59]&lt;&gt;[.K58]);&quot;Äquivalenzumformung korrigieren&quot;;IF(AND([.A59]=&quot;x&quot;;[.J59]&lt;&gt;&quot;&quot;;[.C59]=[.J59]) ;&quot;Gelöst!!!&quot;;IF([.K59]&gt;&quot;Fehler&quot;;[.K59];IF(OR([.A59]=&quot;&quot;;[.A58]=&quot;&quot;;[.I59]=&quot;&quot;;[.J59]=&quot;&quot;);&quot;&quot;;&quot;OK&quot;)))));&quot;&quot;)">
            <text:p/>
          </table:table-cell>
          <table:table-cell/>
          <table:table-cell table:style-name="ce84"/>
          <table:table-cell table:style-name="ce77"/>
          <table:table-cell table:number-columns-repeated="248"/>
        </table:table-row>
        <table:table-row table:style-name="ro6">
          <table:table-cell table:style-name="ce123"/>
          <table:table-cell table:style-name="ce43" office:value-type="string" calcext:value-type="string">
            <text:p>=</text:p>
          </table:table-cell>
          <table:table-cell table:style-name="ce154"/>
          <table:table-cell table:style-name="ce167"/>
          <table:table-cell table:formula="of:=IF(AND([.A60]&lt;&gt;&quot;&quot;;[.C60]&lt;&gt;&quot;&quot;);IF(AND([.I60]&lt;&gt;&quot;&quot;;[.J60]&lt;&gt;&quot;&quot;;[.I60]&lt;&gt;[.J60]);&quot;Links ungleich Rechts!!!&quot;;IF(AND([.I59]&lt;&gt;&quot;&quot;;[.J60]&lt;&gt;0;[.J60]&lt;&gt;[.K59]);&quot;Äquivalenzumformung korrigieren&quot;;IF(AND([.A60]=&quot;x&quot;;[.J60]&lt;&gt;&quot;&quot;;[.C60]=[.J60]) ;&quot;Gelöst!!!&quot;;IF([.K60]&gt;&quot;Fehler&quot;;[.K60];IF(OR([.A60]=&quot;&quot;;[.A59]=&quot;&quot;;[.I60]=&quot;&quot;;[.J60]=&quot;&quot;);&quot;&quot;;&quot;OK&quot;)))));&quot;&quot;)">
            <text:p/>
          </table:table-cell>
          <table:table-cell/>
          <table:table-cell table:style-name="ce84"/>
          <table:table-cell table:style-name="ce77"/>
          <table:table-cell table:number-columns-repeated="248"/>
        </table:table-row>
        <table:table-row table:style-name="ro6">
          <table:table-cell table:style-name="ce123"/>
          <table:table-cell table:style-name="ce43" office:value-type="string" calcext:value-type="string">
            <text:p>=</text:p>
          </table:table-cell>
          <table:table-cell table:style-name="ce154"/>
          <table:table-cell table:style-name="ce167"/>
          <table:table-cell table:formula="of:=IF(AND([.A61]&lt;&gt;&quot;&quot;;[.C61]&lt;&gt;&quot;&quot;);IF(AND([.I61]&lt;&gt;&quot;&quot;;[.J61]&lt;&gt;&quot;&quot;;[.I61]&lt;&gt;[.J61]);&quot;Links ungleich Rechts!!!&quot;;IF(AND([.I60]&lt;&gt;&quot;&quot;;[.J61]&lt;&gt;0;[.J61]&lt;&gt;[.K60]);&quot;Äquivalenzumformung korrigieren&quot;;IF(AND([.A61]=&quot;x&quot;;[.J61]&lt;&gt;&quot;&quot;;[.C61]=[.J61]) ;&quot;Gelöst!!!&quot;;IF([.K61]&gt;&quot;Fehler&quot;;[.K61];IF(OR([.A61]=&quot;&quot;;[.A60]=&quot;&quot;;[.I61]=&quot;&quot;;[.J61]=&quot;&quot;);&quot;&quot;;&quot;OK&quot;)))));&quot;&quot;)">
            <text:p/>
          </table:table-cell>
          <table:table-cell/>
          <table:table-cell table:style-name="ce84"/>
          <table:table-cell table:style-name="ce77"/>
          <table:table-cell table:number-columns-repeated="248"/>
        </table:table-row>
        <table:table-row table:style-name="ro6">
          <table:table-cell table:style-name="ce123"/>
          <table:table-cell table:style-name="ce43" office:value-type="string" calcext:value-type="string">
            <text:p>=</text:p>
          </table:table-cell>
          <table:table-cell table:style-name="ce154"/>
          <table:table-cell table:style-name="ce13"/>
          <table:table-cell table:formula="of:=IF(AND([.A62]&lt;&gt;&quot;&quot;;[.C62]&lt;&gt;&quot;&quot;);IF(AND([.I62]&lt;&gt;&quot;&quot;;[.J62]&lt;&gt;&quot;&quot;;[.I62]&lt;&gt;[.J62]);&quot;Links ungleich Rechts!!!&quot;;IF(AND([.I61]&lt;&gt;&quot;&quot;;[.J62]&lt;&gt;0;[.J62]&lt;&gt;[.K61]);&quot;Äquivalenzumformung korrigieren&quot;;IF(AND([.A62]=&quot;x&quot;;[.J62]&lt;&gt;&quot;&quot;;[.C62]=[.J62]) ;&quot;Gelöst!!!&quot;;IF([.K62]&gt;&quot;Fehler&quot;;[.K62];IF(OR([.A62]=&quot;&quot;;[.A61]=&quot;&quot;;[.I62]=&quot;&quot;;[.J62]=&quot;&quot;);&quot;&quot;;&quot;OK&quot;)))));&quot;&quot;)">
            <text:p/>
          </table:table-cell>
          <table:table-cell/>
          <table:table-cell table:style-name="ce84"/>
          <table:table-cell table:style-name="ce77"/>
          <table:table-cell table:number-columns-repeated="248"/>
        </table:table-row>
        <table:table-row table:style-name="ro6">
          <table:table-cell table:style-name="ce5"/>
          <table:table-cell table:style-name="ce40"/>
          <table:table-cell/>
          <table:table-cell table:style-name="ce13"/>
          <table:table-cell table:formula="of:=IF(AND([.A63]&lt;&gt;&quot;&quot;;[.C63]&lt;&gt;&quot;&quot;);IF(AND([.I63]&lt;&gt;&quot;&quot;;[.J63]&lt;&gt;&quot;&quot;;[.I63]&lt;&gt;[.J63]);&quot;Links ungleich Rechts!!!&quot;;IF(AND([.I62]&lt;&gt;&quot;&quot;;[.J63]&lt;&gt;0;[.J63]&lt;&gt;[.K62]);&quot;Äquivalenzumformung korrigieren&quot;;IF(AND([.A63]=&quot;x&quot;;[.J63]&lt;&gt;&quot;&quot;;[.C63]=[.J63]) ;&quot;Gelöst!!!&quot;;IF([.K63]&gt;&quot;Fehler&quot;;[.K63];IF(OR([.A63]=&quot;&quot;;[.A62]=&quot;&quot;;[.I63]=&quot;&quot;;[.J63]=&quot;&quot;);&quot;&quot;;&quot;OK&quot;)))));&quot;&quot;)">
            <text:p/>
          </table:table-cell>
          <table:table-cell/>
          <table:table-cell table:style-name="ce86" table:formula="of:=IF(ISERROR(VALUE(VLOOKUP(&quot; *x *&quot;;[.A59:.C62];3;0)));&quot;&quot;;IF(VALUE(VLOOKUP(&quot; *x *&quot;;[.A59:.C62];3;0))=[.J4];&quot;&quot;;&quot;&quot;))" office:value-type="string" office:string-value="" calcext:value-type="string">
            <text:p></text:p>
          </table:table-cell>
          <table:table-cell table:style-name="ce90" office:value-type="string" calcext:value-type="string">
            <text:p>Gleichung gelöst</text:p>
          </table:table-cell>
          <table:table-cell table:number-columns-repeated="248"/>
        </table:table-row>
        <table:table-row table:style-name="ro6">
          <table:table-cell table:style-name="ce30" office:value-type="string" calcext:value-type="string" table:number-columns-spanned="2" table:number-rows-spanned="1">
            <text:p>Antwort: Die gesuchte Zahl heißt </text:p>
          </table:table-cell>
          <table:covered-table-cell table:style-name="ce40" office:value-type="string" calcext:value-type="string">
            <text:p>=</text:p>
          </table:covered-table-cell>
          <table:table-cell table:style-name="ce155"/>
          <table:table-cell table:style-name="ce13"/>
          <table:table-cell table:formula="of:=IF(AND([.A64]&lt;&gt;&quot;&quot;;[.C64]&lt;&gt;&quot;&quot;);IF(AND([.I64]&lt;&gt;&quot;&quot;;[.J64]&lt;&gt;&quot;&quot;;[.I64]&lt;&gt;[.J64]);&quot;Links ungleich Rechts!!!&quot;;IF(AND([.I63]&lt;&gt;&quot;&quot;;[.J64]&lt;&gt;0;[.J64]&lt;&gt;[.K63]);&quot;Äquivalenzumformung korrigieren&quot;;IF(AND([.A64]=&quot;x&quot;;[.J64]&lt;&gt;&quot;&quot;;[.C64]=[.J64]) ;&quot;Gelöst!!!&quot;;IF([.K64]&gt;&quot;Fehler&quot;;[.K64];IF(OR([.A64]=&quot;&quot;;[.A63]=&quot;&quot;;[.I64]=&quot;&quot;;[.J64]=&quot;&quot;);&quot;&quot;;&quot;OK&quot;)))));&quot;&quot;)">
            <text:p/>
          </table:table-cell>
          <table:table-cell/>
          <table:table-cell table:style-name="ce88" table:formula="of:=IF(ISERROR(FIND([.J4]&amp;&quot;.&quot;;SUBSTITUTE([.C64];&quot; &quot;;&quot;&quot;)));&quot;&quot;;&quot;&quot;)" office:value-type="string" office:string-value="" calcext:value-type="string">
            <text:p></text:p>
          </table:table-cell>
          <table:table-cell table:style-name="ce90" office:value-type="string" calcext:value-type="string">
            <text:p>Antwortsatz</text:p>
          </table:table-cell>
          <table:table-cell table:number-columns-repeated="248"/>
        </table:table-row>
        <table:table-row table:style-name="ro6">
          <table:table-cell table:style-name="ce35"/>
          <table:table-cell table:style-name="ce45"/>
          <table:table-cell table:style-name="ce51"/>
          <table:table-cell table:style-name="ce66"/>
          <table:table-cell table:formula="of:=IF(AND([.A65]&lt;&gt;&quot;&quot;;[.C65]&lt;&gt;&quot;&quot;);IF(AND([.I65]&lt;&gt;&quot;&quot;;[.J65]&lt;&gt;&quot;&quot;;[.I65]&lt;&gt;[.J65]);&quot;Links ungleich Rechts!!!&quot;;IF(AND([.I64]&lt;&gt;&quot;&quot;;[.J65]&lt;&gt;0;[.J65]&lt;&gt;[.K64]);&quot;Äquivalenzumformung korrigieren&quot;;IF(AND([.A65]=&quot;x&quot;;[.J65]&lt;&gt;&quot;&quot;;[.C65]=[.J65]) ;&quot;Gelöst!!!&quot;;IF([.K65]&gt;&quot;Fehler&quot;;[.K65];IF(OR([.A65]=&quot;&quot;;[.A64]=&quot;&quot;;[.I65]=&quot;&quot;;[.J65]=&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ND([.A66]&lt;&gt;&quot;&quot;;[.C66]&lt;&gt;&quot;&quot;);IF(AND([.I66]&lt;&gt;&quot;&quot;;[.J66]&lt;&gt;&quot;&quot;;[.I66]&lt;&gt;[.J66]);&quot;Links ungleich Rechts!!!&quot;;IF(AND([.I65]&lt;&gt;&quot;&quot;;[.J66]&lt;&gt;0;[.J66]&lt;&gt;[.K65]);&quot;Äquivalenzumformung korrigieren&quot;;IF(AND([.A66]=&quot;x&quot;;[.J66]&lt;&gt;&quot;&quot;;[.C66]=[.J66]) ;&quot;Gelöst!!!&quot;;IF([.K66]&gt;&quot;Fehler&quot;;[.K66];IF(OR([.A66]=&quot;&quot;;[.A65]=&quot;&quot;;[.I66]=&quot;&quot;;[.J66]=&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ND([.A67]&lt;&gt;&quot;&quot;;[.C67]&lt;&gt;&quot;&quot;);IF(AND([.I67]&lt;&gt;&quot;&quot;;[.J67]&lt;&gt;&quot;&quot;;[.I67]&lt;&gt;[.J67]);&quot;Links ungleich Rechts!!!&quot;;IF(AND([.I66]&lt;&gt;&quot;&quot;;[.J67]&lt;&gt;0;[.J67]&lt;&gt;[.K66]);&quot;Äquivalenzumformung korrigieren&quot;;IF(AND([.A67]=&quot;x&quot;;[.J67]&lt;&gt;&quot;&quot;;[.C67]=[.J67]) ;&quot;Gelöst!!!&quot;;IF([.K67]&gt;&quot;Fehler&quot;;[.K67];IF(OR([.A67]=&quot;&quot;;[.A66]=&quot;&quot;;[.I67]=&quot;&quot;;[.J67]=&quot;&quot;);&quot;&quot;;&quot;OK&quot;)))));&quot;&quot;)">
            <text:p/>
          </table:table-cell>
          <table:table-cell table:style-name="ce77"/>
          <table:table-cell table:style-name="ce84"/>
          <table:table-cell table:number-columns-repeated="249"/>
        </table:table-row>
        <table:table-row table:style-name="ro6">
          <table:table-cell table:style-name="ce25"/>
          <table:table-cell table:style-name="ce46"/>
          <table:table-cell table:style-name="ce41"/>
          <table:table-cell table:style-name="ce62"/>
          <table:table-cell table:formula="of:=IF(AND([.A68]&lt;&gt;&quot;&quot;;[.C68]&lt;&gt;&quot;&quot;);IF(AND([.I68]&lt;&gt;&quot;&quot;;[.J68]&lt;&gt;&quot;&quot;;[.I68]&lt;&gt;[.J68]);&quot;Links ungleich Rechts!!!&quot;;IF(AND([.I67]&lt;&gt;&quot;&quot;;[.J68]&lt;&gt;0;[.J68]&lt;&gt;[.K67]);&quot;Äquivalenzumformung korrigieren&quot;;IF(AND([.A68]=&quot;x&quot;;[.J68]&lt;&gt;&quot;&quot;;[.C68]=[.J68]) ;&quot;Gelöst!!!&quot;;IF([.K68]&gt;&quot;Fehler&quot;;[.K68];IF(OR([.A68]=&quot;&quot;;[.A67]=&quot;&quot;;[.I68]=&quot;&quot;;[.J68]=&quot;&quot;);&quot;&quot;;&quot;OK&quot;)))));&quot;&quot;)">
            <text:p/>
          </table:table-cell>
          <table:table-cell table:style-name="ce77"/>
          <table:table-cell table:style-name="ce84"/>
          <table:table-cell table:number-columns-repeated="249"/>
        </table:table-row>
        <table:table-row table:style-name="ro6">
          <table:table-cell table:style-name="ce5" office:value-type="string" calcext:value-type="string">
            <text:p>Multipliziert man die Differenz von 7 und einer gedachten Zahl mit 5,</text:p>
          </table:table-cell>
          <table:table-cell table:style-name="ce40"/>
          <table:table-cell/>
          <table:table-cell table:style-name="ce13"/>
          <table:table-cell table:formula="of:=IF(AND([.A69]&lt;&gt;&quot;&quot;;[.C69]&lt;&gt;&quot;&quot;);IF(AND([.I69]&lt;&gt;&quot;&quot;;[.J69]&lt;&gt;&quot;&quot;;[.I69]&lt;&gt;[.J69]);&quot;Links ungleich Rechts!!!&quot;;IF(AND([.I68]&lt;&gt;&quot;&quot;;[.J69]&lt;&gt;0;[.J69]&lt;&gt;[.K68]);&quot;Äquivalenzumformung korrigieren&quot;;IF(AND([.A69]=&quot;x&quot;;[.J69]&lt;&gt;&quot;&quot;;[.C69]=[.J69]) ;&quot;Gelöst!!!&quot;;IF([.K69]&gt;&quot;Fehler&quot;;[.K69];IF(OR([.A69]=&quot;&quot;;[.A68]=&quot;&quot;;[.I69]=&quot;&quot;;[.J69]=&quot;&quot;);&quot;&quot;;&quot;OK&quot;)))));&quot;&quot;)">
            <text:p/>
          </table:table-cell>
          <table:table-cell table:style-name="ce79"/>
          <table:table-cell table:style-name="ce84"/>
          <table:table-cell table:number-columns-repeated="249"/>
        </table:table-row>
        <table:table-row table:style-name="ro6">
          <table:table-cell table:style-name="ce5" office:value-type="string" calcext:value-type="string">
            <text:p>so erhält man -10.</text:p>
          </table:table-cell>
          <table:table-cell table:style-name="ce40"/>
          <table:table-cell/>
          <table:table-cell table:style-name="ce13"/>
          <table:table-cell table:formula="of:=IF(AND([.A70]&lt;&gt;&quot;&quot;;[.C70]&lt;&gt;&quot;&quot;);IF(AND([.I70]&lt;&gt;&quot;&quot;;[.J70]&lt;&gt;&quot;&quot;;[.I70]&lt;&gt;[.J70]);&quot;Links ungleich Rechts!!!&quot;;IF(AND([.I69]&lt;&gt;&quot;&quot;;[.J70]&lt;&gt;0;[.J70]&lt;&gt;[.K69]);&quot;Äquivalenzumformung korrigieren&quot;;IF(AND([.A70]=&quot;x&quot;;[.J70]&lt;&gt;&quot;&quot;;[.C70]=[.J70]) ;&quot;Gelöst!!!&quot;;IF([.K70]&gt;&quot;Fehler&quot;;[.K70];IF(OR([.A70]=&quot;&quot;;[.A69]=&quot;&quot;;[.I70]=&quot;&quot;;[.J70]=&quot;&quot;);&quot;&quot;;&quot;OK&quot;)))));&quot;&quot;)">
            <text:p/>
          </table:table-cell>
          <table:table-cell table:style-name="ce79"/>
          <table:table-cell table:style-name="ce84"/>
          <table:table-cell table:number-columns-repeated="249"/>
        </table:table-row>
        <table:table-row table:style-name="ro6">
          <table:table-cell table:style-name="ce5"/>
          <table:table-cell table:number-columns-repeated="2"/>
          <table:table-cell table:style-name="ce13"/>
          <table:table-cell table:formula="of:=IF(AND([.A71]&lt;&gt;&quot;&quot;;[.C71]&lt;&gt;&quot;&quot;);IF(AND([.I71]&lt;&gt;&quot;&quot;;[.J71]&lt;&gt;&quot;&quot;;[.I71]&lt;&gt;[.J71]);&quot;Links ungleich Rechts!!!&quot;;IF(AND([.I70]&lt;&gt;&quot;&quot;;[.J71]&lt;&gt;0;[.J71]&lt;&gt;[.K70]);&quot;Äquivalenzumformung korrigieren&quot;;IF(AND([.A71]=&quot;x&quot;;[.J71]&lt;&gt;&quot;&quot;;[.C71]=[.J71]) ;&quot;Gelöst!!!&quot;;IF([.K71]&gt;&quot;Fehler&quot;;[.K71];IF(OR([.A71]=&quot;&quot;;[.A70]=&quot;&quot;;[.I71]=&quot;&quot;;[.J71]=&quot;&quot;);&quot;&quot;;&quot;OK&quot;)))));&quot;&quot;)">
            <text:p/>
          </table:table-cell>
          <table:table-cell table:style-name="ce79"/>
          <table:table-cell table:style-name="ce84"/>
          <table:table-cell table:number-columns-repeated="249"/>
        </table:table-row>
        <table:table-row table:style-name="ro6">
          <table:table-cell table:style-name="ce5" office:value-type="string" calcext:value-type="string">
            <text:p>Lösung:</text:p>
          </table:table-cell>
          <table:table-cell table:style-name="ce40"/>
          <table:table-cell/>
          <table:table-cell table:style-name="ce13"/>
          <table:table-cell table:formula="of:=IF(AND([.A72]&lt;&gt;&quot;&quot;;[.C72]&lt;&gt;&quot;&quot;);IF(AND([.I72]&lt;&gt;&quot;&quot;;[.J72]&lt;&gt;&quot;&quot;;[.I72]&lt;&gt;[.J72]);&quot;Links ungleich Rechts!!!&quot;;IF(AND([.I71]&lt;&gt;&quot;&quot;;[.J72]&lt;&gt;0;[.J72]&lt;&gt;[.K71]);&quot;Äquivalenzumformung korrigieren&quot;;IF(AND([.A72]=&quot;x&quot;;[.J72]&lt;&gt;&quot;&quot;;[.C72]=[.J72]) ;&quot;Gelöst!!!&quot;;IF([.K72]&gt;&quot;Fehler&quot;;[.K72];IF(OR([.A72]=&quot;&quot;;[.A71]=&quot;&quot;;[.I72]=&quot;&quot;;[.J72]=&quot;&quot;);&quot;&quot;;&quot;OK&quot;)))));&quot;&quot;)">
            <text:p/>
          </table:table-cell>
          <table:table-cell table:style-name="ce77"/>
          <table:table-cell table:style-name="ce84"/>
          <table:table-cell table:number-columns-repeated="249"/>
        </table:table-row>
        <table:table-row table:style-name="ro6">
          <table:table-cell table:style-name="ce32" office:value-type="string" calcext:value-type="string">
            <text:p>Die gesuchte Zahl ist x.</text:p>
          </table:table-cell>
          <table:table-cell table:style-name="ce40"/>
          <table:table-cell/>
          <table:table-cell table:style-name="ce13"/>
          <table:table-cell table:formula="of:=IF(AND([.A73]&lt;&gt;&quot;&quot;;[.C73]&lt;&gt;&quot;&quot;);IF(AND([.I73]&lt;&gt;&quot;&quot;;[.J73]&lt;&gt;&quot;&quot;;[.I73]&lt;&gt;[.J73]);&quot;Links ungleich Rechts!!!&quot;;IF(AND([.I72]&lt;&gt;&quot;&quot;;[.J73]&lt;&gt;0;[.J73]&lt;&gt;[.K72]);&quot;Äquivalenzumformung korrigieren&quot;;IF(AND([.A73]=&quot;x&quot;;[.J73]&lt;&gt;&quot;&quot;;[.C73]=[.J73]) ;&quot;Gelöst!!!&quot;;IF([.K73]&gt;&quot;Fehler&quot;;[.K73];IF(OR([.A73]=&quot;&quot;;[.A72]=&quot;&quot;;[.I73]=&quot;&quot;;[.J73]=&quot;&quot;);&quot;&quot;;&quot;OK&quot;)))));&quot;&quot;)">
            <text:p/>
            <draw:control table:end-cell-address="Tabelle1.G74" table:end-x="5.02mm" table:end-y="4.58mm" draw:z-index="3" draw:text-style-name="P2" svg:width="30.6mm" svg:height="4.58mm" svg:x="5.78mm" svg:y="4.8mm" draw:control="control4"/>
          </table:table-cell>
          <table:table-cell table:style-name="ce77"/>
          <table:table-cell table:style-name="ce84"/>
          <table:table-cell table:number-columns-repeated="249"/>
        </table:table-row>
        <table:table-row table:style-name="ro6">
          <table:table-cell table:style-name="ce28" office:value-type="string" calcext:value-type="string">
            <text:p>Linke Seite der Gleichung</text:p>
          </table:table-cell>
          <table:table-cell table:style-name="ce40" office:value-type="string" calcext:value-type="string">
            <text:p>=</text:p>
          </table:table-cell>
          <table:table-cell table:style-name="ce48" office:value-type="string" calcext:value-type="string">
            <text:p>Rechte Seite der Gleichung</text:p>
          </table:table-cell>
          <table:table-cell table:style-name="ce13"/>
          <table:table-cell table:formula="of:=IF(AND([.A74]&lt;&gt;&quot;&quot;;[.C74]&lt;&gt;&quot;&quot;);IF(AND([.I74]&lt;&gt;&quot;&quot;;[.J74]&lt;&gt;&quot;&quot;;[.I74]&lt;&gt;[.J74]);&quot;Links ungleich Rechts!!!&quot;;IF(AND([.I73]&lt;&gt;&quot;&quot;;[.J74]&lt;&gt;0;[.J74]&lt;&gt;[.K73]);&quot;Äquivalenzumformung korrigieren&quot;;IF(AND([.A74]=&quot;x&quot;;[.J74]&lt;&gt;&quot;&quot;;[.C74]=[.J74]) ;&quot;Gelöst!!!&quot;;IF([.K74]&gt;&quot;Fehler&quot;;[.K74];IF(OR([.A74]=&quot;&quot;;[.A73]=&quot;&quot;;[.I74]=&quot;&quot;;[.J74]=&quot;&quot;);&quot;&quot;;&quot;OK&quot;)))));&quot;&quot;)">
            <text:p/>
          </table:table-cell>
          <table:table-cell table:style-name="ce77"/>
          <table:table-cell table:style-name="ce84"/>
          <table:table-cell table:number-columns-repeated="249"/>
        </table:table-row>
        <table:table-row table:style-name="ro6">
          <table:table-cell table:style-name="ce124"/>
          <table:table-cell table:style-name="ce43" office:value-type="string" calcext:value-type="string">
            <text:p>=</text:p>
          </table:table-cell>
          <table:table-cell table:style-name="ce156"/>
          <table:table-cell table:style-name="ce168"/>
          <table:table-cell table:formula="of:=IF(AND([.A75]&lt;&gt;&quot;&quot;;[.C75]&lt;&gt;&quot;&quot;);IF(AND([.I75]&lt;&gt;&quot;&quot;;[.J75]&lt;&gt;&quot;&quot;;[.I75]&lt;&gt;[.J75]);&quot;Links ungleich Rechts!!!&quot;;IF(AND([.I74]&lt;&gt;&quot;&quot;;[.J75]&lt;&gt;0;[.J75]&lt;&gt;[.K74]);&quot;Äquivalenzumformung korrigieren&quot;;IF(AND([.A75]=&quot;x&quot;;[.J75]&lt;&gt;&quot;&quot;;[.C75]=[.J75]) ;&quot;Gelöst!!!&quot;;IF([.K75]&gt;&quot;Fehler&quot;;[.K75];IF(OR([.A75]=&quot;&quot;;[.A74]=&quot;&quot;;[.I75]=&quot;&quot;;[.J75]=&quot;&quot;);&quot;&quot;;&quot;OK&quot;)))));&quot;&quot;)">
            <text:p/>
          </table:table-cell>
          <table:table-cell/>
          <table:table-cell table:style-name="ce86" table:formula="of:=IF(AND(FIND(&quot;x&quot;;[.A75]&amp;&quot;x&quot;)&lt;=LEN([.A75]);[.J75]&lt;&gt;&quot;&quot;;[.I75]=[.J75]) ;&quot;&quot;;&quot;&quot;)" office:value-type="string" office:string-value="" calcext:value-type="string">
            <text:p></text:p>
          </table:table-cell>
          <table:table-cell table:style-name="ce90" office:value-type="string" calcext:value-type="string">
            <text:p>Ansatz</text:p>
          </table:table-cell>
          <table:table-cell table:number-columns-repeated="248"/>
        </table:table-row>
        <table:table-row table:style-name="ro6">
          <table:table-cell table:style-name="ce124"/>
          <table:table-cell table:style-name="ce43" office:value-type="string" calcext:value-type="string">
            <text:p>=</text:p>
          </table:table-cell>
          <table:table-cell table:style-name="ce156"/>
          <table:table-cell table:style-name="ce168"/>
          <table:table-cell table:formula="of:=IF(AND([.A76]&lt;&gt;&quot;&quot;;[.C76]&lt;&gt;&quot;&quot;);IF(AND([.I76]&lt;&gt;&quot;&quot;;[.J76]&lt;&gt;&quot;&quot;;[.I76]&lt;&gt;[.J76]);&quot;Links ungleich Rechts!!!&quot;;IF(AND([.I75]&lt;&gt;&quot;&quot;;[.J76]&lt;&gt;0;[.J76]&lt;&gt;[.K75]);&quot;Äquivalenzumformung korrigieren&quot;;IF(AND([.A76]=&quot;x&quot;;[.J76]&lt;&gt;&quot;&quot;;[.C76]=[.J76]) ;&quot;Gelöst!!!&quot;;IF([.K76]&gt;&quot;Fehler&quot;;[.K76];IF(OR([.A76]=&quot;&quot;;[.A75]=&quot;&quot;;[.I76]=&quot;&quot;;[.J76]=&quot;&quot;);&quot;&quot;;&quot;OK&quot;)))));&quot;&quot;)">
            <text:p/>
          </table:table-cell>
          <table:table-cell/>
          <table:table-cell table:style-name="ce84"/>
          <table:table-cell table:style-name="ce77"/>
          <table:table-cell table:number-columns-repeated="248"/>
        </table:table-row>
        <table:table-row table:style-name="ro6">
          <table:table-cell table:style-name="ce124"/>
          <table:table-cell table:style-name="ce43" office:value-type="string" calcext:value-type="string">
            <text:p>=</text:p>
          </table:table-cell>
          <table:table-cell table:style-name="ce156"/>
          <table:table-cell table:style-name="ce168"/>
          <table:table-cell table:formula="of:=IF(AND([.A77]&lt;&gt;&quot;&quot;;[.C77]&lt;&gt;&quot;&quot;);IF(AND([.I77]&lt;&gt;&quot;&quot;;[.J77]&lt;&gt;&quot;&quot;;[.I77]&lt;&gt;[.J77]);&quot;Links ungleich Rechts!!!&quot;;IF(AND([.I76]&lt;&gt;&quot;&quot;;[.J77]&lt;&gt;0;[.J77]&lt;&gt;[.K76]);&quot;Äquivalenzumformung korrigieren&quot;;IF(AND([.A77]=&quot;x&quot;;[.J77]&lt;&gt;&quot;&quot;;[.C77]=[.J77]) ;&quot;Gelöst!!!&quot;;IF([.K77]&gt;&quot;Fehler&quot;;[.K77];IF(OR([.A77]=&quot;&quot;;[.A76]=&quot;&quot;;[.I77]=&quot;&quot;;[.J77]=&quot;&quot;);&quot;&quot;;&quot;OK&quot;)))));&quot;&quot;)">
            <text:p/>
          </table:table-cell>
          <table:table-cell/>
          <table:table-cell table:style-name="ce84"/>
          <table:table-cell table:style-name="ce77"/>
          <table:table-cell table:number-columns-repeated="248"/>
        </table:table-row>
        <table:table-row table:style-name="ro6">
          <table:table-cell table:style-name="ce124"/>
          <table:table-cell table:style-name="ce43" office:value-type="string" calcext:value-type="string">
            <text:p>=</text:p>
          </table:table-cell>
          <table:table-cell table:style-name="ce156"/>
          <table:table-cell table:style-name="ce168"/>
          <table:table-cell table:formula="of:=IF(AND([.A78]&lt;&gt;&quot;&quot;;[.C78]&lt;&gt;&quot;&quot;);IF(AND([.I78]&lt;&gt;&quot;&quot;;[.J78]&lt;&gt;&quot;&quot;;[.I78]&lt;&gt;[.J78]);&quot;Links ungleich Rechts!!!&quot;;IF(AND([.I77]&lt;&gt;&quot;&quot;;[.J78]&lt;&gt;0;[.J78]&lt;&gt;[.K77]);&quot;Äquivalenzumformung korrigieren&quot;;IF(AND([.A78]=&quot;x&quot;;[.J78]&lt;&gt;&quot;&quot;;[.C78]=[.J78]) ;&quot;Gelöst!!!&quot;;IF([.K78]&gt;&quot;Fehler&quot;;[.K78];IF(OR([.A78]=&quot;&quot;;[.A77]=&quot;&quot;;[.I78]=&quot;&quot;;[.J78]=&quot;&quot;);&quot;&quot;;&quot;OK&quot;)))));&quot;&quot;)">
            <text:p/>
          </table:table-cell>
          <table:table-cell/>
          <table:table-cell table:style-name="ce84"/>
          <table:table-cell table:style-name="ce77"/>
          <table:table-cell table:number-columns-repeated="248"/>
        </table:table-row>
        <table:table-row table:style-name="ro6">
          <table:table-cell table:style-name="ce124"/>
          <table:table-cell table:style-name="ce43" office:value-type="string" calcext:value-type="string">
            <text:p>=</text:p>
          </table:table-cell>
          <table:table-cell table:style-name="ce156"/>
          <table:table-cell table:style-name="ce13"/>
          <table:table-cell table:formula="of:=IF(AND([.A79]&lt;&gt;&quot;&quot;;[.C79]&lt;&gt;&quot;&quot;);IF(AND([.I79]&lt;&gt;&quot;&quot;;[.J79]&lt;&gt;&quot;&quot;;[.I79]&lt;&gt;[.J79]);&quot;Links ungleich Rechts!!!&quot;;IF(AND([.I78]&lt;&gt;&quot;&quot;;[.J79]&lt;&gt;0;[.J79]&lt;&gt;[.K78]);&quot;Äquivalenzumformung korrigieren&quot;;IF(AND([.A79]=&quot;x&quot;;[.J79]&lt;&gt;&quot;&quot;;[.C79]=[.J79]) ;&quot;Gelöst!!!&quot;;IF([.K79]&gt;&quot;Fehler&quot;;[.K79];IF(OR([.A79]=&quot;&quot;;[.A78]=&quot;&quot;;[.I79]=&quot;&quot;;[.J79]=&quot;&quot;);&quot;&quot;;&quot;OK&quot;)))));&quot;&quot;)">
            <text:p/>
          </table:table-cell>
          <table:table-cell/>
          <table:table-cell table:style-name="ce84"/>
          <table:table-cell table:style-name="ce77"/>
          <table:table-cell table:number-columns-repeated="248"/>
        </table:table-row>
        <table:table-row table:style-name="ro6">
          <table:table-cell table:style-name="ce5"/>
          <table:table-cell table:style-name="ce40"/>
          <table:table-cell/>
          <table:table-cell table:style-name="ce13"/>
          <table:table-cell table:formula="of:=IF(AND([.A80]&lt;&gt;&quot;&quot;;[.C80]&lt;&gt;&quot;&quot;);IF(AND([.I80]&lt;&gt;&quot;&quot;;[.J80]&lt;&gt;&quot;&quot;;[.I80]&lt;&gt;[.J80]);&quot;Links ungleich Rechts!!!&quot;;IF(AND([.I79]&lt;&gt;&quot;&quot;;[.J80]&lt;&gt;0;[.J80]&lt;&gt;[.K79]);&quot;Äquivalenzumformung korrigieren&quot;;IF(AND([.A80]=&quot;x&quot;;[.J80]&lt;&gt;&quot;&quot;;[.C80]=[.J80]) ;&quot;Gelöst!!!&quot;;IF([.K80]&gt;&quot;Fehler&quot;;[.K80];IF(OR([.A80]=&quot;&quot;;[.A79]=&quot;&quot;;[.I80]=&quot;&quot;;[.J80]=&quot;&quot;);&quot;&quot;;&quot;OK&quot;)))));&quot;&quot;)">
            <text:p/>
          </table:table-cell>
          <table:table-cell/>
          <table:table-cell table:style-name="ce86" table:formula="of:=IF(ISERROR(VALUE(VLOOKUP(&quot; *x *&quot;;[.A78:.C79];3;0)));&quot;&quot;;IF(VALUE(VLOOKUP(&quot; *x *&quot;;[.A78:.C79];3;0))=[.J5];&quot;&quot;;&quot;&quot;))" office:value-type="string" office:string-value="" calcext:value-type="string">
            <text:p></text:p>
          </table:table-cell>
          <table:table-cell table:style-name="ce90" office:value-type="string" calcext:value-type="string">
            <text:p>Gleichung gelöst</text:p>
          </table:table-cell>
          <table:table-cell table:number-columns-repeated="248"/>
        </table:table-row>
        <table:table-row table:style-name="ro6">
          <table:table-cell table:style-name="ce30" office:value-type="string" calcext:value-type="string" table:number-columns-spanned="2" table:number-rows-spanned="1">
            <text:p>Antwort: Die gesuchte Zahl heißt </text:p>
          </table:table-cell>
          <table:covered-table-cell table:style-name="ce40" office:value-type="string" calcext:value-type="string">
            <text:p>=</text:p>
          </table:covered-table-cell>
          <table:table-cell table:style-name="ce157"/>
          <table:table-cell table:style-name="ce13"/>
          <table:table-cell table:formula="of:=IF(AND([.A81]&lt;&gt;&quot;&quot;;[.C81]&lt;&gt;&quot;&quot;);IF(AND([.I81]&lt;&gt;&quot;&quot;;[.J81]&lt;&gt;&quot;&quot;;[.I81]&lt;&gt;[.J81]);&quot;Links ungleich Rechts!!!&quot;;IF(AND([.I80]&lt;&gt;&quot;&quot;;[.J81]&lt;&gt;0;[.J81]&lt;&gt;[.K80]);&quot;Äquivalenzumformung korrigieren&quot;;IF(AND([.A81]=&quot;x&quot;;[.J81]&lt;&gt;&quot;&quot;;[.C81]=[.J81]) ;&quot;Gelöst!!!&quot;;IF([.K81]&gt;&quot;Fehler&quot;;[.K81];IF(OR([.A81]=&quot;&quot;;[.A80]=&quot;&quot;;[.I81]=&quot;&quot;;[.J81]=&quot;&quot;);&quot;&quot;;&quot;OK&quot;)))));&quot;&quot;)">
            <text:p/>
          </table:table-cell>
          <table:table-cell/>
          <table:table-cell table:style-name="ce88" table:formula="of:=IF(ISERROR(FIND([.J5]&amp;&quot;.&quot;;SUBSTITUTE([.C81];&quot; &quot;;&quot;&quot;)));&quot;&quot;;&quot;&quot;)" office:value-type="string" office:string-value="" calcext:value-type="string">
            <text:p></text:p>
          </table:table-cell>
          <table:table-cell table:style-name="ce90" office:value-type="string" calcext:value-type="string">
            <text:p>Antwortsatz</text:p>
          </table:table-cell>
          <table:table-cell table:number-columns-repeated="248"/>
        </table:table-row>
        <table:table-row table:style-name="ro6">
          <table:table-cell table:style-name="ce35"/>
          <table:table-cell table:style-name="ce45"/>
          <table:table-cell table:style-name="ce51"/>
          <table:table-cell table:style-name="ce66"/>
          <table:table-cell table:formula="of:=IF(AND([.A82]&lt;&gt;&quot;&quot;;[.C82]&lt;&gt;&quot;&quot;);IF(AND([.I82]&lt;&gt;&quot;&quot;;[.J82]&lt;&gt;&quot;&quot;;[.I82]&lt;&gt;[.J82]);&quot;Links ungleich Rechts!!!&quot;;IF(AND([.I81]&lt;&gt;&quot;&quot;;[.J82]&lt;&gt;0;[.J82]&lt;&gt;[.K81]);&quot;Äquivalenzumformung korrigieren&quot;;IF(AND([.A82]=&quot;x&quot;;[.J82]&lt;&gt;&quot;&quot;;[.C82]=[.J82]) ;&quot;Gelöst!!!&quot;;IF([.K82]&gt;&quot;Fehler&quot;;[.K82];IF(OR([.A82]=&quot;&quot;;[.A81]=&quot;&quot;;[.I82]=&quot;&quot;;[.J82]=&quot;&quot;);&quot;&quot;;&quot;OK&quot;)))));&quot;&quot;)">
            <text:p/>
          </table:table-cell>
          <table:table-cell table:style-name="ce79"/>
          <table:table-cell table:style-name="ce84"/>
          <table:table-cell table:number-columns-repeated="249"/>
        </table:table-row>
        <table:table-row table:style-name="ro6">
          <table:table-cell/>
          <table:table-cell table:style-name="ce40"/>
          <table:table-cell table:number-columns-repeated="2"/>
          <table:table-cell table:formula="of:=IF(AND([.A83]&lt;&gt;&quot;&quot;;[.C83]&lt;&gt;&quot;&quot;);IF(AND([.I83]&lt;&gt;&quot;&quot;;[.J83]&lt;&gt;&quot;&quot;;[.I83]&lt;&gt;[.J83]);&quot;Links ungleich Rechts!!!&quot;;IF(AND([.I82]&lt;&gt;&quot;&quot;;[.J83]&lt;&gt;0;[.J83]&lt;&gt;[.K82]);&quot;Äquivalenzumformung korrigieren&quot;;IF(AND([.A83]=&quot;x&quot;;[.J83]&lt;&gt;&quot;&quot;;[.C83]=[.J83]) ;&quot;Gelöst!!!&quot;;IF([.K83]&gt;&quot;Fehler&quot;;[.K83];IF(OR([.A83]=&quot;&quot;;[.A82]=&quot;&quot;;[.I83]=&quot;&quot;;[.J83]=&quot;&quot;);&quot;&quot;;&quot;OK&quot;)))));&quot;&quot;)">
            <text:p/>
          </table:table-cell>
          <table:table-cell table:style-name="ce79"/>
          <table:table-cell table:style-name="ce84"/>
          <table:table-cell table:number-columns-repeated="249"/>
        </table:table-row>
        <table:table-row table:style-name="ro6">
          <table:table-cell/>
          <table:table-cell table:style-name="ce40"/>
          <table:table-cell table:number-columns-repeated="2"/>
          <table:table-cell table:formula="of:=IF(AND([.A84]&lt;&gt;&quot;&quot;;[.C84]&lt;&gt;&quot;&quot;);IF(AND([.I84]&lt;&gt;&quot;&quot;;[.J84]&lt;&gt;&quot;&quot;;[.I84]&lt;&gt;[.J84]);&quot;Links ungleich Rechts!!!&quot;;IF(AND([.I83]&lt;&gt;&quot;&quot;;[.J84]&lt;&gt;0;[.J84]&lt;&gt;[.K83]);&quot;Äquivalenzumformung korrigieren&quot;;IF(AND([.A84]=&quot;x&quot;;[.J84]&lt;&gt;&quot;&quot;;[.C84]=[.J84]) ;&quot;Gelöst!!!&quot;;IF([.K84]&gt;&quot;Fehler&quot;;[.K84];IF(OR([.A84]=&quot;&quot;;[.A83]=&quot;&quot;;[.I84]=&quot;&quot;;[.J84]=&quot;&quot;);&quot;&quot;;&quot;OK&quot;)))));&quot;&quot;)">
            <text:p/>
          </table:table-cell>
          <table:table-cell table:style-name="ce79"/>
          <table:table-cell table:style-name="ce84"/>
          <table:table-cell table:number-columns-repeated="249"/>
        </table:table-row>
        <table:table-row table:style-name="ro6">
          <table:table-cell table:style-name="ce25"/>
          <table:table-cell table:style-name="ce46"/>
          <table:table-cell table:style-name="ce41"/>
          <table:table-cell table:style-name="ce62"/>
          <table:table-cell table:formula="of:=IF(AND([.A85]&lt;&gt;&quot;&quot;;[.C85]&lt;&gt;&quot;&quot;);IF(AND([.I85]&lt;&gt;&quot;&quot;;[.J85]&lt;&gt;&quot;&quot;;[.I85]&lt;&gt;[.J85]);&quot;Links ungleich Rechts!!!&quot;;IF(AND([.I84]&lt;&gt;&quot;&quot;;[.J85]&lt;&gt;0;[.J85]&lt;&gt;[.K84]);&quot;Äquivalenzumformung korrigieren&quot;;IF(AND([.A85]=&quot;x&quot;;[.J85]&lt;&gt;&quot;&quot;;[.C85]=[.J85]) ;&quot;Gelöst!!!&quot;;IF([.K85]&gt;&quot;Fehler&quot;;[.K85];IF(OR([.A85]=&quot;&quot;;[.A84]=&quot;&quot;;[.I85]=&quot;&quot;;[.J85]=&quot;&quot;);&quot;&quot;;&quot;OK&quot;)))));&quot;&quot;)">
            <text:p/>
          </table:table-cell>
          <table:table-cell table:style-name="ce77"/>
          <table:table-cell table:style-name="ce84"/>
          <table:table-cell table:number-columns-repeated="249"/>
        </table:table-row>
        <table:table-row table:style-name="ro7">
          <table:table-cell table:style-name="ce38" office:value-type="string" calcext:value-type="string" table:number-columns-spanned="4" table:number-rows-spanned="1">
            <text:p>Ich denke mir eine Zahl, addiere 5 und multipliziere das Ergebnis mit 3.</text:p>
            <text:p>Ich erhalte dann dasselbe, als wenn ich von der gedachten Zahl 3 </text:p>
            <text:p>subtrahiert und das Ergebnis mit 7 multipliziert hätte.</text:p>
          </table:table-cell>
          <table:covered-table-cell table:style-name="ce40"/>
          <table:covered-table-cell/>
          <table:covered-table-cell table:style-name="ce13"/>
          <table:table-cell table:formula="of:=IF(AND([.A86]&lt;&gt;&quot;&quot;;[.C86]&lt;&gt;&quot;&quot;);IF(AND([.I86]&lt;&gt;&quot;&quot;;[.J86]&lt;&gt;&quot;&quot;;[.I86]&lt;&gt;[.J86]);&quot;Links ungleich Rechts!!!&quot;;IF(AND([.I85]&lt;&gt;&quot;&quot;;[.J86]&lt;&gt;0;[.J86]&lt;&gt;[.K85]);&quot;Äquivalenzumformung korrigieren&quot;;IF(AND([.A86]=&quot;x&quot;;[.J86]&lt;&gt;&quot;&quot;;[.C86]=[.J86]) ;&quot;Gelöst!!!&quot;;IF([.K86]&gt;&quot;Fehler&quot;;[.K86];IF(OR([.A86]=&quot;&quot;;[.A85]=&quot;&quot;;[.I86]=&quot;&quot;;[.J86]=&quot;&quot;);&quot;&quot;;&quot;OK&quot;)))));&quot;&quot;)">
            <text:p/>
          </table:table-cell>
          <table:table-cell table:style-name="ce77"/>
          <table:table-cell table:style-name="ce84"/>
          <table:table-cell table:number-columns-repeated="249"/>
        </table:table-row>
        <table:table-row table:style-name="ro6">
          <table:table-cell table:style-name="ce5"/>
          <table:table-cell table:number-columns-repeated="2"/>
          <table:table-cell table:style-name="ce13"/>
          <table:table-cell table:formula="of:=IF(AND([.A87]&lt;&gt;&quot;&quot;;[.C87]&lt;&gt;&quot;&quot;);IF(AND([.I87]&lt;&gt;&quot;&quot;;[.J87]&lt;&gt;&quot;&quot;;[.I87]&lt;&gt;[.J87]);&quot;Links ungleich Rechts!!!&quot;;IF(AND([.I86]&lt;&gt;&quot;&quot;;[.J87]&lt;&gt;0;[.J87]&lt;&gt;[.K86]);&quot;Äquivalenzumformung korrigieren&quot;;IF(AND([.A87]=&quot;x&quot;;[.J87]&lt;&gt;&quot;&quot;;[.C87]=[.J87]) ;&quot;Gelöst!!!&quot;;IF([.K87]&gt;&quot;Fehler&quot;;[.K87];IF(OR([.A87]=&quot;&quot;;[.A86]=&quot;&quot;;[.I87]=&quot;&quot;;[.J87]=&quot;&quot;);&quot;&quot;;&quot;OK&quot;)))));&quot;&quot;)">
            <text:p/>
          </table:table-cell>
          <table:table-cell table:style-name="ce77"/>
          <table:table-cell table:style-name="ce84"/>
          <table:table-cell table:number-columns-repeated="249"/>
        </table:table-row>
        <table:table-row table:style-name="ro6">
          <table:table-cell table:style-name="ce5" office:value-type="string" calcext:value-type="string">
            <text:p>Lösung:</text:p>
          </table:table-cell>
          <table:table-cell table:style-name="ce40"/>
          <table:table-cell/>
          <table:table-cell table:style-name="ce13"/>
          <table:table-cell table:formula="of:=IF(AND([.A88]&lt;&gt;&quot;&quot;;[.C88]&lt;&gt;&quot;&quot;);IF(AND([.I88]&lt;&gt;&quot;&quot;;[.J88]&lt;&gt;&quot;&quot;;[.I88]&lt;&gt;[.J88]);&quot;Links ungleich Rechts!!!&quot;;IF(AND([.I87]&lt;&gt;&quot;&quot;;[.J88]&lt;&gt;0;[.J88]&lt;&gt;[.K87]);&quot;Äquivalenzumformung korrigieren&quot;;IF(AND([.A88]=&quot;x&quot;;[.J88]&lt;&gt;&quot;&quot;;[.C88]=[.J88]) ;&quot;Gelöst!!!&quot;;IF([.K88]&gt;&quot;Fehler&quot;;[.K88];IF(OR([.A88]=&quot;&quot;;[.A87]=&quot;&quot;;[.I88]=&quot;&quot;;[.J88]=&quot;&quot;);&quot;&quot;;&quot;OK&quot;)))));&quot;&quot;)">
            <text:p/>
          </table:table-cell>
          <table:table-cell table:style-name="ce77"/>
          <table:table-cell table:style-name="ce84"/>
          <table:table-cell table:number-columns-repeated="249"/>
        </table:table-row>
        <table:table-row table:style-name="ro6">
          <table:table-cell table:style-name="ce32" office:value-type="string" calcext:value-type="string">
            <text:p>Die gesuchte Zahl ist x.</text:p>
          </table:table-cell>
          <table:table-cell table:style-name="ce40"/>
          <table:table-cell/>
          <table:table-cell table:style-name="ce13"/>
          <table:table-cell table:formula="of:=IF(AND([.A89]&lt;&gt;&quot;&quot;;[.C89]&lt;&gt;&quot;&quot;);IF(AND([.I89]&lt;&gt;&quot;&quot;;[.J89]&lt;&gt;&quot;&quot;;[.I89]&lt;&gt;[.J89]);&quot;Links ungleich Rechts!!!&quot;;IF(AND([.I88]&lt;&gt;&quot;&quot;;[.J89]&lt;&gt;0;[.J89]&lt;&gt;[.K88]);&quot;Äquivalenzumformung korrigieren&quot;;IF(AND([.A89]=&quot;x&quot;;[.J89]&lt;&gt;&quot;&quot;;[.C89]=[.J89]) ;&quot;Gelöst!!!&quot;;IF([.K89]&gt;&quot;Fehler&quot;;[.K89];IF(OR([.A89]=&quot;&quot;;[.A88]=&quot;&quot;;[.I89]=&quot;&quot;;[.J89]=&quot;&quot;);&quot;&quot;;&quot;OK&quot;)))));&quot;&quot;)">
            <text:p/>
            <draw:control table:end-cell-address="Tabelle1.G91" table:end-x="4.89mm" table:end-y="0.07mm" draw:z-index="4" draw:text-style-name="P2" svg:width="30.62mm" svg:height="4.85mm" svg:x="5.63mm" svg:y="4.8mm" draw:control="control5"/>
          </table:table-cell>
          <table:table-cell table:style-name="ce77"/>
          <table:table-cell table:style-name="ce84"/>
          <table:table-cell table:number-columns-repeated="249"/>
        </table:table-row>
        <table:table-row table:style-name="ro6">
          <table:table-cell table:style-name="ce28" office:value-type="string" calcext:value-type="string">
            <text:p>Linke Seite der Gleichung</text:p>
          </table:table-cell>
          <table:table-cell table:style-name="ce40" office:value-type="string" calcext:value-type="string">
            <text:p>=</text:p>
          </table:table-cell>
          <table:table-cell table:style-name="ce48" office:value-type="string" calcext:value-type="string">
            <text:p>Rechte Seite der Gleichung</text:p>
          </table:table-cell>
          <table:table-cell table:style-name="ce13"/>
          <table:table-cell table:formula="of:=IF(AND([.A90]&lt;&gt;&quot;&quot;;[.C90]&lt;&gt;&quot;&quot;);IF(AND([.I90]&lt;&gt;&quot;&quot;;[.J90]&lt;&gt;&quot;&quot;;[.I90]&lt;&gt;[.J90]);&quot;Links ungleich Rechts!!!&quot;;IF(AND([.I89]&lt;&gt;&quot;&quot;;[.J90]&lt;&gt;0;[.J90]&lt;&gt;[.K89]);&quot;Äquivalenzumformung korrigieren&quot;;IF(AND([.A90]=&quot;x&quot;;[.J90]&lt;&gt;&quot;&quot;;[.C90]=[.J90]) ;&quot;Gelöst!!!&quot;;IF([.K90]&gt;&quot;Fehler&quot;;[.K90];IF(OR([.A90]=&quot;&quot;;[.A89]=&quot;&quot;;[.I90]=&quot;&quot;;[.J90]=&quot;&quot;);&quot;&quot;;&quot;OK&quot;)))));&quot;&quot;)">
            <text:p/>
          </table:table-cell>
          <table:table-cell table:style-name="ce77"/>
          <table:table-cell table:style-name="ce84"/>
          <table:table-cell table:number-columns-repeated="249"/>
        </table:table-row>
        <table:table-row table:style-name="ro6">
          <table:table-cell table:style-name="ce133"/>
          <table:table-cell table:style-name="ce43" office:value-type="string" calcext:value-type="string">
            <text:p>=</text:p>
          </table:table-cell>
          <table:table-cell table:style-name="ce158"/>
          <table:table-cell table:style-name="ce169"/>
          <table:table-cell table:formula="of:=IF(AND([.A91]&lt;&gt;&quot;&quot;;[.C91]&lt;&gt;&quot;&quot;);IF(AND([.I91]&lt;&gt;&quot;&quot;;[.J91]&lt;&gt;&quot;&quot;;[.I91]&lt;&gt;[.J91]);&quot;Links ungleich Rechts!!!&quot;;IF(AND([.I90]&lt;&gt;&quot;&quot;;[.J91]&lt;&gt;0;[.J91]&lt;&gt;[.K90]);&quot;Äquivalenzumformung korrigieren&quot;;IF(AND([.A91]=&quot;x&quot;;[.J91]&lt;&gt;&quot;&quot;;[.C91]=[.J91]) ;&quot;Gelöst!!!&quot;;IF([.K91]&gt;&quot;Fehler&quot;;[.K91];IF(OR([.A91]=&quot;&quot;;[.A90]=&quot;&quot;;[.I91]=&quot;&quot;;[.J91]=&quot;&quot;);&quot;&quot;;&quot;OK&quot;)))));&quot;&quot;)">
            <text:p/>
          </table:table-cell>
          <table:table-cell/>
          <table:table-cell table:style-name="ce86" table:formula="of:=IF(AND(FIND(&quot;x&quot;;[.A91]&amp;&quot;x&quot;)&lt;=LEN([.A91]);[.J91]&lt;&gt;&quot;&quot;;[.I91]=[.J91]) ;&quot;&quot;;&quot;&quot;)" office:value-type="string" office:string-value="" calcext:value-type="string">
            <text:p></text:p>
          </table:table-cell>
          <table:table-cell table:style-name="ce90" office:value-type="string" calcext:value-type="string">
            <text:p>Ansatz</text:p>
          </table:table-cell>
          <table:table-cell table:number-columns-repeated="248"/>
        </table:table-row>
        <table:table-row table:style-name="ro6">
          <table:table-cell table:style-name="ce133"/>
          <table:table-cell table:style-name="ce43" office:value-type="string" calcext:value-type="string">
            <text:p>=</text:p>
          </table:table-cell>
          <table:table-cell table:style-name="ce158"/>
          <table:table-cell table:style-name="ce169"/>
          <table:table-cell table:formula="of:=IF(AND([.A92]&lt;&gt;&quot;&quot;;[.C92]&lt;&gt;&quot;&quot;);IF(AND([.I92]&lt;&gt;&quot;&quot;;[.J92]&lt;&gt;&quot;&quot;;[.I92]&lt;&gt;[.J92]);&quot;Links ungleich Rechts!!!&quot;;IF(AND([.I91]&lt;&gt;&quot;&quot;;[.J92]&lt;&gt;0;[.J92]&lt;&gt;[.K91]);&quot;Äquivalenzumformung korrigieren&quot;;IF(AND([.A92]=&quot;x&quot;;[.J92]&lt;&gt;&quot;&quot;;[.C92]=[.J92]) ;&quot;Gelöst!!!&quot;;IF([.K92]&gt;&quot;Fehler&quot;;[.K92];IF(OR([.A92]=&quot;&quot;;[.A91]=&quot;&quot;;[.I92]=&quot;&quot;;[.J92]=&quot;&quot;);&quot;&quot;;&quot;OK&quot;)))));&quot;&quot;)">
            <text:p/>
          </table:table-cell>
          <table:table-cell/>
          <table:table-cell table:style-name="ce84"/>
          <table:table-cell table:style-name="ce77"/>
          <table:table-cell table:number-columns-repeated="248"/>
        </table:table-row>
        <table:table-row table:style-name="ro6">
          <table:table-cell table:style-name="ce133"/>
          <table:table-cell table:style-name="ce43" office:value-type="string" calcext:value-type="string">
            <text:p>=</text:p>
          </table:table-cell>
          <table:table-cell table:style-name="ce158"/>
          <table:table-cell table:style-name="ce169"/>
          <table:table-cell table:formula="of:=IF(AND([.A93]&lt;&gt;&quot;&quot;;[.C93]&lt;&gt;&quot;&quot;);IF(AND([.I93]&lt;&gt;&quot;&quot;;[.J93]&lt;&gt;&quot;&quot;;[.I93]&lt;&gt;[.J93]);&quot;Links ungleich Rechts!!!&quot;;IF(AND([.I92]&lt;&gt;&quot;&quot;;[.J93]&lt;&gt;0;[.J93]&lt;&gt;[.K92]);&quot;Äquivalenzumformung korrigieren&quot;;IF(AND([.A93]=&quot;x&quot;;[.J93]&lt;&gt;&quot;&quot;;[.C93]=[.J93]) ;&quot;Gelöst!!!&quot;;IF([.K93]&gt;&quot;Fehler&quot;;[.K93];IF(OR([.A93]=&quot;&quot;;[.A92]=&quot;&quot;;[.I93]=&quot;&quot;;[.J93]=&quot;&quot;);&quot;&quot;;&quot;OK&quot;)))));&quot;&quot;)">
            <text:p/>
          </table:table-cell>
          <table:table-cell/>
          <table:table-cell table:style-name="ce84"/>
          <table:table-cell table:style-name="ce77"/>
          <table:table-cell table:number-columns-repeated="248"/>
        </table:table-row>
        <table:table-row table:style-name="ro6">
          <table:table-cell table:style-name="ce133"/>
          <table:table-cell table:style-name="ce43" office:value-type="string" calcext:value-type="string">
            <text:p>=</text:p>
          </table:table-cell>
          <table:table-cell table:style-name="ce158"/>
          <table:table-cell table:style-name="ce169"/>
          <table:table-cell table:formula="of:=IF(AND([.A94]&lt;&gt;&quot;&quot;;[.C94]&lt;&gt;&quot;&quot;);IF(AND([.I94]&lt;&gt;&quot;&quot;;[.J94]&lt;&gt;&quot;&quot;;[.I94]&lt;&gt;[.J94]);&quot;Links ungleich Rechts!!!&quot;;IF(AND([.I93]&lt;&gt;&quot;&quot;;[.J94]&lt;&gt;0;[.J94]&lt;&gt;[.K93]);&quot;Äquivalenzumformung korrigieren&quot;;IF(AND([.A94]=&quot;x&quot;;[.J94]&lt;&gt;&quot;&quot;;[.C94]=[.J94]) ;&quot;Gelöst!!!&quot;;IF([.K94]&gt;&quot;Fehler&quot;;[.K94];IF(OR([.A94]=&quot;&quot;;[.A93]=&quot;&quot;;[.I94]=&quot;&quot;;[.J94]=&quot;&quot;);&quot;&quot;;&quot;OK&quot;)))));&quot;&quot;)">
            <text:p/>
          </table:table-cell>
          <table:table-cell/>
          <table:table-cell table:style-name="ce84"/>
          <table:table-cell table:style-name="ce77"/>
          <table:table-cell table:number-columns-repeated="248"/>
        </table:table-row>
        <table:table-row table:style-name="ro6">
          <table:table-cell table:style-name="ce133"/>
          <table:table-cell table:style-name="ce43" office:value-type="string" calcext:value-type="string">
            <text:p>=</text:p>
          </table:table-cell>
          <table:table-cell table:style-name="ce158"/>
          <table:table-cell table:style-name="ce169"/>
          <table:table-cell table:formula="of:=IF(AND([.A95]&lt;&gt;&quot;&quot;;[.C95]&lt;&gt;&quot;&quot;);IF(AND([.I95]&lt;&gt;&quot;&quot;;[.J95]&lt;&gt;&quot;&quot;;[.I95]&lt;&gt;[.J95]);&quot;Links ungleich Rechts!!!&quot;;IF(AND([.I94]&lt;&gt;&quot;&quot;;[.J95]&lt;&gt;0;[.J95]&lt;&gt;[.K94]);&quot;Äquivalenzumformung korrigieren&quot;;IF(AND([.A95]=&quot;x&quot;;[.J95]&lt;&gt;&quot;&quot;;[.C95]=[.J95]) ;&quot;Gelöst!!!&quot;;IF([.K95]&gt;&quot;Fehler&quot;;[.K95];IF(OR([.A95]=&quot;&quot;;[.A94]=&quot;&quot;;[.I95]=&quot;&quot;;[.J95]=&quot;&quot;);&quot;&quot;;&quot;OK&quot;)))));&quot;&quot;)">
            <text:p/>
          </table:table-cell>
          <table:table-cell/>
          <table:table-cell table:style-name="ce84"/>
          <table:table-cell table:style-name="ce77"/>
          <table:table-cell table:number-columns-repeated="248"/>
        </table:table-row>
        <table:table-row table:style-name="ro6">
          <table:table-cell table:style-name="ce133"/>
          <table:table-cell table:style-name="ce43" office:value-type="string" calcext:value-type="string">
            <text:p>=</text:p>
          </table:table-cell>
          <table:table-cell table:style-name="ce158"/>
          <table:table-cell table:style-name="ce13"/>
          <table:table-cell table:formula="of:=IF(AND([.A96]&lt;&gt;&quot;&quot;;[.C96]&lt;&gt;&quot;&quot;);IF(AND([.I96]&lt;&gt;&quot;&quot;;[.J96]&lt;&gt;&quot;&quot;;[.I96]&lt;&gt;[.J96]);&quot;Links ungleich Rechts!!!&quot;;IF(AND([.I95]&lt;&gt;&quot;&quot;;[.J96]&lt;&gt;0;[.J96]&lt;&gt;[.K95]);&quot;Äquivalenzumformung korrigieren&quot;;IF(AND([.A96]=&quot;x&quot;;[.J96]&lt;&gt;&quot;&quot;;[.C96]=[.J96]) ;&quot;Gelöst!!!&quot;;IF([.K96]&gt;&quot;Fehler&quot;;[.K96];IF(OR([.A96]=&quot;&quot;;[.A95]=&quot;&quot;;[.I96]=&quot;&quot;;[.J96]=&quot;&quot;);&quot;&quot;;&quot;OK&quot;)))));&quot;&quot;)">
            <text:p/>
          </table:table-cell>
          <table:table-cell/>
          <table:table-cell table:style-name="ce84"/>
          <table:table-cell table:style-name="ce77"/>
          <table:table-cell table:number-columns-repeated="248"/>
        </table:table-row>
        <table:table-row table:style-name="ro6">
          <table:table-cell table:style-name="ce5"/>
          <table:table-cell table:style-name="ce40"/>
          <table:table-cell/>
          <table:table-cell table:style-name="ce13"/>
          <table:table-cell table:formula="of:=IF(AND([.A97]&lt;&gt;&quot;&quot;;[.C97]&lt;&gt;&quot;&quot;);IF(AND([.I97]&lt;&gt;&quot;&quot;;[.J97]&lt;&gt;&quot;&quot;;[.I97]&lt;&gt;[.J97]);&quot;Links ungleich Rechts!!!&quot;;IF(AND([.I96]&lt;&gt;&quot;&quot;;[.J97]&lt;&gt;0;[.J97]&lt;&gt;[.K96]);&quot;Äquivalenzumformung korrigieren&quot;;IF(AND([.A97]=&quot;x&quot;;[.J97]&lt;&gt;&quot;&quot;;[.C97]=[.J97]) ;&quot;Gelöst!!!&quot;;IF([.K97]&gt;&quot;Fehler&quot;;[.K97];IF(OR([.A97]=&quot;&quot;;[.A96]=&quot;&quot;;[.I97]=&quot;&quot;;[.J97]=&quot;&quot;);&quot;&quot;;&quot;OK&quot;)))));&quot;&quot;)">
            <text:p/>
          </table:table-cell>
          <table:table-cell/>
          <table:table-cell table:style-name="ce86" table:formula="of:=IF(ISERROR(VALUE(VLOOKUP(&quot; *x *&quot;;[.A95:.C96];3;0)));&quot;&quot;;IF(VALUE(VLOOKUP(&quot; *x *&quot;;[.A95:.C96];3;0))=[.J6];&quot;&quot;;&quot;&quot;))" office:value-type="string" office:string-value="" calcext:value-type="string">
            <text:p></text:p>
          </table:table-cell>
          <table:table-cell table:style-name="ce90" office:value-type="string" calcext:value-type="string">
            <text:p>Gleichung gelöst</text:p>
          </table:table-cell>
          <table:table-cell table:number-columns-repeated="248"/>
        </table:table-row>
        <table:table-row table:style-name="ro6">
          <table:table-cell table:style-name="ce30" office:value-type="string" calcext:value-type="string" table:number-columns-spanned="2" table:number-rows-spanned="1">
            <text:p>Antwort: Die gesuchte Zahl heißt </text:p>
          </table:table-cell>
          <table:covered-table-cell table:style-name="ce40" office:value-type="string" calcext:value-type="string">
            <text:p>=</text:p>
          </table:covered-table-cell>
          <table:table-cell table:style-name="ce159"/>
          <table:table-cell table:style-name="ce13"/>
          <table:table-cell table:formula="of:=IF(AND([.A98]&lt;&gt;&quot;&quot;;[.C98]&lt;&gt;&quot;&quot;);IF(AND([.I98]&lt;&gt;&quot;&quot;;[.J98]&lt;&gt;&quot;&quot;;[.I98]&lt;&gt;[.J98]);&quot;Links ungleich Rechts!!!&quot;;IF(AND([.I97]&lt;&gt;&quot;&quot;;[.J98]&lt;&gt;0;[.J98]&lt;&gt;[.K97]);&quot;Äquivalenzumformung korrigieren&quot;;IF(AND([.A98]=&quot;x&quot;;[.J98]&lt;&gt;&quot;&quot;;[.C98]=[.J98]) ;&quot;Gelöst!!!&quot;;IF([.K98]&gt;&quot;Fehler&quot;;[.K98];IF(OR([.A98]=&quot;&quot;;[.A97]=&quot;&quot;;[.I98]=&quot;&quot;;[.J98]=&quot;&quot;);&quot;&quot;;&quot;OK&quot;)))));&quot;&quot;)">
            <text:p/>
          </table:table-cell>
          <table:table-cell/>
          <table:table-cell table:style-name="ce88" table:formula="of:=IF(ISERROR(FIND([.J6]&amp;&quot;.&quot;;SUBSTITUTE([.C98];&quot; &quot;;&quot;&quot;)));&quot;&quot;;&quot;&quot;)" office:value-type="string" office:string-value="" calcext:value-type="string">
            <text:p></text:p>
          </table:table-cell>
          <table:table-cell table:style-name="ce90" office:value-type="string" calcext:value-type="string">
            <text:p>Antwortsatz</text:p>
          </table:table-cell>
          <table:table-cell table:number-columns-repeated="248"/>
        </table:table-row>
        <table:table-row table:style-name="ro6">
          <table:table-cell table:style-name="ce35"/>
          <table:table-cell table:style-name="ce45"/>
          <table:table-cell table:style-name="ce51"/>
          <table:table-cell table:style-name="ce66"/>
          <table:table-cell table:formula="of:=IF(AND([.A99]&lt;&gt;&quot;&quot;;[.C99]&lt;&gt;&quot;&quot;);IF(AND([.I99]&lt;&gt;&quot;&quot;;[.J99]&lt;&gt;&quot;&quot;;[.I99]&lt;&gt;[.J99]);&quot;Links ungleich Rechts!!!&quot;;IF(AND([.I98]&lt;&gt;&quot;&quot;;[.J99]&lt;&gt;0;[.J99]&lt;&gt;[.K98]);&quot;Äquivalenzumformung korrigieren&quot;;IF(AND([.A99]=&quot;x&quot;;[.J99]&lt;&gt;&quot;&quot;;[.C99]=[.J99]) ;&quot;Gelöst!!!&quot;;IF([.K99]&gt;&quot;Fehler&quot;;[.K99];IF(OR([.A99]=&quot;&quot;;[.A98]=&quot;&quot;;[.I99]=&quot;&quot;;[.J99]=&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ND([.A100]&lt;&gt;&quot;&quot;;[.C100]&lt;&gt;&quot;&quot;);IF(AND([.I100]&lt;&gt;&quot;&quot;;[.J100]&lt;&gt;&quot;&quot;;[.I100]&lt;&gt;[.J100]);&quot;Links ungleich Rechts!!!&quot;;IF(AND([.I99]&lt;&gt;&quot;&quot;;[.J100]&lt;&gt;0;[.J100]&lt;&gt;[.K99]);&quot;Äquivalenzumformung korrigieren&quot;;IF(AND([.A100]=&quot;x&quot;;[.J100]&lt;&gt;&quot;&quot;;[.C100]=[.J100]) ;&quot;Gelöst!!!&quot;;IF([.K100]&gt;&quot;Fehler&quot;;[.K100];IF(OR([.A100]=&quot;&quot;;[.A99]=&quot;&quot;;[.I100]=&quot;&quot;;[.J100]=&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01]&lt;&gt;&quot;&quot;;IF(AND([.I101]&lt;&gt;&quot;&quot;;[.J101]&lt;&gt;&quot;&quot;;[.I101]&lt;&gt;[.J101]);&quot;Links ungleich Rechts!!!&quot;;IF(AND([.I100]&lt;&gt;&quot;&quot;;[.J101]&lt;&gt;0;[.J101]&lt;&gt;[.K100]);&quot;Äquivalenzumformung korrigieren&quot;;IF(AND([.A101]=&quot;x&quot;;[.C101]&lt;&gt;&quot;x&quot;;[.I101]&lt;&gt;&quot;&quot;) ;&quot;Gelöst!!!&quot;;IF([.K101]&gt;&quot;Fehler&quot;;[.K101];IF(OR([.A101]=&quot;&quot;;[.A100]=&quot;&quot;;[.I101]=&quot;&quot;;[.J101]=&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02]&lt;&gt;&quot;&quot;;IF(AND([.I102]&lt;&gt;&quot;&quot;;[.J102]&lt;&gt;&quot;&quot;;[.I102]&lt;&gt;[.J102]);&quot;Links ungleich Rechts!!!&quot;;IF(AND([.I101]&lt;&gt;&quot;&quot;;[.J102]&lt;&gt;0;[.J102]&lt;&gt;[.K101]);&quot;Äquivalenzumformung korrigieren&quot;;IF(AND([.A102]=&quot;x&quot;;[.C102]&lt;&gt;&quot;x&quot;;[.I102]&lt;&gt;&quot;&quot;) ;&quot;Gelöst!!!&quot;;IF([.K102]&gt;&quot;Fehler&quot;;[.K102];IF(OR([.A102]=&quot;&quot;;[.A101]=&quot;&quot;;[.I102]=&quot;&quot;;[.J102]=&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03]&lt;&gt;&quot;&quot;;IF(AND([.I103]&lt;&gt;&quot;&quot;;[.J103]&lt;&gt;&quot;&quot;;[.I103]&lt;&gt;[.J103]);&quot;Links ungleich Rechts!!!&quot;;IF(AND([.I102]&lt;&gt;&quot;&quot;;[.J103]&lt;&gt;0;[.J103]&lt;&gt;[.K102]);&quot;Äquivalenzumformung korrigieren&quot;;IF(AND([.A103]=&quot;x&quot;;[.C103]&lt;&gt;&quot;x&quot;;[.I103]&lt;&gt;&quot;&quot;) ;&quot;Gelöst!!!&quot;;IF([.K103]&gt;&quot;Fehler&quot;;[.K103];IF(OR([.A103]=&quot;&quot;;[.A102]=&quot;&quot;;[.I103]=&quot;&quot;;[.J103]=&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04]&lt;&gt;&quot;&quot;;IF(AND([.I104]&lt;&gt;&quot;&quot;;[.J104]&lt;&gt;&quot;&quot;;[.I104]&lt;&gt;[.J104]);&quot;Links ungleich Rechts!!!&quot;;IF(AND([.I103]&lt;&gt;&quot;&quot;;[.J104]&lt;&gt;0;[.J104]&lt;&gt;[.K103]);&quot;Äquivalenzumformung korrigieren&quot;;IF(AND([.A104]=&quot;x&quot;;[.C104]&lt;&gt;&quot;x&quot;;[.I104]&lt;&gt;&quot;&quot;) ;&quot;Gelöst!!!&quot;;IF([.K104]&gt;&quot;Fehler&quot;;[.K104];IF(OR([.A104]=&quot;&quot;;[.A103]=&quot;&quot;;[.I104]=&quot;&quot;;[.J104]=&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05]&lt;&gt;&quot;&quot;;IF(AND([.I105]&lt;&gt;&quot;&quot;;[.J105]&lt;&gt;&quot;&quot;;[.I105]&lt;&gt;[.J105]);&quot;Links ungleich Rechts!!!&quot;;IF(AND([.I104]&lt;&gt;&quot;&quot;;[.J105]&lt;&gt;0;[.J105]&lt;&gt;[.K104]);&quot;Äquivalenzumformung korrigieren&quot;;IF(AND([.A105]=&quot;x&quot;;[.C105]&lt;&gt;&quot;x&quot;;[.I105]&lt;&gt;&quot;&quot;) ;&quot;Gelöst!!!&quot;;IF([.K105]&gt;&quot;Fehler&quot;;[.K105];IF(OR([.A105]=&quot;&quot;;[.A104]=&quot;&quot;;[.I105]=&quot;&quot;;[.J105]=&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06]&lt;&gt;&quot;&quot;;IF(AND([.I106]&lt;&gt;&quot;&quot;;[.J106]&lt;&gt;&quot;&quot;;[.I106]&lt;&gt;[.J106]);&quot;Links ungleich Rechts!!!&quot;;IF(AND([.I105]&lt;&gt;&quot;&quot;;[.J106]&lt;&gt;0;[.J106]&lt;&gt;[.K105]);&quot;Äquivalenzumformung korrigieren&quot;;IF(AND([.A106]=&quot;x&quot;;[.C106]&lt;&gt;&quot;x&quot;;[.I106]&lt;&gt;&quot;&quot;) ;&quot;Gelöst!!!&quot;;IF([.K106]&gt;&quot;Fehler&quot;;[.K106];IF(OR([.A106]=&quot;&quot;;[.A105]=&quot;&quot;;[.I106]=&quot;&quot;;[.J106]=&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07]&lt;&gt;&quot;&quot;;IF(AND([.I107]&lt;&gt;&quot;&quot;;[.J107]&lt;&gt;&quot;&quot;;[.I107]&lt;&gt;[.J107]);&quot;Links ungleich Rechts!!!&quot;;IF(AND([.I106]&lt;&gt;&quot;&quot;;[.J107]&lt;&gt;0;[.J107]&lt;&gt;[.K106]);&quot;Äquivalenzumformung korrigieren&quot;;IF(AND([.A107]=&quot;x&quot;;[.C107]&lt;&gt;&quot;x&quot;;[.I107]&lt;&gt;&quot;&quot;) ;&quot;Gelöst!!!&quot;;IF([.K107]&gt;&quot;Fehler&quot;;[.K107];IF(OR([.A107]=&quot;&quot;;[.A106]=&quot;&quot;;[.I107]=&quot;&quot;;[.J107]=&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08]&lt;&gt;&quot;&quot;;IF(AND([.I108]&lt;&gt;&quot;&quot;;[.J108]&lt;&gt;&quot;&quot;;[.I108]&lt;&gt;[.J108]);&quot;Links ungleich Rechts!!!&quot;;IF(AND([.I107]&lt;&gt;&quot;&quot;;[.J108]&lt;&gt;0;[.J108]&lt;&gt;[.K107]);&quot;Äquivalenzumformung korrigieren&quot;;IF(AND([.A108]=&quot;x&quot;;[.C108]&lt;&gt;&quot;x&quot;;[.I108]&lt;&gt;&quot;&quot;) ;&quot;Gelöst!!!&quot;;IF([.K108]&gt;&quot;Fehler&quot;;[.K108];IF(OR([.A108]=&quot;&quot;;[.A107]=&quot;&quot;;[.I108]=&quot;&quot;;[.J108]=&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09]&lt;&gt;&quot;&quot;;IF(AND([.I109]&lt;&gt;&quot;&quot;;[.J109]&lt;&gt;&quot;&quot;;[.I109]&lt;&gt;[.J109]);&quot;Links ungleich Rechts!!!&quot;;IF(AND([.I108]&lt;&gt;&quot;&quot;;[.J109]&lt;&gt;0;[.J109]&lt;&gt;[.K108]);&quot;Äquivalenzumformung korrigieren&quot;;IF(AND([.A109]=&quot;x&quot;;[.C109]&lt;&gt;&quot;x&quot;;[.I109]&lt;&gt;&quot;&quot;) ;&quot;Gelöst!!!&quot;;IF([.K109]&gt;&quot;Fehler&quot;;[.K109];IF(OR([.A109]=&quot;&quot;;[.A108]=&quot;&quot;;[.I109]=&quot;&quot;;[.J109]=&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10]&lt;&gt;&quot;&quot;;IF(AND([.I110]&lt;&gt;&quot;&quot;;[.J110]&lt;&gt;&quot;&quot;;[.I110]&lt;&gt;[.J110]);&quot;Links ungleich Rechts!!!&quot;;IF(AND([.I109]&lt;&gt;&quot;&quot;;[.J110]&lt;&gt;0;[.J110]&lt;&gt;[.K109]);&quot;Äquivalenzumformung korrigieren&quot;;IF(AND([.A110]=&quot;x&quot;;[.C110]&lt;&gt;&quot;x&quot;;[.I110]&lt;&gt;&quot;&quot;) ;&quot;Gelöst!!!&quot;;IF([.K110]&gt;&quot;Fehler&quot;;[.K110];IF(OR([.A110]=&quot;&quot;;[.A109]=&quot;&quot;;[.I110]=&quot;&quot;;[.J110]=&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11]&lt;&gt;&quot;&quot;;IF(AND([.I111]&lt;&gt;&quot;&quot;;[.J111]&lt;&gt;&quot;&quot;;[.I111]&lt;&gt;[.J111]);&quot;Links ungleich Rechts!!!&quot;;IF(AND([.I110]&lt;&gt;&quot;&quot;;[.J111]&lt;&gt;0;[.J111]&lt;&gt;[.K110]);&quot;Äquivalenzumformung korrigieren&quot;;IF(AND([.A111]=&quot;x&quot;;[.C111]&lt;&gt;&quot;x&quot;;[.I111]&lt;&gt;&quot;&quot;) ;&quot;Gelöst!!!&quot;;IF([.K111]&gt;&quot;Fehler&quot;;[.K111];IF(OR([.A111]=&quot;&quot;;[.A110]=&quot;&quot;;[.I111]=&quot;&quot;;[.J111]=&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12]&lt;&gt;&quot;&quot;;IF(AND([.I112]&lt;&gt;&quot;&quot;;[.J112]&lt;&gt;&quot;&quot;;[.I112]&lt;&gt;[.J112]);&quot;Links ungleich Rechts!!!&quot;;IF(AND([.I111]&lt;&gt;&quot;&quot;;[.J112]&lt;&gt;0;[.J112]&lt;&gt;[.K111]);&quot;Äquivalenzumformung korrigieren&quot;;IF(AND([.A112]=&quot;x&quot;;[.C112]&lt;&gt;&quot;x&quot;;[.I112]&lt;&gt;&quot;&quot;) ;&quot;Gelöst!!!&quot;;IF([.K112]&gt;&quot;Fehler&quot;;[.K112];IF(OR([.A112]=&quot;&quot;;[.A111]=&quot;&quot;;[.I112]=&quot;&quot;;[.J112]=&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13]&lt;&gt;&quot;&quot;;IF(AND([.I113]&lt;&gt;&quot;&quot;;[.J113]&lt;&gt;&quot;&quot;;[.I113]&lt;&gt;[.J113]);&quot;Links ungleich Rechts!!!&quot;;IF(AND([.I112]&lt;&gt;&quot;&quot;;[.J113]&lt;&gt;0;[.J113]&lt;&gt;[.K112]);&quot;Äquivalenzumformung korrigieren&quot;;IF(AND([.A113]=&quot;x&quot;;[.C113]&lt;&gt;&quot;x&quot;;[.I113]&lt;&gt;&quot;&quot;) ;&quot;Gelöst!!!&quot;;IF([.K113]&gt;&quot;Fehler&quot;;[.K113];IF(OR([.A113]=&quot;&quot;;[.A112]=&quot;&quot;;[.I113]=&quot;&quot;;[.J113]=&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14]&lt;&gt;&quot;&quot;;IF(AND([.I114]&lt;&gt;&quot;&quot;;[.J114]&lt;&gt;&quot;&quot;;[.I114]&lt;&gt;[.J114]);&quot;Links ungleich Rechts!!!&quot;;IF(AND([.I113]&lt;&gt;&quot;&quot;;[.J114]&lt;&gt;0;[.J114]&lt;&gt;[.K113]);&quot;Äquivalenzumformung korrigieren&quot;;IF(AND([.A114]=&quot;x&quot;;[.C114]&lt;&gt;&quot;x&quot;;[.I114]&lt;&gt;&quot;&quot;) ;&quot;Gelöst!!!&quot;;IF([.K114]&gt;&quot;Fehler&quot;;[.K114];IF(OR([.A114]=&quot;&quot;;[.A113]=&quot;&quot;;[.I114]=&quot;&quot;;[.J114]=&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15]&lt;&gt;&quot;&quot;;IF(AND([.I115]&lt;&gt;&quot;&quot;;[.J115]&lt;&gt;&quot;&quot;;[.I115]&lt;&gt;[.J115]);&quot;Links ungleich Rechts!!!&quot;;IF(AND([.I114]&lt;&gt;&quot;&quot;;[.J115]&lt;&gt;0;[.J115]&lt;&gt;[.K114]);&quot;Äquivalenzumformung korrigieren&quot;;IF(AND([.A115]=&quot;x&quot;;[.C115]&lt;&gt;&quot;x&quot;;[.I115]&lt;&gt;&quot;&quot;) ;&quot;Gelöst!!!&quot;;IF([.K115]&gt;&quot;Fehler&quot;;[.K115];IF(OR([.A115]=&quot;&quot;;[.A114]=&quot;&quot;;[.I115]=&quot;&quot;;[.J115]=&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16]&lt;&gt;&quot;&quot;;IF(AND([.I116]&lt;&gt;&quot;&quot;;[.J116]&lt;&gt;&quot;&quot;;[.I116]&lt;&gt;[.J116]);&quot;Links ungleich Rechts!!!&quot;;IF(AND([.I115]&lt;&gt;&quot;&quot;;[.J116]&lt;&gt;0;[.J116]&lt;&gt;[.K115]);&quot;Äquivalenzumformung korrigieren&quot;;IF(AND([.A116]=&quot;x&quot;;[.C116]&lt;&gt;&quot;x&quot;;[.I116]&lt;&gt;&quot;&quot;) ;&quot;Gelöst!!!&quot;;IF([.K116]&gt;&quot;Fehler&quot;;[.K116];IF(OR([.A116]=&quot;&quot;;[.A115]=&quot;&quot;;[.I116]=&quot;&quot;;[.J116]=&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17]&lt;&gt;&quot;&quot;;IF(AND([.I117]&lt;&gt;&quot;&quot;;[.J117]&lt;&gt;&quot;&quot;;[.I117]&lt;&gt;[.J117]);&quot;Links ungleich Rechts!!!&quot;;IF(AND([.I116]&lt;&gt;&quot;&quot;;[.J117]&lt;&gt;0;[.J117]&lt;&gt;[.K116]);&quot;Äquivalenzumformung korrigieren&quot;;IF(AND([.A117]=&quot;x&quot;;[.C117]&lt;&gt;&quot;x&quot;;[.I117]&lt;&gt;&quot;&quot;) ;&quot;Gelöst!!!&quot;;IF([.K117]&gt;&quot;Fehler&quot;;[.K117];IF(OR([.A117]=&quot;&quot;;[.A116]=&quot;&quot;;[.I117]=&quot;&quot;;[.J117]=&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18]&lt;&gt;&quot;&quot;;IF(AND([.I118]&lt;&gt;&quot;&quot;;[.J118]&lt;&gt;&quot;&quot;;[.I118]&lt;&gt;[.J118]);&quot;Links ungleich Rechts!!!&quot;;IF(AND([.I117]&lt;&gt;&quot;&quot;;[.J118]&lt;&gt;0;[.J118]&lt;&gt;[.K117]);&quot;Äquivalenzumformung korrigieren&quot;;IF(AND([.A118]=&quot;x&quot;;[.C118]&lt;&gt;&quot;x&quot;;[.I118]&lt;&gt;&quot;&quot;) ;&quot;Gelöst!!!&quot;;IF([.K118]&gt;&quot;Fehler&quot;;[.K118];IF(OR([.A118]=&quot;&quot;;[.A117]=&quot;&quot;;[.I118]=&quot;&quot;;[.J118]=&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19]&lt;&gt;&quot;&quot;;IF(AND([.I119]&lt;&gt;&quot;&quot;;[.J119]&lt;&gt;&quot;&quot;;[.I119]&lt;&gt;[.J119]);&quot;Links ungleich Rechts!!!&quot;;IF(AND([.I118]&lt;&gt;&quot;&quot;;[.J119]&lt;&gt;0;[.J119]&lt;&gt;[.K118]);&quot;Äquivalenzumformung korrigieren&quot;;IF(AND([.A119]=&quot;x&quot;;[.C119]&lt;&gt;&quot;x&quot;;[.I119]&lt;&gt;&quot;&quot;) ;&quot;Gelöst!!!&quot;;IF([.K119]&gt;&quot;Fehler&quot;;[.K119];IF(OR([.A119]=&quot;&quot;;[.A118]=&quot;&quot;;[.I119]=&quot;&quot;;[.J119]=&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20]&lt;&gt;&quot;&quot;;IF(AND([.I120]&lt;&gt;&quot;&quot;;[.J120]&lt;&gt;&quot;&quot;;[.I120]&lt;&gt;[.J120]);&quot;Links ungleich Rechts!!!&quot;;IF(AND([.I119]&lt;&gt;&quot;&quot;;[.J120]&lt;&gt;0;[.J120]&lt;&gt;[.K119]);&quot;Äquivalenzumformung korrigieren&quot;;IF(AND([.A120]=&quot;x&quot;;[.C120]&lt;&gt;&quot;x&quot;;[.I120]&lt;&gt;&quot;&quot;) ;&quot;Gelöst!!!&quot;;IF([.K120]&gt;&quot;Fehler&quot;;[.K120];IF(OR([.A120]=&quot;&quot;;[.A119]=&quot;&quot;;[.I120]=&quot;&quot;;[.J120]=&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21]&lt;&gt;&quot;&quot;;IF(AND([.I121]&lt;&gt;&quot;&quot;;[.J121]&lt;&gt;&quot;&quot;;[.I121]&lt;&gt;[.J121]);&quot;Links ungleich Rechts!!!&quot;;IF(AND([.I120]&lt;&gt;&quot;&quot;;[.J121]&lt;&gt;0;[.J121]&lt;&gt;[.K120]);&quot;Äquivalenzumformung korrigieren&quot;;IF(AND([.A121]=&quot;x&quot;;[.C121]&lt;&gt;&quot;x&quot;;[.I121]&lt;&gt;&quot;&quot;) ;&quot;Gelöst!!!&quot;;IF([.K121]&gt;&quot;Fehler&quot;;[.K121];IF(OR([.A121]=&quot;&quot;;[.A120]=&quot;&quot;;[.I121]=&quot;&quot;;[.J121]=&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22]&lt;&gt;&quot;&quot;;IF(AND([.I122]&lt;&gt;&quot;&quot;;[.J122]&lt;&gt;&quot;&quot;;[.I122]&lt;&gt;[.J122]);&quot;Links ungleich Rechts!!!&quot;;IF(AND([.I121]&lt;&gt;&quot;&quot;;[.J122]&lt;&gt;0;[.J122]&lt;&gt;[.K121]);&quot;Äquivalenzumformung korrigieren&quot;;IF(AND([.A122]=&quot;x&quot;;[.C122]&lt;&gt;&quot;x&quot;;[.I122]&lt;&gt;&quot;&quot;) ;&quot;Gelöst!!!&quot;;IF([.K122]&gt;&quot;Fehler&quot;;[.K122];IF(OR([.A122]=&quot;&quot;;[.A121]=&quot;&quot;;[.I122]=&quot;&quot;;[.J122]=&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23]&lt;&gt;&quot;&quot;;IF(AND([.I123]&lt;&gt;&quot;&quot;;[.J123]&lt;&gt;&quot;&quot;;[.I123]&lt;&gt;[.J123]);&quot;Links ungleich Rechts!!!&quot;;IF(AND([.I122]&lt;&gt;&quot;&quot;;[.J123]&lt;&gt;0;[.J123]&lt;&gt;[.K122]);&quot;Äquivalenzumformung korrigieren&quot;;IF(AND([.A123]=&quot;x&quot;;[.C123]&lt;&gt;&quot;x&quot;;[.I123]&lt;&gt;&quot;&quot;) ;&quot;Gelöst!!!&quot;;IF([.K123]&gt;&quot;Fehler&quot;;[.K123];IF(OR([.A123]=&quot;&quot;;[.A122]=&quot;&quot;;[.I123]=&quot;&quot;;[.J123]=&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24]&lt;&gt;&quot;&quot;;IF(AND([.I124]&lt;&gt;&quot;&quot;;[.J124]&lt;&gt;&quot;&quot;;[.I124]&lt;&gt;[.J124]);&quot;Links ungleich Rechts!!!&quot;;IF(AND([.I123]&lt;&gt;&quot;&quot;;[.J124]&lt;&gt;0;[.J124]&lt;&gt;[.K123]);&quot;Äquivalenzumformung korrigieren&quot;;IF(AND([.A124]=&quot;x&quot;;[.C124]&lt;&gt;&quot;x&quot;;[.I124]&lt;&gt;&quot;&quot;) ;&quot;Gelöst!!!&quot;;IF([.K124]&gt;&quot;Fehler&quot;;[.K124];IF(OR([.A124]=&quot;&quot;;[.A123]=&quot;&quot;;[.I124]=&quot;&quot;;[.J124]=&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25]&lt;&gt;&quot;&quot;;IF(AND([.I125]&lt;&gt;&quot;&quot;;[.J125]&lt;&gt;&quot;&quot;;[.I125]&lt;&gt;[.J125]);&quot;Links ungleich Rechts!!!&quot;;IF(AND([.I124]&lt;&gt;&quot;&quot;;[.J125]&lt;&gt;0;[.J125]&lt;&gt;[.J124]+[.K124]);&quot;Äquivalenzumformung korrigieren&quot;;IF(AND([.A125]=&quot;x&quot;;[.C125]&lt;&gt;&quot;x&quot;;[.I125]&lt;&gt;&quot;&quot;) ;&quot;Gelöst!!!&quot;;IF([.K125]&gt;&quot;Fehler&quot;;[.K125];IF(OR([.A125]=&quot;&quot;;[.A124]=&quot;&quot;;[.I125]=&quot;&quot;;[.J125]=&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26]&lt;&gt;&quot;&quot;;IF(AND([.I126]&lt;&gt;&quot;&quot;;[.J126]&lt;&gt;&quot;&quot;;[.I126]&lt;&gt;[.J126]);&quot;Links ungleich Rechts!!!&quot;;IF(AND([.I125]&lt;&gt;&quot;&quot;;[.J126]&lt;&gt;0;[.J126]&lt;&gt;[.J125]+[.K125]);&quot;Äquivalenzumformung korrigieren&quot;;IF(AND([.A126]=&quot;x&quot;;[.C126]&lt;&gt;&quot;x&quot;;[.I126]&lt;&gt;&quot;&quot;) ;&quot;Gelöst!!!&quot;;IF([.K126]&gt;&quot;Fehler&quot;;[.K126];IF(OR([.A126]=&quot;&quot;;[.A125]=&quot;&quot;;[.I126]=&quot;&quot;;[.J126]=&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27]&lt;&gt;&quot;&quot;;IF(AND([.I127]&lt;&gt;&quot;&quot;;[.J127]&lt;&gt;&quot;&quot;;[.I127]&lt;&gt;[.J127]);&quot;Links ungleich Rechts!!!&quot;;IF(AND([.I126]&lt;&gt;&quot;&quot;;[.J127]&lt;&gt;0;[.J127]&lt;&gt;[.J126]+[.K126]);&quot;Äquivalenzumformung korrigieren&quot;;IF(AND([.A127]=&quot;x&quot;;[.C127]&lt;&gt;&quot;x&quot;;[.I127]&lt;&gt;&quot;&quot;) ;&quot;Gelöst!!!&quot;;IF([.K127]&gt;&quot;Fehler&quot;;[.K127];IF(OR([.A127]=&quot;&quot;;[.A126]=&quot;&quot;;[.I127]=&quot;&quot;;[.J127]=&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28]&lt;&gt;&quot;&quot;;IF(AND([.I128]&lt;&gt;&quot;&quot;;[.J128]&lt;&gt;&quot;&quot;;[.I128]&lt;&gt;[.J128]);&quot;Links ungleich Rechts!!!&quot;;IF(AND([.I127]&lt;&gt;&quot;&quot;;[.J128]&lt;&gt;0;[.J128]&lt;&gt;[.J127]+[.K127]);&quot;Äquivalenzumformung korrigieren&quot;;IF(AND([.A128]=&quot;x&quot;;[.C128]&lt;&gt;&quot;x&quot;;[.I128]&lt;&gt;&quot;&quot;) ;&quot;Gelöst!!!&quot;;IF([.K128]&gt;&quot;Fehler&quot;;[.K128];IF(OR([.A128]=&quot;&quot;;[.A127]=&quot;&quot;;[.I128]=&quot;&quot;;[.J128]=&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29]&lt;&gt;&quot;&quot;;IF(AND([.I129]&lt;&gt;&quot;&quot;;[.J129]&lt;&gt;&quot;&quot;;[.I129]&lt;&gt;[.J129]);&quot;Links ungleich Rechts!!!&quot;;IF(AND([.I128]&lt;&gt;&quot;&quot;;[.J129]&lt;&gt;0;[.J129]&lt;&gt;[.J128]+[.K128]);&quot;Äquivalenzumformung korrigieren&quot;;IF(AND([.A129]=&quot;x&quot;;[.C129]&lt;&gt;&quot;x&quot;;[.I129]&lt;&gt;&quot;&quot;) ;&quot;Gelöst!!!&quot;;IF([.K129]&gt;&quot;Fehler&quot;;[.K129];IF(OR([.A129]=&quot;&quot;;[.A128]=&quot;&quot;;[.I129]=&quot;&quot;;[.J129]=&quot;&quot;);&quot;&quot;;&quot;OK&quot;)))));&quot;&quot;)">
            <text:p/>
          </table:table-cell>
          <table:table-cell table:style-name="ce77"/>
          <table:table-cell table:style-name="ce84"/>
          <table:table-cell table:number-columns-repeated="249"/>
        </table:table-row>
        <table:table-row table:style-name="ro6">
          <table:table-cell/>
          <table:table-cell table:style-name="ce40"/>
          <table:table-cell table:number-columns-repeated="2"/>
          <table:table-cell table:formula="of:=IF([.A130]&lt;&gt;&quot;&quot;;IF(AND([.I130]&lt;&gt;&quot;&quot;;[.J130]&lt;&gt;&quot;&quot;;[.I130]&lt;&gt;[.J130]);&quot;Links ungleich Rechts!!!&quot;;IF(AND([.I129]&lt;&gt;&quot;&quot;;[.J130]&lt;&gt;0;[.J130]&lt;&gt;[.J129]+[.K129]);&quot;Äquivalenzumformung korrigieren&quot;;IF(AND([.A130]=&quot;x&quot;;[.C130]&lt;&gt;&quot;x&quot;;[.I130]&lt;&gt;&quot;&quot;) ;&quot;Gelöst!!!&quot;;IF([.K130]&gt;&quot;Fehler&quot;;[.K130];IF(OR([.A130]=&quot;&quot;;[.A129]=&quot;&quot;;[.I130]=&quot;&quot;;[.J130]=&quot;&quot;);&quot;&quot;;&quot;OK&quot;)))));&quot;&quot;)">
            <text:p/>
          </table:table-cell>
          <table:table-cell table:style-name="ce77"/>
          <table:table-cell table:style-name="ce84"/>
          <table:table-cell table:number-columns-repeated="249"/>
        </table:table-row>
        <table:table-row table:style-name="ro2" table:number-rows-repeated="65406">
          <table:table-cell/>
          <table:table-cell table:style-name="ce40"/>
          <table:table-cell table:number-columns-repeated="3"/>
          <table:table-cell table:style-name="ce77"/>
          <table:table-cell table:style-name="ce84"/>
          <table:table-cell table:number-columns-repeated="249"/>
        </table:table-row>
        <table:table-row table:style-name="ro2" table:number-rows-repeated="983039">
          <table:table-cell table:number-columns-repeated="256"/>
        </table:table-row>
        <table:table-row table:style-name="ro2">
          <table:table-cell table:number-columns-repeated="256"/>
        </table:table-row>
        <calcext:conditional-formats>
          <calcext:conditional-format calcext:target-range-address="Tabelle1.A12:Tabelle1.A14 Tabelle1.C12:Tabelle1.C16 Tabelle1.D12:Tabelle1.D13">
            <calcext:condition calcext:apply-style-name="Result" calcext:value="formula-is([.$G$16]=&quot;&quot;)" calcext:base-cell-address="Tabelle1.A12"/>
          </calcext:conditional-format>
          <calcext:conditional-format calcext:target-range-address="Tabelle1.A27:Tabelle1.A29 Tabelle1.C27:Tabelle1.C29 Tabelle1.C31:Tabelle1.C31 Tabelle1.D27:Tabelle1.D28">
            <calcext:condition calcext:apply-style-name="Result" calcext:value="formula-is([.$G$31]=&quot;&quot;)" calcext:base-cell-address="Tabelle1.A27"/>
          </calcext:conditional-format>
          <calcext:conditional-format calcext:target-range-address="Tabelle1.A42:Tabelle1.A45 Tabelle1.C42:Tabelle1.C45 Tabelle1.C47:Tabelle1.C47 Tabelle1.D42:Tabelle1.D44">
            <calcext:condition calcext:apply-style-name="Result" calcext:value="formula-is([.$G$47]=&quot;&quot;)" calcext:base-cell-address="Tabelle1.A42"/>
          </calcext:conditional-format>
          <calcext:conditional-format calcext:target-range-address="Tabelle1.A58:Tabelle1.A62 Tabelle1.C58:Tabelle1.C62 Tabelle1.C64:Tabelle1.C64 Tabelle1.D58:Tabelle1.D61">
            <calcext:condition calcext:apply-style-name="Default (user)" calcext:value="formula-is([.$G$64]=&quot;&quot;)" calcext:base-cell-address="Tabelle1.A58"/>
          </calcext:conditional-format>
          <calcext:conditional-format calcext:target-range-address="Tabelle1.A75:Tabelle1.A79 Tabelle1.C75:Tabelle1.C79 Tabelle1.C81:Tabelle1.C81 Tabelle1.D75:Tabelle1.D78">
            <calcext:condition calcext:apply-style-name="Result" calcext:value="formula-is([.$G$81]=&quot;&quot;)" calcext:base-cell-address="Tabelle1.A75"/>
          </calcext:conditional-format>
          <calcext:conditional-format calcext:target-range-address="Tabelle1.A91:Tabelle1.A96 Tabelle1.C91:Tabelle1.C96 Tabelle1.C98:Tabelle1.C98 Tabelle1.D91:Tabelle1.D95">
            <calcext:condition calcext:apply-style-name="Result" calcext:value="formula-is([.$G$98]=&quot;&quot;)" calcext:base-cell-address="Tabelle1.A91"/>
          </calcext:conditional-format>
        </calcext:conditional-formats>
      </table:table>
      <table:table table:name="Tabelle2" table:style-name="ta1" table:protected="true" table:protection-key="RISAaYM55EB4f9JUsQKkFIYvY3U="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button form:name="Stim" form:control-implementation="ooo:com.sun.star.form.component.CommandButton" xml:id="control7" form:id="control7"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2?language=Basic&amp;location=document" xlink:type="simple"/>
              </office:event-listeners>
            </form:button>
            <form:button form:name="PushButton" form:control-implementation="ooo:com.sun.star.form.component.CommandButton" xml:id="control8" form:id="control8"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3?language=Basic&amp;location=document" xlink:type="simple"/>
              </office:event-listeners>
            </form:button>
            <form:button form:name="PushButton" form:control-implementation="ooo:com.sun.star.form.component.CommandButton" xml:id="control9" form:id="control9"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4?language=Basic&amp;location=document" xlink:type="simple"/>
              </office:event-listeners>
            </form:button>
            <form:button form:name="PushButton" form:control-implementation="ooo:com.sun.star.form.component.CommandButton" xml:id="control10" form:id="control10"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5?language=Basic&amp;location=document" xlink:type="simple"/>
              </office:event-listeners>
            </form:button>
            <form:button form:name="PushButton" form:control-implementation="ooo:com.sun.star.form.component.CommandButton" xml:id="control11" form:id="control11"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6?language=Basic&amp;location=document" xlink:type="simple"/>
              </office:event-listeners>
            </form:button>
            <form:button form:name="PushButton" form:control-implementation="ooo:com.sun.star.form.component.CommandButton" xml:id="control12" form:id="control12"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1?language=Basic&amp;location=document" xlink:type="simple"/>
              </office:event-listeners>
            </form:button>
          </form:form>
        </office:forms>
        <table:table-column table:style-name="co8" table:default-cell-style-name="Default"/>
        <table:table-column table:style-name="co9" table:default-cell-style-name="Default"/>
        <table:table-column table:style-name="co10" table:default-cell-style-name="Default"/>
        <table:table-column table:style-name="co20" table:default-cell-style-name="Default"/>
        <table:table-column table:style-name="co21" table:default-cell-style-name="Default"/>
        <table:table-column table:style-name="co22" table:default-cell-style-name="Default"/>
        <table:table-column table:style-name="co23" table:default-cell-style-name="Default"/>
        <table:table-column table:style-name="co15" table:default-cell-style-name="Default"/>
        <table:table-column table:style-name="co16" table:visibility="collapse" table:default-cell-style-name="unsichtbar"/>
        <table:table-column table:style-name="co17" table:visibility="collapse" table:default-cell-style-name="unsichtbar"/>
        <table:table-column table:style-name="co18" table:visibility="collapse" table:default-cell-style-name="unsichtbar"/>
        <table:table-column table:style-name="co19" table:visibility="collapse" table:default-cell-style-name="unsichtbar"/>
        <table:table-column table:style-name="co1" table:visibility="collapse" table:default-cell-style-name="unsichtbar"/>
        <table:table-column table:style-name="co1" table:number-columns-repeated="243" table:default-cell-style-name="Default"/>
        <table:table-row table:style-name="ro2">
          <table:table-cell table:style-name="ce24" office:value-type="string" calcext:value-type="string">
            <text:p>Textaufgaben: Welche Zahl ist gesucht?</text:p>
          </table:table-cell>
          <table:table-cell table:style-name="ce40"/>
          <table:table-cell table:number-columns-repeated="2"/>
          <table:table-cell table:style-name="ce89"/>
          <table:table-cell table:style-name="ce73" office:value-type="string" calcext:value-type="string">
            <text:p>Zahlenrätsel **</text:p>
          </table:table-cell>
          <table:table-cell table:style-name="ce125"/>
          <table:table-cell/>
          <table:table-cell table:style-name="ce92" office:value-type="float" office:value="1" calcext:value-type="float">
            <text:p>1</text:p>
          </table:table-cell>
          <table:table-cell table:style-name="ce92" office:value-type="float" office:value="7" calcext:value-type="float">
            <text:p>7</text:p>
          </table:table-cell>
          <table:table-cell table:style-name="ce92" office:value-type="float" office:value="12" calcext:value-type="float">
            <text:p>12</text:p>
          </table:table-cell>
          <table:table-cell table:style-name="ce92" office:value-type="float" office:value="16" calcext:value-type="float">
            <text:p>16</text:p>
          </table:table-cell>
          <table:table-cell table:number-columns-repeated="244"/>
        </table:table-row>
        <table:table-row table:style-name="ro4">
          <table:table-cell table:number-columns-repeated="4"/>
          <table:table-cell table:style-name="ce89"/>
          <table:table-cell table:style-name="ce74"/>
          <table:table-cell table:style-name="ce126"/>
          <table:table-cell/>
          <table:table-cell table:style-name="ce92" office:value-type="float" office:value="2" calcext:value-type="float">
            <text:p>2</text:p>
          </table:table-cell>
          <table:table-cell office:value-type="float" office:value="0.15" calcext:value-type="float">
            <text:p>0,15</text:p>
          </table:table-cell>
          <table:table-cell office:value-type="float" office:value="31" calcext:value-type="float">
            <text:p>31</text:p>
          </table:table-cell>
          <table:table-cell table:style-name="ce92" office:value-type="float" office:value="34" calcext:value-type="float">
            <text:p>34</text:p>
          </table:table-cell>
          <table:table-cell office:value-type="float" office:value="2.15" calcext:value-type="float">
            <text:p>2,15</text:p>
          </table:table-cell>
          <table:table-cell table:number-columns-repeated="243"/>
        </table:table-row>
        <table:table-row table:style-name="ro4">
          <table:table-cell table:number-columns-repeated="4"/>
          <table:table-cell table:style-name="ce89"/>
          <table:table-cell table:style-name="ce221" office:value-type="string" calcext:value-type="string">
            <text:p></text:p>
          </table:table-cell>
          <table:table-cell table:style-name="ce127" office:value-type="string" calcext:value-type="string">
            <text:p></text:p>
          </table:table-cell>
          <table:table-cell/>
          <table:table-cell table:style-name="ce92" office:value-type="float" office:value="3" calcext:value-type="float">
            <text:p>3</text:p>
          </table:table-cell>
          <table:table-cell office:value-type="float" office:value="7" calcext:value-type="float">
            <text:p>7</text:p>
          </table:table-cell>
          <table:table-cell office:value-type="float" office:value="47" calcext:value-type="float">
            <text:p>47</text:p>
          </table:table-cell>
          <table:table-cell table:style-name="ce92" office:value-type="float" office:value="53" calcext:value-type="float">
            <text:p>53</text:p>
          </table:table-cell>
          <table:table-cell table:number-columns-repeated="244"/>
        </table:table-row>
        <table:table-row table:style-name="ro4">
          <table:table-cell table:number-columns-repeated="4"/>
          <table:table-cell table:style-name="ce89"/>
          <table:table-cell table:style-name="ce222" table:formula="of:=DCOUNT([.$G1:.$G138];[.$G1:.$G138];[.$F2:.$F3])" office:value-type="float" office:value="0" calcext:value-type="float">
            <text:p>0</text:p>
          </table:table-cell>
          <table:table-cell table:style-name="ce226" table:formula="of:=DCOUNT([.$G6:.$G138];[.$G6:.$G138];[.$G2:.$G3])" office:value-type="float" office:value="19" calcext:value-type="float">
            <text:p>19</text:p>
          </table:table-cell>
          <table:table-cell/>
          <table:table-cell table:style-name="ce92" office:value-type="float" office:value="4" calcext:value-type="float">
            <text:p>4</text:p>
          </table:table-cell>
          <table:table-cell office:value-type="float" office:value="1.5" calcext:value-type="float">
            <text:p>1,5</text:p>
          </table:table-cell>
          <table:table-cell office:value-type="float" office:value="66" calcext:value-type="float">
            <text:p>66</text:p>
          </table:table-cell>
          <table:table-cell table:style-name="ce92" office:value-type="float" office:value="72" calcext:value-type="float">
            <text:p>72</text:p>
          </table:table-cell>
          <table:table-cell table:number-columns-repeated="244"/>
        </table:table-row>
        <table:table-row table:style-name="ro4">
          <table:table-cell table:number-columns-repeated="4"/>
          <table:table-cell table:style-name="ce89"/>
          <table:table-cell table:style-name="ce77" table:number-columns-repeated="2"/>
          <table:table-cell/>
          <table:table-cell table:style-name="ce92" office:value-type="float" office:value="5" calcext:value-type="float">
            <text:p>5</text:p>
          </table:table-cell>
          <table:table-cell office:value-type="float" office:value="9" calcext:value-type="float">
            <text:p>9</text:p>
          </table:table-cell>
          <table:table-cell office:value-type="float" office:value="85" calcext:value-type="float">
            <text:p>85</text:p>
          </table:table-cell>
          <table:table-cell table:style-name="ce92" office:value-type="float" office:value="91" calcext:value-type="float">
            <text:p>91</text:p>
          </table:table-cell>
          <table:table-cell table:number-columns-repeated="244"/>
        </table:table-row>
        <table:table-row table:style-name="ro4">
          <table:table-cell table:style-name="ce25"/>
          <table:table-cell table:style-name="ce41" table:number-columns-repeated="2"/>
          <table:table-cell table:style-name="ce62"/>
          <table:table-cell table:style-name="ce72" table:formula="of:=IF(AND([.A6]&lt;&gt;&quot;&quot;;[.C6]&lt;&gt;&quot;&quot;);IF(AND([.I6]&lt;&gt;&quot;&quot;;[.J6]&lt;&gt;&quot;&quot;;[.I6]&lt;&gt;[.J6]);&quot;Links ungleich Rechts!!!&quot;;IF(AND([.I5]&lt;&gt;&quot;&quot;;[.J6]&lt;&gt;0;[.J6]&lt;&gt;[.K5]);&quot;Äquivalenzumformung korrigieren&quot;;IF(AND([.A6]=&quot;x&quot;;[.J6]&lt;&gt;&quot;&quot;;[.C6]=[.J6]) ;&quot;Gelöst!!!&quot;;IF([.K6]&gt;&quot;Fehler&quot;;[.K6];IF(OR([.A6]=&quot;&quot;;[.A5]=&quot;&quot;;[.I6]=&quot;&quot;;[.J6]=&quot;&quot;);&quot;&quot;;&quot;OK&quot;)))));&quot;&quot;)">
            <text:p/>
          </table:table-cell>
          <table:table-cell table:style-name="ce77" table:number-columns-repeated="2"/>
          <table:table-cell/>
          <table:table-cell table:style-name="ce92" office:value-type="float" office:value="6" calcext:value-type="float">
            <text:p>6</text:p>
          </table:table-cell>
          <table:table-cell table:style-name="ce92" office:value-type="float" office:value="-0.5" calcext:value-type="float">
            <text:p>-0,5</text:p>
          </table:table-cell>
          <table:table-cell table:style-name="ce92" office:value-type="float" office:value="103" calcext:value-type="float">
            <text:p>103</text:p>
          </table:table-cell>
          <table:table-cell table:style-name="ce92" office:value-type="float" office:value="110" calcext:value-type="float">
            <text:p>110</text:p>
          </table:table-cell>
          <table:table-cell table:number-columns-repeated="244"/>
        </table:table-row>
        <table:table-row table:style-name="ro5">
          <table:table-cell table:style-name="ce26" office:value-type="string" calcext:value-type="string" table:number-columns-spanned="4" table:number-rows-spanned="1">
            <text:p>Das 12fache einer Zahl, vermindert um das 4fache der um 1 vergrößerten Zahl, ergibt 52. Wie heißt die Zahl?</text:p>
          </table:table-cell>
          <table:covered-table-cell table:style-name="ce42"/>
          <table:covered-table-cell table:style-name="ce47"/>
          <table:covered-table-cell table:style-name="ce63"/>
          <table:table-cell table:style-name="ce72" table:formula="of:=IF(AND([.A7]&lt;&gt;&quot;&quot;;[.C7]&lt;&gt;&quot;&quot;);IF(AND([.I7]&lt;&gt;&quot;&quot;;[.J7]&lt;&gt;&quot;&quot;;[.I7]&lt;&gt;[.J7]);&quot;Links ungleich Rechts!!!&quot;;IF(AND([.I6]&lt;&gt;&quot;&quot;;[.J7]&lt;&gt;0;[.J7]&lt;&gt;[.K6]);&quot;Äquivalenzumformung korrigieren&quot;;IF(AND([.A7]=&quot;x&quot;;[.J7]&lt;&gt;&quot;&quot;;[.C7]=[.J7]) ;&quot;Gelöst!!!&quot;;IF([.K7]&gt;&quot;Fehler&quot;;[.K7];IF(OR([.A7]=&quot;&quot;;[.A6]=&quot;&quot;;[.I7]=&quot;&quot;;[.J7]=&quot;&quot;);&quot;&quot;;&quot;OK&quot;)))));&quot;&quot;)">
            <text:p/>
          </table:table-cell>
          <table:table-cell table:style-name="ce78"/>
          <table:table-cell table:style-name="ce129"/>
          <table:table-cell table:style-name="ce78"/>
          <table:table-cell table:style-name="ce93" table:number-columns-repeated="5"/>
          <table:table-cell table:style-name="ce78" table:number-columns-repeated="243"/>
        </table:table-row>
        <table:table-row table:style-name="ro4">
          <table:table-cell table:style-name="ce5"/>
          <table:table-cell table:style-name="ce40" table:number-columns-repeated="2"/>
          <table:table-cell table:style-name="ce13"/>
          <table:table-cell table:style-name="ce72" table:formula="of:=IF(AND([.A8]&lt;&gt;&quot;&quot;;[.C8]&lt;&gt;&quot;&quot;);IF(AND([.I8]&lt;&gt;&quot;&quot;;[.J8]&lt;&gt;&quot;&quot;;[.I8]&lt;&gt;[.J8]);&quot;Links ungleich Rechts!!!&quot;;IF(AND([.I7]&lt;&gt;&quot;&quot;;[.J8]&lt;&gt;0;[.J8]&lt;&gt;[.K7]);&quot;Äquivalenzumformung korrigieren&quot;;IF(AND([.A8]=&quot;x&quot;;[.J8]&lt;&gt;&quot;&quot;;[.C8]=[.J8]) ;&quot;Gelöst!!!&quot;;IF([.K8]&gt;&quot;Fehler&quot;;[.K8];IF(OR([.A8]=&quot;&quot;;[.A7]=&quot;&quot;;[.I8]=&quot;&quot;;[.J8]=&quot;&quot;);&quot;&quot;;&quot;OK&quot;)))));&quot;&quot;)">
            <text:p/>
          </table:table-cell>
          <table:table-cell/>
          <table:table-cell table:style-name="ce77"/>
          <table:table-cell table:number-columns-repeated="249"/>
        </table:table-row>
        <table:table-row table:style-name="ro4">
          <table:table-cell table:style-name="ce5" office:value-type="string" calcext:value-type="string">
            <text:p>Lösung:</text:p>
          </table:table-cell>
          <table:table-cell table:style-name="ce40" table:number-columns-repeated="2"/>
          <table:table-cell table:style-name="ce13"/>
          <table:table-cell table:style-name="ce72" table:formula="of:=IF(AND([.A9]&lt;&gt;&quot;&quot;;[.C9]&lt;&gt;&quot;&quot;);IF(AND([.I9]&lt;&gt;&quot;&quot;;[.J9]&lt;&gt;&quot;&quot;;[.I9]&lt;&gt;[.J9]);&quot;Links ungleich Rechts!!!&quot;;IF(AND([.I8]&lt;&gt;&quot;&quot;;[.J9]&lt;&gt;0;[.J9]&lt;&gt;[.K8]);&quot;Äquivalenzumformung korrigieren&quot;;IF(AND([.A9]=&quot;x&quot;;[.J9]&lt;&gt;&quot;&quot;;[.C9]=[.J9]) ;&quot;Gelöst!!!&quot;;IF([.K9]&gt;&quot;Fehler&quot;;[.K9];IF(OR([.A9]=&quot;&quot;;[.A8]=&quot;&quot;;[.I9]=&quot;&quot;;[.J9]=&quot;&quot;);&quot;&quot;;&quot;OK&quot;)))));&quot;&quot;)">
            <text:p/>
          </table:table-cell>
          <table:table-cell/>
          <table:table-cell table:style-name="ce77"/>
          <table:table-cell table:number-columns-repeated="249"/>
        </table:table-row>
        <table:table-row table:style-name="ro4">
          <table:table-cell table:style-name="ce27" office:value-type="string" calcext:value-type="string">
            <text:p>Die gesuchte Zahl ist x.</text:p>
          </table:table-cell>
          <table:table-cell table:style-name="ce40"/>
          <table:table-cell/>
          <table:table-cell table:style-name="ce13"/>
          <table:table-cell table:style-name="ce72" table:formula="of:=IF(AND([.A10]&lt;&gt;&quot;&quot;;[.C10]&lt;&gt;&quot;&quot;);IF(AND([.I10]&lt;&gt;&quot;&quot;;[.J10]&lt;&gt;&quot;&quot;;[.I10]&lt;&gt;[.J10]);&quot;Links ungleich Rechts!!!&quot;;IF(AND([.I9]&lt;&gt;&quot;&quot;;[.J10]&lt;&gt;0;[.J10]&lt;&gt;[.K9]);&quot;Äquivalenzumformung korrigieren&quot;;IF(AND([.A10]=&quot;x&quot;;[.J10]&lt;&gt;&quot;&quot;;[.C10]=[.J10]) ;&quot;Gelöst!!!&quot;;IF([.K10]&gt;&quot;Fehler&quot;;[.K10];IF(OR([.A10]=&quot;&quot;;[.A9]=&quot;&quot;;[.I10]=&quot;&quot;;[.J10]=&quot;&quot;);&quot;&quot;;&quot;OK&quot;)))));&quot;&quot;)">
            <text:p/>
            <draw:control table:end-cell-address="Tabelle2.F11" table:end-x="9.31mm" table:end-y="3.62mm" draw:z-index="5" draw:text-style-name="P2" svg:width="28.38mm" svg:height="5.5mm" svg:x="3.14mm" svg:y="2.92mm" draw:control="control12"/>
          </table:table-cell>
          <table:table-cell/>
          <table:table-cell table:style-name="ce77"/>
          <table:table-cell table:number-columns-repeated="249"/>
        </table:table-row>
        <table:table-row table:style-name="ro4">
          <table:table-cell table:style-name="ce28" office:value-type="string" calcext:value-type="string">
            <text:p>Linke Seite der Gleichung</text:p>
          </table:table-cell>
          <table:table-cell table:style-name="ce43" office:value-type="string" calcext:value-type="string">
            <text:p>=</text:p>
          </table:table-cell>
          <table:table-cell table:style-name="ce48" office:value-type="string" calcext:value-type="string">
            <text:p>Rechte Seite der Gleichung</text:p>
          </table:table-cell>
          <table:table-cell table:style-name="ce13"/>
          <table:table-cell table:style-name="ce72" table:formula="of:=IF(AND([.A11]&lt;&gt;&quot;&quot;;[.C11]&lt;&gt;&quot;&quot;);IF(AND([.I11]&lt;&gt;&quot;&quot;;[.J11]&lt;&gt;&quot;&quot;;[.I11]&lt;&gt;[.J11]);&quot;Links ungleich Rechts!!!&quot;;IF(AND([.I10]&lt;&gt;&quot;&quot;;[.J11]&lt;&gt;0;[.J11]&lt;&gt;[.K10]);&quot;Äquivalenzumformung korrigieren&quot;;IF(AND([.A11]=&quot;x&quot;;[.J11]&lt;&gt;&quot;&quot;;[.C11]=[.J11]) ;&quot;Gelöst!!!&quot;;IF([.K11]&gt;&quot;Fehler&quot;;[.K11];IF(OR([.A11]=&quot;&quot;;[.A10]=&quot;&quot;;[.I11]=&quot;&quot;;[.J11]=&quot;&quot;);&quot;&quot;;&quot;OK&quot;)))));&quot;&quot;)">
            <text:p/>
          </table:table-cell>
          <table:table-cell/>
          <table:table-cell table:style-name="ce77"/>
          <table:table-cell table:number-columns-repeated="249"/>
        </table:table-row>
        <table:table-row table:style-name="ro4">
          <table:table-cell table:style-name="ce192"/>
          <table:table-cell table:style-name="ce43" office:value-type="string" calcext:value-type="string">
            <text:p>=</text:p>
          </table:table-cell>
          <table:table-cell table:style-name="ce200"/>
          <table:table-cell table:style-name="ce215"/>
          <table:table-cell table:style-name="ce72" table:formula="of:=IF(AND([.A12]&lt;&gt;&quot;&quot;;[.C12]&lt;&gt;&quot;&quot;);IF(AND([.I12]&lt;&gt;&quot;&quot;;[.J12]&lt;&gt;&quot;&quot;;[.I12]&lt;&gt;[.J12]);&quot;Links ungleich Rechts!!!&quot;;IF(AND([.I11]&lt;&gt;&quot;&quot;;[.J12]&lt;&gt;0;[.J12]&lt;&gt;[.K11]);&quot;Äquivalenzumformung korrigieren&quot;;IF(AND([.A12]=&quot;x&quot;;[.J12]&lt;&gt;&quot;&quot;;[.C12]=[.J12]) ;&quot;Gelöst!!!&quot;;IF([.K12]&gt;&quot;Fehler&quot;;[.K12];IF(OR([.A12]=&quot;&quot;;[.A11]=&quot;&quot;;[.I12]=&quot;&quot;;[.J12]=&quot;&quot;);&quot;&quot;;&quot;OK&quot;)))));&quot;&quot;)">
            <text:p/>
          </table:table-cell>
          <table:table-cell/>
          <table:table-cell table:style-name="ce86" table:formula="of:=IF(AND(FIND(&quot;x&quot;;[.A12]&amp;[.C12]&amp;&quot;x&quot;)&lt;=LEN([.A12]&amp;[.C12]);[.J12]&lt;&gt;&quot;&quot;;[.I12]=[.J12]) ;&quot;&quot;;&quot;&quot;)" office:value-type="string" office:string-value="" calcext:value-type="string">
            <text:p></text:p>
          </table:table-cell>
          <table:table-cell table:style-name="ce90" office:value-type="string" calcext:value-type="string">
            <text:p>Ansatz</text:p>
          </table:table-cell>
          <table:table-cell table:number-columns-repeated="248"/>
        </table:table-row>
        <table:table-row table:style-name="ro4">
          <table:table-cell table:style-name="ce192"/>
          <table:table-cell table:style-name="ce43" office:value-type="string" calcext:value-type="string">
            <text:p>=</text:p>
          </table:table-cell>
          <table:table-cell table:style-name="ce200"/>
          <table:table-cell table:style-name="ce215"/>
          <table:table-cell table:style-name="ce72" table:formula="of:=IF(AND([.A13]&lt;&gt;&quot;&quot;;[.C13]&lt;&gt;&quot;&quot;);IF(AND([.I13]&lt;&gt;&quot;&quot;;[.J13]&lt;&gt;&quot;&quot;;[.I13]&lt;&gt;[.J13]);&quot;Links ungleich Rechts!!!&quot;;IF(AND([.I12]&lt;&gt;&quot;&quot;;[.J13]&lt;&gt;0;[.J13]&lt;&gt;[.K12]);&quot;Äquivalenzumformung korrigieren&quot;;IF(AND([.A13]=&quot;x&quot;;[.J13]&lt;&gt;&quot;&quot;;[.C13]=[.J13]) ;&quot;Gelöst!!!&quot;;IF([.K13]&gt;&quot;Fehler&quot;;[.K13];IF(OR([.A13]=&quot;&quot;;[.A12]=&quot;&quot;;[.I13]=&quot;&quot;;[.J13]=&quot;&quot;);&quot;&quot;;&quot;OK&quot;)))));&quot;&quot;)">
            <text:p/>
          </table:table-cell>
          <table:table-cell/>
          <table:table-cell table:style-name="ce77"/>
          <table:table-cell table:style-name="ce90"/>
          <table:table-cell table:number-columns-repeated="248"/>
        </table:table-row>
        <table:table-row table:style-name="ro4">
          <table:table-cell table:style-name="ce192"/>
          <table:table-cell table:style-name="ce43" office:value-type="string" calcext:value-type="string">
            <text:p>=</text:p>
          </table:table-cell>
          <table:table-cell table:style-name="ce200"/>
          <table:table-cell table:style-name="ce215"/>
          <table:table-cell table:style-name="ce72" table:formula="of:=IF(AND([.A14]&lt;&gt;&quot;&quot;;[.C14]&lt;&gt;&quot;&quot;);IF(AND([.I14]&lt;&gt;&quot;&quot;;[.J14]&lt;&gt;&quot;&quot;;[.I14]&lt;&gt;[.J14]);&quot;Links ungleich Rechts!!!&quot;;IF(AND([.I13]&lt;&gt;&quot;&quot;;[.J14]&lt;&gt;0;[.J14]&lt;&gt;[.K13]);&quot;Äquivalenzumformung korrigieren&quot;;IF(AND([.A14]=&quot;x&quot;;[.J14]&lt;&gt;&quot;&quot;;[.C14]=[.J14]) ;&quot;Gelöst!!!&quot;;IF([.K14]&gt;&quot;Fehler&quot;;[.K14];IF(OR([.A14]=&quot;&quot;;[.A13]=&quot;&quot;;[.I14]=&quot;&quot;;[.J14]=&quot;&quot;);&quot;&quot;;&quot;OK&quot;)))));&quot;&quot;)">
            <text:p/>
          </table:table-cell>
          <table:table-cell/>
          <table:table-cell table:style-name="ce77"/>
          <table:table-cell table:style-name="ce90"/>
          <table:table-cell table:number-columns-repeated="248"/>
        </table:table-row>
        <table:table-row table:style-name="ro4">
          <table:table-cell table:style-name="ce192"/>
          <table:table-cell table:style-name="ce43" office:value-type="string" calcext:value-type="string">
            <text:p>=</text:p>
          </table:table-cell>
          <table:table-cell table:style-name="ce200"/>
          <table:table-cell table:style-name="ce215"/>
          <table:table-cell table:style-name="ce72" table:formula="of:=IF(AND([.A15]&lt;&gt;&quot;&quot;;[.C15]&lt;&gt;&quot;&quot;);IF(AND([.I15]&lt;&gt;&quot;&quot;;[.J15]&lt;&gt;&quot;&quot;;[.I15]&lt;&gt;[.J15]);&quot;Links ungleich Rechts!!!&quot;;IF(AND([.I14]&lt;&gt;&quot;&quot;;[.J15]&lt;&gt;0;[.J15]&lt;&gt;[.K14]);&quot;Äquivalenzumformung korrigieren&quot;;IF(AND([.A15]=&quot;x&quot;;[.J15]&lt;&gt;&quot;&quot;;[.C15]=[.J15]) ;&quot;Gelöst!!!&quot;;IF([.K15]&gt;&quot;Fehler&quot;;[.K15];IF(OR([.A15]=&quot;&quot;;[.A14]=&quot;&quot;;[.I15]=&quot;&quot;;[.J15]=&quot;&quot;);&quot;&quot;;&quot;OK&quot;)))));&quot;&quot;)">
            <text:p/>
          </table:table-cell>
          <table:table-cell/>
          <table:table-cell table:style-name="ce79"/>
          <table:table-cell table:style-name="ce90"/>
          <table:table-cell table:number-columns-repeated="248"/>
        </table:table-row>
        <table:table-row table:style-name="ro4">
          <table:table-cell table:style-name="ce192"/>
          <table:table-cell table:style-name="ce40" office:value-type="string" calcext:value-type="string">
            <text:p>=</text:p>
          </table:table-cell>
          <table:table-cell table:style-name="ce200"/>
          <table:table-cell table:style-name="ce65"/>
          <table:table-cell table:style-name="ce72" table:formula="of:=IF(AND([.A16]&lt;&gt;&quot;&quot;;[.C16]&lt;&gt;&quot;&quot;);IF(AND([.I16]&lt;&gt;&quot;&quot;;[.J16]&lt;&gt;&quot;&quot;;[.I16]&lt;&gt;[.J16]);&quot;Links ungleich Rechts!!!&quot;;IF(AND([.I15]&lt;&gt;&quot;&quot;;[.J16]&lt;&gt;0;[.J16]&lt;&gt;[.K15]);&quot;Äquivalenzumformung korrigieren&quot;;IF(AND([.A16]=&quot;x&quot;;[.J16]&lt;&gt;&quot;&quot;;[.C16]=[.J16]) ;&quot;Gelöst!!!&quot;;IF([.K16]&gt;&quot;Fehler&quot;;[.K16];IF(OR([.A16]=&quot;&quot;;[.A15]=&quot;&quot;;[.I16]=&quot;&quot;;[.J16]=&quot;&quot;);&quot;&quot;;&quot;OK&quot;)))));&quot;&quot;)">
            <text:p/>
          </table:table-cell>
          <table:table-cell/>
          <table:table-cell table:style-name="ce79"/>
          <table:table-cell table:style-name="ce90"/>
          <table:table-cell table:number-columns-repeated="248"/>
        </table:table-row>
        <table:table-row table:style-name="ro4">
          <table:table-cell table:style-name="ce5"/>
          <table:table-cell table:number-columns-repeated="2"/>
          <table:table-cell table:style-name="ce13"/>
          <table:table-cell table:style-name="ce72" table:formula="of:=IF(AND([.A17]&lt;&gt;&quot;&quot;;[.C17]&lt;&gt;&quot;&quot;);IF(AND([.I17]&lt;&gt;&quot;&quot;;[.J17]&lt;&gt;&quot;&quot;;[.I17]&lt;&gt;[.J17]);&quot;Links ungleich Rechts!!!&quot;;IF(AND([.I16]&lt;&gt;&quot;&quot;;[.J17]&lt;&gt;0;[.J17]&lt;&gt;[.K16]);&quot;Äquivalenzumformung korrigieren&quot;;IF(AND([.A17]=&quot;x&quot;;[.J17]&lt;&gt;&quot;&quot;;[.C17]=[.J17]) ;&quot;Gelöst!!!&quot;;IF([.K17]&gt;&quot;Fehler&quot;;[.K17];IF(OR([.A17]=&quot;&quot;;[.A16]=&quot;&quot;;[.I17]=&quot;&quot;;[.J17]=&quot;&quot;);&quot;&quot;;&quot;OK&quot;)))));&quot;&quot;)">
            <text:p/>
          </table:table-cell>
          <table:table-cell/>
          <table:table-cell table:style-name="ce88" table:formula="of:=IF(ISERROR(VALUE(VLOOKUP(&quot; *x *&quot;;[.A15:.C16];3;0)));&quot;&quot;;IF(VALUE(VLOOKUP(&quot; *x *&quot;;[.A15:.C16];3;0))=[.J$1];&quot;&quot;;&quot;&quot;))" office:value-type="string" office:string-value="" calcext:value-type="string">
            <text:p></text:p>
          </table:table-cell>
          <table:table-cell table:style-name="ce90" office:value-type="string" calcext:value-type="string">
            <text:p>Gleichung gelöst</text:p>
          </table:table-cell>
          <table:table-cell table:number-columns-repeated="248"/>
        </table:table-row>
        <table:table-row table:style-name="ro4">
          <table:table-cell table:style-name="ce30" office:value-type="string" calcext:value-type="string" table:number-columns-spanned="2" table:number-rows-spanned="1">
            <text:p>Antwort: Die gesuchte Zahl lautet </text:p>
          </table:table-cell>
          <table:covered-table-cell table:style-name="ce44"/>
          <table:table-cell table:style-name="ce201"/>
          <table:table-cell table:style-name="ce13"/>
          <table:table-cell table:style-name="ce72" table:formula="of:=IF(AND([.A18]&lt;&gt;&quot;&quot;;[.C18]&lt;&gt;&quot;&quot;);IF(AND([.I18]&lt;&gt;&quot;&quot;;[.J18]&lt;&gt;&quot;&quot;;[.I18]&lt;&gt;[.J18]);&quot;Links ungleich Rechts!!!&quot;;IF(AND([.I17]&lt;&gt;&quot;&quot;;[.J18]&lt;&gt;0;[.J18]&lt;&gt;[.K17]);&quot;Äquivalenzumformung korrigieren&quot;;IF(AND([.A18]=&quot;x&quot;;[.J18]&lt;&gt;&quot;&quot;;[.C18]=[.J18]) ;&quot;Gelöst!!!&quot;;IF([.K18]&gt;&quot;Fehler&quot;;[.K18];IF(OR([.A18]=&quot;&quot;;[.A17]=&quot;&quot;;[.I18]=&quot;&quot;;[.J18]=&quot;&quot;);&quot;&quot;;&quot;OK&quot;)))));&quot;&quot;)">
            <text:p/>
          </table:table-cell>
          <table:table-cell/>
          <table:table-cell table:style-name="ce88" table:formula="of:=IF(ISERROR(FIND([.J1]&amp;&quot;.&quot;;SUBSTITUTE([.C18];&quot; &quot;;&quot;&quot;)));&quot;&quot;;&quot;&quot;)" office:value-type="string" office:string-value="" calcext:value-type="string">
            <text:p></text:p>
          </table:table-cell>
          <table:table-cell table:style-name="ce90" office:value-type="string" calcext:value-type="string">
            <text:p>Antwortsatz.</text:p>
          </table:table-cell>
          <table:table-cell table:number-columns-repeated="248"/>
        </table:table-row>
        <table:table-row table:style-name="ro4">
          <table:table-cell table:style-name="ce31" office:value-type="string" calcext:value-type="string">
            <text:p>Beim Antwortsatz den Punkt nicht vergessen.</text:p>
          </table:table-cell>
          <table:table-cell table:style-name="ce45"/>
          <table:table-cell table:style-name="ce51"/>
          <table:table-cell table:style-name="ce66"/>
          <table:table-cell table:style-name="ce72" table:formula="of:=IF(AND([.A19]&lt;&gt;&quot;&quot;;[.C19]&lt;&gt;&quot;&quot;);IF(AND([.I19]&lt;&gt;&quot;&quot;;[.J19]&lt;&gt;&quot;&quot;;[.I19]&lt;&gt;[.J19]);&quot;Links ungleich Rechts!!!&quot;;IF(AND([.I18]&lt;&gt;&quot;&quot;;[.J19]&lt;&gt;0;[.J19]&lt;&gt;[.K18]);&quot;Äquivalenzumformung korrigieren&quot;;IF(AND([.A19]=&quot;x&quot;;[.J19]&lt;&gt;&quot;&quot;;[.C19]=[.J19]) ;&quot;Gelöst!!!&quot;;IF([.K19]&gt;&quot;Fehler&quot;;[.K19];IF(OR([.A19]=&quot;&quot;;[.A18]=&quot;&quot;;[.I19]=&quot;&quot;;[.J19]=&quot;&quot;);&quot;&quot;;&quot;OK&quot;)))));&quot;&quot;)">
            <text:p/>
          </table:table-cell>
          <table:table-cell/>
          <table:table-cell table:style-name="ce79"/>
          <table:table-cell table:style-name="ce77"/>
          <table:table-cell table:number-columns-repeated="248"/>
        </table:table-row>
        <table:table-row table:style-name="ro4">
          <table:table-cell/>
          <table:table-cell table:style-name="ce40"/>
          <table:table-cell table:number-columns-repeated="2"/>
          <table:table-cell table:style-name="ce72" table:formula="of:=IF(AND([.A20]&lt;&gt;&quot;&quot;;[.C20]&lt;&gt;&quot;&quot;);IF(AND([.I20]&lt;&gt;&quot;&quot;;[.J20]&lt;&gt;&quot;&quot;;[.I20]&lt;&gt;[.J20]);&quot;Links ungleich Rechts!!!&quot;;IF(AND([.I19]&lt;&gt;&quot;&quot;;[.J20]&lt;&gt;0;[.J20]&lt;&gt;[.K19]);&quot;Äquivalenzumformung korrigieren&quot;;IF(AND([.A20]=&quot;x&quot;;[.J20]&lt;&gt;&quot;&quot;;[.C20]=[.J20]) ;&quot;Gelöst!!!&quot;;IF([.K20]&gt;&quot;Fehler&quot;;[.K20];IF(OR([.A20]=&quot;&quot;;[.A19]=&quot;&quot;;[.I20]=&quot;&quot;;[.J20]=&quot;&quot;);&quot;&quot;;&quot;OK&quot;)))));&quot;&quot;)">
            <text:p/>
          </table:table-cell>
          <table:table-cell/>
          <table:table-cell table:style-name="ce79"/>
          <table:table-cell table:style-name="ce77"/>
          <table:table-cell table:number-columns-repeated="248"/>
        </table:table-row>
        <table:table-row table:style-name="ro4">
          <table:table-cell/>
          <table:table-cell table:style-name="ce40"/>
          <table:table-cell table:number-columns-repeated="2"/>
          <table:table-cell table:style-name="ce72" table:formula="of:=IF(AND([.A21]&lt;&gt;&quot;&quot;;[.C21]&lt;&gt;&quot;&quot;);IF(AND([.I21]&lt;&gt;&quot;&quot;;[.J21]&lt;&gt;&quot;&quot;;[.I21]&lt;&gt;[.J21]);&quot;Links ungleich Rechts!!!&quot;;IF(AND([.I20]&lt;&gt;&quot;&quot;;[.J21]&lt;&gt;0;[.J21]&lt;&gt;[.K20]);&quot;Äquivalenzumformung korrigieren&quot;;IF(AND([.A21]=&quot;x&quot;;[.J21]&lt;&gt;&quot;&quot;;[.C21]=[.J21]) ;&quot;Gelöst!!!&quot;;IF([.K21]&gt;&quot;Fehler&quot;;[.K21];IF(OR([.A21]=&quot;&quot;;[.A20]=&quot;&quot;;[.I21]=&quot;&quot;;[.J21]=&quot;&quot;);&quot;&quot;;&quot;OK&quot;)))));&quot;&quot;)">
            <text:p/>
          </table:table-cell>
          <table:table-cell/>
          <table:table-cell table:style-name="ce79"/>
          <table:table-cell table:style-name="ce77"/>
          <table:table-cell table:number-columns-repeated="248"/>
        </table:table-row>
        <table:table-row table:style-name="ro4">
          <table:table-cell table:style-name="ce25" office:value-type="string" calcext:value-type="string">
            <text:p>Ein Radiergummi und eine Schere kosten zusammen 2,30 Euro.</text:p>
          </table:table-cell>
          <table:table-cell table:style-name="ce46"/>
          <table:table-cell table:style-name="ce41"/>
          <table:table-cell table:style-name="ce62"/>
          <table:table-cell table:style-name="ce72" table:formula="of:=IF(AND([.A22]&lt;&gt;&quot;&quot;;[.C22]&lt;&gt;&quot;&quot;);IF(AND([.I22]&lt;&gt;&quot;&quot;;[.J22]&lt;&gt;&quot;&quot;;[.I22]&lt;&gt;[.J22]);&quot;Links ungleich Rechts!!!&quot;;IF(AND([.I21]&lt;&gt;&quot;&quot;;[.J22]&lt;&gt;0;[.J22]&lt;&gt;[.K21]);&quot;Äquivalenzumformung korrigieren&quot;;IF(AND([.A22]=&quot;x&quot;;[.J22]&lt;&gt;&quot;&quot;;[.C22]=[.J22]) ;&quot;Gelöst!!!&quot;;IF([.K22]&gt;&quot;Fehler&quot;;[.K22];IF(OR([.A22]=&quot;&quot;;[.A21]=&quot;&quot;;[.I22]=&quot;&quot;;[.J22]=&quot;&quot;);&quot;&quot;;&quot;OK&quot;)))));&quot;&quot;)">
            <text:p/>
          </table:table-cell>
          <table:table-cell/>
          <table:table-cell table:style-name="ce79"/>
          <table:table-cell table:style-name="ce77"/>
          <table:table-cell table:number-columns-repeated="248"/>
        </table:table-row>
        <table:table-row table:style-name="ro4">
          <table:table-cell table:style-name="ce5" office:value-type="string" calcext:value-type="string">
            <text:p>Die Schere ist 2 Euro teurer als der Radiergummi. Wie viel kostet</text:p>
          </table:table-cell>
          <table:table-cell table:style-name="ce40"/>
          <table:table-cell/>
          <table:table-cell table:style-name="ce13"/>
          <table:table-cell table:style-name="ce72" table:formula="of:=IF(AND([.A23]&lt;&gt;&quot;&quot;;[.C23]&lt;&gt;&quot;&quot;);IF(AND([.I23]&lt;&gt;&quot;&quot;;[.J23]&lt;&gt;&quot;&quot;;[.I23]&lt;&gt;[.J23]);&quot;Links ungleich Rechts!!!&quot;;IF(AND([.I22]&lt;&gt;&quot;&quot;;[.J23]&lt;&gt;0;[.J23]&lt;&gt;[.K22]);&quot;Äquivalenzumformung korrigieren&quot;;IF(AND([.A23]=&quot;x&quot;;[.J23]&lt;&gt;&quot;&quot;;[.C23]=[.J23]) ;&quot;Gelöst!!!&quot;;IF([.K23]&gt;&quot;Fehler&quot;;[.K23];IF(OR([.A23]=&quot;&quot;;[.A22]=&quot;&quot;;[.I23]=&quot;&quot;;[.J23]=&quot;&quot;);&quot;&quot;;&quot;OK&quot;)))));&quot;&quot;)">
            <text:p/>
          </table:table-cell>
          <table:table-cell/>
          <table:table-cell table:style-name="ce79"/>
          <table:table-cell table:style-name="ce77"/>
          <table:table-cell table:number-columns-repeated="248"/>
        </table:table-row>
        <table:table-row table:style-name="ro4">
          <table:table-cell table:style-name="ce5" office:value-type="string" calcext:value-type="string">
            <text:p>der Radiergummi, wie viel kostet die Schere?</text:p>
          </table:table-cell>
          <table:table-cell table:style-name="ce40"/>
          <table:table-cell/>
          <table:table-cell table:style-name="ce13"/>
          <table:table-cell table:style-name="ce72" table:formula="of:=IF(AND([.A24]&lt;&gt;&quot;&quot;;[.C24]&lt;&gt;&quot;&quot;);IF(AND([.I24]&lt;&gt;&quot;&quot;;[.J24]&lt;&gt;&quot;&quot;;[.I24]&lt;&gt;[.J24]);&quot;Links ungleich Rechts!!!&quot;;IF(AND([.I23]&lt;&gt;&quot;&quot;;[.J24]&lt;&gt;0;[.J24]&lt;&gt;[.K23]);&quot;Äquivalenzumformung korrigieren&quot;;IF(AND([.A24]=&quot;x&quot;;[.J24]&lt;&gt;&quot;&quot;;[.C24]=[.J24]) ;&quot;Gelöst!!!&quot;;IF([.K24]&gt;&quot;Fehler&quot;;[.K24];IF(OR([.A24]=&quot;&quot;;[.A23]=&quot;&quot;;[.I24]=&quot;&quot;;[.J24]=&quot;&quot;);&quot;&quot;;&quot;OK&quot;)))));&quot;&quot;)">
            <text:p/>
          </table:table-cell>
          <table:table-cell/>
          <table:table-cell table:style-name="ce79"/>
          <table:table-cell table:style-name="ce77"/>
          <table:table-cell table:number-columns-repeated="248"/>
        </table:table-row>
        <table:table-row table:style-name="ro4">
          <table:table-cell table:style-name="ce5"/>
          <table:table-cell table:number-columns-repeated="2"/>
          <table:table-cell table:style-name="ce13"/>
          <table:table-cell table:style-name="ce72" table:formula="of:=IF(AND([.A25]&lt;&gt;&quot;&quot;;[.C25]&lt;&gt;&quot;&quot;);IF(AND([.I25]&lt;&gt;&quot;&quot;;[.J25]&lt;&gt;&quot;&quot;;[.I25]&lt;&gt;[.J25]);&quot;Links ungleich Rechts!!!&quot;;IF(AND([.I24]&lt;&gt;&quot;&quot;;[.J25]&lt;&gt;0;[.J25]&lt;&gt;[.K24]);&quot;Äquivalenzumformung korrigieren&quot;;IF(AND([.A25]=&quot;x&quot;;[.J25]&lt;&gt;&quot;&quot;;[.C25]=[.J25]) ;&quot;Gelöst!!!&quot;;IF([.K25]&gt;&quot;Fehler&quot;;[.K25];IF(OR([.A25]=&quot;&quot;;[.A24]=&quot;&quot;;[.I25]=&quot;&quot;;[.J25]=&quot;&quot;);&quot;&quot;;&quot;OK&quot;)))));&quot;&quot;)">
            <text:p/>
          </table:table-cell>
          <table:table-cell/>
          <table:table-cell table:style-name="ce79"/>
          <table:table-cell table:style-name="ce77"/>
          <table:table-cell table:number-columns-repeated="248"/>
        </table:table-row>
        <table:table-row table:style-name="ro4">
          <table:table-cell table:style-name="ce5" office:value-type="string" calcext:value-type="string">
            <text:p>Lösung:</text:p>
          </table:table-cell>
          <table:table-cell table:style-name="ce40"/>
          <table:table-cell/>
          <table:table-cell table:style-name="ce13"/>
          <table:table-cell table:style-name="ce72" table:formula="of:=IF(AND([.A26]&lt;&gt;&quot;&quot;;[.C26]&lt;&gt;&quot;&quot;);IF(AND([.I26]&lt;&gt;&quot;&quot;;[.J26]&lt;&gt;&quot;&quot;;[.I26]&lt;&gt;[.J26]);&quot;Links ungleich Rechts!!!&quot;;IF(AND([.I25]&lt;&gt;&quot;&quot;;[.J26]&lt;&gt;0;[.J26]&lt;&gt;[.K25]);&quot;Äquivalenzumformung korrigieren&quot;;IF(AND([.A26]=&quot;x&quot;;[.J26]&lt;&gt;&quot;&quot;;[.C26]=[.J26]) ;&quot;Gelöst!!!&quot;;IF([.K26]&gt;&quot;Fehler&quot;;[.K26];IF(OR([.A26]=&quot;&quot;;[.A25]=&quot;&quot;;[.I26]=&quot;&quot;;[.J26]=&quot;&quot;);&quot;&quot;;&quot;OK&quot;)))));&quot;&quot;)">
            <text:p/>
          </table:table-cell>
          <table:table-cell/>
          <table:table-cell table:style-name="ce79"/>
          <table:table-cell table:style-name="ce77"/>
          <table:table-cell table:number-columns-repeated="248"/>
        </table:table-row>
        <table:table-row table:style-name="ro4">
          <table:table-cell table:style-name="ce28" office:value-type="string" calcext:value-type="string">
            <text:p>Der Radiergummi kostet:</text:p>
          </table:table-cell>
          <table:table-cell table:style-name="ce40"/>
          <table:table-cell office:value-type="string" calcext:value-type="string">
            <text:p>x</text:p>
          </table:table-cell>
          <table:table-cell table:style-name="ce13"/>
          <table:table-cell table:style-name="ce72" table:formula="of:=IF(AND([.A27]&lt;&gt;&quot;&quot;;[.C27]&lt;&gt;&quot;&quot;);IF(AND([.I27]&lt;&gt;&quot;&quot;;[.J27]&lt;&gt;&quot;&quot;;[.I27]&lt;&gt;[.J27]);&quot;Links ungleich Rechts!!!&quot;;IF(AND([.I26]&lt;&gt;&quot;&quot;;[.J27]&lt;&gt;0;[.J27]&lt;&gt;[.K26]);&quot;Äquivalenzumformung korrigieren&quot;;IF(AND([.A27]=&quot;x&quot;;[.J27]&lt;&gt;&quot;&quot;;[.C27]=[.J27]) ;&quot;Gelöst!!!&quot;;IF([.K27]&gt;&quot;Fehler&quot;;[.K27];IF(OR([.A27]=&quot;&quot;;[.A26]=&quot;&quot;;[.I27]=&quot;&quot;;[.J27]=&quot;&quot;);&quot;&quot;;&quot;OK&quot;)))));&quot;&quot;)">
            <text:p/>
          </table:table-cell>
          <table:table-cell/>
          <table:table-cell table:style-name="ce79"/>
          <table:table-cell table:style-name="ce77"/>
          <table:table-cell table:number-columns-repeated="248"/>
        </table:table-row>
        <table:table-row table:style-name="ro4">
          <table:table-cell table:style-name="ce28" office:value-type="string" calcext:value-type="string">
            <text:p>Die Schere kostet dann:</text:p>
          </table:table-cell>
          <table:table-cell table:style-name="ce40"/>
          <table:table-cell table:style-name="ce202"/>
          <table:table-cell table:style-name="ce13"/>
          <table:table-cell table:style-name="ce72" table:formula="of:=IF(AND([.A28]&lt;&gt;&quot;&quot;;[.C28]&lt;&gt;&quot;&quot;);IF(AND([.I28]&lt;&gt;&quot;&quot;;[.J28]&lt;&gt;&quot;&quot;;[.I28]&lt;&gt;[.J28]);&quot;Links ungleich Rechts!!!&quot;;IF(AND([.I27]&lt;&gt;&quot;&quot;;[.J28]&lt;&gt;0;[.J28]&lt;&gt;[.K27]);&quot;Äquivalenzumformung korrigieren&quot;;IF(AND([.A28]=&quot;x&quot;;[.J28]&lt;&gt;&quot;&quot;;[.C28]=[.J28]) ;&quot;Gelöst!!!&quot;;IF([.K28]&gt;&quot;Fehler&quot;;[.K28];IF(OR([.A28]=&quot;&quot;;[.A27]=&quot;&quot;;[.I28]=&quot;&quot;;[.J28]=&quot;&quot;);&quot;&quot;;&quot;OK&quot;)))));&quot;&quot;)">
            <text:p/>
          </table:table-cell>
          <table:table-cell/>
          <table:table-cell table:style-name="ce86" table:formula="of:=IF(AND(ISERROR(FIND(&quot;x+2&quot;;SUBSTITUTE([.C28];&quot; &quot;;&quot;&quot;)));ISERROR(FIND(&quot;2+x&quot;;SUBSTITUTE([.C28];&quot; &quot;;&quot;&quot;))));&quot;&quot;;&quot;&quot;)" office:value-type="string" office:string-value="" calcext:value-type="string">
            <text:p></text:p>
          </table:table-cell>
          <table:table-cell table:style-name="ce90" office:value-type="string" calcext:value-type="string">
            <text:p>Terme</text:p>
          </table:table-cell>
          <table:table-cell table:number-columns-repeated="248"/>
        </table:table-row>
        <table:table-row table:style-name="ro4">
          <table:table-cell table:style-name="ce32"/>
          <table:table-cell table:style-name="ce40"/>
          <table:table-cell/>
          <table:table-cell table:style-name="ce13"/>
          <table:table-cell table:style-name="ce72" table:formula="of:=IF(AND([.A29]&lt;&gt;&quot;&quot;;[.C29]&lt;&gt;&quot;&quot;);IF(AND([.I29]&lt;&gt;&quot;&quot;;[.J29]&lt;&gt;&quot;&quot;;[.I29]&lt;&gt;[.J29]);&quot;Links ungleich Rechts!!!&quot;;IF(AND([.I28]&lt;&gt;&quot;&quot;;[.J29]&lt;&gt;0;[.J29]&lt;&gt;[.K28]);&quot;Äquivalenzumformung korrigieren&quot;;IF(AND([.A29]=&quot;x&quot;;[.J29]&lt;&gt;&quot;&quot;;[.C29]=[.J29]) ;&quot;Gelöst!!!&quot;;IF([.K29]&gt;&quot;Fehler&quot;;[.K29];IF(OR([.A29]=&quot;&quot;;[.A28]=&quot;&quot;;[.I29]=&quot;&quot;;[.J29]=&quot;&quot;);&quot;&quot;;&quot;OK&quot;)))));&quot;&quot;)">
            <text:p/>
            <draw:control table:end-cell-address="Tabelle2.F30" table:end-x="10.23mm" table:end-y="3.23mm" draw:z-index="0" draw:text-style-name="P2" svg:width="30.03mm" svg:height="5.25mm" svg:x="2.41mm" svg:y="2.78mm" draw:control="control7"/>
          </table:table-cell>
          <table:table-cell/>
          <table:table-cell table:style-name="ce79"/>
          <table:table-cell table:style-name="ce77"/>
          <table:table-cell table:number-columns-repeated="248"/>
        </table:table-row>
        <table:table-row table:style-name="ro4">
          <table:table-cell table:style-name="ce28" office:value-type="string" calcext:value-type="string">
            <text:p>Linke Seite der Gleichung</text:p>
          </table:table-cell>
          <table:table-cell table:style-name="ce40" office:value-type="string" calcext:value-type="string">
            <text:p>=</text:p>
          </table:table-cell>
          <table:table-cell table:style-name="ce48" office:value-type="string" calcext:value-type="string">
            <text:p>Rechte Seite der Gleichung</text:p>
          </table:table-cell>
          <table:table-cell table:style-name="ce13"/>
          <table:table-cell table:style-name="ce72" table:formula="of:=IF(AND([.A30]&lt;&gt;&quot;&quot;;[.C30]&lt;&gt;&quot;&quot;);IF(AND([.I30]&lt;&gt;&quot;&quot;;[.J30]&lt;&gt;&quot;&quot;;[.I30]&lt;&gt;[.J30]);&quot;Links ungleich Rechts!!!&quot;;IF(AND([.I29]&lt;&gt;&quot;&quot;;[.J30]&lt;&gt;0;[.J30]&lt;&gt;[.K29]);&quot;Äquivalenzumformung korrigieren&quot;;IF(AND([.A30]=&quot;x&quot;;[.J30]&lt;&gt;&quot;&quot;;[.C30]=[.J30]) ;&quot;Gelöst!!!&quot;;IF([.K30]&gt;&quot;Fehler&quot;;[.K30];IF(OR([.A30]=&quot;&quot;;[.A29]=&quot;&quot;;[.I30]=&quot;&quot;;[.J30]=&quot;&quot;);&quot;&quot;;&quot;OK&quot;)))));&quot;&quot;)">
            <text:p/>
          </table:table-cell>
          <table:table-cell/>
          <table:table-cell table:style-name="ce77" table:number-columns-repeated="2"/>
          <table:table-cell table:number-columns-repeated="248"/>
        </table:table-row>
        <table:table-row table:style-name="ro6">
          <table:table-cell table:style-name="ce193"/>
          <table:table-cell table:style-name="ce43" office:value-type="string" calcext:value-type="string">
            <text:p>=</text:p>
          </table:table-cell>
          <table:table-cell table:style-name="ce203"/>
          <table:table-cell table:style-name="ce216"/>
          <table:table-cell table:style-name="ce72" table:formula="of:=IF(AND([.A31]&lt;&gt;&quot;&quot;;[.C31]&lt;&gt;&quot;&quot;);IF(AND([.I31]&lt;&gt;&quot;&quot;;[.J31]&lt;&gt;&quot;&quot;;[.I31]&lt;&gt;[.J31]);&quot;Links ungleich Rechts!!!&quot;;IF(AND([.I30]&lt;&gt;&quot;&quot;;[.J31]&lt;&gt;0;[.J31]&lt;&gt;[.K30]);&quot;Äquivalenzumformung korrigieren&quot;;IF(AND([.A31]=&quot;x&quot;;[.J31]&lt;&gt;&quot;&quot;;[.C31]=[.J31]) ;&quot;Gelöst!!!&quot;;IF([.K31]&gt;&quot;Fehler&quot;;[.K31];IF(OR([.A31]=&quot;&quot;;[.A30]=&quot;&quot;;[.I31]=&quot;&quot;;[.J31]=&quot;&quot;);&quot;&quot;;&quot;OK&quot;)))));&quot;&quot;)">
            <text:p/>
          </table:table-cell>
          <table:table-cell/>
          <table:table-cell table:style-name="ce86" table:formula="of:=IF(AND(FIND(&quot;x&quot;;[.A31]&amp;&quot;x&quot;)&lt;=LEN([.A31]);[.J31]&lt;&gt;&quot;&quot;;[.I31]=[.J31]) ;&quot;&quot;;&quot;&quot;)" office:value-type="string" office:string-value="" calcext:value-type="string">
            <text:p></text:p>
          </table:table-cell>
          <table:table-cell table:style-name="ce90" office:value-type="string" calcext:value-type="string">
            <text:p>Ansatz</text:p>
          </table:table-cell>
          <table:table-cell table:number-columns-repeated="248"/>
        </table:table-row>
        <table:table-row table:style-name="ro6">
          <table:table-cell table:style-name="ce193"/>
          <table:table-cell table:style-name="ce43" office:value-type="string" calcext:value-type="string">
            <text:p>=</text:p>
          </table:table-cell>
          <table:table-cell table:style-name="ce203"/>
          <table:table-cell table:style-name="ce216"/>
          <table:table-cell table:style-name="ce72" table:formula="of:=IF(AND([.A32]&lt;&gt;&quot;&quot;;[.C32]&lt;&gt;&quot;&quot;);IF(AND([.I32]&lt;&gt;&quot;&quot;;[.J32]&lt;&gt;&quot;&quot;;[.I32]&lt;&gt;[.J32]);&quot;Links ungleich Rechts!!!&quot;;IF(AND([.I31]&lt;&gt;&quot;&quot;;[.J32]&lt;&gt;0;[.J32]&lt;&gt;[.K31]);&quot;Äquivalenzumformung korrigieren&quot;;IF(AND([.A32]=&quot;x&quot;;[.J32]&lt;&gt;&quot;&quot;;[.C32]=[.J32]) ;&quot;Gelöst!!!&quot;;IF([.K32]&gt;&quot;Fehler&quot;;[.K32];IF(OR([.A32]=&quot;&quot;;[.A31]=&quot;&quot;;[.I32]=&quot;&quot;;[.J32]=&quot;&quot;);&quot;&quot;;&quot;OK&quot;)))));&quot;&quot;)">
            <text:p/>
          </table:table-cell>
          <table:table-cell/>
          <table:table-cell table:style-name="ce77"/>
          <table:table-cell table:style-name="ce90"/>
          <table:table-cell table:number-columns-repeated="248"/>
        </table:table-row>
        <table:table-row table:style-name="ro6">
          <table:table-cell table:style-name="ce193"/>
          <table:table-cell table:style-name="ce43" office:value-type="string" calcext:value-type="string">
            <text:p>=</text:p>
          </table:table-cell>
          <table:table-cell table:style-name="ce203"/>
          <table:table-cell table:style-name="ce216"/>
          <table:table-cell table:style-name="ce72" table:formula="of:=IF(AND([.A33]&lt;&gt;&quot;&quot;;[.C33]&lt;&gt;&quot;&quot;);IF(AND([.I33]&lt;&gt;&quot;&quot;;[.J33]&lt;&gt;&quot;&quot;;[.I33]&lt;&gt;[.J33]);&quot;Links ungleich Rechts!!!&quot;;IF(AND([.I32]&lt;&gt;&quot;&quot;;[.J33]&lt;&gt;0;[.J33]&lt;&gt;[.K32]);&quot;Äquivalenzumformung korrigieren&quot;;IF(AND([.A33]=&quot;x&quot;;[.J33]&lt;&gt;&quot;&quot;;[.C33]=[.J33]) ;&quot;Gelöst!!!&quot;;IF([.K33]&gt;&quot;Fehler&quot;;[.K33];IF(OR([.A33]=&quot;&quot;;[.A32]=&quot;&quot;;[.I33]=&quot;&quot;;[.J33]=&quot;&quot;);&quot;&quot;;&quot;OK&quot;)))));&quot;&quot;)">
            <text:p/>
          </table:table-cell>
          <table:table-cell/>
          <table:table-cell table:style-name="ce77"/>
          <table:table-cell table:style-name="ce90"/>
          <table:table-cell table:number-columns-repeated="248"/>
        </table:table-row>
        <table:table-row table:style-name="ro6">
          <table:table-cell table:style-name="ce193"/>
          <table:table-cell table:style-name="ce43" office:value-type="string" calcext:value-type="string">
            <text:p>=</text:p>
          </table:table-cell>
          <table:table-cell table:style-name="ce203"/>
          <table:table-cell table:style-name="ce13"/>
          <table:table-cell table:style-name="ce72" table:formula="of:=IF(AND([.A34]&lt;&gt;&quot;&quot;;[.C34]&lt;&gt;&quot;&quot;);IF(AND([.I34]&lt;&gt;&quot;&quot;;[.J34]&lt;&gt;&quot;&quot;;[.I34]&lt;&gt;[.J34]);&quot;Links ungleich Rechts!!!&quot;;IF(AND([.I33]&lt;&gt;&quot;&quot;;[.J34]&lt;&gt;0;[.J34]&lt;&gt;[.K33]);&quot;Äquivalenzumformung korrigieren&quot;;IF(AND([.A34]=&quot;x&quot;;[.J34]&lt;&gt;&quot;&quot;;[.C34]=[.J34]) ;&quot;Gelöst!!!&quot;;IF([.K34]&gt;&quot;Fehler&quot;;[.K34];IF(OR([.A34]=&quot;&quot;;[.A33]=&quot;&quot;;[.I34]=&quot;&quot;;[.J34]=&quot;&quot;);&quot;&quot;;&quot;OK&quot;)))));&quot;&quot;)">
            <text:p/>
          </table:table-cell>
          <table:table-cell/>
          <table:table-cell table:style-name="ce77"/>
          <table:table-cell table:style-name="ce91"/>
          <table:table-cell table:number-columns-repeated="248"/>
        </table:table-row>
        <table:table-row table:style-name="ro6">
          <table:table-cell table:style-name="ce5"/>
          <table:table-cell table:style-name="ce40"/>
          <table:table-cell/>
          <table:table-cell table:style-name="ce13"/>
          <table:table-cell table:style-name="ce72" table:formula="of:=IF(AND([.A35]&lt;&gt;&quot;&quot;;[.C35]&lt;&gt;&quot;&quot;);IF(AND([.I35]&lt;&gt;&quot;&quot;;[.J35]&lt;&gt;&quot;&quot;;[.I35]&lt;&gt;[.J35]);&quot;Links ungleich Rechts!!!&quot;;IF(AND([.I34]&lt;&gt;&quot;&quot;;[.J35]&lt;&gt;0;[.J35]&lt;&gt;[.K34]);&quot;Äquivalenzumformung korrigieren&quot;;IF(AND([.A35]=&quot;x&quot;;[.J35]&lt;&gt;&quot;&quot;;[.C35]=[.J35]) ;&quot;Gelöst!!!&quot;;IF([.K35]&gt;&quot;Fehler&quot;;[.K35];IF(OR([.A35]=&quot;&quot;;[.A34]=&quot;&quot;;[.I35]=&quot;&quot;;[.J35]=&quot;&quot;);&quot;&quot;;&quot;OK&quot;)))));&quot;&quot;)">
            <text:p/>
          </table:table-cell>
          <table:table-cell/>
          <table:table-cell table:style-name="ce86" table:formula="of:=IF(ISERROR(VALUE(VLOOKUP(&quot; *x *&quot;;[.A32:.C34];3;0)));&quot;&quot;;IF(VALUE(VLOOKUP(&quot; *x *&quot;;[.A32:.C34];3;0))=[.J2];&quot;&quot;;&quot;&quot;))" office:value-type="string" office:string-value="" calcext:value-type="string">
            <text:p></text:p>
          </table:table-cell>
          <table:table-cell table:style-name="ce90" office:value-type="string" calcext:value-type="string">
            <text:p>Gleichung gelöst</text:p>
          </table:table-cell>
          <table:table-cell table:number-columns-repeated="248"/>
        </table:table-row>
        <table:table-row table:style-name="ro6">
          <table:table-cell table:style-name="ce30" office:value-type="string" calcext:value-type="string" table:number-columns-spanned="2" table:number-rows-spanned="1">
            <text:p>Antwort: Der Radiergummi kostet </text:p>
          </table:table-cell>
          <table:covered-table-cell table:style-name="ce40" office:value-type="string" calcext:value-type="string">
            <text:p>=</text:p>
          </table:covered-table-cell>
          <table:table-cell table:style-name="ce204"/>
          <table:table-cell table:style-name="ce13" office:value-type="string" calcext:value-type="string">
            <text:p>Euro.</text:p>
          </table:table-cell>
          <table:table-cell table:style-name="ce72" table:formula="of:=IF(AND([.A36]&lt;&gt;&quot;&quot;;[.C36]&lt;&gt;&quot;&quot;);IF(AND([.I36]&lt;&gt;&quot;&quot;;[.J36]&lt;&gt;&quot;&quot;;[.I36]&lt;&gt;[.J36]);&quot;Links ungleich Rechts!!!&quot;;IF(AND([.I35]&lt;&gt;&quot;&quot;;[.J36]&lt;&gt;0;[.J36]&lt;&gt;[.K35]);&quot;Äquivalenzumformung korrigieren&quot;;IF(AND([.A36]=&quot;x&quot;;[.J36]&lt;&gt;&quot;&quot;;[.C36]=[.J36]) ;&quot;Gelöst!!!&quot;;IF([.K36]&gt;&quot;Fehler&quot;;[.K36];IF(OR([.A36]=&quot;&quot;;[.A35]=&quot;&quot;;[.I36]=&quot;&quot;;[.J36]=&quot;&quot;);&quot;&quot;;&quot;OK&quot;)))));&quot;&quot;)">
            <text:p/>
          </table:table-cell>
          <table:table-cell/>
          <table:table-cell table:style-name="ce88" table:formula="of:=IF(OR(ISERROR(FIND([.J2];SUBSTITUTE([.C36];&quot; &quot;;&quot;&quot;)));ISERROR(FIND([.M2];SUBSTITUTE([.C37];&quot; &quot;;&quot;&quot;))));&quot;&quot;;&quot;&quot;)" office:value-type="string" office:string-value="" calcext:value-type="string">
            <text:p></text:p>
          </table:table-cell>
          <table:table-cell table:style-name="ce90" office:value-type="string" calcext:value-type="string">
            <text:p>Antwortsatz</text:p>
          </table:table-cell>
          <table:table-cell table:number-columns-repeated="248"/>
        </table:table-row>
        <table:table-row table:style-name="ro6">
          <table:table-cell table:style-name="ce96" office:value-type="string" calcext:value-type="string" table:number-columns-spanned="2" table:number-rows-spanned="1">
            <text:p>Die Schere kostet</text:p>
          </table:table-cell>
          <table:covered-table-cell table:style-name="ce45"/>
          <table:table-cell table:style-name="ce205"/>
          <table:table-cell table:style-name="ce66" office:value-type="string" calcext:value-type="string">
            <text:p>Euro.</text:p>
          </table:table-cell>
          <table:table-cell table:style-name="ce72" table:formula="of:=IF(AND([.A37]&lt;&gt;&quot;&quot;;[.C37]&lt;&gt;&quot;&quot;);IF(AND([.I37]&lt;&gt;&quot;&quot;;[.J37]&lt;&gt;&quot;&quot;;[.I37]&lt;&gt;[.J37]);&quot;Links ungleich Rechts!!!&quot;;IF(AND([.I36]&lt;&gt;&quot;&quot;;[.J37]&lt;&gt;0;[.J37]&lt;&gt;[.K36]);&quot;Äquivalenzumformung korrigieren&quot;;IF(AND([.A37]=&quot;x&quot;;[.J37]&lt;&gt;&quot;&quot;;[.C37]=[.J37]) ;&quot;Gelöst!!!&quot;;IF([.K37]&gt;&quot;Fehler&quot;;[.K37];IF(OR([.A37]=&quot;&quot;;[.A36]=&quot;&quot;;[.I37]=&quot;&quot;;[.J37]=&quot;&quot;);&quot;&quot;;&quot;OK&quot;)))));&quot;&quot;)">
            <text:p/>
          </table:table-cell>
          <table:table-cell/>
          <table:table-cell table:style-name="ce77" table:number-columns-repeated="2"/>
          <table:table-cell table:number-columns-repeated="248"/>
        </table:table-row>
        <table:table-row table:style-name="ro6">
          <table:table-cell/>
          <table:table-cell table:style-name="ce40"/>
          <table:table-cell table:number-columns-repeated="2"/>
          <table:table-cell table:style-name="ce72" table:formula="of:=IF(AND([.A38]&lt;&gt;&quot;&quot;;[.C38]&lt;&gt;&quot;&quot;);IF(AND([.I38]&lt;&gt;&quot;&quot;;[.J38]&lt;&gt;&quot;&quot;;[.I38]&lt;&gt;[.J38]);&quot;Links ungleich Rechts!!!&quot;;IF(AND([.I37]&lt;&gt;&quot;&quot;;[.J38]&lt;&gt;0;[.J38]&lt;&gt;[.K37]);&quot;Äquivalenzumformung korrigieren&quot;;IF(AND([.A38]=&quot;x&quot;;[.J38]&lt;&gt;&quot;&quot;;[.C38]=[.J38]) ;&quot;Gelöst!!!&quot;;IF([.K38]&gt;&quot;Fehler&quot;;[.K38];IF(OR([.A38]=&quot;&quot;;[.A37]=&quot;&quot;;[.I38]=&quot;&quot;;[.J38]=&quot;&quot;);&quot;&quot;;&quot;OK&quot;)))));&quot;&quot;)">
            <text:p/>
          </table:table-cell>
          <table:table-cell/>
          <table:table-cell table:style-name="ce77" table:number-columns-repeated="2"/>
          <table:table-cell table:number-columns-repeated="248"/>
        </table:table-row>
        <table:table-row table:style-name="ro6">
          <table:table-cell/>
          <table:table-cell table:style-name="ce40"/>
          <table:table-cell table:number-columns-repeated="2"/>
          <table:table-cell table:style-name="ce72" table:formula="of:=IF(AND([.A39]&lt;&gt;&quot;&quot;;[.C39]&lt;&gt;&quot;&quot;);IF(AND([.I39]&lt;&gt;&quot;&quot;;[.J39]&lt;&gt;&quot;&quot;;[.I39]&lt;&gt;[.J39]);&quot;Links ungleich Rechts!!!&quot;;IF(AND([.I38]&lt;&gt;&quot;&quot;;[.J39]&lt;&gt;0;[.J39]&lt;&gt;[.K38]);&quot;Äquivalenzumformung korrigieren&quot;;IF(AND([.A39]=&quot;x&quot;;[.J39]&lt;&gt;&quot;&quot;;[.C39]=[.J39]) ;&quot;Gelöst!!!&quot;;IF([.K39]&gt;&quot;Fehler&quot;;[.K39];IF(OR([.A39]=&quot;&quot;;[.A38]=&quot;&quot;;[.I39]=&quot;&quot;;[.J39]=&quot;&quot;);&quot;&quot;;&quot;OK&quot;)))));&quot;&quot;)">
            <text:p/>
          </table:table-cell>
          <table:table-cell/>
          <table:table-cell table:style-name="ce77" table:number-columns-repeated="2"/>
          <table:table-cell table:number-columns-repeated="248"/>
        </table:table-row>
        <table:table-row table:style-name="ro6">
          <table:table-cell table:style-name="ce25"/>
          <table:table-cell table:style-name="ce41" table:number-columns-repeated="2"/>
          <table:table-cell table:style-name="ce62"/>
          <table:table-cell table:style-name="ce72" table:formula="of:=IF(AND([.A40]&lt;&gt;&quot;&quot;;[.C40]&lt;&gt;&quot;&quot;);IF(AND([.I40]&lt;&gt;&quot;&quot;;[.J40]&lt;&gt;&quot;&quot;;[.I40]&lt;&gt;[.J40]);&quot;Links ungleich Rechts!!!&quot;;IF(AND([.I39]&lt;&gt;&quot;&quot;;[.J40]&lt;&gt;0;[.J40]&lt;&gt;[.K39]);&quot;Äquivalenzumformung korrigieren&quot;;IF(AND([.A40]=&quot;x&quot;;[.J40]&lt;&gt;&quot;&quot;;[.C40]=[.J40]) ;&quot;Gelöst!!!&quot;;IF([.K40]&gt;&quot;Fehler&quot;;[.K40];IF(OR([.A40]=&quot;&quot;;[.A39]=&quot;&quot;;[.I40]=&quot;&quot;;[.J40]=&quot;&quot;);&quot;&quot;;&quot;OK&quot;)))));&quot;&quot;)">
            <text:p/>
          </table:table-cell>
          <table:table-cell/>
          <table:table-cell table:style-name="ce77" table:number-columns-repeated="2"/>
          <table:table-cell table:number-columns-repeated="248"/>
        </table:table-row>
        <table:table-row table:style-name="ro8">
          <table:table-cell table:style-name="ce26" office:value-type="string" calcext:value-type="string" table:number-columns-spanned="4" table:number-rows-spanned="1">
            <text:p>Erhöht man eine Zahl um 5 und multipliziert das Ergebnis mit 4, so erhält man das gleiche als wenn man das 7fache dieser Zahl um 1 vermindert.</text:p>
          </table:table-cell>
          <table:covered-table-cell table:style-name="ce44"/>
          <table:covered-table-cell table:style-name="ce108"/>
          <table:covered-table-cell table:style-name="ce13"/>
          <table:table-cell table:style-name="ce72" table:formula="of:=IF(AND([.A41]&lt;&gt;&quot;&quot;;[.C41]&lt;&gt;&quot;&quot;);IF(AND([.I41]&lt;&gt;&quot;&quot;;[.J41]&lt;&gt;&quot;&quot;;[.I41]&lt;&gt;[.J41]);&quot;Links ungleich Rechts!!!&quot;;IF(AND([.I40]&lt;&gt;&quot;&quot;;[.J41]&lt;&gt;0;[.J41]&lt;&gt;[.K40]);&quot;Äquivalenzumformung korrigieren&quot;;IF(AND([.A41]=&quot;x&quot;;[.J41]&lt;&gt;&quot;&quot;;[.C41]=[.J41]) ;&quot;Gelöst!!!&quot;;IF([.K41]&gt;&quot;Fehler&quot;;[.K41];IF(OR([.A41]=&quot;&quot;;[.A40]=&quot;&quot;;[.I41]=&quot;&quot;;[.J41]=&quot;&quot;);&quot;&quot;;&quot;OK&quot;)))));&quot;&quot;)">
            <text:p/>
          </table:table-cell>
          <table:table-cell/>
          <table:table-cell table:style-name="ce77" table:number-columns-repeated="2"/>
          <table:table-cell table:number-columns-repeated="248"/>
        </table:table-row>
        <table:table-row table:style-name="ro6">
          <table:table-cell table:style-name="ce5" office:value-type="string" calcext:value-type="string">
            <text:p>Wie heißt die Zahl?</text:p>
          </table:table-cell>
          <table:table-cell table:style-name="ce40"/>
          <table:table-cell/>
          <table:table-cell table:style-name="ce13"/>
          <table:table-cell table:style-name="ce72" table:formula="of:=IF(AND([.A42]&lt;&gt;&quot;&quot;;[.C42]&lt;&gt;&quot;&quot;);IF(AND([.I42]&lt;&gt;&quot;&quot;;[.J42]&lt;&gt;&quot;&quot;;[.I42]&lt;&gt;[.J42]);&quot;Links ungleich Rechts!!!&quot;;IF(AND([.I41]&lt;&gt;&quot;&quot;;[.J42]&lt;&gt;0;[.J42]&lt;&gt;[.K41]);&quot;Äquivalenzumformung korrigieren&quot;;IF(AND([.A42]=&quot;x&quot;;[.J42]&lt;&gt;&quot;&quot;;[.C42]=[.J42]) ;&quot;Gelöst!!!&quot;;IF([.K42]&gt;&quot;Fehler&quot;;[.K42];IF(OR([.A42]=&quot;&quot;;[.A41]=&quot;&quot;;[.I42]=&quot;&quot;;[.J42]=&quot;&quot;);&quot;&quot;;&quot;OK&quot;)))));&quot;&quot;)">
            <text:p/>
          </table:table-cell>
          <table:table-cell/>
          <table:table-cell table:style-name="ce77" table:number-columns-repeated="2"/>
          <table:table-cell table:number-columns-repeated="248"/>
        </table:table-row>
        <table:table-row table:style-name="ro6">
          <table:table-cell table:style-name="ce5"/>
          <table:table-cell table:number-columns-repeated="2"/>
          <table:table-cell table:style-name="ce13"/>
          <table:table-cell table:style-name="ce72" table:formula="of:=IF(AND([.A43]&lt;&gt;&quot;&quot;;[.C43]&lt;&gt;&quot;&quot;);IF(AND([.I43]&lt;&gt;&quot;&quot;;[.J43]&lt;&gt;&quot;&quot;;[.I43]&lt;&gt;[.J43]);&quot;Links ungleich Rechts!!!&quot;;IF(AND([.I42]&lt;&gt;&quot;&quot;;[.J43]&lt;&gt;0;[.J43]&lt;&gt;[.K42]);&quot;Äquivalenzumformung korrigieren&quot;;IF(AND([.A43]=&quot;x&quot;;[.J43]&lt;&gt;&quot;&quot;;[.C43]=[.J43]) ;&quot;Gelöst!!!&quot;;IF([.K43]&gt;&quot;Fehler&quot;;[.K43];IF(OR([.A43]=&quot;&quot;;[.A42]=&quot;&quot;;[.I43]=&quot;&quot;;[.J43]=&quot;&quot;);&quot;&quot;;&quot;OK&quot;)))));&quot;&quot;)">
            <text:p/>
          </table:table-cell>
          <table:table-cell/>
          <table:table-cell table:style-name="ce77" table:number-columns-repeated="2"/>
          <table:table-cell table:number-columns-repeated="248"/>
        </table:table-row>
        <table:table-row table:style-name="ro6">
          <table:table-cell table:style-name="ce5" office:value-type="string" calcext:value-type="string">
            <text:p>Lösung:</text:p>
          </table:table-cell>
          <table:table-cell table:style-name="ce40"/>
          <table:table-cell/>
          <table:table-cell table:style-name="ce13"/>
          <table:table-cell table:style-name="ce72" table:formula="of:=IF(AND([.A44]&lt;&gt;&quot;&quot;;[.C44]&lt;&gt;&quot;&quot;);IF(AND([.I44]&lt;&gt;&quot;&quot;;[.J44]&lt;&gt;&quot;&quot;;[.I44]&lt;&gt;[.J44]);&quot;Links ungleich Rechts!!!&quot;;IF(AND([.I43]&lt;&gt;&quot;&quot;;[.J44]&lt;&gt;0;[.J44]&lt;&gt;[.K43]);&quot;Äquivalenzumformung korrigieren&quot;;IF(AND([.A44]=&quot;x&quot;;[.J44]&lt;&gt;&quot;&quot;;[.C44]=[.J44]) ;&quot;Gelöst!!!&quot;;IF([.K44]&gt;&quot;Fehler&quot;;[.K44];IF(OR([.A44]=&quot;&quot;;[.A43]=&quot;&quot;;[.I44]=&quot;&quot;;[.J44]=&quot;&quot;);&quot;&quot;;&quot;OK&quot;)))));&quot;&quot;)">
            <text:p/>
          </table:table-cell>
          <table:table-cell/>
          <table:table-cell table:style-name="ce77" table:number-columns-repeated="2"/>
          <table:table-cell table:number-columns-repeated="248"/>
        </table:table-row>
        <table:table-row table:style-name="ro6">
          <table:table-cell table:style-name="ce32" office:value-type="string" calcext:value-type="string">
            <text:p>Die gesuchte Zahl ist x.</text:p>
          </table:table-cell>
          <table:table-cell table:style-name="ce40"/>
          <table:table-cell/>
          <table:table-cell table:style-name="ce13"/>
          <table:table-cell table:style-name="ce72" table:formula="of:=IF(AND([.A45]&lt;&gt;&quot;&quot;;[.C45]&lt;&gt;&quot;&quot;);IF(AND([.I45]&lt;&gt;&quot;&quot;;[.J45]&lt;&gt;&quot;&quot;;[.I45]&lt;&gt;[.J45]);&quot;Links ungleich Rechts!!!&quot;;IF(AND([.I44]&lt;&gt;&quot;&quot;;[.J45]&lt;&gt;0;[.J45]&lt;&gt;[.K44]);&quot;Äquivalenzumformung korrigieren&quot;;IF(AND([.A45]=&quot;x&quot;;[.J45]&lt;&gt;&quot;&quot;;[.C45]=[.J45]) ;&quot;Gelöst!!!&quot;;IF([.K45]&gt;&quot;Fehler&quot;;[.K45];IF(OR([.A45]=&quot;&quot;;[.A44]=&quot;&quot;;[.I45]=&quot;&quot;;[.J45]=&quot;&quot;);&quot;&quot;;&quot;OK&quot;)))));&quot;&quot;)">
            <text:p/>
            <draw:control table:end-cell-address="Tabelle2.F46" table:end-x="11.19mm" table:end-y="3.95mm" draw:z-index="1" draw:text-style-name="P2" svg:width="30.23mm" svg:height="4.45mm" svg:x="3.17mm" svg:y="4.28mm" draw:control="control8"/>
          </table:table-cell>
          <table:table-cell/>
          <table:table-cell table:style-name="ce77" table:number-columns-repeated="2"/>
          <table:table-cell table:number-columns-repeated="248"/>
        </table:table-row>
        <table:table-row table:style-name="ro6">
          <table:table-cell table:style-name="ce28" office:value-type="string" calcext:value-type="string">
            <text:p>Linke Seite der Gleichung</text:p>
          </table:table-cell>
          <table:table-cell table:style-name="ce40" office:value-type="string" calcext:value-type="string">
            <text:p>=</text:p>
          </table:table-cell>
          <table:table-cell table:style-name="ce48" office:value-type="string" calcext:value-type="string">
            <text:p>Rechte Seite der Gleichung</text:p>
          </table:table-cell>
          <table:table-cell table:style-name="ce13"/>
          <table:table-cell table:style-name="ce72" table:formula="of:=IF(AND([.A46]&lt;&gt;&quot;&quot;;[.C46]&lt;&gt;&quot;&quot;);IF(AND([.I46]&lt;&gt;&quot;&quot;;[.J46]&lt;&gt;&quot;&quot;;[.I46]&lt;&gt;[.J46]);&quot;Links ungleich Rechts!!!&quot;;IF(AND([.I45]&lt;&gt;&quot;&quot;;[.J46]&lt;&gt;0;[.J46]&lt;&gt;[.K45]);&quot;Äquivalenzumformung korrigieren&quot;;IF(AND([.A46]=&quot;x&quot;;[.J46]&lt;&gt;&quot;&quot;;[.C46]=[.J46]) ;&quot;Gelöst!!!&quot;;IF([.K46]&gt;&quot;Fehler&quot;;[.K46];IF(OR([.A46]=&quot;&quot;;[.A45]=&quot;&quot;;[.I46]=&quot;&quot;;[.J46]=&quot;&quot;);&quot;&quot;;&quot;OK&quot;)))));&quot;&quot;)">
            <text:p/>
          </table:table-cell>
          <table:table-cell/>
          <table:table-cell table:style-name="ce77" table:number-columns-repeated="2"/>
          <table:table-cell table:number-columns-repeated="248"/>
        </table:table-row>
        <table:table-row table:style-name="ro6">
          <table:table-cell table:style-name="ce195"/>
          <table:table-cell table:style-name="ce43" office:value-type="string" calcext:value-type="string">
            <text:p>=</text:p>
          </table:table-cell>
          <table:table-cell table:style-name="ce207"/>
          <table:table-cell table:style-name="ce217"/>
          <table:table-cell table:style-name="ce72" table:formula="of:=IF(AND([.A47]&lt;&gt;&quot;&quot;;[.C47]&lt;&gt;&quot;&quot;);IF(AND([.I47]&lt;&gt;&quot;&quot;;[.J47]&lt;&gt;&quot;&quot;;[.I47]&lt;&gt;[.J47]);&quot;Links ungleich Rechts!!!&quot;;IF(AND([.I46]&lt;&gt;&quot;&quot;;[.J47]&lt;&gt;0;[.J47]&lt;&gt;[.K46]);&quot;Äquivalenzumformung korrigieren&quot;;IF(AND([.A47]=&quot;x&quot;;[.J47]&lt;&gt;&quot;&quot;;[.C47]=[.J47]) ;&quot;Gelöst!!!&quot;;IF([.K47]&gt;&quot;Fehler&quot;;[.K47];IF(OR([.A47]=&quot;&quot;;[.A46]=&quot;&quot;;[.I47]=&quot;&quot;;[.J47]=&quot;&quot;);&quot;&quot;;&quot;OK&quot;)))));&quot;&quot;)">
            <text:p/>
          </table:table-cell>
          <table:table-cell/>
          <table:table-cell table:style-name="ce86" table:formula="of:=IF(AND(FIND(&quot;x&quot;;[.A47]&amp;&quot;x&quot;)&lt;=LEN([.A47]);[.J47]&lt;&gt;&quot;&quot;;[.I47]=[.J47]) ;&quot;&quot;;&quot;&quot;)" office:value-type="string" office:string-value="" calcext:value-type="string">
            <text:p></text:p>
          </table:table-cell>
          <table:table-cell table:style-name="ce90" office:value-type="string" calcext:value-type="string">
            <text:p>Ansatz</text:p>
          </table:table-cell>
          <table:table-cell table:number-columns-repeated="248"/>
        </table:table-row>
        <table:table-row table:style-name="ro6">
          <table:table-cell table:style-name="ce195"/>
          <table:table-cell table:style-name="ce43" office:value-type="string" calcext:value-type="string">
            <text:p>=</text:p>
          </table:table-cell>
          <table:table-cell table:style-name="ce207"/>
          <table:table-cell table:style-name="ce217"/>
          <table:table-cell table:style-name="ce72" table:formula="of:=IF(AND([.A48]&lt;&gt;&quot;&quot;;[.C48]&lt;&gt;&quot;&quot;);IF(AND([.I48]&lt;&gt;&quot;&quot;;[.J48]&lt;&gt;&quot;&quot;;[.I48]&lt;&gt;[.J48]);&quot;Links ungleich Rechts!!!&quot;;IF(AND([.I47]&lt;&gt;&quot;&quot;;[.J48]&lt;&gt;0;[.J48]&lt;&gt;[.K47]);&quot;Äquivalenzumformung korrigieren&quot;;IF(AND([.A48]=&quot;x&quot;;[.J48]&lt;&gt;&quot;&quot;;[.C48]=[.J48]) ;&quot;Gelöst!!!&quot;;IF([.K48]&gt;&quot;Fehler&quot;;[.K48];IF(OR([.A48]=&quot;&quot;;[.A47]=&quot;&quot;;[.I48]=&quot;&quot;;[.J48]=&quot;&quot;);&quot;&quot;;&quot;OK&quot;)))));&quot;&quot;)">
            <text:p/>
          </table:table-cell>
          <table:table-cell/>
          <table:table-cell table:style-name="ce77"/>
          <table:table-cell table:style-name="ce90"/>
          <table:table-cell table:number-columns-repeated="248"/>
        </table:table-row>
        <table:table-row table:style-name="ro6">
          <table:table-cell table:style-name="ce195"/>
          <table:table-cell table:style-name="ce43" office:value-type="string" calcext:value-type="string">
            <text:p>=</text:p>
          </table:table-cell>
          <table:table-cell table:style-name="ce207"/>
          <table:table-cell table:style-name="ce217"/>
          <table:table-cell table:style-name="ce72" table:formula="of:=IF(AND([.A49]&lt;&gt;&quot;&quot;;[.C49]&lt;&gt;&quot;&quot;);IF(AND([.I49]&lt;&gt;&quot;&quot;;[.J49]&lt;&gt;&quot;&quot;;[.I49]&lt;&gt;[.J49]);&quot;Links ungleich Rechts!!!&quot;;IF(AND([.I48]&lt;&gt;&quot;&quot;;[.J49]&lt;&gt;0;[.J49]&lt;&gt;[.K48]);&quot;Äquivalenzumformung korrigieren&quot;;IF(AND([.A49]=&quot;x&quot;;[.J49]&lt;&gt;&quot;&quot;;[.C49]=[.J49]) ;&quot;Gelöst!!!&quot;;IF([.K49]&gt;&quot;Fehler&quot;;[.K49];IF(OR([.A49]=&quot;&quot;;[.A48]=&quot;&quot;;[.I49]=&quot;&quot;;[.J49]=&quot;&quot;);&quot;&quot;;&quot;OK&quot;)))));&quot;&quot;)">
            <text:p/>
          </table:table-cell>
          <table:table-cell/>
          <table:table-cell table:style-name="ce77"/>
          <table:table-cell table:style-name="ce91"/>
          <table:table-cell table:number-columns-repeated="248"/>
        </table:table-row>
        <table:table-row table:style-name="ro6">
          <table:table-cell table:style-name="ce195"/>
          <table:table-cell table:style-name="ce43" office:value-type="string" calcext:value-type="string">
            <text:p>=</text:p>
          </table:table-cell>
          <table:table-cell table:style-name="ce207"/>
          <table:table-cell table:style-name="ce217"/>
          <table:table-cell table:style-name="ce72" table:formula="of:=IF(AND([.A50]&lt;&gt;&quot;&quot;;[.C50]&lt;&gt;&quot;&quot;);IF(AND([.I50]&lt;&gt;&quot;&quot;;[.J50]&lt;&gt;&quot;&quot;;[.I50]&lt;&gt;[.J50]);&quot;Links ungleich Rechts!!!&quot;;IF(AND([.I49]&lt;&gt;&quot;&quot;;[.J50]&lt;&gt;0;[.J50]&lt;&gt;[.K49]);&quot;Äquivalenzumformung korrigieren&quot;;IF(AND([.A50]=&quot;x&quot;;[.J50]&lt;&gt;&quot;&quot;;[.C50]=[.J50]) ;&quot;Gelöst!!!&quot;;IF([.K50]&gt;&quot;Fehler&quot;;[.K50];IF(OR([.A50]=&quot;&quot;;[.A49]=&quot;&quot;;[.I50]=&quot;&quot;;[.J50]=&quot;&quot;);&quot;&quot;;&quot;OK&quot;)))));&quot;&quot;)">
            <text:p/>
          </table:table-cell>
          <table:table-cell/>
          <table:table-cell table:style-name="ce77"/>
          <table:table-cell table:style-name="ce91"/>
          <table:table-cell table:number-columns-repeated="248"/>
        </table:table-row>
        <table:table-row table:style-name="ro6">
          <table:table-cell table:style-name="ce195"/>
          <table:table-cell table:style-name="ce43" office:value-type="string" calcext:value-type="string">
            <text:p>=</text:p>
          </table:table-cell>
          <table:table-cell table:style-name="ce207"/>
          <table:table-cell table:style-name="ce217"/>
          <table:table-cell table:style-name="ce72" table:formula="of:=IF(AND([.A51]&lt;&gt;&quot;&quot;;[.C51]&lt;&gt;&quot;&quot;);IF(AND([.I51]&lt;&gt;&quot;&quot;;[.J51]&lt;&gt;&quot;&quot;;[.I51]&lt;&gt;[.J51]);&quot;Links ungleich Rechts!!!&quot;;IF(AND([.I50]&lt;&gt;&quot;&quot;;[.J51]&lt;&gt;0;[.J51]&lt;&gt;[.K50]);&quot;Äquivalenzumformung korrigieren&quot;;IF(AND([.A51]=&quot;x&quot;;[.J51]&lt;&gt;&quot;&quot;;[.C51]=[.J51]) ;&quot;Gelöst!!!&quot;;IF([.K51]&gt;&quot;Fehler&quot;;[.K51];IF(OR([.A51]=&quot;&quot;;[.A50]=&quot;&quot;;[.I51]=&quot;&quot;;[.J51]=&quot;&quot;);&quot;&quot;;&quot;OK&quot;)))));&quot;&quot;)">
            <text:p/>
          </table:table-cell>
          <table:table-cell/>
          <table:table-cell table:style-name="ce77"/>
          <table:table-cell table:style-name="ce91"/>
          <table:table-cell table:number-columns-repeated="248"/>
        </table:table-row>
        <table:table-row table:style-name="ro6">
          <table:table-cell table:style-name="ce195"/>
          <table:table-cell table:style-name="ce43" office:value-type="string" calcext:value-type="string">
            <text:p>=</text:p>
          </table:table-cell>
          <table:table-cell table:style-name="ce207"/>
          <table:table-cell table:style-name="ce217"/>
          <table:table-cell table:style-name="ce72" table:formula="of:=IF(AND([.A52]&lt;&gt;&quot;&quot;;[.C52]&lt;&gt;&quot;&quot;);IF(AND([.I52]&lt;&gt;&quot;&quot;;[.J52]&lt;&gt;&quot;&quot;;[.I52]&lt;&gt;[.J52]);&quot;Links ungleich Rechts!!!&quot;;IF(AND([.I51]&lt;&gt;&quot;&quot;;[.J52]&lt;&gt;0;[.J52]&lt;&gt;[.K51]);&quot;Äquivalenzumformung korrigieren&quot;;IF(AND([.A52]=&quot;x&quot;;[.J52]&lt;&gt;&quot;&quot;;[.C52]=[.J52]) ;&quot;Gelöst!!!&quot;;IF([.K52]&gt;&quot;Fehler&quot;;[.K52];IF(OR([.A52]=&quot;&quot;;[.A51]=&quot;&quot;;[.I52]=&quot;&quot;;[.J52]=&quot;&quot;);&quot;&quot;;&quot;OK&quot;)))));&quot;&quot;)">
            <text:p/>
          </table:table-cell>
          <table:table-cell/>
          <table:table-cell table:style-name="ce77"/>
          <table:table-cell table:style-name="ce91"/>
          <table:table-cell table:number-columns-repeated="248"/>
        </table:table-row>
        <table:table-row table:style-name="ro6">
          <table:table-cell table:style-name="ce195"/>
          <table:table-cell table:style-name="ce43" office:value-type="string" calcext:value-type="string">
            <text:p>=</text:p>
          </table:table-cell>
          <table:table-cell table:style-name="ce207"/>
          <table:table-cell table:style-name="ce13"/>
          <table:table-cell table:style-name="ce72" table:formula="of:=IF(AND([.A53]&lt;&gt;&quot;&quot;;[.C53]&lt;&gt;&quot;&quot;);IF(AND([.I53]&lt;&gt;&quot;&quot;;[.J53]&lt;&gt;&quot;&quot;;[.I53]&lt;&gt;[.J53]);&quot;Links ungleich Rechts!!!&quot;;IF(AND([.I52]&lt;&gt;&quot;&quot;;[.J53]&lt;&gt;0;[.J53]&lt;&gt;[.K52]);&quot;Äquivalenzumformung korrigieren&quot;;IF(AND([.A53]=&quot;x&quot;;[.J53]&lt;&gt;&quot;&quot;;[.C53]=[.J53]) ;&quot;Gelöst!!!&quot;;IF([.K53]&gt;&quot;Fehler&quot;;[.K53];IF(OR([.A53]=&quot;&quot;;[.A52]=&quot;&quot;;[.I53]=&quot;&quot;;[.J53]=&quot;&quot;);&quot;&quot;;&quot;OK&quot;)))));&quot;&quot;)">
            <text:p/>
          </table:table-cell>
          <table:table-cell/>
          <table:table-cell table:style-name="ce77"/>
          <table:table-cell table:number-columns-repeated="249"/>
        </table:table-row>
        <table:table-row table:style-name="ro6">
          <table:table-cell table:style-name="ce5"/>
          <table:table-cell table:style-name="ce40"/>
          <table:table-cell/>
          <table:table-cell table:style-name="ce13"/>
          <table:table-cell table:style-name="ce72" table:formula="of:=IF(AND([.A54]&lt;&gt;&quot;&quot;;[.C54]&lt;&gt;&quot;&quot;);IF(AND([.I54]&lt;&gt;&quot;&quot;;[.J54]&lt;&gt;&quot;&quot;;[.I54]&lt;&gt;[.J54]);&quot;Links ungleich Rechts!!!&quot;;IF(AND([.I53]&lt;&gt;&quot;&quot;;[.J54]&lt;&gt;0;[.J54]&lt;&gt;[.K53]);&quot;Äquivalenzumformung korrigieren&quot;;IF(AND([.A54]=&quot;x&quot;;[.J54]&lt;&gt;&quot;&quot;;[.C54]=[.J54]) ;&quot;Gelöst!!!&quot;;IF([.K54]&gt;&quot;Fehler&quot;;[.K54];IF(OR([.A54]=&quot;&quot;;[.A53]=&quot;&quot;;[.I54]=&quot;&quot;;[.J54]=&quot;&quot;);&quot;&quot;;&quot;OK&quot;)))));&quot;&quot;)">
            <text:p/>
          </table:table-cell>
          <table:table-cell/>
          <table:table-cell table:style-name="ce86" table:formula="of:=IF(ISERROR(VLOOKUP(&quot; *x *&quot;;[.A49:.C53];3;0));&quot;&quot;;IF(VALUE(VLOOKUP(&quot; *x *&quot;;[.A49:.C53];3;0))=[.J3];&quot;&quot;;&quot;&quot;))" office:value-type="string" office:string-value="" calcext:value-type="string">
            <text:p></text:p>
          </table:table-cell>
          <table:table-cell table:style-name="ce90" office:value-type="string" calcext:value-type="string">
            <text:p>Gleichung gelöst</text:p>
          </table:table-cell>
          <table:table-cell table:number-columns-repeated="248"/>
        </table:table-row>
        <table:table-row table:style-name="ro6">
          <table:table-cell table:style-name="ce30" office:value-type="string" calcext:value-type="string" table:number-columns-spanned="2" table:number-rows-spanned="1">
            <text:p>Antwort: Die gesuchte Zahl heißt </text:p>
          </table:table-cell>
          <table:covered-table-cell table:style-name="ce40" office:value-type="string" calcext:value-type="string">
            <text:p>=</text:p>
          </table:covered-table-cell>
          <table:table-cell table:style-name="ce208"/>
          <table:table-cell table:style-name="ce13"/>
          <table:table-cell table:style-name="ce72" table:formula="of:=IF(AND([.A55]&lt;&gt;&quot;&quot;;[.C55]&lt;&gt;&quot;&quot;);IF(AND([.I55]&lt;&gt;&quot;&quot;;[.J55]&lt;&gt;&quot;&quot;;[.I55]&lt;&gt;[.J55]);&quot;Links ungleich Rechts!!!&quot;;IF(AND([.I54]&lt;&gt;&quot;&quot;;[.J55]&lt;&gt;0;[.J55]&lt;&gt;[.K54]);&quot;Äquivalenzumformung korrigieren&quot;;IF(AND([.A55]=&quot;x&quot;;[.J55]&lt;&gt;&quot;&quot;;[.C55]=[.J55]) ;&quot;Gelöst!!!&quot;;IF([.K55]&gt;&quot;Fehler&quot;;[.K55];IF(OR([.A55]=&quot;&quot;;[.A54]=&quot;&quot;;[.I55]=&quot;&quot;;[.J55]=&quot;&quot;);&quot;&quot;;&quot;OK&quot;)))));&quot;&quot;)">
            <text:p/>
          </table:table-cell>
          <table:table-cell/>
          <table:table-cell table:style-name="ce88" table:formula="of:=IF(ISERROR(FIND([.J3]&amp;&quot;.&quot;;SUBSTITUTE([.C55];&quot; &quot;;&quot;&quot;)));&quot;&quot;;&quot;&quot;)" office:value-type="string" office:string-value="" calcext:value-type="string">
            <text:p></text:p>
          </table:table-cell>
          <table:table-cell table:style-name="ce90" office:value-type="string" calcext:value-type="string">
            <text:p>Antwortsatz</text:p>
          </table:table-cell>
          <table:table-cell table:number-columns-repeated="248"/>
        </table:table-row>
        <table:table-row table:style-name="ro6">
          <table:table-cell table:style-name="ce35"/>
          <table:table-cell table:style-name="ce45"/>
          <table:table-cell table:style-name="ce51"/>
          <table:table-cell table:style-name="ce66"/>
          <table:table-cell table:style-name="ce72" table:formula="of:=IF(AND([.A56]&lt;&gt;&quot;&quot;;[.C56]&lt;&gt;&quot;&quot;);IF(AND([.I56]&lt;&gt;&quot;&quot;;[.J56]&lt;&gt;&quot;&quot;;[.I56]&lt;&gt;[.J56]);&quot;Links ungleich Rechts!!!&quot;;IF(AND([.I55]&lt;&gt;&quot;&quot;;[.J56]&lt;&gt;0;[.J56]&lt;&gt;[.K55]);&quot;Äquivalenzumformung korrigieren&quot;;IF(AND([.A56]=&quot;x&quot;;[.J56]&lt;&gt;&quot;&quot;;[.C56]=[.J56]) ;&quot;Gelöst!!!&quot;;IF([.K56]&gt;&quot;Fehler&quot;;[.K56];IF(OR([.A56]=&quot;&quot;;[.A55]=&quot;&quot;;[.I56]=&quot;&quot;;[.J56]=&quot;&quot;);&quot;&quot;;&quot;OK&quot;)))));&quot;&quot;)">
            <text:p/>
          </table:table-cell>
          <table:table-cell/>
          <table:table-cell table:style-name="ce77" table:number-columns-repeated="2"/>
          <table:table-cell table:number-columns-repeated="248"/>
        </table:table-row>
        <table:table-row table:style-name="ro6">
          <table:table-cell/>
          <table:table-cell table:style-name="ce40"/>
          <table:table-cell table:number-columns-repeated="2"/>
          <table:table-cell table:style-name="ce72" table:formula="of:=IF(AND([.A57]&lt;&gt;&quot;&quot;;[.C57]&lt;&gt;&quot;&quot;);IF(AND([.I57]&lt;&gt;&quot;&quot;;[.J57]&lt;&gt;&quot;&quot;;[.I57]&lt;&gt;[.J57]);&quot;Links ungleich Rechts!!!&quot;;IF(AND([.I56]&lt;&gt;&quot;&quot;;[.J57]&lt;&gt;0;[.J57]&lt;&gt;[.K56]);&quot;Äquivalenzumformung korrigieren&quot;;IF(AND([.A57]=&quot;x&quot;;[.J57]&lt;&gt;&quot;&quot;;[.C57]=[.J57]) ;&quot;Gelöst!!!&quot;;IF([.K57]&gt;&quot;Fehler&quot;;[.K57];IF(OR([.A57]=&quot;&quot;;[.A56]=&quot;&quot;;[.I57]=&quot;&quot;;[.J57]=&quot;&quot;);&quot;&quot;;&quot;OK&quot;)))));&quot;&quot;)">
            <text:p/>
          </table:table-cell>
          <table:table-cell/>
          <table:table-cell table:style-name="ce77" table:number-columns-repeated="2"/>
          <table:table-cell table:number-columns-repeated="248"/>
        </table:table-row>
        <table:table-row table:style-name="ro6">
          <table:table-cell/>
          <table:table-cell table:style-name="ce40"/>
          <table:table-cell table:number-columns-repeated="2"/>
          <table:table-cell table:style-name="ce72" table:formula="of:=IF(AND([.A58]&lt;&gt;&quot;&quot;;[.C58]&lt;&gt;&quot;&quot;);IF(AND([.I58]&lt;&gt;&quot;&quot;;[.J58]&lt;&gt;&quot;&quot;;[.I58]&lt;&gt;[.J58]);&quot;Links ungleich Rechts!!!&quot;;IF(AND([.I57]&lt;&gt;&quot;&quot;;[.J58]&lt;&gt;0;[.J58]&lt;&gt;[.K57]);&quot;Äquivalenzumformung korrigieren&quot;;IF(AND([.A58]=&quot;x&quot;;[.J58]&lt;&gt;&quot;&quot;;[.C58]=[.J58]) ;&quot;Gelöst!!!&quot;;IF([.K58]&gt;&quot;Fehler&quot;;[.K58];IF(OR([.A58]=&quot;&quot;;[.A57]=&quot;&quot;;[.I58]=&quot;&quot;;[.J58]=&quot;&quot;);&quot;&quot;;&quot;OK&quot;)))));&quot;&quot;)">
            <text:p/>
          </table:table-cell>
          <table:table-cell/>
          <table:table-cell table:style-name="ce77" table:number-columns-repeated="2"/>
          <table:table-cell table:number-columns-repeated="248"/>
        </table:table-row>
        <table:table-row table:style-name="ro6">
          <table:table-cell table:style-name="ce25"/>
          <table:table-cell table:style-name="ce46"/>
          <table:table-cell table:style-name="ce41"/>
          <table:table-cell table:style-name="ce62"/>
          <table:table-cell table:style-name="ce72" table:formula="of:=IF(AND([.A59]&lt;&gt;&quot;&quot;;[.C59]&lt;&gt;&quot;&quot;);IF(AND([.I59]&lt;&gt;&quot;&quot;;[.J59]&lt;&gt;&quot;&quot;;[.I59]&lt;&gt;[.J59]);&quot;Links ungleich Rechts!!!&quot;;IF(AND([.I58]&lt;&gt;&quot;&quot;;[.J59]&lt;&gt;0;[.J59]&lt;&gt;[.K58]);&quot;Äquivalenzumformung korrigieren&quot;;IF(AND([.A59]=&quot;x&quot;;[.J59]&lt;&gt;&quot;&quot;;[.C59]=[.J59]) ;&quot;Gelöst!!!&quot;;IF([.K59]&gt;&quot;Fehler&quot;;[.K59];IF(OR([.A59]=&quot;&quot;;[.A58]=&quot;&quot;;[.I59]=&quot;&quot;;[.J59]=&quot;&quot;);&quot;&quot;;&quot;OK&quot;)))));&quot;&quot;)">
            <text:p/>
          </table:table-cell>
          <table:table-cell/>
          <table:table-cell table:style-name="ce77" table:number-columns-repeated="2"/>
          <table:table-cell table:number-columns-repeated="248"/>
        </table:table-row>
        <table:table-row table:style-name="ro6">
          <table:table-cell table:style-name="ce5" office:value-type="string" calcext:value-type="string">
            <text:p>Multipliziert man eine Zahl mit der um 2 vergrößerten Zahl und vermindert </text:p>
          </table:table-cell>
          <table:table-cell table:style-name="ce40"/>
          <table:table-cell/>
          <table:table-cell table:style-name="ce13"/>
          <table:table-cell table:style-name="ce72" table:formula="of:=IF(AND([.A60]&lt;&gt;&quot;&quot;;[.C60]&lt;&gt;&quot;&quot;);IF(AND([.I60]&lt;&gt;&quot;&quot;;[.J60]&lt;&gt;&quot;&quot;;[.I60]&lt;&gt;[.J60]);&quot;Links ungleich Rechts!!!&quot;;IF(AND([.I59]&lt;&gt;&quot;&quot;;[.J60]&lt;&gt;0;[.J60]&lt;&gt;[.K59]);&quot;Äquivalenzumformung korrigieren&quot;;IF(AND([.A60]=&quot;x&quot;;[.J60]&lt;&gt;&quot;&quot;;[.C60]=[.J60]) ;&quot;Gelöst!!!&quot;;IF([.K60]&gt;&quot;Fehler&quot;;[.K60];IF(OR([.A60]=&quot;&quot;;[.A59]=&quot;&quot;;[.I60]=&quot;&quot;;[.J60]=&quot;&quot;);&quot;&quot;;&quot;OK&quot;)))));&quot;&quot;)">
            <text:p/>
          </table:table-cell>
          <table:table-cell/>
          <table:table-cell table:style-name="ce77" table:number-columns-repeated="2"/>
          <table:table-cell table:number-columns-repeated="248"/>
        </table:table-row>
        <table:table-row table:style-name="ro6">
          <table:table-cell table:style-name="ce5" office:value-type="string" calcext:value-type="string">
            <text:p>das Ergebnis um 5, so erhält man das gleiche wie das Quadrat der um</text:p>
          </table:table-cell>
          <table:table-cell table:style-name="ce40"/>
          <table:table-cell/>
          <table:table-cell table:style-name="ce13"/>
          <table:table-cell table:style-name="ce72" table:formula="of:=IF(AND([.A61]&lt;&gt;&quot;&quot;;[.C61]&lt;&gt;&quot;&quot;);IF(AND([.I61]&lt;&gt;&quot;&quot;;[.J61]&lt;&gt;&quot;&quot;;[.I61]&lt;&gt;[.J61]);&quot;Links ungleich Rechts!!!&quot;;IF(AND([.I60]&lt;&gt;&quot;&quot;;[.J61]&lt;&gt;0;[.J61]&lt;&gt;[.K60]);&quot;Äquivalenzumformung korrigieren&quot;;IF(AND([.A61]=&quot;x&quot;;[.J61]&lt;&gt;&quot;&quot;;[.C61]=[.J61]) ;&quot;Gelöst!!!&quot;;IF([.K61]&gt;&quot;Fehler&quot;;[.K61];IF(OR([.A61]=&quot;&quot;;[.A60]=&quot;&quot;;[.I61]=&quot;&quot;;[.J61]=&quot;&quot;);&quot;&quot;;&quot;OK&quot;)))));&quot;&quot;)">
            <text:p/>
          </table:table-cell>
          <table:table-cell/>
          <table:table-cell table:style-name="ce77" table:number-columns-repeated="2"/>
          <table:table-cell table:number-columns-repeated="248"/>
        </table:table-row>
        <table:table-row table:style-name="ro6">
          <table:table-cell table:style-name="ce5" office:value-type="string" calcext:value-type="string">
            <text:p>1 verminderten Zahl.</text:p>
          </table:table-cell>
          <table:table-cell table:number-columns-repeated="2"/>
          <table:table-cell table:style-name="ce13"/>
          <table:table-cell table:style-name="ce72" table:formula="of:=IF(AND([.A62]&lt;&gt;&quot;&quot;;[.C62]&lt;&gt;&quot;&quot;);IF(AND([.I62]&lt;&gt;&quot;&quot;;[.J62]&lt;&gt;&quot;&quot;;[.I62]&lt;&gt;[.J62]);&quot;Links ungleich Rechts!!!&quot;;IF(AND([.I61]&lt;&gt;&quot;&quot;;[.J62]&lt;&gt;0;[.J62]&lt;&gt;[.K61]);&quot;Äquivalenzumformung korrigieren&quot;;IF(AND([.A62]=&quot;x&quot;;[.J62]&lt;&gt;&quot;&quot;;[.C62]=[.J62]) ;&quot;Gelöst!!!&quot;;IF([.K62]&gt;&quot;Fehler&quot;;[.K62];IF(OR([.A62]=&quot;&quot;;[.A61]=&quot;&quot;;[.I62]=&quot;&quot;;[.J62]=&quot;&quot;);&quot;&quot;;&quot;OK&quot;)))));&quot;&quot;)">
            <text:p/>
          </table:table-cell>
          <table:table-cell/>
          <table:table-cell table:style-name="ce77" table:number-columns-repeated="2"/>
          <table:table-cell table:number-columns-repeated="248"/>
        </table:table-row>
        <table:table-row table:style-name="ro6">
          <table:table-cell table:style-name="ce5" office:value-type="string" calcext:value-type="string">
            <text:p>Lösung:</text:p>
          </table:table-cell>
          <table:table-cell table:style-name="ce40"/>
          <table:table-cell/>
          <table:table-cell table:style-name="ce13"/>
          <table:table-cell table:style-name="ce72" table:formula="of:=IF(AND([.A63]&lt;&gt;&quot;&quot;;[.C63]&lt;&gt;&quot;&quot;);IF(AND([.I63]&lt;&gt;&quot;&quot;;[.J63]&lt;&gt;&quot;&quot;;[.I63]&lt;&gt;[.J63]);&quot;Links ungleich Rechts!!!&quot;;IF(AND([.I62]&lt;&gt;&quot;&quot;;[.J63]&lt;&gt;0;[.J63]&lt;&gt;[.K62]);&quot;Äquivalenzumformung korrigieren&quot;;IF(AND([.A63]=&quot;x&quot;;[.J63]&lt;&gt;&quot;&quot;;[.C63]=[.J63]) ;&quot;Gelöst!!!&quot;;IF([.K63]&gt;&quot;Fehler&quot;;[.K63];IF(OR([.A63]=&quot;&quot;;[.A62]=&quot;&quot;;[.I63]=&quot;&quot;;[.J63]=&quot;&quot;);&quot;&quot;;&quot;OK&quot;)))));&quot;&quot;)">
            <text:p/>
          </table:table-cell>
          <table:table-cell/>
          <table:table-cell table:style-name="ce77" table:number-columns-repeated="2"/>
          <table:table-cell table:number-columns-repeated="248"/>
        </table:table-row>
        <table:table-row table:style-name="ro6">
          <table:table-cell table:style-name="ce32" office:value-type="string" calcext:value-type="string">
            <text:p>Die kleinere Zahl ist x.</text:p>
          </table:table-cell>
          <table:table-cell table:style-name="ce40"/>
          <table:table-cell/>
          <table:table-cell table:style-name="ce13"/>
          <table:table-cell table:style-name="ce72" table:formula="of:=IF(AND([.A64]&lt;&gt;&quot;&quot;;[.C64]&lt;&gt;&quot;&quot;);IF(AND([.I64]&lt;&gt;&quot;&quot;;[.J64]&lt;&gt;&quot;&quot;;[.I64]&lt;&gt;[.J64]);&quot;Links ungleich Rechts!!!&quot;;IF(AND([.I63]&lt;&gt;&quot;&quot;;[.J64]&lt;&gt;0;[.J64]&lt;&gt;[.K63]);&quot;Äquivalenzumformung korrigieren&quot;;IF(AND([.A64]=&quot;x&quot;;[.J64]&lt;&gt;&quot;&quot;;[.C64]=[.J64]) ;&quot;Gelöst!!!&quot;;IF([.K64]&gt;&quot;Fehler&quot;;[.K64];IF(OR([.A64]=&quot;&quot;;[.A63]=&quot;&quot;;[.I64]=&quot;&quot;;[.J64]=&quot;&quot;);&quot;&quot;;&quot;OK&quot;)))));&quot;&quot;)">
            <text:p/>
            <draw:control table:end-cell-address="Tabelle2.F65" table:end-x="13.66mm" table:end-y="4.04mm" draw:z-index="2" draw:text-style-name="P2" svg:width="33.05mm" svg:height="4.04mm" svg:x="2.82mm" svg:y="4.8mm" draw:control="control9"/>
          </table:table-cell>
          <table:table-cell/>
          <table:table-cell table:style-name="ce77"/>
          <table:table-cell table:style-name="ce79"/>
          <table:table-cell table:number-columns-repeated="248"/>
        </table:table-row>
        <table:table-row table:style-name="ro6">
          <table:table-cell table:style-name="ce28" office:value-type="string" calcext:value-type="string">
            <text:p>Linke Seite der Gleichung</text:p>
          </table:table-cell>
          <table:table-cell table:style-name="ce40" office:value-type="string" calcext:value-type="string">
            <text:p>=</text:p>
          </table:table-cell>
          <table:table-cell table:style-name="ce48" office:value-type="string" calcext:value-type="string">
            <text:p>Rechte Seite der Gleichung</text:p>
          </table:table-cell>
          <table:table-cell table:style-name="ce13"/>
          <table:table-cell table:style-name="ce72" table:formula="of:=IF(AND([.A65]&lt;&gt;&quot;&quot;;[.C65]&lt;&gt;&quot;&quot;);IF(AND([.I65]&lt;&gt;&quot;&quot;;[.J65]&lt;&gt;&quot;&quot;;[.I65]&lt;&gt;[.J65]);&quot;Links ungleich Rechts!!!&quot;;IF(AND([.I64]&lt;&gt;&quot;&quot;;[.J65]&lt;&gt;0;[.J65]&lt;&gt;[.K64]);&quot;Äquivalenzumformung korrigieren&quot;;IF(AND([.A65]=&quot;x&quot;;[.J65]&lt;&gt;&quot;&quot;;[.C65]=[.J65]) ;&quot;Gelöst!!!&quot;;IF([.K65]&gt;&quot;Fehler&quot;;[.K65];IF(OR([.A65]=&quot;&quot;;[.A64]=&quot;&quot;;[.I65]=&quot;&quot;;[.J65]=&quot;&quot;);&quot;&quot;;&quot;OK&quot;)))));&quot;&quot;)">
            <text:p/>
          </table:table-cell>
          <table:table-cell/>
          <table:table-cell table:style-name="ce77" table:number-columns-repeated="2"/>
          <table:table-cell table:number-columns-repeated="248"/>
        </table:table-row>
        <table:table-row table:style-name="ro6">
          <table:table-cell table:style-name="ce196"/>
          <table:table-cell table:style-name="ce43" office:value-type="string" calcext:value-type="string">
            <text:p>=</text:p>
          </table:table-cell>
          <table:table-cell table:style-name="ce209"/>
          <table:table-cell table:style-name="ce218"/>
          <table:table-cell table:style-name="ce72" table:formula="of:=IF(AND([.A66]&lt;&gt;&quot;&quot;;[.C66]&lt;&gt;&quot;&quot;);IF(AND([.I66]&lt;&gt;&quot;&quot;;[.J66]&lt;&gt;&quot;&quot;;[.I66]&lt;&gt;[.J66]);&quot;Links ungleich Rechts!!!&quot;;IF(AND([.I65]&lt;&gt;&quot;&quot;;[.J66]&lt;&gt;0;[.J66]&lt;&gt;[.K65]);&quot;Äquivalenzumformung korrigieren&quot;;IF(AND([.A66]=&quot;x&quot;;[.J66]&lt;&gt;&quot;&quot;;[.C66]=[.J66]) ;&quot;Gelöst!!!&quot;;IF([.K66]&gt;&quot;Fehler&quot;;[.K66];IF(OR([.A66]=&quot;&quot;;[.A65]=&quot;&quot;;[.I66]=&quot;&quot;;[.J66]=&quot;&quot;);&quot;&quot;;&quot;OK&quot;)))));&quot;&quot;)">
            <text:p/>
          </table:table-cell>
          <table:table-cell/>
          <table:table-cell table:style-name="ce86" table:formula="of:=IF(AND(FIND(&quot;x&quot;;[.A66]&amp;&quot;x&quot;)&lt;=LEN([.A66]);[.J66]&lt;&gt;&quot;&quot;;[.I66]=[.J66]) ;&quot;&quot;;&quot;&quot;)" office:value-type="string" office:string-value="" calcext:value-type="string">
            <text:p></text:p>
          </table:table-cell>
          <table:table-cell table:style-name="ce90" office:value-type="string" calcext:value-type="string">
            <text:p>Ansatz</text:p>
          </table:table-cell>
          <table:table-cell table:number-columns-repeated="248"/>
        </table:table-row>
        <table:table-row table:style-name="ro6">
          <table:table-cell table:style-name="ce196"/>
          <table:table-cell table:style-name="ce43" office:value-type="string" calcext:value-type="string">
            <text:p>=</text:p>
          </table:table-cell>
          <table:table-cell table:style-name="ce209"/>
          <table:table-cell table:style-name="ce218"/>
          <table:table-cell table:style-name="ce72" table:formula="of:=IF(AND([.A67]&lt;&gt;&quot;&quot;;[.C67]&lt;&gt;&quot;&quot;);IF(AND([.I67]&lt;&gt;&quot;&quot;;[.J67]&lt;&gt;&quot;&quot;;[.I67]&lt;&gt;[.J67]);&quot;Links ungleich Rechts!!!&quot;;IF(AND([.I66]&lt;&gt;&quot;&quot;;[.J67]&lt;&gt;0;[.J67]&lt;&gt;[.K66]);&quot;Äquivalenzumformung korrigieren&quot;;IF(AND([.A67]=&quot;x&quot;;[.J67]&lt;&gt;&quot;&quot;;[.C67]=[.J67]) ;&quot;Gelöst!!!&quot;;IF([.K67]&gt;&quot;Fehler&quot;;[.K67];IF(OR([.A67]=&quot;&quot;;[.A66]=&quot;&quot;;[.I67]=&quot;&quot;;[.J67]=&quot;&quot;);&quot;&quot;;&quot;OK&quot;)))));&quot;&quot;)">
            <text:p/>
          </table:table-cell>
          <table:table-cell/>
          <table:table-cell table:style-name="ce77" table:number-columns-repeated="2"/>
          <table:table-cell table:number-columns-repeated="248"/>
        </table:table-row>
        <table:table-row table:style-name="ro6">
          <table:table-cell table:style-name="ce196"/>
          <table:table-cell table:style-name="ce43" office:value-type="string" calcext:value-type="string">
            <text:p>=</text:p>
          </table:table-cell>
          <table:table-cell table:style-name="ce209"/>
          <table:table-cell table:style-name="ce218"/>
          <table:table-cell table:style-name="ce72" table:formula="of:=IF(AND([.A68]&lt;&gt;&quot;&quot;;[.C68]&lt;&gt;&quot;&quot;);IF(AND([.I68]&lt;&gt;&quot;&quot;;[.J68]&lt;&gt;&quot;&quot;;[.I68]&lt;&gt;[.J68]);&quot;Links ungleich Rechts!!!&quot;;IF(AND([.I67]&lt;&gt;&quot;&quot;;[.J68]&lt;&gt;0;[.J68]&lt;&gt;[.K67]);&quot;Äquivalenzumformung korrigieren&quot;;IF(AND([.A68]=&quot;x&quot;;[.J68]&lt;&gt;&quot;&quot;;[.C68]=[.J68]) ;&quot;Gelöst!!!&quot;;IF([.K68]&gt;&quot;Fehler&quot;;[.K68];IF(OR([.A68]=&quot;&quot;;[.A67]=&quot;&quot;;[.I68]=&quot;&quot;;[.J68]=&quot;&quot;);&quot;&quot;;&quot;OK&quot;)))));&quot;&quot;)">
            <text:p/>
          </table:table-cell>
          <table:table-cell/>
          <table:table-cell table:style-name="ce77" table:number-columns-repeated="2"/>
          <table:table-cell table:number-columns-repeated="248"/>
        </table:table-row>
        <table:table-row table:style-name="ro6">
          <table:table-cell table:style-name="ce196"/>
          <table:table-cell table:style-name="ce43" office:value-type="string" calcext:value-type="string">
            <text:p>=</text:p>
          </table:table-cell>
          <table:table-cell table:style-name="ce209"/>
          <table:table-cell table:style-name="ce218"/>
          <table:table-cell table:style-name="ce72" table:formula="of:=IF(AND([.A69]&lt;&gt;&quot;&quot;;[.C69]&lt;&gt;&quot;&quot;);IF(AND([.I69]&lt;&gt;&quot;&quot;;[.J69]&lt;&gt;&quot;&quot;;[.I69]&lt;&gt;[.J69]);&quot;Links ungleich Rechts!!!&quot;;IF(AND([.I68]&lt;&gt;&quot;&quot;;[.J69]&lt;&gt;0;[.J69]&lt;&gt;[.K68]);&quot;Äquivalenzumformung korrigieren&quot;;IF(AND([.A69]=&quot;x&quot;;[.J69]&lt;&gt;&quot;&quot;;[.C69]=[.J69]) ;&quot;Gelöst!!!&quot;;IF([.K69]&gt;&quot;Fehler&quot;;[.K69];IF(OR([.A69]=&quot;&quot;;[.A68]=&quot;&quot;;[.I69]=&quot;&quot;;[.J69]=&quot;&quot;);&quot;&quot;;&quot;OK&quot;)))));&quot;&quot;)">
            <text:p/>
          </table:table-cell>
          <table:table-cell/>
          <table:table-cell table:style-name="ce77" table:number-columns-repeated="2"/>
          <table:table-cell table:number-columns-repeated="248"/>
        </table:table-row>
        <table:table-row table:style-name="ro6">
          <table:table-cell table:style-name="ce196"/>
          <table:table-cell table:style-name="ce43" office:value-type="string" calcext:value-type="string">
            <text:p>=</text:p>
          </table:table-cell>
          <table:table-cell table:style-name="ce209"/>
          <table:table-cell table:style-name="ce218"/>
          <table:table-cell table:style-name="ce72" table:formula="of:=IF(AND([.A70]&lt;&gt;&quot;&quot;;[.C70]&lt;&gt;&quot;&quot;);IF(AND([.I70]&lt;&gt;&quot;&quot;;[.J70]&lt;&gt;&quot;&quot;;[.I70]&lt;&gt;[.J70]);&quot;Links ungleich Rechts!!!&quot;;IF(AND([.I69]&lt;&gt;&quot;&quot;;[.J70]&lt;&gt;0;[.J70]&lt;&gt;[.K69]);&quot;Äquivalenzumformung korrigieren&quot;;IF(AND([.A70]=&quot;x&quot;;[.J70]&lt;&gt;&quot;&quot;;[.C70]=[.J70]) ;&quot;Gelöst!!!&quot;;IF([.K70]&gt;&quot;Fehler&quot;;[.K70];IF(OR([.A70]=&quot;&quot;;[.A69]=&quot;&quot;;[.I70]=&quot;&quot;;[.J70]=&quot;&quot;);&quot;&quot;;&quot;OK&quot;)))));&quot;&quot;)">
            <text:p/>
          </table:table-cell>
          <table:table-cell/>
          <table:table-cell table:style-name="ce77" table:number-columns-repeated="2"/>
          <table:table-cell table:number-columns-repeated="248"/>
        </table:table-row>
        <table:table-row table:style-name="ro6">
          <table:table-cell table:style-name="ce196"/>
          <table:table-cell table:style-name="ce43" office:value-type="string" calcext:value-type="string">
            <text:p>=</text:p>
          </table:table-cell>
          <table:table-cell table:style-name="ce209"/>
          <table:table-cell table:style-name="ce218"/>
          <table:table-cell table:style-name="ce72" table:formula="of:=IF(AND([.A71]&lt;&gt;&quot;&quot;;[.C71]&lt;&gt;&quot;&quot;);IF(AND([.I71]&lt;&gt;&quot;&quot;;[.J71]&lt;&gt;&quot;&quot;;[.I71]&lt;&gt;[.J71]);&quot;Links ungleich Rechts!!!&quot;;IF(AND([.I70]&lt;&gt;&quot;&quot;;[.J71]&lt;&gt;0;[.J71]&lt;&gt;[.K70]);&quot;Äquivalenzumformung korrigieren&quot;;IF(AND([.A71]=&quot;x&quot;;[.J71]&lt;&gt;&quot;&quot;;[.C71]=[.J71]) ;&quot;Gelöst!!!&quot;;IF([.K71]&gt;&quot;Fehler&quot;;[.K71];IF(OR([.A71]=&quot;&quot;;[.A70]=&quot;&quot;;[.I71]=&quot;&quot;;[.J71]=&quot;&quot;);&quot;&quot;;&quot;OK&quot;)))));&quot;&quot;)">
            <text:p/>
          </table:table-cell>
          <table:table-cell/>
          <table:table-cell table:style-name="ce77" table:number-columns-repeated="2"/>
          <table:table-cell table:number-columns-repeated="248"/>
        </table:table-row>
        <table:table-row table:style-name="ro6">
          <table:table-cell table:style-name="ce196"/>
          <table:table-cell table:style-name="ce43" office:value-type="string" calcext:value-type="string">
            <text:p>=</text:p>
          </table:table-cell>
          <table:table-cell table:style-name="ce209"/>
          <table:table-cell table:style-name="ce13"/>
          <table:table-cell table:style-name="ce72" table:formula="of:=IF(AND([.A72]&lt;&gt;&quot;&quot;;[.C72]&lt;&gt;&quot;&quot;);IF(AND([.I72]&lt;&gt;&quot;&quot;;[.J72]&lt;&gt;&quot;&quot;;[.I72]&lt;&gt;[.J72]);&quot;Links ungleich Rechts!!!&quot;;IF(AND([.I71]&lt;&gt;&quot;&quot;;[.J72]&lt;&gt;0;[.J72]&lt;&gt;[.K71]);&quot;Äquivalenzumformung korrigieren&quot;;IF(AND([.A72]=&quot;x&quot;;[.J72]&lt;&gt;&quot;&quot;;[.C72]=[.J72]) ;&quot;Gelöst!!!&quot;;IF([.K72]&gt;&quot;Fehler&quot;;[.K72];IF(OR([.A72]=&quot;&quot;;[.A71]=&quot;&quot;;[.I72]=&quot;&quot;;[.J72]=&quot;&quot;);&quot;&quot;;&quot;OK&quot;)))));&quot;&quot;)">
            <text:p/>
          </table:table-cell>
          <table:table-cell/>
          <table:table-cell table:style-name="ce77" table:number-columns-repeated="2"/>
          <table:table-cell table:number-columns-repeated="248"/>
        </table:table-row>
        <table:table-row table:style-name="ro6">
          <table:table-cell table:style-name="ce5"/>
          <table:table-cell table:style-name="ce40"/>
          <table:table-cell/>
          <table:table-cell table:style-name="ce13"/>
          <table:table-cell table:style-name="ce72" table:formula="of:=IF(AND([.A73]&lt;&gt;&quot;&quot;;[.C73]&lt;&gt;&quot;&quot;);IF(AND([.I73]&lt;&gt;&quot;&quot;;[.J73]&lt;&gt;&quot;&quot;;[.I73]&lt;&gt;[.J73]);&quot;Links ungleich Rechts!!!&quot;;IF(AND([.I72]&lt;&gt;&quot;&quot;;[.J73]&lt;&gt;0;[.J73]&lt;&gt;[.K72]);&quot;Äquivalenzumformung korrigieren&quot;;IF(AND([.A73]=&quot;x&quot;;[.J73]&lt;&gt;&quot;&quot;;[.C73]=[.J73]) ;&quot;Gelöst!!!&quot;;IF([.K73]&gt;&quot;Fehler&quot;;[.K73];IF(OR([.A73]=&quot;&quot;;[.A72]=&quot;&quot;;[.I73]=&quot;&quot;;[.J73]=&quot;&quot;);&quot;&quot;;&quot;OK&quot;)))));&quot;&quot;)">
            <text:p/>
          </table:table-cell>
          <table:table-cell/>
          <table:table-cell table:style-name="ce86" table:formula="of:=IF(ISERROR(VLOOKUP(&quot; *x *&quot;;[.A68:.C72];3;0));&quot;&quot;;IF(VALUE(VLOOKUP(&quot; *x *&quot;;[.A68:.C72];3;0))=[.J4];&quot;&quot;;&quot;&quot;))" office:value-type="string" office:string-value="" calcext:value-type="string">
            <text:p></text:p>
          </table:table-cell>
          <table:table-cell table:style-name="ce90" office:value-type="string" calcext:value-type="string">
            <text:p>Gleichung gelöst</text:p>
          </table:table-cell>
          <table:table-cell table:number-columns-repeated="248"/>
        </table:table-row>
        <table:table-row table:style-name="ro6">
          <table:table-cell table:style-name="ce30" office:value-type="string" calcext:value-type="string" table:number-columns-spanned="2" table:number-rows-spanned="1">
            <text:p>Antwort: Die kleinere Zahl ist </text:p>
          </table:table-cell>
          <table:covered-table-cell table:style-name="ce40" office:value-type="string" calcext:value-type="string">
            <text:p>=</text:p>
          </table:covered-table-cell>
          <table:table-cell table:style-name="ce210"/>
          <table:table-cell table:style-name="ce13"/>
          <table:table-cell table:style-name="ce72" table:formula="of:=IF(AND([.A74]&lt;&gt;&quot;&quot;;[.C74]&lt;&gt;&quot;&quot;);IF(AND([.I74]&lt;&gt;&quot;&quot;;[.J74]&lt;&gt;&quot;&quot;;[.I74]&lt;&gt;[.J74]);&quot;Links ungleich Rechts!!!&quot;;IF(AND([.I73]&lt;&gt;&quot;&quot;;[.J74]&lt;&gt;0;[.J74]&lt;&gt;[.K73]);&quot;Äquivalenzumformung korrigieren&quot;;IF(AND([.A74]=&quot;x&quot;;[.J74]&lt;&gt;&quot;&quot;;[.C74]=[.J74]) ;&quot;Gelöst!!!&quot;;IF([.K74]&gt;&quot;Fehler&quot;;[.K74];IF(OR([.A74]=&quot;&quot;;[.A73]=&quot;&quot;;[.I74]=&quot;&quot;;[.J74]=&quot;&quot;);&quot;&quot;;&quot;OK&quot;)))));&quot;&quot;)">
            <text:p/>
          </table:table-cell>
          <table:table-cell/>
          <table:table-cell table:style-name="ce88" table:formula="of:=IF(ISERROR(FIND(VALUE([.J4])&amp;&quot;.&quot;;SUBSTITUTE([.C74];&quot; &quot;;&quot;&quot;)));&quot;&quot;;&quot;&quot;)" office:value-type="string" office:string-value="" calcext:value-type="string">
            <text:p></text:p>
          </table:table-cell>
          <table:table-cell table:style-name="ce90" office:value-type="string" calcext:value-type="string">
            <text:p>Antwortsatz</text:p>
          </table:table-cell>
          <table:table-cell table:number-columns-repeated="248"/>
        </table:table-row>
        <table:table-row table:style-name="ro6">
          <table:table-cell table:style-name="ce35"/>
          <table:table-cell table:style-name="ce45"/>
          <table:table-cell table:style-name="ce51"/>
          <table:table-cell table:style-name="ce66"/>
          <table:table-cell table:style-name="ce72" table:formula="of:=IF(AND([.A75]&lt;&gt;&quot;&quot;;[.C75]&lt;&gt;&quot;&quot;);IF(AND([.I75]&lt;&gt;&quot;&quot;;[.J75]&lt;&gt;&quot;&quot;;[.I75]&lt;&gt;[.J75]);&quot;Links ungleich Rechts!!!&quot;;IF(AND([.I74]&lt;&gt;&quot;&quot;;[.J75]&lt;&gt;0;[.J75]&lt;&gt;[.K74]);&quot;Äquivalenzumformung korrigieren&quot;;IF(AND([.A75]=&quot;x&quot;;[.J75]&lt;&gt;&quot;&quot;;[.C75]=[.J75]) ;&quot;Gelöst!!!&quot;;IF([.K75]&gt;&quot;Fehler&quot;;[.K75];IF(OR([.A75]=&quot;&quot;;[.A74]=&quot;&quot;;[.I75]=&quot;&quot;;[.J75]=&quot;&quot;);&quot;&quot;;&quot;OK&quot;)))));&quot;&quot;)">
            <text:p/>
          </table:table-cell>
          <table:table-cell/>
          <table:table-cell table:style-name="ce77" table:number-columns-repeated="2"/>
          <table:table-cell table:number-columns-repeated="248"/>
        </table:table-row>
        <table:table-row table:style-name="ro6">
          <table:table-cell/>
          <table:table-cell table:style-name="ce40"/>
          <table:table-cell table:number-columns-repeated="2"/>
          <table:table-cell table:style-name="ce72" table:formula="of:=IF(AND([.A76]&lt;&gt;&quot;&quot;;[.C76]&lt;&gt;&quot;&quot;);IF(AND([.I76]&lt;&gt;&quot;&quot;;[.J76]&lt;&gt;&quot;&quot;;[.I76]&lt;&gt;[.J76]);&quot;Links ungleich Rechts!!!&quot;;IF(AND([.I75]&lt;&gt;&quot;&quot;;[.J76]&lt;&gt;0;[.J76]&lt;&gt;[.K75]);&quot;Äquivalenzumformung korrigieren&quot;;IF(AND([.A76]=&quot;x&quot;;[.J76]&lt;&gt;&quot;&quot;;[.C76]=[.J76]) ;&quot;Gelöst!!!&quot;;IF([.K76]&gt;&quot;Fehler&quot;;[.K76];IF(OR([.A76]=&quot;&quot;;[.A75]=&quot;&quot;;[.I76]=&quot;&quot;;[.J76]=&quot;&quot;);&quot;&quot;;&quot;OK&quot;)))));&quot;&quot;)">
            <text:p/>
          </table:table-cell>
          <table:table-cell/>
          <table:table-cell table:style-name="ce77" table:number-columns-repeated="2"/>
          <table:table-cell table:number-columns-repeated="248"/>
        </table:table-row>
        <table:table-row table:style-name="ro6">
          <table:table-cell/>
          <table:table-cell table:style-name="ce40"/>
          <table:table-cell table:number-columns-repeated="2"/>
          <table:table-cell table:style-name="ce72" table:formula="of:=IF(AND([.A77]&lt;&gt;&quot;&quot;;[.C77]&lt;&gt;&quot;&quot;);IF(AND([.I77]&lt;&gt;&quot;&quot;;[.J77]&lt;&gt;&quot;&quot;;[.I77]&lt;&gt;[.J77]);&quot;Links ungleich Rechts!!!&quot;;IF(AND([.I76]&lt;&gt;&quot;&quot;;[.J77]&lt;&gt;0;[.J77]&lt;&gt;[.K76]);&quot;Äquivalenzumformung korrigieren&quot;;IF(AND([.A77]=&quot;x&quot;;[.J77]&lt;&gt;&quot;&quot;;[.C77]=[.J77]) ;&quot;Gelöst!!!&quot;;IF([.K77]&gt;&quot;Fehler&quot;;[.K77];IF(OR([.A77]=&quot;&quot;;[.A76]=&quot;&quot;;[.I77]=&quot;&quot;;[.J77]=&quot;&quot;);&quot;&quot;;&quot;OK&quot;)))));&quot;&quot;)">
            <text:p/>
          </table:table-cell>
          <table:table-cell/>
          <table:table-cell table:style-name="ce77" table:number-columns-repeated="2"/>
          <table:table-cell table:number-columns-repeated="248"/>
        </table:table-row>
        <table:table-row table:style-name="ro6">
          <table:table-cell table:style-name="ce25"/>
          <table:table-cell table:style-name="ce46"/>
          <table:table-cell table:style-name="ce41"/>
          <table:table-cell table:style-name="ce62"/>
          <table:table-cell table:style-name="ce72" table:formula="of:=IF(AND([.A78]&lt;&gt;&quot;&quot;;[.C78]&lt;&gt;&quot;&quot;);IF(AND([.I78]&lt;&gt;&quot;&quot;;[.J78]&lt;&gt;&quot;&quot;;[.I78]&lt;&gt;[.J78]);&quot;Links ungleich Rechts!!!&quot;;IF(AND([.I77]&lt;&gt;&quot;&quot;;[.J78]&lt;&gt;0;[.J78]&lt;&gt;[.K77]);&quot;Äquivalenzumformung korrigieren&quot;;IF(AND([.A78]=&quot;x&quot;;[.J78]&lt;&gt;&quot;&quot;;[.C78]=[.J78]) ;&quot;Gelöst!!!&quot;;IF([.K78]&gt;&quot;Fehler&quot;;[.K78];IF(OR([.A78]=&quot;&quot;;[.A77]=&quot;&quot;;[.I78]=&quot;&quot;;[.J78]=&quot;&quot;);&quot;&quot;;&quot;OK&quot;)))));&quot;&quot;)">
            <text:p/>
          </table:table-cell>
          <table:table-cell/>
          <table:table-cell table:style-name="ce77" table:number-columns-repeated="2"/>
          <table:table-cell table:number-columns-repeated="248"/>
        </table:table-row>
        <table:table-row table:style-name="ro6">
          <table:table-cell table:style-name="ce5" office:value-type="string" calcext:value-type="string">
            <text:p>Vermindert man das Quadrat einer Zahl um das Quadrat der um 2</text:p>
          </table:table-cell>
          <table:table-cell table:style-name="ce40"/>
          <table:table-cell/>
          <table:table-cell table:style-name="ce13"/>
          <table:table-cell table:style-name="ce72" table:formula="of:=IF(AND([.A79]&lt;&gt;&quot;&quot;;[.C79]&lt;&gt;&quot;&quot;);IF(AND([.I79]&lt;&gt;&quot;&quot;;[.J79]&lt;&gt;&quot;&quot;;[.I79]&lt;&gt;[.J79]);&quot;Links ungleich Rechts!!!&quot;;IF(AND([.I78]&lt;&gt;&quot;&quot;;[.J79]&lt;&gt;0;[.J79]&lt;&gt;[.K78]);&quot;Äquivalenzumformung korrigieren&quot;;IF(AND([.A79]=&quot;x&quot;;[.J79]&lt;&gt;&quot;&quot;;[.C79]=[.J79]) ;&quot;Gelöst!!!&quot;;IF([.K79]&gt;&quot;Fehler&quot;;[.K79];IF(OR([.A79]=&quot;&quot;;[.A78]=&quot;&quot;;[.I79]=&quot;&quot;;[.J79]=&quot;&quot;);&quot;&quot;;&quot;OK&quot;)))));&quot;&quot;)">
            <text:p/>
          </table:table-cell>
          <table:table-cell/>
          <table:table-cell table:style-name="ce77"/>
          <table:table-cell table:style-name="ce79"/>
          <table:table-cell table:number-columns-repeated="248"/>
        </table:table-row>
        <table:table-row table:style-name="ro6">
          <table:table-cell table:style-name="ce5" office:value-type="string" calcext:value-type="string">
            <text:p>verminderten Zahl erhält man 32.</text:p>
          </table:table-cell>
          <table:table-cell table:style-name="ce40"/>
          <table:table-cell/>
          <table:table-cell table:style-name="ce13"/>
          <table:table-cell table:style-name="ce72" table:formula="of:=IF(AND([.A80]&lt;&gt;&quot;&quot;;[.C80]&lt;&gt;&quot;&quot;);IF(AND([.I80]&lt;&gt;&quot;&quot;;[.J80]&lt;&gt;&quot;&quot;;[.I80]&lt;&gt;[.J80]);&quot;Links ungleich Rechts!!!&quot;;IF(AND([.I79]&lt;&gt;&quot;&quot;;[.J80]&lt;&gt;0;[.J80]&lt;&gt;[.K79]);&quot;Äquivalenzumformung korrigieren&quot;;IF(AND([.A80]=&quot;x&quot;;[.J80]&lt;&gt;&quot;&quot;;[.C80]=[.J80]) ;&quot;Gelöst!!!&quot;;IF([.K80]&gt;&quot;Fehler&quot;;[.K80];IF(OR([.A80]=&quot;&quot;;[.A79]=&quot;&quot;;[.I80]=&quot;&quot;;[.J80]=&quot;&quot;);&quot;&quot;;&quot;OK&quot;)))));&quot;&quot;)">
            <text:p/>
          </table:table-cell>
          <table:table-cell/>
          <table:table-cell table:style-name="ce77"/>
          <table:table-cell table:style-name="ce79"/>
          <table:table-cell table:number-columns-repeated="248"/>
        </table:table-row>
        <table:table-row table:style-name="ro6">
          <table:table-cell table:style-name="ce5"/>
          <table:table-cell table:number-columns-repeated="2"/>
          <table:table-cell table:style-name="ce13"/>
          <table:table-cell table:style-name="ce72" table:formula="of:=IF(AND([.A81]&lt;&gt;&quot;&quot;;[.C81]&lt;&gt;&quot;&quot;);IF(AND([.I81]&lt;&gt;&quot;&quot;;[.J81]&lt;&gt;&quot;&quot;;[.I81]&lt;&gt;[.J81]);&quot;Links ungleich Rechts!!!&quot;;IF(AND([.I80]&lt;&gt;&quot;&quot;;[.J81]&lt;&gt;0;[.J81]&lt;&gt;[.K80]);&quot;Äquivalenzumformung korrigieren&quot;;IF(AND([.A81]=&quot;x&quot;;[.J81]&lt;&gt;&quot;&quot;;[.C81]=[.J81]) ;&quot;Gelöst!!!&quot;;IF([.K81]&gt;&quot;Fehler&quot;;[.K81];IF(OR([.A81]=&quot;&quot;;[.A80]=&quot;&quot;;[.I81]=&quot;&quot;;[.J81]=&quot;&quot;);&quot;&quot;;&quot;OK&quot;)))));&quot;&quot;)">
            <text:p/>
          </table:table-cell>
          <table:table-cell/>
          <table:table-cell table:style-name="ce77"/>
          <table:table-cell table:style-name="ce79"/>
          <table:table-cell table:number-columns-repeated="248"/>
        </table:table-row>
        <table:table-row table:style-name="ro6">
          <table:table-cell table:style-name="ce5" office:value-type="string" calcext:value-type="string">
            <text:p>Lösung:</text:p>
          </table:table-cell>
          <table:table-cell table:style-name="ce40"/>
          <table:table-cell/>
          <table:table-cell table:style-name="ce13"/>
          <table:table-cell table:style-name="ce72" table:formula="of:=IF(AND([.A82]&lt;&gt;&quot;&quot;;[.C82]&lt;&gt;&quot;&quot;);IF(AND([.I82]&lt;&gt;&quot;&quot;;[.J82]&lt;&gt;&quot;&quot;;[.I82]&lt;&gt;[.J82]);&quot;Links ungleich Rechts!!!&quot;;IF(AND([.I81]&lt;&gt;&quot;&quot;;[.J82]&lt;&gt;0;[.J82]&lt;&gt;[.K81]);&quot;Äquivalenzumformung korrigieren&quot;;IF(AND([.A82]=&quot;x&quot;;[.J82]&lt;&gt;&quot;&quot;;[.C82]=[.J82]) ;&quot;Gelöst!!!&quot;;IF([.K82]&gt;&quot;Fehler&quot;;[.K82];IF(OR([.A82]=&quot;&quot;;[.A81]=&quot;&quot;;[.I82]=&quot;&quot;;[.J82]=&quot;&quot;);&quot;&quot;;&quot;OK&quot;)))));&quot;&quot;)">
            <text:p/>
          </table:table-cell>
          <table:table-cell/>
          <table:table-cell table:style-name="ce77" table:number-columns-repeated="2"/>
          <table:table-cell table:number-columns-repeated="248"/>
        </table:table-row>
        <table:table-row table:style-name="ro6">
          <table:table-cell table:style-name="ce32" office:value-type="string" calcext:value-type="string">
            <text:p>Die gesuchte Zahl ist x, die um zwei verminderte Zahl ist x-2</text:p>
          </table:table-cell>
          <table:table-cell table:style-name="ce40"/>
          <table:table-cell/>
          <table:table-cell table:style-name="ce13"/>
          <table:table-cell table:style-name="ce72" table:formula="of:=IF(AND([.A83]&lt;&gt;&quot;&quot;;[.C83]&lt;&gt;&quot;&quot;);IF(AND([.I83]&lt;&gt;&quot;&quot;;[.J83]&lt;&gt;&quot;&quot;;[.I83]&lt;&gt;[.J83]);&quot;Links ungleich Rechts!!!&quot;;IF(AND([.I82]&lt;&gt;&quot;&quot;;[.J83]&lt;&gt;0;[.J83]&lt;&gt;[.K82]);&quot;Äquivalenzumformung korrigieren&quot;;IF(AND([.A83]=&quot;x&quot;;[.J83]&lt;&gt;&quot;&quot;;[.C83]=[.J83]) ;&quot;Gelöst!!!&quot;;IF([.K83]&gt;&quot;Fehler&quot;;[.K83];IF(OR([.A83]=&quot;&quot;;[.A82]=&quot;&quot;;[.I83]=&quot;&quot;;[.J83]=&quot;&quot;);&quot;&quot;;&quot;OK&quot;)))));&quot;&quot;)">
            <text:p/>
            <draw:control table:end-cell-address="Tabelle2.F84" table:end-x="12.44mm" table:end-y="4.22mm" draw:z-index="3" draw:text-style-name="P2" svg:width="32.15mm" svg:height="4.22mm" svg:x="2.5mm" svg:y="4.8mm" draw:control="control10"/>
          </table:table-cell>
          <table:table-cell/>
          <table:table-cell table:style-name="ce77" table:number-columns-repeated="2"/>
          <table:table-cell table:number-columns-repeated="248"/>
        </table:table-row>
        <table:table-row table:style-name="ro6">
          <table:table-cell table:style-name="ce28" office:value-type="string" calcext:value-type="string">
            <text:p>Linke Seite der Gleichung</text:p>
          </table:table-cell>
          <table:table-cell table:style-name="ce40" office:value-type="string" calcext:value-type="string">
            <text:p>=</text:p>
          </table:table-cell>
          <table:table-cell table:style-name="ce48" office:value-type="string" calcext:value-type="string">
            <text:p>Rechte Seite der Gleichung</text:p>
          </table:table-cell>
          <table:table-cell table:style-name="ce13"/>
          <table:table-cell table:style-name="ce72" table:formula="of:=IF(AND([.A84]&lt;&gt;&quot;&quot;;[.C84]&lt;&gt;&quot;&quot;);IF(AND([.I84]&lt;&gt;&quot;&quot;;[.J84]&lt;&gt;&quot;&quot;;[.I84]&lt;&gt;[.J84]);&quot;Links ungleich Rechts!!!&quot;;IF(AND([.I83]&lt;&gt;&quot;&quot;;[.J84]&lt;&gt;0;[.J84]&lt;&gt;[.K83]);&quot;Äquivalenzumformung korrigieren&quot;;IF(AND([.A84]=&quot;x&quot;;[.J84]&lt;&gt;&quot;&quot;;[.C84]=[.J84]) ;&quot;Gelöst!!!&quot;;IF([.K84]&gt;&quot;Fehler&quot;;[.K84];IF(OR([.A84]=&quot;&quot;;[.A83]=&quot;&quot;;[.I84]=&quot;&quot;;[.J84]=&quot;&quot;);&quot;&quot;;&quot;OK&quot;)))));&quot;&quot;)">
            <text:p/>
          </table:table-cell>
          <table:table-cell/>
          <table:table-cell table:style-name="ce77" table:number-columns-repeated="2"/>
          <table:table-cell table:number-columns-repeated="248"/>
        </table:table-row>
        <table:table-row table:style-name="ro6">
          <table:table-cell table:style-name="ce197"/>
          <table:table-cell table:style-name="ce43" office:value-type="string" calcext:value-type="string">
            <text:p>=</text:p>
          </table:table-cell>
          <table:table-cell table:style-name="ce211"/>
          <table:table-cell table:style-name="ce219"/>
          <table:table-cell table:style-name="ce72" table:formula="of:=IF(AND([.A85]&lt;&gt;&quot;&quot;;[.C85]&lt;&gt;&quot;&quot;);IF(AND([.I85]&lt;&gt;&quot;&quot;;[.J85]&lt;&gt;&quot;&quot;;[.I85]&lt;&gt;[.J85]);&quot;Links ungleich Rechts!!!&quot;;IF(AND([.I84]&lt;&gt;&quot;&quot;;[.J85]&lt;&gt;0;[.J85]&lt;&gt;[.K84]);&quot;Äquivalenzumformung korrigieren&quot;;IF(AND([.A85]=&quot;x&quot;;[.J85]&lt;&gt;&quot;&quot;;[.C85]=[.J85]) ;&quot;Gelöst!!!&quot;;IF([.K85]&gt;&quot;Fehler&quot;;[.K85];IF(OR([.A85]=&quot;&quot;;[.A84]=&quot;&quot;;[.I85]=&quot;&quot;;[.J85]=&quot;&quot;);&quot;&quot;;&quot;OK&quot;)))));&quot;&quot;)">
            <text:p/>
          </table:table-cell>
          <table:table-cell/>
          <table:table-cell table:style-name="ce86" table:formula="of:=IF(AND(FIND(&quot;x&quot;;[.A85]&amp;&quot;x&quot;)&lt;=LEN([.A85]);[.J85]&lt;&gt;&quot;&quot;;[.I85]=[.J85]) ;&quot;&quot;;&quot;&quot;)" office:value-type="string" office:string-value="" calcext:value-type="string">
            <text:p></text:p>
          </table:table-cell>
          <table:table-cell table:style-name="ce90" office:value-type="string" calcext:value-type="string">
            <text:p>Ansatz</text:p>
          </table:table-cell>
          <table:table-cell table:number-columns-repeated="248"/>
        </table:table-row>
        <table:table-row table:style-name="ro6">
          <table:table-cell table:style-name="ce197"/>
          <table:table-cell table:style-name="ce43" office:value-type="string" calcext:value-type="string">
            <text:p>=</text:p>
          </table:table-cell>
          <table:table-cell table:style-name="ce211"/>
          <table:table-cell table:style-name="ce219"/>
          <table:table-cell table:style-name="ce72" table:formula="of:=IF(AND([.A86]&lt;&gt;&quot;&quot;;[.C86]&lt;&gt;&quot;&quot;);IF(AND([.I86]&lt;&gt;&quot;&quot;;[.J86]&lt;&gt;&quot;&quot;;[.I86]&lt;&gt;[.J86]);&quot;Links ungleich Rechts!!!&quot;;IF(AND([.I85]&lt;&gt;&quot;&quot;;[.J86]&lt;&gt;0;[.J86]&lt;&gt;[.K85]);&quot;Äquivalenzumformung korrigieren&quot;;IF(AND([.A86]=&quot;x&quot;;[.J86]&lt;&gt;&quot;&quot;;[.C86]=[.J86]) ;&quot;Gelöst!!!&quot;;IF([.K86]&gt;&quot;Fehler&quot;;[.K86];IF(OR([.A86]=&quot;&quot;;[.A85]=&quot;&quot;;[.I86]=&quot;&quot;;[.J86]=&quot;&quot;);&quot;&quot;;&quot;OK&quot;)))));&quot;&quot;)">
            <text:p/>
          </table:table-cell>
          <table:table-cell/>
          <table:table-cell table:style-name="ce77" table:number-columns-repeated="2"/>
          <table:table-cell table:number-columns-repeated="248"/>
        </table:table-row>
        <table:table-row table:style-name="ro6">
          <table:table-cell table:style-name="ce197"/>
          <table:table-cell table:style-name="ce43" office:value-type="string" calcext:value-type="string">
            <text:p>=</text:p>
          </table:table-cell>
          <table:table-cell table:style-name="ce211"/>
          <table:table-cell table:style-name="ce219"/>
          <table:table-cell table:style-name="ce72" table:formula="of:=IF(AND([.A87]&lt;&gt;&quot;&quot;;[.C87]&lt;&gt;&quot;&quot;);IF(AND([.I87]&lt;&gt;&quot;&quot;;[.J87]&lt;&gt;&quot;&quot;;[.I87]&lt;&gt;[.J87]);&quot;Links ungleich Rechts!!!&quot;;IF(AND([.I86]&lt;&gt;&quot;&quot;;[.J87]&lt;&gt;0;[.J87]&lt;&gt;[.K86]);&quot;Äquivalenzumformung korrigieren&quot;;IF(AND([.A87]=&quot;x&quot;;[.J87]&lt;&gt;&quot;&quot;;[.C87]=[.J87]) ;&quot;Gelöst!!!&quot;;IF([.K87]&gt;&quot;Fehler&quot;;[.K87];IF(OR([.A87]=&quot;&quot;;[.A86]=&quot;&quot;;[.I87]=&quot;&quot;;[.J87]=&quot;&quot;);&quot;&quot;;&quot;OK&quot;)))));&quot;&quot;)">
            <text:p/>
          </table:table-cell>
          <table:table-cell/>
          <table:table-cell table:style-name="ce77" table:number-columns-repeated="2"/>
          <table:table-cell table:number-columns-repeated="248"/>
        </table:table-row>
        <table:table-row table:style-name="ro6">
          <table:table-cell table:style-name="ce197"/>
          <table:table-cell table:style-name="ce43" office:value-type="string" calcext:value-type="string">
            <text:p>=</text:p>
          </table:table-cell>
          <table:table-cell table:style-name="ce211"/>
          <table:table-cell table:style-name="ce219"/>
          <table:table-cell table:style-name="ce72" table:formula="of:=IF(AND([.A88]&lt;&gt;&quot;&quot;;[.C88]&lt;&gt;&quot;&quot;);IF(AND([.I88]&lt;&gt;&quot;&quot;;[.J88]&lt;&gt;&quot;&quot;;[.I88]&lt;&gt;[.J88]);&quot;Links ungleich Rechts!!!&quot;;IF(AND([.I87]&lt;&gt;&quot;&quot;;[.J88]&lt;&gt;0;[.J88]&lt;&gt;[.K87]);&quot;Äquivalenzumformung korrigieren&quot;;IF(AND([.A88]=&quot;x&quot;;[.J88]&lt;&gt;&quot;&quot;;[.C88]=[.J88]) ;&quot;Gelöst!!!&quot;;IF([.K88]&gt;&quot;Fehler&quot;;[.K88];IF(OR([.A88]=&quot;&quot;;[.A87]=&quot;&quot;;[.I88]=&quot;&quot;;[.J88]=&quot;&quot;);&quot;&quot;;&quot;OK&quot;)))));&quot;&quot;)">
            <text:p/>
          </table:table-cell>
          <table:table-cell/>
          <table:table-cell table:style-name="ce77" table:number-columns-repeated="2"/>
          <table:table-cell table:number-columns-repeated="248"/>
        </table:table-row>
        <table:table-row table:style-name="ro6">
          <table:table-cell table:style-name="ce197"/>
          <table:table-cell table:style-name="ce43" office:value-type="string" calcext:value-type="string">
            <text:p>=</text:p>
          </table:table-cell>
          <table:table-cell table:style-name="ce211"/>
          <table:table-cell table:style-name="ce219"/>
          <table:table-cell table:style-name="ce72" table:formula="of:=IF(AND([.A89]&lt;&gt;&quot;&quot;;[.C89]&lt;&gt;&quot;&quot;);IF(AND([.I89]&lt;&gt;&quot;&quot;;[.J89]&lt;&gt;&quot;&quot;;[.I89]&lt;&gt;[.J89]);&quot;Links ungleich Rechts!!!&quot;;IF(AND([.I88]&lt;&gt;&quot;&quot;;[.J89]&lt;&gt;0;[.J89]&lt;&gt;[.K88]);&quot;Äquivalenzumformung korrigieren&quot;;IF(AND([.A89]=&quot;x&quot;;[.J89]&lt;&gt;&quot;&quot;;[.C89]=[.J89]) ;&quot;Gelöst!!!&quot;;IF([.K89]&gt;&quot;Fehler&quot;;[.K89];IF(OR([.A89]=&quot;&quot;;[.A88]=&quot;&quot;;[.I89]=&quot;&quot;;[.J89]=&quot;&quot;);&quot;&quot;;&quot;OK&quot;)))));&quot;&quot;)">
            <text:p/>
          </table:table-cell>
          <table:table-cell/>
          <table:table-cell table:style-name="ce77" table:number-columns-repeated="2"/>
          <table:table-cell table:number-columns-repeated="248"/>
        </table:table-row>
        <table:table-row table:style-name="ro6">
          <table:table-cell table:style-name="ce197"/>
          <table:table-cell table:style-name="ce43" office:value-type="string" calcext:value-type="string">
            <text:p>=</text:p>
          </table:table-cell>
          <table:table-cell table:style-name="ce211"/>
          <table:table-cell table:style-name="ce219"/>
          <table:table-cell table:style-name="ce72" table:formula="of:=IF(AND([.A90]&lt;&gt;&quot;&quot;;[.C90]&lt;&gt;&quot;&quot;);IF(AND([.I90]&lt;&gt;&quot;&quot;;[.J90]&lt;&gt;&quot;&quot;;[.I90]&lt;&gt;[.J90]);&quot;Links ungleich Rechts!!!&quot;;IF(AND([.I89]&lt;&gt;&quot;&quot;;[.J90]&lt;&gt;0;[.J90]&lt;&gt;[.K89]);&quot;Äquivalenzumformung korrigieren&quot;;IF(AND([.A90]=&quot;x&quot;;[.J90]&lt;&gt;&quot;&quot;;[.C90]=[.J90]) ;&quot;Gelöst!!!&quot;;IF([.K90]&gt;&quot;Fehler&quot;;[.K90];IF(OR([.A90]=&quot;&quot;;[.A89]=&quot;&quot;;[.I90]=&quot;&quot;;[.J90]=&quot;&quot;);&quot;&quot;;&quot;OK&quot;)))));&quot;&quot;)">
            <text:p/>
          </table:table-cell>
          <table:table-cell/>
          <table:table-cell table:style-name="ce77" table:number-columns-repeated="2"/>
          <table:table-cell table:number-columns-repeated="248"/>
        </table:table-row>
        <table:table-row table:style-name="ro6">
          <table:table-cell table:style-name="ce197"/>
          <table:table-cell table:style-name="ce43" office:value-type="string" calcext:value-type="string">
            <text:p>=</text:p>
          </table:table-cell>
          <table:table-cell table:style-name="ce211"/>
          <table:table-cell table:style-name="ce13"/>
          <table:table-cell table:style-name="ce72" table:formula="of:=IF(AND([.A91]&lt;&gt;&quot;&quot;;[.C91]&lt;&gt;&quot;&quot;);IF(AND([.I91]&lt;&gt;&quot;&quot;;[.J91]&lt;&gt;&quot;&quot;;[.I91]&lt;&gt;[.J91]);&quot;Links ungleich Rechts!!!&quot;;IF(AND([.I90]&lt;&gt;&quot;&quot;;[.J91]&lt;&gt;0;[.J91]&lt;&gt;[.K90]);&quot;Äquivalenzumformung korrigieren&quot;;IF(AND([.A91]=&quot;x&quot;;[.J91]&lt;&gt;&quot;&quot;;[.C91]=[.J91]) ;&quot;Gelöst!!!&quot;;IF([.K91]&gt;&quot;Fehler&quot;;[.K91];IF(OR([.A91]=&quot;&quot;;[.A90]=&quot;&quot;;[.I91]=&quot;&quot;;[.J91]=&quot;&quot;);&quot;&quot;;&quot;OK&quot;)))));&quot;&quot;)">
            <text:p/>
          </table:table-cell>
          <table:table-cell/>
          <table:table-cell table:style-name="ce77" table:number-columns-repeated="2"/>
          <table:table-cell table:number-columns-repeated="248"/>
        </table:table-row>
        <table:table-row table:style-name="ro6">
          <table:table-cell table:style-name="ce5"/>
          <table:table-cell table:style-name="ce40"/>
          <table:table-cell/>
          <table:table-cell table:style-name="ce13"/>
          <table:table-cell table:style-name="ce72" table:formula="of:=IF(AND([.A92]&lt;&gt;&quot;&quot;;[.C92]&lt;&gt;&quot;&quot;);IF(AND([.I92]&lt;&gt;&quot;&quot;;[.J92]&lt;&gt;&quot;&quot;;[.I92]&lt;&gt;[.J92]);&quot;Links ungleich Rechts!!!&quot;;IF(AND([.I91]&lt;&gt;&quot;&quot;;[.J92]&lt;&gt;0;[.J92]&lt;&gt;[.K91]);&quot;Äquivalenzumformung korrigieren&quot;;IF(AND([.A92]=&quot;x&quot;;[.J92]&lt;&gt;&quot;&quot;;[.C92]=[.J92]) ;&quot;Gelöst!!!&quot;;IF([.K92]&gt;&quot;Fehler&quot;;[.K92];IF(OR([.A92]=&quot;&quot;;[.A91]=&quot;&quot;;[.I92]=&quot;&quot;;[.J92]=&quot;&quot;);&quot;&quot;;&quot;OK&quot;)))));&quot;&quot;)">
            <text:p/>
          </table:table-cell>
          <table:table-cell/>
          <table:table-cell table:style-name="ce86" table:formula="of:=IF(ISERROR(VALUE(VLOOKUP(&quot; *x *&quot;;[.A87:.C91];3;0)));&quot;&quot;;IF(VALUE(VLOOKUP(&quot; *x *&quot;;[.A87:.C91];3;0))=[.J5];&quot;&quot;;&quot;&quot;))" office:value-type="string" office:string-value="" calcext:value-type="string">
            <text:p></text:p>
          </table:table-cell>
          <table:table-cell table:style-name="ce90" office:value-type="string" calcext:value-type="string">
            <text:p>Gleichung gelöst</text:p>
          </table:table-cell>
          <table:table-cell table:number-columns-repeated="248"/>
        </table:table-row>
        <table:table-row table:style-name="ro6">
          <table:table-cell table:style-name="ce30" office:value-type="string" calcext:value-type="string" table:number-columns-spanned="2" table:number-rows-spanned="1">
            <text:p>Antwort: Die gesuchte Zahl heißt </text:p>
          </table:table-cell>
          <table:covered-table-cell table:style-name="ce40" office:value-type="string" calcext:value-type="string">
            <text:p>=</text:p>
          </table:covered-table-cell>
          <table:table-cell table:style-name="ce212"/>
          <table:table-cell table:style-name="ce13"/>
          <table:table-cell table:style-name="ce72" table:formula="of:=IF(AND([.A93]&lt;&gt;&quot;&quot;;[.C93]&lt;&gt;&quot;&quot;);IF(AND([.I93]&lt;&gt;&quot;&quot;;[.J93]&lt;&gt;&quot;&quot;;[.I93]&lt;&gt;[.J93]);&quot;Links ungleich Rechts!!!&quot;;IF(AND([.I92]&lt;&gt;&quot;&quot;;[.J93]&lt;&gt;0;[.J93]&lt;&gt;[.K92]);&quot;Äquivalenzumformung korrigieren&quot;;IF(AND([.A93]=&quot;x&quot;;[.J93]&lt;&gt;&quot;&quot;;[.C93]=[.J93]) ;&quot;Gelöst!!!&quot;;IF([.K93]&gt;&quot;Fehler&quot;;[.K93];IF(OR([.A93]=&quot;&quot;;[.A92]=&quot;&quot;;[.I93]=&quot;&quot;;[.J93]=&quot;&quot;);&quot;&quot;;&quot;OK&quot;)))));&quot;&quot;)">
            <text:p/>
          </table:table-cell>
          <table:table-cell/>
          <table:table-cell table:style-name="ce88" table:formula="of:=IF(ISERROR(FIND([.J5]&amp;&quot;.&quot;;SUBSTITUTE([.C93];&quot; &quot;;&quot;&quot;)));&quot;&quot;;&quot;&quot;)" office:value-type="string" office:string-value="" calcext:value-type="string">
            <text:p></text:p>
          </table:table-cell>
          <table:table-cell table:style-name="ce90" office:value-type="string" calcext:value-type="string">
            <text:p>Antwortsatz</text:p>
          </table:table-cell>
          <table:table-cell table:number-columns-repeated="248"/>
        </table:table-row>
        <table:table-row table:style-name="ro6">
          <table:table-cell table:style-name="ce35"/>
          <table:table-cell table:style-name="ce45"/>
          <table:table-cell table:style-name="ce51"/>
          <table:table-cell table:style-name="ce66"/>
          <table:table-cell table:style-name="ce72" table:formula="of:=IF(AND([.A94]&lt;&gt;&quot;&quot;;[.C94]&lt;&gt;&quot;&quot;);IF(AND([.I94]&lt;&gt;&quot;&quot;;[.J94]&lt;&gt;&quot;&quot;;[.I94]&lt;&gt;[.J94]);&quot;Links ungleich Rechts!!!&quot;;IF(AND([.I93]&lt;&gt;&quot;&quot;;[.J94]&lt;&gt;0;[.J94]&lt;&gt;[.K93]);&quot;Äquivalenzumformung korrigieren&quot;;IF(AND([.A94]=&quot;x&quot;;[.J94]&lt;&gt;&quot;&quot;;[.C94]=[.J94]) ;&quot;Gelöst!!!&quot;;IF([.K94]&gt;&quot;Fehler&quot;;[.K94];IF(OR([.A94]=&quot;&quot;;[.A93]=&quot;&quot;;[.I94]=&quot;&quot;;[.J94]=&quot;&quot;);&quot;&quot;;&quot;OK&quot;)))));&quot;&quot;)">
            <text:p/>
          </table:table-cell>
          <table:table-cell/>
          <table:table-cell table:style-name="ce77"/>
          <table:table-cell table:style-name="ce79"/>
          <table:table-cell table:number-columns-repeated="248"/>
        </table:table-row>
        <table:table-row table:style-name="ro6">
          <table:table-cell/>
          <table:table-cell table:style-name="ce40"/>
          <table:table-cell table:number-columns-repeated="2"/>
          <table:table-cell table:style-name="ce72" table:formula="of:=IF(AND([.A95]&lt;&gt;&quot;&quot;;[.C95]&lt;&gt;&quot;&quot;);IF(AND([.I95]&lt;&gt;&quot;&quot;;[.J95]&lt;&gt;&quot;&quot;;[.I95]&lt;&gt;[.J95]);&quot;Links ungleich Rechts!!!&quot;;IF(AND([.I94]&lt;&gt;&quot;&quot;;[.J95]&lt;&gt;0;[.J95]&lt;&gt;[.K94]);&quot;Äquivalenzumformung korrigieren&quot;;IF(AND([.A95]=&quot;x&quot;;[.J95]&lt;&gt;&quot;&quot;;[.C95]=[.J95]) ;&quot;Gelöst!!!&quot;;IF([.K95]&gt;&quot;Fehler&quot;;[.K95];IF(OR([.A95]=&quot;&quot;;[.A94]=&quot;&quot;;[.I95]=&quot;&quot;;[.J95]=&quot;&quot;);&quot;&quot;;&quot;OK&quot;)))));&quot;&quot;)">
            <text:p/>
          </table:table-cell>
          <table:table-cell/>
          <table:table-cell table:style-name="ce77"/>
          <table:table-cell table:style-name="ce79"/>
          <table:table-cell table:number-columns-repeated="248"/>
        </table:table-row>
        <table:table-row table:style-name="ro6">
          <table:table-cell/>
          <table:table-cell table:style-name="ce40"/>
          <table:table-cell table:number-columns-repeated="2"/>
          <table:table-cell table:style-name="ce72" table:formula="of:=IF(AND([.A96]&lt;&gt;&quot;&quot;;[.C96]&lt;&gt;&quot;&quot;);IF(AND([.I96]&lt;&gt;&quot;&quot;;[.J96]&lt;&gt;&quot;&quot;;[.I96]&lt;&gt;[.J96]);&quot;Links ungleich Rechts!!!&quot;;IF(AND([.I95]&lt;&gt;&quot;&quot;;[.J96]&lt;&gt;0;[.J96]&lt;&gt;[.K95]);&quot;Äquivalenzumformung korrigieren&quot;;IF(AND([.A96]=&quot;x&quot;;[.J96]&lt;&gt;&quot;&quot;;[.C96]=[.J96]) ;&quot;Gelöst!!!&quot;;IF([.K96]&gt;&quot;Fehler&quot;;[.K96];IF(OR([.A96]=&quot;&quot;;[.A95]=&quot;&quot;;[.I96]=&quot;&quot;;[.J96]=&quot;&quot;);&quot;&quot;;&quot;OK&quot;)))));&quot;&quot;)">
            <text:p/>
          </table:table-cell>
          <table:table-cell/>
          <table:table-cell table:style-name="ce77"/>
          <table:table-cell table:style-name="ce79"/>
          <table:table-cell table:number-columns-repeated="248"/>
        </table:table-row>
        <table:table-row table:style-name="ro6">
          <table:table-cell table:style-name="ce100" table:number-columns-spanned="4" table:number-rows-spanned="1"/>
          <table:covered-table-cell table:style-name="ce46" office:value-type="string" calcext:value-type="string">
            <text:p>(*) Ich denke mir eine Zahl, addiere 2 und multipliziere das Ergebnis mit 4. Ich erhalte dann dasselbe, als wenn ich von der gedachten Zahl 3 subtrahiert und das Ergebnis mit 8 multipliziert hätte.</text:p>
          </table:covered-table-cell>
          <table:covered-table-cell table:style-name="ce41"/>
          <table:covered-table-cell table:style-name="ce62"/>
          <table:table-cell table:style-name="ce72" table:formula="of:=IF(AND([.A97]&lt;&gt;&quot;&quot;;[.C97]&lt;&gt;&quot;&quot;);IF(AND([.I97]&lt;&gt;&quot;&quot;;[.J97]&lt;&gt;&quot;&quot;;[.I97]&lt;&gt;[.J97]);&quot;Links ungleich Rechts!!!&quot;;IF(AND([.I96]&lt;&gt;&quot;&quot;;[.J97]&lt;&gt;0;[.J97]&lt;&gt;[.K96]);&quot;Äquivalenzumformung korrigieren&quot;;IF(AND([.A97]=&quot;x&quot;;[.J97]&lt;&gt;&quot;&quot;;[.C97]=[.J97]) ;&quot;Gelöst!!!&quot;;IF([.K97]&gt;&quot;Fehler&quot;;[.K97];IF(OR([.A97]=&quot;&quot;;[.A96]=&quot;&quot;;[.I97]=&quot;&quot;;[.J97]=&quot;&quot;);&quot;&quot;;&quot;OK&quot;)))));&quot;&quot;)">
            <text:p/>
          </table:table-cell>
          <table:table-cell/>
          <table:table-cell table:style-name="ce77" table:number-columns-repeated="2"/>
          <table:table-cell table:number-columns-repeated="248"/>
        </table:table-row>
        <table:table-row table:style-name="ro6">
          <table:table-cell table:style-name="ce5" office:value-type="string" calcext:value-type="string">
            <text:p>Wenn ich zu einer Zahl 5 addiere und das Ergebnis mit sich selbst multipliziere </text:p>
          </table:table-cell>
          <table:table-cell table:style-name="ce40"/>
          <table:table-cell/>
          <table:table-cell table:style-name="ce13"/>
          <table:table-cell table:style-name="ce72" table:formula="of:=IF(AND([.A98]&lt;&gt;&quot;&quot;;[.C98]&lt;&gt;&quot;&quot;);IF(AND([.I98]&lt;&gt;&quot;&quot;;[.J98]&lt;&gt;&quot;&quot;;[.I98]&lt;&gt;[.J98]);&quot;Links ungleich Rechts!!!&quot;;IF(AND([.I97]&lt;&gt;&quot;&quot;;[.J98]&lt;&gt;0;[.J98]&lt;&gt;[.K97]);&quot;Äquivalenzumformung korrigieren&quot;;IF(AND([.A98]=&quot;x&quot;;[.J98]&lt;&gt;&quot;&quot;;[.C98]=[.J98]) ;&quot;Gelöst!!!&quot;;IF([.K98]&gt;&quot;Fehler&quot;;[.K98];IF(OR([.A98]=&quot;&quot;;[.A97]=&quot;&quot;;[.I98]=&quot;&quot;;[.J98]=&quot;&quot;);&quot;&quot;;&quot;OK&quot;)))));&quot;&quot;)">
            <text:p/>
          </table:table-cell>
          <table:table-cell/>
          <table:table-cell table:style-name="ce77" table:number-columns-repeated="2"/>
          <table:table-cell table:number-columns-repeated="248"/>
        </table:table-row>
        <table:table-row table:style-name="ro6">
          <table:table-cell table:style-name="ce5" office:value-type="string" calcext:value-type="string">
            <text:p>erhalte ich das gleiche wie das Quadrat der Zahl vermehrt um 20.</text:p>
          </table:table-cell>
          <table:table-cell table:style-name="ce40"/>
          <table:table-cell/>
          <table:table-cell table:style-name="ce13"/>
          <table:table-cell table:style-name="ce72" table:formula="of:=IF(AND([.A99]&lt;&gt;&quot;&quot;;[.C99]&lt;&gt;&quot;&quot;);IF(AND([.I99]&lt;&gt;&quot;&quot;;[.J99]&lt;&gt;&quot;&quot;;[.I99]&lt;&gt;[.J99]);&quot;Links ungleich Rechts!!!&quot;;IF(AND([.I98]&lt;&gt;&quot;&quot;;[.J99]&lt;&gt;0;[.J99]&lt;&gt;[.K98]);&quot;Äquivalenzumformung korrigieren&quot;;IF(AND([.A99]=&quot;x&quot;;[.J99]&lt;&gt;&quot;&quot;;[.C99]=[.J99]) ;&quot;Gelöst!!!&quot;;IF([.K99]&gt;&quot;Fehler&quot;;[.K99];IF(OR([.A99]=&quot;&quot;;[.A98]=&quot;&quot;;[.I99]=&quot;&quot;;[.J99]=&quot;&quot;);&quot;&quot;;&quot;OK&quot;)))));&quot;&quot;)">
            <text:p/>
          </table:table-cell>
          <table:table-cell/>
          <table:table-cell table:style-name="ce77" table:number-columns-repeated="2"/>
          <table:table-cell table:number-columns-repeated="248"/>
        </table:table-row>
        <table:table-row table:style-name="ro6">
          <table:table-cell table:style-name="ce5" office:value-type="string" calcext:value-type="string">
            <text:p>Lösung:</text:p>
          </table:table-cell>
          <table:table-cell table:style-name="ce40"/>
          <table:table-cell/>
          <table:table-cell table:style-name="ce13"/>
          <table:table-cell table:style-name="ce72" table:formula="of:=IF(AND([.A100]&lt;&gt;&quot;&quot;;[.C100]&lt;&gt;&quot;&quot;);IF(AND([.I100]&lt;&gt;&quot;&quot;;[.J100]&lt;&gt;&quot;&quot;;[.I100]&lt;&gt;[.J100]);&quot;Links ungleich Rechts!!!&quot;;IF(AND([.I99]&lt;&gt;&quot;&quot;;[.J100]&lt;&gt;0;[.J100]&lt;&gt;[.K99]);&quot;Äquivalenzumformung korrigieren&quot;;IF(AND([.A100]=&quot;x&quot;;[.J100]&lt;&gt;&quot;&quot;;[.C100]=[.J100]) ;&quot;Gelöst!!!&quot;;IF([.K100]&gt;&quot;Fehler&quot;;[.K100];IF(OR([.A100]=&quot;&quot;;[.A99]=&quot;&quot;;[.I100]=&quot;&quot;;[.J100]=&quot;&quot;);&quot;&quot;;&quot;OK&quot;)))));&quot;&quot;)">
            <text:p/>
          </table:table-cell>
          <table:table-cell/>
          <table:table-cell table:style-name="ce77" table:number-columns-repeated="2"/>
          <table:table-cell table:number-columns-repeated="248"/>
        </table:table-row>
        <table:table-row table:style-name="ro6">
          <table:table-cell table:style-name="ce32" office:value-type="string" calcext:value-type="string">
            <text:p>Die gesuchte Zahl ist x.</text:p>
          </table:table-cell>
          <table:table-cell table:style-name="ce40"/>
          <table:table-cell/>
          <table:table-cell table:style-name="ce13"/>
          <table:table-cell table:style-name="ce72" table:formula="of:=IF(AND([.A101]&lt;&gt;&quot;&quot;;[.C101]&lt;&gt;&quot;&quot;);IF(AND([.I101]&lt;&gt;&quot;&quot;;[.J101]&lt;&gt;&quot;&quot;;[.I101]&lt;&gt;[.J101]);&quot;Links ungleich Rechts!!!&quot;;IF(AND([.I100]&lt;&gt;&quot;&quot;;[.J101]&lt;&gt;0;[.J101]&lt;&gt;[.K100]);&quot;Äquivalenzumformung korrigieren&quot;;IF(AND([.A101]=&quot;x&quot;;[.J101]&lt;&gt;&quot;&quot;;[.C101]=[.J101]) ;&quot;Gelöst!!!&quot;;IF([.K101]&gt;&quot;Fehler&quot;;[.K101];IF(OR([.A101]=&quot;&quot;;[.A100]=&quot;&quot;;[.I101]=&quot;&quot;;[.J101]=&quot;&quot;);&quot;&quot;;&quot;OK&quot;)))));&quot;&quot;)">
            <text:p/>
            <draw:control table:end-cell-address="Tabelle2.F102" table:end-x="13.12mm" table:end-y="3.63mm" draw:z-index="4" draw:text-style-name="P2" svg:width="32.17mm" svg:height="3.77mm" svg:x="3.16mm" svg:y="4.64mm" draw:control="control11"/>
          </table:table-cell>
          <table:table-cell/>
          <table:table-cell table:style-name="ce77" table:number-columns-repeated="2"/>
          <table:table-cell table:number-columns-repeated="248"/>
        </table:table-row>
        <table:table-row table:style-name="ro6">
          <table:table-cell table:style-name="ce28" office:value-type="string" calcext:value-type="string">
            <text:p>Linke Seite der Gleichung</text:p>
          </table:table-cell>
          <table:table-cell table:style-name="ce40" office:value-type="string" calcext:value-type="string">
            <text:p>=</text:p>
          </table:table-cell>
          <table:table-cell table:style-name="ce48" office:value-type="string" calcext:value-type="string">
            <text:p>Rechte Seite der Gleichung</text:p>
          </table:table-cell>
          <table:table-cell table:style-name="ce13"/>
          <table:table-cell table:style-name="ce72" table:formula="of:=IF(AND([.A102]&lt;&gt;&quot;&quot;;[.C102]&lt;&gt;&quot;&quot;);IF(AND([.I102]&lt;&gt;&quot;&quot;;[.J102]&lt;&gt;&quot;&quot;;[.I102]&lt;&gt;[.J102]);&quot;Links ungleich Rechts!!!&quot;;IF(AND([.I101]&lt;&gt;&quot;&quot;;[.J102]&lt;&gt;0;[.J102]&lt;&gt;[.K101]);&quot;Äquivalenzumformung korrigieren&quot;;IF(AND([.A102]=&quot;x&quot;;[.J102]&lt;&gt;&quot;&quot;;[.C102]=[.J102]) ;&quot;Gelöst!!!&quot;;IF([.K102]&gt;&quot;Fehler&quot;;[.K102];IF(OR([.A102]=&quot;&quot;;[.A101]=&quot;&quot;;[.I102]=&quot;&quot;;[.J102]=&quot;&quot;);&quot;&quot;;&quot;OK&quot;)))));&quot;&quot;)">
            <text:p/>
          </table:table-cell>
          <table:table-cell/>
          <table:table-cell table:style-name="ce77" table:number-columns-repeated="2"/>
          <table:table-cell table:number-columns-repeated="248"/>
        </table:table-row>
        <table:table-row table:style-name="ro6">
          <table:table-cell table:style-name="ce199"/>
          <table:table-cell table:style-name="ce43" office:value-type="string" calcext:value-type="string">
            <text:p>=</text:p>
          </table:table-cell>
          <table:table-cell table:style-name="ce213"/>
          <table:table-cell table:style-name="ce220"/>
          <table:table-cell table:style-name="ce72" table:formula="of:=IF(AND([.A103]&lt;&gt;&quot;&quot;;[.C103]&lt;&gt;&quot;&quot;);IF(AND([.I103]&lt;&gt;&quot;&quot;;[.J103]&lt;&gt;&quot;&quot;;[.I103]&lt;&gt;[.J103]);&quot;Links ungleich Rechts!!!&quot;;IF(AND([.I102]&lt;&gt;&quot;&quot;;[.J103]&lt;&gt;0;[.J103]&lt;&gt;[.K102]);&quot;Äquivalenzumformung korrigieren&quot;;IF(AND([.A103]=&quot;x&quot;;[.J103]&lt;&gt;&quot;&quot;;[.C103]=[.J103]) ;&quot;Gelöst!!!&quot;;IF([.K103]&gt;&quot;Fehler&quot;;[.K103];IF(OR([.A103]=&quot;&quot;;[.A102]=&quot;&quot;;[.I103]=&quot;&quot;;[.J103]=&quot;&quot;);&quot;&quot;;&quot;OK&quot;)))));&quot;&quot;)">
            <text:p/>
          </table:table-cell>
          <table:table-cell/>
          <table:table-cell table:style-name="ce86" table:formula="of:=IF(AND(FIND(&quot;x&quot;;[.A103]&amp;&quot;x&quot;)&lt;=LEN([.A103]);[.J103]&lt;&gt;&quot;&quot;;[.I103]=[.J103]) ;&quot;&quot;;&quot;&quot;)" office:value-type="string" office:string-value="" calcext:value-type="string">
            <text:p></text:p>
          </table:table-cell>
          <table:table-cell table:style-name="ce90" office:value-type="string" calcext:value-type="string">
            <text:p>Ansatz</text:p>
          </table:table-cell>
          <table:table-cell table:number-columns-repeated="248"/>
        </table:table-row>
        <table:table-row table:style-name="ro6">
          <table:table-cell table:style-name="ce199"/>
          <table:table-cell table:style-name="ce43" office:value-type="string" calcext:value-type="string">
            <text:p>=</text:p>
          </table:table-cell>
          <table:table-cell table:style-name="ce213"/>
          <table:table-cell table:style-name="ce220"/>
          <table:table-cell table:style-name="ce72" table:formula="of:=IF(AND([.A104]&lt;&gt;&quot;&quot;;[.C104]&lt;&gt;&quot;&quot;);IF(AND([.I104]&lt;&gt;&quot;&quot;;[.J104]&lt;&gt;&quot;&quot;;[.I104]&lt;&gt;[.J104]);&quot;Links ungleich Rechts!!!&quot;;IF(AND([.I103]&lt;&gt;&quot;&quot;;[.J104]&lt;&gt;0;[.J104]&lt;&gt;[.K103]);&quot;Äquivalenzumformung korrigieren&quot;;IF(AND([.A104]=&quot;x&quot;;[.J104]&lt;&gt;&quot;&quot;;[.C104]=[.J104]) ;&quot;Gelöst!!!&quot;;IF([.K104]&gt;&quot;Fehler&quot;;[.K104];IF(OR([.A104]=&quot;&quot;;[.A103]=&quot;&quot;;[.I104]=&quot;&quot;;[.J104]=&quot;&quot;);&quot;&quot;;&quot;OK&quot;)))));&quot;&quot;)">
            <text:p/>
          </table:table-cell>
          <table:table-cell/>
          <table:table-cell table:style-name="ce77" table:number-columns-repeated="2"/>
          <table:table-cell table:number-columns-repeated="248"/>
        </table:table-row>
        <table:table-row table:style-name="ro6">
          <table:table-cell table:style-name="ce199"/>
          <table:table-cell table:style-name="ce43" office:value-type="string" calcext:value-type="string">
            <text:p>=</text:p>
          </table:table-cell>
          <table:table-cell table:style-name="ce213"/>
          <table:table-cell table:style-name="ce220"/>
          <table:table-cell table:style-name="ce72" table:formula="of:=IF(AND([.A105]&lt;&gt;&quot;&quot;;[.C105]&lt;&gt;&quot;&quot;);IF(AND([.I105]&lt;&gt;&quot;&quot;;[.J105]&lt;&gt;&quot;&quot;;[.I105]&lt;&gt;[.J105]);&quot;Links ungleich Rechts!!!&quot;;IF(AND([.I104]&lt;&gt;&quot;&quot;;[.J105]&lt;&gt;0;[.J105]&lt;&gt;[.K104]);&quot;Äquivalenzumformung korrigieren&quot;;IF(AND([.A105]=&quot;x&quot;;[.J105]&lt;&gt;&quot;&quot;;[.C105]=[.J105]) ;&quot;Gelöst!!!&quot;;IF([.K105]&gt;&quot;Fehler&quot;;[.K105];IF(OR([.A105]=&quot;&quot;;[.A104]=&quot;&quot;;[.I105]=&quot;&quot;;[.J105]=&quot;&quot;);&quot;&quot;;&quot;OK&quot;)))));&quot;&quot;)">
            <text:p/>
          </table:table-cell>
          <table:table-cell/>
          <table:table-cell table:style-name="ce77" table:number-columns-repeated="2"/>
          <table:table-cell table:number-columns-repeated="248"/>
        </table:table-row>
        <table:table-row table:style-name="ro6">
          <table:table-cell table:style-name="ce199"/>
          <table:table-cell table:style-name="ce43" office:value-type="string" calcext:value-type="string">
            <text:p>=</text:p>
          </table:table-cell>
          <table:table-cell table:style-name="ce213"/>
          <table:table-cell table:style-name="ce220"/>
          <table:table-cell table:style-name="ce72" table:formula="of:=IF(AND([.A106]&lt;&gt;&quot;&quot;;[.C106]&lt;&gt;&quot;&quot;);IF(AND([.I106]&lt;&gt;&quot;&quot;;[.J106]&lt;&gt;&quot;&quot;;[.I106]&lt;&gt;[.J106]);&quot;Links ungleich Rechts!!!&quot;;IF(AND([.I105]&lt;&gt;&quot;&quot;;[.J106]&lt;&gt;0;[.J106]&lt;&gt;[.K105]);&quot;Äquivalenzumformung korrigieren&quot;;IF(AND([.A106]=&quot;x&quot;;[.J106]&lt;&gt;&quot;&quot;;[.C106]=[.J106]) ;&quot;Gelöst!!!&quot;;IF([.K106]&gt;&quot;Fehler&quot;;[.K106];IF(OR([.A106]=&quot;&quot;;[.A105]=&quot;&quot;;[.I106]=&quot;&quot;;[.J106]=&quot;&quot;);&quot;&quot;;&quot;OK&quot;)))));&quot;&quot;)">
            <text:p/>
          </table:table-cell>
          <table:table-cell/>
          <table:table-cell table:style-name="ce77" table:number-columns-repeated="2"/>
          <table:table-cell table:number-columns-repeated="248"/>
        </table:table-row>
        <table:table-row table:style-name="ro6">
          <table:table-cell table:style-name="ce199"/>
          <table:table-cell table:style-name="ce43" office:value-type="string" calcext:value-type="string">
            <text:p>=</text:p>
          </table:table-cell>
          <table:table-cell table:style-name="ce213"/>
          <table:table-cell table:style-name="ce220"/>
          <table:table-cell table:style-name="ce72" table:formula="of:=IF(AND([.A107]&lt;&gt;&quot;&quot;;[.C107]&lt;&gt;&quot;&quot;);IF(AND([.I107]&lt;&gt;&quot;&quot;;[.J107]&lt;&gt;&quot;&quot;;[.I107]&lt;&gt;[.J107]);&quot;Links ungleich Rechts!!!&quot;;IF(AND([.I106]&lt;&gt;&quot;&quot;;[.J107]&lt;&gt;0;[.J107]&lt;&gt;[.K106]);&quot;Äquivalenzumformung korrigieren&quot;;IF(AND([.A107]=&quot;x&quot;;[.J107]&lt;&gt;&quot;&quot;;[.C107]=[.J107]) ;&quot;Gelöst!!!&quot;;IF([.K107]&gt;&quot;Fehler&quot;;[.K107];IF(OR([.A107]=&quot;&quot;;[.A106]=&quot;&quot;;[.I107]=&quot;&quot;;[.J107]=&quot;&quot;);&quot;&quot;;&quot;OK&quot;)))));&quot;&quot;)">
            <text:p/>
          </table:table-cell>
          <table:table-cell/>
          <table:table-cell table:style-name="ce77" table:number-columns-repeated="2"/>
          <table:table-cell table:number-columns-repeated="248"/>
        </table:table-row>
        <table:table-row table:style-name="ro6">
          <table:table-cell table:style-name="ce199"/>
          <table:table-cell table:style-name="ce43" office:value-type="string" calcext:value-type="string">
            <text:p>=</text:p>
          </table:table-cell>
          <table:table-cell table:style-name="ce213"/>
          <table:table-cell table:style-name="ce220"/>
          <table:table-cell table:style-name="ce72" table:formula="of:=IF(AND([.A108]&lt;&gt;&quot;&quot;;[.C108]&lt;&gt;&quot;&quot;);IF(AND([.I108]&lt;&gt;&quot;&quot;;[.J108]&lt;&gt;&quot;&quot;;[.I108]&lt;&gt;[.J108]);&quot;Links ungleich Rechts!!!&quot;;IF(AND([.I107]&lt;&gt;&quot;&quot;;[.J108]&lt;&gt;0;[.J108]&lt;&gt;[.K107]);&quot;Äquivalenzumformung korrigieren&quot;;IF(AND([.A108]=&quot;x&quot;;[.J108]&lt;&gt;&quot;&quot;;[.C108]=[.J108]) ;&quot;Gelöst!!!&quot;;IF([.K108]&gt;&quot;Fehler&quot;;[.K108];IF(OR([.A108]=&quot;&quot;;[.A107]=&quot;&quot;;[.I108]=&quot;&quot;;[.J108]=&quot;&quot;);&quot;&quot;;&quot;OK&quot;)))));&quot;&quot;)">
            <text:p/>
          </table:table-cell>
          <table:table-cell/>
          <table:table-cell table:style-name="ce77" table:number-columns-repeated="2"/>
          <table:table-cell table:number-columns-repeated="248"/>
        </table:table-row>
        <table:table-row table:style-name="ro6">
          <table:table-cell table:style-name="ce199"/>
          <table:table-cell table:style-name="ce43" office:value-type="string" calcext:value-type="string">
            <text:p>=</text:p>
          </table:table-cell>
          <table:table-cell table:style-name="ce213"/>
          <table:table-cell table:style-name="ce220"/>
          <table:table-cell table:style-name="ce72" table:formula="of:=IF(AND([.A109]&lt;&gt;&quot;&quot;;[.C109]&lt;&gt;&quot;&quot;);IF(AND([.I109]&lt;&gt;&quot;&quot;;[.J109]&lt;&gt;&quot;&quot;;[.I109]&lt;&gt;[.J109]);&quot;Links ungleich Rechts!!!&quot;;IF(AND([.I108]&lt;&gt;&quot;&quot;;[.J109]&lt;&gt;0;[.J109]&lt;&gt;[.K108]);&quot;Äquivalenzumformung korrigieren&quot;;IF(AND([.A109]=&quot;x&quot;;[.J109]&lt;&gt;&quot;&quot;;[.C109]=[.J109]) ;&quot;Gelöst!!!&quot;;IF([.K109]&gt;&quot;Fehler&quot;;[.K109];IF(OR([.A109]=&quot;&quot;;[.A108]=&quot;&quot;;[.I109]=&quot;&quot;;[.J109]=&quot;&quot;);&quot;&quot;;&quot;OK&quot;)))));&quot;&quot;)">
            <text:p/>
          </table:table-cell>
          <table:table-cell/>
          <table:table-cell table:style-name="ce77" table:number-columns-repeated="2"/>
          <table:table-cell table:number-columns-repeated="248"/>
        </table:table-row>
        <table:table-row table:style-name="ro6">
          <table:table-cell table:style-name="ce199"/>
          <table:table-cell table:style-name="ce43" office:value-type="string" calcext:value-type="string">
            <text:p>=</text:p>
          </table:table-cell>
          <table:table-cell table:style-name="ce213"/>
          <table:table-cell table:style-name="ce13"/>
          <table:table-cell table:style-name="ce72" table:formula="of:=IF(AND([.A110]&lt;&gt;&quot;&quot;;[.C110]&lt;&gt;&quot;&quot;);IF(AND([.I110]&lt;&gt;&quot;&quot;;[.J110]&lt;&gt;&quot;&quot;;[.I110]&lt;&gt;[.J110]);&quot;Links ungleich Rechts!!!&quot;;IF(AND([.I109]&lt;&gt;&quot;&quot;;[.J110]&lt;&gt;0;[.J110]&lt;&gt;[.K109]);&quot;Äquivalenzumformung korrigieren&quot;;IF(AND([.A110]=&quot;x&quot;;[.J110]&lt;&gt;&quot;&quot;;[.C110]=[.J110]) ;&quot;Gelöst!!!&quot;;IF([.K110]&gt;&quot;Fehler&quot;;[.K110];IF(OR([.A110]=&quot;&quot;;[.A109]=&quot;&quot;;[.I110]=&quot;&quot;;[.J110]=&quot;&quot;);&quot;&quot;;&quot;OK&quot;)))));&quot;&quot;)">
            <text:p/>
          </table:table-cell>
          <table:table-cell/>
          <table:table-cell table:style-name="ce77" table:number-columns-repeated="2"/>
          <table:table-cell table:number-columns-repeated="248"/>
        </table:table-row>
        <table:table-row table:style-name="ro6">
          <table:table-cell table:style-name="ce5"/>
          <table:table-cell table:style-name="ce40"/>
          <table:table-cell/>
          <table:table-cell table:style-name="ce13"/>
          <table:table-cell table:style-name="ce72" table:formula="of:=IF(AND([.A111]&lt;&gt;&quot;&quot;;[.C111]&lt;&gt;&quot;&quot;);IF(AND([.I111]&lt;&gt;&quot;&quot;;[.J111]&lt;&gt;&quot;&quot;;[.I111]&lt;&gt;[.J111]);&quot;Links ungleich Rechts!!!&quot;;IF(AND([.I110]&lt;&gt;&quot;&quot;;[.J111]&lt;&gt;0;[.J111]&lt;&gt;[.K110]);&quot;Äquivalenzumformung korrigieren&quot;;IF(AND([.A111]=&quot;x&quot;;[.J111]&lt;&gt;&quot;&quot;;[.C111]=[.J111]) ;&quot;Gelöst!!!&quot;;IF([.K111]&gt;&quot;Fehler&quot;;[.K111];IF(OR([.A111]=&quot;&quot;;[.A110]=&quot;&quot;;[.I111]=&quot;&quot;;[.J111]=&quot;&quot;);&quot;&quot;;&quot;OK&quot;)))));&quot;&quot;)">
            <text:p/>
          </table:table-cell>
          <table:table-cell/>
          <table:table-cell table:style-name="ce86" table:formula="of:=IF(ISERROR(VALUE(VLOOKUP(&quot; *x *&quot;;[.A105:.C110];3;0)));&quot;&quot;;IF(VALUE(VLOOKUP(&quot; *x *&quot;;[.A105:.C110];3;0))=[.J6];&quot;&quot;;&quot;&quot;))" office:value-type="string" office:string-value="" calcext:value-type="string">
            <text:p></text:p>
          </table:table-cell>
          <table:table-cell table:style-name="ce90" office:value-type="string" calcext:value-type="string">
            <text:p>Gleichung gelöst</text:p>
          </table:table-cell>
          <table:table-cell table:number-columns-repeated="248"/>
        </table:table-row>
        <table:table-row table:style-name="ro6">
          <table:table-cell table:style-name="ce30" office:value-type="string" calcext:value-type="string" table:number-columns-spanned="2" table:number-rows-spanned="1">
            <text:p>Antwort: Die gesuchte Zahl heißt </text:p>
          </table:table-cell>
          <table:covered-table-cell table:style-name="ce40" office:value-type="string" calcext:value-type="string">
            <text:p>=</text:p>
          </table:covered-table-cell>
          <table:table-cell table:style-name="ce214"/>
          <table:table-cell table:style-name="ce13"/>
          <table:table-cell table:style-name="ce72" table:formula="of:=IF(AND([.A112]&lt;&gt;&quot;&quot;;[.C112]&lt;&gt;&quot;&quot;);IF(AND([.I112]&lt;&gt;&quot;&quot;;[.J112]&lt;&gt;&quot;&quot;;[.I112]&lt;&gt;[.J112]);&quot;Links ungleich Rechts!!!&quot;;IF(AND([.I111]&lt;&gt;&quot;&quot;;[.J112]&lt;&gt;0;[.J112]&lt;&gt;[.K111]);&quot;Äquivalenzumformung korrigieren&quot;;IF(AND([.A112]=&quot;x&quot;;[.J112]&lt;&gt;&quot;&quot;;[.C112]=[.J112]) ;&quot;Gelöst!!!&quot;;IF([.K112]&gt;&quot;Fehler&quot;;[.K112];IF(OR([.A112]=&quot;&quot;;[.A111]=&quot;&quot;;[.I112]=&quot;&quot;;[.J112]=&quot;&quot;);&quot;&quot;;&quot;OK&quot;)))));&quot;&quot;)">
            <text:p/>
          </table:table-cell>
          <table:table-cell/>
          <table:table-cell table:style-name="ce88" table:formula="of:=IF(ISERROR(FIND([.J6]&amp;&quot;.&quot;;SUBSTITUTE([.C112];&quot; &quot;;&quot;&quot;)));&quot;&quot;;&quot;&quot;)" office:value-type="string" office:string-value="" calcext:value-type="string">
            <text:p></text:p>
          </table:table-cell>
          <table:table-cell table:style-name="ce90" office:value-type="string" calcext:value-type="string">
            <text:p>Antwortsatz</text:p>
          </table:table-cell>
          <table:table-cell table:number-columns-repeated="248"/>
        </table:table-row>
        <table:table-row table:style-name="ro6">
          <table:table-cell table:style-name="ce35"/>
          <table:table-cell table:style-name="ce45"/>
          <table:table-cell table:style-name="ce51"/>
          <table:table-cell table:style-name="ce66"/>
          <table:table-cell table:style-name="ce72" table:formula="of:=IF(AND([.A113]&lt;&gt;&quot;&quot;;[.C113]&lt;&gt;&quot;&quot;);IF(AND([.I113]&lt;&gt;&quot;&quot;;[.J113]&lt;&gt;&quot;&quot;;[.I113]&lt;&gt;[.J113]);&quot;Links ungleich Rechts!!!&quot;;IF(AND([.I112]&lt;&gt;&quot;&quot;;[.J113]&lt;&gt;0;[.J113]&lt;&gt;[.K112]);&quot;Äquivalenzumformung korrigieren&quot;;IF(AND([.A113]=&quot;x&quot;;[.J113]&lt;&gt;&quot;&quot;;[.C113]=[.J113]) ;&quot;Gelöst!!!&quot;;IF([.K113]&gt;&quot;Fehler&quot;;[.K113];IF(OR([.A113]=&quot;&quot;;[.A112]=&quot;&quot;;[.I113]=&quot;&quot;;[.J113]=&quot;&quot;);&quot;&quot;;&quot;OK&quot;)))));&quot;&quot;)">
            <text:p/>
          </table:table-cell>
          <table:table-cell/>
          <table:table-cell table:style-name="ce77" table:number-columns-repeated="2"/>
          <table:table-cell table:number-columns-repeated="248"/>
        </table:table-row>
        <table:table-row table:style-name="ro6">
          <table:table-cell/>
          <table:table-cell table:style-name="ce40"/>
          <table:table-cell table:number-columns-repeated="2"/>
          <table:table-cell table:style-name="ce72" table:formula="of:=IF(AND([.A114]&lt;&gt;&quot;&quot;;[.C114]&lt;&gt;&quot;&quot;);IF(AND([.I114]&lt;&gt;&quot;&quot;;[.J114]&lt;&gt;&quot;&quot;;[.I114]&lt;&gt;[.J114]);&quot;Links ungleich Rechts!!!&quot;;IF(AND([.I113]&lt;&gt;&quot;&quot;;[.J114]&lt;&gt;0;[.J114]&lt;&gt;[.K113]);&quot;Äquivalenzumformung korrigieren&quot;;IF(AND([.A114]=&quot;x&quot;;[.J114]&lt;&gt;&quot;&quot;;[.C114]=[.J114]) ;&quot;Gelöst!!!&quot;;IF([.K114]&gt;&quot;Fehler&quot;;[.K114];IF(OR([.A114]=&quot;&quot;;[.A113]=&quot;&quot;;[.I114]=&quot;&quot;;[.J114]=&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72" table:formula="of:=IF(AND([.A115]&lt;&gt;&quot;&quot;;[.C115]&lt;&gt;&quot;&quot;);IF(AND([.I115]&lt;&gt;&quot;&quot;;[.J115]&lt;&gt;&quot;&quot;;[.I115]&lt;&gt;[.J115]);&quot;Links ungleich Rechts!!!&quot;;IF(AND([.I114]&lt;&gt;&quot;&quot;;[.J115]&lt;&gt;0;[.J115]&lt;&gt;[.K114]);&quot;Äquivalenzumformung korrigieren&quot;;IF(AND([.A115]=&quot;x&quot;;[.J115]&lt;&gt;&quot;&quot;;[.C115]=[.J115]) ;&quot;Gelöst!!!&quot;;IF([.K115]&gt;&quot;Fehler&quot;;[.K115];IF(OR([.A115]=&quot;&quot;;[.A114]=&quot;&quot;;[.I115]=&quot;&quot;;[.J115]=&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99]&lt;&gt;&quot;&quot;;IF(AND([.I116]&lt;&gt;&quot;&quot;;[.J116]&lt;&gt;&quot;&quot;;[.I116]&lt;&gt;[.J116]);&quot;Links ungleich Rechts!!!&quot;;IF(AND([.I115]&lt;&gt;&quot;&quot;;[.J116]&lt;&gt;0;[.J116]&lt;&gt;[.K115]);&quot;Äquivalenzumformung korrigieren&quot;;IF(AND([.A99]=&quot;x&quot;;[.C116]&lt;&gt;&quot;x&quot;;[.I116]&lt;&gt;&quot;&quot;) ;&quot;Gelöst!!!&quot;;IF([.K116]&gt;&quot;Fehler&quot;;[.K116];IF(OR([.A99]=&quot;&quot;;[.A98]=&quot;&quot;;[.I116]=&quot;&quot;;[.J116]=&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17]&lt;&gt;&quot;&quot;;IF(AND([.I117]&lt;&gt;&quot;&quot;;[.J117]&lt;&gt;&quot;&quot;;[.I117]&lt;&gt;[.J117]);&quot;Links ungleich Rechts!!!&quot;;IF(AND([.I116]&lt;&gt;&quot;&quot;;[.J117]&lt;&gt;0;[.J117]&lt;&gt;[.K116]);&quot;Äquivalenzumformung korrigieren&quot;;IF(AND([.A117]=&quot;x&quot;;[.C117]&lt;&gt;&quot;x&quot;;[.I117]&lt;&gt;&quot;&quot;) ;&quot;Gelöst!!!&quot;;IF([.K117]&gt;&quot;Fehler&quot;;[.K117];IF(OR([.A117]=&quot;&quot;;[.A99]=&quot;&quot;;[.I117]=&quot;&quot;;[.J117]=&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18]&lt;&gt;&quot;&quot;;IF(AND([.I118]&lt;&gt;&quot;&quot;;[.J118]&lt;&gt;&quot;&quot;;[.I118]&lt;&gt;[.J118]);&quot;Links ungleich Rechts!!!&quot;;IF(AND([.I117]&lt;&gt;&quot;&quot;;[.J118]&lt;&gt;0;[.J118]&lt;&gt;[.K117]);&quot;Äquivalenzumformung korrigieren&quot;;IF(AND([.A118]=&quot;x&quot;;[.C118]&lt;&gt;&quot;x&quot;;[.I118]&lt;&gt;&quot;&quot;) ;&quot;Gelöst!!!&quot;;IF([.K118]&gt;&quot;Fehler&quot;;[.K118];IF(OR([.A118]=&quot;&quot;;[.A117]=&quot;&quot;;[.I118]=&quot;&quot;;[.J118]=&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19]&lt;&gt;&quot;&quot;;IF(AND([.I119]&lt;&gt;&quot;&quot;;[.J119]&lt;&gt;&quot;&quot;;[.I119]&lt;&gt;[.J119]);&quot;Links ungleich Rechts!!!&quot;;IF(AND([.I118]&lt;&gt;&quot;&quot;;[.J119]&lt;&gt;0;[.J119]&lt;&gt;[.K118]);&quot;Äquivalenzumformung korrigieren&quot;;IF(AND([.A119]=&quot;x&quot;;[.C119]&lt;&gt;&quot;x&quot;;[.I119]&lt;&gt;&quot;&quot;) ;&quot;Gelöst!!!&quot;;IF([.K119]&gt;&quot;Fehler&quot;;[.K119];IF(OR([.A119]=&quot;&quot;;[.A118]=&quot;&quot;;[.I119]=&quot;&quot;;[.J119]=&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20]&lt;&gt;&quot;&quot;;IF(AND([.I120]&lt;&gt;&quot;&quot;;[.J120]&lt;&gt;&quot;&quot;;[.I120]&lt;&gt;[.J120]);&quot;Links ungleich Rechts!!!&quot;;IF(AND([.I119]&lt;&gt;&quot;&quot;;[.J120]&lt;&gt;0;[.J120]&lt;&gt;[.K119]);&quot;Äquivalenzumformung korrigieren&quot;;IF(AND([.A120]=&quot;x&quot;;[.C120]&lt;&gt;&quot;x&quot;;[.I120]&lt;&gt;&quot;&quot;) ;&quot;Gelöst!!!&quot;;IF([.K120]&gt;&quot;Fehler&quot;;[.K120];IF(OR([.A120]=&quot;&quot;;[.A119]=&quot;&quot;;[.I120]=&quot;&quot;;[.J120]=&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21]&lt;&gt;&quot;&quot;;IF(AND([.I121]&lt;&gt;&quot;&quot;;[.J121]&lt;&gt;&quot;&quot;;[.I121]&lt;&gt;[.J121]);&quot;Links ungleich Rechts!!!&quot;;IF(AND([.I120]&lt;&gt;&quot;&quot;;[.J121]&lt;&gt;0;[.J121]&lt;&gt;[.K120]);&quot;Äquivalenzumformung korrigieren&quot;;IF(AND([.A121]=&quot;x&quot;;[.C121]&lt;&gt;&quot;x&quot;;[.I121]&lt;&gt;&quot;&quot;) ;&quot;Gelöst!!!&quot;;IF([.K121]&gt;&quot;Fehler&quot;;[.K121];IF(OR([.A121]=&quot;&quot;;[.A120]=&quot;&quot;;[.I121]=&quot;&quot;;[.J121]=&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22]&lt;&gt;&quot;&quot;;IF(AND([.I122]&lt;&gt;&quot;&quot;;[.J122]&lt;&gt;&quot;&quot;;[.I122]&lt;&gt;[.J122]);&quot;Links ungleich Rechts!!!&quot;;IF(AND([.I121]&lt;&gt;&quot;&quot;;[.J122]&lt;&gt;0;[.J122]&lt;&gt;[.K121]);&quot;Äquivalenzumformung korrigieren&quot;;IF(AND([.A122]=&quot;x&quot;;[.C122]&lt;&gt;&quot;x&quot;;[.I122]&lt;&gt;&quot;&quot;) ;&quot;Gelöst!!!&quot;;IF([.K122]&gt;&quot;Fehler&quot;;[.K122];IF(OR([.A122]=&quot;&quot;;[.A121]=&quot;&quot;;[.I122]=&quot;&quot;;[.J122]=&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23]&lt;&gt;&quot;&quot;;IF(AND([.I123]&lt;&gt;&quot;&quot;;[.J123]&lt;&gt;&quot;&quot;;[.I123]&lt;&gt;[.J123]);&quot;Links ungleich Rechts!!!&quot;;IF(AND([.I122]&lt;&gt;&quot;&quot;;[.J123]&lt;&gt;0;[.J123]&lt;&gt;[.K122]);&quot;Äquivalenzumformung korrigieren&quot;;IF(AND([.A123]=&quot;x&quot;;[.C123]&lt;&gt;&quot;x&quot;;[.I123]&lt;&gt;&quot;&quot;) ;&quot;Gelöst!!!&quot;;IF([.K123]&gt;&quot;Fehler&quot;;[.K123];IF(OR([.A123]=&quot;&quot;;[.A122]=&quot;&quot;;[.I123]=&quot;&quot;;[.J123]=&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24]&lt;&gt;&quot;&quot;;IF(AND([.I124]&lt;&gt;&quot;&quot;;[.J124]&lt;&gt;&quot;&quot;;[.I124]&lt;&gt;[.J124]);&quot;Links ungleich Rechts!!!&quot;;IF(AND([.I123]&lt;&gt;&quot;&quot;;[.J124]&lt;&gt;0;[.J124]&lt;&gt;[.K123]);&quot;Äquivalenzumformung korrigieren&quot;;IF(AND([.A124]=&quot;x&quot;;[.C124]&lt;&gt;&quot;x&quot;;[.I124]&lt;&gt;&quot;&quot;) ;&quot;Gelöst!!!&quot;;IF([.K124]&gt;&quot;Fehler&quot;;[.K124];IF(OR([.A124]=&quot;&quot;;[.A123]=&quot;&quot;;[.I124]=&quot;&quot;;[.J124]=&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25]&lt;&gt;&quot;&quot;;IF(AND([.I125]&lt;&gt;&quot;&quot;;[.J125]&lt;&gt;&quot;&quot;;[.I125]&lt;&gt;[.J125]);&quot;Links ungleich Rechts!!!&quot;;IF(AND([.I124]&lt;&gt;&quot;&quot;;[.J125]&lt;&gt;0;[.J125]&lt;&gt;[.K124]);&quot;Äquivalenzumformung korrigieren&quot;;IF(AND([.A125]=&quot;x&quot;;[.C125]&lt;&gt;&quot;x&quot;;[.I125]&lt;&gt;&quot;&quot;) ;&quot;Gelöst!!!&quot;;IF([.K125]&gt;&quot;Fehler&quot;;[.K125];IF(OR([.A125]=&quot;&quot;;[.A124]=&quot;&quot;;[.I125]=&quot;&quot;;[.J125]=&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26]&lt;&gt;&quot;&quot;;IF(AND([.I126]&lt;&gt;&quot;&quot;;[.J126]&lt;&gt;&quot;&quot;;[.I126]&lt;&gt;[.J126]);&quot;Links ungleich Rechts!!!&quot;;IF(AND([.I125]&lt;&gt;&quot;&quot;;[.J126]&lt;&gt;0;[.J126]&lt;&gt;[.K125]);&quot;Äquivalenzumformung korrigieren&quot;;IF(AND([.A126]=&quot;x&quot;;[.C126]&lt;&gt;&quot;x&quot;;[.I126]&lt;&gt;&quot;&quot;) ;&quot;Gelöst!!!&quot;;IF([.K126]&gt;&quot;Fehler&quot;;[.K126];IF(OR([.A126]=&quot;&quot;;[.A125]=&quot;&quot;;[.I126]=&quot;&quot;;[.J126]=&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27]&lt;&gt;&quot;&quot;;IF(AND([.I127]&lt;&gt;&quot;&quot;;[.J127]&lt;&gt;&quot;&quot;;[.I127]&lt;&gt;[.J127]);&quot;Links ungleich Rechts!!!&quot;;IF(AND([.I126]&lt;&gt;&quot;&quot;;[.J127]&lt;&gt;0;[.J127]&lt;&gt;[.K126]);&quot;Äquivalenzumformung korrigieren&quot;;IF(AND([.A127]=&quot;x&quot;;[.C127]&lt;&gt;&quot;x&quot;;[.I127]&lt;&gt;&quot;&quot;) ;&quot;Gelöst!!!&quot;;IF([.K127]&gt;&quot;Fehler&quot;;[.K127];IF(OR([.A127]=&quot;&quot;;[.A126]=&quot;&quot;;[.I127]=&quot;&quot;;[.J127]=&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28]&lt;&gt;&quot;&quot;;IF(AND([.I128]&lt;&gt;&quot;&quot;;[.J128]&lt;&gt;&quot;&quot;;[.I128]&lt;&gt;[.J128]);&quot;Links ungleich Rechts!!!&quot;;IF(AND([.I127]&lt;&gt;&quot;&quot;;[.J128]&lt;&gt;0;[.J128]&lt;&gt;[.K127]);&quot;Äquivalenzumformung korrigieren&quot;;IF(AND([.A128]=&quot;x&quot;;[.C128]&lt;&gt;&quot;x&quot;;[.I128]&lt;&gt;&quot;&quot;) ;&quot;Gelöst!!!&quot;;IF([.K128]&gt;&quot;Fehler&quot;;[.K128];IF(OR([.A128]=&quot;&quot;;[.A127]=&quot;&quot;;[.I128]=&quot;&quot;;[.J128]=&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29]&lt;&gt;&quot;&quot;;IF(AND([.I129]&lt;&gt;&quot;&quot;;[.J129]&lt;&gt;&quot;&quot;;[.I129]&lt;&gt;[.J129]);&quot;Links ungleich Rechts!!!&quot;;IF(AND([.I128]&lt;&gt;&quot;&quot;;[.J129]&lt;&gt;0;[.J129]&lt;&gt;[.K128]);&quot;Äquivalenzumformung korrigieren&quot;;IF(AND([.A129]=&quot;x&quot;;[.C129]&lt;&gt;&quot;x&quot;;[.I129]&lt;&gt;&quot;&quot;) ;&quot;Gelöst!!!&quot;;IF([.K129]&gt;&quot;Fehler&quot;;[.K129];IF(OR([.A129]=&quot;&quot;;[.A128]=&quot;&quot;;[.I129]=&quot;&quot;;[.J129]=&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30]&lt;&gt;&quot;&quot;;IF(AND([.I130]&lt;&gt;&quot;&quot;;[.J130]&lt;&gt;&quot;&quot;;[.I130]&lt;&gt;[.J130]);&quot;Links ungleich Rechts!!!&quot;;IF(AND([.I129]&lt;&gt;&quot;&quot;;[.J130]&lt;&gt;0;[.J130]&lt;&gt;[.K129]);&quot;Äquivalenzumformung korrigieren&quot;;IF(AND([.A130]=&quot;x&quot;;[.C130]&lt;&gt;&quot;x&quot;;[.I130]&lt;&gt;&quot;&quot;) ;&quot;Gelöst!!!&quot;;IF([.K130]&gt;&quot;Fehler&quot;;[.K130];IF(OR([.A130]=&quot;&quot;;[.A129]=&quot;&quot;;[.I130]=&quot;&quot;;[.J130]=&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31]&lt;&gt;&quot;&quot;;IF(AND([.I131]&lt;&gt;&quot;&quot;;[.J131]&lt;&gt;&quot;&quot;;[.I131]&lt;&gt;[.J131]);&quot;Links ungleich Rechts!!!&quot;;IF(AND([.I130]&lt;&gt;&quot;&quot;;[.J131]&lt;&gt;0;[.J131]&lt;&gt;[.K130]);&quot;Äquivalenzumformung korrigieren&quot;;IF(AND([.A131]=&quot;x&quot;;[.C131]&lt;&gt;&quot;x&quot;;[.I131]&lt;&gt;&quot;&quot;) ;&quot;Gelöst!!!&quot;;IF([.K131]&gt;&quot;Fehler&quot;;[.K131];IF(OR([.A131]=&quot;&quot;;[.A130]=&quot;&quot;;[.I131]=&quot;&quot;;[.J131]=&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32]&lt;&gt;&quot;&quot;;IF(AND([.I132]&lt;&gt;&quot;&quot;;[.J132]&lt;&gt;&quot;&quot;;[.I132]&lt;&gt;[.J132]);&quot;Links ungleich Rechts!!!&quot;;IF(AND([.I131]&lt;&gt;&quot;&quot;;[.J132]&lt;&gt;0;[.J132]&lt;&gt;[.K131]);&quot;Äquivalenzumformung korrigieren&quot;;IF(AND([.A132]=&quot;x&quot;;[.C132]&lt;&gt;&quot;x&quot;;[.I132]&lt;&gt;&quot;&quot;) ;&quot;Gelöst!!!&quot;;IF([.K132]&gt;&quot;Fehler&quot;;[.K132];IF(OR([.A132]=&quot;&quot;;[.A131]=&quot;&quot;;[.I132]=&quot;&quot;;[.J132]=&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33]&lt;&gt;&quot;&quot;;IF(AND([.I133]&lt;&gt;&quot;&quot;;[.J133]&lt;&gt;&quot;&quot;;[.I133]&lt;&gt;[.J133]);&quot;Links ungleich Rechts!!!&quot;;IF(AND([.I132]&lt;&gt;&quot;&quot;;[.J133]&lt;&gt;0;[.J133]&lt;&gt;[.K132]);&quot;Äquivalenzumformung korrigieren&quot;;IF(AND([.A133]=&quot;x&quot;;[.C133]&lt;&gt;&quot;x&quot;;[.I133]&lt;&gt;&quot;&quot;) ;&quot;Gelöst!!!&quot;;IF([.K133]&gt;&quot;Fehler&quot;;[.K133];IF(OR([.A133]=&quot;&quot;;[.A132]=&quot;&quot;;[.I133]=&quot;&quot;;[.J133]=&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34]&lt;&gt;&quot;&quot;;IF(AND([.I134]&lt;&gt;&quot;&quot;;[.J134]&lt;&gt;&quot;&quot;;[.I134]&lt;&gt;[.J134]);&quot;Links ungleich Rechts!!!&quot;;IF(AND([.I133]&lt;&gt;&quot;&quot;;[.J134]&lt;&gt;0;[.J134]&lt;&gt;[.K133]);&quot;Äquivalenzumformung korrigieren&quot;;IF(AND([.A134]=&quot;x&quot;;[.C134]&lt;&gt;&quot;x&quot;;[.I134]&lt;&gt;&quot;&quot;) ;&quot;Gelöst!!!&quot;;IF([.K134]&gt;&quot;Fehler&quot;;[.K134];IF(OR([.A134]=&quot;&quot;;[.A133]=&quot;&quot;;[.I134]=&quot;&quot;;[.J134]=&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35]&lt;&gt;&quot;&quot;;IF(AND([.I135]&lt;&gt;&quot;&quot;;[.J135]&lt;&gt;&quot;&quot;;[.I135]&lt;&gt;[.J135]);&quot;Links ungleich Rechts!!!&quot;;IF(AND([.I134]&lt;&gt;&quot;&quot;;[.J135]&lt;&gt;0;[.J135]&lt;&gt;[.K134]);&quot;Äquivalenzumformung korrigieren&quot;;IF(AND([.A135]=&quot;x&quot;;[.C135]&lt;&gt;&quot;x&quot;;[.I135]&lt;&gt;&quot;&quot;) ;&quot;Gelöst!!!&quot;;IF([.K135]&gt;&quot;Fehler&quot;;[.K135];IF(OR([.A135]=&quot;&quot;;[.A134]=&quot;&quot;;[.I135]=&quot;&quot;;[.J135]=&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36]&lt;&gt;&quot;&quot;;IF(AND([.I136]&lt;&gt;&quot;&quot;;[.J136]&lt;&gt;&quot;&quot;;[.I136]&lt;&gt;[.J136]);&quot;Links ungleich Rechts!!!&quot;;IF(AND([.I135]&lt;&gt;&quot;&quot;;[.J136]&lt;&gt;0;[.J136]&lt;&gt;[.K135]);&quot;Äquivalenzumformung korrigieren&quot;;IF(AND([.A136]=&quot;x&quot;;[.C136]&lt;&gt;&quot;x&quot;;[.I136]&lt;&gt;&quot;&quot;) ;&quot;Gelöst!!!&quot;;IF([.K136]&gt;&quot;Fehler&quot;;[.K136];IF(OR([.A136]=&quot;&quot;;[.A135]=&quot;&quot;;[.I136]=&quot;&quot;;[.J136]=&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37]&lt;&gt;&quot;&quot;;IF(AND([.I137]&lt;&gt;&quot;&quot;;[.J137]&lt;&gt;&quot;&quot;;[.I137]&lt;&gt;[.J137]);&quot;Links ungleich Rechts!!!&quot;;IF(AND([.I136]&lt;&gt;&quot;&quot;;[.J137]&lt;&gt;0;[.J137]&lt;&gt;[.K136]);&quot;Äquivalenzumformung korrigieren&quot;;IF(AND([.A137]=&quot;x&quot;;[.C137]&lt;&gt;&quot;x&quot;;[.I137]&lt;&gt;&quot;&quot;) ;&quot;Gelöst!!!&quot;;IF([.K137]&gt;&quot;Fehler&quot;;[.K137];IF(OR([.A137]=&quot;&quot;;[.A136]=&quot;&quot;;[.I137]=&quot;&quot;;[.J137]=&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38]&lt;&gt;&quot;&quot;;IF(AND([.I138]&lt;&gt;&quot;&quot;;[.J138]&lt;&gt;&quot;&quot;;[.I138]&lt;&gt;[.J138]);&quot;Links ungleich Rechts!!!&quot;;IF(AND([.I137]&lt;&gt;&quot;&quot;;[.J138]&lt;&gt;0;[.J138]&lt;&gt;[.K137]);&quot;Äquivalenzumformung korrigieren&quot;;IF(AND([.A138]=&quot;x&quot;;[.C138]&lt;&gt;&quot;x&quot;;[.I138]&lt;&gt;&quot;&quot;) ;&quot;Gelöst!!!&quot;;IF([.K138]&gt;&quot;Fehler&quot;;[.K138];IF(OR([.A138]=&quot;&quot;;[.A137]=&quot;&quot;;[.I138]=&quot;&quot;;[.J138]=&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39]&lt;&gt;&quot;&quot;;IF(AND([.I139]&lt;&gt;&quot;&quot;;[.J139]&lt;&gt;&quot;&quot;;[.I139]&lt;&gt;[.J139]);&quot;Links ungleich Rechts!!!&quot;;IF(AND([.I138]&lt;&gt;&quot;&quot;;[.J139]&lt;&gt;0;[.J139]&lt;&gt;[.J138]+[.K138]);&quot;Äquivalenzumformung korrigieren&quot;;IF(AND([.A139]=&quot;x&quot;;[.C139]&lt;&gt;&quot;x&quot;;[.I139]&lt;&gt;&quot;&quot;) ;&quot;Gelöst!!!&quot;;IF([.K139]&gt;&quot;Fehler&quot;;[.K139];IF(OR([.A139]=&quot;&quot;;[.A138]=&quot;&quot;;[.I139]=&quot;&quot;;[.J139]=&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40]&lt;&gt;&quot;&quot;;IF(AND([.I140]&lt;&gt;&quot;&quot;;[.J140]&lt;&gt;&quot;&quot;;[.I140]&lt;&gt;[.J140]);&quot;Links ungleich Rechts!!!&quot;;IF(AND([.I139]&lt;&gt;&quot;&quot;;[.J140]&lt;&gt;0;[.J140]&lt;&gt;[.J139]+[.K139]);&quot;Äquivalenzumformung korrigieren&quot;;IF(AND([.A140]=&quot;x&quot;;[.C140]&lt;&gt;&quot;x&quot;;[.I140]&lt;&gt;&quot;&quot;) ;&quot;Gelöst!!!&quot;;IF([.K140]&gt;&quot;Fehler&quot;;[.K140];IF(OR([.A140]=&quot;&quot;;[.A139]=&quot;&quot;;[.I140]=&quot;&quot;;[.J140]=&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41]&lt;&gt;&quot;&quot;;IF(AND([.I141]&lt;&gt;&quot;&quot;;[.J141]&lt;&gt;&quot;&quot;;[.I141]&lt;&gt;[.J141]);&quot;Links ungleich Rechts!!!&quot;;IF(AND([.I140]&lt;&gt;&quot;&quot;;[.J141]&lt;&gt;0;[.J141]&lt;&gt;[.J140]+[.K140]);&quot;Äquivalenzumformung korrigieren&quot;;IF(AND([.A141]=&quot;x&quot;;[.C141]&lt;&gt;&quot;x&quot;;[.I141]&lt;&gt;&quot;&quot;) ;&quot;Gelöst!!!&quot;;IF([.K141]&gt;&quot;Fehler&quot;;[.K141];IF(OR([.A141]=&quot;&quot;;[.A140]=&quot;&quot;;[.I141]=&quot;&quot;;[.J141]=&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42]&lt;&gt;&quot;&quot;;IF(AND([.I142]&lt;&gt;&quot;&quot;;[.J142]&lt;&gt;&quot;&quot;;[.I142]&lt;&gt;[.J142]);&quot;Links ungleich Rechts!!!&quot;;IF(AND([.I141]&lt;&gt;&quot;&quot;;[.J142]&lt;&gt;0;[.J142]&lt;&gt;[.J141]+[.K141]);&quot;Äquivalenzumformung korrigieren&quot;;IF(AND([.A142]=&quot;x&quot;;[.C142]&lt;&gt;&quot;x&quot;;[.I142]&lt;&gt;&quot;&quot;) ;&quot;Gelöst!!!&quot;;IF([.K142]&gt;&quot;Fehler&quot;;[.K142];IF(OR([.A142]=&quot;&quot;;[.A141]=&quot;&quot;;[.I142]=&quot;&quot;;[.J142]=&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43]&lt;&gt;&quot;&quot;;IF(AND([.I143]&lt;&gt;&quot;&quot;;[.J143]&lt;&gt;&quot;&quot;;[.I143]&lt;&gt;[.J143]);&quot;Links ungleich Rechts!!!&quot;;IF(AND([.I142]&lt;&gt;&quot;&quot;;[.J143]&lt;&gt;0;[.J143]&lt;&gt;[.J142]+[.K142]);&quot;Äquivalenzumformung korrigieren&quot;;IF(AND([.A143]=&quot;x&quot;;[.C143]&lt;&gt;&quot;x&quot;;[.I143]&lt;&gt;&quot;&quot;) ;&quot;Gelöst!!!&quot;;IF([.K143]&gt;&quot;Fehler&quot;;[.K143];IF(OR([.A143]=&quot;&quot;;[.A142]=&quot;&quot;;[.I143]=&quot;&quot;;[.J143]=&quot;&quot;);&quot;&quot;;&quot;OK&quot;)))));&quot;&quot;)">
            <text:p/>
          </table:table-cell>
          <table:table-cell table:style-name="ce77" table:number-columns-repeated="2"/>
          <table:table-cell table:number-columns-repeated="249"/>
        </table:table-row>
        <table:table-row table:style-name="ro6">
          <table:table-cell/>
          <table:table-cell table:style-name="ce40"/>
          <table:table-cell table:number-columns-repeated="2"/>
          <table:table-cell table:style-name="ce89" table:formula="of:=IF([.A144]&lt;&gt;&quot;&quot;;IF(AND([.I144]&lt;&gt;&quot;&quot;;[.J144]&lt;&gt;&quot;&quot;;[.I144]&lt;&gt;[.J144]);&quot;Links ungleich Rechts!!!&quot;;IF(AND([.I143]&lt;&gt;&quot;&quot;;[.J144]&lt;&gt;0;[.J144]&lt;&gt;[.J143]+[.K143]);&quot;Äquivalenzumformung korrigieren&quot;;IF(AND([.A144]=&quot;x&quot;;[.C144]&lt;&gt;&quot;x&quot;;[.I144]&lt;&gt;&quot;&quot;) ;&quot;Gelöst!!!&quot;;IF([.K144]&gt;&quot;Fehler&quot;;[.K144];IF(OR([.A144]=&quot;&quot;;[.A143]=&quot;&quot;;[.I144]=&quot;&quot;;[.J144]=&quot;&quot;);&quot;&quot;;&quot;OK&quot;)))));&quot;&quot;)">
            <text:p/>
          </table:table-cell>
          <table:table-cell table:style-name="ce77" table:number-columns-repeated="2"/>
          <table:table-cell table:number-columns-repeated="249"/>
        </table:table-row>
        <table:table-row table:style-name="ro2" table:number-rows-repeated="65392">
          <table:table-cell/>
          <table:table-cell table:style-name="ce40"/>
          <table:table-cell table:number-columns-repeated="2"/>
          <table:table-cell table:style-name="ce89"/>
          <table:table-cell table:style-name="ce77" table:number-columns-repeated="2"/>
          <table:table-cell table:number-columns-repeated="249"/>
        </table:table-row>
        <table:table-row table:style-name="ro2" table:number-rows-repeated="983039">
          <table:table-cell table:number-columns-repeated="256"/>
        </table:table-row>
        <table:table-row table:style-name="ro2">
          <table:table-cell table:number-columns-repeated="256"/>
        </table:table-row>
        <calcext:conditional-formats>
          <calcext:conditional-format calcext:target-range-address="Tabelle2.A103:Tabelle2.A110 Tabelle2.C103:Tabelle2.C110 Tabelle2.C112:Tabelle2.C112 Tabelle2.D103:Tabelle2.D109">
            <calcext:condition calcext:apply-style-name="Result" calcext:value="formula-is([.$E$112]=&quot;&quot;)" calcext:base-cell-address="Tabelle2.A103"/>
          </calcext:conditional-format>
          <calcext:conditional-format calcext:target-range-address="Tabelle2.C12:Tabelle2.C16 Tabelle2.C18:Tabelle2.C18 Tabelle2.D12:Tabelle2.D15 Tabelle2.A12:Tabelle2.A16">
            <calcext:condition calcext:apply-style-name="Result" calcext:value="formula-is([.$E$18]=&quot;&quot;)" calcext:base-cell-address="Tabelle2.A12"/>
          </calcext:conditional-format>
          <calcext:conditional-format calcext:target-range-address="Tabelle2.C28:Tabelle2.C28">
            <calcext:condition calcext:apply-style-name="Result" calcext:value="formula-is([.$E$36]=&quot;&quot;)" calcext:base-cell-address="Tabelle2.C28"/>
          </calcext:conditional-format>
          <calcext:conditional-format calcext:target-range-address="Tabelle2.C31:Tabelle2.C34 Tabelle2.C36:Tabelle2.C36 Tabelle2.D31:Tabelle2.D33 Tabelle2.A31:Tabelle2.A34">
            <calcext:condition calcext:apply-style-name="Result" calcext:value="formula-is([.$E$36]=&quot;&quot;)" calcext:base-cell-address="Tabelle2.A31"/>
          </calcext:conditional-format>
          <calcext:conditional-format calcext:target-range-address="Tabelle2.C37:Tabelle2.C37">
            <calcext:condition calcext:apply-style-name="Result" calcext:value="formula-is([.$E$36]=&quot;&quot;)" calcext:base-cell-address="Tabelle2.C37"/>
          </calcext:conditional-format>
          <calcext:conditional-format calcext:target-range-address="Tabelle2.C47:Tabelle2.C53 Tabelle2.C55:Tabelle2.C55 Tabelle2.D47:Tabelle2.D52 Tabelle2.A47:Tabelle2.A53">
            <calcext:condition calcext:apply-style-name="Result" calcext:value="formula-is([.$E$55]=&quot;&quot;)" calcext:base-cell-address="Tabelle2.A47"/>
          </calcext:conditional-format>
          <calcext:conditional-format calcext:target-range-address="Tabelle2.C66:Tabelle2.C72 Tabelle2.C74:Tabelle2.C74 Tabelle2.D66:Tabelle2.D71 Tabelle2.A66:Tabelle2.A72">
            <calcext:condition calcext:apply-style-name="Result" calcext:value="formula-is([.$E$74]=&quot;&quot;)" calcext:base-cell-address="Tabelle2.A66"/>
          </calcext:conditional-format>
          <calcext:conditional-format calcext:target-range-address="Tabelle2.C85:Tabelle2.C91 Tabelle2.C93:Tabelle2.C93 Tabelle2.D85:Tabelle2.D90 Tabelle2.A85:Tabelle2.A91">
            <calcext:condition calcext:apply-style-name="Result" calcext:value="formula-is([.$E$93]=&quot;&quot;)" calcext:base-cell-address="Tabelle2.A85"/>
          </calcext:conditional-format>
        </calcext:conditional-formats>
      </table:table>
      <table:table table:name="Tabelle3" table:style-name="ta1" table:protected="true" table:protection-key="RISAaYM55EB4f9JUsQKkFIYvY3U="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button form:name="PushButton" form:control-implementation="ooo:com.sun.star.form.component.CommandButton" xml:id="control13" form:id="control13" form:label="Prüfe 1"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1?language=Basic&amp;location=document" xlink:type="simple"/>
              </office:event-listeners>
            </form:button>
            <form:button form:name="Prüfe 2" form:control-implementation="ooo:com.sun.star.form.component.CommandButton" xml:id="control14" form:id="control14" form:label="Prüfe 2"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2?language=Basic&amp;location=document" xlink:type="simple"/>
              </office:event-listeners>
            </form:button>
            <form:button form:name="PushButton" form:control-implementation="ooo:com.sun.star.form.component.CommandButton" xml:id="control15" form:id="control15" form:label="Prüfe 3"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3?language=Basic&amp;location=document" xlink:type="simple"/>
              </office:event-listeners>
            </form:button>
            <form:button form:name="PushButton" form:control-implementation="ooo:com.sun.star.form.component.CommandButton" xml:id="control16" form:id="control16" form:label="Prüfe 4"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4?language=Basic&amp;location=document" xlink:type="simple"/>
              </office:event-listeners>
            </form:button>
            <form:button form:name="PushButton" form:control-implementation="ooo:com.sun.star.form.component.CommandButton" xml:id="control17" form:id="control17" form:label="Prüfe 5"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5?language=Basic&amp;location=document" xlink:type="simple"/>
              </office:event-listeners>
            </form:button>
            <form:button form:name="PushButton" form:control-implementation="ooo:com.sun.star.form.component.CommandButton" xml:id="control18" form:id="control18" form:label="Prüfe 6"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6?language=Basic&amp;location=document" xlink:type="simple"/>
              </office:event-listeners>
            </form:button>
          </form:form>
        </office:forms>
        <table:table-column table:style-name="co8" table:default-cell-style-name="Default"/>
        <table:table-column table:style-name="co9" table:default-cell-style-name="Default"/>
        <table:table-column table:style-name="co10" table:default-cell-style-name="Default"/>
        <table:table-column table:style-name="co24" table:default-cell-style-name="Default"/>
        <table:table-column table:style-name="co25" table:default-cell-style-name="Default"/>
        <table:table-column table:style-name="co26" table:default-cell-style-name="Default"/>
        <table:table-column table:style-name="co14" table:default-cell-style-name="Default"/>
        <table:table-column table:style-name="co27" table:default-cell-style-name="Default"/>
        <table:table-column table:style-name="co16" table:visibility="collapse" table:default-cell-style-name="unsichtbar"/>
        <table:table-column table:style-name="co17" table:visibility="collapse" table:default-cell-style-name="unsichtbar"/>
        <table:table-column table:style-name="co28" table:visibility="collapse" table:default-cell-style-name="unsichtbar"/>
        <table:table-column table:style-name="co1" table:visibility="collapse" table:number-columns-repeated="2" table:default-cell-style-name="unsichtbar"/>
        <table:table-row table:style-name="ro2">
          <table:table-cell office:value-type="string" calcext:value-type="string">
            <text:p>Gleichungen lösen </text:p>
          </table:table-cell>
          <table:table-cell table:style-name="ce40"/>
          <table:table-cell table:number-columns-repeated="3"/>
          <table:table-cell table:style-name="ce73" office:value-type="string" calcext:value-type="string">
            <text:p>Klammergleichungen</text:p>
          </table:table-cell>
          <table:table-cell table:style-name="ce125"/>
          <table:table-cell table:number-columns-repeated="2"/>
          <table:table-cell office:value-type="float" office:value="-3" calcext:value-type="float">
            <text:p>-3</text:p>
          </table:table-cell>
          <table:table-cell office:value-type="float" office:value="7" calcext:value-type="float">
            <text:p>7</text:p>
          </table:table-cell>
          <table:table-cell office:value-type="float" office:value="13" calcext:value-type="float">
            <text:p>13</text:p>
          </table:table-cell>
          <table:table-cell/>
        </table:table-row>
        <table:table-row table:style-name="ro2">
          <table:table-cell/>
          <table:table-cell table:style-name="ce40"/>
          <table:table-cell table:number-columns-repeated="3"/>
          <table:table-cell table:style-name="ce74"/>
          <table:table-cell table:style-name="ce126"/>
          <table:table-cell table:number-columns-repeated="2"/>
          <table:table-cell office:value-type="float" office:value="8" calcext:value-type="float">
            <text:p>8</text:p>
          </table:table-cell>
          <table:table-cell office:value-type="float" office:value="18" calcext:value-type="float">
            <text:p>18</text:p>
          </table:table-cell>
          <table:table-cell office:value-type="float" office:value="24" calcext:value-type="float">
            <text:p>24</text:p>
          </table:table-cell>
          <table:table-cell/>
        </table:table-row>
        <table:table-row table:style-name="ro2">
          <table:table-cell table:style-name="ce40" office:value-type="string" calcext:value-type="string">
            <text:p>LINKS</text:p>
          </table:table-cell>
          <table:table-cell table:style-name="ce40" office:value-type="string" calcext:value-type="string">
            <text:p>=</text:p>
          </table:table-cell>
          <table:table-cell table:style-name="ce40" office:value-type="string" calcext:value-type="string">
            <text:p>RECHTS</text:p>
          </table:table-cell>
          <table:table-cell office:value-type="string" calcext:value-type="string">
            <text:p>| Äquivalenzumformungen</text:p>
          </table:table-cell>
          <table:table-cell/>
          <table:table-cell table:style-name="ce250" office:value-type="string" calcext:value-type="string">
            <text:p></text:p>
          </table:table-cell>
          <table:table-cell table:style-name="ce127" office:value-type="string" calcext:value-type="string">
            <text:p></text:p>
          </table:table-cell>
          <table:table-cell table:number-columns-repeated="2"/>
          <table:table-cell office:value-type="float" office:value="7" calcext:value-type="float">
            <text:p>7</text:p>
          </table:table-cell>
          <table:table-cell office:value-type="float" office:value="30" calcext:value-type="float">
            <text:p>30</text:p>
          </table:table-cell>
          <table:table-cell office:value-type="float" office:value="36" calcext:value-type="float">
            <text:p>36</text:p>
          </table:table-cell>
          <table:table-cell/>
        </table:table-row>
        <table:table-row table:style-name="ro2">
          <table:table-cell/>
          <table:table-cell table:style-name="ce40"/>
          <table:table-cell table:number-columns-repeated="2"/>
          <table:table-cell table:formula="of:=IF([.A4]&lt;&gt;&quot;&quot;;IF(AND([.I4]&lt;&gt;&quot;&quot;;[.J4]&lt;&gt;&quot;&quot;;[.I4]&lt;&gt;[.J4]);&quot;Links ungleich Rechts!!!&quot;;IF(AND([.I3]&lt;&gt;&quot;&quot;;[.J4]&lt;&gt;0;[.J4]&lt;&gt;[.K3]);&quot;Äquivalenzumformung korrigieren&quot;;IF(AND([.A4]=&quot;x&quot;;[.J4]&lt;&gt;&quot;&quot;;[.C4]=[.J4]) ;&quot;Gelöst!!!&quot;;IF([.K4]&gt;&quot;Fehler&quot;;[.K4];IF(OR([.A4]=&quot;&quot;;[.A3]=&quot;&quot;;[.I4]=&quot;&quot;;[.J4]=&quot;&quot;);&quot;&quot;;&quot;OK&quot;)))));&quot;&quot;)">
            <text:p/>
          </table:table-cell>
          <table:table-cell table:style-name="ce251" table:formula="of:=DCOUNT([.$D1:.$D115];[.$D1:.$D115];[.$F2:.$F3])" office:value-type="float" office:value="0" calcext:value-type="float">
            <text:p>0</text:p>
          </table:table-cell>
          <table:table-cell table:style-name="ce252" table:formula="of:=DCOUNT([.$D1:.$D115];[.$D1:.$D115];[.$G2:.$G3])" office:value-type="float" office:value="12" calcext:value-type="float">
            <text:p>12</text:p>
          </table:table-cell>
          <table:table-cell table:number-columns-repeated="2"/>
          <table:table-cell office:value-type="float" office:value="3" calcext:value-type="float">
            <text:p>3</text:p>
          </table:table-cell>
          <table:table-cell office:value-type="float" office:value="42" calcext:value-type="float">
            <text:p>42</text:p>
          </table:table-cell>
          <table:table-cell office:value-type="float" office:value="48" calcext:value-type="float">
            <text:p>48</text:p>
          </table:table-cell>
          <table:table-cell/>
        </table:table-row>
        <table:table-row table:style-name="ro2">
          <table:table-cell/>
          <table:table-cell table:style-name="ce43"/>
          <table:table-cell table:number-columns-repeated="2"/>
          <table:table-cell table:formula="of:=IF([.A5]&lt;&gt;&quot;&quot;;IF(AND([.I5]&lt;&gt;&quot;&quot;;[.J5]&lt;&gt;&quot;&quot;;[.I5]&lt;&gt;[.J5]);&quot;Links ungleich Rechts!!!&quot;;IF(AND([.I4]&lt;&gt;&quot;&quot;;[.J5]&lt;&gt;0;[.J5]&lt;&gt;[.K4]);&quot;Äquivalenzumformung korrigieren&quot;;IF(AND([.A5]=&quot;x&quot;;[.J5]&lt;&gt;&quot;&quot;;[.C5]=[.J5]) ;&quot;Gelöst!!!&quot;;IF([.K5]&gt;&quot;Fehler&quot;;[.K5];IF(OR([.A5]=&quot;&quot;;[.A4]=&quot;&quot;;[.I5]=&quot;&quot;;[.J5]=&quot;&quot;);&quot;&quot;;&quot;OK&quot;)))));&quot;&quot;)">
            <text:p/>
          </table:table-cell>
          <table:table-cell table:style-name="ce77" table:number-columns-repeated="2"/>
          <table:table-cell table:number-columns-repeated="2"/>
          <table:table-cell office:value-type="float" office:value="6" calcext:value-type="float">
            <text:p>6</text:p>
          </table:table-cell>
          <table:table-cell office:value-type="float" office:value="55" calcext:value-type="float">
            <text:p>55</text:p>
          </table:table-cell>
          <table:table-cell office:value-type="float" office:value="62" calcext:value-type="float">
            <text:p>62</text:p>
          </table:table-cell>
          <table:table-cell/>
        </table:table-row>
        <table:table-row table:style-name="ro2">
          <table:table-cell/>
          <table:table-cell table:style-name="ce43"/>
          <table:table-cell table:number-columns-repeated="3"/>
          <table:table-cell table:style-name="ce77" table:number-columns-repeated="2"/>
          <table:table-cell table:number-columns-repeated="2"/>
          <table:table-cell office:value-type="float" office:value="-2" calcext:value-type="float">
            <text:p>-2</text:p>
          </table:table-cell>
          <table:table-cell office:value-type="float" office:value="68" calcext:value-type="float">
            <text:p>68</text:p>
          </table:table-cell>
          <table:table-cell office:value-type="float" office:value="75" calcext:value-type="float">
            <text:p>75</text:p>
          </table:table-cell>
          <table:table-cell/>
        </table:table-row>
        <table:table-row table:style-name="ro2">
          <table:table-cell table:style-name="ce130" office:value-type="string" calcext:value-type="string">
            <text:p>3(5+2x)</text:p>
          </table:table-cell>
          <table:table-cell table:style-name="ce43" office:value-type="string" calcext:value-type="string">
            <text:p>=</text:p>
          </table:table-cell>
          <table:table-cell table:style-name="ce138" office:value-type="string" calcext:value-type="string">
            <text:p>-3</text:p>
          </table:table-cell>
          <table:table-cell table:style-name="ce237"/>
          <table:table-cell table:formula="of:=IF(AND([.A7]&lt;&gt;&quot;&quot;;[.C7]&lt;&gt;&quot;&quot;);IF(AND([.I7]&lt;&gt;&quot;&quot;;[.J7]&lt;&gt;&quot;&quot;;[.I7]&lt;&gt;[.J7]);&quot;Links ungleich Rechts!!!&quot;;IF(AND([.I6]&lt;&gt;&quot;&quot;;[.J7]&lt;&gt;0;[.J7]&lt;&gt;[.K6]);&quot;Äquivalenzumformung korrigieren&quot;;IF(AND([.A7]=&quot;x&quot;;[.J7]&lt;&gt;&quot;&quot;;[.C7]=[.J7]) ;&quot;Gelöst!!!&quot;;IF([.K7]&gt;&quot;Fehler&quot;;[.K7];IF(OR([.A7]=&quot;&quot;;[.A6]=&quot;&quot;;[.I7]=&quot;&quot;;[.J7]=&quot;&quot;);&quot;&quot;;&quot;OK&quot;)))));&quot;&quot;)">
            <text:p/>
          </table:table-cell>
          <table:table-cell table:style-name="ce77" table:number-columns-repeated="2"/>
          <table:table-cell/>
          <table:table-cell table:formula="of:=3*(5+2*-3)" office:value-type="float" office:value="-3" calcext:value-type="float">
            <text:p>-3</text:p>
          </table:table-cell>
          <table:table-cell table:formula="of:=0-3" office:value-type="float" office:value="-3" calcext:value-type="float">
            <text:p>-3</text:p>
          </table:table-cell>
          <table:table-cell table:formula="of:=0-3" office:value-type="float" office:value="-3" calcext:value-type="float">
            <text:p>-3</text:p>
          </table:table-cell>
          <table:table-cell table:number-columns-repeated="2"/>
        </table:table-row>
        <table:table-row table:style-name="ro2">
          <table:table-cell table:style-name="ce229"/>
          <table:table-cell table:style-name="ce43" office:value-type="string" calcext:value-type="string">
            <text:p>=</text:p>
          </table:table-cell>
          <table:table-cell table:style-name="ce237" table:number-columns-repeated="2"/>
          <table:table-cell table:formula="of:=IF(AND([.A8]&lt;&gt;&quot;&quot;;[.C8]&lt;&gt;&quot;&quot;);IF(AND([.I8]&lt;&gt;&quot;&quot;;[.J8]&lt;&gt;&quot;&quot;;[.I8]&lt;&gt;[.J8]);&quot;Links ungleich Rechts!!!&quot;;IF(AND([.I7]&lt;&gt;&quot;&quot;;[.J8]&lt;&gt;0;[.J8]&lt;&gt;[.K7]);&quot;Äquivalenzumformung korrigieren&quot;;IF(AND([.A8]=&quot;x&quot;;[.J8]&lt;&gt;&quot;&quot;;[.C8]=[.J8]) ;&quot;Gelöst!!!&quot;;IF([.K8]&gt;&quot;Fehler&quot;;[.K8];IF(OR([.A8]=&quot;&quot;;[.A7]=&quot;&quot;;[.I8]=&quot;&quot;;[.J8]=&quot;&quot;);&quot;&quot;;&quot;OK&quot;)))));&quot;&quot;)">
            <text:p/>
          </table:table-cell>
          <table:table-cell table:style-name="ce77" table:number-columns-repeated="2"/>
          <table:table-cell table:number-columns-repeated="6"/>
        </table:table-row>
        <table:table-row table:style-name="ro2">
          <table:table-cell table:style-name="ce230"/>
          <table:table-cell table:style-name="ce43" office:value-type="string" calcext:value-type="string">
            <text:p>=</text:p>
          </table:table-cell>
          <table:table-cell table:style-name="ce237" table:number-columns-repeated="2"/>
          <table:table-cell table:formula="of:=IF(AND([.A9]&lt;&gt;&quot;&quot;;[.C9]&lt;&gt;&quot;&quot;);IF(AND([.I9]&lt;&gt;&quot;&quot;;[.J9]&lt;&gt;&quot;&quot;;[.I9]&lt;&gt;[.J9]);&quot;Links ungleich Rechts!!!&quot;;IF(AND([.I8]&lt;&gt;&quot;&quot;;[.J9]&lt;&gt;0;[.J9]&lt;&gt;[.K8]);&quot;Äquivalenzumformung korrigieren&quot;;IF(AND([.A9]=&quot;x&quot;;[.J9]&lt;&gt;&quot;&quot;;[.C9]=[.J9]) ;&quot;Gelöst!!!&quot;;IF([.K9]&gt;&quot;Fehler&quot;;[.K9];IF(OR([.A9]=&quot;&quot;;[.A8]=&quot;&quot;;[.I9]=&quot;&quot;;[.J9]=&quot;&quot;);&quot;&quot;;&quot;OK&quot;)))));&quot;&quot;)">
            <text:p/>
          </table:table-cell>
          <table:table-cell table:style-name="ce77" table:number-columns-repeated="2"/>
          <table:table-cell table:number-columns-repeated="6"/>
        </table:table-row>
        <table:table-row table:style-name="ro2">
          <table:table-cell table:style-name="ce230"/>
          <table:table-cell table:style-name="ce40" office:value-type="string" calcext:value-type="string">
            <text:p>=</text:p>
          </table:table-cell>
          <table:table-cell table:style-name="ce237" table:number-columns-repeated="2"/>
          <table:table-cell table:formula="of:=IF(AND([.A10]&lt;&gt;&quot;&quot;;[.C10]&lt;&gt;&quot;&quot;);IF(AND([.I10]&lt;&gt;&quot;&quot;;[.J10]&lt;&gt;&quot;&quot;;[.I10]&lt;&gt;[.J10]);&quot;Links ungleich Rechts!!!&quot;;IF(AND([.I9]&lt;&gt;&quot;&quot;;[.J10]&lt;&gt;0;[.J10]&lt;&gt;[.K9]);&quot;Äquivalenzumformung korrigieren&quot;;IF(AND([.A10]=&quot;x&quot;;[.J10]&lt;&gt;&quot;&quot;;[.C10]=[.J10]) ;&quot;Gelöst!!!&quot;;IF([.K10]&gt;&quot;Fehler&quot;;[.K10];IF(OR([.A10]=&quot;&quot;;[.A9]=&quot;&quot;;[.I10]=&quot;&quot;;[.J10]=&quot;&quot;);&quot;&quot;;&quot;OK&quot;)))));&quot;&quot;)">
            <text:p/>
          </table:table-cell>
          <table:table-cell table:number-columns-repeated="8"/>
        </table:table-row>
        <table:table-row table:style-name="ro2">
          <table:table-cell table:style-name="ce230"/>
          <table:table-cell table:style-name="ce43" office:value-type="string" calcext:value-type="string">
            <text:p>=</text:p>
          </table:table-cell>
          <table:table-cell table:style-name="ce237" table:number-columns-repeated="2"/>
          <table:table-cell table:formula="of:=IF(AND([.A11]&lt;&gt;&quot;&quot;;[.C11]&lt;&gt;&quot;&quot;);IF(AND([.I11]&lt;&gt;&quot;&quot;;[.J11]&lt;&gt;&quot;&quot;;[.I11]&lt;&gt;[.J11]);&quot;Links ungleich Rechts!!!&quot;;IF(AND([.I10]&lt;&gt;&quot;&quot;;[.J11]&lt;&gt;0;[.J11]&lt;&gt;[.K10]);&quot;Äquivalenzumformung korrigieren&quot;;IF(AND([.A11]=&quot;x&quot;;[.J11]&lt;&gt;&quot;&quot;;[.C11]=[.J11]) ;&quot;Gelöst!!!&quot;;IF([.K11]&gt;&quot;Fehler&quot;;[.K11];IF(OR([.A11]=&quot;&quot;;[.A10]=&quot;&quot;;[.I11]=&quot;&quot;;[.J11]=&quot;&quot;);&quot;&quot;;&quot;OK&quot;)))));&quot;&quot;)">
            <text:p/>
          </table:table-cell>
          <table:table-cell table:style-name="ce77" table:number-columns-repeated="2"/>
          <table:table-cell table:number-columns-repeated="6"/>
        </table:table-row>
        <table:table-row table:style-name="ro2">
          <table:table-cell table:style-name="ce230"/>
          <table:table-cell table:style-name="ce43" office:value-type="string" calcext:value-type="string">
            <text:p>=</text:p>
          </table:table-cell>
          <table:table-cell table:style-name="ce237" table:number-columns-repeated="2"/>
          <table:table-cell table:formula="of:=IF(AND([.A12]&lt;&gt;&quot;&quot;;[.C12]&lt;&gt;&quot;&quot;);IF(AND([.I12]&lt;&gt;&quot;&quot;;[.J12]&lt;&gt;&quot;&quot;;[.I12]&lt;&gt;[.J12]);&quot;Links ungleich Rechts!!!&quot;;IF(AND([.I11]&lt;&gt;&quot;&quot;;[.J12]&lt;&gt;0;[.J12]&lt;&gt;[.K11]);&quot;Äquivalenzumformung korrigieren&quot;;IF(AND([.A12]=&quot;x&quot;;[.J12]&lt;&gt;&quot;&quot;;[.C12]=[.J12]) ;&quot;Gelöst!!!&quot;;IF([.K12]&gt;&quot;Fehler&quot;;[.K12];IF(OR([.A12]=&quot;&quot;;[.A11]=&quot;&quot;;[.I12]=&quot;&quot;;[.J12]=&quot;&quot;);&quot;&quot;;&quot;OK&quot;)))));&quot;&quot;)">
            <text:p/>
          </table:table-cell>
          <table:table-cell table:style-name="ce79"/>
          <table:table-cell table:style-name="ce77"/>
          <table:table-cell table:number-columns-repeated="6"/>
        </table:table-row>
        <table:table-row table:style-name="ro2">
          <table:table-cell table:style-name="ce230"/>
          <table:table-cell table:style-name="ce40" office:value-type="string" calcext:value-type="string">
            <text:p>=</text:p>
          </table:table-cell>
          <table:table-cell table:style-name="ce237"/>
          <table:table-cell/>
          <table:table-cell table:formula="of:=IF(AND([.A13]&lt;&gt;&quot;&quot;;[.C13]&lt;&gt;&quot;&quot;);IF(AND([.I13]&lt;&gt;&quot;&quot;;[.J13]&lt;&gt;&quot;&quot;;[.I13]&lt;&gt;[.J13]);&quot;Links ungleich Rechts!!!&quot;;IF(AND([.I12]&lt;&gt;&quot;&quot;;[.J13]&lt;&gt;0;[.J13]&lt;&gt;[.K12]);&quot;Äquivalenzumformung korrigieren&quot;;IF(AND([.A13]=&quot;x&quot;;[.J13]&lt;&gt;&quot;&quot;;[.C13]=[.J13]) ;&quot;Gelöst!!!&quot;;IF([.K13]&gt;&quot;Fehler&quot;;[.K13];IF(OR([.A13]=&quot;&quot;;[.A12]=&quot;&quot;;[.I13]=&quot;&quot;;[.J13]=&quot;&quot;);&quot;&quot;;&quot;OK&quot;)))));&quot;&quot;)">
            <text:p/>
          </table:table-cell>
          <table:table-cell table:style-name="ce77" table:number-columns-repeated="2"/>
          <table:table-cell table:number-columns-repeated="6"/>
        </table:table-row>
        <table:table-row table:style-name="ro2">
          <table:table-cell table:number-columns-repeated="3"/>
          <table:table-cell table:style-name="ce151" table:formula="of:=IF(ISERROR(VALUE(VLOOKUP(&quot; *x *&quot;;[.A8:.C13];3;0)));&quot;&quot;;IF(VALUE(VLOOKUP(&quot; *x *&quot;;[.A8:.C13];3;0))=[.J1];&quot;&quot;;&quot;&quot;))" office:value-type="string" office:string-value="" calcext:value-type="string">
            <text:p></text:p>
          </table:table-cell>
          <table:table-cell table:formula="of:=IF(AND([.A14]&lt;&gt;&quot;&quot;;[.C14]&lt;&gt;&quot;&quot;);IF(AND([.I14]&lt;&gt;&quot;&quot;;[.J14]&lt;&gt;&quot;&quot;;[.I14]&lt;&gt;[.J14]);&quot;Links ungleich Rechts!!!&quot;;IF(AND([.I13]&lt;&gt;&quot;&quot;;[.J14]&lt;&gt;0;[.J14]&lt;&gt;[.K13]);&quot;Äquivalenzumformung korrigieren&quot;;IF(AND([.A14]=&quot;x&quot;;[.J14]&lt;&gt;&quot;&quot;;[.C14]=[.J14]) ;&quot;Gelöst!!!&quot;;IF([.K14]&gt;&quot;Fehler&quot;;[.K14];IF(OR([.A14]=&quot;&quot;;[.A13]=&quot;&quot;;[.I14]=&quot;&quot;;[.J14]=&quot;&quot;);&quot;&quot;;&quot;OK&quot;)))));&quot;&quot;)">
            <text:p/>
            <draw:control table:end-cell-address="Tabelle3.E15" table:end-x="27.09mm" table:end-y="0.3mm" draw:z-index="0" draw:text-style-name="P2" svg:width="24.2mm" svg:height="4.92mm" svg:x="2.89mm" svg:y="1.85mm" draw:control="control13"/>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38"/>
          <table:table-cell table:style-name="ce151" table:formula="of:=IF(ISERROR(FIND(&quot;{&quot;&amp;[.J1]&amp;&quot;}&quot;;SUBSTITUTE([.C15];&quot; &quot;;&quot;&quot;)));&quot;&quot;;&quot;&quot;)" office:value-type="string" office:string-value="" calcext:value-type="string">
            <text:p></text:p>
          </table:table-cell>
          <table:table-cell table:formula="of:=IF(AND([.A15]&lt;&gt;&quot;&quot;;[.C15]&lt;&gt;&quot;&quot;);IF(AND([.I15]&lt;&gt;&quot;&quot;;[.J15]&lt;&gt;&quot;&quot;;[.I15]&lt;&gt;[.J15]);&quot;Links ungleich Rechts!!!&quot;;IF(AND([.I14]&lt;&gt;&quot;&quot;;[.J15]&lt;&gt;0;[.J15]&lt;&gt;[.K14]);&quot;Äquivalenzumformung korrigieren&quot;;IF(AND([.A15]=&quot;x&quot;;[.J15]&lt;&gt;&quot;&quot;;[.C15]=[.J15]) ;&quot;Gelöst!!!&quot;;IF([.K15]&gt;&quot;Fehler&quot;;[.K15];IF(OR([.A15]=&quot;&quot;;[.A14]=&quot;&quot;;[.I15]=&quot;&quot;;[.J1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16]&lt;&gt;&quot;&quot;;[.C16]&lt;&gt;&quot;&quot;);IF(AND([.I16]&lt;&gt;&quot;&quot;;[.J16]&lt;&gt;&quot;&quot;;[.I16]&lt;&gt;[.J16]);&quot;Links ungleich Rechts!!!&quot;;IF(AND([.I15]&lt;&gt;&quot;&quot;;[.J16]&lt;&gt;0;[.J16]&lt;&gt;[.K15]);&quot;Äquivalenzumformung korrigieren&quot;;IF(AND([.A16]=&quot;x&quot;;[.J16]&lt;&gt;&quot;&quot;;[.C16]=[.J16]) ;&quot;Gelöst!!!&quot;;IF([.K16]&gt;&quot;Fehler&quot;;[.K16];IF(OR([.A16]=&quot;&quot;;[.A15]=&quot;&quot;;[.I16]=&quot;&quot;;[.J16]=&quot;&quot;);&quot;&quot;;&quot;OK&quot;)))));&quot;&quot;)">
            <text:p/>
          </table:table-cell>
          <table:table-cell table:style-name="ce77"/>
          <table:table-cell table:style-name="ce79"/>
          <table:table-cell table:number-columns-repeated="6"/>
        </table:table-row>
        <table:table-row table:style-name="ro2">
          <table:table-cell/>
          <table:table-cell table:style-name="ce40"/>
          <table:table-cell table:number-columns-repeated="2"/>
          <table:table-cell table:formula="of:=IF(AND([.A17]&lt;&gt;&quot;&quot;;[.C17]&lt;&gt;&quot;&quot;);IF(AND([.I17]&lt;&gt;&quot;&quot;;[.J17]&lt;&gt;&quot;&quot;;[.I17]&lt;&gt;[.J17]);&quot;Links ungleich Rechts!!!&quot;;IF(AND([.I16]&lt;&gt;&quot;&quot;;[.J17]&lt;&gt;0;[.J17]&lt;&gt;[.K16]);&quot;Äquivalenzumformung korrigieren&quot;;IF(AND([.A17]=&quot;x&quot;;[.J17]&lt;&gt;&quot;&quot;;[.C17]=[.J17]) ;&quot;Gelöst!!!&quot;;IF([.K17]&gt;&quot;Fehler&quot;;[.K17];IF(OR([.A17]=&quot;&quot;;[.A16]=&quot;&quot;;[.I17]=&quot;&quot;;[.J17]=&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15(24-2x)</text:p>
          </table:table-cell>
          <table:table-cell table:style-name="ce43" office:value-type="string" calcext:value-type="string">
            <text:p>=</text:p>
          </table:table-cell>
          <table:table-cell table:style-name="ce138" office:value-type="string" calcext:value-type="string">
            <text:p>15x</text:p>
          </table:table-cell>
          <table:table-cell table:style-name="ce239"/>
          <table:table-cell table:formula="of:=IF(AND([.A18]&lt;&gt;&quot;&quot;;[.C18]&lt;&gt;&quot;&quot;);IF(AND([.I18]&lt;&gt;&quot;&quot;;[.J18]&lt;&gt;&quot;&quot;;[.I18]&lt;&gt;[.J18]);&quot;Links ungleich Rechts!!!&quot;;IF(AND([.I17]&lt;&gt;&quot;&quot;;[.J18]&lt;&gt;0;[.J18]&lt;&gt;[.K17]);&quot;Äquivalenzumformung korrigieren&quot;;IF(AND([.A18]=&quot;x&quot;;[.J18]&lt;&gt;&quot;&quot;;[.C18]=[.J18]) ;&quot;Gelöst!!!&quot;;IF([.K18]&gt;&quot;Fehler&quot;;[.K18];IF(OR([.A18]=&quot;&quot;;[.A17]=&quot;&quot;;[.I18]=&quot;&quot;;[.J18]=&quot;&quot;);&quot;&quot;;&quot;OK&quot;)))));&quot;&quot;)">
            <text:p/>
          </table:table-cell>
          <table:table-cell table:style-name="ce77" table:number-columns-repeated="2"/>
          <table:table-cell/>
          <table:table-cell table:formula="of:=15*(24-2*8)" office:value-type="float" office:value="120" calcext:value-type="float">
            <text:p>120</text:p>
          </table:table-cell>
          <table:table-cell table:formula="of:=15*8" office:value-type="float" office:value="120" calcext:value-type="float">
            <text:p>120</text:p>
          </table:table-cell>
          <table:table-cell table:formula="of:=15*8" office:value-type="float" office:value="120" calcext:value-type="float">
            <text:p>120</text:p>
          </table:table-cell>
          <table:table-cell table:number-columns-repeated="2"/>
        </table:table-row>
        <table:table-row table:style-name="ro2">
          <table:table-cell table:style-name="ce231"/>
          <table:table-cell table:style-name="ce43" office:value-type="string" calcext:value-type="string">
            <text:p>=</text:p>
          </table:table-cell>
          <table:table-cell table:style-name="ce239" table:number-columns-repeated="2"/>
          <table:table-cell table:formula="of:=IF(AND([.A19]&lt;&gt;&quot;&quot;;[.C19]&lt;&gt;&quot;&quot;);IF(AND([.I19]&lt;&gt;&quot;&quot;;[.J19]&lt;&gt;&quot;&quot;;[.I19]&lt;&gt;[.J19]);&quot;Links ungleich Rechts!!!&quot;;IF(AND([.I18]&lt;&gt;&quot;&quot;;[.J19]&lt;&gt;0;[.J19]&lt;&gt;[.K18]);&quot;Äquivalenzumformung korrigieren&quot;;IF(AND([.A19]=&quot;x&quot;;[.J19]&lt;&gt;&quot;&quot;;[.C19]=[.J19]) ;&quot;Gelöst!!!&quot;;IF([.K19]&gt;&quot;Fehler&quot;;[.K19];IF(OR([.A19]=&quot;&quot;;[.A18]=&quot;&quot;;[.I19]=&quot;&quot;;[.J19]=&quot;&quot;);&quot;&quot;;&quot;OK&quot;)))));&quot;&quot;)">
            <text:p/>
          </table:table-cell>
          <table:table-cell table:style-name="ce77" table:number-columns-repeated="2"/>
          <table:table-cell table:number-columns-repeated="6"/>
        </table:table-row>
        <table:table-row table:style-name="ro2">
          <table:table-cell table:style-name="ce231"/>
          <table:table-cell table:style-name="ce43" office:value-type="string" calcext:value-type="string">
            <text:p>=</text:p>
          </table:table-cell>
          <table:table-cell table:style-name="ce239" table:number-columns-repeated="2"/>
          <table:table-cell table:formula="of:=IF(AND([.A20]&lt;&gt;&quot;&quot;;[.C20]&lt;&gt;&quot;&quot;);IF(AND([.I20]&lt;&gt;&quot;&quot;;[.J20]&lt;&gt;&quot;&quot;;[.I20]&lt;&gt;[.J20]);&quot;Links ungleich Rechts!!!&quot;;IF(AND([.I19]&lt;&gt;&quot;&quot;;[.J20]&lt;&gt;0;[.J20]&lt;&gt;[.K19]);&quot;Äquivalenzumformung korrigieren&quot;;IF(AND([.A20]=&quot;x&quot;;[.J20]&lt;&gt;&quot;&quot;;[.C20]=[.J20]) ;&quot;Gelöst!!!&quot;;IF([.K20]&gt;&quot;Fehler&quot;;[.K20];IF(OR([.A20]=&quot;&quot;;[.A19]=&quot;&quot;;[.I20]=&quot;&quot;;[.J20]=&quot;&quot;);&quot;&quot;;&quot;OK&quot;)))));&quot;&quot;)">
            <text:p/>
          </table:table-cell>
          <table:table-cell table:style-name="ce77" table:number-columns-repeated="2"/>
          <table:table-cell table:number-columns-repeated="6"/>
        </table:table-row>
        <table:table-row table:style-name="ro2">
          <table:table-cell table:style-name="ce231"/>
          <table:table-cell table:style-name="ce43" office:value-type="string" calcext:value-type="string">
            <text:p>=</text:p>
          </table:table-cell>
          <table:table-cell table:style-name="ce239" table:number-columns-repeated="2"/>
          <table:table-cell table:formula="of:=IF(AND([.A21]&lt;&gt;&quot;&quot;;[.C21]&lt;&gt;&quot;&quot;);IF(AND([.I21]&lt;&gt;&quot;&quot;;[.J21]&lt;&gt;&quot;&quot;;[.I21]&lt;&gt;[.J21]);&quot;Links ungleich Rechts!!!&quot;;IF(AND([.I20]&lt;&gt;&quot;&quot;;[.J21]&lt;&gt;0;[.J21]&lt;&gt;[.K20]);&quot;Äquivalenzumformung korrigieren&quot;;IF(AND([.A21]=&quot;x&quot;;[.J21]&lt;&gt;&quot;&quot;;[.C21]=[.J21]) ;&quot;Gelöst!!!&quot;;IF([.K21]&gt;&quot;Fehler&quot;;[.K21];IF(OR([.A21]=&quot;&quot;;[.A20]=&quot;&quot;;[.I21]=&quot;&quot;;[.J21]=&quot;&quot;);&quot;&quot;;&quot;OK&quot;)))));&quot;&quot;)">
            <text:p/>
          </table:table-cell>
          <table:table-cell table:style-name="ce77" table:number-columns-repeated="2"/>
          <table:table-cell table:number-columns-repeated="6"/>
        </table:table-row>
        <table:table-row table:style-name="ro2">
          <table:table-cell table:style-name="ce231"/>
          <table:table-cell table:style-name="ce43" office:value-type="string" calcext:value-type="string">
            <text:p>=</text:p>
          </table:table-cell>
          <table:table-cell table:style-name="ce239" table:number-columns-repeated="2"/>
          <table:table-cell table:formula="of:=IF(AND([.A22]&lt;&gt;&quot;&quot;;[.C22]&lt;&gt;&quot;&quot;);IF(AND([.I22]&lt;&gt;&quot;&quot;;[.J22]&lt;&gt;&quot;&quot;;[.I22]&lt;&gt;[.J22]);&quot;Links ungleich Rechts!!!&quot;;IF(AND([.I21]&lt;&gt;&quot;&quot;;[.J22]&lt;&gt;0;[.J22]&lt;&gt;[.K21]);&quot;Äquivalenzumformung korrigieren&quot;;IF(AND([.A22]=&quot;x&quot;;[.J22]&lt;&gt;&quot;&quot;;[.C22]=[.J22]) ;&quot;Gelöst!!!&quot;;IF([.K22]&gt;&quot;Fehler&quot;;[.K22];IF(OR([.A22]=&quot;&quot;;[.A21]=&quot;&quot;;[.I22]=&quot;&quot;;[.J22]=&quot;&quot;);&quot;&quot;;&quot;OK&quot;)))));&quot;&quot;)">
            <text:p/>
          </table:table-cell>
          <table:table-cell table:style-name="ce77" table:number-columns-repeated="2"/>
          <table:table-cell table:number-columns-repeated="6"/>
        </table:table-row>
        <table:table-row table:style-name="ro2">
          <table:table-cell table:style-name="ce231"/>
          <table:table-cell table:style-name="ce43" office:value-type="string" calcext:value-type="string">
            <text:p>=</text:p>
          </table:table-cell>
          <table:table-cell table:style-name="ce239" table:number-columns-repeated="2"/>
          <table:table-cell table:formula="of:=IF(AND([.A23]&lt;&gt;&quot;&quot;;[.C23]&lt;&gt;&quot;&quot;);IF(AND([.I23]&lt;&gt;&quot;&quot;;[.J23]&lt;&gt;&quot;&quot;;[.I23]&lt;&gt;[.J23]);&quot;Links ungleich Rechts!!!&quot;;IF(AND([.I22]&lt;&gt;&quot;&quot;;[.J23]&lt;&gt;0;[.J23]&lt;&gt;[.K22]);&quot;Äquivalenzumformung korrigieren&quot;;IF(AND([.A23]=&quot;x&quot;;[.J23]&lt;&gt;&quot;&quot;;[.C23]=[.J23]) ;&quot;Gelöst!!!&quot;;IF([.K23]&gt;&quot;Fehler&quot;;[.K23];IF(OR([.A23]=&quot;&quot;;[.A22]=&quot;&quot;;[.I23]=&quot;&quot;;[.J23]=&quot;&quot;);&quot;&quot;;&quot;OK&quot;)))));&quot;&quot;)">
            <text:p/>
          </table:table-cell>
          <table:table-cell table:style-name="ce77" table:number-columns-repeated="2"/>
          <table:table-cell table:number-columns-repeated="6"/>
        </table:table-row>
        <table:table-row table:style-name="ro2">
          <table:table-cell table:style-name="ce231"/>
          <table:table-cell table:style-name="ce43" office:value-type="string" calcext:value-type="string">
            <text:p>=</text:p>
          </table:table-cell>
          <table:table-cell table:style-name="ce239"/>
          <table:table-cell/>
          <table:table-cell table:formula="of:=IF(AND([.A24]&lt;&gt;&quot;&quot;;[.C24]&lt;&gt;&quot;&quot;);IF(AND([.I24]&lt;&gt;&quot;&quot;;[.J24]&lt;&gt;&quot;&quot;;[.I24]&lt;&gt;[.J24]);&quot;Links ungleich Rechts!!!&quot;;IF(AND([.I23]&lt;&gt;&quot;&quot;;[.J24]&lt;&gt;0;[.J24]&lt;&gt;[.K23]);&quot;Äquivalenzumformung korrigieren&quot;;IF(AND([.A24]=&quot;x&quot;;[.J24]&lt;&gt;&quot;&quot;;[.C24]=[.J24]) ;&quot;Gelöst!!!&quot;;IF([.K24]&gt;&quot;Fehler&quot;;[.K24];IF(OR([.A24]=&quot;&quot;;[.A23]=&quot;&quot;;[.I24]=&quot;&quot;;[.J24]=&quot;&quot;);&quot;&quot;;&quot;OK&quot;)))));&quot;&quot;)">
            <text:p/>
            <draw:control table:end-cell-address="Tabelle3.F25" table:end-x="0.37mm" table:end-y="4.08mm" draw:z-index="1" draw:text-style-name="P2" svg:width="26.3mm" svg:height="5.34mm" svg:x="1.83mm" svg:y="5.22mm" draw:control="control14"/>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19:.C24];3;0)));&quot;&quot;;IF(VALUE(VLOOKUP(&quot; *x *&quot;;[.A19:.C24];3;0))=[.J2];&quot;&quot;;&quot;&quot;))" office:value-type="string" office:string-value="" calcext:value-type="string">
            <text:p></text:p>
          </table:table-cell>
          <table:table-cell table:formula="of:=IF(AND([.A25]&lt;&gt;&quot;&quot;;[.C25]&lt;&gt;&quot;&quot;);IF(AND([.I25]&lt;&gt;&quot;&quot;;[.J25]&lt;&gt;&quot;&quot;;[.I25]&lt;&gt;[.J25]);&quot;Links ungleich Rechts!!!&quot;;IF(AND([.I24]&lt;&gt;&quot;&quot;;[.J25]&lt;&gt;0;[.J25]&lt;&gt;[.K24]);&quot;Äquivalenzumformung korrigieren&quot;;IF(AND([.A25]=&quot;x&quot;;[.J25]&lt;&gt;&quot;&quot;;[.C25]=[.J25]) ;&quot;Gelöst!!!&quot;;IF([.K25]&gt;&quot;Fehler&quot;;[.K25];IF(OR([.A25]=&quot;&quot;;[.A24]=&quot;&quot;;[.I25]=&quot;&quot;;[.J25]=&quot;&quot;);&quot;&quot;;&quot;OK&quot;)))));&quot;&quot;)">
            <text:p/>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40"/>
          <table:table-cell table:style-name="ce151" table:formula="of:=IF(ISERROR(FIND(&quot;{&quot;&amp;[.J2]&amp;&quot;}&quot;;SUBSTITUTE([.C26];&quot; &quot;;&quot;&quot;)));&quot;&quot;;&quot;&quot;)" office:value-type="string" office:string-value="" calcext:value-type="string">
            <text:p></text:p>
          </table:table-cell>
          <table:table-cell table:formula="of:=IF(AND([.A26]&lt;&gt;&quot;&quot;;[.C26]&lt;&gt;&quot;&quot;);IF(AND([.I26]&lt;&gt;&quot;&quot;;[.J26]&lt;&gt;&quot;&quot;;[.I26]&lt;&gt;[.J26]);&quot;Links ungleich Rechts!!!&quot;;IF(AND([.I25]&lt;&gt;&quot;&quot;;[.J26]&lt;&gt;0;[.J26]&lt;&gt;[.K25]);&quot;Äquivalenzumformung korrigieren&quot;;IF(AND([.A26]=&quot;x&quot;;[.J26]&lt;&gt;&quot;&quot;;[.C26]=[.J26]) ;&quot;Gelöst!!!&quot;;IF([.K26]&gt;&quot;Fehler&quot;;[.K26];IF(OR([.A26]=&quot;&quot;;[.A25]=&quot;&quot;;[.I26]=&quot;&quot;;[.J2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27]&lt;&gt;&quot;&quot;;[.C27]&lt;&gt;&quot;&quot;);IF(AND([.I27]&lt;&gt;&quot;&quot;;[.J27]&lt;&gt;&quot;&quot;;[.I27]&lt;&gt;[.J27]);&quot;Links ungleich Rechts!!!&quot;;IF(AND([.I26]&lt;&gt;&quot;&quot;;[.J27]&lt;&gt;0;[.J27]&lt;&gt;[.K26]);&quot;Äquivalenzumformung korrigieren&quot;;IF(AND([.A27]=&quot;x&quot;;[.J27]&lt;&gt;&quot;&quot;;[.C27]=[.J27]) ;&quot;Gelöst!!!&quot;;IF([.K27]&gt;&quot;Fehler&quot;;[.K27];IF(OR([.A27]=&quot;&quot;;[.A26]=&quot;&quot;;[.I27]=&quot;&quot;;[.J2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28]&lt;&gt;&quot;&quot;;[.C28]&lt;&gt;&quot;&quot;);IF(AND([.I28]&lt;&gt;&quot;&quot;;[.J28]&lt;&gt;&quot;&quot;;[.I28]&lt;&gt;[.J28]);&quot;Links ungleich Rechts!!!&quot;;IF(AND([.I27]&lt;&gt;&quot;&quot;;[.J28]&lt;&gt;0;[.J28]&lt;&gt;[.K27]);&quot;Äquivalenzumformung korrigieren&quot;;IF(AND([.A28]=&quot;x&quot;;[.J28]&lt;&gt;&quot;&quot;;[.C28]=[.J28]) ;&quot;Gelöst!!!&quot;;IF([.K28]&gt;&quot;Fehler&quot;;[.K28];IF(OR([.A28]=&quot;&quot;;[.A27]=&quot;&quot;;[.I28]=&quot;&quot;;[.J2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29]&lt;&gt;&quot;&quot;;[.C29]&lt;&gt;&quot;&quot;);IF(AND([.I29]&lt;&gt;&quot;&quot;;[.J29]&lt;&gt;&quot;&quot;;[.I29]&lt;&gt;[.J29]);&quot;Links ungleich Rechts!!!&quot;;IF(AND([.I28]&lt;&gt;&quot;&quot;;[.J29]&lt;&gt;0;[.J29]&lt;&gt;[.K28]);&quot;Äquivalenzumformung korrigieren&quot;;IF(AND([.A29]=&quot;x&quot;;[.J29]&lt;&gt;&quot;&quot;;[.C29]=[.J29]) ;&quot;Gelöst!!!&quot;;IF([.K29]&gt;&quot;Fehler&quot;;[.K29];IF(OR([.A29]=&quot;&quot;;[.A28]=&quot;&quot;;[.I29]=&quot;&quot;;[.J29]=&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2(3x+9)</text:p>
          </table:table-cell>
          <table:table-cell table:style-name="ce43" office:value-type="string" calcext:value-type="string">
            <text:p>=</text:p>
          </table:table-cell>
          <table:table-cell table:style-name="ce138" office:value-type="string" calcext:value-type="string">
            <text:p>15x-45</text:p>
          </table:table-cell>
          <table:table-cell table:style-name="ce241"/>
          <table:table-cell table:formula="of:=IF(AND([.A30]&lt;&gt;&quot;&quot;;[.C30]&lt;&gt;&quot;&quot;);IF(AND([.I30]&lt;&gt;&quot;&quot;;[.J30]&lt;&gt;&quot;&quot;;[.I30]&lt;&gt;[.J30]);&quot;Links ungleich Rechts!!!&quot;;IF(AND([.I29]&lt;&gt;&quot;&quot;;[.J30]&lt;&gt;0;[.J30]&lt;&gt;[.K29]);&quot;Äquivalenzumformung korrigieren&quot;;IF(AND([.A30]=&quot;x&quot;;[.J30]&lt;&gt;&quot;&quot;;[.C30]=[.J30]) ;&quot;Gelöst!!!&quot;;IF([.K30]&gt;&quot;Fehler&quot;;[.K30];IF(OR([.A30]=&quot;&quot;;[.A29]=&quot;&quot;;[.I30]=&quot;&quot;;[.J30]=&quot;&quot;);&quot;&quot;;&quot;OK&quot;)))));&quot;&quot;)">
            <text:p/>
          </table:table-cell>
          <table:table-cell table:style-name="ce77" table:number-columns-repeated="2"/>
          <table:table-cell/>
          <table:table-cell table:formula="of:=2*(3*7+9)" office:value-type="float" office:value="60" calcext:value-type="float">
            <text:p>60</text:p>
          </table:table-cell>
          <table:table-cell table:formula="of:=15*7-45" office:value-type="float" office:value="60" calcext:value-type="float">
            <text:p>60</text:p>
          </table:table-cell>
          <table:table-cell table:formula="of:=15*7-45" office:value-type="float" office:value="60" calcext:value-type="float">
            <text:p>60</text:p>
          </table:table-cell>
          <table:table-cell table:number-columns-repeated="2"/>
        </table:table-row>
        <table:table-row table:style-name="ro2">
          <table:table-cell table:style-name="ce232"/>
          <table:table-cell table:style-name="ce43" office:value-type="string" calcext:value-type="string">
            <text:p>=</text:p>
          </table:table-cell>
          <table:table-cell table:style-name="ce241" table:number-columns-repeated="2"/>
          <table:table-cell table:formula="of:=IF(AND([.A31]&lt;&gt;&quot;&quot;;[.C31]&lt;&gt;&quot;&quot;);IF(AND([.I31]&lt;&gt;&quot;&quot;;[.J31]&lt;&gt;&quot;&quot;;[.I31]&lt;&gt;[.J31]);&quot;Links ungleich Rechts!!!&quot;;IF(AND([.I30]&lt;&gt;&quot;&quot;;[.J31]&lt;&gt;0;[.J31]&lt;&gt;[.K30]);&quot;Äquivalenzumformung korrigieren&quot;;IF(AND([.A31]=&quot;x&quot;;[.J31]&lt;&gt;&quot;&quot;;[.C31]=[.J31]) ;&quot;Gelöst!!!&quot;;IF([.K31]&gt;&quot;Fehler&quot;;[.K31];IF(OR([.A31]=&quot;&quot;;[.A30]=&quot;&quot;;[.I31]=&quot;&quot;;[.J31]=&quot;&quot;);&quot;&quot;;&quot;OK&quot;)))));&quot;&quot;)">
            <text:p/>
          </table:table-cell>
          <table:table-cell table:style-name="ce77" table:number-columns-repeated="2"/>
          <table:table-cell table:number-columns-repeated="6"/>
        </table:table-row>
        <table:table-row table:style-name="ro2">
          <table:table-cell table:style-name="ce232"/>
          <table:table-cell table:style-name="ce43" office:value-type="string" calcext:value-type="string">
            <text:p>=</text:p>
          </table:table-cell>
          <table:table-cell table:style-name="ce241" table:number-columns-repeated="2"/>
          <table:table-cell table:formula="of:=IF(AND([.A32]&lt;&gt;&quot;&quot;;[.C32]&lt;&gt;&quot;&quot;);IF(AND([.I32]&lt;&gt;&quot;&quot;;[.J32]&lt;&gt;&quot;&quot;;[.I32]&lt;&gt;[.J32]);&quot;Links ungleich Rechts!!!&quot;;IF(AND([.I31]&lt;&gt;&quot;&quot;;[.J32]&lt;&gt;0;[.J32]&lt;&gt;[.K31]);&quot;Äquivalenzumformung korrigieren&quot;;IF(AND([.A32]=&quot;x&quot;;[.J32]&lt;&gt;&quot;&quot;;[.C32]=[.J32]) ;&quot;Gelöst!!!&quot;;IF([.K32]&gt;&quot;Fehler&quot;;[.K32];IF(OR([.A32]=&quot;&quot;;[.A31]=&quot;&quot;;[.I32]=&quot;&quot;;[.J32]=&quot;&quot;);&quot;&quot;;&quot;OK&quot;)))));&quot;&quot;)">
            <text:p/>
          </table:table-cell>
          <table:table-cell table:style-name="ce77" table:number-columns-repeated="2"/>
          <table:table-cell table:number-columns-repeated="6"/>
        </table:table-row>
        <table:table-row table:style-name="ro2">
          <table:table-cell table:style-name="ce232"/>
          <table:table-cell table:style-name="ce43" office:value-type="string" calcext:value-type="string">
            <text:p>=</text:p>
          </table:table-cell>
          <table:table-cell table:style-name="ce241" table:number-columns-repeated="2"/>
          <table:table-cell table:formula="of:=IF(AND([.A33]&lt;&gt;&quot;&quot;;[.C33]&lt;&gt;&quot;&quot;);IF(AND([.I33]&lt;&gt;&quot;&quot;;[.J33]&lt;&gt;&quot;&quot;;[.I33]&lt;&gt;[.J33]);&quot;Links ungleich Rechts!!!&quot;;IF(AND([.I32]&lt;&gt;&quot;&quot;;[.J33]&lt;&gt;0;[.J33]&lt;&gt;[.K32]);&quot;Äquivalenzumformung korrigieren&quot;;IF(AND([.A33]=&quot;x&quot;;[.J33]&lt;&gt;&quot;&quot;;[.C33]=[.J33]) ;&quot;Gelöst!!!&quot;;IF([.K33]&gt;&quot;Fehler&quot;;[.K33];IF(OR([.A33]=&quot;&quot;;[.A32]=&quot;&quot;;[.I33]=&quot;&quot;;[.J33]=&quot;&quot;);&quot;&quot;;&quot;OK&quot;)))));&quot;&quot;)">
            <text:p/>
          </table:table-cell>
          <table:table-cell table:style-name="ce77" table:number-columns-repeated="2"/>
          <table:table-cell table:number-columns-repeated="6"/>
        </table:table-row>
        <table:table-row table:style-name="ro2">
          <table:table-cell table:style-name="ce232"/>
          <table:table-cell table:style-name="ce43" office:value-type="string" calcext:value-type="string">
            <text:p>=</text:p>
          </table:table-cell>
          <table:table-cell table:style-name="ce241" table:number-columns-repeated="2"/>
          <table:table-cell table:formula="of:=IF(AND([.A34]&lt;&gt;&quot;&quot;;[.C34]&lt;&gt;&quot;&quot;);IF(AND([.I34]&lt;&gt;&quot;&quot;;[.J34]&lt;&gt;&quot;&quot;;[.I34]&lt;&gt;[.J34]);&quot;Links ungleich Rechts!!!&quot;;IF(AND([.I33]&lt;&gt;&quot;&quot;;[.J34]&lt;&gt;0;[.J34]&lt;&gt;[.K33]);&quot;Äquivalenzumformung korrigieren&quot;;IF(AND([.A34]=&quot;x&quot;;[.J34]&lt;&gt;&quot;&quot;;[.C34]=[.J34]) ;&quot;Gelöst!!!&quot;;IF([.K34]&gt;&quot;Fehler&quot;;[.K34];IF(OR([.A34]=&quot;&quot;;[.A33]=&quot;&quot;;[.I34]=&quot;&quot;;[.J34]=&quot;&quot;);&quot;&quot;;&quot;OK&quot;)))));&quot;&quot;)">
            <text:p/>
          </table:table-cell>
          <table:table-cell table:style-name="ce77" table:number-columns-repeated="2"/>
          <table:table-cell table:number-columns-repeated="6"/>
        </table:table-row>
        <table:table-row table:style-name="ro2">
          <table:table-cell table:style-name="ce232"/>
          <table:table-cell table:style-name="ce43" office:value-type="string" calcext:value-type="string">
            <text:p>=</text:p>
          </table:table-cell>
          <table:table-cell table:style-name="ce241" table:number-columns-repeated="2"/>
          <table:table-cell table:formula="of:=IF(AND([.A35]&lt;&gt;&quot;&quot;;[.C35]&lt;&gt;&quot;&quot;);IF(AND([.I35]&lt;&gt;&quot;&quot;;[.J35]&lt;&gt;&quot;&quot;;[.I35]&lt;&gt;[.J35]);&quot;Links ungleich Rechts!!!&quot;;IF(AND([.I34]&lt;&gt;&quot;&quot;;[.J35]&lt;&gt;0;[.J35]&lt;&gt;[.K34]);&quot;Äquivalenzumformung korrigieren&quot;;IF(AND([.A35]=&quot;x&quot;;[.J35]&lt;&gt;&quot;&quot;;[.C35]=[.J35]) ;&quot;Gelöst!!!&quot;;IF([.K35]&gt;&quot;Fehler&quot;;[.K35];IF(OR([.A35]=&quot;&quot;;[.A34]=&quot;&quot;;[.I35]=&quot;&quot;;[.J35]=&quot;&quot;);&quot;&quot;;&quot;OK&quot;)))));&quot;&quot;)">
            <text:p/>
          </table:table-cell>
          <table:table-cell table:style-name="ce77" table:number-columns-repeated="2"/>
          <table:table-cell table:number-columns-repeated="6"/>
        </table:table-row>
        <table:table-row table:style-name="ro2">
          <table:table-cell table:style-name="ce232"/>
          <table:table-cell table:style-name="ce43" office:value-type="string" calcext:value-type="string">
            <text:p>=</text:p>
          </table:table-cell>
          <table:table-cell table:style-name="ce241"/>
          <table:table-cell/>
          <table:table-cell table:formula="of:=IF(AND([.A36]&lt;&gt;&quot;&quot;;[.C36]&lt;&gt;&quot;&quot;);IF(AND([.I36]&lt;&gt;&quot;&quot;;[.J36]&lt;&gt;&quot;&quot;;[.I36]&lt;&gt;[.J36]);&quot;Links ungleich Rechts!!!&quot;;IF(AND([.I35]&lt;&gt;&quot;&quot;;[.J36]&lt;&gt;0;[.J36]&lt;&gt;[.K35]);&quot;Äquivalenzumformung korrigieren&quot;;IF(AND([.A36]=&quot;x&quot;;[.J36]&lt;&gt;&quot;&quot;;[.C36]=[.J36]) ;&quot;Gelöst!!!&quot;;IF([.K36]&gt;&quot;Fehler&quot;;[.K36];IF(OR([.A36]=&quot;&quot;;[.A35]=&quot;&quot;;[.I36]=&quot;&quot;;[.J36]=&quot;&quot;);&quot;&quot;;&quot;OK&quot;)))));&quot;&quot;)">
            <text:p/>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31:.C36];3;0)));&quot;&quot;;IF(VALUE(VLOOKUP(&quot; *x *&quot;;[.A31:.C36];3;0))=[.J3];&quot;&quot;;&quot;&quot;))" office:value-type="string" office:string-value="" calcext:value-type="string">
            <text:p></text:p>
          </table:table-cell>
          <table:table-cell table:formula="of:=IF(AND([.A37]&lt;&gt;&quot;&quot;;[.C37]&lt;&gt;&quot;&quot;);IF(AND([.I37]&lt;&gt;&quot;&quot;;[.J37]&lt;&gt;&quot;&quot;;[.I37]&lt;&gt;[.J37]);&quot;Links ungleich Rechts!!!&quot;;IF(AND([.I36]&lt;&gt;&quot;&quot;;[.J37]&lt;&gt;0;[.J37]&lt;&gt;[.K36]);&quot;Äquivalenzumformung korrigieren&quot;;IF(AND([.A37]=&quot;x&quot;;[.J37]&lt;&gt;&quot;&quot;;[.C37]=[.J37]) ;&quot;Gelöst!!!&quot;;IF([.K37]&gt;&quot;Fehler&quot;;[.K37];IF(OR([.A37]=&quot;&quot;;[.A36]=&quot;&quot;;[.I37]=&quot;&quot;;[.J37]=&quot;&quot;);&quot;&quot;;&quot;OK&quot;)))));&quot;&quot;)">
            <text:p/>
            <draw:control table:end-cell-address="Tabelle3.E38" table:end-x="27.34mm" table:end-y="0.89mm" draw:z-index="2" draw:text-style-name="P2" svg:width="24.49mm" svg:height="4.12mm" svg:x="2.85mm" svg:y="3.24mm" draw:control="control15"/>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42"/>
          <table:table-cell table:style-name="ce151" table:formula="of:=IF(ISERROR(FIND(&quot;{&quot;&amp;[.J3]&amp;&quot;}&quot;;SUBSTITUTE([.C38];&quot; &quot;;&quot;&quot;)));&quot;&quot;;&quot;&quot;)" office:value-type="string" office:string-value="" calcext:value-type="string">
            <text:p></text:p>
          </table:table-cell>
          <table:table-cell table:formula="of:=IF(AND([.A38]&lt;&gt;&quot;&quot;;[.C38]&lt;&gt;&quot;&quot;);IF(AND([.I38]&lt;&gt;&quot;&quot;;[.J38]&lt;&gt;&quot;&quot;;[.I38]&lt;&gt;[.J38]);&quot;Links ungleich Rechts!!!&quot;;IF(AND([.I37]&lt;&gt;&quot;&quot;;[.J38]&lt;&gt;0;[.J38]&lt;&gt;[.K37]);&quot;Äquivalenzumformung korrigieren&quot;;IF(AND([.A38]=&quot;x&quot;;[.J38]&lt;&gt;&quot;&quot;;[.C38]=[.J38]) ;&quot;Gelöst!!!&quot;;IF([.K38]&gt;&quot;Fehler&quot;;[.K38];IF(OR([.A38]=&quot;&quot;;[.A37]=&quot;&quot;;[.I38]=&quot;&quot;;[.J3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39]&lt;&gt;&quot;&quot;;[.C39]&lt;&gt;&quot;&quot;);IF(AND([.I39]&lt;&gt;&quot;&quot;;[.J39]&lt;&gt;&quot;&quot;;[.I39]&lt;&gt;[.J39]);&quot;Links ungleich Rechts!!!&quot;;IF(AND([.I38]&lt;&gt;&quot;&quot;;[.J39]&lt;&gt;0;[.J39]&lt;&gt;[.K38]);&quot;Äquivalenzumformung korrigieren&quot;;IF(AND([.A39]=&quot;x&quot;;[.J39]&lt;&gt;&quot;&quot;;[.C39]=[.J39]) ;&quot;Gelöst!!!&quot;;IF([.K39]&gt;&quot;Fehler&quot;;[.K39];IF(OR([.A39]=&quot;&quot;;[.A38]=&quot;&quot;;[.I39]=&quot;&quot;;[.J3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40]&lt;&gt;&quot;&quot;;[.C40]&lt;&gt;&quot;&quot;);IF(AND([.I40]&lt;&gt;&quot;&quot;;[.J40]&lt;&gt;&quot;&quot;;[.I40]&lt;&gt;[.J40]);&quot;Links ungleich Rechts!!!&quot;;IF(AND([.I39]&lt;&gt;&quot;&quot;;[.J40]&lt;&gt;0;[.J40]&lt;&gt;[.K39]);&quot;Äquivalenzumformung korrigieren&quot;;IF(AND([.A40]=&quot;x&quot;;[.J40]&lt;&gt;&quot;&quot;;[.C40]=[.J40]) ;&quot;Gelöst!!!&quot;;IF([.K40]&gt;&quot;Fehler&quot;;[.K40];IF(OR([.A40]=&quot;&quot;;[.A39]=&quot;&quot;;[.I40]=&quot;&quot;;[.J4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41]&lt;&gt;&quot;&quot;;[.C41]&lt;&gt;&quot;&quot;);IF(AND([.I41]&lt;&gt;&quot;&quot;;[.J41]&lt;&gt;&quot;&quot;;[.I41]&lt;&gt;[.J41]);&quot;Links ungleich Rechts!!!&quot;;IF(AND([.I40]&lt;&gt;&quot;&quot;;[.J41]&lt;&gt;0;[.J41]&lt;&gt;[.K40]);&quot;Äquivalenzumformung korrigieren&quot;;IF(AND([.A41]=&quot;x&quot;;[.J41]&lt;&gt;&quot;&quot;;[.C41]=[.J41]) ;&quot;Gelöst!!!&quot;;IF([.K41]&gt;&quot;Fehler&quot;;[.K41];IF(OR([.A41]=&quot;&quot;;[.A40]=&quot;&quot;;[.I41]=&quot;&quot;;[.J41]=&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6(3x-7)</text:p>
          </table:table-cell>
          <table:table-cell table:style-name="ce43" office:value-type="string" calcext:value-type="string">
            <text:p>=</text:p>
          </table:table-cell>
          <table:table-cell table:style-name="ce138" office:value-type="string" calcext:value-type="string">
            <text:p>6x-6</text:p>
          </table:table-cell>
          <table:table-cell table:style-name="ce243"/>
          <table:table-cell table:formula="of:=IF(AND([.A42]&lt;&gt;&quot;&quot;;[.C42]&lt;&gt;&quot;&quot;);IF(AND([.I42]&lt;&gt;&quot;&quot;;[.J42]&lt;&gt;&quot;&quot;;[.I42]&lt;&gt;[.J42]);&quot;Links ungleich Rechts!!!&quot;;IF(AND([.I41]&lt;&gt;&quot;&quot;;[.J42]&lt;&gt;0;[.J42]&lt;&gt;[.K41]);&quot;Äquivalenzumformung korrigieren&quot;;IF(AND([.A42]=&quot;x&quot;;[.J42]&lt;&gt;&quot;&quot;;[.C42]=[.J42]) ;&quot;Gelöst!!!&quot;;IF([.K42]&gt;&quot;Fehler&quot;;[.K42];IF(OR([.A42]=&quot;&quot;;[.A41]=&quot;&quot;;[.I42]=&quot;&quot;;[.J42]=&quot;&quot;);&quot;&quot;;&quot;OK&quot;)))));&quot;&quot;)">
            <text:p/>
          </table:table-cell>
          <table:table-cell table:style-name="ce77" table:number-columns-repeated="2"/>
          <table:table-cell/>
          <table:table-cell table:formula="of:=6*(3*3-7)" office:value-type="float" office:value="12" calcext:value-type="float">
            <text:p>12</text:p>
          </table:table-cell>
          <table:table-cell table:formula="of:=6*3-6" office:value-type="float" office:value="12" calcext:value-type="float">
            <text:p>12</text:p>
          </table:table-cell>
          <table:table-cell table:formula="of:=6*3-6" office:value-type="float" office:value="12" calcext:value-type="float">
            <text:p>12</text:p>
          </table:table-cell>
          <table:table-cell table:number-columns-repeated="2"/>
        </table:table-row>
        <table:table-row table:style-name="ro2">
          <table:table-cell table:style-name="ce233"/>
          <table:table-cell table:style-name="ce43" office:value-type="string" calcext:value-type="string">
            <text:p>=</text:p>
          </table:table-cell>
          <table:table-cell table:style-name="ce243" table:number-columns-repeated="2"/>
          <table:table-cell table:formula="of:=IF(AND([.A43]&lt;&gt;&quot;&quot;;[.C43]&lt;&gt;&quot;&quot;);IF(AND([.I43]&lt;&gt;&quot;&quot;;[.J43]&lt;&gt;&quot;&quot;;[.I43]&lt;&gt;[.J43]);&quot;Links ungleich Rechts!!!&quot;;IF(AND([.I42]&lt;&gt;&quot;&quot;;[.J43]&lt;&gt;0;[.J43]&lt;&gt;[.K42]);&quot;Äquivalenzumformung korrigieren&quot;;IF(AND([.A43]=&quot;x&quot;;[.J43]&lt;&gt;&quot;&quot;;[.C43]=[.J43]) ;&quot;Gelöst!!!&quot;;IF([.K43]&gt;&quot;Fehler&quot;;[.K43];IF(OR([.A43]=&quot;&quot;;[.A42]=&quot;&quot;;[.I43]=&quot;&quot;;[.J43]=&quot;&quot;);&quot;&quot;;&quot;OK&quot;)))));&quot;&quot;)">
            <text:p/>
          </table:table-cell>
          <table:table-cell table:style-name="ce77" table:number-columns-repeated="2"/>
          <table:table-cell table:number-columns-repeated="6"/>
        </table:table-row>
        <table:table-row table:style-name="ro2">
          <table:table-cell table:style-name="ce233"/>
          <table:table-cell table:style-name="ce43" office:value-type="string" calcext:value-type="string">
            <text:p>=</text:p>
          </table:table-cell>
          <table:table-cell table:style-name="ce243" table:number-columns-repeated="2"/>
          <table:table-cell table:formula="of:=IF(AND([.A44]&lt;&gt;&quot;&quot;;[.C44]&lt;&gt;&quot;&quot;);IF(AND([.I44]&lt;&gt;&quot;&quot;;[.J44]&lt;&gt;&quot;&quot;;[.I44]&lt;&gt;[.J44]);&quot;Links ungleich Rechts!!!&quot;;IF(AND([.I43]&lt;&gt;&quot;&quot;;[.J44]&lt;&gt;0;[.J44]&lt;&gt;[.K43]);&quot;Äquivalenzumformung korrigieren&quot;;IF(AND([.A44]=&quot;x&quot;;[.J44]&lt;&gt;&quot;&quot;;[.C44]=[.J44]) ;&quot;Gelöst!!!&quot;;IF([.K44]&gt;&quot;Fehler&quot;;[.K44];IF(OR([.A44]=&quot;&quot;;[.A43]=&quot;&quot;;[.I44]=&quot;&quot;;[.J44]=&quot;&quot;);&quot;&quot;;&quot;OK&quot;)))));&quot;&quot;)">
            <text:p/>
          </table:table-cell>
          <table:table-cell table:style-name="ce77" table:number-columns-repeated="2"/>
          <table:table-cell table:number-columns-repeated="6"/>
        </table:table-row>
        <table:table-row table:style-name="ro2">
          <table:table-cell table:style-name="ce233"/>
          <table:table-cell table:style-name="ce43" office:value-type="string" calcext:value-type="string">
            <text:p>=</text:p>
          </table:table-cell>
          <table:table-cell table:style-name="ce243" table:number-columns-repeated="2"/>
          <table:table-cell table:formula="of:=IF(AND([.A45]&lt;&gt;&quot;&quot;;[.C45]&lt;&gt;&quot;&quot;);IF(AND([.I45]&lt;&gt;&quot;&quot;;[.J45]&lt;&gt;&quot;&quot;;[.I45]&lt;&gt;[.J45]);&quot;Links ungleich Rechts!!!&quot;;IF(AND([.I44]&lt;&gt;&quot;&quot;;[.J45]&lt;&gt;0;[.J45]&lt;&gt;[.K44]);&quot;Äquivalenzumformung korrigieren&quot;;IF(AND([.A45]=&quot;x&quot;;[.J45]&lt;&gt;&quot;&quot;;[.C45]=[.J45]) ;&quot;Gelöst!!!&quot;;IF([.K45]&gt;&quot;Fehler&quot;;[.K45];IF(OR([.A45]=&quot;&quot;;[.A44]=&quot;&quot;;[.I45]=&quot;&quot;;[.J45]=&quot;&quot;);&quot;&quot;;&quot;OK&quot;)))));&quot;&quot;)">
            <text:p/>
          </table:table-cell>
          <table:table-cell table:style-name="ce77" table:number-columns-repeated="2"/>
          <table:table-cell table:number-columns-repeated="6"/>
        </table:table-row>
        <table:table-row table:style-name="ro2">
          <table:table-cell table:style-name="ce233"/>
          <table:table-cell table:style-name="ce43" office:value-type="string" calcext:value-type="string">
            <text:p>=</text:p>
          </table:table-cell>
          <table:table-cell table:style-name="ce243" table:number-columns-repeated="2"/>
          <table:table-cell table:formula="of:=IF(AND([.A46]&lt;&gt;&quot;&quot;;[.C46]&lt;&gt;&quot;&quot;);IF(AND([.I46]&lt;&gt;&quot;&quot;;[.J46]&lt;&gt;&quot;&quot;;[.I46]&lt;&gt;[.J46]);&quot;Links ungleich Rechts!!!&quot;;IF(AND([.I45]&lt;&gt;&quot;&quot;;[.J46]&lt;&gt;0;[.J46]&lt;&gt;[.K45]);&quot;Äquivalenzumformung korrigieren&quot;;IF(AND([.A46]=&quot;x&quot;;[.J46]&lt;&gt;&quot;&quot;;[.C46]=[.J46]) ;&quot;Gelöst!!!&quot;;IF([.K46]&gt;&quot;Fehler&quot;;[.K46];IF(OR([.A46]=&quot;&quot;;[.A45]=&quot;&quot;;[.I46]=&quot;&quot;;[.J46]=&quot;&quot;);&quot;&quot;;&quot;OK&quot;)))));&quot;&quot;)">
            <text:p/>
          </table:table-cell>
          <table:table-cell table:style-name="ce77" table:number-columns-repeated="2"/>
          <table:table-cell table:number-columns-repeated="6"/>
        </table:table-row>
        <table:table-row table:style-name="ro2">
          <table:table-cell table:style-name="ce233"/>
          <table:table-cell table:style-name="ce43" office:value-type="string" calcext:value-type="string">
            <text:p>=</text:p>
          </table:table-cell>
          <table:table-cell table:style-name="ce243" table:number-columns-repeated="2"/>
          <table:table-cell table:formula="of:=IF(AND([.A47]&lt;&gt;&quot;&quot;;[.C47]&lt;&gt;&quot;&quot;);IF(AND([.I47]&lt;&gt;&quot;&quot;;[.J47]&lt;&gt;&quot;&quot;;[.I47]&lt;&gt;[.J47]);&quot;Links ungleich Rechts!!!&quot;;IF(AND([.I46]&lt;&gt;&quot;&quot;;[.J47]&lt;&gt;0;[.J47]&lt;&gt;[.K46]);&quot;Äquivalenzumformung korrigieren&quot;;IF(AND([.A47]=&quot;x&quot;;[.J47]&lt;&gt;&quot;&quot;;[.C47]=[.J47]) ;&quot;Gelöst!!!&quot;;IF([.K47]&gt;&quot;Fehler&quot;;[.K47];IF(OR([.A47]=&quot;&quot;;[.A46]=&quot;&quot;;[.I47]=&quot;&quot;;[.J47]=&quot;&quot;);&quot;&quot;;&quot;OK&quot;)))));&quot;&quot;)">
            <text:p/>
          </table:table-cell>
          <table:table-cell table:style-name="ce77" table:number-columns-repeated="2"/>
          <table:table-cell table:number-columns-repeated="6"/>
        </table:table-row>
        <table:table-row table:style-name="ro2">
          <table:table-cell table:style-name="ce233"/>
          <table:table-cell table:style-name="ce43" office:value-type="string" calcext:value-type="string">
            <text:p>=</text:p>
          </table:table-cell>
          <table:table-cell table:style-name="ce243"/>
          <table:table-cell/>
          <table:table-cell table:formula="of:=IF(AND([.A48]&lt;&gt;&quot;&quot;;[.C48]&lt;&gt;&quot;&quot;);IF(AND([.I48]&lt;&gt;&quot;&quot;;[.J48]&lt;&gt;&quot;&quot;;[.I48]&lt;&gt;[.J48]);&quot;Links ungleich Rechts!!!&quot;;IF(AND([.I47]&lt;&gt;&quot;&quot;;[.J48]&lt;&gt;0;[.J48]&lt;&gt;[.K47]);&quot;Äquivalenzumformung korrigieren&quot;;IF(AND([.A48]=&quot;x&quot;;[.J48]&lt;&gt;&quot;&quot;;[.C48]=[.J48]) ;&quot;Gelöst!!!&quot;;IF([.K48]&gt;&quot;Fehler&quot;;[.K48];IF(OR([.A48]=&quot;&quot;;[.A47]=&quot;&quot;;[.I48]=&quot;&quot;;[.J48]=&quot;&quot;);&quot;&quot;;&quot;OK&quot;)))));&quot;&quot;)">
            <text:p/>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43:.C48];3;0)));&quot;&quot;;IF(VALUE(VLOOKUP(&quot; *x *&quot;;[.A43:.C48];3;0))=[.J4];&quot;&quot;;&quot;&quot;))" office:value-type="string" office:string-value="" calcext:value-type="string">
            <text:p></text:p>
          </table:table-cell>
          <table:table-cell table:formula="of:=IF(AND([.A49]&lt;&gt;&quot;&quot;;[.C49]&lt;&gt;&quot;&quot;);IF(AND([.I49]&lt;&gt;&quot;&quot;;[.J49]&lt;&gt;&quot;&quot;;[.I49]&lt;&gt;[.J49]);&quot;Links ungleich Rechts!!!&quot;;IF(AND([.I48]&lt;&gt;&quot;&quot;;[.J49]&lt;&gt;0;[.J49]&lt;&gt;[.K48]);&quot;Äquivalenzumformung korrigieren&quot;;IF(AND([.A49]=&quot;x&quot;;[.J49]&lt;&gt;&quot;&quot;;[.C49]=[.J49]) ;&quot;Gelöst!!!&quot;;IF([.K49]&gt;&quot;Fehler&quot;;[.K49];IF(OR([.A49]=&quot;&quot;;[.A48]=&quot;&quot;;[.I49]=&quot;&quot;;[.J49]=&quot;&quot;);&quot;&quot;;&quot;OK&quot;)))));&quot;&quot;)">
            <text:p/>
            <draw:control table:end-cell-address="Tabelle3.E49" table:end-x="24.71mm" table:end-y="6.02mm" draw:z-index="3" draw:text-style-name="P2" svg:width="22.47mm" svg:height="5.55mm" svg:x="2.24mm" svg:y="0.47mm" draw:control="control16"/>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44"/>
          <table:table-cell table:style-name="ce151" table:formula="of:=IF(ISERROR(FIND(&quot;{&quot;&amp;[.J4]&amp;&quot;}&quot;;SUBSTITUTE([.C50];&quot; &quot;;&quot;&quot;)));&quot;&quot;;&quot;&quot;)" office:value-type="string" office:string-value="" calcext:value-type="string">
            <text:p></text:p>
          </table:table-cell>
          <table:table-cell table:formula="of:=IF(AND([.A50]&lt;&gt;&quot;&quot;;[.C50]&lt;&gt;&quot;&quot;);IF(AND([.I50]&lt;&gt;&quot;&quot;;[.J50]&lt;&gt;&quot;&quot;;[.I50]&lt;&gt;[.J50]);&quot;Links ungleich Rechts!!!&quot;;IF(AND([.I49]&lt;&gt;&quot;&quot;;[.J50]&lt;&gt;0;[.J50]&lt;&gt;[.K49]);&quot;Äquivalenzumformung korrigieren&quot;;IF(AND([.A50]=&quot;x&quot;;[.J50]&lt;&gt;&quot;&quot;;[.C50]=[.J50]) ;&quot;Gelöst!!!&quot;;IF([.K50]&gt;&quot;Fehler&quot;;[.K50];IF(OR([.A50]=&quot;&quot;;[.A49]=&quot;&quot;;[.I50]=&quot;&quot;;[.J5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51]&lt;&gt;&quot;&quot;;[.C51]&lt;&gt;&quot;&quot;);IF(AND([.I51]&lt;&gt;&quot;&quot;;[.J51]&lt;&gt;&quot;&quot;;[.I51]&lt;&gt;[.J51]);&quot;Links ungleich Rechts!!!&quot;;IF(AND([.I50]&lt;&gt;&quot;&quot;;[.J51]&lt;&gt;0;[.J51]&lt;&gt;[.K50]);&quot;Äquivalenzumformung korrigieren&quot;;IF(AND([.A51]=&quot;x&quot;;[.J51]&lt;&gt;&quot;&quot;;[.C51]=[.J51]) ;&quot;Gelöst!!!&quot;;IF([.K51]&gt;&quot;Fehler&quot;;[.K51];IF(OR([.A51]=&quot;&quot;;[.A50]=&quot;&quot;;[.I51]=&quot;&quot;;[.J5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52]&lt;&gt;&quot;&quot;;[.C52]&lt;&gt;&quot;&quot;);IF(AND([.I52]&lt;&gt;&quot;&quot;;[.J52]&lt;&gt;&quot;&quot;;[.I52]&lt;&gt;[.J52]);&quot;Links ungleich Rechts!!!&quot;;IF(AND([.I51]&lt;&gt;&quot;&quot;;[.J52]&lt;&gt;0;[.J52]&lt;&gt;[.K51]);&quot;Äquivalenzumformung korrigieren&quot;;IF(AND([.A52]=&quot;x&quot;;[.J52]&lt;&gt;&quot;&quot;;[.C52]=[.J52]) ;&quot;Gelöst!!!&quot;;IF([.K52]&gt;&quot;Fehler&quot;;[.K52];IF(OR([.A52]=&quot;&quot;;[.A51]=&quot;&quot;;[.I52]=&quot;&quot;;[.J5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53]&lt;&gt;&quot;&quot;;[.C53]&lt;&gt;&quot;&quot;);IF(AND([.I53]&lt;&gt;&quot;&quot;;[.J53]&lt;&gt;&quot;&quot;;[.I53]&lt;&gt;[.J53]);&quot;Links ungleich Rechts!!!&quot;;IF(AND([.I52]&lt;&gt;&quot;&quot;;[.J53]&lt;&gt;0;[.J53]&lt;&gt;[.K52]);&quot;Äquivalenzumformung korrigieren&quot;;IF(AND([.A53]=&quot;x&quot;;[.J53]&lt;&gt;&quot;&quot;;[.C53]=[.J53]) ;&quot;Gelöst!!!&quot;;IF([.K53]&gt;&quot;Fehler&quot;;[.K53];IF(OR([.A53]=&quot;&quot;;[.A52]=&quot;&quot;;[.I53]=&quot;&quot;;[.J5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54]&lt;&gt;&quot;&quot;;[.C54]&lt;&gt;&quot;&quot;);IF(AND([.I54]&lt;&gt;&quot;&quot;;[.J54]&lt;&gt;&quot;&quot;;[.I54]&lt;&gt;[.J54]);&quot;Links ungleich Rechts!!!&quot;;IF(AND([.I53]&lt;&gt;&quot;&quot;;[.J54]&lt;&gt;0;[.J54]&lt;&gt;[.K53]);&quot;Äquivalenzumformung korrigieren&quot;;IF(AND([.A54]=&quot;x&quot;;[.J54]&lt;&gt;&quot;&quot;;[.C54]=[.J54]) ;&quot;Gelöst!!!&quot;;IF([.K54]&gt;&quot;Fehler&quot;;[.K54];IF(OR([.A54]=&quot;&quot;;[.A53]=&quot;&quot;;[.I54]=&quot;&quot;;[.J54]=&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4(2x+3)</text:p>
          </table:table-cell>
          <table:table-cell table:style-name="ce43" office:value-type="string" calcext:value-type="string">
            <text:p>=</text:p>
          </table:table-cell>
          <table:table-cell table:style-name="ce138" office:value-type="string" calcext:value-type="string">
            <text:p>3(3x+2)</text:p>
          </table:table-cell>
          <table:table-cell table:style-name="ce245"/>
          <table:table-cell table:formula="of:=IF(AND([.A55]&lt;&gt;&quot;&quot;;[.C55]&lt;&gt;&quot;&quot;);IF(AND([.I55]&lt;&gt;&quot;&quot;;[.J55]&lt;&gt;&quot;&quot;;[.I55]&lt;&gt;[.J55]);&quot;Links ungleich Rechts!!!&quot;;IF(AND([.I54]&lt;&gt;&quot;&quot;;[.J55]&lt;&gt;0;[.J55]&lt;&gt;[.K54]);&quot;Äquivalenzumformung korrigieren&quot;;IF(AND([.A55]=&quot;x&quot;;[.J55]&lt;&gt;&quot;&quot;;[.C55]=[.J55]) ;&quot;Gelöst!!!&quot;;IF([.K55]&gt;&quot;Fehler&quot;;[.K55];IF(OR([.A55]=&quot;&quot;;[.A54]=&quot;&quot;;[.I55]=&quot;&quot;;[.J55]=&quot;&quot;);&quot;&quot;;&quot;OK&quot;)))));&quot;&quot;)">
            <text:p/>
          </table:table-cell>
          <table:table-cell table:style-name="ce77" table:number-columns-repeated="2"/>
          <table:table-cell/>
          <table:table-cell table:formula="of:=4*(2*6+3)" office:value-type="float" office:value="60" calcext:value-type="float">
            <text:p>60</text:p>
          </table:table-cell>
          <table:table-cell table:formula="of:=3*(3*6+2)" office:value-type="float" office:value="60" calcext:value-type="float">
            <text:p>60</text:p>
          </table:table-cell>
          <table:table-cell table:formula="of:=3*(3*6+2)" office:value-type="float" office:value="60" calcext:value-type="float">
            <text:p>60</text:p>
          </table:table-cell>
          <table:table-cell table:number-columns-repeated="2"/>
        </table:table-row>
        <table:table-row table:style-name="ro2">
          <table:table-cell table:style-name="ce234"/>
          <table:table-cell table:style-name="ce43" office:value-type="string" calcext:value-type="string">
            <text:p>=</text:p>
          </table:table-cell>
          <table:table-cell table:style-name="ce245" table:number-columns-repeated="2"/>
          <table:table-cell table:formula="of:=IF(AND([.A56]&lt;&gt;&quot;&quot;;[.C56]&lt;&gt;&quot;&quot;);IF(AND([.I56]&lt;&gt;&quot;&quot;;[.J56]&lt;&gt;&quot;&quot;;[.I56]&lt;&gt;[.J56]);&quot;Links ungleich Rechts!!!&quot;;IF(AND([.I55]&lt;&gt;&quot;&quot;;[.J56]&lt;&gt;0;[.J56]&lt;&gt;[.K55]);&quot;Äquivalenzumformung korrigieren&quot;;IF(AND([.A56]=&quot;x&quot;;[.J56]&lt;&gt;&quot;&quot;;[.C56]=[.J56]) ;&quot;Gelöst!!!&quot;;IF([.K56]&gt;&quot;Fehler&quot;;[.K56];IF(OR([.A56]=&quot;&quot;;[.A55]=&quot;&quot;;[.I56]=&quot;&quot;;[.J56]=&quot;&quot;);&quot;&quot;;&quot;OK&quot;)))));&quot;&quot;)">
            <text:p/>
          </table:table-cell>
          <table:table-cell table:style-name="ce77" table:number-columns-repeated="2"/>
          <table:table-cell table:number-columns-repeated="6"/>
        </table:table-row>
        <table:table-row table:style-name="ro2">
          <table:table-cell table:style-name="ce234"/>
          <table:table-cell table:style-name="ce43" office:value-type="string" calcext:value-type="string">
            <text:p>=</text:p>
          </table:table-cell>
          <table:table-cell table:style-name="ce245" table:number-columns-repeated="2"/>
          <table:table-cell table:formula="of:=IF(AND([.A57]&lt;&gt;&quot;&quot;;[.C57]&lt;&gt;&quot;&quot;);IF(AND([.I57]&lt;&gt;&quot;&quot;;[.J57]&lt;&gt;&quot;&quot;;[.I57]&lt;&gt;[.J57]);&quot;Links ungleich Rechts!!!&quot;;IF(AND([.I56]&lt;&gt;&quot;&quot;;[.J57]&lt;&gt;0;[.J57]&lt;&gt;[.K56]);&quot;Äquivalenzumformung korrigieren&quot;;IF(AND([.A57]=&quot;x&quot;;[.J57]&lt;&gt;&quot;&quot;;[.C57]=[.J57]) ;&quot;Gelöst!!!&quot;;IF([.K57]&gt;&quot;Fehler&quot;;[.K57];IF(OR([.A57]=&quot;&quot;;[.A56]=&quot;&quot;;[.I57]=&quot;&quot;;[.J57]=&quot;&quot;);&quot;&quot;;&quot;OK&quot;)))));&quot;&quot;)">
            <text:p/>
          </table:table-cell>
          <table:table-cell table:style-name="ce77" table:number-columns-repeated="2"/>
          <table:table-cell table:number-columns-repeated="6"/>
        </table:table-row>
        <table:table-row table:style-name="ro2">
          <table:table-cell table:style-name="ce234"/>
          <table:table-cell table:style-name="ce43" office:value-type="string" calcext:value-type="string">
            <text:p>=</text:p>
          </table:table-cell>
          <table:table-cell table:style-name="ce245" table:number-columns-repeated="2"/>
          <table:table-cell table:formula="of:=IF(AND([.A58]&lt;&gt;&quot;&quot;;[.C58]&lt;&gt;&quot;&quot;);IF(AND([.I58]&lt;&gt;&quot;&quot;;[.J58]&lt;&gt;&quot;&quot;;[.I58]&lt;&gt;[.J58]);&quot;Links ungleich Rechts!!!&quot;;IF(AND([.I57]&lt;&gt;&quot;&quot;;[.J58]&lt;&gt;0;[.J58]&lt;&gt;[.K57]);&quot;Äquivalenzumformung korrigieren&quot;;IF(AND([.A58]=&quot;x&quot;;[.J58]&lt;&gt;&quot;&quot;;[.C58]=[.J58]) ;&quot;Gelöst!!!&quot;;IF([.K58]&gt;&quot;Fehler&quot;;[.K58];IF(OR([.A58]=&quot;&quot;;[.A57]=&quot;&quot;;[.I58]=&quot;&quot;;[.J58]=&quot;&quot;);&quot;&quot;;&quot;OK&quot;)))));&quot;&quot;)">
            <text:p/>
          </table:table-cell>
          <table:table-cell table:style-name="ce77" table:number-columns-repeated="2"/>
          <table:table-cell table:number-columns-repeated="6"/>
        </table:table-row>
        <table:table-row table:style-name="ro2">
          <table:table-cell table:style-name="ce234"/>
          <table:table-cell table:style-name="ce43" office:value-type="string" calcext:value-type="string">
            <text:p>=</text:p>
          </table:table-cell>
          <table:table-cell table:style-name="ce245" table:number-columns-repeated="2"/>
          <table:table-cell table:formula="of:=IF(AND([.A59]&lt;&gt;&quot;&quot;;[.C59]&lt;&gt;&quot;&quot;);IF(AND([.I59]&lt;&gt;&quot;&quot;;[.J59]&lt;&gt;&quot;&quot;;[.I59]&lt;&gt;[.J59]);&quot;Links ungleich Rechts!!!&quot;;IF(AND([.I58]&lt;&gt;&quot;&quot;;[.J59]&lt;&gt;0;[.J59]&lt;&gt;[.K58]);&quot;Äquivalenzumformung korrigieren&quot;;IF(AND([.A59]=&quot;x&quot;;[.J59]&lt;&gt;&quot;&quot;;[.C59]=[.J59]) ;&quot;Gelöst!!!&quot;;IF([.K59]&gt;&quot;Fehler&quot;;[.K59];IF(OR([.A59]=&quot;&quot;;[.A58]=&quot;&quot;;[.I59]=&quot;&quot;;[.J59]=&quot;&quot;);&quot;&quot;;&quot;OK&quot;)))));&quot;&quot;)">
            <text:p/>
          </table:table-cell>
          <table:table-cell table:style-name="ce77" table:number-columns-repeated="2"/>
          <table:table-cell table:number-columns-repeated="6"/>
        </table:table-row>
        <table:table-row table:style-name="ro2">
          <table:table-cell table:style-name="ce234"/>
          <table:table-cell table:style-name="ce43" office:value-type="string" calcext:value-type="string">
            <text:p>=</text:p>
          </table:table-cell>
          <table:table-cell table:style-name="ce245" table:number-columns-repeated="2"/>
          <table:table-cell table:formula="of:=IF(AND([.A60]&lt;&gt;&quot;&quot;;[.C60]&lt;&gt;&quot;&quot;);IF(AND([.I60]&lt;&gt;&quot;&quot;;[.J60]&lt;&gt;&quot;&quot;;[.I60]&lt;&gt;[.J60]);&quot;Links ungleich Rechts!!!&quot;;IF(AND([.I59]&lt;&gt;&quot;&quot;;[.J60]&lt;&gt;0;[.J60]&lt;&gt;[.K59]);&quot;Äquivalenzumformung korrigieren&quot;;IF(AND([.A60]=&quot;x&quot;;[.J60]&lt;&gt;&quot;&quot;;[.C60]=[.J60]) ;&quot;Gelöst!!!&quot;;IF([.K60]&gt;&quot;Fehler&quot;;[.K60];IF(OR([.A60]=&quot;&quot;;[.A59]=&quot;&quot;;[.I60]=&quot;&quot;;[.J60]=&quot;&quot;);&quot;&quot;;&quot;OK&quot;)))));&quot;&quot;)">
            <text:p/>
          </table:table-cell>
          <table:table-cell table:style-name="ce79"/>
          <table:table-cell table:style-name="ce77"/>
          <table:table-cell table:number-columns-repeated="6"/>
        </table:table-row>
        <table:table-row table:style-name="ro2">
          <table:table-cell table:style-name="ce234"/>
          <table:table-cell table:style-name="ce43" office:value-type="string" calcext:value-type="string">
            <text:p>=</text:p>
          </table:table-cell>
          <table:table-cell table:style-name="ce245" table:number-columns-repeated="2"/>
          <table:table-cell table:formula="of:=IF(AND([.A61]&lt;&gt;&quot;&quot;;[.C61]&lt;&gt;&quot;&quot;);IF(AND([.I61]&lt;&gt;&quot;&quot;;[.J61]&lt;&gt;&quot;&quot;;[.I61]&lt;&gt;[.J61]);&quot;Links ungleich Rechts!!!&quot;;IF(AND([.I60]&lt;&gt;&quot;&quot;;[.J61]&lt;&gt;0;[.J61]&lt;&gt;[.K60]);&quot;Äquivalenzumformung korrigieren&quot;;IF(AND([.A61]=&quot;x&quot;;[.J61]&lt;&gt;&quot;&quot;;[.C61]=[.J61]) ;&quot;Gelöst!!!&quot;;IF([.K61]&gt;&quot;Fehler&quot;;[.K61];IF(OR([.A61]=&quot;&quot;;[.A60]=&quot;&quot;;[.I61]=&quot;&quot;;[.J61]=&quot;&quot;);&quot;&quot;;&quot;OK&quot;)))));&quot;&quot;)">
            <text:p/>
          </table:table-cell>
          <table:table-cell table:style-name="ce79"/>
          <table:table-cell table:style-name="ce77"/>
          <table:table-cell table:number-columns-repeated="6"/>
        </table:table-row>
        <table:table-row table:style-name="ro2">
          <table:table-cell table:style-name="ce234"/>
          <table:table-cell table:style-name="ce43" office:value-type="string" calcext:value-type="string">
            <text:p>=</text:p>
          </table:table-cell>
          <table:table-cell table:style-name="ce245"/>
          <table:table-cell/>
          <table:table-cell table:formula="of:=IF(AND([.A62]&lt;&gt;&quot;&quot;;[.C62]&lt;&gt;&quot;&quot;);IF(AND([.I62]&lt;&gt;&quot;&quot;;[.J62]&lt;&gt;&quot;&quot;;[.I62]&lt;&gt;[.J62]);&quot;Links ungleich Rechts!!!&quot;;IF(AND([.I61]&lt;&gt;&quot;&quot;;[.J62]&lt;&gt;0;[.J62]&lt;&gt;[.K61]);&quot;Äquivalenzumformung korrigieren&quot;;IF(AND([.A62]=&quot;x&quot;;[.J62]&lt;&gt;&quot;&quot;;[.C62]=[.J62]) ;&quot;Gelöst!!!&quot;;IF([.K62]&gt;&quot;Fehler&quot;;[.K62];IF(OR([.A62]=&quot;&quot;;[.A61]=&quot;&quot;;[.I62]=&quot;&quot;;[.J62]=&quot;&quot;);&quot;&quot;;&quot;OK&quot;)))));&quot;&quot;)">
            <text:p/>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57:.C62];3;0)));&quot;&quot;;IF(VALUE(VLOOKUP(&quot; *x *&quot;;[.A57:.C62];3;0))=[.J5];&quot;&quot;;&quot;&quot;))" office:value-type="string" office:string-value="" calcext:value-type="string">
            <text:p></text:p>
          </table:table-cell>
          <table:table-cell table:formula="of:=IF(AND([.A63]&lt;&gt;&quot;&quot;;[.C63]&lt;&gt;&quot;&quot;);IF(AND([.I63]&lt;&gt;&quot;&quot;;[.J63]&lt;&gt;&quot;&quot;;[.I63]&lt;&gt;[.J63]);&quot;Links ungleich Rechts!!!&quot;;IF(AND([.I62]&lt;&gt;&quot;&quot;;[.J63]&lt;&gt;0;[.J63]&lt;&gt;[.K62]);&quot;Äquivalenzumformung korrigieren&quot;;IF(AND([.A63]=&quot;x&quot;;[.J63]&lt;&gt;&quot;&quot;;[.C63]=[.J63]) ;&quot;Gelöst!!!&quot;;IF([.K63]&gt;&quot;Fehler&quot;;[.K63];IF(OR([.A63]=&quot;&quot;;[.A62]=&quot;&quot;;[.I63]=&quot;&quot;;[.J63]=&quot;&quot;);&quot;&quot;;&quot;OK&quot;)))));&quot;&quot;)">
            <text:p/>
            <draw:control table:end-cell-address="Tabelle3.E63" table:end-x="21.34mm" table:end-y="4.76mm" draw:z-index="4" draw:text-style-name="P2" svg:width="20.57mm" svg:height="4.01mm" svg:x="0.77mm" svg:y="0.75mm" draw:control="control17"/>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46"/>
          <table:table-cell table:style-name="ce151" table:formula="of:=IF(ISERROR(FIND(&quot;{&quot;&amp;[.J5]&amp;&quot;}&quot;;SUBSTITUTE([.C64];&quot; &quot;;&quot;&quot;)));&quot;&quot;;&quot;&quot;)" office:value-type="string" office:string-value="" calcext:value-type="string">
            <text:p></text:p>
          </table:table-cell>
          <table:table-cell table:formula="of:=IF(AND([.A64]&lt;&gt;&quot;&quot;;[.C64]&lt;&gt;&quot;&quot;);IF(AND([.I64]&lt;&gt;&quot;&quot;;[.J64]&lt;&gt;&quot;&quot;;[.I64]&lt;&gt;[.J64]);&quot;Links ungleich Rechts!!!&quot;;IF(AND([.I63]&lt;&gt;&quot;&quot;;[.J64]&lt;&gt;0;[.J64]&lt;&gt;[.K63]);&quot;Äquivalenzumformung korrigieren&quot;;IF(AND([.A64]=&quot;x&quot;;[.J64]&lt;&gt;&quot;&quot;;[.C64]=[.J64]) ;&quot;Gelöst!!!&quot;;IF([.K64]&gt;&quot;Fehler&quot;;[.K64];IF(OR([.A64]=&quot;&quot;;[.A63]=&quot;&quot;;[.I64]=&quot;&quot;;[.J6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65]&lt;&gt;&quot;&quot;;[.C65]&lt;&gt;&quot;&quot;);IF(AND([.I65]&lt;&gt;&quot;&quot;;[.J65]&lt;&gt;&quot;&quot;;[.I65]&lt;&gt;[.J65]);&quot;Links ungleich Rechts!!!&quot;;IF(AND([.I64]&lt;&gt;&quot;&quot;;[.J65]&lt;&gt;0;[.J65]&lt;&gt;[.K64]);&quot;Äquivalenzumformung korrigieren&quot;;IF(AND([.A65]=&quot;x&quot;;[.J65]&lt;&gt;&quot;&quot;;[.C65]=[.J65]) ;&quot;Gelöst!!!&quot;;IF([.K65]&gt;&quot;Fehler&quot;;[.K65];IF(OR([.A65]=&quot;&quot;;[.A64]=&quot;&quot;;[.I65]=&quot;&quot;;[.J6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66]&lt;&gt;&quot;&quot;;[.C66]&lt;&gt;&quot;&quot;);IF(AND([.I66]&lt;&gt;&quot;&quot;;[.J66]&lt;&gt;&quot;&quot;;[.I66]&lt;&gt;[.J66]);&quot;Links ungleich Rechts!!!&quot;;IF(AND([.I65]&lt;&gt;&quot;&quot;;[.J66]&lt;&gt;0;[.J66]&lt;&gt;[.K65]);&quot;Äquivalenzumformung korrigieren&quot;;IF(AND([.A66]=&quot;x&quot;;[.J66]&lt;&gt;&quot;&quot;;[.C66]=[.J66]) ;&quot;Gelöst!!!&quot;;IF([.K66]&gt;&quot;Fehler&quot;;[.K66];IF(OR([.A66]=&quot;&quot;;[.A65]=&quot;&quot;;[.I66]=&quot;&quot;;[.J6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67]&lt;&gt;&quot;&quot;;[.C67]&lt;&gt;&quot;&quot;);IF(AND([.I67]&lt;&gt;&quot;&quot;;[.J67]&lt;&gt;&quot;&quot;;[.I67]&lt;&gt;[.J67]);&quot;Links ungleich Rechts!!!&quot;;IF(AND([.I66]&lt;&gt;&quot;&quot;;[.J67]&lt;&gt;0;[.J67]&lt;&gt;[.K66]);&quot;Äquivalenzumformung korrigieren&quot;;IF(AND([.A67]=&quot;x&quot;;[.J67]&lt;&gt;&quot;&quot;;[.C67]=[.J67]) ;&quot;Gelöst!!!&quot;;IF([.K67]&gt;&quot;Fehler&quot;;[.K67];IF(OR([.A67]=&quot;&quot;;[.A66]=&quot;&quot;;[.I67]=&quot;&quot;;[.J67]=&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12-3x)2</text:p>
          </table:table-cell>
          <table:table-cell table:style-name="ce43" office:value-type="string" calcext:value-type="string">
            <text:p>=</text:p>
          </table:table-cell>
          <table:table-cell table:style-name="ce138" office:value-type="string" calcext:value-type="string">
            <text:p>9(7x+18)</text:p>
          </table:table-cell>
          <table:table-cell table:style-name="ce247"/>
          <table:table-cell table:formula="of:=IF(AND([.A68]&lt;&gt;&quot;&quot;;[.C68]&lt;&gt;&quot;&quot;);IF(AND([.I68]&lt;&gt;&quot;&quot;;[.J68]&lt;&gt;&quot;&quot;;[.I68]&lt;&gt;[.J68]);&quot;Links ungleich Rechts!!!&quot;;IF(AND([.I67]&lt;&gt;&quot;&quot;;[.J68]&lt;&gt;0;[.J68]&lt;&gt;[.K67]);&quot;Äquivalenzumformung korrigieren&quot;;IF(AND([.A68]=&quot;x&quot;;[.J68]&lt;&gt;&quot;&quot;;[.C68]=[.J68]) ;&quot;Gelöst!!!&quot;;IF([.K68]&gt;&quot;Fehler&quot;;[.K68];IF(OR([.A68]=&quot;&quot;;[.A67]=&quot;&quot;;[.I68]=&quot;&quot;;[.J68]=&quot;&quot;);&quot;&quot;;&quot;OK&quot;)))));&quot;&quot;)">
            <text:p/>
          </table:table-cell>
          <table:table-cell table:style-name="ce77" table:number-columns-repeated="2"/>
          <table:table-cell/>
          <table:table-cell table:formula="of:=(12-3*-2)*2" office:value-type="float" office:value="36" calcext:value-type="float">
            <text:p>36</text:p>
          </table:table-cell>
          <table:table-cell table:formula="of:=9*(7*-2+18)" office:value-type="float" office:value="36" calcext:value-type="float">
            <text:p>36</text:p>
          </table:table-cell>
          <table:table-cell table:formula="of:=9*(7*-2+18)" office:value-type="float" office:value="36" calcext:value-type="float">
            <text:p>36</text:p>
          </table:table-cell>
          <table:table-cell table:number-columns-repeated="2"/>
        </table:table-row>
        <table:table-row table:style-name="ro2">
          <table:table-cell table:style-name="ce235"/>
          <table:table-cell table:style-name="ce43" office:value-type="string" calcext:value-type="string">
            <text:p>=</text:p>
          </table:table-cell>
          <table:table-cell table:style-name="ce247" table:number-columns-repeated="2"/>
          <table:table-cell table:formula="of:=IF(AND([.A69]&lt;&gt;&quot;&quot;;[.C69]&lt;&gt;&quot;&quot;);IF(AND([.I69]&lt;&gt;&quot;&quot;;[.J69]&lt;&gt;&quot;&quot;;[.I69]&lt;&gt;[.J69]);&quot;Links ungleich Rechts!!!&quot;;IF(AND([.I68]&lt;&gt;&quot;&quot;;[.J69]&lt;&gt;0;[.J69]&lt;&gt;[.K68]);&quot;Äquivalenzumformung korrigieren&quot;;IF(AND([.A69]=&quot;x&quot;;[.J69]&lt;&gt;&quot;&quot;;[.C69]=[.J69]) ;&quot;Gelöst!!!&quot;;IF([.K69]&gt;&quot;Fehler&quot;;[.K69];IF(OR([.A69]=&quot;&quot;;[.A68]=&quot;&quot;;[.I69]=&quot;&quot;;[.J69]=&quot;&quot;);&quot;&quot;;&quot;OK&quot;)))));&quot;&quot;)">
            <text:p/>
          </table:table-cell>
          <table:table-cell table:style-name="ce77" table:number-columns-repeated="2"/>
          <table:table-cell table:number-columns-repeated="6"/>
        </table:table-row>
        <table:table-row table:style-name="ro2">
          <table:table-cell table:style-name="ce235"/>
          <table:table-cell table:style-name="ce43" office:value-type="string" calcext:value-type="string">
            <text:p>=</text:p>
          </table:table-cell>
          <table:table-cell table:style-name="ce247" table:number-columns-repeated="2"/>
          <table:table-cell table:formula="of:=IF(AND([.A70]&lt;&gt;&quot;&quot;;[.C70]&lt;&gt;&quot;&quot;);IF(AND([.I70]&lt;&gt;&quot;&quot;;[.J70]&lt;&gt;&quot;&quot;;[.I70]&lt;&gt;[.J70]);&quot;Links ungleich Rechts!!!&quot;;IF(AND([.I69]&lt;&gt;&quot;&quot;;[.J70]&lt;&gt;0;[.J70]&lt;&gt;[.K69]);&quot;Äquivalenzumformung korrigieren&quot;;IF(AND([.A70]=&quot;x&quot;;[.J70]&lt;&gt;&quot;&quot;;[.C70]=[.J70]) ;&quot;Gelöst!!!&quot;;IF([.K70]&gt;&quot;Fehler&quot;;[.K70];IF(OR([.A70]=&quot;&quot;;[.A69]=&quot;&quot;;[.I70]=&quot;&quot;;[.J70]=&quot;&quot;);&quot;&quot;;&quot;OK&quot;)))));&quot;&quot;)">
            <text:p/>
          </table:table-cell>
          <table:table-cell table:style-name="ce77" table:number-columns-repeated="2"/>
          <table:table-cell table:number-columns-repeated="6"/>
        </table:table-row>
        <table:table-row table:style-name="ro2">
          <table:table-cell table:style-name="ce235"/>
          <table:table-cell table:style-name="ce43" office:value-type="string" calcext:value-type="string">
            <text:p>=</text:p>
          </table:table-cell>
          <table:table-cell table:style-name="ce247" table:number-columns-repeated="2"/>
          <table:table-cell table:formula="of:=IF(AND([.A71]&lt;&gt;&quot;&quot;;[.C71]&lt;&gt;&quot;&quot;);IF(AND([.I71]&lt;&gt;&quot;&quot;;[.J71]&lt;&gt;&quot;&quot;;[.I71]&lt;&gt;[.J71]);&quot;Links ungleich Rechts!!!&quot;;IF(AND([.I70]&lt;&gt;&quot;&quot;;[.J71]&lt;&gt;0;[.J71]&lt;&gt;[.K70]);&quot;Äquivalenzumformung korrigieren&quot;;IF(AND([.A71]=&quot;x&quot;;[.J71]&lt;&gt;&quot;&quot;;[.C71]=[.J71]) ;&quot;Gelöst!!!&quot;;IF([.K71]&gt;&quot;Fehler&quot;;[.K71];IF(OR([.A71]=&quot;&quot;;[.A70]=&quot;&quot;;[.I71]=&quot;&quot;;[.J71]=&quot;&quot;);&quot;&quot;;&quot;OK&quot;)))));&quot;&quot;)">
            <text:p/>
          </table:table-cell>
          <table:table-cell table:style-name="ce79"/>
          <table:table-cell table:style-name="ce77"/>
          <table:table-cell table:number-columns-repeated="6"/>
        </table:table-row>
        <table:table-row table:style-name="ro2">
          <table:table-cell table:style-name="ce235"/>
          <table:table-cell table:style-name="ce43" office:value-type="string" calcext:value-type="string">
            <text:p>=</text:p>
          </table:table-cell>
          <table:table-cell table:style-name="ce247" table:number-columns-repeated="2"/>
          <table:table-cell table:formula="of:=IF(AND([.A72]&lt;&gt;&quot;&quot;;[.C72]&lt;&gt;&quot;&quot;);IF(AND([.I72]&lt;&gt;&quot;&quot;;[.J72]&lt;&gt;&quot;&quot;;[.I72]&lt;&gt;[.J72]);&quot;Links ungleich Rechts!!!&quot;;IF(AND([.I71]&lt;&gt;&quot;&quot;;[.J72]&lt;&gt;0;[.J72]&lt;&gt;[.K71]);&quot;Äquivalenzumformung korrigieren&quot;;IF(AND([.A72]=&quot;x&quot;;[.J72]&lt;&gt;&quot;&quot;;[.C72]=[.J72]) ;&quot;Gelöst!!!&quot;;IF([.K72]&gt;&quot;Fehler&quot;;[.K72];IF(OR([.A72]=&quot;&quot;;[.A71]=&quot;&quot;;[.I72]=&quot;&quot;;[.J72]=&quot;&quot;);&quot;&quot;;&quot;OK&quot;)))));&quot;&quot;)">
            <text:p/>
          </table:table-cell>
          <table:table-cell table:style-name="ce79"/>
          <table:table-cell table:style-name="ce77"/>
          <table:table-cell table:number-columns-repeated="6"/>
        </table:table-row>
        <table:table-row table:style-name="ro2">
          <table:table-cell table:style-name="ce235"/>
          <table:table-cell table:style-name="ce43" office:value-type="string" calcext:value-type="string">
            <text:p>=</text:p>
          </table:table-cell>
          <table:table-cell table:style-name="ce247" table:number-columns-repeated="2"/>
          <table:table-cell table:formula="of:=IF(AND([.A73]&lt;&gt;&quot;&quot;;[.C73]&lt;&gt;&quot;&quot;);IF(AND([.I73]&lt;&gt;&quot;&quot;;[.J73]&lt;&gt;&quot;&quot;;[.I73]&lt;&gt;[.J73]);&quot;Links ungleich Rechts!!!&quot;;IF(AND([.I72]&lt;&gt;&quot;&quot;;[.J73]&lt;&gt;0;[.J73]&lt;&gt;[.K72]);&quot;Äquivalenzumformung korrigieren&quot;;IF(AND([.A73]=&quot;x&quot;;[.J73]&lt;&gt;&quot;&quot;;[.C73]=[.J73]) ;&quot;Gelöst!!!&quot;;IF([.K73]&gt;&quot;Fehler&quot;;[.K73];IF(OR([.A73]=&quot;&quot;;[.A72]=&quot;&quot;;[.I73]=&quot;&quot;;[.J73]=&quot;&quot;);&quot;&quot;;&quot;OK&quot;)))));&quot;&quot;)">
            <text:p/>
          </table:table-cell>
          <table:table-cell table:style-name="ce79"/>
          <table:table-cell table:style-name="ce77"/>
          <table:table-cell table:number-columns-repeated="6"/>
        </table:table-row>
        <table:table-row table:style-name="ro2">
          <table:table-cell table:style-name="ce235"/>
          <table:table-cell table:style-name="ce43" office:value-type="string" calcext:value-type="string">
            <text:p>=</text:p>
          </table:table-cell>
          <table:table-cell table:style-name="ce247" table:number-columns-repeated="2"/>
          <table:table-cell table:formula="of:=IF(AND([.A74]&lt;&gt;&quot;&quot;;[.C74]&lt;&gt;&quot;&quot;);IF(AND([.I74]&lt;&gt;&quot;&quot;;[.J74]&lt;&gt;&quot;&quot;;[.I74]&lt;&gt;[.J74]);&quot;Links ungleich Rechts!!!&quot;;IF(AND([.I73]&lt;&gt;&quot;&quot;;[.J74]&lt;&gt;0;[.J74]&lt;&gt;[.K73]);&quot;Äquivalenzumformung korrigieren&quot;;IF(AND([.A74]=&quot;x&quot;;[.J74]&lt;&gt;&quot;&quot;;[.C74]=[.J74]) ;&quot;Gelöst!!!&quot;;IF([.K74]&gt;&quot;Fehler&quot;;[.K74];IF(OR([.A74]=&quot;&quot;;[.A73]=&quot;&quot;;[.I74]=&quot;&quot;;[.J74]=&quot;&quot;);&quot;&quot;;&quot;OK&quot;)))));&quot;&quot;)">
            <text:p/>
          </table:table-cell>
          <table:table-cell table:style-name="ce79"/>
          <table:table-cell table:style-name="ce77"/>
          <table:table-cell table:number-columns-repeated="6"/>
        </table:table-row>
        <table:table-row table:style-name="ro2">
          <table:table-cell table:style-name="ce235"/>
          <table:table-cell table:style-name="ce43" office:value-type="string" calcext:value-type="string">
            <text:p>=</text:p>
          </table:table-cell>
          <table:table-cell table:style-name="ce247"/>
          <table:table-cell/>
          <table:table-cell table:formula="of:=IF(AND([.A75]&lt;&gt;&quot;&quot;;[.C75]&lt;&gt;&quot;&quot;);IF(AND([.I75]&lt;&gt;&quot;&quot;;[.J75]&lt;&gt;&quot;&quot;;[.I75]&lt;&gt;[.J75]);&quot;Links ungleich Rechts!!!&quot;;IF(AND([.I74]&lt;&gt;&quot;&quot;;[.J75]&lt;&gt;0;[.J75]&lt;&gt;[.K74]);&quot;Äquivalenzumformung korrigieren&quot;;IF(AND([.A75]=&quot;x&quot;;[.J75]&lt;&gt;&quot;&quot;;[.C75]=[.J75]) ;&quot;Gelöst!!!&quot;;IF([.K75]&gt;&quot;Fehler&quot;;[.K75];IF(OR([.A75]=&quot;&quot;;[.A74]=&quot;&quot;;[.I75]=&quot;&quot;;[.J75]=&quot;&quot;);&quot;&quot;;&quot;OK&quot;)))));&quot;&quot;)">
            <text:p/>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71:.C75];3;0)));&quot;&quot;;IF(VALUE(VLOOKUP(&quot; *x *&quot;;[.A71:.C75];3;0))=[.J6];&quot;&quot;;&quot;&quot;))" office:value-type="string" office:string-value="" calcext:value-type="string">
            <text:p></text:p>
          </table:table-cell>
          <table:table-cell table:formula="of:=IF(AND([.A76]&lt;&gt;&quot;&quot;;[.C76]&lt;&gt;&quot;&quot;);IF(AND([.I76]&lt;&gt;&quot;&quot;;[.J76]&lt;&gt;&quot;&quot;;[.I76]&lt;&gt;[.J76]);&quot;Links ungleich Rechts!!!&quot;;IF(AND([.I75]&lt;&gt;&quot;&quot;;[.J76]&lt;&gt;0;[.J76]&lt;&gt;[.K75]);&quot;Äquivalenzumformung korrigieren&quot;;IF(AND([.A76]=&quot;x&quot;;[.J76]&lt;&gt;&quot;&quot;;[.C76]=[.J76]) ;&quot;Gelöst!!!&quot;;IF([.K76]&gt;&quot;Fehler&quot;;[.K76];IF(OR([.A76]=&quot;&quot;;[.A75]=&quot;&quot;;[.I76]=&quot;&quot;;[.J76]=&quot;&quot;);&quot;&quot;;&quot;OK&quot;)))));&quot;&quot;)">
            <text:p/>
            <draw:control table:end-cell-address="Tabelle3.E76" table:end-x="21.69mm" table:end-y="6.22mm" draw:z-index="5" draw:text-style-name="P2" svg:width="20.18mm" svg:height="4.67mm" svg:x="1.51mm" svg:y="1.55mm" draw:control="control18"/>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48"/>
          <table:table-cell table:style-name="ce151" table:formula="of:=IF(ISERROR(FIND(&quot;{&quot;&amp;[.J6]&amp;&quot;}&quot;;SUBSTITUTE([.C77];&quot; &quot;;&quot;&quot;)));&quot;&quot;;&quot;&quot;)" office:value-type="string" office:string-value="" calcext:value-type="string">
            <text:p></text:p>
          </table:table-cell>
          <table:table-cell table:formula="of:=IF(AND([.A77]&lt;&gt;&quot;&quot;;[.C77]&lt;&gt;&quot;&quot;);IF(AND([.I77]&lt;&gt;&quot;&quot;;[.J77]&lt;&gt;&quot;&quot;;[.I77]&lt;&gt;[.J77]);&quot;Links ungleich Rechts!!!&quot;;IF(AND([.I76]&lt;&gt;&quot;&quot;;[.J77]&lt;&gt;0;[.J77]&lt;&gt;[.K76]);&quot;Äquivalenzumformung korrigieren&quot;;IF(AND([.A77]=&quot;x&quot;;[.J77]&lt;&gt;&quot;&quot;;[.C77]=[.J77]) ;&quot;Gelöst!!!&quot;;IF([.K77]&gt;&quot;Fehler&quot;;[.K77];IF(OR([.A77]=&quot;&quot;;[.A76]=&quot;&quot;;[.I77]=&quot;&quot;;[.J7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78]&lt;&gt;&quot;&quot;;[.C78]&lt;&gt;&quot;&quot;);IF(AND([.I78]&lt;&gt;&quot;&quot;;[.J78]&lt;&gt;&quot;&quot;;[.I78]&lt;&gt;[.J78]);&quot;Links ungleich Rechts!!!&quot;;IF(AND([.I77]&lt;&gt;&quot;&quot;;[.J78]&lt;&gt;0;[.J78]&lt;&gt;[.K77]);&quot;Äquivalenzumformung korrigieren&quot;;IF(AND([.A78]=&quot;x&quot;;[.J78]&lt;&gt;&quot;&quot;;[.C78]=[.J78]) ;&quot;Gelöst!!!&quot;;IF([.K78]&gt;&quot;Fehler&quot;;[.K78];IF(OR([.A78]=&quot;&quot;;[.A77]=&quot;&quot;;[.I78]=&quot;&quot;;[.J7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79]&lt;&gt;&quot;&quot;;[.C79]&lt;&gt;&quot;&quot;);IF(AND([.I79]&lt;&gt;&quot;&quot;;[.J79]&lt;&gt;&quot;&quot;;[.I79]&lt;&gt;[.J79]);&quot;Links ungleich Rechts!!!&quot;;IF(AND([.I78]&lt;&gt;&quot;&quot;;[.J79]&lt;&gt;0;[.J79]&lt;&gt;[.K78]);&quot;Äquivalenzumformung korrigieren&quot;;IF(AND([.A79]=&quot;x&quot;;[.J79]&lt;&gt;&quot;&quot;;[.C79]=[.J79]) ;&quot;Gelöst!!!&quot;;IF([.K79]&gt;&quot;Fehler&quot;;[.K79];IF(OR([.A79]=&quot;&quot;;[.A78]=&quot;&quot;;[.I79]=&quot;&quot;;[.J7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0]&lt;&gt;&quot;&quot;;[.C80]&lt;&gt;&quot;&quot;);IF(AND([.I80]&lt;&gt;&quot;&quot;;[.J80]&lt;&gt;&quot;&quot;;[.I80]&lt;&gt;[.J80]);&quot;Links ungleich Rechts!!!&quot;;IF(AND([.I79]&lt;&gt;&quot;&quot;;[.J80]&lt;&gt;0;[.J80]&lt;&gt;[.K79]);&quot;Äquivalenzumformung korrigieren&quot;;IF(AND([.A80]=&quot;x&quot;;[.J80]&lt;&gt;&quot;&quot;;[.C80]=[.J80]) ;&quot;Gelöst!!!&quot;;IF([.K80]&gt;&quot;Fehler&quot;;[.K80];IF(OR([.A80]=&quot;&quot;;[.A79]=&quot;&quot;;[.I80]=&quot;&quot;;[.J8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1]&lt;&gt;&quot;&quot;;[.C81]&lt;&gt;&quot;&quot;);IF(AND([.I81]&lt;&gt;&quot;&quot;;[.J81]&lt;&gt;&quot;&quot;;[.I81]&lt;&gt;[.J81]);&quot;Links ungleich Rechts!!!&quot;;IF(AND([.I80]&lt;&gt;&quot;&quot;;[.J81]&lt;&gt;0;[.J81]&lt;&gt;[.K80]);&quot;Äquivalenzumformung korrigieren&quot;;IF(AND([.A81]=&quot;x&quot;;[.J81]&lt;&gt;&quot;&quot;;[.C81]=[.J81]) ;&quot;Gelöst!!!&quot;;IF([.K81]&gt;&quot;Fehler&quot;;[.K81];IF(OR([.A81]=&quot;&quot;;[.A80]=&quot;&quot;;[.I81]=&quot;&quot;;[.J8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2]&lt;&gt;&quot;&quot;;[.C82]&lt;&gt;&quot;&quot;);IF(AND([.I82]&lt;&gt;&quot;&quot;;[.J82]&lt;&gt;&quot;&quot;;[.I82]&lt;&gt;[.J82]);&quot;Links ungleich Rechts!!!&quot;;IF(AND([.I81]&lt;&gt;&quot;&quot;;[.J82]&lt;&gt;0;[.J82]&lt;&gt;[.K81]);&quot;Äquivalenzumformung korrigieren&quot;;IF(AND([.A82]=&quot;x&quot;;[.J82]&lt;&gt;&quot;&quot;;[.C82]=[.J82]) ;&quot;Gelöst!!!&quot;;IF([.K82]&gt;&quot;Fehler&quot;;[.K82];IF(OR([.A82]=&quot;&quot;;[.A81]=&quot;&quot;;[.I82]=&quot;&quot;;[.J8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3]&lt;&gt;&quot;&quot;;[.C83]&lt;&gt;&quot;&quot;);IF(AND([.I83]&lt;&gt;&quot;&quot;;[.J83]&lt;&gt;&quot;&quot;;[.I83]&lt;&gt;[.J83]);&quot;Links ungleich Rechts!!!&quot;;IF(AND([.I82]&lt;&gt;&quot;&quot;;[.J83]&lt;&gt;0;[.J83]&lt;&gt;[.K82]);&quot;Äquivalenzumformung korrigieren&quot;;IF(AND([.A83]=&quot;x&quot;;[.J83]&lt;&gt;&quot;&quot;;[.C83]=[.J83]) ;&quot;Gelöst!!!&quot;;IF([.K83]&gt;&quot;Fehler&quot;;[.K83];IF(OR([.A83]=&quot;&quot;;[.A82]=&quot;&quot;;[.I83]=&quot;&quot;;[.J8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4]&lt;&gt;&quot;&quot;;[.C84]&lt;&gt;&quot;&quot;);IF(AND([.I84]&lt;&gt;&quot;&quot;;[.J84]&lt;&gt;&quot;&quot;;[.I84]&lt;&gt;[.J84]);&quot;Links ungleich Rechts!!!&quot;;IF(AND([.I83]&lt;&gt;&quot;&quot;;[.J84]&lt;&gt;0;[.J84]&lt;&gt;[.K83]);&quot;Äquivalenzumformung korrigieren&quot;;IF(AND([.A84]=&quot;x&quot;;[.J84]&lt;&gt;&quot;&quot;;[.C84]=[.J84]) ;&quot;Gelöst!!!&quot;;IF([.K84]&gt;&quot;Fehler&quot;;[.K84];IF(OR([.A84]=&quot;&quot;;[.A83]=&quot;&quot;;[.I84]=&quot;&quot;;[.J8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5]&lt;&gt;&quot;&quot;;[.C85]&lt;&gt;&quot;&quot;);IF(AND([.I85]&lt;&gt;&quot;&quot;;[.J85]&lt;&gt;&quot;&quot;;[.I85]&lt;&gt;[.J85]);&quot;Links ungleich Rechts!!!&quot;;IF(AND([.I84]&lt;&gt;&quot;&quot;;[.J85]&lt;&gt;0;[.J85]&lt;&gt;[.K84]);&quot;Äquivalenzumformung korrigieren&quot;;IF(AND([.A85]=&quot;x&quot;;[.J85]&lt;&gt;&quot;&quot;;[.C85]=[.J85]) ;&quot;Gelöst!!!&quot;;IF([.K85]&gt;&quot;Fehler&quot;;[.K85];IF(OR([.A85]=&quot;&quot;;[.A84]=&quot;&quot;;[.I85]=&quot;&quot;;[.J8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6]&lt;&gt;&quot;&quot;;[.C86]&lt;&gt;&quot;&quot;);IF(AND([.I86]&lt;&gt;&quot;&quot;;[.J86]&lt;&gt;&quot;&quot;;[.I86]&lt;&gt;[.J86]);&quot;Links ungleich Rechts!!!&quot;;IF(AND([.I85]&lt;&gt;&quot;&quot;;[.J86]&lt;&gt;0;[.J86]&lt;&gt;[.K85]);&quot;Äquivalenzumformung korrigieren&quot;;IF(AND([.A86]=&quot;x&quot;;[.J86]&lt;&gt;&quot;&quot;;[.C86]=[.J86]) ;&quot;Gelöst!!!&quot;;IF([.K86]&gt;&quot;Fehler&quot;;[.K86];IF(OR([.A86]=&quot;&quot;;[.A85]=&quot;&quot;;[.I86]=&quot;&quot;;[.J8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7]&lt;&gt;&quot;&quot;;[.C87]&lt;&gt;&quot;&quot;);IF(AND([.I87]&lt;&gt;&quot;&quot;;[.J87]&lt;&gt;&quot;&quot;;[.I87]&lt;&gt;[.J87]);&quot;Links ungleich Rechts!!!&quot;;IF(AND([.I86]&lt;&gt;&quot;&quot;;[.J87]&lt;&gt;0;[.J87]&lt;&gt;[.K86]);&quot;Äquivalenzumformung korrigieren&quot;;IF(AND([.A87]=&quot;x&quot;;[.J87]&lt;&gt;&quot;&quot;;[.C87]=[.J87]) ;&quot;Gelöst!!!&quot;;IF([.K87]&gt;&quot;Fehler&quot;;[.K87];IF(OR([.A87]=&quot;&quot;;[.A86]=&quot;&quot;;[.I87]=&quot;&quot;;[.J8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8]&lt;&gt;&quot;&quot;;[.C88]&lt;&gt;&quot;&quot;);IF(AND([.I88]&lt;&gt;&quot;&quot;;[.J88]&lt;&gt;&quot;&quot;;[.I88]&lt;&gt;[.J88]);&quot;Links ungleich Rechts!!!&quot;;IF(AND([.I87]&lt;&gt;&quot;&quot;;[.J88]&lt;&gt;0;[.J88]&lt;&gt;[.K87]);&quot;Äquivalenzumformung korrigieren&quot;;IF(AND([.A88]=&quot;x&quot;;[.J88]&lt;&gt;&quot;&quot;;[.C88]=[.J88]) ;&quot;Gelöst!!!&quot;;IF([.K88]&gt;&quot;Fehler&quot;;[.K88];IF(OR([.A88]=&quot;&quot;;[.A87]=&quot;&quot;;[.I88]=&quot;&quot;;[.J8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9]&lt;&gt;&quot;&quot;;[.C89]&lt;&gt;&quot;&quot;);IF(AND([.I89]&lt;&gt;&quot;&quot;;[.J89]&lt;&gt;&quot;&quot;;[.I89]&lt;&gt;[.J89]);&quot;Links ungleich Rechts!!!&quot;;IF(AND([.I88]&lt;&gt;&quot;&quot;;[.J89]&lt;&gt;0;[.J89]&lt;&gt;[.K88]);&quot;Äquivalenzumformung korrigieren&quot;;IF(AND([.A89]=&quot;x&quot;;[.J89]&lt;&gt;&quot;&quot;;[.C89]=[.J89]) ;&quot;Gelöst!!!&quot;;IF([.K89]&gt;&quot;Fehler&quot;;[.K89];IF(OR([.A89]=&quot;&quot;;[.A88]=&quot;&quot;;[.I89]=&quot;&quot;;[.J8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0]&lt;&gt;&quot;&quot;;[.C90]&lt;&gt;&quot;&quot;);IF(AND([.I90]&lt;&gt;&quot;&quot;;[.J90]&lt;&gt;&quot;&quot;;[.I90]&lt;&gt;[.J90]);&quot;Links ungleich Rechts!!!&quot;;IF(AND([.I89]&lt;&gt;&quot;&quot;;[.J90]&lt;&gt;0;[.J90]&lt;&gt;[.K89]);&quot;Äquivalenzumformung korrigieren&quot;;IF(AND([.A90]=&quot;x&quot;;[.J90]&lt;&gt;&quot;&quot;;[.C90]=[.J90]) ;&quot;Gelöst!!!&quot;;IF([.K90]&gt;&quot;Fehler&quot;;[.K90];IF(OR([.A90]=&quot;&quot;;[.A89]=&quot;&quot;;[.I90]=&quot;&quot;;[.J9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1]&lt;&gt;&quot;&quot;;[.C91]&lt;&gt;&quot;&quot;);IF(AND([.I91]&lt;&gt;&quot;&quot;;[.J91]&lt;&gt;&quot;&quot;;[.I91]&lt;&gt;[.J91]);&quot;Links ungleich Rechts!!!&quot;;IF(AND([.I90]&lt;&gt;&quot;&quot;;[.J91]&lt;&gt;0;[.J91]&lt;&gt;[.K90]);&quot;Äquivalenzumformung korrigieren&quot;;IF(AND([.A91]=&quot;x&quot;;[.J91]&lt;&gt;&quot;&quot;;[.C91]=[.J91]) ;&quot;Gelöst!!!&quot;;IF([.K91]&gt;&quot;Fehler&quot;;[.K91];IF(OR([.A91]=&quot;&quot;;[.A90]=&quot;&quot;;[.I91]=&quot;&quot;;[.J9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2]&lt;&gt;&quot;&quot;;[.C92]&lt;&gt;&quot;&quot;);IF(AND([.I92]&lt;&gt;&quot;&quot;;[.J92]&lt;&gt;&quot;&quot;;[.I92]&lt;&gt;[.J92]);&quot;Links ungleich Rechts!!!&quot;;IF(AND([.I91]&lt;&gt;&quot;&quot;;[.J92]&lt;&gt;0;[.J92]&lt;&gt;[.K91]);&quot;Äquivalenzumformung korrigieren&quot;;IF(AND([.A92]=&quot;x&quot;;[.J92]&lt;&gt;&quot;&quot;;[.C92]=[.J92]) ;&quot;Gelöst!!!&quot;;IF([.K92]&gt;&quot;Fehler&quot;;[.K92];IF(OR([.A92]=&quot;&quot;;[.A91]=&quot;&quot;;[.I92]=&quot;&quot;;[.J9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3]&lt;&gt;&quot;&quot;;[.C93]&lt;&gt;&quot;&quot;);IF(AND([.I93]&lt;&gt;&quot;&quot;;[.J93]&lt;&gt;&quot;&quot;;[.I93]&lt;&gt;[.J93]);&quot;Links ungleich Rechts!!!&quot;;IF(AND([.I92]&lt;&gt;&quot;&quot;;[.J93]&lt;&gt;0;[.J93]&lt;&gt;[.K92]);&quot;Äquivalenzumformung korrigieren&quot;;IF(AND([.A93]=&quot;x&quot;;[.J93]&lt;&gt;&quot;&quot;;[.C93]=[.J93]) ;&quot;Gelöst!!!&quot;;IF([.K93]&gt;&quot;Fehler&quot;;[.K93];IF(OR([.A93]=&quot;&quot;;[.A92]=&quot;&quot;;[.I93]=&quot;&quot;;[.J9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4]&lt;&gt;&quot;&quot;;[.C94]&lt;&gt;&quot;&quot;);IF(AND([.I94]&lt;&gt;&quot;&quot;;[.J94]&lt;&gt;&quot;&quot;;[.I94]&lt;&gt;[.J94]);&quot;Links ungleich Rechts!!!&quot;;IF(AND([.I93]&lt;&gt;&quot;&quot;;[.J94]&lt;&gt;0;[.J94]&lt;&gt;[.K93]);&quot;Äquivalenzumformung korrigieren&quot;;IF(AND([.A94]=&quot;x&quot;;[.J94]&lt;&gt;&quot;&quot;;[.C94]=[.J94]) ;&quot;Gelöst!!!&quot;;IF([.K94]&gt;&quot;Fehler&quot;;[.K94];IF(OR([.A94]=&quot;&quot;;[.A93]=&quot;&quot;;[.I94]=&quot;&quot;;[.J9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5]&lt;&gt;&quot;&quot;;[.C95]&lt;&gt;&quot;&quot;);IF(AND([.I95]&lt;&gt;&quot;&quot;;[.J95]&lt;&gt;&quot;&quot;;[.I95]&lt;&gt;[.J95]);&quot;Links ungleich Rechts!!!&quot;;IF(AND([.I94]&lt;&gt;&quot;&quot;;[.J95]&lt;&gt;0;[.J95]&lt;&gt;[.K94]);&quot;Äquivalenzumformung korrigieren&quot;;IF(AND([.A95]=&quot;x&quot;;[.J95]&lt;&gt;&quot;&quot;;[.C95]=[.J95]) ;&quot;Gelöst!!!&quot;;IF([.K95]&gt;&quot;Fehler&quot;;[.K95];IF(OR([.A95]=&quot;&quot;;[.A94]=&quot;&quot;;[.I95]=&quot;&quot;;[.J9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6]&lt;&gt;&quot;&quot;;[.C96]&lt;&gt;&quot;&quot;);IF(AND([.I96]&lt;&gt;&quot;&quot;;[.J96]&lt;&gt;&quot;&quot;;[.I96]&lt;&gt;[.J96]);&quot;Links ungleich Rechts!!!&quot;;IF(AND([.I95]&lt;&gt;&quot;&quot;;[.J96]&lt;&gt;0;[.J96]&lt;&gt;[.K95]);&quot;Äquivalenzumformung korrigieren&quot;;IF(AND([.A96]=&quot;x&quot;;[.J96]&lt;&gt;&quot;&quot;;[.C96]=[.J96]) ;&quot;Gelöst!!!&quot;;IF([.K96]&gt;&quot;Fehler&quot;;[.K96];IF(OR([.A96]=&quot;&quot;;[.A95]=&quot;&quot;;[.I96]=&quot;&quot;;[.J9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7]&lt;&gt;&quot;&quot;;[.C97]&lt;&gt;&quot;&quot;);IF(AND([.I97]&lt;&gt;&quot;&quot;;[.J97]&lt;&gt;&quot;&quot;;[.I97]&lt;&gt;[.J97]);&quot;Links ungleich Rechts!!!&quot;;IF(AND([.I96]&lt;&gt;&quot;&quot;;[.J97]&lt;&gt;0;[.J97]&lt;&gt;[.K96]);&quot;Äquivalenzumformung korrigieren&quot;;IF(AND([.A97]=&quot;x&quot;;[.J97]&lt;&gt;&quot;&quot;;[.C97]=[.J97]) ;&quot;Gelöst!!!&quot;;IF([.K97]&gt;&quot;Fehler&quot;;[.K97];IF(OR([.A97]=&quot;&quot;;[.A96]=&quot;&quot;;[.I97]=&quot;&quot;;[.J9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8]&lt;&gt;&quot;&quot;;[.C98]&lt;&gt;&quot;&quot;);IF(AND([.I98]&lt;&gt;&quot;&quot;;[.J98]&lt;&gt;&quot;&quot;;[.I98]&lt;&gt;[.J98]);&quot;Links ungleich Rechts!!!&quot;;IF(AND([.I97]&lt;&gt;&quot;&quot;;[.J98]&lt;&gt;0;[.J98]&lt;&gt;[.K97]);&quot;Äquivalenzumformung korrigieren&quot;;IF(AND([.A98]=&quot;x&quot;;[.J98]&lt;&gt;&quot;&quot;;[.C98]=[.J98]) ;&quot;Gelöst!!!&quot;;IF([.K98]&gt;&quot;Fehler&quot;;[.K98];IF(OR([.A98]=&quot;&quot;;[.A97]=&quot;&quot;;[.I98]=&quot;&quot;;[.J9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9]&lt;&gt;&quot;&quot;;[.C99]&lt;&gt;&quot;&quot;);IF(AND([.I99]&lt;&gt;&quot;&quot;;[.J99]&lt;&gt;&quot;&quot;;[.I99]&lt;&gt;[.J99]);&quot;Links ungleich Rechts!!!&quot;;IF(AND([.I98]&lt;&gt;&quot;&quot;;[.J99]&lt;&gt;0;[.J99]&lt;&gt;[.K98]);&quot;Äquivalenzumformung korrigieren&quot;;IF(AND([.A99]=&quot;x&quot;;[.J99]&lt;&gt;&quot;&quot;;[.C99]=[.J99]) ;&quot;Gelöst!!!&quot;;IF([.K99]&gt;&quot;Fehler&quot;;[.K99];IF(OR([.A99]=&quot;&quot;;[.A98]=&quot;&quot;;[.I99]=&quot;&quot;;[.J9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100]&lt;&gt;&quot;&quot;;[.C100]&lt;&gt;&quot;&quot;);IF(AND([.I100]&lt;&gt;&quot;&quot;;[.J100]&lt;&gt;&quot;&quot;;[.I100]&lt;&gt;[.J100]);&quot;Links ungleich Rechts!!!&quot;;IF(AND([.I99]&lt;&gt;&quot;&quot;;[.J100]&lt;&gt;0;[.J100]&lt;&gt;[.K99]);&quot;Äquivalenzumformung korrigieren&quot;;IF(AND([.A100]=&quot;x&quot;;[.J100]&lt;&gt;&quot;&quot;;[.C100]=[.J100]) ;&quot;Gelöst!!!&quot;;IF([.K100]&gt;&quot;Fehler&quot;;[.K100];IF(OR([.A100]=&quot;&quot;;[.A99]=&quot;&quot;;[.I100]=&quot;&quot;;[.J10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1]&lt;&gt;&quot;&quot;;IF(AND([.I101]&lt;&gt;&quot;&quot;;[.J101]&lt;&gt;&quot;&quot;;[.I101]&lt;&gt;[.J101]);&quot;Links ungleich Rechts!!!&quot;;IF(AND([.I100]&lt;&gt;&quot;&quot;;[.J101]&lt;&gt;0;[.J101]&lt;&gt;[.K100]);&quot;Äquivalenzumformung korrigieren&quot;;IF(AND([.A101]=&quot;x&quot;;[.C101]&lt;&gt;&quot;x&quot;;[.I101]&lt;&gt;&quot;&quot;) ;&quot;Gelöst!!!&quot;;IF([.K101]&gt;&quot;Fehler&quot;;[.K101];IF(OR([.A101]=&quot;&quot;;[.A100]=&quot;&quot;;[.I101]=&quot;&quot;;[.J10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2]&lt;&gt;&quot;&quot;;IF(AND([.I102]&lt;&gt;&quot;&quot;;[.J102]&lt;&gt;&quot;&quot;;[.I102]&lt;&gt;[.J102]);&quot;Links ungleich Rechts!!!&quot;;IF(AND([.I101]&lt;&gt;&quot;&quot;;[.J102]&lt;&gt;0;[.J102]&lt;&gt;[.K101]);&quot;Äquivalenzumformung korrigieren&quot;;IF(AND([.A102]=&quot;x&quot;;[.C102]&lt;&gt;&quot;x&quot;;[.I102]&lt;&gt;&quot;&quot;) ;&quot;Gelöst!!!&quot;;IF([.K102]&gt;&quot;Fehler&quot;;[.K102];IF(OR([.A102]=&quot;&quot;;[.A101]=&quot;&quot;;[.I102]=&quot;&quot;;[.J10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3]&lt;&gt;&quot;&quot;;IF(AND([.I103]&lt;&gt;&quot;&quot;;[.J103]&lt;&gt;&quot;&quot;;[.I103]&lt;&gt;[.J103]);&quot;Links ungleich Rechts!!!&quot;;IF(AND([.I102]&lt;&gt;&quot;&quot;;[.J103]&lt;&gt;0;[.J103]&lt;&gt;[.K102]);&quot;Äquivalenzumformung korrigieren&quot;;IF(AND([.A103]=&quot;x&quot;;[.C103]&lt;&gt;&quot;x&quot;;[.I103]&lt;&gt;&quot;&quot;) ;&quot;Gelöst!!!&quot;;IF([.K103]&gt;&quot;Fehler&quot;;[.K103];IF(OR([.A103]=&quot;&quot;;[.A102]=&quot;&quot;;[.I103]=&quot;&quot;;[.J10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4]&lt;&gt;&quot;&quot;;IF(AND([.I104]&lt;&gt;&quot;&quot;;[.J104]&lt;&gt;&quot;&quot;;[.I104]&lt;&gt;[.J104]);&quot;Links ungleich Rechts!!!&quot;;IF(AND([.I103]&lt;&gt;&quot;&quot;;[.J104]&lt;&gt;0;[.J104]&lt;&gt;[.K103]);&quot;Äquivalenzumformung korrigieren&quot;;IF(AND([.A104]=&quot;x&quot;;[.C104]&lt;&gt;&quot;x&quot;;[.I104]&lt;&gt;&quot;&quot;) ;&quot;Gelöst!!!&quot;;IF([.K104]&gt;&quot;Fehler&quot;;[.K104];IF(OR([.A104]=&quot;&quot;;[.A103]=&quot;&quot;;[.I104]=&quot;&quot;;[.J10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5]&lt;&gt;&quot;&quot;;IF(AND([.I105]&lt;&gt;&quot;&quot;;[.J105]&lt;&gt;&quot;&quot;;[.I105]&lt;&gt;[.J105]);&quot;Links ungleich Rechts!!!&quot;;IF(AND([.I104]&lt;&gt;&quot;&quot;;[.J105]&lt;&gt;0;[.J105]&lt;&gt;[.K104]);&quot;Äquivalenzumformung korrigieren&quot;;IF(AND([.A105]=&quot;x&quot;;[.C105]&lt;&gt;&quot;x&quot;;[.I105]&lt;&gt;&quot;&quot;) ;&quot;Gelöst!!!&quot;;IF([.K105]&gt;&quot;Fehler&quot;;[.K105];IF(OR([.A105]=&quot;&quot;;[.A104]=&quot;&quot;;[.I105]=&quot;&quot;;[.J10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6]&lt;&gt;&quot;&quot;;IF(AND([.I106]&lt;&gt;&quot;&quot;;[.J106]&lt;&gt;&quot;&quot;;[.I106]&lt;&gt;[.J106]);&quot;Links ungleich Rechts!!!&quot;;IF(AND([.I105]&lt;&gt;&quot;&quot;;[.J106]&lt;&gt;0;[.J106]&lt;&gt;[.K105]);&quot;Äquivalenzumformung korrigieren&quot;;IF(AND([.A106]=&quot;x&quot;;[.C106]&lt;&gt;&quot;x&quot;;[.I106]&lt;&gt;&quot;&quot;) ;&quot;Gelöst!!!&quot;;IF([.K106]&gt;&quot;Fehler&quot;;[.K106];IF(OR([.A106]=&quot;&quot;;[.A105]=&quot;&quot;;[.I106]=&quot;&quot;;[.J10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7]&lt;&gt;&quot;&quot;;IF(AND([.I107]&lt;&gt;&quot;&quot;;[.J107]&lt;&gt;&quot;&quot;;[.I107]&lt;&gt;[.J107]);&quot;Links ungleich Rechts!!!&quot;;IF(AND([.I106]&lt;&gt;&quot;&quot;;[.J107]&lt;&gt;0;[.J107]&lt;&gt;[.K106]);&quot;Äquivalenzumformung korrigieren&quot;;IF(AND([.A107]=&quot;x&quot;;[.C107]&lt;&gt;&quot;x&quot;;[.I107]&lt;&gt;&quot;&quot;) ;&quot;Gelöst!!!&quot;;IF([.K107]&gt;&quot;Fehler&quot;;[.K107];IF(OR([.A107]=&quot;&quot;;[.A106]=&quot;&quot;;[.I107]=&quot;&quot;;[.J10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8]&lt;&gt;&quot;&quot;;IF(AND([.I108]&lt;&gt;&quot;&quot;;[.J108]&lt;&gt;&quot;&quot;;[.I108]&lt;&gt;[.J108]);&quot;Links ungleich Rechts!!!&quot;;IF(AND([.I107]&lt;&gt;&quot;&quot;;[.J108]&lt;&gt;0;[.J108]&lt;&gt;[.K107]);&quot;Äquivalenzumformung korrigieren&quot;;IF(AND([.A108]=&quot;x&quot;;[.C108]&lt;&gt;&quot;x&quot;;[.I108]&lt;&gt;&quot;&quot;) ;&quot;Gelöst!!!&quot;;IF([.K108]&gt;&quot;Fehler&quot;;[.K108];IF(OR([.A108]=&quot;&quot;;[.A107]=&quot;&quot;;[.I108]=&quot;&quot;;[.J10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9]&lt;&gt;&quot;&quot;;IF(AND([.I109]&lt;&gt;&quot;&quot;;[.J109]&lt;&gt;&quot;&quot;;[.I109]&lt;&gt;[.J109]);&quot;Links ungleich Rechts!!!&quot;;IF(AND([.I108]&lt;&gt;&quot;&quot;;[.J109]&lt;&gt;0;[.J109]&lt;&gt;[.K108]);&quot;Äquivalenzumformung korrigieren&quot;;IF(AND([.A109]=&quot;x&quot;;[.C109]&lt;&gt;&quot;x&quot;;[.I109]&lt;&gt;&quot;&quot;) ;&quot;Gelöst!!!&quot;;IF([.K109]&gt;&quot;Fehler&quot;;[.K109];IF(OR([.A109]=&quot;&quot;;[.A108]=&quot;&quot;;[.I109]=&quot;&quot;;[.J10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0]&lt;&gt;&quot;&quot;;IF(AND([.I110]&lt;&gt;&quot;&quot;;[.J110]&lt;&gt;&quot;&quot;;[.I110]&lt;&gt;[.J110]);&quot;Links ungleich Rechts!!!&quot;;IF(AND([.I109]&lt;&gt;&quot;&quot;;[.J110]&lt;&gt;0;[.J110]&lt;&gt;[.K109]);&quot;Äquivalenzumformung korrigieren&quot;;IF(AND([.A110]=&quot;x&quot;;[.C110]&lt;&gt;&quot;x&quot;;[.I110]&lt;&gt;&quot;&quot;) ;&quot;Gelöst!!!&quot;;IF([.K110]&gt;&quot;Fehler&quot;;[.K110];IF(OR([.A110]=&quot;&quot;;[.A109]=&quot;&quot;;[.I110]=&quot;&quot;;[.J11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1]&lt;&gt;&quot;&quot;;IF(AND([.I111]&lt;&gt;&quot;&quot;;[.J111]&lt;&gt;&quot;&quot;;[.I111]&lt;&gt;[.J111]);&quot;Links ungleich Rechts!!!&quot;;IF(AND([.I110]&lt;&gt;&quot;&quot;;[.J111]&lt;&gt;0;[.J111]&lt;&gt;[.K110]);&quot;Äquivalenzumformung korrigieren&quot;;IF(AND([.A111]=&quot;x&quot;;[.C111]&lt;&gt;&quot;x&quot;;[.I111]&lt;&gt;&quot;&quot;) ;&quot;Gelöst!!!&quot;;IF([.K111]&gt;&quot;Fehler&quot;;[.K111];IF(OR([.A111]=&quot;&quot;;[.A110]=&quot;&quot;;[.I111]=&quot;&quot;;[.J11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2]&lt;&gt;&quot;&quot;;IF(AND([.I112]&lt;&gt;&quot;&quot;;[.J112]&lt;&gt;&quot;&quot;;[.I112]&lt;&gt;[.J112]);&quot;Links ungleich Rechts!!!&quot;;IF(AND([.I111]&lt;&gt;&quot;&quot;;[.J112]&lt;&gt;0;[.J112]&lt;&gt;[.K111]);&quot;Äquivalenzumformung korrigieren&quot;;IF(AND([.A112]=&quot;x&quot;;[.C112]&lt;&gt;&quot;x&quot;;[.I112]&lt;&gt;&quot;&quot;) ;&quot;Gelöst!!!&quot;;IF([.K112]&gt;&quot;Fehler&quot;;[.K112];IF(OR([.A112]=&quot;&quot;;[.A111]=&quot;&quot;;[.I112]=&quot;&quot;;[.J11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3]&lt;&gt;&quot;&quot;;IF(AND([.I113]&lt;&gt;&quot;&quot;;[.J113]&lt;&gt;&quot;&quot;;[.I113]&lt;&gt;[.J113]);&quot;Links ungleich Rechts!!!&quot;;IF(AND([.I112]&lt;&gt;&quot;&quot;;[.J113]&lt;&gt;0;[.J113]&lt;&gt;[.K112]);&quot;Äquivalenzumformung korrigieren&quot;;IF(AND([.A113]=&quot;x&quot;;[.C113]&lt;&gt;&quot;x&quot;;[.I113]&lt;&gt;&quot;&quot;) ;&quot;Gelöst!!!&quot;;IF([.K113]&gt;&quot;Fehler&quot;;[.K113];IF(OR([.A113]=&quot;&quot;;[.A112]=&quot;&quot;;[.I113]=&quot;&quot;;[.J11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4]&lt;&gt;&quot;&quot;;IF(AND([.I114]&lt;&gt;&quot;&quot;;[.J114]&lt;&gt;&quot;&quot;;[.I114]&lt;&gt;[.J114]);&quot;Links ungleich Rechts!!!&quot;;IF(AND([.I113]&lt;&gt;&quot;&quot;;[.J114]&lt;&gt;0;[.J114]&lt;&gt;[.K113]);&quot;Äquivalenzumformung korrigieren&quot;;IF(AND([.A114]=&quot;x&quot;;[.C114]&lt;&gt;&quot;x&quot;;[.I114]&lt;&gt;&quot;&quot;) ;&quot;Gelöst!!!&quot;;IF([.K114]&gt;&quot;Fehler&quot;;[.K114];IF(OR([.A114]=&quot;&quot;;[.A113]=&quot;&quot;;[.I114]=&quot;&quot;;[.J11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5]&lt;&gt;&quot;&quot;;IF(AND([.I115]&lt;&gt;&quot;&quot;;[.J115]&lt;&gt;&quot;&quot;;[.I115]&lt;&gt;[.J115]);&quot;Links ungleich Rechts!!!&quot;;IF(AND([.I114]&lt;&gt;&quot;&quot;;[.J115]&lt;&gt;0;[.J115]&lt;&gt;[.K114]);&quot;Äquivalenzumformung korrigieren&quot;;IF(AND([.A115]=&quot;x&quot;;[.C115]&lt;&gt;&quot;x&quot;;[.I115]&lt;&gt;&quot;&quot;) ;&quot;Gelöst!!!&quot;;IF([.K115]&gt;&quot;Fehler&quot;;[.K115];IF(OR([.A115]=&quot;&quot;;[.A114]=&quot;&quot;;[.I115]=&quot;&quot;;[.J11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6]&lt;&gt;&quot;&quot;;IF(AND([.I116]&lt;&gt;&quot;&quot;;[.J116]&lt;&gt;&quot;&quot;;[.I116]&lt;&gt;[.J116]);&quot;Links ungleich Rechts!!!&quot;;IF(AND([.I115]&lt;&gt;&quot;&quot;;[.J116]&lt;&gt;0;[.J116]&lt;&gt;[.J115]+[.K115]);&quot;Äquivalenzumformung korrigieren&quot;;IF(AND([.A116]=&quot;x&quot;;[.C116]&lt;&gt;&quot;x&quot;;[.I116]&lt;&gt;&quot;&quot;) ;&quot;Gelöst!!!&quot;;IF([.K116]&gt;&quot;Fehler&quot;;[.K116];IF(OR([.A116]=&quot;&quot;;[.A115]=&quot;&quot;;[.I116]=&quot;&quot;;[.J11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7]&lt;&gt;&quot;&quot;;IF(AND([.I117]&lt;&gt;&quot;&quot;;[.J117]&lt;&gt;&quot;&quot;;[.I117]&lt;&gt;[.J117]);&quot;Links ungleich Rechts!!!&quot;;IF(AND([.I116]&lt;&gt;&quot;&quot;;[.J117]&lt;&gt;0;[.J117]&lt;&gt;[.J116]+[.K116]);&quot;Äquivalenzumformung korrigieren&quot;;IF(AND([.A117]=&quot;x&quot;;[.C117]&lt;&gt;&quot;x&quot;;[.I117]&lt;&gt;&quot;&quot;) ;&quot;Gelöst!!!&quot;;IF([.K117]&gt;&quot;Fehler&quot;;[.K117];IF(OR([.A117]=&quot;&quot;;[.A116]=&quot;&quot;;[.I117]=&quot;&quot;;[.J11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8]&lt;&gt;&quot;&quot;;IF(AND([.I118]&lt;&gt;&quot;&quot;;[.J118]&lt;&gt;&quot;&quot;;[.I118]&lt;&gt;[.J118]);&quot;Links ungleich Rechts!!!&quot;;IF(AND([.I117]&lt;&gt;&quot;&quot;;[.J118]&lt;&gt;0;[.J118]&lt;&gt;[.J117]+[.K117]);&quot;Äquivalenzumformung korrigieren&quot;;IF(AND([.A118]=&quot;x&quot;;[.C118]&lt;&gt;&quot;x&quot;;[.I118]&lt;&gt;&quot;&quot;) ;&quot;Gelöst!!!&quot;;IF([.K118]&gt;&quot;Fehler&quot;;[.K118];IF(OR([.A118]=&quot;&quot;;[.A117]=&quot;&quot;;[.I118]=&quot;&quot;;[.J11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9]&lt;&gt;&quot;&quot;;IF(AND([.I119]&lt;&gt;&quot;&quot;;[.J119]&lt;&gt;&quot;&quot;;[.I119]&lt;&gt;[.J119]);&quot;Links ungleich Rechts!!!&quot;;IF(AND([.I118]&lt;&gt;&quot;&quot;;[.J119]&lt;&gt;0;[.J119]&lt;&gt;[.J118]+[.K118]);&quot;Äquivalenzumformung korrigieren&quot;;IF(AND([.A119]=&quot;x&quot;;[.C119]&lt;&gt;&quot;x&quot;;[.I119]&lt;&gt;&quot;&quot;) ;&quot;Gelöst!!!&quot;;IF([.K119]&gt;&quot;Fehler&quot;;[.K119];IF(OR([.A119]=&quot;&quot;;[.A118]=&quot;&quot;;[.I119]=&quot;&quot;;[.J11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20]&lt;&gt;&quot;&quot;;IF(AND([.I120]&lt;&gt;&quot;&quot;;[.J120]&lt;&gt;&quot;&quot;;[.I120]&lt;&gt;[.J120]);&quot;Links ungleich Rechts!!!&quot;;IF(AND([.I119]&lt;&gt;&quot;&quot;;[.J120]&lt;&gt;0;[.J120]&lt;&gt;[.J119]+[.K119]);&quot;Äquivalenzumformung korrigieren&quot;;IF(AND([.A120]=&quot;x&quot;;[.C120]&lt;&gt;&quot;x&quot;;[.I120]&lt;&gt;&quot;&quot;) ;&quot;Gelöst!!!&quot;;IF([.K120]&gt;&quot;Fehler&quot;;[.K120];IF(OR([.A120]=&quot;&quot;;[.A119]=&quot;&quot;;[.I120]=&quot;&quot;;[.J12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21]&lt;&gt;&quot;&quot;;IF(AND([.I121]&lt;&gt;&quot;&quot;;[.J121]&lt;&gt;&quot;&quot;;[.I121]&lt;&gt;[.J121]);&quot;Links ungleich Rechts!!!&quot;;IF(AND([.I120]&lt;&gt;&quot;&quot;;[.J121]&lt;&gt;0;[.J121]&lt;&gt;[.J120]+[.K120]);&quot;Äquivalenzumformung korrigieren&quot;;IF(AND([.A121]=&quot;x&quot;;[.C121]&lt;&gt;&quot;x&quot;;[.I121]&lt;&gt;&quot;&quot;) ;&quot;Gelöst!!!&quot;;IF([.K121]&gt;&quot;Fehler&quot;;[.K121];IF(OR([.A121]=&quot;&quot;;[.A120]=&quot;&quot;;[.I121]=&quot;&quot;;[.J121]=&quot;&quot;);&quot;&quot;;&quot;OK&quot;)))));&quot;&quot;)">
            <text:p/>
          </table:table-cell>
          <table:table-cell table:style-name="ce77" table:number-columns-repeated="2"/>
          <table:table-cell table:number-columns-repeated="6"/>
        </table:table-row>
        <table:table-row table:style-name="ro2" table:number-rows-repeated="65415">
          <table:table-cell/>
          <table:table-cell table:style-name="ce40"/>
          <table:table-cell table:number-columns-repeated="3"/>
          <table:table-cell table:style-name="ce77" table:number-columns-repeated="2"/>
          <table:table-cell table:number-columns-repeated="6"/>
        </table:table-row>
        <table:table-row table:style-name="ro2" table:number-rows-repeated="983039">
          <table:table-cell table:number-columns-repeated="13"/>
        </table:table-row>
        <table:table-row table:style-name="ro2">
          <table:table-cell table:number-columns-repeated="13"/>
        </table:table-row>
        <calcext:conditional-formats>
          <calcext:conditional-format calcext:target-range-address="Tabelle3.A8:Tabelle3.A13 Tabelle3.D7:Tabelle3.D7 Tabelle3.C8:Tabelle3.D12 Tabelle3.C13:Tabelle3.C13 Tabelle3.C15:Tabelle3.C15">
            <calcext:condition calcext:apply-style-name="Result" calcext:value="formula-is([.$D$15]=&quot;&quot;)" calcext:base-cell-address="Tabelle3.A7"/>
          </calcext:conditional-format>
          <calcext:conditional-format calcext:target-range-address="Tabelle3.A19:Tabelle3.A24 Tabelle3.D18:Tabelle3.D18 Tabelle3.C19:Tabelle3.D23 Tabelle3.C24:Tabelle3.C24 Tabelle3.C26:Tabelle3.C26">
            <calcext:condition calcext:apply-style-name="Result" calcext:value="formula-is([.$D$26]=&quot;&quot;)" calcext:base-cell-address="Tabelle3.A18"/>
          </calcext:conditional-format>
          <calcext:conditional-format calcext:target-range-address="Tabelle3.A31:Tabelle3.A36 Tabelle3.D30:Tabelle3.D30 Tabelle3.C31:Tabelle3.D35 Tabelle3.C36:Tabelle3.C36 Tabelle3.C38:Tabelle3.C38">
            <calcext:condition calcext:apply-style-name="Result" calcext:value="formula-is([.$D$38]=&quot;&quot;)" calcext:base-cell-address="Tabelle3.A30"/>
          </calcext:conditional-format>
          <calcext:conditional-format calcext:target-range-address="Tabelle3.A43:Tabelle3.A48 Tabelle3.D42:Tabelle3.D42 Tabelle3.C43:Tabelle3.D47 Tabelle3.C48:Tabelle3.C48 Tabelle3.C50:Tabelle3.C50">
            <calcext:condition calcext:apply-style-name="Result" calcext:value="formula-is([.$D$50]=&quot;&quot;)" calcext:base-cell-address="Tabelle3.A42"/>
          </calcext:conditional-format>
          <calcext:conditional-format calcext:target-range-address="Tabelle3.A56:Tabelle3.A62 Tabelle3.D55:Tabelle3.D55 Tabelle3.C56:Tabelle3.D61 Tabelle3.C62:Tabelle3.C62 Tabelle3.C64:Tabelle3.C64">
            <calcext:condition calcext:apply-style-name="Result" calcext:value="formula-is([.$D$64]=&quot;&quot;)" calcext:base-cell-address="Tabelle3.A55"/>
          </calcext:conditional-format>
          <calcext:conditional-format calcext:target-range-address="Tabelle3.A69:Tabelle3.A75 Tabelle3.D68:Tabelle3.D68 Tabelle3.C69:Tabelle3.D74 Tabelle3.C75:Tabelle3.C75 Tabelle3.C77:Tabelle3.C77">
            <calcext:condition calcext:apply-style-name="Result" calcext:value="formula-is([.$D$77]=&quot;&quot;)" calcext:base-cell-address="Tabelle3.A68"/>
          </calcext:conditional-format>
        </calcext:conditional-formats>
      </table:table>
      <table:table table:name="Tabelle4" table:style-name="ta1" table:protected="true" table:protection-key="RISAaYM55EB4f9JUsQKkFIYvY3U="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button form:name="PushButton" form:control-implementation="ooo:com.sun.star.form.component.CommandButton" xml:id="control19" form:id="control19" form:label="Prüfe 1"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1?language=Basic&amp;location=document" xlink:type="simple"/>
              </office:event-listeners>
            </form:button>
            <form:button form:name="Prüfe 2" form:control-implementation="ooo:com.sun.star.form.component.CommandButton" xml:id="control20" form:id="control20" form:label="Prüfe 2"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2?language=Basic&amp;location=document" xlink:type="simple"/>
              </office:event-listeners>
            </form:button>
            <form:button form:name="PushButton" form:control-implementation="ooo:com.sun.star.form.component.CommandButton" xml:id="control21" form:id="control21" form:label="Prüfe 3"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3?language=Basic&amp;location=document" xlink:type="simple"/>
              </office:event-listeners>
            </form:button>
            <form:button form:name="PushButton" form:control-implementation="ooo:com.sun.star.form.component.CommandButton" xml:id="control22" form:id="control22" form:label="Prüfe 4"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4?language=Basic&amp;location=document" xlink:type="simple"/>
              </office:event-listeners>
            </form:button>
            <form:button form:name="PushButton" form:control-implementation="ooo:com.sun.star.form.component.CommandButton" xml:id="control23" form:id="control23" form:label="Prüfe 5"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5?language=Basic&amp;location=document" xlink:type="simple"/>
              </office:event-listeners>
            </form:button>
            <form:button form:name="PushButton" form:control-implementation="ooo:com.sun.star.form.component.CommandButton" xml:id="control24" form:id="control24" form:label="Prüfe 6"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6?language=Basic&amp;location=document" xlink:type="simple"/>
              </office:event-listeners>
            </form:button>
          </form:form>
        </office:forms>
        <table:table-column table:style-name="co8" table:default-cell-style-name="Default"/>
        <table:table-column table:style-name="co9" table:default-cell-style-name="Default"/>
        <table:table-column table:style-name="co10" table:default-cell-style-name="Default"/>
        <table:table-column table:style-name="co24" table:default-cell-style-name="Default"/>
        <table:table-column table:style-name="co25" table:default-cell-style-name="Default"/>
        <table:table-column table:style-name="co26" table:default-cell-style-name="Default"/>
        <table:table-column table:style-name="co14" table:default-cell-style-name="Default"/>
        <table:table-column table:style-name="co27" table:default-cell-style-name="Default"/>
        <table:table-column table:style-name="co16" table:visibility="collapse" table:default-cell-style-name="unsichtbar"/>
        <table:table-column table:style-name="co17" table:visibility="collapse" table:default-cell-style-name="unsichtbar"/>
        <table:table-column table:style-name="co28" table:visibility="collapse" table:default-cell-style-name="unsichtbar"/>
        <table:table-column table:style-name="co1" table:visibility="collapse" table:number-columns-repeated="2" table:default-cell-style-name="unsichtbar"/>
        <table:table-row table:style-name="ro2">
          <table:table-cell office:value-type="string" calcext:value-type="string">
            <text:p>Gleichungen lösen </text:p>
          </table:table-cell>
          <table:table-cell table:style-name="ce40"/>
          <table:table-cell table:number-columns-repeated="3"/>
          <table:table-cell table:style-name="ce73" office:value-type="string" calcext:value-type="string">
            <text:p>Klammergleichungen **</text:p>
          </table:table-cell>
          <table:table-cell table:style-name="ce125"/>
          <table:table-cell table:number-columns-repeated="2"/>
          <table:table-cell office:value-type="float" office:value="1" calcext:value-type="float">
            <text:p>1</text:p>
          </table:table-cell>
          <table:table-cell office:value-type="float" office:value="7" calcext:value-type="float">
            <text:p>7</text:p>
          </table:table-cell>
          <table:table-cell office:value-type="float" office:value="13" calcext:value-type="float">
            <text:p>13</text:p>
          </table:table-cell>
          <table:table-cell/>
        </table:table-row>
        <table:table-row table:style-name="ro2">
          <table:table-cell/>
          <table:table-cell table:style-name="ce40"/>
          <table:table-cell table:number-columns-repeated="3"/>
          <table:table-cell table:style-name="ce74"/>
          <table:table-cell table:style-name="ce126"/>
          <table:table-cell table:number-columns-repeated="2"/>
          <table:table-cell office:value-type="float" office:value="6" calcext:value-type="float">
            <text:p>6</text:p>
          </table:table-cell>
          <table:table-cell office:value-type="float" office:value="18" calcext:value-type="float">
            <text:p>18</text:p>
          </table:table-cell>
          <table:table-cell office:value-type="float" office:value="24" calcext:value-type="float">
            <text:p>24</text:p>
          </table:table-cell>
          <table:table-cell/>
        </table:table-row>
        <table:table-row table:style-name="ro2">
          <table:table-cell table:style-name="ce40" office:value-type="string" calcext:value-type="string">
            <text:p>LINKS</text:p>
          </table:table-cell>
          <table:table-cell table:style-name="ce40" office:value-type="string" calcext:value-type="string">
            <text:p>=</text:p>
          </table:table-cell>
          <table:table-cell table:style-name="ce40" office:value-type="string" calcext:value-type="string">
            <text:p>RECHTS</text:p>
          </table:table-cell>
          <table:table-cell office:value-type="string" calcext:value-type="string">
            <text:p>| Äquivalenzumformungen</text:p>
          </table:table-cell>
          <table:table-cell/>
          <table:table-cell table:style-name="ce271" office:value-type="string" calcext:value-type="string">
            <text:p></text:p>
          </table:table-cell>
          <table:table-cell table:style-name="ce127" office:value-type="string" calcext:value-type="string">
            <text:p></text:p>
          </table:table-cell>
          <table:table-cell table:number-columns-repeated="2"/>
          <table:table-cell office:value-type="float" office:value="0.5" calcext:value-type="float">
            <text:p>0,5</text:p>
          </table:table-cell>
          <table:table-cell office:value-type="float" office:value="30" calcext:value-type="float">
            <text:p>30</text:p>
          </table:table-cell>
          <table:table-cell office:value-type="float" office:value="36" calcext:value-type="float">
            <text:p>36</text:p>
          </table:table-cell>
          <table:table-cell/>
        </table:table-row>
        <table:table-row table:style-name="ro2">
          <table:table-cell/>
          <table:table-cell table:style-name="ce40"/>
          <table:table-cell table:number-columns-repeated="2"/>
          <table:table-cell table:formula="of:=IF([.A4]&lt;&gt;&quot;&quot;;IF(AND([.I4]&lt;&gt;&quot;&quot;;[.J4]&lt;&gt;&quot;&quot;;[.I4]&lt;&gt;[.J4]);&quot;Links ungleich Rechts!!!&quot;;IF(AND([.I3]&lt;&gt;&quot;&quot;;[.J4]&lt;&gt;0;[.J4]&lt;&gt;[.K3]);&quot;Äquivalenzumformung korrigieren&quot;;IF(AND([.A4]=&quot;x&quot;;[.J4]&lt;&gt;&quot;&quot;;[.C4]=[.J4]) ;&quot;Gelöst!!!&quot;;IF([.K4]&gt;&quot;Fehler&quot;;[.K4];IF(OR([.A4]=&quot;&quot;;[.A3]=&quot;&quot;;[.I4]=&quot;&quot;;[.J4]=&quot;&quot;);&quot;&quot;;&quot;OK&quot;)))));&quot;&quot;)">
            <text:p/>
          </table:table-cell>
          <table:table-cell table:style-name="ce272" table:formula="of:=DCOUNT([.$D1:.$D115];[.$D1:.$D115];[.$F2:.$F3])" office:value-type="float" office:value="0" calcext:value-type="float">
            <text:p>0</text:p>
          </table:table-cell>
          <table:table-cell table:style-name="ce273" table:formula="of:=DCOUNT([.$D1:.$D115];[.$D1:.$D115];[.$G2:.$G3])" office:value-type="float" office:value="12" calcext:value-type="float">
            <text:p>12</text:p>
          </table:table-cell>
          <table:table-cell table:number-columns-repeated="2"/>
          <table:table-cell office:value-type="float" office:value="1.5" calcext:value-type="float">
            <text:p>1,5</text:p>
          </table:table-cell>
          <table:table-cell office:value-type="float" office:value="42" calcext:value-type="float">
            <text:p>42</text:p>
          </table:table-cell>
          <table:table-cell office:value-type="float" office:value="48" calcext:value-type="float">
            <text:p>48</text:p>
          </table:table-cell>
          <table:table-cell/>
        </table:table-row>
        <table:table-row table:style-name="ro2">
          <table:table-cell/>
          <table:table-cell table:style-name="ce43"/>
          <table:table-cell table:number-columns-repeated="2"/>
          <table:table-cell table:formula="of:=IF([.A5]&lt;&gt;&quot;&quot;;IF(AND([.I5]&lt;&gt;&quot;&quot;;[.J5]&lt;&gt;&quot;&quot;;[.I5]&lt;&gt;[.J5]);&quot;Links ungleich Rechts!!!&quot;;IF(AND([.I4]&lt;&gt;&quot;&quot;;[.J5]&lt;&gt;0;[.J5]&lt;&gt;[.K4]);&quot;Äquivalenzumformung korrigieren&quot;;IF(AND([.A5]=&quot;x&quot;;[.J5]&lt;&gt;&quot;&quot;;[.C5]=[.J5]) ;&quot;Gelöst!!!&quot;;IF([.K5]&gt;&quot;Fehler&quot;;[.K5];IF(OR([.A5]=&quot;&quot;;[.A4]=&quot;&quot;;[.I5]=&quot;&quot;;[.J5]=&quot;&quot;);&quot;&quot;;&quot;OK&quot;)))));&quot;&quot;)">
            <text:p/>
          </table:table-cell>
          <table:table-cell table:style-name="ce77" table:number-columns-repeated="2"/>
          <table:table-cell table:number-columns-repeated="2"/>
          <table:table-cell office:value-type="float" office:value="12" calcext:value-type="float">
            <text:p>12</text:p>
          </table:table-cell>
          <table:table-cell office:value-type="float" office:value="55" calcext:value-type="float">
            <text:p>55</text:p>
          </table:table-cell>
          <table:table-cell office:value-type="float" office:value="62" calcext:value-type="float">
            <text:p>62</text:p>
          </table:table-cell>
          <table:table-cell/>
        </table:table-row>
        <table:table-row table:style-name="ro2">
          <table:table-cell/>
          <table:table-cell table:style-name="ce43"/>
          <table:table-cell table:number-columns-repeated="3"/>
          <table:table-cell table:style-name="ce77" table:number-columns-repeated="2"/>
          <table:table-cell table:number-columns-repeated="2"/>
          <table:table-cell office:value-type="float" office:value="2" calcext:value-type="float">
            <text:p>2</text:p>
          </table:table-cell>
          <table:table-cell office:value-type="float" office:value="68" calcext:value-type="float">
            <text:p>68</text:p>
          </table:table-cell>
          <table:table-cell office:value-type="float" office:value="75" calcext:value-type="float">
            <text:p>75</text:p>
          </table:table-cell>
          <table:table-cell/>
        </table:table-row>
        <table:table-row table:style-name="ro2">
          <table:table-cell table:style-name="ce130" office:value-type="string" calcext:value-type="string">
            <text:p>4(x+3)-15</text:p>
          </table:table-cell>
          <table:table-cell table:style-name="ce43" office:value-type="string" calcext:value-type="string">
            <text:p>=</text:p>
          </table:table-cell>
          <table:table-cell table:style-name="ce138" office:value-type="string" calcext:value-type="string">
            <text:p>2(x+7)-15x</text:p>
          </table:table-cell>
          <table:table-cell table:style-name="ce259"/>
          <table:table-cell table:formula="of:=IF(AND([.A7]&lt;&gt;&quot;&quot;;[.C7]&lt;&gt;&quot;&quot;);IF(AND([.I7]&lt;&gt;&quot;&quot;;[.J7]&lt;&gt;&quot;&quot;;[.I7]&lt;&gt;[.J7]);&quot;Links ungleich Rechts!!!&quot;;IF(AND([.I6]&lt;&gt;&quot;&quot;;[.J7]&lt;&gt;0;[.J7]&lt;&gt;[.K6]);&quot;Äquivalenzumformung korrigieren&quot;;IF(AND([.A7]=&quot;x&quot;;[.J7]&lt;&gt;&quot;&quot;;[.C7]=[.J7]) ;&quot;Gelöst!!!&quot;;IF([.K7]&gt;&quot;Fehler&quot;;[.K7];IF(OR([.A7]=&quot;&quot;;[.A6]=&quot;&quot;;[.I7]=&quot;&quot;;[.J7]=&quot;&quot;);&quot;&quot;;&quot;OK&quot;)))));&quot;&quot;)">
            <text:p/>
          </table:table-cell>
          <table:table-cell table:style-name="ce77" table:number-columns-repeated="2"/>
          <table:table-cell/>
          <table:table-cell table:formula="of:=4*(1+3)-15" office:value-type="float" office:value="1" calcext:value-type="float">
            <text:p>1</text:p>
          </table:table-cell>
          <table:table-cell table:formula="of:=2*(1+7)-15*1" office:value-type="float" office:value="1" calcext:value-type="float">
            <text:p>1</text:p>
          </table:table-cell>
          <table:table-cell table:formula="of:=2*(1+7)-15*1" office:value-type="float" office:value="1" calcext:value-type="float">
            <text:p>1</text:p>
          </table:table-cell>
          <table:table-cell table:number-columns-repeated="2"/>
        </table:table-row>
        <table:table-row table:style-name="ro2">
          <table:table-cell table:style-name="ce253"/>
          <table:table-cell table:style-name="ce43"/>
          <table:table-cell table:style-name="ce259" table:number-columns-repeated="2"/>
          <table:table-cell table:formula="of:=IF(AND([.A8]&lt;&gt;&quot;&quot;;[.C8]&lt;&gt;&quot;&quot;);IF(AND([.I8]&lt;&gt;&quot;&quot;;[.J8]&lt;&gt;&quot;&quot;;[.I8]&lt;&gt;[.J8]);&quot;Links ungleich Rechts!!!&quot;;IF(AND([.I7]&lt;&gt;&quot;&quot;;[.J8]&lt;&gt;0;[.J8]&lt;&gt;[.K7]);&quot;Äquivalenzumformung korrigieren&quot;;IF(AND([.A8]=&quot;x&quot;;[.J8]&lt;&gt;&quot;&quot;;[.C8]=[.J8]) ;&quot;Gelöst!!!&quot;;IF([.K8]&gt;&quot;Fehler&quot;;[.K8];IF(OR([.A8]=&quot;&quot;;[.A7]=&quot;&quot;;[.I8]=&quot;&quot;;[.J8]=&quot;&quot;);&quot;&quot;;&quot;OK&quot;)))));&quot;&quot;)">
            <text:p/>
          </table:table-cell>
          <table:table-cell table:style-name="ce77" table:number-columns-repeated="2"/>
          <table:table-cell table:number-columns-repeated="6"/>
        </table:table-row>
        <table:table-row table:style-name="ro2">
          <table:table-cell table:style-name="ce253"/>
          <table:table-cell table:style-name="ce43" office:value-type="string" calcext:value-type="string">
            <text:p>=</text:p>
          </table:table-cell>
          <table:table-cell table:style-name="ce259" table:number-columns-repeated="2"/>
          <table:table-cell table:formula="of:=IF(AND([.A9]&lt;&gt;&quot;&quot;;[.C9]&lt;&gt;&quot;&quot;);IF(AND([.I9]&lt;&gt;&quot;&quot;;[.J9]&lt;&gt;&quot;&quot;;[.I9]&lt;&gt;[.J9]);&quot;Links ungleich Rechts!!!&quot;;IF(AND([.I8]&lt;&gt;&quot;&quot;;[.J9]&lt;&gt;0;[.J9]&lt;&gt;[.K8]);&quot;Äquivalenzumformung korrigieren&quot;;IF(AND([.A9]=&quot;x&quot;;[.J9]&lt;&gt;&quot;&quot;;[.C9]=[.J9]) ;&quot;Gelöst!!!&quot;;IF([.K9]&gt;&quot;Fehler&quot;;[.K9];IF(OR([.A9]=&quot;&quot;;[.A8]=&quot;&quot;;[.I9]=&quot;&quot;;[.J9]=&quot;&quot;);&quot;&quot;;&quot;OK&quot;)))));&quot;&quot;)">
            <text:p/>
          </table:table-cell>
          <table:table-cell table:style-name="ce77" table:number-columns-repeated="2"/>
          <table:table-cell table:number-columns-repeated="6"/>
        </table:table-row>
        <table:table-row table:style-name="ro2">
          <table:table-cell table:style-name="ce253"/>
          <table:table-cell table:style-name="ce40" office:value-type="string" calcext:value-type="string">
            <text:p>=</text:p>
          </table:table-cell>
          <table:table-cell table:style-name="ce259" table:number-columns-repeated="2"/>
          <table:table-cell table:formula="of:=IF(AND([.A10]&lt;&gt;&quot;&quot;;[.C10]&lt;&gt;&quot;&quot;);IF(AND([.I10]&lt;&gt;&quot;&quot;;[.J10]&lt;&gt;&quot;&quot;;[.I10]&lt;&gt;[.J10]);&quot;Links ungleich Rechts!!!&quot;;IF(AND([.I9]&lt;&gt;&quot;&quot;;[.J10]&lt;&gt;0;[.J10]&lt;&gt;[.K9]);&quot;Äquivalenzumformung korrigieren&quot;;IF(AND([.A10]=&quot;x&quot;;[.J10]&lt;&gt;&quot;&quot;;[.C10]=[.J10]) ;&quot;Gelöst!!!&quot;;IF([.K10]&gt;&quot;Fehler&quot;;[.K10];IF(OR([.A10]=&quot;&quot;;[.A9]=&quot;&quot;;[.I10]=&quot;&quot;;[.J10]=&quot;&quot;);&quot;&quot;;&quot;OK&quot;)))));&quot;&quot;)">
            <text:p/>
          </table:table-cell>
          <table:table-cell table:number-columns-repeated="8"/>
        </table:table-row>
        <table:table-row table:style-name="ro2">
          <table:table-cell table:style-name="ce253"/>
          <table:table-cell table:style-name="ce43" office:value-type="string" calcext:value-type="string">
            <text:p>=</text:p>
          </table:table-cell>
          <table:table-cell table:style-name="ce259" table:number-columns-repeated="2"/>
          <table:table-cell table:formula="of:=IF(AND([.A11]&lt;&gt;&quot;&quot;;[.C11]&lt;&gt;&quot;&quot;);IF(AND([.I11]&lt;&gt;&quot;&quot;;[.J11]&lt;&gt;&quot;&quot;;[.I11]&lt;&gt;[.J11]);&quot;Links ungleich Rechts!!!&quot;;IF(AND([.I10]&lt;&gt;&quot;&quot;;[.J11]&lt;&gt;0;[.J11]&lt;&gt;[.K10]);&quot;Äquivalenzumformung korrigieren&quot;;IF(AND([.A11]=&quot;x&quot;;[.J11]&lt;&gt;&quot;&quot;;[.C11]=[.J11]) ;&quot;Gelöst!!!&quot;;IF([.K11]&gt;&quot;Fehler&quot;;[.K11];IF(OR([.A11]=&quot;&quot;;[.A10]=&quot;&quot;;[.I11]=&quot;&quot;;[.J11]=&quot;&quot;);&quot;&quot;;&quot;OK&quot;)))));&quot;&quot;)">
            <text:p/>
          </table:table-cell>
          <table:table-cell table:style-name="ce77" table:number-columns-repeated="2"/>
          <table:table-cell table:number-columns-repeated="6"/>
        </table:table-row>
        <table:table-row table:style-name="ro2">
          <table:table-cell table:style-name="ce253"/>
          <table:table-cell table:style-name="ce43" office:value-type="string" calcext:value-type="string">
            <text:p>=</text:p>
          </table:table-cell>
          <table:table-cell table:style-name="ce259" table:number-columns-repeated="2"/>
          <table:table-cell table:formula="of:=IF(AND([.A12]&lt;&gt;&quot;&quot;;[.C12]&lt;&gt;&quot;&quot;);IF(AND([.I12]&lt;&gt;&quot;&quot;;[.J12]&lt;&gt;&quot;&quot;;[.I12]&lt;&gt;[.J12]);&quot;Links ungleich Rechts!!!&quot;;IF(AND([.I11]&lt;&gt;&quot;&quot;;[.J12]&lt;&gt;0;[.J12]&lt;&gt;[.K11]);&quot;Äquivalenzumformung korrigieren&quot;;IF(AND([.A12]=&quot;x&quot;;[.J12]&lt;&gt;&quot;&quot;;[.C12]=[.J12]) ;&quot;Gelöst!!!&quot;;IF([.K12]&gt;&quot;Fehler&quot;;[.K12];IF(OR([.A12]=&quot;&quot;;[.A11]=&quot;&quot;;[.I12]=&quot;&quot;;[.J12]=&quot;&quot;);&quot;&quot;;&quot;OK&quot;)))));&quot;&quot;)">
            <text:p/>
          </table:table-cell>
          <table:table-cell table:style-name="ce79"/>
          <table:table-cell table:style-name="ce77"/>
          <table:table-cell table:number-columns-repeated="6"/>
        </table:table-row>
        <table:table-row table:style-name="ro2">
          <table:table-cell table:style-name="ce253"/>
          <table:table-cell table:style-name="ce40" office:value-type="string" calcext:value-type="string">
            <text:p>=</text:p>
          </table:table-cell>
          <table:table-cell table:style-name="ce259"/>
          <table:table-cell/>
          <table:table-cell table:formula="of:=IF(AND([.A13]&lt;&gt;&quot;&quot;;[.C13]&lt;&gt;&quot;&quot;);IF(AND([.I13]&lt;&gt;&quot;&quot;;[.J13]&lt;&gt;&quot;&quot;;[.I13]&lt;&gt;[.J13]);&quot;Links ungleich Rechts!!!&quot;;IF(AND([.I12]&lt;&gt;&quot;&quot;;[.J13]&lt;&gt;0;[.J13]&lt;&gt;[.K12]);&quot;Äquivalenzumformung korrigieren&quot;;IF(AND([.A13]=&quot;x&quot;;[.J13]&lt;&gt;&quot;&quot;;[.C13]=[.J13]) ;&quot;Gelöst!!!&quot;;IF([.K13]&gt;&quot;Fehler&quot;;[.K13];IF(OR([.A13]=&quot;&quot;;[.A12]=&quot;&quot;;[.I13]=&quot;&quot;;[.J13]=&quot;&quot;);&quot;&quot;;&quot;OK&quot;)))));&quot;&quot;)">
            <text:p/>
          </table:table-cell>
          <table:table-cell table:style-name="ce77" table:number-columns-repeated="2"/>
          <table:table-cell table:number-columns-repeated="6"/>
        </table:table-row>
        <table:table-row table:style-name="ro2">
          <table:table-cell table:number-columns-repeated="3"/>
          <table:table-cell table:style-name="ce151" table:formula="of:=IF(ISERROR(VALUE(VLOOKUP(&quot; *x *&quot;;[.A8:.C13];3;0)));&quot;&quot;;IF(VALUE(VLOOKUP(&quot; *x *&quot;;[.A8:.C13];3;0))=[.J1];&quot;&quot;;&quot;&quot;))" office:value-type="string" office:string-value="" calcext:value-type="string">
            <text:p></text:p>
          </table:table-cell>
          <table:table-cell table:formula="of:=IF(AND([.A14]&lt;&gt;&quot;&quot;;[.C14]&lt;&gt;&quot;&quot;);IF(AND([.I14]&lt;&gt;&quot;&quot;;[.J14]&lt;&gt;&quot;&quot;;[.I14]&lt;&gt;[.J14]);&quot;Links ungleich Rechts!!!&quot;;IF(AND([.I13]&lt;&gt;&quot;&quot;;[.J14]&lt;&gt;0;[.J14]&lt;&gt;[.K13]);&quot;Äquivalenzumformung korrigieren&quot;;IF(AND([.A14]=&quot;x&quot;;[.J14]&lt;&gt;&quot;&quot;;[.C14]=[.J14]) ;&quot;Gelöst!!!&quot;;IF([.K14]&gt;&quot;Fehler&quot;;[.K14];IF(OR([.A14]=&quot;&quot;;[.A13]=&quot;&quot;;[.I14]=&quot;&quot;;[.J14]=&quot;&quot;);&quot;&quot;;&quot;OK&quot;)))));&quot;&quot;)">
            <text:p/>
            <draw:control table:end-cell-address="Tabelle4.F14" table:end-x="1.08mm" table:end-y="6.18mm" draw:z-index="0" draw:text-style-name="P2" svg:width="25.68mm" svg:height="5.63mm" svg:x="3.16mm" svg:y="0.55mm" draw:control="control19"/>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60"/>
          <table:table-cell table:style-name="ce151" table:formula="of:=IF(ISERROR(FIND(&quot;{&quot;&amp;[.J1]&amp;&quot;}&quot;;SUBSTITUTE([.C15];&quot; &quot;;&quot;&quot;)));&quot;&quot;;&quot;&quot;)" office:value-type="string" office:string-value="" calcext:value-type="string">
            <text:p></text:p>
          </table:table-cell>
          <table:table-cell table:formula="of:=IF(AND([.A15]&lt;&gt;&quot;&quot;;[.C15]&lt;&gt;&quot;&quot;);IF(AND([.I15]&lt;&gt;&quot;&quot;;[.J15]&lt;&gt;&quot;&quot;;[.I15]&lt;&gt;[.J15]);&quot;Links ungleich Rechts!!!&quot;;IF(AND([.I14]&lt;&gt;&quot;&quot;;[.J15]&lt;&gt;0;[.J15]&lt;&gt;[.K14]);&quot;Äquivalenzumformung korrigieren&quot;;IF(AND([.A15]=&quot;x&quot;;[.J15]&lt;&gt;&quot;&quot;;[.C15]=[.J15]) ;&quot;Gelöst!!!&quot;;IF([.K15]&gt;&quot;Fehler&quot;;[.K15];IF(OR([.A15]=&quot;&quot;;[.A14]=&quot;&quot;;[.I15]=&quot;&quot;;[.J1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16]&lt;&gt;&quot;&quot;;[.C16]&lt;&gt;&quot;&quot;);IF(AND([.I16]&lt;&gt;&quot;&quot;;[.J16]&lt;&gt;&quot;&quot;;[.I16]&lt;&gt;[.J16]);&quot;Links ungleich Rechts!!!&quot;;IF(AND([.I15]&lt;&gt;&quot;&quot;;[.J16]&lt;&gt;0;[.J16]&lt;&gt;[.K15]);&quot;Äquivalenzumformung korrigieren&quot;;IF(AND([.A16]=&quot;x&quot;;[.J16]&lt;&gt;&quot;&quot;;[.C16]=[.J16]) ;&quot;Gelöst!!!&quot;;IF([.K16]&gt;&quot;Fehler&quot;;[.K16];IF(OR([.A16]=&quot;&quot;;[.A15]=&quot;&quot;;[.I16]=&quot;&quot;;[.J16]=&quot;&quot;);&quot;&quot;;&quot;OK&quot;)))));&quot;&quot;)">
            <text:p/>
          </table:table-cell>
          <table:table-cell table:style-name="ce77"/>
          <table:table-cell table:style-name="ce79"/>
          <table:table-cell table:number-columns-repeated="6"/>
        </table:table-row>
        <table:table-row table:style-name="ro2">
          <table:table-cell/>
          <table:table-cell table:style-name="ce40"/>
          <table:table-cell table:number-columns-repeated="2"/>
          <table:table-cell table:formula="of:=IF(AND([.A17]&lt;&gt;&quot;&quot;;[.C17]&lt;&gt;&quot;&quot;);IF(AND([.I17]&lt;&gt;&quot;&quot;;[.J17]&lt;&gt;&quot;&quot;;[.I17]&lt;&gt;[.J17]);&quot;Links ungleich Rechts!!!&quot;;IF(AND([.I16]&lt;&gt;&quot;&quot;;[.J17]&lt;&gt;0;[.J17]&lt;&gt;[.K16]);&quot;Äquivalenzumformung korrigieren&quot;;IF(AND([.A17]=&quot;x&quot;;[.J17]&lt;&gt;&quot;&quot;;[.C17]=[.J17]) ;&quot;Gelöst!!!&quot;;IF([.K17]&gt;&quot;Fehler&quot;;[.K17];IF(OR([.A17]=&quot;&quot;;[.A16]=&quot;&quot;;[.I17]=&quot;&quot;;[.J17]=&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3(2x-18)-4</text:p>
          </table:table-cell>
          <table:table-cell table:style-name="ce43" office:value-type="string" calcext:value-type="string">
            <text:p>=</text:p>
          </table:table-cell>
          <table:table-cell table:style-name="ce138" office:value-type="string" calcext:value-type="string">
            <text:p>3x-4(3x-8)</text:p>
          </table:table-cell>
          <table:table-cell table:style-name="ce261"/>
          <table:table-cell table:formula="of:=IF(AND([.A18]&lt;&gt;&quot;&quot;;[.C18]&lt;&gt;&quot;&quot;);IF(AND([.I18]&lt;&gt;&quot;&quot;;[.J18]&lt;&gt;&quot;&quot;;[.I18]&lt;&gt;[.J18]);&quot;Links ungleich Rechts!!!&quot;;IF(AND([.I17]&lt;&gt;&quot;&quot;;[.J18]&lt;&gt;0;[.J18]&lt;&gt;[.K17]);&quot;Äquivalenzumformung korrigieren&quot;;IF(AND([.A18]=&quot;x&quot;;[.J18]&lt;&gt;&quot;&quot;;[.C18]=[.J18]) ;&quot;Gelöst!!!&quot;;IF([.K18]&gt;&quot;Fehler&quot;;[.K18];IF(OR([.A18]=&quot;&quot;;[.A17]=&quot;&quot;;[.I18]=&quot;&quot;;[.J18]=&quot;&quot;);&quot;&quot;;&quot;OK&quot;)))));&quot;&quot;)">
            <text:p/>
          </table:table-cell>
          <table:table-cell table:style-name="ce77" table:number-columns-repeated="2"/>
          <table:table-cell/>
          <table:table-cell table:formula="of:=3*(2*6-18)-4" office:value-type="float" office:value="-22" calcext:value-type="float">
            <text:p>-22</text:p>
          </table:table-cell>
          <table:table-cell table:formula="of:=3*6-4*(3*6-8)" office:value-type="float" office:value="-22" calcext:value-type="float">
            <text:p>-22</text:p>
          </table:table-cell>
          <table:table-cell table:formula="of:=3*6-4*(3*6-8)" office:value-type="float" office:value="-22" calcext:value-type="float">
            <text:p>-22</text:p>
          </table:table-cell>
          <table:table-cell table:number-columns-repeated="2"/>
        </table:table-row>
        <table:table-row table:style-name="ro2">
          <table:table-cell table:style-name="ce254"/>
          <table:table-cell table:style-name="ce43" office:value-type="string" calcext:value-type="string">
            <text:p>=</text:p>
          </table:table-cell>
          <table:table-cell table:style-name="ce261" table:number-columns-repeated="2"/>
          <table:table-cell table:formula="of:=IF(AND([.A19]&lt;&gt;&quot;&quot;;[.C19]&lt;&gt;&quot;&quot;);IF(AND([.I19]&lt;&gt;&quot;&quot;;[.J19]&lt;&gt;&quot;&quot;;[.I19]&lt;&gt;[.J19]);&quot;Links ungleich Rechts!!!&quot;;IF(AND([.I18]&lt;&gt;&quot;&quot;;[.J19]&lt;&gt;0;[.J19]&lt;&gt;[.K18]);&quot;Äquivalenzumformung korrigieren&quot;;IF(AND([.A19]=&quot;x&quot;;[.J19]&lt;&gt;&quot;&quot;;[.C19]=[.J19]) ;&quot;Gelöst!!!&quot;;IF([.K19]&gt;&quot;Fehler&quot;;[.K19];IF(OR([.A19]=&quot;&quot;;[.A18]=&quot;&quot;;[.I19]=&quot;&quot;;[.J19]=&quot;&quot;);&quot;&quot;;&quot;OK&quot;)))));&quot;&quot;)">
            <text:p/>
          </table:table-cell>
          <table:table-cell table:style-name="ce77" table:number-columns-repeated="2"/>
          <table:table-cell table:number-columns-repeated="6"/>
        </table:table-row>
        <table:table-row table:style-name="ro2">
          <table:table-cell table:style-name="ce254"/>
          <table:table-cell table:style-name="ce43" office:value-type="string" calcext:value-type="string">
            <text:p>=</text:p>
          </table:table-cell>
          <table:table-cell table:style-name="ce261" table:number-columns-repeated="2"/>
          <table:table-cell table:formula="of:=IF(AND([.A20]&lt;&gt;&quot;&quot;;[.C20]&lt;&gt;&quot;&quot;);IF(AND([.I20]&lt;&gt;&quot;&quot;;[.J20]&lt;&gt;&quot;&quot;;[.I20]&lt;&gt;[.J20]);&quot;Links ungleich Rechts!!!&quot;;IF(AND([.I19]&lt;&gt;&quot;&quot;;[.J20]&lt;&gt;0;[.J20]&lt;&gt;[.K19]);&quot;Äquivalenzumformung korrigieren&quot;;IF(AND([.A20]=&quot;x&quot;;[.J20]&lt;&gt;&quot;&quot;;[.C20]=[.J20]) ;&quot;Gelöst!!!&quot;;IF([.K20]&gt;&quot;Fehler&quot;;[.K20];IF(OR([.A20]=&quot;&quot;;[.A19]=&quot;&quot;;[.I20]=&quot;&quot;;[.J20]=&quot;&quot;);&quot;&quot;;&quot;OK&quot;)))));&quot;&quot;)">
            <text:p/>
          </table:table-cell>
          <table:table-cell table:style-name="ce77" table:number-columns-repeated="2"/>
          <table:table-cell table:number-columns-repeated="6"/>
        </table:table-row>
        <table:table-row table:style-name="ro2">
          <table:table-cell table:style-name="ce254"/>
          <table:table-cell table:style-name="ce43" office:value-type="string" calcext:value-type="string">
            <text:p>=</text:p>
          </table:table-cell>
          <table:table-cell table:style-name="ce261" table:number-columns-repeated="2"/>
          <table:table-cell table:formula="of:=IF(AND([.A21]&lt;&gt;&quot;&quot;;[.C21]&lt;&gt;&quot;&quot;);IF(AND([.I21]&lt;&gt;&quot;&quot;;[.J21]&lt;&gt;&quot;&quot;;[.I21]&lt;&gt;[.J21]);&quot;Links ungleich Rechts!!!&quot;;IF(AND([.I20]&lt;&gt;&quot;&quot;;[.J21]&lt;&gt;0;[.J21]&lt;&gt;[.K20]);&quot;Äquivalenzumformung korrigieren&quot;;IF(AND([.A21]=&quot;x&quot;;[.J21]&lt;&gt;&quot;&quot;;[.C21]=[.J21]) ;&quot;Gelöst!!!&quot;;IF([.K21]&gt;&quot;Fehler&quot;;[.K21];IF(OR([.A21]=&quot;&quot;;[.A20]=&quot;&quot;;[.I21]=&quot;&quot;;[.J21]=&quot;&quot;);&quot;&quot;;&quot;OK&quot;)))));&quot;&quot;)">
            <text:p/>
          </table:table-cell>
          <table:table-cell table:style-name="ce77" table:number-columns-repeated="2"/>
          <table:table-cell table:number-columns-repeated="6"/>
        </table:table-row>
        <table:table-row table:style-name="ro2">
          <table:table-cell table:style-name="ce254"/>
          <table:table-cell table:style-name="ce43" office:value-type="string" calcext:value-type="string">
            <text:p>=</text:p>
          </table:table-cell>
          <table:table-cell table:style-name="ce261" table:number-columns-repeated="2"/>
          <table:table-cell table:formula="of:=IF(AND([.A22]&lt;&gt;&quot;&quot;;[.C22]&lt;&gt;&quot;&quot;);IF(AND([.I22]&lt;&gt;&quot;&quot;;[.J22]&lt;&gt;&quot;&quot;;[.I22]&lt;&gt;[.J22]);&quot;Links ungleich Rechts!!!&quot;;IF(AND([.I21]&lt;&gt;&quot;&quot;;[.J22]&lt;&gt;0;[.J22]&lt;&gt;[.K21]);&quot;Äquivalenzumformung korrigieren&quot;;IF(AND([.A22]=&quot;x&quot;;[.J22]&lt;&gt;&quot;&quot;;[.C22]=[.J22]) ;&quot;Gelöst!!!&quot;;IF([.K22]&gt;&quot;Fehler&quot;;[.K22];IF(OR([.A22]=&quot;&quot;;[.A21]=&quot;&quot;;[.I22]=&quot;&quot;;[.J22]=&quot;&quot;);&quot;&quot;;&quot;OK&quot;)))));&quot;&quot;)">
            <text:p/>
          </table:table-cell>
          <table:table-cell table:style-name="ce77" table:number-columns-repeated="2"/>
          <table:table-cell table:number-columns-repeated="6"/>
        </table:table-row>
        <table:table-row table:style-name="ro2">
          <table:table-cell table:style-name="ce254"/>
          <table:table-cell table:style-name="ce43" office:value-type="string" calcext:value-type="string">
            <text:p>=</text:p>
          </table:table-cell>
          <table:table-cell table:style-name="ce261" table:number-columns-repeated="2"/>
          <table:table-cell table:formula="of:=IF(AND([.A23]&lt;&gt;&quot;&quot;;[.C23]&lt;&gt;&quot;&quot;);IF(AND([.I23]&lt;&gt;&quot;&quot;;[.J23]&lt;&gt;&quot;&quot;;[.I23]&lt;&gt;[.J23]);&quot;Links ungleich Rechts!!!&quot;;IF(AND([.I22]&lt;&gt;&quot;&quot;;[.J23]&lt;&gt;0;[.J23]&lt;&gt;[.K22]);&quot;Äquivalenzumformung korrigieren&quot;;IF(AND([.A23]=&quot;x&quot;;[.J23]&lt;&gt;&quot;&quot;;[.C23]=[.J23]) ;&quot;Gelöst!!!&quot;;IF([.K23]&gt;&quot;Fehler&quot;;[.K23];IF(OR([.A23]=&quot;&quot;;[.A22]=&quot;&quot;;[.I23]=&quot;&quot;;[.J23]=&quot;&quot;);&quot;&quot;;&quot;OK&quot;)))));&quot;&quot;)">
            <text:p/>
          </table:table-cell>
          <table:table-cell table:style-name="ce77" table:number-columns-repeated="2"/>
          <table:table-cell table:number-columns-repeated="6"/>
        </table:table-row>
        <table:table-row table:style-name="ro2">
          <table:table-cell table:style-name="ce254"/>
          <table:table-cell table:style-name="ce43" office:value-type="string" calcext:value-type="string">
            <text:p>=</text:p>
          </table:table-cell>
          <table:table-cell table:style-name="ce261"/>
          <table:table-cell/>
          <table:table-cell table:formula="of:=IF(AND([.A24]&lt;&gt;&quot;&quot;;[.C24]&lt;&gt;&quot;&quot;);IF(AND([.I24]&lt;&gt;&quot;&quot;;[.J24]&lt;&gt;&quot;&quot;;[.I24]&lt;&gt;[.J24]);&quot;Links ungleich Rechts!!!&quot;;IF(AND([.I23]&lt;&gt;&quot;&quot;;[.J24]&lt;&gt;0;[.J24]&lt;&gt;[.K23]);&quot;Äquivalenzumformung korrigieren&quot;;IF(AND([.A24]=&quot;x&quot;;[.J24]&lt;&gt;&quot;&quot;;[.C24]=[.J24]) ;&quot;Gelöst!!!&quot;;IF([.K24]&gt;&quot;Fehler&quot;;[.K24];IF(OR([.A24]=&quot;&quot;;[.A23]=&quot;&quot;;[.I24]=&quot;&quot;;[.J24]=&quot;&quot;);&quot;&quot;;&quot;OK&quot;)))));&quot;&quot;)">
            <text:p/>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19:.C24];3;0)));&quot;&quot;;IF(VALUE(VLOOKUP(&quot; *x *&quot;;[.A19:.C24];3;0))=[.J2];&quot;&quot;;&quot;&quot;))" office:value-type="string" office:string-value="" calcext:value-type="string">
            <text:p></text:p>
          </table:table-cell>
          <table:table-cell table:formula="of:=IF(AND([.A25]&lt;&gt;&quot;&quot;;[.C25]&lt;&gt;&quot;&quot;);IF(AND([.I25]&lt;&gt;&quot;&quot;;[.J25]&lt;&gt;&quot;&quot;;[.I25]&lt;&gt;[.J25]);&quot;Links ungleich Rechts!!!&quot;;IF(AND([.I24]&lt;&gt;&quot;&quot;;[.J25]&lt;&gt;0;[.J25]&lt;&gt;[.K24]);&quot;Äquivalenzumformung korrigieren&quot;;IF(AND([.A25]=&quot;x&quot;;[.J25]&lt;&gt;&quot;&quot;;[.C25]=[.J25]) ;&quot;Gelöst!!!&quot;;IF([.K25]&gt;&quot;Fehler&quot;;[.K25];IF(OR([.A25]=&quot;&quot;;[.A24]=&quot;&quot;;[.I25]=&quot;&quot;;[.J25]=&quot;&quot;);&quot;&quot;;&quot;OK&quot;)))));&quot;&quot;)">
            <text:p/>
            <draw:control table:end-cell-address="Tabelle4.F25" table:end-x="3.7mm" table:end-y="5.84mm" draw:z-index="1" draw:text-style-name="P2" svg:width="26.54mm" svg:height="5.23mm" svg:x="4.92mm" svg:y="0.61mm" draw:control="control20"/>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62"/>
          <table:table-cell table:style-name="ce151" table:formula="of:=IF(ISERROR(FIND(&quot;{&quot;&amp;[.J2]&amp;&quot;}&quot;;SUBSTITUTE([.C26];&quot; &quot;;&quot;&quot;)));&quot;&quot;;&quot;&quot;)" office:value-type="string" office:string-value="" calcext:value-type="string">
            <text:p></text:p>
          </table:table-cell>
          <table:table-cell table:formula="of:=IF(AND([.A26]&lt;&gt;&quot;&quot;;[.C26]&lt;&gt;&quot;&quot;);IF(AND([.I26]&lt;&gt;&quot;&quot;;[.J26]&lt;&gt;&quot;&quot;;[.I26]&lt;&gt;[.J26]);&quot;Links ungleich Rechts!!!&quot;;IF(AND([.I25]&lt;&gt;&quot;&quot;;[.J26]&lt;&gt;0;[.J26]&lt;&gt;[.K25]);&quot;Äquivalenzumformung korrigieren&quot;;IF(AND([.A26]=&quot;x&quot;;[.J26]&lt;&gt;&quot;&quot;;[.C26]=[.J26]) ;&quot;Gelöst!!!&quot;;IF([.K26]&gt;&quot;Fehler&quot;;[.K26];IF(OR([.A26]=&quot;&quot;;[.A25]=&quot;&quot;;[.I26]=&quot;&quot;;[.J2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27]&lt;&gt;&quot;&quot;;[.C27]&lt;&gt;&quot;&quot;);IF(AND([.I27]&lt;&gt;&quot;&quot;;[.J27]&lt;&gt;&quot;&quot;;[.I27]&lt;&gt;[.J27]);&quot;Links ungleich Rechts!!!&quot;;IF(AND([.I26]&lt;&gt;&quot;&quot;;[.J27]&lt;&gt;0;[.J27]&lt;&gt;[.K26]);&quot;Äquivalenzumformung korrigieren&quot;;IF(AND([.A27]=&quot;x&quot;;[.J27]&lt;&gt;&quot;&quot;;[.C27]=[.J27]) ;&quot;Gelöst!!!&quot;;IF([.K27]&gt;&quot;Fehler&quot;;[.K27];IF(OR([.A27]=&quot;&quot;;[.A26]=&quot;&quot;;[.I27]=&quot;&quot;;[.J2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28]&lt;&gt;&quot;&quot;;[.C28]&lt;&gt;&quot;&quot;);IF(AND([.I28]&lt;&gt;&quot;&quot;;[.J28]&lt;&gt;&quot;&quot;;[.I28]&lt;&gt;[.J28]);&quot;Links ungleich Rechts!!!&quot;;IF(AND([.I27]&lt;&gt;&quot;&quot;;[.J28]&lt;&gt;0;[.J28]&lt;&gt;[.K27]);&quot;Äquivalenzumformung korrigieren&quot;;IF(AND([.A28]=&quot;x&quot;;[.J28]&lt;&gt;&quot;&quot;;[.C28]=[.J28]) ;&quot;Gelöst!!!&quot;;IF([.K28]&gt;&quot;Fehler&quot;;[.K28];IF(OR([.A28]=&quot;&quot;;[.A27]=&quot;&quot;;[.I28]=&quot;&quot;;[.J2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29]&lt;&gt;&quot;&quot;;[.C29]&lt;&gt;&quot;&quot;);IF(AND([.I29]&lt;&gt;&quot;&quot;;[.J29]&lt;&gt;&quot;&quot;;[.I29]&lt;&gt;[.J29]);&quot;Links ungleich Rechts!!!&quot;;IF(AND([.I28]&lt;&gt;&quot;&quot;;[.J29]&lt;&gt;0;[.J29]&lt;&gt;[.K28]);&quot;Äquivalenzumformung korrigieren&quot;;IF(AND([.A29]=&quot;x&quot;;[.J29]&lt;&gt;&quot;&quot;;[.C29]=[.J29]) ;&quot;Gelöst!!!&quot;;IF([.K29]&gt;&quot;Fehler&quot;;[.K29];IF(OR([.A29]=&quot;&quot;;[.A28]=&quot;&quot;;[.I29]=&quot;&quot;;[.J29]=&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11-6(6x-1)+3(2+x)</text:p>
          </table:table-cell>
          <table:table-cell table:style-name="ce43" office:value-type="string" calcext:value-type="string">
            <text:p>=</text:p>
          </table:table-cell>
          <table:table-cell table:style-name="ce138" office:value-type="string" calcext:value-type="string">
            <text:p>8-3x</text:p>
          </table:table-cell>
          <table:table-cell table:style-name="ce263"/>
          <table:table-cell table:formula="of:=IF(AND([.A30]&lt;&gt;&quot;&quot;;[.C30]&lt;&gt;&quot;&quot;);IF(AND([.I30]&lt;&gt;&quot;&quot;;[.J30]&lt;&gt;&quot;&quot;;[.I30]&lt;&gt;[.J30]);&quot;Links ungleich Rechts!!!&quot;;IF(AND([.I29]&lt;&gt;&quot;&quot;;[.J30]&lt;&gt;0;[.J30]&lt;&gt;[.K29]);&quot;Äquivalenzumformung korrigieren&quot;;IF(AND([.A30]=&quot;x&quot;;[.J30]&lt;&gt;&quot;&quot;;[.C30]=[.J30]) ;&quot;Gelöst!!!&quot;;IF([.K30]&gt;&quot;Fehler&quot;;[.K30];IF(OR([.A30]=&quot;&quot;;[.A29]=&quot;&quot;;[.I30]=&quot;&quot;;[.J30]=&quot;&quot;);&quot;&quot;;&quot;OK&quot;)))));&quot;&quot;)">
            <text:p/>
          </table:table-cell>
          <table:table-cell table:style-name="ce77" table:number-columns-repeated="2"/>
          <table:table-cell/>
          <table:table-cell table:formula="of:=11-6*(6*0.5-1)+3*(2+0.5)" office:value-type="float" office:value="6.5" calcext:value-type="float">
            <text:p>6,5</text:p>
          </table:table-cell>
          <table:table-cell table:formula="of:=8-3*0.5" office:value-type="float" office:value="6.5" calcext:value-type="float">
            <text:p>6,5</text:p>
          </table:table-cell>
          <table:table-cell table:formula="of:=8-3*0.5" office:value-type="float" office:value="6.5" calcext:value-type="float">
            <text:p>6,5</text:p>
          </table:table-cell>
          <table:table-cell table:number-columns-repeated="2"/>
        </table:table-row>
        <table:table-row table:style-name="ro2">
          <table:table-cell table:style-name="ce255"/>
          <table:table-cell table:style-name="ce43" office:value-type="string" calcext:value-type="string">
            <text:p>=</text:p>
          </table:table-cell>
          <table:table-cell table:style-name="ce263" table:number-columns-repeated="2"/>
          <table:table-cell table:formula="of:=IF(AND([.A31]&lt;&gt;&quot;&quot;;[.C31]&lt;&gt;&quot;&quot;);IF(AND([.I31]&lt;&gt;&quot;&quot;;[.J31]&lt;&gt;&quot;&quot;;[.I31]&lt;&gt;[.J31]);&quot;Links ungleich Rechts!!!&quot;;IF(AND([.I30]&lt;&gt;&quot;&quot;;[.J31]&lt;&gt;0;[.J31]&lt;&gt;[.K30]);&quot;Äquivalenzumformung korrigieren&quot;;IF(AND([.A31]=&quot;x&quot;;[.J31]&lt;&gt;&quot;&quot;;[.C31]=[.J31]) ;&quot;Gelöst!!!&quot;;IF([.K31]&gt;&quot;Fehler&quot;;[.K31];IF(OR([.A31]=&quot;&quot;;[.A30]=&quot;&quot;;[.I31]=&quot;&quot;;[.J31]=&quot;&quot;);&quot;&quot;;&quot;OK&quot;)))));&quot;&quot;)">
            <text:p/>
          </table:table-cell>
          <table:table-cell table:style-name="ce77" table:number-columns-repeated="2"/>
          <table:table-cell table:number-columns-repeated="6"/>
        </table:table-row>
        <table:table-row table:style-name="ro2">
          <table:table-cell table:style-name="ce255"/>
          <table:table-cell table:style-name="ce43" office:value-type="string" calcext:value-type="string">
            <text:p>=</text:p>
          </table:table-cell>
          <table:table-cell table:style-name="ce263" table:number-columns-repeated="2"/>
          <table:table-cell table:formula="of:=IF(AND([.A32]&lt;&gt;&quot;&quot;;[.C32]&lt;&gt;&quot;&quot;);IF(AND([.I32]&lt;&gt;&quot;&quot;;[.J32]&lt;&gt;&quot;&quot;;[.I32]&lt;&gt;[.J32]);&quot;Links ungleich Rechts!!!&quot;;IF(AND([.I31]&lt;&gt;&quot;&quot;;[.J32]&lt;&gt;0;[.J32]&lt;&gt;[.K31]);&quot;Äquivalenzumformung korrigieren&quot;;IF(AND([.A32]=&quot;x&quot;;[.J32]&lt;&gt;&quot;&quot;;[.C32]=[.J32]) ;&quot;Gelöst!!!&quot;;IF([.K32]&gt;&quot;Fehler&quot;;[.K32];IF(OR([.A32]=&quot;&quot;;[.A31]=&quot;&quot;;[.I32]=&quot;&quot;;[.J32]=&quot;&quot;);&quot;&quot;;&quot;OK&quot;)))));&quot;&quot;)">
            <text:p/>
          </table:table-cell>
          <table:table-cell table:style-name="ce77" table:number-columns-repeated="2"/>
          <table:table-cell table:number-columns-repeated="6"/>
        </table:table-row>
        <table:table-row table:style-name="ro2">
          <table:table-cell table:style-name="ce255"/>
          <table:table-cell table:style-name="ce43" office:value-type="string" calcext:value-type="string">
            <text:p>=</text:p>
          </table:table-cell>
          <table:table-cell table:style-name="ce263" table:number-columns-repeated="2"/>
          <table:table-cell table:formula="of:=IF(AND([.A33]&lt;&gt;&quot;&quot;;[.C33]&lt;&gt;&quot;&quot;);IF(AND([.I33]&lt;&gt;&quot;&quot;;[.J33]&lt;&gt;&quot;&quot;;[.I33]&lt;&gt;[.J33]);&quot;Links ungleich Rechts!!!&quot;;IF(AND([.I32]&lt;&gt;&quot;&quot;;[.J33]&lt;&gt;0;[.J33]&lt;&gt;[.K32]);&quot;Äquivalenzumformung korrigieren&quot;;IF(AND([.A33]=&quot;x&quot;;[.J33]&lt;&gt;&quot;&quot;;[.C33]=[.J33]) ;&quot;Gelöst!!!&quot;;IF([.K33]&gt;&quot;Fehler&quot;;[.K33];IF(OR([.A33]=&quot;&quot;;[.A32]=&quot;&quot;;[.I33]=&quot;&quot;;[.J33]=&quot;&quot;);&quot;&quot;;&quot;OK&quot;)))));&quot;&quot;)">
            <text:p/>
          </table:table-cell>
          <table:table-cell table:style-name="ce77" table:number-columns-repeated="2"/>
          <table:table-cell table:number-columns-repeated="6"/>
        </table:table-row>
        <table:table-row table:style-name="ro2">
          <table:table-cell table:style-name="ce255"/>
          <table:table-cell table:style-name="ce43" office:value-type="string" calcext:value-type="string">
            <text:p>=</text:p>
          </table:table-cell>
          <table:table-cell table:style-name="ce263" table:number-columns-repeated="2"/>
          <table:table-cell table:formula="of:=IF(AND([.A34]&lt;&gt;&quot;&quot;;[.C34]&lt;&gt;&quot;&quot;);IF(AND([.I34]&lt;&gt;&quot;&quot;;[.J34]&lt;&gt;&quot;&quot;;[.I34]&lt;&gt;[.J34]);&quot;Links ungleich Rechts!!!&quot;;IF(AND([.I33]&lt;&gt;&quot;&quot;;[.J34]&lt;&gt;0;[.J34]&lt;&gt;[.K33]);&quot;Äquivalenzumformung korrigieren&quot;;IF(AND([.A34]=&quot;x&quot;;[.J34]&lt;&gt;&quot;&quot;;[.C34]=[.J34]) ;&quot;Gelöst!!!&quot;;IF([.K34]&gt;&quot;Fehler&quot;;[.K34];IF(OR([.A34]=&quot;&quot;;[.A33]=&quot;&quot;;[.I34]=&quot;&quot;;[.J34]=&quot;&quot;);&quot;&quot;;&quot;OK&quot;)))));&quot;&quot;)">
            <text:p/>
          </table:table-cell>
          <table:table-cell table:style-name="ce77" table:number-columns-repeated="2"/>
          <table:table-cell table:number-columns-repeated="6"/>
        </table:table-row>
        <table:table-row table:style-name="ro2">
          <table:table-cell table:style-name="ce255"/>
          <table:table-cell table:style-name="ce43" office:value-type="string" calcext:value-type="string">
            <text:p>=</text:p>
          </table:table-cell>
          <table:table-cell table:style-name="ce263" table:number-columns-repeated="2"/>
          <table:table-cell table:formula="of:=IF(AND([.A35]&lt;&gt;&quot;&quot;;[.C35]&lt;&gt;&quot;&quot;);IF(AND([.I35]&lt;&gt;&quot;&quot;;[.J35]&lt;&gt;&quot;&quot;;[.I35]&lt;&gt;[.J35]);&quot;Links ungleich Rechts!!!&quot;;IF(AND([.I34]&lt;&gt;&quot;&quot;;[.J35]&lt;&gt;0;[.J35]&lt;&gt;[.K34]);&quot;Äquivalenzumformung korrigieren&quot;;IF(AND([.A35]=&quot;x&quot;;[.J35]&lt;&gt;&quot;&quot;;[.C35]=[.J35]) ;&quot;Gelöst!!!&quot;;IF([.K35]&gt;&quot;Fehler&quot;;[.K35];IF(OR([.A35]=&quot;&quot;;[.A34]=&quot;&quot;;[.I35]=&quot;&quot;;[.J35]=&quot;&quot;);&quot;&quot;;&quot;OK&quot;)))));&quot;&quot;)">
            <text:p/>
          </table:table-cell>
          <table:table-cell table:style-name="ce77" table:number-columns-repeated="2"/>
          <table:table-cell table:number-columns-repeated="6"/>
        </table:table-row>
        <table:table-row table:style-name="ro2">
          <table:table-cell table:style-name="ce255"/>
          <table:table-cell table:style-name="ce43" office:value-type="string" calcext:value-type="string">
            <text:p>=</text:p>
          </table:table-cell>
          <table:table-cell table:style-name="ce263"/>
          <table:table-cell/>
          <table:table-cell table:formula="of:=IF(AND([.A36]&lt;&gt;&quot;&quot;;[.C36]&lt;&gt;&quot;&quot;);IF(AND([.I36]&lt;&gt;&quot;&quot;;[.J36]&lt;&gt;&quot;&quot;;[.I36]&lt;&gt;[.J36]);&quot;Links ungleich Rechts!!!&quot;;IF(AND([.I35]&lt;&gt;&quot;&quot;;[.J36]&lt;&gt;0;[.J36]&lt;&gt;[.K35]);&quot;Äquivalenzumformung korrigieren&quot;;IF(AND([.A36]=&quot;x&quot;;[.J36]&lt;&gt;&quot;&quot;;[.C36]=[.J36]) ;&quot;Gelöst!!!&quot;;IF([.K36]&gt;&quot;Fehler&quot;;[.K36];IF(OR([.A36]=&quot;&quot;;[.A35]=&quot;&quot;;[.I36]=&quot;&quot;;[.J36]=&quot;&quot;);&quot;&quot;;&quot;OK&quot;)))));&quot;&quot;)">
            <text:p/>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31:.C36];3;0)));&quot;&quot;;IF(VALUE(VLOOKUP(&quot; *x *&quot;;[.A31:.C36];3;0))=[.J3];&quot;&quot;;&quot;&quot;))" office:value-type="string" office:string-value="" calcext:value-type="string">
            <text:p></text:p>
          </table:table-cell>
          <table:table-cell table:formula="of:=IF(AND([.A37]&lt;&gt;&quot;&quot;;[.C37]&lt;&gt;&quot;&quot;);IF(AND([.I37]&lt;&gt;&quot;&quot;;[.J37]&lt;&gt;&quot;&quot;;[.I37]&lt;&gt;[.J37]);&quot;Links ungleich Rechts!!!&quot;;IF(AND([.I36]&lt;&gt;&quot;&quot;;[.J37]&lt;&gt;0;[.J37]&lt;&gt;[.K36]);&quot;Äquivalenzumformung korrigieren&quot;;IF(AND([.A37]=&quot;x&quot;;[.J37]&lt;&gt;&quot;&quot;;[.C37]=[.J37]) ;&quot;Gelöst!!!&quot;;IF([.K37]&gt;&quot;Fehler&quot;;[.K37];IF(OR([.A37]=&quot;&quot;;[.A36]=&quot;&quot;;[.I37]=&quot;&quot;;[.J37]=&quot;&quot;);&quot;&quot;;&quot;OK&quot;)))));&quot;&quot;)">
            <text:p/>
            <draw:control table:end-cell-address="Tabelle4.F37" table:end-x="3.15mm" table:end-y="4.34mm" draw:z-index="2" draw:text-style-name="P2" svg:width="24.73mm" svg:height="3.9mm" svg:x="6.18mm" svg:y="0.44mm" draw:control="control21"/>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64"/>
          <table:table-cell table:style-name="ce151" table:formula="of:=IF(ISERROR(FIND(&quot;{&quot;&amp;[.J3]&amp;&quot;}&quot;;SUBSTITUTE([.C38];&quot; &quot;;&quot;&quot;)));&quot;&quot;;&quot;&quot;)" office:value-type="string" office:string-value="" calcext:value-type="string">
            <text:p></text:p>
          </table:table-cell>
          <table:table-cell table:formula="of:=IF(AND([.A38]&lt;&gt;&quot;&quot;;[.C38]&lt;&gt;&quot;&quot;);IF(AND([.I38]&lt;&gt;&quot;&quot;;[.J38]&lt;&gt;&quot;&quot;;[.I38]&lt;&gt;[.J38]);&quot;Links ungleich Rechts!!!&quot;;IF(AND([.I37]&lt;&gt;&quot;&quot;;[.J38]&lt;&gt;0;[.J38]&lt;&gt;[.K37]);&quot;Äquivalenzumformung korrigieren&quot;;IF(AND([.A38]=&quot;x&quot;;[.J38]&lt;&gt;&quot;&quot;;[.C38]=[.J38]) ;&quot;Gelöst!!!&quot;;IF([.K38]&gt;&quot;Fehler&quot;;[.K38];IF(OR([.A38]=&quot;&quot;;[.A37]=&quot;&quot;;[.I38]=&quot;&quot;;[.J3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39]&lt;&gt;&quot;&quot;;[.C39]&lt;&gt;&quot;&quot;);IF(AND([.I39]&lt;&gt;&quot;&quot;;[.J39]&lt;&gt;&quot;&quot;;[.I39]&lt;&gt;[.J39]);&quot;Links ungleich Rechts!!!&quot;;IF(AND([.I38]&lt;&gt;&quot;&quot;;[.J39]&lt;&gt;0;[.J39]&lt;&gt;[.K38]);&quot;Äquivalenzumformung korrigieren&quot;;IF(AND([.A39]=&quot;x&quot;;[.J39]&lt;&gt;&quot;&quot;;[.C39]=[.J39]) ;&quot;Gelöst!!!&quot;;IF([.K39]&gt;&quot;Fehler&quot;;[.K39];IF(OR([.A39]=&quot;&quot;;[.A38]=&quot;&quot;;[.I39]=&quot;&quot;;[.J3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40]&lt;&gt;&quot;&quot;;[.C40]&lt;&gt;&quot;&quot;);IF(AND([.I40]&lt;&gt;&quot;&quot;;[.J40]&lt;&gt;&quot;&quot;;[.I40]&lt;&gt;[.J40]);&quot;Links ungleich Rechts!!!&quot;;IF(AND([.I39]&lt;&gt;&quot;&quot;;[.J40]&lt;&gt;0;[.J40]&lt;&gt;[.K39]);&quot;Äquivalenzumformung korrigieren&quot;;IF(AND([.A40]=&quot;x&quot;;[.J40]&lt;&gt;&quot;&quot;;[.C40]=[.J40]) ;&quot;Gelöst!!!&quot;;IF([.K40]&gt;&quot;Fehler&quot;;[.K40];IF(OR([.A40]=&quot;&quot;;[.A39]=&quot;&quot;;[.I40]=&quot;&quot;;[.J4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41]&lt;&gt;&quot;&quot;;[.C41]&lt;&gt;&quot;&quot;);IF(AND([.I41]&lt;&gt;&quot;&quot;;[.J41]&lt;&gt;&quot;&quot;;[.I41]&lt;&gt;[.J41]);&quot;Links ungleich Rechts!!!&quot;;IF(AND([.I40]&lt;&gt;&quot;&quot;;[.J41]&lt;&gt;0;[.J41]&lt;&gt;[.K40]);&quot;Äquivalenzumformung korrigieren&quot;;IF(AND([.A41]=&quot;x&quot;;[.J41]&lt;&gt;&quot;&quot;;[.C41]=[.J41]) ;&quot;Gelöst!!!&quot;;IF([.K41]&gt;&quot;Fehler&quot;;[.K41];IF(OR([.A41]=&quot;&quot;;[.A40]=&quot;&quot;;[.I41]=&quot;&quot;;[.J41]=&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7(4x-3)-(2x+1)9</text:p>
          </table:table-cell>
          <table:table-cell table:style-name="ce43" office:value-type="string" calcext:value-type="string">
            <text:p>=</text:p>
          </table:table-cell>
          <table:table-cell table:style-name="ce138" office:value-type="string" calcext:value-type="string">
            <text:p>2(x-9)</text:p>
          </table:table-cell>
          <table:table-cell table:style-name="ce265"/>
          <table:table-cell table:formula="of:=IF(AND([.A42]&lt;&gt;&quot;&quot;;[.C42]&lt;&gt;&quot;&quot;);IF(AND([.I42]&lt;&gt;&quot;&quot;;[.J42]&lt;&gt;&quot;&quot;;[.I42]&lt;&gt;[.J42]);&quot;Links ungleich Rechts!!!&quot;;IF(AND([.I41]&lt;&gt;&quot;&quot;;[.J42]&lt;&gt;0;[.J42]&lt;&gt;[.K41]);&quot;Äquivalenzumformung korrigieren&quot;;IF(AND([.A42]=&quot;x&quot;;[.J42]&lt;&gt;&quot;&quot;;[.C42]=[.J42]) ;&quot;Gelöst!!!&quot;;IF([.K42]&gt;&quot;Fehler&quot;;[.K42];IF(OR([.A42]=&quot;&quot;;[.A41]=&quot;&quot;;[.I42]=&quot;&quot;;[.J42]=&quot;&quot;);&quot;&quot;;&quot;OK&quot;)))));&quot;&quot;)">
            <text:p/>
          </table:table-cell>
          <table:table-cell table:style-name="ce77" table:number-columns-repeated="2"/>
          <table:table-cell/>
          <table:table-cell table:formula="of:=7*(4*1.5-3)-(2*1.5+1)*9" office:value-type="float" office:value="-15" calcext:value-type="float">
            <text:p>-15</text:p>
          </table:table-cell>
          <table:table-cell table:formula="of:=2*(1.5-9)" office:value-type="float" office:value="-15" calcext:value-type="float">
            <text:p>-15</text:p>
          </table:table-cell>
          <table:table-cell table:formula="of:=2*(1.5-9)" office:value-type="float" office:value="-15" calcext:value-type="float">
            <text:p>-15</text:p>
          </table:table-cell>
          <table:table-cell table:number-columns-repeated="2"/>
        </table:table-row>
        <table:table-row table:style-name="ro2">
          <table:table-cell table:style-name="ce256"/>
          <table:table-cell table:style-name="ce43" office:value-type="string" calcext:value-type="string">
            <text:p>=</text:p>
          </table:table-cell>
          <table:table-cell table:style-name="ce265" table:number-columns-repeated="2"/>
          <table:table-cell table:formula="of:=IF(AND([.A43]&lt;&gt;&quot;&quot;;[.C43]&lt;&gt;&quot;&quot;);IF(AND([.I43]&lt;&gt;&quot;&quot;;[.J43]&lt;&gt;&quot;&quot;;[.I43]&lt;&gt;[.J43]);&quot;Links ungleich Rechts!!!&quot;;IF(AND([.I42]&lt;&gt;&quot;&quot;;[.J43]&lt;&gt;0;[.J43]&lt;&gt;[.K42]);&quot;Äquivalenzumformung korrigieren&quot;;IF(AND([.A43]=&quot;x&quot;;[.J43]&lt;&gt;&quot;&quot;;[.C43]=[.J43]) ;&quot;Gelöst!!!&quot;;IF([.K43]&gt;&quot;Fehler&quot;;[.K43];IF(OR([.A43]=&quot;&quot;;[.A42]=&quot;&quot;;[.I43]=&quot;&quot;;[.J43]=&quot;&quot;);&quot;&quot;;&quot;OK&quot;)))));&quot;&quot;)">
            <text:p/>
          </table:table-cell>
          <table:table-cell table:style-name="ce77" table:number-columns-repeated="2"/>
          <table:table-cell table:number-columns-repeated="6"/>
        </table:table-row>
        <table:table-row table:style-name="ro2">
          <table:table-cell table:style-name="ce256"/>
          <table:table-cell table:style-name="ce43" office:value-type="string" calcext:value-type="string">
            <text:p>=</text:p>
          </table:table-cell>
          <table:table-cell table:style-name="ce265" table:number-columns-repeated="2"/>
          <table:table-cell table:formula="of:=IF(AND([.A44]&lt;&gt;&quot;&quot;;[.C44]&lt;&gt;&quot;&quot;);IF(AND([.I44]&lt;&gt;&quot;&quot;;[.J44]&lt;&gt;&quot;&quot;;[.I44]&lt;&gt;[.J44]);&quot;Links ungleich Rechts!!!&quot;;IF(AND([.I43]&lt;&gt;&quot;&quot;;[.J44]&lt;&gt;0;[.J44]&lt;&gt;[.K43]);&quot;Äquivalenzumformung korrigieren&quot;;IF(AND([.A44]=&quot;x&quot;;[.J44]&lt;&gt;&quot;&quot;;[.C44]=[.J44]) ;&quot;Gelöst!!!&quot;;IF([.K44]&gt;&quot;Fehler&quot;;[.K44];IF(OR([.A44]=&quot;&quot;;[.A43]=&quot;&quot;;[.I44]=&quot;&quot;;[.J44]=&quot;&quot;);&quot;&quot;;&quot;OK&quot;)))));&quot;&quot;)">
            <text:p/>
          </table:table-cell>
          <table:table-cell table:style-name="ce77" table:number-columns-repeated="2"/>
          <table:table-cell table:number-columns-repeated="6"/>
        </table:table-row>
        <table:table-row table:style-name="ro2">
          <table:table-cell table:style-name="ce256"/>
          <table:table-cell table:style-name="ce43" office:value-type="string" calcext:value-type="string">
            <text:p>=</text:p>
          </table:table-cell>
          <table:table-cell table:style-name="ce265" table:number-columns-repeated="2"/>
          <table:table-cell table:formula="of:=IF(AND([.A45]&lt;&gt;&quot;&quot;;[.C45]&lt;&gt;&quot;&quot;);IF(AND([.I45]&lt;&gt;&quot;&quot;;[.J45]&lt;&gt;&quot;&quot;;[.I45]&lt;&gt;[.J45]);&quot;Links ungleich Rechts!!!&quot;;IF(AND([.I44]&lt;&gt;&quot;&quot;;[.J45]&lt;&gt;0;[.J45]&lt;&gt;[.K44]);&quot;Äquivalenzumformung korrigieren&quot;;IF(AND([.A45]=&quot;x&quot;;[.J45]&lt;&gt;&quot;&quot;;[.C45]=[.J45]) ;&quot;Gelöst!!!&quot;;IF([.K45]&gt;&quot;Fehler&quot;;[.K45];IF(OR([.A45]=&quot;&quot;;[.A44]=&quot;&quot;;[.I45]=&quot;&quot;;[.J45]=&quot;&quot;);&quot;&quot;;&quot;OK&quot;)))));&quot;&quot;)">
            <text:p/>
          </table:table-cell>
          <table:table-cell table:style-name="ce77" table:number-columns-repeated="2"/>
          <table:table-cell table:number-columns-repeated="6"/>
        </table:table-row>
        <table:table-row table:style-name="ro2">
          <table:table-cell table:style-name="ce256"/>
          <table:table-cell table:style-name="ce43" office:value-type="string" calcext:value-type="string">
            <text:p>=</text:p>
          </table:table-cell>
          <table:table-cell table:style-name="ce265" table:number-columns-repeated="2"/>
          <table:table-cell table:formula="of:=IF(AND([.A46]&lt;&gt;&quot;&quot;;[.C46]&lt;&gt;&quot;&quot;);IF(AND([.I46]&lt;&gt;&quot;&quot;;[.J46]&lt;&gt;&quot;&quot;;[.I46]&lt;&gt;[.J46]);&quot;Links ungleich Rechts!!!&quot;;IF(AND([.I45]&lt;&gt;&quot;&quot;;[.J46]&lt;&gt;0;[.J46]&lt;&gt;[.K45]);&quot;Äquivalenzumformung korrigieren&quot;;IF(AND([.A46]=&quot;x&quot;;[.J46]&lt;&gt;&quot;&quot;;[.C46]=[.J46]) ;&quot;Gelöst!!!&quot;;IF([.K46]&gt;&quot;Fehler&quot;;[.K46];IF(OR([.A46]=&quot;&quot;;[.A45]=&quot;&quot;;[.I46]=&quot;&quot;;[.J46]=&quot;&quot;);&quot;&quot;;&quot;OK&quot;)))));&quot;&quot;)">
            <text:p/>
          </table:table-cell>
          <table:table-cell table:style-name="ce77" table:number-columns-repeated="2"/>
          <table:table-cell table:number-columns-repeated="6"/>
        </table:table-row>
        <table:table-row table:style-name="ro2">
          <table:table-cell table:style-name="ce256"/>
          <table:table-cell table:style-name="ce43" office:value-type="string" calcext:value-type="string">
            <text:p>=</text:p>
          </table:table-cell>
          <table:table-cell table:style-name="ce265" table:number-columns-repeated="2"/>
          <table:table-cell table:formula="of:=IF(AND([.A47]&lt;&gt;&quot;&quot;;[.C47]&lt;&gt;&quot;&quot;);IF(AND([.I47]&lt;&gt;&quot;&quot;;[.J47]&lt;&gt;&quot;&quot;;[.I47]&lt;&gt;[.J47]);&quot;Links ungleich Rechts!!!&quot;;IF(AND([.I46]&lt;&gt;&quot;&quot;;[.J47]&lt;&gt;0;[.J47]&lt;&gt;[.K46]);&quot;Äquivalenzumformung korrigieren&quot;;IF(AND([.A47]=&quot;x&quot;;[.J47]&lt;&gt;&quot;&quot;;[.C47]=[.J47]) ;&quot;Gelöst!!!&quot;;IF([.K47]&gt;&quot;Fehler&quot;;[.K47];IF(OR([.A47]=&quot;&quot;;[.A46]=&quot;&quot;;[.I47]=&quot;&quot;;[.J47]=&quot;&quot;);&quot;&quot;;&quot;OK&quot;)))));&quot;&quot;)">
            <text:p/>
          </table:table-cell>
          <table:table-cell table:style-name="ce77" table:number-columns-repeated="2"/>
          <table:table-cell table:number-columns-repeated="6"/>
        </table:table-row>
        <table:table-row table:style-name="ro2">
          <table:table-cell table:style-name="ce256"/>
          <table:table-cell table:style-name="ce43" office:value-type="string" calcext:value-type="string">
            <text:p>=</text:p>
          </table:table-cell>
          <table:table-cell table:style-name="ce265"/>
          <table:table-cell/>
          <table:table-cell table:formula="of:=IF(AND([.A48]&lt;&gt;&quot;&quot;;[.C48]&lt;&gt;&quot;&quot;);IF(AND([.I48]&lt;&gt;&quot;&quot;;[.J48]&lt;&gt;&quot;&quot;;[.I48]&lt;&gt;[.J48]);&quot;Links ungleich Rechts!!!&quot;;IF(AND([.I47]&lt;&gt;&quot;&quot;;[.J48]&lt;&gt;0;[.J48]&lt;&gt;[.K47]);&quot;Äquivalenzumformung korrigieren&quot;;IF(AND([.A48]=&quot;x&quot;;[.J48]&lt;&gt;&quot;&quot;;[.C48]=[.J48]) ;&quot;Gelöst!!!&quot;;IF([.K48]&gt;&quot;Fehler&quot;;[.K48];IF(OR([.A48]=&quot;&quot;;[.A47]=&quot;&quot;;[.I48]=&quot;&quot;;[.J48]=&quot;&quot;);&quot;&quot;;&quot;OK&quot;)))));&quot;&quot;)">
            <text:p/>
            <draw:control table:end-cell-address="Tabelle4.E49" table:end-x="27.17mm" table:end-y="5.59mm" draw:z-index="3" draw:text-style-name="P2" svg:width="22.71mm" svg:height="6.31mm" svg:x="4.46mm" svg:y="5.75mm" draw:control="control22"/>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43:.C48];3;0)));&quot;&quot;;IF(VALUE(VLOOKUP(&quot; *x *&quot;;[.A43:.C48];3;0))=[.J4];&quot;&quot;;&quot;&quot;))" office:value-type="string" office:string-value="" calcext:value-type="string">
            <text:p></text:p>
          </table:table-cell>
          <table:table-cell table:formula="of:=IF(AND([.A49]&lt;&gt;&quot;&quot;;[.C49]&lt;&gt;&quot;&quot;);IF(AND([.I49]&lt;&gt;&quot;&quot;;[.J49]&lt;&gt;&quot;&quot;;[.I49]&lt;&gt;[.J49]);&quot;Links ungleich Rechts!!!&quot;;IF(AND([.I48]&lt;&gt;&quot;&quot;;[.J49]&lt;&gt;0;[.J49]&lt;&gt;[.K48]);&quot;Äquivalenzumformung korrigieren&quot;;IF(AND([.A49]=&quot;x&quot;;[.J49]&lt;&gt;&quot;&quot;;[.C49]=[.J49]) ;&quot;Gelöst!!!&quot;;IF([.K49]&gt;&quot;Fehler&quot;;[.K49];IF(OR([.A49]=&quot;&quot;;[.A48]=&quot;&quot;;[.I49]=&quot;&quot;;[.J49]=&quot;&quot;);&quot;&quot;;&quot;OK&quot;)))));&quot;&quot;)">
            <text:p/>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66"/>
          <table:table-cell table:style-name="ce151" table:formula="of:=IF(ISERROR(FIND(&quot;{&quot;&amp;[.J4]&amp;&quot;}&quot;;SUBSTITUTE([.C50];&quot; &quot;;&quot;&quot;)));&quot;&quot;;&quot;&quot;)" office:value-type="string" office:string-value="" calcext:value-type="string">
            <text:p></text:p>
          </table:table-cell>
          <table:table-cell table:formula="of:=IF(AND([.A50]&lt;&gt;&quot;&quot;;[.C50]&lt;&gt;&quot;&quot;);IF(AND([.I50]&lt;&gt;&quot;&quot;;[.J50]&lt;&gt;&quot;&quot;;[.I50]&lt;&gt;[.J50]);&quot;Links ungleich Rechts!!!&quot;;IF(AND([.I49]&lt;&gt;&quot;&quot;;[.J50]&lt;&gt;0;[.J50]&lt;&gt;[.K49]);&quot;Äquivalenzumformung korrigieren&quot;;IF(AND([.A50]=&quot;x&quot;;[.J50]&lt;&gt;&quot;&quot;;[.C50]=[.J50]) ;&quot;Gelöst!!!&quot;;IF([.K50]&gt;&quot;Fehler&quot;;[.K50];IF(OR([.A50]=&quot;&quot;;[.A49]=&quot;&quot;;[.I50]=&quot;&quot;;[.J5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51]&lt;&gt;&quot;&quot;;[.C51]&lt;&gt;&quot;&quot;);IF(AND([.I51]&lt;&gt;&quot;&quot;;[.J51]&lt;&gt;&quot;&quot;;[.I51]&lt;&gt;[.J51]);&quot;Links ungleich Rechts!!!&quot;;IF(AND([.I50]&lt;&gt;&quot;&quot;;[.J51]&lt;&gt;0;[.J51]&lt;&gt;[.K50]);&quot;Äquivalenzumformung korrigieren&quot;;IF(AND([.A51]=&quot;x&quot;;[.J51]&lt;&gt;&quot;&quot;;[.C51]=[.J51]) ;&quot;Gelöst!!!&quot;;IF([.K51]&gt;&quot;Fehler&quot;;[.K51];IF(OR([.A51]=&quot;&quot;;[.A50]=&quot;&quot;;[.I51]=&quot;&quot;;[.J5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52]&lt;&gt;&quot;&quot;;[.C52]&lt;&gt;&quot;&quot;);IF(AND([.I52]&lt;&gt;&quot;&quot;;[.J52]&lt;&gt;&quot;&quot;;[.I52]&lt;&gt;[.J52]);&quot;Links ungleich Rechts!!!&quot;;IF(AND([.I51]&lt;&gt;&quot;&quot;;[.J52]&lt;&gt;0;[.J52]&lt;&gt;[.K51]);&quot;Äquivalenzumformung korrigieren&quot;;IF(AND([.A52]=&quot;x&quot;;[.J52]&lt;&gt;&quot;&quot;;[.C52]=[.J52]) ;&quot;Gelöst!!!&quot;;IF([.K52]&gt;&quot;Fehler&quot;;[.K52];IF(OR([.A52]=&quot;&quot;;[.A51]=&quot;&quot;;[.I52]=&quot;&quot;;[.J5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53]&lt;&gt;&quot;&quot;;[.C53]&lt;&gt;&quot;&quot;);IF(AND([.I53]&lt;&gt;&quot;&quot;;[.J53]&lt;&gt;&quot;&quot;;[.I53]&lt;&gt;[.J53]);&quot;Links ungleich Rechts!!!&quot;;IF(AND([.I52]&lt;&gt;&quot;&quot;;[.J53]&lt;&gt;0;[.J53]&lt;&gt;[.K52]);&quot;Äquivalenzumformung korrigieren&quot;;IF(AND([.A53]=&quot;x&quot;;[.J53]&lt;&gt;&quot;&quot;;[.C53]=[.J53]) ;&quot;Gelöst!!!&quot;;IF([.K53]&gt;&quot;Fehler&quot;;[.K53];IF(OR([.A53]=&quot;&quot;;[.A52]=&quot;&quot;;[.I53]=&quot;&quot;;[.J5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54]&lt;&gt;&quot;&quot;;[.C54]&lt;&gt;&quot;&quot;);IF(AND([.I54]&lt;&gt;&quot;&quot;;[.J54]&lt;&gt;&quot;&quot;;[.I54]&lt;&gt;[.J54]);&quot;Links ungleich Rechts!!!&quot;;IF(AND([.I53]&lt;&gt;&quot;&quot;;[.J54]&lt;&gt;0;[.J54]&lt;&gt;[.K53]);&quot;Äquivalenzumformung korrigieren&quot;;IF(AND([.A54]=&quot;x&quot;;[.J54]&lt;&gt;&quot;&quot;;[.C54]=[.J54]) ;&quot;Gelöst!!!&quot;;IF([.K54]&gt;&quot;Fehler&quot;;[.K54];IF(OR([.A54]=&quot;&quot;;[.A53]=&quot;&quot;;[.I54]=&quot;&quot;;[.J54]=&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0,8(2x-3)</text:p>
          </table:table-cell>
          <table:table-cell table:style-name="ce43" office:value-type="string" calcext:value-type="string">
            <text:p>=</text:p>
          </table:table-cell>
          <table:table-cell table:style-name="ce138" office:value-type="string" calcext:value-type="string">
            <text:p>(2x+4)0,6</text:p>
          </table:table-cell>
          <table:table-cell table:style-name="ce267"/>
          <table:table-cell table:formula="of:=IF(AND([.A55]&lt;&gt;&quot;&quot;;[.C55]&lt;&gt;&quot;&quot;);IF(AND([.I55]&lt;&gt;&quot;&quot;;[.J55]&lt;&gt;&quot;&quot;;[.I55]&lt;&gt;[.J55]);&quot;Links ungleich Rechts!!!&quot;;IF(AND([.I54]&lt;&gt;&quot;&quot;;[.J55]&lt;&gt;0;[.J55]&lt;&gt;[.K54]);&quot;Äquivalenzumformung korrigieren&quot;;IF(AND([.A55]=&quot;x&quot;;[.J55]&lt;&gt;&quot;&quot;;[.C55]=[.J55]) ;&quot;Gelöst!!!&quot;;IF([.K55]&gt;&quot;Fehler&quot;;[.K55];IF(OR([.A55]=&quot;&quot;;[.A54]=&quot;&quot;;[.I55]=&quot;&quot;;[.J55]=&quot;&quot;);&quot;&quot;;&quot;OK&quot;)))));&quot;&quot;)">
            <text:p/>
          </table:table-cell>
          <table:table-cell table:style-name="ce77" table:number-columns-repeated="2"/>
          <table:table-cell/>
          <table:table-cell table:formula="of:=0.8*(2*12-3)" office:value-type="float" office:value="16.8" calcext:value-type="float">
            <text:p>16,8</text:p>
          </table:table-cell>
          <table:table-cell table:formula="of:=(2*12+4)*0.6" office:value-type="float" office:value="16.8" calcext:value-type="float">
            <text:p>16,8</text:p>
          </table:table-cell>
          <table:table-cell table:formula="of:=(2*12+4)*0.6" office:value-type="float" office:value="16.8" calcext:value-type="float">
            <text:p>16,8</text:p>
          </table:table-cell>
          <table:table-cell table:number-columns-repeated="2"/>
        </table:table-row>
        <table:table-row table:style-name="ro2">
          <table:table-cell table:style-name="ce257"/>
          <table:table-cell table:style-name="ce43" office:value-type="string" calcext:value-type="string">
            <text:p>=</text:p>
          </table:table-cell>
          <table:table-cell table:style-name="ce267" table:number-columns-repeated="2"/>
          <table:table-cell table:formula="of:=IF(AND([.A56]&lt;&gt;&quot;&quot;;[.C56]&lt;&gt;&quot;&quot;);IF(AND([.I56]&lt;&gt;&quot;&quot;;[.J56]&lt;&gt;&quot;&quot;;[.I56]&lt;&gt;[.J56]);&quot;Links ungleich Rechts!!!&quot;;IF(AND([.I55]&lt;&gt;&quot;&quot;;[.J56]&lt;&gt;0;[.J56]&lt;&gt;[.K55]);&quot;Äquivalenzumformung korrigieren&quot;;IF(AND([.A56]=&quot;x&quot;;[.J56]&lt;&gt;&quot;&quot;;[.C56]=[.J56]) ;&quot;Gelöst!!!&quot;;IF([.K56]&gt;&quot;Fehler&quot;;[.K56];IF(OR([.A56]=&quot;&quot;;[.A55]=&quot;&quot;;[.I56]=&quot;&quot;;[.J56]=&quot;&quot;);&quot;&quot;;&quot;OK&quot;)))));&quot;&quot;)">
            <text:p/>
          </table:table-cell>
          <table:table-cell table:style-name="ce77" table:number-columns-repeated="2"/>
          <table:table-cell table:number-columns-repeated="6"/>
        </table:table-row>
        <table:table-row table:style-name="ro2">
          <table:table-cell table:style-name="ce257"/>
          <table:table-cell table:style-name="ce43" office:value-type="string" calcext:value-type="string">
            <text:p>=</text:p>
          </table:table-cell>
          <table:table-cell table:style-name="ce267" table:number-columns-repeated="2"/>
          <table:table-cell table:formula="of:=IF(AND([.A57]&lt;&gt;&quot;&quot;;[.C57]&lt;&gt;&quot;&quot;);IF(AND([.I57]&lt;&gt;&quot;&quot;;[.J57]&lt;&gt;&quot;&quot;;[.I57]&lt;&gt;[.J57]);&quot;Links ungleich Rechts!!!&quot;;IF(AND([.I56]&lt;&gt;&quot;&quot;;[.J57]&lt;&gt;0;[.J57]&lt;&gt;[.K56]);&quot;Äquivalenzumformung korrigieren&quot;;IF(AND([.A57]=&quot;x&quot;;[.J57]&lt;&gt;&quot;&quot;;[.C57]=[.J57]) ;&quot;Gelöst!!!&quot;;IF([.K57]&gt;&quot;Fehler&quot;;[.K57];IF(OR([.A57]=&quot;&quot;;[.A56]=&quot;&quot;;[.I57]=&quot;&quot;;[.J57]=&quot;&quot;);&quot;&quot;;&quot;OK&quot;)))));&quot;&quot;)">
            <text:p/>
          </table:table-cell>
          <table:table-cell table:style-name="ce77" table:number-columns-repeated="2"/>
          <table:table-cell table:number-columns-repeated="6"/>
        </table:table-row>
        <table:table-row table:style-name="ro2">
          <table:table-cell table:style-name="ce257"/>
          <table:table-cell table:style-name="ce43" office:value-type="string" calcext:value-type="string">
            <text:p>=</text:p>
          </table:table-cell>
          <table:table-cell table:style-name="ce267" table:number-columns-repeated="2"/>
          <table:table-cell table:formula="of:=IF(AND([.A58]&lt;&gt;&quot;&quot;;[.C58]&lt;&gt;&quot;&quot;);IF(AND([.I58]&lt;&gt;&quot;&quot;;[.J58]&lt;&gt;&quot;&quot;;[.I58]&lt;&gt;[.J58]);&quot;Links ungleich Rechts!!!&quot;;IF(AND([.I57]&lt;&gt;&quot;&quot;;[.J58]&lt;&gt;0;[.J58]&lt;&gt;[.K57]);&quot;Äquivalenzumformung korrigieren&quot;;IF(AND([.A58]=&quot;x&quot;;[.J58]&lt;&gt;&quot;&quot;;[.C58]=[.J58]) ;&quot;Gelöst!!!&quot;;IF([.K58]&gt;&quot;Fehler&quot;;[.K58];IF(OR([.A58]=&quot;&quot;;[.A57]=&quot;&quot;;[.I58]=&quot;&quot;;[.J58]=&quot;&quot;);&quot;&quot;;&quot;OK&quot;)))));&quot;&quot;)">
            <text:p/>
          </table:table-cell>
          <table:table-cell table:style-name="ce77" table:number-columns-repeated="2"/>
          <table:table-cell table:number-columns-repeated="6"/>
        </table:table-row>
        <table:table-row table:style-name="ro2">
          <table:table-cell table:style-name="ce257"/>
          <table:table-cell table:style-name="ce43" office:value-type="string" calcext:value-type="string">
            <text:p>=</text:p>
          </table:table-cell>
          <table:table-cell table:style-name="ce267" table:number-columns-repeated="2"/>
          <table:table-cell table:formula="of:=IF(AND([.A59]&lt;&gt;&quot;&quot;;[.C59]&lt;&gt;&quot;&quot;);IF(AND([.I59]&lt;&gt;&quot;&quot;;[.J59]&lt;&gt;&quot;&quot;;[.I59]&lt;&gt;[.J59]);&quot;Links ungleich Rechts!!!&quot;;IF(AND([.I58]&lt;&gt;&quot;&quot;;[.J59]&lt;&gt;0;[.J59]&lt;&gt;[.K58]);&quot;Äquivalenzumformung korrigieren&quot;;IF(AND([.A59]=&quot;x&quot;;[.J59]&lt;&gt;&quot;&quot;;[.C59]=[.J59]) ;&quot;Gelöst!!!&quot;;IF([.K59]&gt;&quot;Fehler&quot;;[.K59];IF(OR([.A59]=&quot;&quot;;[.A58]=&quot;&quot;;[.I59]=&quot;&quot;;[.J59]=&quot;&quot;);&quot;&quot;;&quot;OK&quot;)))));&quot;&quot;)">
            <text:p/>
          </table:table-cell>
          <table:table-cell table:style-name="ce77" table:number-columns-repeated="2"/>
          <table:table-cell table:number-columns-repeated="6"/>
        </table:table-row>
        <table:table-row table:style-name="ro2">
          <table:table-cell table:style-name="ce257"/>
          <table:table-cell table:style-name="ce43" office:value-type="string" calcext:value-type="string">
            <text:p>=</text:p>
          </table:table-cell>
          <table:table-cell table:style-name="ce267" table:number-columns-repeated="2"/>
          <table:table-cell table:formula="of:=IF(AND([.A60]&lt;&gt;&quot;&quot;;[.C60]&lt;&gt;&quot;&quot;);IF(AND([.I60]&lt;&gt;&quot;&quot;;[.J60]&lt;&gt;&quot;&quot;;[.I60]&lt;&gt;[.J60]);&quot;Links ungleich Rechts!!!&quot;;IF(AND([.I59]&lt;&gt;&quot;&quot;;[.J60]&lt;&gt;0;[.J60]&lt;&gt;[.K59]);&quot;Äquivalenzumformung korrigieren&quot;;IF(AND([.A60]=&quot;x&quot;;[.J60]&lt;&gt;&quot;&quot;;[.C60]=[.J60]) ;&quot;Gelöst!!!&quot;;IF([.K60]&gt;&quot;Fehler&quot;;[.K60];IF(OR([.A60]=&quot;&quot;;[.A59]=&quot;&quot;;[.I60]=&quot;&quot;;[.J60]=&quot;&quot;);&quot;&quot;;&quot;OK&quot;)))));&quot;&quot;)">
            <text:p/>
          </table:table-cell>
          <table:table-cell table:style-name="ce79"/>
          <table:table-cell table:style-name="ce77"/>
          <table:table-cell table:number-columns-repeated="6"/>
        </table:table-row>
        <table:table-row table:style-name="ro2">
          <table:table-cell table:style-name="ce257"/>
          <table:table-cell table:style-name="ce43" office:value-type="string" calcext:value-type="string">
            <text:p>=</text:p>
          </table:table-cell>
          <table:table-cell table:style-name="ce267" table:number-columns-repeated="2"/>
          <table:table-cell table:formula="of:=IF(AND([.A61]&lt;&gt;&quot;&quot;;[.C61]&lt;&gt;&quot;&quot;);IF(AND([.I61]&lt;&gt;&quot;&quot;;[.J61]&lt;&gt;&quot;&quot;;[.I61]&lt;&gt;[.J61]);&quot;Links ungleich Rechts!!!&quot;;IF(AND([.I60]&lt;&gt;&quot;&quot;;[.J61]&lt;&gt;0;[.J61]&lt;&gt;[.K60]);&quot;Äquivalenzumformung korrigieren&quot;;IF(AND([.A61]=&quot;x&quot;;[.J61]&lt;&gt;&quot;&quot;;[.C61]=[.J61]) ;&quot;Gelöst!!!&quot;;IF([.K61]&gt;&quot;Fehler&quot;;[.K61];IF(OR([.A61]=&quot;&quot;;[.A60]=&quot;&quot;;[.I61]=&quot;&quot;;[.J61]=&quot;&quot;);&quot;&quot;;&quot;OK&quot;)))));&quot;&quot;)">
            <text:p/>
          </table:table-cell>
          <table:table-cell table:style-name="ce79"/>
          <table:table-cell table:style-name="ce77"/>
          <table:table-cell table:number-columns-repeated="6"/>
        </table:table-row>
        <table:table-row table:style-name="ro2">
          <table:table-cell table:style-name="ce257"/>
          <table:table-cell table:style-name="ce43" office:value-type="string" calcext:value-type="string">
            <text:p>=</text:p>
          </table:table-cell>
          <table:table-cell table:style-name="ce267"/>
          <table:table-cell/>
          <table:table-cell table:formula="of:=IF(AND([.A62]&lt;&gt;&quot;&quot;;[.C62]&lt;&gt;&quot;&quot;);IF(AND([.I62]&lt;&gt;&quot;&quot;;[.J62]&lt;&gt;&quot;&quot;;[.I62]&lt;&gt;[.J62]);&quot;Links ungleich Rechts!!!&quot;;IF(AND([.I61]&lt;&gt;&quot;&quot;;[.J62]&lt;&gt;0;[.J62]&lt;&gt;[.K61]);&quot;Äquivalenzumformung korrigieren&quot;;IF(AND([.A62]=&quot;x&quot;;[.J62]&lt;&gt;&quot;&quot;;[.C62]=[.J62]) ;&quot;Gelöst!!!&quot;;IF([.K62]&gt;&quot;Fehler&quot;;[.K62];IF(OR([.A62]=&quot;&quot;;[.A61]=&quot;&quot;;[.I62]=&quot;&quot;;[.J62]=&quot;&quot;);&quot;&quot;;&quot;OK&quot;)))));&quot;&quot;)">
            <text:p/>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57:.C62];3;0)));&quot;&quot;;IF(VALUE(VLOOKUP(&quot; *x *&quot;;[.A57:.C62];3;0))=[.J5];&quot;&quot;;&quot;&quot;))" office:value-type="string" office:string-value="" calcext:value-type="string">
            <text:p></text:p>
          </table:table-cell>
          <table:table-cell table:formula="of:=IF(AND([.A63]&lt;&gt;&quot;&quot;;[.C63]&lt;&gt;&quot;&quot;);IF(AND([.I63]&lt;&gt;&quot;&quot;;[.J63]&lt;&gt;&quot;&quot;;[.I63]&lt;&gt;[.J63]);&quot;Links ungleich Rechts!!!&quot;;IF(AND([.I62]&lt;&gt;&quot;&quot;;[.J63]&lt;&gt;0;[.J63]&lt;&gt;[.K62]);&quot;Äquivalenzumformung korrigieren&quot;;IF(AND([.A63]=&quot;x&quot;;[.J63]&lt;&gt;&quot;&quot;;[.C63]=[.J63]) ;&quot;Gelöst!!!&quot;;IF([.K63]&gt;&quot;Fehler&quot;;[.K63];IF(OR([.A63]=&quot;&quot;;[.A62]=&quot;&quot;;[.I63]=&quot;&quot;;[.J63]=&quot;&quot;);&quot;&quot;;&quot;OK&quot;)))));&quot;&quot;)">
            <text:p/>
            <draw:control table:end-cell-address="Tabelle4.E63" table:end-x="24.24mm" table:end-y="5.81mm" draw:z-index="4" draw:text-style-name="P2" svg:width="20.81mm" svg:height="5.13mm" svg:x="3.43mm" svg:y="0.68mm" draw:control="control23"/>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68"/>
          <table:table-cell table:style-name="ce151" table:formula="of:=IF(ISERROR(FIND(&quot;{&quot;&amp;[.J5]&amp;&quot;}&quot;;SUBSTITUTE([.C64];&quot; &quot;;&quot;&quot;)));&quot;&quot;;&quot;&quot;)" office:value-type="string" office:string-value="" calcext:value-type="string">
            <text:p></text:p>
          </table:table-cell>
          <table:table-cell table:formula="of:=IF(AND([.A64]&lt;&gt;&quot;&quot;;[.C64]&lt;&gt;&quot;&quot;);IF(AND([.I64]&lt;&gt;&quot;&quot;;[.J64]&lt;&gt;&quot;&quot;;[.I64]&lt;&gt;[.J64]);&quot;Links ungleich Rechts!!!&quot;;IF(AND([.I63]&lt;&gt;&quot;&quot;;[.J64]&lt;&gt;0;[.J64]&lt;&gt;[.K63]);&quot;Äquivalenzumformung korrigieren&quot;;IF(AND([.A64]=&quot;x&quot;;[.J64]&lt;&gt;&quot;&quot;;[.C64]=[.J64]) ;&quot;Gelöst!!!&quot;;IF([.K64]&gt;&quot;Fehler&quot;;[.K64];IF(OR([.A64]=&quot;&quot;;[.A63]=&quot;&quot;;[.I64]=&quot;&quot;;[.J6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65]&lt;&gt;&quot;&quot;;[.C65]&lt;&gt;&quot;&quot;);IF(AND([.I65]&lt;&gt;&quot;&quot;;[.J65]&lt;&gt;&quot;&quot;;[.I65]&lt;&gt;[.J65]);&quot;Links ungleich Rechts!!!&quot;;IF(AND([.I64]&lt;&gt;&quot;&quot;;[.J65]&lt;&gt;0;[.J65]&lt;&gt;[.K64]);&quot;Äquivalenzumformung korrigieren&quot;;IF(AND([.A65]=&quot;x&quot;;[.J65]&lt;&gt;&quot;&quot;;[.C65]=[.J65]) ;&quot;Gelöst!!!&quot;;IF([.K65]&gt;&quot;Fehler&quot;;[.K65];IF(OR([.A65]=&quot;&quot;;[.A64]=&quot;&quot;;[.I65]=&quot;&quot;;[.J6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66]&lt;&gt;&quot;&quot;;[.C66]&lt;&gt;&quot;&quot;);IF(AND([.I66]&lt;&gt;&quot;&quot;;[.J66]&lt;&gt;&quot;&quot;;[.I66]&lt;&gt;[.J66]);&quot;Links ungleich Rechts!!!&quot;;IF(AND([.I65]&lt;&gt;&quot;&quot;;[.J66]&lt;&gt;0;[.J66]&lt;&gt;[.K65]);&quot;Äquivalenzumformung korrigieren&quot;;IF(AND([.A66]=&quot;x&quot;;[.J66]&lt;&gt;&quot;&quot;;[.C66]=[.J66]) ;&quot;Gelöst!!!&quot;;IF([.K66]&gt;&quot;Fehler&quot;;[.K66];IF(OR([.A66]=&quot;&quot;;[.A65]=&quot;&quot;;[.I66]=&quot;&quot;;[.J6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67]&lt;&gt;&quot;&quot;;[.C67]&lt;&gt;&quot;&quot;);IF(AND([.I67]&lt;&gt;&quot;&quot;;[.J67]&lt;&gt;&quot;&quot;;[.I67]&lt;&gt;[.J67]);&quot;Links ungleich Rechts!!!&quot;;IF(AND([.I66]&lt;&gt;&quot;&quot;;[.J67]&lt;&gt;0;[.J67]&lt;&gt;[.K66]);&quot;Äquivalenzumformung korrigieren&quot;;IF(AND([.A67]=&quot;x&quot;;[.J67]&lt;&gt;&quot;&quot;;[.C67]=[.J67]) ;&quot;Gelöst!!!&quot;;IF([.K67]&gt;&quot;Fehler&quot;;[.K67];IF(OR([.A67]=&quot;&quot;;[.A66]=&quot;&quot;;[.I67]=&quot;&quot;;[.J67]=&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0,3(x+1)+6x</text:p>
          </table:table-cell>
          <table:table-cell table:style-name="ce43" office:value-type="string" calcext:value-type="string">
            <text:p>=</text:p>
          </table:table-cell>
          <table:table-cell table:style-name="ce138" office:value-type="string" calcext:value-type="string">
            <text:p>4,9+4x</text:p>
          </table:table-cell>
          <table:table-cell table:style-name="ce269"/>
          <table:table-cell table:formula="of:=IF(AND([.A68]&lt;&gt;&quot;&quot;;[.C68]&lt;&gt;&quot;&quot;);IF(AND([.I68]&lt;&gt;&quot;&quot;;[.J68]&lt;&gt;&quot;&quot;;[.I68]&lt;&gt;[.J68]);&quot;Links ungleich Rechts!!!&quot;;IF(AND([.I67]&lt;&gt;&quot;&quot;;[.J68]&lt;&gt;0;[.J68]&lt;&gt;[.K67]);&quot;Äquivalenzumformung korrigieren&quot;;IF(AND([.A68]=&quot;x&quot;;[.J68]&lt;&gt;&quot;&quot;;[.C68]=[.J68]) ;&quot;Gelöst!!!&quot;;IF([.K68]&gt;&quot;Fehler&quot;;[.K68];IF(OR([.A68]=&quot;&quot;;[.A67]=&quot;&quot;;[.I68]=&quot;&quot;;[.J68]=&quot;&quot;);&quot;&quot;;&quot;OK&quot;)))));&quot;&quot;)">
            <text:p/>
          </table:table-cell>
          <table:table-cell table:style-name="ce77" table:number-columns-repeated="2"/>
          <table:table-cell/>
          <table:table-cell table:formula="of:=0.3*(2+1)+6*2" office:value-type="float" office:value="12.9" calcext:value-type="float">
            <text:p>12,9</text:p>
          </table:table-cell>
          <table:table-cell table:formula="of:=4.9+4*2" office:value-type="float" office:value="12.9" calcext:value-type="float">
            <text:p>12,9</text:p>
          </table:table-cell>
          <table:table-cell table:formula="of:=4.9+4*2" office:value-type="float" office:value="12.9" calcext:value-type="float">
            <text:p>12,9</text:p>
          </table:table-cell>
          <table:table-cell table:number-columns-repeated="2"/>
        </table:table-row>
        <table:table-row table:style-name="ro2">
          <table:table-cell table:style-name="ce258"/>
          <table:table-cell table:style-name="ce43" office:value-type="string" calcext:value-type="string">
            <text:p>=</text:p>
          </table:table-cell>
          <table:table-cell table:style-name="ce269" table:number-columns-repeated="2"/>
          <table:table-cell table:formula="of:=IF(AND([.A69]&lt;&gt;&quot;&quot;;[.C69]&lt;&gt;&quot;&quot;);IF(AND([.I69]&lt;&gt;&quot;&quot;;[.J69]&lt;&gt;&quot;&quot;;[.I69]&lt;&gt;[.J69]);&quot;Links ungleich Rechts!!!&quot;;IF(AND([.I68]&lt;&gt;&quot;&quot;;[.J69]&lt;&gt;0;[.J69]&lt;&gt;[.K68]);&quot;Äquivalenzumformung korrigieren&quot;;IF(AND([.A69]=&quot;x&quot;;[.J69]&lt;&gt;&quot;&quot;;[.C69]=[.J69]) ;&quot;Gelöst!!!&quot;;IF([.K69]&gt;&quot;Fehler&quot;;[.K69];IF(OR([.A69]=&quot;&quot;;[.A68]=&quot;&quot;;[.I69]=&quot;&quot;;[.J69]=&quot;&quot;);&quot;&quot;;&quot;OK&quot;)))));&quot;&quot;)">
            <text:p/>
          </table:table-cell>
          <table:table-cell table:style-name="ce77" table:number-columns-repeated="2"/>
          <table:table-cell table:number-columns-repeated="6"/>
        </table:table-row>
        <table:table-row table:style-name="ro2">
          <table:table-cell table:style-name="ce258"/>
          <table:table-cell table:style-name="ce43" office:value-type="string" calcext:value-type="string">
            <text:p>=</text:p>
          </table:table-cell>
          <table:table-cell table:style-name="ce269" table:number-columns-repeated="2"/>
          <table:table-cell table:formula="of:=IF(AND([.A70]&lt;&gt;&quot;&quot;;[.C70]&lt;&gt;&quot;&quot;);IF(AND([.I70]&lt;&gt;&quot;&quot;;[.J70]&lt;&gt;&quot;&quot;;[.I70]&lt;&gt;[.J70]);&quot;Links ungleich Rechts!!!&quot;;IF(AND([.I69]&lt;&gt;&quot;&quot;;[.J70]&lt;&gt;0;[.J70]&lt;&gt;[.K69]);&quot;Äquivalenzumformung korrigieren&quot;;IF(AND([.A70]=&quot;x&quot;;[.J70]&lt;&gt;&quot;&quot;;[.C70]=[.J70]) ;&quot;Gelöst!!!&quot;;IF([.K70]&gt;&quot;Fehler&quot;;[.K70];IF(OR([.A70]=&quot;&quot;;[.A69]=&quot;&quot;;[.I70]=&quot;&quot;;[.J70]=&quot;&quot;);&quot;&quot;;&quot;OK&quot;)))));&quot;&quot;)">
            <text:p/>
          </table:table-cell>
          <table:table-cell table:style-name="ce77" table:number-columns-repeated="2"/>
          <table:table-cell table:number-columns-repeated="6"/>
        </table:table-row>
        <table:table-row table:style-name="ro2">
          <table:table-cell table:style-name="ce258"/>
          <table:table-cell table:style-name="ce43" office:value-type="string" calcext:value-type="string">
            <text:p>=</text:p>
          </table:table-cell>
          <table:table-cell table:style-name="ce269" table:number-columns-repeated="2"/>
          <table:table-cell table:formula="of:=IF(AND([.A71]&lt;&gt;&quot;&quot;;[.C71]&lt;&gt;&quot;&quot;);IF(AND([.I71]&lt;&gt;&quot;&quot;;[.J71]&lt;&gt;&quot;&quot;;[.I71]&lt;&gt;[.J71]);&quot;Links ungleich Rechts!!!&quot;;IF(AND([.I70]&lt;&gt;&quot;&quot;;[.J71]&lt;&gt;0;[.J71]&lt;&gt;[.K70]);&quot;Äquivalenzumformung korrigieren&quot;;IF(AND([.A71]=&quot;x&quot;;[.J71]&lt;&gt;&quot;&quot;;[.C71]=[.J71]) ;&quot;Gelöst!!!&quot;;IF([.K71]&gt;&quot;Fehler&quot;;[.K71];IF(OR([.A71]=&quot;&quot;;[.A70]=&quot;&quot;;[.I71]=&quot;&quot;;[.J71]=&quot;&quot;);&quot;&quot;;&quot;OK&quot;)))));&quot;&quot;)">
            <text:p/>
          </table:table-cell>
          <table:table-cell table:style-name="ce79"/>
          <table:table-cell table:style-name="ce77"/>
          <table:table-cell table:number-columns-repeated="6"/>
        </table:table-row>
        <table:table-row table:style-name="ro2">
          <table:table-cell table:style-name="ce258"/>
          <table:table-cell table:style-name="ce43" office:value-type="string" calcext:value-type="string">
            <text:p>=</text:p>
          </table:table-cell>
          <table:table-cell table:style-name="ce269" table:number-columns-repeated="2"/>
          <table:table-cell table:formula="of:=IF(AND([.A72]&lt;&gt;&quot;&quot;;[.C72]&lt;&gt;&quot;&quot;);IF(AND([.I72]&lt;&gt;&quot;&quot;;[.J72]&lt;&gt;&quot;&quot;;[.I72]&lt;&gt;[.J72]);&quot;Links ungleich Rechts!!!&quot;;IF(AND([.I71]&lt;&gt;&quot;&quot;;[.J72]&lt;&gt;0;[.J72]&lt;&gt;[.K71]);&quot;Äquivalenzumformung korrigieren&quot;;IF(AND([.A72]=&quot;x&quot;;[.J72]&lt;&gt;&quot;&quot;;[.C72]=[.J72]) ;&quot;Gelöst!!!&quot;;IF([.K72]&gt;&quot;Fehler&quot;;[.K72];IF(OR([.A72]=&quot;&quot;;[.A71]=&quot;&quot;;[.I72]=&quot;&quot;;[.J72]=&quot;&quot;);&quot;&quot;;&quot;OK&quot;)))));&quot;&quot;)">
            <text:p/>
          </table:table-cell>
          <table:table-cell table:style-name="ce79"/>
          <table:table-cell table:style-name="ce77"/>
          <table:table-cell table:number-columns-repeated="6"/>
        </table:table-row>
        <table:table-row table:style-name="ro2">
          <table:table-cell table:style-name="ce258"/>
          <table:table-cell table:style-name="ce43" office:value-type="string" calcext:value-type="string">
            <text:p>=</text:p>
          </table:table-cell>
          <table:table-cell table:style-name="ce269" table:number-columns-repeated="2"/>
          <table:table-cell table:formula="of:=IF(AND([.A73]&lt;&gt;&quot;&quot;;[.C73]&lt;&gt;&quot;&quot;);IF(AND([.I73]&lt;&gt;&quot;&quot;;[.J73]&lt;&gt;&quot;&quot;;[.I73]&lt;&gt;[.J73]);&quot;Links ungleich Rechts!!!&quot;;IF(AND([.I72]&lt;&gt;&quot;&quot;;[.J73]&lt;&gt;0;[.J73]&lt;&gt;[.K72]);&quot;Äquivalenzumformung korrigieren&quot;;IF(AND([.A73]=&quot;x&quot;;[.J73]&lt;&gt;&quot;&quot;;[.C73]=[.J73]) ;&quot;Gelöst!!!&quot;;IF([.K73]&gt;&quot;Fehler&quot;;[.K73];IF(OR([.A73]=&quot;&quot;;[.A72]=&quot;&quot;;[.I73]=&quot;&quot;;[.J73]=&quot;&quot;);&quot;&quot;;&quot;OK&quot;)))));&quot;&quot;)">
            <text:p/>
          </table:table-cell>
          <table:table-cell table:style-name="ce79"/>
          <table:table-cell table:style-name="ce77"/>
          <table:table-cell table:number-columns-repeated="6"/>
        </table:table-row>
        <table:table-row table:style-name="ro2">
          <table:table-cell table:style-name="ce258"/>
          <table:table-cell table:style-name="ce43" office:value-type="string" calcext:value-type="string">
            <text:p>=</text:p>
          </table:table-cell>
          <table:table-cell table:style-name="ce269" table:number-columns-repeated="2"/>
          <table:table-cell table:formula="of:=IF(AND([.A74]&lt;&gt;&quot;&quot;;[.C74]&lt;&gt;&quot;&quot;);IF(AND([.I74]&lt;&gt;&quot;&quot;;[.J74]&lt;&gt;&quot;&quot;;[.I74]&lt;&gt;[.J74]);&quot;Links ungleich Rechts!!!&quot;;IF(AND([.I73]&lt;&gt;&quot;&quot;;[.J74]&lt;&gt;0;[.J74]&lt;&gt;[.K73]);&quot;Äquivalenzumformung korrigieren&quot;;IF(AND([.A74]=&quot;x&quot;;[.J74]&lt;&gt;&quot;&quot;;[.C74]=[.J74]) ;&quot;Gelöst!!!&quot;;IF([.K74]&gt;&quot;Fehler&quot;;[.K74];IF(OR([.A74]=&quot;&quot;;[.A73]=&quot;&quot;;[.I74]=&quot;&quot;;[.J74]=&quot;&quot;);&quot;&quot;;&quot;OK&quot;)))));&quot;&quot;)">
            <text:p/>
          </table:table-cell>
          <table:table-cell table:style-name="ce79"/>
          <table:table-cell table:style-name="ce77"/>
          <table:table-cell table:number-columns-repeated="6"/>
        </table:table-row>
        <table:table-row table:style-name="ro2">
          <table:table-cell table:style-name="ce258"/>
          <table:table-cell table:style-name="ce43" office:value-type="string" calcext:value-type="string">
            <text:p>=</text:p>
          </table:table-cell>
          <table:table-cell table:style-name="ce269"/>
          <table:table-cell/>
          <table:table-cell table:formula="of:=IF(AND([.A75]&lt;&gt;&quot;&quot;;[.C75]&lt;&gt;&quot;&quot;);IF(AND([.I75]&lt;&gt;&quot;&quot;;[.J75]&lt;&gt;&quot;&quot;;[.I75]&lt;&gt;[.J75]);&quot;Links ungleich Rechts!!!&quot;;IF(AND([.I74]&lt;&gt;&quot;&quot;;[.J75]&lt;&gt;0;[.J75]&lt;&gt;[.K74]);&quot;Äquivalenzumformung korrigieren&quot;;IF(AND([.A75]=&quot;x&quot;;[.J75]&lt;&gt;&quot;&quot;;[.C75]=[.J75]) ;&quot;Gelöst!!!&quot;;IF([.K75]&gt;&quot;Fehler&quot;;[.K75];IF(OR([.A75]=&quot;&quot;;[.A74]=&quot;&quot;;[.I75]=&quot;&quot;;[.J75]=&quot;&quot;);&quot;&quot;;&quot;OK&quot;)))));&quot;&quot;)">
            <text:p/>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71:.C75];3;0)));&quot;&quot;;IF(VALUE(VLOOKUP(&quot; *x *&quot;;[.A71:.C75];3;0))=[.J6];&quot;&quot;;&quot;&quot;))" office:value-type="string" office:string-value="" calcext:value-type="string">
            <text:p></text:p>
          </table:table-cell>
          <table:table-cell table:formula="of:=IF(AND([.A76]&lt;&gt;&quot;&quot;;[.C76]&lt;&gt;&quot;&quot;);IF(AND([.I76]&lt;&gt;&quot;&quot;;[.J76]&lt;&gt;&quot;&quot;;[.I76]&lt;&gt;[.J76]);&quot;Links ungleich Rechts!!!&quot;;IF(AND([.I75]&lt;&gt;&quot;&quot;;[.J76]&lt;&gt;0;[.J76]&lt;&gt;[.K75]);&quot;Äquivalenzumformung korrigieren&quot;;IF(AND([.A76]=&quot;x&quot;;[.J76]&lt;&gt;&quot;&quot;;[.C76]=[.J76]) ;&quot;Gelöst!!!&quot;;IF([.K76]&gt;&quot;Fehler&quot;;[.K76];IF(OR([.A76]=&quot;&quot;;[.A75]=&quot;&quot;;[.I76]=&quot;&quot;;[.J76]=&quot;&quot;);&quot;&quot;;&quot;OK&quot;)))));&quot;&quot;)">
            <text:p/>
            <draw:control table:end-cell-address="Tabelle4.E76" table:end-x="22.89mm" table:end-y="6.36mm" draw:z-index="5" draw:text-style-name="P2" svg:width="20.42mm" svg:height="5.1mm" svg:x="2.47mm" svg:y="1.26mm" draw:control="control24"/>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70"/>
          <table:table-cell table:style-name="ce151" table:formula="of:=IF(ISERROR(FIND(&quot;{&quot;&amp;[.J6]&amp;&quot;}&quot;;SUBSTITUTE([.C77];&quot; &quot;;&quot;&quot;)));&quot;&quot;;&quot;&quot;)" office:value-type="string" office:string-value="" calcext:value-type="string">
            <text:p></text:p>
          </table:table-cell>
          <table:table-cell table:formula="of:=IF(AND([.A77]&lt;&gt;&quot;&quot;;[.C77]&lt;&gt;&quot;&quot;);IF(AND([.I77]&lt;&gt;&quot;&quot;;[.J77]&lt;&gt;&quot;&quot;;[.I77]&lt;&gt;[.J77]);&quot;Links ungleich Rechts!!!&quot;;IF(AND([.I76]&lt;&gt;&quot;&quot;;[.J77]&lt;&gt;0;[.J77]&lt;&gt;[.K76]);&quot;Äquivalenzumformung korrigieren&quot;;IF(AND([.A77]=&quot;x&quot;;[.J77]&lt;&gt;&quot;&quot;;[.C77]=[.J77]) ;&quot;Gelöst!!!&quot;;IF([.K77]&gt;&quot;Fehler&quot;;[.K77];IF(OR([.A77]=&quot;&quot;;[.A76]=&quot;&quot;;[.I77]=&quot;&quot;;[.J7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78]&lt;&gt;&quot;&quot;;[.C78]&lt;&gt;&quot;&quot;);IF(AND([.I78]&lt;&gt;&quot;&quot;;[.J78]&lt;&gt;&quot;&quot;;[.I78]&lt;&gt;[.J78]);&quot;Links ungleich Rechts!!!&quot;;IF(AND([.I77]&lt;&gt;&quot;&quot;;[.J78]&lt;&gt;0;[.J78]&lt;&gt;[.K77]);&quot;Äquivalenzumformung korrigieren&quot;;IF(AND([.A78]=&quot;x&quot;;[.J78]&lt;&gt;&quot;&quot;;[.C78]=[.J78]) ;&quot;Gelöst!!!&quot;;IF([.K78]&gt;&quot;Fehler&quot;;[.K78];IF(OR([.A78]=&quot;&quot;;[.A77]=&quot;&quot;;[.I78]=&quot;&quot;;[.J7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79]&lt;&gt;&quot;&quot;;[.C79]&lt;&gt;&quot;&quot;);IF(AND([.I79]&lt;&gt;&quot;&quot;;[.J79]&lt;&gt;&quot;&quot;;[.I79]&lt;&gt;[.J79]);&quot;Links ungleich Rechts!!!&quot;;IF(AND([.I78]&lt;&gt;&quot;&quot;;[.J79]&lt;&gt;0;[.J79]&lt;&gt;[.K78]);&quot;Äquivalenzumformung korrigieren&quot;;IF(AND([.A79]=&quot;x&quot;;[.J79]&lt;&gt;&quot;&quot;;[.C79]=[.J79]) ;&quot;Gelöst!!!&quot;;IF([.K79]&gt;&quot;Fehler&quot;;[.K79];IF(OR([.A79]=&quot;&quot;;[.A78]=&quot;&quot;;[.I79]=&quot;&quot;;[.J7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0]&lt;&gt;&quot;&quot;;[.C80]&lt;&gt;&quot;&quot;);IF(AND([.I80]&lt;&gt;&quot;&quot;;[.J80]&lt;&gt;&quot;&quot;;[.I80]&lt;&gt;[.J80]);&quot;Links ungleich Rechts!!!&quot;;IF(AND([.I79]&lt;&gt;&quot;&quot;;[.J80]&lt;&gt;0;[.J80]&lt;&gt;[.K79]);&quot;Äquivalenzumformung korrigieren&quot;;IF(AND([.A80]=&quot;x&quot;;[.J80]&lt;&gt;&quot;&quot;;[.C80]=[.J80]) ;&quot;Gelöst!!!&quot;;IF([.K80]&gt;&quot;Fehler&quot;;[.K80];IF(OR([.A80]=&quot;&quot;;[.A79]=&quot;&quot;;[.I80]=&quot;&quot;;[.J8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1]&lt;&gt;&quot;&quot;;[.C81]&lt;&gt;&quot;&quot;);IF(AND([.I81]&lt;&gt;&quot;&quot;;[.J81]&lt;&gt;&quot;&quot;;[.I81]&lt;&gt;[.J81]);&quot;Links ungleich Rechts!!!&quot;;IF(AND([.I80]&lt;&gt;&quot;&quot;;[.J81]&lt;&gt;0;[.J81]&lt;&gt;[.K80]);&quot;Äquivalenzumformung korrigieren&quot;;IF(AND([.A81]=&quot;x&quot;;[.J81]&lt;&gt;&quot;&quot;;[.C81]=[.J81]) ;&quot;Gelöst!!!&quot;;IF([.K81]&gt;&quot;Fehler&quot;;[.K81];IF(OR([.A81]=&quot;&quot;;[.A80]=&quot;&quot;;[.I81]=&quot;&quot;;[.J8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2]&lt;&gt;&quot;&quot;;IF(AND([.I82]&lt;&gt;&quot;&quot;;[.J82]&lt;&gt;&quot;&quot;;[.I82]&lt;&gt;[.J82]);&quot;Links ungleich Rechts!!!&quot;;IF(AND([.I80]&lt;&gt;&quot;&quot;;[.J82]&lt;&gt;0;[.J82]&lt;&gt;[.K80]);&quot;Äquivalenzumformung korrigieren&quot;;IF(AND([.A82]=&quot;x&quot;;[.J82]&lt;&gt;&quot;&quot;;[.C82]=[.J82]) ;&quot;Gelöst!!!&quot;;IF([.K82]&gt;&quot;Fehler&quot;;[.K82];IF(OR([.A82]=&quot;&quot;;[.A80]=&quot;&quot;;[.I82]=&quot;&quot;;[.J8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3]&lt;&gt;&quot;&quot;;IF(AND([.I83]&lt;&gt;&quot;&quot;;[.J83]&lt;&gt;&quot;&quot;;[.I83]&lt;&gt;[.J83]);&quot;Links ungleich Rechts!!!&quot;;IF(AND([.I81]&lt;&gt;&quot;&quot;;[.J83]&lt;&gt;0;[.J83]&lt;&gt;[.K81]);&quot;Äquivalenzumformung korrigieren&quot;;IF(AND([.A83]=&quot;x&quot;;[.J83]&lt;&gt;&quot;&quot;;[.C83]=[.J83]) ;&quot;Gelöst!!!&quot;;IF([.K83]&gt;&quot;Fehler&quot;;[.K83];IF(OR([.A83]=&quot;&quot;;[.A81]=&quot;&quot;;[.I83]=&quot;&quot;;[.J8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4]&lt;&gt;&quot;&quot;;IF(AND([.I84]&lt;&gt;&quot;&quot;;[.J84]&lt;&gt;&quot;&quot;;[.I84]&lt;&gt;[.J84]);&quot;Links ungleich Rechts!!!&quot;;IF(AND([.I82]&lt;&gt;&quot;&quot;;[.J84]&lt;&gt;0;[.J84]&lt;&gt;[.K82]);&quot;Äquivalenzumformung korrigieren&quot;;IF(AND([.A84]=&quot;x&quot;;[.J84]&lt;&gt;&quot;&quot;;[.C84]=[.J84]) ;&quot;Gelöst!!!&quot;;IF([.K84]&gt;&quot;Fehler&quot;;[.K84];IF(OR([.A84]=&quot;&quot;;[.A82]=&quot;&quot;;[.I84]=&quot;&quot;;[.J8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5]&lt;&gt;&quot;&quot;;IF(AND([.I85]&lt;&gt;&quot;&quot;;[.J85]&lt;&gt;&quot;&quot;;[.I85]&lt;&gt;[.J85]);&quot;Links ungleich Rechts!!!&quot;;IF(AND([.I83]&lt;&gt;&quot;&quot;;[.J85]&lt;&gt;0;[.J85]&lt;&gt;[.K83]);&quot;Äquivalenzumformung korrigieren&quot;;IF(AND([.A85]=&quot;x&quot;;[.J85]&lt;&gt;&quot;&quot;;[.C85]=[.J85]) ;&quot;Gelöst!!!&quot;;IF([.K85]&gt;&quot;Fehler&quot;;[.K85];IF(OR([.A85]=&quot;&quot;;[.A83]=&quot;&quot;;[.I85]=&quot;&quot;;[.J8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6]&lt;&gt;&quot;&quot;;IF(AND([.I86]&lt;&gt;&quot;&quot;;[.J86]&lt;&gt;&quot;&quot;;[.I86]&lt;&gt;[.J86]);&quot;Links ungleich Rechts!!!&quot;;IF(AND([.I84]&lt;&gt;&quot;&quot;;[.J86]&lt;&gt;0;[.J86]&lt;&gt;[.K84]);&quot;Äquivalenzumformung korrigieren&quot;;IF(AND([.A86]=&quot;x&quot;;[.J86]&lt;&gt;&quot;&quot;;[.C86]=[.J86]) ;&quot;Gelöst!!!&quot;;IF([.K86]&gt;&quot;Fehler&quot;;[.K86];IF(OR([.A86]=&quot;&quot;;[.A84]=&quot;&quot;;[.I86]=&quot;&quot;;[.J8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7]&lt;&gt;&quot;&quot;;IF(AND([.I87]&lt;&gt;&quot;&quot;;[.J87]&lt;&gt;&quot;&quot;;[.I87]&lt;&gt;[.J87]);&quot;Links ungleich Rechts!!!&quot;;IF(AND([.I85]&lt;&gt;&quot;&quot;;[.J87]&lt;&gt;0;[.J87]&lt;&gt;[.K85]);&quot;Äquivalenzumformung korrigieren&quot;;IF(AND([.A87]=&quot;x&quot;;[.J87]&lt;&gt;&quot;&quot;;[.C87]=[.J87]) ;&quot;Gelöst!!!&quot;;IF([.K87]&gt;&quot;Fehler&quot;;[.K87];IF(OR([.A87]=&quot;&quot;;[.A85]=&quot;&quot;;[.I87]=&quot;&quot;;[.J8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8]&lt;&gt;&quot;&quot;;IF(AND([.I88]&lt;&gt;&quot;&quot;;[.J88]&lt;&gt;&quot;&quot;;[.I88]&lt;&gt;[.J88]);&quot;Links ungleich Rechts!!!&quot;;IF(AND([.I86]&lt;&gt;&quot;&quot;;[.J88]&lt;&gt;0;[.J88]&lt;&gt;[.K86]);&quot;Äquivalenzumformung korrigieren&quot;;IF(AND([.A88]=&quot;x&quot;;[.J88]&lt;&gt;&quot;&quot;;[.C88]=[.J88]) ;&quot;Gelöst!!!&quot;;IF([.K88]&gt;&quot;Fehler&quot;;[.K88];IF(OR([.A88]=&quot;&quot;;[.A86]=&quot;&quot;;[.I88]=&quot;&quot;;[.J8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9]&lt;&gt;&quot;&quot;;IF(AND([.I89]&lt;&gt;&quot;&quot;;[.J89]&lt;&gt;&quot;&quot;;[.I89]&lt;&gt;[.J89]);&quot;Links ungleich Rechts!!!&quot;;IF(AND([.I87]&lt;&gt;&quot;&quot;;[.J89]&lt;&gt;0;[.J89]&lt;&gt;[.K87]);&quot;Äquivalenzumformung korrigieren&quot;;IF(AND([.A89]=&quot;x&quot;;[.J89]&lt;&gt;&quot;&quot;;[.C89]=[.J89]) ;&quot;Gelöst!!!&quot;;IF([.K89]&gt;&quot;Fehler&quot;;[.K89];IF(OR([.A89]=&quot;&quot;;[.A87]=&quot;&quot;;[.I89]=&quot;&quot;;[.J8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0]&lt;&gt;&quot;&quot;;IF(AND([.I90]&lt;&gt;&quot;&quot;;[.J90]&lt;&gt;&quot;&quot;;[.I90]&lt;&gt;[.J90]);&quot;Links ungleich Rechts!!!&quot;;IF(AND([.I88]&lt;&gt;&quot;&quot;;[.J90]&lt;&gt;0;[.J90]&lt;&gt;[.K88]);&quot;Äquivalenzumformung korrigieren&quot;;IF(AND([.A90]=&quot;x&quot;;[.J90]&lt;&gt;&quot;&quot;;[.C90]=[.J90]) ;&quot;Gelöst!!!&quot;;IF([.K90]&gt;&quot;Fehler&quot;;[.K90];IF(OR([.A90]=&quot;&quot;;[.A88]=&quot;&quot;;[.I90]=&quot;&quot;;[.J9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1]&lt;&gt;&quot;&quot;;IF(AND([.I91]&lt;&gt;&quot;&quot;;[.J91]&lt;&gt;&quot;&quot;;[.I91]&lt;&gt;[.J91]);&quot;Links ungleich Rechts!!!&quot;;IF(AND([.I89]&lt;&gt;&quot;&quot;;[.J91]&lt;&gt;0;[.J91]&lt;&gt;[.K89]);&quot;Äquivalenzumformung korrigieren&quot;;IF(AND([.A91]=&quot;x&quot;;[.J91]&lt;&gt;&quot;&quot;;[.C91]=[.J91]) ;&quot;Gelöst!!!&quot;;IF([.K91]&gt;&quot;Fehler&quot;;[.K91];IF(OR([.A91]=&quot;&quot;;[.A89]=&quot;&quot;;[.I91]=&quot;&quot;;[.J9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2]&lt;&gt;&quot;&quot;;IF(AND([.I92]&lt;&gt;&quot;&quot;;[.J92]&lt;&gt;&quot;&quot;;[.I92]&lt;&gt;[.J92]);&quot;Links ungleich Rechts!!!&quot;;IF(AND([.I90]&lt;&gt;&quot;&quot;;[.J92]&lt;&gt;0;[.J92]&lt;&gt;[.K90]);&quot;Äquivalenzumformung korrigieren&quot;;IF(AND([.A92]=&quot;x&quot;;[.J92]&lt;&gt;&quot;&quot;;[.C92]=[.J92]) ;&quot;Gelöst!!!&quot;;IF([.K92]&gt;&quot;Fehler&quot;;[.K92];IF(OR([.A92]=&quot;&quot;;[.A90]=&quot;&quot;;[.I92]=&quot;&quot;;[.J9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3]&lt;&gt;&quot;&quot;;IF(AND([.I93]&lt;&gt;&quot;&quot;;[.J93]&lt;&gt;&quot;&quot;;[.I93]&lt;&gt;[.J93]);&quot;Links ungleich Rechts!!!&quot;;IF(AND([.I91]&lt;&gt;&quot;&quot;;[.J93]&lt;&gt;0;[.J93]&lt;&gt;[.K91]);&quot;Äquivalenzumformung korrigieren&quot;;IF(AND([.A93]=&quot;x&quot;;[.J93]&lt;&gt;&quot;&quot;;[.C93]=[.J93]) ;&quot;Gelöst!!!&quot;;IF([.K93]&gt;&quot;Fehler&quot;;[.K93];IF(OR([.A93]=&quot;&quot;;[.A91]=&quot;&quot;;[.I93]=&quot;&quot;;[.J9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4]&lt;&gt;&quot;&quot;;IF(AND([.I94]&lt;&gt;&quot;&quot;;[.J94]&lt;&gt;&quot;&quot;;[.I94]&lt;&gt;[.J94]);&quot;Links ungleich Rechts!!!&quot;;IF(AND([.I92]&lt;&gt;&quot;&quot;;[.J94]&lt;&gt;0;[.J94]&lt;&gt;[.K92]);&quot;Äquivalenzumformung korrigieren&quot;;IF(AND([.A94]=&quot;x&quot;;[.J94]&lt;&gt;&quot;&quot;;[.C94]=[.J94]) ;&quot;Gelöst!!!&quot;;IF([.K94]&gt;&quot;Fehler&quot;;[.K94];IF(OR([.A94]=&quot;&quot;;[.A92]=&quot;&quot;;[.I94]=&quot;&quot;;[.J9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5]&lt;&gt;&quot;&quot;;IF(AND([.I95]&lt;&gt;&quot;&quot;;[.J95]&lt;&gt;&quot;&quot;;[.I95]&lt;&gt;[.J95]);&quot;Links ungleich Rechts!!!&quot;;IF(AND([.I93]&lt;&gt;&quot;&quot;;[.J95]&lt;&gt;0;[.J95]&lt;&gt;[.K93]);&quot;Äquivalenzumformung korrigieren&quot;;IF(AND([.A95]=&quot;x&quot;;[.J95]&lt;&gt;&quot;&quot;;[.C95]=[.J95]) ;&quot;Gelöst!!!&quot;;IF([.K95]&gt;&quot;Fehler&quot;;[.K95];IF(OR([.A95]=&quot;&quot;;[.A93]=&quot;&quot;;[.I95]=&quot;&quot;;[.J9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6]&lt;&gt;&quot;&quot;;IF(AND([.I96]&lt;&gt;&quot;&quot;;[.J96]&lt;&gt;&quot;&quot;;[.I96]&lt;&gt;[.J96]);&quot;Links ungleich Rechts!!!&quot;;IF(AND([.I94]&lt;&gt;&quot;&quot;;[.J96]&lt;&gt;0;[.J96]&lt;&gt;[.K94]);&quot;Äquivalenzumformung korrigieren&quot;;IF(AND([.A96]=&quot;x&quot;;[.J96]&lt;&gt;&quot;&quot;;[.C96]=[.J96]) ;&quot;Gelöst!!!&quot;;IF([.K96]&gt;&quot;Fehler&quot;;[.K96];IF(OR([.A96]=&quot;&quot;;[.A94]=&quot;&quot;;[.I96]=&quot;&quot;;[.J9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7]&lt;&gt;&quot;&quot;;IF(AND([.I97]&lt;&gt;&quot;&quot;;[.J97]&lt;&gt;&quot;&quot;;[.I97]&lt;&gt;[.J97]);&quot;Links ungleich Rechts!!!&quot;;IF(AND([.I95]&lt;&gt;&quot;&quot;;[.J97]&lt;&gt;0;[.J97]&lt;&gt;[.K95]);&quot;Äquivalenzumformung korrigieren&quot;;IF(AND([.A97]=&quot;x&quot;;[.J97]&lt;&gt;&quot;&quot;;[.C97]=[.J97]) ;&quot;Gelöst!!!&quot;;IF([.K97]&gt;&quot;Fehler&quot;;[.K97];IF(OR([.A97]=&quot;&quot;;[.A95]=&quot;&quot;;[.I97]=&quot;&quot;;[.J9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8]&lt;&gt;&quot;&quot;;IF(AND([.I98]&lt;&gt;&quot;&quot;;[.J98]&lt;&gt;&quot;&quot;;[.I98]&lt;&gt;[.J98]);&quot;Links ungleich Rechts!!!&quot;;IF(AND([.I96]&lt;&gt;&quot;&quot;;[.J98]&lt;&gt;0;[.J98]&lt;&gt;[.K96]);&quot;Äquivalenzumformung korrigieren&quot;;IF(AND([.A98]=&quot;x&quot;;[.J98]&lt;&gt;&quot;&quot;;[.C98]=[.J98]) ;&quot;Gelöst!!!&quot;;IF([.K98]&gt;&quot;Fehler&quot;;[.K98];IF(OR([.A98]=&quot;&quot;;[.A96]=&quot;&quot;;[.I98]=&quot;&quot;;[.J9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9]&lt;&gt;&quot;&quot;;IF(AND([.I99]&lt;&gt;&quot;&quot;;[.J99]&lt;&gt;&quot;&quot;;[.I99]&lt;&gt;[.J99]);&quot;Links ungleich Rechts!!!&quot;;IF(AND([.I97]&lt;&gt;&quot;&quot;;[.J99]&lt;&gt;0;[.J99]&lt;&gt;[.K97]);&quot;Äquivalenzumformung korrigieren&quot;;IF(AND([.A99]=&quot;x&quot;;[.J99]&lt;&gt;&quot;&quot;;[.C99]=[.J99]) ;&quot;Gelöst!!!&quot;;IF([.K99]&gt;&quot;Fehler&quot;;[.K99];IF(OR([.A99]=&quot;&quot;;[.A97]=&quot;&quot;;[.I99]=&quot;&quot;;[.J9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0]&lt;&gt;&quot;&quot;;IF(AND([.I100]&lt;&gt;&quot;&quot;;[.J100]&lt;&gt;&quot;&quot;;[.I100]&lt;&gt;[.J100]);&quot;Links ungleich Rechts!!!&quot;;IF(AND([.I98]&lt;&gt;&quot;&quot;;[.J100]&lt;&gt;0;[.J100]&lt;&gt;[.K98]);&quot;Äquivalenzumformung korrigieren&quot;;IF(AND([.A100]=&quot;x&quot;;[.J100]&lt;&gt;&quot;&quot;;[.C100]=[.J100]) ;&quot;Gelöst!!!&quot;;IF([.K100]&gt;&quot;Fehler&quot;;[.K100];IF(OR([.A100]=&quot;&quot;;[.A98]=&quot;&quot;;[.I100]=&quot;&quot;;[.J10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1]&lt;&gt;&quot;&quot;;IF(AND([.I101]&lt;&gt;&quot;&quot;;[.J101]&lt;&gt;&quot;&quot;;[.I101]&lt;&gt;[.J101]);&quot;Links ungleich Rechts!!!&quot;;IF(AND([.I100]&lt;&gt;&quot;&quot;;[.J101]&lt;&gt;0;[.J101]&lt;&gt;[.K100]);&quot;Äquivalenzumformung korrigieren&quot;;IF(AND([.A101]=&quot;x&quot;;[.C101]&lt;&gt;&quot;x&quot;;[.I101]&lt;&gt;&quot;&quot;) ;&quot;Gelöst!!!&quot;;IF([.K101]&gt;&quot;Fehler&quot;;[.K101];IF(OR([.A101]=&quot;&quot;;[.A100]=&quot;&quot;;[.I101]=&quot;&quot;;[.J10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2]&lt;&gt;&quot;&quot;;IF(AND([.I102]&lt;&gt;&quot;&quot;;[.J102]&lt;&gt;&quot;&quot;;[.I102]&lt;&gt;[.J102]);&quot;Links ungleich Rechts!!!&quot;;IF(AND([.I101]&lt;&gt;&quot;&quot;;[.J102]&lt;&gt;0;[.J102]&lt;&gt;[.K101]);&quot;Äquivalenzumformung korrigieren&quot;;IF(AND([.A102]=&quot;x&quot;;[.C102]&lt;&gt;&quot;x&quot;;[.I102]&lt;&gt;&quot;&quot;) ;&quot;Gelöst!!!&quot;;IF([.K102]&gt;&quot;Fehler&quot;;[.K102];IF(OR([.A102]=&quot;&quot;;[.A101]=&quot;&quot;;[.I102]=&quot;&quot;;[.J10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3]&lt;&gt;&quot;&quot;;IF(AND([.I103]&lt;&gt;&quot;&quot;;[.J103]&lt;&gt;&quot;&quot;;[.I103]&lt;&gt;[.J103]);&quot;Links ungleich Rechts!!!&quot;;IF(AND([.I102]&lt;&gt;&quot;&quot;;[.J103]&lt;&gt;0;[.J103]&lt;&gt;[.K102]);&quot;Äquivalenzumformung korrigieren&quot;;IF(AND([.A103]=&quot;x&quot;;[.C103]&lt;&gt;&quot;x&quot;;[.I103]&lt;&gt;&quot;&quot;) ;&quot;Gelöst!!!&quot;;IF([.K103]&gt;&quot;Fehler&quot;;[.K103];IF(OR([.A103]=&quot;&quot;;[.A102]=&quot;&quot;;[.I103]=&quot;&quot;;[.J10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4]&lt;&gt;&quot;&quot;;IF(AND([.I104]&lt;&gt;&quot;&quot;;[.J104]&lt;&gt;&quot;&quot;;[.I104]&lt;&gt;[.J104]);&quot;Links ungleich Rechts!!!&quot;;IF(AND([.I103]&lt;&gt;&quot;&quot;;[.J104]&lt;&gt;0;[.J104]&lt;&gt;[.K103]);&quot;Äquivalenzumformung korrigieren&quot;;IF(AND([.A104]=&quot;x&quot;;[.C104]&lt;&gt;&quot;x&quot;;[.I104]&lt;&gt;&quot;&quot;) ;&quot;Gelöst!!!&quot;;IF([.K104]&gt;&quot;Fehler&quot;;[.K104];IF(OR([.A104]=&quot;&quot;;[.A103]=&quot;&quot;;[.I104]=&quot;&quot;;[.J10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5]&lt;&gt;&quot;&quot;;IF(AND([.I105]&lt;&gt;&quot;&quot;;[.J105]&lt;&gt;&quot;&quot;;[.I105]&lt;&gt;[.J105]);&quot;Links ungleich Rechts!!!&quot;;IF(AND([.I104]&lt;&gt;&quot;&quot;;[.J105]&lt;&gt;0;[.J105]&lt;&gt;[.K104]);&quot;Äquivalenzumformung korrigieren&quot;;IF(AND([.A105]=&quot;x&quot;;[.C105]&lt;&gt;&quot;x&quot;;[.I105]&lt;&gt;&quot;&quot;) ;&quot;Gelöst!!!&quot;;IF([.K105]&gt;&quot;Fehler&quot;;[.K105];IF(OR([.A105]=&quot;&quot;;[.A104]=&quot;&quot;;[.I105]=&quot;&quot;;[.J10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6]&lt;&gt;&quot;&quot;;IF(AND([.I106]&lt;&gt;&quot;&quot;;[.J106]&lt;&gt;&quot;&quot;;[.I106]&lt;&gt;[.J106]);&quot;Links ungleich Rechts!!!&quot;;IF(AND([.I105]&lt;&gt;&quot;&quot;;[.J106]&lt;&gt;0;[.J106]&lt;&gt;[.K105]);&quot;Äquivalenzumformung korrigieren&quot;;IF(AND([.A106]=&quot;x&quot;;[.C106]&lt;&gt;&quot;x&quot;;[.I106]&lt;&gt;&quot;&quot;) ;&quot;Gelöst!!!&quot;;IF([.K106]&gt;&quot;Fehler&quot;;[.K106];IF(OR([.A106]=&quot;&quot;;[.A105]=&quot;&quot;;[.I106]=&quot;&quot;;[.J10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7]&lt;&gt;&quot;&quot;;IF(AND([.I107]&lt;&gt;&quot;&quot;;[.J107]&lt;&gt;&quot;&quot;;[.I107]&lt;&gt;[.J107]);&quot;Links ungleich Rechts!!!&quot;;IF(AND([.I106]&lt;&gt;&quot;&quot;;[.J107]&lt;&gt;0;[.J107]&lt;&gt;[.K106]);&quot;Äquivalenzumformung korrigieren&quot;;IF(AND([.A107]=&quot;x&quot;;[.C107]&lt;&gt;&quot;x&quot;;[.I107]&lt;&gt;&quot;&quot;) ;&quot;Gelöst!!!&quot;;IF([.K107]&gt;&quot;Fehler&quot;;[.K107];IF(OR([.A107]=&quot;&quot;;[.A106]=&quot;&quot;;[.I107]=&quot;&quot;;[.J10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8]&lt;&gt;&quot;&quot;;IF(AND([.I108]&lt;&gt;&quot;&quot;;[.J108]&lt;&gt;&quot;&quot;;[.I108]&lt;&gt;[.J108]);&quot;Links ungleich Rechts!!!&quot;;IF(AND([.I107]&lt;&gt;&quot;&quot;;[.J108]&lt;&gt;0;[.J108]&lt;&gt;[.K107]);&quot;Äquivalenzumformung korrigieren&quot;;IF(AND([.A108]=&quot;x&quot;;[.C108]&lt;&gt;&quot;x&quot;;[.I108]&lt;&gt;&quot;&quot;) ;&quot;Gelöst!!!&quot;;IF([.K108]&gt;&quot;Fehler&quot;;[.K108];IF(OR([.A108]=&quot;&quot;;[.A107]=&quot;&quot;;[.I108]=&quot;&quot;;[.J10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9]&lt;&gt;&quot;&quot;;IF(AND([.I109]&lt;&gt;&quot;&quot;;[.J109]&lt;&gt;&quot;&quot;;[.I109]&lt;&gt;[.J109]);&quot;Links ungleich Rechts!!!&quot;;IF(AND([.I108]&lt;&gt;&quot;&quot;;[.J109]&lt;&gt;0;[.J109]&lt;&gt;[.K108]);&quot;Äquivalenzumformung korrigieren&quot;;IF(AND([.A109]=&quot;x&quot;;[.C109]&lt;&gt;&quot;x&quot;;[.I109]&lt;&gt;&quot;&quot;) ;&quot;Gelöst!!!&quot;;IF([.K109]&gt;&quot;Fehler&quot;;[.K109];IF(OR([.A109]=&quot;&quot;;[.A108]=&quot;&quot;;[.I109]=&quot;&quot;;[.J10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0]&lt;&gt;&quot;&quot;;IF(AND([.I110]&lt;&gt;&quot;&quot;;[.J110]&lt;&gt;&quot;&quot;;[.I110]&lt;&gt;[.J110]);&quot;Links ungleich Rechts!!!&quot;;IF(AND([.I109]&lt;&gt;&quot;&quot;;[.J110]&lt;&gt;0;[.J110]&lt;&gt;[.K109]);&quot;Äquivalenzumformung korrigieren&quot;;IF(AND([.A110]=&quot;x&quot;;[.C110]&lt;&gt;&quot;x&quot;;[.I110]&lt;&gt;&quot;&quot;) ;&quot;Gelöst!!!&quot;;IF([.K110]&gt;&quot;Fehler&quot;;[.K110];IF(OR([.A110]=&quot;&quot;;[.A109]=&quot;&quot;;[.I110]=&quot;&quot;;[.J11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1]&lt;&gt;&quot;&quot;;IF(AND([.I111]&lt;&gt;&quot;&quot;;[.J111]&lt;&gt;&quot;&quot;;[.I111]&lt;&gt;[.J111]);&quot;Links ungleich Rechts!!!&quot;;IF(AND([.I110]&lt;&gt;&quot;&quot;;[.J111]&lt;&gt;0;[.J111]&lt;&gt;[.K110]);&quot;Äquivalenzumformung korrigieren&quot;;IF(AND([.A111]=&quot;x&quot;;[.C111]&lt;&gt;&quot;x&quot;;[.I111]&lt;&gt;&quot;&quot;) ;&quot;Gelöst!!!&quot;;IF([.K111]&gt;&quot;Fehler&quot;;[.K111];IF(OR([.A111]=&quot;&quot;;[.A110]=&quot;&quot;;[.I111]=&quot;&quot;;[.J11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2]&lt;&gt;&quot;&quot;;IF(AND([.I112]&lt;&gt;&quot;&quot;;[.J112]&lt;&gt;&quot;&quot;;[.I112]&lt;&gt;[.J112]);&quot;Links ungleich Rechts!!!&quot;;IF(AND([.I111]&lt;&gt;&quot;&quot;;[.J112]&lt;&gt;0;[.J112]&lt;&gt;[.K111]);&quot;Äquivalenzumformung korrigieren&quot;;IF(AND([.A112]=&quot;x&quot;;[.C112]&lt;&gt;&quot;x&quot;;[.I112]&lt;&gt;&quot;&quot;) ;&quot;Gelöst!!!&quot;;IF([.K112]&gt;&quot;Fehler&quot;;[.K112];IF(OR([.A112]=&quot;&quot;;[.A111]=&quot;&quot;;[.I112]=&quot;&quot;;[.J11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3]&lt;&gt;&quot;&quot;;IF(AND([.I113]&lt;&gt;&quot;&quot;;[.J113]&lt;&gt;&quot;&quot;;[.I113]&lt;&gt;[.J113]);&quot;Links ungleich Rechts!!!&quot;;IF(AND([.I112]&lt;&gt;&quot;&quot;;[.J113]&lt;&gt;0;[.J113]&lt;&gt;[.K112]);&quot;Äquivalenzumformung korrigieren&quot;;IF(AND([.A113]=&quot;x&quot;;[.C113]&lt;&gt;&quot;x&quot;;[.I113]&lt;&gt;&quot;&quot;) ;&quot;Gelöst!!!&quot;;IF([.K113]&gt;&quot;Fehler&quot;;[.K113];IF(OR([.A113]=&quot;&quot;;[.A112]=&quot;&quot;;[.I113]=&quot;&quot;;[.J11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4]&lt;&gt;&quot;&quot;;IF(AND([.I114]&lt;&gt;&quot;&quot;;[.J114]&lt;&gt;&quot;&quot;;[.I114]&lt;&gt;[.J114]);&quot;Links ungleich Rechts!!!&quot;;IF(AND([.I113]&lt;&gt;&quot;&quot;;[.J114]&lt;&gt;0;[.J114]&lt;&gt;[.K113]);&quot;Äquivalenzumformung korrigieren&quot;;IF(AND([.A114]=&quot;x&quot;;[.C114]&lt;&gt;&quot;x&quot;;[.I114]&lt;&gt;&quot;&quot;) ;&quot;Gelöst!!!&quot;;IF([.K114]&gt;&quot;Fehler&quot;;[.K114];IF(OR([.A114]=&quot;&quot;;[.A113]=&quot;&quot;;[.I114]=&quot;&quot;;[.J11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5]&lt;&gt;&quot;&quot;;IF(AND([.I115]&lt;&gt;&quot;&quot;;[.J115]&lt;&gt;&quot;&quot;;[.I115]&lt;&gt;[.J115]);&quot;Links ungleich Rechts!!!&quot;;IF(AND([.I114]&lt;&gt;&quot;&quot;;[.J115]&lt;&gt;0;[.J115]&lt;&gt;[.K114]);&quot;Äquivalenzumformung korrigieren&quot;;IF(AND([.A115]=&quot;x&quot;;[.C115]&lt;&gt;&quot;x&quot;;[.I115]&lt;&gt;&quot;&quot;) ;&quot;Gelöst!!!&quot;;IF([.K115]&gt;&quot;Fehler&quot;;[.K115];IF(OR([.A115]=&quot;&quot;;[.A114]=&quot;&quot;;[.I115]=&quot;&quot;;[.J11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6]&lt;&gt;&quot;&quot;;IF(AND([.I116]&lt;&gt;&quot;&quot;;[.J116]&lt;&gt;&quot;&quot;;[.I116]&lt;&gt;[.J116]);&quot;Links ungleich Rechts!!!&quot;;IF(AND([.I115]&lt;&gt;&quot;&quot;;[.J116]&lt;&gt;0;[.J116]&lt;&gt;[.J115]+[.K115]);&quot;Äquivalenzumformung korrigieren&quot;;IF(AND([.A116]=&quot;x&quot;;[.C116]&lt;&gt;&quot;x&quot;;[.I116]&lt;&gt;&quot;&quot;) ;&quot;Gelöst!!!&quot;;IF([.K116]&gt;&quot;Fehler&quot;;[.K116];IF(OR([.A116]=&quot;&quot;;[.A115]=&quot;&quot;;[.I116]=&quot;&quot;;[.J11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7]&lt;&gt;&quot;&quot;;IF(AND([.I117]&lt;&gt;&quot;&quot;;[.J117]&lt;&gt;&quot;&quot;;[.I117]&lt;&gt;[.J117]);&quot;Links ungleich Rechts!!!&quot;;IF(AND([.I116]&lt;&gt;&quot;&quot;;[.J117]&lt;&gt;0;[.J117]&lt;&gt;[.J116]+[.K116]);&quot;Äquivalenzumformung korrigieren&quot;;IF(AND([.A117]=&quot;x&quot;;[.C117]&lt;&gt;&quot;x&quot;;[.I117]&lt;&gt;&quot;&quot;) ;&quot;Gelöst!!!&quot;;IF([.K117]&gt;&quot;Fehler&quot;;[.K117];IF(OR([.A117]=&quot;&quot;;[.A116]=&quot;&quot;;[.I117]=&quot;&quot;;[.J11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8]&lt;&gt;&quot;&quot;;IF(AND([.I118]&lt;&gt;&quot;&quot;;[.J118]&lt;&gt;&quot;&quot;;[.I118]&lt;&gt;[.J118]);&quot;Links ungleich Rechts!!!&quot;;IF(AND([.I117]&lt;&gt;&quot;&quot;;[.J118]&lt;&gt;0;[.J118]&lt;&gt;[.J117]+[.K117]);&quot;Äquivalenzumformung korrigieren&quot;;IF(AND([.A118]=&quot;x&quot;;[.C118]&lt;&gt;&quot;x&quot;;[.I118]&lt;&gt;&quot;&quot;) ;&quot;Gelöst!!!&quot;;IF([.K118]&gt;&quot;Fehler&quot;;[.K118];IF(OR([.A118]=&quot;&quot;;[.A117]=&quot;&quot;;[.I118]=&quot;&quot;;[.J11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9]&lt;&gt;&quot;&quot;;IF(AND([.I119]&lt;&gt;&quot;&quot;;[.J119]&lt;&gt;&quot;&quot;;[.I119]&lt;&gt;[.J119]);&quot;Links ungleich Rechts!!!&quot;;IF(AND([.I118]&lt;&gt;&quot;&quot;;[.J119]&lt;&gt;0;[.J119]&lt;&gt;[.J118]+[.K118]);&quot;Äquivalenzumformung korrigieren&quot;;IF(AND([.A119]=&quot;x&quot;;[.C119]&lt;&gt;&quot;x&quot;;[.I119]&lt;&gt;&quot;&quot;) ;&quot;Gelöst!!!&quot;;IF([.K119]&gt;&quot;Fehler&quot;;[.K119];IF(OR([.A119]=&quot;&quot;;[.A118]=&quot;&quot;;[.I119]=&quot;&quot;;[.J11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20]&lt;&gt;&quot;&quot;;IF(AND([.I120]&lt;&gt;&quot;&quot;;[.J120]&lt;&gt;&quot;&quot;;[.I120]&lt;&gt;[.J120]);&quot;Links ungleich Rechts!!!&quot;;IF(AND([.I119]&lt;&gt;&quot;&quot;;[.J120]&lt;&gt;0;[.J120]&lt;&gt;[.J119]+[.K119]);&quot;Äquivalenzumformung korrigieren&quot;;IF(AND([.A120]=&quot;x&quot;;[.C120]&lt;&gt;&quot;x&quot;;[.I120]&lt;&gt;&quot;&quot;) ;&quot;Gelöst!!!&quot;;IF([.K120]&gt;&quot;Fehler&quot;;[.K120];IF(OR([.A120]=&quot;&quot;;[.A119]=&quot;&quot;;[.I120]=&quot;&quot;;[.J12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21]&lt;&gt;&quot;&quot;;IF(AND([.I121]&lt;&gt;&quot;&quot;;[.J121]&lt;&gt;&quot;&quot;;[.I121]&lt;&gt;[.J121]);&quot;Links ungleich Rechts!!!&quot;;IF(AND([.I120]&lt;&gt;&quot;&quot;;[.J121]&lt;&gt;0;[.J121]&lt;&gt;[.J120]+[.K120]);&quot;Äquivalenzumformung korrigieren&quot;;IF(AND([.A121]=&quot;x&quot;;[.C121]&lt;&gt;&quot;x&quot;;[.I121]&lt;&gt;&quot;&quot;) ;&quot;Gelöst!!!&quot;;IF([.K121]&gt;&quot;Fehler&quot;;[.K121];IF(OR([.A121]=&quot;&quot;;[.A120]=&quot;&quot;;[.I121]=&quot;&quot;;[.J121]=&quot;&quot;);&quot;&quot;;&quot;OK&quot;)))));&quot;&quot;)">
            <text:p/>
          </table:table-cell>
          <table:table-cell table:style-name="ce77" table:number-columns-repeated="2"/>
          <table:table-cell table:number-columns-repeated="6"/>
        </table:table-row>
        <table:table-row table:style-name="ro2" table:number-rows-repeated="65415">
          <table:table-cell/>
          <table:table-cell table:style-name="ce40"/>
          <table:table-cell table:number-columns-repeated="3"/>
          <table:table-cell table:style-name="ce77" table:number-columns-repeated="2"/>
          <table:table-cell table:number-columns-repeated="6"/>
        </table:table-row>
        <table:table-row table:style-name="ro2" table:number-rows-repeated="983039">
          <table:table-cell table:number-columns-repeated="13"/>
        </table:table-row>
        <table:table-row table:style-name="ro2">
          <table:table-cell table:number-columns-repeated="13"/>
        </table:table-row>
        <calcext:conditional-formats>
          <calcext:conditional-format calcext:target-range-address="Tabelle4.A8:Tabelle4.A13 Tabelle4.D7:Tabelle4.D7 Tabelle4.C8:Tabelle4.D12 Tabelle4.C13:Tabelle4.C13 Tabelle4.C15:Tabelle4.C15">
            <calcext:condition calcext:apply-style-name="Result" calcext:value="formula-is([.$D$15]=&quot;&quot;)" calcext:base-cell-address="Tabelle4.A7"/>
          </calcext:conditional-format>
          <calcext:conditional-format calcext:target-range-address="Tabelle4.A19:Tabelle4.A24 Tabelle4.D18:Tabelle4.D18 Tabelle4.C19:Tabelle4.D23 Tabelle4.C24:Tabelle4.C24 Tabelle4.C26:Tabelle4.C26">
            <calcext:condition calcext:apply-style-name="Result" calcext:value="formula-is([.$D$26]=&quot;&quot;)" calcext:base-cell-address="Tabelle4.A18"/>
          </calcext:conditional-format>
          <calcext:conditional-format calcext:target-range-address="Tabelle4.A31:Tabelle4.A36 Tabelle4.D30:Tabelle4.D30 Tabelle4.C31:Tabelle4.D35 Tabelle4.C36:Tabelle4.C36 Tabelle4.C38:Tabelle4.C38">
            <calcext:condition calcext:apply-style-name="Result" calcext:value="formula-is([.$D$38]=&quot;&quot;)" calcext:base-cell-address="Tabelle4.A30"/>
          </calcext:conditional-format>
          <calcext:conditional-format calcext:target-range-address="Tabelle4.A43:Tabelle4.A48 Tabelle4.D42:Tabelle4.D42 Tabelle4.C43:Tabelle4.D47 Tabelle4.C48:Tabelle4.C48 Tabelle4.C50:Tabelle4.C50">
            <calcext:condition calcext:apply-style-name="Result" calcext:value="formula-is([.$D$50]=&quot;&quot;)" calcext:base-cell-address="Tabelle4.A42"/>
          </calcext:conditional-format>
          <calcext:conditional-format calcext:target-range-address="Tabelle4.A56:Tabelle4.A62 Tabelle4.D55:Tabelle4.D55 Tabelle4.C56:Tabelle4.D61 Tabelle4.C62:Tabelle4.C62 Tabelle4.C64:Tabelle4.C64">
            <calcext:condition calcext:apply-style-name="Result" calcext:value="formula-is([.$D$64]=&quot;&quot;)" calcext:base-cell-address="Tabelle4.A55"/>
          </calcext:conditional-format>
          <calcext:conditional-format calcext:target-range-address="Tabelle4.A69:Tabelle4.A75 Tabelle4.D68:Tabelle4.D68 Tabelle4.C69:Tabelle4.D74 Tabelle4.C75:Tabelle4.C75 Tabelle4.C77:Tabelle4.C77">
            <calcext:condition calcext:apply-style-name="Result" calcext:value="formula-is([.$D$77]=&quot;&quot;)" calcext:base-cell-address="Tabelle4.A68"/>
          </calcext:conditional-format>
        </calcext:conditional-formats>
      </table:table>
      <table:table table:name="Tabelle5" table:style-name="ta1" table:protected="true" table:protection-key="RISAaYM55EB4f9JUsQKkFIYvY3U="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button form:name="PushButton" form:control-implementation="ooo:com.sun.star.form.component.CommandButton" xml:id="control25" form:id="control25" form:label="Prüfe 1"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1?language=Basic&amp;location=document" xlink:type="simple"/>
              </office:event-listeners>
            </form:button>
            <form:button form:name="Prüfe 2" form:control-implementation="ooo:com.sun.star.form.component.CommandButton" xml:id="control26" form:id="control26" form:label="Prüfe 2"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2?language=Basic&amp;location=document" xlink:type="simple"/>
              </office:event-listeners>
            </form:button>
            <form:button form:name="PushButton" form:control-implementation="ooo:com.sun.star.form.component.CommandButton" xml:id="control27" form:id="control27" form:label="Prüfe 3"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3?language=Basic&amp;location=document" xlink:type="simple"/>
              </office:event-listeners>
            </form:button>
            <form:button form:name="PushButton" form:control-implementation="ooo:com.sun.star.form.component.CommandButton" xml:id="control28" form:id="control28" form:label="Prüfe 4"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4?language=Basic&amp;location=document" xlink:type="simple"/>
              </office:event-listeners>
            </form:button>
            <form:button form:name="PushButton" form:control-implementation="ooo:com.sun.star.form.component.CommandButton" xml:id="control29" form:id="control29" form:label="Prüfe 5"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5?language=Basic&amp;location=document" xlink:type="simple"/>
              </office:event-listeners>
            </form:button>
            <form:button form:name="PushButton" form:control-implementation="ooo:com.sun.star.form.component.CommandButton" xml:id="control30" form:id="control30" form:label="Prüfe 6"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6?language=Basic&amp;location=document" xlink:type="simple"/>
              </office:event-listeners>
            </form:button>
          </form:form>
        </office:forms>
        <table:table-column table:style-name="co8" table:default-cell-style-name="Default"/>
        <table:table-column table:style-name="co9" table:default-cell-style-name="Default"/>
        <table:table-column table:style-name="co10" table:default-cell-style-name="Default"/>
        <table:table-column table:style-name="co24" table:default-cell-style-name="Default"/>
        <table:table-column table:style-name="co25" table:default-cell-style-name="Default"/>
        <table:table-column table:style-name="co26" table:default-cell-style-name="Default"/>
        <table:table-column table:style-name="co14" table:default-cell-style-name="Default"/>
        <table:table-column table:style-name="co27" table:default-cell-style-name="Default"/>
        <table:table-column table:style-name="co16" table:visibility="collapse" table:default-cell-style-name="unsichtbar"/>
        <table:table-column table:style-name="co17" table:visibility="collapse" table:default-cell-style-name="unsichtbar"/>
        <table:table-column table:style-name="co28" table:visibility="collapse" table:default-cell-style-name="unsichtbar"/>
        <table:table-column table:style-name="co1" table:visibility="collapse" table:number-columns-repeated="2" table:default-cell-style-name="unsichtbar"/>
        <table:table-row table:style-name="ro2">
          <table:table-cell office:value-type="string" calcext:value-type="string">
            <text:p>Gleichungen lösen </text:p>
          </table:table-cell>
          <table:table-cell table:style-name="ce40"/>
          <table:table-cell table:number-columns-repeated="3"/>
          <table:table-cell table:style-name="ce73" office:value-type="string" calcext:value-type="string">
            <text:p>x² hebt sich auf</text:p>
          </table:table-cell>
          <table:table-cell table:style-name="ce125"/>
          <table:table-cell table:number-columns-repeated="2"/>
          <table:table-cell office:value-type="float" office:value="2" calcext:value-type="float">
            <text:p>2</text:p>
          </table:table-cell>
          <table:table-cell office:value-type="float" office:value="7" calcext:value-type="float">
            <text:p>7</text:p>
          </table:table-cell>
          <table:table-cell office:value-type="float" office:value="13" calcext:value-type="float">
            <text:p>13</text:p>
          </table:table-cell>
          <table:table-cell/>
        </table:table-row>
        <table:table-row table:style-name="ro2">
          <table:table-cell/>
          <table:table-cell table:style-name="ce40"/>
          <table:table-cell table:number-columns-repeated="3"/>
          <table:table-cell table:style-name="ce74"/>
          <table:table-cell table:style-name="ce126"/>
          <table:table-cell table:number-columns-repeated="2"/>
          <table:table-cell office:value-type="float" office:value="6" calcext:value-type="float">
            <text:p>6</text:p>
          </table:table-cell>
          <table:table-cell office:value-type="float" office:value="18" calcext:value-type="float">
            <text:p>18</text:p>
          </table:table-cell>
          <table:table-cell office:value-type="float" office:value="24" calcext:value-type="float">
            <text:p>24</text:p>
          </table:table-cell>
          <table:table-cell/>
        </table:table-row>
        <table:table-row table:style-name="ro2">
          <table:table-cell table:style-name="ce40" office:value-type="string" calcext:value-type="string">
            <text:p>LINKS</text:p>
          </table:table-cell>
          <table:table-cell table:style-name="ce40" office:value-type="string" calcext:value-type="string">
            <text:p>=</text:p>
          </table:table-cell>
          <table:table-cell table:style-name="ce40" office:value-type="string" calcext:value-type="string">
            <text:p>RECHTS</text:p>
          </table:table-cell>
          <table:table-cell office:value-type="string" calcext:value-type="string">
            <text:p>| Äquivalenzumformungen</text:p>
          </table:table-cell>
          <table:table-cell/>
          <table:table-cell table:style-name="ce292" office:value-type="string" calcext:value-type="string">
            <text:p></text:p>
          </table:table-cell>
          <table:table-cell table:style-name="ce127" office:value-type="string" calcext:value-type="string">
            <text:p></text:p>
          </table:table-cell>
          <table:table-cell table:number-columns-repeated="2"/>
          <table:table-cell office:value-type="float" office:value="9" calcext:value-type="float">
            <text:p>9</text:p>
          </table:table-cell>
          <table:table-cell office:value-type="float" office:value="30" calcext:value-type="float">
            <text:p>30</text:p>
          </table:table-cell>
          <table:table-cell office:value-type="float" office:value="36" calcext:value-type="float">
            <text:p>36</text:p>
          </table:table-cell>
          <table:table-cell/>
        </table:table-row>
        <table:table-row table:style-name="ro2">
          <table:table-cell/>
          <table:table-cell table:style-name="ce40"/>
          <table:table-cell table:number-columns-repeated="2"/>
          <table:table-cell table:formula="of:=IF([.A4]&lt;&gt;&quot;&quot;;IF(AND([.I4]&lt;&gt;&quot;&quot;;[.J4]&lt;&gt;&quot;&quot;;[.I4]&lt;&gt;[.J4]);&quot;Links ungleich Rechts!!!&quot;;IF(AND([.I3]&lt;&gt;&quot;&quot;;[.J4]&lt;&gt;0;[.J4]&lt;&gt;[.K3]);&quot;Äquivalenzumformung korrigieren&quot;;IF(AND([.A4]=&quot;x&quot;;[.J4]&lt;&gt;&quot;&quot;;[.C4]=[.J4]) ;&quot;Gelöst!!!&quot;;IF([.K4]&gt;&quot;Fehler&quot;;[.K4];IF(OR([.A4]=&quot;&quot;;[.A3]=&quot;&quot;;[.I4]=&quot;&quot;;[.J4]=&quot;&quot;);&quot;&quot;;&quot;OK&quot;)))));&quot;&quot;)">
            <text:p/>
          </table:table-cell>
          <table:table-cell table:style-name="ce293" table:formula="of:=DCOUNT([.$D1:.$D115];[.$D1:.$D115];[.$F2:.$F3])" office:value-type="float" office:value="0" calcext:value-type="float">
            <text:p>0</text:p>
          </table:table-cell>
          <table:table-cell table:style-name="ce294" table:formula="of:=DCOUNT([.$D1:.$D115];[.$D1:.$D115];[.$G2:.$G3])" office:value-type="float" office:value="12" calcext:value-type="float">
            <text:p>12</text:p>
          </table:table-cell>
          <table:table-cell table:number-columns-repeated="2"/>
          <table:table-cell office:value-type="float" office:value="5" calcext:value-type="float">
            <text:p>5</text:p>
          </table:table-cell>
          <table:table-cell office:value-type="float" office:value="42" calcext:value-type="float">
            <text:p>42</text:p>
          </table:table-cell>
          <table:table-cell office:value-type="float" office:value="48" calcext:value-type="float">
            <text:p>48</text:p>
          </table:table-cell>
          <table:table-cell/>
        </table:table-row>
        <table:table-row table:style-name="ro2">
          <table:table-cell/>
          <table:table-cell table:style-name="ce43"/>
          <table:table-cell table:number-columns-repeated="2"/>
          <table:table-cell table:formula="of:=IF([.A5]&lt;&gt;&quot;&quot;;IF(AND([.I5]&lt;&gt;&quot;&quot;;[.J5]&lt;&gt;&quot;&quot;;[.I5]&lt;&gt;[.J5]);&quot;Links ungleich Rechts!!!&quot;;IF(AND([.I4]&lt;&gt;&quot;&quot;;[.J5]&lt;&gt;0;[.J5]&lt;&gt;[.K4]);&quot;Äquivalenzumformung korrigieren&quot;;IF(AND([.A5]=&quot;x&quot;;[.J5]&lt;&gt;&quot;&quot;;[.C5]=[.J5]) ;&quot;Gelöst!!!&quot;;IF([.K5]&gt;&quot;Fehler&quot;;[.K5];IF(OR([.A5]=&quot;&quot;;[.A4]=&quot;&quot;;[.I5]=&quot;&quot;;[.J5]=&quot;&quot;);&quot;&quot;;&quot;OK&quot;)))));&quot;&quot;)">
            <text:p/>
          </table:table-cell>
          <table:table-cell table:style-name="ce77" table:number-columns-repeated="2"/>
          <table:table-cell table:number-columns-repeated="2"/>
          <table:table-cell office:value-type="float" office:value="9" calcext:value-type="float">
            <text:p>9</text:p>
          </table:table-cell>
          <table:table-cell office:value-type="float" office:value="55" calcext:value-type="float">
            <text:p>55</text:p>
          </table:table-cell>
          <table:table-cell office:value-type="float" office:value="62" calcext:value-type="float">
            <text:p>62</text:p>
          </table:table-cell>
          <table:table-cell/>
        </table:table-row>
        <table:table-row table:style-name="ro2">
          <table:table-cell/>
          <table:table-cell table:style-name="ce43"/>
          <table:table-cell table:number-columns-repeated="3"/>
          <table:table-cell table:style-name="ce77" table:number-columns-repeated="2"/>
          <table:table-cell table:number-columns-repeated="2"/>
          <table:table-cell office:value-type="float" office:value="7" calcext:value-type="float">
            <text:p>7</text:p>
          </table:table-cell>
          <table:table-cell office:value-type="float" office:value="68" calcext:value-type="float">
            <text:p>68</text:p>
          </table:table-cell>
          <table:table-cell office:value-type="float" office:value="75" calcext:value-type="float">
            <text:p>75</text:p>
          </table:table-cell>
          <table:table-cell/>
        </table:table-row>
        <table:table-row table:style-name="ro2">
          <table:table-cell table:style-name="ce130" office:value-type="string" calcext:value-type="string">
            <text:p>(x+3)²</text:p>
          </table:table-cell>
          <table:table-cell table:style-name="ce43" office:value-type="string" calcext:value-type="string">
            <text:p>=</text:p>
          </table:table-cell>
          <table:table-cell table:style-name="ce138" office:value-type="string" calcext:value-type="string">
            <text:p>x²+21</text:p>
          </table:table-cell>
          <table:table-cell table:style-name="ce280"/>
          <table:table-cell table:formula="of:=IF(AND([.A7]&lt;&gt;&quot;&quot;;[.C7]&lt;&gt;&quot;&quot;);IF(AND([.I7]&lt;&gt;&quot;&quot;;[.J7]&lt;&gt;&quot;&quot;;[.I7]&lt;&gt;[.J7]);&quot;Links ungleich Rechts!!!&quot;;IF(AND([.I6]&lt;&gt;&quot;&quot;;[.J7]&lt;&gt;0;[.J7]&lt;&gt;[.K6]);&quot;Äquivalenzumformung korrigieren&quot;;IF(AND([.A7]=&quot;x&quot;;[.J7]&lt;&gt;&quot;&quot;;[.C7]=[.J7]) ;&quot;Gelöst!!!&quot;;IF([.K7]&gt;&quot;Fehler&quot;;[.K7];IF(OR([.A7]=&quot;&quot;;[.A6]=&quot;&quot;;[.I7]=&quot;&quot;;[.J7]=&quot;&quot;);&quot;&quot;;&quot;OK&quot;)))));&quot;&quot;)">
            <text:p/>
          </table:table-cell>
          <table:table-cell table:style-name="ce77" table:number-columns-repeated="2"/>
          <table:table-cell/>
          <table:table-cell table:formula="of:=(2+3)^2" office:value-type="float" office:value="25" calcext:value-type="float">
            <text:p>25</text:p>
          </table:table-cell>
          <table:table-cell table:formula="of:=2^2+21" office:value-type="float" office:value="25" calcext:value-type="float">
            <text:p>25</text:p>
          </table:table-cell>
          <table:table-cell table:formula="of:=2^2+21" office:value-type="float" office:value="25" calcext:value-type="float">
            <text:p>25</text:p>
          </table:table-cell>
          <table:table-cell table:number-columns-repeated="2"/>
        </table:table-row>
        <table:table-row table:style-name="ro2">
          <table:table-cell table:style-name="ce274"/>
          <table:table-cell table:style-name="ce43" office:value-type="string" calcext:value-type="string">
            <text:p>=</text:p>
          </table:table-cell>
          <table:table-cell table:style-name="ce280" table:number-columns-repeated="2"/>
          <table:table-cell table:formula="of:=IF(AND([.A8]&lt;&gt;&quot;&quot;;[.C8]&lt;&gt;&quot;&quot;);IF(AND([.I8]&lt;&gt;&quot;&quot;;[.J8]&lt;&gt;&quot;&quot;;[.I8]&lt;&gt;[.J8]);&quot;Links ungleich Rechts!!!&quot;;IF(AND([.I7]&lt;&gt;&quot;&quot;;[.J8]&lt;&gt;0;[.J8]&lt;&gt;[.K7]);&quot;Äquivalenzumformung korrigieren&quot;;IF(AND([.A8]=&quot;x&quot;;[.J8]&lt;&gt;&quot;&quot;;[.C8]=[.J8]) ;&quot;Gelöst!!!&quot;;IF([.K8]&gt;&quot;Fehler&quot;;[.K8];IF(OR([.A8]=&quot;&quot;;[.A7]=&quot;&quot;;[.I8]=&quot;&quot;;[.J8]=&quot;&quot;);&quot;&quot;;&quot;OK&quot;)))));&quot;&quot;)">
            <text:p/>
          </table:table-cell>
          <table:table-cell table:style-name="ce77" table:number-columns-repeated="2"/>
          <table:table-cell table:number-columns-repeated="6"/>
        </table:table-row>
        <table:table-row table:style-name="ro2">
          <table:table-cell table:style-name="ce274"/>
          <table:table-cell table:style-name="ce43" office:value-type="string" calcext:value-type="string">
            <text:p>=</text:p>
          </table:table-cell>
          <table:table-cell table:style-name="ce280" table:number-columns-repeated="2"/>
          <table:table-cell table:formula="of:=IF(AND([.A9]&lt;&gt;&quot;&quot;;[.C9]&lt;&gt;&quot;&quot;);IF(AND([.I9]&lt;&gt;&quot;&quot;;[.J9]&lt;&gt;&quot;&quot;;[.I9]&lt;&gt;[.J9]);&quot;Links ungleich Rechts!!!&quot;;IF(AND([.I8]&lt;&gt;&quot;&quot;;[.J9]&lt;&gt;0;[.J9]&lt;&gt;[.K8]);&quot;Äquivalenzumformung korrigieren&quot;;IF(AND([.A9]=&quot;x&quot;;[.J9]&lt;&gt;&quot;&quot;;[.C9]=[.J9]) ;&quot;Gelöst!!!&quot;;IF([.K9]&gt;&quot;Fehler&quot;;[.K9];IF(OR([.A9]=&quot;&quot;;[.A8]=&quot;&quot;;[.I9]=&quot;&quot;;[.J9]=&quot;&quot;);&quot;&quot;;&quot;OK&quot;)))));&quot;&quot;)">
            <text:p/>
          </table:table-cell>
          <table:table-cell table:style-name="ce77" table:number-columns-repeated="2"/>
          <table:table-cell table:number-columns-repeated="6"/>
        </table:table-row>
        <table:table-row table:style-name="ro2">
          <table:table-cell table:style-name="ce274"/>
          <table:table-cell table:style-name="ce40" office:value-type="string" calcext:value-type="string">
            <text:p>=</text:p>
          </table:table-cell>
          <table:table-cell table:style-name="ce280" table:number-columns-repeated="2"/>
          <table:table-cell table:formula="of:=IF(AND([.A10]&lt;&gt;&quot;&quot;;[.C10]&lt;&gt;&quot;&quot;);IF(AND([.I10]&lt;&gt;&quot;&quot;;[.J10]&lt;&gt;&quot;&quot;;[.I10]&lt;&gt;[.J10]);&quot;Links ungleich Rechts!!!&quot;;IF(AND([.I9]&lt;&gt;&quot;&quot;;[.J10]&lt;&gt;0;[.J10]&lt;&gt;[.K9]);&quot;Äquivalenzumformung korrigieren&quot;;IF(AND([.A10]=&quot;x&quot;;[.J10]&lt;&gt;&quot;&quot;;[.C10]=[.J10]) ;&quot;Gelöst!!!&quot;;IF([.K10]&gt;&quot;Fehler&quot;;[.K10];IF(OR([.A10]=&quot;&quot;;[.A9]=&quot;&quot;;[.I10]=&quot;&quot;;[.J10]=&quot;&quot;);&quot;&quot;;&quot;OK&quot;)))));&quot;&quot;)">
            <text:p/>
          </table:table-cell>
          <table:table-cell table:number-columns-repeated="8"/>
        </table:table-row>
        <table:table-row table:style-name="ro2">
          <table:table-cell table:style-name="ce274"/>
          <table:table-cell table:style-name="ce43" office:value-type="string" calcext:value-type="string">
            <text:p>=</text:p>
          </table:table-cell>
          <table:table-cell table:style-name="ce280" table:number-columns-repeated="2"/>
          <table:table-cell table:formula="of:=IF(AND([.A11]&lt;&gt;&quot;&quot;;[.C11]&lt;&gt;&quot;&quot;);IF(AND([.I11]&lt;&gt;&quot;&quot;;[.J11]&lt;&gt;&quot;&quot;;[.I11]&lt;&gt;[.J11]);&quot;Links ungleich Rechts!!!&quot;;IF(AND([.I10]&lt;&gt;&quot;&quot;;[.J11]&lt;&gt;0;[.J11]&lt;&gt;[.K10]);&quot;Äquivalenzumformung korrigieren&quot;;IF(AND([.A11]=&quot;x&quot;;[.J11]&lt;&gt;&quot;&quot;;[.C11]=[.J11]) ;&quot;Gelöst!!!&quot;;IF([.K11]&gt;&quot;Fehler&quot;;[.K11];IF(OR([.A11]=&quot;&quot;;[.A10]=&quot;&quot;;[.I11]=&quot;&quot;;[.J11]=&quot;&quot;);&quot;&quot;;&quot;OK&quot;)))));&quot;&quot;)">
            <text:p/>
          </table:table-cell>
          <table:table-cell table:style-name="ce77" table:number-columns-repeated="2"/>
          <table:table-cell table:number-columns-repeated="6"/>
        </table:table-row>
        <table:table-row table:style-name="ro2">
          <table:table-cell table:style-name="ce274"/>
          <table:table-cell table:style-name="ce43" office:value-type="string" calcext:value-type="string">
            <text:p>=</text:p>
          </table:table-cell>
          <table:table-cell table:style-name="ce280" table:number-columns-repeated="2"/>
          <table:table-cell table:formula="of:=IF(AND([.A12]&lt;&gt;&quot;&quot;;[.C12]&lt;&gt;&quot;&quot;);IF(AND([.I12]&lt;&gt;&quot;&quot;;[.J12]&lt;&gt;&quot;&quot;;[.I12]&lt;&gt;[.J12]);&quot;Links ungleich Rechts!!!&quot;;IF(AND([.I11]&lt;&gt;&quot;&quot;;[.J12]&lt;&gt;0;[.J12]&lt;&gt;[.K11]);&quot;Äquivalenzumformung korrigieren&quot;;IF(AND([.A12]=&quot;x&quot;;[.J12]&lt;&gt;&quot;&quot;;[.C12]=[.J12]) ;&quot;Gelöst!!!&quot;;IF([.K12]&gt;&quot;Fehler&quot;;[.K12];IF(OR([.A12]=&quot;&quot;;[.A11]=&quot;&quot;;[.I12]=&quot;&quot;;[.J12]=&quot;&quot;);&quot;&quot;;&quot;OK&quot;)))));&quot;&quot;)">
            <text:p/>
          </table:table-cell>
          <table:table-cell table:style-name="ce79"/>
          <table:table-cell table:style-name="ce77"/>
          <table:table-cell table:number-columns-repeated="6"/>
        </table:table-row>
        <table:table-row table:style-name="ro2">
          <table:table-cell table:style-name="ce274"/>
          <table:table-cell table:style-name="ce40" office:value-type="string" calcext:value-type="string">
            <text:p>=</text:p>
          </table:table-cell>
          <table:table-cell table:style-name="ce280"/>
          <table:table-cell/>
          <table:table-cell table:formula="of:=IF(AND([.A13]&lt;&gt;&quot;&quot;;[.C13]&lt;&gt;&quot;&quot;);IF(AND([.I13]&lt;&gt;&quot;&quot;;[.J13]&lt;&gt;&quot;&quot;;[.I13]&lt;&gt;[.J13]);&quot;Links ungleich Rechts!!!&quot;;IF(AND([.I12]&lt;&gt;&quot;&quot;;[.J13]&lt;&gt;0;[.J13]&lt;&gt;[.K12]);&quot;Äquivalenzumformung korrigieren&quot;;IF(AND([.A13]=&quot;x&quot;;[.J13]&lt;&gt;&quot;&quot;;[.C13]=[.J13]) ;&quot;Gelöst!!!&quot;;IF([.K13]&gt;&quot;Fehler&quot;;[.K13];IF(OR([.A13]=&quot;&quot;;[.A12]=&quot;&quot;;[.I13]=&quot;&quot;;[.J13]=&quot;&quot;);&quot;&quot;;&quot;OK&quot;)))));&quot;&quot;)">
            <text:p/>
            <draw:control table:end-cell-address="Tabelle5.E14" table:end-x="26.73mm" table:end-y="4.04mm" draw:z-index="0" draw:text-style-name="P2" svg:width="25.44mm" svg:height="4.82mm" svg:x="1.29mm" svg:y="5.69mm" draw:control="control25"/>
          </table:table-cell>
          <table:table-cell table:style-name="ce77" table:number-columns-repeated="2"/>
          <table:table-cell table:number-columns-repeated="6"/>
        </table:table-row>
        <table:table-row table:style-name="ro2">
          <table:table-cell table:number-columns-repeated="3"/>
          <table:table-cell table:style-name="ce151" table:formula="of:=IF(ISERROR(VALUE(VLOOKUP(&quot; *x *&quot;;[.A8:.C13];3;0)));&quot;&quot;;IF(VALUE(VLOOKUP(&quot; *x *&quot;;[.A8:.C13];3;0))=[.J1];&quot;&quot;;&quot;&quot;))" office:value-type="string" office:string-value="" calcext:value-type="string">
            <text:p></text:p>
          </table:table-cell>
          <table:table-cell table:formula="of:=IF(AND([.A14]&lt;&gt;&quot;&quot;;[.C14]&lt;&gt;&quot;&quot;);IF(AND([.I14]&lt;&gt;&quot;&quot;;[.J14]&lt;&gt;&quot;&quot;;[.I14]&lt;&gt;[.J14]);&quot;Links ungleich Rechts!!!&quot;;IF(AND([.I13]&lt;&gt;&quot;&quot;;[.J14]&lt;&gt;0;[.J14]&lt;&gt;[.K13]);&quot;Äquivalenzumformung korrigieren&quot;;IF(AND([.A14]=&quot;x&quot;;[.J14]&lt;&gt;&quot;&quot;;[.C14]=[.J14]) ;&quot;Gelöst!!!&quot;;IF([.K14]&gt;&quot;Fehler&quot;;[.K14];IF(OR([.A14]=&quot;&quot;;[.A13]=&quot;&quot;;[.I14]=&quot;&quot;;[.J14]=&quot;&quot;);&quot;&quot;;&quot;OK&quot;)))));&quot;&quot;)">
            <text:p/>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81"/>
          <table:table-cell table:style-name="ce151" table:formula="of:=IF(ISERROR(FIND(&quot;{&quot;&amp;[.J1]&amp;&quot;}&quot;;SUBSTITUTE([.C15];&quot; &quot;;&quot;&quot;)));&quot;&quot;;&quot;&quot;)" office:value-type="string" office:string-value="" calcext:value-type="string">
            <text:p></text:p>
          </table:table-cell>
          <table:table-cell table:formula="of:=IF(AND([.A15]&lt;&gt;&quot;&quot;;[.C15]&lt;&gt;&quot;&quot;);IF(AND([.I15]&lt;&gt;&quot;&quot;;[.J15]&lt;&gt;&quot;&quot;;[.I15]&lt;&gt;[.J15]);&quot;Links ungleich Rechts!!!&quot;;IF(AND([.I14]&lt;&gt;&quot;&quot;;[.J15]&lt;&gt;0;[.J15]&lt;&gt;[.K14]);&quot;Äquivalenzumformung korrigieren&quot;;IF(AND([.A15]=&quot;x&quot;;[.J15]&lt;&gt;&quot;&quot;;[.C15]=[.J15]) ;&quot;Gelöst!!!&quot;;IF([.K15]&gt;&quot;Fehler&quot;;[.K15];IF(OR([.A15]=&quot;&quot;;[.A14]=&quot;&quot;;[.I15]=&quot;&quot;;[.J1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16]&lt;&gt;&quot;&quot;;[.C16]&lt;&gt;&quot;&quot;);IF(AND([.I16]&lt;&gt;&quot;&quot;;[.J16]&lt;&gt;&quot;&quot;;[.I16]&lt;&gt;[.J16]);&quot;Links ungleich Rechts!!!&quot;;IF(AND([.I15]&lt;&gt;&quot;&quot;;[.J16]&lt;&gt;0;[.J16]&lt;&gt;[.K15]);&quot;Äquivalenzumformung korrigieren&quot;;IF(AND([.A16]=&quot;x&quot;;[.J16]&lt;&gt;&quot;&quot;;[.C16]=[.J16]) ;&quot;Gelöst!!!&quot;;IF([.K16]&gt;&quot;Fehler&quot;;[.K16];IF(OR([.A16]=&quot;&quot;;[.A15]=&quot;&quot;;[.I16]=&quot;&quot;;[.J16]=&quot;&quot;);&quot;&quot;;&quot;OK&quot;)))));&quot;&quot;)">
            <text:p/>
          </table:table-cell>
          <table:table-cell table:style-name="ce77"/>
          <table:table-cell table:style-name="ce79"/>
          <table:table-cell table:number-columns-repeated="6"/>
        </table:table-row>
        <table:table-row table:style-name="ro2">
          <table:table-cell/>
          <table:table-cell table:style-name="ce40"/>
          <table:table-cell table:number-columns-repeated="2"/>
          <table:table-cell table:formula="of:=IF(AND([.A17]&lt;&gt;&quot;&quot;;[.C17]&lt;&gt;&quot;&quot;);IF(AND([.I17]&lt;&gt;&quot;&quot;;[.J17]&lt;&gt;&quot;&quot;;[.I17]&lt;&gt;[.J17]);&quot;Links ungleich Rechts!!!&quot;;IF(AND([.I16]&lt;&gt;&quot;&quot;;[.J17]&lt;&gt;0;[.J17]&lt;&gt;[.K16]);&quot;Äquivalenzumformung korrigieren&quot;;IF(AND([.A17]=&quot;x&quot;;[.J17]&lt;&gt;&quot;&quot;;[.C17]=[.J17]) ;&quot;Gelöst!!!&quot;;IF([.K17]&gt;&quot;Fehler&quot;;[.K17];IF(OR([.A17]=&quot;&quot;;[.A16]=&quot;&quot;;[.I17]=&quot;&quot;;[.J17]=&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x-5)²</text:p>
          </table:table-cell>
          <table:table-cell table:style-name="ce43" office:value-type="string" calcext:value-type="string">
            <text:p>=</text:p>
          </table:table-cell>
          <table:table-cell table:style-name="ce138" office:value-type="string" calcext:value-type="string">
            <text:p>x²-35</text:p>
          </table:table-cell>
          <table:table-cell table:style-name="ce282"/>
          <table:table-cell table:formula="of:=IF(AND([.A18]&lt;&gt;&quot;&quot;;[.C18]&lt;&gt;&quot;&quot;);IF(AND([.I18]&lt;&gt;&quot;&quot;;[.J18]&lt;&gt;&quot;&quot;;[.I18]&lt;&gt;[.J18]);&quot;Links ungleich Rechts!!!&quot;;IF(AND([.I17]&lt;&gt;&quot;&quot;;[.J18]&lt;&gt;0;[.J18]&lt;&gt;[.K17]);&quot;Äquivalenzumformung korrigieren&quot;;IF(AND([.A18]=&quot;x&quot;;[.J18]&lt;&gt;&quot;&quot;;[.C18]=[.J18]) ;&quot;Gelöst!!!&quot;;IF([.K18]&gt;&quot;Fehler&quot;;[.K18];IF(OR([.A18]=&quot;&quot;;[.A17]=&quot;&quot;;[.I18]=&quot;&quot;;[.J18]=&quot;&quot;);&quot;&quot;;&quot;OK&quot;)))));&quot;&quot;)">
            <text:p/>
          </table:table-cell>
          <table:table-cell table:style-name="ce77" table:number-columns-repeated="2"/>
          <table:table-cell/>
          <table:table-cell table:formula="of:=(6-5)^2" office:value-type="float" office:value="1" calcext:value-type="float">
            <text:p>1</text:p>
          </table:table-cell>
          <table:table-cell table:formula="of:=6^2-35" office:value-type="float" office:value="1" calcext:value-type="float">
            <text:p>1</text:p>
          </table:table-cell>
          <table:table-cell table:formula="of:=6^2-35" office:value-type="float" office:value="1" calcext:value-type="float">
            <text:p>1</text:p>
          </table:table-cell>
          <table:table-cell table:number-columns-repeated="2"/>
        </table:table-row>
        <table:table-row table:style-name="ro2">
          <table:table-cell table:style-name="ce275"/>
          <table:table-cell table:style-name="ce43" office:value-type="string" calcext:value-type="string">
            <text:p>=</text:p>
          </table:table-cell>
          <table:table-cell table:style-name="ce282" table:number-columns-repeated="2"/>
          <table:table-cell table:formula="of:=IF(AND([.A19]&lt;&gt;&quot;&quot;;[.C19]&lt;&gt;&quot;&quot;);IF(AND([.I19]&lt;&gt;&quot;&quot;;[.J19]&lt;&gt;&quot;&quot;;[.I19]&lt;&gt;[.J19]);&quot;Links ungleich Rechts!!!&quot;;IF(AND([.I18]&lt;&gt;&quot;&quot;;[.J19]&lt;&gt;0;[.J19]&lt;&gt;[.K18]);&quot;Äquivalenzumformung korrigieren&quot;;IF(AND([.A19]=&quot;x&quot;;[.J19]&lt;&gt;&quot;&quot;;[.C19]=[.J19]) ;&quot;Gelöst!!!&quot;;IF([.K19]&gt;&quot;Fehler&quot;;[.K19];IF(OR([.A19]=&quot;&quot;;[.A18]=&quot;&quot;;[.I19]=&quot;&quot;;[.J19]=&quot;&quot;);&quot;&quot;;&quot;OK&quot;)))));&quot;&quot;)">
            <text:p/>
          </table:table-cell>
          <table:table-cell table:style-name="ce77" table:number-columns-repeated="2"/>
          <table:table-cell table:number-columns-repeated="6"/>
        </table:table-row>
        <table:table-row table:style-name="ro2">
          <table:table-cell table:style-name="ce275"/>
          <table:table-cell table:style-name="ce43" office:value-type="string" calcext:value-type="string">
            <text:p>=</text:p>
          </table:table-cell>
          <table:table-cell table:style-name="ce282" table:number-columns-repeated="2"/>
          <table:table-cell table:formula="of:=IF(AND([.A20]&lt;&gt;&quot;&quot;;[.C20]&lt;&gt;&quot;&quot;);IF(AND([.I20]&lt;&gt;&quot;&quot;;[.J20]&lt;&gt;&quot;&quot;;[.I20]&lt;&gt;[.J20]);&quot;Links ungleich Rechts!!!&quot;;IF(AND([.I19]&lt;&gt;&quot;&quot;;[.J20]&lt;&gt;0;[.J20]&lt;&gt;[.K19]);&quot;Äquivalenzumformung korrigieren&quot;;IF(AND([.A20]=&quot;x&quot;;[.J20]&lt;&gt;&quot;&quot;;[.C20]=[.J20]) ;&quot;Gelöst!!!&quot;;IF([.K20]&gt;&quot;Fehler&quot;;[.K20];IF(OR([.A20]=&quot;&quot;;[.A19]=&quot;&quot;;[.I20]=&quot;&quot;;[.J20]=&quot;&quot;);&quot;&quot;;&quot;OK&quot;)))));&quot;&quot;)">
            <text:p/>
          </table:table-cell>
          <table:table-cell table:style-name="ce77" table:number-columns-repeated="2"/>
          <table:table-cell table:number-columns-repeated="6"/>
        </table:table-row>
        <table:table-row table:style-name="ro2">
          <table:table-cell table:style-name="ce275"/>
          <table:table-cell table:style-name="ce43" office:value-type="string" calcext:value-type="string">
            <text:p>=</text:p>
          </table:table-cell>
          <table:table-cell table:style-name="ce282" table:number-columns-repeated="2"/>
          <table:table-cell table:formula="of:=IF(AND([.A21]&lt;&gt;&quot;&quot;;[.C21]&lt;&gt;&quot;&quot;);IF(AND([.I21]&lt;&gt;&quot;&quot;;[.J21]&lt;&gt;&quot;&quot;;[.I21]&lt;&gt;[.J21]);&quot;Links ungleich Rechts!!!&quot;;IF(AND([.I20]&lt;&gt;&quot;&quot;;[.J21]&lt;&gt;0;[.J21]&lt;&gt;[.K20]);&quot;Äquivalenzumformung korrigieren&quot;;IF(AND([.A21]=&quot;x&quot;;[.J21]&lt;&gt;&quot;&quot;;[.C21]=[.J21]) ;&quot;Gelöst!!!&quot;;IF([.K21]&gt;&quot;Fehler&quot;;[.K21];IF(OR([.A21]=&quot;&quot;;[.A20]=&quot;&quot;;[.I21]=&quot;&quot;;[.J21]=&quot;&quot;);&quot;&quot;;&quot;OK&quot;)))));&quot;&quot;)">
            <text:p/>
          </table:table-cell>
          <table:table-cell table:style-name="ce77" table:number-columns-repeated="2"/>
          <table:table-cell table:number-columns-repeated="6"/>
        </table:table-row>
        <table:table-row table:style-name="ro2">
          <table:table-cell table:style-name="ce275"/>
          <table:table-cell table:style-name="ce43" office:value-type="string" calcext:value-type="string">
            <text:p>=</text:p>
          </table:table-cell>
          <table:table-cell table:style-name="ce282" table:number-columns-repeated="2"/>
          <table:table-cell table:formula="of:=IF(AND([.A22]&lt;&gt;&quot;&quot;;[.C22]&lt;&gt;&quot;&quot;);IF(AND([.I22]&lt;&gt;&quot;&quot;;[.J22]&lt;&gt;&quot;&quot;;[.I22]&lt;&gt;[.J22]);&quot;Links ungleich Rechts!!!&quot;;IF(AND([.I21]&lt;&gt;&quot;&quot;;[.J22]&lt;&gt;0;[.J22]&lt;&gt;[.K21]);&quot;Äquivalenzumformung korrigieren&quot;;IF(AND([.A22]=&quot;x&quot;;[.J22]&lt;&gt;&quot;&quot;;[.C22]=[.J22]) ;&quot;Gelöst!!!&quot;;IF([.K22]&gt;&quot;Fehler&quot;;[.K22];IF(OR([.A22]=&quot;&quot;;[.A21]=&quot;&quot;;[.I22]=&quot;&quot;;[.J22]=&quot;&quot;);&quot;&quot;;&quot;OK&quot;)))));&quot;&quot;)">
            <text:p/>
          </table:table-cell>
          <table:table-cell table:style-name="ce77" table:number-columns-repeated="2"/>
          <table:table-cell table:number-columns-repeated="6"/>
        </table:table-row>
        <table:table-row table:style-name="ro2">
          <table:table-cell table:style-name="ce275"/>
          <table:table-cell table:style-name="ce43" office:value-type="string" calcext:value-type="string">
            <text:p>=</text:p>
          </table:table-cell>
          <table:table-cell table:style-name="ce282" table:number-columns-repeated="2"/>
          <table:table-cell table:formula="of:=IF(AND([.A23]&lt;&gt;&quot;&quot;;[.C23]&lt;&gt;&quot;&quot;);IF(AND([.I23]&lt;&gt;&quot;&quot;;[.J23]&lt;&gt;&quot;&quot;;[.I23]&lt;&gt;[.J23]);&quot;Links ungleich Rechts!!!&quot;;IF(AND([.I22]&lt;&gt;&quot;&quot;;[.J23]&lt;&gt;0;[.J23]&lt;&gt;[.K22]);&quot;Äquivalenzumformung korrigieren&quot;;IF(AND([.A23]=&quot;x&quot;;[.J23]&lt;&gt;&quot;&quot;;[.C23]=[.J23]) ;&quot;Gelöst!!!&quot;;IF([.K23]&gt;&quot;Fehler&quot;;[.K23];IF(OR([.A23]=&quot;&quot;;[.A22]=&quot;&quot;;[.I23]=&quot;&quot;;[.J23]=&quot;&quot;);&quot;&quot;;&quot;OK&quot;)))));&quot;&quot;)">
            <text:p/>
          </table:table-cell>
          <table:table-cell table:style-name="ce77" table:number-columns-repeated="2"/>
          <table:table-cell table:number-columns-repeated="6"/>
        </table:table-row>
        <table:table-row table:style-name="ro2">
          <table:table-cell table:style-name="ce275"/>
          <table:table-cell table:style-name="ce43" office:value-type="string" calcext:value-type="string">
            <text:p>=</text:p>
          </table:table-cell>
          <table:table-cell table:style-name="ce282"/>
          <table:table-cell/>
          <table:table-cell table:formula="of:=IF(AND([.A24]&lt;&gt;&quot;&quot;;[.C24]&lt;&gt;&quot;&quot;);IF(AND([.I24]&lt;&gt;&quot;&quot;;[.J24]&lt;&gt;&quot;&quot;;[.I24]&lt;&gt;[.J24]);&quot;Links ungleich Rechts!!!&quot;;IF(AND([.I23]&lt;&gt;&quot;&quot;;[.J24]&lt;&gt;0;[.J24]&lt;&gt;[.K23]);&quot;Äquivalenzumformung korrigieren&quot;;IF(AND([.A24]=&quot;x&quot;;[.J24]&lt;&gt;&quot;&quot;;[.C24]=[.J24]) ;&quot;Gelöst!!!&quot;;IF([.K24]&gt;&quot;Fehler&quot;;[.K24];IF(OR([.A24]=&quot;&quot;;[.A23]=&quot;&quot;;[.I24]=&quot;&quot;;[.J24]=&quot;&quot;);&quot;&quot;;&quot;OK&quot;)))));&quot;&quot;)">
            <text:p/>
            <draw:control table:end-cell-address="Tabelle5.F25" table:end-x="0.33mm" table:end-y="4.9mm" draw:z-index="1" draw:text-style-name="P2" svg:width="25.51mm" svg:height="5.68mm" svg:x="2.58mm" svg:y="5.7mm" draw:control="control26"/>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19:.C24];3;0)));&quot;&quot;;IF(VALUE(VLOOKUP(&quot; *x *&quot;;[.A19:.C24];3;0))=[.J2];&quot;&quot;;&quot;&quot;))" office:value-type="string" office:string-value="" calcext:value-type="string">
            <text:p></text:p>
          </table:table-cell>
          <table:table-cell table:formula="of:=IF(AND([.A25]&lt;&gt;&quot;&quot;;[.C25]&lt;&gt;&quot;&quot;);IF(AND([.I25]&lt;&gt;&quot;&quot;;[.J25]&lt;&gt;&quot;&quot;;[.I25]&lt;&gt;[.J25]);&quot;Links ungleich Rechts!!!&quot;;IF(AND([.I24]&lt;&gt;&quot;&quot;;[.J25]&lt;&gt;0;[.J25]&lt;&gt;[.K24]);&quot;Äquivalenzumformung korrigieren&quot;;IF(AND([.A25]=&quot;x&quot;;[.J25]&lt;&gt;&quot;&quot;;[.C25]=[.J25]) ;&quot;Gelöst!!!&quot;;IF([.K25]&gt;&quot;Fehler&quot;;[.K25];IF(OR([.A25]=&quot;&quot;;[.A24]=&quot;&quot;;[.I25]=&quot;&quot;;[.J25]=&quot;&quot;);&quot;&quot;;&quot;OK&quot;)))));&quot;&quot;)">
            <text:p/>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83"/>
          <table:table-cell table:style-name="ce151" table:formula="of:=IF(ISERROR(FIND(&quot;{&quot;&amp;[.J2]&amp;&quot;}&quot;;SUBSTITUTE([.C26];&quot; &quot;;&quot;&quot;)));&quot;&quot;;&quot;&quot;)" office:value-type="string" office:string-value="" calcext:value-type="string">
            <text:p></text:p>
          </table:table-cell>
          <table:table-cell table:formula="of:=IF(AND([.A26]&lt;&gt;&quot;&quot;;[.C26]&lt;&gt;&quot;&quot;);IF(AND([.I26]&lt;&gt;&quot;&quot;;[.J26]&lt;&gt;&quot;&quot;;[.I26]&lt;&gt;[.J26]);&quot;Links ungleich Rechts!!!&quot;;IF(AND([.I25]&lt;&gt;&quot;&quot;;[.J26]&lt;&gt;0;[.J26]&lt;&gt;[.K25]);&quot;Äquivalenzumformung korrigieren&quot;;IF(AND([.A26]=&quot;x&quot;;[.J26]&lt;&gt;&quot;&quot;;[.C26]=[.J26]) ;&quot;Gelöst!!!&quot;;IF([.K26]&gt;&quot;Fehler&quot;;[.K26];IF(OR([.A26]=&quot;&quot;;[.A25]=&quot;&quot;;[.I26]=&quot;&quot;;[.J2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27]&lt;&gt;&quot;&quot;;[.C27]&lt;&gt;&quot;&quot;);IF(AND([.I27]&lt;&gt;&quot;&quot;;[.J27]&lt;&gt;&quot;&quot;;[.I27]&lt;&gt;[.J27]);&quot;Links ungleich Rechts!!!&quot;;IF(AND([.I26]&lt;&gt;&quot;&quot;;[.J27]&lt;&gt;0;[.J27]&lt;&gt;[.K26]);&quot;Äquivalenzumformung korrigieren&quot;;IF(AND([.A27]=&quot;x&quot;;[.J27]&lt;&gt;&quot;&quot;;[.C27]=[.J27]) ;&quot;Gelöst!!!&quot;;IF([.K27]&gt;&quot;Fehler&quot;;[.K27];IF(OR([.A27]=&quot;&quot;;[.A26]=&quot;&quot;;[.I27]=&quot;&quot;;[.J2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28]&lt;&gt;&quot;&quot;;[.C28]&lt;&gt;&quot;&quot;);IF(AND([.I28]&lt;&gt;&quot;&quot;;[.J28]&lt;&gt;&quot;&quot;;[.I28]&lt;&gt;[.J28]);&quot;Links ungleich Rechts!!!&quot;;IF(AND([.I27]&lt;&gt;&quot;&quot;;[.J28]&lt;&gt;0;[.J28]&lt;&gt;[.K27]);&quot;Äquivalenzumformung korrigieren&quot;;IF(AND([.A28]=&quot;x&quot;;[.J28]&lt;&gt;&quot;&quot;;[.C28]=[.J28]) ;&quot;Gelöst!!!&quot;;IF([.K28]&gt;&quot;Fehler&quot;;[.K28];IF(OR([.A28]=&quot;&quot;;[.A27]=&quot;&quot;;[.I28]=&quot;&quot;;[.J2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29]&lt;&gt;&quot;&quot;;[.C29]&lt;&gt;&quot;&quot;);IF(AND([.I29]&lt;&gt;&quot;&quot;;[.J29]&lt;&gt;&quot;&quot;;[.I29]&lt;&gt;[.J29]);&quot;Links ungleich Rechts!!!&quot;;IF(AND([.I28]&lt;&gt;&quot;&quot;;[.J29]&lt;&gt;0;[.J29]&lt;&gt;[.K28]);&quot;Äquivalenzumformung korrigieren&quot;;IF(AND([.A29]=&quot;x&quot;;[.J29]&lt;&gt;&quot;&quot;;[.C29]=[.J29]) ;&quot;Gelöst!!!&quot;;IF([.K29]&gt;&quot;Fehler&quot;;[.K29];IF(OR([.A29]=&quot;&quot;;[.A28]=&quot;&quot;;[.I29]=&quot;&quot;;[.J29]=&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x+4)(x-4)</text:p>
          </table:table-cell>
          <table:table-cell table:style-name="ce43" office:value-type="string" calcext:value-type="string">
            <text:p>=</text:p>
          </table:table-cell>
          <table:table-cell table:style-name="ce138" office:value-type="string" calcext:value-type="string">
            <text:p>x²-2x+2</text:p>
          </table:table-cell>
          <table:table-cell table:style-name="ce284"/>
          <table:table-cell table:formula="of:=IF(AND([.A30]&lt;&gt;&quot;&quot;;[.C30]&lt;&gt;&quot;&quot;);IF(AND([.I30]&lt;&gt;&quot;&quot;;[.J30]&lt;&gt;&quot;&quot;;[.I30]&lt;&gt;[.J30]);&quot;Links ungleich Rechts!!!&quot;;IF(AND([.I29]&lt;&gt;&quot;&quot;;[.J30]&lt;&gt;0;[.J30]&lt;&gt;[.K29]);&quot;Äquivalenzumformung korrigieren&quot;;IF(AND([.A30]=&quot;x&quot;;[.J30]&lt;&gt;&quot;&quot;;[.C30]=[.J30]) ;&quot;Gelöst!!!&quot;;IF([.K30]&gt;&quot;Fehler&quot;;[.K30];IF(OR([.A30]=&quot;&quot;;[.A29]=&quot;&quot;;[.I30]=&quot;&quot;;[.J30]=&quot;&quot;);&quot;&quot;;&quot;OK&quot;)))));&quot;&quot;)">
            <text:p/>
          </table:table-cell>
          <table:table-cell table:style-name="ce77" table:number-columns-repeated="2"/>
          <table:table-cell/>
          <table:table-cell table:formula="of:=(9+4)*(9-4)" office:value-type="float" office:value="65" calcext:value-type="float">
            <text:p>65</text:p>
          </table:table-cell>
          <table:table-cell table:formula="of:=9^2-2*9+2" office:value-type="float" office:value="65" calcext:value-type="float">
            <text:p>65</text:p>
          </table:table-cell>
          <table:table-cell table:formula="of:=9^2-2*9+2" office:value-type="float" office:value="65" calcext:value-type="float">
            <text:p>65</text:p>
          </table:table-cell>
          <table:table-cell table:number-columns-repeated="2"/>
        </table:table-row>
        <table:table-row table:style-name="ro2">
          <table:table-cell table:style-name="ce276"/>
          <table:table-cell table:style-name="ce43" office:value-type="string" calcext:value-type="string">
            <text:p>=</text:p>
          </table:table-cell>
          <table:table-cell table:style-name="ce284" table:number-columns-repeated="2"/>
          <table:table-cell table:formula="of:=IF(AND([.A31]&lt;&gt;&quot;&quot;;[.C31]&lt;&gt;&quot;&quot;);IF(AND([.I31]&lt;&gt;&quot;&quot;;[.J31]&lt;&gt;&quot;&quot;;[.I31]&lt;&gt;[.J31]);&quot;Links ungleich Rechts!!!&quot;;IF(AND([.I30]&lt;&gt;&quot;&quot;;[.J31]&lt;&gt;0;[.J31]&lt;&gt;[.K30]);&quot;Äquivalenzumformung korrigieren&quot;;IF(AND([.A31]=&quot;x&quot;;[.J31]&lt;&gt;&quot;&quot;;[.C31]=[.J31]) ;&quot;Gelöst!!!&quot;;IF([.K31]&gt;&quot;Fehler&quot;;[.K31];IF(OR([.A31]=&quot;&quot;;[.A30]=&quot;&quot;;[.I31]=&quot;&quot;;[.J31]=&quot;&quot;);&quot;&quot;;&quot;OK&quot;)))));&quot;&quot;)">
            <text:p/>
          </table:table-cell>
          <table:table-cell table:style-name="ce77" table:number-columns-repeated="2"/>
          <table:table-cell table:number-columns-repeated="6"/>
        </table:table-row>
        <table:table-row table:style-name="ro2">
          <table:table-cell table:style-name="ce276"/>
          <table:table-cell table:style-name="ce43" office:value-type="string" calcext:value-type="string">
            <text:p>=</text:p>
          </table:table-cell>
          <table:table-cell table:style-name="ce284" table:number-columns-repeated="2"/>
          <table:table-cell table:formula="of:=IF(AND([.A32]&lt;&gt;&quot;&quot;;[.C32]&lt;&gt;&quot;&quot;);IF(AND([.I32]&lt;&gt;&quot;&quot;;[.J32]&lt;&gt;&quot;&quot;;[.I32]&lt;&gt;[.J32]);&quot;Links ungleich Rechts!!!&quot;;IF(AND([.I31]&lt;&gt;&quot;&quot;;[.J32]&lt;&gt;0;[.J32]&lt;&gt;[.K31]);&quot;Äquivalenzumformung korrigieren&quot;;IF(AND([.A32]=&quot;x&quot;;[.J32]&lt;&gt;&quot;&quot;;[.C32]=[.J32]) ;&quot;Gelöst!!!&quot;;IF([.K32]&gt;&quot;Fehler&quot;;[.K32];IF(OR([.A32]=&quot;&quot;;[.A31]=&quot;&quot;;[.I32]=&quot;&quot;;[.J32]=&quot;&quot;);&quot;&quot;;&quot;OK&quot;)))));&quot;&quot;)">
            <text:p/>
          </table:table-cell>
          <table:table-cell table:style-name="ce77" table:number-columns-repeated="2"/>
          <table:table-cell table:number-columns-repeated="6"/>
        </table:table-row>
        <table:table-row table:style-name="ro2">
          <table:table-cell table:style-name="ce276"/>
          <table:table-cell table:style-name="ce43" office:value-type="string" calcext:value-type="string">
            <text:p>=</text:p>
          </table:table-cell>
          <table:table-cell table:style-name="ce284" table:number-columns-repeated="2"/>
          <table:table-cell table:formula="of:=IF(AND([.A33]&lt;&gt;&quot;&quot;;[.C33]&lt;&gt;&quot;&quot;);IF(AND([.I33]&lt;&gt;&quot;&quot;;[.J33]&lt;&gt;&quot;&quot;;[.I33]&lt;&gt;[.J33]);&quot;Links ungleich Rechts!!!&quot;;IF(AND([.I32]&lt;&gt;&quot;&quot;;[.J33]&lt;&gt;0;[.J33]&lt;&gt;[.K32]);&quot;Äquivalenzumformung korrigieren&quot;;IF(AND([.A33]=&quot;x&quot;;[.J33]&lt;&gt;&quot;&quot;;[.C33]=[.J33]) ;&quot;Gelöst!!!&quot;;IF([.K33]&gt;&quot;Fehler&quot;;[.K33];IF(OR([.A33]=&quot;&quot;;[.A32]=&quot;&quot;;[.I33]=&quot;&quot;;[.J33]=&quot;&quot;);&quot;&quot;;&quot;OK&quot;)))));&quot;&quot;)">
            <text:p/>
          </table:table-cell>
          <table:table-cell table:style-name="ce77" table:number-columns-repeated="2"/>
          <table:table-cell table:number-columns-repeated="6"/>
        </table:table-row>
        <table:table-row table:style-name="ro2">
          <table:table-cell table:style-name="ce276"/>
          <table:table-cell table:style-name="ce43" office:value-type="string" calcext:value-type="string">
            <text:p>=</text:p>
          </table:table-cell>
          <table:table-cell table:style-name="ce284" table:number-columns-repeated="2"/>
          <table:table-cell table:formula="of:=IF(AND([.A34]&lt;&gt;&quot;&quot;;[.C34]&lt;&gt;&quot;&quot;);IF(AND([.I34]&lt;&gt;&quot;&quot;;[.J34]&lt;&gt;&quot;&quot;;[.I34]&lt;&gt;[.J34]);&quot;Links ungleich Rechts!!!&quot;;IF(AND([.I33]&lt;&gt;&quot;&quot;;[.J34]&lt;&gt;0;[.J34]&lt;&gt;[.K33]);&quot;Äquivalenzumformung korrigieren&quot;;IF(AND([.A34]=&quot;x&quot;;[.J34]&lt;&gt;&quot;&quot;;[.C34]=[.J34]) ;&quot;Gelöst!!!&quot;;IF([.K34]&gt;&quot;Fehler&quot;;[.K34];IF(OR([.A34]=&quot;&quot;;[.A33]=&quot;&quot;;[.I34]=&quot;&quot;;[.J34]=&quot;&quot;);&quot;&quot;;&quot;OK&quot;)))));&quot;&quot;)">
            <text:p/>
          </table:table-cell>
          <table:table-cell table:style-name="ce77" table:number-columns-repeated="2"/>
          <table:table-cell table:number-columns-repeated="6"/>
        </table:table-row>
        <table:table-row table:style-name="ro2">
          <table:table-cell table:style-name="ce276"/>
          <table:table-cell table:style-name="ce43" office:value-type="string" calcext:value-type="string">
            <text:p>=</text:p>
          </table:table-cell>
          <table:table-cell table:style-name="ce284" table:number-columns-repeated="2"/>
          <table:table-cell table:formula="of:=IF(AND([.A35]&lt;&gt;&quot;&quot;;[.C35]&lt;&gt;&quot;&quot;);IF(AND([.I35]&lt;&gt;&quot;&quot;;[.J35]&lt;&gt;&quot;&quot;;[.I35]&lt;&gt;[.J35]);&quot;Links ungleich Rechts!!!&quot;;IF(AND([.I34]&lt;&gt;&quot;&quot;;[.J35]&lt;&gt;0;[.J35]&lt;&gt;[.K34]);&quot;Äquivalenzumformung korrigieren&quot;;IF(AND([.A35]=&quot;x&quot;;[.J35]&lt;&gt;&quot;&quot;;[.C35]=[.J35]) ;&quot;Gelöst!!!&quot;;IF([.K35]&gt;&quot;Fehler&quot;;[.K35];IF(OR([.A35]=&quot;&quot;;[.A34]=&quot;&quot;;[.I35]=&quot;&quot;;[.J35]=&quot;&quot;);&quot;&quot;;&quot;OK&quot;)))));&quot;&quot;)">
            <text:p/>
          </table:table-cell>
          <table:table-cell table:style-name="ce77" table:number-columns-repeated="2"/>
          <table:table-cell table:number-columns-repeated="6"/>
        </table:table-row>
        <table:table-row table:style-name="ro2">
          <table:table-cell table:style-name="ce276"/>
          <table:table-cell table:style-name="ce43" office:value-type="string" calcext:value-type="string">
            <text:p>=</text:p>
          </table:table-cell>
          <table:table-cell table:style-name="ce284"/>
          <table:table-cell/>
          <table:table-cell table:formula="of:=IF(AND([.A36]&lt;&gt;&quot;&quot;;[.C36]&lt;&gt;&quot;&quot;);IF(AND([.I36]&lt;&gt;&quot;&quot;;[.J36]&lt;&gt;&quot;&quot;;[.I36]&lt;&gt;[.J36]);&quot;Links ungleich Rechts!!!&quot;;IF(AND([.I35]&lt;&gt;&quot;&quot;;[.J36]&lt;&gt;0;[.J36]&lt;&gt;[.K35]);&quot;Äquivalenzumformung korrigieren&quot;;IF(AND([.A36]=&quot;x&quot;;[.J36]&lt;&gt;&quot;&quot;;[.C36]=[.J36]) ;&quot;Gelöst!!!&quot;;IF([.K36]&gt;&quot;Fehler&quot;;[.K36];IF(OR([.A36]=&quot;&quot;;[.A35]=&quot;&quot;;[.I36]=&quot;&quot;;[.J36]=&quot;&quot;);&quot;&quot;;&quot;OK&quot;)))));&quot;&quot;)">
            <text:p/>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31:.C36];3;0)));&quot;&quot;;IF(VALUE(VLOOKUP(&quot; *x *&quot;;[.A31:.C36];3;0))=[.J3];&quot;&quot;;&quot;&quot;))" office:value-type="string" office:string-value="" calcext:value-type="string">
            <text:p></text:p>
          </table:table-cell>
          <table:table-cell table:formula="of:=IF(AND([.A37]&lt;&gt;&quot;&quot;;[.C37]&lt;&gt;&quot;&quot;);IF(AND([.I37]&lt;&gt;&quot;&quot;;[.J37]&lt;&gt;&quot;&quot;;[.I37]&lt;&gt;[.J37]);&quot;Links ungleich Rechts!!!&quot;;IF(AND([.I36]&lt;&gt;&quot;&quot;;[.J37]&lt;&gt;0;[.J37]&lt;&gt;[.K36]);&quot;Äquivalenzumformung korrigieren&quot;;IF(AND([.A37]=&quot;x&quot;;[.J37]&lt;&gt;&quot;&quot;;[.C37]=[.J37]) ;&quot;Gelöst!!!&quot;;IF([.K37]&gt;&quot;Fehler&quot;;[.K37];IF(OR([.A37]=&quot;&quot;;[.A36]=&quot;&quot;;[.I37]=&quot;&quot;;[.J37]=&quot;&quot;);&quot;&quot;;&quot;OK&quot;)))));&quot;&quot;)">
            <text:p/>
            <draw:control table:end-cell-address="Tabelle5.E37" table:end-x="26.32mm" table:end-y="5.9mm" draw:z-index="2" draw:text-style-name="P2" svg:width="24.73mm" svg:height="5.17mm" svg:x="1.59mm" svg:y="0.73mm" draw:control="control27"/>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85"/>
          <table:table-cell table:style-name="ce151" table:formula="of:=IF(ISERROR(FIND(&quot;{&quot;&amp;[.J3]&amp;&quot;}&quot;;SUBSTITUTE([.C38];&quot; &quot;;&quot;&quot;)));&quot;&quot;;&quot;&quot;)" office:value-type="string" office:string-value="" calcext:value-type="string">
            <text:p></text:p>
          </table:table-cell>
          <table:table-cell table:formula="of:=IF(AND([.A38]&lt;&gt;&quot;&quot;;[.C38]&lt;&gt;&quot;&quot;);IF(AND([.I38]&lt;&gt;&quot;&quot;;[.J38]&lt;&gt;&quot;&quot;;[.I38]&lt;&gt;[.J38]);&quot;Links ungleich Rechts!!!&quot;;IF(AND([.I37]&lt;&gt;&quot;&quot;;[.J38]&lt;&gt;0;[.J38]&lt;&gt;[.K37]);&quot;Äquivalenzumformung korrigieren&quot;;IF(AND([.A38]=&quot;x&quot;;[.J38]&lt;&gt;&quot;&quot;;[.C38]=[.J38]) ;&quot;Gelöst!!!&quot;;IF([.K38]&gt;&quot;Fehler&quot;;[.K38];IF(OR([.A38]=&quot;&quot;;[.A37]=&quot;&quot;;[.I38]=&quot;&quot;;[.J3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39]&lt;&gt;&quot;&quot;;[.C39]&lt;&gt;&quot;&quot;);IF(AND([.I39]&lt;&gt;&quot;&quot;;[.J39]&lt;&gt;&quot;&quot;;[.I39]&lt;&gt;[.J39]);&quot;Links ungleich Rechts!!!&quot;;IF(AND([.I38]&lt;&gt;&quot;&quot;;[.J39]&lt;&gt;0;[.J39]&lt;&gt;[.K38]);&quot;Äquivalenzumformung korrigieren&quot;;IF(AND([.A39]=&quot;x&quot;;[.J39]&lt;&gt;&quot;&quot;;[.C39]=[.J39]) ;&quot;Gelöst!!!&quot;;IF([.K39]&gt;&quot;Fehler&quot;;[.K39];IF(OR([.A39]=&quot;&quot;;[.A38]=&quot;&quot;;[.I39]=&quot;&quot;;[.J3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40]&lt;&gt;&quot;&quot;;[.C40]&lt;&gt;&quot;&quot;);IF(AND([.I40]&lt;&gt;&quot;&quot;;[.J40]&lt;&gt;&quot;&quot;;[.I40]&lt;&gt;[.J40]);&quot;Links ungleich Rechts!!!&quot;;IF(AND([.I39]&lt;&gt;&quot;&quot;;[.J40]&lt;&gt;0;[.J40]&lt;&gt;[.K39]);&quot;Äquivalenzumformung korrigieren&quot;;IF(AND([.A40]=&quot;x&quot;;[.J40]&lt;&gt;&quot;&quot;;[.C40]=[.J40]) ;&quot;Gelöst!!!&quot;;IF([.K40]&gt;&quot;Fehler&quot;;[.K40];IF(OR([.A40]=&quot;&quot;;[.A39]=&quot;&quot;;[.I40]=&quot;&quot;;[.J4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41]&lt;&gt;&quot;&quot;;[.C41]&lt;&gt;&quot;&quot;);IF(AND([.I41]&lt;&gt;&quot;&quot;;[.J41]&lt;&gt;&quot;&quot;;[.I41]&lt;&gt;[.J41]);&quot;Links ungleich Rechts!!!&quot;;IF(AND([.I40]&lt;&gt;&quot;&quot;;[.J41]&lt;&gt;0;[.J41]&lt;&gt;[.K40]);&quot;Äquivalenzumformung korrigieren&quot;;IF(AND([.A41]=&quot;x&quot;;[.J41]&lt;&gt;&quot;&quot;;[.C41]=[.J41]) ;&quot;Gelöst!!!&quot;;IF([.K41]&gt;&quot;Fehler&quot;;[.K41];IF(OR([.A41]=&quot;&quot;;[.A40]=&quot;&quot;;[.I41]=&quot;&quot;;[.J41]=&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x+2)(x+7)</text:p>
          </table:table-cell>
          <table:table-cell table:style-name="ce43" office:value-type="string" calcext:value-type="string">
            <text:p>=</text:p>
          </table:table-cell>
          <table:table-cell table:style-name="ce138" office:value-type="string" calcext:value-type="string">
            <text:p>x²+59</text:p>
          </table:table-cell>
          <table:table-cell table:style-name="ce286"/>
          <table:table-cell table:formula="of:=IF(AND([.A42]&lt;&gt;&quot;&quot;;[.C42]&lt;&gt;&quot;&quot;);IF(AND([.I42]&lt;&gt;&quot;&quot;;[.J42]&lt;&gt;&quot;&quot;;[.I42]&lt;&gt;[.J42]);&quot;Links ungleich Rechts!!!&quot;;IF(AND([.I41]&lt;&gt;&quot;&quot;;[.J42]&lt;&gt;0;[.J42]&lt;&gt;[.K41]);&quot;Äquivalenzumformung korrigieren&quot;;IF(AND([.A42]=&quot;x&quot;;[.J42]&lt;&gt;&quot;&quot;;[.C42]=[.J42]) ;&quot;Gelöst!!!&quot;;IF([.K42]&gt;&quot;Fehler&quot;;[.K42];IF(OR([.A42]=&quot;&quot;;[.A41]=&quot;&quot;;[.I42]=&quot;&quot;;[.J42]=&quot;&quot;);&quot;&quot;;&quot;OK&quot;)))));&quot;&quot;)">
            <text:p/>
          </table:table-cell>
          <table:table-cell table:style-name="ce77" table:number-columns-repeated="2"/>
          <table:table-cell/>
          <table:table-cell table:formula="of:=(5+2)*(5+7)" office:value-type="float" office:value="84" calcext:value-type="float">
            <text:p>84</text:p>
          </table:table-cell>
          <table:table-cell table:formula="of:=5^2+59" office:value-type="float" office:value="84" calcext:value-type="float">
            <text:p>84</text:p>
          </table:table-cell>
          <table:table-cell table:formula="of:=5^2+59" office:value-type="float" office:value="84" calcext:value-type="float">
            <text:p>84</text:p>
          </table:table-cell>
          <table:table-cell table:number-columns-repeated="2"/>
        </table:table-row>
        <table:table-row table:style-name="ro2">
          <table:table-cell table:style-name="ce277"/>
          <table:table-cell table:style-name="ce43" office:value-type="string" calcext:value-type="string">
            <text:p>=</text:p>
          </table:table-cell>
          <table:table-cell table:style-name="ce286" table:number-columns-repeated="2"/>
          <table:table-cell table:formula="of:=IF(AND([.A43]&lt;&gt;&quot;&quot;;[.C43]&lt;&gt;&quot;&quot;);IF(AND([.I43]&lt;&gt;&quot;&quot;;[.J43]&lt;&gt;&quot;&quot;;[.I43]&lt;&gt;[.J43]);&quot;Links ungleich Rechts!!!&quot;;IF(AND([.I42]&lt;&gt;&quot;&quot;;[.J43]&lt;&gt;0;[.J43]&lt;&gt;[.K42]);&quot;Äquivalenzumformung korrigieren&quot;;IF(AND([.A43]=&quot;x&quot;;[.J43]&lt;&gt;&quot;&quot;;[.C43]=[.J43]) ;&quot;Gelöst!!!&quot;;IF([.K43]&gt;&quot;Fehler&quot;;[.K43];IF(OR([.A43]=&quot;&quot;;[.A42]=&quot;&quot;;[.I43]=&quot;&quot;;[.J43]=&quot;&quot;);&quot;&quot;;&quot;OK&quot;)))));&quot;&quot;)">
            <text:p/>
          </table:table-cell>
          <table:table-cell table:style-name="ce77" table:number-columns-repeated="2"/>
          <table:table-cell/>
          <table:table-cell table:formula="of:=5^2+2*5+7*5+14" office:value-type="float" office:value="84" calcext:value-type="float">
            <text:p>84</text:p>
          </table:table-cell>
          <table:table-cell table:formula="of:=5^2+59" office:value-type="float" office:value="84" calcext:value-type="float">
            <text:p>84</text:p>
          </table:table-cell>
          <table:table-cell table:formula="of:=5^2+59" office:value-type="float" office:value="84" calcext:value-type="float">
            <text:p>84</text:p>
          </table:table-cell>
          <table:table-cell table:number-columns-repeated="2"/>
        </table:table-row>
        <table:table-row table:style-name="ro2">
          <table:table-cell table:style-name="ce277"/>
          <table:table-cell table:style-name="ce43" office:value-type="string" calcext:value-type="string">
            <text:p>=</text:p>
          </table:table-cell>
          <table:table-cell table:style-name="ce286" table:number-columns-repeated="2"/>
          <table:table-cell table:formula="of:=IF(AND([.A44]&lt;&gt;&quot;&quot;;[.C44]&lt;&gt;&quot;&quot;);IF(AND([.I44]&lt;&gt;&quot;&quot;;[.J44]&lt;&gt;&quot;&quot;;[.I44]&lt;&gt;[.J44]);&quot;Links ungleich Rechts!!!&quot;;IF(AND([.I43]&lt;&gt;&quot;&quot;;[.J44]&lt;&gt;0;[.J44]&lt;&gt;[.K43]);&quot;Äquivalenzumformung korrigieren&quot;;IF(AND([.A44]=&quot;x&quot;;[.J44]&lt;&gt;&quot;&quot;;[.C44]=[.J44]) ;&quot;Gelöst!!!&quot;;IF([.K44]&gt;&quot;Fehler&quot;;[.K44];IF(OR([.A44]=&quot;&quot;;[.A43]=&quot;&quot;;[.I44]=&quot;&quot;;[.J44]=&quot;&quot;);&quot;&quot;;&quot;OK&quot;)))));&quot;&quot;)">
            <text:p/>
          </table:table-cell>
          <table:table-cell table:style-name="ce77" table:number-columns-repeated="2"/>
          <table:table-cell/>
          <table:table-cell table:formula="of:=5^2+9*5+14" office:value-type="float" office:value="84" calcext:value-type="float">
            <text:p>84</text:p>
          </table:table-cell>
          <table:table-cell table:formula="of:=5^2+59" office:value-type="float" office:value="84" calcext:value-type="float">
            <text:p>84</text:p>
          </table:table-cell>
          <table:table-cell table:formula="of:=5^2+59-5^2" office:value-type="float" office:value="59" calcext:value-type="float">
            <text:p>59</text:p>
          </table:table-cell>
          <table:table-cell table:number-columns-repeated="2"/>
        </table:table-row>
        <table:table-row table:style-name="ro2">
          <table:table-cell table:style-name="ce277"/>
          <table:table-cell table:style-name="ce43" office:value-type="string" calcext:value-type="string">
            <text:p>=</text:p>
          </table:table-cell>
          <table:table-cell table:style-name="ce286" table:number-columns-repeated="2"/>
          <table:table-cell table:formula="of:=IF(AND([.A45]&lt;&gt;&quot;&quot;;[.C45]&lt;&gt;&quot;&quot;);IF(AND([.I45]&lt;&gt;&quot;&quot;;[.J45]&lt;&gt;&quot;&quot;;[.I45]&lt;&gt;[.J45]);&quot;Links ungleich Rechts!!!&quot;;IF(AND([.I44]&lt;&gt;&quot;&quot;;[.J45]&lt;&gt;0;[.J45]&lt;&gt;[.K44]);&quot;Äquivalenzumformung korrigieren&quot;;IF(AND([.A45]=&quot;x&quot;;[.J45]&lt;&gt;&quot;&quot;;[.C45]=[.J45]) ;&quot;Gelöst!!!&quot;;IF([.K45]&gt;&quot;Fehler&quot;;[.K45];IF(OR([.A45]=&quot;&quot;;[.A44]=&quot;&quot;;[.I45]=&quot;&quot;;[.J45]=&quot;&quot;);&quot;&quot;;&quot;OK&quot;)))));&quot;&quot;)">
            <text:p/>
          </table:table-cell>
          <table:table-cell table:style-name="ce77" table:number-columns-repeated="2"/>
          <table:table-cell/>
          <table:table-cell table:formula="of:=9*5+14" office:value-type="float" office:value="59" calcext:value-type="float">
            <text:p>59</text:p>
          </table:table-cell>
          <table:table-cell table:formula="of:=59" office:value-type="float" office:value="59" calcext:value-type="float">
            <text:p>59</text:p>
          </table:table-cell>
          <table:table-cell table:formula="of:=59-14" office:value-type="float" office:value="45" calcext:value-type="float">
            <text:p>45</text:p>
          </table:table-cell>
          <table:table-cell table:number-columns-repeated="2"/>
        </table:table-row>
        <table:table-row table:style-name="ro2">
          <table:table-cell table:style-name="ce277"/>
          <table:table-cell table:style-name="ce43" office:value-type="string" calcext:value-type="string">
            <text:p>=</text:p>
          </table:table-cell>
          <table:table-cell table:style-name="ce286" table:number-columns-repeated="2"/>
          <table:table-cell table:formula="of:=IF(AND([.A46]&lt;&gt;&quot;&quot;;[.C46]&lt;&gt;&quot;&quot;);IF(AND([.I46]&lt;&gt;&quot;&quot;;[.J46]&lt;&gt;&quot;&quot;;[.I46]&lt;&gt;[.J46]);&quot;Links ungleich Rechts!!!&quot;;IF(AND([.I45]&lt;&gt;&quot;&quot;;[.J46]&lt;&gt;0;[.J46]&lt;&gt;[.K45]);&quot;Äquivalenzumformung korrigieren&quot;;IF(AND([.A46]=&quot;x&quot;;[.J46]&lt;&gt;&quot;&quot;;[.C46]=[.J46]) ;&quot;Gelöst!!!&quot;;IF([.K46]&gt;&quot;Fehler&quot;;[.K46];IF(OR([.A46]=&quot;&quot;;[.A45]=&quot;&quot;;[.I46]=&quot;&quot;;[.J46]=&quot;&quot;);&quot;&quot;;&quot;OK&quot;)))));&quot;&quot;)">
            <text:p/>
          </table:table-cell>
          <table:table-cell table:style-name="ce77" table:number-columns-repeated="2"/>
          <table:table-cell/>
          <table:table-cell table:formula="of:=9*5" office:value-type="float" office:value="45" calcext:value-type="float">
            <text:p>45</text:p>
          </table:table-cell>
          <table:table-cell table:formula="of:=45" office:value-type="float" office:value="45" calcext:value-type="float">
            <text:p>45</text:p>
          </table:table-cell>
          <table:table-cell table:formula="of:=45/9" office:value-type="float" office:value="5" calcext:value-type="float">
            <text:p>5</text:p>
          </table:table-cell>
          <table:table-cell table:number-columns-repeated="2"/>
        </table:table-row>
        <table:table-row table:style-name="ro2">
          <table:table-cell table:style-name="ce277"/>
          <table:table-cell table:style-name="ce43" office:value-type="string" calcext:value-type="string">
            <text:p>=</text:p>
          </table:table-cell>
          <table:table-cell table:style-name="ce286" table:number-columns-repeated="2"/>
          <table:table-cell table:formula="of:=IF(AND([.A47]&lt;&gt;&quot;&quot;;[.C47]&lt;&gt;&quot;&quot;);IF(AND([.I47]&lt;&gt;&quot;&quot;;[.J47]&lt;&gt;&quot;&quot;;[.I47]&lt;&gt;[.J47]);&quot;Links ungleich Rechts!!!&quot;;IF(AND([.I46]&lt;&gt;&quot;&quot;;[.J47]&lt;&gt;0;[.J47]&lt;&gt;[.K46]);&quot;Äquivalenzumformung korrigieren&quot;;IF(AND([.A47]=&quot;x&quot;;[.J47]&lt;&gt;&quot;&quot;;[.C47]=[.J47]) ;&quot;Gelöst!!!&quot;;IF([.K47]&gt;&quot;Fehler&quot;;[.K47];IF(OR([.A47]=&quot;&quot;;[.A46]=&quot;&quot;;[.I47]=&quot;&quot;;[.J47]=&quot;&quot;);&quot;&quot;;&quot;OK&quot;)))));&quot;&quot;)">
            <text:p/>
          </table:table-cell>
          <table:table-cell table:style-name="ce77" table:number-columns-repeated="2"/>
          <table:table-cell/>
          <table:table-cell table:formula="of:=5" office:value-type="float" office:value="5" calcext:value-type="float">
            <text:p>5</text:p>
          </table:table-cell>
          <table:table-cell table:formula="of:=5" office:value-type="float" office:value="5" calcext:value-type="float">
            <text:p>5</text:p>
          </table:table-cell>
          <table:table-cell table:formula="of:=5" office:value-type="float" office:value="5" calcext:value-type="float">
            <text:p>5</text:p>
          </table:table-cell>
          <table:table-cell table:number-columns-repeated="2"/>
        </table:table-row>
        <table:table-row table:style-name="ro2">
          <table:table-cell table:style-name="ce277"/>
          <table:table-cell table:style-name="ce43" office:value-type="string" calcext:value-type="string">
            <text:p>=</text:p>
          </table:table-cell>
          <table:table-cell table:style-name="ce286"/>
          <table:table-cell/>
          <table:table-cell table:formula="of:=IF(AND([.A48]&lt;&gt;&quot;&quot;;[.C48]&lt;&gt;&quot;&quot;);IF(AND([.I48]&lt;&gt;&quot;&quot;;[.J48]&lt;&gt;&quot;&quot;;[.I48]&lt;&gt;[.J48]);&quot;Links ungleich Rechts!!!&quot;;IF(AND([.I47]&lt;&gt;&quot;&quot;;[.J48]&lt;&gt;0;[.J48]&lt;&gt;[.K47]);&quot;Äquivalenzumformung korrigieren&quot;;IF(AND([.A48]=&quot;x&quot;;[.J48]&lt;&gt;&quot;&quot;;[.C48]=[.J48]) ;&quot;Gelöst!!!&quot;;IF([.K48]&gt;&quot;Fehler&quot;;[.K48];IF(OR([.A48]=&quot;&quot;;[.A47]=&quot;&quot;;[.I48]=&quot;&quot;;[.J48]=&quot;&quot;);&quot;&quot;;&quot;OK&quot;)))));&quot;&quot;)">
            <text:p/>
            <draw:control table:end-cell-address="Tabelle5.E49" table:end-x="23.28mm" table:end-y="4.89mm" draw:z-index="3" draw:text-style-name="P2" svg:width="22.71mm" svg:height="5.23mm" svg:x="0.57mm" svg:y="6.13mm" draw:control="control28"/>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43:.C48];3;0)));&quot;&quot;;IF(VALUE(VLOOKUP(&quot; *x *&quot;;[.A43:.C48];3;0))=[.J4];&quot;&quot;;&quot;&quot;))" office:value-type="string" office:string-value="" calcext:value-type="string">
            <text:p></text:p>
          </table:table-cell>
          <table:table-cell table:formula="of:=IF(AND([.A49]&lt;&gt;&quot;&quot;;[.C49]&lt;&gt;&quot;&quot;);IF(AND([.I49]&lt;&gt;&quot;&quot;;[.J49]&lt;&gt;&quot;&quot;;[.I49]&lt;&gt;[.J49]);&quot;Links ungleich Rechts!!!&quot;;IF(AND([.I48]&lt;&gt;&quot;&quot;;[.J49]&lt;&gt;0;[.J49]&lt;&gt;[.K48]);&quot;Äquivalenzumformung korrigieren&quot;;IF(AND([.A49]=&quot;x&quot;;[.J49]&lt;&gt;&quot;&quot;;[.C49]=[.J49]) ;&quot;Gelöst!!!&quot;;IF([.K49]&gt;&quot;Fehler&quot;;[.K49];IF(OR([.A49]=&quot;&quot;;[.A48]=&quot;&quot;;[.I49]=&quot;&quot;;[.J49]=&quot;&quot;);&quot;&quot;;&quot;OK&quot;)))));&quot;&quot;)">
            <text:p/>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87"/>
          <table:table-cell table:style-name="ce151" table:formula="of:=IF(ISERROR(FIND(&quot;{&quot;&amp;[.J4]&amp;&quot;}&quot;;SUBSTITUTE([.C50];&quot; &quot;;&quot;&quot;)));&quot;&quot;;&quot;&quot;)" office:value-type="string" office:string-value="" calcext:value-type="string">
            <text:p></text:p>
          </table:table-cell>
          <table:table-cell table:formula="of:=IF(AND([.A50]&lt;&gt;&quot;&quot;;[.C50]&lt;&gt;&quot;&quot;);IF(AND([.I50]&lt;&gt;&quot;&quot;;[.J50]&lt;&gt;&quot;&quot;;[.I50]&lt;&gt;[.J50]);&quot;Links ungleich Rechts!!!&quot;;IF(AND([.I49]&lt;&gt;&quot;&quot;;[.J50]&lt;&gt;0;[.J50]&lt;&gt;[.K49]);&quot;Äquivalenzumformung korrigieren&quot;;IF(AND([.A50]=&quot;x&quot;;[.J50]&lt;&gt;&quot;&quot;;[.C50]=[.J50]) ;&quot;Gelöst!!!&quot;;IF([.K50]&gt;&quot;Fehler&quot;;[.K50];IF(OR([.A50]=&quot;&quot;;[.A49]=&quot;&quot;;[.I50]=&quot;&quot;;[.J5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51]&lt;&gt;&quot;&quot;;[.C51]&lt;&gt;&quot;&quot;);IF(AND([.I51]&lt;&gt;&quot;&quot;;[.J51]&lt;&gt;&quot;&quot;;[.I51]&lt;&gt;[.J51]);&quot;Links ungleich Rechts!!!&quot;;IF(AND([.I50]&lt;&gt;&quot;&quot;;[.J51]&lt;&gt;0;[.J51]&lt;&gt;[.K50]);&quot;Äquivalenzumformung korrigieren&quot;;IF(AND([.A51]=&quot;x&quot;;[.J51]&lt;&gt;&quot;&quot;;[.C51]=[.J51]) ;&quot;Gelöst!!!&quot;;IF([.K51]&gt;&quot;Fehler&quot;;[.K51];IF(OR([.A51]=&quot;&quot;;[.A50]=&quot;&quot;;[.I51]=&quot;&quot;;[.J5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52]&lt;&gt;&quot;&quot;;[.C52]&lt;&gt;&quot;&quot;);IF(AND([.I52]&lt;&gt;&quot;&quot;;[.J52]&lt;&gt;&quot;&quot;;[.I52]&lt;&gt;[.J52]);&quot;Links ungleich Rechts!!!&quot;;IF(AND([.I51]&lt;&gt;&quot;&quot;;[.J52]&lt;&gt;0;[.J52]&lt;&gt;[.K51]);&quot;Äquivalenzumformung korrigieren&quot;;IF(AND([.A52]=&quot;x&quot;;[.J52]&lt;&gt;&quot;&quot;;[.C52]=[.J52]) ;&quot;Gelöst!!!&quot;;IF([.K52]&gt;&quot;Fehler&quot;;[.K52];IF(OR([.A52]=&quot;&quot;;[.A51]=&quot;&quot;;[.I52]=&quot;&quot;;[.J5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53]&lt;&gt;&quot;&quot;;[.C53]&lt;&gt;&quot;&quot;);IF(AND([.I53]&lt;&gt;&quot;&quot;;[.J53]&lt;&gt;&quot;&quot;;[.I53]&lt;&gt;[.J53]);&quot;Links ungleich Rechts!!!&quot;;IF(AND([.I52]&lt;&gt;&quot;&quot;;[.J53]&lt;&gt;0;[.J53]&lt;&gt;[.K52]);&quot;Äquivalenzumformung korrigieren&quot;;IF(AND([.A53]=&quot;x&quot;;[.J53]&lt;&gt;&quot;&quot;;[.C53]=[.J53]) ;&quot;Gelöst!!!&quot;;IF([.K53]&gt;&quot;Fehler&quot;;[.K53];IF(OR([.A53]=&quot;&quot;;[.A52]=&quot;&quot;;[.I53]=&quot;&quot;;[.J5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54]&lt;&gt;&quot;&quot;;[.C54]&lt;&gt;&quot;&quot;);IF(AND([.I54]&lt;&gt;&quot;&quot;;[.J54]&lt;&gt;&quot;&quot;;[.I54]&lt;&gt;[.J54]);&quot;Links ungleich Rechts!!!&quot;;IF(AND([.I53]&lt;&gt;&quot;&quot;;[.J54]&lt;&gt;0;[.J54]&lt;&gt;[.K53]);&quot;Äquivalenzumformung korrigieren&quot;;IF(AND([.A54]=&quot;x&quot;;[.J54]&lt;&gt;&quot;&quot;;[.C54]=[.J54]) ;&quot;Gelöst!!!&quot;;IF([.K54]&gt;&quot;Fehler&quot;;[.K54];IF(OR([.A54]=&quot;&quot;;[.A53]=&quot;&quot;;[.I54]=&quot;&quot;;[.J54]=&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x+2)(x-4)-6</text:p>
          </table:table-cell>
          <table:table-cell table:style-name="ce43" office:value-type="string" calcext:value-type="string">
            <text:p>=</text:p>
          </table:table-cell>
          <table:table-cell table:style-name="ce138" office:value-type="string" calcext:value-type="string">
            <text:p>(x-2)²</text:p>
          </table:table-cell>
          <table:table-cell table:style-name="ce288"/>
          <table:table-cell table:formula="of:=IF(AND([.A55]&lt;&gt;&quot;&quot;;[.C55]&lt;&gt;&quot;&quot;);IF(AND([.I55]&lt;&gt;&quot;&quot;;[.J55]&lt;&gt;&quot;&quot;;[.I55]&lt;&gt;[.J55]);&quot;Links ungleich Rechts!!!&quot;;IF(AND([.I54]&lt;&gt;&quot;&quot;;[.J55]&lt;&gt;0;[.J55]&lt;&gt;[.K54]);&quot;Äquivalenzumformung korrigieren&quot;;IF(AND([.A55]=&quot;x&quot;;[.J55]&lt;&gt;&quot;&quot;;[.C55]=[.J55]) ;&quot;Gelöst!!!&quot;;IF([.K55]&gt;&quot;Fehler&quot;;[.K55];IF(OR([.A55]=&quot;&quot;;[.A54]=&quot;&quot;;[.I55]=&quot;&quot;;[.J55]=&quot;&quot;);&quot;&quot;;&quot;OK&quot;)))));&quot;&quot;)">
            <text:p/>
          </table:table-cell>
          <table:table-cell table:style-name="ce77" table:number-columns-repeated="2"/>
          <table:table-cell/>
          <table:table-cell table:formula="of:=(9+2)*(9-4)-6" office:value-type="float" office:value="49" calcext:value-type="float">
            <text:p>49</text:p>
          </table:table-cell>
          <table:table-cell table:formula="of:=(9-2)^2" office:value-type="float" office:value="49" calcext:value-type="float">
            <text:p>49</text:p>
          </table:table-cell>
          <table:table-cell table:formula="of:=(9-2)^2" office:value-type="float" office:value="49" calcext:value-type="float">
            <text:p>49</text:p>
          </table:table-cell>
          <table:table-cell table:number-columns-repeated="2"/>
        </table:table-row>
        <table:table-row table:style-name="ro2">
          <table:table-cell table:style-name="ce278"/>
          <table:table-cell table:style-name="ce43" office:value-type="string" calcext:value-type="string">
            <text:p>=</text:p>
          </table:table-cell>
          <table:table-cell table:style-name="ce288" table:number-columns-repeated="2"/>
          <table:table-cell table:formula="of:=IF(AND([.A56]&lt;&gt;&quot;&quot;;[.C56]&lt;&gt;&quot;&quot;);IF(AND([.I56]&lt;&gt;&quot;&quot;;[.J56]&lt;&gt;&quot;&quot;;[.I56]&lt;&gt;[.J56]);&quot;Links ungleich Rechts!!!&quot;;IF(AND([.I55]&lt;&gt;&quot;&quot;;[.J56]&lt;&gt;0;[.J56]&lt;&gt;[.K55]);&quot;Äquivalenzumformung korrigieren&quot;;IF(AND([.A56]=&quot;x&quot;;[.J56]&lt;&gt;&quot;&quot;;[.C56]=[.J56]) ;&quot;Gelöst!!!&quot;;IF([.K56]&gt;&quot;Fehler&quot;;[.K56];IF(OR([.A56]=&quot;&quot;;[.A55]=&quot;&quot;;[.I56]=&quot;&quot;;[.J56]=&quot;&quot;);&quot;&quot;;&quot;OK&quot;)))));&quot;&quot;)">
            <text:p/>
          </table:table-cell>
          <table:table-cell table:style-name="ce77" table:number-columns-repeated="2"/>
          <table:table-cell table:number-columns-repeated="6"/>
        </table:table-row>
        <table:table-row table:style-name="ro2">
          <table:table-cell table:style-name="ce278"/>
          <table:table-cell table:style-name="ce43" office:value-type="string" calcext:value-type="string">
            <text:p>=</text:p>
          </table:table-cell>
          <table:table-cell table:style-name="ce288" table:number-columns-repeated="2"/>
          <table:table-cell table:formula="of:=IF(AND([.A57]&lt;&gt;&quot;&quot;;[.C57]&lt;&gt;&quot;&quot;);IF(AND([.I57]&lt;&gt;&quot;&quot;;[.J57]&lt;&gt;&quot;&quot;;[.I57]&lt;&gt;[.J57]);&quot;Links ungleich Rechts!!!&quot;;IF(AND([.I56]&lt;&gt;&quot;&quot;;[.J57]&lt;&gt;0;[.J57]&lt;&gt;[.K56]);&quot;Äquivalenzumformung korrigieren&quot;;IF(AND([.A57]=&quot;x&quot;;[.J57]&lt;&gt;&quot;&quot;;[.C57]=[.J57]) ;&quot;Gelöst!!!&quot;;IF([.K57]&gt;&quot;Fehler&quot;;[.K57];IF(OR([.A57]=&quot;&quot;;[.A56]=&quot;&quot;;[.I57]=&quot;&quot;;[.J57]=&quot;&quot;);&quot;&quot;;&quot;OK&quot;)))));&quot;&quot;)">
            <text:p/>
          </table:table-cell>
          <table:table-cell table:style-name="ce77" table:number-columns-repeated="2"/>
          <table:table-cell table:number-columns-repeated="6"/>
        </table:table-row>
        <table:table-row table:style-name="ro2">
          <table:table-cell table:style-name="ce278"/>
          <table:table-cell table:style-name="ce43" office:value-type="string" calcext:value-type="string">
            <text:p>=</text:p>
          </table:table-cell>
          <table:table-cell table:style-name="ce288" table:number-columns-repeated="2"/>
          <table:table-cell table:formula="of:=IF(AND([.A58]&lt;&gt;&quot;&quot;;[.C58]&lt;&gt;&quot;&quot;);IF(AND([.I58]&lt;&gt;&quot;&quot;;[.J58]&lt;&gt;&quot;&quot;;[.I58]&lt;&gt;[.J58]);&quot;Links ungleich Rechts!!!&quot;;IF(AND([.I57]&lt;&gt;&quot;&quot;;[.J58]&lt;&gt;0;[.J58]&lt;&gt;[.K57]);&quot;Äquivalenzumformung korrigieren&quot;;IF(AND([.A58]=&quot;x&quot;;[.J58]&lt;&gt;&quot;&quot;;[.C58]=[.J58]) ;&quot;Gelöst!!!&quot;;IF([.K58]&gt;&quot;Fehler&quot;;[.K58];IF(OR([.A58]=&quot;&quot;;[.A57]=&quot;&quot;;[.I58]=&quot;&quot;;[.J58]=&quot;&quot;);&quot;&quot;;&quot;OK&quot;)))));&quot;&quot;)">
            <text:p/>
          </table:table-cell>
          <table:table-cell table:style-name="ce77" table:number-columns-repeated="2"/>
          <table:table-cell table:number-columns-repeated="6"/>
        </table:table-row>
        <table:table-row table:style-name="ro2">
          <table:table-cell table:style-name="ce278"/>
          <table:table-cell table:style-name="ce43" office:value-type="string" calcext:value-type="string">
            <text:p>=</text:p>
          </table:table-cell>
          <table:table-cell table:style-name="ce288" table:number-columns-repeated="2"/>
          <table:table-cell table:formula="of:=IF(AND([.A59]&lt;&gt;&quot;&quot;;[.C59]&lt;&gt;&quot;&quot;);IF(AND([.I59]&lt;&gt;&quot;&quot;;[.J59]&lt;&gt;&quot;&quot;;[.I59]&lt;&gt;[.J59]);&quot;Links ungleich Rechts!!!&quot;;IF(AND([.I58]&lt;&gt;&quot;&quot;;[.J59]&lt;&gt;0;[.J59]&lt;&gt;[.K58]);&quot;Äquivalenzumformung korrigieren&quot;;IF(AND([.A59]=&quot;x&quot;;[.J59]&lt;&gt;&quot;&quot;;[.C59]=[.J59]) ;&quot;Gelöst!!!&quot;;IF([.K59]&gt;&quot;Fehler&quot;;[.K59];IF(OR([.A59]=&quot;&quot;;[.A58]=&quot;&quot;;[.I59]=&quot;&quot;;[.J59]=&quot;&quot;);&quot;&quot;;&quot;OK&quot;)))));&quot;&quot;)">
            <text:p/>
          </table:table-cell>
          <table:table-cell table:style-name="ce77" table:number-columns-repeated="2"/>
          <table:table-cell table:number-columns-repeated="6"/>
        </table:table-row>
        <table:table-row table:style-name="ro2">
          <table:table-cell table:style-name="ce278"/>
          <table:table-cell table:style-name="ce43" office:value-type="string" calcext:value-type="string">
            <text:p>=</text:p>
          </table:table-cell>
          <table:table-cell table:style-name="ce288" table:number-columns-repeated="2"/>
          <table:table-cell table:formula="of:=IF(AND([.A60]&lt;&gt;&quot;&quot;;[.C60]&lt;&gt;&quot;&quot;);IF(AND([.I60]&lt;&gt;&quot;&quot;;[.J60]&lt;&gt;&quot;&quot;;[.I60]&lt;&gt;[.J60]);&quot;Links ungleich Rechts!!!&quot;;IF(AND([.I59]&lt;&gt;&quot;&quot;;[.J60]&lt;&gt;0;[.J60]&lt;&gt;[.K59]);&quot;Äquivalenzumformung korrigieren&quot;;IF(AND([.A60]=&quot;x&quot;;[.J60]&lt;&gt;&quot;&quot;;[.C60]=[.J60]) ;&quot;Gelöst!!!&quot;;IF([.K60]&gt;&quot;Fehler&quot;;[.K60];IF(OR([.A60]=&quot;&quot;;[.A59]=&quot;&quot;;[.I60]=&quot;&quot;;[.J60]=&quot;&quot;);&quot;&quot;;&quot;OK&quot;)))));&quot;&quot;)">
            <text:p/>
          </table:table-cell>
          <table:table-cell table:style-name="ce79"/>
          <table:table-cell table:style-name="ce77"/>
          <table:table-cell table:number-columns-repeated="6"/>
        </table:table-row>
        <table:table-row table:style-name="ro2">
          <table:table-cell table:style-name="ce278"/>
          <table:table-cell table:style-name="ce43" office:value-type="string" calcext:value-type="string">
            <text:p>=</text:p>
          </table:table-cell>
          <table:table-cell table:style-name="ce288" table:number-columns-repeated="2"/>
          <table:table-cell table:formula="of:=IF(AND([.A61]&lt;&gt;&quot;&quot;;[.C61]&lt;&gt;&quot;&quot;);IF(AND([.I61]&lt;&gt;&quot;&quot;;[.J61]&lt;&gt;&quot;&quot;;[.I61]&lt;&gt;[.J61]);&quot;Links ungleich Rechts!!!&quot;;IF(AND([.I60]&lt;&gt;&quot;&quot;;[.J61]&lt;&gt;0;[.J61]&lt;&gt;[.K60]);&quot;Äquivalenzumformung korrigieren&quot;;IF(AND([.A61]=&quot;x&quot;;[.J61]&lt;&gt;&quot;&quot;;[.C61]=[.J61]) ;&quot;Gelöst!!!&quot;;IF([.K61]&gt;&quot;Fehler&quot;;[.K61];IF(OR([.A61]=&quot;&quot;;[.A60]=&quot;&quot;;[.I61]=&quot;&quot;;[.J61]=&quot;&quot;);&quot;&quot;;&quot;OK&quot;)))));&quot;&quot;)">
            <text:p/>
          </table:table-cell>
          <table:table-cell table:style-name="ce79"/>
          <table:table-cell table:style-name="ce77"/>
          <table:table-cell table:number-columns-repeated="6"/>
        </table:table-row>
        <table:table-row table:style-name="ro2">
          <table:table-cell table:style-name="ce278"/>
          <table:table-cell table:style-name="ce43" office:value-type="string" calcext:value-type="string">
            <text:p>=</text:p>
          </table:table-cell>
          <table:table-cell table:style-name="ce288"/>
          <table:table-cell/>
          <table:table-cell table:formula="of:=IF(AND([.A62]&lt;&gt;&quot;&quot;;[.C62]&lt;&gt;&quot;&quot;);IF(AND([.I62]&lt;&gt;&quot;&quot;;[.J62]&lt;&gt;&quot;&quot;;[.I62]&lt;&gt;[.J62]);&quot;Links ungleich Rechts!!!&quot;;IF(AND([.I61]&lt;&gt;&quot;&quot;;[.J62]&lt;&gt;0;[.J62]&lt;&gt;[.K61]);&quot;Äquivalenzumformung korrigieren&quot;;IF(AND([.A62]=&quot;x&quot;;[.J62]&lt;&gt;&quot;&quot;;[.C62]=[.J62]) ;&quot;Gelöst!!!&quot;;IF([.K62]&gt;&quot;Fehler&quot;;[.K62];IF(OR([.A62]=&quot;&quot;;[.A61]=&quot;&quot;;[.I62]=&quot;&quot;;[.J62]=&quot;&quot;);&quot;&quot;;&quot;OK&quot;)))));&quot;&quot;)">
            <text:p/>
            <draw:control table:end-cell-address="Tabelle5.E63" table:end-x="21.23mm" table:end-y="6.19mm" draw:z-index="4" draw:text-style-name="P2" svg:width="20.57mm" svg:height="6.65mm" svg:x="0.66mm" svg:y="6.01mm" draw:control="control29"/>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57:.C62];3;0)));&quot;&quot;;IF(VALUE(VLOOKUP(&quot; *x *&quot;;[.A57:.C62];3;0))=[.J5];&quot;&quot;;&quot;&quot;))" office:value-type="string" office:string-value="" calcext:value-type="string">
            <text:p></text:p>
          </table:table-cell>
          <table:table-cell table:formula="of:=IF(AND([.A63]&lt;&gt;&quot;&quot;;[.C63]&lt;&gt;&quot;&quot;);IF(AND([.I63]&lt;&gt;&quot;&quot;;[.J63]&lt;&gt;&quot;&quot;;[.I63]&lt;&gt;[.J63]);&quot;Links ungleich Rechts!!!&quot;;IF(AND([.I62]&lt;&gt;&quot;&quot;;[.J63]&lt;&gt;0;[.J63]&lt;&gt;[.K62]);&quot;Äquivalenzumformung korrigieren&quot;;IF(AND([.A63]=&quot;x&quot;;[.J63]&lt;&gt;&quot;&quot;;[.C63]=[.J63]) ;&quot;Gelöst!!!&quot;;IF([.K63]&gt;&quot;Fehler&quot;;[.K63];IF(OR([.A63]=&quot;&quot;;[.A62]=&quot;&quot;;[.I63]=&quot;&quot;;[.J63]=&quot;&quot;);&quot;&quot;;&quot;OK&quot;)))));&quot;&quot;)">
            <text:p/>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89"/>
          <table:table-cell table:style-name="ce151" table:formula="of:=IF(ISERROR(FIND(&quot;{&quot;&amp;[.J5]&amp;&quot;}&quot;;SUBSTITUTE([.C64];&quot; &quot;;&quot;&quot;)));&quot;&quot;;&quot;&quot;)" office:value-type="string" office:string-value="" calcext:value-type="string">
            <text:p></text:p>
          </table:table-cell>
          <table:table-cell table:formula="of:=IF(AND([.A64]&lt;&gt;&quot;&quot;;[.C64]&lt;&gt;&quot;&quot;);IF(AND([.I64]&lt;&gt;&quot;&quot;;[.J64]&lt;&gt;&quot;&quot;;[.I64]&lt;&gt;[.J64]);&quot;Links ungleich Rechts!!!&quot;;IF(AND([.I63]&lt;&gt;&quot;&quot;;[.J64]&lt;&gt;0;[.J64]&lt;&gt;[.K63]);&quot;Äquivalenzumformung korrigieren&quot;;IF(AND([.A64]=&quot;x&quot;;[.J64]&lt;&gt;&quot;&quot;;[.C64]=[.J64]) ;&quot;Gelöst!!!&quot;;IF([.K64]&gt;&quot;Fehler&quot;;[.K64];IF(OR([.A64]=&quot;&quot;;[.A63]=&quot;&quot;;[.I64]=&quot;&quot;;[.J6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65]&lt;&gt;&quot;&quot;;[.C65]&lt;&gt;&quot;&quot;);IF(AND([.I65]&lt;&gt;&quot;&quot;;[.J65]&lt;&gt;&quot;&quot;;[.I65]&lt;&gt;[.J65]);&quot;Links ungleich Rechts!!!&quot;;IF(AND([.I64]&lt;&gt;&quot;&quot;;[.J65]&lt;&gt;0;[.J65]&lt;&gt;[.K64]);&quot;Äquivalenzumformung korrigieren&quot;;IF(AND([.A65]=&quot;x&quot;;[.J65]&lt;&gt;&quot;&quot;;[.C65]=[.J65]) ;&quot;Gelöst!!!&quot;;IF([.K65]&gt;&quot;Fehler&quot;;[.K65];IF(OR([.A65]=&quot;&quot;;[.A64]=&quot;&quot;;[.I65]=&quot;&quot;;[.J6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66]&lt;&gt;&quot;&quot;;[.C66]&lt;&gt;&quot;&quot;);IF(AND([.I66]&lt;&gt;&quot;&quot;;[.J66]&lt;&gt;&quot;&quot;;[.I66]&lt;&gt;[.J66]);&quot;Links ungleich Rechts!!!&quot;;IF(AND([.I65]&lt;&gt;&quot;&quot;;[.J66]&lt;&gt;0;[.J66]&lt;&gt;[.K65]);&quot;Äquivalenzumformung korrigieren&quot;;IF(AND([.A66]=&quot;x&quot;;[.J66]&lt;&gt;&quot;&quot;;[.C66]=[.J66]) ;&quot;Gelöst!!!&quot;;IF([.K66]&gt;&quot;Fehler&quot;;[.K66];IF(OR([.A66]=&quot;&quot;;[.A65]=&quot;&quot;;[.I66]=&quot;&quot;;[.J6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67]&lt;&gt;&quot;&quot;;[.C67]&lt;&gt;&quot;&quot;);IF(AND([.I67]&lt;&gt;&quot;&quot;;[.J67]&lt;&gt;&quot;&quot;;[.I67]&lt;&gt;[.J67]);&quot;Links ungleich Rechts!!!&quot;;IF(AND([.I66]&lt;&gt;&quot;&quot;;[.J67]&lt;&gt;0;[.J67]&lt;&gt;[.K66]);&quot;Äquivalenzumformung korrigieren&quot;;IF(AND([.A67]=&quot;x&quot;;[.J67]&lt;&gt;&quot;&quot;;[.C67]=[.J67]) ;&quot;Gelöst!!!&quot;;IF([.K67]&gt;&quot;Fehler&quot;;[.K67];IF(OR([.A67]=&quot;&quot;;[.A66]=&quot;&quot;;[.I67]=&quot;&quot;;[.J67]=&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x+2)²</text:p>
          </table:table-cell>
          <table:table-cell table:style-name="ce43" office:value-type="string" calcext:value-type="string">
            <text:p>=</text:p>
          </table:table-cell>
          <table:table-cell table:style-name="ce138" office:value-type="string" calcext:value-type="string">
            <text:p>-(x-1)²-45</text:p>
          </table:table-cell>
          <table:table-cell table:style-name="ce290"/>
          <table:table-cell table:formula="of:=IF(AND([.A68]&lt;&gt;&quot;&quot;;[.C68]&lt;&gt;&quot;&quot;);IF(AND([.I68]&lt;&gt;&quot;&quot;;[.J68]&lt;&gt;&quot;&quot;;[.I68]&lt;&gt;[.J68]);&quot;Links ungleich Rechts!!!&quot;;IF(AND([.I67]&lt;&gt;&quot;&quot;;[.J68]&lt;&gt;0;[.J68]&lt;&gt;[.K67]);&quot;Äquivalenzumformung korrigieren&quot;;IF(AND([.A68]=&quot;x&quot;;[.J68]&lt;&gt;&quot;&quot;;[.C68]=[.J68]) ;&quot;Gelöst!!!&quot;;IF([.K68]&gt;&quot;Fehler&quot;;[.K68];IF(OR([.A68]=&quot;&quot;;[.A67]=&quot;&quot;;[.I68]=&quot;&quot;;[.J68]=&quot;&quot;);&quot;&quot;;&quot;OK&quot;)))));&quot;&quot;)">
            <text:p/>
          </table:table-cell>
          <table:table-cell table:style-name="ce77" table:number-columns-repeated="2"/>
          <table:table-cell/>
          <table:table-cell table:formula="of:=0-(7+2)^2" office:value-type="float" office:value="-81" calcext:value-type="float">
            <text:p>-81</text:p>
          </table:table-cell>
          <table:table-cell table:formula="of:=0-(7-1)^2-45" office:value-type="float" office:value="-81" calcext:value-type="float">
            <text:p>-81</text:p>
          </table:table-cell>
          <table:table-cell table:formula="of:=0-(7-1)^2-45" office:value-type="float" office:value="-81" calcext:value-type="float">
            <text:p>-81</text:p>
          </table:table-cell>
          <table:table-cell table:number-columns-repeated="2"/>
        </table:table-row>
        <table:table-row table:style-name="ro2">
          <table:table-cell table:style-name="ce279"/>
          <table:table-cell table:style-name="ce43" office:value-type="string" calcext:value-type="string">
            <text:p>=</text:p>
          </table:table-cell>
          <table:table-cell table:style-name="ce290" table:number-columns-repeated="2"/>
          <table:table-cell table:formula="of:=IF(AND([.A69]&lt;&gt;&quot;&quot;;[.C69]&lt;&gt;&quot;&quot;);IF(AND([.I69]&lt;&gt;&quot;&quot;;[.J69]&lt;&gt;&quot;&quot;;[.I69]&lt;&gt;[.J69]);&quot;Links ungleich Rechts!!!&quot;;IF(AND([.I68]&lt;&gt;&quot;&quot;;[.J69]&lt;&gt;0;[.J69]&lt;&gt;[.K68]);&quot;Äquivalenzumformung korrigieren&quot;;IF(AND([.A69]=&quot;x&quot;;[.J69]&lt;&gt;&quot;&quot;;[.C69]=[.J69]) ;&quot;Gelöst!!!&quot;;IF([.K69]&gt;&quot;Fehler&quot;;[.K69];IF(OR([.A69]=&quot;&quot;;[.A68]=&quot;&quot;;[.I69]=&quot;&quot;;[.J69]=&quot;&quot;);&quot;&quot;;&quot;OK&quot;)))));&quot;&quot;)">
            <text:p/>
          </table:table-cell>
          <table:table-cell table:style-name="ce77" table:number-columns-repeated="2"/>
          <table:table-cell table:number-columns-repeated="6"/>
        </table:table-row>
        <table:table-row table:style-name="ro2">
          <table:table-cell table:style-name="ce279"/>
          <table:table-cell table:style-name="ce43" office:value-type="string" calcext:value-type="string">
            <text:p>=</text:p>
          </table:table-cell>
          <table:table-cell table:style-name="ce290" table:number-columns-repeated="2"/>
          <table:table-cell table:formula="of:=IF(AND([.A70]&lt;&gt;&quot;&quot;;[.C70]&lt;&gt;&quot;&quot;);IF(AND([.I70]&lt;&gt;&quot;&quot;;[.J70]&lt;&gt;&quot;&quot;;[.I70]&lt;&gt;[.J70]);&quot;Links ungleich Rechts!!!&quot;;IF(AND([.I69]&lt;&gt;&quot;&quot;;[.J70]&lt;&gt;0;[.J70]&lt;&gt;[.K69]);&quot;Äquivalenzumformung korrigieren&quot;;IF(AND([.A70]=&quot;x&quot;;[.J70]&lt;&gt;&quot;&quot;;[.C70]=[.J70]) ;&quot;Gelöst!!!&quot;;IF([.K70]&gt;&quot;Fehler&quot;;[.K70];IF(OR([.A70]=&quot;&quot;;[.A69]=&quot;&quot;;[.I70]=&quot;&quot;;[.J70]=&quot;&quot;);&quot;&quot;;&quot;OK&quot;)))));&quot;&quot;)">
            <text:p/>
          </table:table-cell>
          <table:table-cell table:style-name="ce77" table:number-columns-repeated="2"/>
          <table:table-cell table:number-columns-repeated="6"/>
        </table:table-row>
        <table:table-row table:style-name="ro2">
          <table:table-cell table:style-name="ce279"/>
          <table:table-cell table:style-name="ce43" office:value-type="string" calcext:value-type="string">
            <text:p>=</text:p>
          </table:table-cell>
          <table:table-cell table:style-name="ce290" table:number-columns-repeated="2"/>
          <table:table-cell table:formula="of:=IF(AND([.A71]&lt;&gt;&quot;&quot;;[.C71]&lt;&gt;&quot;&quot;);IF(AND([.I71]&lt;&gt;&quot;&quot;;[.J71]&lt;&gt;&quot;&quot;;[.I71]&lt;&gt;[.J71]);&quot;Links ungleich Rechts!!!&quot;;IF(AND([.I70]&lt;&gt;&quot;&quot;;[.J71]&lt;&gt;0;[.J71]&lt;&gt;[.K70]);&quot;Äquivalenzumformung korrigieren&quot;;IF(AND([.A71]=&quot;x&quot;;[.J71]&lt;&gt;&quot;&quot;;[.C71]=[.J71]) ;&quot;Gelöst!!!&quot;;IF([.K71]&gt;&quot;Fehler&quot;;[.K71];IF(OR([.A71]=&quot;&quot;;[.A70]=&quot;&quot;;[.I71]=&quot;&quot;;[.J71]=&quot;&quot;);&quot;&quot;;&quot;OK&quot;)))));&quot;&quot;)">
            <text:p/>
          </table:table-cell>
          <table:table-cell table:style-name="ce79"/>
          <table:table-cell table:style-name="ce77"/>
          <table:table-cell table:number-columns-repeated="6"/>
        </table:table-row>
        <table:table-row table:style-name="ro2">
          <table:table-cell table:style-name="ce279"/>
          <table:table-cell table:style-name="ce43" office:value-type="string" calcext:value-type="string">
            <text:p>=</text:p>
          </table:table-cell>
          <table:table-cell table:style-name="ce290" table:number-columns-repeated="2"/>
          <table:table-cell table:formula="of:=IF(AND([.A72]&lt;&gt;&quot;&quot;;[.C72]&lt;&gt;&quot;&quot;);IF(AND([.I72]&lt;&gt;&quot;&quot;;[.J72]&lt;&gt;&quot;&quot;;[.I72]&lt;&gt;[.J72]);&quot;Links ungleich Rechts!!!&quot;;IF(AND([.I71]&lt;&gt;&quot;&quot;;[.J72]&lt;&gt;0;[.J72]&lt;&gt;[.K71]);&quot;Äquivalenzumformung korrigieren&quot;;IF(AND([.A72]=&quot;x&quot;;[.J72]&lt;&gt;&quot;&quot;;[.C72]=[.J72]) ;&quot;Gelöst!!!&quot;;IF([.K72]&gt;&quot;Fehler&quot;;[.K72];IF(OR([.A72]=&quot;&quot;;[.A71]=&quot;&quot;;[.I72]=&quot;&quot;;[.J72]=&quot;&quot;);&quot;&quot;;&quot;OK&quot;)))));&quot;&quot;)">
            <text:p/>
          </table:table-cell>
          <table:table-cell table:style-name="ce79"/>
          <table:table-cell table:style-name="ce77"/>
          <table:table-cell table:number-columns-repeated="6"/>
        </table:table-row>
        <table:table-row table:style-name="ro2">
          <table:table-cell table:style-name="ce279"/>
          <table:table-cell table:style-name="ce43" office:value-type="string" calcext:value-type="string">
            <text:p>=</text:p>
          </table:table-cell>
          <table:table-cell table:style-name="ce290" table:number-columns-repeated="2"/>
          <table:table-cell table:formula="of:=IF(AND([.A73]&lt;&gt;&quot;&quot;;[.C73]&lt;&gt;&quot;&quot;);IF(AND([.I73]&lt;&gt;&quot;&quot;;[.J73]&lt;&gt;&quot;&quot;;[.I73]&lt;&gt;[.J73]);&quot;Links ungleich Rechts!!!&quot;;IF(AND([.I72]&lt;&gt;&quot;&quot;;[.J73]&lt;&gt;0;[.J73]&lt;&gt;[.K72]);&quot;Äquivalenzumformung korrigieren&quot;;IF(AND([.A73]=&quot;x&quot;;[.J73]&lt;&gt;&quot;&quot;;[.C73]=[.J73]) ;&quot;Gelöst!!!&quot;;IF([.K73]&gt;&quot;Fehler&quot;;[.K73];IF(OR([.A73]=&quot;&quot;;[.A72]=&quot;&quot;;[.I73]=&quot;&quot;;[.J73]=&quot;&quot;);&quot;&quot;;&quot;OK&quot;)))));&quot;&quot;)">
            <text:p/>
          </table:table-cell>
          <table:table-cell table:style-name="ce79"/>
          <table:table-cell table:style-name="ce77"/>
          <table:table-cell table:number-columns-repeated="6"/>
        </table:table-row>
        <table:table-row table:style-name="ro2">
          <table:table-cell table:style-name="ce279"/>
          <table:table-cell table:style-name="ce43" office:value-type="string" calcext:value-type="string">
            <text:p>=</text:p>
          </table:table-cell>
          <table:table-cell table:style-name="ce290" table:number-columns-repeated="2"/>
          <table:table-cell table:formula="of:=IF(AND([.A74]&lt;&gt;&quot;&quot;;[.C74]&lt;&gt;&quot;&quot;);IF(AND([.I74]&lt;&gt;&quot;&quot;;[.J74]&lt;&gt;&quot;&quot;;[.I74]&lt;&gt;[.J74]);&quot;Links ungleich Rechts!!!&quot;;IF(AND([.I73]&lt;&gt;&quot;&quot;;[.J74]&lt;&gt;0;[.J74]&lt;&gt;[.K73]);&quot;Äquivalenzumformung korrigieren&quot;;IF(AND([.A74]=&quot;x&quot;;[.J74]&lt;&gt;&quot;&quot;;[.C74]=[.J74]) ;&quot;Gelöst!!!&quot;;IF([.K74]&gt;&quot;Fehler&quot;;[.K74];IF(OR([.A74]=&quot;&quot;;[.A73]=&quot;&quot;;[.I74]=&quot;&quot;;[.J74]=&quot;&quot;);&quot;&quot;;&quot;OK&quot;)))));&quot;&quot;)">
            <text:p/>
          </table:table-cell>
          <table:table-cell table:style-name="ce79"/>
          <table:table-cell table:style-name="ce77"/>
          <table:table-cell table:number-columns-repeated="6"/>
        </table:table-row>
        <table:table-row table:style-name="ro2">
          <table:table-cell table:style-name="ce279"/>
          <table:table-cell table:style-name="ce43" office:value-type="string" calcext:value-type="string">
            <text:p>=</text:p>
          </table:table-cell>
          <table:table-cell table:style-name="ce290"/>
          <table:table-cell/>
          <table:table-cell table:formula="of:=IF(AND([.A75]&lt;&gt;&quot;&quot;;[.C75]&lt;&gt;&quot;&quot;);IF(AND([.I75]&lt;&gt;&quot;&quot;;[.J75]&lt;&gt;&quot;&quot;;[.I75]&lt;&gt;[.J75]);&quot;Links ungleich Rechts!!!&quot;;IF(AND([.I74]&lt;&gt;&quot;&quot;;[.J75]&lt;&gt;0;[.J75]&lt;&gt;[.K74]);&quot;Äquivalenzumformung korrigieren&quot;;IF(AND([.A75]=&quot;x&quot;;[.J75]&lt;&gt;&quot;&quot;;[.C75]=[.J75]) ;&quot;Gelöst!!!&quot;;IF([.K75]&gt;&quot;Fehler&quot;;[.K75];IF(OR([.A75]=&quot;&quot;;[.A74]=&quot;&quot;;[.I75]=&quot;&quot;;[.J75]=&quot;&quot;);&quot;&quot;;&quot;OK&quot;)))));&quot;&quot;)">
            <text:p/>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71:.C75];3;0)));&quot;&quot;;IF(VALUE(VLOOKUP(&quot; *x *&quot;;[.A71:.C75];3;0))=[.J6];&quot;&quot;;&quot;&quot;))" office:value-type="string" office:string-value="" calcext:value-type="string">
            <text:p></text:p>
          </table:table-cell>
          <table:table-cell table:formula="of:=IF(AND([.A76]&lt;&gt;&quot;&quot;;[.C76]&lt;&gt;&quot;&quot;);IF(AND([.I76]&lt;&gt;&quot;&quot;;[.J76]&lt;&gt;&quot;&quot;;[.I76]&lt;&gt;[.J76]);&quot;Links ungleich Rechts!!!&quot;;IF(AND([.I75]&lt;&gt;&quot;&quot;;[.J76]&lt;&gt;0;[.J76]&lt;&gt;[.K75]);&quot;Äquivalenzumformung korrigieren&quot;;IF(AND([.A76]=&quot;x&quot;;[.J76]&lt;&gt;&quot;&quot;;[.C76]=[.J76]) ;&quot;Gelöst!!!&quot;;IF([.K76]&gt;&quot;Fehler&quot;;[.K76];IF(OR([.A76]=&quot;&quot;;[.A75]=&quot;&quot;;[.I76]=&quot;&quot;;[.J76]=&quot;&quot;);&quot;&quot;;&quot;OK&quot;)))));&quot;&quot;)">
            <text:p/>
            <draw:control table:end-cell-address="Tabelle5.E77" table:end-x="21.51mm" table:end-y="0.23mm" draw:z-index="5" draw:text-style-name="P2" svg:width="20.42mm" svg:height="6.39mm" svg:x="1.09mm" svg:y="0.31mm" draw:control="control30"/>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91"/>
          <table:table-cell table:style-name="ce151" table:formula="of:=IF(ISERROR(FIND(&quot;{&quot;&amp;[.J6]&amp;&quot;}&quot;;SUBSTITUTE([.C77];&quot; &quot;;&quot;&quot;)));&quot;&quot;;&quot;&quot;)" office:value-type="string" office:string-value="" calcext:value-type="string">
            <text:p></text:p>
          </table:table-cell>
          <table:table-cell table:formula="of:=IF(AND([.A77]&lt;&gt;&quot;&quot;;[.C77]&lt;&gt;&quot;&quot;);IF(AND([.I77]&lt;&gt;&quot;&quot;;[.J77]&lt;&gt;&quot;&quot;;[.I77]&lt;&gt;[.J77]);&quot;Links ungleich Rechts!!!&quot;;IF(AND([.I76]&lt;&gt;&quot;&quot;;[.J77]&lt;&gt;0;[.J77]&lt;&gt;[.K76]);&quot;Äquivalenzumformung korrigieren&quot;;IF(AND([.A77]=&quot;x&quot;;[.J77]&lt;&gt;&quot;&quot;;[.C77]=[.J77]) ;&quot;Gelöst!!!&quot;;IF([.K77]&gt;&quot;Fehler&quot;;[.K77];IF(OR([.A77]=&quot;&quot;;[.A76]=&quot;&quot;;[.I77]=&quot;&quot;;[.J7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78]&lt;&gt;&quot;&quot;;[.C78]&lt;&gt;&quot;&quot;);IF(AND([.I78]&lt;&gt;&quot;&quot;;[.J78]&lt;&gt;&quot;&quot;;[.I78]&lt;&gt;[.J78]);&quot;Links ungleich Rechts!!!&quot;;IF(AND([.I77]&lt;&gt;&quot;&quot;;[.J78]&lt;&gt;0;[.J78]&lt;&gt;[.K77]);&quot;Äquivalenzumformung korrigieren&quot;;IF(AND([.A78]=&quot;x&quot;;[.J78]&lt;&gt;&quot;&quot;;[.C78]=[.J78]) ;&quot;Gelöst!!!&quot;;IF([.K78]&gt;&quot;Fehler&quot;;[.K78];IF(OR([.A78]=&quot;&quot;;[.A77]=&quot;&quot;;[.I78]=&quot;&quot;;[.J7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79]&lt;&gt;&quot;&quot;;[.C79]&lt;&gt;&quot;&quot;);IF(AND([.I79]&lt;&gt;&quot;&quot;;[.J79]&lt;&gt;&quot;&quot;;[.I79]&lt;&gt;[.J79]);&quot;Links ungleich Rechts!!!&quot;;IF(AND([.I78]&lt;&gt;&quot;&quot;;[.J79]&lt;&gt;0;[.J79]&lt;&gt;[.K78]);&quot;Äquivalenzumformung korrigieren&quot;;IF(AND([.A79]=&quot;x&quot;;[.J79]&lt;&gt;&quot;&quot;;[.C79]=[.J79]) ;&quot;Gelöst!!!&quot;;IF([.K79]&gt;&quot;Fehler&quot;;[.K79];IF(OR([.A79]=&quot;&quot;;[.A78]=&quot;&quot;;[.I79]=&quot;&quot;;[.J7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0]&lt;&gt;&quot;&quot;;[.C80]&lt;&gt;&quot;&quot;);IF(AND([.I80]&lt;&gt;&quot;&quot;;[.J80]&lt;&gt;&quot;&quot;;[.I80]&lt;&gt;[.J80]);&quot;Links ungleich Rechts!!!&quot;;IF(AND([.I79]&lt;&gt;&quot;&quot;;[.J80]&lt;&gt;0;[.J80]&lt;&gt;[.K79]);&quot;Äquivalenzumformung korrigieren&quot;;IF(AND([.A80]=&quot;x&quot;;[.J80]&lt;&gt;&quot;&quot;;[.C80]=[.J80]) ;&quot;Gelöst!!!&quot;;IF([.K80]&gt;&quot;Fehler&quot;;[.K80];IF(OR([.A80]=&quot;&quot;;[.A79]=&quot;&quot;;[.I80]=&quot;&quot;;[.J8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1]&lt;&gt;&quot;&quot;;[.C81]&lt;&gt;&quot;&quot;);IF(AND([.I81]&lt;&gt;&quot;&quot;;[.J81]&lt;&gt;&quot;&quot;;[.I81]&lt;&gt;[.J81]);&quot;Links ungleich Rechts!!!&quot;;IF(AND([.I80]&lt;&gt;&quot;&quot;;[.J81]&lt;&gt;0;[.J81]&lt;&gt;[.K80]);&quot;Äquivalenzumformung korrigieren&quot;;IF(AND([.A81]=&quot;x&quot;;[.J81]&lt;&gt;&quot;&quot;;[.C81]=[.J81]) ;&quot;Gelöst!!!&quot;;IF([.K81]&gt;&quot;Fehler&quot;;[.K81];IF(OR([.A81]=&quot;&quot;;[.A80]=&quot;&quot;;[.I81]=&quot;&quot;;[.J8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2]&lt;&gt;&quot;&quot;;[.C82]&lt;&gt;&quot;&quot;);IF(AND([.I82]&lt;&gt;&quot;&quot;;[.J82]&lt;&gt;&quot;&quot;;[.I82]&lt;&gt;[.J82]);&quot;Links ungleich Rechts!!!&quot;;IF(AND([.I81]&lt;&gt;&quot;&quot;;[.J82]&lt;&gt;0;[.J82]&lt;&gt;[.K81]);&quot;Äquivalenzumformung korrigieren&quot;;IF(AND([.A82]=&quot;x&quot;;[.J82]&lt;&gt;&quot;&quot;;[.C82]=[.J82]) ;&quot;Gelöst!!!&quot;;IF([.K82]&gt;&quot;Fehler&quot;;[.K82];IF(OR([.A82]=&quot;&quot;;[.A81]=&quot;&quot;;[.I82]=&quot;&quot;;[.J8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3]&lt;&gt;&quot;&quot;;[.C83]&lt;&gt;&quot;&quot;);IF(AND([.I83]&lt;&gt;&quot;&quot;;[.J83]&lt;&gt;&quot;&quot;;[.I83]&lt;&gt;[.J83]);&quot;Links ungleich Rechts!!!&quot;;IF(AND([.I82]&lt;&gt;&quot;&quot;;[.J83]&lt;&gt;0;[.J83]&lt;&gt;[.K82]);&quot;Äquivalenzumformung korrigieren&quot;;IF(AND([.A83]=&quot;x&quot;;[.J83]&lt;&gt;&quot;&quot;;[.C83]=[.J83]) ;&quot;Gelöst!!!&quot;;IF([.K83]&gt;&quot;Fehler&quot;;[.K83];IF(OR([.A83]=&quot;&quot;;[.A82]=&quot;&quot;;[.I83]=&quot;&quot;;[.J8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4]&lt;&gt;&quot;&quot;;[.C84]&lt;&gt;&quot;&quot;);IF(AND([.I84]&lt;&gt;&quot;&quot;;[.J84]&lt;&gt;&quot;&quot;;[.I84]&lt;&gt;[.J84]);&quot;Links ungleich Rechts!!!&quot;;IF(AND([.I83]&lt;&gt;&quot;&quot;;[.J84]&lt;&gt;0;[.J84]&lt;&gt;[.K83]);&quot;Äquivalenzumformung korrigieren&quot;;IF(AND([.A84]=&quot;x&quot;;[.J84]&lt;&gt;&quot;&quot;;[.C84]=[.J84]) ;&quot;Gelöst!!!&quot;;IF([.K84]&gt;&quot;Fehler&quot;;[.K84];IF(OR([.A84]=&quot;&quot;;[.A83]=&quot;&quot;;[.I84]=&quot;&quot;;[.J8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5]&lt;&gt;&quot;&quot;;[.C85]&lt;&gt;&quot;&quot;);IF(AND([.I85]&lt;&gt;&quot;&quot;;[.J85]&lt;&gt;&quot;&quot;;[.I85]&lt;&gt;[.J85]);&quot;Links ungleich Rechts!!!&quot;;IF(AND([.I84]&lt;&gt;&quot;&quot;;[.J85]&lt;&gt;0;[.J85]&lt;&gt;[.K84]);&quot;Äquivalenzumformung korrigieren&quot;;IF(AND([.A85]=&quot;x&quot;;[.J85]&lt;&gt;&quot;&quot;;[.C85]=[.J85]) ;&quot;Gelöst!!!&quot;;IF([.K85]&gt;&quot;Fehler&quot;;[.K85];IF(OR([.A85]=&quot;&quot;;[.A84]=&quot;&quot;;[.I85]=&quot;&quot;;[.J8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6]&lt;&gt;&quot;&quot;;[.C86]&lt;&gt;&quot;&quot;);IF(AND([.I86]&lt;&gt;&quot;&quot;;[.J86]&lt;&gt;&quot;&quot;;[.I86]&lt;&gt;[.J86]);&quot;Links ungleich Rechts!!!&quot;;IF(AND([.I85]&lt;&gt;&quot;&quot;;[.J86]&lt;&gt;0;[.J86]&lt;&gt;[.K85]);&quot;Äquivalenzumformung korrigieren&quot;;IF(AND([.A86]=&quot;x&quot;;[.J86]&lt;&gt;&quot;&quot;;[.C86]=[.J86]) ;&quot;Gelöst!!!&quot;;IF([.K86]&gt;&quot;Fehler&quot;;[.K86];IF(OR([.A86]=&quot;&quot;;[.A85]=&quot;&quot;;[.I86]=&quot;&quot;;[.J8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7]&lt;&gt;&quot;&quot;;[.C87]&lt;&gt;&quot;&quot;);IF(AND([.I87]&lt;&gt;&quot;&quot;;[.J87]&lt;&gt;&quot;&quot;;[.I87]&lt;&gt;[.J87]);&quot;Links ungleich Rechts!!!&quot;;IF(AND([.I86]&lt;&gt;&quot;&quot;;[.J87]&lt;&gt;0;[.J87]&lt;&gt;[.K86]);&quot;Äquivalenzumformung korrigieren&quot;;IF(AND([.A87]=&quot;x&quot;;[.J87]&lt;&gt;&quot;&quot;;[.C87]=[.J87]) ;&quot;Gelöst!!!&quot;;IF([.K87]&gt;&quot;Fehler&quot;;[.K87];IF(OR([.A87]=&quot;&quot;;[.A86]=&quot;&quot;;[.I87]=&quot;&quot;;[.J8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8]&lt;&gt;&quot;&quot;;[.C88]&lt;&gt;&quot;&quot;);IF(AND([.I88]&lt;&gt;&quot;&quot;;[.J88]&lt;&gt;&quot;&quot;;[.I88]&lt;&gt;[.J88]);&quot;Links ungleich Rechts!!!&quot;;IF(AND([.I87]&lt;&gt;&quot;&quot;;[.J88]&lt;&gt;0;[.J88]&lt;&gt;[.K87]);&quot;Äquivalenzumformung korrigieren&quot;;IF(AND([.A88]=&quot;x&quot;;[.J88]&lt;&gt;&quot;&quot;;[.C88]=[.J88]) ;&quot;Gelöst!!!&quot;;IF([.K88]&gt;&quot;Fehler&quot;;[.K88];IF(OR([.A88]=&quot;&quot;;[.A87]=&quot;&quot;;[.I88]=&quot;&quot;;[.J8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89]&lt;&gt;&quot;&quot;;[.C89]&lt;&gt;&quot;&quot;);IF(AND([.I89]&lt;&gt;&quot;&quot;;[.J89]&lt;&gt;&quot;&quot;;[.I89]&lt;&gt;[.J89]);&quot;Links ungleich Rechts!!!&quot;;IF(AND([.I88]&lt;&gt;&quot;&quot;;[.J89]&lt;&gt;0;[.J89]&lt;&gt;[.K88]);&quot;Äquivalenzumformung korrigieren&quot;;IF(AND([.A89]=&quot;x&quot;;[.J89]&lt;&gt;&quot;&quot;;[.C89]=[.J89]) ;&quot;Gelöst!!!&quot;;IF([.K89]&gt;&quot;Fehler&quot;;[.K89];IF(OR([.A89]=&quot;&quot;;[.A88]=&quot;&quot;;[.I89]=&quot;&quot;;[.J8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0]&lt;&gt;&quot;&quot;;[.C90]&lt;&gt;&quot;&quot;);IF(AND([.I90]&lt;&gt;&quot;&quot;;[.J90]&lt;&gt;&quot;&quot;;[.I90]&lt;&gt;[.J90]);&quot;Links ungleich Rechts!!!&quot;;IF(AND([.I89]&lt;&gt;&quot;&quot;;[.J90]&lt;&gt;0;[.J90]&lt;&gt;[.K89]);&quot;Äquivalenzumformung korrigieren&quot;;IF(AND([.A90]=&quot;x&quot;;[.J90]&lt;&gt;&quot;&quot;;[.C90]=[.J90]) ;&quot;Gelöst!!!&quot;;IF([.K90]&gt;&quot;Fehler&quot;;[.K90];IF(OR([.A90]=&quot;&quot;;[.A89]=&quot;&quot;;[.I90]=&quot;&quot;;[.J9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1]&lt;&gt;&quot;&quot;;[.C91]&lt;&gt;&quot;&quot;);IF(AND([.I91]&lt;&gt;&quot;&quot;;[.J91]&lt;&gt;&quot;&quot;;[.I91]&lt;&gt;[.J91]);&quot;Links ungleich Rechts!!!&quot;;IF(AND([.I90]&lt;&gt;&quot;&quot;;[.J91]&lt;&gt;0;[.J91]&lt;&gt;[.K90]);&quot;Äquivalenzumformung korrigieren&quot;;IF(AND([.A91]=&quot;x&quot;;[.J91]&lt;&gt;&quot;&quot;;[.C91]=[.J91]) ;&quot;Gelöst!!!&quot;;IF([.K91]&gt;&quot;Fehler&quot;;[.K91];IF(OR([.A91]=&quot;&quot;;[.A90]=&quot;&quot;;[.I91]=&quot;&quot;;[.J9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2]&lt;&gt;&quot;&quot;;[.C92]&lt;&gt;&quot;&quot;);IF(AND([.I92]&lt;&gt;&quot;&quot;;[.J92]&lt;&gt;&quot;&quot;;[.I92]&lt;&gt;[.J92]);&quot;Links ungleich Rechts!!!&quot;;IF(AND([.I91]&lt;&gt;&quot;&quot;;[.J92]&lt;&gt;0;[.J92]&lt;&gt;[.K91]);&quot;Äquivalenzumformung korrigieren&quot;;IF(AND([.A92]=&quot;x&quot;;[.J92]&lt;&gt;&quot;&quot;;[.C92]=[.J92]) ;&quot;Gelöst!!!&quot;;IF([.K92]&gt;&quot;Fehler&quot;;[.K92];IF(OR([.A92]=&quot;&quot;;[.A91]=&quot;&quot;;[.I92]=&quot;&quot;;[.J9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3]&lt;&gt;&quot;&quot;;[.C93]&lt;&gt;&quot;&quot;);IF(AND([.I93]&lt;&gt;&quot;&quot;;[.J93]&lt;&gt;&quot;&quot;;[.I93]&lt;&gt;[.J93]);&quot;Links ungleich Rechts!!!&quot;;IF(AND([.I92]&lt;&gt;&quot;&quot;;[.J93]&lt;&gt;0;[.J93]&lt;&gt;[.K92]);&quot;Äquivalenzumformung korrigieren&quot;;IF(AND([.A93]=&quot;x&quot;;[.J93]&lt;&gt;&quot;&quot;;[.C93]=[.J93]) ;&quot;Gelöst!!!&quot;;IF([.K93]&gt;&quot;Fehler&quot;;[.K93];IF(OR([.A93]=&quot;&quot;;[.A92]=&quot;&quot;;[.I93]=&quot;&quot;;[.J9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4]&lt;&gt;&quot;&quot;;[.C94]&lt;&gt;&quot;&quot;);IF(AND([.I94]&lt;&gt;&quot;&quot;;[.J94]&lt;&gt;&quot;&quot;;[.I94]&lt;&gt;[.J94]);&quot;Links ungleich Rechts!!!&quot;;IF(AND([.I93]&lt;&gt;&quot;&quot;;[.J94]&lt;&gt;0;[.J94]&lt;&gt;[.K93]);&quot;Äquivalenzumformung korrigieren&quot;;IF(AND([.A94]=&quot;x&quot;;[.J94]&lt;&gt;&quot;&quot;;[.C94]=[.J94]) ;&quot;Gelöst!!!&quot;;IF([.K94]&gt;&quot;Fehler&quot;;[.K94];IF(OR([.A94]=&quot;&quot;;[.A93]=&quot;&quot;;[.I94]=&quot;&quot;;[.J9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5]&lt;&gt;&quot;&quot;;[.C95]&lt;&gt;&quot;&quot;);IF(AND([.I95]&lt;&gt;&quot;&quot;;[.J95]&lt;&gt;&quot;&quot;;[.I95]&lt;&gt;[.J95]);&quot;Links ungleich Rechts!!!&quot;;IF(AND([.I94]&lt;&gt;&quot;&quot;;[.J95]&lt;&gt;0;[.J95]&lt;&gt;[.K94]);&quot;Äquivalenzumformung korrigieren&quot;;IF(AND([.A95]=&quot;x&quot;;[.J95]&lt;&gt;&quot;&quot;;[.C95]=[.J95]) ;&quot;Gelöst!!!&quot;;IF([.K95]&gt;&quot;Fehler&quot;;[.K95];IF(OR([.A95]=&quot;&quot;;[.A94]=&quot;&quot;;[.I95]=&quot;&quot;;[.J9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6]&lt;&gt;&quot;&quot;;[.C96]&lt;&gt;&quot;&quot;);IF(AND([.I96]&lt;&gt;&quot;&quot;;[.J96]&lt;&gt;&quot;&quot;;[.I96]&lt;&gt;[.J96]);&quot;Links ungleich Rechts!!!&quot;;IF(AND([.I95]&lt;&gt;&quot;&quot;;[.J96]&lt;&gt;0;[.J96]&lt;&gt;[.K95]);&quot;Äquivalenzumformung korrigieren&quot;;IF(AND([.A96]=&quot;x&quot;;[.J96]&lt;&gt;&quot;&quot;;[.C96]=[.J96]) ;&quot;Gelöst!!!&quot;;IF([.K96]&gt;&quot;Fehler&quot;;[.K96];IF(OR([.A96]=&quot;&quot;;[.A95]=&quot;&quot;;[.I96]=&quot;&quot;;[.J9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7]&lt;&gt;&quot;&quot;;[.C97]&lt;&gt;&quot;&quot;);IF(AND([.I97]&lt;&gt;&quot;&quot;;[.J97]&lt;&gt;&quot;&quot;;[.I97]&lt;&gt;[.J97]);&quot;Links ungleich Rechts!!!&quot;;IF(AND([.I96]&lt;&gt;&quot;&quot;;[.J97]&lt;&gt;0;[.J97]&lt;&gt;[.K96]);&quot;Äquivalenzumformung korrigieren&quot;;IF(AND([.A97]=&quot;x&quot;;[.J97]&lt;&gt;&quot;&quot;;[.C97]=[.J97]) ;&quot;Gelöst!!!&quot;;IF([.K97]&gt;&quot;Fehler&quot;;[.K97];IF(OR([.A97]=&quot;&quot;;[.A96]=&quot;&quot;;[.I97]=&quot;&quot;;[.J9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8]&lt;&gt;&quot;&quot;;[.C98]&lt;&gt;&quot;&quot;);IF(AND([.I98]&lt;&gt;&quot;&quot;;[.J98]&lt;&gt;&quot;&quot;;[.I98]&lt;&gt;[.J98]);&quot;Links ungleich Rechts!!!&quot;;IF(AND([.I97]&lt;&gt;&quot;&quot;;[.J98]&lt;&gt;0;[.J98]&lt;&gt;[.K97]);&quot;Äquivalenzumformung korrigieren&quot;;IF(AND([.A98]=&quot;x&quot;;[.J98]&lt;&gt;&quot;&quot;;[.C98]=[.J98]) ;&quot;Gelöst!!!&quot;;IF([.K98]&gt;&quot;Fehler&quot;;[.K98];IF(OR([.A98]=&quot;&quot;;[.A97]=&quot;&quot;;[.I98]=&quot;&quot;;[.J9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99]&lt;&gt;&quot;&quot;;[.C99]&lt;&gt;&quot;&quot;);IF(AND([.I99]&lt;&gt;&quot;&quot;;[.J99]&lt;&gt;&quot;&quot;;[.I99]&lt;&gt;[.J99]);&quot;Links ungleich Rechts!!!&quot;;IF(AND([.I98]&lt;&gt;&quot;&quot;;[.J99]&lt;&gt;0;[.J99]&lt;&gt;[.K98]);&quot;Äquivalenzumformung korrigieren&quot;;IF(AND([.A99]=&quot;x&quot;;[.J99]&lt;&gt;&quot;&quot;;[.C99]=[.J99]) ;&quot;Gelöst!!!&quot;;IF([.K99]&gt;&quot;Fehler&quot;;[.K99];IF(OR([.A99]=&quot;&quot;;[.A98]=&quot;&quot;;[.I99]=&quot;&quot;;[.J9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100]&lt;&gt;&quot;&quot;;[.C100]&lt;&gt;&quot;&quot;);IF(AND([.I100]&lt;&gt;&quot;&quot;;[.J100]&lt;&gt;&quot;&quot;;[.I100]&lt;&gt;[.J100]);&quot;Links ungleich Rechts!!!&quot;;IF(AND([.I99]&lt;&gt;&quot;&quot;;[.J100]&lt;&gt;0;[.J100]&lt;&gt;[.K99]);&quot;Äquivalenzumformung korrigieren&quot;;IF(AND([.A100]=&quot;x&quot;;[.J100]&lt;&gt;&quot;&quot;;[.C100]=[.J100]) ;&quot;Gelöst!!!&quot;;IF([.K100]&gt;&quot;Fehler&quot;;[.K100];IF(OR([.A100]=&quot;&quot;;[.A99]=&quot;&quot;;[.I100]=&quot;&quot;;[.J10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101]&lt;&gt;&quot;&quot;;[.C101]&lt;&gt;&quot;&quot;);IF(AND([.I101]&lt;&gt;&quot;&quot;;[.J101]&lt;&gt;&quot;&quot;;[.I101]&lt;&gt;[.J101]);&quot;Links ungleich Rechts!!!&quot;;IF(AND([.I100]&lt;&gt;&quot;&quot;;[.J101]&lt;&gt;0;[.J101]&lt;&gt;[.K100]);&quot;Äquivalenzumformung korrigieren&quot;;IF(AND([.A101]=&quot;x&quot;;[.J101]&lt;&gt;&quot;&quot;;[.C101]=[.J101]) ;&quot;Gelöst!!!&quot;;IF([.K101]&gt;&quot;Fehler&quot;;[.K101];IF(OR([.A101]=&quot;&quot;;[.A100]=&quot;&quot;;[.I101]=&quot;&quot;;[.J10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102]&lt;&gt;&quot;&quot;;[.C102]&lt;&gt;&quot;&quot;);IF(AND([.I102]&lt;&gt;&quot;&quot;;[.J102]&lt;&gt;&quot;&quot;;[.I102]&lt;&gt;[.J102]);&quot;Links ungleich Rechts!!!&quot;;IF(AND([.I101]&lt;&gt;&quot;&quot;;[.J102]&lt;&gt;0;[.J102]&lt;&gt;[.K101]);&quot;Äquivalenzumformung korrigieren&quot;;IF(AND([.A102]=&quot;x&quot;;[.J102]&lt;&gt;&quot;&quot;;[.C102]=[.J102]) ;&quot;Gelöst!!!&quot;;IF([.K102]&gt;&quot;Fehler&quot;;[.K102];IF(OR([.A102]=&quot;&quot;;[.A101]=&quot;&quot;;[.I102]=&quot;&quot;;[.J10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3]&lt;&gt;&quot;&quot;;IF(AND([.I103]&lt;&gt;&quot;&quot;;[.J103]&lt;&gt;&quot;&quot;;[.I103]&lt;&gt;[.J103]);&quot;Links ungleich Rechts!!!&quot;;IF(AND([.I102]&lt;&gt;&quot;&quot;;[.J103]&lt;&gt;0;[.J103]&lt;&gt;[.K102]);&quot;Äquivalenzumformung korrigieren&quot;;IF(AND([.A103]=&quot;x&quot;;[.C103]&lt;&gt;&quot;x&quot;;[.I103]&lt;&gt;&quot;&quot;) ;&quot;Gelöst!!!&quot;;IF([.K103]&gt;&quot;Fehler&quot;;[.K103];IF(OR([.A103]=&quot;&quot;;[.A102]=&quot;&quot;;[.I103]=&quot;&quot;;[.J10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4]&lt;&gt;&quot;&quot;;IF(AND([.I104]&lt;&gt;&quot;&quot;;[.J104]&lt;&gt;&quot;&quot;;[.I104]&lt;&gt;[.J104]);&quot;Links ungleich Rechts!!!&quot;;IF(AND([.I103]&lt;&gt;&quot;&quot;;[.J104]&lt;&gt;0;[.J104]&lt;&gt;[.K103]);&quot;Äquivalenzumformung korrigieren&quot;;IF(AND([.A104]=&quot;x&quot;;[.C104]&lt;&gt;&quot;x&quot;;[.I104]&lt;&gt;&quot;&quot;) ;&quot;Gelöst!!!&quot;;IF([.K104]&gt;&quot;Fehler&quot;;[.K104];IF(OR([.A104]=&quot;&quot;;[.A103]=&quot;&quot;;[.I104]=&quot;&quot;;[.J10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5]&lt;&gt;&quot;&quot;;IF(AND([.I105]&lt;&gt;&quot;&quot;;[.J105]&lt;&gt;&quot;&quot;;[.I105]&lt;&gt;[.J105]);&quot;Links ungleich Rechts!!!&quot;;IF(AND([.I104]&lt;&gt;&quot;&quot;;[.J105]&lt;&gt;0;[.J105]&lt;&gt;[.K104]);&quot;Äquivalenzumformung korrigieren&quot;;IF(AND([.A105]=&quot;x&quot;;[.C105]&lt;&gt;&quot;x&quot;;[.I105]&lt;&gt;&quot;&quot;) ;&quot;Gelöst!!!&quot;;IF([.K105]&gt;&quot;Fehler&quot;;[.K105];IF(OR([.A105]=&quot;&quot;;[.A104]=&quot;&quot;;[.I105]=&quot;&quot;;[.J10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6]&lt;&gt;&quot;&quot;;IF(AND([.I106]&lt;&gt;&quot;&quot;;[.J106]&lt;&gt;&quot;&quot;;[.I106]&lt;&gt;[.J106]);&quot;Links ungleich Rechts!!!&quot;;IF(AND([.I105]&lt;&gt;&quot;&quot;;[.J106]&lt;&gt;0;[.J106]&lt;&gt;[.K105]);&quot;Äquivalenzumformung korrigieren&quot;;IF(AND([.A106]=&quot;x&quot;;[.C106]&lt;&gt;&quot;x&quot;;[.I106]&lt;&gt;&quot;&quot;) ;&quot;Gelöst!!!&quot;;IF([.K106]&gt;&quot;Fehler&quot;;[.K106];IF(OR([.A106]=&quot;&quot;;[.A105]=&quot;&quot;;[.I106]=&quot;&quot;;[.J10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7]&lt;&gt;&quot;&quot;;IF(AND([.I107]&lt;&gt;&quot;&quot;;[.J107]&lt;&gt;&quot;&quot;;[.I107]&lt;&gt;[.J107]);&quot;Links ungleich Rechts!!!&quot;;IF(AND([.I106]&lt;&gt;&quot;&quot;;[.J107]&lt;&gt;0;[.J107]&lt;&gt;[.K106]);&quot;Äquivalenzumformung korrigieren&quot;;IF(AND([.A107]=&quot;x&quot;;[.C107]&lt;&gt;&quot;x&quot;;[.I107]&lt;&gt;&quot;&quot;) ;&quot;Gelöst!!!&quot;;IF([.K107]&gt;&quot;Fehler&quot;;[.K107];IF(OR([.A107]=&quot;&quot;;[.A106]=&quot;&quot;;[.I107]=&quot;&quot;;[.J10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8]&lt;&gt;&quot;&quot;;IF(AND([.I108]&lt;&gt;&quot;&quot;;[.J108]&lt;&gt;&quot;&quot;;[.I108]&lt;&gt;[.J108]);&quot;Links ungleich Rechts!!!&quot;;IF(AND([.I107]&lt;&gt;&quot;&quot;;[.J108]&lt;&gt;0;[.J108]&lt;&gt;[.K107]);&quot;Äquivalenzumformung korrigieren&quot;;IF(AND([.A108]=&quot;x&quot;;[.C108]&lt;&gt;&quot;x&quot;;[.I108]&lt;&gt;&quot;&quot;) ;&quot;Gelöst!!!&quot;;IF([.K108]&gt;&quot;Fehler&quot;;[.K108];IF(OR([.A108]=&quot;&quot;;[.A107]=&quot;&quot;;[.I108]=&quot;&quot;;[.J10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9]&lt;&gt;&quot;&quot;;IF(AND([.I109]&lt;&gt;&quot;&quot;;[.J109]&lt;&gt;&quot;&quot;;[.I109]&lt;&gt;[.J109]);&quot;Links ungleich Rechts!!!&quot;;IF(AND([.I108]&lt;&gt;&quot;&quot;;[.J109]&lt;&gt;0;[.J109]&lt;&gt;[.K108]);&quot;Äquivalenzumformung korrigieren&quot;;IF(AND([.A109]=&quot;x&quot;;[.C109]&lt;&gt;&quot;x&quot;;[.I109]&lt;&gt;&quot;&quot;) ;&quot;Gelöst!!!&quot;;IF([.K109]&gt;&quot;Fehler&quot;;[.K109];IF(OR([.A109]=&quot;&quot;;[.A108]=&quot;&quot;;[.I109]=&quot;&quot;;[.J10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0]&lt;&gt;&quot;&quot;;IF(AND([.I110]&lt;&gt;&quot;&quot;;[.J110]&lt;&gt;&quot;&quot;;[.I110]&lt;&gt;[.J110]);&quot;Links ungleich Rechts!!!&quot;;IF(AND([.I109]&lt;&gt;&quot;&quot;;[.J110]&lt;&gt;0;[.J110]&lt;&gt;[.K109]);&quot;Äquivalenzumformung korrigieren&quot;;IF(AND([.A110]=&quot;x&quot;;[.C110]&lt;&gt;&quot;x&quot;;[.I110]&lt;&gt;&quot;&quot;) ;&quot;Gelöst!!!&quot;;IF([.K110]&gt;&quot;Fehler&quot;;[.K110];IF(OR([.A110]=&quot;&quot;;[.A109]=&quot;&quot;;[.I110]=&quot;&quot;;[.J11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1]&lt;&gt;&quot;&quot;;IF(AND([.I111]&lt;&gt;&quot;&quot;;[.J111]&lt;&gt;&quot;&quot;;[.I111]&lt;&gt;[.J111]);&quot;Links ungleich Rechts!!!&quot;;IF(AND([.I110]&lt;&gt;&quot;&quot;;[.J111]&lt;&gt;0;[.J111]&lt;&gt;[.K110]);&quot;Äquivalenzumformung korrigieren&quot;;IF(AND([.A111]=&quot;x&quot;;[.C111]&lt;&gt;&quot;x&quot;;[.I111]&lt;&gt;&quot;&quot;) ;&quot;Gelöst!!!&quot;;IF([.K111]&gt;&quot;Fehler&quot;;[.K111];IF(OR([.A111]=&quot;&quot;;[.A110]=&quot;&quot;;[.I111]=&quot;&quot;;[.J11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2]&lt;&gt;&quot;&quot;;IF(AND([.I112]&lt;&gt;&quot;&quot;;[.J112]&lt;&gt;&quot;&quot;;[.I112]&lt;&gt;[.J112]);&quot;Links ungleich Rechts!!!&quot;;IF(AND([.I111]&lt;&gt;&quot;&quot;;[.J112]&lt;&gt;0;[.J112]&lt;&gt;[.K111]);&quot;Äquivalenzumformung korrigieren&quot;;IF(AND([.A112]=&quot;x&quot;;[.C112]&lt;&gt;&quot;x&quot;;[.I112]&lt;&gt;&quot;&quot;) ;&quot;Gelöst!!!&quot;;IF([.K112]&gt;&quot;Fehler&quot;;[.K112];IF(OR([.A112]=&quot;&quot;;[.A111]=&quot;&quot;;[.I112]=&quot;&quot;;[.J11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3]&lt;&gt;&quot;&quot;;IF(AND([.I113]&lt;&gt;&quot;&quot;;[.J113]&lt;&gt;&quot;&quot;;[.I113]&lt;&gt;[.J113]);&quot;Links ungleich Rechts!!!&quot;;IF(AND([.I112]&lt;&gt;&quot;&quot;;[.J113]&lt;&gt;0;[.J113]&lt;&gt;[.K112]);&quot;Äquivalenzumformung korrigieren&quot;;IF(AND([.A113]=&quot;x&quot;;[.C113]&lt;&gt;&quot;x&quot;;[.I113]&lt;&gt;&quot;&quot;) ;&quot;Gelöst!!!&quot;;IF([.K113]&gt;&quot;Fehler&quot;;[.K113];IF(OR([.A113]=&quot;&quot;;[.A112]=&quot;&quot;;[.I113]=&quot;&quot;;[.J11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4]&lt;&gt;&quot;&quot;;IF(AND([.I114]&lt;&gt;&quot;&quot;;[.J114]&lt;&gt;&quot;&quot;;[.I114]&lt;&gt;[.J114]);&quot;Links ungleich Rechts!!!&quot;;IF(AND([.I113]&lt;&gt;&quot;&quot;;[.J114]&lt;&gt;0;[.J114]&lt;&gt;[.K113]);&quot;Äquivalenzumformung korrigieren&quot;;IF(AND([.A114]=&quot;x&quot;;[.C114]&lt;&gt;&quot;x&quot;;[.I114]&lt;&gt;&quot;&quot;) ;&quot;Gelöst!!!&quot;;IF([.K114]&gt;&quot;Fehler&quot;;[.K114];IF(OR([.A114]=&quot;&quot;;[.A113]=&quot;&quot;;[.I114]=&quot;&quot;;[.J11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5]&lt;&gt;&quot;&quot;;IF(AND([.I115]&lt;&gt;&quot;&quot;;[.J115]&lt;&gt;&quot;&quot;;[.I115]&lt;&gt;[.J115]);&quot;Links ungleich Rechts!!!&quot;;IF(AND([.I114]&lt;&gt;&quot;&quot;;[.J115]&lt;&gt;0;[.J115]&lt;&gt;[.K114]);&quot;Äquivalenzumformung korrigieren&quot;;IF(AND([.A115]=&quot;x&quot;;[.C115]&lt;&gt;&quot;x&quot;;[.I115]&lt;&gt;&quot;&quot;) ;&quot;Gelöst!!!&quot;;IF([.K115]&gt;&quot;Fehler&quot;;[.K115];IF(OR([.A115]=&quot;&quot;;[.A114]=&quot;&quot;;[.I115]=&quot;&quot;;[.J11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6]&lt;&gt;&quot;&quot;;IF(AND([.I116]&lt;&gt;&quot;&quot;;[.J116]&lt;&gt;&quot;&quot;;[.I116]&lt;&gt;[.J116]);&quot;Links ungleich Rechts!!!&quot;;IF(AND([.I115]&lt;&gt;&quot;&quot;;[.J116]&lt;&gt;0;[.J116]&lt;&gt;[.J115]+[.K115]);&quot;Äquivalenzumformung korrigieren&quot;;IF(AND([.A116]=&quot;x&quot;;[.C116]&lt;&gt;&quot;x&quot;;[.I116]&lt;&gt;&quot;&quot;) ;&quot;Gelöst!!!&quot;;IF([.K116]&gt;&quot;Fehler&quot;;[.K116];IF(OR([.A116]=&quot;&quot;;[.A115]=&quot;&quot;;[.I116]=&quot;&quot;;[.J11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7]&lt;&gt;&quot;&quot;;IF(AND([.I117]&lt;&gt;&quot;&quot;;[.J117]&lt;&gt;&quot;&quot;;[.I117]&lt;&gt;[.J117]);&quot;Links ungleich Rechts!!!&quot;;IF(AND([.I116]&lt;&gt;&quot;&quot;;[.J117]&lt;&gt;0;[.J117]&lt;&gt;[.J116]+[.K116]);&quot;Äquivalenzumformung korrigieren&quot;;IF(AND([.A117]=&quot;x&quot;;[.C117]&lt;&gt;&quot;x&quot;;[.I117]&lt;&gt;&quot;&quot;) ;&quot;Gelöst!!!&quot;;IF([.K117]&gt;&quot;Fehler&quot;;[.K117];IF(OR([.A117]=&quot;&quot;;[.A116]=&quot;&quot;;[.I117]=&quot;&quot;;[.J11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8]&lt;&gt;&quot;&quot;;IF(AND([.I118]&lt;&gt;&quot;&quot;;[.J118]&lt;&gt;&quot;&quot;;[.I118]&lt;&gt;[.J118]);&quot;Links ungleich Rechts!!!&quot;;IF(AND([.I117]&lt;&gt;&quot;&quot;;[.J118]&lt;&gt;0;[.J118]&lt;&gt;[.J117]+[.K117]);&quot;Äquivalenzumformung korrigieren&quot;;IF(AND([.A118]=&quot;x&quot;;[.C118]&lt;&gt;&quot;x&quot;;[.I118]&lt;&gt;&quot;&quot;) ;&quot;Gelöst!!!&quot;;IF([.K118]&gt;&quot;Fehler&quot;;[.K118];IF(OR([.A118]=&quot;&quot;;[.A117]=&quot;&quot;;[.I118]=&quot;&quot;;[.J11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9]&lt;&gt;&quot;&quot;;IF(AND([.I119]&lt;&gt;&quot;&quot;;[.J119]&lt;&gt;&quot;&quot;;[.I119]&lt;&gt;[.J119]);&quot;Links ungleich Rechts!!!&quot;;IF(AND([.I118]&lt;&gt;&quot;&quot;;[.J119]&lt;&gt;0;[.J119]&lt;&gt;[.J118]+[.K118]);&quot;Äquivalenzumformung korrigieren&quot;;IF(AND([.A119]=&quot;x&quot;;[.C119]&lt;&gt;&quot;x&quot;;[.I119]&lt;&gt;&quot;&quot;) ;&quot;Gelöst!!!&quot;;IF([.K119]&gt;&quot;Fehler&quot;;[.K119];IF(OR([.A119]=&quot;&quot;;[.A118]=&quot;&quot;;[.I119]=&quot;&quot;;[.J11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20]&lt;&gt;&quot;&quot;;IF(AND([.I120]&lt;&gt;&quot;&quot;;[.J120]&lt;&gt;&quot;&quot;;[.I120]&lt;&gt;[.J120]);&quot;Links ungleich Rechts!!!&quot;;IF(AND([.I119]&lt;&gt;&quot;&quot;;[.J120]&lt;&gt;0;[.J120]&lt;&gt;[.J119]+[.K119]);&quot;Äquivalenzumformung korrigieren&quot;;IF(AND([.A120]=&quot;x&quot;;[.C120]&lt;&gt;&quot;x&quot;;[.I120]&lt;&gt;&quot;&quot;) ;&quot;Gelöst!!!&quot;;IF([.K120]&gt;&quot;Fehler&quot;;[.K120];IF(OR([.A120]=&quot;&quot;;[.A119]=&quot;&quot;;[.I120]=&quot;&quot;;[.J12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21]&lt;&gt;&quot;&quot;;IF(AND([.I121]&lt;&gt;&quot;&quot;;[.J121]&lt;&gt;&quot;&quot;;[.I121]&lt;&gt;[.J121]);&quot;Links ungleich Rechts!!!&quot;;IF(AND([.I120]&lt;&gt;&quot;&quot;;[.J121]&lt;&gt;0;[.J121]&lt;&gt;[.J120]+[.K120]);&quot;Äquivalenzumformung korrigieren&quot;;IF(AND([.A121]=&quot;x&quot;;[.C121]&lt;&gt;&quot;x&quot;;[.I121]&lt;&gt;&quot;&quot;) ;&quot;Gelöst!!!&quot;;IF([.K121]&gt;&quot;Fehler&quot;;[.K121];IF(OR([.A121]=&quot;&quot;;[.A120]=&quot;&quot;;[.I121]=&quot;&quot;;[.J121]=&quot;&quot;);&quot;&quot;;&quot;OK&quot;)))));&quot;&quot;)">
            <text:p/>
          </table:table-cell>
          <table:table-cell table:style-name="ce77" table:number-columns-repeated="2"/>
          <table:table-cell table:number-columns-repeated="6"/>
        </table:table-row>
        <table:table-row table:style-name="ro2" table:number-rows-repeated="65415">
          <table:table-cell/>
          <table:table-cell table:style-name="ce40"/>
          <table:table-cell table:number-columns-repeated="3"/>
          <table:table-cell table:style-name="ce77" table:number-columns-repeated="2"/>
          <table:table-cell table:number-columns-repeated="6"/>
        </table:table-row>
        <table:table-row table:style-name="ro2" table:number-rows-repeated="983039">
          <table:table-cell table:number-columns-repeated="13"/>
        </table:table-row>
        <table:table-row table:style-name="ro2">
          <table:table-cell table:number-columns-repeated="13"/>
        </table:table-row>
        <calcext:conditional-formats>
          <calcext:conditional-format calcext:target-range-address="Tabelle5.A8:Tabelle5.A13 Tabelle5.D7:Tabelle5.D7 Tabelle5.C8:Tabelle5.D12 Tabelle5.C13:Tabelle5.C13 Tabelle5.C15:Tabelle5.C15">
            <calcext:condition calcext:apply-style-name="Result" calcext:value="formula-is([.$D$15]=&quot;&quot;)" calcext:base-cell-address="Tabelle5.A7"/>
          </calcext:conditional-format>
          <calcext:conditional-format calcext:target-range-address="Tabelle5.A19:Tabelle5.A24 Tabelle5.D18:Tabelle5.D18 Tabelle5.C19:Tabelle5.D23 Tabelle5.C24:Tabelle5.C24 Tabelle5.C26:Tabelle5.C26">
            <calcext:condition calcext:apply-style-name="Result" calcext:value="formula-is([.$D$26]=&quot;&quot;)" calcext:base-cell-address="Tabelle5.A18"/>
          </calcext:conditional-format>
          <calcext:conditional-format calcext:target-range-address="Tabelle5.A31:Tabelle5.A36 Tabelle5.D30:Tabelle5.D30 Tabelle5.C31:Tabelle5.D35 Tabelle5.C36:Tabelle5.C36 Tabelle5.C38:Tabelle5.C38">
            <calcext:condition calcext:apply-style-name="Result" calcext:value="formula-is([.$D$38]=&quot;&quot;)" calcext:base-cell-address="Tabelle5.A30"/>
          </calcext:conditional-format>
          <calcext:conditional-format calcext:target-range-address="Tabelle5.A43:Tabelle5.A48 Tabelle5.D42:Tabelle5.D42 Tabelle5.C43:Tabelle5.D47 Tabelle5.C48:Tabelle5.C48 Tabelle5.C50:Tabelle5.C50">
            <calcext:condition calcext:apply-style-name="Result" calcext:value="formula-is([.$D$50]=&quot;&quot;)" calcext:base-cell-address="Tabelle5.A42"/>
          </calcext:conditional-format>
          <calcext:conditional-format calcext:target-range-address="Tabelle5.A56:Tabelle5.A62 Tabelle5.D55:Tabelle5.D55 Tabelle5.C56:Tabelle5.D61 Tabelle5.C62:Tabelle5.C62 Tabelle5.C64:Tabelle5.C64">
            <calcext:condition calcext:apply-style-name="Result" calcext:value="formula-is([.$D$64]=&quot;&quot;)" calcext:base-cell-address="Tabelle5.A55"/>
          </calcext:conditional-format>
          <calcext:conditional-format calcext:target-range-address="Tabelle5.A69:Tabelle5.A75 Tabelle5.D68:Tabelle5.D68 Tabelle5.C69:Tabelle5.D74 Tabelle5.C75:Tabelle5.C75 Tabelle5.C77:Tabelle5.C77">
            <calcext:condition calcext:apply-style-name="Result" calcext:value="formula-is([.$D$77]=&quot;&quot;)" calcext:base-cell-address="Tabelle5.A68"/>
          </calcext:conditional-format>
        </calcext:conditional-formats>
      </table:table>
      <table:table table:name="Tabelle6" table:style-name="ta1" table:protected="true" table:protection-key="RISAaYM55EB4f9JUsQKkFIYvY3U="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button form:name="PushButton" form:control-implementation="ooo:com.sun.star.form.component.CommandButton" xml:id="control31" form:id="control31" form:label="Prüfe 1"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1?language=Basic&amp;location=document" xlink:type="simple"/>
              </office:event-listeners>
            </form:button>
            <form:button form:name="Prüfe 2" form:control-implementation="ooo:com.sun.star.form.component.CommandButton" xml:id="control32" form:id="control32" form:label="Prüfe 2"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2?language=Basic&amp;location=document" xlink:type="simple"/>
              </office:event-listeners>
            </form:button>
            <form:button form:name="PushButton" form:control-implementation="ooo:com.sun.star.form.component.CommandButton" xml:id="control33" form:id="control33" form:label="Prüfe 3"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3?language=Basic&amp;location=document" xlink:type="simple"/>
              </office:event-listeners>
            </form:button>
            <form:button form:name="PushButton" form:control-implementation="ooo:com.sun.star.form.component.CommandButton" xml:id="control34" form:id="control34" form:label="Prüfe 4"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4?language=Basic&amp;location=document" xlink:type="simple"/>
              </office:event-listeners>
            </form:button>
            <form:button form:name="PushButton" form:control-implementation="ooo:com.sun.star.form.component.CommandButton" xml:id="control35" form:id="control35" form:label="Prüfe 5"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5?language=Basic&amp;location=document" xlink:type="simple"/>
              </office:event-listeners>
            </form:button>
            <form:button form:name="PushButton" form:control-implementation="ooo:com.sun.star.form.component.CommandButton" xml:id="control36" form:id="control36" form:label="Prüfe 6"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6?language=Basic&amp;location=document" xlink:type="simple"/>
              </office:event-listeners>
            </form:button>
          </form:form>
        </office:forms>
        <table:table-column table:style-name="co8" table:default-cell-style-name="Default"/>
        <table:table-column table:style-name="co9" table:default-cell-style-name="Default"/>
        <table:table-column table:style-name="co10" table:default-cell-style-name="Default"/>
        <table:table-column table:style-name="co24" table:default-cell-style-name="Default"/>
        <table:table-column table:style-name="co25" table:default-cell-style-name="Default"/>
        <table:table-column table:style-name="co26" table:default-cell-style-name="Default"/>
        <table:table-column table:style-name="co14" table:default-cell-style-name="Default"/>
        <table:table-column table:style-name="co27" table:default-cell-style-name="Default"/>
        <table:table-column table:style-name="co16" table:visibility="collapse" table:default-cell-style-name="unsichtbar"/>
        <table:table-column table:style-name="co17" table:visibility="collapse" table:default-cell-style-name="unsichtbar"/>
        <table:table-column table:style-name="co28" table:visibility="collapse" table:default-cell-style-name="unsichtbar"/>
        <table:table-column table:style-name="co1" table:visibility="collapse" table:number-columns-repeated="2" table:default-cell-style-name="unsichtbar"/>
        <table:table-row table:style-name="ro2">
          <table:table-cell office:value-type="string" calcext:value-type="string">
            <text:p>Gleichungen lösen </text:p>
          </table:table-cell>
          <table:table-cell table:style-name="ce40"/>
          <table:table-cell table:number-columns-repeated="3"/>
          <table:table-cell table:style-name="ce73" office:value-type="string" calcext:value-type="string">
            <text:p>x² hebt sich auf **</text:p>
          </table:table-cell>
          <table:table-cell table:style-name="ce125"/>
          <table:table-cell table:number-columns-repeated="2"/>
          <table:table-cell office:value-type="float" office:value="5" calcext:value-type="float">
            <text:p>5</text:p>
          </table:table-cell>
          <table:table-cell office:value-type="float" office:value="7" calcext:value-type="float">
            <text:p>7</text:p>
          </table:table-cell>
          <table:table-cell office:value-type="float" office:value="13" calcext:value-type="float">
            <text:p>13</text:p>
          </table:table-cell>
          <table:table-cell/>
        </table:table-row>
        <table:table-row table:style-name="ro2">
          <table:table-cell/>
          <table:table-cell table:style-name="ce40"/>
          <table:table-cell table:number-columns-repeated="3"/>
          <table:table-cell table:style-name="ce74"/>
          <table:table-cell table:style-name="ce126"/>
          <table:table-cell table:number-columns-repeated="2"/>
          <table:table-cell office:value-type="float" office:value="10" calcext:value-type="float">
            <text:p>10</text:p>
          </table:table-cell>
          <table:table-cell office:value-type="float" office:value="18" calcext:value-type="float">
            <text:p>18</text:p>
          </table:table-cell>
          <table:table-cell office:value-type="float" office:value="24" calcext:value-type="float">
            <text:p>24</text:p>
          </table:table-cell>
          <table:table-cell/>
        </table:table-row>
        <table:table-row table:style-name="ro2">
          <table:table-cell table:style-name="ce40" office:value-type="string" calcext:value-type="string">
            <text:p>LINKS</text:p>
          </table:table-cell>
          <table:table-cell table:style-name="ce40" office:value-type="string" calcext:value-type="string">
            <text:p>=</text:p>
          </table:table-cell>
          <table:table-cell table:style-name="ce40" office:value-type="string" calcext:value-type="string">
            <text:p>RECHTS</text:p>
          </table:table-cell>
          <table:table-cell office:value-type="string" calcext:value-type="string">
            <text:p>| Äquivalenzumformungen</text:p>
          </table:table-cell>
          <table:table-cell/>
          <table:table-cell table:style-name="ce313" office:value-type="string" calcext:value-type="string">
            <text:p></text:p>
          </table:table-cell>
          <table:table-cell table:style-name="ce127" office:value-type="string" calcext:value-type="string">
            <text:p></text:p>
          </table:table-cell>
          <table:table-cell table:number-columns-repeated="2"/>
          <table:table-cell office:value-type="float" office:value="3" calcext:value-type="float">
            <text:p>3</text:p>
          </table:table-cell>
          <table:table-cell office:value-type="float" office:value="30" calcext:value-type="float">
            <text:p>30</text:p>
          </table:table-cell>
          <table:table-cell office:value-type="float" office:value="36" calcext:value-type="float">
            <text:p>36</text:p>
          </table:table-cell>
          <table:table-cell/>
        </table:table-row>
        <table:table-row table:style-name="ro2">
          <table:table-cell/>
          <table:table-cell table:style-name="ce40"/>
          <table:table-cell table:number-columns-repeated="2"/>
          <table:table-cell table:formula="of:=IF([.A4]&lt;&gt;&quot;&quot;;IF(AND([.I4]&lt;&gt;&quot;&quot;;[.J4]&lt;&gt;&quot;&quot;;[.I4]&lt;&gt;[.J4]);&quot;Links ungleich Rechts!!!&quot;;IF(AND([.I3]&lt;&gt;&quot;&quot;;[.J4]&lt;&gt;0;[.J4]&lt;&gt;[.K3]);&quot;Äquivalenzumformung korrigieren&quot;;IF(AND([.A4]=&quot;x&quot;;[.J4]&lt;&gt;&quot;&quot;;[.C4]=[.J4]) ;&quot;Gelöst!!!&quot;;IF([.K4]&gt;&quot;Fehler&quot;;[.K4];IF(OR([.A4]=&quot;&quot;;[.A3]=&quot;&quot;;[.I4]=&quot;&quot;;[.J4]=&quot;&quot;);&quot;&quot;;&quot;OK&quot;)))));&quot;&quot;)">
            <text:p/>
          </table:table-cell>
          <table:table-cell table:style-name="ce314" table:formula="of:=DCOUNT([.$D1:.$D115];[.$D1:.$D115];[.$F2:.$F3])" office:value-type="float" office:value="0" calcext:value-type="float">
            <text:p>0</text:p>
          </table:table-cell>
          <table:table-cell table:style-name="ce315" table:formula="of:=DCOUNT([.$D1:.$D115];[.$D1:.$D115];[.$G2:.$G3])" office:value-type="float" office:value="12" calcext:value-type="float">
            <text:p>12</text:p>
          </table:table-cell>
          <table:table-cell table:number-columns-repeated="2"/>
          <table:table-cell office:value-type="float" office:value="-1" calcext:value-type="float">
            <text:p>-1</text:p>
          </table:table-cell>
          <table:table-cell office:value-type="float" office:value="42" calcext:value-type="float">
            <text:p>42</text:p>
          </table:table-cell>
          <table:table-cell office:value-type="float" office:value="48" calcext:value-type="float">
            <text:p>48</text:p>
          </table:table-cell>
          <table:table-cell/>
        </table:table-row>
        <table:table-row table:style-name="ro2">
          <table:table-cell/>
          <table:table-cell table:style-name="ce43"/>
          <table:table-cell table:number-columns-repeated="2"/>
          <table:table-cell table:formula="of:=IF([.A5]&lt;&gt;&quot;&quot;;IF(AND([.I5]&lt;&gt;&quot;&quot;;[.J5]&lt;&gt;&quot;&quot;;[.I5]&lt;&gt;[.J5]);&quot;Links ungleich Rechts!!!&quot;;IF(AND([.I4]&lt;&gt;&quot;&quot;;[.J5]&lt;&gt;0;[.J5]&lt;&gt;[.K4]);&quot;Äquivalenzumformung korrigieren&quot;;IF(AND([.A5]=&quot;x&quot;;[.J5]&lt;&gt;&quot;&quot;;[.C5]=[.J5]) ;&quot;Gelöst!!!&quot;;IF([.K5]&gt;&quot;Fehler&quot;;[.K5];IF(OR([.A5]=&quot;&quot;;[.A4]=&quot;&quot;;[.I5]=&quot;&quot;;[.J5]=&quot;&quot;);&quot;&quot;;&quot;OK&quot;)))));&quot;&quot;)">
            <text:p/>
          </table:table-cell>
          <table:table-cell table:style-name="ce77" table:number-columns-repeated="2"/>
          <table:table-cell table:number-columns-repeated="2"/>
          <table:table-cell office:value-type="float" office:value="4" calcext:value-type="float">
            <text:p>4</text:p>
          </table:table-cell>
          <table:table-cell office:value-type="float" office:value="55" calcext:value-type="float">
            <text:p>55</text:p>
          </table:table-cell>
          <table:table-cell office:value-type="float" office:value="62" calcext:value-type="float">
            <text:p>62</text:p>
          </table:table-cell>
          <table:table-cell/>
        </table:table-row>
        <table:table-row table:style-name="ro2">
          <table:table-cell/>
          <table:table-cell table:style-name="ce43"/>
          <table:table-cell table:number-columns-repeated="3"/>
          <table:table-cell table:style-name="ce77" table:number-columns-repeated="2"/>
          <table:table-cell table:number-columns-repeated="2"/>
          <table:table-cell office:value-type="float" office:value="2" calcext:value-type="float">
            <text:p>2</text:p>
          </table:table-cell>
          <table:table-cell office:value-type="float" office:value="68" calcext:value-type="float">
            <text:p>68</text:p>
          </table:table-cell>
          <table:table-cell office:value-type="float" office:value="75" calcext:value-type="float">
            <text:p>75</text:p>
          </table:table-cell>
          <table:table-cell/>
        </table:table-row>
        <table:table-row table:style-name="ro2">
          <table:table-cell table:style-name="ce130" office:value-type="string" calcext:value-type="string">
            <text:p>(x+1)²-(x+2)²</text:p>
          </table:table-cell>
          <table:table-cell table:style-name="ce43" office:value-type="string" calcext:value-type="string">
            <text:p>=</text:p>
          </table:table-cell>
          <table:table-cell table:style-name="ce138" office:value-type="string" calcext:value-type="string">
            <text:p>-13</text:p>
          </table:table-cell>
          <table:table-cell table:style-name="ce302"/>
          <table:table-cell table:formula="of:=IF(AND([.A7]&lt;&gt;&quot;&quot;;[.C7]&lt;&gt;&quot;&quot;);IF(AND([.I7]&lt;&gt;&quot;&quot;;[.J7]&lt;&gt;&quot;&quot;;[.I7]&lt;&gt;[.J7]);&quot;Links ungleich Rechts!!!&quot;;IF(AND([.I6]&lt;&gt;&quot;&quot;;[.J7]&lt;&gt;0;[.J7]&lt;&gt;[.K6]);&quot;Äquivalenzumformung korrigieren&quot;;IF(AND([.A7]=&quot;x&quot;;[.J7]&lt;&gt;&quot;&quot;;[.C7]=[.J7]) ;&quot;Gelöst!!!&quot;;IF([.K7]&gt;&quot;Fehler&quot;;[.K7];IF(OR([.A7]=&quot;&quot;;[.A6]=&quot;&quot;;[.I7]=&quot;&quot;;[.J7]=&quot;&quot;);&quot;&quot;;&quot;OK&quot;)))));&quot;&quot;)">
            <text:p/>
          </table:table-cell>
          <table:table-cell table:style-name="ce77" table:number-columns-repeated="2"/>
          <table:table-cell/>
          <table:table-cell table:formula="of:=(5+1)^2-(5+2)^2" office:value-type="float" office:value="-13" calcext:value-type="float">
            <text:p>-13</text:p>
          </table:table-cell>
          <table:table-cell table:formula="of:=0-13" office:value-type="float" office:value="-13" calcext:value-type="float">
            <text:p>-13</text:p>
          </table:table-cell>
          <table:table-cell table:formula="of:=0-13" office:value-type="float" office:value="-13" calcext:value-type="float">
            <text:p>-13</text:p>
          </table:table-cell>
          <table:table-cell table:number-columns-repeated="2"/>
        </table:table-row>
        <table:table-row table:style-name="ro2">
          <table:table-cell table:style-name="ce295"/>
          <table:table-cell table:style-name="ce43" office:value-type="string" calcext:value-type="string">
            <text:p>=</text:p>
          </table:table-cell>
          <table:table-cell table:style-name="ce302" table:number-columns-repeated="2"/>
          <table:table-cell table:formula="of:=IF(AND([.A8]&lt;&gt;&quot;&quot;;[.C8]&lt;&gt;&quot;&quot;);IF(AND([.I8]&lt;&gt;&quot;&quot;;[.J8]&lt;&gt;&quot;&quot;;[.I8]&lt;&gt;[.J8]);&quot;Links ungleich Rechts!!!&quot;;IF(AND([.I7]&lt;&gt;&quot;&quot;;[.J8]&lt;&gt;0;[.J8]&lt;&gt;[.K7]);&quot;Äquivalenzumformung korrigieren&quot;;IF(AND([.A8]=&quot;x&quot;;[.J8]&lt;&gt;&quot;&quot;;[.C8]=[.J8]) ;&quot;Gelöst!!!&quot;;IF([.K8]&gt;&quot;Fehler&quot;;[.K8];IF(OR([.A8]=&quot;&quot;;[.A7]=&quot;&quot;;[.I8]=&quot;&quot;;[.J8]=&quot;&quot;);&quot;&quot;;&quot;OK&quot;)))));&quot;&quot;)">
            <text:p/>
          </table:table-cell>
          <table:table-cell table:style-name="ce77" table:number-columns-repeated="2"/>
          <table:table-cell table:number-columns-repeated="6"/>
        </table:table-row>
        <table:table-row table:style-name="ro2">
          <table:table-cell table:style-name="ce295"/>
          <table:table-cell table:style-name="ce43" office:value-type="string" calcext:value-type="string">
            <text:p>=</text:p>
          </table:table-cell>
          <table:table-cell table:style-name="ce302" table:number-columns-repeated="2"/>
          <table:table-cell table:formula="of:=IF(AND([.A9]&lt;&gt;&quot;&quot;;[.C9]&lt;&gt;&quot;&quot;);IF(AND([.I9]&lt;&gt;&quot;&quot;;[.J9]&lt;&gt;&quot;&quot;;[.I9]&lt;&gt;[.J9]);&quot;Links ungleich Rechts!!!&quot;;IF(AND([.I8]&lt;&gt;&quot;&quot;;[.J9]&lt;&gt;0;[.J9]&lt;&gt;[.K8]);&quot;Äquivalenzumformung korrigieren&quot;;IF(AND([.A9]=&quot;x&quot;;[.J9]&lt;&gt;&quot;&quot;;[.C9]=[.J9]) ;&quot;Gelöst!!!&quot;;IF([.K9]&gt;&quot;Fehler&quot;;[.K9];IF(OR([.A9]=&quot;&quot;;[.A8]=&quot;&quot;;[.I9]=&quot;&quot;;[.J9]=&quot;&quot;);&quot;&quot;;&quot;OK&quot;)))));&quot;&quot;)">
            <text:p/>
          </table:table-cell>
          <table:table-cell table:style-name="ce77" table:number-columns-repeated="2"/>
          <table:table-cell table:number-columns-repeated="6"/>
        </table:table-row>
        <table:table-row table:style-name="ro2">
          <table:table-cell table:style-name="ce296"/>
          <table:table-cell table:style-name="ce40" office:value-type="string" calcext:value-type="string">
            <text:p>=</text:p>
          </table:table-cell>
          <table:table-cell table:style-name="ce296" table:number-columns-repeated="2"/>
          <table:table-cell table:formula="of:=IF(AND([.A10]&lt;&gt;&quot;&quot;;[.C10]&lt;&gt;&quot;&quot;);IF(AND([.I10]&lt;&gt;&quot;&quot;;[.J10]&lt;&gt;&quot;&quot;;[.I10]&lt;&gt;[.J10]);&quot;Links ungleich Rechts!!!&quot;;IF(AND([.I9]&lt;&gt;&quot;&quot;;[.J10]&lt;&gt;0;[.J10]&lt;&gt;[.K9]);&quot;Äquivalenzumformung korrigieren&quot;;IF(AND([.A10]=&quot;x&quot;;[.J10]&lt;&gt;&quot;&quot;;[.C10]=[.J10]) ;&quot;Gelöst!!!&quot;;IF([.K10]&gt;&quot;Fehler&quot;;[.K10];IF(OR([.A10]=&quot;&quot;;[.A9]=&quot;&quot;;[.I10]=&quot;&quot;;[.J10]=&quot;&quot;);&quot;&quot;;&quot;OK&quot;)))));&quot;&quot;)">
            <text:p/>
          </table:table-cell>
          <table:table-cell table:number-columns-repeated="8"/>
        </table:table-row>
        <table:table-row table:style-name="ro2">
          <table:table-cell table:style-name="ce295"/>
          <table:table-cell table:style-name="ce43" office:value-type="string" calcext:value-type="string">
            <text:p>=</text:p>
          </table:table-cell>
          <table:table-cell table:style-name="ce302" table:number-columns-repeated="2"/>
          <table:table-cell table:formula="of:=IF(AND([.A11]&lt;&gt;&quot;&quot;;[.C11]&lt;&gt;&quot;&quot;);IF(AND([.I11]&lt;&gt;&quot;&quot;;[.J11]&lt;&gt;&quot;&quot;;[.I11]&lt;&gt;[.J11]);&quot;Links ungleich Rechts!!!&quot;;IF(AND([.I10]&lt;&gt;&quot;&quot;;[.J11]&lt;&gt;0;[.J11]&lt;&gt;[.K10]);&quot;Äquivalenzumformung korrigieren&quot;;IF(AND([.A11]=&quot;x&quot;;[.J11]&lt;&gt;&quot;&quot;;[.C11]=[.J11]) ;&quot;Gelöst!!!&quot;;IF([.K11]&gt;&quot;Fehler&quot;;[.K11];IF(OR([.A11]=&quot;&quot;;[.A10]=&quot;&quot;;[.I11]=&quot;&quot;;[.J11]=&quot;&quot;);&quot;&quot;;&quot;OK&quot;)))));&quot;&quot;)">
            <text:p/>
          </table:table-cell>
          <table:table-cell table:style-name="ce77" table:number-columns-repeated="2"/>
          <table:table-cell table:number-columns-repeated="6"/>
        </table:table-row>
        <table:table-row table:style-name="ro2">
          <table:table-cell table:style-name="ce295"/>
          <table:table-cell table:style-name="ce43" office:value-type="string" calcext:value-type="string">
            <text:p>=</text:p>
          </table:table-cell>
          <table:table-cell table:style-name="ce302" table:number-columns-repeated="2"/>
          <table:table-cell table:formula="of:=IF(AND([.A12]&lt;&gt;&quot;&quot;;[.C12]&lt;&gt;&quot;&quot;);IF(AND([.I12]&lt;&gt;&quot;&quot;;[.J12]&lt;&gt;&quot;&quot;;[.I12]&lt;&gt;[.J12]);&quot;Links ungleich Rechts!!!&quot;;IF(AND([.I11]&lt;&gt;&quot;&quot;;[.J12]&lt;&gt;0;[.J12]&lt;&gt;[.K11]);&quot;Äquivalenzumformung korrigieren&quot;;IF(AND([.A12]=&quot;x&quot;;[.J12]&lt;&gt;&quot;&quot;;[.C12]=[.J12]) ;&quot;Gelöst!!!&quot;;IF([.K12]&gt;&quot;Fehler&quot;;[.K12];IF(OR([.A12]=&quot;&quot;;[.A11]=&quot;&quot;;[.I12]=&quot;&quot;;[.J12]=&quot;&quot;);&quot;&quot;;&quot;OK&quot;)))));&quot;&quot;)">
            <text:p/>
          </table:table-cell>
          <table:table-cell table:style-name="ce79"/>
          <table:table-cell table:style-name="ce77"/>
          <table:table-cell table:number-columns-repeated="6"/>
        </table:table-row>
        <table:table-row table:style-name="ro2">
          <table:table-cell table:style-name="ce295"/>
          <table:table-cell table:style-name="ce40" office:value-type="string" calcext:value-type="string">
            <text:p>=</text:p>
          </table:table-cell>
          <table:table-cell table:style-name="ce302"/>
          <table:table-cell/>
          <table:table-cell table:formula="of:=IF(AND([.A13]&lt;&gt;&quot;&quot;;[.C13]&lt;&gt;&quot;&quot;);IF(AND([.I13]&lt;&gt;&quot;&quot;;[.J13]&lt;&gt;&quot;&quot;;[.I13]&lt;&gt;[.J13]);&quot;Links ungleich Rechts!!!&quot;;IF(AND([.I12]&lt;&gt;&quot;&quot;;[.J13]&lt;&gt;0;[.J13]&lt;&gt;[.K12]);&quot;Äquivalenzumformung korrigieren&quot;;IF(AND([.A13]=&quot;x&quot;;[.J13]&lt;&gt;&quot;&quot;;[.C13]=[.J13]) ;&quot;Gelöst!!!&quot;;IF([.K13]&gt;&quot;Fehler&quot;;[.K13];IF(OR([.A13]=&quot;&quot;;[.A12]=&quot;&quot;;[.I13]=&quot;&quot;;[.J13]=&quot;&quot;);&quot;&quot;;&quot;OK&quot;)))));&quot;&quot;)">
            <text:p/>
            <draw:control table:end-cell-address="Tabelle6.E14" table:end-x="27.32mm" table:end-y="5.47mm" draw:z-index="0" draw:text-style-name="P2" svg:width="25.47mm" svg:height="6.3mm" svg:x="1.85mm" svg:y="5.64mm" draw:control="control31"/>
          </table:table-cell>
          <table:table-cell table:style-name="ce77" table:number-columns-repeated="2"/>
          <table:table-cell table:number-columns-repeated="6"/>
        </table:table-row>
        <table:table-row table:style-name="ro2">
          <table:table-cell table:number-columns-repeated="3"/>
          <table:table-cell table:style-name="ce151" table:formula="of:=IF(ISERROR(VALUE(VLOOKUP(&quot; *x *&quot;;[.A8:.C13];3;0)));&quot;&quot;;IF(VALUE(VLOOKUP(&quot; *x *&quot;;[.A8:.C13];3;0))=[.J1];&quot;&quot;;&quot;&quot;))" office:value-type="string" office:string-value="" calcext:value-type="string">
            <text:p></text:p>
          </table:table-cell>
          <table:table-cell table:formula="of:=IF(AND([.A14]&lt;&gt;&quot;&quot;;[.C14]&lt;&gt;&quot;&quot;);IF(AND([.I14]&lt;&gt;&quot;&quot;;[.J14]&lt;&gt;&quot;&quot;;[.I14]&lt;&gt;[.J14]);&quot;Links ungleich Rechts!!!&quot;;IF(AND([.I13]&lt;&gt;&quot;&quot;;[.J14]&lt;&gt;0;[.J14]&lt;&gt;[.K13]);&quot;Äquivalenzumformung korrigieren&quot;;IF(AND([.A14]=&quot;x&quot;;[.J14]&lt;&gt;&quot;&quot;;[.C14]=[.J14]) ;&quot;Gelöst!!!&quot;;IF([.K14]&gt;&quot;Fehler&quot;;[.K14];IF(OR([.A14]=&quot;&quot;;[.A13]=&quot;&quot;;[.I14]=&quot;&quot;;[.J14]=&quot;&quot;);&quot;&quot;;&quot;OK&quot;)))));&quot;&quot;)">
            <text:p/>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296"/>
          <table:table-cell table:style-name="ce151" table:formula="of:=IF(ISERROR(FIND(&quot;{&quot;&amp;[.J1]&amp;&quot;}&quot;;SUBSTITUTE([.C15];&quot; &quot;;&quot;&quot;)));&quot;&quot;;&quot;&quot;)" office:value-type="string" office:string-value="" calcext:value-type="string">
            <text:p></text:p>
          </table:table-cell>
          <table:table-cell table:formula="of:=IF(AND([.A15]&lt;&gt;&quot;&quot;;[.C15]&lt;&gt;&quot;&quot;);IF(AND([.I15]&lt;&gt;&quot;&quot;;[.J15]&lt;&gt;&quot;&quot;;[.I15]&lt;&gt;[.J15]);&quot;Links ungleich Rechts!!!&quot;;IF(AND([.I14]&lt;&gt;&quot;&quot;;[.J15]&lt;&gt;0;[.J15]&lt;&gt;[.K14]);&quot;Äquivalenzumformung korrigieren&quot;;IF(AND([.A15]=&quot;x&quot;;[.J15]&lt;&gt;&quot;&quot;;[.C15]=[.J15]) ;&quot;Gelöst!!!&quot;;IF([.K15]&gt;&quot;Fehler&quot;;[.K15];IF(OR([.A15]=&quot;&quot;;[.A14]=&quot;&quot;;[.I15]=&quot;&quot;;[.J1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16]&lt;&gt;&quot;&quot;;[.C16]&lt;&gt;&quot;&quot;);IF(AND([.I16]&lt;&gt;&quot;&quot;;[.J16]&lt;&gt;&quot;&quot;;[.I16]&lt;&gt;[.J16]);&quot;Links ungleich Rechts!!!&quot;;IF(AND([.I15]&lt;&gt;&quot;&quot;;[.J16]&lt;&gt;0;[.J16]&lt;&gt;[.K15]);&quot;Äquivalenzumformung korrigieren&quot;;IF(AND([.A16]=&quot;x&quot;;[.J16]&lt;&gt;&quot;&quot;;[.C16]=[.J16]) ;&quot;Gelöst!!!&quot;;IF([.K16]&gt;&quot;Fehler&quot;;[.K16];IF(OR([.A16]=&quot;&quot;;[.A15]=&quot;&quot;;[.I16]=&quot;&quot;;[.J16]=&quot;&quot;);&quot;&quot;;&quot;OK&quot;)))));&quot;&quot;)">
            <text:p/>
          </table:table-cell>
          <table:table-cell table:style-name="ce77"/>
          <table:table-cell table:style-name="ce79"/>
          <table:table-cell table:number-columns-repeated="6"/>
        </table:table-row>
        <table:table-row table:style-name="ro2">
          <table:table-cell/>
          <table:table-cell table:style-name="ce40"/>
          <table:table-cell table:number-columns-repeated="2"/>
          <table:table-cell table:formula="of:=IF(AND([.A17]&lt;&gt;&quot;&quot;;[.C17]&lt;&gt;&quot;&quot;);IF(AND([.I17]&lt;&gt;&quot;&quot;;[.J17]&lt;&gt;&quot;&quot;;[.I17]&lt;&gt;[.J17]);&quot;Links ungleich Rechts!!!&quot;;IF(AND([.I16]&lt;&gt;&quot;&quot;;[.J17]&lt;&gt;0;[.J17]&lt;&gt;[.K16]);&quot;Äquivalenzumformung korrigieren&quot;;IF(AND([.A17]=&quot;x&quot;;[.J17]&lt;&gt;&quot;&quot;;[.C17]=[.J17]) ;&quot;Gelöst!!!&quot;;IF([.K17]&gt;&quot;Fehler&quot;;[.K17];IF(OR([.A17]=&quot;&quot;;[.A16]=&quot;&quot;;[.I17]=&quot;&quot;;[.J17]=&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2(x-5)²</text:p>
          </table:table-cell>
          <table:table-cell table:style-name="ce43" office:value-type="string" calcext:value-type="string">
            <text:p>=</text:p>
          </table:table-cell>
          <table:table-cell table:style-name="ce138" office:value-type="string" calcext:value-type="string">
            <text:p>2x²-150</text:p>
          </table:table-cell>
          <table:table-cell table:style-name="ce303"/>
          <table:table-cell table:formula="of:=IF(AND([.A18]&lt;&gt;&quot;&quot;;[.C18]&lt;&gt;&quot;&quot;);IF(AND([.I18]&lt;&gt;&quot;&quot;;[.J18]&lt;&gt;&quot;&quot;;[.I18]&lt;&gt;[.J18]);&quot;Links ungleich Rechts!!!&quot;;IF(AND([.I17]&lt;&gt;&quot;&quot;;[.J18]&lt;&gt;0;[.J18]&lt;&gt;[.K17]);&quot;Äquivalenzumformung korrigieren&quot;;IF(AND([.A18]=&quot;x&quot;;[.J18]&lt;&gt;&quot;&quot;;[.C18]=[.J18]) ;&quot;Gelöst!!!&quot;;IF([.K18]&gt;&quot;Fehler&quot;;[.K18];IF(OR([.A18]=&quot;&quot;;[.A17]=&quot;&quot;;[.I18]=&quot;&quot;;[.J18]=&quot;&quot;);&quot;&quot;;&quot;OK&quot;)))));&quot;&quot;)">
            <text:p/>
          </table:table-cell>
          <table:table-cell table:style-name="ce77" table:number-columns-repeated="2"/>
          <table:table-cell/>
          <table:table-cell table:formula="of:=2*(10-5)^2" office:value-type="float" office:value="50" calcext:value-type="float">
            <text:p>50</text:p>
          </table:table-cell>
          <table:table-cell table:formula="of:=2*10^2-150" office:value-type="float" office:value="50" calcext:value-type="float">
            <text:p>50</text:p>
          </table:table-cell>
          <table:table-cell table:formula="of:=2*10^2-150" office:value-type="float" office:value="50" calcext:value-type="float">
            <text:p>50</text:p>
          </table:table-cell>
          <table:table-cell table:number-columns-repeated="2"/>
        </table:table-row>
        <table:table-row table:style-name="ro2">
          <table:table-cell table:style-name="ce297"/>
          <table:table-cell table:style-name="ce43" office:value-type="string" calcext:value-type="string">
            <text:p>=</text:p>
          </table:table-cell>
          <table:table-cell table:style-name="ce303" table:number-columns-repeated="2"/>
          <table:table-cell table:formula="of:=IF(AND([.A19]&lt;&gt;&quot;&quot;;[.C19]&lt;&gt;&quot;&quot;);IF(AND([.I19]&lt;&gt;&quot;&quot;;[.J19]&lt;&gt;&quot;&quot;;[.I19]&lt;&gt;[.J19]);&quot;Links ungleich Rechts!!!&quot;;IF(AND([.I18]&lt;&gt;&quot;&quot;;[.J19]&lt;&gt;0;[.J19]&lt;&gt;[.K18]);&quot;Äquivalenzumformung korrigieren&quot;;IF(AND([.A19]=&quot;x&quot;;[.J19]&lt;&gt;&quot;&quot;;[.C19]=[.J19]) ;&quot;Gelöst!!!&quot;;IF([.K19]&gt;&quot;Fehler&quot;;[.K19];IF(OR([.A19]=&quot;&quot;;[.A18]=&quot;&quot;;[.I19]=&quot;&quot;;[.J19]=&quot;&quot;);&quot;&quot;;&quot;OK&quot;)))));&quot;&quot;)">
            <text:p/>
          </table:table-cell>
          <table:table-cell table:style-name="ce77" table:number-columns-repeated="2"/>
          <table:table-cell table:number-columns-repeated="6"/>
        </table:table-row>
        <table:table-row table:style-name="ro2">
          <table:table-cell table:style-name="ce297"/>
          <table:table-cell table:style-name="ce43" office:value-type="string" calcext:value-type="string">
            <text:p>=</text:p>
          </table:table-cell>
          <table:table-cell table:style-name="ce303" table:number-columns-repeated="2"/>
          <table:table-cell table:formula="of:=IF(AND([.A20]&lt;&gt;&quot;&quot;;[.C20]&lt;&gt;&quot;&quot;);IF(AND([.I20]&lt;&gt;&quot;&quot;;[.J20]&lt;&gt;&quot;&quot;;[.I20]&lt;&gt;[.J20]);&quot;Links ungleich Rechts!!!&quot;;IF(AND([.I19]&lt;&gt;&quot;&quot;;[.J20]&lt;&gt;0;[.J20]&lt;&gt;[.K19]);&quot;Äquivalenzumformung korrigieren&quot;;IF(AND([.A20]=&quot;x&quot;;[.J20]&lt;&gt;&quot;&quot;;[.C20]=[.J20]) ;&quot;Gelöst!!!&quot;;IF([.K20]&gt;&quot;Fehler&quot;;[.K20];IF(OR([.A20]=&quot;&quot;;[.A19]=&quot;&quot;;[.I20]=&quot;&quot;;[.J20]=&quot;&quot;);&quot;&quot;;&quot;OK&quot;)))));&quot;&quot;)">
            <text:p/>
          </table:table-cell>
          <table:table-cell table:style-name="ce77" table:number-columns-repeated="2"/>
          <table:table-cell table:number-columns-repeated="6"/>
        </table:table-row>
        <table:table-row table:style-name="ro2">
          <table:table-cell table:style-name="ce297"/>
          <table:table-cell table:style-name="ce43" office:value-type="string" calcext:value-type="string">
            <text:p>=</text:p>
          </table:table-cell>
          <table:table-cell table:style-name="ce303" table:number-columns-repeated="2"/>
          <table:table-cell table:formula="of:=IF(AND([.A21]&lt;&gt;&quot;&quot;;[.C21]&lt;&gt;&quot;&quot;);IF(AND([.I21]&lt;&gt;&quot;&quot;;[.J21]&lt;&gt;&quot;&quot;;[.I21]&lt;&gt;[.J21]);&quot;Links ungleich Rechts!!!&quot;;IF(AND([.I20]&lt;&gt;&quot;&quot;;[.J21]&lt;&gt;0;[.J21]&lt;&gt;[.K20]);&quot;Äquivalenzumformung korrigieren&quot;;IF(AND([.A21]=&quot;x&quot;;[.J21]&lt;&gt;&quot;&quot;;[.C21]=[.J21]) ;&quot;Gelöst!!!&quot;;IF([.K21]&gt;&quot;Fehler&quot;;[.K21];IF(OR([.A21]=&quot;&quot;;[.A20]=&quot;&quot;;[.I21]=&quot;&quot;;[.J21]=&quot;&quot;);&quot;&quot;;&quot;OK&quot;)))));&quot;&quot;)">
            <text:p/>
          </table:table-cell>
          <table:table-cell table:style-name="ce77" table:number-columns-repeated="2"/>
          <table:table-cell table:number-columns-repeated="6"/>
        </table:table-row>
        <table:table-row table:style-name="ro2">
          <table:table-cell table:style-name="ce297"/>
          <table:table-cell table:style-name="ce43" office:value-type="string" calcext:value-type="string">
            <text:p>=</text:p>
          </table:table-cell>
          <table:table-cell table:style-name="ce303" table:number-columns-repeated="2"/>
          <table:table-cell table:formula="of:=IF(AND([.A22]&lt;&gt;&quot;&quot;;[.C22]&lt;&gt;&quot;&quot;);IF(AND([.I22]&lt;&gt;&quot;&quot;;[.J22]&lt;&gt;&quot;&quot;;[.I22]&lt;&gt;[.J22]);&quot;Links ungleich Rechts!!!&quot;;IF(AND([.I21]&lt;&gt;&quot;&quot;;[.J22]&lt;&gt;0;[.J22]&lt;&gt;[.K21]);&quot;Äquivalenzumformung korrigieren&quot;;IF(AND([.A22]=&quot;x&quot;;[.J22]&lt;&gt;&quot;&quot;;[.C22]=[.J22]) ;&quot;Gelöst!!!&quot;;IF([.K22]&gt;&quot;Fehler&quot;;[.K22];IF(OR([.A22]=&quot;&quot;;[.A21]=&quot;&quot;;[.I22]=&quot;&quot;;[.J22]=&quot;&quot;);&quot;&quot;;&quot;OK&quot;)))));&quot;&quot;)">
            <text:p/>
          </table:table-cell>
          <table:table-cell table:style-name="ce77" table:number-columns-repeated="2"/>
          <table:table-cell table:number-columns-repeated="6"/>
        </table:table-row>
        <table:table-row table:style-name="ro2">
          <table:table-cell table:style-name="ce297"/>
          <table:table-cell table:style-name="ce43" office:value-type="string" calcext:value-type="string">
            <text:p>=</text:p>
          </table:table-cell>
          <table:table-cell table:style-name="ce303" table:number-columns-repeated="2"/>
          <table:table-cell table:formula="of:=IF(AND([.A23]&lt;&gt;&quot;&quot;;[.C23]&lt;&gt;&quot;&quot;);IF(AND([.I23]&lt;&gt;&quot;&quot;;[.J23]&lt;&gt;&quot;&quot;;[.I23]&lt;&gt;[.J23]);&quot;Links ungleich Rechts!!!&quot;;IF(AND([.I22]&lt;&gt;&quot;&quot;;[.J23]&lt;&gt;0;[.J23]&lt;&gt;[.K22]);&quot;Äquivalenzumformung korrigieren&quot;;IF(AND([.A23]=&quot;x&quot;;[.J23]&lt;&gt;&quot;&quot;;[.C23]=[.J23]) ;&quot;Gelöst!!!&quot;;IF([.K23]&gt;&quot;Fehler&quot;;[.K23];IF(OR([.A23]=&quot;&quot;;[.A22]=&quot;&quot;;[.I23]=&quot;&quot;;[.J23]=&quot;&quot;);&quot;&quot;;&quot;OK&quot;)))));&quot;&quot;)">
            <text:p/>
          </table:table-cell>
          <table:table-cell table:style-name="ce77" table:number-columns-repeated="2"/>
          <table:table-cell table:number-columns-repeated="6"/>
        </table:table-row>
        <table:table-row table:style-name="ro2">
          <table:table-cell table:style-name="ce297"/>
          <table:table-cell table:style-name="ce43" office:value-type="string" calcext:value-type="string">
            <text:p>=</text:p>
          </table:table-cell>
          <table:table-cell table:style-name="ce303"/>
          <table:table-cell/>
          <table:table-cell table:formula="of:=IF(AND([.A24]&lt;&gt;&quot;&quot;;[.C24]&lt;&gt;&quot;&quot;);IF(AND([.I24]&lt;&gt;&quot;&quot;;[.J24]&lt;&gt;&quot;&quot;;[.I24]&lt;&gt;[.J24]);&quot;Links ungleich Rechts!!!&quot;;IF(AND([.I23]&lt;&gt;&quot;&quot;;[.J24]&lt;&gt;0;[.J24]&lt;&gt;[.K23]);&quot;Äquivalenzumformung korrigieren&quot;;IF(AND([.A24]=&quot;x&quot;;[.J24]&lt;&gt;&quot;&quot;;[.C24]=[.J24]) ;&quot;Gelöst!!!&quot;;IF([.K24]&gt;&quot;Fehler&quot;;[.K24];IF(OR([.A24]=&quot;&quot;;[.A23]=&quot;&quot;;[.I24]=&quot;&quot;;[.J24]=&quot;&quot;);&quot;&quot;;&quot;OK&quot;)))));&quot;&quot;)">
            <text:p/>
            <draw:control table:end-cell-address="Tabelle6.E25" table:end-x="26.97mm" table:end-y="6.05mm" draw:z-index="1" draw:text-style-name="P2" svg:width="26.54mm" svg:height="6.58mm" svg:x="0.43mm" svg:y="5.95mm" draw:control="control32"/>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19:.C24];3;0)));&quot;&quot;;IF(VALUE(VLOOKUP(&quot; *x *&quot;;[.A19:.C24];3;0))=[.J2];&quot;&quot;;&quot;&quot;))" office:value-type="string" office:string-value="" calcext:value-type="string">
            <text:p></text:p>
          </table:table-cell>
          <table:table-cell table:formula="of:=IF(AND([.A25]&lt;&gt;&quot;&quot;;[.C25]&lt;&gt;&quot;&quot;);IF(AND([.I25]&lt;&gt;&quot;&quot;;[.J25]&lt;&gt;&quot;&quot;;[.I25]&lt;&gt;[.J25]);&quot;Links ungleich Rechts!!!&quot;;IF(AND([.I24]&lt;&gt;&quot;&quot;;[.J25]&lt;&gt;0;[.J25]&lt;&gt;[.K24]);&quot;Äquivalenzumformung korrigieren&quot;;IF(AND([.A25]=&quot;x&quot;;[.J25]&lt;&gt;&quot;&quot;;[.C25]=[.J25]) ;&quot;Gelöst!!!&quot;;IF([.K25]&gt;&quot;Fehler&quot;;[.K25];IF(OR([.A25]=&quot;&quot;;[.A24]=&quot;&quot;;[.I25]=&quot;&quot;;[.J25]=&quot;&quot;);&quot;&quot;;&quot;OK&quot;)))));&quot;&quot;)">
            <text:p/>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304"/>
          <table:table-cell table:style-name="ce151" table:formula="of:=IF(ISERROR(FIND(&quot;{&quot;&amp;[.J2]&amp;&quot;}&quot;;SUBSTITUTE([.C26];&quot; &quot;;&quot;&quot;)));&quot;&quot;;&quot;&quot;)" office:value-type="string" office:string-value="" calcext:value-type="string">
            <text:p></text:p>
          </table:table-cell>
          <table:table-cell table:formula="of:=IF(AND([.A26]&lt;&gt;&quot;&quot;;[.C26]&lt;&gt;&quot;&quot;);IF(AND([.I26]&lt;&gt;&quot;&quot;;[.J26]&lt;&gt;&quot;&quot;;[.I26]&lt;&gt;[.J26]);&quot;Links ungleich Rechts!!!&quot;;IF(AND([.I25]&lt;&gt;&quot;&quot;;[.J26]&lt;&gt;0;[.J26]&lt;&gt;[.K25]);&quot;Äquivalenzumformung korrigieren&quot;;IF(AND([.A26]=&quot;x&quot;;[.J26]&lt;&gt;&quot;&quot;;[.C26]=[.J26]) ;&quot;Gelöst!!!&quot;;IF([.K26]&gt;&quot;Fehler&quot;;[.K26];IF(OR([.A26]=&quot;&quot;;[.A25]=&quot;&quot;;[.I26]=&quot;&quot;;[.J2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27]&lt;&gt;&quot;&quot;;[.C27]&lt;&gt;&quot;&quot;);IF(AND([.I27]&lt;&gt;&quot;&quot;;[.J27]&lt;&gt;&quot;&quot;;[.I27]&lt;&gt;[.J27]);&quot;Links ungleich Rechts!!!&quot;;IF(AND([.I26]&lt;&gt;&quot;&quot;;[.J27]&lt;&gt;0;[.J27]&lt;&gt;[.K26]);&quot;Äquivalenzumformung korrigieren&quot;;IF(AND([.A27]=&quot;x&quot;;[.J27]&lt;&gt;&quot;&quot;;[.C27]=[.J27]) ;&quot;Gelöst!!!&quot;;IF([.K27]&gt;&quot;Fehler&quot;;[.K27];IF(OR([.A27]=&quot;&quot;;[.A26]=&quot;&quot;;[.I27]=&quot;&quot;;[.J2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28]&lt;&gt;&quot;&quot;;[.C28]&lt;&gt;&quot;&quot;);IF(AND([.I28]&lt;&gt;&quot;&quot;;[.J28]&lt;&gt;&quot;&quot;;[.I28]&lt;&gt;[.J28]);&quot;Links ungleich Rechts!!!&quot;;IF(AND([.I27]&lt;&gt;&quot;&quot;;[.J28]&lt;&gt;0;[.J28]&lt;&gt;[.K27]);&quot;Äquivalenzumformung korrigieren&quot;;IF(AND([.A28]=&quot;x&quot;;[.J28]&lt;&gt;&quot;&quot;;[.C28]=[.J28]) ;&quot;Gelöst!!!&quot;;IF([.K28]&gt;&quot;Fehler&quot;;[.K28];IF(OR([.A28]=&quot;&quot;;[.A27]=&quot;&quot;;[.I28]=&quot;&quot;;[.J2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29]&lt;&gt;&quot;&quot;;[.C29]&lt;&gt;&quot;&quot;);IF(AND([.I29]&lt;&gt;&quot;&quot;;[.J29]&lt;&gt;&quot;&quot;;[.I29]&lt;&gt;[.J29]);&quot;Links ungleich Rechts!!!&quot;;IF(AND([.I28]&lt;&gt;&quot;&quot;;[.J29]&lt;&gt;0;[.J29]&lt;&gt;[.K28]);&quot;Äquivalenzumformung korrigieren&quot;;IF(AND([.A29]=&quot;x&quot;;[.J29]&lt;&gt;&quot;&quot;;[.C29]=[.J29]) ;&quot;Gelöst!!!&quot;;IF([.K29]&gt;&quot;Fehler&quot;;[.K29];IF(OR([.A29]=&quot;&quot;;[.A28]=&quot;&quot;;[.I29]=&quot;&quot;;[.J29]=&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4x²-(2x+2)²</text:p>
          </table:table-cell>
          <table:table-cell table:style-name="ce43" office:value-type="string" calcext:value-type="string">
            <text:p>=</text:p>
          </table:table-cell>
          <table:table-cell table:style-name="ce138" office:value-type="string" calcext:value-type="string">
            <text:p>-28</text:p>
          </table:table-cell>
          <table:table-cell table:style-name="ce305"/>
          <table:table-cell table:formula="of:=IF(AND([.A30]&lt;&gt;&quot;&quot;;[.C30]&lt;&gt;&quot;&quot;);IF(AND([.I30]&lt;&gt;&quot;&quot;;[.J30]&lt;&gt;&quot;&quot;;[.I30]&lt;&gt;[.J30]);&quot;Links ungleich Rechts!!!&quot;;IF(AND([.I29]&lt;&gt;&quot;&quot;;[.J30]&lt;&gt;0;[.J30]&lt;&gt;[.K29]);&quot;Äquivalenzumformung korrigieren&quot;;IF(AND([.A30]=&quot;x&quot;;[.J30]&lt;&gt;&quot;&quot;;[.C30]=[.J30]) ;&quot;Gelöst!!!&quot;;IF([.K30]&gt;&quot;Fehler&quot;;[.K30];IF(OR([.A30]=&quot;&quot;;[.A29]=&quot;&quot;;[.I30]=&quot;&quot;;[.J30]=&quot;&quot;);&quot;&quot;;&quot;OK&quot;)))));&quot;&quot;)">
            <text:p/>
          </table:table-cell>
          <table:table-cell table:style-name="ce77" table:number-columns-repeated="2"/>
          <table:table-cell/>
          <table:table-cell table:formula="of:=4*3^2-(2*3+2)^2" office:value-type="float" office:value="-28" calcext:value-type="float">
            <text:p>-28</text:p>
          </table:table-cell>
          <table:table-cell table:formula="of:=0-28" office:value-type="float" office:value="-28" calcext:value-type="float">
            <text:p>-28</text:p>
          </table:table-cell>
          <table:table-cell table:formula="of:=0-28" office:value-type="float" office:value="-28" calcext:value-type="float">
            <text:p>-28</text:p>
          </table:table-cell>
          <table:table-cell table:number-columns-repeated="2"/>
        </table:table-row>
        <table:table-row table:style-name="ro2">
          <table:table-cell table:style-name="ce298"/>
          <table:table-cell table:style-name="ce43" office:value-type="string" calcext:value-type="string">
            <text:p>=</text:p>
          </table:table-cell>
          <table:table-cell table:style-name="ce305" table:number-columns-repeated="2"/>
          <table:table-cell table:formula="of:=IF(AND([.A31]&lt;&gt;&quot;&quot;;[.C31]&lt;&gt;&quot;&quot;);IF(AND([.I31]&lt;&gt;&quot;&quot;;[.J31]&lt;&gt;&quot;&quot;;[.I31]&lt;&gt;[.J31]);&quot;Links ungleich Rechts!!!&quot;;IF(AND([.I30]&lt;&gt;&quot;&quot;;[.J31]&lt;&gt;0;[.J31]&lt;&gt;[.K30]);&quot;Äquivalenzumformung korrigieren&quot;;IF(AND([.A31]=&quot;x&quot;;[.J31]&lt;&gt;&quot;&quot;;[.C31]=[.J31]) ;&quot;Gelöst!!!&quot;;IF([.K31]&gt;&quot;Fehler&quot;;[.K31];IF(OR([.A31]=&quot;&quot;;[.A30]=&quot;&quot;;[.I31]=&quot;&quot;;[.J31]=&quot;&quot;);&quot;&quot;;&quot;OK&quot;)))));&quot;&quot;)">
            <text:p/>
          </table:table-cell>
          <table:table-cell table:style-name="ce77" table:number-columns-repeated="2"/>
          <table:table-cell table:number-columns-repeated="6"/>
        </table:table-row>
        <table:table-row table:style-name="ro2">
          <table:table-cell table:style-name="ce298"/>
          <table:table-cell table:style-name="ce43" office:value-type="string" calcext:value-type="string">
            <text:p>=</text:p>
          </table:table-cell>
          <table:table-cell table:style-name="ce305" table:number-columns-repeated="2"/>
          <table:table-cell table:formula="of:=IF(AND([.A32]&lt;&gt;&quot;&quot;;[.C32]&lt;&gt;&quot;&quot;);IF(AND([.I32]&lt;&gt;&quot;&quot;;[.J32]&lt;&gt;&quot;&quot;;[.I32]&lt;&gt;[.J32]);&quot;Links ungleich Rechts!!!&quot;;IF(AND([.I31]&lt;&gt;&quot;&quot;;[.J32]&lt;&gt;0;[.J32]&lt;&gt;[.K31]);&quot;Äquivalenzumformung korrigieren&quot;;IF(AND([.A32]=&quot;x&quot;;[.J32]&lt;&gt;&quot;&quot;;[.C32]=[.J32]) ;&quot;Gelöst!!!&quot;;IF([.K32]&gt;&quot;Fehler&quot;;[.K32];IF(OR([.A32]=&quot;&quot;;[.A31]=&quot;&quot;;[.I32]=&quot;&quot;;[.J32]=&quot;&quot;);&quot;&quot;;&quot;OK&quot;)))));&quot;&quot;)">
            <text:p/>
          </table:table-cell>
          <table:table-cell table:style-name="ce77" table:number-columns-repeated="2"/>
          <table:table-cell table:number-columns-repeated="6"/>
        </table:table-row>
        <table:table-row table:style-name="ro2">
          <table:table-cell table:style-name="ce298"/>
          <table:table-cell table:style-name="ce43" office:value-type="string" calcext:value-type="string">
            <text:p>=</text:p>
          </table:table-cell>
          <table:table-cell table:style-name="ce305" table:number-columns-repeated="2"/>
          <table:table-cell table:formula="of:=IF(AND([.A33]&lt;&gt;&quot;&quot;;[.C33]&lt;&gt;&quot;&quot;);IF(AND([.I33]&lt;&gt;&quot;&quot;;[.J33]&lt;&gt;&quot;&quot;;[.I33]&lt;&gt;[.J33]);&quot;Links ungleich Rechts!!!&quot;;IF(AND([.I32]&lt;&gt;&quot;&quot;;[.J33]&lt;&gt;0;[.J33]&lt;&gt;[.K32]);&quot;Äquivalenzumformung korrigieren&quot;;IF(AND([.A33]=&quot;x&quot;;[.J33]&lt;&gt;&quot;&quot;;[.C33]=[.J33]) ;&quot;Gelöst!!!&quot;;IF([.K33]&gt;&quot;Fehler&quot;;[.K33];IF(OR([.A33]=&quot;&quot;;[.A32]=&quot;&quot;;[.I33]=&quot;&quot;;[.J33]=&quot;&quot;);&quot;&quot;;&quot;OK&quot;)))));&quot;&quot;)">
            <text:p/>
          </table:table-cell>
          <table:table-cell table:style-name="ce77" table:number-columns-repeated="2"/>
          <table:table-cell table:number-columns-repeated="6"/>
        </table:table-row>
        <table:table-row table:style-name="ro2">
          <table:table-cell table:style-name="ce298"/>
          <table:table-cell table:style-name="ce43" office:value-type="string" calcext:value-type="string">
            <text:p>=</text:p>
          </table:table-cell>
          <table:table-cell table:style-name="ce305" table:number-columns-repeated="2"/>
          <table:table-cell table:formula="of:=IF(AND([.A34]&lt;&gt;&quot;&quot;;[.C34]&lt;&gt;&quot;&quot;);IF(AND([.I34]&lt;&gt;&quot;&quot;;[.J34]&lt;&gt;&quot;&quot;;[.I34]&lt;&gt;[.J34]);&quot;Links ungleich Rechts!!!&quot;;IF(AND([.I33]&lt;&gt;&quot;&quot;;[.J34]&lt;&gt;0;[.J34]&lt;&gt;[.K33]);&quot;Äquivalenzumformung korrigieren&quot;;IF(AND([.A34]=&quot;x&quot;;[.J34]&lt;&gt;&quot;&quot;;[.C34]=[.J34]) ;&quot;Gelöst!!!&quot;;IF([.K34]&gt;&quot;Fehler&quot;;[.K34];IF(OR([.A34]=&quot;&quot;;[.A33]=&quot;&quot;;[.I34]=&quot;&quot;;[.J34]=&quot;&quot;);&quot;&quot;;&quot;OK&quot;)))));&quot;&quot;)">
            <text:p/>
          </table:table-cell>
          <table:table-cell table:style-name="ce77" table:number-columns-repeated="2"/>
          <table:table-cell table:number-columns-repeated="6"/>
        </table:table-row>
        <table:table-row table:style-name="ro2">
          <table:table-cell table:style-name="ce298"/>
          <table:table-cell table:style-name="ce43" office:value-type="string" calcext:value-type="string">
            <text:p>=</text:p>
          </table:table-cell>
          <table:table-cell table:style-name="ce305" table:number-columns-repeated="2"/>
          <table:table-cell table:formula="of:=IF(AND([.A35]&lt;&gt;&quot;&quot;;[.C35]&lt;&gt;&quot;&quot;);IF(AND([.I35]&lt;&gt;&quot;&quot;;[.J35]&lt;&gt;&quot;&quot;;[.I35]&lt;&gt;[.J35]);&quot;Links ungleich Rechts!!!&quot;;IF(AND([.I34]&lt;&gt;&quot;&quot;;[.J35]&lt;&gt;0;[.J35]&lt;&gt;[.K34]);&quot;Äquivalenzumformung korrigieren&quot;;IF(AND([.A35]=&quot;x&quot;;[.J35]&lt;&gt;&quot;&quot;;[.C35]=[.J35]) ;&quot;Gelöst!!!&quot;;IF([.K35]&gt;&quot;Fehler&quot;;[.K35];IF(OR([.A35]=&quot;&quot;;[.A34]=&quot;&quot;;[.I35]=&quot;&quot;;[.J35]=&quot;&quot;);&quot;&quot;;&quot;OK&quot;)))));&quot;&quot;)">
            <text:p/>
          </table:table-cell>
          <table:table-cell table:style-name="ce77" table:number-columns-repeated="2"/>
          <table:table-cell table:number-columns-repeated="6"/>
        </table:table-row>
        <table:table-row table:style-name="ro2">
          <table:table-cell table:style-name="ce298"/>
          <table:table-cell table:style-name="ce43" office:value-type="string" calcext:value-type="string">
            <text:p>=</text:p>
          </table:table-cell>
          <table:table-cell table:style-name="ce305"/>
          <table:table-cell/>
          <table:table-cell table:formula="of:=IF(AND([.A36]&lt;&gt;&quot;&quot;;[.C36]&lt;&gt;&quot;&quot;);IF(AND([.I36]&lt;&gt;&quot;&quot;;[.J36]&lt;&gt;&quot;&quot;;[.I36]&lt;&gt;[.J36]);&quot;Links ungleich Rechts!!!&quot;;IF(AND([.I35]&lt;&gt;&quot;&quot;;[.J36]&lt;&gt;0;[.J36]&lt;&gt;[.K35]);&quot;Äquivalenzumformung korrigieren&quot;;IF(AND([.A36]=&quot;x&quot;;[.J36]&lt;&gt;&quot;&quot;;[.C36]=[.J36]) ;&quot;Gelöst!!!&quot;;IF([.K36]&gt;&quot;Fehler&quot;;[.K36];IF(OR([.A36]=&quot;&quot;;[.A35]=&quot;&quot;;[.I36]=&quot;&quot;;[.J36]=&quot;&quot;);&quot;&quot;;&quot;OK&quot;)))));&quot;&quot;)">
            <text:p/>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31:.C36];3;0)));&quot;&quot;;IF(VALUE(VLOOKUP(&quot; *x *&quot;;[.A31:.C36];3;0))=[.J3];&quot;&quot;;&quot;&quot;))" office:value-type="string" office:string-value="" calcext:value-type="string">
            <text:p></text:p>
          </table:table-cell>
          <table:table-cell table:formula="of:=IF(AND([.A37]&lt;&gt;&quot;&quot;;[.C37]&lt;&gt;&quot;&quot;);IF(AND([.I37]&lt;&gt;&quot;&quot;;[.J37]&lt;&gt;&quot;&quot;;[.I37]&lt;&gt;[.J37]);&quot;Links ungleich Rechts!!!&quot;;IF(AND([.I36]&lt;&gt;&quot;&quot;;[.J37]&lt;&gt;0;[.J37]&lt;&gt;[.K36]);&quot;Äquivalenzumformung korrigieren&quot;;IF(AND([.A37]=&quot;x&quot;;[.J37]&lt;&gt;&quot;&quot;;[.C37]=[.J37]) ;&quot;Gelöst!!!&quot;;IF([.K37]&gt;&quot;Fehler&quot;;[.K37];IF(OR([.A37]=&quot;&quot;;[.A36]=&quot;&quot;;[.I37]=&quot;&quot;;[.J37]=&quot;&quot;);&quot;&quot;;&quot;OK&quot;)))));&quot;&quot;)">
            <text:p/>
            <draw:control table:end-cell-address="Tabelle6.E38" table:end-x="26.89mm" table:end-y="0.1mm" draw:z-index="2" draw:text-style-name="P2" svg:width="24.97mm" svg:height="6.4mm" svg:x="1.92mm" svg:y="0.17mm" draw:control="control33"/>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306"/>
          <table:table-cell table:style-name="ce151" table:formula="of:=IF(ISERROR(FIND(&quot;{&quot;&amp;[.J3]&amp;&quot;}&quot;;SUBSTITUTE([.C38];&quot; &quot;;&quot;&quot;)));&quot;&quot;;&quot;&quot;)" office:value-type="string" office:string-value="" calcext:value-type="string">
            <text:p></text:p>
          </table:table-cell>
          <table:table-cell table:formula="of:=IF(AND([.A38]&lt;&gt;&quot;&quot;;[.C38]&lt;&gt;&quot;&quot;);IF(AND([.I38]&lt;&gt;&quot;&quot;;[.J38]&lt;&gt;&quot;&quot;;[.I38]&lt;&gt;[.J38]);&quot;Links ungleich Rechts!!!&quot;;IF(AND([.I37]&lt;&gt;&quot;&quot;;[.J38]&lt;&gt;0;[.J38]&lt;&gt;[.K37]);&quot;Äquivalenzumformung korrigieren&quot;;IF(AND([.A38]=&quot;x&quot;;[.J38]&lt;&gt;&quot;&quot;;[.C38]=[.J38]) ;&quot;Gelöst!!!&quot;;IF([.K38]&gt;&quot;Fehler&quot;;[.K38];IF(OR([.A38]=&quot;&quot;;[.A37]=&quot;&quot;;[.I38]=&quot;&quot;;[.J3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39]&lt;&gt;&quot;&quot;;[.C39]&lt;&gt;&quot;&quot;);IF(AND([.I39]&lt;&gt;&quot;&quot;;[.J39]&lt;&gt;&quot;&quot;;[.I39]&lt;&gt;[.J39]);&quot;Links ungleich Rechts!!!&quot;;IF(AND([.I38]&lt;&gt;&quot;&quot;;[.J39]&lt;&gt;0;[.J39]&lt;&gt;[.K38]);&quot;Äquivalenzumformung korrigieren&quot;;IF(AND([.A39]=&quot;x&quot;;[.J39]&lt;&gt;&quot;&quot;;[.C39]=[.J39]) ;&quot;Gelöst!!!&quot;;IF([.K39]&gt;&quot;Fehler&quot;;[.K39];IF(OR([.A39]=&quot;&quot;;[.A38]=&quot;&quot;;[.I39]=&quot;&quot;;[.J3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40]&lt;&gt;&quot;&quot;;[.C40]&lt;&gt;&quot;&quot;);IF(AND([.I40]&lt;&gt;&quot;&quot;;[.J40]&lt;&gt;&quot;&quot;;[.I40]&lt;&gt;[.J40]);&quot;Links ungleich Rechts!!!&quot;;IF(AND([.I39]&lt;&gt;&quot;&quot;;[.J40]&lt;&gt;0;[.J40]&lt;&gt;[.K39]);&quot;Äquivalenzumformung korrigieren&quot;;IF(AND([.A40]=&quot;x&quot;;[.J40]&lt;&gt;&quot;&quot;;[.C40]=[.J40]) ;&quot;Gelöst!!!&quot;;IF([.K40]&gt;&quot;Fehler&quot;;[.K40];IF(OR([.A40]=&quot;&quot;;[.A39]=&quot;&quot;;[.I40]=&quot;&quot;;[.J4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41]&lt;&gt;&quot;&quot;;[.C41]&lt;&gt;&quot;&quot;);IF(AND([.I41]&lt;&gt;&quot;&quot;;[.J41]&lt;&gt;&quot;&quot;;[.I41]&lt;&gt;[.J41]);&quot;Links ungleich Rechts!!!&quot;;IF(AND([.I40]&lt;&gt;&quot;&quot;;[.J41]&lt;&gt;0;[.J41]&lt;&gt;[.K40]);&quot;Äquivalenzumformung korrigieren&quot;;IF(AND([.A41]=&quot;x&quot;;[.J41]&lt;&gt;&quot;&quot;;[.C41]=[.J41]) ;&quot;Gelöst!!!&quot;;IF([.K41]&gt;&quot;Fehler&quot;;[.K41];IF(OR([.A41]=&quot;&quot;;[.A40]=&quot;&quot;;[.I41]=&quot;&quot;;[.J41]=&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x²+5x+2x+2x²-17</text:p>
          </table:table-cell>
          <table:table-cell table:style-name="ce43" office:value-type="string" calcext:value-type="string">
            <text:p>=</text:p>
          </table:table-cell>
          <table:table-cell table:style-name="ce138" office:value-type="string" calcext:value-type="string">
            <text:p>3x²+10x-14</text:p>
          </table:table-cell>
          <table:table-cell table:style-name="ce307"/>
          <table:table-cell table:formula="of:=IF(AND([.A42]&lt;&gt;&quot;&quot;;[.C42]&lt;&gt;&quot;&quot;);IF(AND([.I42]&lt;&gt;&quot;&quot;;[.J42]&lt;&gt;&quot;&quot;;[.I42]&lt;&gt;[.J42]);&quot;Links ungleich Rechts!!!&quot;;IF(AND([.I41]&lt;&gt;&quot;&quot;;[.J42]&lt;&gt;0;[.J42]&lt;&gt;[.K41]);&quot;Äquivalenzumformung korrigieren&quot;;IF(AND([.A42]=&quot;x&quot;;[.J42]&lt;&gt;&quot;&quot;;[.C42]=[.J42]) ;&quot;Gelöst!!!&quot;;IF([.K42]&gt;&quot;Fehler&quot;;[.K42];IF(OR([.A42]=&quot;&quot;;[.A41]=&quot;&quot;;[.I42]=&quot;&quot;;[.J42]=&quot;&quot;);&quot;&quot;;&quot;OK&quot;)))));&quot;&quot;)">
            <text:p/>
          </table:table-cell>
          <table:table-cell table:style-name="ce77" table:number-columns-repeated="2"/>
          <table:table-cell/>
          <table:table-cell table:formula="of:=-1^2+5*-1+2*-1+2*-1^2-17" office:value-type="float" office:value="-21" calcext:value-type="float">
            <text:p>-21</text:p>
          </table:table-cell>
          <table:table-cell table:formula="of:=3*-1^2+10*-1-14" office:value-type="float" office:value="-21" calcext:value-type="float">
            <text:p>-21</text:p>
          </table:table-cell>
          <table:table-cell table:formula="of:=3*-1^2+10*-1-14" office:value-type="float" office:value="-21" calcext:value-type="float">
            <text:p>-21</text:p>
          </table:table-cell>
          <table:table-cell table:number-columns-repeated="2"/>
        </table:table-row>
        <table:table-row table:style-name="ro2">
          <table:table-cell table:style-name="ce299"/>
          <table:table-cell table:style-name="ce43" office:value-type="string" calcext:value-type="string">
            <text:p>=</text:p>
          </table:table-cell>
          <table:table-cell table:style-name="ce307" table:number-columns-repeated="2"/>
          <table:table-cell table:formula="of:=IF(AND([.A43]&lt;&gt;&quot;&quot;;[.C43]&lt;&gt;&quot;&quot;);IF(AND([.I43]&lt;&gt;&quot;&quot;;[.J43]&lt;&gt;&quot;&quot;;[.I43]&lt;&gt;[.J43]);&quot;Links ungleich Rechts!!!&quot;;IF(AND([.I42]&lt;&gt;&quot;&quot;;[.J43]&lt;&gt;0;[.J43]&lt;&gt;[.K42]);&quot;Äquivalenzumformung korrigieren&quot;;IF(AND([.A43]=&quot;x&quot;;[.J43]&lt;&gt;&quot;&quot;;[.C43]=[.J43]) ;&quot;Gelöst!!!&quot;;IF([.K43]&gt;&quot;Fehler&quot;;[.K43];IF(OR([.A43]=&quot;&quot;;[.A42]=&quot;&quot;;[.I43]=&quot;&quot;;[.J43]=&quot;&quot;);&quot;&quot;;&quot;OK&quot;)))));&quot;&quot;)">
            <text:p/>
          </table:table-cell>
          <table:table-cell table:style-name="ce77" table:number-columns-repeated="2"/>
          <table:table-cell table:number-columns-repeated="6"/>
        </table:table-row>
        <table:table-row table:style-name="ro2">
          <table:table-cell table:style-name="ce299"/>
          <table:table-cell table:style-name="ce43" office:value-type="string" calcext:value-type="string">
            <text:p>=</text:p>
          </table:table-cell>
          <table:table-cell table:style-name="ce307" table:number-columns-repeated="2"/>
          <table:table-cell table:formula="of:=IF(AND([.A44]&lt;&gt;&quot;&quot;;[.C44]&lt;&gt;&quot;&quot;);IF(AND([.I44]&lt;&gt;&quot;&quot;;[.J44]&lt;&gt;&quot;&quot;;[.I44]&lt;&gt;[.J44]);&quot;Links ungleich Rechts!!!&quot;;IF(AND([.I43]&lt;&gt;&quot;&quot;;[.J44]&lt;&gt;0;[.J44]&lt;&gt;[.K43]);&quot;Äquivalenzumformung korrigieren&quot;;IF(AND([.A44]=&quot;x&quot;;[.J44]&lt;&gt;&quot;&quot;;[.C44]=[.J44]) ;&quot;Gelöst!!!&quot;;IF([.K44]&gt;&quot;Fehler&quot;;[.K44];IF(OR([.A44]=&quot;&quot;;[.A43]=&quot;&quot;;[.I44]=&quot;&quot;;[.J44]=&quot;&quot;);&quot;&quot;;&quot;OK&quot;)))));&quot;&quot;)">
            <text:p/>
          </table:table-cell>
          <table:table-cell table:style-name="ce77" table:number-columns-repeated="2"/>
          <table:table-cell table:number-columns-repeated="6"/>
        </table:table-row>
        <table:table-row table:style-name="ro2">
          <table:table-cell table:style-name="ce299"/>
          <table:table-cell table:style-name="ce43" office:value-type="string" calcext:value-type="string">
            <text:p>=</text:p>
          </table:table-cell>
          <table:table-cell table:style-name="ce307" table:number-columns-repeated="2"/>
          <table:table-cell table:formula="of:=IF(AND([.A45]&lt;&gt;&quot;&quot;;[.C45]&lt;&gt;&quot;&quot;);IF(AND([.I45]&lt;&gt;&quot;&quot;;[.J45]&lt;&gt;&quot;&quot;;[.I45]&lt;&gt;[.J45]);&quot;Links ungleich Rechts!!!&quot;;IF(AND([.I44]&lt;&gt;&quot;&quot;;[.J45]&lt;&gt;0;[.J45]&lt;&gt;[.K44]);&quot;Äquivalenzumformung korrigieren&quot;;IF(AND([.A45]=&quot;x&quot;;[.J45]&lt;&gt;&quot;&quot;;[.C45]=[.J45]) ;&quot;Gelöst!!!&quot;;IF([.K45]&gt;&quot;Fehler&quot;;[.K45];IF(OR([.A45]=&quot;&quot;;[.A44]=&quot;&quot;;[.I45]=&quot;&quot;;[.J45]=&quot;&quot;);&quot;&quot;;&quot;OK&quot;)))));&quot;&quot;)">
            <text:p/>
          </table:table-cell>
          <table:table-cell table:style-name="ce77" table:number-columns-repeated="2"/>
          <table:table-cell table:number-columns-repeated="6"/>
        </table:table-row>
        <table:table-row table:style-name="ro2">
          <table:table-cell table:style-name="ce299"/>
          <table:table-cell table:style-name="ce43" office:value-type="string" calcext:value-type="string">
            <text:p>=</text:p>
          </table:table-cell>
          <table:table-cell table:style-name="ce307" table:number-columns-repeated="2"/>
          <table:table-cell table:formula="of:=IF(AND([.A46]&lt;&gt;&quot;&quot;;[.C46]&lt;&gt;&quot;&quot;);IF(AND([.I46]&lt;&gt;&quot;&quot;;[.J46]&lt;&gt;&quot;&quot;;[.I46]&lt;&gt;[.J46]);&quot;Links ungleich Rechts!!!&quot;;IF(AND([.I45]&lt;&gt;&quot;&quot;;[.J46]&lt;&gt;0;[.J46]&lt;&gt;[.K45]);&quot;Äquivalenzumformung korrigieren&quot;;IF(AND([.A46]=&quot;x&quot;;[.J46]&lt;&gt;&quot;&quot;;[.C46]=[.J46]) ;&quot;Gelöst!!!&quot;;IF([.K46]&gt;&quot;Fehler&quot;;[.K46];IF(OR([.A46]=&quot;&quot;;[.A45]=&quot;&quot;;[.I46]=&quot;&quot;;[.J46]=&quot;&quot;);&quot;&quot;;&quot;OK&quot;)))));&quot;&quot;)">
            <text:p/>
          </table:table-cell>
          <table:table-cell table:style-name="ce77" table:number-columns-repeated="2"/>
          <table:table-cell table:number-columns-repeated="6"/>
        </table:table-row>
        <table:table-row table:style-name="ro2">
          <table:table-cell table:style-name="ce299"/>
          <table:table-cell table:style-name="ce43" office:value-type="string" calcext:value-type="string">
            <text:p>=</text:p>
          </table:table-cell>
          <table:table-cell table:style-name="ce307" table:number-columns-repeated="2"/>
          <table:table-cell table:formula="of:=IF(AND([.A47]&lt;&gt;&quot;&quot;;[.C47]&lt;&gt;&quot;&quot;);IF(AND([.I47]&lt;&gt;&quot;&quot;;[.J47]&lt;&gt;&quot;&quot;;[.I47]&lt;&gt;[.J47]);&quot;Links ungleich Rechts!!!&quot;;IF(AND([.I46]&lt;&gt;&quot;&quot;;[.J47]&lt;&gt;0;[.J47]&lt;&gt;[.K46]);&quot;Äquivalenzumformung korrigieren&quot;;IF(AND([.A47]=&quot;x&quot;;[.J47]&lt;&gt;&quot;&quot;;[.C47]=[.J47]) ;&quot;Gelöst!!!&quot;;IF([.K47]&gt;&quot;Fehler&quot;;[.K47];IF(OR([.A47]=&quot;&quot;;[.A46]=&quot;&quot;;[.I47]=&quot;&quot;;[.J47]=&quot;&quot;);&quot;&quot;;&quot;OK&quot;)))));&quot;&quot;)">
            <text:p/>
          </table:table-cell>
          <table:table-cell table:style-name="ce77" table:number-columns-repeated="2"/>
          <table:table-cell table:number-columns-repeated="6"/>
        </table:table-row>
        <table:table-row table:style-name="ro2">
          <table:table-cell table:style-name="ce299"/>
          <table:table-cell table:style-name="ce43" office:value-type="string" calcext:value-type="string">
            <text:p>=</text:p>
          </table:table-cell>
          <table:table-cell table:style-name="ce307"/>
          <table:table-cell/>
          <table:table-cell table:formula="of:=IF(AND([.A48]&lt;&gt;&quot;&quot;;[.C48]&lt;&gt;&quot;&quot;);IF(AND([.I48]&lt;&gt;&quot;&quot;;[.J48]&lt;&gt;&quot;&quot;;[.I48]&lt;&gt;[.J48]);&quot;Links ungleich Rechts!!!&quot;;IF(AND([.I47]&lt;&gt;&quot;&quot;;[.J48]&lt;&gt;0;[.J48]&lt;&gt;[.K47]);&quot;Äquivalenzumformung korrigieren&quot;;IF(AND([.A48]=&quot;x&quot;;[.J48]&lt;&gt;&quot;&quot;;[.C48]=[.J48]) ;&quot;Gelöst!!!&quot;;IF([.K48]&gt;&quot;Fehler&quot;;[.K48];IF(OR([.A48]=&quot;&quot;;[.A47]=&quot;&quot;;[.I48]=&quot;&quot;;[.J48]=&quot;&quot;);&quot;&quot;;&quot;OK&quot;)))));&quot;&quot;)">
            <text:p/>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43:.C48];3;0)));&quot;&quot;;IF(VALUE(VLOOKUP(&quot; *x *&quot;;[.A43:.C48];3;0))=[.J4];&quot;&quot;;&quot;&quot;))" office:value-type="string" office:string-value="" calcext:value-type="string">
            <text:p></text:p>
          </table:table-cell>
          <table:table-cell table:formula="of:=IF(AND([.A49]&lt;&gt;&quot;&quot;;[.C49]&lt;&gt;&quot;&quot;);IF(AND([.I49]&lt;&gt;&quot;&quot;;[.J49]&lt;&gt;&quot;&quot;;[.I49]&lt;&gt;[.J49]);&quot;Links ungleich Rechts!!!&quot;;IF(AND([.I48]&lt;&gt;&quot;&quot;;[.J49]&lt;&gt;0;[.J49]&lt;&gt;[.K48]);&quot;Äquivalenzumformung korrigieren&quot;;IF(AND([.A49]=&quot;x&quot;;[.J49]&lt;&gt;&quot;&quot;;[.C49]=[.J49]) ;&quot;Gelöst!!!&quot;;IF([.K49]&gt;&quot;Fehler&quot;;[.K49];IF(OR([.A49]=&quot;&quot;;[.A48]=&quot;&quot;;[.I49]=&quot;&quot;;[.J49]=&quot;&quot;);&quot;&quot;;&quot;OK&quot;)))));&quot;&quot;)">
            <text:p/>
            <draw:control table:end-cell-address="Tabelle6.E50" table:end-x="23.52mm" table:end-y="0.31mm" draw:z-index="3" draw:text-style-name="P2" svg:width="22.71mm" svg:height="5.8mm" svg:x="0.81mm" svg:y="0.99mm" draw:control="control34"/>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308"/>
          <table:table-cell table:style-name="ce151" table:formula="of:=IF(ISERROR(FIND(&quot;{&quot;&amp;[.J4]&amp;&quot;}&quot;;SUBSTITUTE([.C50];&quot; &quot;;&quot;&quot;)));&quot;&quot;;&quot;&quot;)" office:value-type="string" office:string-value="" calcext:value-type="string">
            <text:p></text:p>
          </table:table-cell>
          <table:table-cell table:formula="of:=IF(AND([.A50]&lt;&gt;&quot;&quot;;[.C50]&lt;&gt;&quot;&quot;);IF(AND([.I50]&lt;&gt;&quot;&quot;;[.J50]&lt;&gt;&quot;&quot;;[.I50]&lt;&gt;[.J50]);&quot;Links ungleich Rechts!!!&quot;;IF(AND([.I49]&lt;&gt;&quot;&quot;;[.J50]&lt;&gt;0;[.J50]&lt;&gt;[.K49]);&quot;Äquivalenzumformung korrigieren&quot;;IF(AND([.A50]=&quot;x&quot;;[.J50]&lt;&gt;&quot;&quot;;[.C50]=[.J50]) ;&quot;Gelöst!!!&quot;;IF([.K50]&gt;&quot;Fehler&quot;;[.K50];IF(OR([.A50]=&quot;&quot;;[.A49]=&quot;&quot;;[.I50]=&quot;&quot;;[.J5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51]&lt;&gt;&quot;&quot;;[.C51]&lt;&gt;&quot;&quot;);IF(AND([.I51]&lt;&gt;&quot;&quot;;[.J51]&lt;&gt;&quot;&quot;;[.I51]&lt;&gt;[.J51]);&quot;Links ungleich Rechts!!!&quot;;IF(AND([.I50]&lt;&gt;&quot;&quot;;[.J51]&lt;&gt;0;[.J51]&lt;&gt;[.K50]);&quot;Äquivalenzumformung korrigieren&quot;;IF(AND([.A51]=&quot;x&quot;;[.J51]&lt;&gt;&quot;&quot;;[.C51]=[.J51]) ;&quot;Gelöst!!!&quot;;IF([.K51]&gt;&quot;Fehler&quot;;[.K51];IF(OR([.A51]=&quot;&quot;;[.A50]=&quot;&quot;;[.I51]=&quot;&quot;;[.J5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52]&lt;&gt;&quot;&quot;;[.C52]&lt;&gt;&quot;&quot;);IF(AND([.I52]&lt;&gt;&quot;&quot;;[.J52]&lt;&gt;&quot;&quot;;[.I52]&lt;&gt;[.J52]);&quot;Links ungleich Rechts!!!&quot;;IF(AND([.I51]&lt;&gt;&quot;&quot;;[.J52]&lt;&gt;0;[.J52]&lt;&gt;[.K51]);&quot;Äquivalenzumformung korrigieren&quot;;IF(AND([.A52]=&quot;x&quot;;[.J52]&lt;&gt;&quot;&quot;;[.C52]=[.J52]) ;&quot;Gelöst!!!&quot;;IF([.K52]&gt;&quot;Fehler&quot;;[.K52];IF(OR([.A52]=&quot;&quot;;[.A51]=&quot;&quot;;[.I52]=&quot;&quot;;[.J5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53]&lt;&gt;&quot;&quot;;[.C53]&lt;&gt;&quot;&quot;);IF(AND([.I53]&lt;&gt;&quot;&quot;;[.J53]&lt;&gt;&quot;&quot;;[.I53]&lt;&gt;[.J53]);&quot;Links ungleich Rechts!!!&quot;;IF(AND([.I52]&lt;&gt;&quot;&quot;;[.J53]&lt;&gt;0;[.J53]&lt;&gt;[.K52]);&quot;Äquivalenzumformung korrigieren&quot;;IF(AND([.A53]=&quot;x&quot;;[.J53]&lt;&gt;&quot;&quot;;[.C53]=[.J53]) ;&quot;Gelöst!!!&quot;;IF([.K53]&gt;&quot;Fehler&quot;;[.K53];IF(OR([.A53]=&quot;&quot;;[.A52]=&quot;&quot;;[.I53]=&quot;&quot;;[.J5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54]&lt;&gt;&quot;&quot;;[.C54]&lt;&gt;&quot;&quot;);IF(AND([.I54]&lt;&gt;&quot;&quot;;[.J54]&lt;&gt;&quot;&quot;;[.I54]&lt;&gt;[.J54]);&quot;Links ungleich Rechts!!!&quot;;IF(AND([.I53]&lt;&gt;&quot;&quot;;[.J54]&lt;&gt;0;[.J54]&lt;&gt;[.K53]);&quot;Äquivalenzumformung korrigieren&quot;;IF(AND([.A54]=&quot;x&quot;;[.J54]&lt;&gt;&quot;&quot;;[.C54]=[.J54]) ;&quot;Gelöst!!!&quot;;IF([.K54]&gt;&quot;Fehler&quot;;[.K54];IF(OR([.A54]=&quot;&quot;;[.A53]=&quot;&quot;;[.I54]=&quot;&quot;;[.J54]=&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0,5(2x-3)²</text:p>
          </table:table-cell>
          <table:table-cell table:style-name="ce43" office:value-type="string" calcext:value-type="string">
            <text:p>=</text:p>
          </table:table-cell>
          <table:table-cell table:style-name="ce138" office:value-type="string" calcext:value-type="string">
            <text:p>2x²-19,5</text:p>
          </table:table-cell>
          <table:table-cell table:style-name="ce309"/>
          <table:table-cell table:formula="of:=IF(AND([.A55]&lt;&gt;&quot;&quot;;[.C55]&lt;&gt;&quot;&quot;);IF(AND([.I55]&lt;&gt;&quot;&quot;;[.J55]&lt;&gt;&quot;&quot;;[.I55]&lt;&gt;[.J55]);&quot;Links ungleich Rechts!!!&quot;;IF(AND([.I54]&lt;&gt;&quot;&quot;;[.J55]&lt;&gt;0;[.J55]&lt;&gt;[.K54]);&quot;Äquivalenzumformung korrigieren&quot;;IF(AND([.A55]=&quot;x&quot;;[.J55]&lt;&gt;&quot;&quot;;[.C55]=[.J55]) ;&quot;Gelöst!!!&quot;;IF([.K55]&gt;&quot;Fehler&quot;;[.K55];IF(OR([.A55]=&quot;&quot;;[.A54]=&quot;&quot;;[.I55]=&quot;&quot;;[.J55]=&quot;&quot;);&quot;&quot;;&quot;OK&quot;)))));&quot;&quot;)">
            <text:p/>
          </table:table-cell>
          <table:table-cell table:style-name="ce77" table:number-columns-repeated="2"/>
          <table:table-cell/>
          <table:table-cell table:formula="of:=0.5*(2*4-3)^2" office:value-type="float" office:value="12.5" calcext:value-type="float">
            <text:p>12,5</text:p>
          </table:table-cell>
          <table:table-cell table:formula="of:=2*4^2-19.5" office:value-type="float" office:value="12.5" calcext:value-type="float">
            <text:p>12,5</text:p>
          </table:table-cell>
          <table:table-cell table:formula="of:=2*4^2-19.5" office:value-type="float" office:value="12.5" calcext:value-type="float">
            <text:p>12,5</text:p>
          </table:table-cell>
          <table:table-cell table:number-columns-repeated="2"/>
        </table:table-row>
        <table:table-row table:style-name="ro2">
          <table:table-cell table:style-name="ce300"/>
          <table:table-cell table:style-name="ce43" office:value-type="string" calcext:value-type="string">
            <text:p>=</text:p>
          </table:table-cell>
          <table:table-cell table:style-name="ce309" table:number-columns-repeated="2"/>
          <table:table-cell table:formula="of:=IF(AND([.A56]&lt;&gt;&quot;&quot;;[.C56]&lt;&gt;&quot;&quot;);IF(AND([.I56]&lt;&gt;&quot;&quot;;[.J56]&lt;&gt;&quot;&quot;;[.I56]&lt;&gt;[.J56]);&quot;Links ungleich Rechts!!!&quot;;IF(AND([.I55]&lt;&gt;&quot;&quot;;[.J56]&lt;&gt;0;[.J56]&lt;&gt;[.K55]);&quot;Äquivalenzumformung korrigieren&quot;;IF(AND([.A56]=&quot;x&quot;;[.J56]&lt;&gt;&quot;&quot;;[.C56]=[.J56]) ;&quot;Gelöst!!!&quot;;IF([.K56]&gt;&quot;Fehler&quot;;[.K56];IF(OR([.A56]=&quot;&quot;;[.A55]=&quot;&quot;;[.I56]=&quot;&quot;;[.J56]=&quot;&quot;);&quot;&quot;;&quot;OK&quot;)))));&quot;&quot;)">
            <text:p/>
          </table:table-cell>
          <table:table-cell table:style-name="ce77" table:number-columns-repeated="2"/>
          <table:table-cell table:number-columns-repeated="6"/>
        </table:table-row>
        <table:table-row table:style-name="ro2">
          <table:table-cell table:style-name="ce300"/>
          <table:table-cell table:style-name="ce43" office:value-type="string" calcext:value-type="string">
            <text:p>=</text:p>
          </table:table-cell>
          <table:table-cell table:style-name="ce309" table:number-columns-repeated="2"/>
          <table:table-cell table:formula="of:=IF(AND([.A57]&lt;&gt;&quot;&quot;;[.C57]&lt;&gt;&quot;&quot;);IF(AND([.I57]&lt;&gt;&quot;&quot;;[.J57]&lt;&gt;&quot;&quot;;[.I57]&lt;&gt;[.J57]);&quot;Links ungleich Rechts!!!&quot;;IF(AND([.I56]&lt;&gt;&quot;&quot;;[.J57]&lt;&gt;0;[.J57]&lt;&gt;[.K56]);&quot;Äquivalenzumformung korrigieren&quot;;IF(AND([.A57]=&quot;x&quot;;[.J57]&lt;&gt;&quot;&quot;;[.C57]=[.J57]) ;&quot;Gelöst!!!&quot;;IF([.K57]&gt;&quot;Fehler&quot;;[.K57];IF(OR([.A57]=&quot;&quot;;[.A56]=&quot;&quot;;[.I57]=&quot;&quot;;[.J57]=&quot;&quot;);&quot;&quot;;&quot;OK&quot;)))));&quot;&quot;)">
            <text:p/>
          </table:table-cell>
          <table:table-cell table:style-name="ce77" table:number-columns-repeated="2"/>
          <table:table-cell table:number-columns-repeated="6"/>
        </table:table-row>
        <table:table-row table:style-name="ro2">
          <table:table-cell table:style-name="ce300"/>
          <table:table-cell table:style-name="ce43" office:value-type="string" calcext:value-type="string">
            <text:p>=</text:p>
          </table:table-cell>
          <table:table-cell table:style-name="ce309" table:number-columns-repeated="2"/>
          <table:table-cell table:formula="of:=IF(AND([.A58]&lt;&gt;&quot;&quot;;[.C58]&lt;&gt;&quot;&quot;);IF(AND([.I58]&lt;&gt;&quot;&quot;;[.J58]&lt;&gt;&quot;&quot;;[.I58]&lt;&gt;[.J58]);&quot;Links ungleich Rechts!!!&quot;;IF(AND([.I57]&lt;&gt;&quot;&quot;;[.J58]&lt;&gt;0;[.J58]&lt;&gt;[.K57]);&quot;Äquivalenzumformung korrigieren&quot;;IF(AND([.A58]=&quot;x&quot;;[.J58]&lt;&gt;&quot;&quot;;[.C58]=[.J58]) ;&quot;Gelöst!!!&quot;;IF([.K58]&gt;&quot;Fehler&quot;;[.K58];IF(OR([.A58]=&quot;&quot;;[.A57]=&quot;&quot;;[.I58]=&quot;&quot;;[.J58]=&quot;&quot;);&quot;&quot;;&quot;OK&quot;)))));&quot;&quot;)">
            <text:p/>
          </table:table-cell>
          <table:table-cell table:style-name="ce77" table:number-columns-repeated="2"/>
          <table:table-cell table:number-columns-repeated="6"/>
        </table:table-row>
        <table:table-row table:style-name="ro2">
          <table:table-cell table:style-name="ce300"/>
          <table:table-cell table:style-name="ce43" office:value-type="string" calcext:value-type="string">
            <text:p>=</text:p>
          </table:table-cell>
          <table:table-cell table:style-name="ce309" table:number-columns-repeated="2"/>
          <table:table-cell table:formula="of:=IF(AND([.A59]&lt;&gt;&quot;&quot;;[.C59]&lt;&gt;&quot;&quot;);IF(AND([.I59]&lt;&gt;&quot;&quot;;[.J59]&lt;&gt;&quot;&quot;;[.I59]&lt;&gt;[.J59]);&quot;Links ungleich Rechts!!!&quot;;IF(AND([.I58]&lt;&gt;&quot;&quot;;[.J59]&lt;&gt;0;[.J59]&lt;&gt;[.K58]);&quot;Äquivalenzumformung korrigieren&quot;;IF(AND([.A59]=&quot;x&quot;;[.J59]&lt;&gt;&quot;&quot;;[.C59]=[.J59]) ;&quot;Gelöst!!!&quot;;IF([.K59]&gt;&quot;Fehler&quot;;[.K59];IF(OR([.A59]=&quot;&quot;;[.A58]=&quot;&quot;;[.I59]=&quot;&quot;;[.J59]=&quot;&quot;);&quot;&quot;;&quot;OK&quot;)))));&quot;&quot;)">
            <text:p/>
          </table:table-cell>
          <table:table-cell table:style-name="ce77" table:number-columns-repeated="2"/>
          <table:table-cell table:number-columns-repeated="6"/>
        </table:table-row>
        <table:table-row table:style-name="ro2">
          <table:table-cell table:style-name="ce300"/>
          <table:table-cell table:style-name="ce43" office:value-type="string" calcext:value-type="string">
            <text:p>=</text:p>
          </table:table-cell>
          <table:table-cell table:style-name="ce309" table:number-columns-repeated="2"/>
          <table:table-cell table:formula="of:=IF(AND([.A60]&lt;&gt;&quot;&quot;;[.C60]&lt;&gt;&quot;&quot;);IF(AND([.I60]&lt;&gt;&quot;&quot;;[.J60]&lt;&gt;&quot;&quot;;[.I60]&lt;&gt;[.J60]);&quot;Links ungleich Rechts!!!&quot;;IF(AND([.I59]&lt;&gt;&quot;&quot;;[.J60]&lt;&gt;0;[.J60]&lt;&gt;[.K59]);&quot;Äquivalenzumformung korrigieren&quot;;IF(AND([.A60]=&quot;x&quot;;[.J60]&lt;&gt;&quot;&quot;;[.C60]=[.J60]) ;&quot;Gelöst!!!&quot;;IF([.K60]&gt;&quot;Fehler&quot;;[.K60];IF(OR([.A60]=&quot;&quot;;[.A59]=&quot;&quot;;[.I60]=&quot;&quot;;[.J60]=&quot;&quot;);&quot;&quot;;&quot;OK&quot;)))));&quot;&quot;)">
            <text:p/>
          </table:table-cell>
          <table:table-cell table:style-name="ce79"/>
          <table:table-cell table:style-name="ce77"/>
          <table:table-cell table:number-columns-repeated="6"/>
        </table:table-row>
        <table:table-row table:style-name="ro2">
          <table:table-cell table:style-name="ce300"/>
          <table:table-cell table:style-name="ce43" office:value-type="string" calcext:value-type="string">
            <text:p>=</text:p>
          </table:table-cell>
          <table:table-cell table:style-name="ce309" table:number-columns-repeated="2"/>
          <table:table-cell table:formula="of:=IF(AND([.A61]&lt;&gt;&quot;&quot;;[.C61]&lt;&gt;&quot;&quot;);IF(AND([.I61]&lt;&gt;&quot;&quot;;[.J61]&lt;&gt;&quot;&quot;;[.I61]&lt;&gt;[.J61]);&quot;Links ungleich Rechts!!!&quot;;IF(AND([.I60]&lt;&gt;&quot;&quot;;[.J61]&lt;&gt;0;[.J61]&lt;&gt;[.K60]);&quot;Äquivalenzumformung korrigieren&quot;;IF(AND([.A61]=&quot;x&quot;;[.J61]&lt;&gt;&quot;&quot;;[.C61]=[.J61]) ;&quot;Gelöst!!!&quot;;IF([.K61]&gt;&quot;Fehler&quot;;[.K61];IF(OR([.A61]=&quot;&quot;;[.A60]=&quot;&quot;;[.I61]=&quot;&quot;;[.J61]=&quot;&quot;);&quot;&quot;;&quot;OK&quot;)))));&quot;&quot;)">
            <text:p/>
          </table:table-cell>
          <table:table-cell table:style-name="ce79"/>
          <table:table-cell table:style-name="ce77"/>
          <table:table-cell table:number-columns-repeated="6"/>
        </table:table-row>
        <table:table-row table:style-name="ro2">
          <table:table-cell table:style-name="ce300"/>
          <table:table-cell table:style-name="ce43" office:value-type="string" calcext:value-type="string">
            <text:p>=</text:p>
          </table:table-cell>
          <table:table-cell table:style-name="ce309"/>
          <table:table-cell/>
          <table:table-cell table:formula="of:=IF(AND([.A62]&lt;&gt;&quot;&quot;;[.C62]&lt;&gt;&quot;&quot;);IF(AND([.I62]&lt;&gt;&quot;&quot;;[.J62]&lt;&gt;&quot;&quot;;[.I62]&lt;&gt;[.J62]);&quot;Links ungleich Rechts!!!&quot;;IF(AND([.I61]&lt;&gt;&quot;&quot;;[.J62]&lt;&gt;0;[.J62]&lt;&gt;[.K61]);&quot;Äquivalenzumformung korrigieren&quot;;IF(AND([.A62]=&quot;x&quot;;[.J62]&lt;&gt;&quot;&quot;;[.C62]=[.J62]) ;&quot;Gelöst!!!&quot;;IF([.K62]&gt;&quot;Fehler&quot;;[.K62];IF(OR([.A62]=&quot;&quot;;[.A61]=&quot;&quot;;[.I62]=&quot;&quot;;[.J62]=&quot;&quot;);&quot;&quot;;&quot;OK&quot;)))));&quot;&quot;)">
            <text:p/>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57:.C62];3;0)));&quot;&quot;;IF(VALUE(VLOOKUP(&quot; *x *&quot;;[.A57:.C62];3;0))=[.J5];&quot;&quot;;&quot;&quot;))" office:value-type="string" office:string-value="" calcext:value-type="string">
            <text:p></text:p>
          </table:table-cell>
          <table:table-cell table:formula="of:=IF(AND([.A63]&lt;&gt;&quot;&quot;;[.C63]&lt;&gt;&quot;&quot;);IF(AND([.I63]&lt;&gt;&quot;&quot;;[.J63]&lt;&gt;&quot;&quot;;[.I63]&lt;&gt;[.J63]);&quot;Links ungleich Rechts!!!&quot;;IF(AND([.I62]&lt;&gt;&quot;&quot;;[.J63]&lt;&gt;0;[.J63]&lt;&gt;[.K62]);&quot;Äquivalenzumformung korrigieren&quot;;IF(AND([.A63]=&quot;x&quot;;[.J63]&lt;&gt;&quot;&quot;;[.C63]=[.J63]) ;&quot;Gelöst!!!&quot;;IF([.K63]&gt;&quot;Fehler&quot;;[.K63];IF(OR([.A63]=&quot;&quot;;[.A62]=&quot;&quot;;[.I63]=&quot;&quot;;[.J63]=&quot;&quot;);&quot;&quot;;&quot;OK&quot;)))));&quot;&quot;)">
            <text:p/>
            <draw:control table:end-cell-address="Tabelle6.E64" table:end-x="22.67mm" table:end-y="0.68mm" draw:z-index="4" draw:text-style-name="P2" svg:width="20.81mm" svg:height="6.46mm" svg:x="1.86mm" svg:y="0.69mm" draw:control="control35"/>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310"/>
          <table:table-cell table:style-name="ce151" table:formula="of:=IF(ISERROR(FIND(&quot;{&quot;&amp;[.J5]&amp;&quot;}&quot;;SUBSTITUTE([.C64];&quot; &quot;;&quot;&quot;)));&quot;&quot;;&quot;&quot;)" office:value-type="string" office:string-value="" calcext:value-type="string">
            <text:p></text:p>
          </table:table-cell>
          <table:table-cell table:formula="of:=IF(AND([.A64]&lt;&gt;&quot;&quot;;[.C64]&lt;&gt;&quot;&quot;);IF(AND([.I64]&lt;&gt;&quot;&quot;;[.J64]&lt;&gt;&quot;&quot;;[.I64]&lt;&gt;[.J64]);&quot;Links ungleich Rechts!!!&quot;;IF(AND([.I63]&lt;&gt;&quot;&quot;;[.J64]&lt;&gt;0;[.J64]&lt;&gt;[.K63]);&quot;Äquivalenzumformung korrigieren&quot;;IF(AND([.A64]=&quot;x&quot;;[.J64]&lt;&gt;&quot;&quot;;[.C64]=[.J64]) ;&quot;Gelöst!!!&quot;;IF([.K64]&gt;&quot;Fehler&quot;;[.K64];IF(OR([.A64]=&quot;&quot;;[.A63]=&quot;&quot;;[.I64]=&quot;&quot;;[.J6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65]&lt;&gt;&quot;&quot;;[.C65]&lt;&gt;&quot;&quot;);IF(AND([.I65]&lt;&gt;&quot;&quot;;[.J65]&lt;&gt;&quot;&quot;;[.I65]&lt;&gt;[.J65]);&quot;Links ungleich Rechts!!!&quot;;IF(AND([.I64]&lt;&gt;&quot;&quot;;[.J65]&lt;&gt;0;[.J65]&lt;&gt;[.K64]);&quot;Äquivalenzumformung korrigieren&quot;;IF(AND([.A65]=&quot;x&quot;;[.J65]&lt;&gt;&quot;&quot;;[.C65]=[.J65]) ;&quot;Gelöst!!!&quot;;IF([.K65]&gt;&quot;Fehler&quot;;[.K65];IF(OR([.A65]=&quot;&quot;;[.A64]=&quot;&quot;;[.I65]=&quot;&quot;;[.J6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66]&lt;&gt;&quot;&quot;;[.C66]&lt;&gt;&quot;&quot;);IF(AND([.I66]&lt;&gt;&quot;&quot;;[.J66]&lt;&gt;&quot;&quot;;[.I66]&lt;&gt;[.J66]);&quot;Links ungleich Rechts!!!&quot;;IF(AND([.I65]&lt;&gt;&quot;&quot;;[.J66]&lt;&gt;0;[.J66]&lt;&gt;[.K65]);&quot;Äquivalenzumformung korrigieren&quot;;IF(AND([.A66]=&quot;x&quot;;[.J66]&lt;&gt;&quot;&quot;;[.C66]=[.J66]) ;&quot;Gelöst!!!&quot;;IF([.K66]&gt;&quot;Fehler&quot;;[.K66];IF(OR([.A66]=&quot;&quot;;[.A65]=&quot;&quot;;[.I66]=&quot;&quot;;[.J6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67]&lt;&gt;&quot;&quot;;[.C67]&lt;&gt;&quot;&quot;);IF(AND([.I67]&lt;&gt;&quot;&quot;;[.J67]&lt;&gt;&quot;&quot;;[.I67]&lt;&gt;[.J67]);&quot;Links ungleich Rechts!!!&quot;;IF(AND([.I66]&lt;&gt;&quot;&quot;;[.J67]&lt;&gt;0;[.J67]&lt;&gt;[.K66]);&quot;Äquivalenzumformung korrigieren&quot;;IF(AND([.A67]=&quot;x&quot;;[.J67]&lt;&gt;&quot;&quot;;[.C67]=[.J67]) ;&quot;Gelöst!!!&quot;;IF([.K67]&gt;&quot;Fehler&quot;;[.K67];IF(OR([.A67]=&quot;&quot;;[.A66]=&quot;&quot;;[.I67]=&quot;&quot;;[.J67]=&quot;&quot;);&quot;&quot;;&quot;OK&quot;)))));&quot;&quot;)">
            <text:p/>
          </table:table-cell>
          <table:table-cell table:style-name="ce77" table:number-columns-repeated="2"/>
          <table:table-cell table:number-columns-repeated="6"/>
        </table:table-row>
        <table:table-row table:style-name="ro2">
          <table:table-cell table:style-name="ce130" office:value-type="string" calcext:value-type="string">
            <text:p>(x+1)²+(x-2)²-2(x+3)²</text:p>
          </table:table-cell>
          <table:table-cell table:style-name="ce43" office:value-type="string" calcext:value-type="string">
            <text:p>=</text:p>
          </table:table-cell>
          <table:table-cell table:style-name="ce138" office:value-type="string" calcext:value-type="string">
            <text:p>-41</text:p>
          </table:table-cell>
          <table:table-cell table:style-name="ce311"/>
          <table:table-cell table:formula="of:=IF(AND([.A68]&lt;&gt;&quot;&quot;;[.C68]&lt;&gt;&quot;&quot;);IF(AND([.I68]&lt;&gt;&quot;&quot;;[.J68]&lt;&gt;&quot;&quot;;[.I68]&lt;&gt;[.J68]);&quot;Links ungleich Rechts!!!&quot;;IF(AND([.I67]&lt;&gt;&quot;&quot;;[.J68]&lt;&gt;0;[.J68]&lt;&gt;[.K67]);&quot;Äquivalenzumformung korrigieren&quot;;IF(AND([.A68]=&quot;x&quot;;[.J68]&lt;&gt;&quot;&quot;;[.C68]=[.J68]) ;&quot;Gelöst!!!&quot;;IF([.K68]&gt;&quot;Fehler&quot;;[.K68];IF(OR([.A68]=&quot;&quot;;[.A67]=&quot;&quot;;[.I68]=&quot;&quot;;[.J68]=&quot;&quot;);&quot;&quot;;&quot;OK&quot;)))));&quot;&quot;)">
            <text:p/>
          </table:table-cell>
          <table:table-cell table:style-name="ce77" table:number-columns-repeated="2"/>
          <table:table-cell/>
          <table:table-cell table:formula="of:=(2+1)^2+(2-2)^2-2*(2+3)^2" office:value-type="float" office:value="-41" calcext:value-type="float">
            <text:p>-41</text:p>
          </table:table-cell>
          <table:table-cell table:formula="of:=0-41" office:value-type="float" office:value="-41" calcext:value-type="float">
            <text:p>-41</text:p>
          </table:table-cell>
          <table:table-cell table:formula="of:=0-41" office:value-type="float" office:value="-41" calcext:value-type="float">
            <text:p>-41</text:p>
          </table:table-cell>
          <table:table-cell table:number-columns-repeated="2"/>
        </table:table-row>
        <table:table-row table:style-name="ro2">
          <table:table-cell table:style-name="ce301"/>
          <table:table-cell table:style-name="ce43" office:value-type="string" calcext:value-type="string">
            <text:p>=</text:p>
          </table:table-cell>
          <table:table-cell table:style-name="ce311" table:number-columns-repeated="2"/>
          <table:table-cell table:formula="of:=IF(AND([.A69]&lt;&gt;&quot;&quot;;[.C69]&lt;&gt;&quot;&quot;);IF(AND([.I69]&lt;&gt;&quot;&quot;;[.J69]&lt;&gt;&quot;&quot;;[.I69]&lt;&gt;[.J69]);&quot;Links ungleich Rechts!!!&quot;;IF(AND([.I68]&lt;&gt;&quot;&quot;;[.J69]&lt;&gt;0;[.J69]&lt;&gt;[.K68]);&quot;Äquivalenzumformung korrigieren&quot;;IF(AND([.A69]=&quot;x&quot;;[.J69]&lt;&gt;&quot;&quot;;[.C69]=[.J69]) ;&quot;Gelöst!!!&quot;;IF([.K69]&gt;&quot;Fehler&quot;;[.K69];IF(OR([.A69]=&quot;&quot;;[.A68]=&quot;&quot;;[.I69]=&quot;&quot;;[.J69]=&quot;&quot;);&quot;&quot;;&quot;OK&quot;)))));&quot;&quot;)">
            <text:p/>
          </table:table-cell>
          <table:table-cell table:style-name="ce77" table:number-columns-repeated="2"/>
          <table:table-cell table:number-columns-repeated="6"/>
        </table:table-row>
        <table:table-row table:style-name="ro2">
          <table:table-cell table:style-name="ce301"/>
          <table:table-cell table:style-name="ce43" office:value-type="string" calcext:value-type="string">
            <text:p>=</text:p>
          </table:table-cell>
          <table:table-cell table:style-name="ce311" table:number-columns-repeated="2"/>
          <table:table-cell table:formula="of:=IF(AND([.A70]&lt;&gt;&quot;&quot;;[.C70]&lt;&gt;&quot;&quot;);IF(AND([.I70]&lt;&gt;&quot;&quot;;[.J70]&lt;&gt;&quot;&quot;;[.I70]&lt;&gt;[.J70]);&quot;Links ungleich Rechts!!!&quot;;IF(AND([.I69]&lt;&gt;&quot;&quot;;[.J70]&lt;&gt;0;[.J70]&lt;&gt;[.K69]);&quot;Äquivalenzumformung korrigieren&quot;;IF(AND([.A70]=&quot;x&quot;;[.J70]&lt;&gt;&quot;&quot;;[.C70]=[.J70]) ;&quot;Gelöst!!!&quot;;IF([.K70]&gt;&quot;Fehler&quot;;[.K70];IF(OR([.A70]=&quot;&quot;;[.A69]=&quot;&quot;;[.I70]=&quot;&quot;;[.J70]=&quot;&quot;);&quot;&quot;;&quot;OK&quot;)))));&quot;&quot;)">
            <text:p/>
          </table:table-cell>
          <table:table-cell table:style-name="ce77" table:number-columns-repeated="2"/>
          <table:table-cell table:number-columns-repeated="6"/>
        </table:table-row>
        <table:table-row table:style-name="ro2">
          <table:table-cell table:style-name="ce301"/>
          <table:table-cell table:style-name="ce43" office:value-type="string" calcext:value-type="string">
            <text:p>=</text:p>
          </table:table-cell>
          <table:table-cell table:style-name="ce311" table:number-columns-repeated="2"/>
          <table:table-cell table:formula="of:=IF(AND([.A71]&lt;&gt;&quot;&quot;;[.C71]&lt;&gt;&quot;&quot;);IF(AND([.I71]&lt;&gt;&quot;&quot;;[.J71]&lt;&gt;&quot;&quot;;[.I71]&lt;&gt;[.J71]);&quot;Links ungleich Rechts!!!&quot;;IF(AND([.I70]&lt;&gt;&quot;&quot;;[.J71]&lt;&gt;0;[.J71]&lt;&gt;[.K70]);&quot;Äquivalenzumformung korrigieren&quot;;IF(AND([.A71]=&quot;x&quot;;[.J71]&lt;&gt;&quot;&quot;;[.C71]=[.J71]) ;&quot;Gelöst!!!&quot;;IF([.K71]&gt;&quot;Fehler&quot;;[.K71];IF(OR([.A71]=&quot;&quot;;[.A70]=&quot;&quot;;[.I71]=&quot;&quot;;[.J71]=&quot;&quot;);&quot;&quot;;&quot;OK&quot;)))));&quot;&quot;)">
            <text:p/>
          </table:table-cell>
          <table:table-cell table:style-name="ce79"/>
          <table:table-cell table:style-name="ce77"/>
          <table:table-cell table:number-columns-repeated="6"/>
        </table:table-row>
        <table:table-row table:style-name="ro2">
          <table:table-cell table:style-name="ce301"/>
          <table:table-cell table:style-name="ce43" office:value-type="string" calcext:value-type="string">
            <text:p>=</text:p>
          </table:table-cell>
          <table:table-cell table:style-name="ce311" table:number-columns-repeated="2"/>
          <table:table-cell table:formula="of:=IF(AND([.A72]&lt;&gt;&quot;&quot;;[.C72]&lt;&gt;&quot;&quot;);IF(AND([.I72]&lt;&gt;&quot;&quot;;[.J72]&lt;&gt;&quot;&quot;;[.I72]&lt;&gt;[.J72]);&quot;Links ungleich Rechts!!!&quot;;IF(AND([.I71]&lt;&gt;&quot;&quot;;[.J72]&lt;&gt;0;[.J72]&lt;&gt;[.K71]);&quot;Äquivalenzumformung korrigieren&quot;;IF(AND([.A72]=&quot;x&quot;;[.J72]&lt;&gt;&quot;&quot;;[.C72]=[.J72]) ;&quot;Gelöst!!!&quot;;IF([.K72]&gt;&quot;Fehler&quot;;[.K72];IF(OR([.A72]=&quot;&quot;;[.A71]=&quot;&quot;;[.I72]=&quot;&quot;;[.J72]=&quot;&quot;);&quot;&quot;;&quot;OK&quot;)))));&quot;&quot;)">
            <text:p/>
          </table:table-cell>
          <table:table-cell table:style-name="ce79"/>
          <table:table-cell table:style-name="ce77"/>
          <table:table-cell table:number-columns-repeated="6"/>
        </table:table-row>
        <table:table-row table:style-name="ro2">
          <table:table-cell table:style-name="ce301"/>
          <table:table-cell table:style-name="ce43" office:value-type="string" calcext:value-type="string">
            <text:p>=</text:p>
          </table:table-cell>
          <table:table-cell table:style-name="ce311" table:number-columns-repeated="2"/>
          <table:table-cell table:formula="of:=IF(AND([.A73]&lt;&gt;&quot;&quot;;[.C73]&lt;&gt;&quot;&quot;);IF(AND([.I73]&lt;&gt;&quot;&quot;;[.J73]&lt;&gt;&quot;&quot;;[.I73]&lt;&gt;[.J73]);&quot;Links ungleich Rechts!!!&quot;;IF(AND([.I72]&lt;&gt;&quot;&quot;;[.J73]&lt;&gt;0;[.J73]&lt;&gt;[.K72]);&quot;Äquivalenzumformung korrigieren&quot;;IF(AND([.A73]=&quot;x&quot;;[.J73]&lt;&gt;&quot;&quot;;[.C73]=[.J73]) ;&quot;Gelöst!!!&quot;;IF([.K73]&gt;&quot;Fehler&quot;;[.K73];IF(OR([.A73]=&quot;&quot;;[.A72]=&quot;&quot;;[.I73]=&quot;&quot;;[.J73]=&quot;&quot;);&quot;&quot;;&quot;OK&quot;)))));&quot;&quot;)">
            <text:p/>
          </table:table-cell>
          <table:table-cell table:style-name="ce79"/>
          <table:table-cell table:style-name="ce77"/>
          <table:table-cell table:number-columns-repeated="6"/>
        </table:table-row>
        <table:table-row table:style-name="ro2">
          <table:table-cell table:style-name="ce301"/>
          <table:table-cell table:style-name="ce43" office:value-type="string" calcext:value-type="string">
            <text:p>=</text:p>
          </table:table-cell>
          <table:table-cell table:style-name="ce311" table:number-columns-repeated="2"/>
          <table:table-cell table:formula="of:=IF(AND([.A74]&lt;&gt;&quot;&quot;;[.C74]&lt;&gt;&quot;&quot;);IF(AND([.I74]&lt;&gt;&quot;&quot;;[.J74]&lt;&gt;&quot;&quot;;[.I74]&lt;&gt;[.J74]);&quot;Links ungleich Rechts!!!&quot;;IF(AND([.I73]&lt;&gt;&quot;&quot;;[.J74]&lt;&gt;0;[.J74]&lt;&gt;[.K73]);&quot;Äquivalenzumformung korrigieren&quot;;IF(AND([.A74]=&quot;x&quot;;[.J74]&lt;&gt;&quot;&quot;;[.C74]=[.J74]) ;&quot;Gelöst!!!&quot;;IF([.K74]&gt;&quot;Fehler&quot;;[.K74];IF(OR([.A74]=&quot;&quot;;[.A73]=&quot;&quot;;[.I74]=&quot;&quot;;[.J74]=&quot;&quot;);&quot;&quot;;&quot;OK&quot;)))));&quot;&quot;)">
            <text:p/>
          </table:table-cell>
          <table:table-cell table:style-name="ce79"/>
          <table:table-cell table:style-name="ce77"/>
          <table:table-cell table:number-columns-repeated="6"/>
        </table:table-row>
        <table:table-row table:style-name="ro2">
          <table:table-cell table:style-name="ce301"/>
          <table:table-cell table:style-name="ce43" office:value-type="string" calcext:value-type="string">
            <text:p>=</text:p>
          </table:table-cell>
          <table:table-cell table:style-name="ce311"/>
          <table:table-cell/>
          <table:table-cell table:formula="of:=IF(AND([.A75]&lt;&gt;&quot;&quot;;[.C75]&lt;&gt;&quot;&quot;);IF(AND([.I75]&lt;&gt;&quot;&quot;;[.J75]&lt;&gt;&quot;&quot;;[.I75]&lt;&gt;[.J75]);&quot;Links ungleich Rechts!!!&quot;;IF(AND([.I74]&lt;&gt;&quot;&quot;;[.J75]&lt;&gt;0;[.J75]&lt;&gt;[.K74]);&quot;Äquivalenzumformung korrigieren&quot;;IF(AND([.A75]=&quot;x&quot;;[.J75]&lt;&gt;&quot;&quot;;[.C75]=[.J75]) ;&quot;Gelöst!!!&quot;;IF([.K75]&gt;&quot;Fehler&quot;;[.K75];IF(OR([.A75]=&quot;&quot;;[.A74]=&quot;&quot;;[.I75]=&quot;&quot;;[.J75]=&quot;&quot;);&quot;&quot;;&quot;OK&quot;)))));&quot;&quot;)">
            <text:p/>
          </table:table-cell>
          <table:table-cell table:style-name="ce79"/>
          <table:table-cell table:style-name="ce77"/>
          <table:table-cell table:number-columns-repeated="6"/>
        </table:table-row>
        <table:table-row table:style-name="ro2">
          <table:table-cell/>
          <table:table-cell table:style-name="ce40"/>
          <table:table-cell/>
          <table:table-cell table:style-name="ce151" table:formula="of:=IF(ISERROR(VALUE(VLOOKUP(&quot; *x *&quot;;[.A71:.C75];3;0)));&quot;&quot;;IF(VALUE(VLOOKUP(&quot; *x *&quot;;[.A71:.C75];3;0))=[.J6];&quot;&quot;;&quot;&quot;))" office:value-type="string" office:string-value="" calcext:value-type="string">
            <text:p></text:p>
          </table:table-cell>
          <table:table-cell table:formula="of:=IF(AND([.A76]&lt;&gt;&quot;&quot;;[.C76]&lt;&gt;&quot;&quot;);IF(AND([.I76]&lt;&gt;&quot;&quot;;[.J76]&lt;&gt;&quot;&quot;;[.I76]&lt;&gt;[.J76]);&quot;Links ungleich Rechts!!!&quot;;IF(AND([.I75]&lt;&gt;&quot;&quot;;[.J76]&lt;&gt;0;[.J76]&lt;&gt;[.K75]);&quot;Äquivalenzumformung korrigieren&quot;;IF(AND([.A76]=&quot;x&quot;;[.J76]&lt;&gt;&quot;&quot;;[.C76]=[.J76]) ;&quot;Gelöst!!!&quot;;IF([.K76]&gt;&quot;Fehler&quot;;[.K76];IF(OR([.A76]=&quot;&quot;;[.A75]=&quot;&quot;;[.I76]=&quot;&quot;;[.J76]=&quot;&quot;);&quot;&quot;;&quot;OK&quot;)))));&quot;&quot;)">
            <text:p/>
            <draw:control table:end-cell-address="Tabelle6.E77" table:end-x="22.16mm" table:end-y="0.5mm" draw:z-index="5" draw:text-style-name="P2" svg:width="20.42mm" svg:height="6.8mm" svg:x="1.74mm" svg:y="0.17mm" draw:control="control36"/>
          </table:table-cell>
          <table:table-cell table:style-name="ce77" table:number-columns-repeated="2"/>
          <table:table-cell table:number-columns-repeated="6"/>
        </table:table-row>
        <table:table-row table:style-name="ro2">
          <table:table-cell table:style-name="ce89" office:value-type="string" calcext:value-type="string">
            <text:p>L</text:p>
          </table:table-cell>
          <table:table-cell table:style-name="ce40" office:value-type="string" calcext:value-type="string">
            <text:p>=</text:p>
          </table:table-cell>
          <table:table-cell table:style-name="ce312"/>
          <table:table-cell table:style-name="ce151" table:formula="of:=IF(ISERROR(FIND(&quot;{&quot;&amp;[.J6]&amp;&quot;}&quot;;SUBSTITUTE([.C77];&quot; &quot;;&quot;&quot;)));&quot;&quot;;&quot;&quot;)" office:value-type="string" office:string-value="" calcext:value-type="string">
            <text:p></text:p>
          </table:table-cell>
          <table:table-cell table:formula="of:=IF(AND([.A77]&lt;&gt;&quot;&quot;;[.C77]&lt;&gt;&quot;&quot;);IF(AND([.I77]&lt;&gt;&quot;&quot;;[.J77]&lt;&gt;&quot;&quot;;[.I77]&lt;&gt;[.J77]);&quot;Links ungleich Rechts!!!&quot;;IF(AND([.I76]&lt;&gt;&quot;&quot;;[.J77]&lt;&gt;0;[.J77]&lt;&gt;[.K76]);&quot;Äquivalenzumformung korrigieren&quot;;IF(AND([.A77]=&quot;x&quot;;[.J77]&lt;&gt;&quot;&quot;;[.C77]=[.J77]) ;&quot;Gelöst!!!&quot;;IF([.K77]&gt;&quot;Fehler&quot;;[.K77];IF(OR([.A77]=&quot;&quot;;[.A76]=&quot;&quot;;[.I77]=&quot;&quot;;[.J7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ND([.A78]&lt;&gt;&quot;&quot;;[.C78]&lt;&gt;&quot;&quot;);IF(AND([.I78]&lt;&gt;&quot;&quot;;[.J78]&lt;&gt;&quot;&quot;;[.I78]&lt;&gt;[.J78]);&quot;Links ungleich Rechts!!!&quot;;IF(AND([.I77]&lt;&gt;&quot;&quot;;[.J78]&lt;&gt;0;[.J78]&lt;&gt;[.K77]);&quot;Äquivalenzumformung korrigieren&quot;;IF(AND([.A78]=&quot;x&quot;;[.J78]&lt;&gt;&quot;&quot;;[.C78]=[.J78]) ;&quot;Gelöst!!!&quot;;IF([.K78]&gt;&quot;Fehler&quot;;[.K78];IF(OR([.A78]=&quot;&quot;;[.A77]=&quot;&quot;;[.I78]=&quot;&quot;;[.J7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79]&lt;&gt;&quot;&quot;;IF(AND([.I79]&lt;&gt;&quot;&quot;;[.J79]&lt;&gt;&quot;&quot;;[.I79]&lt;&gt;[.J79]);&quot;Links ungleich Rechts!!!&quot;;IF(AND([.I78]&lt;&gt;&quot;&quot;;[.J79]&lt;&gt;0;[.J79]&lt;&gt;[.K78]);&quot;Äquivalenzumformung korrigieren&quot;;IF(AND([.A79]=&quot;x&quot;;[.J79]&lt;&gt;&quot;&quot;;[.C79]=[.J79]) ;&quot;Gelöst!!!&quot;;IF([.K79]&gt;&quot;Fehler&quot;;[.K79];IF(OR([.A79]=&quot;&quot;;[.A78]=&quot;&quot;;[.I79]=&quot;&quot;;[.J7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0]&lt;&gt;&quot;&quot;;IF(AND([.I80]&lt;&gt;&quot;&quot;;[.J80]&lt;&gt;&quot;&quot;;[.I80]&lt;&gt;[.J80]);&quot;Links ungleich Rechts!!!&quot;;IF(AND([.I79]&lt;&gt;&quot;&quot;;[.J80]&lt;&gt;0;[.J80]&lt;&gt;[.K79]);&quot;Äquivalenzumformung korrigieren&quot;;IF(AND([.A80]=&quot;x&quot;;[.J80]&lt;&gt;&quot;&quot;;[.C80]=[.J80]) ;&quot;Gelöst!!!&quot;;IF([.K80]&gt;&quot;Fehler&quot;;[.K80];IF(OR([.A80]=&quot;&quot;;[.A79]=&quot;&quot;;[.I80]=&quot;&quot;;[.J8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1]&lt;&gt;&quot;&quot;;IF(AND([.I81]&lt;&gt;&quot;&quot;;[.J81]&lt;&gt;&quot;&quot;;[.I81]&lt;&gt;[.J81]);&quot;Links ungleich Rechts!!!&quot;;IF(AND([.I80]&lt;&gt;&quot;&quot;;[.J81]&lt;&gt;0;[.J81]&lt;&gt;[.K80]);&quot;Äquivalenzumformung korrigieren&quot;;IF(AND([.A81]=&quot;x&quot;;[.J81]&lt;&gt;&quot;&quot;;[.C81]=[.J81]) ;&quot;Gelöst!!!&quot;;IF([.K81]&gt;&quot;Fehler&quot;;[.K81];IF(OR([.A81]=&quot;&quot;;[.A80]=&quot;&quot;;[.I81]=&quot;&quot;;[.J8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2]&lt;&gt;&quot;&quot;;IF(AND([.I82]&lt;&gt;&quot;&quot;;[.J82]&lt;&gt;&quot;&quot;;[.I82]&lt;&gt;[.J82]);&quot;Links ungleich Rechts!!!&quot;;IF(AND([.I81]&lt;&gt;&quot;&quot;;[.J82]&lt;&gt;0;[.J82]&lt;&gt;[.K81]);&quot;Äquivalenzumformung korrigieren&quot;;IF(AND([.A82]=&quot;x&quot;;[.J82]&lt;&gt;&quot;&quot;;[.C82]=[.J82]) ;&quot;Gelöst!!!&quot;;IF([.K82]&gt;&quot;Fehler&quot;;[.K82];IF(OR([.A82]=&quot;&quot;;[.A81]=&quot;&quot;;[.I82]=&quot;&quot;;[.J8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3]&lt;&gt;&quot;&quot;;IF(AND([.I83]&lt;&gt;&quot;&quot;;[.J83]&lt;&gt;&quot;&quot;;[.I83]&lt;&gt;[.J83]);&quot;Links ungleich Rechts!!!&quot;;IF(AND([.I82]&lt;&gt;&quot;&quot;;[.J83]&lt;&gt;0;[.J83]&lt;&gt;[.K82]);&quot;Äquivalenzumformung korrigieren&quot;;IF(AND([.A83]=&quot;x&quot;;[.J83]&lt;&gt;&quot;&quot;;[.C83]=[.J83]) ;&quot;Gelöst!!!&quot;;IF([.K83]&gt;&quot;Fehler&quot;;[.K83];IF(OR([.A83]=&quot;&quot;;[.A82]=&quot;&quot;;[.I83]=&quot;&quot;;[.J8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4]&lt;&gt;&quot;&quot;;IF(AND([.I84]&lt;&gt;&quot;&quot;;[.J84]&lt;&gt;&quot;&quot;;[.I84]&lt;&gt;[.J84]);&quot;Links ungleich Rechts!!!&quot;;IF(AND([.I83]&lt;&gt;&quot;&quot;;[.J84]&lt;&gt;0;[.J84]&lt;&gt;[.K83]);&quot;Äquivalenzumformung korrigieren&quot;;IF(AND([.A84]=&quot;x&quot;;[.J84]&lt;&gt;&quot;&quot;;[.C84]=[.J84]) ;&quot;Gelöst!!!&quot;;IF([.K84]&gt;&quot;Fehler&quot;;[.K84];IF(OR([.A84]=&quot;&quot;;[.A83]=&quot;&quot;;[.I84]=&quot;&quot;;[.J8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5]&lt;&gt;&quot;&quot;;IF(AND([.I85]&lt;&gt;&quot;&quot;;[.J85]&lt;&gt;&quot;&quot;;[.I85]&lt;&gt;[.J85]);&quot;Links ungleich Rechts!!!&quot;;IF(AND([.I84]&lt;&gt;&quot;&quot;;[.J85]&lt;&gt;0;[.J85]&lt;&gt;[.K84]);&quot;Äquivalenzumformung korrigieren&quot;;IF(AND([.A85]=&quot;x&quot;;[.J85]&lt;&gt;&quot;&quot;;[.C85]=[.J85]) ;&quot;Gelöst!!!&quot;;IF([.K85]&gt;&quot;Fehler&quot;;[.K85];IF(OR([.A85]=&quot;&quot;;[.A84]=&quot;&quot;;[.I85]=&quot;&quot;;[.J8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6]&lt;&gt;&quot;&quot;;IF(AND([.I86]&lt;&gt;&quot;&quot;;[.J86]&lt;&gt;&quot;&quot;;[.I86]&lt;&gt;[.J86]);&quot;Links ungleich Rechts!!!&quot;;IF(AND([.I85]&lt;&gt;&quot;&quot;;[.J86]&lt;&gt;0;[.J86]&lt;&gt;[.K85]);&quot;Äquivalenzumformung korrigieren&quot;;IF(AND([.A86]=&quot;x&quot;;[.J86]&lt;&gt;&quot;&quot;;[.C86]=[.J86]) ;&quot;Gelöst!!!&quot;;IF([.K86]&gt;&quot;Fehler&quot;;[.K86];IF(OR([.A86]=&quot;&quot;;[.A85]=&quot;&quot;;[.I86]=&quot;&quot;;[.J8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7]&lt;&gt;&quot;&quot;;IF(AND([.I87]&lt;&gt;&quot;&quot;;[.J87]&lt;&gt;&quot;&quot;;[.I87]&lt;&gt;[.J87]);&quot;Links ungleich Rechts!!!&quot;;IF(AND([.I86]&lt;&gt;&quot;&quot;;[.J87]&lt;&gt;0;[.J87]&lt;&gt;[.K86]);&quot;Äquivalenzumformung korrigieren&quot;;IF(AND([.A87]=&quot;x&quot;;[.J87]&lt;&gt;&quot;&quot;;[.C87]=[.J87]) ;&quot;Gelöst!!!&quot;;IF([.K87]&gt;&quot;Fehler&quot;;[.K87];IF(OR([.A87]=&quot;&quot;;[.A86]=&quot;&quot;;[.I87]=&quot;&quot;;[.J8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8]&lt;&gt;&quot;&quot;;IF(AND([.I88]&lt;&gt;&quot;&quot;;[.J88]&lt;&gt;&quot;&quot;;[.I88]&lt;&gt;[.J88]);&quot;Links ungleich Rechts!!!&quot;;IF(AND([.I87]&lt;&gt;&quot;&quot;;[.J88]&lt;&gt;0;[.J88]&lt;&gt;[.K87]);&quot;Äquivalenzumformung korrigieren&quot;;IF(AND([.A88]=&quot;x&quot;;[.J88]&lt;&gt;&quot;&quot;;[.C88]=[.J88]) ;&quot;Gelöst!!!&quot;;IF([.K88]&gt;&quot;Fehler&quot;;[.K88];IF(OR([.A88]=&quot;&quot;;[.A87]=&quot;&quot;;[.I88]=&quot;&quot;;[.J8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89]&lt;&gt;&quot;&quot;;IF(AND([.I89]&lt;&gt;&quot;&quot;;[.J89]&lt;&gt;&quot;&quot;;[.I89]&lt;&gt;[.J89]);&quot;Links ungleich Rechts!!!&quot;;IF(AND([.I88]&lt;&gt;&quot;&quot;;[.J89]&lt;&gt;0;[.J89]&lt;&gt;[.K88]);&quot;Äquivalenzumformung korrigieren&quot;;IF(AND([.A89]=&quot;x&quot;;[.J89]&lt;&gt;&quot;&quot;;[.C89]=[.J89]) ;&quot;Gelöst!!!&quot;;IF([.K89]&gt;&quot;Fehler&quot;;[.K89];IF(OR([.A89]=&quot;&quot;;[.A88]=&quot;&quot;;[.I89]=&quot;&quot;;[.J8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0]&lt;&gt;&quot;&quot;;IF(AND([.I90]&lt;&gt;&quot;&quot;;[.J90]&lt;&gt;&quot;&quot;;[.I90]&lt;&gt;[.J90]);&quot;Links ungleich Rechts!!!&quot;;IF(AND([.I89]&lt;&gt;&quot;&quot;;[.J90]&lt;&gt;0;[.J90]&lt;&gt;[.K89]);&quot;Äquivalenzumformung korrigieren&quot;;IF(AND([.A90]=&quot;x&quot;;[.J90]&lt;&gt;&quot;&quot;;[.C90]=[.J90]) ;&quot;Gelöst!!!&quot;;IF([.K90]&gt;&quot;Fehler&quot;;[.K90];IF(OR([.A90]=&quot;&quot;;[.A89]=&quot;&quot;;[.I90]=&quot;&quot;;[.J9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1]&lt;&gt;&quot;&quot;;IF(AND([.I91]&lt;&gt;&quot;&quot;;[.J91]&lt;&gt;&quot;&quot;;[.I91]&lt;&gt;[.J91]);&quot;Links ungleich Rechts!!!&quot;;IF(AND([.I90]&lt;&gt;&quot;&quot;;[.J91]&lt;&gt;0;[.J91]&lt;&gt;[.K90]);&quot;Äquivalenzumformung korrigieren&quot;;IF(AND([.A91]=&quot;x&quot;;[.J91]&lt;&gt;&quot;&quot;;[.C91]=[.J91]) ;&quot;Gelöst!!!&quot;;IF([.K91]&gt;&quot;Fehler&quot;;[.K91];IF(OR([.A91]=&quot;&quot;;[.A90]=&quot;&quot;;[.I91]=&quot;&quot;;[.J9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2]&lt;&gt;&quot;&quot;;IF(AND([.I92]&lt;&gt;&quot;&quot;;[.J92]&lt;&gt;&quot;&quot;;[.I92]&lt;&gt;[.J92]);&quot;Links ungleich Rechts!!!&quot;;IF(AND([.I91]&lt;&gt;&quot;&quot;;[.J92]&lt;&gt;0;[.J92]&lt;&gt;[.K91]);&quot;Äquivalenzumformung korrigieren&quot;;IF(AND([.A92]=&quot;x&quot;;[.J92]&lt;&gt;&quot;&quot;;[.C92]=[.J92]) ;&quot;Gelöst!!!&quot;;IF([.K92]&gt;&quot;Fehler&quot;;[.K92];IF(OR([.A92]=&quot;&quot;;[.A91]=&quot;&quot;;[.I92]=&quot;&quot;;[.J9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3]&lt;&gt;&quot;&quot;;IF(AND([.I93]&lt;&gt;&quot;&quot;;[.J93]&lt;&gt;&quot;&quot;;[.I93]&lt;&gt;[.J93]);&quot;Links ungleich Rechts!!!&quot;;IF(AND([.I92]&lt;&gt;&quot;&quot;;[.J93]&lt;&gt;0;[.J93]&lt;&gt;[.K92]);&quot;Äquivalenzumformung korrigieren&quot;;IF(AND([.A93]=&quot;x&quot;;[.J93]&lt;&gt;&quot;&quot;;[.C93]=[.J93]) ;&quot;Gelöst!!!&quot;;IF([.K93]&gt;&quot;Fehler&quot;;[.K93];IF(OR([.A93]=&quot;&quot;;[.A92]=&quot;&quot;;[.I93]=&quot;&quot;;[.J9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4]&lt;&gt;&quot;&quot;;IF(AND([.I94]&lt;&gt;&quot;&quot;;[.J94]&lt;&gt;&quot;&quot;;[.I94]&lt;&gt;[.J94]);&quot;Links ungleich Rechts!!!&quot;;IF(AND([.I93]&lt;&gt;&quot;&quot;;[.J94]&lt;&gt;0;[.J94]&lt;&gt;[.K93]);&quot;Äquivalenzumformung korrigieren&quot;;IF(AND([.A94]=&quot;x&quot;;[.J94]&lt;&gt;&quot;&quot;;[.C94]=[.J94]) ;&quot;Gelöst!!!&quot;;IF([.K94]&gt;&quot;Fehler&quot;;[.K94];IF(OR([.A94]=&quot;&quot;;[.A93]=&quot;&quot;;[.I94]=&quot;&quot;;[.J9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5]&lt;&gt;&quot;&quot;;IF(AND([.I95]&lt;&gt;&quot;&quot;;[.J95]&lt;&gt;&quot;&quot;;[.I95]&lt;&gt;[.J95]);&quot;Links ungleich Rechts!!!&quot;;IF(AND([.I94]&lt;&gt;&quot;&quot;;[.J95]&lt;&gt;0;[.J95]&lt;&gt;[.K94]);&quot;Äquivalenzumformung korrigieren&quot;;IF(AND([.A95]=&quot;x&quot;;[.J95]&lt;&gt;&quot;&quot;;[.C95]=[.J95]) ;&quot;Gelöst!!!&quot;;IF([.K95]&gt;&quot;Fehler&quot;;[.K95];IF(OR([.A95]=&quot;&quot;;[.A94]=&quot;&quot;;[.I95]=&quot;&quot;;[.J9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6]&lt;&gt;&quot;&quot;;IF(AND([.I96]&lt;&gt;&quot;&quot;;[.J96]&lt;&gt;&quot;&quot;;[.I96]&lt;&gt;[.J96]);&quot;Links ungleich Rechts!!!&quot;;IF(AND([.I95]&lt;&gt;&quot;&quot;;[.J96]&lt;&gt;0;[.J96]&lt;&gt;[.K95]);&quot;Äquivalenzumformung korrigieren&quot;;IF(AND([.A96]=&quot;x&quot;;[.J96]&lt;&gt;&quot;&quot;;[.C96]=[.J96]) ;&quot;Gelöst!!!&quot;;IF([.K96]&gt;&quot;Fehler&quot;;[.K96];IF(OR([.A96]=&quot;&quot;;[.A95]=&quot;&quot;;[.I96]=&quot;&quot;;[.J9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7]&lt;&gt;&quot;&quot;;IF(AND([.I97]&lt;&gt;&quot;&quot;;[.J97]&lt;&gt;&quot;&quot;;[.I97]&lt;&gt;[.J97]);&quot;Links ungleich Rechts!!!&quot;;IF(AND([.I96]&lt;&gt;&quot;&quot;;[.J97]&lt;&gt;0;[.J97]&lt;&gt;[.K96]);&quot;Äquivalenzumformung korrigieren&quot;;IF(AND([.A97]=&quot;x&quot;;[.J97]&lt;&gt;&quot;&quot;;[.C97]=[.J97]) ;&quot;Gelöst!!!&quot;;IF([.K97]&gt;&quot;Fehler&quot;;[.K97];IF(OR([.A97]=&quot;&quot;;[.A96]=&quot;&quot;;[.I97]=&quot;&quot;;[.J9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8]&lt;&gt;&quot;&quot;;IF(AND([.I98]&lt;&gt;&quot;&quot;;[.J98]&lt;&gt;&quot;&quot;;[.I98]&lt;&gt;[.J98]);&quot;Links ungleich Rechts!!!&quot;;IF(AND([.I97]&lt;&gt;&quot;&quot;;[.J98]&lt;&gt;0;[.J98]&lt;&gt;[.K97]);&quot;Äquivalenzumformung korrigieren&quot;;IF(AND([.A98]=&quot;x&quot;;[.J98]&lt;&gt;&quot;&quot;;[.C98]=[.J98]) ;&quot;Gelöst!!!&quot;;IF([.K98]&gt;&quot;Fehler&quot;;[.K98];IF(OR([.A98]=&quot;&quot;;[.A97]=&quot;&quot;;[.I98]=&quot;&quot;;[.J9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99]&lt;&gt;&quot;&quot;;IF(AND([.I99]&lt;&gt;&quot;&quot;;[.J99]&lt;&gt;&quot;&quot;;[.I99]&lt;&gt;[.J99]);&quot;Links ungleich Rechts!!!&quot;;IF(AND([.I98]&lt;&gt;&quot;&quot;;[.J99]&lt;&gt;0;[.J99]&lt;&gt;[.K98]);&quot;Äquivalenzumformung korrigieren&quot;;IF(AND([.A99]=&quot;x&quot;;[.J99]&lt;&gt;&quot;&quot;;[.C99]=[.J99]) ;&quot;Gelöst!!!&quot;;IF([.K99]&gt;&quot;Fehler&quot;;[.K99];IF(OR([.A99]=&quot;&quot;;[.A98]=&quot;&quot;;[.I99]=&quot;&quot;;[.J9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0]&lt;&gt;&quot;&quot;;IF(AND([.I100]&lt;&gt;&quot;&quot;;[.J100]&lt;&gt;&quot;&quot;;[.I100]&lt;&gt;[.J100]);&quot;Links ungleich Rechts!!!&quot;;IF(AND([.I99]&lt;&gt;&quot;&quot;;[.J100]&lt;&gt;0;[.J100]&lt;&gt;[.K99]);&quot;Äquivalenzumformung korrigieren&quot;;IF(AND([.A100]=&quot;x&quot;;[.J100]&lt;&gt;&quot;&quot;;[.C100]=[.J100]) ;&quot;Gelöst!!!&quot;;IF([.K100]&gt;&quot;Fehler&quot;;[.K100];IF(OR([.A100]=&quot;&quot;;[.A99]=&quot;&quot;;[.I100]=&quot;&quot;;[.J10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1]&lt;&gt;&quot;&quot;;IF(AND([.I101]&lt;&gt;&quot;&quot;;[.J101]&lt;&gt;&quot;&quot;;[.I101]&lt;&gt;[.J101]);&quot;Links ungleich Rechts!!!&quot;;IF(AND([.I100]&lt;&gt;&quot;&quot;;[.J101]&lt;&gt;0;[.J101]&lt;&gt;[.K100]);&quot;Äquivalenzumformung korrigieren&quot;;IF(AND([.A101]=&quot;x&quot;;[.C101]&lt;&gt;&quot;x&quot;;[.I101]&lt;&gt;&quot;&quot;) ;&quot;Gelöst!!!&quot;;IF([.K101]&gt;&quot;Fehler&quot;;[.K101];IF(OR([.A101]=&quot;&quot;;[.A100]=&quot;&quot;;[.I101]=&quot;&quot;;[.J10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2]&lt;&gt;&quot;&quot;;IF(AND([.I102]&lt;&gt;&quot;&quot;;[.J102]&lt;&gt;&quot;&quot;;[.I102]&lt;&gt;[.J102]);&quot;Links ungleich Rechts!!!&quot;;IF(AND([.I101]&lt;&gt;&quot;&quot;;[.J102]&lt;&gt;0;[.J102]&lt;&gt;[.K101]);&quot;Äquivalenzumformung korrigieren&quot;;IF(AND([.A102]=&quot;x&quot;;[.C102]&lt;&gt;&quot;x&quot;;[.I102]&lt;&gt;&quot;&quot;) ;&quot;Gelöst!!!&quot;;IF([.K102]&gt;&quot;Fehler&quot;;[.K102];IF(OR([.A102]=&quot;&quot;;[.A101]=&quot;&quot;;[.I102]=&quot;&quot;;[.J10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3]&lt;&gt;&quot;&quot;;IF(AND([.I103]&lt;&gt;&quot;&quot;;[.J103]&lt;&gt;&quot;&quot;;[.I103]&lt;&gt;[.J103]);&quot;Links ungleich Rechts!!!&quot;;IF(AND([.I102]&lt;&gt;&quot;&quot;;[.J103]&lt;&gt;0;[.J103]&lt;&gt;[.K102]);&quot;Äquivalenzumformung korrigieren&quot;;IF(AND([.A103]=&quot;x&quot;;[.C103]&lt;&gt;&quot;x&quot;;[.I103]&lt;&gt;&quot;&quot;) ;&quot;Gelöst!!!&quot;;IF([.K103]&gt;&quot;Fehler&quot;;[.K103];IF(OR([.A103]=&quot;&quot;;[.A102]=&quot;&quot;;[.I103]=&quot;&quot;;[.J10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4]&lt;&gt;&quot;&quot;;IF(AND([.I104]&lt;&gt;&quot;&quot;;[.J104]&lt;&gt;&quot;&quot;;[.I104]&lt;&gt;[.J104]);&quot;Links ungleich Rechts!!!&quot;;IF(AND([.I103]&lt;&gt;&quot;&quot;;[.J104]&lt;&gt;0;[.J104]&lt;&gt;[.K103]);&quot;Äquivalenzumformung korrigieren&quot;;IF(AND([.A104]=&quot;x&quot;;[.C104]&lt;&gt;&quot;x&quot;;[.I104]&lt;&gt;&quot;&quot;) ;&quot;Gelöst!!!&quot;;IF([.K104]&gt;&quot;Fehler&quot;;[.K104];IF(OR([.A104]=&quot;&quot;;[.A103]=&quot;&quot;;[.I104]=&quot;&quot;;[.J10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5]&lt;&gt;&quot;&quot;;IF(AND([.I105]&lt;&gt;&quot;&quot;;[.J105]&lt;&gt;&quot;&quot;;[.I105]&lt;&gt;[.J105]);&quot;Links ungleich Rechts!!!&quot;;IF(AND([.I104]&lt;&gt;&quot;&quot;;[.J105]&lt;&gt;0;[.J105]&lt;&gt;[.K104]);&quot;Äquivalenzumformung korrigieren&quot;;IF(AND([.A105]=&quot;x&quot;;[.C105]&lt;&gt;&quot;x&quot;;[.I105]&lt;&gt;&quot;&quot;) ;&quot;Gelöst!!!&quot;;IF([.K105]&gt;&quot;Fehler&quot;;[.K105];IF(OR([.A105]=&quot;&quot;;[.A104]=&quot;&quot;;[.I105]=&quot;&quot;;[.J10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6]&lt;&gt;&quot;&quot;;IF(AND([.I106]&lt;&gt;&quot;&quot;;[.J106]&lt;&gt;&quot;&quot;;[.I106]&lt;&gt;[.J106]);&quot;Links ungleich Rechts!!!&quot;;IF(AND([.I105]&lt;&gt;&quot;&quot;;[.J106]&lt;&gt;0;[.J106]&lt;&gt;[.K105]);&quot;Äquivalenzumformung korrigieren&quot;;IF(AND([.A106]=&quot;x&quot;;[.C106]&lt;&gt;&quot;x&quot;;[.I106]&lt;&gt;&quot;&quot;) ;&quot;Gelöst!!!&quot;;IF([.K106]&gt;&quot;Fehler&quot;;[.K106];IF(OR([.A106]=&quot;&quot;;[.A105]=&quot;&quot;;[.I106]=&quot;&quot;;[.J10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7]&lt;&gt;&quot;&quot;;IF(AND([.I107]&lt;&gt;&quot;&quot;;[.J107]&lt;&gt;&quot;&quot;;[.I107]&lt;&gt;[.J107]);&quot;Links ungleich Rechts!!!&quot;;IF(AND([.I106]&lt;&gt;&quot;&quot;;[.J107]&lt;&gt;0;[.J107]&lt;&gt;[.K106]);&quot;Äquivalenzumformung korrigieren&quot;;IF(AND([.A107]=&quot;x&quot;;[.C107]&lt;&gt;&quot;x&quot;;[.I107]&lt;&gt;&quot;&quot;) ;&quot;Gelöst!!!&quot;;IF([.K107]&gt;&quot;Fehler&quot;;[.K107];IF(OR([.A107]=&quot;&quot;;[.A106]=&quot;&quot;;[.I107]=&quot;&quot;;[.J10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8]&lt;&gt;&quot;&quot;;IF(AND([.I108]&lt;&gt;&quot;&quot;;[.J108]&lt;&gt;&quot;&quot;;[.I108]&lt;&gt;[.J108]);&quot;Links ungleich Rechts!!!&quot;;IF(AND([.I107]&lt;&gt;&quot;&quot;;[.J108]&lt;&gt;0;[.J108]&lt;&gt;[.K107]);&quot;Äquivalenzumformung korrigieren&quot;;IF(AND([.A108]=&quot;x&quot;;[.C108]&lt;&gt;&quot;x&quot;;[.I108]&lt;&gt;&quot;&quot;) ;&quot;Gelöst!!!&quot;;IF([.K108]&gt;&quot;Fehler&quot;;[.K108];IF(OR([.A108]=&quot;&quot;;[.A107]=&quot;&quot;;[.I108]=&quot;&quot;;[.J10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09]&lt;&gt;&quot;&quot;;IF(AND([.I109]&lt;&gt;&quot;&quot;;[.J109]&lt;&gt;&quot;&quot;;[.I109]&lt;&gt;[.J109]);&quot;Links ungleich Rechts!!!&quot;;IF(AND([.I108]&lt;&gt;&quot;&quot;;[.J109]&lt;&gt;0;[.J109]&lt;&gt;[.K108]);&quot;Äquivalenzumformung korrigieren&quot;;IF(AND([.A109]=&quot;x&quot;;[.C109]&lt;&gt;&quot;x&quot;;[.I109]&lt;&gt;&quot;&quot;) ;&quot;Gelöst!!!&quot;;IF([.K109]&gt;&quot;Fehler&quot;;[.K109];IF(OR([.A109]=&quot;&quot;;[.A108]=&quot;&quot;;[.I109]=&quot;&quot;;[.J10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0]&lt;&gt;&quot;&quot;;IF(AND([.I110]&lt;&gt;&quot;&quot;;[.J110]&lt;&gt;&quot;&quot;;[.I110]&lt;&gt;[.J110]);&quot;Links ungleich Rechts!!!&quot;;IF(AND([.I109]&lt;&gt;&quot;&quot;;[.J110]&lt;&gt;0;[.J110]&lt;&gt;[.K109]);&quot;Äquivalenzumformung korrigieren&quot;;IF(AND([.A110]=&quot;x&quot;;[.C110]&lt;&gt;&quot;x&quot;;[.I110]&lt;&gt;&quot;&quot;) ;&quot;Gelöst!!!&quot;;IF([.K110]&gt;&quot;Fehler&quot;;[.K110];IF(OR([.A110]=&quot;&quot;;[.A109]=&quot;&quot;;[.I110]=&quot;&quot;;[.J11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1]&lt;&gt;&quot;&quot;;IF(AND([.I111]&lt;&gt;&quot;&quot;;[.J111]&lt;&gt;&quot;&quot;;[.I111]&lt;&gt;[.J111]);&quot;Links ungleich Rechts!!!&quot;;IF(AND([.I110]&lt;&gt;&quot;&quot;;[.J111]&lt;&gt;0;[.J111]&lt;&gt;[.K110]);&quot;Äquivalenzumformung korrigieren&quot;;IF(AND([.A111]=&quot;x&quot;;[.C111]&lt;&gt;&quot;x&quot;;[.I111]&lt;&gt;&quot;&quot;) ;&quot;Gelöst!!!&quot;;IF([.K111]&gt;&quot;Fehler&quot;;[.K111];IF(OR([.A111]=&quot;&quot;;[.A110]=&quot;&quot;;[.I111]=&quot;&quot;;[.J111]=&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2]&lt;&gt;&quot;&quot;;IF(AND([.I112]&lt;&gt;&quot;&quot;;[.J112]&lt;&gt;&quot;&quot;;[.I112]&lt;&gt;[.J112]);&quot;Links ungleich Rechts!!!&quot;;IF(AND([.I111]&lt;&gt;&quot;&quot;;[.J112]&lt;&gt;0;[.J112]&lt;&gt;[.K111]);&quot;Äquivalenzumformung korrigieren&quot;;IF(AND([.A112]=&quot;x&quot;;[.C112]&lt;&gt;&quot;x&quot;;[.I112]&lt;&gt;&quot;&quot;) ;&quot;Gelöst!!!&quot;;IF([.K112]&gt;&quot;Fehler&quot;;[.K112];IF(OR([.A112]=&quot;&quot;;[.A111]=&quot;&quot;;[.I112]=&quot;&quot;;[.J112]=&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3]&lt;&gt;&quot;&quot;;IF(AND([.I113]&lt;&gt;&quot;&quot;;[.J113]&lt;&gt;&quot;&quot;;[.I113]&lt;&gt;[.J113]);&quot;Links ungleich Rechts!!!&quot;;IF(AND([.I112]&lt;&gt;&quot;&quot;;[.J113]&lt;&gt;0;[.J113]&lt;&gt;[.K112]);&quot;Äquivalenzumformung korrigieren&quot;;IF(AND([.A113]=&quot;x&quot;;[.C113]&lt;&gt;&quot;x&quot;;[.I113]&lt;&gt;&quot;&quot;) ;&quot;Gelöst!!!&quot;;IF([.K113]&gt;&quot;Fehler&quot;;[.K113];IF(OR([.A113]=&quot;&quot;;[.A112]=&quot;&quot;;[.I113]=&quot;&quot;;[.J113]=&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4]&lt;&gt;&quot;&quot;;IF(AND([.I114]&lt;&gt;&quot;&quot;;[.J114]&lt;&gt;&quot;&quot;;[.I114]&lt;&gt;[.J114]);&quot;Links ungleich Rechts!!!&quot;;IF(AND([.I113]&lt;&gt;&quot;&quot;;[.J114]&lt;&gt;0;[.J114]&lt;&gt;[.K113]);&quot;Äquivalenzumformung korrigieren&quot;;IF(AND([.A114]=&quot;x&quot;;[.C114]&lt;&gt;&quot;x&quot;;[.I114]&lt;&gt;&quot;&quot;) ;&quot;Gelöst!!!&quot;;IF([.K114]&gt;&quot;Fehler&quot;;[.K114];IF(OR([.A114]=&quot;&quot;;[.A113]=&quot;&quot;;[.I114]=&quot;&quot;;[.J114]=&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5]&lt;&gt;&quot;&quot;;IF(AND([.I115]&lt;&gt;&quot;&quot;;[.J115]&lt;&gt;&quot;&quot;;[.I115]&lt;&gt;[.J115]);&quot;Links ungleich Rechts!!!&quot;;IF(AND([.I114]&lt;&gt;&quot;&quot;;[.J115]&lt;&gt;0;[.J115]&lt;&gt;[.K114]);&quot;Äquivalenzumformung korrigieren&quot;;IF(AND([.A115]=&quot;x&quot;;[.C115]&lt;&gt;&quot;x&quot;;[.I115]&lt;&gt;&quot;&quot;) ;&quot;Gelöst!!!&quot;;IF([.K115]&gt;&quot;Fehler&quot;;[.K115];IF(OR([.A115]=&quot;&quot;;[.A114]=&quot;&quot;;[.I115]=&quot;&quot;;[.J115]=&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6]&lt;&gt;&quot;&quot;;IF(AND([.I116]&lt;&gt;&quot;&quot;;[.J116]&lt;&gt;&quot;&quot;;[.I116]&lt;&gt;[.J116]);&quot;Links ungleich Rechts!!!&quot;;IF(AND([.I115]&lt;&gt;&quot;&quot;;[.J116]&lt;&gt;0;[.J116]&lt;&gt;[.J115]+[.K115]);&quot;Äquivalenzumformung korrigieren&quot;;IF(AND([.A116]=&quot;x&quot;;[.C116]&lt;&gt;&quot;x&quot;;[.I116]&lt;&gt;&quot;&quot;) ;&quot;Gelöst!!!&quot;;IF([.K116]&gt;&quot;Fehler&quot;;[.K116];IF(OR([.A116]=&quot;&quot;;[.A115]=&quot;&quot;;[.I116]=&quot;&quot;;[.J116]=&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7]&lt;&gt;&quot;&quot;;IF(AND([.I117]&lt;&gt;&quot;&quot;;[.J117]&lt;&gt;&quot;&quot;;[.I117]&lt;&gt;[.J117]);&quot;Links ungleich Rechts!!!&quot;;IF(AND([.I116]&lt;&gt;&quot;&quot;;[.J117]&lt;&gt;0;[.J117]&lt;&gt;[.J116]+[.K116]);&quot;Äquivalenzumformung korrigieren&quot;;IF(AND([.A117]=&quot;x&quot;;[.C117]&lt;&gt;&quot;x&quot;;[.I117]&lt;&gt;&quot;&quot;) ;&quot;Gelöst!!!&quot;;IF([.K117]&gt;&quot;Fehler&quot;;[.K117];IF(OR([.A117]=&quot;&quot;;[.A116]=&quot;&quot;;[.I117]=&quot;&quot;;[.J117]=&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8]&lt;&gt;&quot;&quot;;IF(AND([.I118]&lt;&gt;&quot;&quot;;[.J118]&lt;&gt;&quot;&quot;;[.I118]&lt;&gt;[.J118]);&quot;Links ungleich Rechts!!!&quot;;IF(AND([.I117]&lt;&gt;&quot;&quot;;[.J118]&lt;&gt;0;[.J118]&lt;&gt;[.J117]+[.K117]);&quot;Äquivalenzumformung korrigieren&quot;;IF(AND([.A118]=&quot;x&quot;;[.C118]&lt;&gt;&quot;x&quot;;[.I118]&lt;&gt;&quot;&quot;) ;&quot;Gelöst!!!&quot;;IF([.K118]&gt;&quot;Fehler&quot;;[.K118];IF(OR([.A118]=&quot;&quot;;[.A117]=&quot;&quot;;[.I118]=&quot;&quot;;[.J118]=&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19]&lt;&gt;&quot;&quot;;IF(AND([.I119]&lt;&gt;&quot;&quot;;[.J119]&lt;&gt;&quot;&quot;;[.I119]&lt;&gt;[.J119]);&quot;Links ungleich Rechts!!!&quot;;IF(AND([.I118]&lt;&gt;&quot;&quot;;[.J119]&lt;&gt;0;[.J119]&lt;&gt;[.J118]+[.K118]);&quot;Äquivalenzumformung korrigieren&quot;;IF(AND([.A119]=&quot;x&quot;;[.C119]&lt;&gt;&quot;x&quot;;[.I119]&lt;&gt;&quot;&quot;) ;&quot;Gelöst!!!&quot;;IF([.K119]&gt;&quot;Fehler&quot;;[.K119];IF(OR([.A119]=&quot;&quot;;[.A118]=&quot;&quot;;[.I119]=&quot;&quot;;[.J119]=&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20]&lt;&gt;&quot;&quot;;IF(AND([.I120]&lt;&gt;&quot;&quot;;[.J120]&lt;&gt;&quot;&quot;;[.I120]&lt;&gt;[.J120]);&quot;Links ungleich Rechts!!!&quot;;IF(AND([.I119]&lt;&gt;&quot;&quot;;[.J120]&lt;&gt;0;[.J120]&lt;&gt;[.J119]+[.K119]);&quot;Äquivalenzumformung korrigieren&quot;;IF(AND([.A120]=&quot;x&quot;;[.C120]&lt;&gt;&quot;x&quot;;[.I120]&lt;&gt;&quot;&quot;) ;&quot;Gelöst!!!&quot;;IF([.K120]&gt;&quot;Fehler&quot;;[.K120];IF(OR([.A120]=&quot;&quot;;[.A119]=&quot;&quot;;[.I120]=&quot;&quot;;[.J120]=&quot;&quot;);&quot;&quot;;&quot;OK&quot;)))));&quot;&quot;)">
            <text:p/>
          </table:table-cell>
          <table:table-cell table:style-name="ce77" table:number-columns-repeated="2"/>
          <table:table-cell table:number-columns-repeated="6"/>
        </table:table-row>
        <table:table-row table:style-name="ro2">
          <table:table-cell/>
          <table:table-cell table:style-name="ce40"/>
          <table:table-cell table:number-columns-repeated="2"/>
          <table:table-cell table:formula="of:=IF([.A121]&lt;&gt;&quot;&quot;;IF(AND([.I121]&lt;&gt;&quot;&quot;;[.J121]&lt;&gt;&quot;&quot;;[.I121]&lt;&gt;[.J121]);&quot;Links ungleich Rechts!!!&quot;;IF(AND([.I120]&lt;&gt;&quot;&quot;;[.J121]&lt;&gt;0;[.J121]&lt;&gt;[.J120]+[.K120]);&quot;Äquivalenzumformung korrigieren&quot;;IF(AND([.A121]=&quot;x&quot;;[.C121]&lt;&gt;&quot;x&quot;;[.I121]&lt;&gt;&quot;&quot;) ;&quot;Gelöst!!!&quot;;IF([.K121]&gt;&quot;Fehler&quot;;[.K121];IF(OR([.A121]=&quot;&quot;;[.A120]=&quot;&quot;;[.I121]=&quot;&quot;;[.J121]=&quot;&quot;);&quot;&quot;;&quot;OK&quot;)))));&quot;&quot;)">
            <text:p/>
          </table:table-cell>
          <table:table-cell table:style-name="ce77" table:number-columns-repeated="2"/>
          <table:table-cell table:number-columns-repeated="6"/>
        </table:table-row>
        <table:table-row table:style-name="ro2" table:number-rows-repeated="65415">
          <table:table-cell/>
          <table:table-cell table:style-name="ce40"/>
          <table:table-cell table:number-columns-repeated="3"/>
          <table:table-cell table:style-name="ce77" table:number-columns-repeated="2"/>
          <table:table-cell table:number-columns-repeated="6"/>
        </table:table-row>
        <table:table-row table:style-name="ro2" table:number-rows-repeated="983039">
          <table:table-cell table:number-columns-repeated="13"/>
        </table:table-row>
        <table:table-row table:style-name="ro2">
          <table:table-cell table:number-columns-repeated="13"/>
        </table:table-row>
        <calcext:conditional-formats>
          <calcext:conditional-format calcext:target-range-address="Tabelle6.A8:Tabelle6.A13 Tabelle6.C8:Tabelle6.D12 Tabelle6.C15:Tabelle6.C15 Tabelle6.D7:Tabelle6.D7 Tabelle6.C13:Tabelle6.C13">
            <calcext:condition calcext:apply-style-name="Result" calcext:value="formula-is([.$D$15]=&quot;&quot;)" calcext:base-cell-address="Tabelle6.A7"/>
          </calcext:conditional-format>
          <calcext:conditional-format calcext:target-range-address="Tabelle6.A19:Tabelle6.A24 Tabelle6.D18:Tabelle6.D18 Tabelle6.C19:Tabelle6.D23 Tabelle6.C24:Tabelle6.C24 Tabelle6.C26:Tabelle6.C26">
            <calcext:condition calcext:apply-style-name="Result" calcext:value="formula-is([.$D$26]=&quot;&quot;)" calcext:base-cell-address="Tabelle6.A18"/>
          </calcext:conditional-format>
          <calcext:conditional-format calcext:target-range-address="Tabelle6.A31:Tabelle6.A36 Tabelle6.D30:Tabelle6.D30 Tabelle6.C31:Tabelle6.D35 Tabelle6.C36:Tabelle6.C36 Tabelle6.C38:Tabelle6.C38">
            <calcext:condition calcext:apply-style-name="Result" calcext:value="formula-is([.$D$38]=&quot;&quot;)" calcext:base-cell-address="Tabelle6.A30"/>
          </calcext:conditional-format>
          <calcext:conditional-format calcext:target-range-address="Tabelle6.A43:Tabelle6.A48 Tabelle6.D42:Tabelle6.D42 Tabelle6.C43:Tabelle6.D47 Tabelle6.C48:Tabelle6.C48 Tabelle6.C50:Tabelle6.C50">
            <calcext:condition calcext:apply-style-name="Result" calcext:value="formula-is([.$D$50]=&quot;&quot;)" calcext:base-cell-address="Tabelle6.A42"/>
          </calcext:conditional-format>
          <calcext:conditional-format calcext:target-range-address="Tabelle6.A56:Tabelle6.A62 Tabelle6.D55:Tabelle6.D55 Tabelle6.C56:Tabelle6.D61 Tabelle6.C62:Tabelle6.C62 Tabelle6.C64:Tabelle6.C64">
            <calcext:condition calcext:apply-style-name="Result" calcext:value="formula-is([.$D$62]=&quot;&quot;)" calcext:base-cell-address="Tabelle6.A55"/>
          </calcext:conditional-format>
          <calcext:conditional-format calcext:target-range-address="Tabelle6.A69:Tabelle6.A75 Tabelle6.D68:Tabelle6.D68 Tabelle6.C69:Tabelle6.D74 Tabelle6.C75:Tabelle6.C75 Tabelle6.C77:Tabelle6.C77">
            <calcext:condition calcext:apply-style-name="Result" calcext:value="formula-is([.$D$77]=&quot;&quot;)" calcext:base-cell-address="Tabelle6.A68"/>
          </calcext:conditional-format>
        </calcext:conditional-formats>
      </table:table>
      <table:named-expressions>
        <table:named-expression table:name="Startzeit" table:base-cell-address="$Namen.$A$5" table:expression="TEXT(NOW();&quot;hh:mm:ss&quot;)&amp;&quot; Uhr, &quot;&amp;TEXT(TODAY();&quot;TT.MM.JJ&quot;)"/>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Wingdings1" svg:font-family="Wingdings" style:font-adornments="Standard" style:font-pitch="variable" style:font-charset="x-symbol"/>
    <style:font-face style:name="Bitstream Vera Sans" svg:font-family="'Bitstream Vera Sans', Arial" style:font-family-generic="swiss"/>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Liberation Sans" svg:font-family="'Liberation Sans'" style:font-family-generic="swiss" style:font-pitch="variable"/>
    <style:font-face style:name="Arial Unicode MS1" svg:font-family="'Arial Unicode MS'" style:font-family-generic="system" style:font-pitch="variable"/>
    <style:font-face style:name="Segoe UI" svg:font-family="'Segoe UI'" style:font-family-generic="system" style:font-pitch="variable"/>
    <style:font-face style:name="Tahoma1" svg:font-family="Tahoma" style:font-family-generic="system" style:font-pitch="variable"/>
  </office:font-face-decls>
  <office:styles>
    <style:default-style style:family="table-cell">
      <style:table-cell-properties style:decimal-places="2"/>
      <style:paragraph-properties style:tab-stop-distance="12.5mm"/>
      <style:text-properties style:font-name="Arial" fo:language="de" fo:country="DE" style:font-name-asian="Arial Unicode MS" style:language-asian="de" style:country-asian="DE" style:font-name-complex="Tahoma" style:language-complex="de" style:country-complex="DE"/>
    </style:default-style>
    <style:default-style style:family="graphic">
      <style:graphic-properties svg:stroke-color="#000000" draw:fill-color="#99ccff" fo:wrap-option="no-wrap" draw:shadow-offset-x="3mm" draw:shadow-offset-y="3m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de" fo:country="DE" style:letter-kerning="true" style:font-name-asian="Segoe UI" style:font-size-asian="24pt" style:language-asian="de" style:country-asian="DE" style:font-name-complex="Tahoma1" style:font-size-complex="24pt" style:language-complex="de" style:country-complex="DE"/>
    </style:default-style>
    <number:number-style style:name="N0">
      <number:number number:min-integer-digits="1"/>
    </number:number-style>
    <number:text-style style:name="N100">
      <number:text-content/>
    </number:text-style>
    <number:currency-style style:name="N108P0" style:volatile="true">
      <number:number number:decimal-places="2" loext:min-decimal-places="2" number:min-integer-digits="1" number:grouping="true"/>
      <number:text> </number:text>
      <number:currency-symbol number:language="de" number:country="DE">€</number:currency-symbol>
    </number:currency-style>
    <number:currency-style style:name="N108">
      <style:text-properties fo:color="#ff0000"/>
      <number:text>-</number:text>
      <number:number number:decimal-places="2" loext:min-decimal-places="2" number:min-integer-digits="1" number:grouping="true"/>
      <number:text> </number:text>
      <number:currency-symbol number:language="de" number:country="DE">€</number:currency-symbol>
      <style:map style:condition="value()&gt;=0" style:apply-style-name="N108P0"/>
    </number:currency-style>
    <number:text-style style:name="N109">
      <number:text-content/>
      <number:text> =</number:text>
    </number:text-style>
    <number:number-style style:name="N110">
      <number:number number:decimal-places="4" loext:min-decimal-places="0" number:min-integer-digits="1" number:decimal-replacement=""/>
    </number:number-style>
    <number:number-style style:name="N111">
      <number:number number:decimal-places="2" loext:min-decimal-places="0" number:min-integer-digits="1" number:decimal-replacement=""/>
    </number:number-style>
    <number:number-style style:name="N112">
      <number:number number:decimal-places="3" loext:min-decimal-places="3" number:min-integer-digits="1"/>
    </number:number-style>
    <number:number-style style:name="N113">
      <number:number number:decimal-places="4" loext:min-decimal-places="4" number:min-integer-digits="1"/>
    </number:number-style>
    <number:number-style style:name="N114">
      <number:number number:decimal-places="5" loext:min-decimal-places="5" number:min-integer-digits="1"/>
    </number:number-style>
    <number:number-style style:name="N115">
      <number:number number:decimal-places="6" loext:min-decimal-places="6" number:min-integer-digits="1"/>
    </number:number-style>
    <number:number-style style:name="N116">
      <number:number number:decimal-places="7" loext:min-decimal-places="7" number:min-integer-digits="1"/>
    </number:number-style>
    <number:number-style style:name="N117">
      <number:number number:decimal-places="8" loext:min-decimal-places="8" number:min-integer-digits="1"/>
    </number:number-style>
    <number:number-style style:name="N118">
      <number:number number:decimal-places="9" loext:min-decimal-places="9" number:min-integer-digits="1"/>
    </number:number-style>
    <number:number-style style:name="N119">
      <number:number number:decimal-places="10" loext:min-decimal-places="10" number:min-integer-digits="1"/>
    </number:number-style>
    <number:number-style style:name="N120">
      <number:number number:decimal-places="1" loext:min-decimal-places="1" number:min-integer-digits="1"/>
    </number:number-style>
    <number:percentage-style style:name="N121">
      <number:number number:decimal-places="3" loext:min-decimal-places="3" number:min-integer-digits="1"/>
      <number:text>%</number:text>
    </number:percentage-style>
    <number:percentage-style style:name="N122">
      <number:number number:decimal-places="1" loext:min-decimal-places="1" number:min-integer-digits="1"/>
      <number:text>%</number:text>
    </number:percentage-style>
    <number:percentage-style style:name="N123">
      <number:number number:decimal-places="2" loext:min-decimal-places="2" number:min-integer-digits="1"/>
      <number:text>%</number:text>
    </number:percentage-style>
    <number:number-style style:name="N124P0" style:volatile="true">
      <style:text-properties fo:color="#000000"/>
      <number:text>= ???</number:text>
    </number:number-style>
    <number:number-style style:name="N124P1" style:volatile="true">
      <style:text-properties fo:color="#000000"/>
      <number:text>Versuch es nochmal</number:text>
    </number:number-style>
    <number:number-style style:name="N124">
      <number:text>??? </number:text>
      <number:number number:min-integer-digits="1"/>
      <number:text/>
      <style:map style:condition="value()&lt;=0" style:apply-style-name="N124P0"/>
      <style:map style:condition="value()&gt;0" style:apply-style-name="N124P1"/>
    </number:number-style>
    <number:text-style style:name="N125">
      <number:text>( </number:text>
      <number:text-content/>
      <number:text> )</number:text>
    </number:text-style>
    <number:number-style style:name="N126">
      <number:text>Umfang =</number:text>
    </number:number-style>
    <number:number-style style:name="N127">
      <number:text>= </number:text>
      <number:number number:min-integer-digits="1"/>
      <number:text/>
    </number:number-style>
    <number:number-style style:name="N128">
      <number:number number:decimal-places="0" loext:min-decimal-places="0" number:min-integer-digits="4" number:grouping="true"/>
    </number:number-style>
    <number:number-style style:name="N129">
      <number:text/>
    </number:number-style>
    <number:number-style style:name="N130">
      <number:text>Formel eingeben</number:text>
    </number:number-style>
    <number:number-style style:name="N131">
      <number:text>Formel für Umfang hier</number:text>
    </number:number-style>
    <number:number-style style:name="N132">
      <number:text>= ???</number:text>
    </number:number-style>
    <number:number-style style:name="N133P0" style:volatile="true">
      <style:text-properties fo:color="#000000"/>
      <number:text>= ??? </number:text>
      <number:number number:decimal-places="0" loext:min-decimal-places="0" number:min-integer-digits="1"/>
    </number:number-style>
    <number:number-style style:name="N133P1" style:volatile="true">
      <style:text-properties fo:color="#000000"/>
      <number:text>= Nochmal </number:text>
      <number:number number:decimal-places="0" loext:min-decimal-places="0" number:min-integer-digits="1"/>
    </number:number-style>
    <number:number-style style:name="N133">
      <style:text-properties fo:color="#000000"/>
      <number:text>a</number:text>
      <style:map style:condition="value()&lt;=0" style:apply-style-name="N133P0"/>
      <style:map style:condition="value()&gt;7" style:apply-style-name="N133P1"/>
    </number:number-style>
    <number:number-style style:name="N134P0" style:volatile="true">
      <style:text-properties fo:color="#000000"/>
      <number:text>= ??? </number:text>
      <number:number number:min-integer-digits="1"/>
      <number:text> </number:text>
    </number:number-style>
    <number:number-style style:name="N134P1" style:volatile="true">
      <style:text-properties fo:color="#000000"/>
      <number:text>= Nochmal </number:text>
    </number:number-style>
    <number:number-style style:name="N134">
      <number:number number:min-integer-digits="1"/>
      <number:text/>
      <style:map style:condition="value()&lt;=0" style:apply-style-name="N134P0"/>
      <style:map style:condition="value()&gt;0" style:apply-style-name="N134P1"/>
    </number:number-style>
    <number:number-style style:name="N135P0" style:volatile="true">
      <style:text-properties fo:color="#000000"/>
      <number:text>= ???</number:text>
    </number:number-style>
    <number:number-style style:name="N135P1" style:volatile="true">
      <style:text-properties fo:color="#000000"/>
      <number:text>= </number:text>
      <number:number number:min-integer-digits="1"/>
      <number:text> stimmt nicht</number:text>
    </number:number-style>
    <number:number-style style:name="N135">
      <number:number number:min-integer-digits="1"/>
      <number:text/>
      <style:map style:condition="value()&lt;=0" style:apply-style-name="N135P0"/>
      <style:map style:condition="value()&gt;0" style:apply-style-name="N135P1"/>
    </number:number-style>
    <number:number-style style:name="N136P0" style:volatile="true">
      <style:text-properties fo:color="#000000"/>
      <number:text>= ???</number:text>
    </number:number-style>
    <number:number-style style:name="N136P1" style:volatile="true">
      <style:text-properties fo:color="#000000"/>
      <number:text>= </number:text>
      <number:number number:min-integer-digits="1"/>
      <number:text> stimmt nicht</number:text>
    </number:number-style>
    <number:number-style style:name="N136">
      <number:text>??? </number:text>
      <number:number number:min-integer-digits="1"/>
      <number:text/>
      <style:map style:condition="value()&lt;=0" style:apply-style-name="N136P0"/>
      <style:map style:condition="value()&gt;0" style:apply-style-name="N136P1"/>
    </number:number-style>
    <number:number-style style:name="N137P0" style:volatile="true">
      <style:text-properties fo:color="#000000"/>
      <number:text>= ???</number:text>
    </number:number-style>
    <number:number-style style:name="N137">
      <style:text-properties fo:color="#0000ff"/>
      <number:text>Versuch es nochmal</number:text>
      <style:map style:condition="value()=0" style:apply-style-name="N137P0"/>
    </number:number-style>
    <number:number-style style:name="N138P0" style:volatile="true">
      <style:text-properties fo:color="#000000"/>
      <number:text>= ???</number:text>
    </number:number-style>
    <number:number-style style:name="N138">
      <style:text-properties fo:color="#00ffff"/>
      <number:text>Versuch es nochmal</number:text>
      <style:map style:condition="value()=0" style:apply-style-name="N138P0"/>
    </number:number-style>
    <number:percentage-style style:name="N139">
      <number:number number:min-integer-digits="1"/>
      <number:text> %</number:text>
    </number:percentage-style>
    <number:currency-style style:name="N140P0" style:volatile="true">
      <number:number number:decimal-places="0" loext:min-decimal-places="0" number:min-integer-digits="1" number:grouping="true"/>
      <number:text> </number:text>
      <number:currency-symbol number:language="de" number:country="DE">€</number:currency-symbol>
    </number:currency-style>
    <number:currency-style style:name="N140">
      <number:text>-</number:text>
      <number:number number:decimal-places="0" loext:min-decimal-places="0" number:min-integer-digits="1" number:grouping="true"/>
      <number:text> </number:text>
      <number:currency-symbol number:language="de" number:country="DE">€</number:currency-symbol>
      <style:map style:condition="value()&gt;=0" style:apply-style-name="N140P0"/>
    </number:currency-style>
    <number:currency-style style:name="N141P0" style:volatile="true">
      <number:number number:decimal-places="0" loext:min-decimal-places="0" number:min-integer-digits="1" number:grouping="true"/>
      <number:text> </number:text>
      <number:currency-symbol number:language="de" number:country="DE">€</number:currency-symbol>
    </number:currency-style>
    <number:currency-style style:name="N141">
      <style:text-properties fo:color="#ff0000"/>
      <number:text>-</number:text>
      <number:number number:decimal-places="0" loext:min-decimal-places="0" number:min-integer-digits="1" number:grouping="true"/>
      <number:text> </number:text>
      <number:currency-symbol number:language="de" number:country="DE">€</number:currency-symbol>
      <style:map style:condition="value()&gt;=0" style:apply-style-name="N141P0"/>
    </number:currency-style>
    <number:percentage-style style:name="N142">
      <number:number number:decimal-places="0" loext:min-decimal-places="0" number:min-integer-digits="1"/>
      <number:text>%</number:text>
    </number:percentage-style>
    <number:number-style style:name="N143">
      <number:number number:decimal-places="1" loext:min-decimal-places="1" number:min-integer-digits="1" number:grouping="true"/>
    </number:number-style>
    <number:currency-style style:name="N144P0" style:volatile="true">
      <number:number number:decimal-places="1" loext:min-decimal-places="1" number:min-integer-digits="1" number:grouping="true"/>
      <number:text> </number:text>
      <number:currency-symbol number:language="de" number:country="DE">€</number:currency-symbol>
    </number:currency-style>
    <number:currency-style style:name="N144">
      <style:text-properties fo:color="#ff0000"/>
      <number:text>-</number:text>
      <number:number number:decimal-places="1" loext:min-decimal-places="1" number:min-integer-digits="1" number:grouping="true"/>
      <number:text> </number:text>
      <number:currency-symbol number:language="de" number:country="DE">€</number:currency-symbol>
      <style:map style:condition="value()&gt;=0" style:apply-style-name="N144P0"/>
    </number:currency-style>
    <number:currency-style style:name="N145P0" style:volatile="true">
      <number:number number:decimal-places="2" loext:min-decimal-places="2" number:min-integer-digits="1" number:grouping="true"/>
      <number:text> </number:text>
      <number:currency-symbol>EUR</number:currency-symbol>
    </number:currency-style>
    <number:currency-style style:name="N145">
      <number:text>-</number:text>
      <number:number number:decimal-places="2" loext:min-decimal-places="2" number:min-integer-digits="1" number:grouping="true"/>
      <number:text> </number:text>
      <number:currency-symbol>EUR</number:currency-symbol>
      <style:map style:condition="value()&gt;=0" style:apply-style-name="N145P0"/>
    </number:currency-style>
    <number:currency-style style:name="N146P0" style:volatile="true">
      <number:number number:decimal-places="2" loext:min-decimal-places="2" number:min-integer-digits="1" number:grouping="true"/>
      <number:text> </number:text>
      <number:currency-symbol>EUR</number:currency-symbol>
    </number:currency-style>
    <number:currency-style style:name="N146">
      <style:text-properties fo:color="#ff0000"/>
      <number:text>-</number:text>
      <number:number number:decimal-places="2" loext:min-decimal-places="2" number:min-integer-digits="1" number:grouping="true"/>
      <number:text> </number:text>
      <number:currency-symbol>EUR</number:currency-symbol>
      <style:map style:condition="value()&gt;=0" style:apply-style-name="N146P0"/>
    </number:currency-style>
    <number:number-style style:name="N147P0" style:volatile="true">
      <number:number number:decimal-places="2" loext:min-decimal-places="2" number:min-integer-digits="1" number:grouping="true"/>
    </number:number-style>
    <number:number-style style:name="N147">
      <number:text>-</number:text>
      <number:number number:decimal-places="2" loext:min-decimal-places="2" number:min-integer-digits="1" number:grouping="true"/>
      <style:map style:condition="value()&gt;=0" style:apply-style-name="N147P0"/>
    </number:number-style>
    <style:style style:name="Default" style:family="table-cell">
      <style:table-cell-properties fo:background-color="#e6e6ff" style:cell-protect="protected formula-hidden" style:print-content="tru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8"/>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ingabe" style:family="table-cell" style:parent-style-name="Default" style:data-style-name="N100">
      <style:table-cell-properties fo:background-color="#ffff00" style:cell-protect="formula-hidden" style:print-content="true"/>
    </style:style>
    <style:style style:name="Ausgabe" style:family="table-cell" style:parent-style-name="Default">
      <style:table-cell-properties style:cell-protect="formula-hidden" style:print-content="true"/>
    </style:style>
    <style:style style:name="unsichtbar" style:family="table-cell" style:parent-style-name="Eingabe" style:data-style-name="N0">
      <style:table-cell-properties style:cell-protect="none" style:print-content="false" style:text-align-source="fix" style:repeat-content="false"/>
      <style:paragraph-properties fo:text-align="end" fo:margin-left="0mm"/>
    </style:style>
    <draw:marker draw:name="Arrowhead_20_1" draw:display-name="Arrowhead 1" svg:viewBox="0 0 20 30" svg:d="M10 0l-10 30h20z"/>
  </office:styles>
  <office:automatic-styles>
    <style:page-layout style:name="Mpm1">
      <style:page-layout-properties style:writing-mode="lr-tb"/>
      <style:header-style>
        <style:header-footer-properties fo:min-height="7.51mm" fo:margin-left="0mm" fo:margin-right="0mm" fo:margin-bottom="2.5mm"/>
      </style:header-style>
      <style:footer-style>
        <style:header-footer-properties fo:min-height="7.51mm" fo:margin-left="0mm" fo:margin-right="0mm" fo:margin-top="2.5mm"/>
      </style:footer-style>
    </style:page-layout>
    <style:page-layout style:name="Mpm2">
      <style:page-layout-properties style:writing-mode="lr-tb"/>
      <style:header-style>
        <style:header-footer-properties fo:min-height="7.51mm" fo:margin-left="0mm" fo:margin-right="0mm" fo:margin-bottom="2.5mm" fo:border="2.49pt solid #000000" fo:padding="0.18mm" fo:background-color="#c0c0c0">
          <style:background-image/>
        </style:header-footer-properties>
      </style:header-style>
      <style:footer-style>
        <style:header-footer-properties fo:min-height="7.51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Seit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7-11-07">00.00.0000</text:date>, <text:time style:data-style-name="N2" text:time-value="09:33:33.508000000">00:00:00</text:time></text:p>
        </style:region-right>
      </style:header>
      <style:header-left style:display="false"/>
      <style:footer>
        <text:p>Seit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6.1$Windows_x86 LibreOffice_project/686f202eff87ef707079aeb7f485847613344eb7</meta:generator>
    <meta:creation-date>2012-03-02T08:39:20.64</meta:creation-date>
    <dc:language>de-DE</dc:language>
    <meta:editing-cycles>3</meta:editing-cycles>
    <meta:editing-duration>PT19M51S</meta:editing-duration>
    <meta:initial-creator>Joachim Kreutzer</meta:initial-creator>
    <dc:date>2017-11-07T09:52:17.066000000</dc:date>
    <meta:document-statistic meta:table-count="7" meta:cell-count="1605" meta:object-count="37"/>
    <meta:user-defined meta:name="Info 1"/>
    <meta:user-defined meta:name="Info 2"/>
    <meta:user-defined meta:name="Info 3"/>
    <meta:user-defined meta:name="Info 4"/>
  </office:meta>
</office:document-meta>
</file>

<file path=Basic/Standard/makro1.xml><?xml version="1.0" encoding="utf-8"?>
<!DOCTYPE module  PUBLIC '-//OpenOffice.org//DTD OfficeDocument 1.0//EN'  'module.dtd'>
<script:module xmlns:script="http://openoffice.org/2000/script" script:name="makro1" script:language="StarBasic">

sub Main
rem ----------------------------------------------------------------------
rem define variables

end sub


Sub Pruefe1()
	Check(1) ' Zeilennummer: Erste Zeilennummer und letzte Zeilennummer
end sub

Sub Pruefe2()
	Check(2)
end sub

sub Pruefe3()
	Check(3)
end sub

sub Pruefe4()
	Check(4)
end sub

sub Pruefe5()
	Check(5)
end sub

sub Pruefe6()
	Check(6)
end sub

Sub Check(Nummer as integer)
' Check prüft die Äquivalenzumformungen.
' Die linke und rechte Seite der Gleichung wird überarbeitet (WandleInFormel),
' so dass die Tabellenkalkulation
' die Werte berechnen kann (mit Hilfe der vorgegebenen Lösung). 
' Die Angabe der Umformung wird ebenso überprüft.
	Dim oCalcDokument as Object
	Dim oTabellenblatt as Object
	Dim oZelle as Object
	
	Dim Fehler as boolean
	Dim term, umform as string
	Dim Anfang, Ende as integer
	Dim Zeile, Spalte as integer
	Dim	Lsg as string
	' aktuelles Dokument holen
	oCalcDokument = ThisComponent
	' erstes Tabellenblatt holen
	oTabellenblatt = oCalcDokument.getCurrentController.activeSheet
	
	' Lösung von x einlesen 
	oZelle = oTabellenblatt.getCellByPosition(9, Nummer-1)
	Lsg = oZelle.string
	'Anfang einlesen
	oZelle = oTabellenblatt.getCellByPosition(10, Nummer-1)
	Anfang = CInt(oZelle.string)
	'Ende einlesen
	oZelle = oTabellenblatt.getCellByPosition(11,Nummer-1)
	Ende = CInt(oZelle.string)
		
	Fehler = false
	for Zeile = Anfang-1 to Ende-1
		if not fehler then
		' Linke Seite der Gleichung einlesen und überbearbeiten
		oZelle = oTabellenblatt.getCellByPosition(0, Zeile)
		term = oZelle.string
  		oZelle = oTabellenblatt.getCellByPosition(8, Zeile)
		oZelle.formulalocal=WandleInFormel(term, Lsg)

		' Rechte Seite der Gleichung einlesen und überarbeiten
		oZelle = oTabellenblatt.getCellByPosition(2, Zeile)
		term = oZelle.string
		oZelle = oTabellenblatt.getCellByPosition(9, Zeile)
    	term = WandleInFormel(term, Lsg)
    	oZelle.formulalocal = term
    	
    	' Umformung einlesen
    	oZelle = oTabellenblatt.getCellByPosition(3, Zeile)
    	umform = oZelle.string
 		
  		umform =  ParseUmformung(umform, Lsg)
	  		if instr(umform,"Fehler:") &gt; 0 Then
	  				oZelle = oTabellenblatt.getCellByPosition(10, Zeile)
	  		      	oZelle.formulalocal=umform
	  		      	Fehler=true
	  		else
	  				oZelle = oTabellenblatt.getCellByPosition(10, Zeile)
	  				oZelle.formulalocal=term + umform
	  		end if
  		else
  		  		oZelle = oTabellenblatt.getCellByPosition(10, Zeile)
  		      	oZelle.formulalocal="Fehler:"
  		end if
	next
	


end sub
 
' Diese Funktion überprüft, ob die Syntax einer Äquivalenzumformung korrekt ist.
' Dazu wird zuerst nach das entsprechende Zeichen abgefragt: |
' Anschließend muss ein Rechenzeichen folgen
function ParseUmformung(umform as string, x as string)
	dim i as integer
	dim um, Rechenzeichen, actual, Rechts as string
	
	' Pass 1: Lösche Überflüssiges
	um=""
	umform = trim(umform)
	
	' Es wird als erstes das Äquivalenzumformungszeichen erwartet - sonst läuft nichts!
	if (left(umform,1) = "|") then 
	  umform = right(umform, len(umform)-1)
      
      umform = trim(umform)
      
      ' Als nächstes wird ein Rechenzeichen erwartet!
      erlaubt = "+-*:/"			 
      if (len(umform)&gt;0) and (instr(erlaubt,left(umform,1))&gt;0) then
        Rechenzeichen=left(umform,1)
        if Rechenzeichen=":" then Rechenzeichen="/"
        umform=right(umform,len(umform)-1)
      ' ******************************************  
      ' Pass 1 - nach den erlaubten Zeichen prüfen
      ' ******************************************

        erlaubt=" 0123456789x+-*:/(),.²³–"  
		for i = 1 to len(umform)
		  actual=mid(umform,i,1)
  		  'if asc(actual)=8211 then actual="-" 
		  if instr(1,erlaubt,actual,0)&gt;0 then
    		  if actual=":" then actual="/" 
    		  if actual=" " then actual=""
      		  if actual="²" then actual="^2"
    		  if actual="³" then actual="^3"
    		  if actual="." then actual=","
      		  if actual="–" then actual="-" ' Falls das Minuszeichen durch einen Gedankenstrich ersetzt wurde.
     	    um = um + actual
    	  else
	  	    msgbox "Unbekannten Symbol: " &amp; actual
  		    um = um + "0"
  	  	  end if
		next
	   ' ********
	   ' Pass 2 : Rechenzeichen für die Multiplikation '*' falls nötig einfügen
	   ' ********
	
		umform=um
		erlaubt="*/^+-" 'Erlaubte Rechenzeichen vor Variable x
	
		um="" 'wird später in Zelle berechnet und ist erst mal leer
	
		'Sonderbehandlung: Erstes Zeichen hat keinen Vorgänger
		actual = mid(umform,1,1)
		if actual = "x" then
		  um = um + x 'Einfügen der Lösung
	    else
	      um = um + mid(umform,1,1)
	    end if
    
		for i=2 to len(umform)
		actual = mid(umform,i,1)
		vorig = mid(umform,i-1,1)
	   		if actual = "x" then
	    	  	if instr(erlaubt, vorig)=0 then 
	    	  		um=um + "*" 	    	  		
	       	  	end if 'Rechenzeichen vorhanden?
	       	  
				um = um + x
		    else
	    	  um = um &amp; mid(umform,i,1)
		    end if
	    next
		umform = Rechenzeichen + um
	  else 
      umform="Fehler: Äquivalenzumformung???"
	  end if
	else
	  umform="" ' keine Änderung
	end if
	
	ParseUmformung = umform
end function

Function WandleInFormel(term as string, x as string) as string
'In dieser Funktion werden die Umformungen durchgeführt, damit
'die in Standard-Mathematiksymbolen vorliegende Terme (links bzw. rechts)
'in die Notation der Tabellenkalkulation überführt.

'Steht vor x kein Rechenzeichen, so wird ein Malpunkt'*'eingefügt.
'Steht vor einer Klammer kein Rechenzeichen (außer es ist das erste Zeichen), so wird ein Malpunkt '*'eingefügt.

	' Variablen deklarieren
	Dim te as string
	dim i as integer
	dim actual as string
	
	' Pass 1: Lösche Überflüssiges,insbesondere Leerzeichen
	' 			Ersetze : durch /
	'			Ersetze ² durch ^2 bzw. ³ durch ^3
	te=""
    erlaubt=" 0123456789x+-*:/^(),.²³–"
	for i = 1 to len(term)
	  actual=mid(term,i,1)
	  'if asc(actual)=8211 then actual="-"
	  if instr(1,erlaubt,actual,0)&gt;0 then
	  		if actual=" " then actual=""
    		if actual=":" then actual="/"  
    		if actual="²" then actual="^2"
    		if actual="³" then actual="^3"
   		    if actual="." then actual=","
    		if actual="–" then actual="-" ' Falls das Minuszeichen durch einen Gedankenstrich ersetzt wurde.

  	    te = te + actual
  	  else
  	    msgbox "Unbekannten Symbol: " &amp; actual &amp; asc(actual)
  	    
  	    te = te + "0"
  	  end if
	next  
	'msgbox li
	
	' ************************************
	' Pass 2: Malpunkte eventuell einfügen
	' ************************************
	
	' Eventuell vor x, evtl. vor einer öffnenden Klammer und evtl. nach einer schließenden Klammer.
	term=te

	erlaubt="*/^+-(" 'Erlaubte Rechenzeichen vor Variable x
	Ziffern="0123456789" 'Mögliche Ziffern

	te="=" 'Der Ausdruck wird später in einer Zelle von Calc berechnet
	
	' Das erste Zeichen hat keinen Vorgänger und wird gesondert behandelt.	
	actual = mid(term,1,1)
	if actual = "x" then
	  te = te + x
    elseif actual = "-" then
      te = te + "0-"
    else 
      te = te + mid(term,1,1)
    end if
    
    'Alle folgenden Zeichen haben Vorgänger
	for i=2 to len(term)
	vorig = mid(term,i-1,1)
	actual = mid(term,i,1)
		'Fehlt vor einer öffnenden Klammer das Rechenzeichen, dann setze zusätzlich ein Malzeichen.
		if (actual = "(") and (instr(erlaubt, vorig)=0) then 
    	  		te=te + "*" 
       	end if
	
		'Abfrage: Fehlt vor x das Rechenzeichen? Wenn ja, brauchts einen Stern davor.
   		if actual = "x" then   	
    	  	if instr(erlaubt, vorig)=0 then 
    	  		te=te + "*" 
       	  	end if        	  
			te = te + x
		'Abfrage: Zwischen einer schließenden Klammer und einer Zahl muss auch ein Malzeichen gesetzt werden.
	    elseif instr(Ziffern,actual) and (vorig=")") then
	      te=te + "*" &amp; actual
	    
	    'Ansonsten: Füge das aktuelle Zeichen ganz norma ein.
	    else
    	  te = te &amp; actual
	    end if
    next
    if len(te)&gt;1 then
		term = te
	else 
		term = "" 'In diesem Fall nix berechnen
	end if
	WandleInFormel=term
End function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makro1"/>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number:percentage-style style:name="N122">
      <number:number number:decimal-places="1" loext:min-decimal-places="1" number:min-integer-digits="1"/>
      <number:text>%</number:text>
    </number:percentage-style>
    <style:style style:name="ch1" style:family="chart">
      <style:graphic-properties draw:stroke="none"/>
    </style:style>
    <style:style style:name="ch2" style:family="chart">
      <style:chart-properties style:rotation-angle="0"/>
      <style:graphic-properties draw:fill-color="#ffffff"/>
      <style:text-properties fo:font-size="21pt" style:font-family-asian="'Arial Unicode MS'" style:font-size-asian="21pt" style:font-family-complex="Tahoma" style:font-size-complex="21pt"/>
    </style:style>
    <style:style style:name="ch3" style:family="chart">
      <style:chart-properties chart:treat-empty-cells="leave-gap"/>
    </style:style>
    <style:style style:name="ch4" style:family="chart" style:data-style-name="N0">
      <style:chart-properties chart:display-label="true" chart:logarithmic="false" chart:reverse-direction="false" text:line-break="true" loext:try-staggering-first="true" chart:label-arrangement="side-by-side" chart:link-data-style-to-source="true" chart:axis-position="0" chart:axis-label-position="outside-start" chart:tick-mark-position="at-labels"/>
      <style:graphic-properties svg:stroke-width="0.05cm"/>
      <style:text-properties fo:font-size="11.1999998092651pt" style:font-family-asian="'Arial Unicode MS'" style:font-size-asian="11.1999998092651pt" style:font-family-complex="Tahoma" style:font-size-complex="11.1999998092651pt"/>
    </style:style>
    <style:style style:name="ch5" style:family="chart" style:data-style-name="N122">
      <style:chart-properties chart:display-label="true" chart:logarithmic="false" chart:maximum="1" chart:origin="0" chart:interval-major="0.5" chart:reverse-direction="false" text:line-break="false" loext:try-staggering-first="true" chart:label-arrangement="side-by-side" chart:link-data-style-to-source="true" chart:axis-position="start"/>
      <style:graphic-properties svg:stroke-width="0.05cm"/>
      <style:text-properties fo:font-size="11.1999998092651pt" style:font-family-asian="'Arial Unicode MS'" style:font-size-asian="11.1999998092651pt" style:font-family-complex="Tahoma" style:font-size-complex="11.1999998092651pt"/>
    </style:style>
    <style:style style:name="ch6" style:family="chart" style:data-style-name="N122">
      <style:chart-properties chart:link-data-style-to-source="true"/>
      <style:graphic-properties draw:fill-color="#9999ff"/>
      <style:text-properties fo:font-size="9.69999980926514pt" style:font-family-asian="'Arial Unicode MS'" style:font-size-asian="9.69999980926514pt" style:font-family-complex="Tahoma" style:font-size-complex="9.69999980926514pt"/>
    </style:style>
    <style:style style:name="ch7" style:family="chart">
      <style:graphic-properties draw:fill="none" draw:fill-color="#d9d9d9"/>
    </style:style>
    <style:style style:name="ch8" style:family="chart">
      <style:graphic-properties draw:fill-color="#999999"/>
    </style:style>
  </office:automatic-styles>
  <office:body>
    <office:chart>
      <chart:chart svg:width="16.537cm" svg:height="11.731cm" xlink:href=".." xlink:type="simple" chart:class="chart:bar" chart:style-name="ch1">
        <chart:title svg:x="4.843cm" svg:y="0.234cm" chart:style-name="ch2">
          <text:p>Auswertung</text:p>
        </chart:title>
        <chart:plot-area chart:style-name="ch3" table:cell-range-address="Namen.I6:Namen.J12" chart:data-source-has-labels="both" svg:x="0.233cm" svg:y="1.558cm" svg:width="15.972cm" svg:height="9.872cm">
          <chartooo:coordinate-region svg:x="1.881cm" svg:y="1.781cm" svg:width="14.324cm" svg:height="8.064cm"/>
          <chart:axis chart:dimension="x" chart:name="primary-x" chart:style-name="ch4" chartooo:axis-type="text">
            <chart:categories table:cell-range-address="Namen.I7:Namen.I12"/>
          </chart:axis>
          <chart:axis chart:dimension="y" chart:name="primary-y" chart:style-name="ch5">
            <chart:grid chart:class="major"/>
          </chart:axis>
          <chart:series chart:style-name="ch6" chart:values-cell-range-address="Namen.J7:Namen.J12" chart:label-cell-address="Namen.J6:Namen.J6" chart:class="chart:bar">
            <chart:data-point chart:repeated="6"/>
          </chart:series>
          <chart:wall chart:style-name="ch7"/>
          <chart:floor chart:style-name="ch8"/>
        </chart:plot-area>
        <table:table table:name="local-table">
          <table:table-header-columns>
            <table:table-column/>
          </table:table-header-columns>
          <table:table-columns>
            <table:table-column/>
          </table:table-columns>
          <table:table-header-rows>
            <table:table-row>
              <table:table-cell>
                <text:p/>
              </table:table-cell>
              <table:table-cell office:value-type="string">
                <text:p>erreicht</text:p>
                <draw:g>
                  <svg:desc>Namen.J6:Namen.J6</svg:desc>
                </draw:g>
              </table:table-cell>
            </table:table-row>
          </table:table-header-rows>
          <table:table-rows>
            <table:table-row>
              <table:table-cell office:value-type="string">
                <text:p>Zahlenrätsel</text:p>
                <draw:g>
                  <svg:desc>Namen.I7:Namen.I12</svg:desc>
                </draw:g>
              </table:table-cell>
              <table:table-cell office:value-type="float" office:value="0">
                <text:p>0</text:p>
                <draw:g>
                  <svg:desc>Namen.J7:Namen.J12</svg:desc>
                </draw:g>
              </table:table-cell>
            </table:table-row>
            <table:table-row>
              <table:table-cell office:value-type="string">
                <text:p>Zahlenrätsel **</text:p>
              </table:table-cell>
              <table:table-cell office:value-type="float" office:value="0">
                <text:p>0</text:p>
              </table:table-cell>
            </table:table-row>
            <table:table-row>
              <table:table-cell office:value-type="string">
                <text:p>Klammergleichungen</text:p>
              </table:table-cell>
              <table:table-cell office:value-type="float" office:value="0">
                <text:p>0</text:p>
              </table:table-cell>
            </table:table-row>
            <table:table-row>
              <table:table-cell office:value-type="string">
                <text:p>Klammergleichungen **</text:p>
              </table:table-cell>
              <table:table-cell office:value-type="float" office:value="0">
                <text:p>0</text:p>
              </table:table-cell>
            </table:table-row>
            <table:table-row>
              <table:table-cell office:value-type="string">
                <text:p>x² hebt sich auf</text:p>
              </table:table-cell>
              <table:table-cell office:value-type="float" office:value="0">
                <text:p>0</text:p>
              </table:table-cell>
            </table:table-row>
            <table:table-row>
              <table:table-cell office:value-type="string">
                <text:p>x² hebt sich auf **</text:p>
              </table:table-cell>
              <table:table-cell office:value-type="float" office:value="0">
                <text:p>0</text:p>
              </table:table-cell>
            </table:table-row>
          </table:table-rows>
        </table:table>
      </chart:chart>
    </office:chart>
  </office:body>
</office:document-content>
</file>

<file path=Object 1/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5.3.6.1$Windows_x86 LibreOffice_project/686f202eff87ef707079aeb7f485847613344eb7</meta:generator>
  </office:meta>
</office:document-meta>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