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Object 1/meta.xml" manifest:media-type="text/xml"/>
  <manifest:file-entry manifest:full-path="Object 1/styles.xml" manifest:media-type="text/xml"/>
  <manifest:file-entry manifest:full-path="Object 1/content.xml" manifest:media-type="text/xml"/>
  <manifest:file-entry manifest:full-path="Object 1/" manifest:media-type="application/vnd.oasis.opendocument.char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Pictures/100000000000000800000008AEB03D6432C48F53.png" manifest:media-type="image/png"/>
  <manifest:file-entry manifest:full-path="Thumbnails/thumbnail.png" manifest:media-type="image/png"/>
  <manifest:file-entry manifest:full-path="content.xml" manifest:media-type="text/xml"/>
  <manifest:file-entry manifest:full-path="setting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pitch="variable" style:font-charset="x-symbol"/>
    <style:font-face style:name="Wingdings1" svg:font-family="Wingdings" style:font-adornments="Standard" style:font-pitch="variable" style:font-charset="x-symbol"/>
    <style:font-face style:name="Arial Unicode MS" svg:font-family="'Arial Unicode MS'" style:font-pitch="variable"/>
    <style:font-face style:name="Tahoma" svg:font-family="Tahoma" style:font-pitch="variable"/>
    <style:font-face style:name="Comic Sans MS" svg:font-family="'Comic Sans MS'" style:font-family-generic="script" style:font-pitch="variable"/>
    <style:font-face style:name="Arial" svg:font-family="Arial" style:font-family-generic="swiss" style:font-pitch="variable"/>
    <style:font-face style:name="Arial1" svg:font-family="Arial" style:font-adornments="Standard" style:font-family-generic="swiss" style:font-pitch="variable"/>
    <style:font-face style:name="Liberation Sans" svg:font-family="'Liberation Sans'" style:font-family-generic="swiss" style:font-pitch="variable"/>
    <style:font-face style:name="Segoe UI" svg:font-family="'Segoe UI'" style:font-family-generic="system" style:font-pitch="variable"/>
    <style:font-face style:name="Tahoma1" svg:font-family="Tahoma" style:font-family-generic="system" style:font-pitch="variable"/>
  </office:font-face-decls>
  <office:automatic-styles>
    <style:style style:name="co1" style:family="table-column">
      <style:table-column-properties fo:break-before="auto" style:column-width="22.67mm"/>
    </style:style>
    <style:style style:name="co2" style:family="table-column">
      <style:table-column-properties fo:break-before="auto" style:column-width="80.1mm"/>
    </style:style>
    <style:style style:name="co3" style:family="table-column">
      <style:table-column-properties fo:break-before="auto" style:column-width="25.75mm"/>
    </style:style>
    <style:style style:name="co4" style:family="table-column">
      <style:table-column-properties fo:break-before="auto" style:column-width="182.09mm"/>
    </style:style>
    <style:style style:name="co5" style:family="table-column">
      <style:table-column-properties fo:break-before="auto" style:column-width="32.19mm"/>
    </style:style>
    <style:style style:name="co6" style:family="table-column">
      <style:table-column-properties fo:break-before="auto" style:column-width="20.07mm"/>
    </style:style>
    <style:style style:name="co7" style:family="table-column">
      <style:table-column-properties fo:break-before="auto" style:column-width="22.58mm"/>
    </style:style>
    <style:style style:name="co8" style:family="table-column">
      <style:table-column-properties fo:break-before="auto" style:column-width="55.77mm"/>
    </style:style>
    <style:style style:name="co9" style:family="table-column">
      <style:table-column-properties fo:break-before="auto" style:column-width="5.8mm"/>
    </style:style>
    <style:style style:name="co10" style:family="table-column">
      <style:table-column-properties fo:break-before="auto" style:column-width="50.76mm"/>
    </style:style>
    <style:style style:name="co11" style:family="table-column">
      <style:table-column-properties fo:break-before="auto" style:column-width="21.94mm"/>
    </style:style>
    <style:style style:name="co12" style:family="table-column">
      <style:table-column-properties fo:break-before="auto" style:column-width="8.31mm"/>
    </style:style>
    <style:style style:name="co13" style:family="table-column">
      <style:table-column-properties fo:break-before="auto" style:column-width="17.44mm"/>
    </style:style>
    <style:style style:name="co14" style:family="table-column">
      <style:table-column-properties fo:break-before="auto" style:column-width="13.32mm"/>
    </style:style>
    <style:style style:name="co15" style:family="table-column">
      <style:table-column-properties fo:break-before="auto" style:column-width="22.65mm"/>
    </style:style>
    <style:style style:name="co16" style:family="table-column">
      <style:table-column-properties fo:break-before="auto" style:column-width="13.69mm"/>
    </style:style>
    <style:style style:name="co17" style:family="table-column">
      <style:table-column-properties fo:break-before="auto" style:column-width="12.38mm"/>
    </style:style>
    <style:style style:name="co18" style:family="table-column">
      <style:table-column-properties fo:break-before="auto" style:column-width="12.47mm"/>
    </style:style>
    <style:style style:name="co19" style:family="table-column">
      <style:table-column-properties fo:break-before="auto" style:column-width="13.86mm"/>
    </style:style>
    <style:style style:name="co20" style:family="table-column">
      <style:table-column-properties fo:break-before="auto" style:column-width="78.19mm"/>
    </style:style>
    <style:style style:name="co21" style:family="table-column">
      <style:table-column-properties fo:break-before="auto" style:column-width="25.14mm"/>
    </style:style>
    <style:style style:name="co22" style:family="table-column">
      <style:table-column-properties fo:break-before="auto" style:column-width="78.03mm"/>
    </style:style>
    <style:style style:name="co23" style:family="table-column">
      <style:table-column-properties fo:break-before="auto" style:column-width="8.04mm"/>
    </style:style>
    <style:style style:name="co24" style:family="table-column">
      <style:table-column-properties fo:break-before="auto" style:column-width="64.1mm"/>
    </style:style>
    <style:style style:name="co25" style:family="table-column">
      <style:table-column-properties fo:break-before="auto" style:column-width="11.64mm"/>
    </style:style>
    <style:style style:name="co26" style:family="table-column">
      <style:table-column-properties fo:break-before="auto" style:column-width="13.04mm"/>
    </style:style>
    <style:style style:name="co27" style:family="table-column">
      <style:table-column-properties fo:break-before="auto" style:column-width="22.79mm"/>
    </style:style>
    <style:style style:name="co28" style:family="table-column">
      <style:table-column-properties fo:break-before="auto" style:column-width="13.58mm"/>
    </style:style>
    <style:style style:name="co29" style:family="table-column">
      <style:table-column-properties fo:break-before="auto" style:column-width="23.07mm"/>
    </style:style>
    <style:style style:name="co30" style:family="table-column">
      <style:table-column-properties fo:break-before="auto" style:column-width="29.55mm"/>
    </style:style>
    <style:style style:name="co31" style:family="table-column">
      <style:table-column-properties fo:break-before="auto" style:column-width="28.42mm"/>
    </style:style>
    <style:style style:name="co32" style:family="table-column">
      <style:table-column-properties fo:break-before="auto" style:column-width="22.51mm"/>
    </style:style>
    <style:style style:name="co33" style:family="table-column">
      <style:table-column-properties fo:break-before="auto" style:column-width="9.42mm"/>
    </style:style>
    <style:style style:name="co34" style:family="table-column">
      <style:table-column-properties fo:break-before="auto" style:column-width="34.71mm"/>
    </style:style>
    <style:style style:name="co35" style:family="table-column">
      <style:table-column-properties fo:break-before="auto" style:column-width="19.31mm"/>
    </style:style>
    <style:style style:name="co36" style:family="table-column">
      <style:table-column-properties fo:break-before="auto" style:column-width="34.61mm"/>
    </style:style>
    <style:style style:name="co37" style:family="table-column">
      <style:table-column-properties fo:break-before="auto" style:column-width="20.81mm"/>
    </style:style>
    <style:style style:name="co38" style:family="table-column">
      <style:table-column-properties fo:break-before="auto" style:column-width="56.89mm"/>
    </style:style>
    <style:style style:name="co39" style:family="table-column">
      <style:table-column-properties fo:break-before="auto" style:column-width="24.2mm"/>
    </style:style>
    <style:style style:name="ro1" style:family="table-row">
      <style:table-row-properties style:row-height="6.12mm" fo:break-before="auto" style:use-optimal-row-height="true"/>
    </style:style>
    <style:style style:name="ro2" style:family="table-row">
      <style:table-row-properties style:row-height="6.31mm" fo:break-before="auto" style:use-optimal-row-height="true"/>
    </style:style>
    <style:style style:name="ro3" style:family="table-row">
      <style:table-row-properties style:row-height="6.23mm" fo:break-before="auto" style:use-optimal-row-height="true"/>
    </style:style>
    <style:style style:name="ro4" style:family="table-row">
      <style:table-row-properties style:row-height="4.52mm" fo:break-before="auto" style:use-optimal-row-height="true"/>
    </style:style>
    <style:style style:name="ro5" style:family="table-row">
      <style:table-row-properties style:row-height="4.8mm" fo:break-before="auto" style:use-optimal-row-height="false"/>
    </style:style>
    <style:style style:name="ro6" style:family="table-row">
      <style:table-row-properties style:row-height="4.53mm" fo:break-before="auto" style:use-optimal-row-height="true"/>
    </style:style>
    <style:style style:name="ro7" style:family="table-row">
      <style:table-row-properties style:row-height="8.04mm" fo:break-before="auto" style:use-optimal-row-height="true"/>
    </style:style>
    <style:style style:name="ro8" style:family="table-row">
      <style:table-row-properties style:row-height="8.94mm" fo:break-before="auto" style:use-optimal-row-height="true"/>
    </style:style>
    <style:style style:name="ro9" style:family="table-row">
      <style:table-row-properties style:row-height="23.69mm" fo:break-before="auto" style:use-optimal-row-height="true"/>
    </style:style>
    <style:style style:name="ro10" style:family="table-row">
      <style:table-row-properties style:row-height="17.89mm" fo:break-before="auto" style:use-optimal-row-height="true"/>
    </style:style>
    <style:style style:name="ta1" style:family="table" style:master-page-name="Default">
      <style:table-properties table:display="true" style:writing-mode="lr-tb"/>
    </style:style>
    <number:number-style style:name="N1">
      <number:number number:decimal-places="0" loext:min-decimal-places="0" number:min-integer-digits="1"/>
    </number:number-style>
    <style:style style:name="ce1" style:family="table-cell" style:parent-style-name="Default">
      <style:table-cell-properties fo:background-color="#e6e6ff"/>
      <style:text-properties fo:font-size="14pt"/>
    </style:style>
    <style:style style:name="ce2" style:family="table-cell" style:parent-style-name="Eingabe">
      <style:table-cell-properties fo:background-color="#ffff00"/>
    </style:style>
    <style:style style:name="ce3" style:family="table-cell" style:parent-style-name="Default">
      <style:table-cell-properties fo:background-color="#ffff00"/>
      <style:text-properties fo:font-size="14pt"/>
    </style:style>
    <style:style style:name="ce4" style:family="table-cell" style:parent-style-name="Default">
      <style:table-cell-properties fo:border-bottom="none" style:text-align-source="fix" style:repeat-content="false" fo:border-left="2.49pt solid #000000" fo:border-right="none" fo:border-top="2.49pt solid #000000"/>
      <style:paragraph-properties fo:text-align="start" fo:margin-left="0mm"/>
      <style:text-properties style:font-name="Comic Sans MS" fo:font-size="14pt" fo:font-weight="bold"/>
    </style:style>
    <style:style style:name="ce5" style:family="table-cell" style:parent-style-name="Default">
      <style:table-cell-properties fo:border-bottom="none" fo:border-left="2.49pt solid #000000" fo:border-right="none" fo:border-top="none"/>
    </style:style>
    <style:style style:name="ce93" style:family="table-cell" style:parent-style-name="Default">
      <style:table-cell-properties fo:border-bottom="none" style:text-align-source="fix" style:repeat-content="false" fo:border-left="2.49pt solid #000000" fo:border-right="none" fo:border-top="none"/>
      <style:paragraph-properties fo:text-align="center" fo:margin-left="0mm"/>
      <style:text-properties style:font-name="Wingdings1" fo:font-size="14pt" style:font-name-asian="Wingdings1" style:font-name-complex="Wingdings1"/>
      <style:map style:condition="is-true-formula([.H4]=&quot;Richtig&quot;)" style:apply-style-name="Default_20__28_user_29_" style:base-cell-address="Namen.F3"/>
    </style:style>
    <style:style style:name="ce94" style:family="table-cell" style:parent-style-name="Default">
      <style:table-cell-properties fo:border-bottom="none" style:text-align-source="fix" style:repeat-content="false" fo:border-left="2.49pt solid #000000" fo:border-right="none" fo:border-top="none"/>
      <style:paragraph-properties fo:text-align="center" fo:margin-left="0mm"/>
      <style:text-properties style:font-name="Arial" fo:font-size="14pt" fo:language="de" fo:country="DE" style:font-size-asian="6.80000019073486pt" style:language-asian="de" style:country-asian="DE" style:font-size-complex="6.80000019073486pt" style:language-complex="de" style:country-complex="DE"/>
      <style:map style:condition="is-true-formula([.H4]=&quot;Richtig&quot;)" style:apply-style-name="Default_20__28_user_29_" style:base-cell-address="Namen.F3"/>
    </style:style>
    <style:style style:name="ce8" style:family="table-cell" style:parent-style-name="Default">
      <style:table-cell-properties fo:border-bottom="none" fo:border-left="2.49pt solid #000000" fo:border-right="none" fo:border-top="none"/>
      <style:text-properties fo:font-weight="bold"/>
    </style:style>
    <style:style style:name="ce9" style:family="table-cell" style:parent-style-name="Default">
      <style:table-cell-properties fo:border-bottom="none" fo:border-left="2.49pt solid #000000" fo:border-right="none" fo:border-top="none"/>
      <style:text-properties fo:font-size="14pt"/>
    </style:style>
    <style:style style:name="ce10" style:family="table-cell" style:parent-style-name="Default">
      <style:table-cell-properties fo:border-bottom="none" fo:background-color="#e6e6ff" fo:border-left="2.49pt solid #000000" fo:border-right="none" fo:border-top="none"/>
      <style:text-properties fo:font-size="14pt"/>
    </style:style>
    <style:style style:name="ce11" style:family="table-cell" style:parent-style-name="Default" style:data-style-name="N0">
      <style:table-cell-properties fo:border-bottom="2.49pt solid #000000" fo:background-color="#e6e6ff" fo:border-left="2.49pt solid #000000" fo:border-right="none" fo:border-top="none"/>
      <style:text-properties fo:font-size="14pt" fo:font-weight="bold"/>
    </style:style>
    <style:style style:name="ce12" style:family="table-cell" style:parent-style-name="Default">
      <style:table-cell-properties fo:border-bottom="none" fo:border-left="none" fo:border-right="2.49pt solid #000000" fo:border-top="2.49pt solid #000000"/>
      <style:text-properties style:font-name="Arial" fo:font-size="14pt"/>
    </style:style>
    <style:style style:name="ce13" style:family="table-cell" style:parent-style-name="Default">
      <style:table-cell-properties fo:border-bottom="none" fo:border-left="none" fo:border-right="2.49pt solid #000000" fo:border-top="none"/>
    </style:style>
    <style:style style:name="ce14" style:family="table-cell" style:parent-style-name="Default">
      <style:table-cell-properties fo:border-bottom="none" style:text-align-source="fix" style:repeat-content="false" fo:border-left="none" fo:border-right="2.49pt solid #000000" fo:border-top="none"/>
      <style:paragraph-properties fo:text-align="center" fo:margin-left="0mm"/>
      <style:text-properties style:font-name="Wingdings" fo:font-size="14pt"/>
    </style:style>
    <style:style style:name="ce105" style:family="table-cell" style:parent-style-name="Default">
      <style:table-cell-properties fo:border-bottom="none" style:text-align-source="fix" style:repeat-content="false" fo:border-left="none" fo:border-right="2.49pt solid #000000" fo:border-top="none"/>
      <style:paragraph-properties fo:text-align="center" fo:margin-left="0mm"/>
      <style:text-properties style:font-name="Arial" fo:font-size="14pt" fo:language="de" fo:country="DE" style:font-size-asian="6.80000019073486pt" style:language-asian="de" style:country-asian="DE" style:font-size-complex="6.80000019073486pt" style:language-complex="de" style:country-complex="DE"/>
      <style:map style:condition="is-true-formula([.H4]=&quot;Richtig&quot;)" style:apply-style-name="Default_20__28_user_29_" style:base-cell-address="Namen.F3"/>
    </style:style>
    <style:style style:name="ce16" style:family="table-cell" style:parent-style-name="Default">
      <style:table-cell-properties fo:border-bottom="none" fo:border-left="none" fo:border-right="2.49pt solid #000000" fo:border-top="none"/>
      <style:text-properties style:font-name="Arial" fo:font-size="14pt"/>
    </style:style>
    <style:style style:name="ce17" style:family="table-cell" style:parent-style-name="Default">
      <style:table-cell-properties fo:border-bottom="none" fo:background-color="#e6e6ff" fo:border-left="none" fo:border-right="2.49pt solid #000000" fo:border-top="none"/>
      <style:text-properties fo:font-size="14pt"/>
    </style:style>
    <style:style style:name="ce18" style:family="table-cell" style:parent-style-name="Default" style:data-style-name="N147">
      <style:table-cell-properties fo:border-bottom="2.49pt solid #000000" fo:background-color="#e6e6ff" fo:border-left="none" fo:border-right="2.49pt solid #000000" fo:border-top="none"/>
      <style:text-properties fo:font-size="14pt"/>
    </style:style>
    <style:style style:name="ce19" style:family="table-cell" style:parent-style-name="Default">
      <style:table-cell-properties fo:background-color="#e6e6ff" style:cell-protect="hidden-and-protected" style:print-content="true"/>
      <style:text-properties fo:font-size="14pt"/>
    </style:style>
    <style:style style:name="ce20" style:family="table-cell" style:parent-style-name="Default">
      <style:table-cell-properties style:cell-protect="hidden-and-protected" style:print-content="true" fo:border="none"/>
      <style:text-properties fo:font-size="14pt"/>
    </style:style>
    <style:style style:name="ce21" style:family="table-cell" style:parent-style-name="Default" style:data-style-name="N122">
      <style:table-cell-properties fo:background-color="#e6e6ff"/>
      <style:text-properties fo:font-size="14pt"/>
    </style:style>
    <style:style style:name="ce22" style:family="table-cell" style:parent-style-name="Default" style:data-style-name="N122">
      <style:table-cell-properties fo:background-color="#e6e6ff" style:cell-protect="hidden-and-protected" style:print-content="true"/>
      <style:text-properties fo:font-size="14pt"/>
    </style:style>
    <style:style style:name="ce23" style:family="table-cell" style:parent-style-name="Default">
      <style:table-cell-properties style:cell-protect="hidden-and-protected" style:print-content="true"/>
    </style:style>
    <style:style style:name="ce24" style:family="table-cell" style:parent-style-name="Default">
      <style:table-cell-properties style:text-align-source="fix" style:repeat-content="false"/>
      <style:paragraph-properties fo:text-align="start" fo:margin-left="0mm"/>
      <style:text-properties fo:font-weight="bold"/>
    </style:style>
    <style:style style:name="ce117" style:family="table-cell" style:parent-style-name="Default">
      <style:table-cell-properties style:text-align-source="fix" style:repeat-content="false"/>
      <style:paragraph-properties fo:text-align="start" fo:margin-left="0mm"/>
    </style:style>
    <style:style style:name="ce30" style:family="table-cell" style:parent-style-name="Default">
      <style:table-cell-properties style:text-align-source="fix" style:repeat-content="false" fo:border="none"/>
      <style:paragraph-properties fo:text-align="start" fo:margin-left="0mm"/>
    </style:style>
    <style:style style:name="ce27" style:family="table-cell" style:parent-style-name="Default">
      <style:table-cell-properties style:text-align-source="fix" style:repeat-content="false" fo:border="none"/>
      <style:paragraph-properties fo:text-align="end" fo:margin-left="0mm"/>
      <style:text-properties fo:font-style="italic"/>
    </style:style>
    <style:style style:name="ce28" style:family="table-cell" style:parent-style-name="Default">
      <style:table-cell-properties style:text-align-source="fix" style:repeat-content="false" fo:border="none"/>
      <style:paragraph-properties fo:text-align="center" fo:margin-left="0mm"/>
      <style:text-properties fo:font-style="italic"/>
    </style:style>
    <style:style style:name="ce29" style:family="table-cell" style:parent-style-name="Default">
      <style:table-cell-properties style:text-align-source="fix" style:repeat-content="false" fo:border="none"/>
      <style:paragraph-properties fo:text-align="start" fo:margin-left="0mm"/>
      <style:text-properties fo:font-style="italic"/>
    </style:style>
    <style:style style:name="ce122" style:family="table-cell" style:parent-style-name="Default">
      <style:table-cell-properties style:text-align-source="fix" style:repeat-content="false" fo:border="none"/>
      <style:paragraph-properties fo:text-align="start" fo:margin-left="0mm"/>
    </style:style>
    <style:style style:name="ce123" style:family="table-cell" style:parent-style-name="Default">
      <style:table-cell-properties style:text-align-source="fix" style:repeat-content="false" fo:wrap-option="wrap" fo:border="none"/>
      <style:paragraph-properties fo:text-align="end" fo:margin-left="0mm"/>
      <style:text-properties fo:hyphenate="true"/>
    </style:style>
    <style:style style:name="ce33" style:family="table-cell" style:parent-style-name="Default">
      <style:table-cell-properties style:text-align-source="fix" style:repeat-content="false"/>
      <style:paragraph-properties fo:text-align="end" fo:margin-left="0mm"/>
    </style:style>
    <style:style style:name="ce34" style:family="table-cell" style:parent-style-name="Default">
      <style:table-cell-properties style:text-align-source="fix" style:repeat-content="false" fo:border="none"/>
      <style:paragraph-properties fo:text-align="end" fo:margin-left="0mm"/>
    </style:style>
    <style:style style:name="ce35" style:family="table-cell" style:parent-style-name="Default" style:data-style-name="N100">
      <style:table-cell-properties style:text-align-source="fix" style:repeat-content="false"/>
      <style:paragraph-properties fo:text-align="end" fo:margin-left="0mm"/>
    </style:style>
    <style:style style:name="ce36" style:family="table-cell" style:parent-style-name="Default" style:data-style-name="N100">
      <style:table-cell-properties style:text-align-source="fix" style:repeat-content="false"/>
      <style:paragraph-properties fo:text-align="start" fo:margin-left="0mm"/>
    </style:style>
    <style:style style:name="ce37" style:family="table-cell" style:parent-style-name="Default" style:data-style-name="N100">
      <style:table-cell-properties style:text-align-source="fix" style:repeat-content="false" fo:wrap-option="wrap"/>
      <style:paragraph-properties fo:text-align="end" fo:margin-left="0mm"/>
      <style:text-properties fo:hyphenate="true"/>
    </style:style>
    <style:style style:name="ce129" style:family="table-cell" style:parent-style-name="Default">
      <style:table-cell-properties style:text-align-source="fix" style:repeat-content="false"/>
      <style:paragraph-properties fo:text-align="start" fo:margin-left="0mm"/>
      <style:map style:condition="is-true-formula(OR([.E2]=&quot;&quot;;[.E2]=&quot;&quot;))" style:apply-style-name="Result" style:base-cell-address="Tabelle1.C2"/>
    </style:style>
    <style:style style:name="ce130" style:family="table-cell" style:parent-style-name="Eingabe">
      <style:table-cell-properties style:text-align-source="fix" style:repeat-content="false"/>
      <style:paragraph-properties fo:text-align="start" fo:margin-left="0mm"/>
      <style:map style:condition="is-true-formula(OR([.E2]=&quot;&quot;;[.E2]=&quot;&quot;))" style:apply-style-name="Result" style:base-cell-address="Tabelle1.C2"/>
    </style:style>
    <style:style style:name="ce39" style:family="table-cell" style:parent-style-name="Default">
      <style:table-cell-properties style:text-align-source="fix" style:repeat-content="false" fo:border="none"/>
      <style:paragraph-properties fo:text-align="center" fo:margin-left="0mm"/>
      <style:text-properties style:font-name="Arial"/>
    </style:style>
    <style:style style:name="ce40" style:family="table-cell" style:parent-style-name="Default">
      <style:table-cell-properties style:text-align-source="fix" style:repeat-content="false" fo:border="none"/>
      <style:paragraph-properties fo:text-align="start" fo:margin-left="0mm"/>
      <style:text-properties style:font-name="Wingdings"/>
    </style:style>
    <style:style style:name="ce41" style:family="table-cell" style:parent-style-name="Default">
      <style:table-cell-properties style:text-align-source="fix" style:repeat-content="false" fo:border="none"/>
      <style:paragraph-properties fo:text-align="start" fo:margin-left="0mm"/>
      <style:text-properties style:font-name="Comic Sans MS" fo:font-size="14pt"/>
    </style:style>
    <style:style style:name="ce42" style:family="table-cell" style:parent-style-name="Default">
      <style:table-cell-properties fo:border-bottom="none" style:text-align-source="fix" style:repeat-content="false" fo:border-left="0.06pt solid #000000" fo:border-right="none" fo:border-top="0.06pt solid #000000"/>
      <style:paragraph-properties fo:text-align="start" fo:margin-left="0mm"/>
      <style:text-properties fo:font-size="14pt" fo:font-weight="bold"/>
    </style:style>
    <style:style style:name="ce137" style:family="table-cell" style:parent-style-name="Default">
      <style:table-cell-properties fo:border-bottom="none" style:text-align-source="fix" style:repeat-content="false" fo:border-left="0.06pt solid #000000" fo:border-right="none" fo:border-top="none"/>
      <style:paragraph-properties fo:text-align="start" fo:margin-left="0mm"/>
      <style:text-properties style:font-name="Wingdings1" fo:font-size="14pt" style:font-name-asian="Wingdings1" style:font-name-complex="Wingdings1"/>
    </style:style>
    <style:style style:name="ce142" style:family="table-cell" style:parent-style-name="Default">
      <style:table-cell-properties fo:border-bottom="0.06pt solid #000000" style:text-align-source="fix" style:repeat-content="false" fo:border-left="0.06pt solid #000000" fo:border-right="none" fo:border-top="none"/>
      <style:paragraph-properties fo:text-align="start" fo:margin-left="0mm"/>
      <style:text-properties style:font-name="Arial" fo:font-size="14pt" fo:language="de" fo:country="DE" style:font-size-asian="6.80000019073486pt" style:language-asian="de" style:country-asian="DE" style:font-size-complex="6.80000019073486pt" style:language-complex="de" style:country-complex="DE"/>
    </style:style>
    <style:style style:name="ce45" style:family="table-cell" style:parent-style-name="Default" style:data-style-name="N0">
      <style:table-cell-properties style:text-align-source="fix" style:repeat-content="false"/>
      <style:paragraph-properties fo:text-align="start" fo:margin-left="0mm"/>
    </style:style>
    <style:style style:name="ce46" style:family="table-cell" style:parent-style-name="Default">
      <style:table-cell-properties style:text-align-source="fix" style:repeat-content="false" fo:wrap-option="wrap"/>
      <style:paragraph-properties fo:text-align="start" fo:margin-left="0mm"/>
    </style:style>
    <style:style style:name="ce47" style:family="table-cell" style:parent-style-name="Default" style:data-style-name="N0">
      <style:table-cell-properties style:text-align-source="fix" style:repeat-content="false"/>
      <style:paragraph-properties fo:text-align="start" fo:margin-left="0mm"/>
      <style:text-properties fo:font-style="italic"/>
    </style:style>
    <style:style style:name="ce48" style:family="table-cell" style:parent-style-name="Default" style:data-style-name="N1">
      <style:table-cell-properties style:text-align-source="fix" style:repeat-content="false"/>
      <style:paragraph-properties fo:text-align="start" fo:margin-left="0mm"/>
      <style:text-properties fo:font-style="italic"/>
    </style:style>
    <style:style style:name="ce49" style:family="table-cell" style:parent-style-name="Default" style:data-style-name="N1">
      <style:table-cell-properties style:text-align-source="fix" style:repeat-content="false"/>
      <style:paragraph-properties fo:text-align="start" fo:margin-left="0mm"/>
    </style:style>
    <style:style style:name="ce50" style:family="table-cell" style:parent-style-name="Default">
      <style:table-cell-properties style:text-align-source="fix" style:repeat-content="false" fo:border="none"/>
      <style:paragraph-properties fo:text-align="start" fo:margin-left="0mm"/>
      <style:text-properties style:font-name="Arial" fo:font-size="14pt"/>
    </style:style>
    <style:style style:name="ce51" style:family="table-cell" style:parent-style-name="Default">
      <style:table-cell-properties fo:border-bottom="none" style:text-align-source="fix" style:repeat-content="false" fo:border-left="none" fo:border-right="0.06pt solid #000000" fo:border-top="0.06pt solid #000000"/>
      <style:paragraph-properties fo:text-align="start" fo:margin-left="0mm"/>
      <style:text-properties style:font-name="Arial" fo:font-size="14pt" fo:font-weight="bold"/>
    </style:style>
    <style:style style:name="ce52" style:family="table-cell" style:parent-style-name="Default">
      <style:table-cell-properties fo:border-bottom="none" style:text-align-source="fix" style:repeat-content="false" fo:border-left="none" fo:border-right="0.06pt solid #000000" fo:border-top="none"/>
      <style:paragraph-properties fo:text-align="start" fo:margin-left="0mm"/>
      <style:text-properties style:font-name="Wingdings" fo:font-size="14pt"/>
    </style:style>
    <style:style style:name="ce157" style:family="table-cell" style:parent-style-name="Default">
      <style:table-cell-properties fo:border-bottom="0.06pt solid #000000" style:text-align-source="fix" style:repeat-content="false" fo:border-left="none" fo:border-right="0.06pt solid #000000" fo:border-top="none"/>
      <style:paragraph-properties fo:text-align="start" fo:margin-left="0mm"/>
      <style:text-properties style:font-name="Arial" fo:font-size="14pt" fo:language="de" fo:country="DE" style:font-size-asian="6.80000019073486pt" style:language-asian="de" style:country-asian="DE" style:font-size-complex="6.80000019073486pt" style:language-complex="de" style:country-complex="DE"/>
    </style:style>
    <style:style style:name="ce54" style:family="table-cell" style:parent-style-name="Default" style:data-style-name="N0">
      <style:table-cell-properties style:text-align-source="fix" style:repeat-content="false" fo:wrap-option="wrap"/>
      <style:paragraph-properties fo:text-align="start" fo:margin-left="0mm"/>
    </style:style>
    <style:style style:name="ce55" style:family="table-cell" style:parent-style-name="Default">
      <style:table-cell-properties style:text-align-source="fix" style:repeat-content="false" fo:background-color="transparent" fo:border="none"/>
      <style:paragraph-properties fo:text-align="start" fo:margin-left="0mm"/>
    </style:style>
    <style:style style:name="ce56" style:family="table-cell" style:parent-style-name="Default">
      <style:table-cell-properties fo:background-color="transparent"/>
    </style:style>
    <style:style style:name="ce57" style:family="table-cell" style:parent-style-name="Default">
      <style:table-cell-properties style:text-align-source="fix" style:repeat-content="false" fo:background-color="transparent"/>
      <style:paragraph-properties fo:text-align="start" fo:margin-left="0mm"/>
    </style:style>
    <style:style style:name="ce58" style:family="table-cell" style:parent-style-name="Default">
      <style:table-cell-properties style:text-align-source="fix" style:repeat-content="false" fo:background-color="transparent" fo:wrap-option="wrap"/>
      <style:paragraph-properties fo:text-align="start" fo:margin-left="0mm"/>
    </style:style>
    <style:style style:name="ce59" style:family="table-cell" style:parent-style-name="Default">
      <style:table-cell-properties style:text-align-source="fix" style:repeat-content="false"/>
      <style:paragraph-properties fo:text-align="start" fo:margin-left="0mm"/>
      <style:text-properties style:font-name="Arial" fo:font-size="14pt" fo:font-weight="bold"/>
    </style:style>
    <style:style style:name="ce60" style:family="table-cell" style:parent-style-name="Default">
      <style:table-cell-properties style:text-align-source="fix" style:repeat-content="false" fo:wrap-option="wrap"/>
      <style:paragraph-properties fo:text-align="start" fo:margin-left="0mm"/>
      <style:text-properties style:font-name="Arial" fo:font-size="14pt" fo:font-weight="normal" fo:hyphenate="true"/>
    </style:style>
    <style:style style:name="ce61" style:family="table-cell" style:parent-style-name="Default">
      <style:table-cell-properties style:text-align-source="fix" style:repeat-content="false"/>
      <style:paragraph-properties fo:text-align="end" fo:margin-left="0mm"/>
      <style:text-properties style:font-name="Arial" fo:font-size="14pt" fo:font-weight="bold"/>
    </style:style>
    <style:style style:name="ce62" style:family="table-cell" style:parent-style-name="Default">
      <style:table-cell-properties style:text-align-source="fix" style:repeat-content="false"/>
      <style:paragraph-properties fo:text-align="end" fo:margin-left="0mm"/>
      <style:text-properties style:font-name="Arial" fo:font-size="14pt"/>
    </style:style>
    <style:style style:name="ce167" style:family="table-cell" style:parent-style-name="Default"/>
    <style:style style:name="ce168" style:family="table-cell" style:parent-style-name="Eingabe"/>
    <style:style style:name="ce169" style:family="table-cell" style:parent-style-name="Default">
      <style:map style:condition="is-true-formula(OR([.D4]=&quot;&quot;;[.D4]=&quot;&quot;))" style:apply-style-name="Result" style:base-cell-address="Tabelle2.B4"/>
    </style:style>
    <style:style style:name="ce170" style:family="table-cell" style:parent-style-name="Eingabe">
      <style:text-properties style:font-name-asian="Arial1" style:font-name-complex="Arial1"/>
      <style:map style:condition="is-true-formula(OR([.D4]=&quot;&quot;;[.D4]=&quot;&quot;))" style:apply-style-name="Result" style:base-cell-address="Tabelle2.B4"/>
    </style:style>
    <style:style style:name="ce171" style:family="table-cell" style:parent-style-name="Eingabe">
      <style:map style:condition="is-true-formula(OR([.D4]=&quot;&quot;;[.D4]=&quot;&quot;))" style:apply-style-name="Result" style:base-cell-address="Tabelle2.B4"/>
    </style:style>
    <style:style style:name="ce66" style:family="table-cell" style:parent-style-name="Default">
      <style:text-properties style:font-name="Arial" fo:font-size="14pt" fo:font-weight="bold"/>
    </style:style>
    <style:style style:name="ce67" style:family="table-cell" style:parent-style-name="Default">
      <style:text-properties style:font-name="Arial" fo:font-size="14pt"/>
    </style:style>
    <style:style style:name="ce68" style:family="table-cell" style:parent-style-name="Default">
      <style:table-cell-properties style:text-align-source="fix" style:repeat-content="false"/>
      <style:paragraph-properties fo:text-align="center" fo:margin-left="0mm"/>
      <style:text-properties style:font-name="Wingdings1" fo:font-size="14pt" style:font-name-asian="Wingdings1" style:font-name-complex="Wingdings1"/>
    </style:style>
    <style:style style:name="ce69" style:family="table-cell" style:parent-style-name="Default">
      <style:table-cell-properties style:text-align-source="fix" style:repeat-content="false"/>
      <style:paragraph-properties fo:text-align="center" fo:margin-left="0mm"/>
      <style:text-properties style:font-name="Comic Sans MS" fo:font-size="14pt"/>
    </style:style>
    <style:style style:name="ce70" style:family="table-cell" style:parent-style-name="Default">
      <style:text-properties fo:font-size="14pt"/>
    </style:style>
    <style:style style:name="ce71" style:family="table-cell" style:parent-style-name="Default">
      <style:table-cell-properties fo:border-bottom="none" fo:border-left="2.49pt solid #000000" fo:border-right="none" fo:border-top="2.49pt solid #000000"/>
      <style:text-properties fo:font-size="14pt" fo:font-weight="bold"/>
    </style:style>
    <style:style style:name="ce178" style:family="table-cell" style:parent-style-name="Default">
      <style:table-cell-properties fo:border-bottom="none" style:text-align-source="fix" style:repeat-content="false" fo:border-left="2.49pt solid #000000" fo:border-right="none" fo:border-top="none"/>
      <style:paragraph-properties fo:text-align="center" fo:margin-left="0mm"/>
      <style:text-properties style:font-name="Wingdings1" fo:font-size="14pt" style:font-name-asian="Wingdings1" style:font-name-complex="Wingdings1"/>
    </style:style>
    <style:style style:name="ce179" style:family="table-cell" style:parent-style-name="Default">
      <style:table-cell-properties fo:border-bottom="2.49pt solid #000000" style:text-align-source="fix" style:repeat-content="false" fo:border-left="2.49pt solid #000000" fo:border-right="none" fo:border-top="none"/>
      <style:paragraph-properties fo:text-align="center" fo:margin-left="0mm"/>
      <style:text-properties style:font-name="Arial" fo:font-size="14pt" fo:language="de" fo:country="DE" style:font-size-asian="6.80000019073486pt" style:language-asian="de" style:country-asian="DE" style:font-size-complex="6.80000019073486pt" style:language-complex="de" style:country-complex="DE"/>
    </style:style>
    <style:style style:name="ce74" style:family="table-cell" style:parent-style-name="Default">
      <style:table-cell-properties fo:border="none"/>
      <style:text-properties style:font-name="Arial" fo:font-size="14pt"/>
    </style:style>
    <style:style style:name="ce75" style:family="table-cell" style:parent-style-name="Default">
      <style:table-cell-properties fo:border-bottom="none" fo:border-left="none" fo:border-right="2.49pt solid #000000" fo:border-top="2.49pt solid #000000"/>
      <style:text-properties style:font-name="Arial" fo:font-size="14pt" fo:font-weight="bold"/>
    </style:style>
    <style:style style:name="ce76" style:family="table-cell" style:parent-style-name="Default">
      <style:table-cell-properties fo:border-bottom="2.49pt solid #000000" style:text-align-source="fix" style:repeat-content="false" fo:border-left="none" fo:border-right="2.49pt solid #000000" fo:border-top="none"/>
      <style:paragraph-properties fo:text-align="center" fo:margin-left="0mm"/>
      <style:text-properties style:font-name="Comic Sans MS" fo:font-size="14pt" fo:language="de" fo:country="DE" style:font-size-asian="6.80000019073486pt" style:language-asian="de" style:country-asian="DE" style:font-size-complex="6.80000019073486pt" style:language-complex="de" style:country-complex="DE"/>
    </style:style>
    <style:style style:name="ce77" style:family="table-cell" style:parent-style-name="Default" style:data-style-name="N0">
      <style:text-properties style:font-name="Arial" fo:font-size="14pt"/>
    </style:style>
    <style:style style:name="ce78" style:family="table-cell" style:parent-style-name="Default" style:data-style-name="N0">
      <style:text-properties style:font-name="Arial" fo:font-size="14pt" fo:font-weight="bold"/>
    </style:style>
    <style:style style:name="ce79" style:family="table-cell" style:parent-style-name="Default" style:data-style-name="N0"/>
    <style:style style:name="ce80" style:family="table-cell" style:parent-style-name="Default">
      <style:table-cell-properties style:text-align-source="fix" style:repeat-content="false"/>
      <style:paragraph-properties fo:text-align="center" fo:margin-left="0mm"/>
    </style:style>
    <style:style style:name="ce81" style:family="table-cell" style:parent-style-name="Default">
      <style:text-properties fo:font-style="italic"/>
    </style:style>
    <style:style style:name="ce188" style:family="table-cell" style:parent-style-name="Eingabe">
      <style:map style:condition="is-true-formula([.E14]=&quot;&quot;)" style:apply-style-name="Result" style:base-cell-address="Tabelle3.C14"/>
    </style:style>
    <style:style style:name="ce83" style:family="table-cell" style:parent-style-name="Default">
      <style:table-cell-properties style:text-align-source="fix" style:repeat-content="false"/>
      <style:paragraph-properties fo:text-align="start" fo:margin-left="0mm"/>
      <style:text-properties style:font-name="Wingdings1" fo:font-size="10pt" style:font-name-asian="Wingdings1" style:font-name-complex="Wingdings1"/>
    </style:style>
    <style:style style:name="ce84" style:family="table-cell" style:parent-style-name="Default">
      <style:table-cell-properties style:text-align-source="fix" style:repeat-content="false" fo:border="none"/>
      <style:paragraph-properties fo:text-align="center" fo:margin-left="0mm"/>
      <style:text-properties style:font-name="Comic Sans MS" fo:font-size="14pt"/>
    </style:style>
    <style:style style:name="ce85" style:family="table-cell" style:parent-style-name="Default">
      <style:table-cell-properties fo:border-bottom="none" style:text-align-source="fix" style:repeat-content="false" fo:border-left="0.06pt solid #000000" fo:border-right="none" fo:border-top="0.06pt solid #000000"/>
      <style:paragraph-properties fo:text-align="center" fo:margin-left="0mm"/>
      <style:text-properties fo:font-size="14pt" fo:font-weight="bold"/>
    </style:style>
    <style:style style:name="ce192" style:family="table-cell" style:parent-style-name="Default">
      <style:table-cell-properties fo:border-bottom="none" style:text-align-source="fix" style:repeat-content="false" fo:border-left="0.06pt solid #000000" fo:border-right="none" fo:border-top="none"/>
      <style:paragraph-properties fo:text-align="center" fo:margin-left="0mm"/>
      <style:text-properties style:font-name="Wingdings1" fo:font-size="14pt" style:font-name-asian="Wingdings1" style:font-name-complex="Wingdings1"/>
    </style:style>
    <style:style style:name="ce193" style:family="table-cell" style:parent-style-name="Default">
      <style:table-cell-properties fo:border-bottom="0.06pt solid #000000" style:text-align-source="fix" style:repeat-content="false" fo:border-left="0.06pt solid #000000" fo:border-right="none" fo:border-top="none"/>
      <style:paragraph-properties fo:text-align="center" fo:margin-left="0mm"/>
      <style:text-properties style:font-name="Arial" fo:font-size="14pt" fo:language="de" fo:country="DE" style:font-size-asian="6.80000019073486pt" style:language-asian="de" style:country-asian="DE" style:font-size-complex="6.80000019073486pt" style:language-complex="de" style:country-complex="DE"/>
    </style:style>
    <style:style style:name="ce88" style:family="table-cell" style:parent-style-name="Default">
      <style:table-cell-properties fo:border-bottom="none" fo:border-left="none" fo:border-right="0.06pt solid #000000" fo:border-top="0.06pt solid #000000"/>
      <style:text-properties style:font-name="Arial" fo:font-size="14pt" fo:font-weight="bold"/>
    </style:style>
    <style:style style:name="ce89" style:family="table-cell" style:parent-style-name="Default">
      <style:table-cell-properties fo:border-bottom="none" style:text-align-source="fix" style:repeat-content="false" fo:border-left="none" fo:border-right="0.06pt solid #000000" fo:border-top="none"/>
      <style:paragraph-properties fo:text-align="center" fo:margin-left="0mm"/>
      <style:text-properties style:font-name="Wingdings" fo:font-size="14pt"/>
    </style:style>
    <style:style style:name="ce196" style:family="table-cell" style:parent-style-name="Default">
      <style:table-cell-properties fo:border-bottom="0.06pt solid #000000" style:text-align-source="fix" style:repeat-content="false" fo:border-left="none" fo:border-right="0.06pt solid #000000" fo:border-top="none"/>
      <style:paragraph-properties fo:text-align="center" fo:margin-left="0mm"/>
      <style:text-properties style:font-name="Arial" fo:font-size="14pt" fo:language="de" fo:country="DE" style:font-size-asian="6.80000019073486pt" style:language-asian="de" style:country-asian="DE" style:font-size-complex="6.80000019073486pt" style:language-complex="de" style:country-complex="DE"/>
    </style:style>
    <style:style style:name="ce197" style:family="table-cell" style:parent-style-name="Default"/>
    <style:style style:name="ce198" style:family="table-cell" style:parent-style-name="Eingabe"/>
    <style:style style:name="ce199" style:family="table-cell" style:parent-style-name="Default">
      <style:map style:condition="is-true-formula(OR([.D4]=&quot;&quot;;[.D4]=&quot;&quot;))" style:apply-style-name="Result" style:base-cell-address="Tabelle2.B4"/>
    </style:style>
    <style:style style:name="ce200" style:family="table-cell" style:parent-style-name="Eingabe">
      <style:text-properties style:font-name-asian="Arial1" style:font-name-complex="Arial1"/>
      <style:map style:condition="is-true-formula(OR([.D4]=&quot;&quot;;[.D4]=&quot;&quot;))" style:apply-style-name="Result" style:base-cell-address="Tabelle2.B4"/>
    </style:style>
    <style:style style:name="ce201" style:family="table-cell" style:parent-style-name="Eingabe">
      <style:map style:condition="is-true-formula(OR([.D4]=&quot;&quot;;[.D4]=&quot;&quot;))" style:apply-style-name="Result" style:base-cell-address="Tabelle2.B4"/>
    </style:style>
    <style:style style:name="ce202" style:family="table-cell" style:parent-style-name="Eingabe"/>
    <style:style style:name="ce203" style:family="table-cell" style:parent-style-name="Default">
      <style:table-cell-properties fo:border-bottom="none" style:text-align-source="fix" style:repeat-content="false" fo:border-left="2.49pt solid #000000" fo:border-right="none" fo:border-top="none"/>
      <style:paragraph-properties fo:text-align="center" fo:margin-left="0mm"/>
      <style:text-properties style:font-name="Wingdings1" fo:font-size="14pt" style:font-name-asian="Wingdings1" style:font-name-complex="Wingdings1"/>
    </style:style>
    <style:style style:name="ce204" style:family="table-cell" style:parent-style-name="Default">
      <style:table-cell-properties fo:border-bottom="2.49pt solid #000000" style:text-align-source="fix" style:repeat-content="false" fo:border-left="2.49pt solid #000000" fo:border-right="none" fo:border-top="none"/>
      <style:paragraph-properties fo:text-align="center" fo:margin-left="0mm"/>
      <style:text-properties style:font-name="Arial" fo:font-size="14pt" fo:language="de" fo:country="DE" style:font-size-asian="6.80000019073486pt" style:language-asian="de" style:country-asian="DE" style:font-size-complex="6.80000019073486pt" style:language-complex="de" style:country-complex="DE"/>
    </style:style>
    <style:style style:name="ce205" style:family="table-cell" style:parent-style-name="Default"/>
    <style:style style:name="ce206" style:family="table-cell" style:parent-style-name="Eingabe">
      <style:map style:condition="is-true-formula([.E14]=&quot;&quot;)" style:apply-style-name="Result" style:base-cell-address="Tabelle3.C14"/>
    </style:style>
    <style:style style:name="ce207" style:family="table-cell" style:parent-style-name="Default">
      <style:table-cell-properties fo:border-bottom="none" style:text-align-source="fix" style:repeat-content="false" fo:border-left="0.06pt solid #000000" fo:border-right="none" fo:border-top="none"/>
      <style:paragraph-properties fo:text-align="center" fo:margin-left="0mm"/>
      <style:text-properties style:font-name="Wingdings1" fo:font-size="14pt" style:font-name-asian="Wingdings1" style:font-name-complex="Wingdings1"/>
    </style:style>
    <style:style style:name="ce208" style:family="table-cell" style:parent-style-name="Default">
      <style:table-cell-properties fo:border-bottom="0.06pt solid #000000" style:text-align-source="fix" style:repeat-content="false" fo:border-left="0.06pt solid #000000" fo:border-right="none" fo:border-top="none"/>
      <style:paragraph-properties fo:text-align="center" fo:margin-left="0mm"/>
      <style:text-properties style:font-name="Arial" fo:font-size="14pt" fo:language="de" fo:country="DE" style:font-size-asian="6.80000019073486pt" style:language-asian="de" style:country-asian="DE" style:font-size-complex="6.80000019073486pt" style:language-complex="de" style:country-complex="DE"/>
    </style:style>
    <style:style style:name="ce209" style:family="table-cell" style:parent-style-name="Default">
      <style:table-cell-properties fo:border-bottom="0.06pt solid #000000" style:text-align-source="fix" style:repeat-content="false" fo:border-left="none" fo:border-right="0.06pt solid #000000" fo:border-top="none"/>
      <style:paragraph-properties fo:text-align="center" fo:margin-left="0mm"/>
      <style:text-properties style:font-name="Arial" fo:font-size="14pt" fo:language="de" fo:country="DE" style:font-size-asian="6.80000019073486pt" style:language-asian="de" style:country-asian="DE" style:font-size-complex="6.80000019073486pt" style:language-complex="de" style:country-complex="DE"/>
    </style:style>
    <style:style style:name="ce107" style:family="table-cell" style:parent-style-name="Default" style:data-style-name="N100">
      <style:table-cell-properties style:text-align-source="fix" style:repeat-content="false"/>
      <style:paragraph-properties fo:text-align="center" fo:margin-left="0mm"/>
    </style:style>
    <style:style style:name="ce138" style:family="table-cell" style:parent-style-name="Default">
      <style:table-cell-properties style:text-align-source="fix" style:repeat-content="false"/>
      <style:paragraph-properties fo:text-align="center" fo:margin-left="0mm"/>
      <style:text-properties fo:font-size="8pt"/>
    </style:style>
    <style:style style:name="ce139" style:family="table-cell" style:parent-style-name="Default">
      <style:text-properties fo:font-size="8pt" fo:font-weight="normal"/>
    </style:style>
    <style:style style:name="ce213" style:family="table-cell" style:parent-style-name="Default">
      <style:table-cell-properties fo:border-bottom="none" style:text-align-source="fix" style:repeat-content="false" fo:border-left="0.06pt solid #000000" fo:border-right="none" fo:border-top="none"/>
      <style:paragraph-properties fo:text-align="center" fo:margin-left="0mm"/>
      <style:text-properties style:font-name="Wingdings1" fo:font-size="14pt" style:font-name-asian="Wingdings1" style:font-name-complex="Wingdings1"/>
      <style:map style:condition="is-true-formula([.H4]=&quot;Richtig&quot;)" style:apply-style-name="Default_20__28_user_29_" style:base-cell-address="Tabelle6.F3"/>
    </style:style>
    <style:style style:name="ce214" style:family="table-cell" style:parent-style-name="Default">
      <style:table-cell-properties fo:border-bottom="0.06pt solid #000000" style:text-align-source="fix" style:repeat-content="false" fo:border-left="0.06pt solid #000000" fo:border-right="none" fo:border-top="none"/>
      <style:paragraph-properties fo:text-align="center" fo:margin-left="0mm"/>
      <style:text-properties style:font-name="Arial" fo:font-size="14pt" fo:language="de" fo:country="DE" style:font-size-asian="6.80000019073486pt" style:language-asian="de" style:country-asian="DE" style:font-size-complex="6.80000019073486pt" style:language-complex="de" style:country-complex="DE"/>
      <style:map style:condition="is-true-formula([.H4]=&quot;Richtig&quot;)" style:apply-style-name="Default_20__28_user_29_" style:base-cell-address="Tabelle6.F3"/>
    </style:style>
    <style:style style:name="ce215" style:family="table-cell" style:parent-style-name="Default" style:data-style-name="N0">
      <style:table-cell-properties style:text-align-source="fix" style:repeat-content="false"/>
      <style:paragraph-properties fo:text-align="center" fo:margin-left="0mm"/>
      <style:text-properties fo:font-size="8pt"/>
    </style:style>
    <style:style style:name="ce144" style:family="table-cell" style:parent-style-name="Ausgabe" style:data-style-name="N0">
      <style:table-cell-properties style:text-align-source="fix" style:repeat-content="false"/>
      <style:paragraph-properties fo:text-align="center" fo:margin-left="0mm"/>
      <style:text-properties fo:font-size="8pt"/>
    </style:style>
    <style:style style:name="ce217" style:family="table-cell" style:parent-style-name="Default">
      <style:table-cell-properties fo:border-bottom="0.06pt solid #000000" style:text-align-source="fix" style:repeat-content="false" fo:border-left="none" fo:border-right="0.06pt solid #000000" fo:border-top="none"/>
      <style:paragraph-properties fo:text-align="center" fo:margin-left="0mm"/>
      <style:text-properties style:font-name="Arial" fo:font-size="14pt" fo:language="de" fo:country="DE" style:font-size-asian="6.80000019073486pt" style:language-asian="de" style:country-asian="DE" style:font-size-complex="6.80000019073486pt" style:language-complex="de" style:country-complex="DE"/>
      <style:map style:condition="is-true-formula([.H4]=&quot;Richtig&quot;)" style:apply-style-name="Default_20__28_user_29_" style:base-cell-address="Tabelle6.F3"/>
    </style:style>
    <style:style style:name="ce147" style:family="table-cell" style:parent-style-name="Ausgabe" style:data-style-name="N0"/>
    <style:style style:name="ce149" style:family="table-cell" style:parent-style-name="Default" style:data-style-name="N115">
      <style:table-cell-properties style:cell-protect="formula-hidden" style:print-content="false"/>
    </style:style>
    <style:style style:name="ce150" style:family="table-cell" style:parent-style-name="Default">
      <style:table-cell-properties style:cell-protect="formula-hidden" style:print-content="false"/>
    </style:style>
    <style:style style:name="gr1" style:family="graphic">
      <style:graphic-properties draw:stroke="none" draw:fill="none" draw:ole-draw-aspect="1"/>
    </style:style>
    <style:style style:name="gr2" style:family="graphic">
      <style:graphic-properties svg:stroke-width="0mm" draw:textarea-horizontal-align="center" draw:textarea-vertical-align="middle" fo:padding-top="0mm" fo:padding-bottom="0mm" fo:padding-left="0mm" fo:padding-right="0mm"/>
    </style:style>
    <style:style style:name="gr3" style:family="graphic">
      <style:graphic-properties svg:stroke-width="0.5mm" draw:opacity="50%" draw:textarea-horizontal-align="center" draw:textarea-vertical-align="middle" fo:padding-top="0.25mm" fo:padding-bottom="0.25mm" fo:padding-left="0.25mm" fo:padding-right="0.25mm" draw:shadow-opacity="50%"/>
    </style:style>
    <style:style style:name="gr4" style:family="graphic">
      <style:graphic-properties svg:stroke-width="0.5mm" draw:fill="solid" draw:fill-color="#c0c0c0" draw:opacity="50%" draw:textarea-horizontal-align="center" draw:textarea-vertical-align="middle" fo:padding-top="0.25mm" fo:padding-bottom="0.25mm" fo:padding-left="0.25mm" fo:padding-right="0.25mm" draw:shadow-opacity="50%"/>
    </style:style>
    <style:style style:name="gr5" style:family="graphic">
      <style:graphic-properties svg:stroke-width="0.5mm" draw:fill="solid" draw:fill-color="#808080" draw:opacity="50%" draw:textarea-horizontal-align="center" draw:textarea-vertical-align="middle" fo:padding-top="0.25mm" fo:padding-bottom="0.25mm" fo:padding-left="0.25mm" fo:padding-right="0.25mm" draw:shadow-opacity="50%"/>
    </style:style>
    <style:style style:name="gr6" style:family="graphic">
      <style:graphic-properties draw:stroke="none" svg:stroke-color="#000000" draw:fill="none" draw:fill-color="#ffffff" fo:min-height="5.08mm"/>
    </style:style>
    <style:style style:name="gr7" style:family="graphic">
      <style:graphic-properties draw:stroke="none" svg:stroke-color="#000000" draw:fill="none" draw:fill-color="#ffffff" fo:min-height="5.11mm"/>
    </style:style>
    <style:style style:name="gr8" style:family="graphic">
      <style:graphic-properties draw:stroke="none" svg:stroke-color="#000000" draw:fill="none" draw:fill-color="#ffffff" fo:min-height="5.1mm"/>
    </style:style>
    <style:style style:name="gr9" style:family="graphic">
      <style:graphic-properties draw:stroke="none" svg:stroke-color="#000000" draw:fill="none" draw:fill-color="#ffffff" fo:min-height="5.02mm"/>
    </style:style>
    <style:style style:name="gr10" style:family="graphic">
      <style:graphic-properties draw:stroke="solid" svg:stroke-width="0mm" svg:stroke-color="#000000" draw:marker-start="" draw:marker-start-width="2.75mm" draw:marker-start-center="false" draw:marker-end="" draw:marker-end-width="2.75mm" draw:marker-end-center="false" draw:fill="solid" draw:fill-color="#99ccff" draw:textarea-horizontal-align="justify" draw:textarea-vertical-align="middle" draw:auto-grow-height="false" fo:min-height="4.58mm" fo:min-width="16.13mm" fo:padding-top="1.25mm" fo:padding-bottom="1.25mm" fo:padding-left="2.5mm" fo:padding-right="2.5mm" draw:shadow="hidden" draw:shadow-offset-x="3mm" draw:shadow-offset-y="3mm" draw:shadow-color="#808080"/>
    </style:style>
    <style:style style:name="gr11" style:family="graphic">
      <style:graphic-properties draw:stroke="solid" svg:stroke-width="0.5mm" svg:stroke-color="#000000" draw:marker-start="" draw:marker-start-width="2.75mm" draw:marker-start-center="false" draw:marker-end="" draw:marker-end-width="2.75mm" draw:marker-end-center="false" draw:fill="gradient" draw:fill-color="#99ccff" draw:fill-gradient-name="Gradient_20_7" draw:opacity="50%" draw:textarea-horizontal-align="justify" draw:textarea-vertical-align="middle" draw:auto-grow-height="false" fo:padding-top="1.5mm" fo:padding-bottom="1.5mm" fo:padding-left="2.75mm" fo:padding-right="2.75mm" draw:shadow="hidden" draw:shadow-offset-x="3mm" draw:shadow-offset-y="3mm" draw:shadow-color="#808080" draw:shadow-opacity="50%"/>
    </style:style>
    <style:style style:name="gr12" style:family="graphic">
      <style:graphic-properties draw:stroke="solid" svg:stroke-width="0.5mm" svg:stroke-color="#000000" draw:marker-start="" draw:marker-start-width="2.75mm" draw:marker-start-center="false" draw:marker-end="" draw:marker-end-width="2.75mm" draw:marker-end-center="false" draw:fill="solid" draw:fill-color="#99ccff" draw:textarea-horizontal-align="justify" draw:textarea-vertical-align="middle" draw:auto-grow-height="false" fo:min-height="4.08mm" fo:min-width="15.63mm" fo:padding-top="1.5mm" fo:padding-bottom="1.5mm" fo:padding-left="2.75mm" fo:padding-right="2.75mm" draw:shadow="hidden" draw:shadow-offset-x="3mm" draw:shadow-offset-y="3mm" draw:shadow-color="#808080"/>
    </style:style>
    <style:style style:name="gr13" style:family="graphic">
      <style:graphic-properties draw:stroke="solid" draw:textarea-horizontal-align="center" draw:textarea-vertical-align="middle"/>
    </style:style>
    <style:style style:name="gr14" style:family="graphic">
      <style:graphic-properties draw:stroke="solid" draw:stroke-dash="Fine_20_Dashed" svg:stroke-width="0mm" draw:textarea-horizontal-align="center" draw:textarea-vertical-align="middle" fo:padding-top="0mm" fo:padding-bottom="0mm" fo:padding-left="0mm" fo:padding-right="0mm"/>
    </style:style>
    <style:style style:name="gr15" style:family="graphic">
      <style:graphic-properties draw:stroke="none" svg:stroke-color="#000000" draw:fill="none" draw:fill-color="#ffffff" fo:min-height="5.05mm"/>
    </style:style>
    <style:style style:name="gr16" style:family="graphic">
      <style:graphic-properties draw:textarea-horizontal-align="center" draw:textarea-vertical-align="middle"/>
    </style:style>
    <style:style style:name="gr17" style:family="graphic">
      <style:graphic-properties svg:stroke-width="0.5mm" draw:fill="solid" draw:fill-color="#c0c0c0" draw:opacity="50%" draw:textarea-horizontal-align="justify" draw:textarea-vertical-align="middle" draw:auto-grow-height="false" fo:min-height="29.35mm" fo:min-width="14.51mm" fo:padding-top="0.25mm" fo:padding-bottom="0.25mm" fo:padding-left="0.25mm" fo:padding-right="0.25mm" draw:shadow-opacity="50%"/>
    </style:style>
    <style:style style:name="gr18" style:family="graphic">
      <style:graphic-properties svg:stroke-width="0.5mm" draw:fill="gradient" draw:fill-gradient-name="Kugel" draw:textarea-vertical-align="middle" draw:auto-grow-height="false" fo:min-height="20.83mm" fo:min-width="20.63mm" fo:padding-top="0.25mm" fo:padding-bottom="0.25mm" fo:padding-left="0.25mm" fo:padding-right="0.25mm"/>
    </style:style>
    <style:style style:name="gr19" style:family="graphic">
      <style:graphic-properties draw:stroke="solid" svg:stroke-width="0.5mm" svg:stroke-color="#000000" draw:marker-start="" draw:marker-start-width="2.75mm" draw:marker-start-center="false" draw:marker-end="" draw:marker-end-width="2.75mm" draw:marker-end-center="false" draw:fill="gradient" draw:fill-color="#99ccff" draw:fill-gradient-name="Gradient_20_13" draw:textarea-horizontal-align="center" draw:textarea-vertical-align="middle" fo:padding-top="1.5mm" fo:padding-bottom="1.5mm" fo:padding-left="2.75mm" fo:padding-right="2.75mm" draw:shadow="hidden" draw:shadow-offset-x="3mm" draw:shadow-offset-y="3mm" draw:shadow-color="#808080"/>
    </style:style>
    <style:style style:name="gr20" style:family="graphic">
      <style:graphic-properties draw:stroke="solid" svg:stroke-width="0mm" svg:stroke-color="#000000" draw:marker-start="" draw:marker-start-width="3mm" draw:marker-start-center="false" draw:marker-end="" draw:marker-end-width="3mm" draw:marker-end-center="false" draw:fill="none" draw:fill-color="#99ccff" draw:textarea-horizontal-align="center" draw:textarea-vertical-align="middle" fo:padding-top="1.25mm" fo:padding-bottom="1.25mm" fo:padding-left="2.5mm" fo:padding-right="2.5mm" draw:shadow="hidden" draw:shadow-offset-x="3mm" draw:shadow-offset-y="3mm" draw:shadow-color="#808080"/>
    </style:style>
    <style:style style:name="gr21" style:family="graphic">
      <style:graphic-properties draw:stroke="none" svg:stroke-color="#000000" draw:fill="none" draw:fill-color="#ffffff" fo:min-height="5.04mm"/>
    </style:style>
    <style:style style:name="P1" style:family="paragraph">
      <loext:graphic-properties draw:fill="none"/>
    </style:style>
    <style:style style:name="P2" style:family="paragraph">
      <style:paragraph-properties fo:text-align="center"/>
    </style:style>
    <style:style style:name="P3" style:family="paragraph">
      <loext:graphic-properties draw:opacity="50%"/>
      <style:paragraph-properties fo:text-align="center"/>
    </style:style>
    <style:style style:name="P4" style:family="paragraph">
      <loext:graphic-properties draw:fill="solid" draw:fill-color="#c0c0c0" draw:opacity="50%"/>
      <style:paragraph-properties fo:text-align="center"/>
    </style:style>
    <style:style style:name="P5" style:family="paragraph">
      <loext:graphic-properties draw:fill="solid" draw:fill-color="#808080" draw:opacity="50%"/>
      <style:paragraph-properties fo:text-align="center"/>
    </style:style>
    <style:style style:name="P6" style:family="paragraph">
      <loext:graphic-properties draw:fill="none" draw:fill-color="#ffffff"/>
    </style:style>
    <style:style style:name="P7" style:family="paragraph">
      <loext:graphic-properties draw:fill="solid" draw:fill-color="#99ccff"/>
      <style:paragraph-properties fo:margin-left="0mm" fo:margin-right="0mm" fo:margin-top="0mm" fo:margin-bottom="0mm" fo:line-height="100%" fo:text-align="center" fo:text-indent="0mm"/>
      <style:text-properties style:use-window-font-color="true" style:text-outline="false" style:text-line-through-style="none" style:text-line-through-type="none" fo:font-family="Albany" style:font-family-generic="roman" style:font-pitch="variable" fo:font-size="18pt" fo:font-style="normal" fo:text-shadow="none" style:text-underline-style="none" fo:font-weight="normal" style:font-family-asian="'Andale Sans UI'" style:font-family-generic-asian="system" style:font-pitch-asian="variable" style:font-size-asian="18pt" style:font-style-asian="normal" style:font-weight-asian="normal" style:font-name-complex="Tahoma1" style:font-size-complex="18pt" style:font-style-complex="normal" style:font-weight-complex="normal" style:text-emphasize="none" style:font-relief="none"/>
    </style:style>
    <style:style style:name="P8" style:family="paragraph">
      <loext:graphic-properties draw:fill="gradient" draw:fill-color="#99ccff" draw:fill-gradient-name="Gradient_20_7" draw:opacity="50%"/>
      <style:paragraph-properties fo:margin-left="0mm" fo:margin-right="0mm" fo:margin-top="0mm" fo:margin-bottom="0mm" fo:line-height="100%" fo:text-align="center" fo:text-indent="0mm"/>
      <style:text-properties style:use-window-font-color="true" style:text-outline="false" style:text-line-through-style="none" style:text-line-through-type="none" fo:font-family="Albany" style:font-family-generic="roman" style:font-pitch="variable" fo:font-size="18pt" fo:font-style="normal" fo:text-shadow="none" style:text-underline-style="none" fo:font-weight="normal" style:font-family-asian="'Andale Sans UI'" style:font-family-generic-asian="system" style:font-pitch-asian="variable" style:font-size-asian="18pt" style:font-style-asian="normal" style:font-weight-asian="normal" style:font-name-complex="Tahoma1" style:font-size-complex="18pt" style:font-style-complex="normal" style:font-weight-complex="normal" style:text-emphasize="none" style:font-relief="none"/>
    </style:style>
    <style:style style:name="P9" style:family="paragraph">
      <loext:graphic-properties draw:fill="gradient" draw:fill-gradient-name="Kugel"/>
      <style:paragraph-properties fo:text-align="center"/>
    </style:style>
    <style:style style:name="P10" style:family="paragraph">
      <loext:graphic-properties draw:fill="gradient" draw:fill-color="#99ccff" draw:fill-gradient-name="Gradient_20_13"/>
      <style:paragraph-properties fo:margin-left="0mm" fo:margin-right="0mm" fo:margin-top="0mm" fo:margin-bottom="0mm" fo:line-height="100%" fo:text-align="center" fo:text-indent="0mm"/>
      <style:text-properties style:use-window-font-color="true" style:text-outline="false" style:text-line-through-style="none" style:text-line-through-type="none" fo:font-family="Albany" style:font-family-generic="roman" style:font-pitch="variable" fo:font-size="18pt" fo:font-style="normal" fo:text-shadow="none" style:text-underline-style="none" fo:font-weight="normal" style:letter-kerning="true" style:font-family-asian="'Andale Sans UI'" style:font-family-generic-asian="system" style:font-pitch-asian="variable" style:font-size-asian="18pt" style:font-style-asian="normal" style:font-weight-asian="normal" style:font-name-complex="Tahoma1" style:font-size-complex="18pt" style:font-style-complex="normal" style:font-weight-complex="normal" style:text-emphasize="none" style:font-relief="none"/>
    </style:style>
    <style:style style:name="P11" style:family="paragraph">
      <loext:graphic-properties draw:fill="none" draw:fill-color="#99ccff"/>
      <style:paragraph-properties fo:margin-left="0mm" fo:margin-right="0mm" fo:margin-top="0mm" fo:margin-bottom="0mm" fo:line-height="100%" fo:text-align="center" fo:text-indent="0mm"/>
      <style:text-properties style:use-window-font-color="true" style:text-outline="false" style:text-line-through-style="none" style:text-line-through-type="none" fo:font-family="Albany" style:font-family-generic="roman" style:font-pitch="variable" fo:font-size="18pt" fo:font-style="normal" fo:text-shadow="none" style:text-underline-style="none" fo:font-weight="normal" style:letter-kerning="true" style:font-family-asian="'Andale Sans UI'" style:font-family-generic-asian="system" style:font-pitch-asian="variable" style:font-size-asian="18pt" style:font-style-asian="normal" style:font-weight-asian="normal" style:font-name-complex="Tahoma1" style:font-size-complex="18pt" style:font-style-complex="normal" style:font-weight-complex="normal" style:text-emphasize="none" style:font-relief="none"/>
    </style:style>
  </office:automatic-styles>
  <office:body>
    <office:spreadsheet>
      <table:content-validations>
        <table:content-validation table:name="val1" table:condition="of:cell-content-is-decimal-number() and cell-content()!=-5445.123456789" table:allow-empty-cell="true" table:base-cell-address="Tabelle1.B3">
          <table:error-message table:message-type="stop" table:title="Hinweis" table:display="true">
            <text:p>Bitte eine Zahl wie 5,3 eingeben.</text:p>
          </table:error-message>
        </table:content-validation>
      </table:content-validations>
      <table:table table:name="Namen" table:style-name="ta1" table:protected="true" table:protection-key="RISAaYM55EB4f9JUsQKkFIYvY3U=" table:protection-key-digest-algorithm="http://www.w3.org/2000/09/xmldsig#sha1" table:print="false">
        <loext:table-protection loext:select-protected-cells="true" loext:select-unprotected-cells="true"/>
        <office:forms form:automatic-focus="false" form:apply-design-mode="false"/>
        <table:table-column table:style-name="co1" table:number-columns-repeated="5" table:default-cell-style-name="ce1"/>
        <table:table-column table:style-name="co2" table:default-cell-style-name="ce1"/>
        <table:table-column table:style-name="co3" table:default-cell-style-name="ce1"/>
        <table:table-column table:style-name="co4" table:default-cell-style-name="ce1"/>
        <table:table-column table:style-name="co5" table:visibility="collapse" table:default-cell-style-name="ce1"/>
        <table:table-column table:style-name="co6" table:visibility="collapse" table:default-cell-style-name="ce21"/>
        <table:table-column table:style-name="co1" table:visibility="collapse" table:number-columns-repeated="2" table:default-cell-style-name="ce1"/>
        <table:table-column table:style-name="co1" table:number-columns-repeated="244" table:default-cell-style-name="ce1"/>
        <table:table-row table:style-name="ro1">
          <table:table-cell table:style-name="Default"/>
          <table:table-cell table:number-columns-repeated="4"/>
          <table:table-cell table:style-name="ce4" office:value-type="string" calcext:value-type="string">
            <text:p>Gesamtwertung</text:p>
          </table:table-cell>
          <table:table-cell table:style-name="ce12"/>
          <table:table-cell table:number-columns-repeated="249"/>
        </table:table-row>
        <table:table-row table:style-name="ro1">
          <table:table-cell table:number-columns-repeated="5"/>
          <table:table-cell table:style-name="ce5"/>
          <table:table-cell table:style-name="ce13"/>
          <table:table-cell table:number-columns-repeated="249"/>
        </table:table-row>
        <table:table-row table:style-name="ro1">
          <table:table-cell table:number-columns-repeated="5"/>
          <table:table-cell table:style-name="ce93" office:value-type="string" calcext:value-type="string">
            <text:p></text:p>
          </table:table-cell>
          <table:table-cell table:style-name="ce14" office:value-type="string" calcext:value-type="string">
            <text:p></text:p>
          </table:table-cell>
          <table:table-cell table:number-columns-repeated="249"/>
        </table:table-row>
        <table:table-row table:style-name="ro2">
          <table:table-cell table:number-columns-repeated="5"/>
          <table:table-cell table:style-name="ce94" table:formula="of:=[Tabelle1.F4]+[Tabelle2.F4]+[Tabelle3.F4]+[Tabelle4.F4]+[Tabelle5.F4]+[Tabelle6.F4]" office:value-type="float" office:value="0" calcext:value-type="float">
            <text:p>0</text:p>
          </table:table-cell>
          <table:table-cell table:style-name="ce105" table:formula="of:=[Tabelle1.G4]+[Tabelle2.G4]+[Tabelle3.G4]+[Tabelle4.G4]+[Tabelle5.G4]+[Tabelle6.G4]" office:value-type="float" office:value="97" calcext:value-type="float">
            <text:p>97</text:p>
          </table:table-cell>
          <table:table-cell table:number-columns-repeated="249"/>
        </table:table-row>
        <table:table-row table:style-name="ro1">
          <table:table-cell office:value-type="string" calcext:value-type="string">
            <text:p>Gebt eure Namen ein:</text:p>
          </table:table-cell>
          <table:table-cell table:number-columns-repeated="4"/>
          <table:table-cell table:style-name="ce5"/>
          <table:table-cell table:style-name="ce13"/>
          <table:table-cell/>
          <table:table-cell table:style-name="ce19"/>
          <table:table-cell table:style-name="ce22"/>
          <table:table-cell table:style-name="ce19"/>
          <table:table-cell table:number-columns-repeated="245"/>
        </table:table-row>
        <table:table-row table:style-name="ro3">
          <table:table-cell table:style-name="ce2" table:number-columns-spanned="4" table:number-rows-spanned="1"/>
          <table:covered-table-cell table:number-columns-repeated="3" table:style-name="ce3"/>
          <table:table-cell/>
          <table:table-cell table:style-name="ce8" office:value-type="string" calcext:value-type="string">
            <text:p>Liste</text:p>
          </table:table-cell>
          <table:table-cell table:style-name="ce13"/>
          <table:table-cell/>
          <table:table-cell table:style-name="ce19" office:value-type="string" calcext:value-type="string">
            <text:p>Aufgabe</text:p>
          </table:table-cell>
          <table:table-cell table:style-name="ce22" office:value-type="string" calcext:value-type="string">
            <text:p>erreicht</text:p>
          </table:table-cell>
          <table:table-cell table:style-name="ce19"/>
          <table:table-cell table:number-columns-repeated="245"/>
        </table:table-row>
        <table:table-row table:style-name="ro3">
          <table:table-cell table:number-columns-repeated="5"/>
          <table:table-cell table:style-name="ce9" table:formula="of:=[Tabelle1.$F$1] &amp; &quot;:&quot;" office:value-type="string" office:string-value="Körper:" calcext:value-type="string">
            <text:p>Körper:</text:p>
          </table:table-cell>
          <table:table-cell table:style-name="ce16" table:formula="of:=[Tabelle1.$F$4] &amp; &quot; von &quot; &amp; [Tabelle1.$F$4] + [Tabelle1.$G$4]" office:value-type="string" office:string-value="0 von 20" calcext:value-type="string">
            <text:p>0 von 20</text:p>
          </table:table-cell>
          <table:table-cell/>
          <table:table-cell table:style-name="ce20" table:formula="of:=[Tabelle1.$F$1]" office:value-type="string" office:string-value="Körper" calcext:value-type="string">
            <text:p>Körper</text:p>
          </table:table-cell>
          <table:table-cell table:style-name="ce22" table:formula="of:=[Tabelle1.$F$4]/([Tabelle1.$F$4]+[Tabelle1.$G$4])" office:value-type="percentage" office:value="0" calcext:value-type="percentage">
            <text:p>0,0%</text:p>
          </table:table-cell>
          <table:table-cell table:style-name="ce23" table:formula="of:=[Tabelle1.$G$4]" office:value-type="float" office:value="20" calcext:value-type="float">
            <text:p>20</text:p>
          </table:table-cell>
          <table:table-cell table:number-columns-repeated="245"/>
        </table:table-row>
        <table:table-row table:style-name="ro1">
          <table:table-cell table:number-columns-repeated="5"/>
          <table:table-cell table:style-name="ce9" table:formula="of:=[Tabelle2.$F$1] &amp; &quot;:&quot;" office:value-type="string" office:string-value="Flächeninhalte umrechnen:" calcext:value-type="string">
            <text:p>Flächeninhalte umrechnen:</text:p>
          </table:table-cell>
          <table:table-cell table:style-name="ce16" table:formula="of:=[Tabelle2.$F$4] &amp; &quot; von &quot; &amp; [Tabelle2.$F$4] + [Tabelle2.$G$4]" office:value-type="string" office:string-value="0 von 25" calcext:value-type="string">
            <text:p>0 von 25</text:p>
          </table:table-cell>
          <table:table-cell/>
          <table:table-cell table:style-name="ce20" table:formula="of:=[Tabelle2.$F$1]" office:value-type="string" office:string-value="Flächeninhalte umrechnen" calcext:value-type="string">
            <text:p>Flächeninhalte umrechnen</text:p>
          </table:table-cell>
          <table:table-cell table:style-name="ce22" table:formula="of:=[Tabelle2.$F$4]/([Tabelle2.$F$4]+[Tabelle2.$G$4])" office:value-type="percentage" office:value="0" calcext:value-type="percentage">
            <text:p>0,0%</text:p>
          </table:table-cell>
          <table:table-cell table:style-name="ce23" table:formula="of:=[Tabelle2.$G$4]" office:value-type="float" office:value="25" calcext:value-type="float">
            <text:p>25</text:p>
          </table:table-cell>
          <table:table-cell table:number-columns-repeated="245"/>
        </table:table-row>
        <table:table-row table:style-name="ro1">
          <table:table-cell table:number-columns-repeated="5"/>
          <table:table-cell table:style-name="ce9" table:formula="of:=[Tabelle3.$F$1] &amp; &quot;:&quot;" office:value-type="string" office:string-value="Würfel und Quader:" calcext:value-type="string">
            <text:p>Würfel und Quader:</text:p>
          </table:table-cell>
          <table:table-cell table:style-name="ce16" table:formula="of:=[Tabelle3.$F$4] &amp; &quot; von &quot; &amp; [Tabelle3.$F$4] + [Tabelle3.$G$4]" office:value-type="string" office:string-value="0 von 13,5" calcext:value-type="string">
            <text:p>0 von 13,5</text:p>
          </table:table-cell>
          <table:table-cell/>
          <table:table-cell table:style-name="ce20" table:formula="of:=[Tabelle3.$F$1]" office:value-type="string" office:string-value="Würfel und Quader" calcext:value-type="string">
            <text:p>Würfel und Quader</text:p>
          </table:table-cell>
          <table:table-cell table:style-name="ce22" table:formula="of:=[Tabelle3.$F$4]/([Tabelle3.$F$4]+[Tabelle3.$G$4])" office:value-type="percentage" office:value="0" calcext:value-type="percentage">
            <text:p>0,0%</text:p>
          </table:table-cell>
          <table:table-cell table:style-name="ce23" table:formula="of:=[Tabelle3.$G$4]" office:value-type="float" office:value="13.5" calcext:value-type="float">
            <text:p>13,5</text:p>
          </table:table-cell>
          <table:table-cell table:number-columns-repeated="245"/>
        </table:table-row>
        <table:table-row table:style-name="ro1">
          <table:table-cell table:number-columns-repeated="5"/>
          <table:table-cell table:style-name="ce9" table:formula="of:=[Tabelle4.$F$1]&amp; &quot;:&quot;" office:value-type="string" office:string-value="Volumen:" calcext:value-type="string">
            <text:p>Volumen:</text:p>
          </table:table-cell>
          <table:table-cell table:style-name="ce16" table:formula="of:=[Tabelle4.$F$4] &amp; &quot; von &quot; &amp; [Tabelle4.$F$4] + [Tabelle4.$G$4]" office:value-type="string" office:string-value="0 von 25" calcext:value-type="string">
            <text:p>0 von 25</text:p>
          </table:table-cell>
          <table:table-cell/>
          <table:table-cell table:style-name="ce20" table:formula="of:=[Tabelle4.$F$1]" office:value-type="string" office:string-value="Volumen" calcext:value-type="string">
            <text:p>Volumen</text:p>
          </table:table-cell>
          <table:table-cell table:style-name="ce22" table:formula="of:=[Tabelle4.$F$4]/([Tabelle4.$F$4]+[Tabelle4.$G$4])" office:value-type="percentage" office:value="0" calcext:value-type="percentage">
            <text:p>0,0%</text:p>
          </table:table-cell>
          <table:table-cell table:style-name="ce23" table:formula="of:=[Tabelle4.$G$4]" office:value-type="float" office:value="25" calcext:value-type="float">
            <text:p>25</text:p>
          </table:table-cell>
          <table:table-cell table:number-columns-repeated="245"/>
        </table:table-row>
        <table:table-row table:style-name="ro3">
          <table:table-cell table:number-columns-repeated="5"/>
          <table:table-cell table:style-name="ce9" table:formula="of:=[Tabelle5.$F$1] &amp;&quot;:&quot;" office:value-type="string" office:string-value="Würfel und Quader:" calcext:value-type="string">
            <text:p>Würfel und Quader:</text:p>
          </table:table-cell>
          <table:table-cell table:style-name="ce16" table:formula="of:=[Tabelle5.$F$4] &amp; &quot; von &quot; &amp; [Tabelle5.$F$4] + [Tabelle5.$G$4]" office:value-type="string" office:string-value="0 von 13,5" calcext:value-type="string">
            <text:p>0 von 13,5</text:p>
          </table:table-cell>
          <table:table-cell/>
          <table:table-cell table:style-name="ce20" table:formula="of:=[Tabelle5.$F$1]" office:value-type="string" office:string-value="Würfel und Quader" calcext:value-type="string">
            <text:p>Würfel und Quader</text:p>
          </table:table-cell>
          <table:table-cell table:style-name="ce22" table:formula="of:=[Tabelle5.$F$4]/([Tabelle5.$F$4]+[Tabelle5.$G$4])" office:value-type="percentage" office:value="0" calcext:value-type="percentage">
            <text:p>0,0%</text:p>
          </table:table-cell>
          <table:table-cell table:style-name="ce23" table:formula="of:=[Tabelle5.$G$4]" office:value-type="float" office:value="13.5" calcext:value-type="float">
            <text:p>13,5</text:p>
          </table:table-cell>
          <table:table-cell table:number-columns-repeated="245"/>
        </table:table-row>
        <table:table-row table:style-name="ro3">
          <table:table-cell table:number-columns-repeated="5"/>
          <table:table-cell table:style-name="ce9" table:formula="of:=[Tabelle6.$F$1]&amp;&quot;:&quot;" office:value-type="string" office:string-value=":" calcext:value-type="string">
            <text:p>:</text:p>
          </table:table-cell>
          <table:table-cell table:style-name="ce16" table:formula="of:=[Tabelle6.$F$4] &amp; &quot; von &quot; &amp; [Tabelle6.$F$4] + [Tabelle6.$G$4]" office:value-type="string" office:string-value="0 von 0" calcext:value-type="string">
            <text:p>0 von 0</text:p>
          </table:table-cell>
          <table:table-cell/>
          <table:table-cell table:style-name="ce20" table:formula="of:=[Tabelle6.$F$1]" office:value-type="float" office:value="0" calcext:value-type="float">
            <text:p>0</text:p>
          </table:table-cell>
          <table:table-cell table:style-name="ce22" table:formula="of:=[Tabelle6.$F$4]/([Tabelle6.$F$4]+[Tabelle6.$G$4])" office:value-type="string" office:string-value="" calcext:value-type="error">
            <text:p>#DIV/0!</text:p>
          </table:table-cell>
          <table:table-cell table:style-name="ce23" table:formula="of:=[Tabelle6.$G$4]" office:value-type="float" office:value="0" calcext:value-type="float">
            <text:p>0</text:p>
          </table:table-cell>
          <table:table-cell table:number-columns-repeated="245"/>
        </table:table-row>
        <table:table-row table:style-name="ro3">
          <table:table-cell table:number-columns-repeated="5"/>
          <table:table-cell table:style-name="ce5"/>
          <table:table-cell table:style-name="ce13"/>
          <table:table-cell/>
          <table:table-cell table:style-name="ce19"/>
          <table:table-cell table:style-name="ce22"/>
          <table:table-cell table:style-name="ce19"/>
          <table:table-cell table:number-columns-repeated="245"/>
        </table:table-row>
        <table:table-row table:style-name="ro3">
          <table:table-cell table:number-columns-repeated="5"/>
          <table:table-cell table:style-name="ce10"/>
          <table:table-cell table:style-name="ce17"/>
          <table:table-cell/>
          <table:table-cell table:style-name="ce19"/>
          <table:table-cell table:style-name="ce22" table:formula="of:=[.F4]/([.F4]+[.G4])" office:value-type="percentage" office:value="0" calcext:value-type="percentage">
            <text:p>0,0%</text:p>
          </table:table-cell>
          <table:table-cell table:style-name="ce19"/>
          <table:table-cell table:number-columns-repeated="245"/>
        </table:table-row>
        <table:table-row table:style-name="ro3">
          <table:table-cell table:number-columns-repeated="5"/>
          <table:table-cell table:style-name="ce11" table:formula="of:=&quot;Gelöste Aufgaben: &quot; &amp; TEXT([.J14];&quot;0,0 %&quot;)" office:value-type="string" office:string-value="Gelöste Aufgaben: 0,0 %" calcext:value-type="string">
            <text:p>Gelöste Aufgaben: 0,0 %</text:p>
          </table:table-cell>
          <table:table-cell table:style-name="ce18"/>
          <table:table-cell/>
          <table:table-cell table:style-name="ce19"/>
          <table:table-cell table:style-name="ce22"/>
          <table:table-cell table:style-name="ce19"/>
          <table:table-cell table:number-columns-repeated="245"/>
        </table:table-row>
        <table:table-row table:style-name="ro3">
          <table:table-cell table:number-columns-repeated="256"/>
        </table:table-row>
        <table:table-row table:style-name="ro3">
          <table:table-cell>
            <draw:frame table:end-cell-address="Namen.F35" table:end-x="52.03mm" table:end-y="3.31mm" draw:z-index="0" draw:style-name="gr1" draw:text-style-name="P1" svg:width="165.36mm" svg:height="114.06mm" svg:x="0.01mm" svg:y="2.07mm">
              <loext:p draw:notify-on-update-of-ranges="Namen.I12:Namen.I12 Namen.J6:Namen.J11 Namen.J12:Namen.J12"/>
              <draw:object xlink:href="./Object 1" xlink:type="simple" xlink:show="embed" xlink:actuate="onLoad"/>
              <draw:image xlink:href="./ObjectReplacements/Object 1" xlink:type="simple" xlink:show="embed" xlink:actuate="onLoad"/>
            </draw:frame>
          </table:table-cell>
          <table:table-cell table:number-columns-repeated="255"/>
        </table:table-row>
        <table:table-row table:style-name="ro3" table:number-rows-repeated="9">
          <table:table-cell table:number-columns-repeated="256"/>
        </table:table-row>
        <table:table-row table:style-name="ro3" table:number-rows-repeated="2">
          <table:table-cell table:number-columns-repeated="5"/>
          <table:table-cell table:style-name="Default" table:number-columns-repeated="2"/>
          <table:table-cell table:number-columns-repeated="249"/>
        </table:table-row>
        <table:table-row table:style-name="ro3" table:number-rows-repeated="2">
          <table:table-cell table:number-columns-repeated="2"/>
          <table:table-cell table:style-name="Default" table:number-columns-repeated="2"/>
          <table:table-cell/>
          <table:table-cell table:style-name="Default" table:number-columns-repeated="2"/>
          <table:table-cell table:number-columns-repeated="249"/>
        </table:table-row>
        <table:table-row table:style-name="ro3" table:number-rows-repeated="2">
          <table:table-cell table:number-columns-repeated="2"/>
          <table:table-cell table:style-name="Default" table:number-columns-repeated="2"/>
          <table:table-cell table:number-columns-repeated="252"/>
        </table:table-row>
        <table:table-row table:style-name="ro3" table:number-rows-repeated="65503">
          <table:table-cell table:number-columns-repeated="256"/>
        </table:table-row>
        <table:table-row table:style-name="ro3">
          <table:table-cell table:number-columns-repeated="256"/>
        </table:table-row>
        <calcext:conditional-formats>
          <calcext:conditional-format calcext:target-range-address="Namen.F4:Namen.G4 Namen.F3:Namen.F4">
            <calcext:condition calcext:apply-style-name="Default (user)" calcext:value="formula-is([.H4]=&quot;Richtig&quot;)" calcext:base-cell-address="Namen.F3"/>
          </calcext:conditional-format>
        </calcext:conditional-formats>
      </table:table>
      <table:table table:name="Tabelle1" table:style-name="ta1" table:protected="true" table:protection-key="RISAaYM55EB4f9JUsQKkFIYvY3U=" table:protection-key-digest-algorithm="http://www.w3.org/2000/09/xmldsig#sha1" table:print="false">
        <loext:table-protection loext:select-protected-cells="true" loext:select-unprotected-cells="true"/>
        <office:forms form:automatic-focus="false" form:apply-design-mode="false">
          <form:form form:name="Standard" form:apply-filter="true" form:command-type="table" form:control-implementation="ooo:com.sun.star.form.component.Form" office:target-frame="" xlink:href="" xlink:type="simple">
            <form:properties>
              <form:property form:property-name="PropertyChangeNotificationEnabled" office:value-type="boolean" office:boolean-value="true"/>
            </form:properties>
          </form:form>
        </office:forms>
        <table:table-column table:style-name="co8" table:default-cell-style-name="ce117"/>
        <table:table-column table:style-name="co9" table:default-cell-style-name="ce117"/>
        <table:table-column table:style-name="co10" table:default-cell-style-name="ce117"/>
        <table:table-column table:style-name="co11" table:default-cell-style-name="ce117"/>
        <table:table-column table:style-name="co12" table:default-cell-style-name="ce117"/>
        <table:table-column table:style-name="co13" table:default-cell-style-name="ce45"/>
        <table:table-column table:style-name="co14" table:default-cell-style-name="ce45"/>
        <table:table-column table:style-name="co15" table:default-cell-style-name="ce117"/>
        <table:table-column table:style-name="co16" table:visibility="collapse" table:default-cell-style-name="ce57"/>
        <table:table-column table:style-name="co17" table:visibility="collapse" table:default-cell-style-name="ce117"/>
        <table:table-column table:style-name="co18" table:default-cell-style-name="ce117"/>
        <table:table-column table:style-name="co19" table:default-cell-style-name="ce117"/>
        <table:table-column table:style-name="co1" table:number-columns-repeated="244" table:default-cell-style-name="ce117"/>
        <table:table-row table:style-name="ro3">
          <table:table-cell table:style-name="ce24" office:value-type="string" calcext:value-type="string">
            <text:p>Wie heißen die Körper?</text:p>
          </table:table-cell>
          <table:table-cell table:number-columns-repeated="4"/>
          <table:table-cell table:style-name="ce41" office:value-type="string" calcext:value-type="string">
            <text:p>Körper</text:p>
          </table:table-cell>
          <table:table-cell table:style-name="ce50"/>
          <table:table-cell/>
          <table:table-cell table:style-name="ce55"/>
          <table:table-cell table:style-name="ce30" table:number-columns-repeated="3"/>
          <table:table-cell table:number-columns-repeated="244"/>
        </table:table-row>
        <table:table-row table:style-name="ro5">
          <table:table-cell table:style-name="Default">
            <draw:g table:end-cell-address="Tabelle1.A10" table:end-x="35.01mm" table:end-y="0.9mm" draw:z-index="2">
              <draw:line draw:style-name="gr2" draw:text-style-name="P2" svg:x1="15mm" svg:y1="3.82mm" svg:x2="15mm" svg:y2="23.9mm">
                <text:p/>
              </draw:line>
              <draw:polygon draw:style-name="gr2" draw:text-style-name="P2" svg:width="30mm" svg:height="10.03mm" svg:x="5mm" svg:y="23.9mm" svg:viewBox="0 0 3001 1004" draw:points="0,1004 2001,1004 3001,0 1000,0">
                <text:p/>
              </draw:polygon>
              <draw:polygon draw:style-name="gr3" draw:text-style-name="P3" svg:width="30mm" svg:height="10.03mm" svg:x="5mm" svg:y="3.82mm" svg:viewBox="0 0 3001 1004" draw:points="0,1004 2001,1004 3001,0 1000,0">
                <text:p/>
              </draw:polygon>
              <draw:rect draw:style-name="gr4" draw:text-style-name="P4" svg:width="20.01mm" svg:height="20.08mm" svg:x="5mm" svg:y="13.86mm">
                <text:p/>
              </draw:rect>
              <draw:polygon draw:style-name="gr5" draw:text-style-name="P5" svg:width="9.99mm" svg:height="30.11mm" svg:x="25.01mm" svg:y="3.82mm" svg:viewBox="0 0 1000 3012" draw:points="0,3012 1000,2008 1000,0 0,1004">
                <text:p/>
              </draw:polygon>
              <draw:frame draw:style-name="gr6" draw:text-style-name="P6" svg:width="5mm" svg:height="5.08mm" svg:x="10mm" svg:y="33.94mm">
                <draw:text-box>
                  <text:p>a</text:p>
                </draw:text-box>
              </draw:frame>
              <draw:frame draw:style-name="gr7" draw:text-style-name="P6" svg:width="5mm" svg:height="5.11mm" svg:x="30.01mm" svg:y="28.92mm">
                <draw:text-box>
                  <text:p>a</text:p>
                </draw:text-box>
              </draw:frame>
              <draw:frame draw:style-name="gr8" draw:text-style-name="P6" svg:width="5mm" svg:height="5.1mm" svg:x="0mm" svg:y="18.85mm">
                <draw:text-box>
                  <text:p>a</text:p>
                </draw:text-box>
              </draw:frame>
            </draw:g>
          </table:table-cell>
          <table:table-cell table:style-name="Default"/>
          <table:table-cell table:style-name="ce129"/>
          <table:table-cell table:number-columns-repeated="2"/>
          <table:table-cell table:style-name="ce42"/>
          <table:table-cell table:style-name="ce51"/>
          <table:table-cell/>
          <table:table-cell table:style-name="ce55"/>
          <table:table-cell table:number-columns-repeated="2"/>
          <table:table-cell table:style-name="ce30"/>
          <table:table-cell table:number-columns-repeated="244"/>
        </table:table-row>
        <table:table-row table:style-name="ro5">
          <table:table-cell table:style-name="Default" table:number-columns-repeated="2"/>
          <table:table-cell table:style-name="ce129"/>
          <table:table-cell table:number-columns-repeated="2"/>
          <table:table-cell table:style-name="ce137" office:value-type="string" calcext:value-type="string">
            <text:p></text:p>
          </table:table-cell>
          <table:table-cell table:style-name="ce52" office:value-type="string" calcext:value-type="string">
            <text:p></text:p>
          </table:table-cell>
          <table:table-cell/>
          <table:table-cell table:style-name="ce55"/>
          <table:table-cell table:number-columns-repeated="2"/>
          <table:table-cell table:style-name="ce30"/>
          <table:table-cell table:number-columns-repeated="244"/>
        </table:table-row>
        <table:table-row table:style-name="ro5">
          <table:table-cell table:style-name="Default" table:number-columns-repeated="2"/>
          <table:table-cell table:style-name="ce129"/>
          <table:table-cell table:number-columns-repeated="2"/>
          <table:table-cell table:style-name="ce142" table:formula="of:=DCOUNTA([.$E1:.$E131];[.$E1:.$E131];[.$F2:.$F3])/2" office:value-type="float" office:value="0" calcext:value-type="float">
            <text:p>0</text:p>
          </table:table-cell>
          <table:table-cell table:style-name="ce157" table:formula="of:=DCOUNTA([.$E1:.$E131];[.$E1:.$E131];[.$G2:.$G3])/2" office:value-type="float" office:value="20" calcext:value-type="float">
            <text:p>20</text:p>
          </table:table-cell>
          <table:table-cell/>
          <table:table-cell table:style-name="ce55"/>
          <table:table-cell table:number-columns-repeated="2"/>
          <table:table-cell table:style-name="ce30"/>
          <table:table-cell table:number-columns-repeated="244"/>
        </table:table-row>
        <table:table-row table:style-name="ro5">
          <table:table-cell table:style-name="Default"/>
          <table:table-cell table:style-name="ce33" office:value-type="string" calcext:value-type="string">
            <text:p>Name:</text:p>
          </table:table-cell>
          <table:table-cell table:style-name="ce130"/>
          <table:table-cell table:style-name="ce39" table:formula="of:=IF(ISBLANK([.J5]);&quot;&quot;;IF(ISERROR(FIND(&quot;|&quot;&amp; SUBSTITUTE(SUBSTITUTE(SUBSTITUTE(SUBSTITUTE([.C5];&quot; &quot;;&quot;&quot;);&quot;·&quot;;&quot;*&quot; );&quot;–&quot; ;&quot;-&quot; );&quot;:&quot;;&quot;/&quot;) &amp;&quot;|&quot;;&quot;|&quot; &amp; SUBSTITUTE([.J5];&quot; &quot;;&quot;&quot;) &amp;&quot;|&quot;));&quot;&quot;;&quot;Genauer!&quot;))">
            <text:p/>
          </table:table-cell>
          <table:table-cell table:style-name="ce40" table:formula="of:=IF(ISBLANK([.I5]);&quot;&quot;;IF(ISERROR(FIND(&quot;|&quot;&amp; SUBSTITUTE(SUBSTITUTE(SUBSTITUTE(SUBSTITUTE([.C5];&quot; &quot;;&quot;&quot;);&quot;·&quot;;&quot;*&quot; );&quot;–&quot; ;&quot;-&quot; );&quot;:&quot;;&quot;/&quot;) &amp;&quot;|&quot;;&quot;|&quot; &amp; SUBSTITUTE([.I5];&quot; &quot;;&quot;&quot;) &amp;&quot;|&quot;));&quot;&quot;;&quot;&quot;))" office:value-type="string" office:string-value="" calcext:value-type="string">
            <text:p></text:p>
          </table:table-cell>
          <table:table-cell table:number-columns-repeated="3"/>
          <table:table-cell table:style-name="ce55" office:value-type="string" calcext:value-type="string">
            <text:p>Würfel</text:p>
          </table:table-cell>
          <table:table-cell table:style-name="ce30" office:value-type="string" calcext:value-type="string">
            <text:p>Quader|Prisma</text:p>
          </table:table-cell>
          <table:table-cell/>
          <table:table-cell table:style-name="ce30"/>
          <table:table-cell table:number-columns-repeated="244"/>
        </table:table-row>
        <table:table-row table:style-name="ro5">
          <table:table-cell/>
          <table:table-cell table:style-name="ce33"/>
          <table:table-cell table:style-name="ce129"/>
          <table:table-cell table:style-name="Default"/>
          <table:table-cell table:style-name="ce40" table:formula="of:=IF(ISBLANK([.I6]);&quot;&quot;;IF(ISERROR(FIND(&quot;|&quot;&amp; SUBSTITUTE(SUBSTITUTE(SUBSTITUTE(SUBSTITUTE([.C6];&quot; &quot;;&quot;&quot;);&quot;·&quot;;&quot;*&quot; );&quot;–&quot; ;&quot;-&quot; );&quot;:&quot;;&quot;/&quot;) &amp;&quot;|&quot;;&quot;|&quot; &amp; SUBSTITUTE([.I6];&quot; &quot;;&quot;&quot;) &amp;&quot;|&quot;));&quot;&quot;;&quot;&quot;))">
            <text:p/>
          </table:table-cell>
          <table:table-cell table:number-columns-repeated="3"/>
          <table:table-cell table:style-name="ce56"/>
          <table:table-cell table:style-name="ce46"/>
          <table:table-cell table:style-name="ce30" table:number-columns-repeated="2"/>
          <table:table-cell table:number-columns-repeated="244"/>
        </table:table-row>
        <table:table-row table:style-name="ro6">
          <table:table-cell table:style-name="Default"/>
          <table:table-cell table:style-name="ce33" office:value-type="string" calcext:value-type="string">
            <text:p>Eckenzahl:</text:p>
          </table:table-cell>
          <table:table-cell table:style-name="ce130"/>
          <table:table-cell table:style-name="ce39" table:formula="of:=IF(ISBLANK([.J6]);&quot;&quot;;IF(ISERROR(FIND(&quot;|&quot;&amp; SUBSTITUTE(SUBSTITUTE(SUBSTITUTE(SUBSTITUTE([.C6];&quot; &quot;;&quot;&quot;);&quot;·&quot;;&quot;*&quot; );&quot;–&quot; ;&quot;-&quot; );&quot;:&quot;;&quot;/&quot;) &amp;&quot;|&quot;;&quot;|&quot; &amp; SUBSTITUTE([.J6];&quot; &quot;;&quot;&quot;) &amp;&quot;|&quot;));&quot;&quot;;&quot;Genauer!&quot;))">
            <text:p/>
          </table:table-cell>
          <table:table-cell table:style-name="ce40" table:formula="of:=IF(ISBLANK([.I7]);&quot;&quot;;IF(ISERROR(FIND(&quot;|&quot;&amp; SUBSTITUTE(SUBSTITUTE(SUBSTITUTE(SUBSTITUTE([.C7];&quot; &quot;;&quot;&quot;);&quot;·&quot;;&quot;*&quot; );&quot;–&quot; ;&quot;-&quot; );&quot;:&quot;;&quot;/&quot;) &amp;&quot;|&quot;;&quot;|&quot; &amp; SUBSTITUTE([.I7];&quot; &quot;;&quot;&quot;) &amp;&quot;|&quot;));&quot;&quot;;&quot;&quot;))" office:value-type="string" office:string-value="" calcext:value-type="string">
            <text:p></text:p>
          </table:table-cell>
          <table:table-cell table:style-name="ce46"/>
          <table:table-cell table:style-name="ce54"/>
          <table:table-cell table:style-name="ce46"/>
          <table:table-cell office:value-type="float" office:value="8" calcext:value-type="float">
            <text:p>8</text:p>
          </table:table-cell>
          <table:table-cell/>
          <table:table-cell table:style-name="ce46" table:number-columns-repeated="246"/>
        </table:table-row>
        <table:table-row table:style-name="ro5">
          <table:table-cell/>
          <table:table-cell table:style-name="ce33" office:value-type="string" calcext:value-type="string">
            <text:p>Kantenzahl:</text:p>
          </table:table-cell>
          <table:table-cell table:style-name="ce130"/>
          <table:table-cell table:style-name="ce39" table:formula="of:=IF(ISBLANK([.J7]);&quot;&quot;;IF(ISERROR(FIND(&quot;|&quot;&amp; SUBSTITUTE(SUBSTITUTE(SUBSTITUTE(SUBSTITUTE([.C7];&quot; &quot;;&quot;&quot;);&quot;·&quot;;&quot;*&quot; );&quot;–&quot; ;&quot;-&quot; );&quot;:&quot;;&quot;/&quot;) &amp;&quot;|&quot;;&quot;|&quot; &amp; SUBSTITUTE([.J7];&quot; &quot;;&quot;&quot;) &amp;&quot;|&quot;));&quot;&quot;;&quot;Genauer!&quot;))">
            <text:p/>
          </table:table-cell>
          <table:table-cell table:style-name="ce40" table:formula="of:=IF(ISBLANK([.I8]);&quot;&quot;;IF(ISERROR(FIND(&quot;|&quot;&amp; SUBSTITUTE(SUBSTITUTE(SUBSTITUTE(SUBSTITUTE([.C8];&quot; &quot;;&quot;&quot;);&quot;·&quot;;&quot;*&quot; );&quot;–&quot; ;&quot;-&quot; );&quot;:&quot;;&quot;/&quot;) &amp;&quot;|&quot;;&quot;|&quot; &amp; SUBSTITUTE([.I8];&quot; &quot;;&quot;&quot;) &amp;&quot;|&quot;));&quot;&quot;;&quot;&quot;))" office:value-type="string" office:string-value="" calcext:value-type="string">
            <text:p></text:p>
          </table:table-cell>
          <table:table-cell table:style-name="ce117"/>
          <table:table-cell table:number-columns-repeated="2"/>
          <table:table-cell office:value-type="float" office:value="12" calcext:value-type="float">
            <text:p>12</text:p>
          </table:table-cell>
          <table:table-cell table:number-columns-repeated="247"/>
        </table:table-row>
        <table:table-row table:style-name="ro5">
          <table:table-cell/>
          <table:table-cell table:style-name="Default"/>
          <table:table-cell table:style-name="ce129"/>
          <table:table-cell table:style-name="ce39" table:formula="of:=IF(ISBLANK([.J8]);&quot;&quot;;IF(ISERROR(FIND(&quot;|&quot;&amp; SUBSTITUTE(SUBSTITUTE(SUBSTITUTE(SUBSTITUTE([.C8];&quot; &quot;;&quot;&quot;);&quot;·&quot;;&quot;*&quot; );&quot;–&quot; ;&quot;-&quot; );&quot;:&quot;;&quot;/&quot;) &amp;&quot;|&quot;;&quot;|&quot; &amp; SUBSTITUTE([.J8];&quot; &quot;;&quot;&quot;) &amp;&quot;|&quot;));&quot;&quot;;&quot;Genauer!&quot;))">
            <text:p/>
          </table:table-cell>
          <table:table-cell table:style-name="ce40" table:formula="of:=IF(ISBLANK([.I9]);&quot;&quot;;IF(ISERROR(FIND(&quot;|&quot;&amp; SUBSTITUTE(SUBSTITUTE(SUBSTITUTE(SUBSTITUTE([.C9];&quot; &quot;;&quot;&quot;);&quot;·&quot;;&quot;*&quot; );&quot;–&quot; ;&quot;-&quot; );&quot;:&quot;;&quot;/&quot;) &amp;&quot;|&quot;;&quot;|&quot; &amp; SUBSTITUTE([.I9];&quot; &quot;;&quot;&quot;) &amp;&quot;|&quot;));&quot;&quot;;&quot;&quot;))">
            <text:p/>
          </table:table-cell>
          <table:table-cell table:style-name="ce117"/>
          <table:table-cell table:number-columns-repeated="250"/>
        </table:table-row>
        <table:table-row table:style-name="ro5">
          <table:table-cell table:style-name="Default"/>
          <table:table-cell table:style-name="ce34" office:value-type="string" calcext:value-type="string">
            <text:p>Zahl und Name der Flächen:</text:p>
          </table:table-cell>
          <table:table-cell table:style-name="ce130"/>
          <table:table-cell table:style-name="ce39" table:formula="of:=IF(ISBLANK([.J10]);&quot;&quot;;IF(ISERROR(FIND(&quot;|&quot;&amp; SUBSTITUTE(SUBSTITUTE(SUBSTITUTE(SUBSTITUTE([.C10];&quot; &quot;;&quot;&quot;);&quot;·&quot;;&quot;*&quot; );&quot;–&quot; ;&quot;-&quot; );&quot;:&quot;;&quot;/&quot;) &amp;&quot;|&quot;;&quot;|&quot; &amp; SUBSTITUTE([.J10];&quot; &quot;;&quot;&quot;) &amp;&quot;|&quot;));&quot;&quot;;&quot;Genauer!&quot;))">
            <text:p/>
          </table:table-cell>
          <table:table-cell table:style-name="ce40" table:formula="of:=IF(ISBLANK([.I10]);&quot;&quot;;IF(ISERROR(FIND(&quot;|&quot;&amp; SUBSTITUTE(SUBSTITUTE(SUBSTITUTE(SUBSTITUTE([.C10];&quot; &quot;;&quot;&quot;);&quot;·&quot;;&quot;*&quot; );&quot;–&quot; ;&quot;-&quot; );&quot;:&quot;;&quot;/&quot;) &amp;&quot;|&quot;;&quot;|&quot; &amp; SUBSTITUTE([.I10];&quot; &quot;;&quot;&quot;) &amp;&quot;|&quot;));&quot;&quot;;&quot;&quot;))" office:value-type="string" office:string-value="" calcext:value-type="string">
            <text:p></text:p>
          </table:table-cell>
          <table:table-cell table:style-name="ce117"/>
          <table:table-cell table:number-columns-repeated="2"/>
          <table:table-cell office:value-type="string" calcext:value-type="string">
            <text:p>6Quadrate</text:p>
          </table:table-cell>
          <table:table-cell office:value-type="string" calcext:value-type="string">
            <text:p>6Rechtecke</text:p>
          </table:table-cell>
          <table:table-cell table:number-columns-repeated="246"/>
        </table:table-row>
        <table:table-row table:style-name="ro5">
          <table:table-cell table:style-name="ce30"/>
          <table:table-cell table:style-name="Default"/>
          <table:table-cell table:style-name="ce129"/>
          <table:table-cell table:style-name="Default"/>
          <table:table-cell table:style-name="ce40" table:formula="of:=IF(ISBLANK([.I11]);&quot;&quot;;IF(ISERROR(FIND(&quot;|&quot;&amp; SUBSTITUTE(SUBSTITUTE(SUBSTITUTE(SUBSTITUTE([.C11];&quot; &quot;;&quot;&quot;);&quot;·&quot;;&quot;*&quot; );&quot;–&quot; ;&quot;-&quot; );&quot;:&quot;;&quot;/&quot;) &amp;&quot;|&quot;;&quot;|&quot; &amp; SUBSTITUTE([.I11];&quot; &quot;;&quot;&quot;) &amp;&quot;|&quot;));&quot;&quot;;&quot;&quot;))">
            <text:p/>
          </table:table-cell>
          <table:table-cell table:style-name="ce117"/>
          <table:table-cell table:number-columns-repeated="2"/>
          <table:table-cell table:style-name="ce56"/>
          <table:table-cell table:style-name="Default"/>
          <table:table-cell table:number-columns-repeated="246"/>
        </table:table-row>
        <table:table-row table:style-name="ro5">
          <table:table-cell table:style-name="Default"/>
          <table:table-cell table:style-name="ce27" table:formula="of:=IF([.E5]=&quot;&quot;;&quot;Ein Würfel ist auch ein: &quot;;&quot;Frage kommt noch.&quot;)" office:value-type="string" office:string-value="Frage kommt noch." calcext:value-type="string">
            <text:p>Frage kommt noch.</text:p>
          </table:table-cell>
          <table:table-cell table:style-name="ce130"/>
          <table:table-cell table:style-name="ce39" table:formula="of:=IF(ISBLANK([.J12]);&quot;&quot;;IF(ISERROR(FIND(&quot;|&quot;&amp; SUBSTITUTE(SUBSTITUTE(SUBSTITUTE(SUBSTITUTE([.C12];&quot; &quot;;&quot;&quot;);&quot;·&quot;;&quot;*&quot; );&quot;–&quot; ;&quot;-&quot; );&quot;:&quot;;&quot;/&quot;) &amp;&quot;|&quot;;&quot;|&quot; &amp; SUBSTITUTE([.J12];&quot; &quot;;&quot;&quot;) &amp;&quot;|&quot;));&quot;&quot;;&quot;Genauer!&quot;))">
            <text:p/>
          </table:table-cell>
          <table:table-cell table:style-name="ce40" table:formula="of:=IF(ISBLANK([.I12]);&quot;&quot;;IF(ISERROR(FIND(&quot;|&quot;&amp; SUBSTITUTE(SUBSTITUTE(SUBSTITUTE(SUBSTITUTE([.C12];&quot; &quot;;&quot;&quot;);&quot;·&quot;;&quot;*&quot; );&quot;–&quot; ;&quot;-&quot; );&quot;:&quot;;&quot;/&quot;) &amp;&quot;|&quot;;&quot;|&quot; &amp; SUBSTITUTE([.I12];&quot; &quot;;&quot;&quot;) &amp;&quot;|&quot;));&quot;&quot;;&quot;&quot;))" office:value-type="string" office:string-value="" calcext:value-type="string">
            <text:p></text:p>
          </table:table-cell>
          <table:table-cell table:style-name="ce47"/>
          <table:table-cell table:number-columns-repeated="2"/>
          <table:table-cell table:style-name="ce58" office:value-type="string" calcext:value-type="string">
            <text:p>Quader</text:p>
          </table:table-cell>
          <table:table-cell table:number-columns-repeated="247"/>
        </table:table-row>
        <table:table-row table:style-name="ro5">
          <table:table-cell table:style-name="ce27"/>
          <table:table-cell table:style-name="ce29"/>
          <table:table-cell table:style-name="ce129"/>
          <table:table-cell table:style-name="ce39" table:formula="of:=IF(ISBLANK([.J13]);&quot;&quot;;IF(ISERROR(FIND(&quot;|&quot;&amp; SUBSTITUTE(SUBSTITUTE(SUBSTITUTE(SUBSTITUTE([.C13];&quot; &quot;;&quot;&quot;);&quot;·&quot;;&quot;*&quot; );&quot;–&quot; ;&quot;-&quot; );&quot;:&quot;;&quot;/&quot;) &amp;&quot;|&quot;;&quot;|&quot; &amp; SUBSTITUTE([.J13];&quot; &quot;;&quot;&quot;) &amp;&quot;|&quot;));&quot;&quot;;&quot;Genauer!&quot;))">
            <text:p/>
          </table:table-cell>
          <table:table-cell table:style-name="ce40" table:formula="of:=IF(ISBLANK([.I13]);&quot;&quot;;IF(ISERROR(FIND(&quot;|&quot;&amp; SUBSTITUTE(SUBSTITUTE(SUBSTITUTE(SUBSTITUTE([.C13];&quot; &quot;;&quot;&quot;);&quot;·&quot;;&quot;*&quot; );&quot;–&quot; ;&quot;-&quot; );&quot;:&quot;;&quot;/&quot;) &amp;&quot;|&quot;;&quot;|&quot; &amp; SUBSTITUTE([.I13];&quot; &quot;;&quot;&quot;) &amp;&quot;|&quot;));&quot;&quot;;&quot;&quot;))">
            <text:p/>
          </table:table-cell>
          <table:table-cell table:style-name="ce47"/>
          <table:table-cell table:style-name="ce49"/>
          <table:table-cell table:number-columns-repeated="249"/>
        </table:table-row>
        <table:table-row table:style-name="ro5">
          <table:table-cell table:style-name="ce28">
            <draw:g table:end-cell-address="Tabelle1.C22" table:end-x="18.45mm" table:end-y="3.47mm" draw:z-index="3">
              <draw:line draw:style-name="gr2" draw:text-style-name="P2" svg:x1="26.67mm" svg:y1="1.72mm" svg:x2="26.67mm" svg:y2="21.8mm">
                <text:p/>
              </draw:line>
              <draw:polygon draw:style-name="gr2" draw:text-style-name="P2" svg:width="73.35mm" svg:height="15.04mm" svg:x="6.68mm" svg:y="21.8mm" svg:viewBox="0 0 7336 1505" draw:points="0,1505 5337,1505 7336,0 1999,0">
                <text:p/>
              </draw:polygon>
              <draw:polygon draw:style-name="gr3" draw:text-style-name="P3" svg:width="73.35mm" svg:height="15.04mm" svg:x="6.68mm" svg:y="1.72mm" svg:viewBox="0 0 7336 1505" draw:points="0,1505 5337,1505 7336,0 1999,0">
                <text:p/>
              </draw:polygon>
              <draw:rect draw:style-name="gr4" draw:text-style-name="P4" svg:width="53.37mm" svg:height="20.08mm" svg:x="6.68mm" svg:y="16.77mm">
                <text:p/>
              </draw:rect>
              <draw:polygon draw:style-name="gr5" draw:text-style-name="P5" svg:width="19.98mm" svg:height="35.12mm" svg:x="60.05mm" svg:y="1.72mm" svg:viewBox="0 0 1999 3513" draw:points="0,3513 1999,2008 1999,0 0,1505">
                <text:p/>
              </draw:polygon>
              <draw:frame draw:style-name="gr9" draw:text-style-name="P6" svg:width="6.68mm" svg:height="5.02mm" svg:x="33.36mm" svg:y="36.85mm">
                <draw:text-box>
                  <text:p>a</text:p>
                </draw:text-box>
              </draw:frame>
              <draw:frame draw:style-name="gr9" draw:text-style-name="P6" svg:width="6.67mm" svg:height="5.02mm" svg:x="0.01mm" svg:y="26.82mm">
                <draw:text-box>
                  <text:p>b</text:p>
                </draw:text-box>
              </draw:frame>
              <draw:frame draw:style-name="gr9" draw:text-style-name="P6" svg:width="6.66mm" svg:height="5.02mm" svg:x="73.38mm" svg:y="26.82mm">
                <draw:text-box draw:corner-radius="100mm">
                  <text:p>c</text:p>
                </draw:text-box>
              </draw:frame>
            </draw:g>
          </table:table-cell>
          <table:table-cell/>
          <table:table-cell table:style-name="ce129"/>
          <table:table-cell table:style-name="ce39" table:formula="of:=IF(ISBLANK([.J14]);&quot;&quot;;IF(ISERROR(FIND(&quot;|&quot;&amp; SUBSTITUTE(SUBSTITUTE(SUBSTITUTE(SUBSTITUTE([.C14];&quot; &quot;;&quot;&quot;);&quot;·&quot;;&quot;*&quot; );&quot;–&quot; ;&quot;-&quot; );&quot;:&quot;;&quot;/&quot;) &amp;&quot;|&quot;;&quot;|&quot; &amp; SUBSTITUTE([.J14];&quot; &quot;;&quot;&quot;) &amp;&quot;|&quot;));&quot;&quot;;&quot;Genauer!&quot;))">
            <text:p/>
          </table:table-cell>
          <table:table-cell table:style-name="ce40" table:formula="of:=IF(ISBLANK([.I14]);&quot;&quot;;IF(ISERROR(FIND(&quot;|&quot;&amp; SUBSTITUTE(SUBSTITUTE(SUBSTITUTE(SUBSTITUTE([.C14];&quot; &quot;;&quot;&quot;);&quot;·&quot;;&quot;*&quot; );&quot;–&quot; ;&quot;-&quot; );&quot;:&quot;;&quot;/&quot;) &amp;&quot;|&quot;;&quot;|&quot; &amp; SUBSTITUTE([.I14];&quot; &quot;;&quot;&quot;) &amp;&quot;|&quot;));&quot;&quot;;&quot;&quot;))">
            <text:p/>
          </table:table-cell>
          <table:table-cell table:style-name="ce47"/>
          <table:table-cell table:style-name="ce49"/>
          <table:table-cell table:number-columns-repeated="249"/>
        </table:table-row>
        <table:table-row table:style-name="ro5">
          <table:table-cell table:style-name="ce29"/>
          <table:table-cell/>
          <table:table-cell table:style-name="ce129"/>
          <table:table-cell table:style-name="ce39" table:formula="of:=IF(ISBLANK([.J15]);&quot;&quot;;IF(ISERROR(FIND(&quot;|&quot;&amp; SUBSTITUTE(SUBSTITUTE(SUBSTITUTE(SUBSTITUTE([.C15];&quot; &quot;;&quot;&quot;);&quot;·&quot;;&quot;*&quot; );&quot;–&quot; ;&quot;-&quot; );&quot;:&quot;;&quot;/&quot;) &amp;&quot;|&quot;;&quot;|&quot; &amp; SUBSTITUTE([.J15];&quot; &quot;;&quot;&quot;) &amp;&quot;|&quot;));&quot;&quot;;&quot;Genauer!&quot;))">
            <text:p/>
          </table:table-cell>
          <table:table-cell table:style-name="ce40" table:formula="of:=IF(ISBLANK([.I15]);&quot;&quot;;IF(ISERROR(FIND(&quot;|&quot;&amp; SUBSTITUTE(SUBSTITUTE(SUBSTITUTE(SUBSTITUTE([.C15];&quot; &quot;;&quot;&quot;);&quot;·&quot;;&quot;*&quot; );&quot;–&quot; ;&quot;-&quot; );&quot;:&quot;;&quot;/&quot;) &amp;&quot;|&quot;;&quot;|&quot; &amp; SUBSTITUTE([.I15];&quot; &quot;;&quot;&quot;) &amp;&quot;|&quot;));&quot;&quot;;&quot;&quot;))">
            <text:p/>
          </table:table-cell>
          <table:table-cell table:style-name="ce47"/>
          <table:table-cell table:style-name="ce49"/>
          <table:table-cell table:number-columns-repeated="249"/>
        </table:table-row>
        <table:table-row table:style-name="ro5">
          <table:table-cell table:style-name="ce29"/>
          <table:table-cell table:style-name="ce30"/>
          <table:table-cell table:style-name="ce129"/>
          <table:table-cell table:style-name="ce39" table:formula="of:=IF(ISBLANK([.J16]);&quot;&quot;;IF(ISERROR(FIND(&quot;|&quot;&amp; SUBSTITUTE(SUBSTITUTE(SUBSTITUTE(SUBSTITUTE([.C16];&quot; &quot;;&quot;&quot;);&quot;·&quot;;&quot;*&quot; );&quot;–&quot; ;&quot;-&quot; );&quot;:&quot;;&quot;/&quot;) &amp;&quot;|&quot;;&quot;|&quot; &amp; SUBSTITUTE([.J16];&quot; &quot;;&quot;&quot;) &amp;&quot;|&quot;));&quot;&quot;;&quot;Genauer!&quot;))">
            <text:p/>
          </table:table-cell>
          <table:table-cell table:style-name="ce40" table:formula="of:=IF(ISBLANK([.I16]);&quot;&quot;;IF(ISERROR(FIND(&quot;|&quot;&amp; SUBSTITUTE(SUBSTITUTE(SUBSTITUTE(SUBSTITUTE([.C16];&quot; &quot;;&quot;&quot;);&quot;·&quot;;&quot;*&quot; );&quot;–&quot; ;&quot;-&quot; );&quot;:&quot;;&quot;/&quot;) &amp;&quot;|&quot;;&quot;|&quot; &amp; SUBSTITUTE([.I16];&quot; &quot;;&quot;&quot;) &amp;&quot;|&quot;));&quot;&quot;;&quot;&quot;))">
            <text:p/>
          </table:table-cell>
          <table:table-cell table:style-name="ce47"/>
          <table:table-cell table:style-name="ce49"/>
          <table:table-cell table:number-columns-repeated="249"/>
        </table:table-row>
        <table:table-row table:style-name="ro5">
          <table:table-cell table:style-name="ce29"/>
          <table:table-cell table:style-name="ce30"/>
          <table:table-cell table:style-name="ce129"/>
          <table:table-cell table:style-name="ce39" table:formula="of:=IF(ISBLANK([.J17]);&quot;&quot;;IF(ISERROR(FIND(&quot;|&quot;&amp; SUBSTITUTE(SUBSTITUTE(SUBSTITUTE(SUBSTITUTE([.C17];&quot; &quot;;&quot;&quot;);&quot;·&quot;;&quot;*&quot; );&quot;–&quot; ;&quot;-&quot; );&quot;:&quot;;&quot;/&quot;) &amp;&quot;|&quot;;&quot;|&quot; &amp; SUBSTITUTE([.J17];&quot; &quot;;&quot;&quot;) &amp;&quot;|&quot;));&quot;&quot;;&quot;Genauer!&quot;))">
            <text:p/>
          </table:table-cell>
          <table:table-cell table:style-name="ce40" table:formula="of:=IF(ISBLANK([.I17]);&quot;&quot;;IF(ISERROR(FIND(&quot;|&quot;&amp; SUBSTITUTE(SUBSTITUTE(SUBSTITUTE(SUBSTITUTE([.C17];&quot; &quot;;&quot;&quot;);&quot;·&quot;;&quot;*&quot; );&quot;–&quot; ;&quot;-&quot; );&quot;:&quot;;&quot;/&quot;) &amp;&quot;|&quot;;&quot;|&quot; &amp; SUBSTITUTE([.I17];&quot; &quot;;&quot;&quot;) &amp;&quot;|&quot;));&quot;&quot;;&quot;&quot;))">
            <text:p/>
          </table:table-cell>
          <table:table-cell/>
          <table:table-cell table:style-name="ce49"/>
          <table:table-cell table:number-columns-repeated="249"/>
        </table:table-row>
        <table:table-row table:style-name="ro5">
          <table:table-cell table:number-columns-repeated="2"/>
          <table:table-cell table:style-name="ce129"/>
          <table:table-cell table:style-name="ce39" table:formula="of:=IF(ISBLANK([.J18]);&quot;&quot;;IF(ISERROR(FIND(&quot;|&quot;&amp; SUBSTITUTE(SUBSTITUTE(SUBSTITUTE(SUBSTITUTE([.C18];&quot; &quot;;&quot;&quot;);&quot;·&quot;;&quot;*&quot; );&quot;–&quot; ;&quot;-&quot; );&quot;:&quot;;&quot;/&quot;) &amp;&quot;|&quot;;&quot;|&quot; &amp; SUBSTITUTE([.J18];&quot; &quot;;&quot;&quot;) &amp;&quot;|&quot;));&quot;&quot;;&quot;Genauer!&quot;))">
            <text:p/>
          </table:table-cell>
          <table:table-cell table:style-name="ce40" table:formula="of:=IF(ISBLANK([.I18]);&quot;&quot;;IF(ISERROR(FIND(&quot;|&quot;&amp; SUBSTITUTE(SUBSTITUTE(SUBSTITUTE(SUBSTITUTE([.C18];&quot; &quot;;&quot;&quot;);&quot;·&quot;;&quot;*&quot; );&quot;–&quot; ;&quot;-&quot; );&quot;:&quot;;&quot;/&quot;) &amp;&quot;|&quot;;&quot;|&quot; &amp; SUBSTITUTE([.I18];&quot; &quot;;&quot;&quot;) &amp;&quot;|&quot;));&quot;&quot;;&quot;&quot;))">
            <text:p/>
          </table:table-cell>
          <table:table-cell/>
          <table:table-cell table:style-name="ce49"/>
          <table:table-cell table:number-columns-repeated="249"/>
        </table:table-row>
        <table:table-row table:style-name="ro5">
          <table:table-cell table:number-columns-repeated="2"/>
          <table:table-cell table:style-name="ce129"/>
          <table:table-cell table:style-name="ce39" table:formula="of:=IF(ISBLANK([.J19]);&quot;&quot;;IF(ISERROR(FIND(&quot;|&quot;&amp; SUBSTITUTE(SUBSTITUTE(SUBSTITUTE(SUBSTITUTE([.C19];&quot; &quot;;&quot;&quot;);&quot;·&quot;;&quot;*&quot; );&quot;–&quot; ;&quot;-&quot; );&quot;:&quot;;&quot;/&quot;) &amp;&quot;|&quot;;&quot;|&quot; &amp; SUBSTITUTE([.J19];&quot; &quot;;&quot;&quot;) &amp;&quot;|&quot;));&quot;&quot;;&quot;Genauer!&quot;))">
            <text:p/>
          </table:table-cell>
          <table:table-cell table:style-name="ce40" table:formula="of:=IF(ISBLANK([.I19]);&quot;&quot;;IF(ISERROR(FIND(&quot;|&quot;&amp; SUBSTITUTE(SUBSTITUTE(SUBSTITUTE(SUBSTITUTE([.C19];&quot; &quot;;&quot;&quot;);&quot;·&quot;;&quot;*&quot; );&quot;–&quot; ;&quot;-&quot; );&quot;:&quot;;&quot;/&quot;) &amp;&quot;|&quot;;&quot;|&quot; &amp; SUBSTITUTE([.I19];&quot; &quot;;&quot;&quot;) &amp;&quot;|&quot;));&quot;&quot;;&quot;&quot;))">
            <text:p/>
          </table:table-cell>
          <table:table-cell/>
          <table:table-cell table:style-name="ce49"/>
          <table:table-cell table:number-columns-repeated="249"/>
        </table:table-row>
        <table:table-row table:style-name="ro5">
          <table:table-cell table:style-name="ce30" table:number-columns-repeated="2"/>
          <table:table-cell table:style-name="ce129"/>
          <table:table-cell table:style-name="ce39" table:formula="of:=IF(ISBLANK([.J20]);&quot;&quot;;IF(ISERROR(FIND(&quot;|&quot;&amp; SUBSTITUTE(SUBSTITUTE(SUBSTITUTE(SUBSTITUTE([.C20];&quot; &quot;;&quot;&quot;);&quot;·&quot;;&quot;*&quot; );&quot;–&quot; ;&quot;-&quot; );&quot;:&quot;;&quot;/&quot;) &amp;&quot;|&quot;;&quot;|&quot; &amp; SUBSTITUTE([.J20];&quot; &quot;;&quot;&quot;) &amp;&quot;|&quot;));&quot;&quot;;&quot;Genauer!&quot;))">
            <text:p/>
          </table:table-cell>
          <table:table-cell table:style-name="ce40" table:formula="of:=IF(ISBLANK([.I20]);&quot;&quot;;IF(ISERROR(FIND(&quot;|&quot;&amp; SUBSTITUTE(SUBSTITUTE(SUBSTITUTE(SUBSTITUTE([.C20];&quot; &quot;;&quot;&quot;);&quot;·&quot;;&quot;*&quot; );&quot;–&quot; ;&quot;-&quot; );&quot;:&quot;;&quot;/&quot;) &amp;&quot;|&quot;;&quot;|&quot; &amp; SUBSTITUTE([.I20];&quot; &quot;;&quot;&quot;) &amp;&quot;|&quot;));&quot;&quot;;&quot;&quot;))">
            <text:p/>
          </table:table-cell>
          <table:table-cell/>
          <table:table-cell table:style-name="ce49"/>
          <table:table-cell table:number-columns-repeated="249"/>
        </table:table-row>
        <table:table-row table:style-name="ro5">
          <table:table-cell table:style-name="ce30"/>
          <table:table-cell/>
          <table:table-cell table:style-name="ce129"/>
          <table:table-cell table:style-name="ce39" table:formula="of:=IF(ISBLANK([.J21]);&quot;&quot;;IF(ISERROR(FIND(&quot;|&quot;&amp; SUBSTITUTE(SUBSTITUTE(SUBSTITUTE(SUBSTITUTE([.C21];&quot; &quot;;&quot;&quot;);&quot;·&quot;;&quot;*&quot; );&quot;–&quot; ;&quot;-&quot; );&quot;:&quot;;&quot;/&quot;) &amp;&quot;|&quot;;&quot;|&quot; &amp; SUBSTITUTE([.J21];&quot; &quot;;&quot;&quot;) &amp;&quot;|&quot;));&quot;&quot;;&quot;Genauer!&quot;))">
            <text:p/>
          </table:table-cell>
          <table:table-cell table:style-name="ce40" table:formula="of:=IF(ISBLANK([.I21]);&quot;&quot;;IF(ISERROR(FIND(&quot;|&quot;&amp; SUBSTITUTE(SUBSTITUTE(SUBSTITUTE(SUBSTITUTE([.C21];&quot; &quot;;&quot;&quot;);&quot;·&quot;;&quot;*&quot; );&quot;–&quot; ;&quot;-&quot; );&quot;:&quot;;&quot;/&quot;) &amp;&quot;|&quot;;&quot;|&quot; &amp; SUBSTITUTE([.I21];&quot; &quot;;&quot;&quot;) &amp;&quot;|&quot;));&quot;&quot;;&quot;&quot;))">
            <text:p/>
          </table:table-cell>
          <table:table-cell/>
          <table:table-cell table:style-name="ce49"/>
          <table:table-cell table:number-columns-repeated="249"/>
        </table:table-row>
        <table:table-row table:style-name="ro5">
          <table:table-cell table:style-name="ce30"/>
          <table:table-cell table:style-name="ce33" office:value-type="string" calcext:value-type="string">
            <text:p>Name:</text:p>
          </table:table-cell>
          <table:table-cell table:style-name="ce130"/>
          <table:table-cell table:style-name="ce39" table:formula="of:=IF(ISBLANK([.J22]);&quot;&quot;;IF(ISERROR(FIND(&quot;|&quot;&amp; SUBSTITUTE(SUBSTITUTE(SUBSTITUTE(SUBSTITUTE([.C22];&quot; &quot;;&quot;&quot;);&quot;·&quot;;&quot;*&quot; );&quot;–&quot; ;&quot;-&quot; );&quot;:&quot;;&quot;/&quot;) &amp;&quot;|&quot;;&quot;|&quot; &amp; SUBSTITUTE([.J22];&quot; &quot;;&quot;&quot;) &amp;&quot;|&quot;));&quot;&quot;;&quot;Genauer!&quot;))">
            <text:p/>
          </table:table-cell>
          <table:table-cell table:style-name="ce40" table:formula="of:=IF(ISBLANK([.I22]);&quot;&quot;;IF(ISERROR(FIND(&quot;|&quot;&amp; SUBSTITUTE(SUBSTITUTE(SUBSTITUTE(SUBSTITUTE([.C22];&quot; &quot;;&quot;&quot;);&quot;·&quot;;&quot;*&quot; );&quot;–&quot; ;&quot;-&quot; );&quot;:&quot;;&quot;/&quot;) &amp;&quot;|&quot;;&quot;|&quot; &amp; SUBSTITUTE([.I22];&quot; &quot;;&quot;&quot;) &amp;&quot;|&quot;));&quot;&quot;;&quot;&quot;))" office:value-type="string" office:string-value="" calcext:value-type="string">
            <text:p></text:p>
          </table:table-cell>
          <table:table-cell/>
          <table:table-cell table:style-name="ce49"/>
          <table:table-cell/>
          <table:table-cell office:value-type="string" calcext:value-type="string">
            <text:p>Quader</text:p>
          </table:table-cell>
          <table:table-cell office:value-type="string" calcext:value-type="string">
            <text:p>Prisma</text:p>
          </table:table-cell>
          <table:table-cell table:number-columns-repeated="246"/>
        </table:table-row>
        <table:table-row table:style-name="ro5">
          <table:table-cell/>
          <table:table-cell table:style-name="Default"/>
          <table:table-cell table:style-name="ce129"/>
          <table:table-cell table:style-name="ce39" table:formula="of:=IF(ISBLANK([.J23]);&quot;&quot;;IF(ISERROR(FIND(&quot;|&quot;&amp; SUBSTITUTE(SUBSTITUTE(SUBSTITUTE(SUBSTITUTE([.C23];&quot; &quot;;&quot;&quot;);&quot;·&quot;;&quot;*&quot; );&quot;–&quot; ;&quot;-&quot; );&quot;:&quot;;&quot;/&quot;) &amp;&quot;|&quot;;&quot;|&quot; &amp; SUBSTITUTE([.J23];&quot; &quot;;&quot;&quot;) &amp;&quot;|&quot;));&quot;&quot;;&quot;Genauer!&quot;))">
            <text:p/>
          </table:table-cell>
          <table:table-cell table:style-name="ce40" table:formula="of:=IF(ISBLANK([.I23]);&quot;&quot;;IF(ISERROR(FIND(&quot;|&quot;&amp; SUBSTITUTE(SUBSTITUTE(SUBSTITUTE(SUBSTITUTE([.C23];&quot; &quot;;&quot;&quot;);&quot;·&quot;;&quot;*&quot; );&quot;–&quot; ;&quot;-&quot; );&quot;:&quot;;&quot;/&quot;) &amp;&quot;|&quot;;&quot;|&quot; &amp; SUBSTITUTE([.I23];&quot; &quot;;&quot;&quot;) &amp;&quot;|&quot;));&quot;&quot;;&quot;&quot;))">
            <text:p/>
          </table:table-cell>
          <table:table-cell/>
          <table:table-cell table:style-name="ce49"/>
          <table:table-cell table:number-columns-repeated="249"/>
        </table:table-row>
        <table:table-row table:style-name="ro5">
          <table:table-cell table:style-name="Default"/>
          <table:table-cell table:style-name="ce33" office:value-type="string" calcext:value-type="string">
            <text:p>Eckenzahl:</text:p>
          </table:table-cell>
          <table:table-cell table:style-name="ce130"/>
          <table:table-cell table:style-name="ce39" table:formula="of:=IF(ISBLANK([.J24]);&quot;&quot;;IF(ISERROR(FIND(&quot;|&quot;&amp; SUBSTITUTE(SUBSTITUTE(SUBSTITUTE(SUBSTITUTE([.C24];&quot; &quot;;&quot;&quot;);&quot;·&quot;;&quot;*&quot; );&quot;–&quot; ;&quot;-&quot; );&quot;:&quot;;&quot;/&quot;) &amp;&quot;|&quot;;&quot;|&quot; &amp; SUBSTITUTE([.J24];&quot; &quot;;&quot;&quot;) &amp;&quot;|&quot;));&quot;&quot;;&quot;Genauer!&quot;))">
            <text:p/>
          </table:table-cell>
          <table:table-cell table:style-name="ce40" table:formula="of:=IF(ISBLANK([.I24]);&quot;&quot;;IF(ISERROR(FIND(&quot;|&quot;&amp; SUBSTITUTE(SUBSTITUTE(SUBSTITUTE(SUBSTITUTE([.C24];&quot; &quot;;&quot;&quot;);&quot;·&quot;;&quot;*&quot; );&quot;–&quot; ;&quot;-&quot; );&quot;:&quot;;&quot;/&quot;) &amp;&quot;|&quot;;&quot;|&quot; &amp; SUBSTITUTE([.I24];&quot; &quot;;&quot;&quot;) &amp;&quot;|&quot;));&quot;&quot;;&quot;&quot;))" office:value-type="string" office:string-value="" calcext:value-type="string">
            <text:p></text:p>
          </table:table-cell>
          <table:table-cell/>
          <table:table-cell table:style-name="ce49"/>
          <table:table-cell/>
          <table:table-cell office:value-type="float" office:value="8" calcext:value-type="float">
            <text:p>8</text:p>
          </table:table-cell>
          <table:table-cell table:number-columns-repeated="247"/>
        </table:table-row>
        <table:table-row table:style-name="ro5">
          <table:table-cell/>
          <table:table-cell table:style-name="ce33" office:value-type="string" calcext:value-type="string">
            <text:p>Kantenzahl:</text:p>
          </table:table-cell>
          <table:table-cell table:style-name="ce130"/>
          <table:table-cell table:style-name="ce39" table:formula="of:=IF(ISBLANK([.J25]);&quot;&quot;;IF(ISERROR(FIND(&quot;|&quot;&amp; SUBSTITUTE(SUBSTITUTE(SUBSTITUTE(SUBSTITUTE([.C25];&quot; &quot;;&quot;&quot;);&quot;·&quot;;&quot;*&quot; );&quot;–&quot; ;&quot;-&quot; );&quot;:&quot;;&quot;/&quot;) &amp;&quot;|&quot;;&quot;|&quot; &amp; SUBSTITUTE([.J25];&quot; &quot;;&quot;&quot;) &amp;&quot;|&quot;));&quot;&quot;;&quot;Genauer!&quot;))">
            <text:p/>
          </table:table-cell>
          <table:table-cell table:style-name="ce40" table:formula="of:=IF(ISBLANK([.I25]);&quot;&quot;;IF(ISERROR(FIND(&quot;|&quot;&amp; SUBSTITUTE(SUBSTITUTE(SUBSTITUTE(SUBSTITUTE([.C25];&quot; &quot;;&quot;&quot;);&quot;·&quot;;&quot;*&quot; );&quot;–&quot; ;&quot;-&quot; );&quot;:&quot;;&quot;/&quot;) &amp;&quot;|&quot;;&quot;|&quot; &amp; SUBSTITUTE([.I25];&quot; &quot;;&quot;&quot;) &amp;&quot;|&quot;));&quot;&quot;;&quot;&quot;))" office:value-type="string" office:string-value="" calcext:value-type="string">
            <text:p></text:p>
          </table:table-cell>
          <table:table-cell/>
          <table:table-cell table:style-name="ce49"/>
          <table:table-cell/>
          <table:table-cell office:value-type="float" office:value="12" calcext:value-type="float">
            <text:p>12</text:p>
          </table:table-cell>
          <table:table-cell table:number-columns-repeated="247"/>
        </table:table-row>
        <table:table-row table:style-name="ro5">
          <table:table-cell/>
          <table:table-cell table:style-name="Default"/>
          <table:table-cell table:style-name="ce129"/>
          <table:table-cell table:style-name="ce39" table:formula="of:=IF(ISBLANK([.J26]);&quot;&quot;;IF(ISERROR(FIND(&quot;|&quot;&amp; SUBSTITUTE(SUBSTITUTE(SUBSTITUTE(SUBSTITUTE([.C26];&quot; &quot;;&quot;&quot;);&quot;·&quot;;&quot;*&quot; );&quot;–&quot; ;&quot;-&quot; );&quot;:&quot;;&quot;/&quot;) &amp;&quot;|&quot;;&quot;|&quot; &amp; SUBSTITUTE([.J26];&quot; &quot;;&quot;&quot;) &amp;&quot;|&quot;));&quot;&quot;;&quot;Genauer!&quot;))">
            <text:p/>
          </table:table-cell>
          <table:table-cell table:style-name="ce40" table:formula="of:=IF(ISBLANK([.I26]);&quot;&quot;;IF(ISERROR(FIND(&quot;|&quot;&amp; SUBSTITUTE(SUBSTITUTE(SUBSTITUTE(SUBSTITUTE([.C26];&quot; &quot;;&quot;&quot;);&quot;·&quot;;&quot;*&quot; );&quot;–&quot; ;&quot;-&quot; );&quot;:&quot;;&quot;/&quot;) &amp;&quot;|&quot;;&quot;|&quot; &amp; SUBSTITUTE([.I26];&quot; &quot;;&quot;&quot;) &amp;&quot;|&quot;));&quot;&quot;;&quot;&quot;))">
            <text:p/>
          </table:table-cell>
          <table:table-cell table:number-columns-repeated="251"/>
        </table:table-row>
        <table:table-row table:style-name="ro6">
          <table:table-cell table:style-name="Default"/>
          <table:table-cell table:style-name="ce34" office:value-type="string" calcext:value-type="string">
            <text:p>Zahl und Name der Flächen:</text:p>
          </table:table-cell>
          <table:table-cell table:style-name="ce130"/>
          <table:table-cell table:style-name="ce39" table:formula="of:=IF(ISBLANK([.J27]);&quot;&quot;;IF(ISERROR(FIND(&quot;|&quot;&amp; SUBSTITUTE(SUBSTITUTE(SUBSTITUTE(SUBSTITUTE([.C27];&quot; &quot;;&quot;&quot;);&quot;·&quot;;&quot;*&quot; );&quot;–&quot; ;&quot;-&quot; );&quot;:&quot;;&quot;/&quot;) &amp;&quot;|&quot;;&quot;|&quot; &amp; SUBSTITUTE([.J27];&quot; &quot;;&quot;&quot;) &amp;&quot;|&quot;));&quot;&quot;;&quot;Genauer!&quot;))">
            <text:p/>
          </table:table-cell>
          <table:table-cell table:style-name="ce40" table:formula="of:=IF(ISBLANK([.I27]);&quot;&quot;;IF(ISERROR(FIND(&quot;|&quot;&amp; SUBSTITUTE(SUBSTITUTE(SUBSTITUTE(SUBSTITUTE([.C27];&quot; &quot;;&quot;&quot;);&quot;·&quot;;&quot;*&quot; );&quot;–&quot; ;&quot;-&quot; );&quot;:&quot;;&quot;/&quot;) &amp;&quot;|&quot;;&quot;|&quot; &amp; SUBSTITUTE([.I27];&quot; &quot;;&quot;&quot;) &amp;&quot;|&quot;));&quot;&quot;;&quot;&quot;))" office:value-type="string" office:string-value="" calcext:value-type="string">
            <text:p></text:p>
          </table:table-cell>
          <table:table-cell table:style-name="ce47"/>
          <table:table-cell table:number-columns-repeated="2"/>
          <table:table-cell office:value-type="string" calcext:value-type="string">
            <text:p>6Rechtecke</text:p>
          </table:table-cell>
          <table:table-cell table:number-columns-repeated="247"/>
        </table:table-row>
        <table:table-row table:style-name="ro4">
          <table:table-cell table:style-name="ce30"/>
          <table:table-cell table:style-name="Default"/>
          <table:table-cell table:style-name="ce129"/>
          <table:table-cell table:style-name="ce39" table:formula="of:=IF(ISBLANK([.J28]);&quot;&quot;;IF(ISERROR(FIND(&quot;|&quot;&amp; SUBSTITUTE(SUBSTITUTE(SUBSTITUTE(SUBSTITUTE([.C28];&quot; &quot;;&quot;&quot;);&quot;·&quot;;&quot;*&quot; );&quot;–&quot; ;&quot;-&quot; );&quot;:&quot;;&quot;/&quot;) &amp;&quot;|&quot;;&quot;|&quot; &amp; SUBSTITUTE([.J28];&quot; &quot;;&quot;&quot;) &amp;&quot;|&quot;));&quot;&quot;;&quot;Genauer!&quot;))">
            <text:p/>
          </table:table-cell>
          <table:table-cell table:style-name="ce40" table:formula="of:=IF(ISBLANK([.I28]);&quot;&quot;;IF(ISERROR(FIND(&quot;|&quot;&amp; SUBSTITUTE(SUBSTITUTE(SUBSTITUTE(SUBSTITUTE([.C28];&quot; &quot;;&quot;&quot;);&quot;·&quot;;&quot;*&quot; );&quot;–&quot; ;&quot;-&quot; );&quot;:&quot;;&quot;/&quot;) &amp;&quot;|&quot;;&quot;|&quot; &amp; SUBSTITUTE([.I28];&quot; &quot;;&quot;&quot;) &amp;&quot;|&quot;));&quot;&quot;;&quot;&quot;))">
            <text:p/>
          </table:table-cell>
          <table:table-cell table:style-name="ce47"/>
          <table:table-cell table:number-columns-repeated="2"/>
          <table:table-cell table:style-name="ce56"/>
          <table:table-cell table:number-columns-repeated="247"/>
        </table:table-row>
        <table:table-row table:style-name="ro6">
          <table:table-cell table:style-name="ce29"/>
          <table:table-cell table:style-name="ce27" table:formula="of:=IF([.E22]=&quot;&quot;;&quot;Ein Quader ist auch ein: &quot;;&quot;Frage kommt noch.&quot;)" office:value-type="string" office:string-value="Frage kommt noch." calcext:value-type="string">
            <text:p>Frage kommt noch.</text:p>
          </table:table-cell>
          <table:table-cell table:style-name="ce130"/>
          <table:table-cell table:style-name="ce39" table:formula="of:=IF(ISBLANK([.J29]);&quot;&quot;;IF(ISERROR(FIND(&quot;|&quot;&amp; SUBSTITUTE(SUBSTITUTE(SUBSTITUTE(SUBSTITUTE([.C29];&quot; &quot;;&quot;&quot;);&quot;·&quot;;&quot;*&quot; );&quot;–&quot; ;&quot;-&quot; );&quot;:&quot;;&quot;/&quot;) &amp;&quot;|&quot;;&quot;|&quot; &amp; SUBSTITUTE([.J29];&quot; &quot;;&quot;&quot;) &amp;&quot;|&quot;));&quot;&quot;;&quot;Genauer!&quot;))">
            <text:p/>
          </table:table-cell>
          <table:table-cell table:style-name="ce40" table:formula="of:=IF(ISBLANK([.I29]);&quot;&quot;;IF(ISERROR(FIND(&quot;|&quot;&amp; SUBSTITUTE(SUBSTITUTE(SUBSTITUTE(SUBSTITUTE([.C29];&quot; &quot;;&quot;&quot;);&quot;·&quot;;&quot;*&quot; );&quot;–&quot; ;&quot;-&quot; );&quot;:&quot;;&quot;/&quot;) &amp;&quot;|&quot;;&quot;|&quot; &amp; SUBSTITUTE([.I29];&quot; &quot;;&quot;&quot;) &amp;&quot;|&quot;));&quot;&quot;;&quot;&quot;))" office:value-type="string" office:string-value="" calcext:value-type="string">
            <text:p></text:p>
          </table:table-cell>
          <table:table-cell table:style-name="ce48"/>
          <table:table-cell table:number-columns-repeated="2"/>
          <table:table-cell office:value-type="string" calcext:value-type="string">
            <text:p>Prisma</text:p>
          </table:table-cell>
          <table:table-cell table:number-columns-repeated="247"/>
        </table:table-row>
        <table:table-row table:style-name="ro4">
          <table:table-cell table:style-name="ce29"/>
          <table:table-cell/>
          <table:table-cell table:style-name="ce129"/>
          <table:table-cell table:style-name="ce39" table:formula="of:=IF(ISBLANK([.J30]);&quot;&quot;;IF(ISERROR(FIND(&quot;|&quot;&amp; SUBSTITUTE(SUBSTITUTE(SUBSTITUTE(SUBSTITUTE([.C30];&quot; &quot;;&quot;&quot;);&quot;·&quot;;&quot;*&quot; );&quot;–&quot; ;&quot;-&quot; );&quot;:&quot;;&quot;/&quot;) &amp;&quot;|&quot;;&quot;|&quot; &amp; SUBSTITUTE([.J30];&quot; &quot;;&quot;&quot;) &amp;&quot;|&quot;));&quot;&quot;;&quot;Genauer!&quot;))">
            <text:p/>
          </table:table-cell>
          <table:table-cell table:style-name="ce40" table:formula="of:=IF(ISBLANK([.I30]);&quot;&quot;;IF(ISERROR(FIND(&quot;|&quot;&amp; SUBSTITUTE(SUBSTITUTE(SUBSTITUTE(SUBSTITUTE([.C30];&quot; &quot;;&quot;&quot;);&quot;·&quot;;&quot;*&quot; );&quot;–&quot; ;&quot;-&quot; );&quot;:&quot;;&quot;/&quot;) &amp;&quot;|&quot;;&quot;|&quot; &amp; SUBSTITUTE([.I30];&quot; &quot;;&quot;&quot;) &amp;&quot;|&quot;));&quot;&quot;;&quot;&quot;))">
            <text:p/>
          </table:table-cell>
          <table:table-cell table:style-name="ce47"/>
          <table:table-cell table:number-columns-repeated="250"/>
        </table:table-row>
        <table:table-row table:style-name="ro4">
          <table:table-cell table:style-name="ce29">
            <draw:g table:end-cell-address="Tabelle1.A41" table:end-x="35.01mm" table:end-y="1.33mm" draw:z-index="4">
              <draw:custom-shape draw:style-name="gr10" draw:text-style-name="P7" svg:width="30.01mm" svg:height="10.04mm" svg:x="5mm" svg:y="36.66mm">
                <text:p/>
                <draw:enhanced-geometry svg:viewBox="0 0 21600 21600" draw:mirror-horizontal="false" draw:mirror-vertical="false" draw:glue-points="10800 0 3160 3160 0 10800 3160 18440 10800 21600 18440 18440 21600 10800 18440 3160" draw:text-areas="3200 3200 18400 18400" draw:type="ellipse" draw:enhanced-path="U 10800 10800 10800 10800 0 360 Z N"/>
              </draw:custom-shape>
              <draw:polygon draw:style-name="gr11" draw:text-style-name="P8" svg:width="30mm" svg:height="40.11mm" svg:x="5mm" svg:y="6.58mm" svg:viewBox="0 0 3001 4012" draw:points="1501,4012 1197,4002 916,3973 662,3928 440,3869 343,3833 256,3790 182,3749 117,3707 68,3663 47,3639 31,3615 17,3590 8,3562 3,3537 0,3510 0,0 3001,0 3001,3510 2998,3537 2993,3562 2984,3590 2970,3615 2954,3639 2933,3663 2884,3707 2819,3749 2745,3790 2658,3833 2561,3869 2339,3928 2085,3973 1804,4002">
                <text:p/>
              </draw:polygon>
              <draw:custom-shape draw:style-name="gr12" draw:text-style-name="P7" svg:width="30.01mm" svg:height="10.04mm" svg:x="5mm" svg:y="1.56mm">
                <text:p/>
                <draw:enhanced-geometry svg:viewBox="0 0 21600 21600" draw:mirror-horizontal="false" draw:mirror-vertical="false" draw:glue-points="10800 0 3160 3160 0 10800 3160 18440 10800 21600 18440 18440 21600 10800 18440 3160" draw:text-areas="3200 3200 18400 18400" draw:type="ellipse" draw:enhanced-path="U 10800 10800 10800 10800 0 360 Z N"/>
              </draw:custom-shape>
            </draw:g>
          </table:table-cell>
          <table:table-cell/>
          <table:table-cell table:style-name="ce129"/>
          <table:table-cell table:style-name="ce39" table:formula="of:=IF(ISBLANK([.J31]);&quot;&quot;;IF(ISERROR(FIND(&quot;|&quot;&amp; SUBSTITUTE(SUBSTITUTE(SUBSTITUTE(SUBSTITUTE([.C31];&quot; &quot;;&quot;&quot;);&quot;·&quot;;&quot;*&quot; );&quot;–&quot; ;&quot;-&quot; );&quot;:&quot;;&quot;/&quot;) &amp;&quot;|&quot;;&quot;|&quot; &amp; SUBSTITUTE([.J31];&quot; &quot;;&quot;&quot;) &amp;&quot;|&quot;));&quot;&quot;;&quot;Genauer!&quot;))">
            <text:p/>
          </table:table-cell>
          <table:table-cell table:style-name="ce40" table:formula="of:=IF(ISBLANK([.I31]);&quot;&quot;;IF(ISERROR(FIND(&quot;|&quot;&amp; SUBSTITUTE(SUBSTITUTE(SUBSTITUTE(SUBSTITUTE([.C31];&quot; &quot;;&quot;&quot;);&quot;·&quot;;&quot;*&quot; );&quot;–&quot; ;&quot;-&quot; );&quot;:&quot;;&quot;/&quot;) &amp;&quot;|&quot;;&quot;|&quot; &amp; SUBSTITUTE([.I31];&quot; &quot;;&quot;&quot;) &amp;&quot;|&quot;));&quot;&quot;;&quot;&quot;))">
            <text:p/>
          </table:table-cell>
          <table:table-cell table:style-name="ce47"/>
          <table:table-cell table:number-columns-repeated="250"/>
        </table:table-row>
        <table:table-row table:style-name="ro4">
          <table:table-cell table:style-name="ce30" table:number-columns-repeated="2"/>
          <table:table-cell table:style-name="ce129"/>
          <table:table-cell table:style-name="ce39" table:formula="of:=IF(ISBLANK([.J32]);&quot;&quot;;IF(ISERROR(FIND(&quot;|&quot;&amp; SUBSTITUTE(SUBSTITUTE(SUBSTITUTE(SUBSTITUTE([.C32];&quot; &quot;;&quot;&quot;);&quot;·&quot;;&quot;*&quot; );&quot;–&quot; ;&quot;-&quot; );&quot;:&quot;;&quot;/&quot;) &amp;&quot;|&quot;;&quot;|&quot; &amp; SUBSTITUTE([.J32];&quot; &quot;;&quot;&quot;) &amp;&quot;|&quot;));&quot;&quot;;&quot;Genauer!&quot;))">
            <text:p/>
          </table:table-cell>
          <table:table-cell table:style-name="ce40" table:formula="of:=IF(ISBLANK([.I32]);&quot;&quot;;IF(ISERROR(FIND(&quot;|&quot;&amp; SUBSTITUTE(SUBSTITUTE(SUBSTITUTE(SUBSTITUTE([.C32];&quot; &quot;;&quot;&quot;);&quot;·&quot;;&quot;*&quot; );&quot;–&quot; ;&quot;-&quot; );&quot;:&quot;;&quot;/&quot;) &amp;&quot;|&quot;;&quot;|&quot; &amp; SUBSTITUTE([.I32];&quot; &quot;;&quot;&quot;) &amp;&quot;|&quot;));&quot;&quot;;&quot;&quot;))">
            <text:p/>
          </table:table-cell>
          <table:table-cell table:number-columns-repeated="251"/>
        </table:table-row>
        <table:table-row table:style-name="ro4">
          <table:table-cell table:number-columns-repeated="2"/>
          <table:table-cell table:style-name="ce129"/>
          <table:table-cell table:style-name="ce39" table:formula="of:=IF(ISBLANK([.J33]);&quot;&quot;;IF(ISERROR(FIND(&quot;|&quot;&amp; SUBSTITUTE(SUBSTITUTE(SUBSTITUTE(SUBSTITUTE([.C33];&quot; &quot;;&quot;&quot;);&quot;·&quot;;&quot;*&quot; );&quot;–&quot; ;&quot;-&quot; );&quot;:&quot;;&quot;/&quot;) &amp;&quot;|&quot;;&quot;|&quot; &amp; SUBSTITUTE([.J33];&quot; &quot;;&quot;&quot;) &amp;&quot;|&quot;));&quot;&quot;;&quot;Genauer!&quot;))">
            <text:p/>
          </table:table-cell>
          <table:table-cell table:style-name="ce40" table:formula="of:=IF(ISBLANK([.I33]);&quot;&quot;;IF(ISERROR(FIND(&quot;|&quot;&amp; SUBSTITUTE(SUBSTITUTE(SUBSTITUTE(SUBSTITUTE([.C33];&quot; &quot;;&quot;&quot;);&quot;·&quot;;&quot;*&quot; );&quot;–&quot; ;&quot;-&quot; );&quot;:&quot;;&quot;/&quot;) &amp;&quot;|&quot;;&quot;|&quot; &amp; SUBSTITUTE([.I33];&quot; &quot;;&quot;&quot;) &amp;&quot;|&quot;));&quot;&quot;;&quot;&quot;))">
            <text:p/>
          </table:table-cell>
          <table:table-cell table:number-columns-repeated="251"/>
        </table:table-row>
        <table:table-row table:style-name="ro4">
          <table:table-cell table:number-columns-repeated="2"/>
          <table:table-cell table:style-name="ce129"/>
          <table:table-cell table:style-name="ce39" table:formula="of:=IF(ISBLANK([.J34]);&quot;&quot;;IF(ISERROR(FIND(&quot;|&quot;&amp; SUBSTITUTE(SUBSTITUTE(SUBSTITUTE(SUBSTITUTE([.C34];&quot; &quot;;&quot;&quot;);&quot;·&quot;;&quot;*&quot; );&quot;–&quot; ;&quot;-&quot; );&quot;:&quot;;&quot;/&quot;) &amp;&quot;|&quot;;&quot;|&quot; &amp; SUBSTITUTE([.J34];&quot; &quot;;&quot;&quot;) &amp;&quot;|&quot;));&quot;&quot;;&quot;Genauer!&quot;))">
            <text:p/>
          </table:table-cell>
          <table:table-cell table:style-name="ce40" table:formula="of:=IF(ISBLANK([.I34]);&quot;&quot;;IF(ISERROR(FIND(&quot;|&quot;&amp; SUBSTITUTE(SUBSTITUTE(SUBSTITUTE(SUBSTITUTE([.C34];&quot; &quot;;&quot;&quot;);&quot;·&quot;;&quot;*&quot; );&quot;–&quot; ;&quot;-&quot; );&quot;:&quot;;&quot;/&quot;) &amp;&quot;|&quot;;&quot;|&quot; &amp; SUBSTITUTE([.I34];&quot; &quot;;&quot;&quot;) &amp;&quot;|&quot;));&quot;&quot;;&quot;&quot;))">
            <text:p/>
          </table:table-cell>
          <table:table-cell table:number-columns-repeated="251"/>
        </table:table-row>
        <table:table-row table:style-name="ro4">
          <table:table-cell table:style-name="ce30" table:number-columns-repeated="2"/>
          <table:table-cell table:style-name="ce129"/>
          <table:table-cell table:style-name="ce39" table:formula="of:=IF(ISBLANK([.J35]);&quot;&quot;;IF(ISERROR(FIND(&quot;|&quot;&amp; SUBSTITUTE(SUBSTITUTE(SUBSTITUTE(SUBSTITUTE([.C35];&quot; &quot;;&quot;&quot;);&quot;·&quot;;&quot;*&quot; );&quot;–&quot; ;&quot;-&quot; );&quot;:&quot;;&quot;/&quot;) &amp;&quot;|&quot;;&quot;|&quot; &amp; SUBSTITUTE([.J35];&quot; &quot;;&quot;&quot;) &amp;&quot;|&quot;));&quot;&quot;;&quot;Genauer!&quot;))">
            <text:p/>
          </table:table-cell>
          <table:table-cell table:style-name="ce40" table:formula="of:=IF(ISBLANK([.I35]);&quot;&quot;;IF(ISERROR(FIND(&quot;|&quot;&amp; SUBSTITUTE(SUBSTITUTE(SUBSTITUTE(SUBSTITUTE([.C35];&quot; &quot;;&quot;&quot;);&quot;·&quot;;&quot;*&quot; );&quot;–&quot; ;&quot;-&quot; );&quot;:&quot;;&quot;/&quot;) &amp;&quot;|&quot;;&quot;|&quot; &amp; SUBSTITUTE([.I35];&quot; &quot;;&quot;&quot;) &amp;&quot;|&quot;));&quot;&quot;;&quot;&quot;))">
            <text:p/>
          </table:table-cell>
          <table:table-cell table:number-columns-repeated="251"/>
        </table:table-row>
        <table:table-row table:style-name="ro4">
          <table:table-cell table:style-name="ce30"/>
          <table:table-cell/>
          <table:table-cell table:style-name="ce129"/>
          <table:table-cell table:style-name="ce39" table:formula="of:=IF(ISBLANK([.J36]);&quot;&quot;;IF(ISERROR(FIND(&quot;|&quot;&amp; SUBSTITUTE(SUBSTITUTE(SUBSTITUTE(SUBSTITUTE([.C36];&quot; &quot;;&quot;&quot;);&quot;·&quot;;&quot;*&quot; );&quot;–&quot; ;&quot;-&quot; );&quot;:&quot;;&quot;/&quot;) &amp;&quot;|&quot;;&quot;|&quot; &amp; SUBSTITUTE([.J36];&quot; &quot;;&quot;&quot;) &amp;&quot;|&quot;));&quot;&quot;;&quot;Genauer!&quot;))">
            <text:p/>
          </table:table-cell>
          <table:table-cell table:style-name="ce40" table:formula="of:=IF(ISBLANK([.I36]);&quot;&quot;;IF(ISERROR(FIND(&quot;|&quot;&amp; SUBSTITUTE(SUBSTITUTE(SUBSTITUTE(SUBSTITUTE([.C36];&quot; &quot;;&quot;&quot;);&quot;·&quot;;&quot;*&quot; );&quot;–&quot; ;&quot;-&quot; );&quot;:&quot;;&quot;/&quot;) &amp;&quot;|&quot;;&quot;|&quot; &amp; SUBSTITUTE([.I36];&quot; &quot;;&quot;&quot;) &amp;&quot;|&quot;));&quot;&quot;;&quot;&quot;))">
            <text:p/>
          </table:table-cell>
          <table:table-cell table:number-columns-repeated="251"/>
        </table:table-row>
        <table:table-row table:style-name="ro6">
          <table:table-cell/>
          <table:table-cell table:style-name="ce33" office:value-type="string" calcext:value-type="string">
            <text:p>Name:</text:p>
          </table:table-cell>
          <table:table-cell table:style-name="ce130"/>
          <table:table-cell table:style-name="ce39" table:formula="of:=IF(ISBLANK([.J37]);&quot;&quot;;IF(ISERROR(FIND(&quot;|&quot;&amp; SUBSTITUTE(SUBSTITUTE(SUBSTITUTE(SUBSTITUTE([.C37];&quot; &quot;;&quot;&quot;);&quot;·&quot;;&quot;*&quot; );&quot;–&quot; ;&quot;-&quot; );&quot;:&quot;;&quot;/&quot;) &amp;&quot;|&quot;;&quot;|&quot; &amp; SUBSTITUTE([.J37];&quot; &quot;;&quot;&quot;) &amp;&quot;|&quot;));&quot;&quot;;&quot;Genauer!&quot;))">
            <text:p/>
          </table:table-cell>
          <table:table-cell table:style-name="ce40" table:formula="of:=IF(ISBLANK([.I37]);&quot;&quot;;IF(ISERROR(FIND(&quot;|&quot;&amp; SUBSTITUTE(SUBSTITUTE(SUBSTITUTE(SUBSTITUTE([.C37];&quot; &quot;;&quot;&quot;);&quot;·&quot;;&quot;*&quot; );&quot;–&quot; ;&quot;-&quot; );&quot;:&quot;;&quot;/&quot;) &amp;&quot;|&quot;;&quot;|&quot; &amp; SUBSTITUTE([.I37];&quot; &quot;;&quot;&quot;) &amp;&quot;|&quot;));&quot;&quot;;&quot;&quot;))" office:value-type="string" office:string-value="" calcext:value-type="string">
            <text:p></text:p>
          </table:table-cell>
          <table:table-cell table:number-columns-repeated="3"/>
          <table:table-cell office:value-type="string" calcext:value-type="string">
            <text:p>Zylinder</text:p>
          </table:table-cell>
          <table:table-cell table:number-columns-repeated="247"/>
        </table:table-row>
        <table:table-row table:style-name="ro4">
          <table:table-cell table:style-name="Default" table:number-columns-repeated="2"/>
          <table:table-cell table:style-name="ce129"/>
          <table:table-cell table:style-name="ce39" table:formula="of:=IF(ISBLANK([.J38]);&quot;&quot;;IF(ISERROR(FIND(&quot;|&quot;&amp; SUBSTITUTE(SUBSTITUTE(SUBSTITUTE(SUBSTITUTE([.C38];&quot; &quot;;&quot;&quot;);&quot;·&quot;;&quot;*&quot; );&quot;–&quot; ;&quot;-&quot; );&quot;:&quot;;&quot;/&quot;) &amp;&quot;|&quot;;&quot;|&quot; &amp; SUBSTITUTE([.J38];&quot; &quot;;&quot;&quot;) &amp;&quot;|&quot;));&quot;&quot;;&quot;Genauer!&quot;))">
            <text:p/>
          </table:table-cell>
          <table:table-cell table:style-name="ce40" table:formula="of:=IF(ISBLANK([.I38]);&quot;&quot;;IF(ISERROR(FIND(&quot;|&quot;&amp; SUBSTITUTE(SUBSTITUTE(SUBSTITUTE(SUBSTITUTE([.C38];&quot; &quot;;&quot;&quot;);&quot;·&quot;;&quot;*&quot; );&quot;–&quot; ;&quot;-&quot; );&quot;:&quot;;&quot;/&quot;) &amp;&quot;|&quot;;&quot;|&quot; &amp; SUBSTITUTE([.I38];&quot; &quot;;&quot;&quot;) &amp;&quot;|&quot;));&quot;&quot;;&quot;&quot;))">
            <text:p/>
          </table:table-cell>
          <table:table-cell table:number-columns-repeated="251"/>
        </table:table-row>
        <table:table-row table:style-name="ro6">
          <table:table-cell/>
          <table:table-cell table:style-name="ce33" office:value-type="string" calcext:value-type="string">
            <text:p>Eckenzahl:</text:p>
          </table:table-cell>
          <table:table-cell table:style-name="ce130"/>
          <table:table-cell table:style-name="ce39" table:formula="of:=IF(ISBLANK([.J39]);&quot;&quot;;IF(ISERROR(FIND(&quot;|&quot;&amp; SUBSTITUTE(SUBSTITUTE(SUBSTITUTE(SUBSTITUTE([.C39];&quot; &quot;;&quot;&quot;);&quot;·&quot;;&quot;*&quot; );&quot;–&quot; ;&quot;-&quot; );&quot;:&quot;;&quot;/&quot;) &amp;&quot;|&quot;;&quot;|&quot; &amp; SUBSTITUTE([.J39];&quot; &quot;;&quot;&quot;) &amp;&quot;|&quot;));&quot;&quot;;&quot;Genauer!&quot;))">
            <text:p/>
          </table:table-cell>
          <table:table-cell table:style-name="ce40" table:formula="of:=IF(ISBLANK([.I39]);&quot;&quot;;IF(ISERROR(FIND(&quot;|&quot;&amp; SUBSTITUTE(SUBSTITUTE(SUBSTITUTE(SUBSTITUTE([.C39];&quot; &quot;;&quot;&quot;);&quot;·&quot;;&quot;*&quot; );&quot;–&quot; ;&quot;-&quot; );&quot;:&quot;;&quot;/&quot;) &amp;&quot;|&quot;;&quot;|&quot; &amp; SUBSTITUTE([.I39];&quot; &quot;;&quot;&quot;) &amp;&quot;|&quot;));&quot;&quot;;&quot;&quot;))" office:value-type="string" office:string-value="" calcext:value-type="string">
            <text:p></text:p>
          </table:table-cell>
          <table:table-cell table:number-columns-repeated="3"/>
          <table:table-cell office:value-type="string" calcext:value-type="string">
            <text:p>0|keine</text:p>
          </table:table-cell>
          <table:table-cell table:number-columns-repeated="247"/>
        </table:table-row>
        <table:table-row table:style-name="ro6">
          <table:table-cell/>
          <table:table-cell table:style-name="ce33" office:value-type="string" calcext:value-type="string">
            <text:p>Kantenzahl:</text:p>
          </table:table-cell>
          <table:table-cell table:style-name="ce130"/>
          <table:table-cell table:style-name="ce39" table:formula="of:=IF(ISBLANK([.J40]);&quot;&quot;;IF(ISERROR(FIND(&quot;|&quot;&amp; SUBSTITUTE(SUBSTITUTE(SUBSTITUTE(SUBSTITUTE([.C40];&quot; &quot;;&quot;&quot;);&quot;·&quot;;&quot;*&quot; );&quot;–&quot; ;&quot;-&quot; );&quot;:&quot;;&quot;/&quot;) &amp;&quot;|&quot;;&quot;|&quot; &amp; SUBSTITUTE([.J40];&quot; &quot;;&quot;&quot;) &amp;&quot;|&quot;));&quot;&quot;;&quot;Genauer!&quot;))">
            <text:p/>
          </table:table-cell>
          <table:table-cell table:style-name="ce40" table:formula="of:=IF(ISBLANK([.I40]);&quot;&quot;;IF(ISERROR(FIND(&quot;|&quot;&amp; SUBSTITUTE(SUBSTITUTE(SUBSTITUTE(SUBSTITUTE([.C40];&quot; &quot;;&quot;&quot;);&quot;·&quot;;&quot;*&quot; );&quot;–&quot; ;&quot;-&quot; );&quot;:&quot;;&quot;/&quot;) &amp;&quot;|&quot;;&quot;|&quot; &amp; SUBSTITUTE([.I40];&quot; &quot;;&quot;&quot;) &amp;&quot;|&quot;));&quot;&quot;;&quot;&quot;))" office:value-type="string" office:string-value="" calcext:value-type="string">
            <text:p></text:p>
          </table:table-cell>
          <table:table-cell table:number-columns-repeated="3"/>
          <table:table-cell office:value-type="float" office:value="2" calcext:value-type="float">
            <text:p>2</text:p>
          </table:table-cell>
          <table:table-cell table:number-columns-repeated="247"/>
        </table:table-row>
        <table:table-row table:style-name="ro4">
          <table:table-cell table:style-name="Default" table:number-columns-repeated="2"/>
          <table:table-cell table:style-name="ce129"/>
          <table:table-cell table:style-name="ce39" table:formula="of:=IF(ISBLANK([.J41]);&quot;&quot;;IF(ISERROR(FIND(&quot;|&quot;&amp; SUBSTITUTE(SUBSTITUTE(SUBSTITUTE(SUBSTITUTE([.C41];&quot; &quot;;&quot;&quot;);&quot;·&quot;;&quot;*&quot; );&quot;–&quot; ;&quot;-&quot; );&quot;:&quot;;&quot;/&quot;) &amp;&quot;|&quot;;&quot;|&quot; &amp; SUBSTITUTE([.J41];&quot; &quot;;&quot;&quot;) &amp;&quot;|&quot;));&quot;&quot;;&quot;Genauer!&quot;))">
            <text:p/>
          </table:table-cell>
          <table:table-cell table:style-name="ce40" table:formula="of:=IF(ISBLANK([.I41]);&quot;&quot;;IF(ISERROR(FIND(&quot;|&quot;&amp; SUBSTITUTE(SUBSTITUTE(SUBSTITUTE(SUBSTITUTE([.C41];&quot; &quot;;&quot;&quot;);&quot;·&quot;;&quot;*&quot; );&quot;–&quot; ;&quot;-&quot; );&quot;:&quot;;&quot;/&quot;) &amp;&quot;|&quot;;&quot;|&quot; &amp; SUBSTITUTE([.I41];&quot; &quot;;&quot;&quot;) &amp;&quot;|&quot;));&quot;&quot;;&quot;&quot;))">
            <text:p/>
          </table:table-cell>
          <table:table-cell table:number-columns-repeated="251"/>
        </table:table-row>
        <table:table-row table:style-name="ro6">
          <table:table-cell table:style-name="ce30"/>
          <table:table-cell table:style-name="ce34" office:value-type="string" calcext:value-type="string">
            <text:p>Grund- und Deckfläche sind:</text:p>
          </table:table-cell>
          <table:table-cell table:style-name="ce130"/>
          <table:table-cell table:style-name="ce39" table:formula="of:=IF(ISBLANK([.J42]);&quot;&quot;;IF(ISERROR(FIND(&quot;|&quot;&amp; SUBSTITUTE(SUBSTITUTE(SUBSTITUTE(SUBSTITUTE([.C42];&quot; &quot;;&quot;&quot;);&quot;·&quot;;&quot;*&quot; );&quot;–&quot; ;&quot;-&quot; );&quot;:&quot;;&quot;/&quot;) &amp;&quot;|&quot;;&quot;|&quot; &amp; SUBSTITUTE([.J42];&quot; &quot;;&quot;&quot;) &amp;&quot;|&quot;));&quot;&quot;;&quot;Genauer!&quot;))">
            <text:p/>
          </table:table-cell>
          <table:table-cell table:style-name="ce40" table:formula="of:=IF(ISBLANK([.I42]);&quot;&quot;;IF(ISERROR(FIND(&quot;|&quot;&amp; SUBSTITUTE(SUBSTITUTE(SUBSTITUTE(SUBSTITUTE([.C42];&quot; &quot;;&quot;&quot;);&quot;·&quot;;&quot;*&quot; );&quot;–&quot; ;&quot;-&quot; );&quot;:&quot;;&quot;/&quot;) &amp;&quot;|&quot;;&quot;|&quot; &amp; SUBSTITUTE([.I42];&quot; &quot;;&quot;&quot;) &amp;&quot;|&quot;));&quot;&quot;;&quot;&quot;))" office:value-type="string" office:string-value="" calcext:value-type="string">
            <text:p></text:p>
          </table:table-cell>
          <table:table-cell table:style-name="ce47"/>
          <table:table-cell table:number-columns-repeated="2"/>
          <table:table-cell office:value-type="string" calcext:value-type="string">
            <text:p>2 Kreise|Kreise|Kreis</text:p>
          </table:table-cell>
          <table:table-cell table:number-columns-repeated="247"/>
        </table:table-row>
        <table:table-row table:style-name="ro6">
          <table:table-cell table:style-name="ce122"/>
          <table:table-cell table:style-name="ce35" office:value-type="string" calcext:value-type="string">
            <text:p>Dazwischen ist der </text:p>
          </table:table-cell>
          <table:table-cell table:style-name="ce130"/>
          <table:table-cell table:style-name="ce39" table:formula="of:=IF(ISBLANK([.J43]);&quot;&quot;;IF(ISERROR(FIND(&quot;|&quot;&amp; SUBSTITUTE(SUBSTITUTE(SUBSTITUTE(SUBSTITUTE([.C43];&quot; &quot;;&quot;&quot;);&quot;·&quot;;&quot;*&quot; );&quot;–&quot; ;&quot;-&quot; );&quot;:&quot;;&quot;/&quot;) &amp;&quot;|&quot;;&quot;|&quot; &amp; SUBSTITUTE([.J43];&quot; &quot;;&quot;&quot;) &amp;&quot;|&quot;));&quot;&quot;;&quot;Genauer!&quot;))">
            <text:p/>
          </table:table-cell>
          <table:table-cell table:style-name="ce40" table:formula="of:=IF(ISBLANK([.I43]);&quot;&quot;;IF(ISERROR(FIND(&quot;|&quot;&amp; SUBSTITUTE(SUBSTITUTE(SUBSTITUTE(SUBSTITUTE([.C43];&quot; &quot;;&quot;&quot;);&quot;·&quot;;&quot;*&quot; );&quot;–&quot; ;&quot;-&quot; );&quot;:&quot;;&quot;/&quot;) &amp;&quot;|&quot;;&quot;|&quot; &amp; SUBSTITUTE([.I43];&quot; &quot;;&quot;&quot;) &amp;&quot;|&quot;));&quot;&quot;;&quot;&quot;))" office:value-type="string" office:string-value="" calcext:value-type="string">
            <text:p></text:p>
          </table:table-cell>
          <table:table-cell table:style-name="ce47"/>
          <table:table-cell table:number-columns-repeated="2"/>
          <table:table-cell office:value-type="string" calcext:value-type="string">
            <text:p>Mantel|Mantelfläche</text:p>
          </table:table-cell>
          <table:table-cell table:number-columns-repeated="247"/>
        </table:table-row>
        <table:table-row table:style-name="ro6">
          <table:table-cell table:style-name="ce122"/>
          <table:table-cell table:style-name="ce35" office:value-type="string" calcext:value-type="string">
            <text:p>bzw. die </text:p>
          </table:table-cell>
          <table:table-cell table:style-name="ce130"/>
          <table:table-cell table:style-name="ce39" table:formula="of:=IF(ISBLANK([.J44]);&quot;&quot;;IF(ISERROR(FIND(&quot;|&quot;&amp; SUBSTITUTE(SUBSTITUTE(SUBSTITUTE(SUBSTITUTE([.C44];&quot; &quot;;&quot;&quot;);&quot;·&quot;;&quot;*&quot; );&quot;–&quot; ;&quot;-&quot; );&quot;:&quot;;&quot;/&quot;) &amp;&quot;|&quot;;&quot;|&quot; &amp; SUBSTITUTE([.J44];&quot; &quot;;&quot;&quot;) &amp;&quot;|&quot;));&quot;&quot;;&quot;Genauer!&quot;))">
            <text:p/>
          </table:table-cell>
          <table:table-cell table:style-name="ce40" table:formula="of:=IF(ISBLANK([.I44]);&quot;&quot;;IF(ISERROR(FIND(&quot;|&quot;&amp; SUBSTITUTE(SUBSTITUTE(SUBSTITUTE(SUBSTITUTE([.C44];&quot; &quot;;&quot;&quot;);&quot;·&quot;;&quot;*&quot; );&quot;–&quot; ;&quot;-&quot; );&quot;:&quot;;&quot;/&quot;) &amp;&quot;|&quot;;&quot;|&quot; &amp; SUBSTITUTE([.I44];&quot; &quot;;&quot;&quot;) &amp;&quot;|&quot;));&quot;&quot;;&quot;&quot;))" office:value-type="string" office:string-value="" calcext:value-type="string">
            <text:p></text:p>
          </table:table-cell>
          <table:table-cell table:style-name="ce48"/>
          <table:table-cell table:number-columns-repeated="2"/>
          <table:table-cell office:value-type="string" calcext:value-type="string">
            <text:p>Seitenfläche|Seitenfläche.</text:p>
          </table:table-cell>
          <table:table-cell table:number-columns-repeated="247"/>
        </table:table-row>
        <table:table-row table:style-name="ro4">
          <table:table-cell table:style-name="ce122"/>
          <table:table-cell table:style-name="ce35"/>
          <table:table-cell table:style-name="ce129"/>
          <table:table-cell table:style-name="ce39"/>
          <table:table-cell table:style-name="ce40" table:formula="of:=IF(ISBLANK([.I45]);&quot;&quot;;IF(ISERROR(FIND(&quot;|&quot;&amp; SUBSTITUTE(SUBSTITUTE(SUBSTITUTE(SUBSTITUTE([.C45];&quot; &quot;;&quot;&quot;);&quot;·&quot;;&quot;*&quot; );&quot;–&quot; ;&quot;-&quot; );&quot;:&quot;;&quot;/&quot;) &amp;&quot;|&quot;;&quot;|&quot; &amp; SUBSTITUTE([.I45];&quot; &quot;;&quot;&quot;) &amp;&quot;|&quot;));&quot;&quot;;&quot;&quot;))">
            <text:p/>
          </table:table-cell>
          <table:table-cell table:style-name="ce48"/>
          <table:table-cell table:number-columns-repeated="250"/>
        </table:table-row>
        <table:table-row table:style-name="ro4">
          <table:table-cell table:style-name="ce122">
            <draw:g table:end-cell-address="Tabelle1.B53" table:end-x="5.03mm" table:end-y="1.38mm" draw:z-index="0">
              <draw:polygon draw:style-name="gr13" draw:text-style-name="P2" svg:width="60.21mm" svg:height="10.02mm" svg:x="0.58mm" svg:y="18.23mm" svg:viewBox="0 0 6022 1003" draw:points="0,1003 4015,1003 6022,0 2007,0">
                <text:p/>
              </draw:polygon>
              <draw:polygon draw:style-name="gr4" draw:text-style-name="P4" svg:width="40.14mm" svg:height="25.08mm" svg:x="0.57mm" svg:y="3.18mm" svg:viewBox="0 0 4015 2509" draw:points="0,2509 3010,0 4015,2509">
                <text:p/>
              </draw:polygon>
              <draw:polygon draw:style-name="gr5" draw:text-style-name="P5" svg:width="30.09mm" svg:height="25.08mm" svg:x="30.7mm" svg:y="3.18mm" svg:viewBox="0 0 3010 2509" draw:points="3010,1505 0,0 1003,2509">
                <text:p/>
              </draw:polygon>
              <draw:line draw:style-name="gr14" draw:text-style-name="P2" svg:x1="30.68mm" svg:y1="3.18mm" svg:x2="20.65mm" svg:y2="18.23mm">
                <text:p/>
              </draw:line>
              <draw:frame draw:style-name="gr15" draw:text-style-name="P6" svg:width="10.04mm" svg:height="5.05mm" svg:x="15.63mm" svg:y="28.27mm">
                <draw:text-box>
                  <text:p>a</text:p>
                </draw:text-box>
              </draw:frame>
              <draw:frame draw:style-name="gr15" draw:text-style-name="P6" svg:width="10.04mm" svg:height="5.05mm" svg:x="46.75mm" svg:y="25.26mm">
                <draw:text-box>
                  <text:p>a</text:p>
                </draw:text-box>
              </draw:frame>
            </draw:g>
          </table:table-cell>
          <table:table-cell table:style-name="ce35"/>
          <table:table-cell table:style-name="ce129"/>
          <table:table-cell table:style-name="ce39"/>
          <table:table-cell table:style-name="ce40" table:formula="of:=IF(ISBLANK([.I46]);&quot;&quot;;IF(ISERROR(FIND(&quot;|&quot;&amp; SUBSTITUTE(SUBSTITUTE(SUBSTITUTE(SUBSTITUTE([.C46];&quot; &quot;;&quot;&quot;);&quot;·&quot;;&quot;*&quot; );&quot;–&quot; ;&quot;-&quot; );&quot;:&quot;;&quot;/&quot;) &amp;&quot;|&quot;;&quot;|&quot; &amp; SUBSTITUTE([.I46];&quot; &quot;;&quot;&quot;) &amp;&quot;|&quot;));&quot;&quot;;&quot;&quot;))">
            <text:p/>
          </table:table-cell>
          <table:table-cell table:style-name="ce48"/>
          <table:table-cell table:number-columns-repeated="250"/>
        </table:table-row>
        <table:table-row table:style-name="ro4">
          <table:table-cell table:style-name="ce122"/>
          <table:table-cell table:style-name="ce36"/>
          <table:table-cell table:style-name="ce129"/>
          <table:table-cell table:style-name="ce39" table:formula="of:=IF(ISBLANK([.J47]);&quot;&quot;;IF(ISERROR(FIND(&quot;|&quot;&amp; SUBSTITUTE(SUBSTITUTE(SUBSTITUTE(SUBSTITUTE([.C47];&quot; &quot;;&quot;&quot;);&quot;·&quot;;&quot;*&quot; );&quot;–&quot; ;&quot;-&quot; );&quot;:&quot;;&quot;/&quot;) &amp;&quot;|&quot;;&quot;|&quot; &amp; SUBSTITUTE([.J47];&quot; &quot;;&quot;&quot;) &amp;&quot;|&quot;));&quot;&quot;;&quot;Genauer!&quot;))">
            <text:p/>
          </table:table-cell>
          <table:table-cell table:style-name="ce40" table:formula="of:=IF(ISBLANK([.I47]);&quot;&quot;;IF(ISERROR(FIND(&quot;|&quot;&amp; SUBSTITUTE(SUBSTITUTE(SUBSTITUTE(SUBSTITUTE([.C47];&quot; &quot;;&quot;&quot;);&quot;·&quot;;&quot;*&quot; );&quot;–&quot; ;&quot;-&quot; );&quot;:&quot;;&quot;/&quot;) &amp;&quot;|&quot;;&quot;|&quot; &amp; SUBSTITUTE([.I47];&quot; &quot;;&quot;&quot;) &amp;&quot;|&quot;));&quot;&quot;;&quot;&quot;))">
            <text:p/>
          </table:table-cell>
          <table:table-cell table:style-name="ce117"/>
          <table:table-cell table:number-columns-repeated="250"/>
        </table:table-row>
        <table:table-row table:style-name="ro4">
          <table:table-cell table:style-name="ce30"/>
          <table:table-cell/>
          <table:table-cell table:style-name="ce129"/>
          <table:table-cell table:style-name="ce39" table:formula="of:=IF(ISBLANK([.J48]);&quot;&quot;;IF(ISERROR(FIND(&quot;|&quot;&amp; SUBSTITUTE(SUBSTITUTE(SUBSTITUTE(SUBSTITUTE([.C48];&quot; &quot;;&quot;&quot;);&quot;·&quot;;&quot;*&quot; );&quot;–&quot; ;&quot;-&quot; );&quot;:&quot;;&quot;/&quot;) &amp;&quot;|&quot;;&quot;|&quot; &amp; SUBSTITUTE([.J48];&quot; &quot;;&quot;&quot;) &amp;&quot;|&quot;));&quot;&quot;;&quot;Genauer!&quot;))">
            <text:p/>
          </table:table-cell>
          <table:table-cell table:style-name="ce40" table:formula="of:=IF(ISBLANK([.I48]);&quot;&quot;;IF(ISERROR(FIND(&quot;|&quot;&amp; SUBSTITUTE(SUBSTITUTE(SUBSTITUTE(SUBSTITUTE([.C48];&quot; &quot;;&quot;&quot;);&quot;·&quot;;&quot;*&quot; );&quot;–&quot; ;&quot;-&quot; );&quot;:&quot;;&quot;/&quot;) &amp;&quot;|&quot;;&quot;|&quot; &amp; SUBSTITUTE([.I48];&quot; &quot;;&quot;&quot;) &amp;&quot;|&quot;));&quot;&quot;;&quot;&quot;))">
            <text:p/>
          </table:table-cell>
          <table:table-cell table:style-name="ce47"/>
          <table:table-cell table:number-columns-repeated="250"/>
        </table:table-row>
        <table:table-row table:style-name="ro4">
          <table:table-cell table:style-name="ce30" table:number-columns-spanned="2" table:number-rows-spanned="1"/>
          <table:covered-table-cell/>
          <table:table-cell table:style-name="ce129"/>
          <table:table-cell table:style-name="ce39" table:formula="of:=IF(ISBLANK([.J49]);&quot;&quot;;IF(ISERROR(FIND(&quot;|&quot;&amp; SUBSTITUTE(SUBSTITUTE(SUBSTITUTE(SUBSTITUTE([.C49];&quot; &quot;;&quot;&quot;);&quot;·&quot;;&quot;*&quot; );&quot;–&quot; ;&quot;-&quot; );&quot;:&quot;;&quot;/&quot;) &amp;&quot;|&quot;;&quot;|&quot; &amp; SUBSTITUTE([.J49];&quot; &quot;;&quot;&quot;) &amp;&quot;|&quot;));&quot;&quot;;&quot;Genauer!&quot;))">
            <text:p/>
          </table:table-cell>
          <table:table-cell table:style-name="ce40" table:formula="of:=IF(ISBLANK([.I49]);&quot;&quot;;IF(ISERROR(FIND(&quot;|&quot;&amp; SUBSTITUTE(SUBSTITUTE(SUBSTITUTE(SUBSTITUTE([.C49];&quot; &quot;;&quot;&quot;);&quot;·&quot;;&quot;*&quot; );&quot;–&quot; ;&quot;-&quot; );&quot;:&quot;;&quot;/&quot;) &amp;&quot;|&quot;;&quot;|&quot; &amp; SUBSTITUTE([.I49];&quot; &quot;;&quot;&quot;) &amp;&quot;|&quot;));&quot;&quot;;&quot;&quot;))">
            <text:p/>
          </table:table-cell>
          <table:table-cell table:style-name="ce47"/>
          <table:table-cell table:number-columns-repeated="250"/>
        </table:table-row>
        <table:table-row table:style-name="ro4">
          <table:table-cell table:style-name="ce30" table:number-columns-repeated="2"/>
          <table:table-cell table:style-name="ce129"/>
          <table:table-cell table:style-name="ce39" table:formula="of:=IF(ISBLANK([.J50]);&quot;&quot;;IF(ISERROR(FIND(&quot;|&quot;&amp; SUBSTITUTE(SUBSTITUTE(SUBSTITUTE(SUBSTITUTE([.C50];&quot; &quot;;&quot;&quot;);&quot;·&quot;;&quot;*&quot; );&quot;–&quot; ;&quot;-&quot; );&quot;:&quot;;&quot;/&quot;) &amp;&quot;|&quot;;&quot;|&quot; &amp; SUBSTITUTE([.J50];&quot; &quot;;&quot;&quot;) &amp;&quot;|&quot;));&quot;&quot;;&quot;Genauer!&quot;))">
            <text:p/>
          </table:table-cell>
          <table:table-cell table:style-name="ce40" table:formula="of:=IF(ISBLANK([.I50]);&quot;&quot;;IF(ISERROR(FIND(&quot;|&quot;&amp; SUBSTITUTE(SUBSTITUTE(SUBSTITUTE(SUBSTITUTE([.C50];&quot; &quot;;&quot;&quot;);&quot;·&quot;;&quot;*&quot; );&quot;–&quot; ;&quot;-&quot; );&quot;:&quot;;&quot;/&quot;) &amp;&quot;|&quot;;&quot;|&quot; &amp; SUBSTITUTE([.I50];&quot; &quot;;&quot;&quot;) &amp;&quot;|&quot;));&quot;&quot;;&quot;&quot;))">
            <text:p/>
          </table:table-cell>
          <table:table-cell table:number-columns-repeated="251"/>
        </table:table-row>
        <table:table-row table:style-name="ro4">
          <table:table-cell table:number-columns-repeated="2"/>
          <table:table-cell table:style-name="ce129"/>
          <table:table-cell table:style-name="ce39" table:formula="of:=IF(ISBLANK([.J51]);&quot;&quot;;IF(ISERROR(FIND(&quot;|&quot;&amp; SUBSTITUTE(SUBSTITUTE(SUBSTITUTE(SUBSTITUTE([.C51];&quot; &quot;;&quot;&quot;);&quot;·&quot;;&quot;*&quot; );&quot;–&quot; ;&quot;-&quot; );&quot;:&quot;;&quot;/&quot;) &amp;&quot;|&quot;;&quot;|&quot; &amp; SUBSTITUTE([.J51];&quot; &quot;;&quot;&quot;) &amp;&quot;|&quot;));&quot;&quot;;&quot;Genauer!&quot;))">
            <text:p/>
          </table:table-cell>
          <table:table-cell table:style-name="ce40" table:formula="of:=IF(ISBLANK([.I51]);&quot;&quot;;IF(ISERROR(FIND(&quot;|&quot;&amp; SUBSTITUTE(SUBSTITUTE(SUBSTITUTE(SUBSTITUTE([.C51];&quot; &quot;;&quot;&quot;);&quot;·&quot;;&quot;*&quot; );&quot;–&quot; ;&quot;-&quot; );&quot;:&quot;;&quot;/&quot;) &amp;&quot;|&quot;;&quot;|&quot; &amp; SUBSTITUTE([.I51];&quot; &quot;;&quot;&quot;) &amp;&quot;|&quot;));&quot;&quot;;&quot;&quot;))">
            <text:p/>
          </table:table-cell>
          <table:table-cell table:number-columns-repeated="251"/>
        </table:table-row>
        <table:table-row table:style-name="ro6">
          <table:table-cell/>
          <table:table-cell table:style-name="ce33" office:value-type="string" calcext:value-type="string">
            <text:p>Name:</text:p>
          </table:table-cell>
          <table:table-cell table:style-name="ce130"/>
          <table:table-cell table:style-name="ce39" table:formula="of:=IF(ISBLANK([.J52]);&quot;&quot;;IF(ISERROR(FIND(&quot;|&quot;&amp; SUBSTITUTE(SUBSTITUTE(SUBSTITUTE(SUBSTITUTE([.C52];&quot; &quot;;&quot;&quot;);&quot;·&quot;;&quot;*&quot; );&quot;–&quot; ;&quot;-&quot; );&quot;:&quot;;&quot;/&quot;) &amp;&quot;|&quot;;&quot;|&quot; &amp; SUBSTITUTE([.J52];&quot; &quot;;&quot;&quot;) &amp;&quot;|&quot;));&quot;&quot;;&quot;Genauer!&quot;))">
            <text:p/>
          </table:table-cell>
          <table:table-cell table:style-name="ce40" table:formula="of:=IF(ISBLANK([.I52]);&quot;&quot;;IF(ISERROR(FIND(&quot;|&quot;&amp; SUBSTITUTE(SUBSTITUTE(SUBSTITUTE(SUBSTITUTE([.C52];&quot; &quot;;&quot;&quot;);&quot;·&quot;;&quot;*&quot; );&quot;–&quot; ;&quot;-&quot; );&quot;:&quot;;&quot;/&quot;) &amp;&quot;|&quot;;&quot;|&quot; &amp; SUBSTITUTE([.I52];&quot; &quot;;&quot;&quot;) &amp;&quot;|&quot;));&quot;&quot;;&quot;&quot;))" office:value-type="string" office:string-value="" calcext:value-type="string">
            <text:p></text:p>
          </table:table-cell>
          <table:table-cell table:number-columns-repeated="3"/>
          <table:table-cell office:value-type="string" calcext:value-type="string">
            <text:p>Pyramide|quadratische Pyramide</text:p>
          </table:table-cell>
          <table:table-cell table:number-columns-repeated="247"/>
        </table:table-row>
        <table:table-row table:style-name="ro4">
          <table:table-cell table:style-name="Default" table:number-columns-repeated="2"/>
          <table:table-cell table:style-name="ce129"/>
          <table:table-cell table:style-name="ce39" table:formula="of:=IF(ISBLANK([.J53]);&quot;&quot;;IF(ISERROR(FIND(&quot;|&quot;&amp; SUBSTITUTE(SUBSTITUTE(SUBSTITUTE(SUBSTITUTE([.C53];&quot; &quot;;&quot;&quot;);&quot;·&quot;;&quot;*&quot; );&quot;–&quot; ;&quot;-&quot; );&quot;:&quot;;&quot;/&quot;) &amp;&quot;|&quot;;&quot;|&quot; &amp; SUBSTITUTE([.J53];&quot; &quot;;&quot;&quot;) &amp;&quot;|&quot;));&quot;&quot;;&quot;Genauer!&quot;))">
            <text:p/>
          </table:table-cell>
          <table:table-cell table:style-name="ce40" table:formula="of:=IF(ISBLANK([.I53]);&quot;&quot;;IF(ISERROR(FIND(&quot;|&quot;&amp; SUBSTITUTE(SUBSTITUTE(SUBSTITUTE(SUBSTITUTE([.C53];&quot; &quot;;&quot;&quot;);&quot;·&quot;;&quot;*&quot; );&quot;–&quot; ;&quot;-&quot; );&quot;:&quot;;&quot;/&quot;) &amp;&quot;|&quot;;&quot;|&quot; &amp; SUBSTITUTE([.I53];&quot; &quot;;&quot;&quot;) &amp;&quot;|&quot;));&quot;&quot;;&quot;&quot;))">
            <text:p/>
          </table:table-cell>
          <table:table-cell table:number-columns-repeated="251"/>
        </table:table-row>
        <table:table-row table:style-name="ro6">
          <table:table-cell/>
          <table:table-cell table:style-name="ce33" office:value-type="string" calcext:value-type="string">
            <text:p>Eckenzahl:</text:p>
          </table:table-cell>
          <table:table-cell table:style-name="ce130"/>
          <table:table-cell table:style-name="ce39" table:formula="of:=IF(ISBLANK([.J54]);&quot;&quot;;IF(ISERROR(FIND(&quot;|&quot;&amp; SUBSTITUTE(SUBSTITUTE(SUBSTITUTE(SUBSTITUTE([.C54];&quot; &quot;;&quot;&quot;);&quot;·&quot;;&quot;*&quot; );&quot;–&quot; ;&quot;-&quot; );&quot;:&quot;;&quot;/&quot;) &amp;&quot;|&quot;;&quot;|&quot; &amp; SUBSTITUTE([.J54];&quot; &quot;;&quot;&quot;) &amp;&quot;|&quot;));&quot;&quot;;&quot;Genauer!&quot;))">
            <text:p/>
          </table:table-cell>
          <table:table-cell table:style-name="ce40" table:formula="of:=IF(ISBLANK([.I54]);&quot;&quot;;IF(ISERROR(FIND(&quot;|&quot;&amp; SUBSTITUTE(SUBSTITUTE(SUBSTITUTE(SUBSTITUTE([.C54];&quot; &quot;;&quot;&quot;);&quot;·&quot;;&quot;*&quot; );&quot;–&quot; ;&quot;-&quot; );&quot;:&quot;;&quot;/&quot;) &amp;&quot;|&quot;;&quot;|&quot; &amp; SUBSTITUTE([.I54];&quot; &quot;;&quot;&quot;) &amp;&quot;|&quot;));&quot;&quot;;&quot;&quot;))" office:value-type="string" office:string-value="" calcext:value-type="string">
            <text:p></text:p>
          </table:table-cell>
          <table:table-cell table:number-columns-repeated="3"/>
          <table:table-cell office:value-type="float" office:value="5" calcext:value-type="float">
            <text:p>5</text:p>
          </table:table-cell>
          <table:table-cell table:number-columns-repeated="247"/>
        </table:table-row>
        <table:table-row table:style-name="ro6">
          <table:table-cell/>
          <table:table-cell table:style-name="ce33" office:value-type="string" calcext:value-type="string">
            <text:p>Kantenzahl:</text:p>
          </table:table-cell>
          <table:table-cell table:style-name="ce130"/>
          <table:table-cell table:style-name="ce39" table:formula="of:=IF(ISBLANK([.J55]);&quot;&quot;;IF(ISERROR(FIND(&quot;|&quot;&amp; SUBSTITUTE(SUBSTITUTE(SUBSTITUTE(SUBSTITUTE([.C55];&quot; &quot;;&quot;&quot;);&quot;·&quot;;&quot;*&quot; );&quot;–&quot; ;&quot;-&quot; );&quot;:&quot;;&quot;/&quot;) &amp;&quot;|&quot;;&quot;|&quot; &amp; SUBSTITUTE([.J55];&quot; &quot;;&quot;&quot;) &amp;&quot;|&quot;));&quot;&quot;;&quot;Genauer!&quot;))">
            <text:p/>
          </table:table-cell>
          <table:table-cell table:style-name="ce40" table:formula="of:=IF(ISBLANK([.I55]);&quot;&quot;;IF(ISERROR(FIND(&quot;|&quot;&amp; SUBSTITUTE(SUBSTITUTE(SUBSTITUTE(SUBSTITUTE([.C55];&quot; &quot;;&quot;&quot;);&quot;·&quot;;&quot;*&quot; );&quot;–&quot; ;&quot;-&quot; );&quot;:&quot;;&quot;/&quot;) &amp;&quot;|&quot;;&quot;|&quot; &amp; SUBSTITUTE([.I55];&quot; &quot;;&quot;&quot;) &amp;&quot;|&quot;));&quot;&quot;;&quot;&quot;))" office:value-type="string" office:string-value="" calcext:value-type="string">
            <text:p></text:p>
          </table:table-cell>
          <table:table-cell table:number-columns-repeated="3"/>
          <table:table-cell office:value-type="float" office:value="8" calcext:value-type="float">
            <text:p>8</text:p>
          </table:table-cell>
          <table:table-cell table:number-columns-repeated="247"/>
        </table:table-row>
        <table:table-row table:style-name="ro4">
          <table:table-cell table:style-name="Default"/>
          <table:table-cell table:style-name="ce35" office:value-type="string" calcext:value-type="string">
            <text:p>(von unten nach oben)</text:p>
          </table:table-cell>
          <table:table-cell table:style-name="ce129"/>
          <table:table-cell table:style-name="ce39" table:formula="of:=IF(ISBLANK([.J56]);&quot;&quot;;IF(ISERROR(FIND(&quot;|&quot;&amp; SUBSTITUTE(SUBSTITUTE(SUBSTITUTE(SUBSTITUTE([.C56];&quot; &quot;;&quot;&quot;);&quot;·&quot;;&quot;*&quot; );&quot;–&quot; ;&quot;-&quot; );&quot;:&quot;;&quot;/&quot;) &amp;&quot;|&quot;;&quot;|&quot; &amp; SUBSTITUTE([.J56];&quot; &quot;;&quot;&quot;) &amp;&quot;|&quot;));&quot;&quot;;&quot;Genauer!&quot;))">
            <text:p/>
          </table:table-cell>
          <table:table-cell table:style-name="ce40" table:formula="of:=IF(ISBLANK([.I56]);&quot;&quot;;IF(ISERROR(FIND(&quot;|&quot;&amp; SUBSTITUTE(SUBSTITUTE(SUBSTITUTE(SUBSTITUTE([.C56];&quot; &quot;;&quot;&quot;);&quot;·&quot;;&quot;*&quot; );&quot;–&quot; ;&quot;-&quot; );&quot;:&quot;;&quot;/&quot;) &amp;&quot;|&quot;;&quot;|&quot; &amp; SUBSTITUTE([.I56];&quot; &quot;;&quot;&quot;) &amp;&quot;|&quot;));&quot;&quot;;&quot;&quot;))">
            <text:p/>
          </table:table-cell>
          <table:table-cell table:number-columns-repeated="251"/>
        </table:table-row>
        <table:table-row table:style-name="ro6">
          <table:table-cell table:style-name="ce30"/>
          <table:table-cell table:style-name="ce34" office:value-type="string" calcext:value-type="string">
            <text:p>Zahl und Art der Flächen:</text:p>
          </table:table-cell>
          <table:table-cell table:style-name="ce130"/>
          <table:table-cell table:style-name="ce39" table:formula="of:=IF(ISBLANK([.J57]);&quot;&quot;;IF(ISERROR(FIND(&quot;|&quot;&amp; SUBSTITUTE(SUBSTITUTE(SUBSTITUTE(SUBSTITUTE([.C57];&quot; &quot;;&quot;&quot;);&quot;·&quot;;&quot;*&quot; );&quot;–&quot; ;&quot;-&quot; );&quot;:&quot;;&quot;/&quot;) &amp;&quot;|&quot;;&quot;|&quot; &amp; SUBSTITUTE([.J57];&quot; &quot;;&quot;&quot;) &amp;&quot;|&quot;));&quot;&quot;;&quot;Genauer!&quot;))">
            <text:p/>
          </table:table-cell>
          <table:table-cell table:style-name="ce40" table:formula="of:=IF(ISBLANK([.I57]);&quot;&quot;;IF(ISERROR(FIND(&quot;|&quot;&amp; SUBSTITUTE(SUBSTITUTE(SUBSTITUTE(SUBSTITUTE([.C57];&quot; &quot;;&quot;&quot;);&quot;·&quot;;&quot;*&quot; );&quot;–&quot; ;&quot;-&quot; );&quot;:&quot;;&quot;/&quot;) &amp;&quot;|&quot;;&quot;|&quot; &amp; SUBSTITUTE([.I57];&quot; &quot;;&quot;&quot;) &amp;&quot;|&quot;));&quot;&quot;;&quot;&quot;))" office:value-type="string" office:string-value="" calcext:value-type="string">
            <text:p></text:p>
          </table:table-cell>
          <table:table-cell table:number-columns-repeated="3"/>
          <table:table-cell office:value-type="string" calcext:value-type="string">
            <text:p>1Quadrat|Quadrat</text:p>
          </table:table-cell>
          <table:table-cell table:number-columns-repeated="247"/>
        </table:table-row>
        <table:table-row table:style-name="ro6">
          <table:table-cell table:style-name="ce122"/>
          <table:table-cell table:style-name="ce35" office:value-type="string" calcext:value-type="string">
            <text:p>und </text:p>
          </table:table-cell>
          <table:table-cell table:style-name="ce130"/>
          <table:table-cell table:style-name="ce39" table:formula="of:=IF(ISBLANK([.J58]);&quot;&quot;;IF(ISERROR(FIND(&quot;|&quot;&amp; SUBSTITUTE(SUBSTITUTE(SUBSTITUTE(SUBSTITUTE([.C58];&quot; &quot;;&quot;&quot;);&quot;·&quot;;&quot;*&quot; );&quot;–&quot; ;&quot;-&quot; );&quot;:&quot;;&quot;/&quot;) &amp;&quot;|&quot;;&quot;|&quot; &amp; SUBSTITUTE([.J58];&quot; &quot;;&quot;&quot;) &amp;&quot;|&quot;));&quot;&quot;;&quot;Genauer!&quot;))">
            <text:p/>
          </table:table-cell>
          <table:table-cell table:style-name="ce40" table:formula="of:=IF(ISBLANK([.I58]);&quot;&quot;;IF(ISERROR(FIND(&quot;|&quot;&amp; SUBSTITUTE(SUBSTITUTE(SUBSTITUTE(SUBSTITUTE([.C58];&quot; &quot;;&quot;&quot;);&quot;·&quot;;&quot;*&quot; );&quot;–&quot; ;&quot;-&quot; );&quot;:&quot;;&quot;/&quot;) &amp;&quot;|&quot;;&quot;|&quot; &amp; SUBSTITUTE([.I58];&quot; &quot;;&quot;&quot;) &amp;&quot;|&quot;));&quot;&quot;;&quot;&quot;))" office:value-type="string" office:string-value="" calcext:value-type="string">
            <text:p></text:p>
          </table:table-cell>
          <table:table-cell table:style-name="ce49"/>
          <table:table-cell table:number-columns-repeated="2"/>
          <table:table-cell office:value-type="string" calcext:value-type="string">
            <text:p>4Dreiecke</text:p>
          </table:table-cell>
          <table:table-cell table:number-columns-repeated="247"/>
        </table:table-row>
        <table:table-row table:style-name="ro4">
          <table:table-cell table:style-name="ce29">
            <draw:g table:end-cell-address="Tabelle1.A68" table:end-x="35.01mm" table:end-y="3.63mm" draw:z-index="1">
              <draw:polygon draw:style-name="gr2" draw:text-style-name="P2" svg:width="30mm" svg:height="15.09mm" svg:x="5mm" svg:y="29.66mm" svg:viewBox="0 0 3001 1510" draw:points="0,0 2001,1510 3001,0">
                <text:p/>
              </draw:polygon>
              <draw:polygon draw:style-name="gr3" draw:text-style-name="P3" svg:width="30mm" svg:height="15.09mm" svg:x="5mm" svg:y="4.47mm" svg:viewBox="0 0 3001 1510" draw:points="0,0 2001,1510 3001,0">
                <text:p/>
              </draw:polygon>
              <draw:polygon draw:style-name="gr4" draw:text-style-name="P4" svg:width="20mm" svg:height="40.31mm" svg:x="5mm" svg:y="4.45mm" svg:viewBox="0 0 2001 4032" draw:points="2001,1510 2001,4032 0,2522 0,0">
                <text:p/>
              </draw:polygon>
              <draw:polygon draw:style-name="gr5" draw:text-style-name="P5" svg:width="9.99mm" svg:height="40.32mm" svg:x="25.01mm" svg:y="4.45mm" svg:viewBox="0 0 1000 4033" draw:points="1000,0 1000,2522 0,4033 0,1510">
                <text:p/>
              </draw:polygon>
            </draw:g>
          </table:table-cell>
          <table:table-cell/>
          <table:table-cell table:style-name="ce129"/>
          <table:table-cell table:style-name="ce39" table:formula="of:=IF(ISBLANK([.J59]);&quot;&quot;;IF(ISERROR(FIND(&quot;|&quot;&amp; SUBSTITUTE(SUBSTITUTE(SUBSTITUTE(SUBSTITUTE([.C59];&quot; &quot;;&quot;&quot;);&quot;·&quot;;&quot;*&quot; );&quot;–&quot; ;&quot;-&quot; );&quot;:&quot;;&quot;/&quot;) &amp;&quot;|&quot;;&quot;|&quot; &amp; SUBSTITUTE([.J59];&quot; &quot;;&quot;&quot;) &amp;&quot;|&quot;));&quot;&quot;;&quot;Genauer!&quot;))">
            <text:p/>
          </table:table-cell>
          <table:table-cell table:style-name="ce40" table:formula="of:=IF(ISBLANK([.I59]);&quot;&quot;;IF(ISERROR(FIND(&quot;|&quot;&amp; SUBSTITUTE(SUBSTITUTE(SUBSTITUTE(SUBSTITUTE([.C59];&quot; &quot;;&quot;&quot;);&quot;·&quot;;&quot;*&quot; );&quot;–&quot; ;&quot;-&quot; );&quot;:&quot;;&quot;/&quot;) &amp;&quot;|&quot;;&quot;|&quot; &amp; SUBSTITUTE([.I59];&quot; &quot;;&quot;&quot;) &amp;&quot;|&quot;));&quot;&quot;;&quot;&quot;))">
            <text:p/>
          </table:table-cell>
          <table:table-cell table:number-columns-repeated="251"/>
        </table:table-row>
        <table:table-row table:style-name="ro4">
          <table:table-cell table:style-name="ce122"/>
          <table:table-cell table:style-name="ce36"/>
          <table:table-cell table:style-name="ce129"/>
          <table:table-cell table:style-name="ce39" table:formula="of:=IF(ISBLANK([.J60]);&quot;&quot;;IF(ISERROR(FIND(&quot;|&quot;&amp; SUBSTITUTE(SUBSTITUTE(SUBSTITUTE(SUBSTITUTE([.C60];&quot; &quot;;&quot;&quot;);&quot;·&quot;;&quot;*&quot; );&quot;–&quot; ;&quot;-&quot; );&quot;:&quot;;&quot;/&quot;) &amp;&quot;|&quot;;&quot;|&quot; &amp; SUBSTITUTE([.J60];&quot; &quot;;&quot;&quot;) &amp;&quot;|&quot;));&quot;&quot;;&quot;Genauer!&quot;))">
            <text:p/>
          </table:table-cell>
          <table:table-cell table:style-name="ce40" table:formula="of:=IF(ISBLANK([.I60]);&quot;&quot;;IF(ISERROR(FIND(&quot;|&quot;&amp; SUBSTITUTE(SUBSTITUTE(SUBSTITUTE(SUBSTITUTE([.C60];&quot; &quot;;&quot;&quot;);&quot;·&quot;;&quot;*&quot; );&quot;–&quot; ;&quot;-&quot; );&quot;:&quot;;&quot;/&quot;) &amp;&quot;|&quot;;&quot;|&quot; &amp; SUBSTITUTE([.I60];&quot; &quot;;&quot;&quot;) &amp;&quot;|&quot;));&quot;&quot;;&quot;&quot;))">
            <text:p/>
          </table:table-cell>
          <table:table-cell table:style-name="ce47"/>
          <table:table-cell table:number-columns-repeated="250"/>
        </table:table-row>
        <table:table-row table:style-name="ro4">
          <table:table-cell table:style-name="ce122"/>
          <table:table-cell table:style-name="ce36"/>
          <table:table-cell table:style-name="ce129"/>
          <table:table-cell table:style-name="ce39" table:formula="of:=IF(ISBLANK([.J61]);&quot;&quot;;IF(ISERROR(FIND(&quot;|&quot;&amp; SUBSTITUTE(SUBSTITUTE(SUBSTITUTE(SUBSTITUTE([.C61];&quot; &quot;;&quot;&quot;);&quot;·&quot;;&quot;*&quot; );&quot;–&quot; ;&quot;-&quot; );&quot;:&quot;;&quot;/&quot;) &amp;&quot;|&quot;;&quot;|&quot; &amp; SUBSTITUTE([.J61];&quot; &quot;;&quot;&quot;) &amp;&quot;|&quot;));&quot;&quot;;&quot;Genauer!&quot;))">
            <text:p/>
          </table:table-cell>
          <table:table-cell table:style-name="ce40" table:formula="of:=IF(ISBLANK([.I61]);&quot;&quot;;IF(ISERROR(FIND(&quot;|&quot;&amp; SUBSTITUTE(SUBSTITUTE(SUBSTITUTE(SUBSTITUTE([.C61];&quot; &quot;;&quot;&quot;);&quot;·&quot;;&quot;*&quot; );&quot;–&quot; ;&quot;-&quot; );&quot;:&quot;;&quot;/&quot;) &amp;&quot;|&quot;;&quot;|&quot; &amp; SUBSTITUTE([.I61];&quot; &quot;;&quot;&quot;) &amp;&quot;|&quot;));&quot;&quot;;&quot;&quot;))">
            <text:p/>
          </table:table-cell>
          <table:table-cell table:number-columns-repeated="251"/>
        </table:table-row>
        <table:table-row table:style-name="ro4">
          <table:table-cell table:style-name="ce122"/>
          <table:table-cell table:style-name="ce36"/>
          <table:table-cell table:style-name="ce129"/>
          <table:table-cell table:style-name="ce39" table:formula="of:=IF(ISBLANK([.J62]);&quot;&quot;;IF(ISERROR(FIND(&quot;|&quot;&amp; SUBSTITUTE(SUBSTITUTE(SUBSTITUTE(SUBSTITUTE([.C62];&quot; &quot;;&quot;&quot;);&quot;·&quot;;&quot;*&quot; );&quot;–&quot; ;&quot;-&quot; );&quot;:&quot;;&quot;/&quot;) &amp;&quot;|&quot;;&quot;|&quot; &amp; SUBSTITUTE([.J62];&quot; &quot;;&quot;&quot;) &amp;&quot;|&quot;));&quot;&quot;;&quot;Genauer!&quot;))">
            <text:p/>
          </table:table-cell>
          <table:table-cell table:style-name="ce40" table:formula="of:=IF(ISBLANK([.I62]);&quot;&quot;;IF(ISERROR(FIND(&quot;|&quot;&amp; SUBSTITUTE(SUBSTITUTE(SUBSTITUTE(SUBSTITUTE([.C62];&quot; &quot;;&quot;&quot;);&quot;·&quot;;&quot;*&quot; );&quot;–&quot; ;&quot;-&quot; );&quot;:&quot;;&quot;/&quot;) &amp;&quot;|&quot;;&quot;|&quot; &amp; SUBSTITUTE([.I62];&quot; &quot;;&quot;&quot;) &amp;&quot;|&quot;));&quot;&quot;;&quot;&quot;))">
            <text:p/>
          </table:table-cell>
          <table:table-cell table:number-columns-repeated="251"/>
        </table:table-row>
        <table:table-row table:style-name="ro4">
          <table:table-cell table:style-name="ce122"/>
          <table:table-cell table:style-name="ce36"/>
          <table:table-cell table:style-name="ce129"/>
          <table:table-cell table:style-name="ce39" table:formula="of:=IF(ISBLANK([.J63]);&quot;&quot;;IF(ISERROR(FIND(&quot;|&quot;&amp; SUBSTITUTE(SUBSTITUTE(SUBSTITUTE(SUBSTITUTE([.C63];&quot; &quot;;&quot;&quot;);&quot;·&quot;;&quot;*&quot; );&quot;–&quot; ;&quot;-&quot; );&quot;:&quot;;&quot;/&quot;) &amp;&quot;|&quot;;&quot;|&quot; &amp; SUBSTITUTE([.J63];&quot; &quot;;&quot;&quot;) &amp;&quot;|&quot;));&quot;&quot;;&quot;Genauer!&quot;))">
            <text:p/>
          </table:table-cell>
          <table:table-cell table:style-name="ce40" table:formula="of:=IF(ISBLANK([.I63]);&quot;&quot;;IF(ISERROR(FIND(&quot;|&quot;&amp; SUBSTITUTE(SUBSTITUTE(SUBSTITUTE(SUBSTITUTE([.C63];&quot; &quot;;&quot;&quot;);&quot;·&quot;;&quot;*&quot; );&quot;–&quot; ;&quot;-&quot; );&quot;:&quot;;&quot;/&quot;) &amp;&quot;|&quot;;&quot;|&quot; &amp; SUBSTITUTE([.I63];&quot; &quot;;&quot;&quot;) &amp;&quot;|&quot;));&quot;&quot;;&quot;&quot;))">
            <text:p/>
          </table:table-cell>
          <table:table-cell table:number-columns-repeated="251"/>
        </table:table-row>
        <table:table-row table:style-name="ro6">
          <table:table-cell/>
          <table:table-cell table:style-name="ce33" office:value-type="string" calcext:value-type="string">
            <text:p>Name:</text:p>
          </table:table-cell>
          <table:table-cell table:style-name="ce130"/>
          <table:table-cell table:style-name="ce39" table:formula="of:=IF(ISBLANK([.J64]);&quot;&quot;;IF(ISERROR(FIND(&quot;|&quot;&amp; SUBSTITUTE(SUBSTITUTE(SUBSTITUTE(SUBSTITUTE([.C64];&quot; &quot;;&quot;&quot;);&quot;·&quot;;&quot;*&quot; );&quot;–&quot; ;&quot;-&quot; );&quot;:&quot;;&quot;/&quot;) &amp;&quot;|&quot;;&quot;|&quot; &amp; SUBSTITUTE([.J64];&quot; &quot;;&quot;&quot;) &amp;&quot;|&quot;));&quot;&quot;;&quot;Genauer!&quot;))">
            <text:p/>
          </table:table-cell>
          <table:table-cell table:style-name="ce40" table:formula="of:=IF(ISBLANK([.I64]);&quot;&quot;;IF(ISERROR(FIND(&quot;|&quot;&amp; SUBSTITUTE(SUBSTITUTE(SUBSTITUTE(SUBSTITUTE([.C64];&quot; &quot;;&quot;&quot;);&quot;·&quot;;&quot;*&quot; );&quot;–&quot; ;&quot;-&quot; );&quot;:&quot;;&quot;/&quot;) &amp;&quot;|&quot;;&quot;|&quot; &amp; SUBSTITUTE([.I64];&quot; &quot;;&quot;&quot;) &amp;&quot;|&quot;));&quot;&quot;;&quot;&quot;))" office:value-type="string" office:string-value="" calcext:value-type="string">
            <text:p></text:p>
          </table:table-cell>
          <table:table-cell table:number-columns-repeated="3"/>
          <table:table-cell office:value-type="string" calcext:value-type="string">
            <text:p>Prisma|Dreiecksprisma</text:p>
          </table:table-cell>
          <table:table-cell table:number-columns-repeated="247"/>
        </table:table-row>
        <table:table-row table:style-name="ro4">
          <table:table-cell table:style-name="Default" table:number-columns-repeated="2"/>
          <table:table-cell table:style-name="ce129"/>
          <table:table-cell table:style-name="ce39" table:formula="of:=IF(ISBLANK([.J65]);&quot;&quot;;IF(ISERROR(FIND(&quot;|&quot;&amp; SUBSTITUTE(SUBSTITUTE(SUBSTITUTE(SUBSTITUTE([.C65];&quot; &quot;;&quot;&quot;);&quot;·&quot;;&quot;*&quot; );&quot;–&quot; ;&quot;-&quot; );&quot;:&quot;;&quot;/&quot;) &amp;&quot;|&quot;;&quot;|&quot; &amp; SUBSTITUTE([.J65];&quot; &quot;;&quot;&quot;) &amp;&quot;|&quot;));&quot;&quot;;&quot;Genauer!&quot;))">
            <text:p/>
          </table:table-cell>
          <table:table-cell table:style-name="ce40" table:formula="of:=IF(ISBLANK([.I65]);&quot;&quot;;IF(ISERROR(FIND(&quot;|&quot;&amp; SUBSTITUTE(SUBSTITUTE(SUBSTITUTE(SUBSTITUTE([.C65];&quot; &quot;;&quot;&quot;);&quot;·&quot;;&quot;*&quot; );&quot;–&quot; ;&quot;-&quot; );&quot;:&quot;;&quot;/&quot;) &amp;&quot;|&quot;;&quot;|&quot; &amp; SUBSTITUTE([.I65];&quot; &quot;;&quot;&quot;) &amp;&quot;|&quot;));&quot;&quot;;&quot;&quot;))">
            <text:p/>
          </table:table-cell>
          <table:table-cell table:style-name="ce47"/>
          <table:table-cell table:number-columns-repeated="250"/>
        </table:table-row>
        <table:table-row table:style-name="ro6">
          <table:table-cell/>
          <table:table-cell table:style-name="ce33" office:value-type="string" calcext:value-type="string">
            <text:p>Eckenzahl:</text:p>
          </table:table-cell>
          <table:table-cell table:style-name="ce130"/>
          <table:table-cell table:style-name="ce39" table:formula="of:=IF(ISBLANK([.J66]);&quot;&quot;;IF(ISERROR(FIND(&quot;|&quot;&amp; SUBSTITUTE(SUBSTITUTE(SUBSTITUTE(SUBSTITUTE([.C66];&quot; &quot;;&quot;&quot;);&quot;·&quot;;&quot;*&quot; );&quot;–&quot; ;&quot;-&quot; );&quot;:&quot;;&quot;/&quot;) &amp;&quot;|&quot;;&quot;|&quot; &amp; SUBSTITUTE([.J66];&quot; &quot;;&quot;&quot;) &amp;&quot;|&quot;));&quot;&quot;;&quot;Genauer!&quot;))">
            <text:p/>
          </table:table-cell>
          <table:table-cell table:style-name="ce40" table:formula="of:=IF(ISBLANK([.I66]);&quot;&quot;;IF(ISERROR(FIND(&quot;|&quot;&amp; SUBSTITUTE(SUBSTITUTE(SUBSTITUTE(SUBSTITUTE([.C66];&quot; &quot;;&quot;&quot;);&quot;·&quot;;&quot;*&quot; );&quot;–&quot; ;&quot;-&quot; );&quot;:&quot;;&quot;/&quot;) &amp;&quot;|&quot;;&quot;|&quot; &amp; SUBSTITUTE([.I66];&quot; &quot;;&quot;&quot;) &amp;&quot;|&quot;));&quot;&quot;;&quot;&quot;))" office:value-type="string" office:string-value="" calcext:value-type="string">
            <text:p></text:p>
          </table:table-cell>
          <table:table-cell table:style-name="ce47"/>
          <table:table-cell table:number-columns-repeated="2"/>
          <table:table-cell office:value-type="float" office:value="6" calcext:value-type="float">
            <text:p>6</text:p>
          </table:table-cell>
          <table:table-cell table:number-columns-repeated="247"/>
        </table:table-row>
        <table:table-row table:style-name="ro6">
          <table:table-cell/>
          <table:table-cell table:style-name="ce33" office:value-type="string" calcext:value-type="string">
            <text:p>Kantenzahl:</text:p>
          </table:table-cell>
          <table:table-cell table:style-name="ce130"/>
          <table:table-cell table:style-name="ce39" table:formula="of:=IF(ISBLANK([.J67]);&quot;&quot;;IF(ISERROR(FIND(&quot;|&quot;&amp; SUBSTITUTE(SUBSTITUTE(SUBSTITUTE(SUBSTITUTE([.C67];&quot; &quot;;&quot;&quot;);&quot;·&quot;;&quot;*&quot; );&quot;–&quot; ;&quot;-&quot; );&quot;:&quot;;&quot;/&quot;) &amp;&quot;|&quot;;&quot;|&quot; &amp; SUBSTITUTE([.J67];&quot; &quot;;&quot;&quot;) &amp;&quot;|&quot;));&quot;&quot;;&quot;Genauer!&quot;))">
            <text:p/>
          </table:table-cell>
          <table:table-cell table:style-name="ce40" table:formula="of:=IF(ISBLANK([.I67]);&quot;&quot;;IF(ISERROR(FIND(&quot;|&quot;&amp; SUBSTITUTE(SUBSTITUTE(SUBSTITUTE(SUBSTITUTE([.C67];&quot; &quot;;&quot;&quot;);&quot;·&quot;;&quot;*&quot; );&quot;–&quot; ;&quot;-&quot; );&quot;:&quot;;&quot;/&quot;) &amp;&quot;|&quot;;&quot;|&quot; &amp; SUBSTITUTE([.I67];&quot; &quot;;&quot;&quot;) &amp;&quot;|&quot;));&quot;&quot;;&quot;&quot;))" office:value-type="string" office:string-value="" calcext:value-type="string">
            <text:p></text:p>
          </table:table-cell>
          <table:table-cell table:number-columns-repeated="3"/>
          <table:table-cell office:value-type="float" office:value="9" calcext:value-type="float">
            <text:p>9</text:p>
          </table:table-cell>
          <table:table-cell table:number-columns-repeated="247"/>
        </table:table-row>
        <table:table-row table:style-name="ro4">
          <table:table-cell table:style-name="Default" table:number-columns-repeated="2"/>
          <table:table-cell table:style-name="ce129"/>
          <table:table-cell table:style-name="ce39" table:formula="of:=IF(ISBLANK([.J68]);&quot;&quot;;IF(ISERROR(FIND(&quot;|&quot;&amp; SUBSTITUTE(SUBSTITUTE(SUBSTITUTE(SUBSTITUTE([.C68];&quot; &quot;;&quot;&quot;);&quot;·&quot;;&quot;*&quot; );&quot;–&quot; ;&quot;-&quot; );&quot;:&quot;;&quot;/&quot;) &amp;&quot;|&quot;;&quot;|&quot; &amp; SUBSTITUTE([.J68];&quot; &quot;;&quot;&quot;) &amp;&quot;|&quot;));&quot;&quot;;&quot;Genauer!&quot;))">
            <text:p/>
          </table:table-cell>
          <table:table-cell table:style-name="ce40" table:formula="of:=IF(ISBLANK([.I68]);&quot;&quot;;IF(ISERROR(FIND(&quot;|&quot;&amp; SUBSTITUTE(SUBSTITUTE(SUBSTITUTE(SUBSTITUTE([.C68];&quot; &quot;;&quot;&quot;);&quot;·&quot;;&quot;*&quot; );&quot;–&quot; ;&quot;-&quot; );&quot;:&quot;;&quot;/&quot;) &amp;&quot;|&quot;;&quot;|&quot; &amp; SUBSTITUTE([.I68];&quot; &quot;;&quot;&quot;) &amp;&quot;|&quot;));&quot;&quot;;&quot;&quot;))">
            <text:p/>
          </table:table-cell>
          <table:table-cell table:number-columns-repeated="251"/>
        </table:table-row>
        <table:table-row table:style-name="ro6">
          <table:table-cell table:style-name="ce30"/>
          <table:table-cell table:style-name="ce34" office:value-type="string" calcext:value-type="string">
            <text:p>Grund- und Deckfläche sind hier:</text:p>
          </table:table-cell>
          <table:table-cell table:style-name="ce130"/>
          <table:table-cell table:style-name="ce39" table:formula="of:=IF(ISBLANK([.J69]);&quot;&quot;;IF(ISERROR(FIND(&quot;|&quot;&amp; SUBSTITUTE(SUBSTITUTE(SUBSTITUTE(SUBSTITUTE([.C69];&quot; &quot;;&quot;&quot;);&quot;·&quot;;&quot;*&quot; );&quot;–&quot; ;&quot;-&quot; );&quot;:&quot;;&quot;/&quot;) &amp;&quot;|&quot;;&quot;|&quot; &amp; SUBSTITUTE([.J69];&quot; &quot;;&quot;&quot;) &amp;&quot;|&quot;));&quot;&quot;;&quot;Genauer!&quot;))">
            <text:p/>
          </table:table-cell>
          <table:table-cell table:style-name="ce40" table:formula="of:=IF(ISBLANK([.I69]);&quot;&quot;;IF(ISERROR(FIND(&quot;|&quot;&amp; SUBSTITUTE(SUBSTITUTE(SUBSTITUTE(SUBSTITUTE([.C69];&quot; &quot;;&quot;&quot;);&quot;·&quot;;&quot;*&quot; );&quot;–&quot; ;&quot;-&quot; );&quot;:&quot;;&quot;/&quot;) &amp;&quot;|&quot;;&quot;|&quot; &amp; SUBSTITUTE([.I69];&quot; &quot;;&quot;&quot;) &amp;&quot;|&quot;));&quot;&quot;;&quot;&quot;))" office:value-type="string" office:string-value="" calcext:value-type="string">
            <text:p></text:p>
          </table:table-cell>
          <table:table-cell table:number-columns-repeated="3"/>
          <table:table-cell office:value-type="string" calcext:value-type="string">
            <text:p>Dreiecke|2Dreiecke</text:p>
          </table:table-cell>
          <table:table-cell table:number-columns-repeated="247"/>
        </table:table-row>
        <table:table-row table:style-name="ro7">
          <table:table-cell table:style-name="ce123" office:value-type="string" calcext:value-type="string" table:number-columns-spanned="2" table:number-rows-spanned="1">
            <text:p>Die Mantelflächen bestehen aus (Zahl und Name der Fläche):</text:p>
          </table:table-cell>
          <table:covered-table-cell table:style-name="ce37"/>
          <table:table-cell table:style-name="ce130"/>
          <table:table-cell table:style-name="ce39" table:formula="of:=IF(ISBLANK([.J70]);&quot;&quot;;IF(ISERROR(FIND(&quot;|&quot;&amp; SUBSTITUTE(SUBSTITUTE(SUBSTITUTE(SUBSTITUTE([.C70];&quot; &quot;;&quot;&quot;);&quot;·&quot;;&quot;*&quot; );&quot;–&quot; ;&quot;-&quot; );&quot;:&quot;;&quot;/&quot;) &amp;&quot;|&quot;;&quot;|&quot; &amp; SUBSTITUTE([.J70];&quot; &quot;;&quot;&quot;) &amp;&quot;|&quot;));&quot;&quot;;&quot;Genauer!&quot;))">
            <text:p/>
          </table:table-cell>
          <table:table-cell table:style-name="ce40" table:formula="of:=IF(ISBLANK([.I70]);&quot;&quot;;IF(ISERROR(FIND(&quot;|&quot;&amp; SUBSTITUTE(SUBSTITUTE(SUBSTITUTE(SUBSTITUTE([.C70];&quot; &quot;;&quot;&quot;);&quot;·&quot;;&quot;*&quot; );&quot;–&quot; ;&quot;-&quot; );&quot;:&quot;;&quot;/&quot;) &amp;&quot;|&quot;;&quot;|&quot; &amp; SUBSTITUTE([.I70];&quot; &quot;;&quot;&quot;) &amp;&quot;|&quot;));&quot;&quot;;&quot;&quot;))" office:value-type="string" office:string-value="" calcext:value-type="string">
            <text:p></text:p>
          </table:table-cell>
          <table:table-cell table:number-columns-repeated="3"/>
          <table:table-cell office:value-type="string" calcext:value-type="string">
            <text:p>Rechtecken|3Rechtecken</text:p>
          </table:table-cell>
          <table:table-cell table:number-columns-repeated="247"/>
        </table:table-row>
        <table:table-row table:style-name="ro4">
          <table:table-cell table:style-name="ce30"/>
          <table:table-cell/>
          <table:table-cell table:style-name="ce129"/>
          <table:table-cell table:style-name="ce39" table:formula="of:=IF(ISBLANK([.J71]);&quot;&quot;;IF(ISERROR(FIND(&quot;|&quot;&amp; SUBSTITUTE(SUBSTITUTE(SUBSTITUTE(SUBSTITUTE([.C71];&quot; &quot;;&quot;&quot;);&quot;·&quot;;&quot;*&quot; );&quot;–&quot; ;&quot;-&quot; );&quot;:&quot;;&quot;/&quot;) &amp;&quot;|&quot;;&quot;|&quot; &amp; SUBSTITUTE([.J71];&quot; &quot;;&quot;&quot;) &amp;&quot;|&quot;));&quot;&quot;;&quot;Genauer!&quot;))">
            <text:p/>
          </table:table-cell>
          <table:table-cell table:style-name="ce40" table:formula="of:=IF(ISBLANK([.I71]);&quot;&quot;;IF(ISERROR(FIND(&quot;|&quot;&amp; SUBSTITUTE(SUBSTITUTE(SUBSTITUTE(SUBSTITUTE([.C71];&quot; &quot;;&quot;&quot;);&quot;·&quot;;&quot;*&quot; );&quot;–&quot; ;&quot;-&quot; );&quot;:&quot;;&quot;/&quot;) &amp;&quot;|&quot;;&quot;|&quot; &amp; SUBSTITUTE([.I71];&quot; &quot;;&quot;&quot;) &amp;&quot;|&quot;));&quot;&quot;;&quot;&quot;))">
            <text:p/>
          </table:table-cell>
          <table:table-cell table:style-name="ce49"/>
          <table:table-cell table:number-columns-repeated="250"/>
        </table:table-row>
        <table:table-row table:style-name="ro4">
          <table:table-cell table:style-name="ce30">
            <draw:g table:end-cell-address="Tabelle1.A83" table:end-x="35.02mm" table:end-y="1.26mm" draw:z-index="6">
              <draw:polygon draw:style-name="gr16" draw:text-style-name="P2" svg:width="35mm" svg:height="19.86mm" svg:x="0.01mm" svg:y="32.65mm" svg:viewBox="0 0 3501 1987" draw:points="2001,1987 3501,991 3001,0 1500,0 0,991 500,1987">
                <text:p/>
              </draw:polygon>
              <draw:custom-shape draw:style-name="gr17" draw:text-style-name="P4" svg:width="15.01mm" svg:height="29.85mm" svg:x="5.02mm" svg:y="22.66mm">
                <text:p/>
                <draw:enhanced-geometry svg:viewBox="0 0 21600 21600" draw:type="rectangle" draw:enhanced-path="M 0 0 L 21600 0 21600 21600 0 21600 0 0 Z N"/>
              </draw:custom-shape>
              <draw:polygon draw:style-name="gr5" draw:text-style-name="P5" svg:width="14.99mm" svg:height="39.8mm" svg:x="20.02mm" svg:y="12.7mm" svg:viewBox="0 0 1500 3981" draw:points="1500,2986 1500,0 0,996 0,3981">
                <text:p/>
              </draw:polygon>
              <draw:polygon draw:style-name="gr5" draw:text-style-name="P5" svg:width="4.99mm" svg:height="39.8mm" svg:x="0.01mm" svg:y="12.7mm" svg:viewBox="0 0 500 3981" draw:points="500,996 0,0 0,2986 500,3981">
                <text:p/>
              </draw:polygon>
              <draw:line draw:style-name="gr2" draw:text-style-name="P2" svg:x1="30.02mm" svg:y1="2.74mm" svg:x2="30.02mm" svg:y2="32.65mm">
                <text:p/>
              </draw:line>
              <draw:line draw:style-name="gr2" draw:text-style-name="P2" svg:x1="15.01mm" svg:y1="2.74mm" svg:x2="15.02mm" svg:y2="32.65mm">
                <text:p/>
              </draw:line>
              <draw:polygon draw:style-name="gr3" draw:text-style-name="P3" svg:width="35mm" svg:height="19.91mm" svg:x="0.01mm" svg:y="2.74mm" svg:viewBox="0 0 3501 1992" draw:points="2001,1992 3501,996 3001,0 1500,0 0,996 500,1992">
                <text:p/>
              </draw:polygon>
            </draw:g>
          </table:table-cell>
          <table:table-cell/>
          <table:table-cell table:style-name="ce129"/>
          <table:table-cell table:style-name="ce39" table:formula="of:=IF(ISBLANK([.J72]);&quot;&quot;;IF(ISERROR(FIND(&quot;|&quot;&amp; SUBSTITUTE(SUBSTITUTE(SUBSTITUTE(SUBSTITUTE([.C72];&quot; &quot;;&quot;&quot;);&quot;·&quot;;&quot;*&quot; );&quot;–&quot; ;&quot;-&quot; );&quot;:&quot;;&quot;/&quot;) &amp;&quot;|&quot;;&quot;|&quot; &amp; SUBSTITUTE([.J72];&quot; &quot;;&quot;&quot;) &amp;&quot;|&quot;));&quot;&quot;;&quot;Genauer!&quot;))">
            <text:p/>
          </table:table-cell>
          <table:table-cell table:style-name="ce40" table:formula="of:=IF(ISBLANK([.I72]);&quot;&quot;;IF(ISERROR(FIND(&quot;|&quot;&amp; SUBSTITUTE(SUBSTITUTE(SUBSTITUTE(SUBSTITUTE([.C72];&quot; &quot;;&quot;&quot;);&quot;·&quot;;&quot;*&quot; );&quot;–&quot; ;&quot;-&quot; );&quot;:&quot;;&quot;/&quot;) &amp;&quot;|&quot;;&quot;|&quot; &amp; SUBSTITUTE([.I72];&quot; &quot;;&quot;&quot;) &amp;&quot;|&quot;));&quot;&quot;;&quot;&quot;))">
            <text:p/>
          </table:table-cell>
          <table:table-cell table:style-name="ce49"/>
          <table:table-cell table:number-columns-repeated="250"/>
        </table:table-row>
        <table:table-row table:style-name="ro4">
          <table:table-cell table:style-name="ce30"/>
          <table:table-cell/>
          <table:table-cell table:style-name="ce129"/>
          <table:table-cell table:style-name="ce39" table:formula="of:=IF(ISBLANK([.J73]);&quot;&quot;;IF(ISERROR(FIND(&quot;|&quot;&amp; SUBSTITUTE(SUBSTITUTE(SUBSTITUTE(SUBSTITUTE([.C73];&quot; &quot;;&quot;&quot;);&quot;·&quot;;&quot;*&quot; );&quot;–&quot; ;&quot;-&quot; );&quot;:&quot;;&quot;/&quot;) &amp;&quot;|&quot;;&quot;|&quot; &amp; SUBSTITUTE([.J73];&quot; &quot;;&quot;&quot;) &amp;&quot;|&quot;));&quot;&quot;;&quot;Genauer!&quot;))">
            <text:p/>
          </table:table-cell>
          <table:table-cell table:style-name="ce40" table:formula="of:=IF(ISBLANK([.I73]);&quot;&quot;;IF(ISERROR(FIND(&quot;|&quot;&amp; SUBSTITUTE(SUBSTITUTE(SUBSTITUTE(SUBSTITUTE([.C73];&quot; &quot;;&quot;&quot;);&quot;·&quot;;&quot;*&quot; );&quot;–&quot; ;&quot;-&quot; );&quot;:&quot;;&quot;/&quot;) &amp;&quot;|&quot;;&quot;|&quot; &amp; SUBSTITUTE([.I73];&quot; &quot;;&quot;&quot;) &amp;&quot;|&quot;));&quot;&quot;;&quot;&quot;))">
            <text:p/>
          </table:table-cell>
          <table:table-cell table:style-name="ce49"/>
          <table:table-cell table:number-columns-repeated="250"/>
        </table:table-row>
        <table:table-row table:style-name="ro4">
          <table:table-cell table:style-name="ce30"/>
          <table:table-cell/>
          <table:table-cell table:style-name="ce129"/>
          <table:table-cell table:style-name="ce39" table:formula="of:=IF(ISBLANK([.J74]);&quot;&quot;;IF(ISERROR(FIND(&quot;|&quot;&amp; SUBSTITUTE(SUBSTITUTE(SUBSTITUTE(SUBSTITUTE([.C74];&quot; &quot;;&quot;&quot;);&quot;·&quot;;&quot;*&quot; );&quot;–&quot; ;&quot;-&quot; );&quot;:&quot;;&quot;/&quot;) &amp;&quot;|&quot;;&quot;|&quot; &amp; SUBSTITUTE([.J74];&quot; &quot;;&quot;&quot;) &amp;&quot;|&quot;));&quot;&quot;;&quot;Genauer!&quot;))">
            <text:p/>
          </table:table-cell>
          <table:table-cell table:style-name="ce40" table:formula="of:=IF(ISBLANK([.I74]);&quot;&quot;;IF(ISERROR(FIND(&quot;|&quot;&amp; SUBSTITUTE(SUBSTITUTE(SUBSTITUTE(SUBSTITUTE([.C74];&quot; &quot;;&quot;&quot;);&quot;·&quot;;&quot;*&quot; );&quot;–&quot; ;&quot;-&quot; );&quot;:&quot;;&quot;/&quot;) &amp;&quot;|&quot;;&quot;|&quot; &amp; SUBSTITUTE([.I74];&quot; &quot;;&quot;&quot;) &amp;&quot;|&quot;));&quot;&quot;;&quot;&quot;))">
            <text:p/>
          </table:table-cell>
          <table:table-cell table:number-columns-repeated="251"/>
        </table:table-row>
        <table:table-row table:style-name="ro4">
          <table:table-cell table:style-name="ce29"/>
          <table:table-cell/>
          <table:table-cell table:style-name="ce129"/>
          <table:table-cell table:style-name="ce39" table:formula="of:=IF(ISBLANK([.J75]);&quot;&quot;;IF(ISERROR(FIND(&quot;|&quot;&amp; SUBSTITUTE(SUBSTITUTE(SUBSTITUTE(SUBSTITUTE([.C75];&quot; &quot;;&quot;&quot;);&quot;·&quot;;&quot;*&quot; );&quot;–&quot; ;&quot;-&quot; );&quot;:&quot;;&quot;/&quot;) &amp;&quot;|&quot;;&quot;|&quot; &amp; SUBSTITUTE([.J75];&quot; &quot;;&quot;&quot;) &amp;&quot;|&quot;));&quot;&quot;;&quot;Genauer!&quot;))">
            <text:p/>
          </table:table-cell>
          <table:table-cell table:style-name="ce40" table:formula="of:=IF(ISBLANK([.I75]);&quot;&quot;;IF(ISERROR(FIND(&quot;|&quot;&amp; SUBSTITUTE(SUBSTITUTE(SUBSTITUTE(SUBSTITUTE([.C75];&quot; &quot;;&quot;&quot;);&quot;·&quot;;&quot;*&quot; );&quot;–&quot; ;&quot;-&quot; );&quot;:&quot;;&quot;/&quot;) &amp;&quot;|&quot;;&quot;|&quot; &amp; SUBSTITUTE([.I75];&quot; &quot;;&quot;&quot;) &amp;&quot;|&quot;));&quot;&quot;;&quot;&quot;))">
            <text:p/>
          </table:table-cell>
          <table:table-cell table:number-columns-repeated="251"/>
        </table:table-row>
        <table:table-row table:style-name="ro4">
          <table:table-cell table:style-name="Default" table:number-columns-repeated="2"/>
          <table:table-cell table:style-name="ce129"/>
          <table:table-cell table:style-name="ce39" table:formula="of:=IF(ISBLANK([.J76]);&quot;&quot;;IF(ISERROR(FIND(&quot;|&quot;&amp; SUBSTITUTE(SUBSTITUTE(SUBSTITUTE(SUBSTITUTE([.C78];&quot; &quot;;&quot;&quot;);&quot;·&quot;;&quot;*&quot; );&quot;–&quot; ;&quot;-&quot; );&quot;:&quot;;&quot;/&quot;) &amp;&quot;|&quot;;&quot;|&quot; &amp; SUBSTITUTE([.J76];&quot; &quot;;&quot;&quot;) &amp;&quot;|&quot;));&quot;&quot;;&quot;Genauer!&quot;))">
            <text:p/>
          </table:table-cell>
          <table:table-cell table:style-name="ce40" table:formula="of:=IF(ISBLANK([.I76]);&quot;&quot;;IF(ISERROR(FIND(&quot;|&quot;&amp; SUBSTITUTE(SUBSTITUTE(SUBSTITUTE(SUBSTITUTE([.C76];&quot; &quot;;&quot;&quot;);&quot;·&quot;;&quot;*&quot; );&quot;–&quot; ;&quot;-&quot; );&quot;:&quot;;&quot;/&quot;) &amp;&quot;|&quot;;&quot;|&quot; &amp; SUBSTITUTE([.I76];&quot; &quot;;&quot;&quot;) &amp;&quot;|&quot;));&quot;&quot;;&quot;&quot;))">
            <text:p/>
          </table:table-cell>
          <table:table-cell table:number-columns-repeated="3"/>
          <table:table-cell table:style-name="ce56"/>
          <table:table-cell table:number-columns-repeated="247"/>
        </table:table-row>
        <table:table-row table:style-name="ro4">
          <table:table-cell table:style-name="Default" table:number-columns-repeated="2"/>
          <table:table-cell table:style-name="ce129"/>
          <table:table-cell table:style-name="ce39" table:formula="of:=IF(ISBLANK([.J77]);&quot;&quot;;IF(ISERROR(FIND(&quot;|&quot;&amp; SUBSTITUTE(SUBSTITUTE(SUBSTITUTE(SUBSTITUTE([.C79];&quot; &quot;;&quot;&quot;);&quot;·&quot;;&quot;*&quot; );&quot;–&quot; ;&quot;-&quot; );&quot;:&quot;;&quot;/&quot;) &amp;&quot;|&quot;;&quot;|&quot; &amp; SUBSTITUTE([.J77];&quot; &quot;;&quot;&quot;) &amp;&quot;|&quot;));&quot;&quot;;&quot;Genauer!&quot;))">
            <text:p/>
          </table:table-cell>
          <table:table-cell table:style-name="ce40" table:formula="of:=IF(ISBLANK([.I77]);&quot;&quot;;IF(ISERROR(FIND(&quot;|&quot;&amp; SUBSTITUTE(SUBSTITUTE(SUBSTITUTE(SUBSTITUTE([.C77];&quot; &quot;;&quot;&quot;);&quot;·&quot;;&quot;*&quot; );&quot;–&quot; ;&quot;-&quot; );&quot;:&quot;;&quot;/&quot;) &amp;&quot;|&quot;;&quot;|&quot; &amp; SUBSTITUTE([.I77];&quot; &quot;;&quot;&quot;) &amp;&quot;|&quot;));&quot;&quot;;&quot;&quot;))">
            <text:p/>
          </table:table-cell>
          <table:table-cell table:style-name="ce47"/>
          <table:table-cell table:number-columns-repeated="2"/>
          <table:table-cell table:style-name="ce56"/>
          <table:table-cell table:number-columns-repeated="247"/>
        </table:table-row>
        <table:table-row table:style-name="ro6">
          <table:table-cell/>
          <table:table-cell table:style-name="ce33" office:value-type="string" calcext:value-type="string">
            <text:p>Name:</text:p>
          </table:table-cell>
          <table:table-cell table:style-name="ce130"/>
          <table:table-cell table:style-name="ce39" table:formula="of:=IF(ISBLANK([.J78]);&quot;&quot;;IF(ISERROR(FIND(&quot;|&quot;&amp; SUBSTITUTE(SUBSTITUTE(SUBSTITUTE(SUBSTITUTE([.C80];&quot; &quot;;&quot;&quot;);&quot;·&quot;;&quot;*&quot; );&quot;–&quot; ;&quot;-&quot; );&quot;:&quot;;&quot;/&quot;) &amp;&quot;|&quot;;&quot;|&quot; &amp; SUBSTITUTE([.J78];&quot; &quot;;&quot;&quot;) &amp;&quot;|&quot;));&quot;&quot;;&quot;Genauer!&quot;))">
            <text:p/>
          </table:table-cell>
          <table:table-cell table:style-name="ce40" table:formula="of:=IF(ISBLANK([.I78]);&quot;&quot;;IF(ISERROR(FIND(&quot;|&quot;&amp; SUBSTITUTE(SUBSTITUTE(SUBSTITUTE(SUBSTITUTE([.C78];&quot; &quot;;&quot;&quot;);&quot;·&quot;;&quot;*&quot; );&quot;–&quot; ;&quot;-&quot; );&quot;:&quot;;&quot;/&quot;) &amp;&quot;|&quot;;&quot;|&quot; &amp; SUBSTITUTE([.I78];&quot; &quot;;&quot;&quot;) &amp;&quot;|&quot;));&quot;&quot;;&quot;&quot;))" office:value-type="string" office:string-value="" calcext:value-type="string">
            <text:p></text:p>
          </table:table-cell>
          <table:table-cell table:number-columns-repeated="3"/>
          <table:table-cell office:value-type="string" calcext:value-type="string">
            <text:p>Prisma|Sechseckprisma</text:p>
          </table:table-cell>
          <table:table-cell table:number-columns-repeated="247"/>
        </table:table-row>
        <table:table-row table:style-name="ro4">
          <table:table-cell table:style-name="Default" table:number-columns-repeated="2"/>
          <table:table-cell table:style-name="ce129"/>
          <table:table-cell table:style-name="ce39" table:formula="of:=IF(ISBLANK([.J79]);&quot;&quot;;IF(ISERROR(FIND(&quot;|&quot;&amp; SUBSTITUTE(SUBSTITUTE(SUBSTITUTE(SUBSTITUTE([.C81];&quot; &quot;;&quot;&quot;);&quot;·&quot;;&quot;*&quot; );&quot;–&quot; ;&quot;-&quot; );&quot;:&quot;;&quot;/&quot;) &amp;&quot;|&quot;;&quot;|&quot; &amp; SUBSTITUTE([.J79];&quot; &quot;;&quot;&quot;) &amp;&quot;|&quot;));&quot;&quot;;&quot;Genauer!&quot;))">
            <text:p/>
          </table:table-cell>
          <table:table-cell table:style-name="ce40" table:formula="of:=IF(ISBLANK([.I79]);&quot;&quot;;IF(ISERROR(FIND(&quot;|&quot;&amp; SUBSTITUTE(SUBSTITUTE(SUBSTITUTE(SUBSTITUTE([.C79];&quot; &quot;;&quot;&quot;);&quot;·&quot;;&quot;*&quot; );&quot;–&quot; ;&quot;-&quot; );&quot;:&quot;;&quot;/&quot;) &amp;&quot;|&quot;;&quot;|&quot; &amp; SUBSTITUTE([.I79];&quot; &quot;;&quot;&quot;) &amp;&quot;|&quot;));&quot;&quot;;&quot;&quot;))">
            <text:p/>
          </table:table-cell>
          <table:table-cell table:number-columns-repeated="251"/>
        </table:table-row>
        <table:table-row table:style-name="ro6">
          <table:table-cell/>
          <table:table-cell table:style-name="ce33" office:value-type="string" calcext:value-type="string">
            <text:p>Eckenzahl:</text:p>
          </table:table-cell>
          <table:table-cell table:style-name="ce130"/>
          <table:table-cell table:style-name="ce39" table:formula="of:=IF(ISBLANK([.J80]);&quot;&quot;;IF(ISERROR(FIND(&quot;|&quot;&amp; SUBSTITUTE(SUBSTITUTE(SUBSTITUTE(SUBSTITUTE([.C82];&quot; &quot;;&quot;&quot;);&quot;·&quot;;&quot;*&quot; );&quot;–&quot; ;&quot;-&quot; );&quot;:&quot;;&quot;/&quot;) &amp;&quot;|&quot;;&quot;|&quot; &amp; SUBSTITUTE([.J80];&quot; &quot;;&quot;&quot;) &amp;&quot;|&quot;));&quot;&quot;;&quot;Genauer!&quot;))">
            <text:p/>
          </table:table-cell>
          <table:table-cell table:style-name="ce40" table:formula="of:=IF(ISBLANK([.I80]);&quot;&quot;;IF(ISERROR(FIND(&quot;|&quot;&amp; SUBSTITUTE(SUBSTITUTE(SUBSTITUTE(SUBSTITUTE([.C80];&quot; &quot;;&quot;&quot;);&quot;·&quot;;&quot;*&quot; );&quot;–&quot; ;&quot;-&quot; );&quot;:&quot;;&quot;/&quot;) &amp;&quot;|&quot;;&quot;|&quot; &amp; SUBSTITUTE([.I80];&quot; &quot;;&quot;&quot;) &amp;&quot;|&quot;));&quot;&quot;;&quot;&quot;))" office:value-type="string" office:string-value="" calcext:value-type="string">
            <text:p></text:p>
          </table:table-cell>
          <table:table-cell table:number-columns-repeated="3"/>
          <table:table-cell office:value-type="float" office:value="12" calcext:value-type="float">
            <text:p>12</text:p>
          </table:table-cell>
          <table:table-cell table:number-columns-repeated="247"/>
        </table:table-row>
        <table:table-row table:style-name="ro6">
          <table:table-cell/>
          <table:table-cell table:style-name="ce33" office:value-type="string" calcext:value-type="string">
            <text:p>Kantenzahl:</text:p>
          </table:table-cell>
          <table:table-cell table:style-name="ce130"/>
          <table:table-cell table:style-name="ce39" table:formula="of:=IF(ISBLANK([.J81]);&quot;&quot;;IF(ISERROR(FIND(&quot;|&quot;&amp; SUBSTITUTE(SUBSTITUTE(SUBSTITUTE(SUBSTITUTE([.C83];&quot; &quot;;&quot;&quot;);&quot;·&quot;;&quot;*&quot; );&quot;–&quot; ;&quot;-&quot; );&quot;:&quot;;&quot;/&quot;) &amp;&quot;|&quot;;&quot;|&quot; &amp; SUBSTITUTE([.J81];&quot; &quot;;&quot;&quot;) &amp;&quot;|&quot;));&quot;&quot;;&quot;Genauer!&quot;))">
            <text:p/>
          </table:table-cell>
          <table:table-cell table:style-name="ce40" table:formula="of:=IF(ISBLANK([.I81]);&quot;&quot;;IF(ISERROR(FIND(&quot;|&quot;&amp; SUBSTITUTE(SUBSTITUTE(SUBSTITUTE(SUBSTITUTE([.C81];&quot; &quot;;&quot;&quot;);&quot;·&quot;;&quot;*&quot; );&quot;–&quot; ;&quot;-&quot; );&quot;:&quot;;&quot;/&quot;) &amp;&quot;|&quot;;&quot;|&quot; &amp; SUBSTITUTE([.I81];&quot; &quot;;&quot;&quot;) &amp;&quot;|&quot;));&quot;&quot;;&quot;&quot;))" office:value-type="string" office:string-value="" calcext:value-type="string">
            <text:p></text:p>
          </table:table-cell>
          <table:table-cell table:number-columns-repeated="3"/>
          <table:table-cell office:value-type="float" office:value="18" calcext:value-type="float">
            <text:p>18</text:p>
          </table:table-cell>
          <table:table-cell table:number-columns-repeated="247"/>
        </table:table-row>
        <table:table-row table:style-name="ro4">
          <table:table-cell table:style-name="Default" table:number-columns-repeated="2"/>
          <table:table-cell table:style-name="ce129"/>
          <table:table-cell table:style-name="ce39" table:formula="of:=IF(ISBLANK([.J82]);&quot;&quot;;IF(ISERROR(FIND(&quot;|&quot;&amp; SUBSTITUTE(SUBSTITUTE(SUBSTITUTE(SUBSTITUTE([.C83];&quot; &quot;;&quot;&quot;);&quot;·&quot;;&quot;*&quot; );&quot;–&quot; ;&quot;-&quot; );&quot;:&quot;;&quot;/&quot;) &amp;&quot;|&quot;;&quot;|&quot; &amp; SUBSTITUTE([.J82];&quot; &quot;;&quot;&quot;) &amp;&quot;|&quot;));&quot;&quot;;&quot;Genauer!&quot;))">
            <text:p/>
          </table:table-cell>
          <table:table-cell table:style-name="ce40" table:formula="of:=IF(ISBLANK([.I82]);&quot;&quot;;IF(ISERROR(FIND(&quot;|&quot;&amp; SUBSTITUTE(SUBSTITUTE(SUBSTITUTE(SUBSTITUTE([.C82];&quot; &quot;;&quot;&quot;);&quot;·&quot;;&quot;*&quot; );&quot;–&quot; ;&quot;-&quot; );&quot;:&quot;;&quot;/&quot;) &amp;&quot;|&quot;;&quot;|&quot; &amp; SUBSTITUTE([.I82];&quot; &quot;;&quot;&quot;) &amp;&quot;|&quot;));&quot;&quot;;&quot;&quot;))">
            <text:p/>
          </table:table-cell>
          <table:table-cell table:style-name="ce47"/>
          <table:table-cell table:number-columns-repeated="250"/>
        </table:table-row>
        <table:table-row table:style-name="ro6">
          <table:table-cell table:style-name="ce30"/>
          <table:table-cell table:style-name="ce34" office:value-type="string" calcext:value-type="string">
            <text:p>Zahl Flächen:</text:p>
          </table:table-cell>
          <table:table-cell table:style-name="ce130"/>
          <table:table-cell table:style-name="ce39" table:formula="of:=IF(ISBLANK([.J83]);&quot;&quot;;IF(ISERROR(FIND(&quot;|&quot;&amp; SUBSTITUTE(SUBSTITUTE(SUBSTITUTE(SUBSTITUTE([.C83];&quot; &quot;;&quot;&quot;);&quot;·&quot;;&quot;*&quot; );&quot;–&quot; ;&quot;-&quot; );&quot;:&quot;;&quot;/&quot;) &amp;&quot;|&quot;;&quot;|&quot; &amp; SUBSTITUTE([.J83];&quot; &quot;;&quot;&quot;) &amp;&quot;|&quot;));&quot;&quot;;&quot;Genauer!&quot;))">
            <text:p/>
          </table:table-cell>
          <table:table-cell table:style-name="ce40" table:formula="of:=IF(ISBLANK([.I83]);&quot;&quot;;IF(ISERROR(FIND(&quot;|&quot;&amp; SUBSTITUTE(SUBSTITUTE(SUBSTITUTE(SUBSTITUTE([.C83];&quot; &quot;;&quot;&quot;);&quot;·&quot;;&quot;*&quot; );&quot;–&quot; ;&quot;-&quot; );&quot;:&quot;;&quot;/&quot;) &amp;&quot;|&quot;;&quot;|&quot; &amp; SUBSTITUTE([.I83];&quot; &quot;;&quot;&quot;) &amp;&quot;|&quot;));&quot;&quot;;&quot;&quot;))" office:value-type="string" office:string-value="" calcext:value-type="string">
            <text:p></text:p>
          </table:table-cell>
          <table:table-cell table:style-name="ce47"/>
          <table:table-cell table:number-columns-repeated="2"/>
          <table:table-cell office:value-type="float" office:value="8" calcext:value-type="float">
            <text:p>8</text:p>
          </table:table-cell>
          <table:table-cell table:number-columns-repeated="247"/>
        </table:table-row>
        <table:table-row table:style-name="ro6">
          <table:table-cell table:style-name="ce30"/>
          <table:table-cell table:style-name="ce34" office:value-type="string" calcext:value-type="string">
            <text:p>Grund- und Deckfläche sind hier: </text:p>
          </table:table-cell>
          <table:table-cell table:style-name="ce130"/>
          <table:table-cell table:style-name="ce39"/>
          <table:table-cell table:style-name="ce40" table:formula="of:=IF(ISBLANK([.I84]);&quot;&quot;;IF(ISERROR(FIND(&quot;|&quot;&amp; SUBSTITUTE(SUBSTITUTE(SUBSTITUTE(SUBSTITUTE([.C84];&quot; &quot;;&quot;&quot;);&quot;·&quot;;&quot;*&quot; );&quot;–&quot; ;&quot;-&quot; );&quot;:&quot;;&quot;/&quot;) &amp;&quot;|&quot;;&quot;|&quot; &amp; SUBSTITUTE([.I84];&quot; &quot;;&quot;&quot;) &amp;&quot;|&quot;));&quot;&quot;;&quot;&quot;))" office:value-type="string" office:string-value="" calcext:value-type="string">
            <text:p></text:p>
          </table:table-cell>
          <table:table-cell table:style-name="ce47"/>
          <table:table-cell table:number-columns-repeated="2"/>
          <table:table-cell office:value-type="string" calcext:value-type="string">
            <text:p>Sechsecke|2Sechsecke</text:p>
          </table:table-cell>
          <table:table-cell table:number-columns-repeated="247"/>
        </table:table-row>
        <table:table-row table:style-name="ro8">
          <table:table-cell table:style-name="ce123" office:value-type="string" calcext:value-type="string" table:number-columns-spanned="2" table:number-rows-spanned="1">
            <text:p>Die Mantelflächen bestehen aus (Zahl und Name der Fläche):</text:p>
          </table:table-cell>
          <table:covered-table-cell table:style-name="Default" office:value-type="string" calcext:value-type="string">
            <text:p>Die Mantelflächen bestehen aus </text:p>
          </table:covered-table-cell>
          <table:table-cell table:style-name="ce130"/>
          <table:table-cell table:style-name="ce39"/>
          <table:table-cell table:style-name="ce40" table:formula="of:=IF(ISBLANK([.I85]);&quot;&quot;;IF(ISERROR(FIND(&quot;|&quot;&amp; SUBSTITUTE(SUBSTITUTE(SUBSTITUTE(SUBSTITUTE([.C85];&quot; &quot;;&quot;&quot;);&quot;·&quot;;&quot;*&quot; );&quot;–&quot; ;&quot;-&quot; );&quot;:&quot;;&quot;/&quot;) &amp;&quot;|&quot;;&quot;|&quot; &amp; SUBSTITUTE([.I85];&quot; &quot;;&quot;&quot;) &amp;&quot;|&quot;));&quot;&quot;;&quot;&quot;))" office:value-type="string" office:string-value="" calcext:value-type="string">
            <text:p></text:p>
          </table:table-cell>
          <table:table-cell table:style-name="ce47"/>
          <table:table-cell table:number-columns-repeated="2"/>
          <table:table-cell office:value-type="string" calcext:value-type="string">
            <text:p>Rechtecken|6Rechtecken</text:p>
          </table:table-cell>
          <table:table-cell table:number-columns-repeated="247"/>
        </table:table-row>
        <table:table-row table:style-name="ro4">
          <table:table-cell table:style-name="ce30"/>
          <table:table-cell/>
          <table:table-cell table:style-name="ce129"/>
          <table:table-cell table:style-name="ce39"/>
          <table:table-cell table:style-name="ce40" table:formula="of:=IF(ISBLANK([.I86]);&quot;&quot;;IF(ISERROR(FIND(&quot;|&quot;&amp; SUBSTITUTE(SUBSTITUTE(SUBSTITUTE(SUBSTITUTE([.C86];&quot; &quot;;&quot;&quot;);&quot;·&quot;;&quot;*&quot; );&quot;–&quot; ;&quot;-&quot; );&quot;:&quot;;&quot;/&quot;) &amp;&quot;|&quot;;&quot;|&quot; &amp; SUBSTITUTE([.I86];&quot; &quot;;&quot;&quot;) &amp;&quot;|&quot;));&quot;&quot;;&quot;&quot;))">
            <text:p/>
          </table:table-cell>
          <table:table-cell table:style-name="ce47"/>
          <table:table-cell table:number-columns-repeated="250"/>
        </table:table-row>
        <table:table-row table:style-name="ro4">
          <table:table-cell table:style-name="ce30"/>
          <table:table-cell/>
          <table:table-cell table:style-name="ce129"/>
          <table:table-cell table:style-name="ce39"/>
          <table:table-cell table:style-name="ce40" table:formula="of:=IF(ISBLANK([.I87]);&quot;&quot;;IF(ISERROR(FIND(&quot;|&quot;&amp; SUBSTITUTE(SUBSTITUTE(SUBSTITUTE(SUBSTITUTE([.C87];&quot; &quot;;&quot;&quot;);&quot;·&quot;;&quot;*&quot; );&quot;–&quot; ;&quot;-&quot; );&quot;:&quot;;&quot;/&quot;) &amp;&quot;|&quot;;&quot;|&quot; &amp; SUBSTITUTE([.I87];&quot; &quot;;&quot;&quot;) &amp;&quot;|&quot;));&quot;&quot;;&quot;&quot;))">
            <text:p/>
          </table:table-cell>
          <table:table-cell table:style-name="ce47"/>
          <table:table-cell table:number-columns-repeated="250"/>
        </table:table-row>
        <table:table-row table:style-name="ro4">
          <table:table-cell table:style-name="ce30">
            <draw:custom-shape table:end-cell-address="Tabelle1.A95" table:end-x="35.01mm" table:end-y="1.69mm" draw:z-index="5" draw:style-name="gr18" draw:text-style-name="P9" svg:width="30.01mm" svg:height="30.31mm" svg:x="5mm" svg:y="4.67mm">
              <text:p/>
              <draw:enhanced-geometry svg:viewBox="0 0 21600 21600" draw:mirror-horizontal="false" draw:mirror-vertical="false" draw:glue-points="10800 0 3160 3160 0 10800 3160 18440 10800 21600 18440 18440 21600 10800 18440 3160" draw:text-areas="3200 3200 18400 18400" draw:type="ellipse" draw:enhanced-path="U 10800 10800 10800 10800 0 360 Z N"/>
            </draw:custom-shape>
          </table:table-cell>
          <table:table-cell/>
          <table:table-cell table:style-name="ce129"/>
          <table:table-cell table:style-name="ce39"/>
          <table:table-cell table:style-name="ce40" table:formula="of:=IF(ISBLANK([.I88]);&quot;&quot;;IF(ISERROR(FIND(&quot;|&quot;&amp; SUBSTITUTE(SUBSTITUTE(SUBSTITUTE(SUBSTITUTE([.C88];&quot; &quot;;&quot;&quot;);&quot;·&quot;;&quot;*&quot; );&quot;–&quot; ;&quot;-&quot; );&quot;:&quot;;&quot;/&quot;) &amp;&quot;|&quot;;&quot;|&quot; &amp; SUBSTITUTE([.I88];&quot; &quot;;&quot;&quot;) &amp;&quot;|&quot;));&quot;&quot;;&quot;&quot;))">
            <text:p/>
          </table:table-cell>
          <table:table-cell table:style-name="ce47"/>
          <table:table-cell table:number-columns-repeated="250"/>
        </table:table-row>
        <table:table-row table:style-name="ro6">
          <table:table-cell/>
          <table:table-cell table:style-name="ce33" office:value-type="string" calcext:value-type="string">
            <text:p>Name:</text:p>
          </table:table-cell>
          <table:table-cell table:style-name="ce130"/>
          <table:table-cell table:style-name="ce39" table:formula="of:=IF(ISBLANK([.J89]);&quot;&quot;;IF(ISERROR(FIND(&quot;|&quot;&amp; SUBSTITUTE(SUBSTITUTE(SUBSTITUTE(SUBSTITUTE([.C89];&quot; &quot;;&quot;&quot;);&quot;·&quot;;&quot;*&quot; );&quot;–&quot; ;&quot;-&quot; );&quot;:&quot;;&quot;/&quot;) &amp;&quot;|&quot;;&quot;|&quot; &amp; SUBSTITUTE([.J89];&quot; &quot;;&quot;&quot;) &amp;&quot;|&quot;));&quot;&quot;;&quot;Genauer!&quot;))">
            <text:p/>
          </table:table-cell>
          <table:table-cell table:style-name="ce40" table:formula="of:=IF(ISBLANK([.I89]);&quot;&quot;;IF(ISERROR(FIND(&quot;|&quot;&amp; SUBSTITUTE(SUBSTITUTE(SUBSTITUTE(SUBSTITUTE([.C89];&quot; &quot;;&quot;&quot;);&quot;·&quot;;&quot;*&quot; );&quot;–&quot; ;&quot;-&quot; );&quot;:&quot;;&quot;/&quot;) &amp;&quot;|&quot;;&quot;|&quot; &amp; SUBSTITUTE([.I89];&quot; &quot;;&quot;&quot;) &amp;&quot;|&quot;));&quot;&quot;;&quot;&quot;))" office:value-type="string" office:string-value="" calcext:value-type="string">
            <text:p></text:p>
          </table:table-cell>
          <table:table-cell table:style-name="ce49"/>
          <table:table-cell table:number-columns-repeated="2"/>
          <table:table-cell office:value-type="string" calcext:value-type="string">
            <text:p>Kugel</text:p>
          </table:table-cell>
          <table:table-cell table:number-columns-repeated="247"/>
        </table:table-row>
        <table:table-row table:style-name="ro4">
          <table:table-cell table:style-name="Default" table:number-columns-repeated="2"/>
          <table:table-cell table:style-name="ce129"/>
          <table:table-cell table:style-name="ce39" table:formula="of:=IF(ISBLANK([.J90]);&quot;&quot;;IF(ISERROR(FIND(&quot;|&quot;&amp; SUBSTITUTE(SUBSTITUTE(SUBSTITUTE(SUBSTITUTE([.C90];&quot; &quot;;&quot;&quot;);&quot;·&quot;;&quot;*&quot; );&quot;–&quot; ;&quot;-&quot; );&quot;:&quot;;&quot;/&quot;) &amp;&quot;|&quot;;&quot;|&quot; &amp; SUBSTITUTE([.J90];&quot; &quot;;&quot;&quot;) &amp;&quot;|&quot;));&quot;&quot;;&quot;Genauer!&quot;))">
            <text:p/>
          </table:table-cell>
          <table:table-cell table:style-name="ce40" table:formula="of:=IF(ISBLANK([.I90]);&quot;&quot;;IF(ISERROR(FIND(&quot;|&quot;&amp; SUBSTITUTE(SUBSTITUTE(SUBSTITUTE(SUBSTITUTE([.C90];&quot; &quot;;&quot;&quot;);&quot;·&quot;;&quot;*&quot; );&quot;–&quot; ;&quot;-&quot; );&quot;:&quot;;&quot;/&quot;) &amp;&quot;|&quot;;&quot;|&quot; &amp; SUBSTITUTE([.I90];&quot; &quot;;&quot;&quot;) &amp;&quot;|&quot;));&quot;&quot;;&quot;&quot;))">
            <text:p/>
          </table:table-cell>
          <table:table-cell table:style-name="ce49"/>
          <table:table-cell table:number-columns-repeated="250"/>
        </table:table-row>
        <table:table-row table:style-name="ro6">
          <table:table-cell/>
          <table:table-cell table:style-name="ce33" office:value-type="string" calcext:value-type="string">
            <text:p>Eckenzahl:</text:p>
          </table:table-cell>
          <table:table-cell table:style-name="ce130"/>
          <table:table-cell table:style-name="ce39" table:formula="of:=IF(ISBLANK([.J91]);&quot;&quot;;IF(ISERROR(FIND(&quot;|&quot;&amp; SUBSTITUTE(SUBSTITUTE(SUBSTITUTE(SUBSTITUTE([.C91];&quot; &quot;;&quot;&quot;);&quot;·&quot;;&quot;*&quot; );&quot;–&quot; ;&quot;-&quot; );&quot;:&quot;;&quot;/&quot;) &amp;&quot;|&quot;;&quot;|&quot; &amp; SUBSTITUTE([.J91];&quot; &quot;;&quot;&quot;) &amp;&quot;|&quot;));&quot;&quot;;&quot;Genauer!&quot;))">
            <text:p/>
          </table:table-cell>
          <table:table-cell table:style-name="ce40" table:formula="of:=IF(ISBLANK([.I91]);&quot;&quot;;IF(ISERROR(FIND(&quot;|&quot;&amp; SUBSTITUTE(SUBSTITUTE(SUBSTITUTE(SUBSTITUTE([.C91];&quot; &quot;;&quot;&quot;);&quot;·&quot;;&quot;*&quot; );&quot;–&quot; ;&quot;-&quot; );&quot;:&quot;;&quot;/&quot;) &amp;&quot;|&quot;;&quot;|&quot; &amp; SUBSTITUTE([.I91];&quot; &quot;;&quot;&quot;) &amp;&quot;|&quot;));&quot;&quot;;&quot;&quot;))" office:value-type="string" office:string-value="" calcext:value-type="string">
            <text:p></text:p>
          </table:table-cell>
          <table:table-cell table:style-name="ce49"/>
          <table:table-cell table:number-columns-repeated="2"/>
          <table:table-cell office:value-type="string" calcext:value-type="string">
            <text:p>0|keine</text:p>
          </table:table-cell>
          <table:table-cell table:number-columns-repeated="247"/>
        </table:table-row>
        <table:table-row table:style-name="ro6">
          <table:table-cell/>
          <table:table-cell table:style-name="ce33" office:value-type="string" calcext:value-type="string">
            <text:p>Kantenzahl:</text:p>
          </table:table-cell>
          <table:table-cell table:style-name="ce130"/>
          <table:table-cell table:style-name="ce39" table:formula="of:=IF(ISBLANK([.J92]);&quot;&quot;;IF(ISERROR(FIND(&quot;|&quot;&amp; SUBSTITUTE(SUBSTITUTE(SUBSTITUTE(SUBSTITUTE([.C92];&quot; &quot;;&quot;&quot;);&quot;·&quot;;&quot;*&quot; );&quot;–&quot; ;&quot;-&quot; );&quot;:&quot;;&quot;/&quot;) &amp;&quot;|&quot;;&quot;|&quot; &amp; SUBSTITUTE([.J92];&quot; &quot;;&quot;&quot;) &amp;&quot;|&quot;));&quot;&quot;;&quot;Genauer!&quot;))">
            <text:p/>
          </table:table-cell>
          <table:table-cell table:style-name="ce40" table:formula="of:=IF(ISBLANK([.I92]);&quot;&quot;;IF(ISERROR(FIND(&quot;|&quot;&amp; SUBSTITUTE(SUBSTITUTE(SUBSTITUTE(SUBSTITUTE([.C92];&quot; &quot;;&quot;&quot;);&quot;·&quot;;&quot;*&quot; );&quot;–&quot; ;&quot;-&quot; );&quot;:&quot;;&quot;/&quot;) &amp;&quot;|&quot;;&quot;|&quot; &amp; SUBSTITUTE([.I92];&quot; &quot;;&quot;&quot;) &amp;&quot;|&quot;));&quot;&quot;;&quot;&quot;))" office:value-type="string" office:string-value="" calcext:value-type="string">
            <text:p></text:p>
          </table:table-cell>
          <table:table-cell table:number-columns-repeated="3"/>
          <table:table-cell office:value-type="string" calcext:value-type="string">
            <text:p>0|keine</text:p>
          </table:table-cell>
          <table:table-cell table:number-columns-repeated="247"/>
        </table:table-row>
        <table:table-row table:style-name="ro4">
          <table:table-cell table:style-name="Default" table:number-columns-repeated="2"/>
          <table:table-cell table:style-name="ce129"/>
          <table:table-cell table:style-name="ce39" table:formula="of:=IF(ISBLANK([.J93]);&quot;&quot;;IF(ISERROR(FIND(&quot;|&quot;&amp; SUBSTITUTE(SUBSTITUTE(SUBSTITUTE(SUBSTITUTE([.C93];&quot; &quot;;&quot;&quot;);&quot;·&quot;;&quot;*&quot; );&quot;–&quot; ;&quot;-&quot; );&quot;:&quot;;&quot;/&quot;) &amp;&quot;|&quot;;&quot;|&quot; &amp; SUBSTITUTE([.J93];&quot; &quot;;&quot;&quot;) &amp;&quot;|&quot;));&quot;&quot;;&quot;Genauer!&quot;))">
            <text:p/>
          </table:table-cell>
          <table:table-cell table:style-name="ce40" table:formula="of:=IF(ISBLANK([.I93]);&quot;&quot;;IF(ISERROR(FIND(&quot;|&quot;&amp; SUBSTITUTE(SUBSTITUTE(SUBSTITUTE(SUBSTITUTE([.C93];&quot; &quot;;&quot;&quot;);&quot;·&quot;;&quot;*&quot; );&quot;–&quot; ;&quot;-&quot; );&quot;:&quot;;&quot;/&quot;) &amp;&quot;|&quot;;&quot;|&quot; &amp; SUBSTITUTE([.I93];&quot; &quot;;&quot;&quot;) &amp;&quot;|&quot;));&quot;&quot;;&quot;&quot;))">
            <text:p/>
          </table:table-cell>
          <table:table-cell table:number-columns-repeated="251"/>
        </table:table-row>
        <table:table-row table:style-name="ro6">
          <table:table-cell table:style-name="ce30"/>
          <table:table-cell table:style-name="ce34" office:value-type="string" calcext:value-type="string">
            <text:p>Zahl Flächen:</text:p>
          </table:table-cell>
          <table:table-cell table:style-name="ce130"/>
          <table:table-cell table:style-name="ce39" table:formula="of:=IF(ISBLANK([.J94]);&quot;&quot;;IF(ISERROR(FIND(&quot;|&quot;&amp; SUBSTITUTE(SUBSTITUTE(SUBSTITUTE(SUBSTITUTE([.C94];&quot; &quot;;&quot;&quot;);&quot;·&quot;;&quot;*&quot; );&quot;–&quot; ;&quot;-&quot; );&quot;:&quot;;&quot;/&quot;) &amp;&quot;|&quot;;&quot;|&quot; &amp; SUBSTITUTE([.J94];&quot; &quot;;&quot;&quot;) &amp;&quot;|&quot;));&quot;&quot;;&quot;Genauer!&quot;))">
            <text:p/>
          </table:table-cell>
          <table:table-cell table:style-name="ce40" table:formula="of:=IF(ISBLANK([.I94]);&quot;&quot;;IF(ISERROR(FIND(&quot;|&quot;&amp; SUBSTITUTE(SUBSTITUTE(SUBSTITUTE(SUBSTITUTE([.C94];&quot; &quot;;&quot;&quot;);&quot;·&quot;;&quot;*&quot; );&quot;–&quot; ;&quot;-&quot; );&quot;:&quot;;&quot;/&quot;) &amp;&quot;|&quot;;&quot;|&quot; &amp; SUBSTITUTE([.I94];&quot; &quot;;&quot;&quot;) &amp;&quot;|&quot;));&quot;&quot;;&quot;&quot;))" office:value-type="string" office:string-value="" calcext:value-type="string">
            <text:p></text:p>
          </table:table-cell>
          <table:table-cell table:number-columns-repeated="3"/>
          <table:table-cell office:value-type="string" calcext:value-type="string">
            <text:p>1|eine</text:p>
          </table:table-cell>
          <table:table-cell table:number-columns-repeated="247"/>
        </table:table-row>
        <table:table-row table:style-name="ro4">
          <table:table-cell table:style-name="ce30"/>
          <table:table-cell/>
          <table:table-cell table:style-name="ce129"/>
          <table:table-cell table:style-name="ce39" table:formula="of:=IF(ISBLANK([.J95]);&quot;&quot;;IF(ISERROR(FIND(&quot;|&quot;&amp; SUBSTITUTE(SUBSTITUTE(SUBSTITUTE(SUBSTITUTE([.C95];&quot; &quot;;&quot;&quot;);&quot;·&quot;;&quot;*&quot; );&quot;–&quot; ;&quot;-&quot; );&quot;:&quot;;&quot;/&quot;) &amp;&quot;|&quot;;&quot;|&quot; &amp; SUBSTITUTE([.J95];&quot; &quot;;&quot;&quot;) &amp;&quot;|&quot;));&quot;&quot;;&quot;Genauer!&quot;))">
            <text:p/>
          </table:table-cell>
          <table:table-cell table:style-name="ce40" table:formula="of:=IF(ISBLANK([.I95]);&quot;&quot;;IF(ISERROR(FIND(&quot;|&quot;&amp; SUBSTITUTE(SUBSTITUTE(SUBSTITUTE(SUBSTITUTE([.C95];&quot; &quot;;&quot;&quot;);&quot;·&quot;;&quot;*&quot; );&quot;–&quot; ;&quot;-&quot; );&quot;:&quot;;&quot;/&quot;) &amp;&quot;|&quot;;&quot;|&quot; &amp; SUBSTITUTE([.I95];&quot; &quot;;&quot;&quot;) &amp;&quot;|&quot;));&quot;&quot;;&quot;&quot;))">
            <text:p/>
          </table:table-cell>
          <table:table-cell table:number-columns-repeated="251"/>
        </table:table-row>
        <table:table-row table:style-name="ro4">
          <table:table-cell table:style-name="ce29"/>
          <table:table-cell/>
          <table:table-cell table:style-name="ce129"/>
          <table:table-cell table:style-name="ce39" table:formula="of:=IF(ISBLANK([.J96]);&quot;&quot;;IF(ISERROR(FIND(&quot;|&quot;&amp; SUBSTITUTE(SUBSTITUTE(SUBSTITUTE(SUBSTITUTE([.C96];&quot; &quot;;&quot;&quot;);&quot;·&quot;;&quot;*&quot; );&quot;–&quot; ;&quot;-&quot; );&quot;:&quot;;&quot;/&quot;) &amp;&quot;|&quot;;&quot;|&quot; &amp; SUBSTITUTE([.J96];&quot; &quot;;&quot;&quot;) &amp;&quot;|&quot;));&quot;&quot;;&quot;Genauer!&quot;))">
            <text:p/>
          </table:table-cell>
          <table:table-cell table:style-name="ce40" table:formula="of:=IF(ISBLANK([.I96]);&quot;&quot;;IF(ISERROR(FIND(&quot;|&quot;&amp; SUBSTITUTE(SUBSTITUTE(SUBSTITUTE(SUBSTITUTE([.C96];&quot; &quot;;&quot;&quot;);&quot;·&quot;;&quot;*&quot; );&quot;–&quot; ;&quot;-&quot; );&quot;:&quot;;&quot;/&quot;) &amp;&quot;|&quot;;&quot;|&quot; &amp; SUBSTITUTE([.I96];&quot; &quot;;&quot;&quot;) &amp;&quot;|&quot;));&quot;&quot;;&quot;&quot;))">
            <text:p/>
          </table:table-cell>
          <table:table-cell table:number-columns-repeated="251"/>
        </table:table-row>
        <table:table-row table:style-name="ro4">
          <table:table-cell table:style-name="ce29">
            <draw:g table:end-cell-address="Tabelle1.A104" table:end-x="35.01mm" table:end-y="2.67mm" draw:z-index="7">
              <draw:path draw:style-name="gr19" draw:text-style-name="P10" svg:width="30mm" svg:height="30.11mm" svg:x="5mm" svg:y="5.93mm" svg:viewBox="0 0 3001 3012" svg:d="M52 2373c483-791 965-1582 1449-2373 500 817 1000 1634 1500 2452-4 0-7 0-11 0 7 18 11 38 11 58 0 277-672 502-1500 502s-1501-225-1501-502c0-47 20-92 57-137-2 0-3 0-5 0z">
                <text:p/>
              </draw:path>
              <draw:ellipse draw:style-name="gr20" draw:text-style-name="P11" svg:width="30.01mm" svg:height="10.04mm" svg:x="5mm" svg:y="26.01mm">
                <text:p/>
              </draw:ellipse>
            </draw:g>
          </table:table-cell>
          <table:table-cell/>
          <table:table-cell table:style-name="ce129"/>
          <table:table-cell table:style-name="ce39" table:formula="of:=IF(ISBLANK([.J97]);&quot;&quot;;IF(ISERROR(FIND(&quot;|&quot;&amp; SUBSTITUTE(SUBSTITUTE(SUBSTITUTE(SUBSTITUTE([.C97];&quot; &quot;;&quot;&quot;);&quot;·&quot;;&quot;*&quot; );&quot;–&quot; ;&quot;-&quot; );&quot;:&quot;;&quot;/&quot;) &amp;&quot;|&quot;;&quot;|&quot; &amp; SUBSTITUTE([.J97];&quot; &quot;;&quot;&quot;) &amp;&quot;|&quot;));&quot;&quot;;&quot;Genauer!&quot;))">
            <text:p/>
          </table:table-cell>
          <table:table-cell table:style-name="ce40" table:formula="of:=IF(ISBLANK([.I97]);&quot;&quot;;IF(ISERROR(FIND(&quot;|&quot;&amp; SUBSTITUTE(SUBSTITUTE(SUBSTITUTE(SUBSTITUTE([.C97];&quot; &quot;;&quot;&quot;);&quot;·&quot;;&quot;*&quot; );&quot;–&quot; ;&quot;-&quot; );&quot;:&quot;;&quot;/&quot;) &amp;&quot;|&quot;;&quot;|&quot; &amp; SUBSTITUTE([.I97];&quot; &quot;;&quot;&quot;) &amp;&quot;|&quot;));&quot;&quot;;&quot;&quot;))">
            <text:p/>
          </table:table-cell>
          <table:table-cell table:number-columns-repeated="251"/>
        </table:table-row>
        <table:table-row table:style-name="ro6">
          <table:table-cell/>
          <table:table-cell table:style-name="ce33" office:value-type="string" calcext:value-type="string">
            <text:p>Name:</text:p>
          </table:table-cell>
          <table:table-cell table:style-name="ce130"/>
          <table:table-cell table:style-name="ce39" table:formula="of:=IF(ISBLANK([.J98]);&quot;&quot;;IF(ISERROR(FIND(&quot;|&quot;&amp; SUBSTITUTE(SUBSTITUTE(SUBSTITUTE(SUBSTITUTE([.C98];&quot; &quot;;&quot;&quot;);&quot;·&quot;;&quot;*&quot; );&quot;–&quot; ;&quot;-&quot; );&quot;:&quot;;&quot;/&quot;) &amp;&quot;|&quot;;&quot;|&quot; &amp; SUBSTITUTE([.J98];&quot; &quot;;&quot;&quot;) &amp;&quot;|&quot;));&quot;&quot;;&quot;Genauer!&quot;))">
            <text:p/>
          </table:table-cell>
          <table:table-cell table:style-name="ce40" table:formula="of:=IF(ISBLANK([.I98]);&quot;&quot;;IF(ISERROR(FIND(&quot;|&quot;&amp; SUBSTITUTE(SUBSTITUTE(SUBSTITUTE(SUBSTITUTE([.C98];&quot; &quot;;&quot;&quot;);&quot;·&quot;;&quot;*&quot; );&quot;–&quot; ;&quot;-&quot; );&quot;:&quot;;&quot;/&quot;) &amp;&quot;|&quot;;&quot;|&quot; &amp; SUBSTITUTE([.I98];&quot; &quot;;&quot;&quot;) &amp;&quot;|&quot;));&quot;&quot;;&quot;&quot;))" office:value-type="string" office:string-value="" calcext:value-type="string">
            <text:p></text:p>
          </table:table-cell>
          <table:table-cell table:style-name="ce49"/>
          <table:table-cell table:number-columns-repeated="2"/>
          <table:table-cell office:value-type="string" calcext:value-type="string">
            <text:p>Kegel</text:p>
          </table:table-cell>
          <table:table-cell table:number-columns-repeated="247"/>
        </table:table-row>
        <table:table-row table:style-name="ro4">
          <table:table-cell table:style-name="Default" table:number-columns-repeated="2"/>
          <table:table-cell table:style-name="ce129"/>
          <table:table-cell table:style-name="ce39" table:formula="of:=IF(ISBLANK([.J99]);&quot;&quot;;IF(ISERROR(FIND(&quot;|&quot;&amp; SUBSTITUTE(SUBSTITUTE(SUBSTITUTE(SUBSTITUTE([.C99];&quot; &quot;;&quot;&quot;);&quot;·&quot;;&quot;*&quot; );&quot;–&quot; ;&quot;-&quot; );&quot;:&quot;;&quot;/&quot;) &amp;&quot;|&quot;;&quot;|&quot; &amp; SUBSTITUTE([.J99];&quot; &quot;;&quot;&quot;) &amp;&quot;|&quot;));&quot;&quot;;&quot;Genauer!&quot;))">
            <text:p/>
          </table:table-cell>
          <table:table-cell table:style-name="ce40" table:formula="of:=IF(ISBLANK([.I99]);&quot;&quot;;IF(ISERROR(FIND(&quot;|&quot;&amp; SUBSTITUTE(SUBSTITUTE(SUBSTITUTE(SUBSTITUTE([.C99];&quot; &quot;;&quot;&quot;);&quot;·&quot;;&quot;*&quot; );&quot;–&quot; ;&quot;-&quot; );&quot;:&quot;;&quot;/&quot;) &amp;&quot;|&quot;;&quot;|&quot; &amp; SUBSTITUTE([.I99];&quot; &quot;;&quot;&quot;) &amp;&quot;|&quot;));&quot;&quot;;&quot;&quot;))">
            <text:p/>
          </table:table-cell>
          <table:table-cell table:style-name="ce49"/>
          <table:table-cell table:number-columns-repeated="250"/>
        </table:table-row>
        <table:table-row table:style-name="ro6">
          <table:table-cell/>
          <table:table-cell table:style-name="ce33" office:value-type="string" calcext:value-type="string">
            <text:p>Eckenzahl:</text:p>
          </table:table-cell>
          <table:table-cell table:style-name="ce130"/>
          <table:table-cell table:style-name="ce39" table:formula="of:=IF(ISBLANK([.J100]);&quot;&quot;;IF(ISERROR(FIND(&quot;|&quot;&amp; SUBSTITUTE(SUBSTITUTE(SUBSTITUTE(SUBSTITUTE([.C100];&quot; &quot;;&quot;&quot;);&quot;·&quot;;&quot;*&quot; );&quot;–&quot; ;&quot;-&quot; );&quot;:&quot;;&quot;/&quot;) &amp;&quot;|&quot;;&quot;|&quot; &amp; SUBSTITUTE([.J100];&quot; &quot;;&quot;&quot;) &amp;&quot;|&quot;));&quot;&quot;;&quot;Genauer!&quot;))">
            <text:p/>
          </table:table-cell>
          <table:table-cell table:style-name="ce40" table:formula="of:=IF(ISBLANK([.I100]);&quot;&quot;;IF(ISERROR(FIND(&quot;|&quot;&amp; SUBSTITUTE(SUBSTITUTE(SUBSTITUTE(SUBSTITUTE([.C100];&quot; &quot;;&quot;&quot;);&quot;·&quot;;&quot;*&quot; );&quot;–&quot; ;&quot;-&quot; );&quot;:&quot;;&quot;/&quot;) &amp;&quot;|&quot;;&quot;|&quot; &amp; SUBSTITUTE([.I100];&quot; &quot;;&quot;&quot;) &amp;&quot;|&quot;));&quot;&quot;;&quot;&quot;))" office:value-type="string" office:string-value="" calcext:value-type="string">
            <text:p></text:p>
          </table:table-cell>
          <table:table-cell table:style-name="ce49"/>
          <table:table-cell table:number-columns-repeated="2"/>
          <table:table-cell office:value-type="string" calcext:value-type="string">
            <text:p>0|keine</text:p>
          </table:table-cell>
          <table:table-cell table:number-columns-repeated="247"/>
        </table:table-row>
        <table:table-row table:style-name="ro6">
          <table:table-cell/>
          <table:table-cell table:style-name="ce33" office:value-type="string" calcext:value-type="string">
            <text:p>Kantenzahl:</text:p>
          </table:table-cell>
          <table:table-cell table:style-name="ce130"/>
          <table:table-cell table:style-name="ce39" table:formula="of:=IF(ISBLANK([.J101]);&quot;&quot;;IF(ISERROR(FIND(&quot;|&quot;&amp; SUBSTITUTE(SUBSTITUTE(SUBSTITUTE(SUBSTITUTE([.C101];&quot; &quot;;&quot;&quot;);&quot;·&quot;;&quot;*&quot; );&quot;–&quot; ;&quot;-&quot; );&quot;:&quot;;&quot;/&quot;) &amp;&quot;|&quot;;&quot;|&quot; &amp; SUBSTITUTE([.J101];&quot; &quot;;&quot;&quot;) &amp;&quot;|&quot;));&quot;&quot;;&quot;Genauer!&quot;))">
            <text:p/>
          </table:table-cell>
          <table:table-cell table:style-name="ce40" table:formula="of:=IF(ISBLANK([.I101]);&quot;&quot;;IF(ISERROR(FIND(&quot;|&quot;&amp; SUBSTITUTE(SUBSTITUTE(SUBSTITUTE(SUBSTITUTE([.C101];&quot; &quot;;&quot;&quot;);&quot;·&quot;;&quot;*&quot; );&quot;–&quot; ;&quot;-&quot; );&quot;:&quot;;&quot;/&quot;) &amp;&quot;|&quot;;&quot;|&quot; &amp; SUBSTITUTE([.I101];&quot; &quot;;&quot;&quot;) &amp;&quot;|&quot;));&quot;&quot;;&quot;&quot;))" office:value-type="string" office:string-value="" calcext:value-type="string">
            <text:p></text:p>
          </table:table-cell>
          <table:table-cell table:number-columns-repeated="3"/>
          <table:table-cell office:value-type="string" calcext:value-type="string">
            <text:p>1|eine</text:p>
          </table:table-cell>
          <table:table-cell table:number-columns-repeated="247"/>
        </table:table-row>
        <table:table-row table:style-name="ro4">
          <table:table-cell table:style-name="Default" table:number-columns-repeated="2"/>
          <table:table-cell table:style-name="ce129"/>
          <table:table-cell table:style-name="ce39" table:formula="of:=IF(ISBLANK([.J102]);&quot;&quot;;IF(ISERROR(FIND(&quot;|&quot;&amp; SUBSTITUTE(SUBSTITUTE(SUBSTITUTE(SUBSTITUTE([.C102];&quot; &quot;;&quot;&quot;);&quot;·&quot;;&quot;*&quot; );&quot;–&quot; ;&quot;-&quot; );&quot;:&quot;;&quot;/&quot;) &amp;&quot;|&quot;;&quot;|&quot; &amp; SUBSTITUTE([.J102];&quot; &quot;;&quot;&quot;) &amp;&quot;|&quot;));&quot;&quot;;&quot;Genauer!&quot;))">
            <text:p/>
          </table:table-cell>
          <table:table-cell table:style-name="ce40" table:formula="of:=IF(ISBLANK([.I102]);&quot;&quot;;IF(ISERROR(FIND(&quot;|&quot;&amp; SUBSTITUTE(SUBSTITUTE(SUBSTITUTE(SUBSTITUTE([.C102];&quot; &quot;;&quot;&quot;);&quot;·&quot;;&quot;*&quot; );&quot;–&quot; ;&quot;-&quot; );&quot;:&quot;;&quot;/&quot;) &amp;&quot;|&quot;;&quot;|&quot; &amp; SUBSTITUTE([.I102];&quot; &quot;;&quot;&quot;) &amp;&quot;|&quot;));&quot;&quot;;&quot;&quot;))">
            <text:p/>
          </table:table-cell>
          <table:table-cell table:number-columns-repeated="251"/>
        </table:table-row>
        <table:table-row table:style-name="ro6">
          <table:table-cell table:style-name="ce30"/>
          <table:table-cell table:style-name="ce34" office:value-type="string" calcext:value-type="string">
            <text:p>Zahl Flächen:</text:p>
          </table:table-cell>
          <table:table-cell table:style-name="ce130"/>
          <table:table-cell table:style-name="ce39" table:formula="of:=IF(ISBLANK([.J103]);&quot;&quot;;IF(ISERROR(FIND(&quot;|&quot;&amp; SUBSTITUTE(SUBSTITUTE(SUBSTITUTE(SUBSTITUTE([.C103];&quot; &quot;;&quot;&quot;);&quot;·&quot;;&quot;*&quot; );&quot;–&quot; ;&quot;-&quot; );&quot;:&quot;;&quot;/&quot;) &amp;&quot;|&quot;;&quot;|&quot; &amp; SUBSTITUTE([.J103];&quot; &quot;;&quot;&quot;) &amp;&quot;|&quot;));&quot;&quot;;&quot;Genauer!&quot;))">
            <text:p/>
          </table:table-cell>
          <table:table-cell table:style-name="ce40" table:formula="of:=IF(ISBLANK([.I103]);&quot;&quot;;IF(ISERROR(FIND(&quot;|&quot;&amp; SUBSTITUTE(SUBSTITUTE(SUBSTITUTE(SUBSTITUTE([.C103];&quot; &quot;;&quot;&quot;);&quot;·&quot;;&quot;*&quot; );&quot;–&quot; ;&quot;-&quot; );&quot;:&quot;;&quot;/&quot;) &amp;&quot;|&quot;;&quot;|&quot; &amp; SUBSTITUTE([.I103];&quot; &quot;;&quot;&quot;) &amp;&quot;|&quot;));&quot;&quot;;&quot;&quot;))" office:value-type="string" office:string-value="" calcext:value-type="string">
            <text:p></text:p>
          </table:table-cell>
          <table:table-cell table:number-columns-repeated="3"/>
          <table:table-cell office:value-type="float" office:value="2" calcext:value-type="float">
            <text:p>2</text:p>
          </table:table-cell>
          <table:table-cell table:number-columns-repeated="247"/>
        </table:table-row>
        <table:table-row table:style-name="ro4">
          <table:table-cell table:style-name="ce30"/>
          <table:table-cell/>
          <table:table-cell table:style-name="ce129"/>
          <table:table-cell table:style-name="ce39" table:formula="of:=IF(ISBLANK([.J104]);&quot;&quot;;IF(ISERROR(FIND(&quot;|&quot;&amp; SUBSTITUTE(SUBSTITUTE(SUBSTITUTE(SUBSTITUTE([.C104];&quot; &quot;;&quot;&quot;);&quot;·&quot;;&quot;*&quot; );&quot;–&quot; ;&quot;-&quot; );&quot;:&quot;;&quot;/&quot;) &amp;&quot;|&quot;;&quot;|&quot; &amp; SUBSTITUTE([.J104];&quot; &quot;;&quot;&quot;) &amp;&quot;|&quot;));&quot;&quot;;&quot;Genauer!&quot;))">
            <text:p/>
          </table:table-cell>
          <table:table-cell table:style-name="ce40" table:formula="of:=IF(ISBLANK([.I104]);&quot;&quot;;IF(ISERROR(FIND(&quot;|&quot;&amp; SUBSTITUTE(SUBSTITUTE(SUBSTITUTE(SUBSTITUTE([.C104];&quot; &quot;;&quot;&quot;);&quot;·&quot;;&quot;*&quot; );&quot;–&quot; ;&quot;-&quot; );&quot;:&quot;;&quot;/&quot;) &amp;&quot;|&quot;;&quot;|&quot; &amp; SUBSTITUTE([.I104];&quot; &quot;;&quot;&quot;) &amp;&quot;|&quot;));&quot;&quot;;&quot;&quot;))">
            <text:p/>
          </table:table-cell>
          <table:table-cell table:style-name="ce47"/>
          <table:table-cell table:number-columns-repeated="250"/>
        </table:table-row>
        <table:table-row table:style-name="ro4">
          <table:table-cell table:style-name="ce30" table:number-columns-spanned="2" table:number-rows-spanned="1"/>
          <table:covered-table-cell/>
          <table:table-cell table:style-name="ce129"/>
          <table:table-cell table:style-name="ce39" table:formula="of:=IF(ISBLANK([.J105]);&quot;&quot;;IF(ISERROR(FIND(&quot;|&quot;&amp; SUBSTITUTE(SUBSTITUTE(SUBSTITUTE(SUBSTITUTE([.C105];&quot; &quot;;&quot;&quot;);&quot;·&quot;;&quot;*&quot; );&quot;–&quot; ;&quot;-&quot; );&quot;:&quot;;&quot;/&quot;) &amp;&quot;|&quot;;&quot;|&quot; &amp; SUBSTITUTE([.J105];&quot; &quot;;&quot;&quot;) &amp;&quot;|&quot;));&quot;&quot;;&quot;Genauer!&quot;))">
            <text:p/>
          </table:table-cell>
          <table:table-cell table:style-name="ce40" table:formula="of:=IF(ISBLANK([.I105]);&quot;&quot;;IF(ISERROR(FIND(&quot;|&quot;&amp; SUBSTITUTE(SUBSTITUTE(SUBSTITUTE(SUBSTITUTE([.C105];&quot; &quot;;&quot;&quot;);&quot;·&quot;;&quot;*&quot; );&quot;–&quot; ;&quot;-&quot; );&quot;:&quot;;&quot;/&quot;) &amp;&quot;|&quot;;&quot;|&quot; &amp; SUBSTITUTE([.I105];&quot; &quot;;&quot;&quot;) &amp;&quot;|&quot;));&quot;&quot;;&quot;&quot;))">
            <text:p/>
          </table:table-cell>
          <table:table-cell table:style-name="ce47"/>
          <table:table-cell table:number-columns-repeated="250"/>
        </table:table-row>
        <table:table-row table:style-name="ro4">
          <table:table-cell table:style-name="ce30" table:number-columns-repeated="2"/>
          <table:table-cell table:style-name="ce129"/>
          <table:table-cell table:style-name="ce39" table:formula="of:=IF(ISBLANK([.J106]);&quot;&quot;;IF(ISERROR(FIND(&quot;|&quot;&amp; SUBSTITUTE(SUBSTITUTE(SUBSTITUTE(SUBSTITUTE([.C106];&quot; &quot;;&quot;&quot;);&quot;·&quot;;&quot;*&quot; );&quot;–&quot; ;&quot;-&quot; );&quot;:&quot;;&quot;/&quot;) &amp;&quot;|&quot;;&quot;|&quot; &amp; SUBSTITUTE([.J106];&quot; &quot;;&quot;&quot;) &amp;&quot;|&quot;));&quot;&quot;;&quot;Genauer!&quot;))">
            <text:p/>
          </table:table-cell>
          <table:table-cell table:formula="of:=IF([.A106]&lt;&gt;&quot;&quot;;IF(AND([.I106]&lt;&gt;&quot;&quot;;[.J106]&lt;&gt;&quot;&quot;;[.I106]&lt;&gt;[.J106]);&quot;Links ungleich Rechts!!!&quot;;IF(AND([.I105]&lt;&gt;&quot;&quot;;[.J106]&lt;&gt;0;[.J106]&lt;&gt;[.K105]);&quot;Äquivalenzumformung korrigieren&quot;;IF(AND([.A106]=&quot;x&quot;;[.J106]&lt;&gt;&quot;&quot;;[.C106]=[.J106]) ;&quot;Gelöst!!!&quot;;IF([.K106]&gt;&quot;Fehler&quot;;[.K106];IF(OR([.A106]=&quot;&quot;;[.A105]=&quot;&quot;;[.I106]=&quot;&quot;;[.J106]=&quot;&quot;);&quot;&quot;;&quot;OK&quot;)))));&quot;&quot;)">
            <text:p/>
          </table:table-cell>
          <table:table-cell table:number-columns-repeated="251"/>
        </table:table-row>
        <table:table-row table:style-name="ro4">
          <table:table-cell table:number-columns-repeated="2"/>
          <table:table-cell table:style-name="ce129"/>
          <table:table-cell table:style-name="ce39" table:formula="of:=IF(ISBLANK([.J107]);&quot;&quot;;IF(ISERROR(FIND(&quot;|&quot;&amp; SUBSTITUTE(SUBSTITUTE(SUBSTITUTE(SUBSTITUTE([.C107];&quot; &quot;;&quot;&quot;);&quot;·&quot;;&quot;*&quot; );&quot;–&quot; ;&quot;-&quot; );&quot;:&quot;;&quot;/&quot;) &amp;&quot;|&quot;;&quot;|&quot; &amp; SUBSTITUTE([.J107];&quot; &quot;;&quot;&quot;) &amp;&quot;|&quot;));&quot;&quot;;&quot;Genauer!&quot;))">
            <text:p/>
          </table:table-cell>
          <table:table-cell table:formula="of:=IF([.A107]&lt;&gt;&quot;&quot;;IF(AND([.I107]&lt;&gt;&quot;&quot;;[.J107]&lt;&gt;&quot;&quot;;[.I107]&lt;&gt;[.J107]);&quot;Links ungleich Rechts!!!&quot;;IF(AND([.I106]&lt;&gt;&quot;&quot;;[.J107]&lt;&gt;0;[.J107]&lt;&gt;[.K106]);&quot;Äquivalenzumformung korrigieren&quot;;IF(AND([.A107]=&quot;x&quot;;[.C107]&lt;&gt;&quot;x&quot;;[.I107]&lt;&gt;&quot;&quot;) ;&quot;Gelöst!!!&quot;;IF([.K107]&gt;&quot;Fehler&quot;;[.K107];IF(OR([.A107]=&quot;&quot;;[.A106]=&quot;&quot;;[.I107]=&quot;&quot;;[.J107]=&quot;&quot;);&quot;&quot;;&quot;OK&quot;)))));&quot;&quot;)">
            <text:p/>
          </table:table-cell>
          <table:table-cell table:number-columns-repeated="251"/>
        </table:table-row>
        <table:table-row table:style-name="ro4">
          <table:table-cell table:number-columns-repeated="2"/>
          <table:table-cell table:style-name="ce129"/>
          <table:table-cell table:style-name="ce39" table:formula="of:=IF(ISBLANK([.J108]);&quot;&quot;;IF(ISERROR(FIND(&quot;|&quot;&amp; SUBSTITUTE(SUBSTITUTE(SUBSTITUTE(SUBSTITUTE([.C108];&quot; &quot;;&quot;&quot;);&quot;·&quot;;&quot;*&quot; );&quot;–&quot; ;&quot;-&quot; );&quot;:&quot;;&quot;/&quot;) &amp;&quot;|&quot;;&quot;|&quot; &amp; SUBSTITUTE([.J108];&quot; &quot;;&quot;&quot;) &amp;&quot;|&quot;));&quot;&quot;;&quot;Genauer!&quot;))">
            <text:p/>
          </table:table-cell>
          <table:table-cell table:formula="of:=IF([.A108]&lt;&gt;&quot;&quot;;IF(AND([.I108]&lt;&gt;&quot;&quot;;[.J108]&lt;&gt;&quot;&quot;;[.I108]&lt;&gt;[.J108]);&quot;Links ungleich Rechts!!!&quot;;IF(AND([.I107]&lt;&gt;&quot;&quot;;[.J108]&lt;&gt;0;[.J108]&lt;&gt;[.K107]);&quot;Äquivalenzumformung korrigieren&quot;;IF(AND([.A108]=&quot;x&quot;;[.C108]&lt;&gt;&quot;x&quot;;[.I108]&lt;&gt;&quot;&quot;) ;&quot;Gelöst!!!&quot;;IF([.K108]&gt;&quot;Fehler&quot;;[.K108];IF(OR([.A108]=&quot;&quot;;[.A107]=&quot;&quot;;[.I108]=&quot;&quot;;[.J108]=&quot;&quot;);&quot;&quot;;&quot;OK&quot;)))));&quot;&quot;)">
            <text:p/>
          </table:table-cell>
          <table:table-cell table:number-columns-repeated="251"/>
        </table:table-row>
        <table:table-row table:style-name="ro4">
          <table:table-cell table:number-columns-repeated="2"/>
          <table:table-cell table:style-name="ce129"/>
          <table:table-cell/>
          <table:table-cell table:formula="of:=IF([.A109]&lt;&gt;&quot;&quot;;IF(AND([.I109]&lt;&gt;&quot;&quot;;[.J109]&lt;&gt;&quot;&quot;;[.I109]&lt;&gt;[.J109]);&quot;Links ungleich Rechts!!!&quot;;IF(AND([.I108]&lt;&gt;&quot;&quot;;[.J109]&lt;&gt;0;[.J109]&lt;&gt;[.K108]);&quot;Äquivalenzumformung korrigieren&quot;;IF(AND([.A109]=&quot;x&quot;;[.C109]&lt;&gt;&quot;x&quot;;[.I109]&lt;&gt;&quot;&quot;) ;&quot;Gelöst!!!&quot;;IF([.K109]&gt;&quot;Fehler&quot;;[.K109];IF(OR([.A109]=&quot;&quot;;[.A108]=&quot;&quot;;[.I109]=&quot;&quot;;[.J109]=&quot;&quot;);&quot;&quot;;&quot;OK&quot;)))));&quot;&quot;)">
            <text:p/>
          </table:table-cell>
          <table:table-cell table:number-columns-repeated="251"/>
        </table:table-row>
        <table:table-row table:style-name="ro4">
          <table:table-cell table:number-columns-repeated="2"/>
          <table:table-cell table:style-name="ce129"/>
          <table:table-cell/>
          <table:table-cell table:formula="of:=IF([.A110]&lt;&gt;&quot;&quot;;IF(AND([.I110]&lt;&gt;&quot;&quot;;[.J110]&lt;&gt;&quot;&quot;;[.I110]&lt;&gt;[.J110]);&quot;Links ungleich Rechts!!!&quot;;IF(AND([.I109]&lt;&gt;&quot;&quot;;[.J110]&lt;&gt;0;[.J110]&lt;&gt;[.K109]);&quot;Äquivalenzumformung korrigieren&quot;;IF(AND([.A110]=&quot;x&quot;;[.C110]&lt;&gt;&quot;x&quot;;[.I110]&lt;&gt;&quot;&quot;) ;&quot;Gelöst!!!&quot;;IF([.K110]&gt;&quot;Fehler&quot;;[.K110];IF(OR([.A110]=&quot;&quot;;[.A109]=&quot;&quot;;[.I110]=&quot;&quot;;[.J110]=&quot;&quot;);&quot;&quot;;&quot;OK&quot;)))));&quot;&quot;)">
            <text:p/>
          </table:table-cell>
          <table:table-cell table:number-columns-repeated="251"/>
        </table:table-row>
        <table:table-row table:style-name="ro4">
          <table:table-cell table:number-columns-repeated="2"/>
          <table:table-cell table:style-name="ce129"/>
          <table:table-cell/>
          <table:table-cell table:formula="of:=IF([.A111]&lt;&gt;&quot;&quot;;IF(AND([.I111]&lt;&gt;&quot;&quot;;[.J111]&lt;&gt;&quot;&quot;;[.I111]&lt;&gt;[.J111]);&quot;Links ungleich Rechts!!!&quot;;IF(AND([.I110]&lt;&gt;&quot;&quot;;[.J111]&lt;&gt;0;[.J111]&lt;&gt;[.K110]);&quot;Äquivalenzumformung korrigieren&quot;;IF(AND([.A111]=&quot;x&quot;;[.C111]&lt;&gt;&quot;x&quot;;[.I111]&lt;&gt;&quot;&quot;) ;&quot;Gelöst!!!&quot;;IF([.K111]&gt;&quot;Fehler&quot;;[.K111];IF(OR([.A111]=&quot;&quot;;[.A110]=&quot;&quot;;[.I111]=&quot;&quot;;[.J111]=&quot;&quot;);&quot;&quot;;&quot;OK&quot;)))));&quot;&quot;)">
            <text:p/>
          </table:table-cell>
          <table:table-cell table:number-columns-repeated="251"/>
        </table:table-row>
        <table:table-row table:style-name="ro4">
          <table:table-cell table:number-columns-repeated="2"/>
          <table:table-cell table:style-name="ce129"/>
          <table:table-cell/>
          <table:table-cell table:formula="of:=IF([.A112]&lt;&gt;&quot;&quot;;IF(AND([.I112]&lt;&gt;&quot;&quot;;[.J112]&lt;&gt;&quot;&quot;;[.I112]&lt;&gt;[.J112]);&quot;Links ungleich Rechts!!!&quot;;IF(AND([.I111]&lt;&gt;&quot;&quot;;[.J112]&lt;&gt;0;[.J112]&lt;&gt;[.K111]);&quot;Äquivalenzumformung korrigieren&quot;;IF(AND([.A112]=&quot;x&quot;;[.C112]&lt;&gt;&quot;x&quot;;[.I112]&lt;&gt;&quot;&quot;) ;&quot;Gelöst!!!&quot;;IF([.K112]&gt;&quot;Fehler&quot;;[.K112];IF(OR([.A112]=&quot;&quot;;[.A111]=&quot;&quot;;[.I112]=&quot;&quot;;[.J112]=&quot;&quot;);&quot;&quot;;&quot;OK&quot;)))));&quot;&quot;)">
            <text:p/>
          </table:table-cell>
          <table:table-cell table:number-columns-repeated="251"/>
        </table:table-row>
        <table:table-row table:style-name="ro4">
          <table:table-cell table:number-columns-repeated="2"/>
          <table:table-cell table:style-name="ce129"/>
          <table:table-cell/>
          <table:table-cell table:formula="of:=IF([.A113]&lt;&gt;&quot;&quot;;IF(AND([.I113]&lt;&gt;&quot;&quot;;[.J113]&lt;&gt;&quot;&quot;;[.I113]&lt;&gt;[.J113]);&quot;Links ungleich Rechts!!!&quot;;IF(AND([.I112]&lt;&gt;&quot;&quot;;[.J113]&lt;&gt;0;[.J113]&lt;&gt;[.K112]);&quot;Äquivalenzumformung korrigieren&quot;;IF(AND([.A113]=&quot;x&quot;;[.C113]&lt;&gt;&quot;x&quot;;[.I113]&lt;&gt;&quot;&quot;) ;&quot;Gelöst!!!&quot;;IF([.K113]&gt;&quot;Fehler&quot;;[.K113];IF(OR([.A113]=&quot;&quot;;[.A112]=&quot;&quot;;[.I113]=&quot;&quot;;[.J113]=&quot;&quot;);&quot;&quot;;&quot;OK&quot;)))));&quot;&quot;)">
            <text:p/>
          </table:table-cell>
          <table:table-cell table:number-columns-repeated="251"/>
        </table:table-row>
        <table:table-row table:style-name="ro4">
          <table:table-cell table:number-columns-repeated="2"/>
          <table:table-cell table:style-name="ce129"/>
          <table:table-cell/>
          <table:table-cell table:formula="of:=IF([.A114]&lt;&gt;&quot;&quot;;IF(AND([.I114]&lt;&gt;&quot;&quot;;[.J114]&lt;&gt;&quot;&quot;;[.I114]&lt;&gt;[.J114]);&quot;Links ungleich Rechts!!!&quot;;IF(AND([.I113]&lt;&gt;&quot;&quot;;[.J114]&lt;&gt;0;[.J114]&lt;&gt;[.K113]);&quot;Äquivalenzumformung korrigieren&quot;;IF(AND([.A114]=&quot;x&quot;;[.C114]&lt;&gt;&quot;x&quot;;[.I114]&lt;&gt;&quot;&quot;) ;&quot;Gelöst!!!&quot;;IF([.K114]&gt;&quot;Fehler&quot;;[.K114];IF(OR([.A114]=&quot;&quot;;[.A113]=&quot;&quot;;[.I114]=&quot;&quot;;[.J114]=&quot;&quot;);&quot;&quot;;&quot;OK&quot;)))));&quot;&quot;)">
            <text:p/>
          </table:table-cell>
          <table:table-cell table:number-columns-repeated="251"/>
        </table:table-row>
        <table:table-row table:style-name="ro4">
          <table:table-cell table:number-columns-repeated="2"/>
          <table:table-cell table:style-name="ce129"/>
          <table:table-cell/>
          <table:table-cell table:formula="of:=IF([.A115]&lt;&gt;&quot;&quot;;IF(AND([.I115]&lt;&gt;&quot;&quot;;[.J115]&lt;&gt;&quot;&quot;;[.I115]&lt;&gt;[.J115]);&quot;Links ungleich Rechts!!!&quot;;IF(AND([.I114]&lt;&gt;&quot;&quot;;[.J115]&lt;&gt;0;[.J115]&lt;&gt;[.K114]);&quot;Äquivalenzumformung korrigieren&quot;;IF(AND([.A115]=&quot;x&quot;;[.C115]&lt;&gt;&quot;x&quot;;[.I115]&lt;&gt;&quot;&quot;) ;&quot;Gelöst!!!&quot;;IF([.K115]&gt;&quot;Fehler&quot;;[.K115];IF(OR([.A115]=&quot;&quot;;[.A114]=&quot;&quot;;[.I115]=&quot;&quot;;[.J115]=&quot;&quot;);&quot;&quot;;&quot;OK&quot;)))));&quot;&quot;)">
            <text:p/>
          </table:table-cell>
          <table:table-cell table:number-columns-repeated="251"/>
        </table:table-row>
        <table:table-row table:style-name="ro4">
          <table:table-cell table:number-columns-repeated="2"/>
          <table:table-cell table:style-name="ce129"/>
          <table:table-cell/>
          <table:table-cell table:formula="of:=IF([.A116]&lt;&gt;&quot;&quot;;IF(AND([.I116]&lt;&gt;&quot;&quot;;[.J116]&lt;&gt;&quot;&quot;;[.I116]&lt;&gt;[.J116]);&quot;Links ungleich Rechts!!!&quot;;IF(AND([.I115]&lt;&gt;&quot;&quot;;[.J116]&lt;&gt;0;[.J116]&lt;&gt;[.K115]);&quot;Äquivalenzumformung korrigieren&quot;;IF(AND([.A116]=&quot;x&quot;;[.C116]&lt;&gt;&quot;x&quot;;[.I116]&lt;&gt;&quot;&quot;) ;&quot;Gelöst!!!&quot;;IF([.K116]&gt;&quot;Fehler&quot;;[.K116];IF(OR([.A116]=&quot;&quot;;[.A115]=&quot;&quot;;[.I116]=&quot;&quot;;[.J116]=&quot;&quot;);&quot;&quot;;&quot;OK&quot;)))));&quot;&quot;)">
            <text:p/>
          </table:table-cell>
          <table:table-cell table:number-columns-repeated="251"/>
        </table:table-row>
        <table:table-row table:style-name="ro6">
          <table:table-cell table:number-columns-repeated="4"/>
          <table:table-cell table:formula="of:=IF([.A117]&lt;&gt;&quot;&quot;;IF(AND([.I117]&lt;&gt;&quot;&quot;;[.J117]&lt;&gt;&quot;&quot;;[.I117]&lt;&gt;[.J117]);&quot;Links ungleich Rechts!!!&quot;;IF(AND([.I116]&lt;&gt;&quot;&quot;;[.J117]&lt;&gt;0;[.J117]&lt;&gt;[.K116]);&quot;Äquivalenzumformung korrigieren&quot;;IF(AND([.A117]=&quot;x&quot;;[.C117]&lt;&gt;&quot;x&quot;;[.I117]&lt;&gt;&quot;&quot;) ;&quot;Gelöst!!!&quot;;IF([.K117]&gt;&quot;Fehler&quot;;[.K117];IF(OR([.A117]=&quot;&quot;;[.A116]=&quot;&quot;;[.I117]=&quot;&quot;;[.J117]=&quot;&quot;);&quot;&quot;;&quot;OK&quot;)))));&quot;&quot;)">
            <text:p/>
          </table:table-cell>
          <table:table-cell table:number-columns-repeated="251"/>
        </table:table-row>
        <table:table-row table:style-name="ro6">
          <table:table-cell table:number-columns-repeated="4"/>
          <table:table-cell table:formula="of:=IF([.A118]&lt;&gt;&quot;&quot;;IF(AND([.I118]&lt;&gt;&quot;&quot;;[.J118]&lt;&gt;&quot;&quot;;[.I118]&lt;&gt;[.J118]);&quot;Links ungleich Rechts!!!&quot;;IF(AND([.I117]&lt;&gt;&quot;&quot;;[.J118]&lt;&gt;0;[.J118]&lt;&gt;[.K117]);&quot;Äquivalenzumformung korrigieren&quot;;IF(AND([.A118]=&quot;x&quot;;[.C118]&lt;&gt;&quot;x&quot;;[.I118]&lt;&gt;&quot;&quot;) ;&quot;Gelöst!!!&quot;;IF([.K118]&gt;&quot;Fehler&quot;;[.K118];IF(OR([.A118]=&quot;&quot;;[.A117]=&quot;&quot;;[.I118]=&quot;&quot;;[.J118]=&quot;&quot;);&quot;&quot;;&quot;OK&quot;)))));&quot;&quot;)">
            <text:p/>
          </table:table-cell>
          <table:table-cell table:number-columns-repeated="251"/>
        </table:table-row>
        <table:table-row table:style-name="ro6">
          <table:table-cell table:number-columns-repeated="4"/>
          <table:table-cell table:formula="of:=IF([.A119]&lt;&gt;&quot;&quot;;IF(AND([.I119]&lt;&gt;&quot;&quot;;[.J119]&lt;&gt;&quot;&quot;;[.I119]&lt;&gt;[.J119]);&quot;Links ungleich Rechts!!!&quot;;IF(AND([.I118]&lt;&gt;&quot;&quot;;[.J119]&lt;&gt;0;[.J119]&lt;&gt;[.K118]);&quot;Äquivalenzumformung korrigieren&quot;;IF(AND([.A119]=&quot;x&quot;;[.C119]&lt;&gt;&quot;x&quot;;[.I119]&lt;&gt;&quot;&quot;) ;&quot;Gelöst!!!&quot;;IF([.K119]&gt;&quot;Fehler&quot;;[.K119];IF(OR([.A119]=&quot;&quot;;[.A118]=&quot;&quot;;[.I119]=&quot;&quot;;[.J119]=&quot;&quot;);&quot;&quot;;&quot;OK&quot;)))));&quot;&quot;)">
            <text:p/>
          </table:table-cell>
          <table:table-cell table:number-columns-repeated="251"/>
        </table:table-row>
        <table:table-row table:style-name="ro6">
          <table:table-cell table:number-columns-repeated="4"/>
          <table:table-cell table:formula="of:=IF([.A120]&lt;&gt;&quot;&quot;;IF(AND([.I120]&lt;&gt;&quot;&quot;;[.J120]&lt;&gt;&quot;&quot;;[.I120]&lt;&gt;[.J120]);&quot;Links ungleich Rechts!!!&quot;;IF(AND([.I119]&lt;&gt;&quot;&quot;;[.J120]&lt;&gt;0;[.J120]&lt;&gt;[.K119]);&quot;Äquivalenzumformung korrigieren&quot;;IF(AND([.A120]=&quot;x&quot;;[.C120]&lt;&gt;&quot;x&quot;;[.I120]&lt;&gt;&quot;&quot;) ;&quot;Gelöst!!!&quot;;IF([.K120]&gt;&quot;Fehler&quot;;[.K120];IF(OR([.A120]=&quot;&quot;;[.A119]=&quot;&quot;;[.I120]=&quot;&quot;;[.J120]=&quot;&quot;);&quot;&quot;;&quot;OK&quot;)))));&quot;&quot;)">
            <text:p/>
          </table:table-cell>
          <table:table-cell table:number-columns-repeated="251"/>
        </table:table-row>
        <table:table-row table:style-name="ro6">
          <table:table-cell table:number-columns-repeated="4"/>
          <table:table-cell table:formula="of:=IF([.A121]&lt;&gt;&quot;&quot;;IF(AND([.I121]&lt;&gt;&quot;&quot;;[.J121]&lt;&gt;&quot;&quot;;[.I121]&lt;&gt;[.J121]);&quot;Links ungleich Rechts!!!&quot;;IF(AND([.I120]&lt;&gt;&quot;&quot;;[.J121]&lt;&gt;0;[.J121]&lt;&gt;[.K120]);&quot;Äquivalenzumformung korrigieren&quot;;IF(AND([.A121]=&quot;x&quot;;[.C121]&lt;&gt;&quot;x&quot;;[.I121]&lt;&gt;&quot;&quot;) ;&quot;Gelöst!!!&quot;;IF([.K121]&gt;&quot;Fehler&quot;;[.K121];IF(OR([.A121]=&quot;&quot;;[.A120]=&quot;&quot;;[.I121]=&quot;&quot;;[.J121]=&quot;&quot;);&quot;&quot;;&quot;OK&quot;)))));&quot;&quot;)">
            <text:p/>
          </table:table-cell>
          <table:table-cell table:number-columns-repeated="251"/>
        </table:table-row>
        <table:table-row table:style-name="ro6">
          <table:table-cell table:number-columns-repeated="4"/>
          <table:table-cell table:formula="of:=IF([.A122]&lt;&gt;&quot;&quot;;IF(AND([.I122]&lt;&gt;&quot;&quot;;[.J122]&lt;&gt;&quot;&quot;;[.I122]&lt;&gt;[.J122]);&quot;Links ungleich Rechts!!!&quot;;IF(AND([.I121]&lt;&gt;&quot;&quot;;[.J122]&lt;&gt;0;[.J122]&lt;&gt;[.K121]);&quot;Äquivalenzumformung korrigieren&quot;;IF(AND([.A122]=&quot;x&quot;;[.C122]&lt;&gt;&quot;x&quot;;[.I122]&lt;&gt;&quot;&quot;) ;&quot;Gelöst!!!&quot;;IF([.K122]&gt;&quot;Fehler&quot;;[.K122];IF(OR([.A122]=&quot;&quot;;[.A121]=&quot;&quot;;[.I122]=&quot;&quot;;[.J122]=&quot;&quot;);&quot;&quot;;&quot;OK&quot;)))));&quot;&quot;)">
            <text:p/>
          </table:table-cell>
          <table:table-cell table:number-columns-repeated="251"/>
        </table:table-row>
        <table:table-row table:style-name="ro6">
          <table:table-cell table:number-columns-repeated="4"/>
          <table:table-cell table:formula="of:=IF([.A123]&lt;&gt;&quot;&quot;;IF(AND([.I123]&lt;&gt;&quot;&quot;;[.J123]&lt;&gt;&quot;&quot;;[.I123]&lt;&gt;[.J123]);&quot;Links ungleich Rechts!!!&quot;;IF(AND([.I122]&lt;&gt;&quot;&quot;;[.J123]&lt;&gt;0;[.J123]&lt;&gt;[.K122]);&quot;Äquivalenzumformung korrigieren&quot;;IF(AND([.A123]=&quot;x&quot;;[.C123]&lt;&gt;&quot;x&quot;;[.I123]&lt;&gt;&quot;&quot;) ;&quot;Gelöst!!!&quot;;IF([.K123]&gt;&quot;Fehler&quot;;[.K123];IF(OR([.A123]=&quot;&quot;;[.A122]=&quot;&quot;;[.I123]=&quot;&quot;;[.J123]=&quot;&quot;);&quot;&quot;;&quot;OK&quot;)))));&quot;&quot;)">
            <text:p/>
          </table:table-cell>
          <table:table-cell table:number-columns-repeated="251"/>
        </table:table-row>
        <table:table-row table:style-name="ro6">
          <table:table-cell table:number-columns-repeated="4"/>
          <table:table-cell table:formula="of:=IF([.A124]&lt;&gt;&quot;&quot;;IF(AND([.I124]&lt;&gt;&quot;&quot;;[.J124]&lt;&gt;&quot;&quot;;[.I124]&lt;&gt;[.J124]);&quot;Links ungleich Rechts!!!&quot;;IF(AND([.I123]&lt;&gt;&quot;&quot;;[.J124]&lt;&gt;0;[.J124]&lt;&gt;[.K123]);&quot;Äquivalenzumformung korrigieren&quot;;IF(AND([.A124]=&quot;x&quot;;[.C124]&lt;&gt;&quot;x&quot;;[.I124]&lt;&gt;&quot;&quot;) ;&quot;Gelöst!!!&quot;;IF([.K124]&gt;&quot;Fehler&quot;;[.K124];IF(OR([.A124]=&quot;&quot;;[.A123]=&quot;&quot;;[.I124]=&quot;&quot;;[.J124]=&quot;&quot;);&quot;&quot;;&quot;OK&quot;)))));&quot;&quot;)">
            <text:p/>
          </table:table-cell>
          <table:table-cell table:number-columns-repeated="251"/>
        </table:table-row>
        <table:table-row table:style-name="ro6">
          <table:table-cell table:number-columns-repeated="4"/>
          <table:table-cell table:formula="of:=IF([.A125]&lt;&gt;&quot;&quot;;IF(AND([.I125]&lt;&gt;&quot;&quot;;[.J125]&lt;&gt;&quot;&quot;;[.I125]&lt;&gt;[.J125]);&quot;Links ungleich Rechts!!!&quot;;IF(AND([.I124]&lt;&gt;&quot;&quot;;[.J125]&lt;&gt;0;[.J125]&lt;&gt;[.K124]);&quot;Äquivalenzumformung korrigieren&quot;;IF(AND([.A125]=&quot;x&quot;;[.C125]&lt;&gt;&quot;x&quot;;[.I125]&lt;&gt;&quot;&quot;) ;&quot;Gelöst!!!&quot;;IF([.K125]&gt;&quot;Fehler&quot;;[.K125];IF(OR([.A125]=&quot;&quot;;[.A124]=&quot;&quot;;[.I125]=&quot;&quot;;[.J125]=&quot;&quot;);&quot;&quot;;&quot;OK&quot;)))));&quot;&quot;)">
            <text:p/>
          </table:table-cell>
          <table:table-cell table:number-columns-repeated="251"/>
        </table:table-row>
        <table:table-row table:style-name="ro6">
          <table:table-cell table:number-columns-repeated="4"/>
          <table:table-cell table:formula="of:=IF([.A126]&lt;&gt;&quot;&quot;;IF(AND([.I126]&lt;&gt;&quot;&quot;;[.J126]&lt;&gt;&quot;&quot;;[.I126]&lt;&gt;[.J126]);&quot;Links ungleich Rechts!!!&quot;;IF(AND([.I125]&lt;&gt;&quot;&quot;;[.J126]&lt;&gt;0;[.J126]&lt;&gt;[.K125]);&quot;Äquivalenzumformung korrigieren&quot;;IF(AND([.A126]=&quot;x&quot;;[.C126]&lt;&gt;&quot;x&quot;;[.I126]&lt;&gt;&quot;&quot;) ;&quot;Gelöst!!!&quot;;IF([.K126]&gt;&quot;Fehler&quot;;[.K126];IF(OR([.A126]=&quot;&quot;;[.A125]=&quot;&quot;;[.I126]=&quot;&quot;;[.J126]=&quot;&quot;);&quot;&quot;;&quot;OK&quot;)))));&quot;&quot;)">
            <text:p/>
          </table:table-cell>
          <table:table-cell table:number-columns-repeated="251"/>
        </table:table-row>
        <table:table-row table:style-name="ro6">
          <table:table-cell table:number-columns-repeated="4"/>
          <table:table-cell table:formula="of:=IF([.A127]&lt;&gt;&quot;&quot;;IF(AND([.I127]&lt;&gt;&quot;&quot;;[.J127]&lt;&gt;&quot;&quot;;[.I127]&lt;&gt;[.J127]);&quot;Links ungleich Rechts!!!&quot;;IF(AND([.I126]&lt;&gt;&quot;&quot;;[.J127]&lt;&gt;0;[.J127]&lt;&gt;[.K126]);&quot;Äquivalenzumformung korrigieren&quot;;IF(AND([.A127]=&quot;x&quot;;[.C127]&lt;&gt;&quot;x&quot;;[.I127]&lt;&gt;&quot;&quot;) ;&quot;Gelöst!!!&quot;;IF([.K127]&gt;&quot;Fehler&quot;;[.K127];IF(OR([.A127]=&quot;&quot;;[.A126]=&quot;&quot;;[.I127]=&quot;&quot;;[.J127]=&quot;&quot;);&quot;&quot;;&quot;OK&quot;)))));&quot;&quot;)">
            <text:p/>
          </table:table-cell>
          <table:table-cell table:number-columns-repeated="251"/>
        </table:table-row>
        <table:table-row table:style-name="ro6">
          <table:table-cell table:number-columns-repeated="4"/>
          <table:table-cell table:formula="of:=IF([.A128]&lt;&gt;&quot;&quot;;IF(AND([.I128]&lt;&gt;&quot;&quot;;[.J128]&lt;&gt;&quot;&quot;;[.I128]&lt;&gt;[.J128]);&quot;Links ungleich Rechts!!!&quot;;IF(AND([.I127]&lt;&gt;&quot;&quot;;[.J128]&lt;&gt;0;[.J128]&lt;&gt;[.K127]);&quot;Äquivalenzumformung korrigieren&quot;;IF(AND([.A128]=&quot;x&quot;;[.C128]&lt;&gt;&quot;x&quot;;[.I128]&lt;&gt;&quot;&quot;) ;&quot;Gelöst!!!&quot;;IF([.K128]&gt;&quot;Fehler&quot;;[.K128];IF(OR([.A128]=&quot;&quot;;[.A127]=&quot;&quot;;[.I128]=&quot;&quot;;[.J128]=&quot;&quot;);&quot;&quot;;&quot;OK&quot;)))));&quot;&quot;)">
            <text:p/>
          </table:table-cell>
          <table:table-cell table:number-columns-repeated="251"/>
        </table:table-row>
        <table:table-row table:style-name="ro6">
          <table:table-cell table:number-columns-repeated="4"/>
          <table:table-cell table:formula="of:=IF([.A129]&lt;&gt;&quot;&quot;;IF(AND([.I129]&lt;&gt;&quot;&quot;;[.J129]&lt;&gt;&quot;&quot;;[.I129]&lt;&gt;[.J129]);&quot;Links ungleich Rechts!!!&quot;;IF(AND([.I128]&lt;&gt;&quot;&quot;;[.J129]&lt;&gt;0;[.J129]&lt;&gt;[.K128]);&quot;Äquivalenzumformung korrigieren&quot;;IF(AND([.A129]=&quot;x&quot;;[.C129]&lt;&gt;&quot;x&quot;;[.I129]&lt;&gt;&quot;&quot;) ;&quot;Gelöst!!!&quot;;IF([.K129]&gt;&quot;Fehler&quot;;[.K129];IF(OR([.A129]=&quot;&quot;;[.A128]=&quot;&quot;;[.I129]=&quot;&quot;;[.J129]=&quot;&quot;);&quot;&quot;;&quot;OK&quot;)))));&quot;&quot;)">
            <text:p/>
          </table:table-cell>
          <table:table-cell table:number-columns-repeated="251"/>
        </table:table-row>
        <table:table-row table:style-name="ro6">
          <table:table-cell table:number-columns-repeated="4"/>
          <table:table-cell table:formula="of:=IF([.A130]&lt;&gt;&quot;&quot;;IF(AND([.I130]&lt;&gt;&quot;&quot;;[.J130]&lt;&gt;&quot;&quot;;[.I130]&lt;&gt;[.J130]);&quot;Links ungleich Rechts!!!&quot;;IF(AND([.I129]&lt;&gt;&quot;&quot;;[.J130]&lt;&gt;0;[.J130]&lt;&gt;[.K129]);&quot;Äquivalenzumformung korrigieren&quot;;IF(AND([.A130]=&quot;x&quot;;[.C130]&lt;&gt;&quot;x&quot;;[.I130]&lt;&gt;&quot;&quot;) ;&quot;Gelöst!!!&quot;;IF([.K130]&gt;&quot;Fehler&quot;;[.K130];IF(OR([.A130]=&quot;&quot;;[.A129]=&quot;&quot;;[.I130]=&quot;&quot;;[.J130]=&quot;&quot;);&quot;&quot;;&quot;OK&quot;)))));&quot;&quot;)">
            <text:p/>
          </table:table-cell>
          <table:table-cell table:number-columns-repeated="251"/>
        </table:table-row>
        <table:table-row table:style-name="ro6">
          <table:table-cell table:number-columns-repeated="4"/>
          <table:table-cell table:formula="of:=IF([.A131]&lt;&gt;&quot;&quot;;IF(AND([.I131]&lt;&gt;&quot;&quot;;[.J131]&lt;&gt;&quot;&quot;;[.I131]&lt;&gt;[.J131]);&quot;Links ungleich Rechts!!!&quot;;IF(AND([.I130]&lt;&gt;&quot;&quot;;[.J131]&lt;&gt;0;[.J131]&lt;&gt;[.K130]);&quot;Äquivalenzumformung korrigieren&quot;;IF(AND([.A131]=&quot;x&quot;;[.C131]&lt;&gt;&quot;x&quot;;[.I131]&lt;&gt;&quot;&quot;) ;&quot;Gelöst!!!&quot;;IF([.K131]&gt;&quot;Fehler&quot;;[.K131];IF(OR([.A131]=&quot;&quot;;[.A130]=&quot;&quot;;[.I131]=&quot;&quot;;[.J131]=&quot;&quot;);&quot;&quot;;&quot;OK&quot;)))));&quot;&quot;)">
            <text:p/>
          </table:table-cell>
          <table:table-cell table:number-columns-repeated="251"/>
        </table:table-row>
        <table:table-row table:style-name="ro6">
          <table:table-cell table:number-columns-repeated="4"/>
          <table:table-cell table:formula="of:=IF([.A132]&lt;&gt;&quot;&quot;;IF(AND([.I132]&lt;&gt;&quot;&quot;;[.J132]&lt;&gt;&quot;&quot;;[.I132]&lt;&gt;[.J132]);&quot;Links ungleich Rechts!!!&quot;;IF(AND([.I131]&lt;&gt;&quot;&quot;;[.J132]&lt;&gt;0;[.J132]&lt;&gt;[.J131]+[.K131]);&quot;Äquivalenzumformung korrigieren&quot;;IF(AND([.A132]=&quot;x&quot;;[.C132]&lt;&gt;&quot;x&quot;;[.I132]&lt;&gt;&quot;&quot;) ;&quot;Gelöst!!!&quot;;IF([.K132]&gt;&quot;Fehler&quot;;[.K132];IF(OR([.A132]=&quot;&quot;;[.A131]=&quot;&quot;;[.I132]=&quot;&quot;;[.J132]=&quot;&quot;);&quot;&quot;;&quot;OK&quot;)))));&quot;&quot;)">
            <text:p/>
          </table:table-cell>
          <table:table-cell table:number-columns-repeated="251"/>
        </table:table-row>
        <table:table-row table:style-name="ro6">
          <table:table-cell table:number-columns-repeated="4"/>
          <table:table-cell table:formula="of:=IF([.A133]&lt;&gt;&quot;&quot;;IF(AND([.I133]&lt;&gt;&quot;&quot;;[.J133]&lt;&gt;&quot;&quot;;[.I133]&lt;&gt;[.J133]);&quot;Links ungleich Rechts!!!&quot;;IF(AND([.I132]&lt;&gt;&quot;&quot;;[.J133]&lt;&gt;0;[.J133]&lt;&gt;[.J132]+[.K132]);&quot;Äquivalenzumformung korrigieren&quot;;IF(AND([.A133]=&quot;x&quot;;[.C133]&lt;&gt;&quot;x&quot;;[.I133]&lt;&gt;&quot;&quot;) ;&quot;Gelöst!!!&quot;;IF([.K133]&gt;&quot;Fehler&quot;;[.K133];IF(OR([.A133]=&quot;&quot;;[.A132]=&quot;&quot;;[.I133]=&quot;&quot;;[.J133]=&quot;&quot;);&quot;&quot;;&quot;OK&quot;)))));&quot;&quot;)">
            <text:p/>
          </table:table-cell>
          <table:table-cell table:number-columns-repeated="251"/>
        </table:table-row>
        <table:table-row table:style-name="ro6">
          <table:table-cell table:number-columns-repeated="4"/>
          <table:table-cell table:formula="of:=IF([.A134]&lt;&gt;&quot;&quot;;IF(AND([.I134]&lt;&gt;&quot;&quot;;[.J134]&lt;&gt;&quot;&quot;;[.I134]&lt;&gt;[.J134]);&quot;Links ungleich Rechts!!!&quot;;IF(AND([.I133]&lt;&gt;&quot;&quot;;[.J134]&lt;&gt;0;[.J134]&lt;&gt;[.J133]+[.K133]);&quot;Äquivalenzumformung korrigieren&quot;;IF(AND([.A134]=&quot;x&quot;;[.C134]&lt;&gt;&quot;x&quot;;[.I134]&lt;&gt;&quot;&quot;) ;&quot;Gelöst!!!&quot;;IF([.K134]&gt;&quot;Fehler&quot;;[.K134];IF(OR([.A134]=&quot;&quot;;[.A133]=&quot;&quot;;[.I134]=&quot;&quot;;[.J134]=&quot;&quot;);&quot;&quot;;&quot;OK&quot;)))));&quot;&quot;)">
            <text:p/>
          </table:table-cell>
          <table:table-cell table:number-columns-repeated="251"/>
        </table:table-row>
        <table:table-row table:style-name="ro6">
          <table:table-cell table:number-columns-repeated="4"/>
          <table:table-cell table:formula="of:=IF([.A135]&lt;&gt;&quot;&quot;;IF(AND([.I135]&lt;&gt;&quot;&quot;;[.J135]&lt;&gt;&quot;&quot;;[.I135]&lt;&gt;[.J135]);&quot;Links ungleich Rechts!!!&quot;;IF(AND([.I134]&lt;&gt;&quot;&quot;;[.J135]&lt;&gt;0;[.J135]&lt;&gt;[.J134]+[.K134]);&quot;Äquivalenzumformung korrigieren&quot;;IF(AND([.A135]=&quot;x&quot;;[.C135]&lt;&gt;&quot;x&quot;;[.I135]&lt;&gt;&quot;&quot;) ;&quot;Gelöst!!!&quot;;IF([.K135]&gt;&quot;Fehler&quot;;[.K135];IF(OR([.A135]=&quot;&quot;;[.A134]=&quot;&quot;;[.I135]=&quot;&quot;;[.J135]=&quot;&quot;);&quot;&quot;;&quot;OK&quot;)))));&quot;&quot;)">
            <text:p/>
          </table:table-cell>
          <table:table-cell table:number-columns-repeated="251"/>
        </table:table-row>
        <table:table-row table:style-name="ro6">
          <table:table-cell table:number-columns-repeated="4"/>
          <table:table-cell table:formula="of:=IF([.A136]&lt;&gt;&quot;&quot;;IF(AND([.I136]&lt;&gt;&quot;&quot;;[.J136]&lt;&gt;&quot;&quot;;[.I136]&lt;&gt;[.J136]);&quot;Links ungleich Rechts!!!&quot;;IF(AND([.I135]&lt;&gt;&quot;&quot;;[.J136]&lt;&gt;0;[.J136]&lt;&gt;[.J135]+[.K135]);&quot;Äquivalenzumformung korrigieren&quot;;IF(AND([.A136]=&quot;x&quot;;[.C136]&lt;&gt;&quot;x&quot;;[.I136]&lt;&gt;&quot;&quot;) ;&quot;Gelöst!!!&quot;;IF([.K136]&gt;&quot;Fehler&quot;;[.K136];IF(OR([.A136]=&quot;&quot;;[.A135]=&quot;&quot;;[.I136]=&quot;&quot;;[.J136]=&quot;&quot;);&quot;&quot;;&quot;OK&quot;)))));&quot;&quot;)">
            <text:p/>
          </table:table-cell>
          <table:table-cell table:number-columns-repeated="251"/>
        </table:table-row>
        <table:table-row table:style-name="ro6">
          <table:table-cell table:number-columns-repeated="4"/>
          <table:table-cell table:formula="of:=IF([.A137]&lt;&gt;&quot;&quot;;IF(AND([.I137]&lt;&gt;&quot;&quot;;[.J137]&lt;&gt;&quot;&quot;;[.I137]&lt;&gt;[.J137]);&quot;Links ungleich Rechts!!!&quot;;IF(AND([.I136]&lt;&gt;&quot;&quot;;[.J137]&lt;&gt;0;[.J137]&lt;&gt;[.J136]+[.K136]);&quot;Äquivalenzumformung korrigieren&quot;;IF(AND([.A137]=&quot;x&quot;;[.C137]&lt;&gt;&quot;x&quot;;[.I137]&lt;&gt;&quot;&quot;) ;&quot;Gelöst!!!&quot;;IF([.K137]&gt;&quot;Fehler&quot;;[.K137];IF(OR([.A137]=&quot;&quot;;[.A136]=&quot;&quot;;[.I137]=&quot;&quot;;[.J137]=&quot;&quot;);&quot;&quot;;&quot;OK&quot;)))));&quot;&quot;)">
            <text:p/>
          </table:table-cell>
          <table:table-cell table:number-columns-repeated="251"/>
        </table:table-row>
        <table:table-row table:style-name="ro6" table:number-rows-repeated="65398">
          <table:table-cell table:number-columns-repeated="256"/>
        </table:table-row>
        <table:table-row table:style-name="ro6">
          <table:table-cell table:number-columns-repeated="256"/>
        </table:table-row>
        <calcext:conditional-formats>
          <calcext:conditional-format calcext:target-range-address="Tabelle1.C2:Tabelle1.C116">
            <calcext:condition calcext:apply-style-name="Result" calcext:value="formula-is(OR([.E2]=&quot;&quot;;[.E2]=&quot;&quot;))" calcext:base-cell-address="Tabelle1.C2"/>
          </calcext:conditional-format>
        </calcext:conditional-formats>
      </table:table>
      <table:table table:name="Tabelle2" table:style-name="ta1" table:protected="true" table:protection-key="RISAaYM55EB4f9JUsQKkFIYvY3U=" table:protection-key-digest-algorithm="http://www.w3.org/2000/09/xmldsig#sha1" table:print="false">
        <loext:table-protection loext:select-protected-cells="true" loext:select-unprotected-cells="true"/>
        <office:forms form:automatic-focus="false" form:apply-design-mode="false">
          <form:form form:name="Standard" form:apply-filter="true" form:command-type="table" form:control-implementation="ooo:com.sun.star.form.component.Form" office:target-frame="" xlink:href="" xlink:type="simple">
            <form:properties>
              <form:property form:property-name="PropertyChangeNotificationEnabled" office:value-type="boolean" office:boolean-value="true"/>
            </form:properties>
          </form:form>
        </office:forms>
        <table:table-column table:style-name="co20" table:default-cell-style-name="ce62"/>
        <table:table-column table:style-name="co21" table:default-cell-style-name="ce167"/>
        <table:table-column table:style-name="co22" table:visibility="collapse" table:default-cell-style-name="ce67"/>
        <table:table-column table:style-name="co1" table:default-cell-style-name="ce69"/>
        <table:table-column table:style-name="co1" table:number-columns-repeated="3" table:default-cell-style-name="ce67"/>
        <table:table-column table:style-name="co1" table:visibility="collapse" table:default-cell-style-name="ce67"/>
        <table:table-column table:style-name="co1" table:visibility="collapse" table:default-cell-style-name="ce77"/>
        <table:table-column table:style-name="co1" table:visibility="collapse" table:number-columns-repeated="4" table:default-cell-style-name="ce67"/>
        <table:table-column table:style-name="co1" table:number-columns-repeated="243" table:default-cell-style-name="ce67"/>
        <table:table-row table:style-name="ro1">
          <table:table-cell table:style-name="ce59" office:value-type="string" calcext:value-type="string">
            <text:p>Flächeninhalte umrechnen</text:p>
          </table:table-cell>
          <table:table-cell/>
          <table:table-cell table:style-name="Default"/>
          <table:table-cell table:style-name="ce68" table:formula="of:=IF(ISBLANK([.C1]);&quot;&quot;;IF(ISERROR(VALUE([.B1]));&quot;&quot;;IF(ABS(VALUE([.B1])-[.C1])&lt;0.0005;&quot;&quot;;&quot;&quot;)))">
            <text:p/>
          </table:table-cell>
          <table:table-cell/>
          <table:table-cell table:style-name="ce41" office:value-type="string" calcext:value-type="string">
            <text:p>Flächeninhalte umrechnen</text:p>
          </table:table-cell>
          <table:table-cell table:style-name="ce74"/>
          <table:table-cell table:style-name="Default"/>
          <table:table-cell table:number-columns-repeated="248"/>
        </table:table-row>
        <table:table-row table:style-name="ro9">
          <table:table-cell table:style-name="ce60" office:value-type="string" calcext:value-type="string" table:number-columns-spanned="2" table:number-rows-spanned="1">
            <text:p>Quadratkilometer (km²); Hektar (ha); Ar (a); Quadratmeter (m²); Quadratdezimeter (dm²); Quadratzentimeter (cm²); Quadratmillimeter (mm²)</text:p>
          </table:table-cell>
          <table:covered-table-cell table:style-name="ce168" table:content-validation-name="val1"/>
          <table:table-cell table:style-name="ce66"/>
          <table:table-cell table:style-name="ce68" table:formula="of:=IF(ISBLANK([.C2]);&quot;&quot;;IF(ISERROR(VALUE([.B2]));&quot;&quot;;IF(ABS(VALUE([.B2])-[.C2])&lt;0.0005;&quot;&quot;;&quot;&quot;)))">
            <text:p/>
          </table:table-cell>
          <table:table-cell table:style-name="ce66"/>
          <table:table-cell table:style-name="ce71"/>
          <table:table-cell table:style-name="ce75"/>
          <table:table-cell table:style-name="ce66"/>
          <table:table-cell table:style-name="ce78"/>
          <table:table-cell table:style-name="ce66" table:number-columns-repeated="247"/>
        </table:table-row>
        <table:table-row table:style-name="ro3">
          <table:table-cell table:style-name="Default" table:number-columns-repeated="2"/>
          <table:table-cell/>
          <table:table-cell table:style-name="ce68" table:formula="of:=IF(ISBLANK([.C3]);&quot;&quot;;IF(ISERROR(VALUE([.B2]));&quot;&quot;;IF(ABS(VALUE([.B2])-[.C3])&lt;0.0005;&quot;&quot;;&quot;&quot;)))">
            <text:p/>
          </table:table-cell>
          <table:table-cell/>
          <table:table-cell table:style-name="ce178" office:value-type="string" calcext:value-type="string">
            <text:p></text:p>
          </table:table-cell>
          <table:table-cell table:style-name="ce14" office:value-type="string" calcext:value-type="string">
            <text:p></text:p>
          </table:table-cell>
          <table:table-cell table:style-name="Default"/>
          <table:table-cell table:style-name="ce79"/>
          <table:table-cell table:number-columns-repeated="247"/>
        </table:table-row>
        <table:table-row table:style-name="ro1">
          <table:table-cell table:style-name="ce61" office:value-type="string" calcext:value-type="string">
            <text:p>Verwende die Abkürzungen!</text:p>
          </table:table-cell>
          <table:table-cell table:style-name="ce169"/>
          <table:table-cell/>
          <table:table-cell table:style-name="ce68" table:formula="of:=IF(ISBLANK([.C4]);&quot;&quot;;IF(ISERROR(VALUE([.B4]));&quot;&quot;;IF(ABS(VALUE([.B4])-[.C4])&lt;0.0005;&quot;&quot;;&quot;&quot;)))">
            <text:p/>
          </table:table-cell>
          <table:table-cell/>
          <table:table-cell table:style-name="ce179" table:formula="of:=DCOUNTA([.$D1:.$D100];[.$D1:.$D100];[.$F2:.$F3])/2" office:value-type="float" office:value="0" calcext:value-type="float">
            <text:p>0</text:p>
          </table:table-cell>
          <table:table-cell table:style-name="ce76" table:formula="of:=DCOUNTA([.$D$1:.$D$100];[.$D1:.$D100];[.$G$2:.$G$3])/2" office:value-type="float" office:value="25" calcext:value-type="float">
            <text:p>25</text:p>
          </table:table-cell>
          <table:table-cell table:style-name="Default" office:value-type="string" calcext:value-type="string">
            <text:p>Maßzahl</text:p>
          </table:table-cell>
          <table:table-cell table:style-name="ce79" office:value-type="string" calcext:value-type="string">
            <text:p>Einheit</text:p>
          </table:table-cell>
          <table:table-cell table:number-columns-repeated="247"/>
        </table:table-row>
        <table:table-row table:style-name="ro1">
          <table:table-cell office:value-type="string" calcext:value-type="string">
            <text:p>1 km² sind 100 </text:p>
          </table:table-cell>
          <table:table-cell table:style-name="ce170"/>
          <table:table-cell office:value-type="string" calcext:value-type="string">
            <text:p>ha</text:p>
          </table:table-cell>
          <table:table-cell table:style-name="ce68" table:formula="of:=IF(ISBLANK([.C5]);&quot;&quot;;IF(SUBSTITUTE([.B5];&quot; &quot;;&quot;&quot;)=[.C5];&quot;&quot;;&quot;&quot;))" office:value-type="string" office:string-value="" calcext:value-type="string">
            <text:p></text:p>
          </table:table-cell>
          <table:table-cell/>
          <table:table-cell table:style-name="Default" table:number-columns-repeated="2"/>
          <table:table-cell table:number-columns-repeated="249"/>
        </table:table-row>
        <table:table-row table:style-name="ro3">
          <table:table-cell office:value-type="string" calcext:value-type="string">
            <text:p>1 ha sind 100 </text:p>
          </table:table-cell>
          <table:table-cell table:style-name="ce171"/>
          <table:table-cell office:value-type="string" calcext:value-type="string">
            <text:p>a</text:p>
          </table:table-cell>
          <table:table-cell table:style-name="ce68" table:formula="of:=IF(ISBLANK([.C6]);&quot;&quot;;IF(SUBSTITUTE([.B6];&quot; &quot;;&quot;&quot;)=[.C6];&quot;&quot;;&quot;&quot;))" office:value-type="string" office:string-value="" calcext:value-type="string">
            <text:p></text:p>
          </table:table-cell>
          <table:table-cell/>
          <table:table-cell table:style-name="Default" table:number-columns-repeated="2"/>
          <table:table-cell table:number-columns-repeated="249"/>
        </table:table-row>
        <table:table-row table:style-name="ro3">
          <table:table-cell office:value-type="string" calcext:value-type="string">
            <text:p>1 a sind 100 </text:p>
          </table:table-cell>
          <table:table-cell table:style-name="ce171"/>
          <table:table-cell office:value-type="string" calcext:value-type="string">
            <text:p>m²</text:p>
          </table:table-cell>
          <table:table-cell table:style-name="ce68" table:formula="of:=IF(ISBLANK([.C7]);&quot;&quot;;IF(SUBSTITUTE([.B7];&quot; &quot;;&quot;&quot;)=[.C7];&quot;&quot;;&quot;&quot;))" office:value-type="string" office:string-value="" calcext:value-type="string">
            <text:p></text:p>
          </table:table-cell>
          <table:table-cell/>
          <table:table-cell table:style-name="Default" table:number-columns-repeated="2"/>
          <table:table-cell table:number-columns-repeated="249"/>
        </table:table-row>
        <table:table-row table:style-name="ro3">
          <table:table-cell office:value-type="string" calcext:value-type="string">
            <text:p>1 m² sind 100 </text:p>
          </table:table-cell>
          <table:table-cell table:style-name="ce171"/>
          <table:table-cell office:value-type="string" calcext:value-type="string">
            <text:p>dm²</text:p>
          </table:table-cell>
          <table:table-cell table:style-name="ce68" table:formula="of:=IF(ISBLANK([.C8]);&quot;&quot;;IF(SUBSTITUTE([.B8];&quot; &quot;;&quot;&quot;)=[.C8];&quot;&quot;;&quot;&quot;))" office:value-type="string" office:string-value="" calcext:value-type="string">
            <text:p></text:p>
          </table:table-cell>
          <table:table-cell/>
          <table:table-cell table:style-name="Default" table:number-columns-repeated="2"/>
          <table:table-cell table:number-columns-repeated="249"/>
        </table:table-row>
        <table:table-row table:style-name="ro3">
          <table:table-cell office:value-type="string" calcext:value-type="string">
            <text:p>1 dm² sind 100 </text:p>
          </table:table-cell>
          <table:table-cell table:style-name="ce171"/>
          <table:table-cell office:value-type="string" calcext:value-type="string">
            <text:p>cm²</text:p>
          </table:table-cell>
          <table:table-cell table:style-name="ce68" table:formula="of:=IF(ISBLANK([.C9]);&quot;&quot;;IF(SUBSTITUTE([.B9];&quot; &quot;;&quot;&quot;)=[.C9];&quot;&quot;;&quot;&quot;))" office:value-type="string" office:string-value="" calcext:value-type="string">
            <text:p></text:p>
          </table:table-cell>
          <table:table-cell/>
          <table:table-cell table:style-name="Default" table:number-columns-repeated="2"/>
          <table:table-cell table:number-columns-repeated="249"/>
        </table:table-row>
        <table:table-row table:style-name="ro3">
          <table:table-cell office:value-type="string" calcext:value-type="string">
            <text:p>1 cm² sind 100 </text:p>
          </table:table-cell>
          <table:table-cell table:style-name="ce171"/>
          <table:table-cell office:value-type="string" calcext:value-type="string">
            <text:p>mm²</text:p>
          </table:table-cell>
          <table:table-cell table:style-name="ce68" table:formula="of:=IF(ISBLANK([.C10]);&quot;&quot;;IF(SUBSTITUTE([.B10];&quot; &quot;;&quot;&quot;)=[.C10];&quot;&quot;;&quot;&quot;))" office:value-type="string" office:string-value="" calcext:value-type="string">
            <text:p></text:p>
          </table:table-cell>
          <table:table-cell/>
          <table:table-cell table:style-name="Default" table:number-columns-repeated="2"/>
          <table:table-cell table:number-columns-repeated="249"/>
        </table:table-row>
        <table:table-row table:style-name="ro3">
          <table:table-cell office:value-type="string" calcext:value-type="string">
            <text:p>10 cm² sind 0,1 </text:p>
          </table:table-cell>
          <table:table-cell table:style-name="ce171"/>
          <table:table-cell office:value-type="string" calcext:value-type="string">
            <text:p>dm²</text:p>
          </table:table-cell>
          <table:table-cell table:style-name="ce68" table:formula="of:=IF(ISBLANK([.C11]);&quot;&quot;;IF(SUBSTITUTE([.B11];&quot; &quot;;&quot;&quot;)=[.C11];&quot;&quot;;&quot;&quot;))" office:value-type="string" office:string-value="" calcext:value-type="string">
            <text:p></text:p>
          </table:table-cell>
          <table:table-cell/>
          <table:table-cell table:style-name="Default" table:number-columns-repeated="2"/>
          <table:table-cell table:number-columns-repeated="249"/>
        </table:table-row>
        <table:table-row table:style-name="ro3">
          <table:table-cell office:value-type="string" calcext:value-type="string">
            <text:p>1 m² sind 10000 </text:p>
          </table:table-cell>
          <table:table-cell table:style-name="ce171" office:value-type="string" calcext:value-type="string">
            <text:p><text:s/></text:p>
          </table:table-cell>
          <table:table-cell office:value-type="string" calcext:value-type="string">
            <text:p>cm²</text:p>
          </table:table-cell>
          <table:table-cell table:style-name="ce68" table:formula="of:=IF(ISBLANK([.C12]);&quot;&quot;;IF(SUBSTITUTE([.B12];&quot; &quot;;&quot;&quot;)=[.C12];&quot;&quot;;&quot;&quot;))" office:value-type="string" office:string-value="" calcext:value-type="string">
            <text:p></text:p>
          </table:table-cell>
          <table:table-cell table:style-name="ce66"/>
          <table:table-cell table:style-name="Default" table:number-columns-repeated="2"/>
          <table:table-cell table:number-columns-repeated="2"/>
          <table:table-cell table:style-name="ce66" table:number-columns-repeated="247"/>
        </table:table-row>
        <table:table-row table:style-name="ro3">
          <table:table-cell office:value-type="string" calcext:value-type="string">
            <text:p>100 mm² ist 1 </text:p>
          </table:table-cell>
          <table:table-cell table:style-name="ce171"/>
          <table:table-cell office:value-type="string" calcext:value-type="string">
            <text:p>cm²</text:p>
          </table:table-cell>
          <table:table-cell table:style-name="ce68" table:formula="of:=IF(ISBLANK([.C13]);&quot;&quot;;IF(SUBSTITUTE([.B13];&quot; &quot;;&quot;&quot;)=[.C13];&quot;&quot;;&quot;&quot;))" office:value-type="string" office:string-value="" calcext:value-type="string">
            <text:p></text:p>
          </table:table-cell>
          <table:table-cell/>
          <table:table-cell table:style-name="Default" table:number-columns-repeated="2"/>
          <table:table-cell table:number-columns-repeated="249"/>
        </table:table-row>
        <table:table-row table:style-name="ro3">
          <table:table-cell office:value-type="string" calcext:value-type="string">
            <text:p>10000 cm² ist 1 </text:p>
          </table:table-cell>
          <table:table-cell table:style-name="ce171"/>
          <table:table-cell office:value-type="string" calcext:value-type="string">
            <text:p>m²</text:p>
          </table:table-cell>
          <table:table-cell table:style-name="ce68" table:formula="of:=IF(ISBLANK([.C14]);&quot;&quot;;IF(SUBSTITUTE([.B14];&quot; &quot;;&quot;&quot;)=[.C14];&quot;&quot;;&quot;&quot;))" office:value-type="string" office:string-value="" calcext:value-type="string">
            <text:p></text:p>
          </table:table-cell>
          <table:table-cell/>
          <table:table-cell table:style-name="Default" table:number-columns-repeated="2"/>
          <table:table-cell table:number-columns-repeated="249"/>
        </table:table-row>
        <table:table-row table:style-name="ro1">
          <table:table-cell table:style-name="Default"/>
          <table:table-cell table:style-name="ce169"/>
          <table:table-cell/>
          <table:table-cell table:style-name="ce68" table:formula="of:=IF(ISBLANK([.C15]);&quot;&quot;;IF(SUBSTITUTE([.B15];&quot; &quot;;&quot;&quot;)=[.C15];&quot;&quot;;&quot;&quot;))">
            <text:p/>
          </table:table-cell>
          <table:table-cell/>
          <table:table-cell table:style-name="Default" table:number-columns-repeated="2"/>
          <table:table-cell table:number-columns-repeated="249"/>
        </table:table-row>
        <table:table-row table:style-name="ro1">
          <table:table-cell table:style-name="ce59" office:value-type="string" calcext:value-type="string">
            <text:p>Rechne um in die nächstkleinere Einheit</text:p>
          </table:table-cell>
          <table:table-cell table:style-name="ce169"/>
          <table:table-cell/>
          <table:table-cell table:style-name="ce68" table:formula="of:=IF(ISBLANK([.C16]);&quot;&quot;;IF(SUBSTITUTE([.B16];&quot; &quot;;&quot;&quot;)=[.C16];&quot;&quot;;&quot;&quot;))">
            <text:p/>
          </table:table-cell>
          <table:table-cell/>
          <table:table-cell table:style-name="Default" table:number-columns-repeated="2"/>
          <table:table-cell table:style-name="ce33" office:value-type="string" calcext:value-type="string">
            <text:p>1=km²; 2=ha; 3=a; 4=m²; 5=dm²; 6=cm²; 7 mm²</text:p>
          </table:table-cell>
          <table:table-cell office:value-type="string" calcext:value-type="string">
            <text:p>VorgabeE</text:p>
          </table:table-cell>
          <table:table-cell office:value-type="string" calcext:value-type="string">
            <text:p>Zieleinheit</text:p>
          </table:table-cell>
          <table:table-cell table:number-columns-repeated="246"/>
        </table:table-row>
        <table:table-row table:style-name="ro3">
          <table:table-cell table:formula="of:=VALUE([.H17]) &amp;&quot; &quot; &amp; CHOOSE([.I17];&quot;km²&quot;;&quot;ha&quot;;&quot;a&quot;;&quot;m²&quot;;&quot;dm²&quot;;&quot;cm²&quot;;&quot;mm²&quot;) &amp; &quot; sind &quot;" office:value-type="string" office:string-value="2 m² sind " calcext:value-type="string">
            <text:p>2 m² sind </text:p>
          </table:table-cell>
          <table:table-cell table:style-name="ce171"/>
          <table:table-cell table:formula="of:=[.H17]*CHOOSE([.I17];100;100;100;100;100;100)" office:value-type="float" office:value="200" calcext:value-type="float">
            <text:p>200</text:p>
          </table:table-cell>
          <table:table-cell table:style-name="ce68" table:formula="of:=IF(ISBLANK([.C17]);&quot;&quot;;IF(ISERROR(VALUE([.B17]));IF(ISERROR(VALUE(SUBSTITUTE([.B17];[.J17];&quot;&quot;)));&quot;&quot;;IF(VALUE(SUBSTITUTE(SUBSTITUTE([.B17];&quot; &quot;;&quot;&quot;);[.J17];&quot;&quot;))=[.C17];&quot;&quot;;&quot;&quot;));&quot;&quot;))" office:value-type="string" office:string-value="" calcext:value-type="string">
            <text:p></text:p>
          </table:table-cell>
          <table:table-cell/>
          <table:table-cell table:style-name="Default" table:number-columns-repeated="2"/>
          <table:table-cell table:formula="of:=RANDBETWEEN(1;4)" office:value-type="float" office:value="2" calcext:value-type="float">
            <text:p>2</text:p>
          </table:table-cell>
          <table:table-cell table:formula="of:=RANDBETWEEN(1;5)" office:value-type="float" office:value="4" calcext:value-type="float">
            <text:p>4</text:p>
          </table:table-cell>
          <table:table-cell table:formula="of:=CHOOSE([.I17]+1;&quot;km²&quot;;&quot;ha&quot;;&quot;a&quot;;&quot;m²&quot;;&quot;dm²&quot;;&quot;cm²&quot;;&quot;mm²&quot;)" office:value-type="string" office:string-value="dm²" calcext:value-type="string">
            <text:p>dm²</text:p>
          </table:table-cell>
          <table:table-cell table:number-columns-repeated="246"/>
        </table:table-row>
        <table:table-row table:style-name="ro3">
          <table:table-cell table:formula="of:=VALUE([.H18]) &amp;&quot; &quot; &amp; CHOOSE([.I18];&quot;km²&quot;;&quot;ha&quot;;&quot;a&quot;;&quot;m²&quot;;&quot;dm²&quot;;&quot;cm²&quot;;&quot;mm²&quot;) &amp; &quot; sind &quot;" office:value-type="string" office:string-value="1 ha sind " calcext:value-type="string">
            <text:p>1 ha sind </text:p>
          </table:table-cell>
          <table:table-cell table:style-name="ce171"/>
          <table:table-cell table:formula="of:=[.H18]*CHOOSE([.I18];100;100;100;100;100;100)" office:value-type="float" office:value="100" calcext:value-type="float">
            <text:p>100</text:p>
          </table:table-cell>
          <table:table-cell table:style-name="ce68" table:formula="of:=IF(ISBLANK([.C18]);&quot;&quot;;IF(ISERROR(VALUE([.B18]));IF(ISERROR(VALUE(SUBSTITUTE([.B18];[.J18];&quot;&quot;)));&quot;&quot;;IF(VALUE(SUBSTITUTE(SUBSTITUTE([.B18];&quot; &quot;;&quot;&quot;);[.J18];&quot;&quot;))=[.C18];&quot;&quot;;&quot;&quot;));&quot;&quot;))" office:value-type="string" office:string-value="" calcext:value-type="string">
            <text:p></text:p>
          </table:table-cell>
          <table:table-cell/>
          <table:table-cell table:style-name="Default" table:number-columns-repeated="2"/>
          <table:table-cell table:formula="of:=RANDBETWEEN(1;4)" office:value-type="float" office:value="1" calcext:value-type="float">
            <text:p>1</text:p>
          </table:table-cell>
          <table:table-cell table:formula="of:=RANDBETWEEN(1;5)" office:value-type="float" office:value="2" calcext:value-type="float">
            <text:p>2</text:p>
          </table:table-cell>
          <table:table-cell table:formula="of:=CHOOSE([.I18]+1;&quot;km²&quot;;&quot;ha&quot;;&quot;a&quot;;&quot;m²&quot;;&quot;dm²&quot;;&quot;cm²&quot;;&quot;mm²&quot;)" office:value-type="string" office:string-value="a" calcext:value-type="string">
            <text:p>a</text:p>
          </table:table-cell>
          <table:table-cell table:number-columns-repeated="246"/>
        </table:table-row>
        <table:table-row table:style-name="ro3">
          <table:table-cell table:formula="of:=VALUE([.H19]) &amp;&quot; &quot; &amp; CHOOSE([.I19];&quot;km²&quot;;&quot;ha&quot;;&quot;a&quot;;&quot;m²&quot;;&quot;dm²&quot;;&quot;cm²&quot;;&quot;mm²&quot;) &amp; &quot; sind &quot;" office:value-type="string" office:string-value="0,25 a sind " calcext:value-type="string">
            <text:p>0,25 a sind </text:p>
          </table:table-cell>
          <table:table-cell table:style-name="ce171"/>
          <table:table-cell table:formula="of:=[.H19]*CHOOSE([.I19];100;100;100;100;100;100)" office:value-type="float" office:value="25" calcext:value-type="float">
            <text:p>25</text:p>
          </table:table-cell>
          <table:table-cell table:style-name="ce68" table:formula="of:=IF(ISBLANK([.C19]);&quot;&quot;;IF(ISERROR(VALUE([.B19]));IF(ISERROR(VALUE(SUBSTITUTE([.B19];[.J19];&quot;&quot;)));&quot;&quot;;IF(VALUE(SUBSTITUTE(SUBSTITUTE([.B19];&quot; &quot;;&quot;&quot;);[.J19];&quot;&quot;))=[.C19];&quot;&quot;;&quot;&quot;));&quot;&quot;))" office:value-type="string" office:string-value="" calcext:value-type="string">
            <text:p></text:p>
          </table:table-cell>
          <table:table-cell/>
          <table:table-cell table:style-name="Default" table:number-columns-repeated="2"/>
          <table:table-cell table:formula="of:=RANDBETWEEN(1;4)/4" office:value-type="float" office:value="0.25" calcext:value-type="float">
            <text:p>0,25</text:p>
          </table:table-cell>
          <table:table-cell table:formula="of:=RANDBETWEEN(1;5)" office:value-type="float" office:value="3" calcext:value-type="float">
            <text:p>3</text:p>
          </table:table-cell>
          <table:table-cell table:formula="of:=CHOOSE([.I19]+1;&quot;km²&quot;;&quot;ha&quot;;&quot;a&quot;;&quot;m²&quot;;&quot;dm²&quot;;&quot;cm²&quot;;&quot;mm²&quot;)" office:value-type="string" office:string-value="m²" calcext:value-type="string">
            <text:p>m²</text:p>
          </table:table-cell>
          <table:table-cell table:number-columns-repeated="246"/>
        </table:table-row>
        <table:table-row table:style-name="ro3">
          <table:table-cell table:formula="of:=VALUE([.H20]) &amp;&quot; &quot; &amp; CHOOSE([.I20];&quot;km²&quot;;&quot;ha&quot;;&quot;a&quot;;&quot;m²&quot;;&quot;dm²&quot;;&quot;cm²&quot;;&quot;mm²&quot;) &amp; &quot; sind &quot;" office:value-type="string" office:string-value="3,1 m² sind " calcext:value-type="string">
            <text:p>3,1 m² sind </text:p>
          </table:table-cell>
          <table:table-cell table:style-name="ce171"/>
          <table:table-cell table:formula="of:=[.H20]*CHOOSE([.I20];100;100;100;100;100;100)" office:value-type="float" office:value="310" calcext:value-type="float">
            <text:p>310</text:p>
          </table:table-cell>
          <table:table-cell table:style-name="ce68" table:formula="of:=IF(ISBLANK([.C20]);&quot;&quot;;IF(ISERROR(VALUE([.B20]));IF(ISERROR(VALUE(SUBSTITUTE([.B20];[.J20];&quot;&quot;)));&quot;&quot;;IF(VALUE(SUBSTITUTE(SUBSTITUTE([.B20];&quot; &quot;;&quot;&quot;);[.J20];&quot;&quot;))=[.C20];&quot;&quot;;&quot;&quot;));&quot;&quot;))" office:value-type="string" office:string-value="" calcext:value-type="string">
            <text:p></text:p>
          </table:table-cell>
          <table:table-cell/>
          <table:table-cell table:style-name="Default" table:number-columns-repeated="2"/>
          <table:table-cell table:formula="of:=RANDBETWEEN(1;40)/10" office:value-type="float" office:value="3.1" calcext:value-type="float">
            <text:p>3,1</text:p>
          </table:table-cell>
          <table:table-cell table:formula="of:=RANDBETWEEN(1;5)" office:value-type="float" office:value="4" calcext:value-type="float">
            <text:p>4</text:p>
          </table:table-cell>
          <table:table-cell table:formula="of:=CHOOSE([.I20]+1;&quot;km²&quot;;&quot;ha&quot;;&quot;a&quot;;&quot;m²&quot;;&quot;dm²&quot;;&quot;cm²&quot;;&quot;mm²&quot;)" office:value-type="string" office:string-value="dm²" calcext:value-type="string">
            <text:p>dm²</text:p>
          </table:table-cell>
          <table:table-cell table:number-columns-repeated="246"/>
        </table:table-row>
        <table:table-row table:style-name="ro3">
          <table:table-cell table:formula="of:=VALUE([.H21]) &amp;&quot; &quot; &amp; CHOOSE([.I21];&quot;km²&quot;;&quot;ha&quot;;&quot;a&quot;;&quot;m²&quot;;&quot;dm²&quot;;&quot;cm²&quot;;&quot;mm²&quot;) &amp; &quot; sind &quot;" office:value-type="string" office:string-value="3,7 dm² sind " calcext:value-type="string">
            <text:p>3,7 dm² sind </text:p>
          </table:table-cell>
          <table:table-cell table:style-name="ce171"/>
          <table:table-cell table:formula="of:=[.H21]*CHOOSE([.I21];100;100;100;100;100;100)" office:value-type="float" office:value="370" calcext:value-type="float">
            <text:p>370</text:p>
          </table:table-cell>
          <table:table-cell table:style-name="ce68" table:formula="of:=IF(ISBLANK([.C21]);&quot;&quot;;IF(ISERROR(VALUE([.B21]));IF(ISERROR(VALUE(SUBSTITUTE([.B21];[.J21];&quot;&quot;)));&quot;&quot;;IF(VALUE(SUBSTITUTE(SUBSTITUTE([.B21];&quot; &quot;;&quot;&quot;);[.J21];&quot;&quot;))=[.C21];&quot;&quot;;&quot;&quot;));&quot;&quot;))" office:value-type="string" office:string-value="" calcext:value-type="string">
            <text:p></text:p>
          </table:table-cell>
          <table:table-cell/>
          <table:table-cell table:style-name="Default" table:number-columns-repeated="2"/>
          <table:table-cell table:formula="of:=RANDBETWEEN(1;40)/10" office:value-type="float" office:value="3.7" calcext:value-type="float">
            <text:p>3,7</text:p>
          </table:table-cell>
          <table:table-cell table:formula="of:=RANDBETWEEN(1;5)" office:value-type="float" office:value="5" calcext:value-type="float">
            <text:p>5</text:p>
          </table:table-cell>
          <table:table-cell table:formula="of:=CHOOSE([.I21]+1;&quot;km²&quot;;&quot;ha&quot;;&quot;a&quot;;&quot;m²&quot;;&quot;dm²&quot;;&quot;cm²&quot;;&quot;mm²&quot;)" office:value-type="string" office:string-value="cm²" calcext:value-type="string">
            <text:p>cm²</text:p>
          </table:table-cell>
          <table:table-cell table:number-columns-repeated="246"/>
        </table:table-row>
        <table:table-row table:style-name="ro3">
          <table:table-cell table:formula="of:=VALUE([.H22]) &amp;&quot; &quot; &amp; CHOOSE([.I22];&quot;km²&quot;;&quot;ha&quot;;&quot;a&quot;;&quot;m²&quot;;&quot;dm²&quot;;&quot;cm²&quot;;&quot;mm²&quot;) &amp; &quot; sind &quot;" office:value-type="string" office:string-value="0,9 ha sind " calcext:value-type="string">
            <text:p>0,9 ha sind </text:p>
          </table:table-cell>
          <table:table-cell table:style-name="ce171"/>
          <table:table-cell table:formula="of:=[.H22]*CHOOSE([.I22];100;100;100;100;100;100)" office:value-type="float" office:value="90" calcext:value-type="float">
            <text:p>90</text:p>
          </table:table-cell>
          <table:table-cell table:style-name="ce68" table:formula="of:=IF(ISBLANK([.C22]);&quot;&quot;;IF(ISERROR(VALUE([.B22]));IF(ISERROR(VALUE(SUBSTITUTE([.B22];[.J22];&quot;&quot;)));&quot;&quot;;IF(VALUE(SUBSTITUTE(SUBSTITUTE([.B22];&quot; &quot;;&quot;&quot;);[.J22];&quot;&quot;))=[.C22];&quot;&quot;;&quot;&quot;));&quot;&quot;))" office:value-type="string" office:string-value="" calcext:value-type="string">
            <text:p></text:p>
          </table:table-cell>
          <table:table-cell/>
          <table:table-cell table:style-name="Default" table:number-columns-repeated="2"/>
          <table:table-cell table:formula="of:=RANDBETWEEN(1;40)/10" office:value-type="float" office:value="0.9" calcext:value-type="float">
            <text:p>0,9</text:p>
          </table:table-cell>
          <table:table-cell table:formula="of:=RANDBETWEEN(2;5)" office:value-type="float" office:value="2" calcext:value-type="float">
            <text:p>2</text:p>
          </table:table-cell>
          <table:table-cell table:formula="of:=CHOOSE([.I22]+1;&quot;km²&quot;;&quot;ha&quot;;&quot;a&quot;;&quot;m²&quot;;&quot;dm²&quot;;&quot;cm²&quot;;&quot;mm²&quot;)" office:value-type="string" office:string-value="a" calcext:value-type="string">
            <text:p>a</text:p>
          </table:table-cell>
          <table:table-cell table:number-columns-repeated="246"/>
        </table:table-row>
        <table:table-row table:style-name="ro3">
          <table:table-cell table:formula="of:=VALUE([.H23]) &amp;&quot; &quot; &amp; CHOOSE([.I23];&quot;km²&quot;;&quot;ha&quot;;&quot;a&quot;;&quot;m²&quot;;&quot;dm²&quot;;&quot;cm²&quot;;&quot;mm²&quot;) &amp; &quot; sind &quot;" office:value-type="string" office:string-value="0,94 m² sind " calcext:value-type="string">
            <text:p>0,94 m² sind </text:p>
          </table:table-cell>
          <table:table-cell table:style-name="ce171"/>
          <table:table-cell table:formula="of:=[.H23]*CHOOSE([.I23];100;100;100;100;100;100)" office:value-type="float" office:value="94" calcext:value-type="float">
            <text:p>94</text:p>
          </table:table-cell>
          <table:table-cell table:style-name="ce68" table:formula="of:=IF(ISBLANK([.C23]);&quot;&quot;;IF(ISERROR(VALUE([.B23]));IF(ISERROR(VALUE(SUBSTITUTE([.B23];[.J23];&quot;&quot;)));&quot;&quot;;IF(VALUE(SUBSTITUTE(SUBSTITUTE([.B23];&quot; &quot;;&quot;&quot;);[.J23];&quot;&quot;))=[.C23];&quot;&quot;;&quot;&quot;));&quot;&quot;))" office:value-type="string" office:string-value="" calcext:value-type="string">
            <text:p></text:p>
          </table:table-cell>
          <table:table-cell table:style-name="ce66"/>
          <table:table-cell table:style-name="Default" table:number-columns-repeated="2"/>
          <table:table-cell table:formula="of:=RANDBETWEEN(1;99)/100" office:value-type="float" office:value="0.94" calcext:value-type="float">
            <text:p>0,94</text:p>
          </table:table-cell>
          <table:table-cell table:formula="of:=RANDBETWEEN(2;5)" office:value-type="float" office:value="4" calcext:value-type="float">
            <text:p>4</text:p>
          </table:table-cell>
          <table:table-cell table:formula="of:=CHOOSE([.I23]+1;&quot;km²&quot;;&quot;ha&quot;;&quot;a&quot;;&quot;m²&quot;;&quot;dm²&quot;;&quot;cm²&quot;;&quot;mm²&quot;)" office:value-type="string" office:string-value="dm²" calcext:value-type="string">
            <text:p>dm²</text:p>
          </table:table-cell>
          <table:table-cell table:style-name="ce66" table:number-columns-repeated="246"/>
        </table:table-row>
        <table:table-row table:style-name="ro3">
          <table:table-cell table:formula="of:=VALUE([.H24]) &amp;&quot; &quot; &amp; CHOOSE([.I24];&quot;km²&quot;;&quot;ha&quot;;&quot;a&quot;;&quot;m²&quot;;&quot;dm²&quot;;&quot;cm²&quot;;&quot;mm²&quot;) &amp; &quot; sind &quot;" office:value-type="string" office:string-value="0,54 m² sind " calcext:value-type="string">
            <text:p>0,54 m² sind </text:p>
          </table:table-cell>
          <table:table-cell table:style-name="ce171"/>
          <table:table-cell table:formula="of:=[.H24]*CHOOSE([.I24];100;100;100;100;100;100)" office:value-type="float" office:value="54" calcext:value-type="float">
            <text:p>54</text:p>
          </table:table-cell>
          <table:table-cell table:style-name="ce68" table:formula="of:=IF(ISBLANK([.C24]);&quot;&quot;;IF(ISERROR(VALUE([.B24]));IF(ISERROR(VALUE(SUBSTITUTE([.B24];[.J24];&quot;&quot;)));&quot;&quot;;IF(VALUE(SUBSTITUTE(SUBSTITUTE([.B24];&quot; &quot;;&quot;&quot;);[.J24];&quot;&quot;))=[.C24];&quot;&quot;;&quot;&quot;));&quot;&quot;))" office:value-type="string" office:string-value="" calcext:value-type="string">
            <text:p></text:p>
          </table:table-cell>
          <table:table-cell/>
          <table:table-cell table:style-name="Default" table:number-columns-repeated="2"/>
          <table:table-cell table:formula="of:=RANDBETWEEN(1;99)/100" office:value-type="float" office:value="0.54" calcext:value-type="float">
            <text:p>0,54</text:p>
          </table:table-cell>
          <table:table-cell table:formula="of:=RANDBETWEEN(2;5)" office:value-type="float" office:value="4" calcext:value-type="float">
            <text:p>4</text:p>
          </table:table-cell>
          <table:table-cell table:formula="of:=CHOOSE([.I24]+1;&quot;km²&quot;;&quot;ha&quot;;&quot;a&quot;;&quot;m²&quot;;&quot;dm²&quot;;&quot;cm²&quot;;&quot;mm²&quot;)" office:value-type="string" office:string-value="dm²" calcext:value-type="string">
            <text:p>dm²</text:p>
          </table:table-cell>
          <table:table-cell table:number-columns-repeated="246"/>
        </table:table-row>
        <table:table-row table:style-name="ro3">
          <table:table-cell table:formula="of:=VALUE([.H25]) &amp;&quot; &quot; &amp; CHOOSE([.I25];&quot;km²&quot;;&quot;ha&quot;;&quot;a&quot;;&quot;m²&quot;;&quot;dm²&quot;;&quot;cm²&quot;;&quot;mm²&quot;) &amp; &quot; sind &quot;" office:value-type="string" office:string-value="0,054 ha sind " calcext:value-type="string">
            <text:p>0,054 ha sind </text:p>
          </table:table-cell>
          <table:table-cell table:style-name="ce171"/>
          <table:table-cell table:formula="of:=[.H25]*CHOOSE([.I25];100;100;100;100;100;100)" office:value-type="float" office:value="5.4" calcext:value-type="float">
            <text:p>5,4</text:p>
          </table:table-cell>
          <table:table-cell table:style-name="ce68" table:formula="of:=IF(ISBLANK([.C25]);&quot;&quot;;IF(ISERROR(VALUE([.B25]));IF(ISERROR(VALUE(SUBSTITUTE([.B25];[.J25];&quot;&quot;)));&quot;&quot;;IF(VALUE(SUBSTITUTE(SUBSTITUTE([.B25];&quot; &quot;;&quot;&quot;);[.J25];&quot;&quot;))=[.C25];&quot;&quot;;&quot;&quot;));&quot;&quot;))" office:value-type="string" office:string-value="" calcext:value-type="string">
            <text:p></text:p>
          </table:table-cell>
          <table:table-cell/>
          <table:table-cell table:style-name="Default" table:number-columns-repeated="2"/>
          <table:table-cell table:formula="of:=RANDBETWEEN(1;99)/1000" office:value-type="float" office:value="0.054" calcext:value-type="float">
            <text:p>0,05</text:p>
          </table:table-cell>
          <table:table-cell table:formula="of:=RANDBETWEEN(2;5)" office:value-type="float" office:value="2" calcext:value-type="float">
            <text:p>2</text:p>
          </table:table-cell>
          <table:table-cell table:formula="of:=CHOOSE([.I25]+1;&quot;km²&quot;;&quot;ha&quot;;&quot;a&quot;;&quot;m²&quot;;&quot;dm²&quot;;&quot;cm²&quot;;&quot;mm²&quot;)" office:value-type="string" office:string-value="a" calcext:value-type="string">
            <text:p>a</text:p>
          </table:table-cell>
          <table:table-cell table:number-columns-repeated="246"/>
        </table:table-row>
        <table:table-row table:style-name="ro3">
          <table:table-cell table:formula="of:=VALUE([.H26]) &amp;&quot; &quot; &amp; CHOOSE([.I26];&quot;km²&quot;;&quot;ha&quot;;&quot;a&quot;;&quot;m²&quot;;&quot;dm²&quot;;&quot;cm²&quot;;&quot;mm²&quot;) &amp; &quot; sind &quot;" office:value-type="string" office:string-value="0,016 dm² sind " calcext:value-type="string">
            <text:p>0,016 dm² sind </text:p>
          </table:table-cell>
          <table:table-cell table:style-name="ce171"/>
          <table:table-cell table:formula="of:=[.H26]*CHOOSE([.I26];100;100;100;100;100;100)" office:value-type="float" office:value="1.6" calcext:value-type="float">
            <text:p>1,6</text:p>
          </table:table-cell>
          <table:table-cell table:style-name="ce68" table:formula="of:=IF(ISBLANK([.C26]);&quot;&quot;;IF(ISERROR(VALUE([.B26]));IF(ISERROR(VALUE(SUBSTITUTE([.B26];[.J26];&quot;&quot;)));&quot;&quot;;IF(VALUE(SUBSTITUTE(SUBSTITUTE([.B26];&quot; &quot;;&quot;&quot;);[.J26];&quot;&quot;))=[.C26];&quot;&quot;;&quot;&quot;));&quot;&quot;))" office:value-type="string" office:string-value="" calcext:value-type="string">
            <text:p></text:p>
          </table:table-cell>
          <table:table-cell/>
          <table:table-cell table:style-name="Default" table:number-columns-repeated="2"/>
          <table:table-cell table:formula="of:=RANDBETWEEN(1;99)/1000" office:value-type="float" office:value="0.016" calcext:value-type="float">
            <text:p>0,02</text:p>
          </table:table-cell>
          <table:table-cell table:formula="of:=RANDBETWEEN(2;5)" office:value-type="float" office:value="5" calcext:value-type="float">
            <text:p>5</text:p>
          </table:table-cell>
          <table:table-cell table:formula="of:=CHOOSE([.I26]+1;&quot;km²&quot;;&quot;ha&quot;;&quot;a&quot;;&quot;m²&quot;;&quot;dm²&quot;;&quot;cm²&quot;;&quot;mm²&quot;)" office:value-type="string" office:string-value="cm²" calcext:value-type="string">
            <text:p>cm²</text:p>
          </table:table-cell>
          <table:table-cell table:number-columns-repeated="246"/>
        </table:table-row>
        <table:table-row table:style-name="ro1">
          <table:table-cell table:formula="of:=IF(ISBLANK([.C27]);&quot;&quot;;SUBSTITUTE(SUBSTITUTE(SUBSTITUTE(SUBSTITUTE(FORMULA([.C27]);&quot;=&quot;; &quot;&quot;); &quot;$B$23&quot;; &quot;x&quot;);&quot;*&quot;; &quot;·&quot;);&quot;/&quot;;&quot;:&quot;) &amp; &quot; = &quot;)">
            <text:p/>
          </table:table-cell>
          <table:table-cell table:style-name="ce169"/>
          <table:table-cell/>
          <table:table-cell table:style-name="ce68" table:formula="of:=IF(ISBLANK([.C27]);&quot;&quot;;IF(SUBSTITUTE([.B27];&quot; &quot;;&quot;&quot;)=[.C27];&quot;&quot;;&quot;&quot;))">
            <text:p/>
          </table:table-cell>
          <table:table-cell/>
          <table:table-cell table:style-name="ce70" table:number-columns-repeated="2"/>
          <table:table-cell table:number-columns-repeated="249"/>
        </table:table-row>
        <table:table-row table:style-name="ro1">
          <table:table-cell table:style-name="ce59" office:value-type="string" calcext:value-type="string">
            <text:p>Rechne um in die nächstgrößere Einheit</text:p>
          </table:table-cell>
          <table:table-cell table:style-name="ce169"/>
          <table:table-cell/>
          <table:table-cell table:style-name="ce68" table:formula="of:=IF(ISBLANK([.C28]);&quot;&quot;;IF(SUBSTITUTE([.B28];&quot; &quot;;&quot;&quot;)=[.C28];&quot;&quot;;&quot;&quot;))">
            <text:p/>
          </table:table-cell>
          <table:table-cell/>
          <table:table-cell table:style-name="ce70" table:number-columns-repeated="2"/>
          <table:table-cell table:style-name="ce33" office:value-type="string" calcext:value-type="string">
            <text:p>1=km²; 2=ha; 3=a; 4=m²; 5=dm²; 6=cm²; 7 mm²</text:p>
          </table:table-cell>
          <table:table-cell table:style-name="ce80" office:value-type="string" calcext:value-type="string">
            <text:p>VorgabeE</text:p>
          </table:table-cell>
          <table:table-cell office:value-type="string" calcext:value-type="string">
            <text:p>Zieleinheit</text:p>
          </table:table-cell>
          <table:table-cell table:number-columns-repeated="246"/>
        </table:table-row>
        <table:table-row table:style-name="ro3">
          <table:table-cell table:formula="of:=VALUE([.H29]) &amp;&quot; &quot; &amp; CHOOSE([.I29];&quot;km²&quot;;&quot;ha&quot;;&quot;a&quot;;&quot;m²&quot;;&quot;dm²&quot;;&quot;cm²&quot;;&quot;mm²&quot;) &amp; &quot; sind &quot;" office:value-type="string" office:string-value="60 a sind " calcext:value-type="string">
            <text:p>60 a sind </text:p>
          </table:table-cell>
          <table:table-cell table:style-name="ce171"/>
          <table:table-cell table:formula="of:=[.H29]/CHOOSE([.I29]-1;100;100;100;100;100;100)" office:value-type="float" office:value="0.6" calcext:value-type="float">
            <text:p>0,6</text:p>
          </table:table-cell>
          <table:table-cell table:style-name="ce68" table:formula="of:=IF(ISBLANK([.C29]);&quot;&quot;;IF(ISERROR(VALUE([.B29]));IF(ISERROR(VALUE(SUBSTITUTE([.B29];[.J29];&quot;&quot;)));&quot;&quot;;IF(VALUE(SUBSTITUTE(SUBSTITUTE([.B29];&quot; &quot;;&quot;&quot;);[.J29];&quot;&quot;))=[.C29];&quot;&quot;;&quot;&quot;));&quot;&quot;))" office:value-type="string" office:string-value="" calcext:value-type="string">
            <text:p></text:p>
          </table:table-cell>
          <table:table-cell table:style-name="ce70" table:number-columns-repeated="3"/>
          <table:table-cell table:formula="of:=RANDBETWEEN(1;12)*30" office:value-type="float" office:value="60" calcext:value-type="float">
            <text:p>60</text:p>
          </table:table-cell>
          <table:table-cell table:formula="of:=RANDBETWEEN(2;7)" office:value-type="float" office:value="3" calcext:value-type="float">
            <text:p>3</text:p>
          </table:table-cell>
          <table:table-cell table:formula="of:=CHOOSE([.I29]-1;&quot;km²&quot;;&quot;ha&quot;;&quot;a&quot;;&quot;m²&quot;;&quot;dm²&quot;;&quot;cm²&quot;;&quot;mm²&quot;)" office:value-type="string" office:string-value="ha" calcext:value-type="string">
            <text:p>ha</text:p>
          </table:table-cell>
          <table:table-cell table:number-columns-repeated="246"/>
        </table:table-row>
        <table:table-row table:style-name="ro3">
          <table:table-cell table:formula="of:=VALUE([.H30]) &amp;&quot; &quot; &amp; CHOOSE([.I30];&quot;km²&quot;;&quot;ha&quot;;&quot;a&quot;;&quot;m²&quot;;&quot;dm²&quot;;&quot;cm²&quot;;&quot;mm²&quot;) &amp; &quot; sind &quot;" office:value-type="string" office:string-value="210 ha sind " calcext:value-type="string">
            <text:p>210 ha sind </text:p>
          </table:table-cell>
          <table:table-cell table:style-name="ce171"/>
          <table:table-cell table:formula="of:=[.H30]/CHOOSE([.I30]-1;100;100;100;100;100;100)" office:value-type="float" office:value="2.1" calcext:value-type="float">
            <text:p>2,1</text:p>
          </table:table-cell>
          <table:table-cell table:style-name="ce68" table:formula="of:=IF(ISBLANK([.C30]);&quot;&quot;;IF(ISERROR(VALUE([.B30]));IF(ISERROR(VALUE(SUBSTITUTE([.B30];[.J30];&quot;&quot;)));&quot;&quot;;IF(VALUE(SUBSTITUTE(SUBSTITUTE([.B30];&quot; &quot;;&quot;&quot;);[.J30];&quot;&quot;))=[.C30];&quot;&quot;;&quot;&quot;));&quot;&quot;))" office:value-type="string" office:string-value="" calcext:value-type="string">
            <text:p></text:p>
          </table:table-cell>
          <table:table-cell table:style-name="ce70" table:number-columns-repeated="3"/>
          <table:table-cell table:formula="of:=RANDBETWEEN(1;12)*30" office:value-type="float" office:value="210" calcext:value-type="float">
            <text:p>210</text:p>
          </table:table-cell>
          <table:table-cell table:formula="of:=RANDBETWEEN(2;7)" office:value-type="float" office:value="2" calcext:value-type="float">
            <text:p>2</text:p>
          </table:table-cell>
          <table:table-cell table:formula="of:=CHOOSE([.I30]-1;&quot;km²&quot;;&quot;ha&quot;;&quot;a&quot;;&quot;m²&quot;;&quot;dm²&quot;;&quot;cm²&quot;;&quot;mm²&quot;)" office:value-type="string" office:string-value="km²" calcext:value-type="string">
            <text:p>km²</text:p>
          </table:table-cell>
          <table:table-cell table:number-columns-repeated="246"/>
        </table:table-row>
        <table:table-row table:style-name="ro3">
          <table:table-cell table:formula="of:=VALUE([.H31]) &amp;&quot; &quot; &amp; CHOOSE([.I31];&quot;km²&quot;;&quot;ha&quot;;&quot;a&quot;;&quot;m²&quot;;&quot;dm²&quot;;&quot;cm²&quot;;&quot;mm²&quot;) &amp; &quot; sind &quot;" office:value-type="string" office:string-value="210 cm² sind " calcext:value-type="string">
            <text:p>210 cm² sind </text:p>
          </table:table-cell>
          <table:table-cell table:style-name="ce171"/>
          <table:table-cell table:formula="of:=[.H31]/CHOOSE([.I31]-1;100;100;100;100;100;100)" office:value-type="float" office:value="2.1" calcext:value-type="float">
            <text:p>2,1</text:p>
          </table:table-cell>
          <table:table-cell table:style-name="ce68" table:formula="of:=IF(ISBLANK([.C31]);&quot;&quot;;IF(ISERROR(VALUE([.B31]));IF(ISERROR(VALUE(SUBSTITUTE([.B31];[.J31];&quot;&quot;)));&quot;&quot;;IF(VALUE(SUBSTITUTE(SUBSTITUTE([.B31];&quot; &quot;;&quot;&quot;);[.J31];&quot;&quot;))=[.C31];&quot;&quot;;&quot;&quot;));&quot;&quot;))" office:value-type="string" office:string-value="" calcext:value-type="string">
            <text:p></text:p>
          </table:table-cell>
          <table:table-cell table:style-name="ce70"/>
          <table:table-cell table:number-columns-repeated="2"/>
          <table:table-cell table:formula="of:=RANDBETWEEN(1;12)*30" office:value-type="float" office:value="210" calcext:value-type="float">
            <text:p>210</text:p>
          </table:table-cell>
          <table:table-cell table:formula="of:=RANDBETWEEN(2;7)" office:value-type="float" office:value="6" calcext:value-type="float">
            <text:p>6</text:p>
          </table:table-cell>
          <table:table-cell table:formula="of:=CHOOSE([.I31]-1;&quot;km²&quot;;&quot;ha&quot;;&quot;a&quot;;&quot;m²&quot;;&quot;dm²&quot;;&quot;cm²&quot;;&quot;mm²&quot;)" office:value-type="string" office:string-value="dm²" calcext:value-type="string">
            <text:p>dm²</text:p>
          </table:table-cell>
          <table:table-cell table:number-columns-repeated="246"/>
        </table:table-row>
        <table:table-row table:style-name="ro3">
          <table:table-cell table:formula="of:=VALUE([.H32]) &amp;&quot; &quot; &amp; CHOOSE([.I32];&quot;km²&quot;;&quot;ha&quot;;&quot;a&quot;;&quot;m²&quot;;&quot;dm²&quot;;&quot;cm²&quot;;&quot;mm²&quot;) &amp; &quot; sind &quot;" office:value-type="string" office:string-value="30 m² sind " calcext:value-type="string">
            <text:p>30 m² sind </text:p>
          </table:table-cell>
          <table:table-cell table:style-name="ce171"/>
          <table:table-cell table:formula="of:=[.H32]/CHOOSE([.I32]-1;100;100;100;100;100;100)" office:value-type="float" office:value="0.3" calcext:value-type="float">
            <text:p>0,3</text:p>
          </table:table-cell>
          <table:table-cell table:style-name="ce68" table:formula="of:=IF(ISBLANK([.C32]);&quot;&quot;;IF(ISERROR(VALUE([.B32]));IF(ISERROR(VALUE(SUBSTITUTE([.B32];[.J32];&quot;&quot;)));&quot;&quot;;IF(VALUE(SUBSTITUTE(SUBSTITUTE([.B32];&quot; &quot;;&quot;&quot;);[.J32];&quot;&quot;))=[.C32];&quot;&quot;;&quot;&quot;));&quot;&quot;))" office:value-type="string" office:string-value="" calcext:value-type="string">
            <text:p></text:p>
          </table:table-cell>
          <table:table-cell table:style-name="ce70"/>
          <table:table-cell table:number-columns-repeated="2"/>
          <table:table-cell table:formula="of:=RANDBETWEEN(1;12)*30" office:value-type="float" office:value="30" calcext:value-type="float">
            <text:p>30</text:p>
          </table:table-cell>
          <table:table-cell table:formula="of:=RANDBETWEEN(2;7)" office:value-type="float" office:value="4" calcext:value-type="float">
            <text:p>4</text:p>
          </table:table-cell>
          <table:table-cell table:formula="of:=CHOOSE([.I32]-1;&quot;km²&quot;;&quot;ha&quot;;&quot;a&quot;;&quot;m²&quot;;&quot;dm²&quot;;&quot;cm²&quot;;&quot;mm²&quot;)" office:value-type="string" office:string-value="a" calcext:value-type="string">
            <text:p>a</text:p>
          </table:table-cell>
          <table:table-cell table:number-columns-repeated="246"/>
        </table:table-row>
        <table:table-row table:style-name="ro3">
          <table:table-cell table:formula="of:=VALUE([.H33]) &amp;&quot; &quot; &amp; CHOOSE([.I33];&quot;km²&quot;;&quot;ha&quot;;&quot;a&quot;;&quot;m²&quot;;&quot;dm²&quot;;&quot;cm²&quot;;&quot;mm²&quot;) &amp; &quot; sind &quot;" office:value-type="string" office:string-value="210 a sind " calcext:value-type="string">
            <text:p>210 a sind </text:p>
          </table:table-cell>
          <table:table-cell table:style-name="ce171"/>
          <table:table-cell table:formula="of:=[.H33]/CHOOSE([.I33]-1;100;100;100;100;100;100)" office:value-type="float" office:value="2.1" calcext:value-type="float">
            <text:p>2,1</text:p>
          </table:table-cell>
          <table:table-cell table:style-name="ce68" table:formula="of:=IF(ISBLANK([.C33]);&quot;&quot;;IF(ISERROR(VALUE([.B33]));IF(ISERROR(VALUE(SUBSTITUTE([.B33];[.J33];&quot;&quot;)));&quot;&quot;;IF(VALUE(SUBSTITUTE(SUBSTITUTE([.B33];&quot; &quot;;&quot;&quot;);[.J33];&quot;&quot;))=[.C33];&quot;&quot;;&quot;&quot;));&quot;&quot;))" office:value-type="string" office:string-value="" calcext:value-type="string">
            <text:p></text:p>
          </table:table-cell>
          <table:table-cell table:number-columns-repeated="3"/>
          <table:table-cell table:formula="of:=RANDBETWEEN(1;12)*30" office:value-type="float" office:value="210" calcext:value-type="float">
            <text:p>210</text:p>
          </table:table-cell>
          <table:table-cell table:formula="of:=RANDBETWEEN(2;7)" office:value-type="float" office:value="3" calcext:value-type="float">
            <text:p>3</text:p>
          </table:table-cell>
          <table:table-cell table:formula="of:=CHOOSE([.I33]-1;&quot;km²&quot;;&quot;ha&quot;;&quot;a&quot;;&quot;m²&quot;;&quot;dm²&quot;;&quot;cm²&quot;;&quot;mm²&quot;)" office:value-type="string" office:string-value="ha" calcext:value-type="string">
            <text:p>ha</text:p>
          </table:table-cell>
          <table:table-cell table:number-columns-repeated="246"/>
        </table:table-row>
        <table:table-row table:style-name="ro3">
          <table:table-cell table:formula="of:=VALUE([.H34]) &amp;&quot; &quot; &amp; CHOOSE([.I34];&quot;km²&quot;;&quot;ha&quot;;&quot;a&quot;;&quot;m²&quot;;&quot;dm²&quot;;&quot;cm²&quot;;&quot;mm²&quot;) &amp; &quot; sind &quot;" office:value-type="string" office:string-value="15 mm² sind " calcext:value-type="string">
            <text:p>15 mm² sind </text:p>
          </table:table-cell>
          <table:table-cell table:style-name="ce171"/>
          <table:table-cell table:formula="of:=[.H34]/CHOOSE([.I34]-1;100;100;100;100;100;100)" office:value-type="float" office:value="0.15" calcext:value-type="float">
            <text:p>0,15</text:p>
          </table:table-cell>
          <table:table-cell table:style-name="ce68" table:formula="of:=IF(ISBLANK([.C34]);&quot;&quot;;IF(ISERROR(VALUE([.B34]));IF(ISERROR(VALUE(SUBSTITUTE([.B34];[.J34];&quot;&quot;)));&quot;&quot;;IF(VALUE(SUBSTITUTE(SUBSTITUTE([.B34];&quot; &quot;;&quot;&quot;);[.J34];&quot;&quot;))=[.C34];&quot;&quot;;&quot;&quot;));&quot;&quot;))" office:value-type="string" office:string-value="" calcext:value-type="string">
            <text:p></text:p>
          </table:table-cell>
          <table:table-cell table:number-columns-repeated="3"/>
          <table:table-cell table:formula="of:=RANDBETWEEN(1;12)*15" office:value-type="float" office:value="15" calcext:value-type="float">
            <text:p>15</text:p>
          </table:table-cell>
          <table:table-cell table:formula="of:=RANDBETWEEN(2;7)" office:value-type="float" office:value="7" calcext:value-type="float">
            <text:p>7</text:p>
          </table:table-cell>
          <table:table-cell table:formula="of:=CHOOSE([.I34]-1;&quot;km²&quot;;&quot;ha&quot;;&quot;a&quot;;&quot;m²&quot;;&quot;dm²&quot;;&quot;cm²&quot;;&quot;mm²&quot;)" office:value-type="string" office:string-value="cm²" calcext:value-type="string">
            <text:p>cm²</text:p>
          </table:table-cell>
          <table:table-cell table:number-columns-repeated="246"/>
        </table:table-row>
        <table:table-row table:style-name="ro3">
          <table:table-cell table:formula="of:=VALUE([.H35]) &amp;&quot; &quot; &amp; CHOOSE([.I35];&quot;km²&quot;;&quot;ha&quot;;&quot;a&quot;;&quot;m²&quot;;&quot;dm²&quot;;&quot;cm²&quot;;&quot;mm²&quot;) &amp; &quot; sind &quot;" office:value-type="string" office:string-value="120 ha sind " calcext:value-type="string">
            <text:p>120 ha sind </text:p>
          </table:table-cell>
          <table:table-cell table:style-name="ce171"/>
          <table:table-cell table:formula="of:=[.H35]/CHOOSE([.I35]-1;100;100;100;100;100;100)" office:value-type="float" office:value="1.2" calcext:value-type="float">
            <text:p>1,2</text:p>
          </table:table-cell>
          <table:table-cell table:style-name="ce68" table:formula="of:=IF(ISBLANK([.C35]);&quot;&quot;;IF(ISERROR(VALUE([.B35]));IF(ISERROR(VALUE(SUBSTITUTE([.B35];[.J35];&quot;&quot;)));&quot;&quot;;IF(VALUE(SUBSTITUTE(SUBSTITUTE([.B35];&quot; &quot;;&quot;&quot;);[.J35];&quot;&quot;))=[.C35];&quot;&quot;;&quot;&quot;));&quot;&quot;))" office:value-type="string" office:string-value="" calcext:value-type="string">
            <text:p></text:p>
          </table:table-cell>
          <table:table-cell table:number-columns-repeated="3"/>
          <table:table-cell table:formula="of:=RANDBETWEEN(1;12)*15" office:value-type="float" office:value="120" calcext:value-type="float">
            <text:p>120</text:p>
          </table:table-cell>
          <table:table-cell table:formula="of:=RANDBETWEEN(2;7)" office:value-type="float" office:value="2" calcext:value-type="float">
            <text:p>2</text:p>
          </table:table-cell>
          <table:table-cell table:formula="of:=CHOOSE([.I35]-1;&quot;km²&quot;;&quot;ha&quot;;&quot;a&quot;;&quot;m²&quot;;&quot;dm²&quot;;&quot;cm²&quot;;&quot;mm²&quot;)" office:value-type="string" office:string-value="km²" calcext:value-type="string">
            <text:p>km²</text:p>
          </table:table-cell>
          <table:table-cell table:number-columns-repeated="246"/>
        </table:table-row>
        <table:table-row table:style-name="ro3">
          <table:table-cell table:formula="of:=VALUE([.H36]) &amp;&quot; &quot; &amp; CHOOSE([.I36];&quot;km²&quot;;&quot;ha&quot;;&quot;a&quot;;&quot;m²&quot;;&quot;dm²&quot;;&quot;cm²&quot;;&quot;mm²&quot;) &amp; &quot; sind &quot;" office:value-type="string" office:string-value="90 cm² sind " calcext:value-type="string">
            <text:p>90 cm² sind </text:p>
          </table:table-cell>
          <table:table-cell table:style-name="ce171"/>
          <table:table-cell table:formula="of:=[.H36]/CHOOSE([.I36]-1;100;100;100;100;100;100)" office:value-type="float" office:value="0.9" calcext:value-type="float">
            <text:p>0,9</text:p>
          </table:table-cell>
          <table:table-cell table:style-name="ce68" table:formula="of:=IF(ISBLANK([.C36]);&quot;&quot;;IF(ISERROR(VALUE([.B36]));IF(ISERROR(VALUE(SUBSTITUTE([.B36];[.J36];&quot;&quot;)));&quot;&quot;;IF(VALUE(SUBSTITUTE(SUBSTITUTE([.B36];&quot; &quot;;&quot;&quot;);[.J36];&quot;&quot;))=[.C36];&quot;&quot;;&quot;&quot;));&quot;&quot;))" office:value-type="string" office:string-value="" calcext:value-type="string">
            <text:p></text:p>
          </table:table-cell>
          <table:table-cell table:number-columns-repeated="3"/>
          <table:table-cell table:formula="of:=RANDBETWEEN(1;12)*15" office:value-type="float" office:value="90" calcext:value-type="float">
            <text:p>90</text:p>
          </table:table-cell>
          <table:table-cell table:formula="of:=RANDBETWEEN(2;7)" office:value-type="float" office:value="6" calcext:value-type="float">
            <text:p>6</text:p>
          </table:table-cell>
          <table:table-cell table:formula="of:=CHOOSE([.I36]-1;&quot;km²&quot;;&quot;ha&quot;;&quot;a&quot;;&quot;m²&quot;;&quot;dm²&quot;;&quot;cm²&quot;;&quot;mm²&quot;)" office:value-type="string" office:string-value="dm²" calcext:value-type="string">
            <text:p>dm²</text:p>
          </table:table-cell>
          <table:table-cell table:number-columns-repeated="246"/>
        </table:table-row>
        <table:table-row table:style-name="ro3">
          <table:table-cell table:formula="of:=VALUE([.H37]) &amp;&quot; &quot; &amp; CHOOSE([.I37];&quot;km²&quot;;&quot;ha&quot;;&quot;a&quot;;&quot;m²&quot;;&quot;dm²&quot;;&quot;cm²&quot;;&quot;mm²&quot;) &amp; &quot; sind &quot;" office:value-type="string" office:string-value="15 cm² sind " calcext:value-type="string">
            <text:p>15 cm² sind </text:p>
          </table:table-cell>
          <table:table-cell table:style-name="ce171"/>
          <table:table-cell table:formula="of:=[.H37]/CHOOSE([.I37]-1;100;100;100;100;100;100)" office:value-type="float" office:value="0.15" calcext:value-type="float">
            <text:p>0,15</text:p>
          </table:table-cell>
          <table:table-cell table:style-name="ce68" table:formula="of:=IF(ISBLANK([.C37]);&quot;&quot;;IF(ISERROR(VALUE([.B37]));IF(ISERROR(VALUE(SUBSTITUTE([.B37];[.J37];&quot;&quot;)));&quot;&quot;;IF(VALUE(SUBSTITUTE(SUBSTITUTE([.B37];&quot; &quot;;&quot;&quot;);[.J37];&quot;&quot;))=[.C37];&quot;&quot;;&quot;&quot;));&quot;&quot;))" office:value-type="string" office:string-value="" calcext:value-type="string">
            <text:p></text:p>
          </table:table-cell>
          <table:table-cell table:number-columns-repeated="3"/>
          <table:table-cell table:formula="of:=RANDBETWEEN(1;12)*15" office:value-type="float" office:value="15" calcext:value-type="float">
            <text:p>15</text:p>
          </table:table-cell>
          <table:table-cell table:formula="of:=RANDBETWEEN(2;7)" office:value-type="float" office:value="6" calcext:value-type="float">
            <text:p>6</text:p>
          </table:table-cell>
          <table:table-cell table:formula="of:=CHOOSE([.I37]-1;&quot;km²&quot;;&quot;ha&quot;;&quot;a&quot;;&quot;m²&quot;;&quot;dm²&quot;;&quot;cm²&quot;;&quot;mm²&quot;)" office:value-type="string" office:string-value="dm²" calcext:value-type="string">
            <text:p>dm²</text:p>
          </table:table-cell>
          <table:table-cell table:number-columns-repeated="246"/>
        </table:table-row>
        <table:table-row table:style-name="ro3">
          <table:table-cell table:formula="of:=VALUE([.H38]) &amp;&quot; &quot; &amp; CHOOSE([.I38];&quot;km²&quot;;&quot;ha&quot;;&quot;a&quot;;&quot;m²&quot;;&quot;dm²&quot;;&quot;cm²&quot;;&quot;mm²&quot;) &amp; &quot; sind &quot;" office:value-type="string" office:string-value="75 ha sind " calcext:value-type="string">
            <text:p>75 ha sind </text:p>
          </table:table-cell>
          <table:table-cell table:style-name="ce171"/>
          <table:table-cell table:formula="of:=[.H38]/CHOOSE([.I38]-1;100;100;100;100;100;100)" office:value-type="float" office:value="0.75" calcext:value-type="float">
            <text:p>0,75</text:p>
          </table:table-cell>
          <table:table-cell table:style-name="ce68" table:formula="of:=IF(ISBLANK([.C38]);&quot;&quot;;IF(ISERROR(VALUE([.B38]));IF(ISERROR(VALUE(SUBSTITUTE([.B38];[.J38];&quot;&quot;)));&quot;&quot;;IF(VALUE(SUBSTITUTE(SUBSTITUTE([.B38];&quot; &quot;;&quot;&quot;);[.J38];&quot;&quot;))=[.C38];&quot;&quot;;&quot;&quot;));&quot;&quot;))" office:value-type="string" office:string-value="" calcext:value-type="string">
            <text:p></text:p>
          </table:table-cell>
          <table:table-cell table:number-columns-repeated="3"/>
          <table:table-cell table:formula="of:=RANDBETWEEN(1;12)*15" office:value-type="float" office:value="75" calcext:value-type="float">
            <text:p>75</text:p>
          </table:table-cell>
          <table:table-cell table:formula="of:=RANDBETWEEN(2;7)" office:value-type="float" office:value="2" calcext:value-type="float">
            <text:p>2</text:p>
          </table:table-cell>
          <table:table-cell table:formula="of:=CHOOSE([.I38]-1;&quot;km²&quot;;&quot;ha&quot;;&quot;a&quot;;&quot;m²&quot;;&quot;dm²&quot;;&quot;cm²&quot;;&quot;mm²&quot;)" office:value-type="string" office:string-value="km²" calcext:value-type="string">
            <text:p>km²</text:p>
          </table:table-cell>
          <table:table-cell table:number-columns-repeated="246"/>
        </table:table-row>
        <table:table-row table:style-name="ro1">
          <table:table-cell/>
          <table:table-cell table:style-name="ce169"/>
          <table:table-cell/>
          <table:table-cell table:style-name="ce68" table:formula="of:=IF(ISBLANK([.C39]);&quot;&quot;;IF(ISERROR(FIND(&quot;|&quot;&amp; SUBSTITUTE(SUBSTITUTE(SUBSTITUTE(SUBSTITUTE([.B39];&quot; &quot;;&quot;&quot;);&quot;·&quot;;&quot;*&quot; );&quot;–&quot; ;&quot;-&quot; );&quot;:&quot;;&quot;/&quot;) &amp;&quot;|&quot;;&quot;|&quot; &amp; SUBSTITUTE([.C39];&quot; &quot;;&quot;&quot;) &amp;&quot;|&quot;));&quot;&quot;;&quot;&quot;))">
            <text:p/>
          </table:table-cell>
          <table:table-cell table:number-columns-repeated="252"/>
        </table:table-row>
        <table:table-row table:style-name="ro1">
          <table:table-cell table:style-name="ce59" office:value-type="string" calcext:value-type="string">
            <text:p>Mit Flächen rechnen</text:p>
          </table:table-cell>
          <table:table-cell table:style-name="ce169"/>
          <table:table-cell/>
          <table:table-cell table:style-name="ce68" table:formula="of:=IF(ISBLANK([.C40]);&quot;&quot;;IF(ISERROR(FIND(&quot;|&quot;&amp; SUBSTITUTE(SUBSTITUTE(SUBSTITUTE(SUBSTITUTE([.B40];&quot; &quot;;&quot;&quot;);&quot;·&quot;;&quot;*&quot; );&quot;–&quot; ;&quot;-&quot; );&quot;:&quot;;&quot;/&quot;) &amp;&quot;|&quot;;&quot;|&quot; &amp; SUBSTITUTE([.C40];&quot; &quot;;&quot;&quot;) &amp;&quot;|&quot;));&quot;&quot;;&quot;&quot;))">
            <text:p/>
          </table:table-cell>
          <table:table-cell table:number-columns-repeated="3"/>
          <table:table-cell table:style-name="ce33" office:value-type="string" calcext:value-type="string">
            <text:p>1=km²; 2=ha; 3=a; 4=m²; 5=dm²; 6=cm²; 7 mm²</text:p>
          </table:table-cell>
          <table:table-cell table:style-name="ce67" office:value-type="string" calcext:value-type="string">
            <text:p>Summand</text:p>
          </table:table-cell>
          <table:table-cell table:style-name="Default" office:value-type="string" calcext:value-type="string">
            <text:p>Zieleinheit</text:p>
          </table:table-cell>
          <table:table-cell office:value-type="string" calcext:value-type="string">
            <text:p>Änderung</text:p>
          </table:table-cell>
          <table:table-cell office:value-type="string" calcext:value-type="string">
            <text:p>Vorzeichen</text:p>
          </table:table-cell>
          <table:table-cell table:number-columns-repeated="244"/>
        </table:table-row>
        <table:table-row table:style-name="ro3">
          <table:table-cell table:formula="of:= VALUE([.H41]) &amp; &quot; &quot; &amp; CHOOSE([.J41];&quot;km²&quot;;&quot;ha&quot;;&quot;a&quot;;&quot;m²&quot;;&quot;dm²&quot;;&quot;cm²&quot;;&quot;mm²&quot;) &amp; IF([.L41]&gt;0;&quot; + &quot;;&quot; - &quot;)&amp;VALUE([.I41]+99*[.I41]*[.K41]) &amp; &quot; &quot; &amp; CHOOSE([.J41]+[.K41];&quot;km²&quot;;&quot;ha&quot;;&quot;a&quot;;&quot;m²&quot;;&quot;dm²&quot;;&quot;cm²&quot;;&quot;mm²&quot;)&amp;&quot; = &quot;" office:value-type="string" office:string-value="1,7 ha + 0,65 ha = " calcext:value-type="string">
            <text:p>1,7 ha + 0,65 ha = </text:p>
          </table:table-cell>
          <table:table-cell table:style-name="ce171"/>
          <table:table-cell table:formula="of:=([.H41]+([.I41]*[.L41]))/100 &amp; CHOOSE([.J41]-1;&quot;km²&quot;;&quot;ha&quot;;&quot;a&quot;;&quot;m²&quot;;&quot;dm²&quot;;&quot;cm²&quot;;&quot;mm²&quot;) &amp; &quot;|&quot;&amp;([.H41]+([.I41]*[.L41])) &amp; CHOOSE([.J41];&quot;km²&quot;;&quot;ha&quot;;&quot;a&quot;;&quot;m²&quot;;&quot;dm²&quot;;&quot;cm²&quot;;&quot;mm²&quot;)&amp;&quot;|&quot;&amp;([.H41]+([.I41]*[.L41]))*100&amp;CHOOSE([.J41]+1;&quot;km²&quot;;&quot;ha&quot;;&quot;a&quot;;&quot;m²&quot;;&quot;dm²&quot;;&quot;cm²&quot;;&quot;mm²&quot;)" office:value-type="string" office:string-value="0,0235km²|2,35ha|235a" calcext:value-type="string">
            <text:p>0,0235km²|2,35ha|235a</text:p>
          </table:table-cell>
          <table:table-cell table:style-name="ce68" table:formula="of:=IF(ISBLANK([.C41]);&quot;&quot;;IF(ISERROR(FIND(&quot;|&quot;&amp; SUBSTITUTE(SUBSTITUTE(SUBSTITUTE(SUBSTITUTE([.B41];&quot; &quot;;&quot;&quot;);&quot;·&quot;;&quot;*&quot; );&quot;–&quot; ;&quot;-&quot; );&quot;:&quot;;&quot;/&quot;) &amp;&quot;|&quot;;&quot;|&quot; &amp; SUBSTITUTE([.C41];&quot; &quot;;&quot;&quot;) &amp;&quot;|&quot;));&quot;&quot;;&quot;&quot;))" office:value-type="string" office:string-value="" calcext:value-type="string">
            <text:p></text:p>
          </table:table-cell>
          <table:table-cell table:number-columns-repeated="3"/>
          <table:table-cell table:formula="of:=RANDBETWEEN(4;100)/10" office:value-type="float" office:value="1.7" calcext:value-type="float">
            <text:p>1,7</text:p>
          </table:table-cell>
          <table:table-cell table:formula="of:=RANDBETWEEN(10;20)/20" office:value-type="float" office:value="0.65" calcext:value-type="float">
            <text:p>0,65</text:p>
          </table:table-cell>
          <table:table-cell table:style-name="Default" table:formula="of:=RANDBETWEEN(2;6)" office:value-type="float" office:value="2" calcext:value-type="float">
            <text:p>2</text:p>
          </table:table-cell>
          <table:table-cell table:style-name="ce77" office:value-type="float" office:value="0" calcext:value-type="float">
            <text:p>0</text:p>
          </table:table-cell>
          <table:table-cell office:value-type="float" office:value="1" calcext:value-type="float">
            <text:p>1</text:p>
          </table:table-cell>
          <table:table-cell table:number-columns-repeated="244"/>
        </table:table-row>
        <table:table-row table:style-name="ro3">
          <table:table-cell table:formula="of:= VALUE([.H42]) &amp; &quot; &quot; &amp; CHOOSE([.J42];&quot;km²&quot;;&quot;ha&quot;;&quot;a&quot;;&quot;m²&quot;;&quot;dm²&quot;;&quot;cm²&quot;;&quot;mm²&quot;) &amp; IF([.L42]&gt;0;&quot; + &quot;;&quot; - &quot;)&amp;VALUE([.I42]+99*[.I42]*[.K42]) &amp; &quot; &quot; &amp; CHOOSE([.J42]+[.K42];&quot;km²&quot;;&quot;ha&quot;;&quot;a&quot;;&quot;m²&quot;;&quot;dm²&quot;;&quot;cm²&quot;;&quot;mm²&quot;)&amp;&quot; = &quot;" office:value-type="string" office:string-value="0,4 cm² + 80 mm² = " calcext:value-type="string">
            <text:p>0,4 cm² + 80 mm² = </text:p>
          </table:table-cell>
          <table:table-cell table:style-name="ce171"/>
          <table:table-cell table:formula="of:=([.H42]+([.I42]*[.L42]))/100 &amp; CHOOSE([.J42]-1;&quot;km²&quot;;&quot;ha&quot;;&quot;a&quot;;&quot;m²&quot;;&quot;dm²&quot;;&quot;cm²&quot;;&quot;mm²&quot;) &amp; &quot;|&quot;&amp;([.H42]+([.I42]*[.L42])) &amp; CHOOSE([.J42];&quot;km²&quot;;&quot;ha&quot;;&quot;a&quot;;&quot;m²&quot;;&quot;dm²&quot;;&quot;cm²&quot;;&quot;mm²&quot;)&amp;&quot;|&quot;&amp;([.H42]+([.I42]*[.L42]))*100&amp;CHOOSE([.J42]+1;&quot;km²&quot;;&quot;ha&quot;;&quot;a&quot;;&quot;m²&quot;;&quot;dm²&quot;;&quot;cm²&quot;;&quot;mm²&quot;)" office:value-type="string" office:string-value="0,012dm²|1,2cm²|120mm²" calcext:value-type="string">
            <text:p>0,012dm²|1,2cm²|120mm²</text:p>
          </table:table-cell>
          <table:table-cell table:style-name="ce68" table:formula="of:=IF(ISBLANK([.C42]);&quot;&quot;;IF(ISERROR(FIND(&quot;|&quot;&amp; SUBSTITUTE(SUBSTITUTE(SUBSTITUTE(SUBSTITUTE([.B42];&quot; &quot;;&quot;&quot;);&quot;·&quot;;&quot;*&quot; );&quot;–&quot; ;&quot;-&quot; );&quot;:&quot;;&quot;/&quot;) &amp;&quot;|&quot;;&quot;|&quot; &amp; SUBSTITUTE([.C42];&quot; &quot;;&quot;&quot;) &amp;&quot;|&quot;));&quot;&quot;;&quot;&quot;))" office:value-type="string" office:string-value="" calcext:value-type="string">
            <text:p></text:p>
          </table:table-cell>
          <table:table-cell table:number-columns-repeated="3"/>
          <table:table-cell table:formula="of:=RANDBETWEEN(4;100)/10" office:value-type="float" office:value="0.4" calcext:value-type="float">
            <text:p>0,4</text:p>
          </table:table-cell>
          <table:table-cell table:formula="of:=RANDBETWEEN(10;20)/20" office:value-type="float" office:value="0.8" calcext:value-type="float">
            <text:p>0,8</text:p>
          </table:table-cell>
          <table:table-cell table:style-name="Default" table:formula="of:=RANDBETWEEN(2;6)" office:value-type="float" office:value="6" calcext:value-type="float">
            <text:p>6</text:p>
          </table:table-cell>
          <table:table-cell table:style-name="ce77" table:formula="of:=RANDBETWEEN(0;1)" office:value-type="float" office:value="1" calcext:value-type="float">
            <text:p>1</text:p>
          </table:table-cell>
          <table:table-cell office:value-type="float" office:value="1" calcext:value-type="float">
            <text:p>1</text:p>
          </table:table-cell>
          <table:table-cell table:number-columns-repeated="244"/>
        </table:table-row>
        <table:table-row table:style-name="ro3">
          <table:table-cell table:formula="of:= VALUE([.H43]) &amp; &quot; &quot; &amp; CHOOSE([.J43];&quot;km²&quot;;&quot;ha&quot;;&quot;a&quot;;&quot;m²&quot;;&quot;dm²&quot;;&quot;cm²&quot;;&quot;mm²&quot;) &amp; IF([.L43]&gt;0;&quot; + &quot;;&quot; - &quot;)&amp;VALUE([.I43]+99*[.I43]*[.K43]) &amp; &quot; &quot; &amp; CHOOSE([.J43]+[.K43];&quot;km²&quot;;&quot;ha&quot;;&quot;a&quot;;&quot;m²&quot;;&quot;dm²&quot;;&quot;cm²&quot;;&quot;mm²&quot;)&amp;&quot; = &quot;" office:value-type="string" office:string-value="1,9 dm² + 55 cm² = " calcext:value-type="string">
            <text:p>1,9 dm² + 55 cm² = </text:p>
          </table:table-cell>
          <table:table-cell table:style-name="ce171"/>
          <table:table-cell table:formula="of:=([.H43]+([.I43]*[.L43]))/100 &amp; CHOOSE([.J43]-1;&quot;km²&quot;;&quot;ha&quot;;&quot;a&quot;;&quot;m²&quot;;&quot;dm²&quot;;&quot;cm²&quot;;&quot;mm²&quot;) &amp; &quot;|&quot;&amp;([.H43]+([.I43]*[.L43])) &amp; CHOOSE([.J43];&quot;km²&quot;;&quot;ha&quot;;&quot;a&quot;;&quot;m²&quot;;&quot;dm²&quot;;&quot;cm²&quot;;&quot;mm²&quot;)&amp;&quot;|&quot;&amp;([.H43]+([.I43]*[.L43]))*100&amp;CHOOSE([.J43]+1;&quot;km²&quot;;&quot;ha&quot;;&quot;a&quot;;&quot;m²&quot;;&quot;dm²&quot;;&quot;cm²&quot;;&quot;mm²&quot;)" office:value-type="string" office:string-value="0,0245m²|2,45dm²|245cm²" calcext:value-type="string">
            <text:p>0,0245m²|2,45dm²|245cm²</text:p>
          </table:table-cell>
          <table:table-cell table:style-name="ce68" table:formula="of:=IF(ISBLANK([.C43]);&quot;&quot;;IF(ISERROR(FIND(&quot;|&quot;&amp; SUBSTITUTE(SUBSTITUTE(SUBSTITUTE(SUBSTITUTE([.B43];&quot; &quot;;&quot;&quot;);&quot;·&quot;;&quot;*&quot; );&quot;–&quot; ;&quot;-&quot; );&quot;:&quot;;&quot;/&quot;) &amp;&quot;|&quot;;&quot;|&quot; &amp; SUBSTITUTE([.C43];&quot; &quot;;&quot;&quot;) &amp;&quot;|&quot;));&quot;&quot;;&quot;&quot;))" office:value-type="string" office:string-value="" calcext:value-type="string">
            <text:p></text:p>
          </table:table-cell>
          <table:table-cell table:number-columns-repeated="3"/>
          <table:table-cell table:formula="of:=RANDBETWEEN(4;100)/10" office:value-type="float" office:value="1.9" calcext:value-type="float">
            <text:p>1,9</text:p>
          </table:table-cell>
          <table:table-cell table:formula="of:=RANDBETWEEN(10;20)/20" office:value-type="float" office:value="0.55" calcext:value-type="float">
            <text:p>0,55</text:p>
          </table:table-cell>
          <table:table-cell table:style-name="Default" table:formula="of:=RANDBETWEEN(2;6)" office:value-type="float" office:value="5" calcext:value-type="float">
            <text:p>5</text:p>
          </table:table-cell>
          <table:table-cell table:style-name="ce77" table:formula="of:=RANDBETWEEN(0;1)" office:value-type="float" office:value="1" calcext:value-type="float">
            <text:p>1</text:p>
          </table:table-cell>
          <table:table-cell office:value-type="float" office:value="1" calcext:value-type="float">
            <text:p>1</text:p>
          </table:table-cell>
          <table:table-cell table:number-columns-repeated="244"/>
        </table:table-row>
        <table:table-row table:style-name="ro3">
          <table:table-cell table:formula="of:= VALUE([.H44]) &amp; &quot; &quot; &amp; CHOOSE([.J44];&quot;km²&quot;;&quot;ha&quot;;&quot;a&quot;;&quot;m²&quot;;&quot;dm²&quot;;&quot;cm²&quot;;&quot;mm²&quot;) &amp; IF([.L44]&gt;0;&quot; + &quot;;&quot; - &quot;)&amp;VALUE([.I44]+99*[.I44]*[.K44]) &amp; &quot; &quot; &amp; CHOOSE([.J44]+[.K44];&quot;km²&quot;;&quot;ha&quot;;&quot;a&quot;;&quot;m²&quot;;&quot;dm²&quot;;&quot;cm²&quot;;&quot;mm²&quot;)&amp;&quot; = &quot;" office:value-type="string" office:string-value="8,5 m² + 100 dm² = " calcext:value-type="string">
            <text:p>8,5 m² + 100 dm² = </text:p>
          </table:table-cell>
          <table:table-cell table:style-name="ce171"/>
          <table:table-cell table:formula="of:=([.H44]+([.I44]*[.L44]))/100 &amp; CHOOSE([.J44]-1;&quot;km²&quot;;&quot;ha&quot;;&quot;a&quot;;&quot;m²&quot;;&quot;dm²&quot;;&quot;cm²&quot;;&quot;mm²&quot;) &amp; &quot;|&quot;&amp;([.H44]+([.I44]*[.L44])) &amp; CHOOSE([.J44];&quot;km²&quot;;&quot;ha&quot;;&quot;a&quot;;&quot;m²&quot;;&quot;dm²&quot;;&quot;cm²&quot;;&quot;mm²&quot;)&amp;&quot;|&quot;&amp;([.H44]+([.I44]*[.L44]))*100&amp;CHOOSE([.J44]+1;&quot;km²&quot;;&quot;ha&quot;;&quot;a&quot;;&quot;m²&quot;;&quot;dm²&quot;;&quot;cm²&quot;;&quot;mm²&quot;)" office:value-type="string" office:string-value="0,095a|9,5m²|950dm²" calcext:value-type="string">
            <text:p>0,095a|9,5m²|950dm²</text:p>
          </table:table-cell>
          <table:table-cell table:style-name="ce68" table:formula="of:=IF(ISBLANK([.C44]);&quot;&quot;;IF(ISERROR(FIND(&quot;|&quot;&amp; SUBSTITUTE(SUBSTITUTE(SUBSTITUTE(SUBSTITUTE([.B44];&quot; &quot;;&quot;&quot;);&quot;·&quot;;&quot;*&quot; );&quot;–&quot; ;&quot;-&quot; );&quot;:&quot;;&quot;/&quot;) &amp;&quot;|&quot;;&quot;|&quot; &amp; SUBSTITUTE([.C44];&quot; &quot;;&quot;&quot;) &amp;&quot;|&quot;));&quot;&quot;;&quot;&quot;))" office:value-type="string" office:string-value="" calcext:value-type="string">
            <text:p></text:p>
          </table:table-cell>
          <table:table-cell table:number-columns-repeated="3"/>
          <table:table-cell table:formula="of:=RANDBETWEEN(200/5;1000/5)/100*5" office:value-type="float" office:value="8.5" calcext:value-type="float">
            <text:p>8,5</text:p>
          </table:table-cell>
          <table:table-cell table:formula="of:=RANDBETWEEN(10;20)/20" office:value-type="float" office:value="1" calcext:value-type="float">
            <text:p>1</text:p>
          </table:table-cell>
          <table:table-cell table:style-name="Default" table:formula="of:=RANDBETWEEN(2;6)" office:value-type="float" office:value="4" calcext:value-type="float">
            <text:p>4</text:p>
          </table:table-cell>
          <table:table-cell table:style-name="ce77" table:formula="of:=RANDBETWEEN(0;1)" office:value-type="float" office:value="1" calcext:value-type="float">
            <text:p>1</text:p>
          </table:table-cell>
          <table:table-cell office:value-type="float" office:value="1" calcext:value-type="float">
            <text:p>1</text:p>
          </table:table-cell>
          <table:table-cell table:number-columns-repeated="244"/>
        </table:table-row>
        <table:table-row table:style-name="ro3">
          <table:table-cell table:formula="of:= VALUE([.H45]) &amp; &quot; &quot; &amp; CHOOSE([.J45];&quot;km²&quot;;&quot;ha&quot;;&quot;a&quot;;&quot;m²&quot;;&quot;dm²&quot;;&quot;cm²&quot;;&quot;mm²&quot;) &amp; IF([.L45]&gt;0;&quot; + &quot;;&quot; - &quot;)&amp;VALUE([.I45]+99*[.I45]*[.K45]) &amp; &quot; &quot; &amp; CHOOSE([.J45]+[.K45];&quot;km²&quot;;&quot;ha&quot;;&quot;a&quot;;&quot;m²&quot;;&quot;dm²&quot;;&quot;cm²&quot;;&quot;mm²&quot;)&amp;&quot; = &quot;" office:value-type="string" office:string-value="2,55 cm² + 9,3 cm² = " calcext:value-type="string">
            <text:p>2,55 cm² + 9,3 cm² = </text:p>
          </table:table-cell>
          <table:table-cell table:style-name="ce171"/>
          <table:table-cell table:formula="of:=([.H45]+([.I45]*[.L45]))/100 &amp; CHOOSE([.J45]-1;&quot;km²&quot;;&quot;ha&quot;;&quot;a&quot;;&quot;m²&quot;;&quot;dm²&quot;;&quot;cm²&quot;;&quot;mm²&quot;) &amp; &quot;|&quot;&amp;([.H45]+([.I45]*[.L45])) &amp; CHOOSE([.J45];&quot;km²&quot;;&quot;ha&quot;;&quot;a&quot;;&quot;m²&quot;;&quot;dm²&quot;;&quot;cm²&quot;;&quot;mm²&quot;)&amp;&quot;|&quot;&amp;([.H45]+([.I45]*[.L45]))*100&amp;CHOOSE([.J45]+1;&quot;km²&quot;;&quot;ha&quot;;&quot;a&quot;;&quot;m²&quot;;&quot;dm²&quot;;&quot;cm²&quot;;&quot;mm²&quot;)" office:value-type="string" office:string-value="0,1185dm²|11,85cm²|1185mm²" calcext:value-type="string">
            <text:p>0,1185dm²|11,85cm²|1185mm²</text:p>
          </table:table-cell>
          <table:table-cell table:style-name="ce68" table:formula="of:=IF(ISBLANK([.C45]);&quot;&quot;;IF(ISERROR(FIND(&quot;|&quot;&amp; SUBSTITUTE(SUBSTITUTE(SUBSTITUTE(SUBSTITUTE([.B45];&quot; &quot;;&quot;&quot;);&quot;·&quot;;&quot;*&quot; );&quot;–&quot; ;&quot;-&quot; );&quot;:&quot;;&quot;/&quot;) &amp;&quot;|&quot;;&quot;|&quot; &amp; SUBSTITUTE([.C45];&quot; &quot;;&quot;&quot;) &amp;&quot;|&quot;));&quot;&quot;;&quot;&quot;))" office:value-type="string" office:string-value="" calcext:value-type="string">
            <text:p></text:p>
          </table:table-cell>
          <table:table-cell table:number-columns-repeated="3"/>
          <table:table-cell table:formula="of:=RANDBETWEEN(200/5;1000/5)/100*5" office:value-type="float" office:value="2.55" calcext:value-type="float">
            <text:p>2,55</text:p>
          </table:table-cell>
          <table:table-cell table:formula="of:=RANDBETWEEN(100;200)/20" office:value-type="float" office:value="9.3" calcext:value-type="float">
            <text:p>9,3</text:p>
          </table:table-cell>
          <table:table-cell table:style-name="Default" table:formula="of:=RANDBETWEEN(2;6)" office:value-type="float" office:value="6" calcext:value-type="float">
            <text:p>6</text:p>
          </table:table-cell>
          <table:table-cell table:style-name="ce77" table:formula="of:=RANDBETWEEN(0;1)" office:value-type="float" office:value="0" calcext:value-type="float">
            <text:p>0</text:p>
          </table:table-cell>
          <table:table-cell office:value-type="float" office:value="1" calcext:value-type="float">
            <text:p>1</text:p>
          </table:table-cell>
          <table:table-cell table:number-columns-repeated="244"/>
        </table:table-row>
        <table:table-row table:style-name="ro3">
          <table:table-cell table:formula="of:= VALUE([.H46]) &amp; &quot; &quot; &amp; CHOOSE([.J46];&quot;km²&quot;;&quot;ha&quot;;&quot;a&quot;;&quot;m²&quot;;&quot;dm²&quot;;&quot;cm²&quot;;&quot;mm²&quot;) &amp; IF([.L46]&gt;0;&quot; + &quot;;&quot; - &quot;)&amp;VALUE([.I46]+99*[.I46]*[.K46]) &amp; &quot; &quot; &amp; CHOOSE([.J46]+[.K46];&quot;km²&quot;;&quot;ha&quot;;&quot;a&quot;;&quot;m²&quot;;&quot;dm²&quot;;&quot;cm²&quot;;&quot;mm²&quot;)&amp;&quot; = &quot;" office:value-type="string" office:string-value="5,55 a - 137 m² = " calcext:value-type="string">
            <text:p>5,55 a - 137 m² = </text:p>
          </table:table-cell>
          <table:table-cell table:style-name="ce171"/>
          <table:table-cell table:formula="of:=([.H46]+([.I46]*[.L46]))/100 &amp; CHOOSE([.J46]-1;&quot;km²&quot;;&quot;ha&quot;;&quot;a&quot;;&quot;m²&quot;;&quot;dm²&quot;;&quot;cm²&quot;;&quot;mm²&quot;) &amp; &quot;|&quot;&amp;([.H46]+([.I46]*[.L46])) &amp; CHOOSE([.J46];&quot;km²&quot;;&quot;ha&quot;;&quot;a&quot;;&quot;m²&quot;;&quot;dm²&quot;;&quot;cm²&quot;;&quot;mm²&quot;)&amp;&quot;|&quot;&amp;([.H46]+([.I46]*[.L46]))*100&amp;CHOOSE([.J46]+1;&quot;km²&quot;;&quot;ha&quot;;&quot;a&quot;;&quot;m²&quot;;&quot;dm²&quot;;&quot;cm²&quot;;&quot;mm²&quot;)" office:value-type="string" office:string-value="0,0418ha|4,18a|418m²" calcext:value-type="string">
            <text:p>0,0418ha|4,18a|418m²</text:p>
          </table:table-cell>
          <table:table-cell table:style-name="ce68" table:formula="of:=IF(ISBLANK([.C46]);&quot;&quot;;IF(ISERROR(FIND(&quot;|&quot;&amp; SUBSTITUTE(SUBSTITUTE(SUBSTITUTE(SUBSTITUTE([.B46];&quot; &quot;;&quot;&quot;);&quot;·&quot;;&quot;*&quot; );&quot;–&quot; ;&quot;-&quot; );&quot;:&quot;;&quot;/&quot;) &amp;&quot;|&quot;;&quot;|&quot; &amp; SUBSTITUTE([.C46];&quot; &quot;;&quot;&quot;) &amp;&quot;|&quot;));&quot;&quot;;&quot;&quot;))" office:value-type="string" office:string-value="" calcext:value-type="string">
            <text:p></text:p>
          </table:table-cell>
          <table:table-cell table:number-columns-repeated="3"/>
          <table:table-cell table:formula="of:=RANDBETWEEN(200/5;1000/5)/100*5" office:value-type="float" office:value="5.55" calcext:value-type="float">
            <text:p>5,55</text:p>
          </table:table-cell>
          <table:table-cell table:formula="of:=RANDBETWEEN(100;200)/100" office:value-type="float" office:value="1.37" calcext:value-type="float">
            <text:p>1,37</text:p>
          </table:table-cell>
          <table:table-cell table:style-name="Default" table:formula="of:=RANDBETWEEN(2;6)" office:value-type="float" office:value="3" calcext:value-type="float">
            <text:p>3</text:p>
          </table:table-cell>
          <table:table-cell table:style-name="ce77" table:formula="of:=RANDBETWEEN(0;1)" office:value-type="float" office:value="1" calcext:value-type="float">
            <text:p>1</text:p>
          </table:table-cell>
          <table:table-cell table:formula="of:=ROUND(RANDBETWEEN(-1;0)+0.5)" office:value-type="float" office:value="-1" calcext:value-type="float">
            <text:p>-1</text:p>
          </table:table-cell>
          <table:table-cell table:number-columns-repeated="244"/>
        </table:table-row>
        <table:table-row table:style-name="ro3">
          <table:table-cell table:formula="of:= VALUE([.H47]) &amp; &quot; &quot; &amp; CHOOSE([.J47];&quot;km²&quot;;&quot;ha&quot;;&quot;a&quot;;&quot;m²&quot;;&quot;dm²&quot;;&quot;cm²&quot;;&quot;mm²&quot;) &amp; IF([.L47]&gt;0;&quot; + &quot;;&quot; - &quot;)&amp;VALUE([.I47]+99*[.I47]*[.K47]) &amp; &quot; &quot; &amp; CHOOSE([.J47]+[.K47];&quot;km²&quot;;&quot;ha&quot;;&quot;a&quot;;&quot;m²&quot;;&quot;dm²&quot;;&quot;cm²&quot;;&quot;mm²&quot;)&amp;&quot; = &quot;" office:value-type="string" office:string-value="6,8 a + 1,1 a = " calcext:value-type="string">
            <text:p>6,8 a + 1,1 a = </text:p>
          </table:table-cell>
          <table:table-cell table:style-name="ce171"/>
          <table:table-cell table:formula="of:=([.H47]+([.I47]*[.L47]))/100 &amp; CHOOSE([.J47]-1;&quot;km²&quot;;&quot;ha&quot;;&quot;a&quot;;&quot;m²&quot;;&quot;dm²&quot;;&quot;cm²&quot;;&quot;mm²&quot;) &amp; &quot;|&quot;&amp;([.H47]+([.I47]*[.L47])) &amp; CHOOSE([.J47];&quot;km²&quot;;&quot;ha&quot;;&quot;a&quot;;&quot;m²&quot;;&quot;dm²&quot;;&quot;cm²&quot;;&quot;mm²&quot;)&amp;&quot;|&quot;&amp;([.H47]+([.I47]*[.L47]))*100&amp;CHOOSE([.J47]+1;&quot;km²&quot;;&quot;ha&quot;;&quot;a&quot;;&quot;m²&quot;;&quot;dm²&quot;;&quot;cm²&quot;;&quot;mm²&quot;)" office:value-type="string" office:string-value="0,079ha|7,9a|790m²" calcext:value-type="string">
            <text:p>0,079ha|7,9a|790m²</text:p>
          </table:table-cell>
          <table:table-cell table:style-name="ce68" table:formula="of:=IF(ISBLANK([.C47]);&quot;&quot;;IF(ISERROR(FIND(&quot;|&quot;&amp; SUBSTITUTE(SUBSTITUTE(SUBSTITUTE(SUBSTITUTE([.B47];&quot; &quot;;&quot;&quot;);&quot;·&quot;;&quot;*&quot; );&quot;–&quot; ;&quot;-&quot; );&quot;:&quot;;&quot;/&quot;) &amp;&quot;|&quot;;&quot;|&quot; &amp; SUBSTITUTE([.C47];&quot; &quot;;&quot;&quot;) &amp;&quot;|&quot;));&quot;&quot;;&quot;&quot;))" office:value-type="string" office:string-value="" calcext:value-type="string">
            <text:p></text:p>
          </table:table-cell>
          <table:table-cell table:number-columns-repeated="3"/>
          <table:table-cell table:formula="of:=RANDBETWEEN(200/5;1000/5)/100*5" office:value-type="float" office:value="6.8" calcext:value-type="float">
            <text:p>6,8</text:p>
          </table:table-cell>
          <table:table-cell table:formula="of:=RANDBETWEEN(100;200)/100" office:value-type="float" office:value="1.1" calcext:value-type="float">
            <text:p>1,1</text:p>
          </table:table-cell>
          <table:table-cell table:style-name="Default" table:formula="of:=RANDBETWEEN(2;6)" office:value-type="float" office:value="3" calcext:value-type="float">
            <text:p>3</text:p>
          </table:table-cell>
          <table:table-cell table:style-name="ce77" table:formula="of:=RANDBETWEEN(0;1)" office:value-type="float" office:value="0" calcext:value-type="float">
            <text:p>0</text:p>
          </table:table-cell>
          <table:table-cell table:formula="of:=ROUND(RANDBETWEEN(-1;0)+0.5)" office:value-type="float" office:value="1" calcext:value-type="float">
            <text:p>1</text:p>
          </table:table-cell>
          <table:table-cell table:number-columns-repeated="244"/>
        </table:table-row>
        <table:table-row table:style-name="ro3">
          <table:table-cell table:formula="of:= VALUE([.H48]) &amp; &quot; &quot; &amp; CHOOSE([.J48];&quot;km²&quot;;&quot;ha&quot;;&quot;a&quot;;&quot;m²&quot;;&quot;dm²&quot;;&quot;cm²&quot;;&quot;mm²&quot;) &amp; IF([.L48]&gt;0;&quot; + &quot;;&quot; - &quot;)&amp;VALUE([.I48]+99*[.I48]*[.K48]) &amp; &quot; &quot; &amp; CHOOSE([.J48]+[.K48];&quot;km²&quot;;&quot;ha&quot;;&quot;a&quot;;&quot;m²&quot;;&quot;dm²&quot;;&quot;cm²&quot;;&quot;mm²&quot;)&amp;&quot; = &quot;" office:value-type="string" office:string-value="5,3 ha + 1,23 ha = " calcext:value-type="string">
            <text:p>5,3 ha + 1,23 ha = </text:p>
          </table:table-cell>
          <table:table-cell table:style-name="ce171"/>
          <table:table-cell table:formula="of:=([.H48]+([.I48]*[.L48]))/100 &amp; CHOOSE([.J48]-1;&quot;km²&quot;;&quot;ha&quot;;&quot;a&quot;;&quot;m²&quot;;&quot;dm²&quot;;&quot;cm²&quot;;&quot;mm²&quot;) &amp; &quot;|&quot;&amp;([.H48]+([.I48]*[.L48])) &amp; CHOOSE([.J48];&quot;km²&quot;;&quot;ha&quot;;&quot;a&quot;;&quot;m²&quot;;&quot;dm²&quot;;&quot;cm²&quot;;&quot;mm²&quot;)&amp;&quot;|&quot;&amp;([.H48]+([.I48]*[.L48]))*100&amp;CHOOSE([.J48]+1;&quot;km²&quot;;&quot;ha&quot;;&quot;a&quot;;&quot;m²&quot;;&quot;dm²&quot;;&quot;cm²&quot;;&quot;mm²&quot;)" office:value-type="string" office:string-value="0,0653km²|6,53ha|653a" calcext:value-type="string">
            <text:p>0,0653km²|6,53ha|653a</text:p>
          </table:table-cell>
          <table:table-cell table:style-name="ce68" table:formula="of:=IF(ISBLANK([.C48]);&quot;&quot;;IF(ISERROR(FIND(&quot;|&quot;&amp; SUBSTITUTE(SUBSTITUTE(SUBSTITUTE(SUBSTITUTE([.B48];&quot; &quot;;&quot;&quot;);&quot;·&quot;;&quot;*&quot; );&quot;–&quot; ;&quot;-&quot; );&quot;:&quot;;&quot;/&quot;) &amp;&quot;|&quot;;&quot;|&quot; &amp; SUBSTITUTE([.C48];&quot; &quot;;&quot;&quot;) &amp;&quot;|&quot;));&quot;&quot;;&quot;&quot;))" office:value-type="string" office:string-value="" calcext:value-type="string">
            <text:p></text:p>
          </table:table-cell>
          <table:table-cell table:number-columns-repeated="3"/>
          <table:table-cell table:formula="of:=RANDBETWEEN(200/5;1000/5)/100*5" office:value-type="float" office:value="5.3" calcext:value-type="float">
            <text:p>5,3</text:p>
          </table:table-cell>
          <table:table-cell table:formula="of:=RANDBETWEEN(100;200)/100" office:value-type="float" office:value="1.23" calcext:value-type="float">
            <text:p>1,23</text:p>
          </table:table-cell>
          <table:table-cell table:style-name="Default" table:formula="of:=RANDBETWEEN(2;6)" office:value-type="float" office:value="2" calcext:value-type="float">
            <text:p>2</text:p>
          </table:table-cell>
          <table:table-cell table:style-name="ce77" table:formula="of:=RANDBETWEEN(0;1)" office:value-type="float" office:value="0" calcext:value-type="float">
            <text:p>0</text:p>
          </table:table-cell>
          <table:table-cell table:formula="of:=ROUND(RANDBETWEEN(-1;0)+0.5)" office:value-type="float" office:value="1" calcext:value-type="float">
            <text:p>1</text:p>
          </table:table-cell>
          <table:table-cell table:number-columns-repeated="244"/>
        </table:table-row>
        <table:table-row table:style-name="ro3">
          <table:table-cell table:formula="of:= VALUE([.H49]) &amp; &quot; &quot; &amp; CHOOSE([.J49];&quot;km²&quot;;&quot;ha&quot;;&quot;a&quot;;&quot;m²&quot;;&quot;dm²&quot;;&quot;cm²&quot;;&quot;mm²&quot;) &amp; IF([.L49]&gt;0;&quot; + &quot;;&quot; - &quot;)&amp;VALUE([.I49]+99*[.I49]*[.K49]) &amp; &quot; &quot; &amp; CHOOSE([.J49]+[.K49];&quot;km²&quot;;&quot;ha&quot;;&quot;a&quot;;&quot;m²&quot;;&quot;dm²&quot;;&quot;cm²&quot;;&quot;mm²&quot;)&amp;&quot; = &quot;" office:value-type="string" office:string-value="8,85 ha + 168 a = " calcext:value-type="string">
            <text:p>8,85 ha + 168 a = </text:p>
          </table:table-cell>
          <table:table-cell table:style-name="ce171"/>
          <table:table-cell table:formula="of:=([.H49]+([.I49]*[.L49]))/100 &amp; CHOOSE([.J49]-1;&quot;km²&quot;;&quot;ha&quot;;&quot;a&quot;;&quot;m²&quot;;&quot;dm²&quot;;&quot;cm²&quot;;&quot;mm²&quot;) &amp; &quot;|&quot;&amp;([.H49]+([.I49]*[.L49])) &amp; CHOOSE([.J49];&quot;km²&quot;;&quot;ha&quot;;&quot;a&quot;;&quot;m²&quot;;&quot;dm²&quot;;&quot;cm²&quot;;&quot;mm²&quot;)&amp;&quot;|&quot;&amp;([.H49]+([.I49]*[.L49]))*100&amp;CHOOSE([.J49]+1;&quot;km²&quot;;&quot;ha&quot;;&quot;a&quot;;&quot;m²&quot;;&quot;dm²&quot;;&quot;cm²&quot;;&quot;mm²&quot;)" office:value-type="string" office:string-value="0,1053km²|10,53ha|1053a" calcext:value-type="string">
            <text:p>0,1053km²|10,53ha|1053a</text:p>
          </table:table-cell>
          <table:table-cell table:style-name="ce68" table:formula="of:=IF(ISBLANK([.C49]);&quot;&quot;;IF(ISERROR(FIND(&quot;|&quot;&amp; SUBSTITUTE(SUBSTITUTE(SUBSTITUTE(SUBSTITUTE([.B49];&quot; &quot;;&quot;&quot;);&quot;·&quot;;&quot;*&quot; );&quot;–&quot; ;&quot;-&quot; );&quot;:&quot;;&quot;/&quot;) &amp;&quot;|&quot;;&quot;|&quot; &amp; SUBSTITUTE([.C49];&quot; &quot;;&quot;&quot;) &amp;&quot;|&quot;));&quot;&quot;;&quot;&quot;))" office:value-type="string" office:string-value="" calcext:value-type="string">
            <text:p></text:p>
          </table:table-cell>
          <table:table-cell table:number-columns-repeated="3"/>
          <table:table-cell table:formula="of:=RANDBETWEEN(200/5;1000/5)/100*5" office:value-type="float" office:value="8.85" calcext:value-type="float">
            <text:p>8,85</text:p>
          </table:table-cell>
          <table:table-cell table:formula="of:=RANDBETWEEN(100;200)/100" office:value-type="float" office:value="1.68" calcext:value-type="float">
            <text:p>1,68</text:p>
          </table:table-cell>
          <table:table-cell table:style-name="Default" table:formula="of:=RANDBETWEEN(2;6)" office:value-type="float" office:value="2" calcext:value-type="float">
            <text:p>2</text:p>
          </table:table-cell>
          <table:table-cell table:style-name="ce77" table:formula="of:=RANDBETWEEN(0;1)" office:value-type="float" office:value="1" calcext:value-type="float">
            <text:p>1</text:p>
          </table:table-cell>
          <table:table-cell table:formula="of:=ROUND(RANDBETWEEN(-1;0)+0.5)" office:value-type="float" office:value="1" calcext:value-type="float">
            <text:p>1</text:p>
          </table:table-cell>
          <table:table-cell table:number-columns-repeated="244"/>
        </table:table-row>
        <table:table-row table:style-name="ro3">
          <table:table-cell table:formula="of:= VALUE([.H50]) &amp; &quot; &quot; &amp; CHOOSE([.J50];&quot;km²&quot;;&quot;ha&quot;;&quot;a&quot;;&quot;m²&quot;;&quot;dm²&quot;;&quot;cm²&quot;;&quot;mm²&quot;) &amp; IF([.L50]&gt;0;&quot; + &quot;;&quot; - &quot;)&amp;VALUE([.I50]+99*[.I50]*[.K50]) &amp; &quot; &quot; &amp; CHOOSE([.J50]+[.K50];&quot;km²&quot;;&quot;ha&quot;;&quot;a&quot;;&quot;m²&quot;;&quot;dm²&quot;;&quot;cm²&quot;;&quot;mm²&quot;)&amp;&quot; = &quot;" office:value-type="string" office:string-value="6,6 cm² + 1,57 cm² = " calcext:value-type="string">
            <text:p>6,6 cm² + 1,57 cm² = </text:p>
          </table:table-cell>
          <table:table-cell table:style-name="ce171"/>
          <table:table-cell table:formula="of:=([.H50]+([.I50]*[.L50]))/100 &amp; CHOOSE([.J50]-1;&quot;km²&quot;;&quot;ha&quot;;&quot;a&quot;;&quot;m²&quot;;&quot;dm²&quot;;&quot;cm²&quot;;&quot;mm²&quot;) &amp; &quot;|&quot;&amp;([.H50]+([.I50]*[.L50])) &amp; CHOOSE([.J50];&quot;km²&quot;;&quot;ha&quot;;&quot;a&quot;;&quot;m²&quot;;&quot;dm²&quot;;&quot;cm²&quot;;&quot;mm²&quot;)&amp;&quot;|&quot;&amp;([.H50]+([.I50]*[.L50]))*100&amp;CHOOSE([.J50]+1;&quot;km²&quot;;&quot;ha&quot;;&quot;a&quot;;&quot;m²&quot;;&quot;dm²&quot;;&quot;cm²&quot;;&quot;mm²&quot;)" office:value-type="string" office:string-value="0,0817dm²|8,17cm²|817mm²" calcext:value-type="string">
            <text:p>0,0817dm²|8,17cm²|817mm²</text:p>
          </table:table-cell>
          <table:table-cell table:style-name="ce68" table:formula="of:=IF(ISBLANK([.C50]);&quot;&quot;;IF(ISERROR(FIND(&quot;|&quot;&amp; SUBSTITUTE(SUBSTITUTE(SUBSTITUTE(SUBSTITUTE([.B50];&quot; &quot;;&quot;&quot;);&quot;·&quot;;&quot;*&quot; );&quot;–&quot; ;&quot;-&quot; );&quot;:&quot;;&quot;/&quot;) &amp;&quot;|&quot;;&quot;|&quot; &amp; SUBSTITUTE([.C50];&quot; &quot;;&quot;&quot;) &amp;&quot;|&quot;));&quot;&quot;;&quot;&quot;))" office:value-type="string" office:string-value="" calcext:value-type="string">
            <text:p></text:p>
          </table:table-cell>
          <table:table-cell table:number-columns-repeated="3"/>
          <table:table-cell table:formula="of:=RANDBETWEEN(200/5;1000/5)/100*5" office:value-type="float" office:value="6.6" calcext:value-type="float">
            <text:p>6,6</text:p>
          </table:table-cell>
          <table:table-cell table:formula="of:=RANDBETWEEN(100;200)/100" office:value-type="float" office:value="1.57" calcext:value-type="float">
            <text:p>1,57</text:p>
          </table:table-cell>
          <table:table-cell table:style-name="Default" table:formula="of:=RANDBETWEEN(2;6)" office:value-type="float" office:value="6" calcext:value-type="float">
            <text:p>6</text:p>
          </table:table-cell>
          <table:table-cell table:style-name="ce77" table:formula="of:=RANDBETWEEN(0;1)" office:value-type="float" office:value="0" calcext:value-type="float">
            <text:p>0</text:p>
          </table:table-cell>
          <table:table-cell table:formula="of:=ROUND(RANDBETWEEN(-1;0)+0.5)" office:value-type="float" office:value="1" calcext:value-type="float">
            <text:p>1</text:p>
          </table:table-cell>
          <table:table-cell table:number-columns-repeated="244"/>
        </table:table-row>
        <table:table-row table:style-name="ro1">
          <table:table-cell/>
          <table:table-cell table:style-name="ce169"/>
          <table:table-cell/>
          <table:table-cell table:style-name="ce68" table:formula="of:=IF(ISBLANK([.C51]);&quot;&quot;;IF(ISERROR(FIND(&quot;|&quot;&amp; SUBSTITUTE(SUBSTITUTE(SUBSTITUTE(SUBSTITUTE([.B51];&quot; &quot;;&quot;&quot;);&quot;·&quot;;&quot;*&quot; );&quot;–&quot; ;&quot;-&quot; );&quot;:&quot;;&quot;/&quot;) &amp;&quot;|&quot;;&quot;|&quot; &amp; SUBSTITUTE([.C51];&quot; &quot;;&quot;&quot;) &amp;&quot;|&quot;));&quot;&quot;;&quot;&quot;))">
            <text:p/>
          </table:table-cell>
          <table:table-cell table:number-columns-repeated="252"/>
        </table:table-row>
        <table:table-row table:style-name="ro1">
          <table:table-cell table:style-name="ce61" office:value-type="string" calcext:value-type="string">
            <text:p>Berechne</text:p>
          </table:table-cell>
          <table:table-cell table:style-name="ce169"/>
          <table:table-cell/>
          <table:table-cell table:style-name="ce68" table:formula="of:=IF(ISBLANK([.C52]);&quot;&quot;;IF(ISERROR(FIND(&quot;|&quot;&amp; SUBSTITUTE(SUBSTITUTE(SUBSTITUTE(SUBSTITUTE([.B52];&quot; &quot;;&quot;&quot;);&quot;·&quot;;&quot;*&quot; );&quot;–&quot; ;&quot;-&quot; );&quot;:&quot;;&quot;/&quot;) &amp;&quot;|&quot;;&quot;|&quot; &amp; SUBSTITUTE([.C52];&quot; &quot;;&quot;&quot;) &amp;&quot;|&quot;));&quot;&quot;;&quot;&quot;))">
            <text:p/>
          </table:table-cell>
          <table:table-cell table:number-columns-repeated="3"/>
          <table:table-cell table:style-name="ce33" office:value-type="string" calcext:value-type="string">
            <text:p>1=km²; 2=ha; 3=a; 4=m²; 5=dm²; 6=cm²; 7 mm²</text:p>
          </table:table-cell>
          <table:table-cell table:style-name="ce67" office:value-type="string" calcext:value-type="string">
            <text:p>Faktor</text:p>
          </table:table-cell>
          <table:table-cell table:style-name="Default" office:value-type="string" calcext:value-type="string">
            <text:p>Zieleinheit</text:p>
          </table:table-cell>
          <table:table-cell table:number-columns-repeated="246"/>
        </table:table-row>
        <table:table-row table:style-name="ro3">
          <table:table-cell table:formula="of:=VALUE([.H53]) &amp; &quot; &quot; &amp;CHOOSE([.J53];&quot;km²&quot;;&quot;ha&quot;;&quot;a&quot;;&quot;m²&quot;;&quot;dm²&quot;;&quot;cm²&quot;;&quot;mm²&quot;)&amp;&quot; * &quot; &amp; [.I53] &amp; &quot; = &quot;" office:value-type="string" office:string-value="4,35 a * 3 = " calcext:value-type="string">
            <text:p>4,35 a * 3 = </text:p>
          </table:table-cell>
          <table:table-cell table:style-name="ce171"/>
          <table:table-cell table:formula="of:=[.H53]*[.I53]/100 &amp;CHOOSE([.J53]-1;&quot;km²&quot;;&quot;ha&quot;;&quot;a&quot;;&quot;m²&quot;;&quot;dm²&quot;;&quot;cm²&quot;;&quot;mm²&quot;)&amp;&quot;|&quot;&amp;([.H53]*[.I53])&amp;CHOOSE([.J53];&quot;km²&quot;;&quot;ha&quot;;&quot;a&quot;;&quot;m²&quot;;&quot;dm²&quot;;&quot;cm²&quot;;&quot;mm²&quot;)&amp;&quot;|&quot;&amp;[.H53]*[.I53]*100&amp;CHOOSE([.J53]+1;&quot;km²&quot;;&quot;ha&quot;;&quot;a&quot;;&quot;m²&quot;;&quot;dm²&quot;;&quot;cm²&quot;;&quot;mm²&quot;)" office:value-type="string" office:string-value="0,1305ha|13,05a|1305m²" calcext:value-type="string">
            <text:p>0,1305ha|13,05a|1305m²</text:p>
          </table:table-cell>
          <table:table-cell table:style-name="ce68" table:formula="of:=IF(ISBLANK([.C53]);&quot;&quot;;IF(ISERROR(FIND(&quot;|&quot;&amp; SUBSTITUTE(SUBSTITUTE(SUBSTITUTE(SUBSTITUTE([.B53];&quot; &quot;;&quot;&quot;);&quot;·&quot;;&quot;*&quot; );&quot;–&quot; ;&quot;-&quot; );&quot;:&quot;;&quot;/&quot;) &amp;&quot;|&quot;;&quot;|&quot; &amp; SUBSTITUTE([.C53];&quot; &quot;;&quot;&quot;) &amp;&quot;|&quot;));&quot;&quot;;&quot;&quot;))" office:value-type="string" office:string-value="" calcext:value-type="string">
            <text:p></text:p>
          </table:table-cell>
          <table:table-cell table:number-columns-repeated="3"/>
          <table:table-cell table:formula="of:=RANDBETWEEN(1;120)*0.05" office:value-type="float" office:value="4.35" calcext:value-type="float">
            <text:p>4,35</text:p>
          </table:table-cell>
          <table:table-cell table:formula="of:=RANDBETWEEN(3;6)" office:value-type="float" office:value="3" calcext:value-type="float">
            <text:p>3</text:p>
          </table:table-cell>
          <table:table-cell table:style-name="Default" table:formula="of:=RANDBETWEEN(2;6)" office:value-type="float" office:value="3" calcext:value-type="float">
            <text:p>3</text:p>
          </table:table-cell>
          <table:table-cell table:style-name="ce77"/>
          <table:table-cell table:number-columns-repeated="245"/>
        </table:table-row>
        <table:table-row table:style-name="ro3">
          <table:table-cell table:formula="of:=VALUE([.H54]) &amp; &quot; &quot; &amp;CHOOSE([.J54];&quot;km²&quot;;&quot;ha&quot;;&quot;a&quot;;&quot;m²&quot;;&quot;dm²&quot;;&quot;cm²&quot;;&quot;mm²&quot;)&amp;&quot; * &quot; &amp; [.I54] &amp; &quot; = &quot;" office:value-type="string" office:string-value="5,25 a * 4 = " calcext:value-type="string">
            <text:p>5,25 a * 4 = </text:p>
          </table:table-cell>
          <table:table-cell table:style-name="ce171"/>
          <table:table-cell table:formula="of:=[.H54]*[.I54]/100 &amp;CHOOSE([.J54]-1;&quot;km²&quot;;&quot;ha&quot;;&quot;a&quot;;&quot;m²&quot;;&quot;dm²&quot;;&quot;cm²&quot;;&quot;mm²&quot;)&amp;&quot;|&quot;&amp;([.H54]*[.I54])&amp;CHOOSE([.J54];&quot;km²&quot;;&quot;ha&quot;;&quot;a&quot;;&quot;m²&quot;;&quot;dm²&quot;;&quot;cm²&quot;;&quot;mm²&quot;)&amp;&quot;|&quot;&amp;[.H54]*[.I54]*100&amp;CHOOSE([.J54]+1;&quot;km²&quot;;&quot;ha&quot;;&quot;a&quot;;&quot;m²&quot;;&quot;dm²&quot;;&quot;cm²&quot;;&quot;mm²&quot;)" office:value-type="string" office:string-value="0,21ha|21a|2100m²" calcext:value-type="string">
            <text:p>0,21ha|21a|2100m²</text:p>
          </table:table-cell>
          <table:table-cell table:style-name="ce68" table:formula="of:=IF(ISBLANK([.C54]);&quot;&quot;;IF(ISERROR(FIND(&quot;|&quot;&amp; SUBSTITUTE(SUBSTITUTE(SUBSTITUTE(SUBSTITUTE([.B54];&quot; &quot;;&quot;&quot;);&quot;·&quot;;&quot;*&quot; );&quot;–&quot; ;&quot;-&quot; );&quot;:&quot;;&quot;/&quot;) &amp;&quot;|&quot;;&quot;|&quot; &amp; SUBSTITUTE([.C54];&quot; &quot;;&quot;&quot;) &amp;&quot;|&quot;));&quot;&quot;;&quot;&quot;))" office:value-type="string" office:string-value="" calcext:value-type="string">
            <text:p></text:p>
          </table:table-cell>
          <table:table-cell table:number-columns-repeated="3"/>
          <table:table-cell table:formula="of:=RANDBETWEEN(1;120)*0.05" office:value-type="float" office:value="5.25" calcext:value-type="float">
            <text:p>5,25</text:p>
          </table:table-cell>
          <table:table-cell table:formula="of:=RANDBETWEEN(3;6)" office:value-type="float" office:value="4" calcext:value-type="float">
            <text:p>4</text:p>
          </table:table-cell>
          <table:table-cell table:style-name="Default" table:formula="of:=RANDBETWEEN(2;6)" office:value-type="float" office:value="3" calcext:value-type="float">
            <text:p>3</text:p>
          </table:table-cell>
          <table:table-cell table:style-name="ce77"/>
          <table:table-cell table:number-columns-repeated="245"/>
        </table:table-row>
        <table:table-row table:style-name="ro3">
          <table:table-cell table:formula="of:=VALUE([.H55]) &amp; &quot; &quot; &amp;CHOOSE([.J55];&quot;km²&quot;;&quot;ha&quot;;&quot;a&quot;;&quot;m²&quot;;&quot;dm²&quot;;&quot;cm²&quot;;&quot;mm²&quot;)&amp;&quot; * &quot; &amp; [.I55] &amp; &quot; = &quot;" office:value-type="string" office:string-value="4,75 cm² * 3 = " calcext:value-type="string">
            <text:p>4,75 cm² * 3 = </text:p>
          </table:table-cell>
          <table:table-cell table:style-name="ce171"/>
          <table:table-cell table:formula="of:=[.H55]*[.I55]/100 &amp;CHOOSE([.J55]-1;&quot;km²&quot;;&quot;ha&quot;;&quot;a&quot;;&quot;m²&quot;;&quot;dm²&quot;;&quot;cm²&quot;;&quot;mm²&quot;)&amp;&quot;|&quot;&amp;([.H55]*[.I55])&amp;CHOOSE([.J55];&quot;km²&quot;;&quot;ha&quot;;&quot;a&quot;;&quot;m²&quot;;&quot;dm²&quot;;&quot;cm²&quot;;&quot;mm²&quot;)&amp;&quot;|&quot;&amp;[.H55]*[.I55]*100&amp;CHOOSE([.J55]+1;&quot;km²&quot;;&quot;ha&quot;;&quot;a&quot;;&quot;m²&quot;;&quot;dm²&quot;;&quot;cm²&quot;;&quot;mm²&quot;)" office:value-type="string" office:string-value="0,1425dm²|14,25cm²|1425mm²" calcext:value-type="string">
            <text:p>0,1425dm²|14,25cm²|1425mm²</text:p>
          </table:table-cell>
          <table:table-cell table:style-name="ce68" table:formula="of:=IF(ISBLANK([.C55]);&quot;&quot;;IF(ISERROR(FIND(&quot;|&quot;&amp; SUBSTITUTE(SUBSTITUTE(SUBSTITUTE(SUBSTITUTE([.B55];&quot; &quot;;&quot;&quot;);&quot;·&quot;;&quot;*&quot; );&quot;–&quot; ;&quot;-&quot; );&quot;:&quot;;&quot;/&quot;) &amp;&quot;|&quot;;&quot;|&quot; &amp; SUBSTITUTE([.C55];&quot; &quot;;&quot;&quot;) &amp;&quot;|&quot;));&quot;&quot;;&quot;&quot;))" office:value-type="string" office:string-value="" calcext:value-type="string">
            <text:p></text:p>
          </table:table-cell>
          <table:table-cell table:number-columns-repeated="3"/>
          <table:table-cell table:formula="of:=RANDBETWEEN(1;120)*0.05" office:value-type="float" office:value="4.75" calcext:value-type="float">
            <text:p>4,75</text:p>
          </table:table-cell>
          <table:table-cell table:formula="of:=RANDBETWEEN(3;6)" office:value-type="float" office:value="3" calcext:value-type="float">
            <text:p>3</text:p>
          </table:table-cell>
          <table:table-cell table:style-name="Default" table:formula="of:=RANDBETWEEN(2;6)" office:value-type="float" office:value="6" calcext:value-type="float">
            <text:p>6</text:p>
          </table:table-cell>
          <table:table-cell table:style-name="ce77"/>
          <table:table-cell table:number-columns-repeated="245"/>
        </table:table-row>
        <table:table-row table:style-name="ro3">
          <table:table-cell table:formula="of:=VALUE([.H56]) &amp; &quot; &quot; &amp;CHOOSE([.J56];&quot;km²&quot;;&quot;ha&quot;;&quot;a&quot;;&quot;m²&quot;;&quot;dm²&quot;;&quot;cm²&quot;;&quot;mm²&quot;)&amp;&quot; * &quot; &amp; [.I56] &amp; &quot; = &quot;" office:value-type="string" office:string-value="2,35 ha * 5 = " calcext:value-type="string">
            <text:p>2,35 ha * 5 = </text:p>
          </table:table-cell>
          <table:table-cell table:style-name="ce171"/>
          <table:table-cell table:formula="of:=[.H56]*[.I56]/100 &amp;CHOOSE([.J56]-1;&quot;km²&quot;;&quot;ha&quot;;&quot;a&quot;;&quot;m²&quot;;&quot;dm²&quot;;&quot;cm²&quot;;&quot;mm²&quot;)&amp;&quot;|&quot;&amp;([.H56]*[.I56])&amp;CHOOSE([.J56];&quot;km²&quot;;&quot;ha&quot;;&quot;a&quot;;&quot;m²&quot;;&quot;dm²&quot;;&quot;cm²&quot;;&quot;mm²&quot;)&amp;&quot;|&quot;&amp;[.H56]*[.I56]*100&amp;CHOOSE([.J56]+1;&quot;km²&quot;;&quot;ha&quot;;&quot;a&quot;;&quot;m²&quot;;&quot;dm²&quot;;&quot;cm²&quot;;&quot;mm²&quot;)" office:value-type="string" office:string-value="0,1175km²|11,75ha|1175a" calcext:value-type="string">
            <text:p>0,1175km²|11,75ha|1175a</text:p>
          </table:table-cell>
          <table:table-cell table:style-name="ce68" table:formula="of:=IF(ISBLANK([.C56]);&quot;&quot;;IF(ISERROR(FIND(&quot;|&quot;&amp; SUBSTITUTE(SUBSTITUTE(SUBSTITUTE(SUBSTITUTE([.B56];&quot; &quot;;&quot;&quot;);&quot;·&quot;;&quot;*&quot; );&quot;–&quot; ;&quot;-&quot; );&quot;:&quot;;&quot;/&quot;) &amp;&quot;|&quot;;&quot;|&quot; &amp; SUBSTITUTE([.C56];&quot; &quot;;&quot;&quot;) &amp;&quot;|&quot;));&quot;&quot;;&quot;&quot;))" office:value-type="string" office:string-value="" calcext:value-type="string">
            <text:p></text:p>
          </table:table-cell>
          <table:table-cell table:number-columns-repeated="3"/>
          <table:table-cell table:formula="of:=RANDBETWEEN(1;120)*0.05" office:value-type="float" office:value="2.35" calcext:value-type="float">
            <text:p>2,35</text:p>
          </table:table-cell>
          <table:table-cell table:formula="of:=RANDBETWEEN(3;6)" office:value-type="float" office:value="5" calcext:value-type="float">
            <text:p>5</text:p>
          </table:table-cell>
          <table:table-cell table:style-name="Default" table:formula="of:=RANDBETWEEN(2;6)" office:value-type="float" office:value="2" calcext:value-type="float">
            <text:p>2</text:p>
          </table:table-cell>
          <table:table-cell table:style-name="ce77"/>
          <table:table-cell table:number-columns-repeated="245"/>
        </table:table-row>
        <table:table-row table:style-name="ro3">
          <table:table-cell table:formula="of:=VALUE([.H57]) &amp; &quot; &quot; &amp;CHOOSE([.J57];&quot;km²&quot;;&quot;ha&quot;;&quot;a&quot;;&quot;m²&quot;;&quot;dm²&quot;;&quot;cm²&quot;;&quot;mm²&quot;)&amp;&quot; * &quot; &amp; [.I57] &amp; &quot; = &quot;" office:value-type="string" office:string-value="5,9 dm² * 4 = " calcext:value-type="string">
            <text:p>5,9 dm² * 4 = </text:p>
          </table:table-cell>
          <table:table-cell table:style-name="ce171"/>
          <table:table-cell table:formula="of:=[.H57]*[.I57]/100 &amp;CHOOSE([.J57]-1;&quot;km²&quot;;&quot;ha&quot;;&quot;a&quot;;&quot;m²&quot;;&quot;dm²&quot;;&quot;cm²&quot;;&quot;mm²&quot;)&amp;&quot;|&quot;&amp;([.H57]*[.I57])&amp;CHOOSE([.J57];&quot;km²&quot;;&quot;ha&quot;;&quot;a&quot;;&quot;m²&quot;;&quot;dm²&quot;;&quot;cm²&quot;;&quot;mm²&quot;)&amp;&quot;|&quot;&amp;[.H57]*[.I57]*100&amp;CHOOSE([.J57]+1;&quot;km²&quot;;&quot;ha&quot;;&quot;a&quot;;&quot;m²&quot;;&quot;dm²&quot;;&quot;cm²&quot;;&quot;mm²&quot;)" office:value-type="string" office:string-value="0,236m²|23,6dm²|2360cm²" calcext:value-type="string">
            <text:p>0,236m²|23,6dm²|2360cm²</text:p>
          </table:table-cell>
          <table:table-cell table:style-name="ce68" table:formula="of:=IF(ISBLANK([.C57]);&quot;&quot;;IF(ISERROR(FIND(&quot;|&quot;&amp; SUBSTITUTE(SUBSTITUTE(SUBSTITUTE(SUBSTITUTE([.B57];&quot; &quot;;&quot;&quot;);&quot;·&quot;;&quot;*&quot; );&quot;–&quot; ;&quot;-&quot; );&quot;:&quot;;&quot;/&quot;) &amp;&quot;|&quot;;&quot;|&quot; &amp; SUBSTITUTE([.C57];&quot; &quot;;&quot;&quot;) &amp;&quot;|&quot;));&quot;&quot;;&quot;&quot;))" office:value-type="string" office:string-value="" calcext:value-type="string">
            <text:p></text:p>
          </table:table-cell>
          <table:table-cell table:number-columns-repeated="3"/>
          <table:table-cell table:formula="of:=RANDBETWEEN(1;120)*0.05" office:value-type="float" office:value="5.9" calcext:value-type="float">
            <text:p>5,9</text:p>
          </table:table-cell>
          <table:table-cell table:formula="of:=RANDBETWEEN(3;6)" office:value-type="float" office:value="4" calcext:value-type="float">
            <text:p>4</text:p>
          </table:table-cell>
          <table:table-cell table:style-name="Default" table:formula="of:=RANDBETWEEN(2;6)" office:value-type="float" office:value="5" calcext:value-type="float">
            <text:p>5</text:p>
          </table:table-cell>
          <table:table-cell table:style-name="ce77"/>
          <table:table-cell table:number-columns-repeated="245"/>
        </table:table-row>
        <table:table-row table:style-name="ro3">
          <table:table-cell table:formula="of:=VALUE([.H58]) &amp; &quot; &quot; &amp;CHOOSE([.J58];&quot;km²&quot;;&quot;ha&quot;;&quot;a&quot;;&quot;m²&quot;;&quot;dm²&quot;;&quot;cm²&quot;;&quot;mm²&quot;)&amp;&quot; * &quot; &amp; [.I58] &amp; &quot; = &quot;" office:value-type="string" office:string-value="523 dm² * 5 = " calcext:value-type="string">
            <text:p>523 dm² * 5 = </text:p>
          </table:table-cell>
          <table:table-cell table:style-name="ce171"/>
          <table:table-cell table:formula="of:=[.H58]*[.I58]/100 &amp;CHOOSE([.J58]-1;&quot;km²&quot;;&quot;ha&quot;;&quot;a&quot;;&quot;m²&quot;;&quot;dm²&quot;;&quot;cm²&quot;;&quot;mm²&quot;)&amp;&quot;|&quot;&amp;([.H58]*[.I58])&amp;CHOOSE([.J58];&quot;km²&quot;;&quot;ha&quot;;&quot;a&quot;;&quot;m²&quot;;&quot;dm²&quot;;&quot;cm²&quot;;&quot;mm²&quot;)&amp;&quot;|&quot;&amp;[.H58]*[.I58]*100&amp;CHOOSE([.J58]+1;&quot;km²&quot;;&quot;ha&quot;;&quot;a&quot;;&quot;m²&quot;;&quot;dm²&quot;;&quot;cm²&quot;;&quot;mm²&quot;)" office:value-type="string" office:string-value="26,15m²|2615dm²|261500cm²" calcext:value-type="string">
            <text:p>26,15m²|2615dm²|261500cm²</text:p>
          </table:table-cell>
          <table:table-cell table:style-name="ce68" table:formula="of:=IF(ISBLANK([.C58]);&quot;&quot;;IF(ISERROR(FIND(&quot;|&quot;&amp; SUBSTITUTE(SUBSTITUTE(SUBSTITUTE(SUBSTITUTE([.B58];&quot; &quot;;&quot;&quot;);&quot;·&quot;;&quot;*&quot; );&quot;–&quot; ;&quot;-&quot; );&quot;:&quot;;&quot;/&quot;) &amp;&quot;|&quot;;&quot;|&quot; &amp; SUBSTITUTE([.C58];&quot; &quot;;&quot;&quot;) &amp;&quot;|&quot;));&quot;&quot;;&quot;&quot;))" office:value-type="string" office:string-value="" calcext:value-type="string">
            <text:p></text:p>
          </table:table-cell>
          <table:table-cell table:number-columns-repeated="3"/>
          <table:table-cell table:formula="of:=RANDBETWEEN(1;1200)" office:value-type="float" office:value="523" calcext:value-type="float">
            <text:p>523</text:p>
          </table:table-cell>
          <table:table-cell table:formula="of:=RANDBETWEEN(3;6)" office:value-type="float" office:value="5" calcext:value-type="float">
            <text:p>5</text:p>
          </table:table-cell>
          <table:table-cell table:style-name="Default" table:formula="of:=RANDBETWEEN(2;6)" office:value-type="float" office:value="5" calcext:value-type="float">
            <text:p>5</text:p>
          </table:table-cell>
          <table:table-cell table:style-name="ce77"/>
          <table:table-cell table:number-columns-repeated="245"/>
        </table:table-row>
        <table:table-row table:style-name="ro3">
          <table:table-cell table:formula="of:=VALUE([.H59]) &amp; &quot; &quot; &amp;CHOOSE([.J59];&quot;km²&quot;;&quot;ha&quot;;&quot;a&quot;;&quot;m²&quot;;&quot;dm²&quot;;&quot;cm²&quot;;&quot;mm²&quot;)&amp;&quot; * &quot; &amp; [.I59] &amp; &quot; = &quot;" office:value-type="string" office:string-value="1160 dm² * 4 = " calcext:value-type="string">
            <text:p>1160 dm² * 4 = </text:p>
          </table:table-cell>
          <table:table-cell table:style-name="ce171"/>
          <table:table-cell table:formula="of:=[.H59]*[.I59]/100 &amp;CHOOSE([.J59]-1;&quot;km²&quot;;&quot;ha&quot;;&quot;a&quot;;&quot;m²&quot;;&quot;dm²&quot;;&quot;cm²&quot;;&quot;mm²&quot;)&amp;&quot;|&quot;&amp;([.H59]*[.I59])&amp;CHOOSE([.J59];&quot;km²&quot;;&quot;ha&quot;;&quot;a&quot;;&quot;m²&quot;;&quot;dm²&quot;;&quot;cm²&quot;;&quot;mm²&quot;)&amp;&quot;|&quot;&amp;[.H59]*[.I59]*100&amp;CHOOSE([.J59]+1;&quot;km²&quot;;&quot;ha&quot;;&quot;a&quot;;&quot;m²&quot;;&quot;dm²&quot;;&quot;cm²&quot;;&quot;mm²&quot;)" office:value-type="string" office:string-value="46,4m²|4640dm²|464000cm²" calcext:value-type="string">
            <text:p>46,4m²|4640dm²|464000cm²</text:p>
          </table:table-cell>
          <table:table-cell table:style-name="ce68" table:formula="of:=IF(ISBLANK([.C59]);&quot;&quot;;IF(ISERROR(FIND(&quot;|&quot;&amp; SUBSTITUTE(SUBSTITUTE(SUBSTITUTE(SUBSTITUTE([.B59];&quot; &quot;;&quot;&quot;);&quot;·&quot;;&quot;*&quot; );&quot;–&quot; ;&quot;-&quot; );&quot;:&quot;;&quot;/&quot;) &amp;&quot;|&quot;;&quot;|&quot; &amp; SUBSTITUTE([.C59];&quot; &quot;;&quot;&quot;) &amp;&quot;|&quot;));&quot;&quot;;&quot;&quot;))" office:value-type="string" office:string-value="" calcext:value-type="string">
            <text:p></text:p>
          </table:table-cell>
          <table:table-cell table:number-columns-repeated="3"/>
          <table:table-cell table:formula="of:=RANDBETWEEN(1;200)*10" office:value-type="float" office:value="1160" calcext:value-type="float">
            <text:p>1160</text:p>
          </table:table-cell>
          <table:table-cell table:formula="of:=RANDBETWEEN(3;6)" office:value-type="float" office:value="4" calcext:value-type="float">
            <text:p>4</text:p>
          </table:table-cell>
          <table:table-cell table:style-name="Default" table:formula="of:=RANDBETWEEN(2;6)" office:value-type="float" office:value="5" calcext:value-type="float">
            <text:p>5</text:p>
          </table:table-cell>
          <table:table-cell table:style-name="ce77"/>
          <table:table-cell table:number-columns-repeated="245"/>
        </table:table-row>
        <table:table-row table:style-name="ro3">
          <table:table-cell table:formula="of:=VALUE([.H60]) &amp; &quot; &quot; &amp;CHOOSE([.J60];&quot;km²&quot;;&quot;ha&quot;;&quot;a&quot;;&quot;m²&quot;;&quot;dm²&quot;;&quot;cm²&quot;;&quot;mm²&quot;)&amp;&quot; * &quot; &amp; [.I60] &amp; &quot; = &quot;" office:value-type="string" office:string-value="1190 cm² * 6 = " calcext:value-type="string">
            <text:p>1190 cm² * 6 = </text:p>
          </table:table-cell>
          <table:table-cell table:style-name="ce171"/>
          <table:table-cell table:formula="of:=[.H60]*[.I60]/100 &amp;CHOOSE([.J60]-1;&quot;km²&quot;;&quot;ha&quot;;&quot;a&quot;;&quot;m²&quot;;&quot;dm²&quot;;&quot;cm²&quot;;&quot;mm²&quot;)&amp;&quot;|&quot;&amp;([.H60]*[.I60])&amp;CHOOSE([.J60];&quot;km²&quot;;&quot;ha&quot;;&quot;a&quot;;&quot;m²&quot;;&quot;dm²&quot;;&quot;cm²&quot;;&quot;mm²&quot;)&amp;&quot;|&quot;&amp;[.H60]*[.I60]*100&amp;CHOOSE([.J60]+1;&quot;km²&quot;;&quot;ha&quot;;&quot;a&quot;;&quot;m²&quot;;&quot;dm²&quot;;&quot;cm²&quot;;&quot;mm²&quot;)" office:value-type="string" office:string-value="71,4dm²|7140cm²|714000mm²" calcext:value-type="string">
            <text:p>71,4dm²|7140cm²|714000mm²</text:p>
          </table:table-cell>
          <table:table-cell table:style-name="ce68" table:formula="of:=IF(ISBLANK([.C60]);&quot;&quot;;IF(ISERROR(FIND(&quot;|&quot;&amp; SUBSTITUTE(SUBSTITUTE(SUBSTITUTE(SUBSTITUTE([.B60];&quot; &quot;;&quot;&quot;);&quot;·&quot;;&quot;*&quot; );&quot;–&quot; ;&quot;-&quot; );&quot;:&quot;;&quot;/&quot;) &amp;&quot;|&quot;;&quot;|&quot; &amp; SUBSTITUTE([.C60];&quot; &quot;;&quot;&quot;) &amp;&quot;|&quot;));&quot;&quot;;&quot;&quot;))" office:value-type="string" office:string-value="" calcext:value-type="string">
            <text:p></text:p>
          </table:table-cell>
          <table:table-cell table:number-columns-repeated="3"/>
          <table:table-cell table:formula="of:=RANDBETWEEN(1;200)*10" office:value-type="float" office:value="1190" calcext:value-type="float">
            <text:p>1190</text:p>
          </table:table-cell>
          <table:table-cell table:formula="of:=RANDBETWEEN(3;6)" office:value-type="float" office:value="6" calcext:value-type="float">
            <text:p>6</text:p>
          </table:table-cell>
          <table:table-cell table:style-name="Default" table:formula="of:=RANDBETWEEN(2;6)" office:value-type="float" office:value="6" calcext:value-type="float">
            <text:p>6</text:p>
          </table:table-cell>
          <table:table-cell table:style-name="ce77"/>
          <table:table-cell table:number-columns-repeated="245"/>
        </table:table-row>
        <table:table-row table:style-name="ro3">
          <table:table-cell table:formula="of:=VALUE([.H61]) &amp; &quot; &quot; &amp;CHOOSE([.J61];&quot;km²&quot;;&quot;ha&quot;;&quot;a&quot;;&quot;m²&quot;;&quot;dm²&quot;;&quot;cm²&quot;;&quot;mm²&quot;)&amp;&quot; * &quot; &amp; [.I61] &amp; &quot; = &quot;" office:value-type="string" office:string-value="200 a * 6 = " calcext:value-type="string">
            <text:p>200 a * 6 = </text:p>
          </table:table-cell>
          <table:table-cell table:style-name="ce171"/>
          <table:table-cell table:formula="of:=[.H61]*[.I61]/100 &amp;CHOOSE([.J61]-1;&quot;km²&quot;;&quot;ha&quot;;&quot;a&quot;;&quot;m²&quot;;&quot;dm²&quot;;&quot;cm²&quot;;&quot;mm²&quot;)&amp;&quot;|&quot;&amp;([.H61]*[.I61])&amp;CHOOSE([.J61];&quot;km²&quot;;&quot;ha&quot;;&quot;a&quot;;&quot;m²&quot;;&quot;dm²&quot;;&quot;cm²&quot;;&quot;mm²&quot;)&amp;&quot;|&quot;&amp;[.H61]*[.I61]*100&amp;CHOOSE([.J61]+1;&quot;km²&quot;;&quot;ha&quot;;&quot;a&quot;;&quot;m²&quot;;&quot;dm²&quot;;&quot;cm²&quot;;&quot;mm²&quot;)" office:value-type="string" office:string-value="12ha|1200a|120000m²" calcext:value-type="string">
            <text:p>12ha|1200a|120000m²</text:p>
          </table:table-cell>
          <table:table-cell table:style-name="ce68" table:formula="of:=IF(ISBLANK([.C61]);&quot;&quot;;IF(ISERROR(FIND(&quot;|&quot;&amp; SUBSTITUTE(SUBSTITUTE(SUBSTITUTE(SUBSTITUTE([.B61];&quot; &quot;;&quot;&quot;);&quot;·&quot;;&quot;*&quot; );&quot;–&quot; ;&quot;-&quot; );&quot;:&quot;;&quot;/&quot;) &amp;&quot;|&quot;;&quot;|&quot; &amp; SUBSTITUTE([.C61];&quot; &quot;;&quot;&quot;) &amp;&quot;|&quot;));&quot;&quot;;&quot;&quot;))" office:value-type="string" office:string-value="" calcext:value-type="string">
            <text:p></text:p>
          </table:table-cell>
          <table:table-cell table:number-columns-repeated="3"/>
          <table:table-cell table:formula="of:=RANDBETWEEN(1;200)*10" office:value-type="float" office:value="200" calcext:value-type="float">
            <text:p>200</text:p>
          </table:table-cell>
          <table:table-cell table:formula="of:=RANDBETWEEN(3;6)" office:value-type="float" office:value="6" calcext:value-type="float">
            <text:p>6</text:p>
          </table:table-cell>
          <table:table-cell table:style-name="Default" table:formula="of:=RANDBETWEEN(2;6)" office:value-type="float" office:value="3" calcext:value-type="float">
            <text:p>3</text:p>
          </table:table-cell>
          <table:table-cell table:style-name="ce77"/>
          <table:table-cell table:number-columns-repeated="245"/>
        </table:table-row>
        <table:table-row table:style-name="ro3">
          <table:table-cell table:formula="of:=VALUE([.H62]) &amp; &quot; &quot; &amp;CHOOSE([.J62];&quot;km²&quot;;&quot;ha&quot;;&quot;a&quot;;&quot;m²&quot;;&quot;dm²&quot;;&quot;cm²&quot;;&quot;mm²&quot;)&amp;&quot; * &quot; &amp; [.I62] &amp; &quot; = &quot;" office:value-type="string" office:string-value="1000 ha * 3 = " calcext:value-type="string">
            <text:p>1000 ha * 3 = </text:p>
          </table:table-cell>
          <table:table-cell table:style-name="ce171"/>
          <table:table-cell table:formula="of:=[.H62]*[.I62]/100 &amp;CHOOSE([.J62]-1;&quot;km²&quot;;&quot;ha&quot;;&quot;a&quot;;&quot;m²&quot;;&quot;dm²&quot;;&quot;cm²&quot;;&quot;mm²&quot;)&amp;&quot;|&quot;&amp;([.H62]*[.I62])&amp;CHOOSE([.J62];&quot;km²&quot;;&quot;ha&quot;;&quot;a&quot;;&quot;m²&quot;;&quot;dm²&quot;;&quot;cm²&quot;;&quot;mm²&quot;)&amp;&quot;|&quot;&amp;[.H62]*[.I62]*100&amp;CHOOSE([.J62]+1;&quot;km²&quot;;&quot;ha&quot;;&quot;a&quot;;&quot;m²&quot;;&quot;dm²&quot;;&quot;cm²&quot;;&quot;mm²&quot;)" office:value-type="string" office:string-value="30km²|3000ha|300000a" calcext:value-type="string">
            <text:p>30km²|3000ha|300000a</text:p>
          </table:table-cell>
          <table:table-cell table:style-name="ce68" table:formula="of:=IF(ISBLANK([.C62]);&quot;&quot;;IF(ISERROR(FIND(&quot;|&quot;&amp; SUBSTITUTE(SUBSTITUTE(SUBSTITUTE(SUBSTITUTE([.B62];&quot; &quot;;&quot;&quot;);&quot;·&quot;;&quot;*&quot; );&quot;–&quot; ;&quot;-&quot; );&quot;:&quot;;&quot;/&quot;) &amp;&quot;|&quot;;&quot;|&quot; &amp; SUBSTITUTE([.C62];&quot; &quot;;&quot;&quot;) &amp;&quot;|&quot;));&quot;&quot;;&quot;&quot;))" office:value-type="string" office:string-value="" calcext:value-type="string">
            <text:p></text:p>
          </table:table-cell>
          <table:table-cell table:number-columns-repeated="3"/>
          <table:table-cell table:formula="of:=RANDBETWEEN(1;200)*10" office:value-type="float" office:value="1000" calcext:value-type="float">
            <text:p>1000</text:p>
          </table:table-cell>
          <table:table-cell table:formula="of:=RANDBETWEEN(3;6)" office:value-type="float" office:value="3" calcext:value-type="float">
            <text:p>3</text:p>
          </table:table-cell>
          <table:table-cell table:style-name="Default" table:formula="of:=RANDBETWEEN(2;6)" office:value-type="float" office:value="2" calcext:value-type="float">
            <text:p>2</text:p>
          </table:table-cell>
          <table:table-cell table:style-name="ce77"/>
          <table:table-cell table:number-columns-repeated="245"/>
        </table:table-row>
        <table:table-row table:style-name="ro1">
          <table:table-cell/>
          <table:table-cell table:style-name="ce169"/>
          <table:table-cell/>
          <table:table-cell table:style-name="ce68" table:formula="of:=IF(ISBLANK([.C63]);&quot;&quot;;IF(ISERROR(FIND(&quot;|&quot;&amp; SUBSTITUTE(SUBSTITUTE(SUBSTITUTE(SUBSTITUTE([.B63];&quot; &quot;;&quot;&quot;);&quot;·&quot;;&quot;*&quot; );&quot;–&quot; ;&quot;-&quot; );&quot;:&quot;;&quot;/&quot;) &amp;&quot;|&quot;;&quot;|&quot; &amp; SUBSTITUTE([.C63];&quot; &quot;;&quot;&quot;) &amp;&quot;|&quot;));&quot;&quot;;&quot;&quot;))">
            <text:p/>
          </table:table-cell>
          <table:table-cell table:number-columns-repeated="5"/>
          <table:table-cell table:style-name="Default"/>
          <table:table-cell table:number-columns-repeated="246"/>
        </table:table-row>
        <table:table-row table:style-name="ro1">
          <table:table-cell/>
          <table:table-cell table:style-name="ce169"/>
          <table:table-cell/>
          <table:table-cell table:style-name="ce68" table:formula="of:=IF(ISBLANK([.C64]);&quot;&quot;;IF(ISERROR(FIND(&quot;|&quot;&amp; SUBSTITUTE(SUBSTITUTE(SUBSTITUTE(SUBSTITUTE([.B64];&quot; &quot;;&quot;&quot;);&quot;·&quot;;&quot;*&quot; );&quot;–&quot; ;&quot;-&quot; );&quot;:&quot;;&quot;/&quot;) &amp;&quot;|&quot;;&quot;|&quot; &amp; SUBSTITUTE([.C64];&quot; &quot;;&quot;&quot;) &amp;&quot;|&quot;));&quot;&quot;;&quot;&quot;))">
            <text:p/>
          </table:table-cell>
          <table:table-cell table:number-columns-repeated="252"/>
        </table:table-row>
        <table:table-row table:style-name="ro1">
          <table:table-cell/>
          <table:table-cell table:style-name="ce169"/>
          <table:table-cell/>
          <table:table-cell table:style-name="ce68" table:formula="of:=IF(ISBLANK([.C65]);&quot;&quot;;IF(ISERROR(FIND(&quot;|&quot;&amp; SUBSTITUTE(SUBSTITUTE(SUBSTITUTE(SUBSTITUTE([.B65];&quot; &quot;;&quot;&quot;);&quot;·&quot;;&quot;*&quot; );&quot;–&quot; ;&quot;-&quot; );&quot;:&quot;;&quot;/&quot;) &amp;&quot;|&quot;;&quot;|&quot; &amp; SUBSTITUTE([.C65];&quot; &quot;;&quot;&quot;) &amp;&quot;|&quot;));&quot;&quot;;&quot;&quot;))">
            <text:p/>
          </table:table-cell>
          <table:table-cell table:number-columns-repeated="252"/>
        </table:table-row>
        <table:table-row table:style-name="ro1">
          <table:table-cell/>
          <table:table-cell table:style-name="ce169"/>
          <table:table-cell/>
          <table:table-cell table:style-name="ce68" table:formula="of:=IF(ISBLANK([.C66]);&quot;&quot;;IF(ISERROR(FIND(&quot;|&quot;&amp; SUBSTITUTE(SUBSTITUTE(SUBSTITUTE(SUBSTITUTE([.B66];&quot; &quot;;&quot;&quot;);&quot;·&quot;;&quot;*&quot; );&quot;–&quot; ;&quot;-&quot; );&quot;:&quot;;&quot;/&quot;) &amp;&quot;|&quot;;&quot;|&quot; &amp; SUBSTITUTE([.C66];&quot; &quot;;&quot;&quot;) &amp;&quot;|&quot;));&quot;&quot;;&quot;&quot;))">
            <text:p/>
          </table:table-cell>
          <table:table-cell table:number-columns-repeated="252"/>
        </table:table-row>
        <table:table-row table:style-name="ro1">
          <table:table-cell/>
          <table:table-cell table:style-name="ce169"/>
          <table:table-cell/>
          <table:table-cell table:style-name="ce68" table:formula="of:=IF(ISBLANK([.C67]);&quot;&quot;;IF(ISERROR(FIND(&quot;|&quot;&amp; SUBSTITUTE(SUBSTITUTE(SUBSTITUTE(SUBSTITUTE([.B67];&quot; &quot;;&quot;&quot;);&quot;·&quot;;&quot;*&quot; );&quot;–&quot; ;&quot;-&quot; );&quot;:&quot;;&quot;/&quot;) &amp;&quot;|&quot;;&quot;|&quot; &amp; SUBSTITUTE([.C67];&quot; &quot;;&quot;&quot;) &amp;&quot;|&quot;));&quot;&quot;;&quot;&quot;))">
            <text:p/>
          </table:table-cell>
          <table:table-cell table:number-columns-repeated="252"/>
        </table:table-row>
        <table:table-row table:style-name="ro1">
          <table:table-cell/>
          <table:table-cell table:style-name="ce169"/>
          <table:table-cell/>
          <table:table-cell table:style-name="ce68" table:formula="of:=IF(ISBLANK([.C68]);&quot;&quot;;IF(ISERROR(FIND(&quot;|&quot;&amp; SUBSTITUTE(SUBSTITUTE(SUBSTITUTE(SUBSTITUTE([.B68];&quot; &quot;;&quot;&quot;);&quot;·&quot;;&quot;*&quot; );&quot;–&quot; ;&quot;-&quot; );&quot;:&quot;;&quot;/&quot;) &amp;&quot;|&quot;;&quot;|&quot; &amp; SUBSTITUTE([.C68];&quot; &quot;;&quot;&quot;) &amp;&quot;|&quot;));&quot;&quot;;&quot;&quot;))">
            <text:p/>
          </table:table-cell>
          <table:table-cell table:number-columns-repeated="252"/>
        </table:table-row>
        <table:table-row table:style-name="ro1">
          <table:table-cell/>
          <table:table-cell table:style-name="ce169"/>
          <table:table-cell/>
          <table:table-cell table:style-name="ce68" table:formula="of:=IF(ISBLANK([.C69]);&quot;&quot;;IF(ISERROR(FIND(&quot;|&quot;&amp; SUBSTITUTE(SUBSTITUTE(SUBSTITUTE(SUBSTITUTE([.B69];&quot; &quot;;&quot;&quot;);&quot;·&quot;;&quot;*&quot; );&quot;–&quot; ;&quot;-&quot; );&quot;:&quot;;&quot;/&quot;) &amp;&quot;|&quot;;&quot;|&quot; &amp; SUBSTITUTE([.C69];&quot; &quot;;&quot;&quot;) &amp;&quot;|&quot;));&quot;&quot;;&quot;&quot;))">
            <text:p/>
          </table:table-cell>
          <table:table-cell table:number-columns-repeated="252"/>
        </table:table-row>
        <table:table-row table:style-name="ro1">
          <table:table-cell/>
          <table:table-cell table:style-name="ce169"/>
          <table:table-cell/>
          <table:table-cell table:style-name="ce68" table:formula="of:=IF(ISBLANK([.C70]);&quot;&quot;;IF(ISERROR(FIND(&quot;|&quot;&amp; SUBSTITUTE(SUBSTITUTE(SUBSTITUTE(SUBSTITUTE([.B70];&quot; &quot;;&quot;&quot;);&quot;·&quot;;&quot;*&quot; );&quot;–&quot; ;&quot;-&quot; );&quot;:&quot;;&quot;/&quot;) &amp;&quot;|&quot;;&quot;|&quot; &amp; SUBSTITUTE([.C70];&quot; &quot;;&quot;&quot;) &amp;&quot;|&quot;));&quot;&quot;;&quot;&quot;))">
            <text:p/>
          </table:table-cell>
          <table:table-cell table:number-columns-repeated="252"/>
        </table:table-row>
        <table:table-row table:style-name="ro1">
          <table:table-cell/>
          <table:table-cell table:style-name="ce169"/>
          <table:table-cell/>
          <table:table-cell table:style-name="ce68" table:formula="of:=IF(ISBLANK([.C71]);&quot;&quot;;IF(ISERROR(FIND(&quot;|&quot;&amp; SUBSTITUTE(SUBSTITUTE(SUBSTITUTE(SUBSTITUTE([.B71];&quot; &quot;;&quot;&quot;);&quot;·&quot;;&quot;*&quot; );&quot;–&quot; ;&quot;-&quot; );&quot;:&quot;;&quot;/&quot;) &amp;&quot;|&quot;;&quot;|&quot; &amp; SUBSTITUTE([.C71];&quot; &quot;;&quot;&quot;) &amp;&quot;|&quot;));&quot;&quot;;&quot;&quot;))">
            <text:p/>
          </table:table-cell>
          <table:table-cell table:number-columns-repeated="252"/>
        </table:table-row>
        <table:table-row table:style-name="ro1">
          <table:table-cell/>
          <table:table-cell table:style-name="ce169"/>
          <table:table-cell/>
          <table:table-cell table:style-name="ce68" table:formula="of:=IF(ISBLANK([.C72]);&quot;&quot;;IF(ISERROR(FIND(&quot;|&quot;&amp; SUBSTITUTE(SUBSTITUTE(SUBSTITUTE(SUBSTITUTE([.B72];&quot; &quot;;&quot;&quot;);&quot;·&quot;;&quot;*&quot; );&quot;–&quot; ;&quot;-&quot; );&quot;:&quot;;&quot;/&quot;) &amp;&quot;|&quot;;&quot;|&quot; &amp; SUBSTITUTE([.C72];&quot; &quot;;&quot;&quot;) &amp;&quot;|&quot;));&quot;&quot;;&quot;&quot;))">
            <text:p/>
          </table:table-cell>
          <table:table-cell table:number-columns-repeated="252"/>
        </table:table-row>
        <table:table-row table:style-name="ro1">
          <table:table-cell/>
          <table:table-cell table:style-name="ce169"/>
          <table:table-cell/>
          <table:table-cell table:style-name="ce68" table:formula="of:=IF(ISBLANK([.C73]);&quot;&quot;;IF(ISERROR(FIND(&quot;|&quot;&amp; SUBSTITUTE(SUBSTITUTE(SUBSTITUTE(SUBSTITUTE([.B73];&quot; &quot;;&quot;&quot;);&quot;·&quot;;&quot;*&quot; );&quot;–&quot; ;&quot;-&quot; );&quot;:&quot;;&quot;/&quot;) &amp;&quot;|&quot;;&quot;|&quot; &amp; SUBSTITUTE([.C73];&quot; &quot;;&quot;&quot;) &amp;&quot;|&quot;));&quot;&quot;;&quot;&quot;))">
            <text:p/>
          </table:table-cell>
          <table:table-cell table:number-columns-repeated="252"/>
        </table:table-row>
        <table:table-row table:style-name="ro1">
          <table:table-cell/>
          <table:table-cell table:style-name="ce169"/>
          <table:table-cell/>
          <table:table-cell table:style-name="ce68" table:formula="of:=IF(ISBLANK([.C74]);&quot;&quot;;IF(ISERROR(FIND(&quot;|&quot;&amp; SUBSTITUTE(SUBSTITUTE(SUBSTITUTE(SUBSTITUTE([.B74];&quot; &quot;;&quot;&quot;);&quot;·&quot;;&quot;*&quot; );&quot;–&quot; ;&quot;-&quot; );&quot;:&quot;;&quot;/&quot;) &amp;&quot;|&quot;;&quot;|&quot; &amp; SUBSTITUTE([.C74];&quot; &quot;;&quot;&quot;) &amp;&quot;|&quot;));&quot;&quot;;&quot;&quot;))">
            <text:p/>
          </table:table-cell>
          <table:table-cell table:number-columns-repeated="252"/>
        </table:table-row>
        <table:table-row table:style-name="ro1">
          <table:table-cell/>
          <table:table-cell table:style-name="ce169"/>
          <table:table-cell/>
          <table:table-cell table:style-name="ce68" table:formula="of:=IF(ISBLANK([.C75]);&quot;&quot;;IF(ISERROR(FIND(&quot;|&quot;&amp; SUBSTITUTE(SUBSTITUTE(SUBSTITUTE(SUBSTITUTE([.B75];&quot; &quot;;&quot;&quot;);&quot;·&quot;;&quot;*&quot; );&quot;–&quot; ;&quot;-&quot; );&quot;:&quot;;&quot;/&quot;) &amp;&quot;|&quot;;&quot;|&quot; &amp; SUBSTITUTE([.C75];&quot; &quot;;&quot;&quot;) &amp;&quot;|&quot;));&quot;&quot;;&quot;&quot;))">
            <text:p/>
          </table:table-cell>
          <table:table-cell table:number-columns-repeated="252"/>
        </table:table-row>
        <table:table-row table:style-name="ro1">
          <table:table-cell/>
          <table:table-cell table:style-name="ce169"/>
          <table:table-cell/>
          <table:table-cell table:style-name="ce68" table:formula="of:=IF(ISBLANK([.C76]);&quot;&quot;;IF(ISERROR(FIND(&quot;|&quot;&amp; SUBSTITUTE(SUBSTITUTE(SUBSTITUTE(SUBSTITUTE([.B76];&quot; &quot;;&quot;&quot;);&quot;·&quot;;&quot;*&quot; );&quot;–&quot; ;&quot;-&quot; );&quot;:&quot;;&quot;/&quot;) &amp;&quot;|&quot;;&quot;|&quot; &amp; SUBSTITUTE([.C76];&quot; &quot;;&quot;&quot;) &amp;&quot;|&quot;));&quot;&quot;;&quot;&quot;))">
            <text:p/>
          </table:table-cell>
          <table:table-cell table:number-columns-repeated="252"/>
        </table:table-row>
        <table:table-row table:style-name="ro1">
          <table:table-cell/>
          <table:table-cell table:style-name="ce169"/>
          <table:table-cell/>
          <table:table-cell table:style-name="ce68" table:formula="of:=IF(ISBLANK([.C77]);&quot;&quot;;IF(ISERROR(FIND(&quot;|&quot;&amp; SUBSTITUTE(SUBSTITUTE(SUBSTITUTE(SUBSTITUTE([.B77];&quot; &quot;;&quot;&quot;);&quot;·&quot;;&quot;*&quot; );&quot;–&quot; ;&quot;-&quot; );&quot;:&quot;;&quot;/&quot;) &amp;&quot;|&quot;;&quot;|&quot; &amp; SUBSTITUTE([.C77];&quot; &quot;;&quot;&quot;) &amp;&quot;|&quot;));&quot;&quot;;&quot;&quot;))">
            <text:p/>
          </table:table-cell>
          <table:table-cell table:number-columns-repeated="252"/>
        </table:table-row>
        <table:table-row table:style-name="ro1">
          <table:table-cell/>
          <table:table-cell table:style-name="ce169"/>
          <table:table-cell/>
          <table:table-cell table:style-name="ce68" table:formula="of:=IF(ISBLANK([.C78]);&quot;&quot;;IF(ISERROR(FIND(&quot;|&quot;&amp; SUBSTITUTE(SUBSTITUTE(SUBSTITUTE(SUBSTITUTE([.B78];&quot; &quot;;&quot;&quot;);&quot;·&quot;;&quot;*&quot; );&quot;–&quot; ;&quot;-&quot; );&quot;:&quot;;&quot;/&quot;) &amp;&quot;|&quot;;&quot;|&quot; &amp; SUBSTITUTE([.C78];&quot; &quot;;&quot;&quot;) &amp;&quot;|&quot;));&quot;&quot;;&quot;&quot;))">
            <text:p/>
          </table:table-cell>
          <table:table-cell table:number-columns-repeated="252"/>
        </table:table-row>
        <table:table-row table:style-name="ro1">
          <table:table-cell/>
          <table:table-cell table:style-name="ce169"/>
          <table:table-cell/>
          <table:table-cell table:style-name="ce68" table:formula="of:=IF(ISBLANK([.C79]);&quot;&quot;;IF(ISERROR(FIND(&quot;|&quot;&amp; SUBSTITUTE(SUBSTITUTE(SUBSTITUTE(SUBSTITUTE([.B79];&quot; &quot;;&quot;&quot;);&quot;·&quot;;&quot;*&quot; );&quot;–&quot; ;&quot;-&quot; );&quot;:&quot;;&quot;/&quot;) &amp;&quot;|&quot;;&quot;|&quot; &amp; SUBSTITUTE([.C79];&quot; &quot;;&quot;&quot;) &amp;&quot;|&quot;));&quot;&quot;;&quot;&quot;))">
            <text:p/>
          </table:table-cell>
          <table:table-cell table:number-columns-repeated="252"/>
        </table:table-row>
        <table:table-row table:style-name="ro1">
          <table:table-cell/>
          <table:table-cell table:style-name="ce169"/>
          <table:table-cell/>
          <table:table-cell table:style-name="ce68" table:formula="of:=IF(ISBLANK([.C80]);&quot;&quot;;IF(ISERROR(FIND(&quot;|&quot;&amp; SUBSTITUTE(SUBSTITUTE(SUBSTITUTE(SUBSTITUTE([.B80];&quot; &quot;;&quot;&quot;);&quot;·&quot;;&quot;*&quot; );&quot;–&quot; ;&quot;-&quot; );&quot;:&quot;;&quot;/&quot;) &amp;&quot;|&quot;;&quot;|&quot; &amp; SUBSTITUTE([.C80];&quot; &quot;;&quot;&quot;) &amp;&quot;|&quot;));&quot;&quot;;&quot;&quot;))">
            <text:p/>
          </table:table-cell>
          <table:table-cell table:number-columns-repeated="252"/>
        </table:table-row>
        <table:table-row table:style-name="ro1">
          <table:table-cell/>
          <table:table-cell table:style-name="ce169"/>
          <table:table-cell/>
          <table:table-cell table:style-name="ce68" table:formula="of:=IF(ISBLANK([.C81]);&quot;&quot;;IF(ISERROR(FIND(&quot;|&quot;&amp; SUBSTITUTE(SUBSTITUTE(SUBSTITUTE(SUBSTITUTE([.B81];&quot; &quot;;&quot;&quot;);&quot;·&quot;;&quot;*&quot; );&quot;–&quot; ;&quot;-&quot; );&quot;:&quot;;&quot;/&quot;) &amp;&quot;|&quot;;&quot;|&quot; &amp; SUBSTITUTE([.C81];&quot; &quot;;&quot;&quot;) &amp;&quot;|&quot;));&quot;&quot;;&quot;&quot;))">
            <text:p/>
          </table:table-cell>
          <table:table-cell table:number-columns-repeated="252"/>
        </table:table-row>
        <table:table-row table:style-name="ro1">
          <table:table-cell/>
          <table:table-cell table:style-name="ce169"/>
          <table:table-cell/>
          <table:table-cell table:style-name="ce68" table:formula="of:=IF(ISBLANK([.C82]);&quot;&quot;;IF(ISERROR(FIND(&quot;|&quot;&amp; SUBSTITUTE(SUBSTITUTE(SUBSTITUTE(SUBSTITUTE([.B82];&quot; &quot;;&quot;&quot;);&quot;·&quot;;&quot;*&quot; );&quot;–&quot; ;&quot;-&quot; );&quot;:&quot;;&quot;/&quot;) &amp;&quot;|&quot;;&quot;|&quot; &amp; SUBSTITUTE([.C82];&quot; &quot;;&quot;&quot;) &amp;&quot;|&quot;));&quot;&quot;;&quot;&quot;))">
            <text:p/>
          </table:table-cell>
          <table:table-cell table:number-columns-repeated="252"/>
        </table:table-row>
        <table:table-row table:style-name="ro1">
          <table:table-cell/>
          <table:table-cell table:style-name="ce169"/>
          <table:table-cell/>
          <table:table-cell table:style-name="ce68" table:formula="of:=IF(ISBLANK([.C83]);&quot;&quot;;IF(ISERROR(FIND(&quot;|&quot;&amp; SUBSTITUTE(SUBSTITUTE(SUBSTITUTE(SUBSTITUTE([.B83];&quot; &quot;;&quot;&quot;);&quot;·&quot;;&quot;*&quot; );&quot;–&quot; ;&quot;-&quot; );&quot;:&quot;;&quot;/&quot;) &amp;&quot;|&quot;;&quot;|&quot; &amp; SUBSTITUTE([.C83];&quot; &quot;;&quot;&quot;) &amp;&quot;|&quot;));&quot;&quot;;&quot;&quot;))">
            <text:p/>
          </table:table-cell>
          <table:table-cell table:number-columns-repeated="252"/>
        </table:table-row>
        <table:table-row table:style-name="ro1">
          <table:table-cell/>
          <table:table-cell table:style-name="ce169"/>
          <table:table-cell/>
          <table:table-cell table:style-name="ce68" table:formula="of:=IF(ISBLANK([.C84]);&quot;&quot;;IF(ISERROR(FIND(&quot;|&quot;&amp; SUBSTITUTE(SUBSTITUTE(SUBSTITUTE(SUBSTITUTE([.B84];&quot; &quot;;&quot;&quot;);&quot;·&quot;;&quot;*&quot; );&quot;–&quot; ;&quot;-&quot; );&quot;:&quot;;&quot;/&quot;) &amp;&quot;|&quot;;&quot;|&quot; &amp; SUBSTITUTE([.C84];&quot; &quot;;&quot;&quot;) &amp;&quot;|&quot;));&quot;&quot;;&quot;&quot;))">
            <text:p/>
          </table:table-cell>
          <table:table-cell table:number-columns-repeated="252"/>
        </table:table-row>
        <table:table-row table:style-name="ro1">
          <table:table-cell/>
          <table:table-cell table:style-name="ce169"/>
          <table:table-cell/>
          <table:table-cell table:style-name="ce68" table:formula="of:=IF(ISBLANK([.C85]);&quot;&quot;;IF(ISERROR(FIND(&quot;|&quot;&amp; SUBSTITUTE(SUBSTITUTE(SUBSTITUTE(SUBSTITUTE([.B85];&quot; &quot;;&quot;&quot;);&quot;·&quot;;&quot;*&quot; );&quot;–&quot; ;&quot;-&quot; );&quot;:&quot;;&quot;/&quot;) &amp;&quot;|&quot;;&quot;|&quot; &amp; SUBSTITUTE([.C85];&quot; &quot;;&quot;&quot;) &amp;&quot;|&quot;));&quot;&quot;;&quot;&quot;))">
            <text:p/>
          </table:table-cell>
          <table:table-cell table:number-columns-repeated="252"/>
        </table:table-row>
        <table:table-row table:style-name="ro1">
          <table:table-cell/>
          <table:table-cell table:style-name="ce169"/>
          <table:table-cell/>
          <table:table-cell table:style-name="ce68" table:formula="of:=IF(ISBLANK([.C86]);&quot;&quot;;IF(ISERROR(FIND(&quot;|&quot;&amp; SUBSTITUTE(SUBSTITUTE(SUBSTITUTE(SUBSTITUTE([.B86];&quot; &quot;;&quot;&quot;);&quot;·&quot;;&quot;*&quot; );&quot;–&quot; ;&quot;-&quot; );&quot;:&quot;;&quot;/&quot;) &amp;&quot;|&quot;;&quot;|&quot; &amp; SUBSTITUTE([.C86];&quot; &quot;;&quot;&quot;) &amp;&quot;|&quot;));&quot;&quot;;&quot;&quot;))">
            <text:p/>
          </table:table-cell>
          <table:table-cell table:number-columns-repeated="252"/>
        </table:table-row>
        <table:table-row table:style-name="ro1">
          <table:table-cell/>
          <table:table-cell table:style-name="ce169"/>
          <table:table-cell/>
          <table:table-cell table:style-name="ce68" table:formula="of:=IF(ISBLANK([.C87]);&quot;&quot;;IF(ISERROR(FIND(&quot;|&quot;&amp; SUBSTITUTE(SUBSTITUTE(SUBSTITUTE(SUBSTITUTE([.B87];&quot; &quot;;&quot;&quot;);&quot;·&quot;;&quot;*&quot; );&quot;–&quot; ;&quot;-&quot; );&quot;:&quot;;&quot;/&quot;) &amp;&quot;|&quot;;&quot;|&quot; &amp; SUBSTITUTE([.C87];&quot; &quot;;&quot;&quot;) &amp;&quot;|&quot;));&quot;&quot;;&quot;&quot;))">
            <text:p/>
          </table:table-cell>
          <table:table-cell table:number-columns-repeated="252"/>
        </table:table-row>
        <table:table-row table:style-name="ro1">
          <table:table-cell/>
          <table:table-cell table:style-name="ce169"/>
          <table:table-cell/>
          <table:table-cell table:style-name="ce68" table:formula="of:=IF(ISBLANK([.C88]);&quot;&quot;;IF(ISERROR(FIND(&quot;|&quot;&amp; SUBSTITUTE(SUBSTITUTE(SUBSTITUTE(SUBSTITUTE([.B88];&quot; &quot;;&quot;&quot;);&quot;·&quot;;&quot;*&quot; );&quot;–&quot; ;&quot;-&quot; );&quot;:&quot;;&quot;/&quot;) &amp;&quot;|&quot;;&quot;|&quot; &amp; SUBSTITUTE([.C88];&quot; &quot;;&quot;&quot;) &amp;&quot;|&quot;));&quot;&quot;;&quot;&quot;))">
            <text:p/>
          </table:table-cell>
          <table:table-cell table:number-columns-repeated="252"/>
        </table:table-row>
        <table:table-row table:style-name="ro1">
          <table:table-cell/>
          <table:table-cell table:style-name="ce169"/>
          <table:table-cell/>
          <table:table-cell table:style-name="ce68" table:formula="of:=IF(ISBLANK([.C89]);&quot;&quot;;IF(ISERROR(FIND(&quot;|&quot;&amp; SUBSTITUTE(SUBSTITUTE(SUBSTITUTE(SUBSTITUTE([.B89];&quot; &quot;;&quot;&quot;);&quot;·&quot;;&quot;*&quot; );&quot;–&quot; ;&quot;-&quot; );&quot;:&quot;;&quot;/&quot;) &amp;&quot;|&quot;;&quot;|&quot; &amp; SUBSTITUTE([.C89];&quot; &quot;;&quot;&quot;) &amp;&quot;|&quot;));&quot;&quot;;&quot;&quot;))">
            <text:p/>
          </table:table-cell>
          <table:table-cell table:number-columns-repeated="252"/>
        </table:table-row>
        <table:table-row table:style-name="ro1">
          <table:table-cell/>
          <table:table-cell table:style-name="ce169"/>
          <table:table-cell/>
          <table:table-cell table:style-name="ce68" table:formula="of:=IF(ISBLANK([.C90]);&quot;&quot;;IF(ISERROR(FIND(&quot;|&quot;&amp; SUBSTITUTE(SUBSTITUTE(SUBSTITUTE(SUBSTITUTE([.B90];&quot; &quot;;&quot;&quot;);&quot;·&quot;;&quot;*&quot; );&quot;–&quot; ;&quot;-&quot; );&quot;:&quot;;&quot;/&quot;) &amp;&quot;|&quot;;&quot;|&quot; &amp; SUBSTITUTE([.C90];&quot; &quot;;&quot;&quot;) &amp;&quot;|&quot;));&quot;&quot;;&quot;&quot;))">
            <text:p/>
          </table:table-cell>
          <table:table-cell table:number-columns-repeated="252"/>
        </table:table-row>
        <table:table-row table:style-name="ro1">
          <table:table-cell/>
          <table:table-cell table:style-name="ce169"/>
          <table:table-cell/>
          <table:table-cell table:style-name="ce68" table:formula="of:=IF(ISBLANK([.C91]);&quot;&quot;;IF(ISERROR(FIND(&quot;|&quot;&amp; SUBSTITUTE(SUBSTITUTE(SUBSTITUTE(SUBSTITUTE([.B91];&quot; &quot;;&quot;&quot;);&quot;·&quot;;&quot;*&quot; );&quot;–&quot; ;&quot;-&quot; );&quot;:&quot;;&quot;/&quot;) &amp;&quot;|&quot;;&quot;|&quot; &amp; SUBSTITUTE([.C91];&quot; &quot;;&quot;&quot;) &amp;&quot;|&quot;));&quot;&quot;;&quot;&quot;))">
            <text:p/>
          </table:table-cell>
          <table:table-cell table:number-columns-repeated="252"/>
        </table:table-row>
        <table:table-row table:style-name="ro1">
          <table:table-cell/>
          <table:table-cell table:style-name="ce169"/>
          <table:table-cell/>
          <table:table-cell table:style-name="ce68" table:formula="of:=IF(ISBLANK([.C92]);&quot;&quot;;IF(ISERROR(FIND(&quot;|&quot;&amp; SUBSTITUTE(SUBSTITUTE(SUBSTITUTE(SUBSTITUTE([.B92];&quot; &quot;;&quot;&quot;);&quot;·&quot;;&quot;*&quot; );&quot;–&quot; ;&quot;-&quot; );&quot;:&quot;;&quot;/&quot;) &amp;&quot;|&quot;;&quot;|&quot; &amp; SUBSTITUTE([.C92];&quot; &quot;;&quot;&quot;) &amp;&quot;|&quot;));&quot;&quot;;&quot;&quot;))">
            <text:p/>
          </table:table-cell>
          <table:table-cell table:number-columns-repeated="252"/>
        </table:table-row>
        <table:table-row table:style-name="ro1">
          <table:table-cell/>
          <table:table-cell table:style-name="ce169"/>
          <table:table-cell/>
          <table:table-cell table:style-name="ce68" table:formula="of:=IF(ISBLANK([.C93]);&quot;&quot;;IF(ISERROR(FIND(&quot;|&quot;&amp; SUBSTITUTE(SUBSTITUTE(SUBSTITUTE(SUBSTITUTE([.B93];&quot; &quot;;&quot;&quot;);&quot;·&quot;;&quot;*&quot; );&quot;–&quot; ;&quot;-&quot; );&quot;:&quot;;&quot;/&quot;) &amp;&quot;|&quot;;&quot;|&quot; &amp; SUBSTITUTE([.C93];&quot; &quot;;&quot;&quot;) &amp;&quot;|&quot;));&quot;&quot;;&quot;&quot;))">
            <text:p/>
          </table:table-cell>
          <table:table-cell table:number-columns-repeated="252"/>
        </table:table-row>
        <table:table-row table:style-name="ro1">
          <table:table-cell/>
          <table:table-cell table:style-name="ce169"/>
          <table:table-cell/>
          <table:table-cell table:style-name="ce68" table:formula="of:=IF(ISBLANK([.C94]);&quot;&quot;;IF(ISERROR(FIND(&quot;|&quot;&amp; SUBSTITUTE(SUBSTITUTE(SUBSTITUTE(SUBSTITUTE([.B94];&quot; &quot;;&quot;&quot;);&quot;·&quot;;&quot;*&quot; );&quot;–&quot; ;&quot;-&quot; );&quot;:&quot;;&quot;/&quot;) &amp;&quot;|&quot;;&quot;|&quot; &amp; SUBSTITUTE([.C94];&quot; &quot;;&quot;&quot;) &amp;&quot;|&quot;));&quot;&quot;;&quot;&quot;))">
            <text:p/>
          </table:table-cell>
          <table:table-cell table:number-columns-repeated="252"/>
        </table:table-row>
        <table:table-row table:style-name="ro1">
          <table:table-cell/>
          <table:table-cell table:style-name="ce169"/>
          <table:table-cell/>
          <table:table-cell table:style-name="ce68" table:formula="of:=IF(ISBLANK([.C95]);&quot;&quot;;IF(ISERROR(FIND(&quot;|&quot;&amp; SUBSTITUTE(SUBSTITUTE(SUBSTITUTE(SUBSTITUTE([.B95];&quot; &quot;;&quot;&quot;);&quot;·&quot;;&quot;*&quot; );&quot;–&quot; ;&quot;-&quot; );&quot;:&quot;;&quot;/&quot;) &amp;&quot;|&quot;;&quot;|&quot; &amp; SUBSTITUTE([.C95];&quot; &quot;;&quot;&quot;) &amp;&quot;|&quot;));&quot;&quot;;&quot;&quot;))">
            <text:p/>
          </table:table-cell>
          <table:table-cell table:number-columns-repeated="252"/>
        </table:table-row>
        <table:table-row table:style-name="ro1">
          <table:table-cell/>
          <table:table-cell table:style-name="ce169"/>
          <table:table-cell/>
          <table:table-cell table:style-name="ce68" table:formula="of:=IF(ISBLANK([.C96]);&quot;&quot;;IF(ISERROR(FIND(&quot;|&quot;&amp; SUBSTITUTE(SUBSTITUTE(SUBSTITUTE(SUBSTITUTE([.B96];&quot; &quot;;&quot;&quot;);&quot;·&quot;;&quot;*&quot; );&quot;–&quot; ;&quot;-&quot; );&quot;:&quot;;&quot;/&quot;) &amp;&quot;|&quot;;&quot;|&quot; &amp; SUBSTITUTE([.C96];&quot; &quot;;&quot;&quot;) &amp;&quot;|&quot;));&quot;&quot;;&quot;&quot;))">
            <text:p/>
          </table:table-cell>
          <table:table-cell table:number-columns-repeated="252"/>
        </table:table-row>
        <table:table-row table:style-name="ro1">
          <table:table-cell/>
          <table:table-cell table:style-name="ce169"/>
          <table:table-cell/>
          <table:table-cell table:style-name="ce68" table:formula="of:=IF(ISBLANK([.C97]);&quot;&quot;;IF(ISERROR(FIND(&quot;|&quot;&amp; SUBSTITUTE(SUBSTITUTE(SUBSTITUTE(SUBSTITUTE([.B97];&quot; &quot;;&quot;&quot;);&quot;·&quot;;&quot;*&quot; );&quot;–&quot; ;&quot;-&quot; );&quot;:&quot;;&quot;/&quot;) &amp;&quot;|&quot;;&quot;|&quot; &amp; SUBSTITUTE([.C97];&quot; &quot;;&quot;&quot;) &amp;&quot;|&quot;));&quot;&quot;;&quot;&quot;))">
            <text:p/>
          </table:table-cell>
          <table:table-cell table:number-columns-repeated="252"/>
        </table:table-row>
        <table:table-row table:style-name="ro1">
          <table:table-cell/>
          <table:table-cell table:style-name="ce169"/>
          <table:table-cell/>
          <table:table-cell table:style-name="ce68" table:formula="of:=IF(ISBLANK([.C98]);&quot;&quot;;IF(OR(ISBLANK([.B98]);ISERROR(VALUE([.B98])));&quot;&quot;;IF(ABS(VALUE([.B98])-[.C98])&lt;0.0005;&quot;&quot;;&quot;&quot;)))">
            <text:p/>
          </table:table-cell>
          <table:table-cell table:number-columns-repeated="252"/>
        </table:table-row>
        <table:table-row table:style-name="ro1">
          <table:table-cell/>
          <table:table-cell table:style-name="ce169"/>
          <table:table-cell/>
          <table:table-cell table:style-name="ce68" table:formula="of:=IF(ISBLANK([.C99]);&quot;&quot;;IF(OR(ISBLANK([.B99]);ISERROR(VALUE([.B99])));&quot;&quot;;IF(ABS(VALUE([.B99])-[.C99])&lt;0.0005;&quot;&quot;;&quot;&quot;)))">
            <text:p/>
          </table:table-cell>
          <table:table-cell table:number-columns-repeated="252"/>
        </table:table-row>
        <table:table-row table:style-name="ro1">
          <table:table-cell/>
          <table:table-cell table:style-name="ce169"/>
          <table:table-cell table:number-columns-repeated="254"/>
        </table:table-row>
        <table:table-row table:style-name="ro1" table:number-rows-repeated="65435">
          <table:table-cell table:number-columns-repeated="256"/>
        </table:table-row>
        <table:table-row table:style-name="ro1">
          <table:table-cell table:number-columns-repeated="256"/>
        </table:table-row>
        <calcext:conditional-formats>
          <calcext:conditional-format calcext:target-range-address="Tabelle2.B4:Tabelle2.B100">
            <calcext:condition calcext:apply-style-name="Result" calcext:value="formula-is(OR([.D4]=&quot;&quot;;[.D4]=&quot;&quot;))" calcext:base-cell-address="Tabelle2.B4"/>
          </calcext:conditional-format>
        </calcext:conditional-formats>
      </table:table>
      <table:table table:name="Tabelle3" table:style-name="ta1" table:protected="true" table:protection-key="RISAaYM55EB4f9JUsQKkFIYvY3U=" table:protection-key-digest-algorithm="http://www.w3.org/2000/09/xmldsig#sha1" table:print="false">
        <loext:table-protection loext:select-protected-cells="true" loext:select-unprotected-cells="true"/>
        <office:forms form:automatic-focus="false" form:apply-design-mode="false">
          <form:form form:name="Standard" form:apply-filter="true" form:command-type="table" form:control-implementation="ooo:com.sun.star.form.component.Form" office:target-frame="" xlink:href="" xlink:type="simple">
            <form:properties>
              <form:property form:property-name="PropertyChangeNotificationEnabled" office:value-type="boolean" office:boolean-value="true"/>
            </form:properties>
          </form:form>
        </office:forms>
        <table:table-column table:style-name="co8" table:default-cell-style-name="Default"/>
        <table:table-column table:style-name="co23" table:default-cell-style-name="Default"/>
        <table:table-column table:style-name="co24" table:default-cell-style-name="Default"/>
        <table:table-column table:style-name="co25" table:default-cell-style-name="Default"/>
        <table:table-column table:style-name="co26" table:default-cell-style-name="Default"/>
        <table:table-column table:style-name="co27" table:default-cell-style-name="Default"/>
        <table:table-column table:style-name="co14" table:default-cell-style-name="Default"/>
        <table:table-column table:style-name="co28" table:default-cell-style-name="Default"/>
        <table:table-column table:style-name="co29" table:visibility="collapse" table:default-cell-style-name="ce56"/>
        <table:table-column table:style-name="co30" table:visibility="collapse" table:default-cell-style-name="Default"/>
        <table:table-column table:style-name="co31" table:visibility="collapse" table:default-cell-style-name="Default"/>
        <table:table-column table:style-name="co32" table:visibility="collapse" table:default-cell-style-name="Default"/>
        <table:table-row table:style-name="ro3">
          <table:table-cell office:value-type="string" calcext:value-type="string">
            <text:p>Oberfläche Würfel und Quader</text:p>
          </table:table-cell>
          <table:table-cell table:number-columns-repeated="4"/>
          <table:table-cell table:style-name="ce84" office:value-type="string" calcext:value-type="string">
            <text:p>Würfel und Quader</text:p>
          </table:table-cell>
          <table:table-cell table:style-name="ce74"/>
          <table:table-cell table:number-columns-repeated="5"/>
        </table:table-row>
        <table:table-row table:style-name="ro3">
          <table:table-cell>
            <draw:g table:end-cell-address="Tabelle3.A9" table:end-x="35.01mm" table:end-y="4.53mm" draw:z-index="0">
              <draw:line draw:style-name="gr2" draw:text-style-name="P2" svg:x1="15mm" svg:y1="6.11mm" svg:x2="15mm" svg:y2="26.3mm">
                <text:p/>
              </draw:line>
              <draw:polygon draw:style-name="gr2" draw:text-style-name="P2" svg:width="30mm" svg:height="10.09mm" svg:x="5mm" svg:y="26.3mm" svg:viewBox="0 0 3001 1010" draw:points="0,1010 2001,1010 3001,0 1000,0">
                <text:p/>
              </draw:polygon>
              <draw:polygon draw:style-name="gr3" draw:text-style-name="P3" svg:width="30mm" svg:height="10.09mm" svg:x="5mm" svg:y="6.11mm" svg:viewBox="0 0 3001 1010" draw:points="0,1010 2001,1010 3001,0 1000,0">
                <text:p/>
              </draw:polygon>
              <draw:rect draw:style-name="gr4" draw:text-style-name="P4" svg:width="20.01mm" svg:height="20.19mm" svg:x="5mm" svg:y="16.21mm">
                <text:p/>
              </draw:rect>
              <draw:polygon draw:style-name="gr5" draw:text-style-name="P5" svg:width="9.99mm" svg:height="30.28mm" svg:x="25.01mm" svg:y="6.11mm" svg:viewBox="0 0 1000 3029" draw:points="0,3029 1000,2019 1000,0 0,1010">
                <text:p/>
              </draw:polygon>
              <draw:frame draw:style-name="gr21" draw:text-style-name="P6" svg:width="5mm" svg:height="5.04mm" svg:x="10mm" svg:y="36.4mm">
                <draw:text-box>
                  <text:p>a</text:p>
                </draw:text-box>
              </draw:frame>
              <draw:frame draw:style-name="gr15" draw:text-style-name="P6" svg:width="5mm" svg:height="5.05mm" svg:x="30.01mm" svg:y="31.35mm">
                <draw:text-box>
                  <text:p>a</text:p>
                </draw:text-box>
              </draw:frame>
              <draw:frame draw:style-name="gr21" draw:text-style-name="P6" svg:width="5mm" svg:height="5.04mm" svg:x="0mm" svg:y="21.25mm">
                <draw:text-box>
                  <text:p>a</text:p>
                </draw:text-box>
              </draw:frame>
            </draw:g>
          </table:table-cell>
          <table:table-cell table:number-columns-repeated="4"/>
          <table:table-cell table:style-name="ce85"/>
          <table:table-cell table:style-name="ce88"/>
          <table:table-cell table:number-columns-repeated="5"/>
        </table:table-row>
        <table:table-row table:style-name="ro3">
          <table:table-cell table:number-columns-repeated="5"/>
          <table:table-cell table:style-name="ce192" office:value-type="string" calcext:value-type="string">
            <text:p></text:p>
          </table:table-cell>
          <table:table-cell table:style-name="ce89" office:value-type="string" calcext:value-type="string">
            <text:p></text:p>
          </table:table-cell>
          <table:table-cell table:number-columns-repeated="5"/>
        </table:table-row>
        <table:table-row table:style-name="ro2">
          <table:table-cell table:number-columns-repeated="5"/>
          <table:table-cell table:style-name="ce193" table:formula="of:=DCOUNTA([.$E1:.$E96];[.$E1:.$E96];[.$F2:.$F3])/2" office:value-type="float" office:value="0" calcext:value-type="float">
            <text:p>0</text:p>
          </table:table-cell>
          <table:table-cell table:style-name="ce196" table:formula="of:=DCOUNTA([.$E1:.$E96];[.$E1:.$E96];[.$G2:.$G3])/2" office:value-type="float" office:value="13.5" calcext:value-type="float">
            <text:p>13,5</text:p>
          </table:table-cell>
          <table:table-cell table:number-columns-repeated="5"/>
        </table:table-row>
        <table:table-row table:style-name="ro6" table:number-rows-repeated="8">
          <table:table-cell table:number-columns-repeated="12"/>
        </table:table-row>
        <table:table-row table:style-name="ro6">
          <table:table-cell table:formula="of:=&quot;geg: a = &quot;&amp;[.I13]&amp;&quot; &quot;&amp;[.J13]" office:value-type="string" office:string-value="geg: a = 4 dm" calcext:value-type="string">
            <text:p>geg: a = 4 dm</text:p>
          </table:table-cell>
          <table:table-cell table:number-columns-repeated="7"/>
          <table:table-cell table:formula="of:=RANDBETWEEN(1;5)" office:value-type="float" office:value="4" calcext:value-type="float">
            <text:p>4</text:p>
          </table:table-cell>
          <table:table-cell table:formula="of:=CHOOSE(RANDBETWEEN(1;4);&quot;m&quot;;&quot;dm&quot;;&quot;cm&quot;;&quot;mm&quot;)" office:value-type="string" office:string-value="dm" calcext:value-type="string">
            <text:p>dm</text:p>
          </table:table-cell>
          <table:table-cell table:number-columns-repeated="2"/>
        </table:table-row>
        <table:table-row table:style-name="ro4">
          <table:table-cell table:style-name="ce81" office:value-type="string" calcext:value-type="string">
            <text:p>Formel:</text:p>
          </table:table-cell>
          <table:table-cell office:value-type="string" calcext:value-type="string">
            <text:p>O=</text:p>
          </table:table-cell>
          <table:table-cell table:style-name="ce188"/>
          <table:table-cell/>
          <table:table-cell table:style-name="ce40" table:formula="of:=IF(ISBLANK([.I14]);&quot;&quot;;IF(ISERROR(FIND(&quot;|&quot;&amp; SUBSTITUTE(SUBSTITUTE(SUBSTITUTE(SUBSTITUTE([.C14];&quot; &quot;;&quot;&quot;);&quot;·&quot;;&quot;*&quot; );&quot;–&quot; ;&quot;-&quot; );&quot;:&quot;;&quot;/&quot;) &amp;&quot;|&quot;;&quot;|&quot; &amp; SUBSTITUTE([.I14];&quot; &quot;;&quot;&quot;) &amp;&quot;|&quot;));&quot;&quot;;&quot;&quot;))" office:value-type="string" office:string-value="" calcext:value-type="string">
            <text:p></text:p>
          </table:table-cell>
          <table:table-cell table:number-columns-repeated="3"/>
          <table:table-cell office:value-type="string" calcext:value-type="string">
            <text:p>6a²|6*a²|6*a*a|6a*a</text:p>
          </table:table-cell>
          <table:table-cell table:number-columns-repeated="3"/>
        </table:table-row>
        <table:table-row table:style-name="ro6">
          <table:table-cell table:style-name="ce81" office:value-type="string" calcext:value-type="string">
            <text:p>Einsetzen:</text:p>
          </table:table-cell>
          <table:table-cell office:value-type="string" calcext:value-type="string">
            <text:p>O=</text:p>
          </table:table-cell>
          <table:table-cell table:style-name="ce188"/>
          <table:table-cell/>
          <table:table-cell table:style-name="ce40" table:formula="of:=IF(ISBLANK([.I15]);&quot;&quot;;IF(ISERROR(FIND(&quot;|&quot;&amp; SUBSTITUTE(SUBSTITUTE(SUBSTITUTE(SUBSTITUTE([.C15];&quot; &quot;;&quot;&quot;);&quot;·&quot;;&quot;*&quot; );&quot;–&quot; ;&quot;-&quot; );&quot;:&quot;;&quot;/&quot;) &amp;&quot;|&quot;;&quot;|&quot; &amp; SUBSTITUTE([.I15];&quot; &quot;;&quot;&quot;) &amp;&quot;|&quot;));&quot;&quot;;&quot;&quot;))" office:value-type="string" office:string-value="" calcext:value-type="string">
            <text:p></text:p>
          </table:table-cell>
          <table:table-cell table:number-columns-repeated="3"/>
          <table:table-cell table:formula="of:=&quot;6*&quot;&amp;[.I13]&amp;&quot;*&quot;&amp;[.I13]&amp;[.J13]&amp;&quot;²|6*&quot;&amp;[.I13]&amp;&quot;²&quot;&amp;[.J13]&amp;&quot;²|6*&quot;&amp;[.I13]&amp;[.J13]&amp;&quot;*&quot;&amp;[.I13]&amp;[.J13]&amp;&quot;|6*&quot;&amp;[.I13]&amp;[.J13]&amp;&quot;²*&quot;&amp;[.I13]" office:value-type="string" office:string-value="6*4*4dm²|6*4²dm²|6*4dm*4dm|6*4dm²*4" calcext:value-type="string">
            <text:p>6*4*4dm²|6*4²dm²|6*4dm*4dm|6*4dm²*4</text:p>
          </table:table-cell>
          <table:table-cell table:number-columns-repeated="3"/>
        </table:table-row>
        <table:table-row table:style-name="ro6">
          <table:table-cell table:style-name="ce81" office:value-type="string" calcext:value-type="string">
            <text:p>Ergebnis:</text:p>
          </table:table-cell>
          <table:table-cell office:value-type="string" calcext:value-type="string">
            <text:p>O=</text:p>
          </table:table-cell>
          <table:table-cell table:style-name="ce188"/>
          <table:table-cell/>
          <table:table-cell table:style-name="ce83" table:formula="of:=IF(ISBLANK([.I16]);&quot;&quot;;IF(ISERROR(VALUE([.C16]));IF(ISERROR(VALUE(SUBSTITUTE([.C16];[.J16];&quot;&quot;)));&quot;&quot;;IF(VALUE(SUBSTITUTE(SUBSTITUTE([.C16];&quot; &quot;;&quot;&quot;);[.J16];&quot;&quot;))=[.I16];&quot;&quot;;&quot;&quot;));&quot;&quot;))" office:value-type="string" office:string-value="" calcext:value-type="string">
            <text:p></text:p>
          </table:table-cell>
          <table:table-cell table:number-columns-repeated="3"/>
          <table:table-cell table:formula="of:=6*[.I13]*[.I13]" office:value-type="float" office:value="96" calcext:value-type="float">
            <text:p>96</text:p>
          </table:table-cell>
          <table:table-cell table:formula="of:=[.J13]&amp;&quot;²&quot;" office:value-type="string" office:string-value="dm²" calcext:value-type="string">
            <text:p>dm²</text:p>
          </table:table-cell>
          <table:table-cell table:number-columns-repeated="2"/>
        </table:table-row>
        <table:table-row table:style-name="ro6">
          <table:table-cell table:number-columns-repeated="4"/>
          <table:table-cell table:style-name="ce40" table:formula="of:=IF(ISBLANK([.I17]);&quot;&quot;;IF(ISERROR(FIND(&quot;|&quot;&amp; SUBSTITUTE(SUBSTITUTE(SUBSTITUTE(SUBSTITUTE([.C17];&quot; &quot;;&quot;&quot;);&quot;·&quot;;&quot;*&quot; );&quot;–&quot; ;&quot;-&quot; );&quot;:&quot;;&quot;/&quot;) &amp;&quot;|&quot;;&quot;|&quot; &amp; SUBSTITUTE([.I17];&quot; &quot;;&quot;&quot;) &amp;&quot;|&quot;));&quot;&quot;;&quot;&quot;))">
            <text:p/>
          </table:table-cell>
          <table:table-cell table:number-columns-repeated="7"/>
        </table:table-row>
        <table:table-row table:style-name="ro6">
          <table:table-cell table:number-columns-repeated="4"/>
          <table:table-cell table:style-name="ce40" table:formula="of:=IF(ISBLANK([.I18]);&quot;&quot;;IF(ISERROR(FIND(&quot;|&quot;&amp; SUBSTITUTE(SUBSTITUTE(SUBSTITUTE(SUBSTITUTE([.C18];&quot; &quot;;&quot;&quot;);&quot;·&quot;;&quot;*&quot; );&quot;–&quot; ;&quot;-&quot; );&quot;:&quot;;&quot;/&quot;) &amp;&quot;|&quot;;&quot;|&quot; &amp; SUBSTITUTE([.I18];&quot; &quot;;&quot;&quot;) &amp;&quot;|&quot;));&quot;&quot;;&quot;&quot;))">
            <text:p/>
          </table:table-cell>
          <table:table-cell table:number-columns-repeated="7"/>
        </table:table-row>
        <table:table-row table:style-name="ro6">
          <table:table-cell table:formula="of:=&quot;geg: a = &quot;&amp;[.I19]&amp;&quot; &quot;&amp;[.J19]" office:value-type="string" office:string-value="geg: a = 7 mm" calcext:value-type="string">
            <text:p>geg: a = 7 mm</text:p>
          </table:table-cell>
          <table:table-cell table:number-columns-repeated="7"/>
          <table:table-cell table:formula="of:=RANDBETWEEN(5;9)" office:value-type="float" office:value="7" calcext:value-type="float">
            <text:p>7</text:p>
          </table:table-cell>
          <table:table-cell table:formula="of:=CHOOSE(RANDBETWEEN(1;4);&quot;m&quot;;&quot;dm&quot;;&quot;cm&quot;;&quot;mm&quot;)" office:value-type="string" office:string-value="mm" calcext:value-type="string">
            <text:p>mm</text:p>
          </table:table-cell>
          <table:table-cell table:number-columns-repeated="2"/>
        </table:table-row>
        <table:table-row table:style-name="ro6">
          <table:table-cell table:style-name="ce81" office:value-type="string" calcext:value-type="string">
            <text:p>Formel:</text:p>
          </table:table-cell>
          <table:table-cell office:value-type="string" calcext:value-type="string">
            <text:p>O=</text:p>
          </table:table-cell>
          <table:table-cell table:style-name="ce188"/>
          <table:table-cell/>
          <table:table-cell table:style-name="ce40" table:formula="of:=IF(ISBLANK([.I20]);&quot;&quot;;IF(ISERROR(FIND(&quot;|&quot;&amp; SUBSTITUTE(SUBSTITUTE(SUBSTITUTE(SUBSTITUTE([.C20];&quot; &quot;;&quot;&quot;);&quot;·&quot;;&quot;*&quot; );&quot;–&quot; ;&quot;-&quot; );&quot;:&quot;;&quot;/&quot;) &amp;&quot;|&quot;;&quot;|&quot; &amp; SUBSTITUTE([.I20];&quot; &quot;;&quot;&quot;) &amp;&quot;|&quot;));&quot;&quot;;&quot;&quot;))" office:value-type="string" office:string-value="" calcext:value-type="string">
            <text:p></text:p>
          </table:table-cell>
          <table:table-cell table:number-columns-repeated="3"/>
          <table:table-cell office:value-type="string" calcext:value-type="string">
            <text:p>6a²|6*a²|6*a*a|6a*a</text:p>
          </table:table-cell>
          <table:table-cell table:number-columns-repeated="3"/>
        </table:table-row>
        <table:table-row table:style-name="ro6">
          <table:table-cell table:style-name="ce81" office:value-type="string" calcext:value-type="string">
            <text:p>Einsetzen:</text:p>
          </table:table-cell>
          <table:table-cell office:value-type="string" calcext:value-type="string">
            <text:p>O=</text:p>
          </table:table-cell>
          <table:table-cell table:style-name="ce188"/>
          <table:table-cell/>
          <table:table-cell table:style-name="ce40" table:formula="of:=IF(ISBLANK([.I21]);&quot;&quot;;IF(ISERROR(FIND(&quot;|&quot;&amp; SUBSTITUTE(SUBSTITUTE(SUBSTITUTE(SUBSTITUTE([.C21];&quot; &quot;;&quot;&quot;);&quot;·&quot;;&quot;*&quot; );&quot;–&quot; ;&quot;-&quot; );&quot;:&quot;;&quot;/&quot;) &amp;&quot;|&quot;;&quot;|&quot; &amp; SUBSTITUTE([.I21];&quot; &quot;;&quot;&quot;) &amp;&quot;|&quot;));&quot;&quot;;&quot;&quot;))" office:value-type="string" office:string-value="" calcext:value-type="string">
            <text:p></text:p>
          </table:table-cell>
          <table:table-cell table:number-columns-repeated="3"/>
          <table:table-cell table:formula="of:=&quot;6*&quot;&amp;[.I19]&amp;&quot;*&quot;&amp;[.I19]&amp;[.J19]&amp;&quot;²|6*&quot;&amp;[.I19]&amp;&quot;²&quot;&amp;[.J19]&amp;&quot;²|6*&quot;&amp;[.I19]&amp;[.J19]&amp;&quot;*&quot;&amp;[.I19]&amp;[.J19]&amp;&quot;|6*&quot;&amp;[.I19]&amp;[.J19]&amp;&quot;²*&quot;&amp;[.I19]" office:value-type="string" office:string-value="6*7*7mm²|6*7²mm²|6*7mm*7mm|6*7mm²*7" calcext:value-type="string">
            <text:p>6*7*7mm²|6*7²mm²|6*7mm*7mm|6*7mm²*7</text:p>
          </table:table-cell>
          <table:table-cell table:number-columns-repeated="3"/>
        </table:table-row>
        <table:table-row table:style-name="ro6">
          <table:table-cell table:style-name="ce81" office:value-type="string" calcext:value-type="string">
            <text:p>Ergebnis:</text:p>
          </table:table-cell>
          <table:table-cell office:value-type="string" calcext:value-type="string">
            <text:p>O=</text:p>
          </table:table-cell>
          <table:table-cell table:style-name="ce188"/>
          <table:table-cell/>
          <table:table-cell table:style-name="ce83" table:formula="of:=IF(ISBLANK([.I22]);&quot;&quot;;IF(ISERROR(VALUE([.C22]));IF(ISERROR(VALUE(SUBSTITUTE([.C22];[.J22];&quot;&quot;)));&quot;&quot;;IF(VALUE(SUBSTITUTE(SUBSTITUTE([.C22];&quot; &quot;;&quot;&quot;);[.J22];&quot;&quot;))=[.I22];&quot;&quot;;&quot;&quot;));&quot;&quot;))" office:value-type="string" office:string-value="" calcext:value-type="string">
            <text:p></text:p>
          </table:table-cell>
          <table:table-cell table:number-columns-repeated="3"/>
          <table:table-cell table:formula="of:=6*[.I19]*[.I19]" office:value-type="float" office:value="294" calcext:value-type="float">
            <text:p>294</text:p>
          </table:table-cell>
          <table:table-cell table:formula="of:=[.J19]&amp;&quot;²&quot;" office:value-type="string" office:string-value="mm²" calcext:value-type="string">
            <text:p>mm²</text:p>
          </table:table-cell>
          <table:table-cell table:number-columns-repeated="2"/>
        </table:table-row>
        <table:table-row table:style-name="ro6">
          <table:table-cell table:number-columns-repeated="4"/>
          <table:table-cell table:style-name="ce40" table:formula="of:=IF(ISBLANK([.I23]);&quot;&quot;;IF(ISERROR(FIND(&quot;|&quot;&amp; SUBSTITUTE(SUBSTITUTE(SUBSTITUTE(SUBSTITUTE([.C23];&quot; &quot;;&quot;&quot;);&quot;·&quot;;&quot;*&quot; );&quot;–&quot; ;&quot;-&quot; );&quot;:&quot;;&quot;/&quot;) &amp;&quot;|&quot;;&quot;|&quot; &amp; SUBSTITUTE([.I23];&quot; &quot;;&quot;&quot;) &amp;&quot;|&quot;));&quot;&quot;;&quot;&quot;))">
            <text:p/>
          </table:table-cell>
          <table:table-cell table:number-columns-repeated="7"/>
        </table:table-row>
        <table:table-row table:style-name="ro6">
          <table:table-cell table:number-columns-repeated="4"/>
          <table:table-cell table:style-name="ce40" table:formula="of:=IF(ISBLANK([.I24]);&quot;&quot;;IF(ISERROR(FIND(&quot;|&quot;&amp; SUBSTITUTE(SUBSTITUTE(SUBSTITUTE(SUBSTITUTE([.C24];&quot; &quot;;&quot;&quot;);&quot;·&quot;;&quot;*&quot; );&quot;–&quot; ;&quot;-&quot; );&quot;:&quot;;&quot;/&quot;) &amp;&quot;|&quot;;&quot;|&quot; &amp; SUBSTITUTE([.I24];&quot; &quot;;&quot;&quot;) &amp;&quot;|&quot;));&quot;&quot;;&quot;&quot;))">
            <text:p/>
          </table:table-cell>
          <table:table-cell table:number-columns-repeated="7"/>
        </table:table-row>
        <table:table-row table:style-name="ro6">
          <table:table-cell table:formula="of:=&quot;geg: a = &quot;&amp;[.I25]&amp;&quot; &quot;&amp;[.J25]" office:value-type="string" office:string-value="geg: a = 8 cm" calcext:value-type="string">
            <text:p>geg: a = 8 cm</text:p>
          </table:table-cell>
          <table:table-cell table:number-columns-repeated="7"/>
          <table:table-cell table:formula="of:=RANDBETWEEN(6;9)" office:value-type="float" office:value="8" calcext:value-type="float">
            <text:p>8</text:p>
          </table:table-cell>
          <table:table-cell table:formula="of:=CHOOSE(RANDBETWEEN(1;4);&quot;m&quot;;&quot;dm&quot;;&quot;cm&quot;;&quot;mm&quot;)" office:value-type="string" office:string-value="cm" calcext:value-type="string">
            <text:p>cm</text:p>
          </table:table-cell>
          <table:table-cell table:number-columns-repeated="2"/>
        </table:table-row>
        <table:table-row table:style-name="ro6">
          <table:table-cell table:style-name="ce81" office:value-type="string" calcext:value-type="string">
            <text:p>Formel:</text:p>
          </table:table-cell>
          <table:table-cell office:value-type="string" calcext:value-type="string">
            <text:p>O=</text:p>
          </table:table-cell>
          <table:table-cell table:style-name="ce188"/>
          <table:table-cell/>
          <table:table-cell table:style-name="ce40" table:formula="of:=IF(ISBLANK([.I26]);&quot;&quot;;IF(ISERROR(FIND(&quot;|&quot;&amp; SUBSTITUTE(SUBSTITUTE(SUBSTITUTE(SUBSTITUTE([.C26];&quot; &quot;;&quot;&quot;);&quot;·&quot;;&quot;*&quot; );&quot;–&quot; ;&quot;-&quot; );&quot;:&quot;;&quot;/&quot;) &amp;&quot;|&quot;;&quot;|&quot; &amp; SUBSTITUTE([.I26];&quot; &quot;;&quot;&quot;) &amp;&quot;|&quot;));&quot;&quot;;&quot;&quot;))" office:value-type="string" office:string-value="" calcext:value-type="string">
            <text:p></text:p>
          </table:table-cell>
          <table:table-cell table:number-columns-repeated="3"/>
          <table:table-cell office:value-type="string" calcext:value-type="string">
            <text:p>6a²|6*a²|6*a*a|6a*a</text:p>
          </table:table-cell>
          <table:table-cell table:number-columns-repeated="3"/>
        </table:table-row>
        <table:table-row table:style-name="ro6">
          <table:table-cell table:style-name="ce81" office:value-type="string" calcext:value-type="string">
            <text:p>Einsetzen:</text:p>
          </table:table-cell>
          <table:table-cell office:value-type="string" calcext:value-type="string">
            <text:p>O=</text:p>
          </table:table-cell>
          <table:table-cell table:style-name="ce188"/>
          <table:table-cell/>
          <table:table-cell table:style-name="ce40" table:formula="of:=IF(ISBLANK([.I27]);&quot;&quot;;IF(ISERROR(FIND(&quot;|&quot;&amp; SUBSTITUTE(SUBSTITUTE(SUBSTITUTE(SUBSTITUTE([.C27];&quot; &quot;;&quot;&quot;);&quot;·&quot;;&quot;*&quot; );&quot;–&quot; ;&quot;-&quot; );&quot;:&quot;;&quot;/&quot;) &amp;&quot;|&quot;;&quot;|&quot; &amp; SUBSTITUTE([.I27];&quot; &quot;;&quot;&quot;) &amp;&quot;|&quot;));&quot;&quot;;&quot;&quot;))" office:value-type="string" office:string-value="" calcext:value-type="string">
            <text:p></text:p>
          </table:table-cell>
          <table:table-cell table:number-columns-repeated="3"/>
          <table:table-cell table:formula="of:=&quot;6*&quot;&amp;[.I25]&amp;&quot;*&quot;&amp;[.I25]&amp;[.J25]&amp;&quot;²|6*&quot;&amp;[.I25]&amp;&quot;²&quot;&amp;[.J25]&amp;&quot;²|6*&quot;&amp;[.I25]&amp;[.J25]&amp;&quot;*&quot;&amp;[.I25]&amp;[.J25]&amp;&quot;|6*&quot;&amp;[.I25]&amp;[.J25]&amp;&quot;²*&quot;&amp;[.I25]" office:value-type="string" office:string-value="6*8*8cm²|6*8²cm²|6*8cm*8cm|6*8cm²*8" calcext:value-type="string">
            <text:p>6*8*8cm²|6*8²cm²|6*8cm*8cm|6*8cm²*8</text:p>
          </table:table-cell>
          <table:table-cell table:number-columns-repeated="3"/>
        </table:table-row>
        <table:table-row table:style-name="ro6">
          <table:table-cell table:style-name="ce81" office:value-type="string" calcext:value-type="string">
            <text:p>Ergebnis:</text:p>
          </table:table-cell>
          <table:table-cell office:value-type="string" calcext:value-type="string">
            <text:p>O=</text:p>
          </table:table-cell>
          <table:table-cell table:style-name="ce188"/>
          <table:table-cell/>
          <table:table-cell table:style-name="ce83" table:formula="of:=IF(ISBLANK([.I28]);&quot;&quot;;IF(ISERROR(VALUE([.C28]));IF(ISERROR(VALUE(SUBSTITUTE([.C28];[.J28];&quot;&quot;)));&quot;&quot;;IF(VALUE(SUBSTITUTE(SUBSTITUTE([.C28];&quot; &quot;;&quot;&quot;);[.J28];&quot;&quot;))=[.I28];&quot;&quot;;&quot;&quot;));&quot;&quot;))" office:value-type="string" office:string-value="" calcext:value-type="string">
            <text:p></text:p>
          </table:table-cell>
          <table:table-cell table:number-columns-repeated="3"/>
          <table:table-cell table:formula="of:=6*[.I25]*[.I25]" office:value-type="float" office:value="384" calcext:value-type="float">
            <text:p>384</text:p>
          </table:table-cell>
          <table:table-cell table:formula="of:=[.J25]&amp;&quot;²&quot;" office:value-type="string" office:string-value="cm²" calcext:value-type="string">
            <text:p>cm²</text:p>
          </table:table-cell>
          <table:table-cell table:number-columns-repeated="2"/>
        </table:table-row>
        <table:table-row table:style-name="ro6">
          <table:table-cell table:number-columns-repeated="4"/>
          <table:table-cell table:style-name="ce40" table:formula="of:=IF(ISBLANK([.I29]);&quot;&quot;;IF(ISERROR(FIND(&quot;|&quot;&amp; SUBSTITUTE(SUBSTITUTE(SUBSTITUTE(SUBSTITUTE([.C29];&quot; &quot;;&quot;&quot;);&quot;·&quot;;&quot;*&quot; );&quot;–&quot; ;&quot;-&quot; );&quot;:&quot;;&quot;/&quot;) &amp;&quot;|&quot;;&quot;|&quot; &amp; SUBSTITUTE([.I29];&quot; &quot;;&quot;&quot;) &amp;&quot;|&quot;));&quot;&quot;;&quot;&quot;))">
            <text:p/>
          </table:table-cell>
          <table:table-cell table:number-columns-repeated="7"/>
        </table:table-row>
        <table:table-row table:style-name="ro6">
          <table:table-cell table:number-columns-repeated="4"/>
          <table:table-cell table:style-name="ce40" table:formula="of:=IF(ISBLANK([.I30]);&quot;&quot;;IF(ISERROR(FIND(&quot;|&quot;&amp; SUBSTITUTE(SUBSTITUTE(SUBSTITUTE(SUBSTITUTE([.C30];&quot; &quot;;&quot;&quot;);&quot;·&quot;;&quot;*&quot; );&quot;–&quot; ;&quot;-&quot; );&quot;:&quot;;&quot;/&quot;) &amp;&quot;|&quot;;&quot;|&quot; &amp; SUBSTITUTE([.I30];&quot; &quot;;&quot;&quot;) &amp;&quot;|&quot;));&quot;&quot;;&quot;&quot;))">
            <text:p/>
          </table:table-cell>
          <table:table-cell table:number-columns-repeated="7"/>
        </table:table-row>
        <table:table-row table:style-name="ro6">
          <table:table-cell table:formula="of:=&quot;geg: a = &quot;&amp;[.I31]&amp;&quot; &quot;&amp;[.J31]" office:value-type="string" office:string-value="geg: a = 3,5 m" calcext:value-type="string">
            <text:p>geg: a = 3,5 m</text:p>
          </table:table-cell>
          <table:table-cell table:number-columns-repeated="7"/>
          <table:table-cell table:formula="of:=RANDBETWEEN(3;5)+0.5" office:value-type="float" office:value="3.5" calcext:value-type="float">
            <text:p>3,5</text:p>
          </table:table-cell>
          <table:table-cell table:formula="of:=CHOOSE(RANDBETWEEN(1;4);&quot;m&quot;;&quot;dm&quot;;&quot;cm&quot;;&quot;mm&quot;)" office:value-type="string" office:string-value="m" calcext:value-type="string">
            <text:p>m</text:p>
          </table:table-cell>
          <table:table-cell table:number-columns-repeated="2"/>
        </table:table-row>
        <table:table-row table:style-name="ro6">
          <table:table-cell table:style-name="ce81" office:value-type="string" calcext:value-type="string">
            <text:p>Formel:</text:p>
          </table:table-cell>
          <table:table-cell office:value-type="string" calcext:value-type="string">
            <text:p>O=</text:p>
          </table:table-cell>
          <table:table-cell table:style-name="ce188"/>
          <table:table-cell/>
          <table:table-cell table:style-name="ce40" table:formula="of:=IF(ISBLANK([.I32]);&quot;&quot;;IF(ISERROR(FIND(&quot;|&quot;&amp; SUBSTITUTE(SUBSTITUTE(SUBSTITUTE(SUBSTITUTE([.C32];&quot; &quot;;&quot;&quot;);&quot;·&quot;;&quot;*&quot; );&quot;–&quot; ;&quot;-&quot; );&quot;:&quot;;&quot;/&quot;) &amp;&quot;|&quot;;&quot;|&quot; &amp; SUBSTITUTE([.I32];&quot; &quot;;&quot;&quot;) &amp;&quot;|&quot;));&quot;&quot;;&quot;&quot;))" office:value-type="string" office:string-value="" calcext:value-type="string">
            <text:p></text:p>
          </table:table-cell>
          <table:table-cell table:number-columns-repeated="3"/>
          <table:table-cell office:value-type="string" calcext:value-type="string">
            <text:p>6a²|6*a²|6*a*a|6a*a</text:p>
          </table:table-cell>
          <table:table-cell table:number-columns-repeated="3"/>
        </table:table-row>
        <table:table-row table:style-name="ro6">
          <table:table-cell table:style-name="ce81" office:value-type="string" calcext:value-type="string">
            <text:p>Einsetzen:</text:p>
          </table:table-cell>
          <table:table-cell office:value-type="string" calcext:value-type="string">
            <text:p>O=</text:p>
          </table:table-cell>
          <table:table-cell table:style-name="ce188"/>
          <table:table-cell/>
          <table:table-cell table:style-name="ce40" table:formula="of:=IF(ISBLANK([.I33]);&quot;&quot;;IF(ISERROR(FIND(&quot;|&quot;&amp; SUBSTITUTE(SUBSTITUTE(SUBSTITUTE(SUBSTITUTE([.C33];&quot; &quot;;&quot;&quot;);&quot;·&quot;;&quot;*&quot; );&quot;–&quot; ;&quot;-&quot; );&quot;:&quot;;&quot;/&quot;) &amp;&quot;|&quot;;&quot;|&quot; &amp; SUBSTITUTE([.I33];&quot; &quot;;&quot;&quot;) &amp;&quot;|&quot;));&quot;&quot;;&quot;&quot;))" office:value-type="string" office:string-value="" calcext:value-type="string">
            <text:p></text:p>
          </table:table-cell>
          <table:table-cell table:number-columns-repeated="3"/>
          <table:table-cell table:formula="of:=&quot;6*&quot;&amp;[.I31]&amp;&quot;*&quot;&amp;[.I31]&amp;[.J31]&amp;&quot;²|6*&quot;&amp;[.I31]&amp;&quot;²&quot;&amp;[.J31]&amp;&quot;²|6*&quot;&amp;[.I31]&amp;[.J31]&amp;&quot;*&quot;&amp;[.I31]&amp;[.J31]&amp;&quot;|6*&quot;&amp;[.I31]&amp;[.J31]&amp;&quot;²*&quot;&amp;[.I31]" office:value-type="string" office:string-value="6*3,5*3,5m²|6*3,5²m²|6*3,5m*3,5m|6*3,5m²*3,5" calcext:value-type="string">
            <text:p>6*3,5*3,5m²|6*3,5²m²|6*3,5m*3,5m|6*3,5m²*3,5</text:p>
          </table:table-cell>
          <table:table-cell table:number-columns-repeated="3"/>
        </table:table-row>
        <table:table-row table:style-name="ro6">
          <table:table-cell table:style-name="ce81" office:value-type="string" calcext:value-type="string">
            <text:p>Ergebnis:</text:p>
          </table:table-cell>
          <table:table-cell office:value-type="string" calcext:value-type="string">
            <text:p>O=</text:p>
          </table:table-cell>
          <table:table-cell table:style-name="ce188"/>
          <table:table-cell/>
          <table:table-cell table:style-name="ce83" table:formula="of:=IF(ISBLANK([.I34]);&quot;&quot;;IF(ISERROR(VALUE([.C34]));IF(ISERROR(VALUE(SUBSTITUTE([.C34];[.J34];&quot;&quot;)));&quot;&quot;;IF(VALUE(SUBSTITUTE(SUBSTITUTE([.C34];&quot; &quot;;&quot;&quot;);[.J34];&quot;&quot;))=[.I34];&quot;&quot;;&quot;&quot;));&quot;&quot;))" office:value-type="string" office:string-value="" calcext:value-type="string">
            <text:p></text:p>
          </table:table-cell>
          <table:table-cell table:number-columns-repeated="3"/>
          <table:table-cell table:formula="of:=6*[.I31]*[.I31]" office:value-type="float" office:value="73.5" calcext:value-type="float">
            <text:p>73,5</text:p>
          </table:table-cell>
          <table:table-cell table:formula="of:=[.J31]&amp;&quot;²&quot;" office:value-type="string" office:string-value="m²" calcext:value-type="string">
            <text:p>m²</text:p>
          </table:table-cell>
          <table:table-cell table:number-columns-repeated="2"/>
        </table:table-row>
        <table:table-row table:style-name="ro6" table:number-rows-repeated="2">
          <table:table-cell table:number-columns-repeated="12"/>
        </table:table-row>
        <table:table-row table:style-name="ro6">
          <table:table-cell table:formula="of:=&quot;geg: a = &quot;&amp;[.I37]&amp;&quot; &quot;&amp;[.J37]" office:value-type="string" office:string-value="geg: a = 9,5 mm" calcext:value-type="string">
            <text:p>geg: a = 9,5 mm</text:p>
          </table:table-cell>
          <table:table-cell table:number-columns-repeated="7"/>
          <table:table-cell table:formula="of:=RANDBETWEEN(6;9)+0.5" office:value-type="float" office:value="9.5" calcext:value-type="float">
            <text:p>9,5</text:p>
          </table:table-cell>
          <table:table-cell table:formula="of:=CHOOSE(RANDBETWEEN(1;4);&quot;m&quot;;&quot;dm&quot;;&quot;cm&quot;;&quot;mm&quot;)" office:value-type="string" office:string-value="mm" calcext:value-type="string">
            <text:p>mm</text:p>
          </table:table-cell>
          <table:table-cell table:number-columns-repeated="2"/>
        </table:table-row>
        <table:table-row table:style-name="ro6">
          <table:table-cell table:style-name="ce81" office:value-type="string" calcext:value-type="string">
            <text:p>Formel:</text:p>
          </table:table-cell>
          <table:table-cell office:value-type="string" calcext:value-type="string">
            <text:p>O=</text:p>
          </table:table-cell>
          <table:table-cell table:style-name="ce188"/>
          <table:table-cell/>
          <table:table-cell table:style-name="ce40" table:formula="of:=IF(ISBLANK([.I38]);&quot;&quot;;IF(ISERROR(FIND(&quot;|&quot;&amp; SUBSTITUTE(SUBSTITUTE(SUBSTITUTE(SUBSTITUTE([.C38];&quot; &quot;;&quot;&quot;);&quot;·&quot;;&quot;*&quot; );&quot;–&quot; ;&quot;-&quot; );&quot;:&quot;;&quot;/&quot;) &amp;&quot;|&quot;;&quot;|&quot; &amp; SUBSTITUTE([.I38];&quot; &quot;;&quot;&quot;) &amp;&quot;|&quot;));&quot;&quot;;&quot;&quot;))" office:value-type="string" office:string-value="" calcext:value-type="string">
            <text:p></text:p>
          </table:table-cell>
          <table:table-cell table:number-columns-repeated="3"/>
          <table:table-cell office:value-type="string" calcext:value-type="string">
            <text:p>6a²|6*a²|6*a*a|6a*a</text:p>
          </table:table-cell>
          <table:table-cell table:number-columns-repeated="3"/>
        </table:table-row>
        <table:table-row table:style-name="ro6">
          <table:table-cell table:style-name="ce81" office:value-type="string" calcext:value-type="string">
            <text:p>Einsetzen:</text:p>
          </table:table-cell>
          <table:table-cell office:value-type="string" calcext:value-type="string">
            <text:p>O=</text:p>
          </table:table-cell>
          <table:table-cell table:style-name="ce188"/>
          <table:table-cell/>
          <table:table-cell table:style-name="ce40" table:formula="of:=IF(ISBLANK([.I39]);&quot;&quot;;IF(ISERROR(FIND(&quot;|&quot;&amp; SUBSTITUTE(SUBSTITUTE(SUBSTITUTE(SUBSTITUTE([.C39];&quot; &quot;;&quot;&quot;);&quot;·&quot;;&quot;*&quot; );&quot;–&quot; ;&quot;-&quot; );&quot;:&quot;;&quot;/&quot;) &amp;&quot;|&quot;;&quot;|&quot; &amp; SUBSTITUTE([.I39];&quot; &quot;;&quot;&quot;) &amp;&quot;|&quot;));&quot;&quot;;&quot;&quot;))" office:value-type="string" office:string-value="" calcext:value-type="string">
            <text:p></text:p>
          </table:table-cell>
          <table:table-cell table:number-columns-repeated="3"/>
          <table:table-cell table:formula="of:=&quot;6*&quot;&amp;[.I37]&amp;&quot;*&quot;&amp;[.I37]&amp;[.J37]&amp;&quot;²|6*&quot;&amp;[.I37]&amp;&quot;²&quot;&amp;[.J37]&amp;&quot;²|6*&quot;&amp;[.I37]&amp;[.J37]&amp;&quot;*&quot;&amp;[.I37]&amp;[.J37]&amp;&quot;|6*&quot;&amp;[.I37]&amp;[.J37]&amp;&quot;²*&quot;&amp;[.I37]" office:value-type="string" office:string-value="6*9,5*9,5mm²|6*9,5²mm²|6*9,5mm*9,5mm|6*9,5mm²*9,5" calcext:value-type="string">
            <text:p>6*9,5*9,5mm²|6*9,5²mm²|6*9,5mm*9,5mm|6*9,5mm²*9,5</text:p>
          </table:table-cell>
          <table:table-cell table:number-columns-repeated="3"/>
        </table:table-row>
        <table:table-row table:style-name="ro6">
          <table:table-cell table:style-name="ce81" office:value-type="string" calcext:value-type="string">
            <text:p>Ergebnis:</text:p>
          </table:table-cell>
          <table:table-cell office:value-type="string" calcext:value-type="string">
            <text:p>O=</text:p>
          </table:table-cell>
          <table:table-cell table:style-name="ce188"/>
          <table:table-cell/>
          <table:table-cell table:style-name="ce83" table:formula="of:=IF(ISBLANK([.I40]);&quot;&quot;;IF(ISERROR(VALUE([.C40]));IF(ISERROR(VALUE(SUBSTITUTE([.C40];[.J40];&quot;&quot;)));&quot;&quot;;IF(VALUE(SUBSTITUTE(SUBSTITUTE([.C40];&quot; &quot;;&quot;&quot;);[.J40];&quot;&quot;))=[.I40];&quot;&quot;;&quot;&quot;));&quot;&quot;))" office:value-type="string" office:string-value="" calcext:value-type="string">
            <text:p></text:p>
          </table:table-cell>
          <table:table-cell table:number-columns-repeated="3"/>
          <table:table-cell table:formula="of:=6*[.I37]*[.I37]" office:value-type="float" office:value="541.5" calcext:value-type="float">
            <text:p>541,5</text:p>
          </table:table-cell>
          <table:table-cell table:formula="of:=[.J37]&amp;&quot;²&quot;" office:value-type="string" office:string-value="mm²" calcext:value-type="string">
            <text:p>mm²</text:p>
          </table:table-cell>
          <table:table-cell table:number-columns-repeated="2"/>
        </table:table-row>
        <table:table-row table:style-name="ro6" table:number-rows-repeated="3">
          <table:table-cell table:number-columns-repeated="12"/>
        </table:table-row>
        <table:table-row table:style-name="ro6">
          <table:table-cell>
            <draw:g table:end-cell-address="Tabelle3.C52" table:end-x="16.22mm" table:end-y="3.93mm" draw:z-index="1">
              <draw:line draw:style-name="gr2" draw:text-style-name="P2" svg:x1="26.68mm" svg:y1="0.08mm" svg:x2="26.68mm" svg:y2="20.15mm">
                <text:p/>
              </draw:line>
              <draw:polygon draw:style-name="gr2" draw:text-style-name="P2" svg:width="73.36mm" svg:height="15.03mm" svg:x="6.68mm" svg:y="20.15mm" svg:viewBox="0 0 7337 1504" draw:points="0,1504 5337,1504 7337,0 1999,0">
                <text:p/>
              </draw:polygon>
              <draw:polygon draw:style-name="gr3" draw:text-style-name="P3" svg:width="73.36mm" svg:height="15.03mm" svg:x="6.68mm" svg:y="0.08mm" svg:viewBox="0 0 7337 1504" draw:points="0,1504 5337,1504 7337,0 1999,0">
                <text:p/>
              </draw:polygon>
              <draw:rect draw:style-name="gr4" draw:text-style-name="P4" svg:width="53.38mm" svg:height="20.06mm" svg:x="6.68mm" svg:y="15.13mm">
                <text:p/>
              </draw:rect>
              <draw:polygon draw:style-name="gr5" draw:text-style-name="P5" svg:width="19.98mm" svg:height="35.11mm" svg:x="60.06mm" svg:y="0.08mm" svg:viewBox="0 0 1999 3512" draw:points="0,3512 1999,2007 1999,0 0,1504">
                <text:p/>
              </draw:polygon>
              <draw:frame draw:style-name="gr9" draw:text-style-name="P6" svg:width="6.69mm" svg:height="5.02mm" svg:x="33.36mm" svg:y="35.19mm">
                <draw:text-box>
                  <text:p>a</text:p>
                </draw:text-box>
              </draw:frame>
              <draw:frame draw:style-name="gr9" draw:text-style-name="P6" svg:width="6.67mm" svg:height="5.02mm" svg:x="0.01mm" svg:y="25.16mm">
                <draw:text-box>
                  <text:p>b</text:p>
                </draw:text-box>
              </draw:frame>
              <draw:frame draw:style-name="gr9" draw:text-style-name="P6" svg:width="6.66mm" svg:height="5.02mm" svg:x="73.39mm" svg:y="25.16mm">
                <draw:text-box draw:corner-radius="100mm">
                  <text:p>c</text:p>
                </draw:text-box>
              </draw:frame>
            </draw:g>
          </table:table-cell>
          <table:table-cell table:number-columns-repeated="11"/>
        </table:table-row>
        <table:table-row table:style-name="ro6" table:number-rows-repeated="10">
          <table:table-cell table:number-columns-repeated="12"/>
        </table:table-row>
        <table:table-row table:style-name="ro6">
          <table:table-cell table:formula="of:=&quot;geg: a = &quot;&amp;[.I55]&amp;&quot; &quot;&amp;[.J55]&amp;&quot;; b = &quot;&amp;[.K55]&amp;&quot; &quot;&amp;[.J55]&amp;&quot; ; c = &quot;&amp;[.L55]&amp;&quot; cm&quot;" office:value-type="string" office:string-value="geg: a = 4 cm; b = 5 cm ; c = 5 cm" calcext:value-type="string">
            <text:p>geg: a = 4 cm; b = 5 cm ; c = 5 cm</text:p>
          </table:table-cell>
          <table:table-cell table:number-columns-repeated="7"/>
          <table:table-cell table:formula="of:=RANDBETWEEN(1;5)" office:value-type="float" office:value="4" calcext:value-type="float">
            <text:p>4</text:p>
          </table:table-cell>
          <table:table-cell table:formula="of:=CHOOSE(RANDBETWEEN(1;4);&quot;m&quot;;&quot;dm&quot;;&quot;cm&quot;;&quot;mm&quot;)" office:value-type="string" office:string-value="cm" calcext:value-type="string">
            <text:p>cm</text:p>
          </table:table-cell>
          <table:table-cell table:style-name="ce56" table:formula="of:=RANDBETWEEN(1;5)" office:value-type="float" office:value="5" calcext:value-type="float">
            <text:p>5</text:p>
          </table:table-cell>
          <table:table-cell table:style-name="ce56" table:formula="of:=RANDBETWEEN(1;5)" office:value-type="float" office:value="5" calcext:value-type="float">
            <text:p>5</text:p>
          </table:table-cell>
        </table:table-row>
        <table:table-row table:style-name="ro6">
          <table:table-cell table:style-name="ce81" office:value-type="string" calcext:value-type="string">
            <text:p>Formel:</text:p>
          </table:table-cell>
          <table:table-cell office:value-type="string" calcext:value-type="string">
            <text:p>O=</text:p>
          </table:table-cell>
          <table:table-cell table:style-name="ce188"/>
          <table:table-cell/>
          <table:table-cell table:style-name="ce40" table:formula="of:=IF(ISBLANK([.I56]);&quot;&quot;;IF(ISERROR(FIND(&quot;|&quot;&amp; SUBSTITUTE(SUBSTITUTE(SUBSTITUTE(SUBSTITUTE([.C56];&quot; &quot;;&quot;&quot;);&quot;·&quot;;&quot;*&quot; );&quot;2*&quot; ;&quot;2&quot; );&quot;:&quot;;&quot;/&quot;) &amp;&quot;|&quot;;&quot;|&quot; &amp; SUBSTITUTE([.I56];&quot; &quot;;&quot;&quot;) &amp;&quot;|&quot;));&quot;&quot;;&quot;&quot;))" office:value-type="string" office:string-value="" calcext:value-type="string">
            <text:p></text:p>
          </table:table-cell>
          <table:table-cell table:number-columns-repeated="3"/>
          <table:table-cell office:value-type="string" calcext:value-type="string">
            <text:p>2ab+2ac+2bc|2a*b+2a*c+2b*c|2(ab+ac+bc)|2(a*b+a*c+b*c)</text:p>
          </table:table-cell>
          <table:table-cell table:number-columns-repeated="3"/>
        </table:table-row>
        <table:table-row table:style-name="ro6">
          <table:table-cell table:style-name="ce81" office:value-type="string" calcext:value-type="string">
            <text:p>Einsetzen:</text:p>
          </table:table-cell>
          <table:table-cell office:value-type="string" calcext:value-type="string">
            <text:p>O=</text:p>
          </table:table-cell>
          <table:table-cell table:style-name="ce188"/>
          <table:table-cell/>
          <table:table-cell table:style-name="ce40" table:formula="of:=IF(ISBLANK([.I57]);&quot;&quot;;IF(ISERROR(FIND(&quot;|&quot;&amp; SUBSTITUTE(SUBSTITUTE(SUBSTITUTE(SUBSTITUTE([.C57];&quot; &quot;;&quot;&quot;);&quot;·&quot;;&quot;*&quot; );&quot;2*(&quot; ;&quot;2(&quot; );&quot;:&quot;;&quot;/&quot;) &amp;&quot;|&quot;;&quot;|&quot; &amp; SUBSTITUTE([.I57];&quot; &quot;;&quot;&quot;) &amp;&quot;|&quot;));&quot;&quot;;&quot;&quot;))" office:value-type="string" office:string-value="" calcext:value-type="string">
            <text:p></text:p>
          </table:table-cell>
          <table:table-cell table:number-columns-repeated="3"/>
          <table:table-cell table:formula="of:=&quot;2*&quot;&amp;[.I55]&amp;[.J55]&amp;&quot;*&quot;&amp;[.K55]&amp;[.J55]&amp;&quot;+2*&quot;&amp;[.I55]&amp;[.J55]&amp;&quot;*&quot;&amp;[.L55]&amp;[.J55]&amp;&quot;+2*&quot;&amp;[.K55]&amp;[.J55]&amp;&quot;*&quot;&amp;[.L55]&amp;[.J55]&amp;&quot;|2*&quot;&amp;[.I55]&amp;&quot;*&quot;&amp;[.K55]&amp;[.J55]&amp;&quot;²+2*&quot;&amp;[.I55]&amp;&quot;*&quot;&amp;[.L55]&amp;[.J55]&amp;&quot;²+2*&quot;&amp;[.K55]&amp;&quot;*&quot;&amp;[.L55]&amp;[.J55]&amp;&quot;²&quot;&amp;&quot;|2(&quot;&amp;[.I55]&amp;&quot;*&quot;&amp;[.K55]&amp;&quot;+&quot;&amp;[.I55]&amp;&quot;*&quot;&amp;[.L55]&amp;&quot;+&quot;&amp;[.K55]&amp;&quot;*&quot;&amp;[.L55]&amp;&quot;)&quot;&amp;[.J55]&amp;&quot;²|2(&quot;&amp;[.I55]&amp;[.J55]&amp;&quot;*&quot;&amp;[.K55]&amp;[.J55]&amp;&quot;+&quot;&amp;[.I55]&amp;[.J55]&amp;&quot;*&quot;&amp;[.L55]&amp;[.J55]&amp;&quot;+&quot;&amp;[.K55]&amp;[.J55]&amp;&quot;*&quot;&amp;[.L55]&amp;[.J55]&amp;&quot;)&quot;&amp;&quot;|&quot;&amp;&quot;2(&quot;&amp;[.I55]&amp;&quot;*&quot;&amp;[.K55]&amp;[.J55]&amp;&quot;²+2*&quot;&amp;[.I55]&amp;&quot;*&quot;&amp;[.L55]&amp;[.J55]&amp;&quot;²+2*&quot;&amp;[.K55]&amp;&quot;*&quot;&amp;[.L55]&amp;[.J55]&amp;&quot;²)&quot;" office:value-type="string" office:string-value="2*4cm*5cm+2*4cm*5cm+2*5cm*5cm|2*4*5cm²+2*4*5cm²+2*5*5cm²|2(4*5+4*5+5*5)cm²|2(4cm*5cm+4cm*5cm+5cm*5cm)|2(4*5cm²+2*4*5cm²+2*5*5cm²)" calcext:value-type="string">
            <text:p>2*4cm*5cm+2*4cm*5cm+2*5cm*5cm|2*4*5cm²+2*4*5cm²+2*5*5cm²|2(4*5+4*5+5*5)cm²|2(4cm*5cm+4cm*5cm+5cm*5cm)|2(4*5cm²+2*4*5cm²+2*5*5cm²)</text:p>
          </table:table-cell>
          <table:table-cell table:number-columns-repeated="3"/>
        </table:table-row>
        <table:table-row table:style-name="ro6">
          <table:table-cell table:style-name="ce81" office:value-type="string" calcext:value-type="string">
            <text:p>Ergebnis:</text:p>
          </table:table-cell>
          <table:table-cell office:value-type="string" calcext:value-type="string">
            <text:p>O=</text:p>
          </table:table-cell>
          <table:table-cell table:style-name="ce188"/>
          <table:table-cell/>
          <table:table-cell table:style-name="ce40" table:formula="of:=IF(ISBLANK([.I58]);&quot;&quot;;IF(ISERROR(FIND(&quot;|&quot;&amp; SUBSTITUTE(SUBSTITUTE(SUBSTITUTE(SUBSTITUTE([.C58];&quot; &quot;;&quot;&quot;);&quot;·&quot;;&quot;*&quot; );&quot;2*&quot; ;&quot;2&quot; );&quot;:&quot;;&quot;/&quot;) &amp;&quot;|&quot;;&quot;|&quot; &amp; SUBSTITUTE([.I58];&quot; &quot;;&quot;&quot;) &amp;&quot;|&quot;));&quot;&quot;;&quot;&quot;))" office:value-type="string" office:string-value="" calcext:value-type="string">
            <text:p></text:p>
          </table:table-cell>
          <table:table-cell table:number-columns-repeated="3"/>
          <table:table-cell table:formula="of:=2*[.I55]*[.K55]+2*[.I55]*[.L55]+2*[.K55]*[.L55]" office:value-type="float" office:value="130" calcext:value-type="float">
            <text:p>130</text:p>
          </table:table-cell>
          <table:table-cell table:formula="of:=[.J55]&amp;&quot;²&quot;" office:value-type="string" office:string-value="cm²" calcext:value-type="string">
            <text:p>cm²</text:p>
          </table:table-cell>
          <table:table-cell table:number-columns-repeated="2"/>
        </table:table-row>
        <table:table-row table:style-name="ro6">
          <table:table-cell table:number-columns-repeated="4"/>
          <table:table-cell table:style-name="ce40" table:formula="of:=IF(ISBLANK([.I59]);&quot;&quot;;IF(ISERROR(FIND(&quot;|&quot;&amp; SUBSTITUTE(SUBSTITUTE(SUBSTITUTE(SUBSTITUTE([.C59];&quot; &quot;;&quot;&quot;);&quot;·&quot;;&quot;*&quot; );&quot;2*&quot; ;&quot;2&quot; );&quot;:&quot;;&quot;/&quot;) &amp;&quot;|&quot;;&quot;|&quot; &amp; SUBSTITUTE([.I59];&quot; &quot;;&quot;&quot;) &amp;&quot;|&quot;));&quot;&quot;;&quot;&quot;))">
            <text:p/>
          </table:table-cell>
          <table:table-cell table:number-columns-repeated="7"/>
        </table:table-row>
        <table:table-row table:style-name="ro6">
          <table:table-cell table:number-columns-repeated="4"/>
          <table:table-cell table:style-name="ce40" table:formula="of:=IF(ISBLANK([.I60]);&quot;&quot;;IF(ISERROR(FIND(&quot;|&quot;&amp; SUBSTITUTE(SUBSTITUTE(SUBSTITUTE(SUBSTITUTE([.C60];&quot; &quot;;&quot;&quot;);&quot;·&quot;;&quot;*&quot; );&quot;2*&quot; ;&quot;2&quot; );&quot;:&quot;;&quot;/&quot;) &amp;&quot;|&quot;;&quot;|&quot; &amp; SUBSTITUTE([.I60];&quot; &quot;;&quot;&quot;) &amp;&quot;|&quot;));&quot;&quot;;&quot;&quot;))">
            <text:p/>
          </table:table-cell>
          <table:table-cell table:number-columns-repeated="7"/>
        </table:table-row>
        <table:table-row table:style-name="ro6">
          <table:table-cell table:formula="of:=&quot;geg: a = &quot;&amp;[.I61]&amp;&quot; &quot;&amp;[.J61]&amp;&quot;; b = &quot;&amp;[.K61]&amp;&quot; &quot;&amp;[.J61]&amp;&quot; ; c = &quot;&amp;[.L61]&amp;&quot; cm&quot;" office:value-type="string" office:string-value="geg: a = 9 cm; b = 4 cm ; c = 4 cm" calcext:value-type="string">
            <text:p>geg: a = 9 cm; b = 4 cm ; c = 4 cm</text:p>
          </table:table-cell>
          <table:table-cell table:number-columns-repeated="3"/>
          <table:table-cell table:style-name="ce40"/>
          <table:table-cell table:number-columns-repeated="3"/>
          <table:table-cell table:formula="of:=RANDBETWEEN(6;9)" office:value-type="float" office:value="9" calcext:value-type="float">
            <text:p>9</text:p>
          </table:table-cell>
          <table:table-cell table:formula="of:=CHOOSE(RANDBETWEEN(1;4);&quot;m&quot;;&quot;dm&quot;;&quot;cm&quot;;&quot;mm&quot;)" office:value-type="string" office:string-value="cm" calcext:value-type="string">
            <text:p>cm</text:p>
          </table:table-cell>
          <table:table-cell table:style-name="ce56" table:formula="of:=RANDBETWEEN(4;6)" office:value-type="float" office:value="4" calcext:value-type="float">
            <text:p>4</text:p>
          </table:table-cell>
          <table:table-cell table:style-name="ce56" table:formula="of:=RANDBETWEEN(2;5)" office:value-type="float" office:value="4" calcext:value-type="float">
            <text:p>4</text:p>
          </table:table-cell>
        </table:table-row>
        <table:table-row table:style-name="ro6">
          <table:table-cell table:style-name="ce81" office:value-type="string" calcext:value-type="string">
            <text:p>Formel:</text:p>
          </table:table-cell>
          <table:table-cell office:value-type="string" calcext:value-type="string">
            <text:p>O=</text:p>
          </table:table-cell>
          <table:table-cell table:style-name="ce188"/>
          <table:table-cell/>
          <table:table-cell table:style-name="ce40" table:formula="of:=IF(ISBLANK([.I62]);&quot;&quot;;IF(ISERROR(FIND(&quot;|&quot;&amp; SUBSTITUTE(SUBSTITUTE(SUBSTITUTE(SUBSTITUTE([.C62];&quot; &quot;;&quot;&quot;);&quot;·&quot;;&quot;*&quot; );&quot;2*&quot; ;&quot;2&quot; );&quot;:&quot;;&quot;/&quot;) &amp;&quot;|&quot;;&quot;|&quot; &amp; SUBSTITUTE([.I62];&quot; &quot;;&quot;&quot;) &amp;&quot;|&quot;));&quot;&quot;;&quot;&quot;))" office:value-type="string" office:string-value="" calcext:value-type="string">
            <text:p></text:p>
          </table:table-cell>
          <table:table-cell table:number-columns-repeated="3"/>
          <table:table-cell office:value-type="string" calcext:value-type="string">
            <text:p>2ab+2ac+2bc|2a*b+2a*c+2b*c|2(ab+ac+bc)|2(a*b+a*c+b*c)</text:p>
          </table:table-cell>
          <table:table-cell table:number-columns-repeated="3"/>
        </table:table-row>
        <table:table-row table:style-name="ro6">
          <table:table-cell table:style-name="ce81" office:value-type="string" calcext:value-type="string">
            <text:p>Einsetzen:</text:p>
          </table:table-cell>
          <table:table-cell office:value-type="string" calcext:value-type="string">
            <text:p>O=</text:p>
          </table:table-cell>
          <table:table-cell table:style-name="ce188"/>
          <table:table-cell/>
          <table:table-cell table:style-name="ce40" table:formula="of:=IF(ISBLANK([.I63]);&quot;&quot;;IF(ISERROR(FIND(&quot;|&quot;&amp; SUBSTITUTE(SUBSTITUTE(SUBSTITUTE(SUBSTITUTE([.C63];&quot; &quot;;&quot;&quot;);&quot;·&quot;;&quot;*&quot; );&quot;2*(&quot; ;&quot;2(&quot; );&quot;:&quot;;&quot;/&quot;) &amp;&quot;|&quot;;&quot;|&quot; &amp; SUBSTITUTE([.I63];&quot; &quot;;&quot;&quot;) &amp;&quot;|&quot;));&quot;&quot;;&quot;&quot;))" office:value-type="string" office:string-value="" calcext:value-type="string">
            <text:p></text:p>
          </table:table-cell>
          <table:table-cell table:number-columns-repeated="3"/>
          <table:table-cell table:formula="of:=&quot;2*&quot;&amp;[.I61]&amp;[.J61]&amp;&quot;*&quot;&amp;[.K61]&amp;[.J61]&amp;&quot;+2*&quot;&amp;[.I61]&amp;[.J61]&amp;&quot;*&quot;&amp;[.L61]&amp;[.J61]&amp;&quot;+2*&quot;&amp;[.K61]&amp;[.J61]&amp;&quot;*&quot;&amp;[.L61]&amp;[.J61]&amp;&quot;|2*&quot;&amp;[.I61]&amp;&quot;*&quot;&amp;[.K61]&amp;[.J61]&amp;&quot;²+2*&quot;&amp;[.I61]&amp;&quot;*&quot;&amp;[.L61]&amp;[.J61]&amp;&quot;²+2*&quot;&amp;[.K61]&amp;&quot;*&quot;&amp;[.L61]&amp;[.J61]&amp;&quot;²&quot;&amp;&quot;|2(&quot;&amp;[.I61]&amp;&quot;*&quot;&amp;[.K61]&amp;&quot;+&quot;&amp;[.I61]&amp;&quot;*&quot;&amp;[.L61]&amp;&quot;+&quot;&amp;[.K61]&amp;&quot;*&quot;&amp;[.L61]&amp;&quot;)&quot;&amp;[.J61]&amp;&quot;²|2(&quot;&amp;[.I61]&amp;[.J61]&amp;&quot;*&quot;&amp;[.K61]&amp;[.J61]&amp;&quot;+&quot;&amp;[.I61]&amp;[.J61]&amp;&quot;*&quot;&amp;[.L61]&amp;[.J61]&amp;&quot;+&quot;&amp;[.K61]&amp;[.J61]&amp;&quot;*&quot;&amp;[.L61]&amp;[.J61]&amp;&quot;)&quot;&amp;&quot;|&quot;&amp;&quot;2(&quot;&amp;[.I61]&amp;&quot;*&quot;&amp;[.K61]&amp;[.J61]&amp;&quot;²+2*&quot;&amp;[.I61]&amp;&quot;*&quot;&amp;[.L61]&amp;[.J61]&amp;&quot;²+2*&quot;&amp;[.K61]&amp;&quot;*&quot;&amp;[.L61]&amp;[.J61]&amp;&quot;²)&quot;" office:value-type="string" office:string-value="2*9cm*4cm+2*9cm*4cm+2*4cm*4cm|2*9*4cm²+2*9*4cm²+2*4*4cm²|2(9*4+9*4+4*4)cm²|2(9cm*4cm+9cm*4cm+4cm*4cm)|2(9*4cm²+2*9*4cm²+2*4*4cm²)" calcext:value-type="string">
            <text:p>2*9cm*4cm+2*9cm*4cm+2*4cm*4cm|2*9*4cm²+2*9*4cm²+2*4*4cm²|2(9*4+9*4+4*4)cm²|2(9cm*4cm+9cm*4cm+4cm*4cm)|2(9*4cm²+2*9*4cm²+2*4*4cm²)</text:p>
          </table:table-cell>
          <table:table-cell table:number-columns-repeated="3"/>
        </table:table-row>
        <table:table-row table:style-name="ro6">
          <table:table-cell table:style-name="ce81" office:value-type="string" calcext:value-type="string">
            <text:p>Ergebnis:</text:p>
          </table:table-cell>
          <table:table-cell office:value-type="string" calcext:value-type="string">
            <text:p>O=</text:p>
          </table:table-cell>
          <table:table-cell table:style-name="ce188"/>
          <table:table-cell/>
          <table:table-cell table:style-name="ce40" table:formula="of:=IF(ISBLANK([.I64]);&quot;&quot;;IF(ISERROR(FIND(&quot;|&quot;&amp; SUBSTITUTE(SUBSTITUTE(SUBSTITUTE(SUBSTITUTE([.C64];&quot; &quot;;&quot;&quot;);&quot;·&quot;;&quot;*&quot; );&quot;2*&quot; ;&quot;2&quot; );&quot;:&quot;;&quot;/&quot;) &amp;&quot;|&quot;;&quot;|&quot; &amp; SUBSTITUTE([.I64];&quot; &quot;;&quot;&quot;) &amp;&quot;|&quot;));&quot;&quot;;&quot;&quot;))" office:value-type="string" office:string-value="" calcext:value-type="string">
            <text:p></text:p>
          </table:table-cell>
          <table:table-cell table:number-columns-repeated="3"/>
          <table:table-cell table:formula="of:=2*[.I61]*[.K61]+2*[.I61]*[.L61]+2*[.K61]*[.L61]" office:value-type="float" office:value="176" calcext:value-type="float">
            <text:p>176</text:p>
          </table:table-cell>
          <table:table-cell table:formula="of:=[.J61]&amp;&quot;²&quot;" office:value-type="string" office:string-value="cm²" calcext:value-type="string">
            <text:p>cm²</text:p>
          </table:table-cell>
          <table:table-cell table:number-columns-repeated="2"/>
        </table:table-row>
        <table:table-row table:style-name="ro6">
          <table:table-cell table:number-columns-repeated="4"/>
          <table:table-cell table:style-name="ce40" table:formula="of:=IF(ISBLANK([.I65]);&quot;&quot;;IF(ISERROR(FIND(&quot;|&quot;&amp; SUBSTITUTE(SUBSTITUTE(SUBSTITUTE(SUBSTITUTE([.C65];&quot; &quot;;&quot;&quot;);&quot;·&quot;;&quot;*&quot; );&quot;2*&quot; ;&quot;2&quot; );&quot;:&quot;;&quot;/&quot;) &amp;&quot;|&quot;;&quot;|&quot; &amp; SUBSTITUTE([.I65];&quot; &quot;;&quot;&quot;) &amp;&quot;|&quot;));&quot;&quot;;&quot;&quot;))">
            <text:p/>
          </table:table-cell>
          <table:table-cell table:number-columns-repeated="7"/>
        </table:table-row>
        <table:table-row table:style-name="ro6">
          <table:table-cell table:number-columns-repeated="4"/>
          <table:table-cell table:style-name="ce40" table:formula="of:=IF(ISBLANK([.I66]);&quot;&quot;;IF(ISERROR(FIND(&quot;|&quot;&amp; SUBSTITUTE(SUBSTITUTE(SUBSTITUTE(SUBSTITUTE([.C66];&quot; &quot;;&quot;&quot;);&quot;·&quot;;&quot;*&quot; );&quot;2*&quot; ;&quot;2&quot; );&quot;:&quot;;&quot;/&quot;) &amp;&quot;|&quot;;&quot;|&quot; &amp; SUBSTITUTE([.I66];&quot; &quot;;&quot;&quot;) &amp;&quot;|&quot;));&quot;&quot;;&quot;&quot;))">
            <text:p/>
          </table:table-cell>
          <table:table-cell table:number-columns-repeated="7"/>
        </table:table-row>
        <table:table-row table:style-name="ro6">
          <table:table-cell table:formula="of:=&quot;geg: a = &quot;&amp;[.I67]&amp;&quot; &quot;&amp;[.J67]&amp;&quot;; b = &quot;&amp;[.K67]&amp;&quot; &quot;&amp;[.J67]&amp;&quot; ; c = &quot;&amp;[.L67]&amp;&quot; cm&quot;" office:value-type="string" office:string-value="geg: a = 9 dm; b = 4 dm ; c = 5,5 cm" calcext:value-type="string">
            <text:p>geg: a = 9 dm; b = 4 dm ; c = 5,5 cm</text:p>
          </table:table-cell>
          <table:table-cell table:number-columns-repeated="3"/>
          <table:table-cell table:style-name="ce40"/>
          <table:table-cell table:number-columns-repeated="3"/>
          <table:table-cell table:formula="of:=RANDBETWEEN(6;9)" office:value-type="float" office:value="9" calcext:value-type="float">
            <text:p>9</text:p>
          </table:table-cell>
          <table:table-cell table:formula="of:=CHOOSE(RANDBETWEEN(1;4);&quot;m&quot;;&quot;dm&quot;;&quot;cm&quot;;&quot;mm&quot;)" office:value-type="string" office:string-value="dm" calcext:value-type="string">
            <text:p>dm</text:p>
          </table:table-cell>
          <table:table-cell table:style-name="ce56" table:formula="of:=RANDBETWEEN(2;5)" office:value-type="float" office:value="4" calcext:value-type="float">
            <text:p>4</text:p>
          </table:table-cell>
          <table:table-cell table:style-name="ce56" table:formula="of:=RANDBETWEEN(3;5)+0.5" office:value-type="float" office:value="5.5" calcext:value-type="float">
            <text:p>5,5</text:p>
          </table:table-cell>
        </table:table-row>
        <table:table-row table:style-name="ro6">
          <table:table-cell table:style-name="ce81" office:value-type="string" calcext:value-type="string">
            <text:p>Formel:</text:p>
          </table:table-cell>
          <table:table-cell office:value-type="string" calcext:value-type="string">
            <text:p>O=</text:p>
          </table:table-cell>
          <table:table-cell table:style-name="ce188"/>
          <table:table-cell/>
          <table:table-cell table:style-name="ce40" table:formula="of:=IF(ISBLANK([.I68]);&quot;&quot;;IF(ISERROR(FIND(&quot;|&quot;&amp; SUBSTITUTE(SUBSTITUTE(SUBSTITUTE(SUBSTITUTE([.C68];&quot; &quot;;&quot;&quot;);&quot;·&quot;;&quot;*&quot; );&quot;2*&quot; ;&quot;2&quot; );&quot;:&quot;;&quot;/&quot;) &amp;&quot;|&quot;;&quot;|&quot; &amp; SUBSTITUTE([.I68];&quot; &quot;;&quot;&quot;) &amp;&quot;|&quot;));&quot;&quot;;&quot;&quot;))" office:value-type="string" office:string-value="" calcext:value-type="string">
            <text:p></text:p>
          </table:table-cell>
          <table:table-cell table:number-columns-repeated="3"/>
          <table:table-cell office:value-type="string" calcext:value-type="string">
            <text:p>2ab+2ac+2bc|2a*b+2a*c+2b*c|2(ab+ac+bc)|2(a*b+a*c+b*c)</text:p>
          </table:table-cell>
          <table:table-cell table:number-columns-repeated="3"/>
        </table:table-row>
        <table:table-row table:style-name="ro6">
          <table:table-cell table:style-name="ce81" office:value-type="string" calcext:value-type="string">
            <text:p>Einsetzen:</text:p>
          </table:table-cell>
          <table:table-cell office:value-type="string" calcext:value-type="string">
            <text:p>O=</text:p>
          </table:table-cell>
          <table:table-cell table:style-name="ce188"/>
          <table:table-cell/>
          <table:table-cell table:style-name="ce40" table:formula="of:=IF(ISBLANK([.I69]);&quot;&quot;;IF(ISERROR(FIND(&quot;|&quot;&amp; SUBSTITUTE(SUBSTITUTE(SUBSTITUTE(SUBSTITUTE([.C69];&quot; &quot;;&quot;&quot;);&quot;·&quot;;&quot;*&quot; );&quot;2*(&quot; ;&quot;2(&quot; );&quot;:&quot;;&quot;/&quot;) &amp;&quot;|&quot;;&quot;|&quot; &amp; SUBSTITUTE([.I69];&quot; &quot;;&quot;&quot;) &amp;&quot;|&quot;));&quot;&quot;;&quot;&quot;))" office:value-type="string" office:string-value="" calcext:value-type="string">
            <text:p></text:p>
          </table:table-cell>
          <table:table-cell table:number-columns-repeated="3"/>
          <table:table-cell table:formula="of:=&quot;2*&quot;&amp;[.I67]&amp;[.J67]&amp;&quot;*&quot;&amp;[.K67]&amp;[.J67]&amp;&quot;+2*&quot;&amp;[.I67]&amp;[.J67]&amp;&quot;*&quot;&amp;[.L67]&amp;[.J67]&amp;&quot;+2*&quot;&amp;[.K67]&amp;[.J67]&amp;&quot;*&quot;&amp;[.L67]&amp;[.J67]&amp;&quot;|2*&quot;&amp;[.I67]&amp;&quot;*&quot;&amp;[.K67]&amp;[.J67]&amp;&quot;²+2*&quot;&amp;[.I67]&amp;&quot;*&quot;&amp;[.L67]&amp;[.J67]&amp;&quot;²+2*&quot;&amp;[.K67]&amp;&quot;*&quot;&amp;[.L67]&amp;[.J67]&amp;&quot;²&quot;&amp;&quot;|2(&quot;&amp;[.I67]&amp;&quot;*&quot;&amp;[.K67]&amp;&quot;+&quot;&amp;[.I67]&amp;&quot;*&quot;&amp;[.L67]&amp;&quot;+&quot;&amp;[.K67]&amp;&quot;*&quot;&amp;[.L67]&amp;&quot;)&quot;&amp;[.J67]&amp;&quot;²|2(&quot;&amp;[.I67]&amp;[.J67]&amp;&quot;*&quot;&amp;[.K67]&amp;[.J67]&amp;&quot;+&quot;&amp;[.I67]&amp;[.J67]&amp;&quot;*&quot;&amp;[.L67]&amp;[.J67]&amp;&quot;+&quot;&amp;[.K67]&amp;[.J67]&amp;&quot;*&quot;&amp;[.L67]&amp;[.J67]&amp;&quot;)&quot;&amp;&quot;|&quot;&amp;&quot;2(&quot;&amp;[.I67]&amp;&quot;*&quot;&amp;[.K67]&amp;[.J67]&amp;&quot;²+2*&quot;&amp;[.I67]&amp;&quot;*&quot;&amp;[.L67]&amp;[.J67]&amp;&quot;²+2*&quot;&amp;[.K67]&amp;&quot;*&quot;&amp;[.L67]&amp;[.J67]&amp;&quot;²)&quot;" office:value-type="string" office:string-value="2*9dm*4dm+2*9dm*5,5dm+2*4dm*5,5dm|2*9*4dm²+2*9*5,5dm²+2*4*5,5dm²|2(9*4+9*5,5+4*5,5)dm²|2(9dm*4dm+9dm*5,5dm+4dm*5,5dm)|2(9*4dm²+2*9*5,5dm²+2*4*5,5dm²)" calcext:value-type="string">
            <text:p>2*9dm*4dm+2*9dm*5,5dm+2*4dm*5,5dm|2*9*4dm²+2*9*5,5dm²+2*4*5,5dm²|2(9*4+9*5,5+4*5,5)dm²|2(9dm*4dm+9dm*5,5dm+4dm*5,5dm)|2(9*4dm²+2*9*5,5dm²+2*4*5,5dm²)</text:p>
          </table:table-cell>
          <table:table-cell table:number-columns-repeated="3"/>
        </table:table-row>
        <table:table-row table:style-name="ro6">
          <table:table-cell table:style-name="ce81" office:value-type="string" calcext:value-type="string">
            <text:p>Ergebnis:</text:p>
          </table:table-cell>
          <table:table-cell office:value-type="string" calcext:value-type="string">
            <text:p>O=</text:p>
          </table:table-cell>
          <table:table-cell table:style-name="ce188"/>
          <table:table-cell/>
          <table:table-cell table:style-name="ce40" table:formula="of:=IF(ISBLANK([.I70]);&quot;&quot;;IF(ISERROR(FIND(&quot;|&quot;&amp; SUBSTITUTE(SUBSTITUTE(SUBSTITUTE(SUBSTITUTE([.C70];&quot; &quot;;&quot;&quot;);&quot;·&quot;;&quot;*&quot; );&quot;2*&quot; ;&quot;2&quot; );&quot;:&quot;;&quot;/&quot;) &amp;&quot;|&quot;;&quot;|&quot; &amp; SUBSTITUTE([.I70];&quot; &quot;;&quot;&quot;) &amp;&quot;|&quot;));&quot;&quot;;&quot;&quot;))" office:value-type="string" office:string-value="" calcext:value-type="string">
            <text:p></text:p>
          </table:table-cell>
          <table:table-cell table:number-columns-repeated="3"/>
          <table:table-cell table:formula="of:=2*[.I67]*[.K67]+2*[.I67]*[.L67]+2*[.K67]*[.L67]" office:value-type="float" office:value="215" calcext:value-type="float">
            <text:p>215</text:p>
          </table:table-cell>
          <table:table-cell table:formula="of:=[.J67]&amp;&quot;²&quot;" office:value-type="string" office:string-value="dm²" calcext:value-type="string">
            <text:p>dm²</text:p>
          </table:table-cell>
          <table:table-cell table:number-columns-repeated="2"/>
        </table:table-row>
        <table:table-row table:style-name="ro6">
          <table:table-cell table:number-columns-repeated="4"/>
          <table:table-cell table:style-name="ce40" table:formula="of:=IF(ISBLANK([.I71]);&quot;&quot;;IF(ISERROR(FIND(&quot;|&quot;&amp; SUBSTITUTE(SUBSTITUTE(SUBSTITUTE(SUBSTITUTE([.C71];&quot; &quot;;&quot;&quot;);&quot;·&quot;;&quot;*&quot; );&quot;2*&quot; ;&quot;2&quot; );&quot;:&quot;;&quot;/&quot;) &amp;&quot;|&quot;;&quot;|&quot; &amp; SUBSTITUTE([.I71];&quot; &quot;;&quot;&quot;) &amp;&quot;|&quot;));&quot;&quot;;&quot;&quot;))">
            <text:p/>
          </table:table-cell>
          <table:table-cell table:number-columns-repeated="7"/>
        </table:table-row>
        <table:table-row table:style-name="ro6">
          <table:table-cell table:number-columns-repeated="4"/>
          <table:table-cell table:style-name="ce40" table:formula="of:=IF(ISBLANK([.I72]);&quot;&quot;;IF(ISERROR(FIND(&quot;|&quot;&amp; SUBSTITUTE(SUBSTITUTE(SUBSTITUTE(SUBSTITUTE([.C72];&quot; &quot;;&quot;&quot;);&quot;·&quot;;&quot;*&quot; );&quot;2*&quot; ;&quot;2&quot; );&quot;:&quot;;&quot;/&quot;) &amp;&quot;|&quot;;&quot;|&quot; &amp; SUBSTITUTE([.I72];&quot; &quot;;&quot;&quot;) &amp;&quot;|&quot;));&quot;&quot;;&quot;&quot;))">
            <text:p/>
          </table:table-cell>
          <table:table-cell table:number-columns-repeated="7"/>
        </table:table-row>
        <table:table-row table:style-name="ro6">
          <table:table-cell table:formula="of:=&quot;geg: a = &quot;&amp;[.I73]&amp;&quot; &quot;&amp;[.J73]&amp;&quot;; b = &quot;&amp;[.K73]&amp;&quot; &quot;&amp;[.J73]&amp;&quot; ; c = &quot;&amp;[.L73]&amp;&quot; cm&quot;" office:value-type="string" office:string-value="geg: a = 8 dm; b = 2 dm ; c = 3,5 cm" calcext:value-type="string">
            <text:p>geg: a = 8 dm; b = 2 dm ; c = 3,5 cm</text:p>
          </table:table-cell>
          <table:table-cell table:number-columns-repeated="3"/>
          <table:table-cell table:style-name="ce40"/>
          <table:table-cell table:number-columns-repeated="3"/>
          <table:table-cell table:formula="of:=RANDBETWEEN(6;9)" office:value-type="float" office:value="8" calcext:value-type="float">
            <text:p>8</text:p>
          </table:table-cell>
          <table:table-cell table:formula="of:=CHOOSE(RANDBETWEEN(1;4);&quot;m&quot;;&quot;dm&quot;;&quot;cm&quot;;&quot;mm&quot;)" office:value-type="string" office:string-value="dm" calcext:value-type="string">
            <text:p>dm</text:p>
          </table:table-cell>
          <table:table-cell table:style-name="ce56" table:formula="of:=RANDBETWEEN(2;5)" office:value-type="float" office:value="2" calcext:value-type="float">
            <text:p>2</text:p>
          </table:table-cell>
          <table:table-cell table:style-name="ce56" table:formula="of:=RANDBETWEEN(3;5)+0.5" office:value-type="float" office:value="3.5" calcext:value-type="float">
            <text:p>3,5</text:p>
          </table:table-cell>
        </table:table-row>
        <table:table-row table:style-name="ro4">
          <table:table-cell table:style-name="ce81" office:value-type="string" calcext:value-type="string">
            <text:p>Formel:</text:p>
          </table:table-cell>
          <table:table-cell office:value-type="string" calcext:value-type="string">
            <text:p>O=</text:p>
          </table:table-cell>
          <table:table-cell table:style-name="ce188"/>
          <table:table-cell/>
          <table:table-cell table:style-name="ce40" table:formula="of:=IF(ISBLANK([.I74]);&quot;&quot;;IF(ISERROR(FIND(&quot;|&quot;&amp; SUBSTITUTE(SUBSTITUTE(SUBSTITUTE(SUBSTITUTE([.C74];&quot; &quot;;&quot;&quot;);&quot;·&quot;;&quot;*&quot; );&quot;2*&quot; ;&quot;2&quot; );&quot;:&quot;;&quot;/&quot;) &amp;&quot;|&quot;;&quot;|&quot; &amp; SUBSTITUTE([.I74];&quot; &quot;;&quot;&quot;) &amp;&quot;|&quot;));&quot;&quot;;&quot;&quot;))" office:value-type="string" office:string-value="" calcext:value-type="string">
            <text:p></text:p>
          </table:table-cell>
          <table:table-cell table:number-columns-repeated="3"/>
          <table:table-cell office:value-type="string" calcext:value-type="string">
            <text:p>2ab+2ac+2bc|2a*b+2a*c+2b*c|2(ab+ac+bc)|2(a*b+a*c+b*c)</text:p>
          </table:table-cell>
          <table:table-cell table:number-columns-repeated="3"/>
        </table:table-row>
        <table:table-row table:style-name="ro6">
          <table:table-cell table:style-name="ce81" office:value-type="string" calcext:value-type="string">
            <text:p>Einsetzen:</text:p>
          </table:table-cell>
          <table:table-cell office:value-type="string" calcext:value-type="string">
            <text:p>O=</text:p>
          </table:table-cell>
          <table:table-cell table:style-name="ce188"/>
          <table:table-cell/>
          <table:table-cell table:style-name="ce40" table:formula="of:=IF(ISBLANK([.I75]);&quot;&quot;;IF(ISERROR(FIND(&quot;|&quot;&amp; SUBSTITUTE(SUBSTITUTE(SUBSTITUTE(SUBSTITUTE([.C75];&quot; &quot;;&quot;&quot;);&quot;·&quot;;&quot;*&quot; );&quot;2*(&quot; ;&quot;2(&quot; );&quot;:&quot;;&quot;/&quot;) &amp;&quot;|&quot;;&quot;|&quot; &amp; SUBSTITUTE([.I75];&quot; &quot;;&quot;&quot;) &amp;&quot;|&quot;));&quot;&quot;;&quot;&quot;))" office:value-type="string" office:string-value="" calcext:value-type="string">
            <text:p></text:p>
          </table:table-cell>
          <table:table-cell table:number-columns-repeated="3"/>
          <table:table-cell table:formula="of:=&quot;2*&quot;&amp;[.I73]&amp;[.J73]&amp;&quot;*&quot;&amp;[.K73]&amp;[.J73]&amp;&quot;+2*&quot;&amp;[.I73]&amp;[.J73]&amp;&quot;*&quot;&amp;[.L73]&amp;[.J73]&amp;&quot;+2*&quot;&amp;[.K73]&amp;[.J73]&amp;&quot;*&quot;&amp;[.L73]&amp;[.J73]&amp;&quot;|2*&quot;&amp;[.I73]&amp;&quot;*&quot;&amp;[.K73]&amp;[.J73]&amp;&quot;²+2*&quot;&amp;[.I73]&amp;&quot;*&quot;&amp;[.L73]&amp;[.J73]&amp;&quot;²+2*&quot;&amp;[.K73]&amp;&quot;*&quot;&amp;[.L73]&amp;[.J73]&amp;&quot;²&quot;&amp;&quot;|2(&quot;&amp;[.I73]&amp;&quot;*&quot;&amp;[.K73]&amp;&quot;+&quot;&amp;[.I73]&amp;&quot;*&quot;&amp;[.L73]&amp;&quot;+&quot;&amp;[.K73]&amp;&quot;*&quot;&amp;[.L73]&amp;&quot;)&quot;&amp;[.J73]&amp;&quot;²|2(&quot;&amp;[.I73]&amp;[.J73]&amp;&quot;*&quot;&amp;[.K73]&amp;[.J73]&amp;&quot;+&quot;&amp;[.I73]&amp;[.J73]&amp;&quot;*&quot;&amp;[.L73]&amp;[.J73]&amp;&quot;+&quot;&amp;[.K73]&amp;[.J73]&amp;&quot;*&quot;&amp;[.L73]&amp;[.J73]&amp;&quot;)&quot;&amp;&quot;|&quot;&amp;&quot;2(&quot;&amp;[.I73]&amp;&quot;*&quot;&amp;[.K73]&amp;[.J73]&amp;&quot;²+2*&quot;&amp;[.I73]&amp;&quot;*&quot;&amp;[.L73]&amp;[.J73]&amp;&quot;²+2*&quot;&amp;[.K73]&amp;&quot;*&quot;&amp;[.L73]&amp;[.J73]&amp;&quot;²)&quot;" office:value-type="string" office:string-value="2*8dm*2dm+2*8dm*3,5dm+2*2dm*3,5dm|2*8*2dm²+2*8*3,5dm²+2*2*3,5dm²|2(8*2+8*3,5+2*3,5)dm²|2(8dm*2dm+8dm*3,5dm+2dm*3,5dm)|2(8*2dm²+2*8*3,5dm²+2*2*3,5dm²)" calcext:value-type="string">
            <text:p>2*8dm*2dm+2*8dm*3,5dm+2*2dm*3,5dm|2*8*2dm²+2*8*3,5dm²+2*2*3,5dm²|2(8*2+8*3,5+2*3,5)dm²|2(8dm*2dm+8dm*3,5dm+2dm*3,5dm)|2(8*2dm²+2*8*3,5dm²+2*2*3,5dm²)</text:p>
          </table:table-cell>
          <table:table-cell table:number-columns-repeated="3"/>
        </table:table-row>
        <table:table-row table:style-name="ro6">
          <table:table-cell table:style-name="ce81" office:value-type="string" calcext:value-type="string">
            <text:p>Ergebnis:</text:p>
          </table:table-cell>
          <table:table-cell office:value-type="string" calcext:value-type="string">
            <text:p>O=</text:p>
          </table:table-cell>
          <table:table-cell table:style-name="ce188"/>
          <table:table-cell/>
          <table:table-cell table:style-name="ce40" table:formula="of:=IF(ISBLANK([.I76]);&quot;&quot;;IF(ISERROR(FIND(&quot;|&quot;&amp; SUBSTITUTE(SUBSTITUTE(SUBSTITUTE(SUBSTITUTE([.C76];&quot; &quot;;&quot;&quot;);&quot;·&quot;;&quot;*&quot; );&quot;2*&quot; ;&quot;2&quot; );&quot;:&quot;;&quot;/&quot;) &amp;&quot;|&quot;;&quot;|&quot; &amp; SUBSTITUTE([.I76];&quot; &quot;;&quot;&quot;) &amp;&quot;|&quot;));&quot;&quot;;&quot;&quot;))" office:value-type="string" office:string-value="" calcext:value-type="string">
            <text:p></text:p>
          </table:table-cell>
          <table:table-cell table:number-columns-repeated="3"/>
          <table:table-cell table:formula="of:=2*[.I73]*[.K73]+2*[.I73]*[.L73]+2*[.K73]*[.L73]" office:value-type="float" office:value="102" calcext:value-type="float">
            <text:p>102</text:p>
          </table:table-cell>
          <table:table-cell table:formula="of:=[.J73]&amp;&quot;²&quot;" office:value-type="string" office:string-value="dm²" calcext:value-type="string">
            <text:p>dm²</text:p>
          </table:table-cell>
          <table:table-cell table:number-columns-repeated="2"/>
        </table:table-row>
        <table:table-row table:style-name="ro6">
          <table:table-cell table:number-columns-repeated="4"/>
          <table:table-cell table:style-name="ce40" table:formula="of:=IF(ISBLANK([.I77]);&quot;&quot;;IF(ISERROR(FIND(&quot;|&quot;&amp; SUBSTITUTE(SUBSTITUTE(SUBSTITUTE(SUBSTITUTE([.C77];&quot; &quot;;&quot;&quot;);&quot;·&quot;;&quot;*&quot; );&quot;2*&quot; ;&quot;2&quot; );&quot;:&quot;;&quot;/&quot;) &amp;&quot;|&quot;;&quot;|&quot; &amp; SUBSTITUTE([.I77];&quot; &quot;;&quot;&quot;) &amp;&quot;|&quot;));&quot;&quot;;&quot;&quot;))">
            <text:p/>
          </table:table-cell>
          <table:table-cell table:number-columns-repeated="7"/>
        </table:table-row>
        <table:table-row table:style-name="ro6">
          <table:table-cell table:number-columns-repeated="4"/>
          <table:table-cell table:style-name="ce40" table:formula="of:=IF(ISBLANK([.I78]);&quot;&quot;;IF(ISERROR(FIND(&quot;|&quot;&amp; SUBSTITUTE(SUBSTITUTE(SUBSTITUTE(SUBSTITUTE([.C78];&quot; &quot;;&quot;&quot;);&quot;·&quot;;&quot;*&quot; );&quot;2*&quot; ;&quot;2&quot; );&quot;:&quot;;&quot;/&quot;) &amp;&quot;|&quot;;&quot;|&quot; &amp; SUBSTITUTE([.I78];&quot; &quot;;&quot;&quot;) &amp;&quot;|&quot;));&quot;&quot;;&quot;&quot;))">
            <text:p/>
          </table:table-cell>
          <table:table-cell table:number-columns-repeated="7"/>
        </table:table-row>
        <table:table-row table:style-name="ro6">
          <table:table-cell table:number-columns-repeated="4"/>
          <table:table-cell table:style-name="ce40" table:formula="of:=IF(ISBLANK([.I79]);&quot;&quot;;IF(ISERROR(FIND(&quot;|&quot;&amp; SUBSTITUTE(SUBSTITUTE(SUBSTITUTE(SUBSTITUTE([.C79];&quot; &quot;;&quot;&quot;);&quot;·&quot;;&quot;*&quot; );&quot;2*&quot; ;&quot;2&quot; );&quot;:&quot;;&quot;/&quot;) &amp;&quot;|&quot;;&quot;|&quot; &amp; SUBSTITUTE([.I79];&quot; &quot;;&quot;&quot;) &amp;&quot;|&quot;));&quot;&quot;;&quot;&quot;))">
            <text:p/>
          </table:table-cell>
          <table:table-cell table:number-columns-repeated="7"/>
        </table:table-row>
        <table:table-row table:style-name="ro6">
          <table:table-cell table:number-columns-repeated="4"/>
          <table:table-cell table:style-name="ce40" table:formula="of:=IF(ISBLANK([.I80]);&quot;&quot;;IF(ISERROR(FIND(&quot;|&quot;&amp; SUBSTITUTE(SUBSTITUTE(SUBSTITUTE(SUBSTITUTE([.C80];&quot; &quot;;&quot;&quot;);&quot;·&quot;;&quot;*&quot; );&quot;2*&quot; ;&quot;2&quot; );&quot;:&quot;;&quot;/&quot;) &amp;&quot;|&quot;;&quot;|&quot; &amp; SUBSTITUTE([.I80];&quot; &quot;;&quot;&quot;) &amp;&quot;|&quot;));&quot;&quot;;&quot;&quot;))">
            <text:p/>
          </table:table-cell>
          <table:table-cell table:number-columns-repeated="7"/>
        </table:table-row>
        <table:table-row table:style-name="ro6">
          <table:table-cell table:number-columns-repeated="4"/>
          <table:table-cell table:style-name="ce40" table:formula="of:=IF(ISBLANK([.I81]);&quot;&quot;;IF(ISERROR(FIND(&quot;|&quot;&amp; SUBSTITUTE(SUBSTITUTE(SUBSTITUTE(SUBSTITUTE([.C81];&quot; &quot;;&quot;&quot;);&quot;·&quot;;&quot;*&quot; );&quot;2*&quot; ;&quot;2&quot; );&quot;:&quot;;&quot;/&quot;) &amp;&quot;|&quot;;&quot;|&quot; &amp; SUBSTITUTE([.I81];&quot; &quot;;&quot;&quot;) &amp;&quot;|&quot;));&quot;&quot;;&quot;&quot;))">
            <text:p/>
          </table:table-cell>
          <table:table-cell table:number-columns-repeated="7"/>
        </table:table-row>
        <table:table-row table:style-name="ro6">
          <table:table-cell table:number-columns-repeated="4"/>
          <table:table-cell table:style-name="ce40" table:formula="of:=IF(ISBLANK([.I82]);&quot;&quot;;IF(ISERROR(FIND(&quot;|&quot;&amp; SUBSTITUTE(SUBSTITUTE(SUBSTITUTE(SUBSTITUTE([.C82];&quot; &quot;;&quot;&quot;);&quot;·&quot;;&quot;*&quot; );&quot;2*&quot; ;&quot;2&quot; );&quot;:&quot;;&quot;/&quot;) &amp;&quot;|&quot;;&quot;|&quot; &amp; SUBSTITUTE([.I82];&quot; &quot;;&quot;&quot;) &amp;&quot;|&quot;));&quot;&quot;;&quot;&quot;))">
            <text:p/>
          </table:table-cell>
          <table:table-cell table:number-columns-repeated="7"/>
        </table:table-row>
        <table:table-row table:style-name="ro6">
          <table:table-cell table:number-columns-repeated="4"/>
          <table:table-cell table:style-name="ce40" table:formula="of:=IF(ISBLANK([.I83]);&quot;&quot;;IF(ISERROR(FIND(&quot;|&quot;&amp; SUBSTITUTE(SUBSTITUTE(SUBSTITUTE(SUBSTITUTE([.C83];&quot; &quot;;&quot;&quot;);&quot;·&quot;;&quot;*&quot; );&quot;2*&quot; ;&quot;2&quot; );&quot;:&quot;;&quot;/&quot;) &amp;&quot;|&quot;;&quot;|&quot; &amp; SUBSTITUTE([.I83];&quot; &quot;;&quot;&quot;) &amp;&quot;|&quot;));&quot;&quot;;&quot;&quot;))">
            <text:p/>
          </table:table-cell>
          <table:table-cell table:number-columns-repeated="7"/>
        </table:table-row>
        <table:table-row table:style-name="ro6">
          <table:table-cell table:number-columns-repeated="4"/>
          <table:table-cell table:style-name="ce40" table:formula="of:=IF(ISBLANK([.I84]);&quot;&quot;;IF(ISERROR(FIND(&quot;|&quot;&amp; SUBSTITUTE(SUBSTITUTE(SUBSTITUTE(SUBSTITUTE([.C84];&quot; &quot;;&quot;&quot;);&quot;·&quot;;&quot;*&quot; );&quot;2*&quot; ;&quot;2&quot; );&quot;:&quot;;&quot;/&quot;) &amp;&quot;|&quot;;&quot;|&quot; &amp; SUBSTITUTE([.I84];&quot; &quot;;&quot;&quot;) &amp;&quot;|&quot;));&quot;&quot;;&quot;&quot;))">
            <text:p/>
          </table:table-cell>
          <table:table-cell table:number-columns-repeated="7"/>
        </table:table-row>
        <table:table-row table:style-name="ro6">
          <table:table-cell table:number-columns-repeated="4"/>
          <table:table-cell table:style-name="ce40" table:formula="of:=IF(ISBLANK([.I85]);&quot;&quot;;IF(ISERROR(FIND(&quot;|&quot;&amp; SUBSTITUTE(SUBSTITUTE(SUBSTITUTE(SUBSTITUTE([.C85];&quot; &quot;;&quot;&quot;);&quot;·&quot;;&quot;*&quot; );&quot;2*&quot; ;&quot;2&quot; );&quot;:&quot;;&quot;/&quot;) &amp;&quot;|&quot;;&quot;|&quot; &amp; SUBSTITUTE([.I85];&quot; &quot;;&quot;&quot;) &amp;&quot;|&quot;));&quot;&quot;;&quot;&quot;))">
            <text:p/>
          </table:table-cell>
          <table:table-cell table:number-columns-repeated="7"/>
        </table:table-row>
        <table:table-row table:style-name="ro6">
          <table:table-cell table:number-columns-repeated="4"/>
          <table:table-cell table:style-name="ce40" table:formula="of:=IF(ISBLANK([.I86]);&quot;&quot;;IF(ISERROR(FIND(&quot;|&quot;&amp; SUBSTITUTE(SUBSTITUTE(SUBSTITUTE(SUBSTITUTE([.C86];&quot; &quot;;&quot;&quot;);&quot;·&quot;;&quot;*&quot; );&quot;2*&quot; ;&quot;2&quot; );&quot;:&quot;;&quot;/&quot;) &amp;&quot;|&quot;;&quot;|&quot; &amp; SUBSTITUTE([.I86];&quot; &quot;;&quot;&quot;) &amp;&quot;|&quot;));&quot;&quot;;&quot;&quot;))">
            <text:p/>
          </table:table-cell>
          <table:table-cell table:number-columns-repeated="7"/>
        </table:table-row>
        <table:table-row table:style-name="ro6">
          <table:table-cell table:number-columns-repeated="4"/>
          <table:table-cell table:style-name="ce40" table:formula="of:=IF(ISBLANK([.I87]);&quot;&quot;;IF(ISERROR(FIND(&quot;|&quot;&amp; SUBSTITUTE(SUBSTITUTE(SUBSTITUTE(SUBSTITUTE([.C87];&quot; &quot;;&quot;&quot;);&quot;·&quot;;&quot;*&quot; );&quot;2*&quot; ;&quot;2&quot; );&quot;:&quot;;&quot;/&quot;) &amp;&quot;|&quot;;&quot;|&quot; &amp; SUBSTITUTE([.I87];&quot; &quot;;&quot;&quot;) &amp;&quot;|&quot;));&quot;&quot;;&quot;&quot;))">
            <text:p/>
          </table:table-cell>
          <table:table-cell table:number-columns-repeated="7"/>
        </table:table-row>
        <table:table-row table:style-name="ro6">
          <table:table-cell table:number-columns-repeated="4"/>
          <table:table-cell table:style-name="ce40" table:formula="of:=IF(ISBLANK([.I88]);&quot;&quot;;IF(ISERROR(FIND(&quot;|&quot;&amp; SUBSTITUTE(SUBSTITUTE(SUBSTITUTE(SUBSTITUTE([.C88];&quot; &quot;;&quot;&quot;);&quot;·&quot;;&quot;*&quot; );&quot;2*&quot; ;&quot;2&quot; );&quot;:&quot;;&quot;/&quot;) &amp;&quot;|&quot;;&quot;|&quot; &amp; SUBSTITUTE([.I88];&quot; &quot;;&quot;&quot;) &amp;&quot;|&quot;));&quot;&quot;;&quot;&quot;))">
            <text:p/>
          </table:table-cell>
          <table:table-cell table:number-columns-repeated="7"/>
        </table:table-row>
        <table:table-row table:style-name="ro6">
          <table:table-cell table:number-columns-repeated="4"/>
          <table:table-cell table:style-name="ce40" table:formula="of:=IF(ISBLANK([.I89]);&quot;&quot;;IF(ISERROR(FIND(&quot;|&quot;&amp; SUBSTITUTE(SUBSTITUTE(SUBSTITUTE(SUBSTITUTE([.C89];&quot; &quot;;&quot;&quot;);&quot;·&quot;;&quot;*&quot; );&quot;2*&quot; ;&quot;2&quot; );&quot;:&quot;;&quot;/&quot;) &amp;&quot;|&quot;;&quot;|&quot; &amp; SUBSTITUTE([.I89];&quot; &quot;;&quot;&quot;) &amp;&quot;|&quot;));&quot;&quot;;&quot;&quot;))">
            <text:p/>
          </table:table-cell>
          <table:table-cell table:number-columns-repeated="7"/>
        </table:table-row>
        <table:table-row table:style-name="ro6">
          <table:table-cell table:number-columns-repeated="4"/>
          <table:table-cell table:style-name="ce40" table:formula="of:=IF(ISBLANK([.I90]);&quot;&quot;;IF(ISERROR(FIND(&quot;|&quot;&amp; SUBSTITUTE(SUBSTITUTE(SUBSTITUTE(SUBSTITUTE([.C90];&quot; &quot;;&quot;&quot;);&quot;·&quot;;&quot;*&quot; );&quot;2*&quot; ;&quot;2&quot; );&quot;:&quot;;&quot;/&quot;) &amp;&quot;|&quot;;&quot;|&quot; &amp; SUBSTITUTE([.I90];&quot; &quot;;&quot;&quot;) &amp;&quot;|&quot;));&quot;&quot;;&quot;&quot;))">
            <text:p/>
          </table:table-cell>
          <table:table-cell table:number-columns-repeated="7"/>
        </table:table-row>
        <table:table-row table:style-name="ro6">
          <table:table-cell table:number-columns-repeated="4"/>
          <table:table-cell table:style-name="ce40" table:formula="of:=IF(ISBLANK([.I91]);&quot;&quot;;IF(ISERROR(FIND(&quot;|&quot;&amp; SUBSTITUTE(SUBSTITUTE(SUBSTITUTE(SUBSTITUTE([.C91];&quot; &quot;;&quot;&quot;);&quot;·&quot;;&quot;*&quot; );&quot;2*&quot; ;&quot;2&quot; );&quot;:&quot;;&quot;/&quot;) &amp;&quot;|&quot;;&quot;|&quot; &amp; SUBSTITUTE([.I91];&quot; &quot;;&quot;&quot;) &amp;&quot;|&quot;));&quot;&quot;;&quot;&quot;))">
            <text:p/>
          </table:table-cell>
          <table:table-cell table:number-columns-repeated="7"/>
        </table:table-row>
        <table:table-row table:style-name="ro6">
          <table:table-cell table:number-columns-repeated="4"/>
          <table:table-cell table:style-name="ce40" table:formula="of:=IF(ISBLANK([.I92]);&quot;&quot;;IF(ISERROR(FIND(&quot;|&quot;&amp; SUBSTITUTE(SUBSTITUTE(SUBSTITUTE(SUBSTITUTE([.C92];&quot; &quot;;&quot;&quot;);&quot;·&quot;;&quot;*&quot; );&quot;2*&quot; ;&quot;2&quot; );&quot;:&quot;;&quot;/&quot;) &amp;&quot;|&quot;;&quot;|&quot; &amp; SUBSTITUTE([.I92];&quot; &quot;;&quot;&quot;) &amp;&quot;|&quot;));&quot;&quot;;&quot;&quot;))">
            <text:p/>
          </table:table-cell>
          <table:table-cell table:number-columns-repeated="7"/>
        </table:table-row>
        <table:table-row table:style-name="ro6">
          <table:table-cell table:number-columns-repeated="4"/>
          <table:table-cell table:style-name="ce40" table:formula="of:=IF(ISBLANK([.I93]);&quot;&quot;;IF(ISERROR(FIND(&quot;|&quot;&amp; SUBSTITUTE(SUBSTITUTE(SUBSTITUTE(SUBSTITUTE([.C93];&quot; &quot;;&quot;&quot;);&quot;·&quot;;&quot;*&quot; );&quot;2*&quot; ;&quot;2&quot; );&quot;:&quot;;&quot;/&quot;) &amp;&quot;|&quot;;&quot;|&quot; &amp; SUBSTITUTE([.I93];&quot; &quot;;&quot;&quot;) &amp;&quot;|&quot;));&quot;&quot;;&quot;&quot;))">
            <text:p/>
          </table:table-cell>
          <table:table-cell table:number-columns-repeated="7"/>
        </table:table-row>
        <table:table-row table:style-name="ro6">
          <table:table-cell table:number-columns-repeated="4"/>
          <table:table-cell table:style-name="ce40" table:formula="of:=IF(ISBLANK([.I94]);&quot;&quot;;IF(ISERROR(FIND(&quot;|&quot;&amp; SUBSTITUTE(SUBSTITUTE(SUBSTITUTE(SUBSTITUTE([.C94];&quot; &quot;;&quot;&quot;);&quot;·&quot;;&quot;*&quot; );&quot;2*&quot; ;&quot;2&quot; );&quot;:&quot;;&quot;/&quot;) &amp;&quot;|&quot;;&quot;|&quot; &amp; SUBSTITUTE([.I94];&quot; &quot;;&quot;&quot;) &amp;&quot;|&quot;));&quot;&quot;;&quot;&quot;))">
            <text:p/>
          </table:table-cell>
          <table:table-cell table:number-columns-repeated="7"/>
        </table:table-row>
        <table:table-row table:style-name="ro6">
          <table:table-cell table:number-columns-repeated="4"/>
          <table:table-cell table:style-name="ce40" table:formula="of:=IF(ISBLANK([.I95]);&quot;&quot;;IF(ISERROR(FIND(&quot;|&quot;&amp; SUBSTITUTE(SUBSTITUTE(SUBSTITUTE(SUBSTITUTE([.C95];&quot; &quot;;&quot;&quot;);&quot;·&quot;;&quot;*&quot; );&quot;2*&quot; ;&quot;2&quot; );&quot;:&quot;;&quot;/&quot;) &amp;&quot;|&quot;;&quot;|&quot; &amp; SUBSTITUTE([.I95];&quot; &quot;;&quot;&quot;) &amp;&quot;|&quot;));&quot;&quot;;&quot;&quot;))">
            <text:p/>
          </table:table-cell>
          <table:table-cell table:number-columns-repeated="7"/>
        </table:table-row>
        <table:table-row table:style-name="ro6">
          <table:table-cell table:number-columns-repeated="4"/>
          <table:table-cell table:style-name="ce40" table:formula="of:=IF(ISBLANK([.I96]);&quot;&quot;;IF(ISERROR(FIND(&quot;|&quot;&amp; SUBSTITUTE(SUBSTITUTE(SUBSTITUTE(SUBSTITUTE([.C96];&quot; &quot;;&quot;&quot;);&quot;·&quot;;&quot;*&quot; );&quot;2*&quot; ;&quot;2&quot; );&quot;:&quot;;&quot;/&quot;) &amp;&quot;|&quot;;&quot;|&quot; &amp; SUBSTITUTE([.I96];&quot; &quot;;&quot;&quot;) &amp;&quot;|&quot;));&quot;&quot;;&quot;&quot;))">
            <text:p/>
          </table:table-cell>
          <table:table-cell table:number-columns-repeated="7"/>
        </table:table-row>
        <table:table-row table:style-name="ro6">
          <table:table-cell table:number-columns-repeated="4"/>
          <table:table-cell table:style-name="ce40" table:formula="of:=IF(ISBLANK([.I97]);&quot;&quot;;IF(ISERROR(FIND(&quot;|&quot;&amp; SUBSTITUTE(SUBSTITUTE(SUBSTITUTE(SUBSTITUTE([.C97];&quot; &quot;;&quot;&quot;);&quot;·&quot;;&quot;*&quot; );&quot;2*&quot; ;&quot;2&quot; );&quot;:&quot;;&quot;/&quot;) &amp;&quot;|&quot;;&quot;|&quot; &amp; SUBSTITUTE([.I97];&quot; &quot;;&quot;&quot;) &amp;&quot;|&quot;));&quot;&quot;;&quot;&quot;))">
            <text:p/>
          </table:table-cell>
          <table:table-cell table:number-columns-repeated="7"/>
        </table:table-row>
        <table:table-row table:style-name="ro6">
          <table:table-cell table:number-columns-repeated="4"/>
          <table:table-cell table:style-name="ce40" table:formula="of:=IF(ISBLANK([.I98]);&quot;&quot;;IF(ISERROR(FIND(&quot;|&quot;&amp; SUBSTITUTE(SUBSTITUTE(SUBSTITUTE(SUBSTITUTE([.C98];&quot; &quot;;&quot;&quot;);&quot;·&quot;;&quot;*&quot; );&quot;2*&quot; ;&quot;2&quot; );&quot;:&quot;;&quot;/&quot;) &amp;&quot;|&quot;;&quot;|&quot; &amp; SUBSTITUTE([.I98];&quot; &quot;;&quot;&quot;) &amp;&quot;|&quot;));&quot;&quot;;&quot;&quot;))">
            <text:p/>
          </table:table-cell>
          <table:table-cell table:number-columns-repeated="7"/>
        </table:table-row>
        <table:table-row table:style-name="ro6">
          <table:table-cell table:number-columns-repeated="4"/>
          <table:table-cell table:style-name="ce40" table:formula="of:=IF(ISBLANK([.I99]);&quot;&quot;;IF(ISERROR(FIND(&quot;|&quot;&amp; SUBSTITUTE(SUBSTITUTE(SUBSTITUTE(SUBSTITUTE([.C99];&quot; &quot;;&quot;&quot;);&quot;·&quot;;&quot;*&quot; );&quot;2*&quot; ;&quot;2&quot; );&quot;:&quot;;&quot;/&quot;) &amp;&quot;|&quot;;&quot;|&quot; &amp; SUBSTITUTE([.I99];&quot; &quot;;&quot;&quot;) &amp;&quot;|&quot;));&quot;&quot;;&quot;&quot;))">
            <text:p/>
          </table:table-cell>
          <table:table-cell table:number-columns-repeated="7"/>
        </table:table-row>
        <table:table-row table:style-name="ro6">
          <table:table-cell table:number-columns-repeated="4"/>
          <table:table-cell table:style-name="ce40" table:formula="of:=IF(ISBLANK([.I100]);&quot;&quot;;IF(ISERROR(FIND(&quot;|&quot;&amp; SUBSTITUTE(SUBSTITUTE(SUBSTITUTE(SUBSTITUTE([.C100];&quot; &quot;;&quot;&quot;);&quot;·&quot;;&quot;*&quot; );&quot;2*&quot; ;&quot;2&quot; );&quot;:&quot;;&quot;/&quot;) &amp;&quot;|&quot;;&quot;|&quot; &amp; SUBSTITUTE([.I100];&quot; &quot;;&quot;&quot;) &amp;&quot;|&quot;));&quot;&quot;;&quot;&quot;))">
            <text:p/>
          </table:table-cell>
          <table:table-cell table:number-columns-repeated="7"/>
        </table:table-row>
        <table:table-row table:style-name="ro6">
          <table:table-cell table:number-columns-repeated="4"/>
          <table:table-cell table:style-name="ce40" table:formula="of:=IF(ISBLANK([.I101]);&quot;&quot;;IF(ISERROR(FIND(&quot;|&quot;&amp; SUBSTITUTE(SUBSTITUTE(SUBSTITUTE(SUBSTITUTE([.C101];&quot; &quot;;&quot;&quot;);&quot;·&quot;;&quot;*&quot; );&quot;2*&quot; ;&quot;2&quot; );&quot;:&quot;;&quot;/&quot;) &amp;&quot;|&quot;;&quot;|&quot; &amp; SUBSTITUTE([.I101];&quot; &quot;;&quot;&quot;) &amp;&quot;|&quot;));&quot;&quot;;&quot;&quot;))">
            <text:p/>
          </table:table-cell>
          <table:table-cell table:number-columns-repeated="7"/>
        </table:table-row>
        <table:table-row table:style-name="ro6">
          <table:table-cell table:number-columns-repeated="4"/>
          <table:table-cell table:style-name="ce40" table:formula="of:=IF(ISBLANK([.I102]);&quot;&quot;;IF(ISERROR(FIND(&quot;|&quot;&amp; SUBSTITUTE(SUBSTITUTE(SUBSTITUTE(SUBSTITUTE([.C102];&quot; &quot;;&quot;&quot;);&quot;·&quot;;&quot;*&quot; );&quot;2*&quot; ;&quot;2&quot; );&quot;:&quot;;&quot;/&quot;) &amp;&quot;|&quot;;&quot;|&quot; &amp; SUBSTITUTE([.I102];&quot; &quot;;&quot;&quot;) &amp;&quot;|&quot;));&quot;&quot;;&quot;&quot;))">
            <text:p/>
          </table:table-cell>
          <table:table-cell table:number-columns-repeated="7"/>
        </table:table-row>
        <table:table-row table:style-name="ro6">
          <table:table-cell table:number-columns-repeated="4"/>
          <table:table-cell table:style-name="ce40" table:formula="of:=IF(ISBLANK([.I103]);&quot;&quot;;IF(ISERROR(FIND(&quot;|&quot;&amp; SUBSTITUTE(SUBSTITUTE(SUBSTITUTE(SUBSTITUTE([.C103];&quot; &quot;;&quot;&quot;);&quot;·&quot;;&quot;*&quot; );&quot;2*&quot; ;&quot;2&quot; );&quot;:&quot;;&quot;/&quot;) &amp;&quot;|&quot;;&quot;|&quot; &amp; SUBSTITUTE([.I103];&quot; &quot;;&quot;&quot;) &amp;&quot;|&quot;));&quot;&quot;;&quot;&quot;))">
            <text:p/>
          </table:table-cell>
          <table:table-cell table:number-columns-repeated="7"/>
        </table:table-row>
        <table:table-row table:style-name="ro6">
          <table:table-cell table:number-columns-repeated="4"/>
          <table:table-cell table:style-name="ce40" table:formula="of:=IF(ISBLANK([.I104]);&quot;&quot;;IF(ISERROR(FIND(&quot;|&quot;&amp; SUBSTITUTE(SUBSTITUTE(SUBSTITUTE(SUBSTITUTE([.C104];&quot; &quot;;&quot;&quot;);&quot;·&quot;;&quot;*&quot; );&quot;2*&quot; ;&quot;2&quot; );&quot;:&quot;;&quot;/&quot;) &amp;&quot;|&quot;;&quot;|&quot; &amp; SUBSTITUTE([.I104];&quot; &quot;;&quot;&quot;) &amp;&quot;|&quot;));&quot;&quot;;&quot;&quot;))">
            <text:p/>
          </table:table-cell>
          <table:table-cell table:number-columns-repeated="7"/>
        </table:table-row>
        <table:table-row table:style-name="ro6">
          <table:table-cell table:number-columns-repeated="4"/>
          <table:table-cell table:style-name="ce40" table:formula="of:=IF(ISBLANK([.I105]);&quot;&quot;;IF(ISERROR(FIND(&quot;|&quot;&amp; SUBSTITUTE(SUBSTITUTE(SUBSTITUTE(SUBSTITUTE([.C105];&quot; &quot;;&quot;&quot;);&quot;·&quot;;&quot;*&quot; );&quot;2*&quot; ;&quot;2&quot; );&quot;:&quot;;&quot;/&quot;) &amp;&quot;|&quot;;&quot;|&quot; &amp; SUBSTITUTE([.I105];&quot; &quot;;&quot;&quot;) &amp;&quot;|&quot;));&quot;&quot;;&quot;&quot;))">
            <text:p/>
          </table:table-cell>
          <table:table-cell table:number-columns-repeated="7"/>
        </table:table-row>
        <table:table-row table:style-name="ro6">
          <table:table-cell table:number-columns-repeated="4"/>
          <table:table-cell table:style-name="ce40" table:formula="of:=IF(ISBLANK([.I106]);&quot;&quot;;IF(ISERROR(FIND(&quot;|&quot;&amp; SUBSTITUTE(SUBSTITUTE(SUBSTITUTE(SUBSTITUTE([.C106];&quot; &quot;;&quot;&quot;);&quot;·&quot;;&quot;*&quot; );&quot;2*&quot; ;&quot;2&quot; );&quot;:&quot;;&quot;/&quot;) &amp;&quot;|&quot;;&quot;|&quot; &amp; SUBSTITUTE([.I106];&quot; &quot;;&quot;&quot;) &amp;&quot;|&quot;));&quot;&quot;;&quot;&quot;))">
            <text:p/>
          </table:table-cell>
          <table:table-cell table:number-columns-repeated="7"/>
        </table:table-row>
        <table:table-row table:style-name="ro6">
          <table:table-cell table:number-columns-repeated="4"/>
          <table:table-cell table:style-name="ce40" table:formula="of:=IF(ISBLANK([.I107]);&quot;&quot;;IF(ISERROR(FIND(&quot;|&quot;&amp; SUBSTITUTE(SUBSTITUTE(SUBSTITUTE(SUBSTITUTE([.C107];&quot; &quot;;&quot;&quot;);&quot;·&quot;;&quot;*&quot; );&quot;2*&quot; ;&quot;2&quot; );&quot;:&quot;;&quot;/&quot;) &amp;&quot;|&quot;;&quot;|&quot; &amp; SUBSTITUTE([.I107];&quot; &quot;;&quot;&quot;) &amp;&quot;|&quot;));&quot;&quot;;&quot;&quot;))">
            <text:p/>
          </table:table-cell>
          <table:table-cell table:number-columns-repeated="7"/>
        </table:table-row>
        <table:table-row table:style-name="ro6">
          <table:table-cell table:number-columns-repeated="4"/>
          <table:table-cell table:style-name="ce40" table:formula="of:=IF(ISBLANK([.I108]);&quot;&quot;;IF(ISERROR(FIND(&quot;|&quot;&amp; SUBSTITUTE(SUBSTITUTE(SUBSTITUTE(SUBSTITUTE([.C108];&quot; &quot;;&quot;&quot;);&quot;·&quot;;&quot;*&quot; );&quot;2*&quot; ;&quot;2&quot; );&quot;:&quot;;&quot;/&quot;) &amp;&quot;|&quot;;&quot;|&quot; &amp; SUBSTITUTE([.I108];&quot; &quot;;&quot;&quot;) &amp;&quot;|&quot;));&quot;&quot;;&quot;&quot;))">
            <text:p/>
          </table:table-cell>
          <table:table-cell table:number-columns-repeated="7"/>
        </table:table-row>
        <table:table-row table:style-name="ro6">
          <table:table-cell table:number-columns-repeated="4"/>
          <table:table-cell table:style-name="ce40" table:formula="of:=IF(ISBLANK([.I109]);&quot;&quot;;IF(ISERROR(FIND(&quot;|&quot;&amp; SUBSTITUTE(SUBSTITUTE(SUBSTITUTE(SUBSTITUTE([.C109];&quot; &quot;;&quot;&quot;);&quot;·&quot;;&quot;*&quot; );&quot;2*&quot; ;&quot;2&quot; );&quot;:&quot;;&quot;/&quot;) &amp;&quot;|&quot;;&quot;|&quot; &amp; SUBSTITUTE([.I109];&quot; &quot;;&quot;&quot;) &amp;&quot;|&quot;));&quot;&quot;;&quot;&quot;))">
            <text:p/>
          </table:table-cell>
          <table:table-cell table:number-columns-repeated="7"/>
        </table:table-row>
        <table:table-row table:style-name="ro6">
          <table:table-cell table:number-columns-repeated="4"/>
          <table:table-cell table:style-name="ce40" table:formula="of:=IF(ISBLANK([.I110]);&quot;&quot;;IF(ISERROR(FIND(&quot;|&quot;&amp; SUBSTITUTE(SUBSTITUTE(SUBSTITUTE(SUBSTITUTE([.C110];&quot; &quot;;&quot;&quot;);&quot;·&quot;;&quot;*&quot; );&quot;2*&quot; ;&quot;2&quot; );&quot;:&quot;;&quot;/&quot;) &amp;&quot;|&quot;;&quot;|&quot; &amp; SUBSTITUTE([.I110];&quot; &quot;;&quot;&quot;) &amp;&quot;|&quot;));&quot;&quot;;&quot;&quot;))">
            <text:p/>
          </table:table-cell>
          <table:table-cell table:number-columns-repeated="7"/>
        </table:table-row>
        <table:table-row table:style-name="ro6">
          <table:table-cell table:number-columns-repeated="4"/>
          <table:table-cell table:style-name="ce40" table:formula="of:=IF(ISBLANK([.I111]);&quot;&quot;;IF(ISERROR(FIND(&quot;|&quot;&amp; SUBSTITUTE(SUBSTITUTE(SUBSTITUTE(SUBSTITUTE([.C111];&quot; &quot;;&quot;&quot;);&quot;·&quot;;&quot;*&quot; );&quot;2*&quot; ;&quot;2&quot; );&quot;:&quot;;&quot;/&quot;) &amp;&quot;|&quot;;&quot;|&quot; &amp; SUBSTITUTE([.I111];&quot; &quot;;&quot;&quot;) &amp;&quot;|&quot;));&quot;&quot;;&quot;&quot;))">
            <text:p/>
          </table:table-cell>
          <table:table-cell table:number-columns-repeated="7"/>
        </table:table-row>
        <table:table-row table:style-name="ro6">
          <table:table-cell table:number-columns-repeated="4"/>
          <table:table-cell table:style-name="ce40" table:formula="of:=IF(ISBLANK([.I112]);&quot;&quot;;IF(ISERROR(FIND(&quot;|&quot;&amp; SUBSTITUTE(SUBSTITUTE(SUBSTITUTE(SUBSTITUTE([.C112];&quot; &quot;;&quot;&quot;);&quot;·&quot;;&quot;*&quot; );&quot;2*&quot; ;&quot;2&quot; );&quot;:&quot;;&quot;/&quot;) &amp;&quot;|&quot;;&quot;|&quot; &amp; SUBSTITUTE([.I112];&quot; &quot;;&quot;&quot;) &amp;&quot;|&quot;));&quot;&quot;;&quot;&quot;))">
            <text:p/>
          </table:table-cell>
          <table:table-cell table:number-columns-repeated="7"/>
        </table:table-row>
        <table:table-row table:style-name="ro6">
          <table:table-cell table:number-columns-repeated="4"/>
          <table:table-cell table:style-name="ce40" table:formula="of:=IF(ISBLANK([.I113]);&quot;&quot;;IF(ISERROR(FIND(&quot;|&quot;&amp; SUBSTITUTE(SUBSTITUTE(SUBSTITUTE(SUBSTITUTE([.C113];&quot; &quot;;&quot;&quot;);&quot;·&quot;;&quot;*&quot; );&quot;2*&quot; ;&quot;2&quot; );&quot;:&quot;;&quot;/&quot;) &amp;&quot;|&quot;;&quot;|&quot; &amp; SUBSTITUTE([.I113];&quot; &quot;;&quot;&quot;) &amp;&quot;|&quot;));&quot;&quot;;&quot;&quot;))">
            <text:p/>
          </table:table-cell>
          <table:table-cell table:number-columns-repeated="7"/>
        </table:table-row>
        <table:table-row table:style-name="ro6" table:number-rows-repeated="65422">
          <table:table-cell table:number-columns-repeated="12"/>
        </table:table-row>
        <table:table-row table:style-name="ro6">
          <table:table-cell table:number-columns-repeated="12"/>
        </table:table-row>
        <calcext:conditional-formats>
          <calcext:conditional-format calcext:target-range-address="Tabelle3.C14:Tabelle3.C16 Tabelle3.C20:Tabelle3.C22 Tabelle3.C26:Tabelle3.C28 Tabelle3.C32:Tabelle3.C34 Tabelle3.C38:Tabelle3.C40 Tabelle3.C56:Tabelle3.C58 Tabelle3.C62:Tabelle3.C64 Tabelle3.C68:Tabelle3.C70 Tabelle3.C74:Tabelle3.C76">
            <calcext:condition calcext:apply-style-name="Result" calcext:value="formula-is([.E14]=&quot;&quot;)" calcext:base-cell-address="Tabelle3.C14"/>
          </calcext:conditional-format>
        </calcext:conditional-formats>
      </table:table>
      <table:table table:name="Tabelle4" table:style-name="ta1" table:protected="true" table:protection-key="RISAaYM55EB4f9JUsQKkFIYvY3U=" table:protection-key-digest-algorithm="http://www.w3.org/2000/09/xmldsig#sha1" table:print="false">
        <loext:table-protection loext:select-protected-cells="true" loext:select-unprotected-cells="true"/>
        <office:forms form:automatic-focus="false" form:apply-design-mode="false">
          <form:form form:name="Standard" form:apply-filter="true" form:command-type="table" form:control-implementation="ooo:com.sun.star.form.component.Form" office:target-frame="" xlink:href="" xlink:type="simple">
            <form:properties>
              <form:property form:property-name="PropertyChangeNotificationEnabled" office:value-type="boolean" office:boolean-value="true"/>
            </form:properties>
          </form:form>
        </office:forms>
        <table:table-column table:style-name="co20" table:default-cell-style-name="ce62"/>
        <table:table-column table:style-name="co21" table:default-cell-style-name="ce202"/>
        <table:table-column table:style-name="co22" table:visibility="collapse" table:default-cell-style-name="ce67"/>
        <table:table-column table:style-name="co1" table:default-cell-style-name="ce69"/>
        <table:table-column table:style-name="co1" table:number-columns-repeated="3" table:default-cell-style-name="ce67"/>
        <table:table-column table:style-name="co1" table:visibility="collapse" table:default-cell-style-name="ce67"/>
        <table:table-column table:style-name="co1" table:visibility="collapse" table:default-cell-style-name="ce77"/>
        <table:table-column table:style-name="co1" table:visibility="collapse" table:number-columns-repeated="4" table:default-cell-style-name="ce67"/>
        <table:table-column table:style-name="co1" table:number-columns-repeated="243" table:default-cell-style-name="ce67"/>
        <table:table-row table:style-name="ro1">
          <table:table-cell table:style-name="ce59" office:value-type="string" calcext:value-type="string">
            <text:p>Volumen</text:p>
          </table:table-cell>
          <table:table-cell table:style-name="ce197"/>
          <table:table-cell table:style-name="Default"/>
          <table:table-cell table:style-name="ce68" table:formula="of:=IF(ISBLANK([.C1]);&quot;&quot;;IF(ISERROR(VALUE([.B1]));&quot;&quot;;IF(ABS(VALUE([.B1])-[.C1])&lt;0.0005;&quot;&quot;;&quot;&quot;)))">
            <text:p/>
          </table:table-cell>
          <table:table-cell/>
          <table:table-cell table:style-name="ce41" office:value-type="string" calcext:value-type="string">
            <text:p>Volumen</text:p>
          </table:table-cell>
          <table:table-cell table:style-name="ce74"/>
          <table:table-cell table:style-name="Default"/>
          <table:table-cell table:number-columns-repeated="248"/>
        </table:table-row>
        <table:table-row table:style-name="ro10">
          <table:table-cell table:style-name="ce60" office:value-type="string" calcext:value-type="string" table:number-columns-spanned="2" table:number-rows-spanned="1">
            <text:p>Kubikmeter (m³); Kubikdezimeter oder Liter (dm³ oder l); Kubikzentimeter (cm³); Kubikmillimeter (mm³)</text:p>
          </table:table-cell>
          <table:covered-table-cell table:style-name="ce198" table:content-validation-name="val1"/>
          <table:table-cell table:style-name="ce66"/>
          <table:table-cell table:style-name="ce68" table:formula="of:=IF(ISBLANK([.C2]);&quot;&quot;;IF(ISERROR(VALUE([.B2]));&quot;&quot;;IF(ABS(VALUE([.B2])-[.C2])&lt;0.0005;&quot;&quot;;&quot;&quot;)))">
            <text:p/>
          </table:table-cell>
          <table:table-cell table:style-name="ce66"/>
          <table:table-cell table:style-name="ce71"/>
          <table:table-cell table:style-name="ce75"/>
          <table:table-cell table:style-name="ce66"/>
          <table:table-cell table:style-name="ce78"/>
          <table:table-cell table:style-name="ce66" table:number-columns-repeated="247"/>
        </table:table-row>
        <table:table-row table:style-name="ro3">
          <table:table-cell table:style-name="Default" table:number-columns-repeated="2"/>
          <table:table-cell/>
          <table:table-cell table:style-name="ce68" table:formula="of:=IF(ISBLANK([.C3]);&quot;&quot;;IF(ISERROR(VALUE([.B2]));&quot;&quot;;IF(ABS(VALUE([.B2])-[.C3])&lt;0.0005;&quot;&quot;;&quot;&quot;)))">
            <text:p/>
          </table:table-cell>
          <table:table-cell/>
          <table:table-cell table:style-name="ce203" office:value-type="string" calcext:value-type="string">
            <text:p></text:p>
          </table:table-cell>
          <table:table-cell table:style-name="ce14" office:value-type="string" calcext:value-type="string">
            <text:p></text:p>
          </table:table-cell>
          <table:table-cell table:style-name="Default"/>
          <table:table-cell table:style-name="ce79"/>
          <table:table-cell table:number-columns-repeated="247"/>
        </table:table-row>
        <table:table-row table:style-name="ro1">
          <table:table-cell table:style-name="ce61" office:value-type="string" calcext:value-type="string">
            <text:p>Verwende die Abkürzungen!</text:p>
          </table:table-cell>
          <table:table-cell table:style-name="ce199"/>
          <table:table-cell/>
          <table:table-cell table:style-name="ce68" table:formula="of:=IF(ISBLANK([.C4]);&quot;&quot;;IF(ISERROR(VALUE([.B4]));&quot;&quot;;IF(ABS(VALUE([.B4])-[.C4])&lt;0.0005;&quot;&quot;;&quot;&quot;)))">
            <text:p/>
          </table:table-cell>
          <table:table-cell/>
          <table:table-cell table:style-name="ce204" table:formula="of:=DCOUNTA([.$D1:.$D100];[.$D1:.$D100];[.$F2:.$F3])/2" office:value-type="float" office:value="0" calcext:value-type="float">
            <text:p>0</text:p>
          </table:table-cell>
          <table:table-cell table:style-name="ce76" table:formula="of:=DCOUNTA([.$D$1:.$D$100];[.$D1:.$D100];[.$G$2:.$G$3])/2" office:value-type="float" office:value="25" calcext:value-type="float">
            <text:p>25</text:p>
          </table:table-cell>
          <table:table-cell table:style-name="Default" office:value-type="string" calcext:value-type="string">
            <text:p>Maßzahl</text:p>
          </table:table-cell>
          <table:table-cell table:style-name="ce79" office:value-type="string" calcext:value-type="string">
            <text:p>Einheit</text:p>
          </table:table-cell>
          <table:table-cell table:number-columns-repeated="247"/>
        </table:table-row>
        <table:table-row table:style-name="ro3">
          <table:table-cell office:value-type="string" calcext:value-type="string">
            <text:p>1 m³ sind 1000 </text:p>
          </table:table-cell>
          <table:table-cell table:style-name="ce200"/>
          <table:table-cell office:value-type="string" calcext:value-type="string">
            <text:p>dm³|l</text:p>
          </table:table-cell>
          <table:table-cell table:style-name="ce68" table:formula="of:=IF(ISBLANK([.C5]);&quot;&quot;;IF(ISERROR(FIND(&quot;|&quot;&amp; SUBSTITUTE(SUBSTITUTE(SUBSTITUTE(SUBSTITUTE([.B5];&quot; &quot;;&quot;&quot;);&quot;·&quot;;&quot;*&quot; );&quot;–&quot; ;&quot;-&quot; );&quot;:&quot;;&quot;/&quot;) &amp;&quot;|&quot;;&quot;|&quot; &amp; SUBSTITUTE([.C5];&quot; &quot;;&quot;&quot;) &amp;&quot;|&quot;));&quot;&quot;;&quot;&quot;))" office:value-type="string" office:string-value="" calcext:value-type="string">
            <text:p></text:p>
          </table:table-cell>
          <table:table-cell/>
          <table:table-cell table:style-name="Default" table:number-columns-repeated="2"/>
          <table:table-cell table:number-columns-repeated="249"/>
        </table:table-row>
        <table:table-row table:style-name="ro3">
          <table:table-cell office:value-type="string" calcext:value-type="string">
            <text:p>1 dm³ sind 1000 </text:p>
          </table:table-cell>
          <table:table-cell table:style-name="ce201"/>
          <table:table-cell office:value-type="string" calcext:value-type="string">
            <text:p>cm³</text:p>
          </table:table-cell>
          <table:table-cell table:style-name="ce68" table:formula="of:=IF(ISBLANK([.C6]);&quot;&quot;;IF(ISERROR(FIND(&quot;|&quot;&amp; SUBSTITUTE(SUBSTITUTE(SUBSTITUTE(SUBSTITUTE([.B6];&quot; &quot;;&quot;&quot;);&quot;·&quot;;&quot;*&quot; );&quot;–&quot; ;&quot;-&quot; );&quot;:&quot;;&quot;/&quot;) &amp;&quot;|&quot;;&quot;|&quot; &amp; SUBSTITUTE([.C6];&quot; &quot;;&quot;&quot;) &amp;&quot;|&quot;));&quot;&quot;;&quot;&quot;))" office:value-type="string" office:string-value="" calcext:value-type="string">
            <text:p></text:p>
          </table:table-cell>
          <table:table-cell/>
          <table:table-cell table:style-name="Default" table:number-columns-repeated="2"/>
          <table:table-cell table:number-columns-repeated="249"/>
        </table:table-row>
        <table:table-row table:style-name="ro3">
          <table:table-cell office:value-type="string" calcext:value-type="string">
            <text:p>1 l sind 1000 </text:p>
          </table:table-cell>
          <table:table-cell table:style-name="ce201"/>
          <table:table-cell office:value-type="string" calcext:value-type="string">
            <text:p>cm³</text:p>
          </table:table-cell>
          <table:table-cell table:style-name="ce68" table:formula="of:=IF(ISBLANK([.C7]);&quot;&quot;;IF(ISERROR(FIND(&quot;|&quot;&amp; SUBSTITUTE(SUBSTITUTE(SUBSTITUTE(SUBSTITUTE([.B7];&quot; &quot;;&quot;&quot;);&quot;·&quot;;&quot;*&quot; );&quot;–&quot; ;&quot;-&quot; );&quot;:&quot;;&quot;/&quot;) &amp;&quot;|&quot;;&quot;|&quot; &amp; SUBSTITUTE([.C7];&quot; &quot;;&quot;&quot;) &amp;&quot;|&quot;));&quot;&quot;;&quot;&quot;))" office:value-type="string" office:string-value="" calcext:value-type="string">
            <text:p></text:p>
          </table:table-cell>
          <table:table-cell/>
          <table:table-cell table:style-name="Default" table:number-columns-repeated="2"/>
          <table:table-cell table:number-columns-repeated="249"/>
        </table:table-row>
        <table:table-row table:style-name="ro3">
          <table:table-cell office:value-type="string" calcext:value-type="string">
            <text:p>1 cm³ sind 1000 </text:p>
          </table:table-cell>
          <table:table-cell table:style-name="ce201"/>
          <table:table-cell office:value-type="string" calcext:value-type="string">
            <text:p>mm³</text:p>
          </table:table-cell>
          <table:table-cell table:style-name="ce68" table:formula="of:=IF(ISBLANK([.C8]);&quot;&quot;;IF(ISERROR(FIND(&quot;|&quot;&amp; SUBSTITUTE(SUBSTITUTE(SUBSTITUTE(SUBSTITUTE([.B8];&quot; &quot;;&quot;&quot;);&quot;·&quot;;&quot;*&quot; );&quot;–&quot; ;&quot;-&quot; );&quot;:&quot;;&quot;/&quot;) &amp;&quot;|&quot;;&quot;|&quot; &amp; SUBSTITUTE([.C8];&quot; &quot;;&quot;&quot;) &amp;&quot;|&quot;));&quot;&quot;;&quot;&quot;))" office:value-type="string" office:string-value="" calcext:value-type="string">
            <text:p></text:p>
          </table:table-cell>
          <table:table-cell/>
          <table:table-cell table:style-name="Default" table:number-columns-repeated="2"/>
          <table:table-cell table:number-columns-repeated="249"/>
        </table:table-row>
        <table:table-row table:style-name="ro3">
          <table:table-cell office:value-type="string" calcext:value-type="string">
            <text:p>1000 l ist 1 </text:p>
          </table:table-cell>
          <table:table-cell table:style-name="ce201"/>
          <table:table-cell office:value-type="string" calcext:value-type="string">
            <text:p>m³</text:p>
          </table:table-cell>
          <table:table-cell table:style-name="ce68" table:formula="of:=IF(ISBLANK([.C9]);&quot;&quot;;IF(ISERROR(FIND(&quot;|&quot;&amp; SUBSTITUTE(SUBSTITUTE(SUBSTITUTE(SUBSTITUTE([.B9];&quot; &quot;;&quot;&quot;);&quot;·&quot;;&quot;*&quot; );&quot;–&quot; ;&quot;-&quot; );&quot;:&quot;;&quot;/&quot;) &amp;&quot;|&quot;;&quot;|&quot; &amp; SUBSTITUTE([.C9];&quot; &quot;;&quot;&quot;) &amp;&quot;|&quot;));&quot;&quot;;&quot;&quot;))" office:value-type="string" office:string-value="" calcext:value-type="string">
            <text:p></text:p>
          </table:table-cell>
          <table:table-cell/>
          <table:table-cell table:style-name="Default" table:number-columns-repeated="2"/>
          <table:table-cell table:number-columns-repeated="249"/>
        </table:table-row>
        <table:table-row table:style-name="ro3">
          <table:table-cell office:value-type="string" calcext:value-type="string">
            <text:p>1000 cm³ ist 1 </text:p>
          </table:table-cell>
          <table:table-cell table:style-name="ce201"/>
          <table:table-cell office:value-type="string" calcext:value-type="string">
            <text:p>dm³|l</text:p>
          </table:table-cell>
          <table:table-cell table:style-name="ce68" table:formula="of:=IF(ISBLANK([.C10]);&quot;&quot;;IF(ISERROR(FIND(&quot;|&quot;&amp; SUBSTITUTE(SUBSTITUTE(SUBSTITUTE(SUBSTITUTE([.B10];&quot; &quot;;&quot;&quot;);&quot;·&quot;;&quot;*&quot; );&quot;–&quot; ;&quot;-&quot; );&quot;:&quot;;&quot;/&quot;) &amp;&quot;|&quot;;&quot;|&quot; &amp; SUBSTITUTE([.C10];&quot; &quot;;&quot;&quot;) &amp;&quot;|&quot;));&quot;&quot;;&quot;&quot;))" office:value-type="string" office:string-value="" calcext:value-type="string">
            <text:p></text:p>
          </table:table-cell>
          <table:table-cell/>
          <table:table-cell table:style-name="Default" table:number-columns-repeated="2"/>
          <table:table-cell table:number-columns-repeated="249"/>
        </table:table-row>
        <table:table-row table:style-name="ro3">
          <table:table-cell office:value-type="string" calcext:value-type="string">
            <text:p>1000 dm³ ist 1 </text:p>
          </table:table-cell>
          <table:table-cell table:style-name="ce201"/>
          <table:table-cell office:value-type="string" calcext:value-type="string">
            <text:p>m³</text:p>
          </table:table-cell>
          <table:table-cell table:style-name="ce68" table:formula="of:=IF(ISBLANK([.C11]);&quot;&quot;;IF(ISERROR(FIND(&quot;|&quot;&amp; SUBSTITUTE(SUBSTITUTE(SUBSTITUTE(SUBSTITUTE([.B11];&quot; &quot;;&quot;&quot;);&quot;·&quot;;&quot;*&quot; );&quot;–&quot; ;&quot;-&quot; );&quot;:&quot;;&quot;/&quot;) &amp;&quot;|&quot;;&quot;|&quot; &amp; SUBSTITUTE([.C11];&quot; &quot;;&quot;&quot;) &amp;&quot;|&quot;));&quot;&quot;;&quot;&quot;))" office:value-type="string" office:string-value="" calcext:value-type="string">
            <text:p></text:p>
          </table:table-cell>
          <table:table-cell/>
          <table:table-cell table:style-name="Default" table:number-columns-repeated="2"/>
          <table:table-cell table:number-columns-repeated="249"/>
        </table:table-row>
        <table:table-row table:style-name="ro3">
          <table:table-cell office:value-type="string" calcext:value-type="string">
            <text:p>1000000 mm³ ist 1 </text:p>
          </table:table-cell>
          <table:table-cell table:style-name="ce201" office:value-type="string" calcext:value-type="string">
            <text:p><text:s/></text:p>
          </table:table-cell>
          <table:table-cell office:value-type="string" calcext:value-type="string">
            <text:p>dm³|l</text:p>
          </table:table-cell>
          <table:table-cell table:style-name="ce68" table:formula="of:=IF(ISBLANK([.C12]);&quot;&quot;;IF(ISERROR(FIND(&quot;|&quot;&amp; SUBSTITUTE(SUBSTITUTE(SUBSTITUTE(SUBSTITUTE([.B12];&quot; &quot;;&quot;&quot;);&quot;·&quot;;&quot;*&quot; );&quot;–&quot; ;&quot;-&quot; );&quot;:&quot;;&quot;/&quot;) &amp;&quot;|&quot;;&quot;|&quot; &amp; SUBSTITUTE([.C12];&quot; &quot;;&quot;&quot;) &amp;&quot;|&quot;));&quot;&quot;;&quot;&quot;))" office:value-type="string" office:string-value="" calcext:value-type="string">
            <text:p></text:p>
          </table:table-cell>
          <table:table-cell table:style-name="ce66"/>
          <table:table-cell table:style-name="Default" table:number-columns-repeated="2"/>
          <table:table-cell table:number-columns-repeated="2"/>
          <table:table-cell table:style-name="ce66" table:number-columns-repeated="247"/>
        </table:table-row>
        <table:table-row table:style-name="ro3">
          <table:table-cell office:value-type="string" calcext:value-type="string">
            <text:p>100 mm³ sind 0,1 </text:p>
          </table:table-cell>
          <table:table-cell table:style-name="ce201"/>
          <table:table-cell office:value-type="string" calcext:value-type="string">
            <text:p>cm³</text:p>
          </table:table-cell>
          <table:table-cell table:style-name="ce68" table:formula="of:=IF(ISBLANK([.C13]);&quot;&quot;;IF(ISERROR(FIND(&quot;|&quot;&amp; SUBSTITUTE(SUBSTITUTE(SUBSTITUTE(SUBSTITUTE([.B13];&quot; &quot;;&quot;&quot;);&quot;·&quot;;&quot;*&quot; );&quot;–&quot; ;&quot;-&quot; );&quot;:&quot;;&quot;/&quot;) &amp;&quot;|&quot;;&quot;|&quot; &amp; SUBSTITUTE([.C13];&quot; &quot;;&quot;&quot;) &amp;&quot;|&quot;));&quot;&quot;;&quot;&quot;))" office:value-type="string" office:string-value="" calcext:value-type="string">
            <text:p></text:p>
          </table:table-cell>
          <table:table-cell/>
          <table:table-cell table:style-name="Default" table:number-columns-repeated="2"/>
          <table:table-cell table:number-columns-repeated="249"/>
        </table:table-row>
        <table:table-row table:style-name="ro3">
          <table:table-cell office:value-type="string" calcext:value-type="string">
            <text:p>10 cm³ sind 0,01 </text:p>
          </table:table-cell>
          <table:table-cell table:style-name="ce201"/>
          <table:table-cell office:value-type="string" calcext:value-type="string">
            <text:p>dm³|l</text:p>
          </table:table-cell>
          <table:table-cell table:style-name="ce68" table:formula="of:=IF(ISBLANK([.C14]);&quot;&quot;;IF(ISERROR(FIND(&quot;|&quot;&amp; SUBSTITUTE(SUBSTITUTE(SUBSTITUTE(SUBSTITUTE([.B14];&quot; &quot;;&quot;&quot;);&quot;·&quot;;&quot;*&quot; );&quot;–&quot; ;&quot;-&quot; );&quot;:&quot;;&quot;/&quot;) &amp;&quot;|&quot;;&quot;|&quot; &amp; SUBSTITUTE([.C14];&quot; &quot;;&quot;&quot;) &amp;&quot;|&quot;));&quot;&quot;;&quot;&quot;))" office:value-type="string" office:string-value="" calcext:value-type="string">
            <text:p></text:p>
          </table:table-cell>
          <table:table-cell/>
          <table:table-cell table:style-name="Default" table:number-columns-repeated="2"/>
          <table:table-cell table:number-columns-repeated="249"/>
        </table:table-row>
        <table:table-row table:style-name="ro1">
          <table:table-cell table:style-name="Default"/>
          <table:table-cell table:style-name="ce199"/>
          <table:table-cell/>
          <table:table-cell table:style-name="ce68"/>
          <table:table-cell/>
          <table:table-cell table:style-name="Default" table:number-columns-repeated="2"/>
          <table:table-cell table:number-columns-repeated="249"/>
        </table:table-row>
        <table:table-row table:style-name="ro1">
          <table:table-cell table:style-name="ce59" office:value-type="string" calcext:value-type="string">
            <text:p>Rechne um in die nächstkleinere Einheit</text:p>
          </table:table-cell>
          <table:table-cell table:style-name="ce199"/>
          <table:table-cell/>
          <table:table-cell table:style-name="ce68"/>
          <table:table-cell/>
          <table:table-cell table:style-name="Default" table:number-columns-repeated="2"/>
          <table:table-cell table:style-name="ce33" office:value-type="string" calcext:value-type="string">
            <text:p>1=m³; 2=dm³; 3=cm³; 4=mm³</text:p>
          </table:table-cell>
          <table:table-cell office:value-type="string" calcext:value-type="string">
            <text:p>VorgabeE</text:p>
          </table:table-cell>
          <table:table-cell office:value-type="string" calcext:value-type="string">
            <text:p>Zieleinheit</text:p>
          </table:table-cell>
          <table:table-cell table:number-columns-repeated="246"/>
        </table:table-row>
        <table:table-row table:style-name="ro3">
          <table:table-cell table:formula="of:=VALUE([.H17]) &amp;&quot; &quot; &amp; CHOOSE([.I17];&quot;m³&quot;;&quot;dm³&quot;;&quot;cm³&quot;;&quot;mm³&quot;) &amp; &quot; sind &quot;" office:value-type="string" office:string-value="4 dm³ sind " calcext:value-type="string">
            <text:p>4 dm³ sind </text:p>
          </table:table-cell>
          <table:table-cell table:style-name="ce201"/>
          <table:table-cell table:formula="of:=[.H17]*1000" office:value-type="float" office:value="4000" calcext:value-type="float">
            <text:p>4000</text:p>
          </table:table-cell>
          <table:table-cell table:style-name="ce68" table:formula="of:=IF(ISBLANK([.C17]);&quot;&quot;;IF(ISERROR(VALUE([.B17]));IF(ISERROR(VALUE(SUBSTITUTE(SUBSTITUTE([.B17];&quot;l&quot;;&quot;dm³&quot;);[.J17];&quot;&quot;)));&quot;&quot;;IF(VALUE(SUBSTITUTE(SUBSTITUTE(SUBSTITUTE([.B17];&quot; &quot;;&quot;&quot;);&quot;l&quot;;'cm³');[.J17];&quot;&quot;))=[.C17];&quot;&quot;;&quot;&quot;));&quot;&quot;))" office:value-type="string" office:string-value="" calcext:value-type="string">
            <text:p></text:p>
          </table:table-cell>
          <table:table-cell/>
          <table:table-cell table:style-name="Default" table:number-columns-repeated="2"/>
          <table:table-cell table:formula="of:=RANDBETWEEN(1;4)" office:value-type="float" office:value="4" calcext:value-type="float">
            <text:p>4</text:p>
          </table:table-cell>
          <table:table-cell table:formula="of:=RANDBETWEEN(1;3)" office:value-type="float" office:value="2" calcext:value-type="float">
            <text:p>2</text:p>
          </table:table-cell>
          <table:table-cell table:formula="of:=CHOOSE([.I17]+1;&quot;m³&quot;;&quot;dm³&quot;;&quot;cm³&quot;;&quot;mm³&quot;)" office:value-type="string" office:string-value="cm³" calcext:value-type="string">
            <text:p>cm³</text:p>
          </table:table-cell>
          <table:table-cell table:number-columns-repeated="246"/>
        </table:table-row>
        <table:table-row table:style-name="ro3">
          <table:table-cell table:formula="of:=VALUE([.H18]) &amp;&quot; &quot; &amp; CHOOSE([.I18];&quot;m³&quot;;&quot;dm³&quot;;&quot;cm³&quot;;&quot;mm³&quot;) &amp; &quot; sind &quot;" office:value-type="string" office:string-value="1 m³ sind " calcext:value-type="string">
            <text:p>1 m³ sind </text:p>
          </table:table-cell>
          <table:table-cell table:style-name="ce201"/>
          <table:table-cell table:formula="of:=[.H18]*1000" office:value-type="float" office:value="1000" calcext:value-type="float">
            <text:p>1000</text:p>
          </table:table-cell>
          <table:table-cell table:style-name="ce68" table:formula="of:=IF(ISBLANK([.C18]);&quot;&quot;;IF(ISERROR(VALUE([.B18]));IF(ISERROR(VALUE(SUBSTITUTE(SUBSTITUTE([.B18];&quot;l&quot;;&quot;dm³&quot;);[.J18];&quot;&quot;)));&quot;&quot;;IF(VALUE(SUBSTITUTE(SUBSTITUTE(SUBSTITUTE([.B18];&quot; &quot;;&quot;&quot;);&quot;l&quot;;'mm³');[.J18];&quot;&quot;))=[.C18];&quot;&quot;;&quot;&quot;));&quot;&quot;))" office:value-type="string" office:string-value="" calcext:value-type="string">
            <text:p></text:p>
          </table:table-cell>
          <table:table-cell/>
          <table:table-cell table:style-name="Default" table:number-columns-repeated="2"/>
          <table:table-cell table:formula="of:=RANDBETWEEN(1;4)" office:value-type="float" office:value="1" calcext:value-type="float">
            <text:p>1</text:p>
          </table:table-cell>
          <table:table-cell table:formula="of:=RANDBETWEEN(1;3)" office:value-type="float" office:value="1" calcext:value-type="float">
            <text:p>1</text:p>
          </table:table-cell>
          <table:table-cell table:formula="of:=CHOOSE([.I18]+1;&quot;m³&quot;;&quot;dm³&quot;;&quot;cm³&quot;;&quot;mm³&quot;)" office:value-type="string" office:string-value="dm³" calcext:value-type="string">
            <text:p>dm³</text:p>
          </table:table-cell>
          <table:table-cell table:number-columns-repeated="246"/>
        </table:table-row>
        <table:table-row table:style-name="ro3">
          <table:table-cell table:formula="of:=VALUE([.H19]) &amp;&quot; &quot; &amp; CHOOSE([.I19];&quot;m³&quot;;&quot;dm³&quot;;&quot;cm³&quot;;&quot;mm³&quot;) &amp; &quot; sind &quot;" office:value-type="string" office:string-value="0,5 dm³ sind " calcext:value-type="string">
            <text:p>0,5 dm³ sind </text:p>
          </table:table-cell>
          <table:table-cell table:style-name="ce201"/>
          <table:table-cell table:formula="of:=[.H19]*1000" office:value-type="float" office:value="500" calcext:value-type="float">
            <text:p>500</text:p>
          </table:table-cell>
          <table:table-cell table:style-name="ce68" table:formula="of:=IF(ISBLANK([.C19]);&quot;&quot;;IF(ISERROR(VALUE([.B19]));IF(ISERROR(VALUE(SUBSTITUTE(SUBSTITUTE([.B19];&quot;l&quot;;&quot;dm³&quot;);[.J19];&quot;&quot;)));&quot;&quot;;IF(VALUE(SUBSTITUTE(SUBSTITUTE(SUBSTITUTE([.B19];&quot; &quot;;&quot;&quot;);&quot;l&quot;;'cm³');[.J19];&quot;&quot;))=[.C19];&quot;&quot;;&quot;&quot;));&quot;&quot;))" office:value-type="string" office:string-value="" calcext:value-type="string">
            <text:p></text:p>
          </table:table-cell>
          <table:table-cell/>
          <table:table-cell table:style-name="Default" table:number-columns-repeated="2"/>
          <table:table-cell table:formula="of:=RANDBETWEEN(1;4)/4" office:value-type="float" office:value="0.5" calcext:value-type="float">
            <text:p>0,5</text:p>
          </table:table-cell>
          <table:table-cell table:formula="of:=RANDBETWEEN(1;3)" office:value-type="float" office:value="2" calcext:value-type="float">
            <text:p>2</text:p>
          </table:table-cell>
          <table:table-cell table:formula="of:=CHOOSE([.I19]+1;&quot;m³&quot;;&quot;dm³&quot;;&quot;cm³&quot;;&quot;mm³&quot;)" office:value-type="string" office:string-value="cm³" calcext:value-type="string">
            <text:p>cm³</text:p>
          </table:table-cell>
          <table:table-cell table:number-columns-repeated="246"/>
        </table:table-row>
        <table:table-row table:style-name="ro3">
          <table:table-cell table:formula="of:=VALUE([.H20]) &amp;&quot; &quot; &amp; CHOOSE([.I20];&quot;m³&quot;;&quot;dm³&quot;;&quot;cm³&quot;;&quot;mm³&quot;) &amp; &quot; sind &quot;" office:value-type="string" office:string-value="3,8 cm³ sind " calcext:value-type="string">
            <text:p>3,8 cm³ sind </text:p>
          </table:table-cell>
          <table:table-cell table:style-name="ce201"/>
          <table:table-cell table:formula="of:=[.H20]*1000" office:value-type="float" office:value="3800" calcext:value-type="float">
            <text:p>3800</text:p>
          </table:table-cell>
          <table:table-cell table:style-name="ce68" table:formula="of:=IF(ISBLANK([.C20]);&quot;&quot;;IF(ISERROR(VALUE([.B20]));IF(ISERROR(VALUE(SUBSTITUTE(SUBSTITUTE([.B20];&quot;l&quot;;&quot;dm³&quot;);[.J20];&quot;&quot;)));&quot;&quot;;IF(VALUE(SUBSTITUTE(SUBSTITUTE(SUBSTITUTE([.B20];&quot; &quot;;&quot;&quot;);&quot;l&quot;;'cm³');[.J20];&quot;&quot;))=[.C20];&quot;&quot;;&quot;&quot;));&quot;&quot;))" office:value-type="string" office:string-value="" calcext:value-type="string">
            <text:p></text:p>
          </table:table-cell>
          <table:table-cell/>
          <table:table-cell table:style-name="Default" table:number-columns-repeated="2"/>
          <table:table-cell table:formula="of:=RANDBETWEEN(1;40)/10" office:value-type="float" office:value="3.8" calcext:value-type="float">
            <text:p>3,8</text:p>
          </table:table-cell>
          <table:table-cell table:formula="of:=RANDBETWEEN(1;3)" office:value-type="float" office:value="3" calcext:value-type="float">
            <text:p>3</text:p>
          </table:table-cell>
          <table:table-cell table:formula="of:=CHOOSE([.I20]+1;&quot;m³&quot;;&quot;dm³&quot;;&quot;cm³&quot;;&quot;mm³&quot;)" office:value-type="string" office:string-value="mm³" calcext:value-type="string">
            <text:p>mm³</text:p>
          </table:table-cell>
          <table:table-cell table:number-columns-repeated="246"/>
        </table:table-row>
        <table:table-row table:style-name="ro3">
          <table:table-cell table:formula="of:=VALUE([.H21]) &amp;&quot; &quot; &amp; CHOOSE([.I21];&quot;m³&quot;;&quot;dm³&quot;;&quot;cm³&quot;;&quot;mm³&quot;) &amp; &quot; sind &quot;" office:value-type="string" office:string-value="2,6 cm³ sind " calcext:value-type="string">
            <text:p>2,6 cm³ sind </text:p>
          </table:table-cell>
          <table:table-cell table:style-name="ce201"/>
          <table:table-cell table:formula="of:=[.H21]*1000" office:value-type="float" office:value="2600" calcext:value-type="float">
            <text:p>2600</text:p>
          </table:table-cell>
          <table:table-cell table:style-name="ce68" table:formula="of:=IF(ISBLANK([.C21]);&quot;&quot;;IF(ISERROR(VALUE([.B21]));IF(ISERROR(VALUE(SUBSTITUTE(SUBSTITUTE([.B21];&quot;l&quot;;&quot;dm³&quot;);[.J21];&quot;&quot;)));&quot;&quot;;IF(VALUE(SUBSTITUTE(SUBSTITUTE(SUBSTITUTE([.B21];&quot; &quot;;&quot;&quot;);&quot;l&quot;;'mm³');[.J21];&quot;&quot;))=[.C21];&quot;&quot;;&quot;&quot;));&quot;&quot;))" office:value-type="string" office:string-value="" calcext:value-type="string">
            <text:p></text:p>
          </table:table-cell>
          <table:table-cell/>
          <table:table-cell table:style-name="Default" table:number-columns-repeated="2"/>
          <table:table-cell table:formula="of:=RANDBETWEEN(1;40)/10" office:value-type="float" office:value="2.6" calcext:value-type="float">
            <text:p>2,6</text:p>
          </table:table-cell>
          <table:table-cell table:formula="of:=RANDBETWEEN(1;3)" office:value-type="float" office:value="3" calcext:value-type="float">
            <text:p>3</text:p>
          </table:table-cell>
          <table:table-cell table:formula="of:=CHOOSE([.I21]+1;&quot;m³&quot;;&quot;dm³&quot;;&quot;cm³&quot;;&quot;mm³&quot;)" office:value-type="string" office:string-value="mm³" calcext:value-type="string">
            <text:p>mm³</text:p>
          </table:table-cell>
          <table:table-cell table:number-columns-repeated="246"/>
        </table:table-row>
        <table:table-row table:style-name="ro3">
          <table:table-cell table:formula="of:=VALUE([.H22]) &amp;&quot; &quot; &amp; CHOOSE([.I22];&quot;m³&quot;;&quot;dm³&quot;;&quot;cm³&quot;;&quot;mm³&quot;) &amp; &quot; sind &quot;" office:value-type="string" office:string-value="0,5 cm³ sind " calcext:value-type="string">
            <text:p>0,5 cm³ sind </text:p>
          </table:table-cell>
          <table:table-cell table:style-name="ce201"/>
          <table:table-cell table:formula="of:=[.H22]*1000" office:value-type="float" office:value="500" calcext:value-type="float">
            <text:p>500</text:p>
          </table:table-cell>
          <table:table-cell table:style-name="ce68" table:formula="of:=IF(ISBLANK([.C22]);&quot;&quot;;IF(ISERROR(VALUE([.B22]));IF(ISERROR(VALUE(SUBSTITUTE(SUBSTITUTE([.B22];&quot;l&quot;;&quot;dm³&quot;);[.J22];&quot;&quot;)));&quot;&quot;;IF(VALUE(SUBSTITUTE(SUBSTITUTE(SUBSTITUTE([.B22];&quot; &quot;;&quot;&quot;);&quot;l&quot;;'cm³');[.J22];&quot;&quot;))=[.C22];&quot;&quot;;&quot;&quot;));&quot;&quot;))" office:value-type="string" office:string-value="" calcext:value-type="string">
            <text:p></text:p>
          </table:table-cell>
          <table:table-cell/>
          <table:table-cell table:style-name="Default" table:number-columns-repeated="2"/>
          <table:table-cell table:formula="of:=RANDBETWEEN(1;40)/10" office:value-type="float" office:value="0.5" calcext:value-type="float">
            <text:p>0,5</text:p>
          </table:table-cell>
          <table:table-cell table:formula="of:=RANDBETWEEN(1;3)" office:value-type="float" office:value="3" calcext:value-type="float">
            <text:p>3</text:p>
          </table:table-cell>
          <table:table-cell table:formula="of:=CHOOSE([.I22]+1;&quot;m³&quot;;&quot;dm³&quot;;&quot;cm³&quot;;&quot;mm³&quot;)" office:value-type="string" office:string-value="mm³" calcext:value-type="string">
            <text:p>mm³</text:p>
          </table:table-cell>
          <table:table-cell table:number-columns-repeated="246"/>
        </table:table-row>
        <table:table-row table:style-name="ro3">
          <table:table-cell table:formula="of:=VALUE([.H23]) &amp;&quot; &quot; &amp; CHOOSE([.I23];&quot;m³&quot;;&quot;dm³&quot;;&quot;cm³&quot;;&quot;mm³&quot;) &amp; &quot; sind &quot;" office:value-type="string" office:string-value="0,01 dm³ sind " calcext:value-type="string">
            <text:p>0,01 dm³ sind </text:p>
          </table:table-cell>
          <table:table-cell table:style-name="ce201"/>
          <table:table-cell table:formula="of:=[.H23]*1000" office:value-type="float" office:value="10" calcext:value-type="float">
            <text:p>10</text:p>
          </table:table-cell>
          <table:table-cell table:style-name="ce68" table:formula="of:=IF(ISBLANK([.C23]);&quot;&quot;;IF(ISERROR(VALUE([.B23]));IF(ISERROR(VALUE(SUBSTITUTE(SUBSTITUTE([.B23];&quot;l&quot;;&quot;dm³&quot;);[.J23];&quot;&quot;)));&quot;&quot;;IF(VALUE(SUBSTITUTE(SUBSTITUTE(SUBSTITUTE([.B23];&quot; &quot;;&quot;&quot;);&quot;l&quot;;'cm³');[.J23];&quot;&quot;))=[.C23];&quot;&quot;;&quot;&quot;));&quot;&quot;))" office:value-type="string" office:string-value="" calcext:value-type="string">
            <text:p></text:p>
          </table:table-cell>
          <table:table-cell table:style-name="ce66"/>
          <table:table-cell table:style-name="Default" table:number-columns-repeated="2"/>
          <table:table-cell table:formula="of:=RANDBETWEEN(1;99)/100" office:value-type="float" office:value="0.01" calcext:value-type="float">
            <text:p>0,01</text:p>
          </table:table-cell>
          <table:table-cell table:formula="of:=RANDBETWEEN(1;3)" office:value-type="float" office:value="2" calcext:value-type="float">
            <text:p>2</text:p>
          </table:table-cell>
          <table:table-cell table:formula="of:=CHOOSE([.I23]+1;&quot;m³&quot;;&quot;dm³&quot;;&quot;cm³&quot;;&quot;mm³&quot;)" office:value-type="string" office:string-value="cm³" calcext:value-type="string">
            <text:p>cm³</text:p>
          </table:table-cell>
          <table:table-cell table:style-name="ce66" table:number-columns-repeated="246"/>
        </table:table-row>
        <table:table-row table:style-name="ro3">
          <table:table-cell table:formula="of:=VALUE([.H24]) &amp;&quot; &quot; &amp; CHOOSE([.I24];&quot;m³&quot;;&quot;dm³&quot;;&quot;cm³&quot;;&quot;mm³&quot;) &amp; &quot; sind &quot;" office:value-type="string" office:string-value="0,22 m³ sind " calcext:value-type="string">
            <text:p>0,22 m³ sind </text:p>
          </table:table-cell>
          <table:table-cell table:style-name="ce201"/>
          <table:table-cell table:formula="of:=[.H24]*1000" office:value-type="float" office:value="220" calcext:value-type="float">
            <text:p>220</text:p>
          </table:table-cell>
          <table:table-cell table:style-name="ce68" table:formula="of:=IF(ISBLANK([.C24]);&quot;&quot;;IF(ISERROR(VALUE([.B24]));IF(ISERROR(VALUE(SUBSTITUTE(SUBSTITUTE([.B24];&quot;l&quot;;&quot;dm³&quot;);[.J24];&quot;&quot;)));&quot;&quot;;IF(VALUE(SUBSTITUTE(SUBSTITUTE(SUBSTITUTE([.B24];&quot; &quot;;&quot;&quot;);&quot;l&quot;;'mm³');[.J24];&quot;&quot;))=[.C24];&quot;&quot;;&quot;&quot;));&quot;&quot;))" office:value-type="string" office:string-value="" calcext:value-type="string">
            <text:p></text:p>
          </table:table-cell>
          <table:table-cell/>
          <table:table-cell table:style-name="Default" table:number-columns-repeated="2"/>
          <table:table-cell table:formula="of:=RANDBETWEEN(1;99)/100" office:value-type="float" office:value="0.22" calcext:value-type="float">
            <text:p>0,22</text:p>
          </table:table-cell>
          <table:table-cell table:formula="of:=RANDBETWEEN(1;3)" office:value-type="float" office:value="1" calcext:value-type="float">
            <text:p>1</text:p>
          </table:table-cell>
          <table:table-cell table:formula="of:=CHOOSE([.I24]+1;&quot;m³&quot;;&quot;dm³&quot;;&quot;cm³&quot;;&quot;mm³&quot;)" office:value-type="string" office:string-value="dm³" calcext:value-type="string">
            <text:p>dm³</text:p>
          </table:table-cell>
          <table:table-cell table:number-columns-repeated="246"/>
        </table:table-row>
        <table:table-row table:style-name="ro3">
          <table:table-cell table:formula="of:=VALUE([.H25]) &amp;&quot; &quot; &amp; CHOOSE([.I25];&quot;m³&quot;;&quot;dm³&quot;;&quot;cm³&quot;;&quot;mm³&quot;) &amp; &quot; sind &quot;" office:value-type="string" office:string-value="0,045 m³ sind " calcext:value-type="string">
            <text:p>0,045 m³ sind </text:p>
          </table:table-cell>
          <table:table-cell table:style-name="ce201"/>
          <table:table-cell table:formula="of:=[.H25]*1000" office:value-type="float" office:value="45" calcext:value-type="float">
            <text:p>45</text:p>
          </table:table-cell>
          <table:table-cell table:style-name="ce68" table:formula="of:=IF(ISBLANK([.C25]);&quot;&quot;;IF(ISERROR(VALUE([.B25]));IF(ISERROR(VALUE(SUBSTITUTE(SUBSTITUTE([.B25];&quot;l&quot;;&quot;dm³&quot;);[.J25];&quot;&quot;)));&quot;&quot;;IF(VALUE(SUBSTITUTE(SUBSTITUTE(SUBSTITUTE([.B25];&quot; &quot;;&quot;&quot;);&quot;l&quot;;'m³');[.J25];&quot;&quot;))=[.C25];&quot;&quot;;&quot;&quot;));&quot;&quot;))" office:value-type="string" office:string-value="" calcext:value-type="string">
            <text:p></text:p>
          </table:table-cell>
          <table:table-cell/>
          <table:table-cell table:style-name="Default" table:number-columns-repeated="2"/>
          <table:table-cell table:formula="of:=RANDBETWEEN(1;99)/1000" office:value-type="float" office:value="0.045" calcext:value-type="float">
            <text:p>0,05</text:p>
          </table:table-cell>
          <table:table-cell table:formula="of:=RANDBETWEEN(1;3)" office:value-type="float" office:value="1" calcext:value-type="float">
            <text:p>1</text:p>
          </table:table-cell>
          <table:table-cell table:formula="of:=CHOOSE([.I25]+1;&quot;m³&quot;;&quot;dm³&quot;;&quot;cm³&quot;;&quot;mm³&quot;)" office:value-type="string" office:string-value="dm³" calcext:value-type="string">
            <text:p>dm³</text:p>
          </table:table-cell>
          <table:table-cell table:number-columns-repeated="246"/>
        </table:table-row>
        <table:table-row table:style-name="ro3">
          <table:table-cell table:formula="of:=VALUE([.H26]) &amp;&quot; &quot; &amp; CHOOSE([.I26];&quot;m³&quot;;&quot;dm³&quot;;&quot;cm³&quot;;&quot;mm³&quot;) &amp; &quot; sind &quot;" office:value-type="string" office:string-value="0,024 cm³ sind " calcext:value-type="string">
            <text:p>0,024 cm³ sind </text:p>
          </table:table-cell>
          <table:table-cell table:style-name="ce201"/>
          <table:table-cell table:formula="of:=[.H26]*1000" office:value-type="float" office:value="24" calcext:value-type="float">
            <text:p>24</text:p>
          </table:table-cell>
          <table:table-cell table:style-name="ce68" table:formula="of:=IF(ISBLANK([.C26]);&quot;&quot;;IF(ISERROR(VALUE([.B26]));IF(ISERROR(VALUE(SUBSTITUTE(SUBSTITUTE([.B26];&quot;l&quot;;&quot;dm³&quot;);[.J26];&quot;&quot;)));&quot;&quot;;IF(VALUE(SUBSTITUTE(SUBSTITUTE(SUBSTITUTE([.B26];&quot; &quot;;&quot;&quot;);&quot;l&quot;;'Zieleinheit');[.J26];&quot;&quot;))=[.C26];&quot;&quot;;&quot;&quot;));&quot;&quot;))" office:value-type="string" office:string-value="" calcext:value-type="string">
            <text:p></text:p>
          </table:table-cell>
          <table:table-cell/>
          <table:table-cell table:style-name="Default" table:number-columns-repeated="2"/>
          <table:table-cell table:formula="of:=RANDBETWEEN(1;99)/1000" office:value-type="float" office:value="0.024" calcext:value-type="float">
            <text:p>0,02</text:p>
          </table:table-cell>
          <table:table-cell table:formula="of:=RANDBETWEEN(1;3)" office:value-type="float" office:value="3" calcext:value-type="float">
            <text:p>3</text:p>
          </table:table-cell>
          <table:table-cell table:formula="of:=CHOOSE([.I26]+1;&quot;m³&quot;;&quot;dm³&quot;;&quot;cm³&quot;;&quot;mm³&quot;)" office:value-type="string" office:string-value="mm³" calcext:value-type="string">
            <text:p>mm³</text:p>
          </table:table-cell>
          <table:table-cell table:number-columns-repeated="246"/>
        </table:table-row>
        <table:table-row table:style-name="ro1">
          <table:table-cell table:formula="of:=IF(ISBLANK([.C27]);&quot;&quot;;SUBSTITUTE(SUBSTITUTE(SUBSTITUTE(SUBSTITUTE(FORMULA([.C27]);&quot;=&quot;; &quot;&quot;); &quot;$B$23&quot;; &quot;x&quot;);&quot;*&quot;; &quot;·&quot;);&quot;/&quot;;&quot;:&quot;) &amp; &quot; = &quot;)">
            <text:p/>
          </table:table-cell>
          <table:table-cell table:style-name="ce199"/>
          <table:table-cell/>
          <table:table-cell table:style-name="ce68" table:formula="of:=IF(ISBLANK([.C27]);&quot;&quot;;IF(SUBSTITUTE([.B27];&quot; &quot;;&quot;&quot;)=[.C27];&quot;&quot;;&quot;&quot;))">
            <text:p/>
          </table:table-cell>
          <table:table-cell/>
          <table:table-cell table:style-name="ce70" table:number-columns-repeated="2"/>
          <table:table-cell table:number-columns-repeated="249"/>
        </table:table-row>
        <table:table-row table:style-name="ro1">
          <table:table-cell table:style-name="ce59" office:value-type="string" calcext:value-type="string">
            <text:p>Rechne um in die nächstgrößere Einheit</text:p>
          </table:table-cell>
          <table:table-cell table:style-name="ce199"/>
          <table:table-cell/>
          <table:table-cell table:style-name="ce68" table:formula="of:=IF(ISBLANK([.C28]);&quot;&quot;;IF(SUBSTITUTE([.B28];&quot; &quot;;&quot;&quot;)=[.C28];&quot;&quot;;&quot;&quot;))">
            <text:p/>
          </table:table-cell>
          <table:table-cell/>
          <table:table-cell table:style-name="ce70" table:number-columns-repeated="2"/>
          <table:table-cell table:style-name="ce33" office:value-type="string" calcext:value-type="string">
            <text:p>1=m³; 2=dm³; 3=cm³; 4=mm³</text:p>
          </table:table-cell>
          <table:table-cell table:style-name="ce80" office:value-type="string" calcext:value-type="string">
            <text:p>VorgabeE</text:p>
          </table:table-cell>
          <table:table-cell office:value-type="string" calcext:value-type="string">
            <text:p>Zieleinheit</text:p>
          </table:table-cell>
          <table:table-cell table:number-columns-repeated="246"/>
        </table:table-row>
        <table:table-row table:style-name="ro3">
          <table:table-cell table:formula="of:=VALUE([.H29]) &amp;&quot; &quot; &amp; CHOOSE([.I29];&quot;m³&quot;;&quot;dm³&quot;;&quot;cm³&quot;;&quot;mm³&quot;) &amp; &quot; sind &quot;" office:value-type="string" office:string-value="300 cm³ sind " calcext:value-type="string">
            <text:p>300 cm³ sind </text:p>
          </table:table-cell>
          <table:table-cell table:style-name="ce201"/>
          <table:table-cell table:formula="of:=[.H29]/1000" office:value-type="float" office:value="0.3" calcext:value-type="float">
            <text:p>0,3</text:p>
          </table:table-cell>
          <table:table-cell table:style-name="ce68" table:formula="of:=IF(ISBLANK([.C29]);&quot;&quot;;IF(ISERROR(VALUE([.B29]));IF(ISERROR(VALUE(SUBSTITUTE(SUBSTITUTE([.B29];&quot;l&quot;;&quot;dm³&quot;);[.J29];&quot;&quot;)));&quot;&quot;;IF(VALUE(SUBSTITUTE(SUBSTITUTE(SUBSTITUTE([.B29];&quot; &quot;;&quot;&quot;);&quot;l&quot;;'cm³');[.J29];&quot;&quot;))=[.C29];&quot;&quot;;&quot;&quot;));&quot;&quot;))" office:value-type="string" office:string-value="" calcext:value-type="string">
            <text:p></text:p>
          </table:table-cell>
          <table:table-cell table:style-name="ce70" table:number-columns-repeated="3"/>
          <table:table-cell table:formula="of:=RANDBETWEEN(1;12)*30" office:value-type="float" office:value="300" calcext:value-type="float">
            <text:p>300</text:p>
          </table:table-cell>
          <table:table-cell table:formula="of:=RANDBETWEEN(2;4)" office:value-type="float" office:value="3" calcext:value-type="float">
            <text:p>3</text:p>
          </table:table-cell>
          <table:table-cell table:formula="of:=CHOOSE([.I29]-1;&quot;m³&quot;;&quot;dm³&quot;;&quot;cm³&quot;;&quot;mm³&quot;)" office:value-type="string" office:string-value="dm³" calcext:value-type="string">
            <text:p>dm³</text:p>
          </table:table-cell>
          <table:table-cell table:number-columns-repeated="246"/>
        </table:table-row>
        <table:table-row table:style-name="ro3">
          <table:table-cell table:formula="of:=VALUE([.H30]) &amp;&quot; &quot; &amp; CHOOSE([.I30];&quot;m³&quot;;&quot;dm³&quot;;&quot;cm³&quot;;&quot;mm³&quot;) &amp; &quot; sind &quot;" office:value-type="string" office:string-value="270 dm³ sind " calcext:value-type="string">
            <text:p>270 dm³ sind </text:p>
          </table:table-cell>
          <table:table-cell table:style-name="ce201"/>
          <table:table-cell table:formula="of:=[.H30]/1000" office:value-type="float" office:value="0.27" calcext:value-type="float">
            <text:p>0,27</text:p>
          </table:table-cell>
          <table:table-cell table:style-name="ce68" table:formula="of:=IF(ISBLANK([.C30]);&quot;&quot;;IF(ISERROR(VALUE([.B30]));IF(ISERROR(VALUE(SUBSTITUTE(SUBSTITUTE([.B30];&quot;l&quot;;&quot;dm³&quot;);[.J30];&quot;&quot;)));&quot;&quot;;IF(VALUE(SUBSTITUTE(SUBSTITUTE(SUBSTITUTE([.B30];&quot; &quot;;&quot;&quot;);&quot;l&quot;;'cm³');[.J30];&quot;&quot;))=[.C30];&quot;&quot;;&quot;&quot;));&quot;&quot;))" office:value-type="string" office:string-value="" calcext:value-type="string">
            <text:p></text:p>
          </table:table-cell>
          <table:table-cell table:style-name="ce70" table:number-columns-repeated="3"/>
          <table:table-cell table:formula="of:=RANDBETWEEN(1;12)*30" office:value-type="float" office:value="270" calcext:value-type="float">
            <text:p>270</text:p>
          </table:table-cell>
          <table:table-cell table:formula="of:=RANDBETWEEN(2;4)" office:value-type="float" office:value="2" calcext:value-type="float">
            <text:p>2</text:p>
          </table:table-cell>
          <table:table-cell table:formula="of:=CHOOSE([.I30]-1;&quot;m³&quot;;&quot;dm³&quot;;&quot;cm³&quot;;&quot;mm³&quot;)" office:value-type="string" office:string-value="m³" calcext:value-type="string">
            <text:p>m³</text:p>
          </table:table-cell>
          <table:table-cell table:number-columns-repeated="246"/>
        </table:table-row>
        <table:table-row table:style-name="ro3">
          <table:table-cell table:formula="of:=VALUE([.H31]) &amp;&quot; &quot; &amp; CHOOSE([.I31];&quot;m³&quot;;&quot;dm³&quot;;&quot;cm³&quot;;&quot;mm³&quot;) &amp; &quot; sind &quot;" office:value-type="string" office:string-value="210 cm³ sind " calcext:value-type="string">
            <text:p>210 cm³ sind </text:p>
          </table:table-cell>
          <table:table-cell table:style-name="ce201"/>
          <table:table-cell table:formula="of:=[.H31]/1000" office:value-type="float" office:value="0.21" calcext:value-type="float">
            <text:p>0,21</text:p>
          </table:table-cell>
          <table:table-cell table:style-name="ce68" table:formula="of:=IF(ISBLANK([.C31]);&quot;&quot;;IF(ISERROR(VALUE([.B31]));IF(ISERROR(VALUE(SUBSTITUTE(SUBSTITUTE([.B31];&quot;l&quot;;&quot;dm³&quot;);[.J31];&quot;&quot;)));&quot;&quot;;IF(VALUE(SUBSTITUTE(SUBSTITUTE(SUBSTITUTE([.B31];&quot; &quot;;&quot;&quot;);&quot;l&quot;;'cm³');[.J31];&quot;&quot;))=[.C31];&quot;&quot;;&quot;&quot;));&quot;&quot;))" office:value-type="string" office:string-value="" calcext:value-type="string">
            <text:p></text:p>
          </table:table-cell>
          <table:table-cell table:style-name="ce70"/>
          <table:table-cell table:number-columns-repeated="2"/>
          <table:table-cell table:formula="of:=RANDBETWEEN(1;12)*30" office:value-type="float" office:value="210" calcext:value-type="float">
            <text:p>210</text:p>
          </table:table-cell>
          <table:table-cell table:formula="of:=RANDBETWEEN(2;4)" office:value-type="float" office:value="3" calcext:value-type="float">
            <text:p>3</text:p>
          </table:table-cell>
          <table:table-cell table:formula="of:=CHOOSE([.I31]-1;&quot;m³&quot;;&quot;dm³&quot;;&quot;cm³&quot;;&quot;mm³&quot;)" office:value-type="string" office:string-value="dm³" calcext:value-type="string">
            <text:p>dm³</text:p>
          </table:table-cell>
          <table:table-cell table:number-columns-repeated="246"/>
        </table:table-row>
        <table:table-row table:style-name="ro3">
          <table:table-cell table:formula="of:=VALUE([.H32]) &amp;&quot; &quot; &amp; CHOOSE([.I32];&quot;m³&quot;;&quot;dm³&quot;;&quot;cm³&quot;;&quot;mm³&quot;) &amp; &quot; sind &quot;" office:value-type="string" office:string-value="300 mm³ sind " calcext:value-type="string">
            <text:p>300 mm³ sind </text:p>
          </table:table-cell>
          <table:table-cell table:style-name="ce201"/>
          <table:table-cell table:formula="of:=[.H32]/1000" office:value-type="float" office:value="0.3" calcext:value-type="float">
            <text:p>0,3</text:p>
          </table:table-cell>
          <table:table-cell table:style-name="ce68" table:formula="of:=IF(ISBLANK([.C32]);&quot;&quot;;IF(ISERROR(VALUE([.B32]));IF(ISERROR(VALUE(SUBSTITUTE(SUBSTITUTE([.B32];&quot;l&quot;;&quot;dm³&quot;);[.J32];&quot;&quot;)));&quot;&quot;;IF(VALUE(SUBSTITUTE(SUBSTITUTE(SUBSTITUTE([.B32];&quot; &quot;;&quot;&quot;);&quot;l&quot;;'cm³');[.J32];&quot;&quot;))=[.C32];&quot;&quot;;&quot;&quot;));&quot;&quot;))" office:value-type="string" office:string-value="" calcext:value-type="string">
            <text:p></text:p>
          </table:table-cell>
          <table:table-cell table:style-name="ce70"/>
          <table:table-cell table:number-columns-repeated="2"/>
          <table:table-cell table:formula="of:=RANDBETWEEN(1;12)*30" office:value-type="float" office:value="300" calcext:value-type="float">
            <text:p>300</text:p>
          </table:table-cell>
          <table:table-cell table:formula="of:=RANDBETWEEN(2;4)" office:value-type="float" office:value="4" calcext:value-type="float">
            <text:p>4</text:p>
          </table:table-cell>
          <table:table-cell table:formula="of:=CHOOSE([.I32]-1;&quot;m³&quot;;&quot;dm³&quot;;&quot;cm³&quot;;&quot;mm³&quot;)" office:value-type="string" office:string-value="cm³" calcext:value-type="string">
            <text:p>cm³</text:p>
          </table:table-cell>
          <table:table-cell table:number-columns-repeated="246"/>
        </table:table-row>
        <table:table-row table:style-name="ro3">
          <table:table-cell table:formula="of:=VALUE([.H33]) &amp;&quot; &quot; &amp; CHOOSE([.I33];&quot;m³&quot;;&quot;dm³&quot;;&quot;cm³&quot;;&quot;mm³&quot;) &amp; &quot; sind &quot;" office:value-type="string" office:string-value="330 mm³ sind " calcext:value-type="string">
            <text:p>330 mm³ sind </text:p>
          </table:table-cell>
          <table:table-cell table:style-name="ce201"/>
          <table:table-cell table:formula="of:=[.H33]/1000" office:value-type="float" office:value="0.33" calcext:value-type="float">
            <text:p>0,33</text:p>
          </table:table-cell>
          <table:table-cell table:style-name="ce68" table:formula="of:=IF(ISBLANK([.C33]);&quot;&quot;;IF(ISERROR(VALUE([.B33]));IF(ISERROR(VALUE(SUBSTITUTE(SUBSTITUTE([.B33];&quot;l&quot;;&quot;dm³&quot;);[.J33];&quot;&quot;)));&quot;&quot;;IF(VALUE(SUBSTITUTE(SUBSTITUTE(SUBSTITUTE([.B33];&quot; &quot;;&quot;&quot;);&quot;l&quot;;'m³');[.J33];&quot;&quot;))=[.C33];&quot;&quot;;&quot;&quot;));&quot;&quot;))" office:value-type="string" office:string-value="" calcext:value-type="string">
            <text:p></text:p>
          </table:table-cell>
          <table:table-cell table:number-columns-repeated="3"/>
          <table:table-cell table:formula="of:=RANDBETWEEN(1;12)*30" office:value-type="float" office:value="330" calcext:value-type="float">
            <text:p>330</text:p>
          </table:table-cell>
          <table:table-cell table:formula="of:=RANDBETWEEN(2;4)" office:value-type="float" office:value="4" calcext:value-type="float">
            <text:p>4</text:p>
          </table:table-cell>
          <table:table-cell table:formula="of:=CHOOSE([.I33]-1;&quot;m³&quot;;&quot;dm³&quot;;&quot;cm³&quot;;&quot;mm³&quot;)" office:value-type="string" office:string-value="cm³" calcext:value-type="string">
            <text:p>cm³</text:p>
          </table:table-cell>
          <table:table-cell table:number-columns-repeated="246"/>
        </table:table-row>
        <table:table-row table:style-name="ro3">
          <table:table-cell table:formula="of:=VALUE([.H34]) &amp;&quot; &quot; &amp; CHOOSE([.I34];&quot;m³&quot;;&quot;dm³&quot;;&quot;cm³&quot;;&quot;mm³&quot;) &amp; &quot; sind &quot;" office:value-type="string" office:string-value="75 dm³ sind " calcext:value-type="string">
            <text:p>75 dm³ sind </text:p>
          </table:table-cell>
          <table:table-cell table:style-name="ce201"/>
          <table:table-cell table:formula="of:=[.H34]/1000" office:value-type="float" office:value="0.075" calcext:value-type="float">
            <text:p>0,08</text:p>
          </table:table-cell>
          <table:table-cell table:style-name="ce68" table:formula="of:=IF(ISBLANK([.C34]);&quot;&quot;;IF(ISERROR(VALUE([.B34]));IF(ISERROR(VALUE(SUBSTITUTE(SUBSTITUTE([.B34];&quot;l&quot;;&quot;dm³&quot;);[.J34];&quot;&quot;)));&quot;&quot;;IF(VALUE(SUBSTITUTE(SUBSTITUTE(SUBSTITUTE([.B34];&quot; &quot;;&quot;&quot;);&quot;l&quot;;'m³');[.J34];&quot;&quot;))=[.C34];&quot;&quot;;&quot;&quot;));&quot;&quot;))" office:value-type="string" office:string-value="" calcext:value-type="string">
            <text:p></text:p>
          </table:table-cell>
          <table:table-cell table:number-columns-repeated="3"/>
          <table:table-cell table:formula="of:=RANDBETWEEN(1;12)*15" office:value-type="float" office:value="75" calcext:value-type="float">
            <text:p>75</text:p>
          </table:table-cell>
          <table:table-cell table:formula="of:=RANDBETWEEN(2;4)" office:value-type="float" office:value="2" calcext:value-type="float">
            <text:p>2</text:p>
          </table:table-cell>
          <table:table-cell table:formula="of:=CHOOSE([.I34]-1;&quot;m³&quot;;&quot;dm³&quot;;&quot;cm³&quot;;&quot;mm³&quot;)" office:value-type="string" office:string-value="m³" calcext:value-type="string">
            <text:p>m³</text:p>
          </table:table-cell>
          <table:table-cell table:number-columns-repeated="246"/>
        </table:table-row>
        <table:table-row table:style-name="ro3">
          <table:table-cell table:formula="of:=VALUE([.H35]) &amp;&quot; &quot; &amp; CHOOSE([.I35];&quot;m³&quot;;&quot;dm³&quot;;&quot;cm³&quot;;&quot;mm³&quot;) &amp; &quot; sind &quot;" office:value-type="string" office:string-value="60 dm³ sind " calcext:value-type="string">
            <text:p>60 dm³ sind </text:p>
          </table:table-cell>
          <table:table-cell table:style-name="ce201"/>
          <table:table-cell table:formula="of:=[.H35]/1000" office:value-type="float" office:value="0.06" calcext:value-type="float">
            <text:p>0,06</text:p>
          </table:table-cell>
          <table:table-cell table:style-name="ce68" table:formula="of:=IF(ISBLANK([.C35]);&quot;&quot;;IF(ISERROR(VALUE([.B35]));IF(ISERROR(VALUE(SUBSTITUTE(SUBSTITUTE([.B35];&quot;l&quot;;&quot;dm³&quot;);[.J35];&quot;&quot;)));&quot;&quot;;IF(VALUE(SUBSTITUTE(SUBSTITUTE(SUBSTITUTE([.B35];&quot; &quot;;&quot;&quot;);&quot;l&quot;;'m³');[.J35];&quot;&quot;))=[.C35];&quot;&quot;;&quot;&quot;));&quot;&quot;))" office:value-type="string" office:string-value="" calcext:value-type="string">
            <text:p></text:p>
          </table:table-cell>
          <table:table-cell table:number-columns-repeated="3"/>
          <table:table-cell table:formula="of:=RANDBETWEEN(1;12)*15" office:value-type="float" office:value="60" calcext:value-type="float">
            <text:p>60</text:p>
          </table:table-cell>
          <table:table-cell table:formula="of:=RANDBETWEEN(2;4)" office:value-type="float" office:value="2" calcext:value-type="float">
            <text:p>2</text:p>
          </table:table-cell>
          <table:table-cell table:formula="of:=CHOOSE([.I35]-1;&quot;m³&quot;;&quot;dm³&quot;;&quot;cm³&quot;;&quot;mm³&quot;)" office:value-type="string" office:string-value="m³" calcext:value-type="string">
            <text:p>m³</text:p>
          </table:table-cell>
          <table:table-cell table:number-columns-repeated="246"/>
        </table:table-row>
        <table:table-row table:style-name="ro3">
          <table:table-cell table:formula="of:=VALUE([.H36]) &amp;&quot; &quot; &amp; CHOOSE([.I36];&quot;m³&quot;;&quot;dm³&quot;;&quot;cm³&quot;;&quot;mm³&quot;) &amp; &quot; sind &quot;" office:value-type="string" office:string-value="75 dm³ sind " calcext:value-type="string">
            <text:p>75 dm³ sind </text:p>
          </table:table-cell>
          <table:table-cell table:style-name="ce201"/>
          <table:table-cell table:formula="of:=[.H36]/1000" office:value-type="float" office:value="0.075" calcext:value-type="float">
            <text:p>0,08</text:p>
          </table:table-cell>
          <table:table-cell table:style-name="ce68" table:formula="of:=IF(ISBLANK([.C36]);&quot;&quot;;IF(ISERROR(VALUE([.B36]));IF(ISERROR(VALUE(SUBSTITUTE(SUBSTITUTE([.B36];&quot;l&quot;;&quot;dm³&quot;);[.J36];&quot;&quot;)));&quot;&quot;;IF(VALUE(SUBSTITUTE(SUBSTITUTE(SUBSTITUTE([.B36];&quot; &quot;;&quot;&quot;);&quot;l&quot;;&quot;dm³&quot;);[.J36];&quot;&quot;))=[.C36];&quot;&quot;;&quot;&quot;));&quot;&quot;))" office:value-type="string" office:string-value="" calcext:value-type="string">
            <text:p></text:p>
          </table:table-cell>
          <table:table-cell table:number-columns-repeated="3"/>
          <table:table-cell table:formula="of:=RANDBETWEEN(1;12)*15" office:value-type="float" office:value="75" calcext:value-type="float">
            <text:p>75</text:p>
          </table:table-cell>
          <table:table-cell table:formula="of:=RANDBETWEEN(2;4)" office:value-type="float" office:value="2" calcext:value-type="float">
            <text:p>2</text:p>
          </table:table-cell>
          <table:table-cell table:formula="of:=CHOOSE([.I36]-1;&quot;m³&quot;;&quot;dm³&quot;;&quot;cm³&quot;;&quot;mm³&quot;)" office:value-type="string" office:string-value="m³" calcext:value-type="string">
            <text:p>m³</text:p>
          </table:table-cell>
          <table:table-cell table:number-columns-repeated="246"/>
        </table:table-row>
        <table:table-row table:style-name="ro3">
          <table:table-cell table:formula="of:=VALUE([.H37]) &amp;&quot; &quot; &amp; CHOOSE([.I37];&quot;m³&quot;;&quot;dm³&quot;;&quot;cm³&quot;;&quot;mm³&quot;) &amp; &quot; sind &quot;" office:value-type="string" office:string-value="90 mm³ sind " calcext:value-type="string">
            <text:p>90 mm³ sind </text:p>
          </table:table-cell>
          <table:table-cell table:style-name="ce201"/>
          <table:table-cell table:formula="of:=[.H37]/1000" office:value-type="float" office:value="0.09" calcext:value-type="float">
            <text:p>0,09</text:p>
          </table:table-cell>
          <table:table-cell table:style-name="ce68" table:formula="of:=IF(ISBLANK([.C37]);&quot;&quot;;IF(ISERROR(VALUE([.B37]));IF(ISERROR(VALUE(SUBSTITUTE(SUBSTITUTE([.B37];&quot;l&quot;;&quot;dm³&quot;);[.J37];&quot;&quot;)));&quot;&quot;;IF(VALUE(SUBSTITUTE(SUBSTITUTE(SUBSTITUTE([.B37];&quot; &quot;;&quot;&quot;);&quot;l&quot;;&quot;dm³&quot;);[.J37];&quot;&quot;))=[.C37];&quot;&quot;;&quot;&quot;));&quot;&quot;))" office:value-type="string" office:string-value="" calcext:value-type="string">
            <text:p></text:p>
          </table:table-cell>
          <table:table-cell table:number-columns-repeated="3"/>
          <table:table-cell table:formula="of:=RANDBETWEEN(1;12)*15" office:value-type="float" office:value="90" calcext:value-type="float">
            <text:p>90</text:p>
          </table:table-cell>
          <table:table-cell table:formula="of:=RANDBETWEEN(2;4)" office:value-type="float" office:value="4" calcext:value-type="float">
            <text:p>4</text:p>
          </table:table-cell>
          <table:table-cell table:formula="of:=CHOOSE([.I37]-1;&quot;m³&quot;;&quot;dm³&quot;;&quot;cm³&quot;;&quot;mm³&quot;)" office:value-type="string" office:string-value="cm³" calcext:value-type="string">
            <text:p>cm³</text:p>
          </table:table-cell>
          <table:table-cell table:number-columns-repeated="246"/>
        </table:table-row>
        <table:table-row table:style-name="ro3">
          <table:table-cell table:formula="of:=VALUE([.H38]) &amp;&quot; &quot; &amp; CHOOSE([.I38];&quot;m³&quot;;&quot;dm³&quot;;&quot;cm³&quot;;&quot;mm³&quot;) &amp; &quot; sind &quot;" office:value-type="string" office:string-value="165 mm³ sind " calcext:value-type="string">
            <text:p>165 mm³ sind </text:p>
          </table:table-cell>
          <table:table-cell table:style-name="ce201"/>
          <table:table-cell table:formula="of:=[.H38]/1000" office:value-type="float" office:value="0.165" calcext:value-type="float">
            <text:p>0,17</text:p>
          </table:table-cell>
          <table:table-cell table:style-name="ce68" table:formula="of:=IF(ISBLANK([.C38]);&quot;&quot;;IF(ISERROR(VALUE([.B38]));IF(ISERROR(VALUE(SUBSTITUTE(SUBSTITUTE([.B38];&quot;l&quot;;&quot;dm³&quot;);[.J38];&quot;&quot;)));&quot;&quot;;IF(VALUE(SUBSTITUTE(SUBSTITUTE(SUBSTITUTE([.B38];&quot; &quot;;&quot;&quot;);&quot;l&quot;;'Zieleinheit');[.J38];&quot;&quot;))=[.C38];&quot;&quot;;&quot;&quot;));&quot;&quot;))" office:value-type="string" office:string-value="" calcext:value-type="string">
            <text:p></text:p>
          </table:table-cell>
          <table:table-cell table:number-columns-repeated="3"/>
          <table:table-cell table:formula="of:=RANDBETWEEN(1;12)*15" office:value-type="float" office:value="165" calcext:value-type="float">
            <text:p>165</text:p>
          </table:table-cell>
          <table:table-cell table:formula="of:=RANDBETWEEN(2;4)" office:value-type="float" office:value="4" calcext:value-type="float">
            <text:p>4</text:p>
          </table:table-cell>
          <table:table-cell table:formula="of:=CHOOSE([.I38]-1;&quot;m³&quot;;&quot;dm³&quot;;&quot;cm³&quot;;&quot;mm³&quot;)" office:value-type="string" office:string-value="cm³" calcext:value-type="string">
            <text:p>cm³</text:p>
          </table:table-cell>
          <table:table-cell table:number-columns-repeated="246"/>
        </table:table-row>
        <table:table-row table:style-name="ro1">
          <table:table-cell/>
          <table:table-cell table:style-name="ce199"/>
          <table:table-cell/>
          <table:table-cell table:style-name="ce68" table:formula="of:=IF(ISBLANK([.C39]);&quot;&quot;;IF(ISERROR(FIND(&quot;|&quot;&amp; SUBSTITUTE(SUBSTITUTE(SUBSTITUTE(SUBSTITUTE([.B39];&quot; &quot;;&quot;&quot;);&quot;·&quot;;&quot;*&quot; );&quot;–&quot; ;&quot;-&quot; );&quot;:&quot;;&quot;/&quot;) &amp;&quot;|&quot;;&quot;|&quot; &amp; SUBSTITUTE([.C39];&quot; &quot;;&quot;&quot;) &amp;&quot;|&quot;));&quot;&quot;;&quot;&quot;))">
            <text:p/>
          </table:table-cell>
          <table:table-cell table:number-columns-repeated="252"/>
        </table:table-row>
        <table:table-row table:style-name="ro1">
          <table:table-cell table:style-name="ce59" office:value-type="string" calcext:value-type="string">
            <text:p>Volumenberechnungen</text:p>
          </table:table-cell>
          <table:table-cell table:style-name="ce199"/>
          <table:table-cell/>
          <table:table-cell table:style-name="ce68" table:formula="of:=IF(ISBLANK([.C40]);&quot;&quot;;IF(ISERROR(FIND(&quot;|&quot;&amp; SUBSTITUTE(SUBSTITUTE(SUBSTITUTE(SUBSTITUTE([.B40];&quot; &quot;;&quot;&quot;);&quot;·&quot;;&quot;*&quot; );&quot;–&quot; ;&quot;-&quot; );&quot;:&quot;;&quot;/&quot;) &amp;&quot;|&quot;;&quot;|&quot; &amp; SUBSTITUTE([.C40];&quot; &quot;;&quot;&quot;) &amp;&quot;|&quot;));&quot;&quot;;&quot;&quot;))">
            <text:p/>
          </table:table-cell>
          <table:table-cell table:number-columns-repeated="3"/>
          <table:table-cell table:style-name="ce33" office:value-type="string" calcext:value-type="string">
            <text:p>1=m³; 2=dm³; 3=cm³; 4=mm³</text:p>
          </table:table-cell>
          <table:table-cell table:style-name="ce67" office:value-type="string" calcext:value-type="string">
            <text:p>Summand</text:p>
          </table:table-cell>
          <table:table-cell table:style-name="Default" office:value-type="string" calcext:value-type="string">
            <text:p>Zieleinheit</text:p>
          </table:table-cell>
          <table:table-cell office:value-type="string" calcext:value-type="string">
            <text:p>Änderung</text:p>
          </table:table-cell>
          <table:table-cell office:value-type="string" calcext:value-type="string">
            <text:p>Vorzeichen</text:p>
          </table:table-cell>
          <table:table-cell table:number-columns-repeated="244"/>
        </table:table-row>
        <table:table-row table:style-name="ro3">
          <table:table-cell table:formula="of:= VALUE([.H41]) &amp; &quot; &quot; &amp; CHOOSE([.J41];&quot;m³&quot;;&quot;dm³&quot;;&quot;cm³&quot;;&quot;mm²&quot;) &amp; IF([.L41]&gt;0;&quot; + &quot;;&quot; - &quot;)&amp;VALUE([.I41]+99*[.I41]*[.K41]) &amp; &quot; &quot; &amp; CHOOSE([.J41]+[.K41];&quot;m³&quot;;&quot;dm³&quot;;&quot;cm³&quot;;&quot;mm³&quot;)&amp;&quot; = &quot;" office:value-type="string" office:string-value="1,8 dm³ + 1 dm³ = " calcext:value-type="string">
            <text:p>1,8 dm³ + 1 dm³ = </text:p>
          </table:table-cell>
          <table:table-cell table:style-name="ce201"/>
          <table:table-cell table:formula="of:=([.H41]+([.I41]*[.L41]))/1000 &amp; CHOOSE([.J41]-1;&quot;m³&quot;;&quot;dm³&quot;;&quot;cm³&quot;;&quot;mm³&quot;) &amp; &quot;|&quot;&amp;([.H41]+([.I41]*[.L41])) &amp; CHOOSE([.J41];&quot;m³&quot;;&quot;dm³&quot;;&quot;cm³&quot;;&quot;mm³&quot;)&amp;&quot;|&quot;&amp;([.H41]+([.I41]*[.L41]))*1000&amp;CHOOSE([.J41]+1;&quot;m³&quot;;&quot;dm³&quot;;&quot;cm³&quot;;&quot;mm³&quot;)" office:value-type="string" office:string-value="0,0028m³|2,8dm³|2800cm³" calcext:value-type="string">
            <text:p>0,0028m³|2,8dm³|2800cm³</text:p>
          </table:table-cell>
          <table:table-cell table:style-name="ce68" table:formula="of:=IF(ISBLANK([.C41]);&quot;&quot;;IF(ISERROR(FIND(&quot;|&quot;&amp; SUBSTITUTE(SUBSTITUTE(SUBSTITUTE(SUBSTITUTE([.B41];&quot; &quot;;&quot;&quot;);&quot;l&quot;;&quot;dm³&quot; );&quot;–&quot; ;&quot;-&quot; );&quot;:&quot;;&quot;/&quot;) &amp;&quot;|&quot;;&quot;|&quot; &amp; SUBSTITUTE([.C41];&quot; &quot;;&quot;&quot;) &amp;&quot;|&quot;));&quot;&quot;;&quot;&quot;))" office:value-type="string" office:string-value="" calcext:value-type="string">
            <text:p></text:p>
          </table:table-cell>
          <table:table-cell table:number-columns-repeated="3"/>
          <table:table-cell table:formula="of:=RANDBETWEEN(4;100)/10" office:value-type="float" office:value="1.8" calcext:value-type="float">
            <text:p>1,8</text:p>
          </table:table-cell>
          <table:table-cell table:formula="of:=RANDBETWEEN(10;20)/20" office:value-type="float" office:value="1" calcext:value-type="float">
            <text:p>1</text:p>
          </table:table-cell>
          <table:table-cell table:style-name="Default" table:formula="of:=RANDBETWEEN(2;3)" office:value-type="float" office:value="2" calcext:value-type="float">
            <text:p>2</text:p>
          </table:table-cell>
          <table:table-cell table:style-name="ce77" office:value-type="float" office:value="0" calcext:value-type="float">
            <text:p>0</text:p>
          </table:table-cell>
          <table:table-cell office:value-type="float" office:value="1" calcext:value-type="float">
            <text:p>1</text:p>
          </table:table-cell>
          <table:table-cell table:number-columns-repeated="244"/>
        </table:table-row>
        <table:table-row table:style-name="ro3">
          <table:table-cell table:formula="of:= VALUE([.H42]) &amp; &quot; &quot; &amp; CHOOSE([.J42];&quot;m³&quot;;&quot;dm³&quot;;&quot;cm³&quot;;&quot;mm²&quot;) &amp; IF([.L42]&gt;0;&quot; + &quot;;&quot; - &quot;)&amp;VALUE([.I42]+99*[.I42]*[.K42]) &amp; &quot; &quot; &amp; CHOOSE([.J42]+[.K42];&quot;m³&quot;;&quot;dm³&quot;;&quot;cm³&quot;;&quot;mm³&quot;)&amp;&quot; = &quot;" office:value-type="string" office:string-value="2,8 cm³ + 80 mm³ = " calcext:value-type="string">
            <text:p>2,8 cm³ + 80 mm³ = </text:p>
          </table:table-cell>
          <table:table-cell table:style-name="ce201"/>
          <table:table-cell table:formula="of:=([.H42]+([.I42]*[.L42]))/1000 &amp; CHOOSE([.J42]-1;&quot;m³&quot;;&quot;dm³&quot;;&quot;cm³&quot;;&quot;mm³&quot;) &amp; &quot;|&quot;&amp;([.H42]+([.I42]*[.L42])) &amp; CHOOSE([.J42];&quot;m³&quot;;&quot;dm³&quot;;&quot;cm³&quot;;&quot;mm³&quot;)&amp;&quot;|&quot;&amp;([.H42]+([.I42]*[.L42]))*1000&amp;CHOOSE([.J42]+1;&quot;m³&quot;;&quot;dm³&quot;;&quot;cm³&quot;;&quot;mm³&quot;)" office:value-type="string" office:string-value="0,0036dm³|3,6cm³|3600mm³" calcext:value-type="string">
            <text:p>0,0036dm³|3,6cm³|3600mm³</text:p>
          </table:table-cell>
          <table:table-cell table:style-name="ce68" table:formula="of:=IF(ISBLANK([.C42]);&quot;&quot;;IF(ISERROR(FIND(&quot;|&quot;&amp; SUBSTITUTE(SUBSTITUTE(SUBSTITUTE(SUBSTITUTE([.B42];&quot; &quot;;&quot;&quot;);&quot;l&quot;;&quot;dm³&quot; );&quot;–&quot; ;&quot;-&quot; );&quot;:&quot;;&quot;/&quot;) &amp;&quot;|&quot;;&quot;|&quot; &amp; SUBSTITUTE([.C42];&quot; &quot;;&quot;&quot;) &amp;&quot;|&quot;));&quot;&quot;;&quot;&quot;))" office:value-type="string" office:string-value="" calcext:value-type="string">
            <text:p></text:p>
          </table:table-cell>
          <table:table-cell table:number-columns-repeated="3"/>
          <table:table-cell table:formula="of:=RANDBETWEEN(4;100)/10" office:value-type="float" office:value="2.8" calcext:value-type="float">
            <text:p>2,8</text:p>
          </table:table-cell>
          <table:table-cell table:formula="of:=RANDBETWEEN(10;20)/20" office:value-type="float" office:value="0.8" calcext:value-type="float">
            <text:p>0,8</text:p>
          </table:table-cell>
          <table:table-cell table:style-name="Default" table:formula="of:=RANDBETWEEN(2;3)" office:value-type="float" office:value="3" calcext:value-type="float">
            <text:p>3</text:p>
          </table:table-cell>
          <table:table-cell table:style-name="ce77" table:formula="of:=RANDBETWEEN(0;1)" office:value-type="float" office:value="1" calcext:value-type="float">
            <text:p>1</text:p>
          </table:table-cell>
          <table:table-cell office:value-type="float" office:value="1" calcext:value-type="float">
            <text:p>1</text:p>
          </table:table-cell>
          <table:table-cell table:number-columns-repeated="244"/>
        </table:table-row>
        <table:table-row table:style-name="ro3">
          <table:table-cell table:formula="of:= VALUE([.H43]) &amp; &quot; &quot; &amp; CHOOSE([.J43];&quot;m³&quot;;&quot;dm³&quot;;&quot;cm³&quot;;&quot;mm²&quot;) &amp; IF([.L43]&gt;0;&quot; + &quot;;&quot; - &quot;)&amp;VALUE([.I43]+99*[.I43]*[.K43]) &amp; &quot; &quot; &amp; CHOOSE([.J43]+[.K43];&quot;m³&quot;;&quot;dm³&quot;;&quot;cm³&quot;;&quot;mm³&quot;)&amp;&quot; = &quot;" office:value-type="string" office:string-value="7,7 dm³ + 0,75 dm³ = " calcext:value-type="string">
            <text:p>7,7 dm³ + 0,75 dm³ = </text:p>
          </table:table-cell>
          <table:table-cell table:style-name="ce201"/>
          <table:table-cell table:formula="of:=([.H43]+([.I43]*[.L43]))/1000 &amp; CHOOSE([.J43]-1;&quot;m³&quot;;&quot;dm³&quot;;&quot;cm³&quot;;&quot;mm³&quot;) &amp; &quot;|&quot;&amp;([.H43]+([.I43]*[.L43])) &amp; CHOOSE([.J43];&quot;m³&quot;;&quot;dm³&quot;;&quot;cm³&quot;;&quot;mm³&quot;)&amp;&quot;|&quot;&amp;([.H43]+([.I43]*[.L43]))*1000&amp;CHOOSE([.J43]+1;&quot;m³&quot;;&quot;dm³&quot;;&quot;cm³&quot;;&quot;mm³&quot;)" office:value-type="string" office:string-value="0,00845m³|8,45dm³|8450cm³" calcext:value-type="string">
            <text:p>0,00845m³|8,45dm³|8450cm³</text:p>
          </table:table-cell>
          <table:table-cell table:style-name="ce68" table:formula="of:=IF(ISBLANK([.C43]);&quot;&quot;;IF(ISERROR(FIND(&quot;|&quot;&amp; SUBSTITUTE(SUBSTITUTE(SUBSTITUTE(SUBSTITUTE([.B43];&quot; &quot;;&quot;&quot;);&quot;l&quot;;&quot;dm³&quot; );&quot;–&quot; ;&quot;-&quot; );&quot;:&quot;;&quot;/&quot;) &amp;&quot;|&quot;;&quot;|&quot; &amp; SUBSTITUTE([.C43];&quot; &quot;;&quot;&quot;) &amp;&quot;|&quot;));&quot;&quot;;&quot;&quot;))" office:value-type="string" office:string-value="" calcext:value-type="string">
            <text:p></text:p>
          </table:table-cell>
          <table:table-cell table:number-columns-repeated="3"/>
          <table:table-cell table:formula="of:=RANDBETWEEN(4;100)/10" office:value-type="float" office:value="7.7" calcext:value-type="float">
            <text:p>7,7</text:p>
          </table:table-cell>
          <table:table-cell table:formula="of:=RANDBETWEEN(10;20)/20" office:value-type="float" office:value="0.75" calcext:value-type="float">
            <text:p>0,75</text:p>
          </table:table-cell>
          <table:table-cell table:style-name="Default" table:formula="of:=RANDBETWEEN(2;3)" office:value-type="float" office:value="2" calcext:value-type="float">
            <text:p>2</text:p>
          </table:table-cell>
          <table:table-cell table:style-name="ce77" table:formula="of:=RANDBETWEEN(0;1)" office:value-type="float" office:value="0" calcext:value-type="float">
            <text:p>0</text:p>
          </table:table-cell>
          <table:table-cell office:value-type="float" office:value="1" calcext:value-type="float">
            <text:p>1</text:p>
          </table:table-cell>
          <table:table-cell table:number-columns-repeated="244"/>
        </table:table-row>
        <table:table-row table:style-name="ro3">
          <table:table-cell table:formula="of:= VALUE([.H44]) &amp; &quot; &quot; &amp; CHOOSE([.J44];&quot;m³&quot;;&quot;dm³&quot;;&quot;cm³&quot;;&quot;mm²&quot;) &amp; IF([.L44]&gt;0;&quot; + &quot;;&quot; - &quot;)&amp;VALUE([.I44]+99*[.I44]*[.K44]) &amp; &quot; &quot; &amp; CHOOSE([.J44]+[.K44];&quot;m³&quot;;&quot;dm³&quot;;&quot;cm³&quot;;&quot;mm³&quot;)&amp;&quot; = &quot;" office:value-type="string" office:string-value="3 dm³ + 95 cm³ = " calcext:value-type="string">
            <text:p>3 dm³ + 95 cm³ = </text:p>
          </table:table-cell>
          <table:table-cell table:style-name="ce201"/>
          <table:table-cell table:formula="of:=([.H44]+([.I44]*[.L44]))/1000 &amp; CHOOSE([.J44]-1;&quot;m³&quot;;&quot;dm³&quot;;&quot;cm³&quot;;&quot;mm³&quot;) &amp; &quot;|&quot;&amp;([.H44]+([.I44]*[.L44])) &amp; CHOOSE([.J44];&quot;m³&quot;;&quot;dm³&quot;;&quot;cm³&quot;;&quot;mm³&quot;)&amp;&quot;|&quot;&amp;([.H44]+([.I44]*[.L44]))*1000&amp;CHOOSE([.J44]+1;&quot;m³&quot;;&quot;dm³&quot;;&quot;cm³&quot;;&quot;mm³&quot;)" office:value-type="string" office:string-value="0,00395m³|3,95dm³|3950cm³" calcext:value-type="string">
            <text:p>0,00395m³|3,95dm³|3950cm³</text:p>
          </table:table-cell>
          <table:table-cell table:style-name="ce68" table:formula="of:=IF(ISBLANK([.C44]);&quot;&quot;;IF(ISERROR(FIND(&quot;|&quot;&amp; SUBSTITUTE(SUBSTITUTE(SUBSTITUTE(SUBSTITUTE([.B44];&quot; &quot;;&quot;&quot;);&quot;l&quot;;&quot;dm³&quot; );&quot;–&quot; ;&quot;-&quot; );&quot;:&quot;;&quot;/&quot;) &amp;&quot;|&quot;;&quot;|&quot; &amp; SUBSTITUTE([.C44];&quot; &quot;;&quot;&quot;) &amp;&quot;|&quot;));&quot;&quot;;&quot;&quot;))" office:value-type="string" office:string-value="" calcext:value-type="string">
            <text:p></text:p>
          </table:table-cell>
          <table:table-cell table:number-columns-repeated="3"/>
          <table:table-cell table:formula="of:=RANDBETWEEN(200/5;1000/5)/100*5" office:value-type="float" office:value="3" calcext:value-type="float">
            <text:p>3</text:p>
          </table:table-cell>
          <table:table-cell table:formula="of:=RANDBETWEEN(10;20)/20" office:value-type="float" office:value="0.95" calcext:value-type="float">
            <text:p>0,95</text:p>
          </table:table-cell>
          <table:table-cell table:style-name="Default" table:formula="of:=RANDBETWEEN(2;3)" office:value-type="float" office:value="2" calcext:value-type="float">
            <text:p>2</text:p>
          </table:table-cell>
          <table:table-cell table:style-name="ce77" table:formula="of:=RANDBETWEEN(0;1)" office:value-type="float" office:value="1" calcext:value-type="float">
            <text:p>1</text:p>
          </table:table-cell>
          <table:table-cell office:value-type="float" office:value="1" calcext:value-type="float">
            <text:p>1</text:p>
          </table:table-cell>
          <table:table-cell table:number-columns-repeated="244"/>
        </table:table-row>
        <table:table-row table:style-name="ro3">
          <table:table-cell table:formula="of:= VALUE([.H45]) &amp; &quot; &quot; &amp; CHOOSE([.J45];&quot;m³&quot;;&quot;dm³&quot;;&quot;cm³&quot;;&quot;mm²&quot;) &amp; IF([.L45]&gt;0;&quot; + &quot;;&quot; - &quot;)&amp;VALUE([.I45]+99*[.I45]*[.K45]) &amp; &quot; &quot; &amp; CHOOSE([.J45]+[.K45];&quot;m³&quot;;&quot;dm³&quot;;&quot;cm³&quot;;&quot;mm³&quot;)&amp;&quot; = &quot;" office:value-type="string" office:string-value="3,4 dm³ + 795 cm³ = " calcext:value-type="string">
            <text:p>3,4 dm³ + 795 cm³ = </text:p>
          </table:table-cell>
          <table:table-cell table:style-name="ce201"/>
          <table:table-cell table:formula="of:=([.H45]+([.I45]*[.L45]))/1000 &amp; CHOOSE([.J45]-1;&quot;m³&quot;;&quot;dm³&quot;;&quot;cm³&quot;;&quot;mm³&quot;) &amp; &quot;|&quot;&amp;([.H45]+([.I45]*[.L45])) &amp; CHOOSE([.J45];&quot;m³&quot;;&quot;dm³&quot;;&quot;cm³&quot;;&quot;mm³&quot;)&amp;&quot;|&quot;&amp;([.H45]+([.I45]*[.L45]))*1000&amp;CHOOSE([.J45]+1;&quot;m³&quot;;&quot;dm³&quot;;&quot;cm³&quot;;&quot;mm³&quot;)" office:value-type="string" office:string-value="0,01135m³|11,35dm³|11350cm³" calcext:value-type="string">
            <text:p>0,01135m³|11,35dm³|11350cm³</text:p>
          </table:table-cell>
          <table:table-cell table:style-name="ce68" table:formula="of:=IF(ISBLANK([.C45]);&quot;&quot;;IF(ISERROR(FIND(&quot;|&quot;&amp; SUBSTITUTE(SUBSTITUTE(SUBSTITUTE(SUBSTITUTE([.B45];&quot; &quot;;&quot;&quot;);&quot;l&quot;;&quot;dm³&quot; );&quot;–&quot; ;&quot;-&quot; );&quot;:&quot;;&quot;/&quot;) &amp;&quot;|&quot;;&quot;|&quot; &amp; SUBSTITUTE([.C45];&quot; &quot;;&quot;&quot;) &amp;&quot;|&quot;));&quot;&quot;;&quot;&quot;))" office:value-type="string" office:string-value="" calcext:value-type="string">
            <text:p></text:p>
          </table:table-cell>
          <table:table-cell table:number-columns-repeated="3"/>
          <table:table-cell table:formula="of:=RANDBETWEEN(200/5;1000/5)/100*5" office:value-type="float" office:value="3.4" calcext:value-type="float">
            <text:p>3,4</text:p>
          </table:table-cell>
          <table:table-cell table:formula="of:=RANDBETWEEN(100;200)/20" office:value-type="float" office:value="7.95" calcext:value-type="float">
            <text:p>7,95</text:p>
          </table:table-cell>
          <table:table-cell table:style-name="Default" table:formula="of:=RANDBETWEEN(2;3)" office:value-type="float" office:value="2" calcext:value-type="float">
            <text:p>2</text:p>
          </table:table-cell>
          <table:table-cell table:style-name="ce77" table:formula="of:=RANDBETWEEN(0;1)" office:value-type="float" office:value="1" calcext:value-type="float">
            <text:p>1</text:p>
          </table:table-cell>
          <table:table-cell office:value-type="float" office:value="1" calcext:value-type="float">
            <text:p>1</text:p>
          </table:table-cell>
          <table:table-cell table:number-columns-repeated="244"/>
        </table:table-row>
        <table:table-row table:style-name="ro3">
          <table:table-cell table:formula="of:= VALUE([.H46]) &amp; &quot; &quot; &amp; CHOOSE([.J46];&quot;m³&quot;;&quot;dm³&quot;;&quot;cm³&quot;;&quot;mm²&quot;) &amp; IF([.L46]&gt;0;&quot; + &quot;;&quot; - &quot;)&amp;VALUE([.I46]+99*[.I46]*[.K46]) &amp; &quot; &quot; &amp; CHOOSE([.J46]+[.K46];&quot;m³&quot;;&quot;dm³&quot;;&quot;cm³&quot;;&quot;mm³&quot;)&amp;&quot; = &quot;" office:value-type="string" office:string-value="5,05 cm³ + 117 mm³ = " calcext:value-type="string">
            <text:p>5,05 cm³ + 117 mm³ = </text:p>
          </table:table-cell>
          <table:table-cell table:style-name="ce201"/>
          <table:table-cell table:formula="of:=([.H46]+([.I46]*[.L46]))/1000 &amp; CHOOSE([.J46]-1;&quot;m³&quot;;&quot;dm³&quot;;&quot;cm³&quot;;&quot;mm³&quot;) &amp; &quot;|&quot;&amp;([.H46]+([.I46]*[.L46])) &amp; CHOOSE([.J46];&quot;m³&quot;;&quot;dm³&quot;;&quot;cm³&quot;;&quot;mm³&quot;)&amp;&quot;|&quot;&amp;([.H46]+([.I46]*[.L46]))*1000&amp;CHOOSE([.J46]+1;&quot;m³&quot;;&quot;dm³&quot;;&quot;cm³&quot;;&quot;mm³&quot;)" office:value-type="string" office:string-value="0,00622dm³|6,22cm³|6220mm³" calcext:value-type="string">
            <text:p>0,00622dm³|6,22cm³|6220mm³</text:p>
          </table:table-cell>
          <table:table-cell table:style-name="ce68" table:formula="of:=IF(ISBLANK([.C46]);&quot;&quot;;IF(ISERROR(FIND(&quot;|&quot;&amp; SUBSTITUTE(SUBSTITUTE(SUBSTITUTE(SUBSTITUTE([.B46];&quot; &quot;;&quot;&quot;);&quot;l&quot;;&quot;dm³&quot; );&quot;–&quot; ;&quot;-&quot; );&quot;:&quot;;&quot;/&quot;) &amp;&quot;|&quot;;&quot;|&quot; &amp; SUBSTITUTE([.C46];&quot; &quot;;&quot;&quot;) &amp;&quot;|&quot;));&quot;&quot;;&quot;&quot;))" office:value-type="string" office:string-value="" calcext:value-type="string">
            <text:p></text:p>
          </table:table-cell>
          <table:table-cell table:number-columns-repeated="3"/>
          <table:table-cell table:formula="of:=RANDBETWEEN(200/5;1000/5)/100*5" office:value-type="float" office:value="5.05" calcext:value-type="float">
            <text:p>5,05</text:p>
          </table:table-cell>
          <table:table-cell table:formula="of:=RANDBETWEEN(100;200)/100" office:value-type="float" office:value="1.17" calcext:value-type="float">
            <text:p>1,17</text:p>
          </table:table-cell>
          <table:table-cell table:style-name="Default" table:formula="of:=RANDBETWEEN(2;3)" office:value-type="float" office:value="3" calcext:value-type="float">
            <text:p>3</text:p>
          </table:table-cell>
          <table:table-cell table:style-name="ce77" table:formula="of:=RANDBETWEEN(0;1)" office:value-type="float" office:value="1" calcext:value-type="float">
            <text:p>1</text:p>
          </table:table-cell>
          <table:table-cell office:value-type="float" office:value="1" calcext:value-type="float">
            <text:p>1</text:p>
          </table:table-cell>
          <table:table-cell table:number-columns-repeated="244"/>
        </table:table-row>
        <table:table-row table:style-name="ro3">
          <table:table-cell table:formula="of:= VALUE([.H47]) &amp; &quot; &quot; &amp; CHOOSE([.J47];&quot;m³&quot;;&quot;dm³&quot;;&quot;cm³&quot;;&quot;mm²&quot;) &amp; IF([.L47]&gt;0;&quot; + &quot;;&quot; - &quot;)&amp;VALUE([.I47]+99*[.I47]*[.K47]) &amp; &quot; &quot; &amp; CHOOSE([.J47]+[.K47];&quot;m³&quot;;&quot;dm³&quot;;&quot;cm³&quot;;&quot;mm³&quot;)&amp;&quot; = &quot;" office:value-type="string" office:string-value="6,55 cm³ + 1,98 cm³ = " calcext:value-type="string">
            <text:p>6,55 cm³ + 1,98 cm³ = </text:p>
          </table:table-cell>
          <table:table-cell table:style-name="ce201"/>
          <table:table-cell table:formula="of:=([.H47]+([.I47]*[.L47]))/1000 &amp; CHOOSE([.J47]-1;&quot;m³&quot;;&quot;dm³&quot;;&quot;cm³&quot;;&quot;mm³&quot;) &amp; &quot;|&quot;&amp;([.H47]+([.I47]*[.L47])) &amp; CHOOSE([.J47];&quot;m³&quot;;&quot;dm³&quot;;&quot;cm³&quot;;&quot;mm³&quot;)&amp;&quot;|&quot;&amp;([.H47]+([.I47]*[.L47]))*1000&amp;CHOOSE([.J47]+1;&quot;m³&quot;;&quot;dm³&quot;;&quot;cm³&quot;;&quot;mm³&quot;)" office:value-type="string" office:string-value="0,00853dm³|8,53cm³|8530mm³" calcext:value-type="string">
            <text:p>0,00853dm³|8,53cm³|8530mm³</text:p>
          </table:table-cell>
          <table:table-cell table:style-name="ce68" table:formula="of:=IF(ISBLANK([.C47]);&quot;&quot;;IF(ISERROR(FIND(&quot;|&quot;&amp; SUBSTITUTE(SUBSTITUTE(SUBSTITUTE(SUBSTITUTE([.B47];&quot; &quot;;&quot;&quot;);&quot;l&quot;;&quot;dm³&quot; );&quot;–&quot; ;&quot;-&quot; );&quot;:&quot;;&quot;/&quot;) &amp;&quot;|&quot;;&quot;|&quot; &amp; SUBSTITUTE([.C47];&quot; &quot;;&quot;&quot;) &amp;&quot;|&quot;));&quot;&quot;;&quot;&quot;))" office:value-type="string" office:string-value="" calcext:value-type="string">
            <text:p></text:p>
          </table:table-cell>
          <table:table-cell table:number-columns-repeated="3"/>
          <table:table-cell table:formula="of:=RANDBETWEEN(200/5;1000/5)/100*5" office:value-type="float" office:value="6.55" calcext:value-type="float">
            <text:p>6,55</text:p>
          </table:table-cell>
          <table:table-cell table:formula="of:=RANDBETWEEN(100;200)/100" office:value-type="float" office:value="1.98" calcext:value-type="float">
            <text:p>1,98</text:p>
          </table:table-cell>
          <table:table-cell table:style-name="Default" table:formula="of:=RANDBETWEEN(2;3)" office:value-type="float" office:value="3" calcext:value-type="float">
            <text:p>3</text:p>
          </table:table-cell>
          <table:table-cell table:style-name="ce77" table:formula="of:=RANDBETWEEN(0;1)" office:value-type="float" office:value="0" calcext:value-type="float">
            <text:p>0</text:p>
          </table:table-cell>
          <table:table-cell office:value-type="float" office:value="1" calcext:value-type="float">
            <text:p>1</text:p>
          </table:table-cell>
          <table:table-cell table:number-columns-repeated="244"/>
        </table:table-row>
        <table:table-row table:style-name="ro3">
          <table:table-cell table:formula="of:= VALUE([.H48]) &amp; &quot; &quot; &amp; CHOOSE([.J48];&quot;m³&quot;;&quot;dm³&quot;;&quot;cm³&quot;;&quot;mm²&quot;) &amp; IF([.L48]&gt;0;&quot; + &quot;;&quot; - &quot;)&amp;VALUE([.I48]+99*[.I48]*[.K48]) &amp; &quot; &quot; &amp; CHOOSE([.J48]+[.K48];&quot;m³&quot;;&quot;dm³&quot;;&quot;cm³&quot;;&quot;mm³&quot;)&amp;&quot; = &quot;" office:value-type="string" office:string-value="7,55 cm³ + 1,53 cm³ = " calcext:value-type="string">
            <text:p>7,55 cm³ + 1,53 cm³ = </text:p>
          </table:table-cell>
          <table:table-cell table:style-name="ce201"/>
          <table:table-cell table:formula="of:=([.H48]+([.I48]*[.L48]))/1000 &amp; CHOOSE([.J48]-1;&quot;m³&quot;;&quot;dm³&quot;;&quot;cm³&quot;;&quot;mm³&quot;) &amp; &quot;|&quot;&amp;([.H48]+([.I48]*[.L48])) &amp; CHOOSE([.J48];&quot;m³&quot;;&quot;dm³&quot;;&quot;cm³&quot;;&quot;mm³&quot;)&amp;&quot;|&quot;&amp;([.H48]+([.I48]*[.L48]))*1000&amp;CHOOSE([.J48]+1;&quot;m³&quot;;&quot;dm³&quot;;&quot;cm³&quot;;&quot;mm³&quot;)" office:value-type="string" office:string-value="0,00908dm³|9,08cm³|9080mm³" calcext:value-type="string">
            <text:p>0,00908dm³|9,08cm³|9080mm³</text:p>
          </table:table-cell>
          <table:table-cell table:style-name="ce68" table:formula="of:=IF(ISBLANK([.C48]);&quot;&quot;;IF(ISERROR(FIND(&quot;|&quot;&amp; SUBSTITUTE(SUBSTITUTE(SUBSTITUTE(SUBSTITUTE([.B48];&quot; &quot;;&quot;&quot;);&quot;l&quot;;&quot;dm³&quot; );&quot;–&quot; ;&quot;-&quot; );&quot;:&quot;;&quot;/&quot;) &amp;&quot;|&quot;;&quot;|&quot; &amp; SUBSTITUTE([.C48];&quot; &quot;;&quot;&quot;) &amp;&quot;|&quot;));&quot;&quot;;&quot;&quot;))" office:value-type="string" office:string-value="" calcext:value-type="string">
            <text:p></text:p>
          </table:table-cell>
          <table:table-cell table:number-columns-repeated="3"/>
          <table:table-cell table:formula="of:=RANDBETWEEN(200/5;1000/5)/100*5" office:value-type="float" office:value="7.55" calcext:value-type="float">
            <text:p>7,55</text:p>
          </table:table-cell>
          <table:table-cell table:formula="of:=RANDBETWEEN(100;200)/100" office:value-type="float" office:value="1.53" calcext:value-type="float">
            <text:p>1,53</text:p>
          </table:table-cell>
          <table:table-cell table:style-name="Default" table:formula="of:=RANDBETWEEN(2;3)" office:value-type="float" office:value="3" calcext:value-type="float">
            <text:p>3</text:p>
          </table:table-cell>
          <table:table-cell table:style-name="ce77" table:formula="of:=RANDBETWEEN(0;1)" office:value-type="float" office:value="0" calcext:value-type="float">
            <text:p>0</text:p>
          </table:table-cell>
          <table:table-cell office:value-type="float" office:value="1" calcext:value-type="float">
            <text:p>1</text:p>
          </table:table-cell>
          <table:table-cell table:number-columns-repeated="244"/>
        </table:table-row>
        <table:table-row table:style-name="ro3">
          <table:table-cell table:formula="of:= VALUE([.H49]) &amp; &quot; &quot; &amp; CHOOSE([.J49];&quot;m³&quot;;&quot;dm³&quot;;&quot;cm³&quot;;&quot;mm²&quot;) &amp; IF([.L49]&gt;0;&quot; + &quot;;&quot; - &quot;)&amp;VALUE([.I49]+99*[.I49]*[.K49]) &amp; &quot; &quot; &amp; CHOOSE([.J49]+[.K49];&quot;m³&quot;;&quot;dm³&quot;;&quot;cm³&quot;;&quot;mm³&quot;)&amp;&quot; = &quot;" office:value-type="string" office:string-value="2,5 dm³ + 1,19 dm³ = " calcext:value-type="string">
            <text:p>2,5 dm³ + 1,19 dm³ = </text:p>
          </table:table-cell>
          <table:table-cell table:style-name="ce201"/>
          <table:table-cell table:formula="of:=([.H49]+([.I49]*[.L49]))/1000 &amp; CHOOSE([.J49]-1;&quot;m³&quot;;&quot;dm³&quot;;&quot;cm³&quot;;&quot;mm³&quot;) &amp; &quot;|&quot;&amp;([.H49]+([.I49]*[.L49])) &amp; CHOOSE([.J49];&quot;m³&quot;;&quot;dm³&quot;;&quot;cm³&quot;;&quot;mm³&quot;)&amp;&quot;|&quot;&amp;([.H49]+([.I49]*[.L49]))*1000&amp;CHOOSE([.J49]+1;&quot;m³&quot;;&quot;dm³&quot;;&quot;cm³&quot;;&quot;mm³&quot;)" office:value-type="string" office:string-value="0,00369m³|3,69dm³|3690cm³" calcext:value-type="string">
            <text:p>0,00369m³|3,69dm³|3690cm³</text:p>
          </table:table-cell>
          <table:table-cell table:style-name="ce68" table:formula="of:=IF(ISBLANK([.C49]);&quot;&quot;;IF(ISERROR(FIND(&quot;|&quot;&amp; SUBSTITUTE(SUBSTITUTE(SUBSTITUTE(SUBSTITUTE([.B49];&quot; &quot;;&quot;&quot;);&quot;l&quot;;&quot;dm³&quot; );&quot;–&quot; ;&quot;-&quot; );&quot;:&quot;;&quot;/&quot;) &amp;&quot;|&quot;;&quot;|&quot; &amp; SUBSTITUTE([.C49];&quot; &quot;;&quot;&quot;) &amp;&quot;|&quot;));&quot;&quot;;&quot;&quot;))" office:value-type="string" office:string-value="" calcext:value-type="string">
            <text:p></text:p>
          </table:table-cell>
          <table:table-cell table:number-columns-repeated="3"/>
          <table:table-cell table:formula="of:=RANDBETWEEN(200/5;1000/5)/100*5" office:value-type="float" office:value="2.5" calcext:value-type="float">
            <text:p>2,5</text:p>
          </table:table-cell>
          <table:table-cell table:formula="of:=RANDBETWEEN(100;200)/100" office:value-type="float" office:value="1.19" calcext:value-type="float">
            <text:p>1,19</text:p>
          </table:table-cell>
          <table:table-cell table:style-name="Default" table:formula="of:=RANDBETWEEN(2;3)" office:value-type="float" office:value="2" calcext:value-type="float">
            <text:p>2</text:p>
          </table:table-cell>
          <table:table-cell table:style-name="ce77" table:formula="of:=RANDBETWEEN(0;1)" office:value-type="float" office:value="0" calcext:value-type="float">
            <text:p>0</text:p>
          </table:table-cell>
          <table:table-cell office:value-type="float" office:value="1" calcext:value-type="float">
            <text:p>1</text:p>
          </table:table-cell>
          <table:table-cell table:number-columns-repeated="244"/>
        </table:table-row>
        <table:table-row table:style-name="ro3">
          <table:table-cell table:formula="of:= VALUE([.H50]) &amp; &quot; &quot; &amp; CHOOSE([.J50];&quot;m³&quot;;&quot;dm³&quot;;&quot;cm³&quot;;&quot;mm²&quot;) &amp; IF([.L50]&gt;0;&quot; + &quot;;&quot; - &quot;)&amp;VALUE([.I50]+99*[.I50]*[.K50]) &amp; &quot; &quot; &amp; CHOOSE([.J50]+[.K50];&quot;m³&quot;;&quot;dm³&quot;;&quot;cm³&quot;;&quot;mm³&quot;)&amp;&quot; = &quot;" office:value-type="string" office:string-value="6,15 cm³ + 194 mm³ = " calcext:value-type="string">
            <text:p>6,15 cm³ + 194 mm³ = </text:p>
          </table:table-cell>
          <table:table-cell table:style-name="ce201"/>
          <table:table-cell table:formula="of:=([.H50]+([.I50]*[.L50]))/1000 &amp; CHOOSE([.J50]-1;&quot;m³&quot;;&quot;dm³&quot;;&quot;cm³&quot;;&quot;mm³&quot;) &amp; &quot;|&quot;&amp;([.H50]+([.I50]*[.L50])) &amp; CHOOSE([.J50];&quot;m³&quot;;&quot;dm³&quot;;&quot;cm³&quot;;&quot;mm³&quot;)&amp;&quot;|&quot;&amp;([.H50]+([.I50]*[.L50]))*1000&amp;CHOOSE([.J50]+1;&quot;m³&quot;;&quot;dm³&quot;;&quot;cm³&quot;;&quot;mm³&quot;)" office:value-type="string" office:string-value="0,00809dm³|8,09cm³|8090mm³" calcext:value-type="string">
            <text:p>0,00809dm³|8,09cm³|8090mm³</text:p>
          </table:table-cell>
          <table:table-cell table:style-name="ce68" table:formula="of:=IF(ISBLANK([.C50]);&quot;&quot;;IF(ISERROR(FIND(&quot;|&quot;&amp; SUBSTITUTE(SUBSTITUTE(SUBSTITUTE(SUBSTITUTE([.B50];&quot; &quot;;&quot;&quot;);&quot;l&quot;;&quot;dm³&quot; );&quot;–&quot; ;&quot;-&quot; );&quot;:&quot;;&quot;/&quot;) &amp;&quot;|&quot;;&quot;|&quot; &amp; SUBSTITUTE([.C50];&quot; &quot;;&quot;&quot;) &amp;&quot;|&quot;));&quot;&quot;;&quot;&quot;))" office:value-type="string" office:string-value="" calcext:value-type="string">
            <text:p></text:p>
          </table:table-cell>
          <table:table-cell table:number-columns-repeated="3"/>
          <table:table-cell table:formula="of:=RANDBETWEEN(200/5;1000/5)/100*5" office:value-type="float" office:value="6.15" calcext:value-type="float">
            <text:p>6,15</text:p>
          </table:table-cell>
          <table:table-cell table:formula="of:=RANDBETWEEN(100;200)/100" office:value-type="float" office:value="1.94" calcext:value-type="float">
            <text:p>1,94</text:p>
          </table:table-cell>
          <table:table-cell table:style-name="Default" table:formula="of:=RANDBETWEEN(2;3)" office:value-type="float" office:value="3" calcext:value-type="float">
            <text:p>3</text:p>
          </table:table-cell>
          <table:table-cell table:style-name="ce77" table:formula="of:=RANDBETWEEN(0;1)" office:value-type="float" office:value="1" calcext:value-type="float">
            <text:p>1</text:p>
          </table:table-cell>
          <table:table-cell office:value-type="float" office:value="1" calcext:value-type="float">
            <text:p>1</text:p>
          </table:table-cell>
          <table:table-cell table:number-columns-repeated="244"/>
        </table:table-row>
        <table:table-row table:style-name="ro1">
          <table:table-cell/>
          <table:table-cell table:style-name="ce199"/>
          <table:table-cell/>
          <table:table-cell table:style-name="ce68" table:formula="of:=IF(ISBLANK([.C51]);&quot;&quot;;IF(ISERROR(FIND(&quot;|&quot;&amp; SUBSTITUTE(SUBSTITUTE(SUBSTITUTE(SUBSTITUTE([.B51];&quot; &quot;;&quot;&quot;);&quot;l&quot;;&quot;dm³&quot; );&quot;–&quot; ;&quot;-&quot; );&quot;:&quot;;&quot;/&quot;) &amp;&quot;|&quot;;&quot;|&quot; &amp; SUBSTITUTE([.C51];&quot; &quot;;&quot;&quot;) &amp;&quot;|&quot;));&quot;&quot;;&quot;&quot;))">
            <text:p/>
          </table:table-cell>
          <table:table-cell table:number-columns-repeated="252"/>
        </table:table-row>
        <table:table-row table:style-name="ro1">
          <table:table-cell table:style-name="ce61" office:value-type="string" calcext:value-type="string">
            <text:p>Berechne</text:p>
          </table:table-cell>
          <table:table-cell table:style-name="ce199"/>
          <table:table-cell/>
          <table:table-cell table:style-name="ce68" table:formula="of:=IF(ISBLANK([.C52]);&quot;&quot;;IF(ISERROR(FIND(&quot;|&quot;&amp; SUBSTITUTE(SUBSTITUTE(SUBSTITUTE(SUBSTITUTE([.B52];&quot; &quot;;&quot;&quot;);&quot;l&quot;;&quot;dm³&quot; );&quot;–&quot; ;&quot;-&quot; );&quot;:&quot;;&quot;/&quot;) &amp;&quot;|&quot;;&quot;|&quot; &amp; SUBSTITUTE([.C52];&quot; &quot;;&quot;&quot;) &amp;&quot;|&quot;));&quot;&quot;;&quot;&quot;))">
            <text:p/>
          </table:table-cell>
          <table:table-cell table:number-columns-repeated="3"/>
          <table:table-cell table:style-name="ce33" office:value-type="string" calcext:value-type="string">
            <text:p>1=m³; 2=dm³; 3=cm³; 4=mm³</text:p>
          </table:table-cell>
          <table:table-cell table:style-name="ce67" office:value-type="string" calcext:value-type="string">
            <text:p>Faktor</text:p>
          </table:table-cell>
          <table:table-cell table:style-name="Default" office:value-type="string" calcext:value-type="string">
            <text:p>Zieleinheit</text:p>
          </table:table-cell>
          <table:table-cell table:number-columns-repeated="246"/>
        </table:table-row>
        <table:table-row table:style-name="ro3">
          <table:table-cell table:formula="of:=VALUE([.H53]) &amp; &quot; &quot; &amp;CHOOSE([.J53];&quot;m³&quot;;&quot;dm³&quot;;&quot;cm³&quot;;&quot;mm³&quot;)&amp;&quot; * &quot; &amp; [.I53] &amp; &quot; = &quot;" office:value-type="string" office:string-value="3,8 cm³ * 3 = " calcext:value-type="string">
            <text:p>3,8 cm³ * 3 = </text:p>
          </table:table-cell>
          <table:table-cell table:style-name="ce201"/>
          <table:table-cell table:formula="of:=[.H53]*[.I53]/100 &amp;CHOOSE([.J53]-1;&quot;m³&quot;;&quot;dm³&quot;;&quot;cm³&quot;;&quot;mm³&quot;)&amp;&quot;|&quot;&amp;([.H53]*[.I53])&amp;CHOOSE([.J53];&quot;m³&quot;;&quot;dm³&quot;;&quot;cm³&quot;;&quot;mm³&quot;)&amp;&quot;|&quot;&amp;[.H53]*[.I53]*100&amp;CHOOSE([.J53]+1;&quot;m³&quot;;&quot;dm³&quot;;&quot;cm³&quot;;&quot;mm³&quot;)" office:value-type="string" office:string-value="0,114dm³|11,4cm³|1140mm³" calcext:value-type="string">
            <text:p>0,114dm³|11,4cm³|1140mm³</text:p>
          </table:table-cell>
          <table:table-cell table:style-name="ce68" table:formula="of:=IF(ISBLANK([.C53]);&quot;&quot;;IF(ISERROR(FIND(&quot;|&quot;&amp; SUBSTITUTE(SUBSTITUTE(SUBSTITUTE(SUBSTITUTE([.B53];&quot; &quot;;&quot;&quot;);&quot;l&quot;;&quot;dm³&quot; );&quot;–&quot; ;&quot;-&quot; );&quot;:&quot;;&quot;/&quot;) &amp;&quot;|&quot;;&quot;|&quot; &amp; SUBSTITUTE([.C53];&quot; &quot;;&quot;&quot;) &amp;&quot;|&quot;));&quot;&quot;;&quot;&quot;))" office:value-type="string" office:string-value="" calcext:value-type="string">
            <text:p></text:p>
          </table:table-cell>
          <table:table-cell table:number-columns-repeated="3"/>
          <table:table-cell table:formula="of:=RANDBETWEEN(1;120)*0.05" office:value-type="float" office:value="3.8" calcext:value-type="float">
            <text:p>3,8</text:p>
          </table:table-cell>
          <table:table-cell table:formula="of:=RANDBETWEEN(3;6)" office:value-type="float" office:value="3" calcext:value-type="float">
            <text:p>3</text:p>
          </table:table-cell>
          <table:table-cell table:style-name="Default" table:formula="of:=RANDBETWEEN(2;3)" office:value-type="float" office:value="3" calcext:value-type="float">
            <text:p>3</text:p>
          </table:table-cell>
          <table:table-cell table:style-name="ce77"/>
          <table:table-cell table:number-columns-repeated="245"/>
        </table:table-row>
        <table:table-row table:style-name="ro1">
          <table:table-cell table:formula="of:=VALUE([.H54]) &amp; &quot; &quot; &amp;CHOOSE([.J54];&quot;m³&quot;;&quot;dm³&quot;;&quot;cm³&quot;;&quot;mm³&quot;)&amp;&quot; * &quot; &amp; [.I54] &amp; &quot; = &quot;" office:value-type="string" office:string-value="2,3 cm³ * 5 = " calcext:value-type="string">
            <text:p>2,3 cm³ * 5 = </text:p>
          </table:table-cell>
          <table:table-cell table:style-name="ce201"/>
          <table:table-cell table:formula="of:=[.H54]*[.I54]/100 &amp;CHOOSE([.J54]-1;&quot;m³&quot;;&quot;dm³&quot;;&quot;cm³&quot;;&quot;mm³&quot;)&amp;&quot;|&quot;&amp;([.H54]*[.I54])&amp;CHOOSE([.J54];&quot;m³&quot;;&quot;dm³&quot;;&quot;cm³&quot;;&quot;mm³&quot;)&amp;&quot;|&quot;&amp;[.H54]*[.I54]*100&amp;CHOOSE([.J54]+1;&quot;m³&quot;;&quot;dm³&quot;;&quot;cm³&quot;;&quot;mm³&quot;)" office:value-type="string" office:string-value="0,115dm³|11,5cm³|1150mm³" calcext:value-type="string">
            <text:p>0,115dm³|11,5cm³|1150mm³</text:p>
          </table:table-cell>
          <table:table-cell table:style-name="ce68" table:formula="of:=IF(ISBLANK([.C54]);&quot;&quot;;IF(ISERROR(FIND(&quot;|&quot;&amp; SUBSTITUTE(SUBSTITUTE(SUBSTITUTE(SUBSTITUTE([.B54];&quot; &quot;;&quot;&quot;);&quot;l&quot;;&quot;dm³&quot; );&quot;–&quot; ;&quot;-&quot; );&quot;:&quot;;&quot;/&quot;) &amp;&quot;|&quot;;&quot;|&quot; &amp; SUBSTITUTE([.C54];&quot; &quot;;&quot;&quot;) &amp;&quot;|&quot;));&quot;&quot;;&quot;&quot;))" office:value-type="string" office:string-value="" calcext:value-type="string">
            <text:p></text:p>
          </table:table-cell>
          <table:table-cell table:number-columns-repeated="3"/>
          <table:table-cell table:formula="of:=RANDBETWEEN(1;120)*0.05" office:value-type="float" office:value="2.3" calcext:value-type="float">
            <text:p>2,3</text:p>
          </table:table-cell>
          <table:table-cell table:formula="of:=RANDBETWEEN(3;6)" office:value-type="float" office:value="5" calcext:value-type="float">
            <text:p>5</text:p>
          </table:table-cell>
          <table:table-cell table:style-name="Default" table:formula="of:=RANDBETWEEN(2;3)" office:value-type="float" office:value="3" calcext:value-type="float">
            <text:p>3</text:p>
          </table:table-cell>
          <table:table-cell table:style-name="ce77"/>
          <table:table-cell table:number-columns-repeated="245"/>
        </table:table-row>
        <table:table-row table:style-name="ro3">
          <table:table-cell table:formula="of:=VALUE([.H55]) &amp; &quot; &quot; &amp;CHOOSE([.J55];&quot;m³&quot;;&quot;dm³&quot;;&quot;cm³&quot;;&quot;mm³&quot;)&amp;&quot; * &quot; &amp; [.I55] &amp; &quot; = &quot;" office:value-type="string" office:string-value="2,25 dm³ * 5 = " calcext:value-type="string">
            <text:p>2,25 dm³ * 5 = </text:p>
          </table:table-cell>
          <table:table-cell table:style-name="ce201"/>
          <table:table-cell table:formula="of:=[.H55]*[.I55]/100 &amp;CHOOSE([.J55]-1;&quot;m³&quot;;&quot;dm³&quot;;&quot;cm³&quot;;&quot;mm³&quot;)&amp;&quot;|&quot;&amp;([.H55]*[.I55])&amp;CHOOSE([.J55];&quot;m³&quot;;&quot;dm³&quot;;&quot;cm³&quot;;&quot;mm³&quot;)&amp;&quot;|&quot;&amp;[.H55]*[.I55]*100&amp;CHOOSE([.J55]+1;&quot;m³&quot;;&quot;dm³&quot;;&quot;cm³&quot;;&quot;mm³&quot;)" office:value-type="string" office:string-value="0,1125m³|11,25dm³|1125cm³" calcext:value-type="string">
            <text:p>0,1125m³|11,25dm³|1125cm³</text:p>
          </table:table-cell>
          <table:table-cell table:style-name="ce68" table:formula="of:=IF(ISBLANK([.C55]);&quot;&quot;;IF(ISERROR(FIND(&quot;|&quot;&amp; SUBSTITUTE(SUBSTITUTE(SUBSTITUTE(SUBSTITUTE([.B55];&quot; &quot;;&quot;&quot;);&quot;l&quot;;&quot;dm³&quot; );&quot;–&quot; ;&quot;-&quot; );&quot;:&quot;;&quot;/&quot;) &amp;&quot;|&quot;;&quot;|&quot; &amp; SUBSTITUTE([.C55];&quot; &quot;;&quot;&quot;) &amp;&quot;|&quot;));&quot;&quot;;&quot;&quot;))" office:value-type="string" office:string-value="" calcext:value-type="string">
            <text:p></text:p>
          </table:table-cell>
          <table:table-cell table:number-columns-repeated="3"/>
          <table:table-cell table:formula="of:=RANDBETWEEN(1;120)*0.05" office:value-type="float" office:value="2.25" calcext:value-type="float">
            <text:p>2,25</text:p>
          </table:table-cell>
          <table:table-cell table:formula="of:=RANDBETWEEN(3;6)" office:value-type="float" office:value="5" calcext:value-type="float">
            <text:p>5</text:p>
          </table:table-cell>
          <table:table-cell table:style-name="Default" table:formula="of:=RANDBETWEEN(2;3)" office:value-type="float" office:value="2" calcext:value-type="float">
            <text:p>2</text:p>
          </table:table-cell>
          <table:table-cell table:style-name="ce77"/>
          <table:table-cell table:number-columns-repeated="245"/>
        </table:table-row>
        <table:table-row table:style-name="ro3">
          <table:table-cell table:formula="of:=VALUE([.H56]) &amp; &quot; &quot; &amp;CHOOSE([.J56];&quot;m³&quot;;&quot;dm³&quot;;&quot;cm³&quot;;&quot;mm³&quot;)&amp;&quot; * &quot; &amp; [.I56] &amp; &quot; = &quot;" office:value-type="string" office:string-value="1,4 dm³ * 4 = " calcext:value-type="string">
            <text:p>1,4 dm³ * 4 = </text:p>
          </table:table-cell>
          <table:table-cell table:style-name="ce201"/>
          <table:table-cell table:formula="of:=[.H56]*[.I56]/100 &amp;CHOOSE([.J56]-1;&quot;m³&quot;;&quot;dm³&quot;;&quot;cm³&quot;;&quot;mm³&quot;)&amp;&quot;|&quot;&amp;([.H56]*[.I56])&amp;CHOOSE([.J56];&quot;m³&quot;;&quot;dm³&quot;;&quot;cm³&quot;;&quot;mm³&quot;)&amp;&quot;|&quot;&amp;[.H56]*[.I56]*100&amp;CHOOSE([.J56]+1;&quot;m³&quot;;&quot;dm³&quot;;&quot;cm³&quot;;&quot;mm³&quot;)" office:value-type="string" office:string-value="0,056m³|5,6dm³|560cm³" calcext:value-type="string">
            <text:p>0,056m³|5,6dm³|560cm³</text:p>
          </table:table-cell>
          <table:table-cell table:style-name="ce68" table:formula="of:=IF(ISBLANK([.C56]);&quot;&quot;;IF(ISERROR(FIND(&quot;|&quot;&amp; SUBSTITUTE(SUBSTITUTE(SUBSTITUTE(SUBSTITUTE([.B56];&quot; &quot;;&quot;&quot;);&quot;l&quot;;&quot;dm³&quot; );&quot;–&quot; ;&quot;-&quot; );&quot;:&quot;;&quot;/&quot;) &amp;&quot;|&quot;;&quot;|&quot; &amp; SUBSTITUTE([.C56];&quot; &quot;;&quot;&quot;) &amp;&quot;|&quot;));&quot;&quot;;&quot;&quot;))" office:value-type="string" office:string-value="" calcext:value-type="string">
            <text:p></text:p>
          </table:table-cell>
          <table:table-cell table:number-columns-repeated="3"/>
          <table:table-cell table:formula="of:=RANDBETWEEN(1;120)*0.05" office:value-type="float" office:value="1.4" calcext:value-type="float">
            <text:p>1,4</text:p>
          </table:table-cell>
          <table:table-cell table:formula="of:=RANDBETWEEN(3;6)" office:value-type="float" office:value="4" calcext:value-type="float">
            <text:p>4</text:p>
          </table:table-cell>
          <table:table-cell table:style-name="Default" table:formula="of:=RANDBETWEEN(2;3)" office:value-type="float" office:value="2" calcext:value-type="float">
            <text:p>2</text:p>
          </table:table-cell>
          <table:table-cell table:style-name="ce77"/>
          <table:table-cell table:number-columns-repeated="245"/>
        </table:table-row>
        <table:table-row table:style-name="ro3">
          <table:table-cell table:formula="of:=VALUE([.H57]) &amp; &quot; &quot; &amp;CHOOSE([.J57];&quot;m³&quot;;&quot;dm³&quot;;&quot;cm³&quot;;&quot;mm³&quot;)&amp;&quot; * &quot; &amp; [.I57] &amp; &quot; = &quot;" office:value-type="string" office:string-value="0,05 dm³ * 4 = " calcext:value-type="string">
            <text:p>0,05 dm³ * 4 = </text:p>
          </table:table-cell>
          <table:table-cell table:style-name="ce201"/>
          <table:table-cell table:formula="of:=[.H57]*[.I57]/100 &amp;CHOOSE([.J57]-1;&quot;m³&quot;;&quot;dm³&quot;;&quot;cm³&quot;;&quot;mm³&quot;)&amp;&quot;|&quot;&amp;([.H57]*[.I57])&amp;CHOOSE([.J57];&quot;m³&quot;;&quot;dm³&quot;;&quot;cm³&quot;;&quot;mm³&quot;)&amp;&quot;|&quot;&amp;[.H57]*[.I57]*100&amp;CHOOSE([.J57]+1;&quot;m³&quot;;&quot;dm³&quot;;&quot;cm³&quot;;&quot;mm³&quot;)" office:value-type="string" office:string-value="0,002m³|0,2dm³|20cm³" calcext:value-type="string">
            <text:p>0,002m³|0,2dm³|20cm³</text:p>
          </table:table-cell>
          <table:table-cell table:style-name="ce68" table:formula="of:=IF(ISBLANK([.C57]);&quot;&quot;;IF(ISERROR(FIND(&quot;|&quot;&amp; SUBSTITUTE(SUBSTITUTE(SUBSTITUTE(SUBSTITUTE([.B57];&quot; &quot;;&quot;&quot;);&quot;l&quot;;&quot;dm³&quot; );&quot;–&quot; ;&quot;-&quot; );&quot;:&quot;;&quot;/&quot;) &amp;&quot;|&quot;;&quot;|&quot; &amp; SUBSTITUTE([.C57];&quot; &quot;;&quot;&quot;) &amp;&quot;|&quot;));&quot;&quot;;&quot;&quot;))" office:value-type="string" office:string-value="" calcext:value-type="string">
            <text:p></text:p>
          </table:table-cell>
          <table:table-cell table:number-columns-repeated="3"/>
          <table:table-cell table:formula="of:=RANDBETWEEN(1;120)*0.05" office:value-type="float" office:value="0.05" calcext:value-type="float">
            <text:p>0,05</text:p>
          </table:table-cell>
          <table:table-cell table:formula="of:=RANDBETWEEN(3;6)" office:value-type="float" office:value="4" calcext:value-type="float">
            <text:p>4</text:p>
          </table:table-cell>
          <table:table-cell table:style-name="Default" table:formula="of:=RANDBETWEEN(2;3)" office:value-type="float" office:value="2" calcext:value-type="float">
            <text:p>2</text:p>
          </table:table-cell>
          <table:table-cell table:style-name="ce77"/>
          <table:table-cell table:number-columns-repeated="245"/>
        </table:table-row>
        <table:table-row table:style-name="ro3">
          <table:table-cell table:formula="of:=VALUE([.H58]) &amp; &quot; &quot; &amp;CHOOSE([.J58];&quot;m³&quot;;&quot;dm³&quot;;&quot;cm³&quot;;&quot;mm³&quot;)&amp;&quot; * &quot; &amp; [.I58] &amp; &quot; = &quot;" office:value-type="string" office:string-value="836 cm³ * 4 = " calcext:value-type="string">
            <text:p>836 cm³ * 4 = </text:p>
          </table:table-cell>
          <table:table-cell table:style-name="ce201"/>
          <table:table-cell table:formula="of:=[.H58]*[.I58]/100 &amp;CHOOSE([.J58]-1;&quot;m³&quot;;&quot;dm³&quot;;&quot;cm³&quot;;&quot;mm³&quot;)&amp;&quot;|&quot;&amp;([.H58]*[.I58])&amp;CHOOSE([.J58];&quot;m³&quot;;&quot;dm³&quot;;&quot;cm³&quot;;&quot;mm³&quot;)&amp;&quot;|&quot;&amp;[.H58]*[.I58]*100&amp;CHOOSE([.J58]+1;&quot;m³&quot;;&quot;dm³&quot;;&quot;cm³&quot;;&quot;mm³&quot;)" office:value-type="string" office:string-value="33,44dm³|3344cm³|334400mm³" calcext:value-type="string">
            <text:p>33,44dm³|3344cm³|334400mm³</text:p>
          </table:table-cell>
          <table:table-cell table:style-name="ce68" table:formula="of:=IF(ISBLANK([.C58]);&quot;&quot;;IF(ISERROR(FIND(&quot;|&quot;&amp; SUBSTITUTE(SUBSTITUTE(SUBSTITUTE(SUBSTITUTE([.B58];&quot; &quot;;&quot;&quot;);&quot;l&quot;;&quot;dm³&quot; );&quot;–&quot; ;&quot;-&quot; );&quot;:&quot;;&quot;/&quot;) &amp;&quot;|&quot;;&quot;|&quot; &amp; SUBSTITUTE([.C58];&quot; &quot;;&quot;&quot;) &amp;&quot;|&quot;));&quot;&quot;;&quot;&quot;))" office:value-type="string" office:string-value="" calcext:value-type="string">
            <text:p></text:p>
          </table:table-cell>
          <table:table-cell table:number-columns-repeated="3"/>
          <table:table-cell table:formula="of:=RANDBETWEEN(1;1200)" office:value-type="float" office:value="836" calcext:value-type="float">
            <text:p>836</text:p>
          </table:table-cell>
          <table:table-cell table:formula="of:=RANDBETWEEN(3;6)" office:value-type="float" office:value="4" calcext:value-type="float">
            <text:p>4</text:p>
          </table:table-cell>
          <table:table-cell table:style-name="Default" table:formula="of:=RANDBETWEEN(2;3)" office:value-type="float" office:value="3" calcext:value-type="float">
            <text:p>3</text:p>
          </table:table-cell>
          <table:table-cell table:style-name="ce77"/>
          <table:table-cell table:number-columns-repeated="245"/>
        </table:table-row>
        <table:table-row table:style-name="ro3">
          <table:table-cell table:formula="of:=VALUE([.H59]) &amp; &quot; &quot; &amp;CHOOSE([.J59];&quot;m³&quot;;&quot;dm³&quot;;&quot;cm³&quot;;&quot;mm³&quot;)&amp;&quot; * &quot; &amp; [.I59] &amp; &quot; = &quot;" office:value-type="string" office:string-value="780 dm³ * 5 = " calcext:value-type="string">
            <text:p>780 dm³ * 5 = </text:p>
          </table:table-cell>
          <table:table-cell table:style-name="ce201"/>
          <table:table-cell table:formula="of:=[.H59]*[.I59]/100 &amp;CHOOSE([.J59]-1;&quot;m³&quot;;&quot;dm³&quot;;&quot;cm³&quot;;&quot;mm³&quot;)&amp;&quot;|&quot;&amp;([.H59]*[.I59])&amp;CHOOSE([.J59];&quot;m³&quot;;&quot;dm³&quot;;&quot;cm³&quot;;&quot;mm³&quot;)&amp;&quot;|&quot;&amp;[.H59]*[.I59]*100&amp;CHOOSE([.J59]+1;&quot;m³&quot;;&quot;dm³&quot;;&quot;cm³&quot;;&quot;mm³&quot;)" office:value-type="string" office:string-value="39m³|3900dm³|390000cm³" calcext:value-type="string">
            <text:p>39m³|3900dm³|390000cm³</text:p>
          </table:table-cell>
          <table:table-cell table:style-name="ce68" table:formula="of:=IF(ISBLANK([.C59]);&quot;&quot;;IF(ISERROR(FIND(&quot;|&quot;&amp; SUBSTITUTE(SUBSTITUTE(SUBSTITUTE(SUBSTITUTE([.B59];&quot; &quot;;&quot;&quot;);&quot;l&quot;;&quot;dm³&quot; );&quot;–&quot; ;&quot;-&quot; );&quot;:&quot;;&quot;/&quot;) &amp;&quot;|&quot;;&quot;|&quot; &amp; SUBSTITUTE([.C59];&quot; &quot;;&quot;&quot;) &amp;&quot;|&quot;));&quot;&quot;;&quot;&quot;))" office:value-type="string" office:string-value="" calcext:value-type="string">
            <text:p></text:p>
          </table:table-cell>
          <table:table-cell table:number-columns-repeated="3"/>
          <table:table-cell table:formula="of:=RANDBETWEEN(1;200)*10" office:value-type="float" office:value="780" calcext:value-type="float">
            <text:p>780</text:p>
          </table:table-cell>
          <table:table-cell table:formula="of:=RANDBETWEEN(3;6)" office:value-type="float" office:value="5" calcext:value-type="float">
            <text:p>5</text:p>
          </table:table-cell>
          <table:table-cell table:style-name="Default" table:formula="of:=RANDBETWEEN(2;3)" office:value-type="float" office:value="2" calcext:value-type="float">
            <text:p>2</text:p>
          </table:table-cell>
          <table:table-cell table:style-name="ce77"/>
          <table:table-cell table:number-columns-repeated="245"/>
        </table:table-row>
        <table:table-row table:style-name="ro3">
          <table:table-cell table:formula="of:=VALUE([.H60]) &amp; &quot; &quot; &amp;CHOOSE([.J60];&quot;m³&quot;;&quot;dm³&quot;;&quot;cm³&quot;;&quot;mm³&quot;)&amp;&quot; * &quot; &amp; [.I60] &amp; &quot; = &quot;" office:value-type="string" office:string-value="470 dm³ * 6 = " calcext:value-type="string">
            <text:p>470 dm³ * 6 = </text:p>
          </table:table-cell>
          <table:table-cell table:style-name="ce201"/>
          <table:table-cell table:formula="of:=[.H60]*[.I60]/100 &amp;CHOOSE([.J60]-1;&quot;m³&quot;;&quot;dm³&quot;;&quot;cm³&quot;;&quot;mm³&quot;)&amp;&quot;|&quot;&amp;([.H60]*[.I60])&amp;CHOOSE([.J60];&quot;m³&quot;;&quot;dm³&quot;;&quot;cm³&quot;;&quot;mm³&quot;)&amp;&quot;|&quot;&amp;[.H60]*[.I60]*100&amp;CHOOSE([.J60]+1;&quot;m³&quot;;&quot;dm³&quot;;&quot;cm³&quot;;&quot;mm³&quot;)" office:value-type="string" office:string-value="28,2m³|2820dm³|282000cm³" calcext:value-type="string">
            <text:p>28,2m³|2820dm³|282000cm³</text:p>
          </table:table-cell>
          <table:table-cell table:style-name="ce68" table:formula="of:=IF(ISBLANK([.C60]);&quot;&quot;;IF(ISERROR(FIND(&quot;|&quot;&amp; SUBSTITUTE(SUBSTITUTE(SUBSTITUTE(SUBSTITUTE([.B60];&quot; &quot;;&quot;&quot;);&quot;l&quot;;&quot;dm³&quot; );&quot;–&quot; ;&quot;-&quot; );&quot;:&quot;;&quot;/&quot;) &amp;&quot;|&quot;;&quot;|&quot; &amp; SUBSTITUTE([.C60];&quot; &quot;;&quot;&quot;) &amp;&quot;|&quot;));&quot;&quot;;&quot;&quot;))" office:value-type="string" office:string-value="" calcext:value-type="string">
            <text:p></text:p>
          </table:table-cell>
          <table:table-cell table:number-columns-repeated="3"/>
          <table:table-cell table:formula="of:=RANDBETWEEN(1;200)*10" office:value-type="float" office:value="470" calcext:value-type="float">
            <text:p>470</text:p>
          </table:table-cell>
          <table:table-cell table:formula="of:=RANDBETWEEN(3;6)" office:value-type="float" office:value="6" calcext:value-type="float">
            <text:p>6</text:p>
          </table:table-cell>
          <table:table-cell table:style-name="Default" table:formula="of:=RANDBETWEEN(2;3)" office:value-type="float" office:value="2" calcext:value-type="float">
            <text:p>2</text:p>
          </table:table-cell>
          <table:table-cell table:style-name="ce77"/>
          <table:table-cell table:number-columns-repeated="245"/>
        </table:table-row>
        <table:table-row table:style-name="ro3">
          <table:table-cell table:formula="of:=VALUE([.H61]) &amp; &quot; &quot; &amp;CHOOSE([.J61];&quot;m³&quot;;&quot;dm³&quot;;&quot;cm³&quot;;&quot;mm³&quot;)&amp;&quot; * &quot; &amp; [.I61] &amp; &quot; = &quot;" office:value-type="string" office:string-value="1070 dm³ * 4 = " calcext:value-type="string">
            <text:p>1070 dm³ * 4 = </text:p>
          </table:table-cell>
          <table:table-cell table:style-name="ce201"/>
          <table:table-cell table:formula="of:=[.H61]*[.I61]/100 &amp;CHOOSE([.J61]-1;&quot;m³&quot;;&quot;dm³&quot;;&quot;cm³&quot;;&quot;mm³&quot;)&amp;&quot;|&quot;&amp;([.H61]*[.I61])&amp;CHOOSE([.J61];&quot;m³&quot;;&quot;dm³&quot;;&quot;cm³&quot;;&quot;mm³&quot;)&amp;&quot;|&quot;&amp;[.H61]*[.I61]*100&amp;CHOOSE([.J61]+1;&quot;m³&quot;;&quot;dm³&quot;;&quot;cm³&quot;;&quot;mm³&quot;)" office:value-type="string" office:string-value="42,8m³|4280dm³|428000cm³" calcext:value-type="string">
            <text:p>42,8m³|4280dm³|428000cm³</text:p>
          </table:table-cell>
          <table:table-cell table:style-name="ce68" table:formula="of:=IF(ISBLANK([.C61]);&quot;&quot;;IF(ISERROR(FIND(&quot;|&quot;&amp; SUBSTITUTE(SUBSTITUTE(SUBSTITUTE(SUBSTITUTE([.B61];&quot; &quot;;&quot;&quot;);&quot;l&quot;;&quot;dm³&quot; );&quot;–&quot; ;&quot;-&quot; );&quot;:&quot;;&quot;/&quot;) &amp;&quot;|&quot;;&quot;|&quot; &amp; SUBSTITUTE([.C61];&quot; &quot;;&quot;&quot;) &amp;&quot;|&quot;));&quot;&quot;;&quot;&quot;))" office:value-type="string" office:string-value="" calcext:value-type="string">
            <text:p></text:p>
          </table:table-cell>
          <table:table-cell table:number-columns-repeated="3"/>
          <table:table-cell table:formula="of:=RANDBETWEEN(1;200)*10" office:value-type="float" office:value="1070" calcext:value-type="float">
            <text:p>1070</text:p>
          </table:table-cell>
          <table:table-cell table:formula="of:=RANDBETWEEN(3;6)" office:value-type="float" office:value="4" calcext:value-type="float">
            <text:p>4</text:p>
          </table:table-cell>
          <table:table-cell table:style-name="Default" table:formula="of:=RANDBETWEEN(2;3)" office:value-type="float" office:value="2" calcext:value-type="float">
            <text:p>2</text:p>
          </table:table-cell>
          <table:table-cell table:style-name="ce77"/>
          <table:table-cell table:number-columns-repeated="245"/>
        </table:table-row>
        <table:table-row table:style-name="ro3">
          <table:table-cell table:formula="of:=VALUE([.H62]) &amp; &quot; &quot; &amp;CHOOSE([.J62];&quot;m³&quot;;&quot;dm³&quot;;&quot;cm³&quot;;&quot;mm³&quot;)&amp;&quot; * &quot; &amp; [.I62] &amp; &quot; = &quot;" office:value-type="string" office:string-value="760 cm³ * 6 = " calcext:value-type="string">
            <text:p>760 cm³ * 6 = </text:p>
          </table:table-cell>
          <table:table-cell table:style-name="ce201"/>
          <table:table-cell table:formula="of:=[.H62]*[.I62]/100 &amp;CHOOSE([.J62]-1;&quot;m³&quot;;&quot;dm³&quot;;&quot;cm³&quot;;&quot;mm³&quot;)&amp;&quot;|&quot;&amp;([.H62]*[.I62])&amp;CHOOSE([.J62];&quot;m³&quot;;&quot;dm³&quot;;&quot;cm³&quot;;&quot;mm³&quot;)&amp;&quot;|&quot;&amp;[.H62]*[.I62]*100&amp;CHOOSE([.J62]+1;&quot;m³&quot;;&quot;dm³&quot;;&quot;cm³&quot;;&quot;mm³&quot;)" office:value-type="string" office:string-value="45,6dm³|4560cm³|456000mm³" calcext:value-type="string">
            <text:p>45,6dm³|4560cm³|456000mm³</text:p>
          </table:table-cell>
          <table:table-cell table:style-name="ce68" table:formula="of:=IF(ISBLANK([.C62]);&quot;&quot;;IF(ISERROR(FIND(&quot;|&quot;&amp; SUBSTITUTE(SUBSTITUTE(SUBSTITUTE(SUBSTITUTE([.B62];&quot; &quot;;&quot;&quot;);&quot;l&quot;;&quot;dm³&quot; );&quot;–&quot; ;&quot;-&quot; );&quot;:&quot;;&quot;/&quot;) &amp;&quot;|&quot;;&quot;|&quot; &amp; SUBSTITUTE([.C62];&quot; &quot;;&quot;&quot;) &amp;&quot;|&quot;));&quot;&quot;;&quot;&quot;))" office:value-type="string" office:string-value="" calcext:value-type="string">
            <text:p></text:p>
          </table:table-cell>
          <table:table-cell table:number-columns-repeated="3"/>
          <table:table-cell table:formula="of:=RANDBETWEEN(1;200)*10" office:value-type="float" office:value="760" calcext:value-type="float">
            <text:p>760</text:p>
          </table:table-cell>
          <table:table-cell table:formula="of:=RANDBETWEEN(3;6)" office:value-type="float" office:value="6" calcext:value-type="float">
            <text:p>6</text:p>
          </table:table-cell>
          <table:table-cell table:style-name="Default" table:formula="of:=RANDBETWEEN(2;3)" office:value-type="float" office:value="3" calcext:value-type="float">
            <text:p>3</text:p>
          </table:table-cell>
          <table:table-cell table:style-name="ce77"/>
          <table:table-cell table:number-columns-repeated="245"/>
        </table:table-row>
        <table:table-row table:style-name="ro3">
          <table:table-cell/>
          <table:table-cell table:style-name="ce201"/>
          <table:table-cell/>
          <table:table-cell table:style-name="ce68" table:formula="of:=IF(ISBLANK([.C63]);&quot;&quot;;IF(ISERROR(FIND(&quot;|&quot;&amp; SUBSTITUTE(SUBSTITUTE(SUBSTITUTE(SUBSTITUTE([.B63];&quot; &quot;;&quot;&quot;);&quot;·&quot;;&quot;*&quot; );&quot;–&quot; ;&quot;-&quot; );&quot;:&quot;;&quot;/&quot;) &amp;&quot;|&quot;;&quot;|&quot; &amp; SUBSTITUTE([.C63];&quot; &quot;;&quot;&quot;) &amp;&quot;|&quot;));&quot;&quot;;&quot;&quot;))">
            <text:p/>
          </table:table-cell>
          <table:table-cell table:number-columns-repeated="5"/>
          <table:table-cell table:style-name="Default"/>
          <table:table-cell table:number-columns-repeated="246"/>
        </table:table-row>
        <table:table-row table:style-name="ro3">
          <table:table-cell/>
          <table:table-cell table:style-name="ce201"/>
          <table:table-cell/>
          <table:table-cell table:style-name="ce68" table:formula="of:=IF(ISBLANK([.C64]);&quot;&quot;;IF(ISERROR(FIND(&quot;|&quot;&amp; SUBSTITUTE(SUBSTITUTE(SUBSTITUTE(SUBSTITUTE([.B64];&quot; &quot;;&quot;&quot;);&quot;·&quot;;&quot;*&quot; );&quot;–&quot; ;&quot;-&quot; );&quot;:&quot;;&quot;/&quot;) &amp;&quot;|&quot;;&quot;|&quot; &amp; SUBSTITUTE([.C64];&quot; &quot;;&quot;&quot;) &amp;&quot;|&quot;));&quot;&quot;;&quot;&quot;))">
            <text:p/>
          </table:table-cell>
          <table:table-cell table:number-columns-repeated="252"/>
        </table:table-row>
        <table:table-row table:style-name="ro3">
          <table:table-cell/>
          <table:table-cell table:style-name="ce201"/>
          <table:table-cell/>
          <table:table-cell table:style-name="ce68" table:formula="of:=IF(ISBLANK([.C65]);&quot;&quot;;IF(ISERROR(FIND(&quot;|&quot;&amp; SUBSTITUTE(SUBSTITUTE(SUBSTITUTE(SUBSTITUTE([.B65];&quot; &quot;;&quot;&quot;);&quot;·&quot;;&quot;*&quot; );&quot;–&quot; ;&quot;-&quot; );&quot;:&quot;;&quot;/&quot;) &amp;&quot;|&quot;;&quot;|&quot; &amp; SUBSTITUTE([.C65];&quot; &quot;;&quot;&quot;) &amp;&quot;|&quot;));&quot;&quot;;&quot;&quot;))">
            <text:p/>
          </table:table-cell>
          <table:table-cell table:number-columns-repeated="252"/>
        </table:table-row>
        <table:table-row table:style-name="ro3">
          <table:table-cell/>
          <table:table-cell table:style-name="ce201"/>
          <table:table-cell/>
          <table:table-cell table:style-name="ce68" table:formula="of:=IF(ISBLANK([.C66]);&quot;&quot;;IF(ISERROR(FIND(&quot;|&quot;&amp; SUBSTITUTE(SUBSTITUTE(SUBSTITUTE(SUBSTITUTE([.B66];&quot; &quot;;&quot;&quot;);&quot;·&quot;;&quot;*&quot; );&quot;–&quot; ;&quot;-&quot; );&quot;:&quot;;&quot;/&quot;) &amp;&quot;|&quot;;&quot;|&quot; &amp; SUBSTITUTE([.C66];&quot; &quot;;&quot;&quot;) &amp;&quot;|&quot;));&quot;&quot;;&quot;&quot;))">
            <text:p/>
          </table:table-cell>
          <table:table-cell table:number-columns-repeated="252"/>
        </table:table-row>
        <table:table-row table:style-name="ro3">
          <table:table-cell/>
          <table:table-cell table:style-name="ce201"/>
          <table:table-cell/>
          <table:table-cell table:style-name="ce68" table:formula="of:=IF(ISBLANK([.C67]);&quot;&quot;;IF(ISERROR(FIND(&quot;|&quot;&amp; SUBSTITUTE(SUBSTITUTE(SUBSTITUTE(SUBSTITUTE([.B67];&quot; &quot;;&quot;&quot;);&quot;·&quot;;&quot;*&quot; );&quot;–&quot; ;&quot;-&quot; );&quot;:&quot;;&quot;/&quot;) &amp;&quot;|&quot;;&quot;|&quot; &amp; SUBSTITUTE([.C67];&quot; &quot;;&quot;&quot;) &amp;&quot;|&quot;));&quot;&quot;;&quot;&quot;))">
            <text:p/>
          </table:table-cell>
          <table:table-cell table:number-columns-repeated="252"/>
        </table:table-row>
        <table:table-row table:style-name="ro3">
          <table:table-cell/>
          <table:table-cell table:style-name="ce201"/>
          <table:table-cell/>
          <table:table-cell table:style-name="ce68" table:formula="of:=IF(ISBLANK([.C68]);&quot;&quot;;IF(ISERROR(FIND(&quot;|&quot;&amp; SUBSTITUTE(SUBSTITUTE(SUBSTITUTE(SUBSTITUTE([.B68];&quot; &quot;;&quot;&quot;);&quot;·&quot;;&quot;*&quot; );&quot;–&quot; ;&quot;-&quot; );&quot;:&quot;;&quot;/&quot;) &amp;&quot;|&quot;;&quot;|&quot; &amp; SUBSTITUTE([.C68];&quot; &quot;;&quot;&quot;) &amp;&quot;|&quot;));&quot;&quot;;&quot;&quot;))">
            <text:p/>
          </table:table-cell>
          <table:table-cell table:number-columns-repeated="252"/>
        </table:table-row>
        <table:table-row table:style-name="ro3">
          <table:table-cell/>
          <table:table-cell table:style-name="ce201"/>
          <table:table-cell/>
          <table:table-cell table:style-name="ce68" table:formula="of:=IF(ISBLANK([.C69]);&quot;&quot;;IF(ISERROR(FIND(&quot;|&quot;&amp; SUBSTITUTE(SUBSTITUTE(SUBSTITUTE(SUBSTITUTE([.B69];&quot; &quot;;&quot;&quot;);&quot;·&quot;;&quot;*&quot; );&quot;–&quot; ;&quot;-&quot; );&quot;:&quot;;&quot;/&quot;) &amp;&quot;|&quot;;&quot;|&quot; &amp; SUBSTITUTE([.C69];&quot; &quot;;&quot;&quot;) &amp;&quot;|&quot;));&quot;&quot;;&quot;&quot;))">
            <text:p/>
          </table:table-cell>
          <table:table-cell table:number-columns-repeated="252"/>
        </table:table-row>
        <table:table-row table:style-name="ro3">
          <table:table-cell/>
          <table:table-cell table:style-name="ce201"/>
          <table:table-cell/>
          <table:table-cell table:style-name="ce68" table:formula="of:=IF(ISBLANK([.C70]);&quot;&quot;;IF(ISERROR(FIND(&quot;|&quot;&amp; SUBSTITUTE(SUBSTITUTE(SUBSTITUTE(SUBSTITUTE([.B70];&quot; &quot;;&quot;&quot;);&quot;·&quot;;&quot;*&quot; );&quot;–&quot; ;&quot;-&quot; );&quot;:&quot;;&quot;/&quot;) &amp;&quot;|&quot;;&quot;|&quot; &amp; SUBSTITUTE([.C70];&quot; &quot;;&quot;&quot;) &amp;&quot;|&quot;));&quot;&quot;;&quot;&quot;))">
            <text:p/>
          </table:table-cell>
          <table:table-cell table:number-columns-repeated="252"/>
        </table:table-row>
        <table:table-row table:style-name="ro3">
          <table:table-cell/>
          <table:table-cell table:style-name="ce201"/>
          <table:table-cell/>
          <table:table-cell table:style-name="ce68" table:formula="of:=IF(ISBLANK([.C71]);&quot;&quot;;IF(ISERROR(FIND(&quot;|&quot;&amp; SUBSTITUTE(SUBSTITUTE(SUBSTITUTE(SUBSTITUTE([.B71];&quot; &quot;;&quot;&quot;);&quot;·&quot;;&quot;*&quot; );&quot;–&quot; ;&quot;-&quot; );&quot;:&quot;;&quot;/&quot;) &amp;&quot;|&quot;;&quot;|&quot; &amp; SUBSTITUTE([.C71];&quot; &quot;;&quot;&quot;) &amp;&quot;|&quot;));&quot;&quot;;&quot;&quot;))">
            <text:p/>
          </table:table-cell>
          <table:table-cell table:number-columns-repeated="252"/>
        </table:table-row>
        <table:table-row table:style-name="ro3">
          <table:table-cell/>
          <table:table-cell table:style-name="ce201"/>
          <table:table-cell/>
          <table:table-cell table:style-name="ce68" table:formula="of:=IF(ISBLANK([.C72]);&quot;&quot;;IF(ISERROR(FIND(&quot;|&quot;&amp; SUBSTITUTE(SUBSTITUTE(SUBSTITUTE(SUBSTITUTE([.B72];&quot; &quot;;&quot;&quot;);&quot;·&quot;;&quot;*&quot; );&quot;–&quot; ;&quot;-&quot; );&quot;:&quot;;&quot;/&quot;) &amp;&quot;|&quot;;&quot;|&quot; &amp; SUBSTITUTE([.C72];&quot; &quot;;&quot;&quot;) &amp;&quot;|&quot;));&quot;&quot;;&quot;&quot;))">
            <text:p/>
          </table:table-cell>
          <table:table-cell table:number-columns-repeated="252"/>
        </table:table-row>
        <table:table-row table:style-name="ro3">
          <table:table-cell/>
          <table:table-cell table:style-name="ce201"/>
          <table:table-cell/>
          <table:table-cell table:style-name="ce68" table:formula="of:=IF(ISBLANK([.C73]);&quot;&quot;;IF(ISERROR(FIND(&quot;|&quot;&amp; SUBSTITUTE(SUBSTITUTE(SUBSTITUTE(SUBSTITUTE([.B73];&quot; &quot;;&quot;&quot;);&quot;·&quot;;&quot;*&quot; );&quot;–&quot; ;&quot;-&quot; );&quot;:&quot;;&quot;/&quot;) &amp;&quot;|&quot;;&quot;|&quot; &amp; SUBSTITUTE([.C73];&quot; &quot;;&quot;&quot;) &amp;&quot;|&quot;));&quot;&quot;;&quot;&quot;))">
            <text:p/>
          </table:table-cell>
          <table:table-cell table:number-columns-repeated="252"/>
        </table:table-row>
        <table:table-row table:style-name="ro3">
          <table:table-cell/>
          <table:table-cell table:style-name="ce201"/>
          <table:table-cell/>
          <table:table-cell table:style-name="ce68" table:formula="of:=IF(ISBLANK([.C74]);&quot;&quot;;IF(ISERROR(FIND(&quot;|&quot;&amp; SUBSTITUTE(SUBSTITUTE(SUBSTITUTE(SUBSTITUTE([.B74];&quot; &quot;;&quot;&quot;);&quot;·&quot;;&quot;*&quot; );&quot;–&quot; ;&quot;-&quot; );&quot;:&quot;;&quot;/&quot;) &amp;&quot;|&quot;;&quot;|&quot; &amp; SUBSTITUTE([.C74];&quot; &quot;;&quot;&quot;) &amp;&quot;|&quot;));&quot;&quot;;&quot;&quot;))">
            <text:p/>
          </table:table-cell>
          <table:table-cell table:number-columns-repeated="252"/>
        </table:table-row>
        <table:table-row table:style-name="ro3">
          <table:table-cell/>
          <table:table-cell table:style-name="ce201"/>
          <table:table-cell/>
          <table:table-cell table:style-name="ce68" table:formula="of:=IF(ISBLANK([.C75]);&quot;&quot;;IF(ISERROR(FIND(&quot;|&quot;&amp; SUBSTITUTE(SUBSTITUTE(SUBSTITUTE(SUBSTITUTE([.B75];&quot; &quot;;&quot;&quot;);&quot;·&quot;;&quot;*&quot; );&quot;–&quot; ;&quot;-&quot; );&quot;:&quot;;&quot;/&quot;) &amp;&quot;|&quot;;&quot;|&quot; &amp; SUBSTITUTE([.C75];&quot; &quot;;&quot;&quot;) &amp;&quot;|&quot;));&quot;&quot;;&quot;&quot;))">
            <text:p/>
          </table:table-cell>
          <table:table-cell table:number-columns-repeated="252"/>
        </table:table-row>
        <table:table-row table:style-name="ro3">
          <table:table-cell/>
          <table:table-cell table:style-name="ce201"/>
          <table:table-cell/>
          <table:table-cell table:style-name="ce68" table:formula="of:=IF(ISBLANK([.C76]);&quot;&quot;;IF(ISERROR(FIND(&quot;|&quot;&amp; SUBSTITUTE(SUBSTITUTE(SUBSTITUTE(SUBSTITUTE([.B76];&quot; &quot;;&quot;&quot;);&quot;·&quot;;&quot;*&quot; );&quot;–&quot; ;&quot;-&quot; );&quot;:&quot;;&quot;/&quot;) &amp;&quot;|&quot;;&quot;|&quot; &amp; SUBSTITUTE([.C76];&quot; &quot;;&quot;&quot;) &amp;&quot;|&quot;));&quot;&quot;;&quot;&quot;))">
            <text:p/>
          </table:table-cell>
          <table:table-cell table:number-columns-repeated="252"/>
        </table:table-row>
        <table:table-row table:style-name="ro3">
          <table:table-cell/>
          <table:table-cell table:style-name="ce201"/>
          <table:table-cell/>
          <table:table-cell table:style-name="ce68" table:formula="of:=IF(ISBLANK([.C77]);&quot;&quot;;IF(ISERROR(FIND(&quot;|&quot;&amp; SUBSTITUTE(SUBSTITUTE(SUBSTITUTE(SUBSTITUTE([.B77];&quot; &quot;;&quot;&quot;);&quot;·&quot;;&quot;*&quot; );&quot;–&quot; ;&quot;-&quot; );&quot;:&quot;;&quot;/&quot;) &amp;&quot;|&quot;;&quot;|&quot; &amp; SUBSTITUTE([.C77];&quot; &quot;;&quot;&quot;) &amp;&quot;|&quot;));&quot;&quot;;&quot;&quot;))">
            <text:p/>
          </table:table-cell>
          <table:table-cell table:number-columns-repeated="252"/>
        </table:table-row>
        <table:table-row table:style-name="ro3">
          <table:table-cell/>
          <table:table-cell table:style-name="ce201"/>
          <table:table-cell/>
          <table:table-cell table:style-name="ce68" table:formula="of:=IF(ISBLANK([.C78]);&quot;&quot;;IF(ISERROR(FIND(&quot;|&quot;&amp; SUBSTITUTE(SUBSTITUTE(SUBSTITUTE(SUBSTITUTE([.B78];&quot; &quot;;&quot;&quot;);&quot;·&quot;;&quot;*&quot; );&quot;–&quot; ;&quot;-&quot; );&quot;:&quot;;&quot;/&quot;) &amp;&quot;|&quot;;&quot;|&quot; &amp; SUBSTITUTE([.C78];&quot; &quot;;&quot;&quot;) &amp;&quot;|&quot;));&quot;&quot;;&quot;&quot;))">
            <text:p/>
          </table:table-cell>
          <table:table-cell table:number-columns-repeated="252"/>
        </table:table-row>
        <table:table-row table:style-name="ro3">
          <table:table-cell/>
          <table:table-cell table:style-name="ce201"/>
          <table:table-cell/>
          <table:table-cell table:style-name="ce68" table:formula="of:=IF(ISBLANK([.C79]);&quot;&quot;;IF(ISERROR(FIND(&quot;|&quot;&amp; SUBSTITUTE(SUBSTITUTE(SUBSTITUTE(SUBSTITUTE([.B79];&quot; &quot;;&quot;&quot;);&quot;·&quot;;&quot;*&quot; );&quot;–&quot; ;&quot;-&quot; );&quot;:&quot;;&quot;/&quot;) &amp;&quot;|&quot;;&quot;|&quot; &amp; SUBSTITUTE([.C79];&quot; &quot;;&quot;&quot;) &amp;&quot;|&quot;));&quot;&quot;;&quot;&quot;))">
            <text:p/>
          </table:table-cell>
          <table:table-cell table:number-columns-repeated="252"/>
        </table:table-row>
        <table:table-row table:style-name="ro3">
          <table:table-cell/>
          <table:table-cell table:style-name="ce201"/>
          <table:table-cell/>
          <table:table-cell table:style-name="ce68" table:formula="of:=IF(ISBLANK([.C80]);&quot;&quot;;IF(ISERROR(FIND(&quot;|&quot;&amp; SUBSTITUTE(SUBSTITUTE(SUBSTITUTE(SUBSTITUTE([.B80];&quot; &quot;;&quot;&quot;);&quot;·&quot;;&quot;*&quot; );&quot;–&quot; ;&quot;-&quot; );&quot;:&quot;;&quot;/&quot;) &amp;&quot;|&quot;;&quot;|&quot; &amp; SUBSTITUTE([.C80];&quot; &quot;;&quot;&quot;) &amp;&quot;|&quot;));&quot;&quot;;&quot;&quot;))">
            <text:p/>
          </table:table-cell>
          <table:table-cell table:number-columns-repeated="252"/>
        </table:table-row>
        <table:table-row table:style-name="ro3">
          <table:table-cell/>
          <table:table-cell table:style-name="ce201"/>
          <table:table-cell/>
          <table:table-cell table:style-name="ce68" table:formula="of:=IF(ISBLANK([.C81]);&quot;&quot;;IF(ISERROR(FIND(&quot;|&quot;&amp; SUBSTITUTE(SUBSTITUTE(SUBSTITUTE(SUBSTITUTE([.B81];&quot; &quot;;&quot;&quot;);&quot;·&quot;;&quot;*&quot; );&quot;–&quot; ;&quot;-&quot; );&quot;:&quot;;&quot;/&quot;) &amp;&quot;|&quot;;&quot;|&quot; &amp; SUBSTITUTE([.C81];&quot; &quot;;&quot;&quot;) &amp;&quot;|&quot;));&quot;&quot;;&quot;&quot;))">
            <text:p/>
          </table:table-cell>
          <table:table-cell table:number-columns-repeated="252"/>
        </table:table-row>
        <table:table-row table:style-name="ro3">
          <table:table-cell/>
          <table:table-cell table:style-name="ce201"/>
          <table:table-cell/>
          <table:table-cell table:style-name="ce68" table:formula="of:=IF(ISBLANK([.C82]);&quot;&quot;;IF(ISERROR(FIND(&quot;|&quot;&amp; SUBSTITUTE(SUBSTITUTE(SUBSTITUTE(SUBSTITUTE([.B82];&quot; &quot;;&quot;&quot;);&quot;·&quot;;&quot;*&quot; );&quot;–&quot; ;&quot;-&quot; );&quot;:&quot;;&quot;/&quot;) &amp;&quot;|&quot;;&quot;|&quot; &amp; SUBSTITUTE([.C82];&quot; &quot;;&quot;&quot;) &amp;&quot;|&quot;));&quot;&quot;;&quot;&quot;))">
            <text:p/>
          </table:table-cell>
          <table:table-cell table:number-columns-repeated="252"/>
        </table:table-row>
        <table:table-row table:style-name="ro3">
          <table:table-cell/>
          <table:table-cell table:style-name="ce201"/>
          <table:table-cell/>
          <table:table-cell table:style-name="ce68" table:formula="of:=IF(ISBLANK([.C83]);&quot;&quot;;IF(ISERROR(FIND(&quot;|&quot;&amp; SUBSTITUTE(SUBSTITUTE(SUBSTITUTE(SUBSTITUTE([.B83];&quot; &quot;;&quot;&quot;);&quot;·&quot;;&quot;*&quot; );&quot;–&quot; ;&quot;-&quot; );&quot;:&quot;;&quot;/&quot;) &amp;&quot;|&quot;;&quot;|&quot; &amp; SUBSTITUTE([.C83];&quot; &quot;;&quot;&quot;) &amp;&quot;|&quot;));&quot;&quot;;&quot;&quot;))">
            <text:p/>
          </table:table-cell>
          <table:table-cell table:number-columns-repeated="252"/>
        </table:table-row>
        <table:table-row table:style-name="ro3">
          <table:table-cell/>
          <table:table-cell table:style-name="ce201"/>
          <table:table-cell/>
          <table:table-cell table:style-name="ce68" table:formula="of:=IF(ISBLANK([.C84]);&quot;&quot;;IF(ISERROR(FIND(&quot;|&quot;&amp; SUBSTITUTE(SUBSTITUTE(SUBSTITUTE(SUBSTITUTE([.B84];&quot; &quot;;&quot;&quot;);&quot;·&quot;;&quot;*&quot; );&quot;–&quot; ;&quot;-&quot; );&quot;:&quot;;&quot;/&quot;) &amp;&quot;|&quot;;&quot;|&quot; &amp; SUBSTITUTE([.C84];&quot; &quot;;&quot;&quot;) &amp;&quot;|&quot;));&quot;&quot;;&quot;&quot;))">
            <text:p/>
          </table:table-cell>
          <table:table-cell table:number-columns-repeated="252"/>
        </table:table-row>
        <table:table-row table:style-name="ro3">
          <table:table-cell/>
          <table:table-cell table:style-name="ce201"/>
          <table:table-cell/>
          <table:table-cell table:style-name="ce68" table:formula="of:=IF(ISBLANK([.C85]);&quot;&quot;;IF(ISERROR(FIND(&quot;|&quot;&amp; SUBSTITUTE(SUBSTITUTE(SUBSTITUTE(SUBSTITUTE([.B85];&quot; &quot;;&quot;&quot;);&quot;·&quot;;&quot;*&quot; );&quot;–&quot; ;&quot;-&quot; );&quot;:&quot;;&quot;/&quot;) &amp;&quot;|&quot;;&quot;|&quot; &amp; SUBSTITUTE([.C85];&quot; &quot;;&quot;&quot;) &amp;&quot;|&quot;));&quot;&quot;;&quot;&quot;))">
            <text:p/>
          </table:table-cell>
          <table:table-cell table:number-columns-repeated="252"/>
        </table:table-row>
        <table:table-row table:style-name="ro3">
          <table:table-cell/>
          <table:table-cell table:style-name="ce201"/>
          <table:table-cell/>
          <table:table-cell table:style-name="ce68" table:formula="of:=IF(ISBLANK([.C86]);&quot;&quot;;IF(ISERROR(FIND(&quot;|&quot;&amp; SUBSTITUTE(SUBSTITUTE(SUBSTITUTE(SUBSTITUTE([.B86];&quot; &quot;;&quot;&quot;);&quot;·&quot;;&quot;*&quot; );&quot;–&quot; ;&quot;-&quot; );&quot;:&quot;;&quot;/&quot;) &amp;&quot;|&quot;;&quot;|&quot; &amp; SUBSTITUTE([.C86];&quot; &quot;;&quot;&quot;) &amp;&quot;|&quot;));&quot;&quot;;&quot;&quot;))">
            <text:p/>
          </table:table-cell>
          <table:table-cell table:number-columns-repeated="252"/>
        </table:table-row>
        <table:table-row table:style-name="ro3">
          <table:table-cell/>
          <table:table-cell table:style-name="ce201"/>
          <table:table-cell/>
          <table:table-cell table:style-name="ce68" table:formula="of:=IF(ISBLANK([.C87]);&quot;&quot;;IF(ISERROR(FIND(&quot;|&quot;&amp; SUBSTITUTE(SUBSTITUTE(SUBSTITUTE(SUBSTITUTE([.B87];&quot; &quot;;&quot;&quot;);&quot;·&quot;;&quot;*&quot; );&quot;–&quot; ;&quot;-&quot; );&quot;:&quot;;&quot;/&quot;) &amp;&quot;|&quot;;&quot;|&quot; &amp; SUBSTITUTE([.C87];&quot; &quot;;&quot;&quot;) &amp;&quot;|&quot;));&quot;&quot;;&quot;&quot;))">
            <text:p/>
          </table:table-cell>
          <table:table-cell table:number-columns-repeated="252"/>
        </table:table-row>
        <table:table-row table:style-name="ro3">
          <table:table-cell/>
          <table:table-cell table:style-name="ce201"/>
          <table:table-cell/>
          <table:table-cell table:style-name="ce68" table:formula="of:=IF(ISBLANK([.C88]);&quot;&quot;;IF(ISERROR(FIND(&quot;|&quot;&amp; SUBSTITUTE(SUBSTITUTE(SUBSTITUTE(SUBSTITUTE([.B88];&quot; &quot;;&quot;&quot;);&quot;·&quot;;&quot;*&quot; );&quot;–&quot; ;&quot;-&quot; );&quot;:&quot;;&quot;/&quot;) &amp;&quot;|&quot;;&quot;|&quot; &amp; SUBSTITUTE([.C88];&quot; &quot;;&quot;&quot;) &amp;&quot;|&quot;));&quot;&quot;;&quot;&quot;))">
            <text:p/>
          </table:table-cell>
          <table:table-cell table:number-columns-repeated="252"/>
        </table:table-row>
        <table:table-row table:style-name="ro3">
          <table:table-cell/>
          <table:table-cell table:style-name="ce201"/>
          <table:table-cell/>
          <table:table-cell table:style-name="ce68" table:formula="of:=IF(ISBLANK([.C89]);&quot;&quot;;IF(ISERROR(FIND(&quot;|&quot;&amp; SUBSTITUTE(SUBSTITUTE(SUBSTITUTE(SUBSTITUTE([.B89];&quot; &quot;;&quot;&quot;);&quot;·&quot;;&quot;*&quot; );&quot;–&quot; ;&quot;-&quot; );&quot;:&quot;;&quot;/&quot;) &amp;&quot;|&quot;;&quot;|&quot; &amp; SUBSTITUTE([.C89];&quot; &quot;;&quot;&quot;) &amp;&quot;|&quot;));&quot;&quot;;&quot;&quot;))">
            <text:p/>
          </table:table-cell>
          <table:table-cell table:number-columns-repeated="252"/>
        </table:table-row>
        <table:table-row table:style-name="ro3">
          <table:table-cell/>
          <table:table-cell table:style-name="ce201"/>
          <table:table-cell/>
          <table:table-cell table:style-name="ce68" table:formula="of:=IF(ISBLANK([.C90]);&quot;&quot;;IF(ISERROR(FIND(&quot;|&quot;&amp; SUBSTITUTE(SUBSTITUTE(SUBSTITUTE(SUBSTITUTE([.B90];&quot; &quot;;&quot;&quot;);&quot;·&quot;;&quot;*&quot; );&quot;–&quot; ;&quot;-&quot; );&quot;:&quot;;&quot;/&quot;) &amp;&quot;|&quot;;&quot;|&quot; &amp; SUBSTITUTE([.C90];&quot; &quot;;&quot;&quot;) &amp;&quot;|&quot;));&quot;&quot;;&quot;&quot;))">
            <text:p/>
          </table:table-cell>
          <table:table-cell table:number-columns-repeated="252"/>
        </table:table-row>
        <table:table-row table:style-name="ro3">
          <table:table-cell/>
          <table:table-cell table:style-name="ce201"/>
          <table:table-cell/>
          <table:table-cell table:style-name="ce68" table:formula="of:=IF(ISBLANK([.C91]);&quot;&quot;;IF(ISERROR(FIND(&quot;|&quot;&amp; SUBSTITUTE(SUBSTITUTE(SUBSTITUTE(SUBSTITUTE([.B91];&quot; &quot;;&quot;&quot;);&quot;·&quot;;&quot;*&quot; );&quot;–&quot; ;&quot;-&quot; );&quot;:&quot;;&quot;/&quot;) &amp;&quot;|&quot;;&quot;|&quot; &amp; SUBSTITUTE([.C91];&quot; &quot;;&quot;&quot;) &amp;&quot;|&quot;));&quot;&quot;;&quot;&quot;))">
            <text:p/>
          </table:table-cell>
          <table:table-cell table:number-columns-repeated="252"/>
        </table:table-row>
        <table:table-row table:style-name="ro3">
          <table:table-cell/>
          <table:table-cell table:style-name="ce201"/>
          <table:table-cell/>
          <table:table-cell table:style-name="ce68" table:formula="of:=IF(ISBLANK([.C92]);&quot;&quot;;IF(ISERROR(FIND(&quot;|&quot;&amp; SUBSTITUTE(SUBSTITUTE(SUBSTITUTE(SUBSTITUTE([.B92];&quot; &quot;;&quot;&quot;);&quot;·&quot;;&quot;*&quot; );&quot;–&quot; ;&quot;-&quot; );&quot;:&quot;;&quot;/&quot;) &amp;&quot;|&quot;;&quot;|&quot; &amp; SUBSTITUTE([.C92];&quot; &quot;;&quot;&quot;) &amp;&quot;|&quot;));&quot;&quot;;&quot;&quot;))">
            <text:p/>
          </table:table-cell>
          <table:table-cell table:number-columns-repeated="252"/>
        </table:table-row>
        <table:table-row table:style-name="ro3">
          <table:table-cell/>
          <table:table-cell table:style-name="ce201"/>
          <table:table-cell/>
          <table:table-cell table:style-name="ce68" table:formula="of:=IF(ISBLANK([.C93]);&quot;&quot;;IF(ISERROR(FIND(&quot;|&quot;&amp; SUBSTITUTE(SUBSTITUTE(SUBSTITUTE(SUBSTITUTE([.B93];&quot; &quot;;&quot;&quot;);&quot;·&quot;;&quot;*&quot; );&quot;–&quot; ;&quot;-&quot; );&quot;:&quot;;&quot;/&quot;) &amp;&quot;|&quot;;&quot;|&quot; &amp; SUBSTITUTE([.C93];&quot; &quot;;&quot;&quot;) &amp;&quot;|&quot;));&quot;&quot;;&quot;&quot;))">
            <text:p/>
          </table:table-cell>
          <table:table-cell table:number-columns-repeated="252"/>
        </table:table-row>
        <table:table-row table:style-name="ro3">
          <table:table-cell/>
          <table:table-cell table:style-name="ce201"/>
          <table:table-cell/>
          <table:table-cell table:style-name="ce68" table:formula="of:=IF(ISBLANK([.C94]);&quot;&quot;;IF(ISERROR(FIND(&quot;|&quot;&amp; SUBSTITUTE(SUBSTITUTE(SUBSTITUTE(SUBSTITUTE([.B94];&quot; &quot;;&quot;&quot;);&quot;·&quot;;&quot;*&quot; );&quot;–&quot; ;&quot;-&quot; );&quot;:&quot;;&quot;/&quot;) &amp;&quot;|&quot;;&quot;|&quot; &amp; SUBSTITUTE([.C94];&quot; &quot;;&quot;&quot;) &amp;&quot;|&quot;));&quot;&quot;;&quot;&quot;))">
            <text:p/>
          </table:table-cell>
          <table:table-cell table:number-columns-repeated="252"/>
        </table:table-row>
        <table:table-row table:style-name="ro3">
          <table:table-cell/>
          <table:table-cell table:style-name="ce201"/>
          <table:table-cell/>
          <table:table-cell table:style-name="ce68" table:formula="of:=IF(ISBLANK([.C95]);&quot;&quot;;IF(ISERROR(FIND(&quot;|&quot;&amp; SUBSTITUTE(SUBSTITUTE(SUBSTITUTE(SUBSTITUTE([.B95];&quot; &quot;;&quot;&quot;);&quot;·&quot;;&quot;*&quot; );&quot;–&quot; ;&quot;-&quot; );&quot;:&quot;;&quot;/&quot;) &amp;&quot;|&quot;;&quot;|&quot; &amp; SUBSTITUTE([.C95];&quot; &quot;;&quot;&quot;) &amp;&quot;|&quot;));&quot;&quot;;&quot;&quot;))">
            <text:p/>
          </table:table-cell>
          <table:table-cell table:number-columns-repeated="252"/>
        </table:table-row>
        <table:table-row table:style-name="ro3">
          <table:table-cell/>
          <table:table-cell table:style-name="ce201"/>
          <table:table-cell/>
          <table:table-cell table:style-name="ce68" table:formula="of:=IF(ISBLANK([.C96]);&quot;&quot;;IF(ISERROR(FIND(&quot;|&quot;&amp; SUBSTITUTE(SUBSTITUTE(SUBSTITUTE(SUBSTITUTE([.B96];&quot; &quot;;&quot;&quot;);&quot;·&quot;;&quot;*&quot; );&quot;–&quot; ;&quot;-&quot; );&quot;:&quot;;&quot;/&quot;) &amp;&quot;|&quot;;&quot;|&quot; &amp; SUBSTITUTE([.C96];&quot; &quot;;&quot;&quot;) &amp;&quot;|&quot;));&quot;&quot;;&quot;&quot;))">
            <text:p/>
          </table:table-cell>
          <table:table-cell table:number-columns-repeated="252"/>
        </table:table-row>
        <table:table-row table:style-name="ro3">
          <table:table-cell/>
          <table:table-cell table:style-name="ce201"/>
          <table:table-cell/>
          <table:table-cell table:style-name="ce68" table:formula="of:=IF(ISBLANK([.C97]);&quot;&quot;;IF(ISERROR(FIND(&quot;|&quot;&amp; SUBSTITUTE(SUBSTITUTE(SUBSTITUTE(SUBSTITUTE([.B97];&quot; &quot;;&quot;&quot;);&quot;·&quot;;&quot;*&quot; );&quot;–&quot; ;&quot;-&quot; );&quot;:&quot;;&quot;/&quot;) &amp;&quot;|&quot;;&quot;|&quot; &amp; SUBSTITUTE([.C97];&quot; &quot;;&quot;&quot;) &amp;&quot;|&quot;));&quot;&quot;;&quot;&quot;))">
            <text:p/>
          </table:table-cell>
          <table:table-cell table:number-columns-repeated="252"/>
        </table:table-row>
        <table:table-row table:style-name="ro3">
          <table:table-cell/>
          <table:table-cell table:style-name="ce201"/>
          <table:table-cell/>
          <table:table-cell table:style-name="ce68" table:formula="of:=IF(ISBLANK([.C98]);&quot;&quot;;IF(OR(ISBLANK([.B98]);ISERROR(VALUE([.B98])));&quot;&quot;;IF(ABS(VALUE([.B98])-[.C98])&lt;0.0005;&quot;&quot;;&quot;&quot;)))">
            <text:p/>
          </table:table-cell>
          <table:table-cell table:number-columns-repeated="252"/>
        </table:table-row>
        <table:table-row table:style-name="ro3">
          <table:table-cell/>
          <table:table-cell table:style-name="ce201"/>
          <table:table-cell/>
          <table:table-cell table:style-name="ce68" table:formula="of:=IF(ISBLANK([.C99]);&quot;&quot;;IF(OR(ISBLANK([.B99]);ISERROR(VALUE([.B99])));&quot;&quot;;IF(ABS(VALUE([.B99])-[.C99])&lt;0.0005;&quot;&quot;;&quot;&quot;)))">
            <text:p/>
          </table:table-cell>
          <table:table-cell table:number-columns-repeated="252"/>
        </table:table-row>
        <table:table-row table:style-name="ro3">
          <table:table-cell/>
          <table:table-cell table:style-name="ce201"/>
          <table:table-cell table:number-columns-repeated="254"/>
        </table:table-row>
        <table:table-row table:style-name="ro3" table:number-rows-repeated="65435">
          <table:table-cell table:number-columns-repeated="256"/>
        </table:table-row>
        <table:table-row table:style-name="ro3">
          <table:table-cell table:number-columns-repeated="256"/>
        </table:table-row>
        <calcext:conditional-formats>
          <calcext:conditional-format calcext:target-range-address="Tabelle2.B4:Tabelle2.B100">
            <calcext:condition calcext:apply-style-name="Result" calcext:value="formula-is(OR([.D4]=&quot;&quot;;[.D4]=&quot;&quot;))" calcext:base-cell-address="Tabelle2.B4"/>
          </calcext:conditional-format>
        </calcext:conditional-formats>
      </table:table>
      <table:table table:name="Tabelle5" table:style-name="ta1" table:protected="true" table:protection-key="RISAaYM55EB4f9JUsQKkFIYvY3U=" table:protection-key-digest-algorithm="http://www.w3.org/2000/09/xmldsig#sha1" table:print="false">
        <loext:table-protection loext:select-protected-cells="true" loext:select-unprotected-cells="true"/>
        <office:forms form:automatic-focus="false" form:apply-design-mode="false">
          <form:form form:name="Standard" form:apply-filter="true" form:command-type="table" form:control-implementation="ooo:com.sun.star.form.component.Form" office:target-frame="" xlink:href="" xlink:type="simple">
            <form:properties>
              <form:property form:property-name="PropertyChangeNotificationEnabled" office:value-type="boolean" office:boolean-value="true"/>
            </form:properties>
          </form:form>
        </office:forms>
        <table:table-column table:style-name="co8" table:default-cell-style-name="Default"/>
        <table:table-column table:style-name="co23" table:default-cell-style-name="Default"/>
        <table:table-column table:style-name="co24" table:default-cell-style-name="Default"/>
        <table:table-column table:style-name="co33" table:default-cell-style-name="Default"/>
        <table:table-column table:style-name="co26" table:default-cell-style-name="Default"/>
        <table:table-column table:style-name="co27" table:default-cell-style-name="Default"/>
        <table:table-column table:style-name="co14" table:default-cell-style-name="Default"/>
        <table:table-column table:style-name="co28" table:default-cell-style-name="Default"/>
        <table:table-column table:style-name="co29" table:visibility="collapse" table:default-cell-style-name="ce56"/>
        <table:table-column table:style-name="co30" table:visibility="collapse" table:default-cell-style-name="Default"/>
        <table:table-column table:style-name="co31" table:visibility="collapse" table:default-cell-style-name="Default"/>
        <table:table-column table:style-name="co32" table:visibility="collapse" table:default-cell-style-name="Default"/>
        <table:table-row table:style-name="ro3">
          <table:table-cell office:value-type="string" calcext:value-type="string">
            <text:p>Volumen Würfel und Quader</text:p>
          </table:table-cell>
          <table:table-cell table:number-columns-repeated="4"/>
          <table:table-cell table:style-name="ce84" office:value-type="string" calcext:value-type="string">
            <text:p>Würfel und Quader</text:p>
          </table:table-cell>
          <table:table-cell table:style-name="ce74"/>
          <table:table-cell table:number-columns-repeated="5"/>
        </table:table-row>
        <table:table-row table:style-name="ro3">
          <table:table-cell>
            <draw:g table:end-cell-address="Tabelle5.A9" table:end-x="34.87mm" table:end-y="4.53mm" draw:z-index="0">
              <draw:line draw:style-name="gr2" draw:text-style-name="P2" svg:x1="14.94mm" svg:y1="6.11mm" svg:x2="14.94mm" svg:y2="26.3mm">
                <text:p/>
              </draw:line>
              <draw:polygon draw:style-name="gr2" draw:text-style-name="P2" svg:width="29.88mm" svg:height="10.09mm" svg:x="4.98mm" svg:y="26.3mm" svg:viewBox="0 0 2989 1010" draw:points="0,1010 1993,1010 2989,0 996,0">
                <text:p/>
              </draw:polygon>
              <draw:polygon draw:style-name="gr3" draw:text-style-name="P3" svg:width="29.88mm" svg:height="10.09mm" svg:x="4.98mm" svg:y="6.11mm" svg:viewBox="0 0 2989 1010" draw:points="0,1010 1993,1010 2989,0 996,0">
                <text:p/>
              </draw:polygon>
              <draw:rect draw:style-name="gr4" draw:text-style-name="P4" svg:width="19.93mm" svg:height="20.19mm" svg:x="4.98mm" svg:y="16.21mm">
                <text:p/>
              </draw:rect>
              <draw:polygon draw:style-name="gr5" draw:text-style-name="P5" svg:width="9.95mm" svg:height="30.28mm" svg:x="24.91mm" svg:y="6.11mm" svg:viewBox="0 0 996 3029" draw:points="0,3029 996,2019 996,0 0,1010">
                <text:p/>
              </draw:polygon>
              <draw:frame draw:style-name="gr21" draw:text-style-name="P6" svg:width="4.98mm" svg:height="5.04mm" svg:x="9.96mm" svg:y="36.4mm">
                <draw:text-box>
                  <text:p>a</text:p>
                </draw:text-box>
              </draw:frame>
              <draw:frame draw:style-name="gr15" draw:text-style-name="P6" svg:width="4.98mm" svg:height="5.05mm" svg:x="29.89mm" svg:y="31.35mm">
                <draw:text-box>
                  <text:p>a</text:p>
                </draw:text-box>
              </draw:frame>
              <draw:frame draw:style-name="gr21" draw:text-style-name="P6" svg:width="4.98mm" svg:height="5.04mm" svg:x="0mm" svg:y="21.25mm">
                <draw:text-box>
                  <text:p>a</text:p>
                </draw:text-box>
              </draw:frame>
            </draw:g>
          </table:table-cell>
          <table:table-cell table:number-columns-repeated="4"/>
          <table:table-cell table:style-name="ce85"/>
          <table:table-cell table:style-name="ce88"/>
          <table:table-cell table:number-columns-repeated="5"/>
        </table:table-row>
        <table:table-row table:style-name="ro3">
          <table:table-cell table:number-columns-repeated="5"/>
          <table:table-cell table:style-name="ce207" office:value-type="string" calcext:value-type="string">
            <text:p></text:p>
          </table:table-cell>
          <table:table-cell table:style-name="ce89" office:value-type="string" calcext:value-type="string">
            <text:p></text:p>
          </table:table-cell>
          <table:table-cell table:number-columns-repeated="5"/>
        </table:table-row>
        <table:table-row table:style-name="ro2">
          <table:table-cell table:number-columns-repeated="5"/>
          <table:table-cell table:style-name="ce208" table:formula="of:=DCOUNTA([.$E1:.$E96];[.$E1:.$E96];[.$F2:.$F3])/2" office:value-type="float" office:value="0" calcext:value-type="float">
            <text:p>0</text:p>
          </table:table-cell>
          <table:table-cell table:style-name="ce209" table:formula="of:=DCOUNTA([.$E1:.$E96];[.$E1:.$E96];[.$G2:.$G3])/2" office:value-type="float" office:value="13.5" calcext:value-type="float">
            <text:p>13,5</text:p>
          </table:table-cell>
          <table:table-cell table:number-columns-repeated="5"/>
        </table:table-row>
        <table:table-row table:style-name="ro4" table:number-rows-repeated="8">
          <table:table-cell table:number-columns-repeated="2"/>
          <table:table-cell table:style-name="ce205"/>
          <table:table-cell table:number-columns-repeated="9"/>
        </table:table-row>
        <table:table-row table:style-name="ro4">
          <table:table-cell table:formula="of:=&quot;geg: a = &quot;&amp;[.I13]&amp;&quot; &quot;&amp;[.J13]" office:value-type="string" office:string-value="geg: a = 1 m" calcext:value-type="string">
            <text:p>geg: a = 1 m</text:p>
          </table:table-cell>
          <table:table-cell/>
          <table:table-cell table:style-name="ce205"/>
          <table:table-cell table:number-columns-repeated="5"/>
          <table:table-cell table:formula="of:=RANDBETWEEN(1;5)" office:value-type="float" office:value="1" calcext:value-type="float">
            <text:p>1</text:p>
          </table:table-cell>
          <table:table-cell table:formula="of:=CHOOSE(RANDBETWEEN(1;4);&quot;m&quot;;&quot;dm&quot;;&quot;cm&quot;;&quot;mm&quot;)" office:value-type="string" office:string-value="m" calcext:value-type="string">
            <text:p>m</text:p>
          </table:table-cell>
          <table:table-cell table:number-columns-repeated="2"/>
        </table:table-row>
        <table:table-row table:style-name="ro4">
          <table:table-cell table:style-name="ce81" office:value-type="string" calcext:value-type="string">
            <text:p>Formel:</text:p>
          </table:table-cell>
          <table:table-cell office:value-type="string" calcext:value-type="string">
            <text:p>V=</text:p>
          </table:table-cell>
          <table:table-cell table:style-name="ce206"/>
          <table:table-cell/>
          <table:table-cell table:style-name="ce40" table:formula="of:=IF(ISBLANK([.I14]);&quot;&quot;;IF(ISERROR(FIND(&quot;|&quot;&amp; SUBSTITUTE(SUBSTITUTE(SUBSTITUTE(SUBSTITUTE([.C14];&quot; &quot;;&quot;&quot;);&quot;·&quot;;&quot;*&quot; );&quot;–&quot; ;&quot;-&quot; );&quot;:&quot;;&quot;/&quot;) &amp;&quot;|&quot;;&quot;|&quot; &amp; SUBSTITUTE([.I14];&quot; &quot;;&quot;&quot;) &amp;&quot;|&quot;));&quot;&quot;;&quot;&quot;))" office:value-type="string" office:string-value="" calcext:value-type="string">
            <text:p></text:p>
          </table:table-cell>
          <table:table-cell table:number-columns-repeated="3"/>
          <table:table-cell office:value-type="string" calcext:value-type="string">
            <text:p>a*a*a|a³</text:p>
          </table:table-cell>
          <table:table-cell table:number-columns-repeated="3"/>
        </table:table-row>
        <table:table-row table:style-name="ro6">
          <table:table-cell table:style-name="ce81" office:value-type="string" calcext:value-type="string">
            <text:p>Einsetzen:</text:p>
          </table:table-cell>
          <table:table-cell office:value-type="string" calcext:value-type="string">
            <text:p>V=</text:p>
          </table:table-cell>
          <table:table-cell table:style-name="ce206"/>
          <table:table-cell/>
          <table:table-cell table:style-name="ce40" table:formula="of:=IF(ISBLANK([.I15]);&quot;&quot;;IF(ISERROR(FIND(&quot;|&quot;&amp; SUBSTITUTE(SUBSTITUTE(SUBSTITUTE(SUBSTITUTE([.C15];&quot; &quot;;&quot;&quot;);&quot;·&quot;;&quot;*&quot; );&quot;–&quot; ;&quot;-&quot; );&quot;:&quot;;&quot;/&quot;) &amp;&quot;|&quot;;&quot;|&quot; &amp; SUBSTITUTE([.I15];&quot; &quot;;&quot;&quot;) &amp;&quot;|&quot;));&quot;&quot;;&quot;&quot;))" office:value-type="string" office:string-value="" calcext:value-type="string">
            <text:p></text:p>
          </table:table-cell>
          <table:table-cell table:number-columns-repeated="3"/>
          <table:table-cell table:formula="of:=[.I13]&amp;&quot;*&quot;&amp;[.I13]&amp;&quot;*&quot;&amp;[.I13]&amp;[.J13]&amp;&quot;³|&quot;&amp;[.I13]&amp;[.J13]&amp;&quot;*&quot;&amp;[.I13]&amp;[.J13]&amp;&quot;*&quot;&amp;[.I13]&amp;[.J13]" office:value-type="string" office:string-value="1*1*1m³|1m*1m*1m" calcext:value-type="string">
            <text:p>1*1*1m³|1m*1m*1m</text:p>
          </table:table-cell>
          <table:table-cell table:number-columns-repeated="3"/>
        </table:table-row>
        <table:table-row table:style-name="ro6">
          <table:table-cell table:style-name="ce81" office:value-type="string" calcext:value-type="string">
            <text:p>Ergebnis:</text:p>
          </table:table-cell>
          <table:table-cell office:value-type="string" calcext:value-type="string">
            <text:p>V=</text:p>
          </table:table-cell>
          <table:table-cell table:style-name="ce206"/>
          <table:table-cell/>
          <table:table-cell table:style-name="ce83" table:formula="of:=IF(ISBLANK([.I16]);&quot;&quot;;IF(ISERROR(VALUE([.C16]));IF(ISERROR(VALUE(SUBSTITUTE([.C16];[.J16];&quot;&quot;)));&quot;&quot;;IF(VALUE(SUBSTITUTE(SUBSTITUTE([.C16];&quot; &quot;;&quot;&quot;);[.J16];&quot;&quot;))=[.I16];&quot;&quot;;&quot;&quot;));&quot;&quot;))" office:value-type="string" office:string-value="" calcext:value-type="string">
            <text:p></text:p>
          </table:table-cell>
          <table:table-cell table:number-columns-repeated="3"/>
          <table:table-cell table:formula="of:=[.I13]*[.I13]*[.I13]" office:value-type="float" office:value="1" calcext:value-type="float">
            <text:p>1</text:p>
          </table:table-cell>
          <table:table-cell table:formula="of:=[.J13]&amp;&quot;³&quot;" office:value-type="string" office:string-value="m³" calcext:value-type="string">
            <text:p>m³</text:p>
          </table:table-cell>
          <table:table-cell table:number-columns-repeated="2"/>
        </table:table-row>
        <table:table-row table:style-name="ro4">
          <table:table-cell table:number-columns-repeated="2"/>
          <table:table-cell table:style-name="ce205"/>
          <table:table-cell/>
          <table:table-cell table:style-name="ce40" table:formula="of:=IF(ISBLANK([.I17]);&quot;&quot;;IF(ISERROR(FIND(&quot;|&quot;&amp; SUBSTITUTE(SUBSTITUTE(SUBSTITUTE(SUBSTITUTE([.C17];&quot; &quot;;&quot;&quot;);&quot;·&quot;;&quot;*&quot; );&quot;–&quot; ;&quot;-&quot; );&quot;:&quot;;&quot;/&quot;) &amp;&quot;|&quot;;&quot;|&quot; &amp; SUBSTITUTE([.I17];&quot; &quot;;&quot;&quot;) &amp;&quot;|&quot;));&quot;&quot;;&quot;&quot;))">
            <text:p/>
          </table:table-cell>
          <table:table-cell table:number-columns-repeated="7"/>
        </table:table-row>
        <table:table-row table:style-name="ro4">
          <table:table-cell table:number-columns-repeated="2"/>
          <table:table-cell table:style-name="ce205"/>
          <table:table-cell/>
          <table:table-cell table:style-name="ce40" table:formula="of:=IF(ISBLANK([.I18]);&quot;&quot;;IF(ISERROR(FIND(&quot;|&quot;&amp; SUBSTITUTE(SUBSTITUTE(SUBSTITUTE(SUBSTITUTE([.C18];&quot; &quot;;&quot;&quot;);&quot;·&quot;;&quot;*&quot; );&quot;–&quot; ;&quot;-&quot; );&quot;:&quot;;&quot;/&quot;) &amp;&quot;|&quot;;&quot;|&quot; &amp; SUBSTITUTE([.I18];&quot; &quot;;&quot;&quot;) &amp;&quot;|&quot;));&quot;&quot;;&quot;&quot;))">
            <text:p/>
          </table:table-cell>
          <table:table-cell table:number-columns-repeated="7"/>
        </table:table-row>
        <table:table-row table:style-name="ro4">
          <table:table-cell table:formula="of:=&quot;geg: a = &quot;&amp;[.I19]&amp;&quot; &quot;&amp;[.J19]" office:value-type="string" office:string-value="geg: a = 8 dm" calcext:value-type="string">
            <text:p>geg: a = 8 dm</text:p>
          </table:table-cell>
          <table:table-cell/>
          <table:table-cell table:style-name="ce205"/>
          <table:table-cell table:number-columns-repeated="5"/>
          <table:table-cell table:formula="of:=RANDBETWEEN(5;9)" office:value-type="float" office:value="8" calcext:value-type="float">
            <text:p>8</text:p>
          </table:table-cell>
          <table:table-cell table:formula="of:=CHOOSE(RANDBETWEEN(1;4);&quot;m&quot;;&quot;dm&quot;;&quot;cm&quot;;&quot;mm&quot;)" office:value-type="string" office:string-value="dm" calcext:value-type="string">
            <text:p>dm</text:p>
          </table:table-cell>
          <table:table-cell table:number-columns-repeated="2"/>
        </table:table-row>
        <table:table-row table:style-name="ro6">
          <table:table-cell table:style-name="ce81" office:value-type="string" calcext:value-type="string">
            <text:p>Formel:</text:p>
          </table:table-cell>
          <table:table-cell office:value-type="string" calcext:value-type="string">
            <text:p>V=</text:p>
          </table:table-cell>
          <table:table-cell table:style-name="ce206"/>
          <table:table-cell/>
          <table:table-cell table:style-name="ce40" table:formula="of:=IF(ISBLANK([.I20]);&quot;&quot;;IF(ISERROR(FIND(&quot;|&quot;&amp; SUBSTITUTE(SUBSTITUTE(SUBSTITUTE(SUBSTITUTE([.C20];&quot; &quot;;&quot;&quot;);&quot;·&quot;;&quot;*&quot; );&quot;–&quot; ;&quot;-&quot; );&quot;:&quot;;&quot;/&quot;) &amp;&quot;|&quot;;&quot;|&quot; &amp; SUBSTITUTE([.I20];&quot; &quot;;&quot;&quot;) &amp;&quot;|&quot;));&quot;&quot;;&quot;&quot;))" office:value-type="string" office:string-value="" calcext:value-type="string">
            <text:p></text:p>
          </table:table-cell>
          <table:table-cell table:number-columns-repeated="3"/>
          <table:table-cell office:value-type="string" calcext:value-type="string">
            <text:p>a*a*a|a³</text:p>
          </table:table-cell>
          <table:table-cell table:number-columns-repeated="3"/>
        </table:table-row>
        <table:table-row table:style-name="ro6">
          <table:table-cell table:style-name="ce81" office:value-type="string" calcext:value-type="string">
            <text:p>Einsetzen:</text:p>
          </table:table-cell>
          <table:table-cell office:value-type="string" calcext:value-type="string">
            <text:p>V=</text:p>
          </table:table-cell>
          <table:table-cell table:style-name="ce206"/>
          <table:table-cell/>
          <table:table-cell table:style-name="ce40" table:formula="of:=IF(ISBLANK([.I21]);&quot;&quot;;IF(ISERROR(FIND(&quot;|&quot;&amp; SUBSTITUTE(SUBSTITUTE(SUBSTITUTE(SUBSTITUTE([.C21];&quot; &quot;;&quot;&quot;);&quot;·&quot;;&quot;*&quot; );&quot;–&quot; ;&quot;-&quot; );&quot;:&quot;;&quot;/&quot;) &amp;&quot;|&quot;;&quot;|&quot; &amp; SUBSTITUTE([.I21];&quot; &quot;;&quot;&quot;) &amp;&quot;|&quot;));&quot;&quot;;&quot;&quot;))" office:value-type="string" office:string-value="" calcext:value-type="string">
            <text:p></text:p>
          </table:table-cell>
          <table:table-cell table:number-columns-repeated="3"/>
          <table:table-cell table:formula="of:=[.I19]&amp;&quot;*&quot;&amp;[.I19]&amp;&quot;*&quot;&amp;[.I19]&amp;[.J19]&amp;&quot;³|&quot;&amp;[.I19]&amp;[.J19]&amp;&quot;*&quot;&amp;[.I19]&amp;[.J19]&amp;&quot;*&quot;&amp;[.I19]&amp;[.J19]" office:value-type="string" office:string-value="8*8*8dm³|8dm*8dm*8dm" calcext:value-type="string">
            <text:p>8*8*8dm³|8dm*8dm*8dm</text:p>
          </table:table-cell>
          <table:table-cell table:number-columns-repeated="3"/>
        </table:table-row>
        <table:table-row table:style-name="ro6">
          <table:table-cell table:style-name="ce81" office:value-type="string" calcext:value-type="string">
            <text:p>Ergebnis:</text:p>
          </table:table-cell>
          <table:table-cell office:value-type="string" calcext:value-type="string">
            <text:p>V=</text:p>
          </table:table-cell>
          <table:table-cell table:style-name="ce206"/>
          <table:table-cell/>
          <table:table-cell table:style-name="ce83" table:formula="of:=IF(ISBLANK([.I22]);&quot;&quot;;IF(ISERROR(VALUE([.C22]));IF(ISERROR(VALUE(SUBSTITUTE([.C22];[.J22];&quot;&quot;)));&quot;&quot;;IF(VALUE(SUBSTITUTE(SUBSTITUTE([.C22];&quot; &quot;;&quot;&quot;);[.J22];&quot;&quot;))=[.I22];&quot;&quot;;&quot;&quot;));&quot;&quot;))" office:value-type="string" office:string-value="" calcext:value-type="string">
            <text:p></text:p>
          </table:table-cell>
          <table:table-cell table:number-columns-repeated="3"/>
          <table:table-cell table:formula="of:=[.I19]*[.I19]*[.I19]" office:value-type="float" office:value="512" calcext:value-type="float">
            <text:p>512</text:p>
          </table:table-cell>
          <table:table-cell table:formula="of:=[.J19]&amp;&quot;³&quot;" office:value-type="string" office:string-value="dm³" calcext:value-type="string">
            <text:p>dm³</text:p>
          </table:table-cell>
          <table:table-cell table:number-columns-repeated="2"/>
        </table:table-row>
        <table:table-row table:style-name="ro4">
          <table:table-cell table:number-columns-repeated="2"/>
          <table:table-cell table:style-name="ce205"/>
          <table:table-cell/>
          <table:table-cell table:style-name="ce40" table:formula="of:=IF(ISBLANK([.I23]);&quot;&quot;;IF(ISERROR(FIND(&quot;|&quot;&amp; SUBSTITUTE(SUBSTITUTE(SUBSTITUTE(SUBSTITUTE([.C23];&quot; &quot;;&quot;&quot;);&quot;·&quot;;&quot;*&quot; );&quot;–&quot; ;&quot;-&quot; );&quot;:&quot;;&quot;/&quot;) &amp;&quot;|&quot;;&quot;|&quot; &amp; SUBSTITUTE([.I23];&quot; &quot;;&quot;&quot;) &amp;&quot;|&quot;));&quot;&quot;;&quot;&quot;))">
            <text:p/>
          </table:table-cell>
          <table:table-cell table:number-columns-repeated="7"/>
        </table:table-row>
        <table:table-row table:style-name="ro4">
          <table:table-cell table:number-columns-repeated="2"/>
          <table:table-cell table:style-name="ce205"/>
          <table:table-cell/>
          <table:table-cell table:style-name="ce40" table:formula="of:=IF(ISBLANK([.I24]);&quot;&quot;;IF(ISERROR(FIND(&quot;|&quot;&amp; SUBSTITUTE(SUBSTITUTE(SUBSTITUTE(SUBSTITUTE([.C24];&quot; &quot;;&quot;&quot;);&quot;·&quot;;&quot;*&quot; );&quot;–&quot; ;&quot;-&quot; );&quot;:&quot;;&quot;/&quot;) &amp;&quot;|&quot;;&quot;|&quot; &amp; SUBSTITUTE([.I24];&quot; &quot;;&quot;&quot;) &amp;&quot;|&quot;));&quot;&quot;;&quot;&quot;))">
            <text:p/>
          </table:table-cell>
          <table:table-cell table:number-columns-repeated="7"/>
        </table:table-row>
        <table:table-row table:style-name="ro4">
          <table:table-cell table:formula="of:=&quot;geg: a = &quot;&amp;[.I25]&amp;&quot; &quot;&amp;[.J25]" office:value-type="string" office:string-value="geg: a = 8 mm" calcext:value-type="string">
            <text:p>geg: a = 8 mm</text:p>
          </table:table-cell>
          <table:table-cell/>
          <table:table-cell table:style-name="ce205"/>
          <table:table-cell table:number-columns-repeated="5"/>
          <table:table-cell table:formula="of:=RANDBETWEEN(6;9)" office:value-type="float" office:value="8" calcext:value-type="float">
            <text:p>8</text:p>
          </table:table-cell>
          <table:table-cell table:formula="of:=CHOOSE(RANDBETWEEN(1;4);&quot;m&quot;;&quot;dm&quot;;&quot;cm&quot;;&quot;mm&quot;)" office:value-type="string" office:string-value="mm" calcext:value-type="string">
            <text:p>mm</text:p>
          </table:table-cell>
          <table:table-cell table:number-columns-repeated="2"/>
        </table:table-row>
        <table:table-row table:style-name="ro6">
          <table:table-cell table:style-name="ce81" office:value-type="string" calcext:value-type="string">
            <text:p>Formel:</text:p>
          </table:table-cell>
          <table:table-cell office:value-type="string" calcext:value-type="string">
            <text:p>V=</text:p>
          </table:table-cell>
          <table:table-cell table:style-name="ce206"/>
          <table:table-cell/>
          <table:table-cell table:style-name="ce40" table:formula="of:=IF(ISBLANK([.I26]);&quot;&quot;;IF(ISERROR(FIND(&quot;|&quot;&amp; SUBSTITUTE(SUBSTITUTE(SUBSTITUTE(SUBSTITUTE([.C26];&quot; &quot;;&quot;&quot;);&quot;·&quot;;&quot;*&quot; );&quot;–&quot; ;&quot;-&quot; );&quot;:&quot;;&quot;/&quot;) &amp;&quot;|&quot;;&quot;|&quot; &amp; SUBSTITUTE([.I26];&quot; &quot;;&quot;&quot;) &amp;&quot;|&quot;));&quot;&quot;;&quot;&quot;))" office:value-type="string" office:string-value="" calcext:value-type="string">
            <text:p></text:p>
          </table:table-cell>
          <table:table-cell table:number-columns-repeated="3"/>
          <table:table-cell office:value-type="string" calcext:value-type="string">
            <text:p>a*a*a|a³</text:p>
          </table:table-cell>
          <table:table-cell table:number-columns-repeated="3"/>
        </table:table-row>
        <table:table-row table:style-name="ro6">
          <table:table-cell table:style-name="ce81" office:value-type="string" calcext:value-type="string">
            <text:p>Einsetzen:</text:p>
          </table:table-cell>
          <table:table-cell office:value-type="string" calcext:value-type="string">
            <text:p>V=</text:p>
          </table:table-cell>
          <table:table-cell table:style-name="ce206"/>
          <table:table-cell/>
          <table:table-cell table:style-name="ce40" table:formula="of:=IF(ISBLANK([.I27]);&quot;&quot;;IF(ISERROR(FIND(&quot;|&quot;&amp; SUBSTITUTE(SUBSTITUTE(SUBSTITUTE(SUBSTITUTE([.C27];&quot; &quot;;&quot;&quot;);&quot;·&quot;;&quot;*&quot; );&quot;–&quot; ;&quot;-&quot; );&quot;:&quot;;&quot;/&quot;) &amp;&quot;|&quot;;&quot;|&quot; &amp; SUBSTITUTE([.I27];&quot; &quot;;&quot;&quot;) &amp;&quot;|&quot;));&quot;&quot;;&quot;&quot;))" office:value-type="string" office:string-value="" calcext:value-type="string">
            <text:p></text:p>
          </table:table-cell>
          <table:table-cell table:number-columns-repeated="3"/>
          <table:table-cell table:formula="of:=[.I25]&amp;&quot;*&quot;&amp;[.I25]&amp;&quot;*&quot;&amp;[.I25]&amp;[.J25]&amp;&quot;³|&quot;&amp;[.I25]&amp;[.J25]&amp;&quot;*&quot;&amp;[.I25]&amp;[.J25]&amp;&quot;*&quot;&amp;[.I25]&amp;[.J25]" office:value-type="string" office:string-value="8*8*8mm³|8mm*8mm*8mm" calcext:value-type="string">
            <text:p>8*8*8mm³|8mm*8mm*8mm</text:p>
          </table:table-cell>
          <table:table-cell table:number-columns-repeated="3"/>
        </table:table-row>
        <table:table-row table:style-name="ro6">
          <table:table-cell table:style-name="ce81" office:value-type="string" calcext:value-type="string">
            <text:p>Ergebnis:</text:p>
          </table:table-cell>
          <table:table-cell office:value-type="string" calcext:value-type="string">
            <text:p>V=</text:p>
          </table:table-cell>
          <table:table-cell table:style-name="ce206"/>
          <table:table-cell/>
          <table:table-cell table:style-name="ce83" table:formula="of:=IF(ISBLANK([.I28]);&quot;&quot;;IF(ISERROR(VALUE([.C28]));IF(ISERROR(VALUE(SUBSTITUTE([.C28];[.J28];&quot;&quot;)));&quot;&quot;;IF(VALUE(SUBSTITUTE(SUBSTITUTE([.C28];&quot; &quot;;&quot;&quot;);[.J28];&quot;&quot;))=[.I28];&quot;&quot;;&quot;&quot;));&quot;&quot;))" office:value-type="string" office:string-value="" calcext:value-type="string">
            <text:p></text:p>
          </table:table-cell>
          <table:table-cell table:number-columns-repeated="3"/>
          <table:table-cell table:formula="of:=[.I25]*[.I25]*[.I25]" office:value-type="float" office:value="512" calcext:value-type="float">
            <text:p>512</text:p>
          </table:table-cell>
          <table:table-cell table:formula="of:=[.J25]&amp;&quot;³&quot;" office:value-type="string" office:string-value="mm³" calcext:value-type="string">
            <text:p>mm³</text:p>
          </table:table-cell>
          <table:table-cell table:number-columns-repeated="2"/>
        </table:table-row>
        <table:table-row table:style-name="ro4">
          <table:table-cell table:number-columns-repeated="2"/>
          <table:table-cell table:style-name="ce205"/>
          <table:table-cell/>
          <table:table-cell table:style-name="ce40" table:formula="of:=IF(ISBLANK([.I29]);&quot;&quot;;IF(ISERROR(FIND(&quot;|&quot;&amp; SUBSTITUTE(SUBSTITUTE(SUBSTITUTE(SUBSTITUTE([.C29];&quot; &quot;;&quot;&quot;);&quot;·&quot;;&quot;*&quot; );&quot;–&quot; ;&quot;-&quot; );&quot;:&quot;;&quot;/&quot;) &amp;&quot;|&quot;;&quot;|&quot; &amp; SUBSTITUTE([.I29];&quot; &quot;;&quot;&quot;) &amp;&quot;|&quot;));&quot;&quot;;&quot;&quot;))">
            <text:p/>
          </table:table-cell>
          <table:table-cell table:number-columns-repeated="7"/>
        </table:table-row>
        <table:table-row table:style-name="ro4">
          <table:table-cell table:number-columns-repeated="2"/>
          <table:table-cell table:style-name="ce205"/>
          <table:table-cell/>
          <table:table-cell table:style-name="ce40" table:formula="of:=IF(ISBLANK([.I30]);&quot;&quot;;IF(ISERROR(FIND(&quot;|&quot;&amp; SUBSTITUTE(SUBSTITUTE(SUBSTITUTE(SUBSTITUTE([.C30];&quot; &quot;;&quot;&quot;);&quot;·&quot;;&quot;*&quot; );&quot;–&quot; ;&quot;-&quot; );&quot;:&quot;;&quot;/&quot;) &amp;&quot;|&quot;;&quot;|&quot; &amp; SUBSTITUTE([.I30];&quot; &quot;;&quot;&quot;) &amp;&quot;|&quot;));&quot;&quot;;&quot;&quot;))">
            <text:p/>
          </table:table-cell>
          <table:table-cell table:number-columns-repeated="7"/>
        </table:table-row>
        <table:table-row table:style-name="ro4">
          <table:table-cell table:formula="of:=&quot;geg: a = &quot;&amp;[.I31]&amp;&quot; &quot;&amp;[.J31]" office:value-type="string" office:string-value="geg: a = 5,5 cm" calcext:value-type="string">
            <text:p>geg: a = 5,5 cm</text:p>
          </table:table-cell>
          <table:table-cell/>
          <table:table-cell table:style-name="ce205"/>
          <table:table-cell table:number-columns-repeated="5"/>
          <table:table-cell table:formula="of:=RANDBETWEEN(3;5)+0.5" office:value-type="float" office:value="5.5" calcext:value-type="float">
            <text:p>5,5</text:p>
          </table:table-cell>
          <table:table-cell table:formula="of:=CHOOSE(RANDBETWEEN(1;4);&quot;m&quot;;&quot;dm&quot;;&quot;cm&quot;;&quot;mm&quot;)" office:value-type="string" office:string-value="cm" calcext:value-type="string">
            <text:p>cm</text:p>
          </table:table-cell>
          <table:table-cell table:number-columns-repeated="2"/>
        </table:table-row>
        <table:table-row table:style-name="ro6">
          <table:table-cell table:style-name="ce81" office:value-type="string" calcext:value-type="string">
            <text:p>Formel:</text:p>
          </table:table-cell>
          <table:table-cell office:value-type="string" calcext:value-type="string">
            <text:p>V=</text:p>
          </table:table-cell>
          <table:table-cell table:style-name="ce206"/>
          <table:table-cell/>
          <table:table-cell table:style-name="ce40" table:formula="of:=IF(ISBLANK([.I32]);&quot;&quot;;IF(ISERROR(FIND(&quot;|&quot;&amp; SUBSTITUTE(SUBSTITUTE(SUBSTITUTE(SUBSTITUTE([.C32];&quot; &quot;;&quot;&quot;);&quot;·&quot;;&quot;*&quot; );&quot;–&quot; ;&quot;-&quot; );&quot;:&quot;;&quot;/&quot;) &amp;&quot;|&quot;;&quot;|&quot; &amp; SUBSTITUTE([.I32];&quot; &quot;;&quot;&quot;) &amp;&quot;|&quot;));&quot;&quot;;&quot;&quot;))" office:value-type="string" office:string-value="" calcext:value-type="string">
            <text:p></text:p>
          </table:table-cell>
          <table:table-cell table:number-columns-repeated="3"/>
          <table:table-cell office:value-type="string" calcext:value-type="string">
            <text:p>a*a*a|a³</text:p>
          </table:table-cell>
          <table:table-cell table:number-columns-repeated="3"/>
        </table:table-row>
        <table:table-row table:style-name="ro6">
          <table:table-cell table:style-name="ce81" office:value-type="string" calcext:value-type="string">
            <text:p>Einsetzen:</text:p>
          </table:table-cell>
          <table:table-cell office:value-type="string" calcext:value-type="string">
            <text:p>V=</text:p>
          </table:table-cell>
          <table:table-cell table:style-name="ce206"/>
          <table:table-cell/>
          <table:table-cell table:style-name="ce40" table:formula="of:=IF(ISBLANK([.I33]);&quot;&quot;;IF(ISERROR(FIND(&quot;|&quot;&amp; SUBSTITUTE(SUBSTITUTE(SUBSTITUTE(SUBSTITUTE([.C33];&quot; &quot;;&quot;&quot;);&quot;·&quot;;&quot;*&quot; );&quot;–&quot; ;&quot;-&quot; );&quot;:&quot;;&quot;/&quot;) &amp;&quot;|&quot;;&quot;|&quot; &amp; SUBSTITUTE([.I33];&quot; &quot;;&quot;&quot;) &amp;&quot;|&quot;));&quot;&quot;;&quot;&quot;))" office:value-type="string" office:string-value="" calcext:value-type="string">
            <text:p></text:p>
          </table:table-cell>
          <table:table-cell table:number-columns-repeated="3"/>
          <table:table-cell table:formula="of:=[.I31]&amp;&quot;*&quot;&amp;[.I31]&amp;&quot;*&quot;&amp;[.I31]&amp;[.J31]&amp;&quot;³|&quot;&amp;[.I31]&amp;[.J31]&amp;&quot;*&quot;&amp;[.I31]&amp;[.J31]&amp;&quot;*&quot;&amp;[.I31]&amp;[.J31]" office:value-type="string" office:string-value="5,5*5,5*5,5cm³|5,5cm*5,5cm*5,5cm" calcext:value-type="string">
            <text:p>5,5*5,5*5,5cm³|5,5cm*5,5cm*5,5cm</text:p>
          </table:table-cell>
          <table:table-cell table:number-columns-repeated="3"/>
        </table:table-row>
        <table:table-row table:style-name="ro6">
          <table:table-cell table:style-name="ce81" office:value-type="string" calcext:value-type="string">
            <text:p>Ergebnis:</text:p>
          </table:table-cell>
          <table:table-cell office:value-type="string" calcext:value-type="string">
            <text:p>V=</text:p>
          </table:table-cell>
          <table:table-cell table:style-name="ce206"/>
          <table:table-cell/>
          <table:table-cell table:style-name="ce83" table:formula="of:=IF(ISBLANK([.I34]);&quot;&quot;;IF(ISERROR(VALUE([.C34]));IF(ISERROR(VALUE(SUBSTITUTE([.C34];[.J34];&quot;&quot;)));&quot;&quot;;IF(VALUE(SUBSTITUTE(SUBSTITUTE([.C34];&quot; &quot;;&quot;&quot;);[.J34];&quot;&quot;))=[.I34];&quot;&quot;;&quot;&quot;));&quot;&quot;))" office:value-type="string" office:string-value="" calcext:value-type="string">
            <text:p></text:p>
          </table:table-cell>
          <table:table-cell table:number-columns-repeated="3"/>
          <table:table-cell table:formula="of:=[.I31]*[.I31]*[.I31]" office:value-type="float" office:value="166.375" calcext:value-type="float">
            <text:p>166,38</text:p>
          </table:table-cell>
          <table:table-cell table:formula="of:=[.J31]&amp;&quot;³&quot;" office:value-type="string" office:string-value="cm³" calcext:value-type="string">
            <text:p>cm³</text:p>
          </table:table-cell>
          <table:table-cell table:number-columns-repeated="2"/>
        </table:table-row>
        <table:table-row table:style-name="ro4" table:number-rows-repeated="2">
          <table:table-cell table:number-columns-repeated="2"/>
          <table:table-cell table:style-name="ce205"/>
          <table:table-cell table:number-columns-repeated="9"/>
        </table:table-row>
        <table:table-row table:style-name="ro4">
          <table:table-cell table:formula="of:=&quot;geg: a = &quot;&amp;[.I37]&amp;&quot; &quot;&amp;[.J37]" office:value-type="string" office:string-value="geg: a = 8,5 dm" calcext:value-type="string">
            <text:p>geg: a = 8,5 dm</text:p>
          </table:table-cell>
          <table:table-cell/>
          <table:table-cell table:style-name="ce205"/>
          <table:table-cell table:number-columns-repeated="5"/>
          <table:table-cell table:formula="of:=RANDBETWEEN(6;9)+0.5" office:value-type="float" office:value="8.5" calcext:value-type="float">
            <text:p>8,5</text:p>
          </table:table-cell>
          <table:table-cell table:formula="of:=CHOOSE(RANDBETWEEN(1;4);&quot;m&quot;;&quot;dm&quot;;&quot;cm&quot;;&quot;mm&quot;)" office:value-type="string" office:string-value="dm" calcext:value-type="string">
            <text:p>dm</text:p>
          </table:table-cell>
          <table:table-cell table:number-columns-repeated="2"/>
        </table:table-row>
        <table:table-row table:style-name="ro6">
          <table:table-cell table:style-name="ce81" office:value-type="string" calcext:value-type="string">
            <text:p>Formel:</text:p>
          </table:table-cell>
          <table:table-cell office:value-type="string" calcext:value-type="string">
            <text:p>V=</text:p>
          </table:table-cell>
          <table:table-cell table:style-name="ce206"/>
          <table:table-cell/>
          <table:table-cell table:style-name="ce40" table:formula="of:=IF(ISBLANK([.I38]);&quot;&quot;;IF(ISERROR(FIND(&quot;|&quot;&amp; SUBSTITUTE(SUBSTITUTE(SUBSTITUTE(SUBSTITUTE([.C38];&quot; &quot;;&quot;&quot;);&quot;·&quot;;&quot;*&quot; );&quot;–&quot; ;&quot;-&quot; );&quot;:&quot;;&quot;/&quot;) &amp;&quot;|&quot;;&quot;|&quot; &amp; SUBSTITUTE([.I38];&quot; &quot;;&quot;&quot;) &amp;&quot;|&quot;));&quot;&quot;;&quot;&quot;))" office:value-type="string" office:string-value="" calcext:value-type="string">
            <text:p></text:p>
          </table:table-cell>
          <table:table-cell table:number-columns-repeated="3"/>
          <table:table-cell office:value-type="string" calcext:value-type="string">
            <text:p>a*a*a|a³</text:p>
          </table:table-cell>
          <table:table-cell table:number-columns-repeated="3"/>
        </table:table-row>
        <table:table-row table:style-name="ro6">
          <table:table-cell table:style-name="ce81" office:value-type="string" calcext:value-type="string">
            <text:p>Einsetzen:</text:p>
          </table:table-cell>
          <table:table-cell office:value-type="string" calcext:value-type="string">
            <text:p>V=</text:p>
          </table:table-cell>
          <table:table-cell table:style-name="ce206"/>
          <table:table-cell/>
          <table:table-cell table:style-name="ce40" table:formula="of:=IF(ISBLANK([.I39]);&quot;&quot;;IF(ISERROR(FIND(&quot;|&quot;&amp; SUBSTITUTE(SUBSTITUTE(SUBSTITUTE(SUBSTITUTE([.C39];&quot; &quot;;&quot;&quot;);&quot;·&quot;;&quot;*&quot; );&quot;–&quot; ;&quot;-&quot; );&quot;:&quot;;&quot;/&quot;) &amp;&quot;|&quot;;&quot;|&quot; &amp; SUBSTITUTE([.I39];&quot; &quot;;&quot;&quot;) &amp;&quot;|&quot;));&quot;&quot;;&quot;&quot;))" office:value-type="string" office:string-value="" calcext:value-type="string">
            <text:p></text:p>
          </table:table-cell>
          <table:table-cell table:number-columns-repeated="3"/>
          <table:table-cell table:formula="of:=[.I37]&amp;&quot;*&quot;&amp;[.I37]&amp;&quot;*&quot;&amp;[.I37]&amp;[.J37]&amp;&quot;³|&quot;&amp;[.I37]&amp;[.J37]&amp;&quot;*&quot;&amp;[.I37]&amp;[.J37]&amp;&quot;*&quot;&amp;[.I37]&amp;[.J37]" office:value-type="string" office:string-value="8,5*8,5*8,5dm³|8,5dm*8,5dm*8,5dm" calcext:value-type="string">
            <text:p>8,5*8,5*8,5dm³|8,5dm*8,5dm*8,5dm</text:p>
          </table:table-cell>
          <table:table-cell table:number-columns-repeated="3"/>
        </table:table-row>
        <table:table-row table:style-name="ro6">
          <table:table-cell table:style-name="ce81" office:value-type="string" calcext:value-type="string">
            <text:p>Ergebnis:</text:p>
          </table:table-cell>
          <table:table-cell office:value-type="string" calcext:value-type="string">
            <text:p>V=</text:p>
          </table:table-cell>
          <table:table-cell table:style-name="ce206"/>
          <table:table-cell/>
          <table:table-cell table:style-name="ce83" table:formula="of:=IF(ISBLANK([.I40]);&quot;&quot;;IF(ISERROR(VALUE([.C40]));IF(ISERROR(VALUE(SUBSTITUTE([.C40];[.J40];&quot;&quot;)));&quot;&quot;;IF(VALUE(SUBSTITUTE(SUBSTITUTE([.C40];&quot; &quot;;&quot;&quot;);[.J40];&quot;&quot;))=[.I40];&quot;&quot;;&quot;&quot;));&quot;&quot;))" office:value-type="string" office:string-value="" calcext:value-type="string">
            <text:p></text:p>
          </table:table-cell>
          <table:table-cell table:number-columns-repeated="3"/>
          <table:table-cell table:formula="of:=[.I37]*[.I37]*[.I37]" office:value-type="float" office:value="614.125" calcext:value-type="float">
            <text:p>614,13</text:p>
          </table:table-cell>
          <table:table-cell table:formula="of:=[.J37]&amp;&quot;³&quot;" office:value-type="string" office:string-value="dm³" calcext:value-type="string">
            <text:p>dm³</text:p>
          </table:table-cell>
          <table:table-cell table:number-columns-repeated="2"/>
        </table:table-row>
        <table:table-row table:style-name="ro4" table:number-rows-repeated="3">
          <table:table-cell table:number-columns-repeated="2"/>
          <table:table-cell table:style-name="ce205"/>
          <table:table-cell table:number-columns-repeated="9"/>
        </table:table-row>
        <table:table-row table:style-name="ro4">
          <table:table-cell>
            <draw:g table:end-cell-address="Tabelle5.C52" table:end-x="15.9mm" table:end-y="3.95mm" draw:z-index="1">
              <draw:line draw:style-name="gr2" draw:text-style-name="P2" svg:x1="26.57mm" svg:y1="0.53mm" svg:x2="26.57mm" svg:y2="20.6mm">
                <text:p/>
              </draw:line>
              <draw:polygon draw:style-name="gr2" draw:text-style-name="P2" svg:width="73.07mm" svg:height="15.03mm" svg:x="6.65mm" svg:y="20.6mm" svg:viewBox="0 0 7308 1504" draw:points="0,1504 5316,1504 7308,0 1991,0">
                <text:p/>
              </draw:polygon>
              <draw:polygon draw:style-name="gr3" draw:text-style-name="P3" svg:width="73.07mm" svg:height="15.03mm" svg:x="6.65mm" svg:y="0.53mm" svg:viewBox="0 0 7308 1504" draw:points="0,1504 5316,1504 7308,0 1991,0">
                <text:p/>
              </draw:polygon>
              <draw:rect draw:style-name="gr4" draw:text-style-name="P4" svg:width="53.17mm" svg:height="20.06mm" svg:x="6.65mm" svg:y="15.58mm">
                <text:p/>
              </draw:rect>
              <draw:polygon draw:style-name="gr5" draw:text-style-name="P5" svg:width="19.9mm" svg:height="35.11mm" svg:x="59.82mm" svg:y="0.53mm" svg:viewBox="0 0 1991 3512" draw:points="0,3512 1991,2007 1991,0 0,1504">
                <text:p/>
              </draw:polygon>
              <draw:frame draw:style-name="gr9" draw:text-style-name="P6" svg:width="6.66mm" svg:height="5.02mm" svg:x="33.23mm" svg:y="35.64mm">
                <draw:text-box>
                  <text:p>a</text:p>
                </draw:text-box>
              </draw:frame>
              <draw:frame draw:style-name="gr9" draw:text-style-name="P6" svg:width="6.64mm" svg:height="5.02mm" svg:x="0.01mm" svg:y="25.61mm">
                <draw:text-box>
                  <text:p>b</text:p>
                </draw:text-box>
              </draw:frame>
              <draw:frame draw:style-name="gr9" draw:text-style-name="P6" svg:width="6.63mm" svg:height="5.02mm" svg:x="73.1mm" svg:y="25.61mm">
                <draw:text-box draw:corner-radius="100mm">
                  <text:p>c</text:p>
                </draw:text-box>
              </draw:frame>
            </draw:g>
          </table:table-cell>
          <table:table-cell/>
          <table:table-cell table:style-name="ce205"/>
          <table:table-cell table:number-columns-repeated="9"/>
        </table:table-row>
        <table:table-row table:style-name="ro4" table:number-rows-repeated="10">
          <table:table-cell table:number-columns-repeated="2"/>
          <table:table-cell table:style-name="ce205"/>
          <table:table-cell table:number-columns-repeated="9"/>
        </table:table-row>
        <table:table-row table:style-name="ro4">
          <table:table-cell table:formula="of:=&quot;geg: a = &quot;&amp;[.I55]&amp;&quot; &quot;&amp;[.J55]&amp;&quot;; b = &quot;&amp;[.K55]&amp;&quot; &quot;&amp;[.J55]&amp;&quot; ; c = &quot;&amp;[.L55]&amp;&quot; cm&quot;" office:value-type="string" office:string-value="geg: a = 4 m; b = 2 m ; c = 4 cm" calcext:value-type="string">
            <text:p>geg: a = 4 m; b = 2 m ; c = 4 cm</text:p>
          </table:table-cell>
          <table:table-cell/>
          <table:table-cell table:style-name="ce205"/>
          <table:table-cell table:number-columns-repeated="5"/>
          <table:table-cell table:formula="of:=RANDBETWEEN(1;5)" office:value-type="float" office:value="4" calcext:value-type="float">
            <text:p>4</text:p>
          </table:table-cell>
          <table:table-cell table:formula="of:=CHOOSE(RANDBETWEEN(1;4);&quot;m&quot;;&quot;dm&quot;;&quot;cm&quot;;&quot;mm&quot;)" office:value-type="string" office:string-value="m" calcext:value-type="string">
            <text:p>m</text:p>
          </table:table-cell>
          <table:table-cell table:style-name="ce56" table:formula="of:=RANDBETWEEN(1;5)" office:value-type="float" office:value="2" calcext:value-type="float">
            <text:p>2</text:p>
          </table:table-cell>
          <table:table-cell table:style-name="ce56" table:formula="of:=RANDBETWEEN(1;5)" office:value-type="float" office:value="4" calcext:value-type="float">
            <text:p>4</text:p>
          </table:table-cell>
        </table:table-row>
        <table:table-row table:style-name="ro6">
          <table:table-cell table:style-name="ce81" office:value-type="string" calcext:value-type="string">
            <text:p>Formel:</text:p>
          </table:table-cell>
          <table:table-cell office:value-type="string" calcext:value-type="string">
            <text:p>V=</text:p>
          </table:table-cell>
          <table:table-cell table:style-name="ce206"/>
          <table:table-cell/>
          <table:table-cell table:style-name="ce40" table:formula="of:=IF(ISBLANK([.I56]);&quot;&quot;;IF(ISERROR(FIND(&quot;|&quot;&amp; SUBSTITUTE(SUBSTITUTE(SUBSTITUTE(SUBSTITUTE([.C56];&quot; &quot;;&quot;&quot;);&quot;·&quot;;&quot;*&quot; );&quot;–&quot; ;&quot;-&quot; );&quot;:&quot;;&quot;/&quot;) &amp;&quot;|&quot;;&quot;|&quot; &amp; SUBSTITUTE([.I56];&quot; &quot;;&quot;&quot;) &amp;&quot;|&quot;));&quot;&quot;;&quot;&quot;))" office:value-type="string" office:string-value="" calcext:value-type="string">
            <text:p></text:p>
          </table:table-cell>
          <table:table-cell table:number-columns-repeated="3"/>
          <table:table-cell office:value-type="string" calcext:value-type="string">
            <text:p>a*b*c|abc</text:p>
          </table:table-cell>
          <table:table-cell table:number-columns-repeated="3"/>
        </table:table-row>
        <table:table-row table:style-name="ro6">
          <table:table-cell table:style-name="ce81" office:value-type="string" calcext:value-type="string">
            <text:p>Einsetzen:</text:p>
          </table:table-cell>
          <table:table-cell office:value-type="string" calcext:value-type="string">
            <text:p>V=</text:p>
          </table:table-cell>
          <table:table-cell table:style-name="ce206"/>
          <table:table-cell/>
          <table:table-cell table:style-name="ce40" table:formula="of:=IF(ISBLANK([.I57]);&quot;&quot;;IF(ISERROR(FIND(&quot;|&quot;&amp; SUBSTITUTE(SUBSTITUTE(SUBSTITUTE(SUBSTITUTE([.C57];&quot; &quot;;&quot;&quot;);&quot;·&quot;;&quot;*&quot; );&quot;–&quot; ;&quot;-&quot; );&quot;:&quot;;&quot;/&quot;) &amp;&quot;|&quot;;&quot;|&quot; &amp; SUBSTITUTE([.I57];&quot; &quot;;&quot;&quot;) &amp;&quot;|&quot;));&quot;&quot;;&quot;&quot;))" office:value-type="string" office:string-value="" calcext:value-type="string">
            <text:p></text:p>
          </table:table-cell>
          <table:table-cell table:number-columns-repeated="3"/>
          <table:table-cell table:formula="of:=[.I55]&amp;&quot;*&quot;&amp;[.K55]&amp;&quot;*&quot;&amp;[.L55]&amp;[.J55]&amp;&quot;³|&quot;&amp;[.I55]&amp;[.J55]&amp;&quot;*&quot;&amp;[.K55]&amp;[.J55]&amp;&quot;*&quot;&amp;[.I55]&amp;[.J55]" office:value-type="string" office:string-value="4*2*4m³|4m*2m*4m" calcext:value-type="string">
            <text:p>4*2*4m³|4m*2m*4m</text:p>
          </table:table-cell>
          <table:table-cell table:number-columns-repeated="3"/>
        </table:table-row>
        <table:table-row table:style-name="ro6">
          <table:table-cell table:style-name="ce81" office:value-type="string" calcext:value-type="string">
            <text:p>Ergebnis:</text:p>
          </table:table-cell>
          <table:table-cell office:value-type="string" calcext:value-type="string">
            <text:p>V=</text:p>
          </table:table-cell>
          <table:table-cell table:style-name="ce206"/>
          <table:table-cell/>
          <table:table-cell table:style-name="ce83" table:formula="of:=IF(ISBLANK([.I58]);&quot;&quot;;IF(ISERROR(VALUE([.C58]));IF(ISERROR(VALUE(SUBSTITUTE([.C58];[.J58];&quot;&quot;)));&quot;&quot;;IF(VALUE(SUBSTITUTE(SUBSTITUTE([.C58];&quot; &quot;;&quot;&quot;);[.J58];&quot;&quot;))=[.I58];&quot;&quot;;&quot;&quot;));&quot;&quot;))" office:value-type="string" office:string-value="" calcext:value-type="string">
            <text:p></text:p>
          </table:table-cell>
          <table:table-cell table:number-columns-repeated="3"/>
          <table:table-cell table:formula="of:=[.I55]*[.K55]*[.I55]" office:value-type="float" office:value="32" calcext:value-type="float">
            <text:p>32</text:p>
          </table:table-cell>
          <table:table-cell table:formula="of:=[.J55]&amp;&quot;³&quot;" office:value-type="string" office:string-value="m³" calcext:value-type="string">
            <text:p>m³</text:p>
          </table:table-cell>
          <table:table-cell table:number-columns-repeated="2"/>
        </table:table-row>
        <table:table-row table:style-name="ro4" table:number-rows-repeated="2">
          <table:table-cell table:number-columns-repeated="2"/>
          <table:table-cell table:style-name="ce205"/>
          <table:table-cell table:number-columns-repeated="9"/>
        </table:table-row>
        <table:table-row table:style-name="ro4">
          <table:table-cell table:formula="of:=&quot;geg: a = &quot;&amp;[.I61]&amp;&quot; &quot;&amp;[.J61]&amp;&quot;; b = &quot;&amp;[.K61]&amp;&quot; &quot;&amp;[.J61]&amp;&quot; ; c = &quot;&amp;[.L61]&amp;&quot; cm&quot;" office:value-type="string" office:string-value="geg: a = 3 m; b = 6 m ; c = 5 cm" calcext:value-type="string">
            <text:p>geg: a = 3 m; b = 6 m ; c = 5 cm</text:p>
          </table:table-cell>
          <table:table-cell/>
          <table:table-cell table:style-name="ce205"/>
          <table:table-cell table:number-columns-repeated="5"/>
          <table:table-cell table:formula="of:=RANDBETWEEN(1;5)" office:value-type="float" office:value="3" calcext:value-type="float">
            <text:p>3</text:p>
          </table:table-cell>
          <table:table-cell table:formula="of:=CHOOSE(RANDBETWEEN(1;4);&quot;m&quot;;&quot;dm&quot;;&quot;cm&quot;;&quot;mm&quot;)" office:value-type="string" office:string-value="m" calcext:value-type="string">
            <text:p>m</text:p>
          </table:table-cell>
          <table:table-cell table:style-name="ce56" table:formula="of:=RANDBETWEEN(4;6)" office:value-type="float" office:value="6" calcext:value-type="float">
            <text:p>6</text:p>
          </table:table-cell>
          <table:table-cell table:style-name="ce56" table:formula="of:=RANDBETWEEN(2;5)" office:value-type="float" office:value="5" calcext:value-type="float">
            <text:p>5</text:p>
          </table:table-cell>
        </table:table-row>
        <table:table-row table:style-name="ro6">
          <table:table-cell table:style-name="ce81" office:value-type="string" calcext:value-type="string">
            <text:p>Formel:</text:p>
          </table:table-cell>
          <table:table-cell office:value-type="string" calcext:value-type="string">
            <text:p>V=</text:p>
          </table:table-cell>
          <table:table-cell table:style-name="ce206"/>
          <table:table-cell/>
          <table:table-cell table:style-name="ce40" table:formula="of:=IF(ISBLANK([.I62]);&quot;&quot;;IF(ISERROR(FIND(&quot;|&quot;&amp; SUBSTITUTE(SUBSTITUTE(SUBSTITUTE(SUBSTITUTE([.C62];&quot; &quot;;&quot;&quot;);&quot;·&quot;;&quot;*&quot; );&quot;–&quot; ;&quot;-&quot; );&quot;:&quot;;&quot;/&quot;) &amp;&quot;|&quot;;&quot;|&quot; &amp; SUBSTITUTE([.I62];&quot; &quot;;&quot;&quot;) &amp;&quot;|&quot;));&quot;&quot;;&quot;&quot;))" office:value-type="string" office:string-value="" calcext:value-type="string">
            <text:p></text:p>
          </table:table-cell>
          <table:table-cell table:number-columns-repeated="3"/>
          <table:table-cell office:value-type="string" calcext:value-type="string">
            <text:p>a*b*c|abc</text:p>
          </table:table-cell>
          <table:table-cell table:number-columns-repeated="3"/>
        </table:table-row>
        <table:table-row table:style-name="ro6">
          <table:table-cell table:style-name="ce81" office:value-type="string" calcext:value-type="string">
            <text:p>Einsetzen:</text:p>
          </table:table-cell>
          <table:table-cell office:value-type="string" calcext:value-type="string">
            <text:p>V=</text:p>
          </table:table-cell>
          <table:table-cell table:style-name="ce206"/>
          <table:table-cell/>
          <table:table-cell table:style-name="ce40" table:formula="of:=IF(ISBLANK([.I63]);&quot;&quot;;IF(ISERROR(FIND(&quot;|&quot;&amp; SUBSTITUTE(SUBSTITUTE(SUBSTITUTE(SUBSTITUTE([.C63];&quot; &quot;;&quot;&quot;);&quot;·&quot;;&quot;*&quot; );&quot;–&quot; ;&quot;-&quot; );&quot;:&quot;;&quot;/&quot;) &amp;&quot;|&quot;;&quot;|&quot; &amp; SUBSTITUTE([.I63];&quot; &quot;;&quot;&quot;) &amp;&quot;|&quot;));&quot;&quot;;&quot;&quot;))" office:value-type="string" office:string-value="" calcext:value-type="string">
            <text:p></text:p>
          </table:table-cell>
          <table:table-cell table:number-columns-repeated="3"/>
          <table:table-cell table:formula="of:=[.I61]&amp;&quot;*&quot;&amp;[.K61]&amp;&quot;*&quot;&amp;[.L61]&amp;[.J61]&amp;&quot;³|&quot;&amp;[.I61]&amp;[.J61]&amp;&quot;*&quot;&amp;[.K61]&amp;[.J61]&amp;&quot;*&quot;&amp;[.I61]&amp;[.J61]" office:value-type="string" office:string-value="3*6*5m³|3m*6m*3m" calcext:value-type="string">
            <text:p>3*6*5m³|3m*6m*3m</text:p>
          </table:table-cell>
          <table:table-cell table:number-columns-repeated="3"/>
        </table:table-row>
        <table:table-row table:style-name="ro6">
          <table:table-cell table:style-name="ce81" office:value-type="string" calcext:value-type="string">
            <text:p>Ergebnis:</text:p>
          </table:table-cell>
          <table:table-cell office:value-type="string" calcext:value-type="string">
            <text:p>V=</text:p>
          </table:table-cell>
          <table:table-cell table:style-name="ce206"/>
          <table:table-cell/>
          <table:table-cell table:style-name="ce83" table:formula="of:=IF(ISBLANK([.I64]);&quot;&quot;;IF(ISERROR(VALUE([.C64]));IF(ISERROR(VALUE(SUBSTITUTE([.C64];[.J64];&quot;&quot;)));&quot;&quot;;IF(VALUE(SUBSTITUTE(SUBSTITUTE([.C64];&quot; &quot;;&quot;&quot;);[.J64];&quot;&quot;))=[.I64];&quot;&quot;;&quot;&quot;));&quot;&quot;))" office:value-type="string" office:string-value="" calcext:value-type="string">
            <text:p></text:p>
          </table:table-cell>
          <table:table-cell table:number-columns-repeated="3"/>
          <table:table-cell table:formula="of:=[.I61]*[.K61]*[.I61]" office:value-type="float" office:value="54" calcext:value-type="float">
            <text:p>54</text:p>
          </table:table-cell>
          <table:table-cell table:formula="of:=[.J61]&amp;&quot;²&quot;" office:value-type="string" office:string-value="m²" calcext:value-type="string">
            <text:p>m²</text:p>
          </table:table-cell>
          <table:table-cell table:number-columns-repeated="2"/>
        </table:table-row>
        <table:table-row table:style-name="ro4" table:number-rows-repeated="2">
          <table:table-cell table:number-columns-repeated="2"/>
          <table:table-cell table:style-name="ce205"/>
          <table:table-cell table:number-columns-repeated="9"/>
        </table:table-row>
        <table:table-row table:style-name="ro4">
          <table:table-cell table:formula="of:=&quot;geg: a = &quot;&amp;[.I67]&amp;&quot; &quot;&amp;[.J67]&amp;&quot;; b = &quot;&amp;[.K67]&amp;&quot; &quot;&amp;[.J67]&amp;&quot; ; c = &quot;&amp;[.L67]&amp;&quot; cm&quot;" office:value-type="string" office:string-value="geg: a = 4 mm; b = 4 mm ; c = 5,5 cm" calcext:value-type="string">
            <text:p>geg: a = 4 mm; b = 4 mm ; c = 5,5 cm</text:p>
          </table:table-cell>
          <table:table-cell/>
          <table:table-cell table:style-name="ce205"/>
          <table:table-cell table:number-columns-repeated="5"/>
          <table:table-cell table:formula="of:=RANDBETWEEN(1;5)" office:value-type="float" office:value="4" calcext:value-type="float">
            <text:p>4</text:p>
          </table:table-cell>
          <table:table-cell table:formula="of:=CHOOSE(RANDBETWEEN(1;4);&quot;m&quot;;&quot;dm&quot;;&quot;cm&quot;;&quot;mm&quot;)" office:value-type="string" office:string-value="mm" calcext:value-type="string">
            <text:p>mm</text:p>
          </table:table-cell>
          <table:table-cell table:style-name="ce56" table:formula="of:=RANDBETWEEN(2;5)" office:value-type="float" office:value="4" calcext:value-type="float">
            <text:p>4</text:p>
          </table:table-cell>
          <table:table-cell table:style-name="ce56" table:formula="of:=RANDBETWEEN(3;5)+0.5" office:value-type="float" office:value="5.5" calcext:value-type="float">
            <text:p>5,5</text:p>
          </table:table-cell>
        </table:table-row>
        <table:table-row table:style-name="ro6">
          <table:table-cell table:style-name="ce81" office:value-type="string" calcext:value-type="string">
            <text:p>Formel:</text:p>
          </table:table-cell>
          <table:table-cell office:value-type="string" calcext:value-type="string">
            <text:p>V=</text:p>
          </table:table-cell>
          <table:table-cell table:style-name="ce206"/>
          <table:table-cell/>
          <table:table-cell table:style-name="ce40" table:formula="of:=IF(ISBLANK([.I68]);&quot;&quot;;IF(ISERROR(FIND(&quot;|&quot;&amp; SUBSTITUTE(SUBSTITUTE(SUBSTITUTE(SUBSTITUTE([.C68];&quot; &quot;;&quot;&quot;);&quot;·&quot;;&quot;*&quot; );&quot;–&quot; ;&quot;-&quot; );&quot;:&quot;;&quot;/&quot;) &amp;&quot;|&quot;;&quot;|&quot; &amp; SUBSTITUTE([.I68];&quot; &quot;;&quot;&quot;) &amp;&quot;|&quot;));&quot;&quot;;&quot;&quot;))" office:value-type="string" office:string-value="" calcext:value-type="string">
            <text:p></text:p>
          </table:table-cell>
          <table:table-cell table:number-columns-repeated="3"/>
          <table:table-cell office:value-type="string" calcext:value-type="string">
            <text:p>a*b*c|abc</text:p>
          </table:table-cell>
          <table:table-cell table:number-columns-repeated="3"/>
        </table:table-row>
        <table:table-row table:style-name="ro6">
          <table:table-cell table:style-name="ce81" office:value-type="string" calcext:value-type="string">
            <text:p>Einsetzen:</text:p>
          </table:table-cell>
          <table:table-cell office:value-type="string" calcext:value-type="string">
            <text:p>V=</text:p>
          </table:table-cell>
          <table:table-cell table:style-name="ce206"/>
          <table:table-cell/>
          <table:table-cell table:style-name="ce40" table:formula="of:=IF(ISBLANK([.I69]);&quot;&quot;;IF(ISERROR(FIND(&quot;|&quot;&amp; SUBSTITUTE(SUBSTITUTE(SUBSTITUTE(SUBSTITUTE([.C69];&quot; &quot;;&quot;&quot;);&quot;·&quot;;&quot;*&quot; );&quot;–&quot; ;&quot;-&quot; );&quot;:&quot;;&quot;/&quot;) &amp;&quot;|&quot;;&quot;|&quot; &amp; SUBSTITUTE([.I69];&quot; &quot;;&quot;&quot;) &amp;&quot;|&quot;));&quot;&quot;;&quot;&quot;))" office:value-type="string" office:string-value="" calcext:value-type="string">
            <text:p></text:p>
          </table:table-cell>
          <table:table-cell table:number-columns-repeated="3"/>
          <table:table-cell table:formula="of:=[.I67]&amp;&quot;*&quot;&amp;[.K67]&amp;&quot;*&quot;&amp;[.L67]&amp;[.J67]&amp;&quot;³|&quot;&amp;[.I67]&amp;[.J67]&amp;&quot;*&quot;&amp;[.K67]&amp;[.J67]&amp;&quot;*&quot;&amp;[.I67]&amp;[.J67]" office:value-type="string" office:string-value="4*4*5,5mm³|4mm*4mm*4mm" calcext:value-type="string">
            <text:p>4*4*5,5mm³|4mm*4mm*4mm</text:p>
          </table:table-cell>
          <table:table-cell table:number-columns-repeated="3"/>
        </table:table-row>
        <table:table-row table:style-name="ro6">
          <table:table-cell table:style-name="ce81" office:value-type="string" calcext:value-type="string">
            <text:p>Ergebnis:</text:p>
          </table:table-cell>
          <table:table-cell office:value-type="string" calcext:value-type="string">
            <text:p>V=</text:p>
          </table:table-cell>
          <table:table-cell table:style-name="ce206"/>
          <table:table-cell/>
          <table:table-cell table:style-name="ce83" table:formula="of:=IF(ISBLANK([.I70]);&quot;&quot;;IF(ISERROR(VALUE([.C70]));IF(ISERROR(VALUE(SUBSTITUTE([.C70];[.J70];&quot;&quot;)));&quot;&quot;;IF(VALUE(SUBSTITUTE(SUBSTITUTE([.C70];&quot; &quot;;&quot;&quot;);[.J70];&quot;&quot;))=[.I70];&quot;&quot;;&quot;&quot;));&quot;&quot;))" office:value-type="string" office:string-value="" calcext:value-type="string">
            <text:p></text:p>
          </table:table-cell>
          <table:table-cell table:number-columns-repeated="3"/>
          <table:table-cell table:formula="of:=[.I67]*[.K67]*[.I67]" office:value-type="float" office:value="64" calcext:value-type="float">
            <text:p>64</text:p>
          </table:table-cell>
          <table:table-cell table:formula="of:=[.J67]&amp;&quot;²&quot;" office:value-type="string" office:string-value="mm²" calcext:value-type="string">
            <text:p>mm²</text:p>
          </table:table-cell>
          <table:table-cell table:number-columns-repeated="2"/>
        </table:table-row>
        <table:table-row table:style-name="ro4" table:number-rows-repeated="2">
          <table:table-cell table:number-columns-repeated="2"/>
          <table:table-cell table:style-name="ce205"/>
          <table:table-cell table:number-columns-repeated="9"/>
        </table:table-row>
        <table:table-row table:style-name="ro4">
          <table:table-cell table:formula="of:=&quot;geg: a = &quot;&amp;[.I73]&amp;&quot; &quot;&amp;[.J73]&amp;&quot;; b = &quot;&amp;[.K73]&amp;&quot; &quot;&amp;[.J73]&amp;&quot; ; c = &quot;&amp;[.L73]&amp;&quot; cm&quot;" office:value-type="string" office:string-value="geg: a = 2 m; b = 5 m ; c = 4,5 cm" calcext:value-type="string">
            <text:p>geg: a = 2 m; b = 5 m ; c = 4,5 cm</text:p>
          </table:table-cell>
          <table:table-cell/>
          <table:table-cell table:style-name="ce205"/>
          <table:table-cell table:number-columns-repeated="5"/>
          <table:table-cell table:formula="of:=RANDBETWEEN(1;5)" office:value-type="float" office:value="2" calcext:value-type="float">
            <text:p>2</text:p>
          </table:table-cell>
          <table:table-cell table:formula="of:=CHOOSE(RANDBETWEEN(1;4);&quot;m&quot;;&quot;dm&quot;;&quot;cm&quot;;&quot;mm&quot;)" office:value-type="string" office:string-value="m" calcext:value-type="string">
            <text:p>m</text:p>
          </table:table-cell>
          <table:table-cell table:style-name="ce56" table:formula="of:=RANDBETWEEN(2;5)" office:value-type="float" office:value="5" calcext:value-type="float">
            <text:p>5</text:p>
          </table:table-cell>
          <table:table-cell table:style-name="ce56" table:formula="of:=RANDBETWEEN(3;5)+0.5" office:value-type="float" office:value="4.5" calcext:value-type="float">
            <text:p>4,5</text:p>
          </table:table-cell>
        </table:table-row>
        <table:table-row table:style-name="ro6">
          <table:table-cell table:style-name="ce81" office:value-type="string" calcext:value-type="string">
            <text:p>Formel:</text:p>
          </table:table-cell>
          <table:table-cell office:value-type="string" calcext:value-type="string">
            <text:p>V=</text:p>
          </table:table-cell>
          <table:table-cell table:style-name="ce206"/>
          <table:table-cell/>
          <table:table-cell table:style-name="ce40" table:formula="of:=IF(ISBLANK([.I74]);&quot;&quot;;IF(ISERROR(FIND(&quot;|&quot;&amp; SUBSTITUTE(SUBSTITUTE(SUBSTITUTE(SUBSTITUTE([.C74];&quot; &quot;;&quot;&quot;);&quot;·&quot;;&quot;*&quot; );&quot;–&quot; ;&quot;-&quot; );&quot;:&quot;;&quot;/&quot;) &amp;&quot;|&quot;;&quot;|&quot; &amp; SUBSTITUTE([.I74];&quot; &quot;;&quot;&quot;) &amp;&quot;|&quot;));&quot;&quot;;&quot;&quot;))" office:value-type="string" office:string-value="" calcext:value-type="string">
            <text:p></text:p>
          </table:table-cell>
          <table:table-cell table:number-columns-repeated="3"/>
          <table:table-cell office:value-type="string" calcext:value-type="string">
            <text:p>a*b*c|abc</text:p>
          </table:table-cell>
          <table:table-cell table:number-columns-repeated="3"/>
        </table:table-row>
        <table:table-row table:style-name="ro6">
          <table:table-cell table:style-name="ce81" office:value-type="string" calcext:value-type="string">
            <text:p>Einsetzen:</text:p>
          </table:table-cell>
          <table:table-cell office:value-type="string" calcext:value-type="string">
            <text:p>V=</text:p>
          </table:table-cell>
          <table:table-cell table:style-name="ce206"/>
          <table:table-cell/>
          <table:table-cell table:style-name="ce40" table:formula="of:=IF(ISBLANK([.I75]);&quot;&quot;;IF(ISERROR(FIND(&quot;|&quot;&amp; SUBSTITUTE(SUBSTITUTE(SUBSTITUTE(SUBSTITUTE([.C75];&quot; &quot;;&quot;&quot;);&quot;·&quot;;&quot;*&quot; );&quot;–&quot; ;&quot;-&quot; );&quot;:&quot;;&quot;/&quot;) &amp;&quot;|&quot;;&quot;|&quot; &amp; SUBSTITUTE([.I75];&quot; &quot;;&quot;&quot;) &amp;&quot;|&quot;));&quot;&quot;;&quot;&quot;))" office:value-type="string" office:string-value="" calcext:value-type="string">
            <text:p></text:p>
          </table:table-cell>
          <table:table-cell table:number-columns-repeated="3"/>
          <table:table-cell table:formula="of:=[.I73]&amp;&quot;*&quot;&amp;[.K73]&amp;&quot;*&quot;&amp;[.L73]&amp;[.J73]&amp;&quot;³|&quot;&amp;[.I73]&amp;[.J73]&amp;&quot;*&quot;&amp;[.K73]&amp;[.J73]&amp;&quot;*&quot;&amp;[.I73]&amp;[.J73]" office:value-type="string" office:string-value="2*5*4,5m³|2m*5m*2m" calcext:value-type="string">
            <text:p>2*5*4,5m³|2m*5m*2m</text:p>
          </table:table-cell>
          <table:table-cell table:number-columns-repeated="3"/>
        </table:table-row>
        <table:table-row table:style-name="ro6">
          <table:table-cell table:style-name="ce81" office:value-type="string" calcext:value-type="string">
            <text:p>Ergebnis:</text:p>
          </table:table-cell>
          <table:table-cell office:value-type="string" calcext:value-type="string">
            <text:p>V=</text:p>
          </table:table-cell>
          <table:table-cell table:style-name="ce206"/>
          <table:table-cell/>
          <table:table-cell table:style-name="ce83" table:formula="of:=IF(ISBLANK([.I76]);&quot;&quot;;IF(ISERROR(VALUE([.C76]));IF(ISERROR(VALUE(SUBSTITUTE([.C76];[.J76];&quot;&quot;)));&quot;&quot;;IF(VALUE(SUBSTITUTE(SUBSTITUTE([.C76];&quot; &quot;;&quot;&quot;);[.J76];&quot;&quot;))=[.I76];&quot;&quot;;&quot;&quot;));&quot;&quot;))" office:value-type="string" office:string-value="" calcext:value-type="string">
            <text:p></text:p>
          </table:table-cell>
          <table:table-cell table:number-columns-repeated="3"/>
          <table:table-cell table:formula="of:=[.I73]*[.K73]*[.I73]" office:value-type="float" office:value="20" calcext:value-type="float">
            <text:p>20</text:p>
          </table:table-cell>
          <table:table-cell table:formula="of:=[.J73]&amp;&quot;²&quot;" office:value-type="string" office:string-value="m²" calcext:value-type="string">
            <text:p>m²</text:p>
          </table:table-cell>
          <table:table-cell table:number-columns-repeated="2"/>
        </table:table-row>
        <table:table-row table:style-name="ro4" table:number-rows-repeated="23">
          <table:table-cell table:number-columns-repeated="2"/>
          <table:table-cell table:style-name="ce205"/>
          <table:table-cell table:number-columns-repeated="9"/>
        </table:table-row>
        <table:table-row table:style-name="ro6" table:number-rows-repeated="65436">
          <table:table-cell table:number-columns-repeated="12"/>
        </table:table-row>
        <table:table-row table:style-name="ro6">
          <table:table-cell table:number-columns-repeated="12"/>
        </table:table-row>
        <calcext:conditional-formats>
          <calcext:conditional-format calcext:target-range-address="Tabelle3.C14:Tabelle3.C16 Tabelle3.C20:Tabelle3.C22 Tabelle3.C26:Tabelle3.C28 Tabelle3.C32:Tabelle3.C34 Tabelle3.C38:Tabelle3.C40 Tabelle3.C56:Tabelle3.C58 Tabelle3.C62:Tabelle3.C64 Tabelle3.C68:Tabelle3.C70 Tabelle3.C74:Tabelle3.C76">
            <calcext:condition calcext:apply-style-name="Result" calcext:value="formula-is([.E14]=&quot;&quot;)" calcext:base-cell-address="Tabelle3.C14"/>
          </calcext:conditional-format>
        </calcext:conditional-formats>
      </table:table>
      <table:table table:name="Tabelle6" table:style-name="ta1" table:protected="true" table:protection-key="RISAaYM55EB4f9JUsQKkFIYvY3U=" table:protection-key-digest-algorithm="http://www.w3.org/2000/09/xmldsig#sha1" table:print="false">
        <loext:table-protection loext:select-protected-cells="true" loext:select-unprotected-cells="true"/>
        <office:forms form:automatic-focus="false" form:apply-design-mode="false">
          <form:form form:name="Standard" form:apply-filter="true" form:command-type="table" form:control-implementation="ooo:com.sun.star.form.component.Form" office:target-frame="" xlink:href="" xlink:type="simple">
            <form:properties>
              <form:property form:property-name="PropertyChangeNotificationEnabled" office:value-type="boolean" office:boolean-value="true"/>
            </form:properties>
          </form:form>
        </office:forms>
        <table:table-column table:style-name="co8" table:default-cell-style-name="Default"/>
        <table:table-column table:style-name="co9" table:default-cell-style-name="ce80"/>
        <table:table-column table:style-name="co34" table:default-cell-style-name="Default"/>
        <table:table-column table:style-name="co35" table:default-cell-style-name="Default"/>
        <table:table-column table:style-name="co36" table:default-cell-style-name="ce138"/>
        <table:table-column table:style-name="co37" table:default-cell-style-name="ce144"/>
        <table:table-column table:style-name="co14" table:default-cell-style-name="ce147"/>
        <table:table-column table:style-name="co38" table:default-cell-style-name="Default"/>
        <table:table-column table:style-name="co39" table:visibility="collapse" table:default-cell-style-name="ce149"/>
        <table:table-column table:style-name="co32" table:visibility="collapse" table:number-columns-repeated="3" table:default-cell-style-name="ce149"/>
        <table:table-column table:style-name="co1" table:visibility="collapse" table:default-cell-style-name="ce150"/>
        <table:table-row table:style-name="ro3">
          <table:table-cell office:value-type="string" calcext:value-type="string">
            <text:p>Gleichungen lösen </text:p>
          </table:table-cell>
          <table:table-cell table:number-columns-repeated="4"/>
          <table:table-cell table:style-name="ce84"/>
          <table:table-cell table:style-name="ce74"/>
          <table:table-cell/>
          <table:table-cell office:value-type="string" calcext:value-type="string">
            <text:p>{x|x&lt;5}</text:p>
          </table:table-cell>
          <table:table-cell office:value-type="float" office:value="4.99999" calcext:value-type="float">
            <text:p>4,999990</text:p>
          </table:table-cell>
          <table:table-cell office:value-type="float" office:value="7" calcext:value-type="float">
            <text:p>7,000000</text:p>
          </table:table-cell>
          <table:table-cell office:value-type="float" office:value="13" calcext:value-type="float">
            <text:p>13,000000</text:p>
          </table:table-cell>
          <table:table-cell/>
        </table:table-row>
        <table:table-row table:style-name="ro1">
          <table:table-cell table:number-columns-repeated="5"/>
          <table:table-cell table:style-name="ce85"/>
          <table:table-cell table:style-name="ce88"/>
          <table:table-cell/>
          <table:table-cell office:value-type="string" calcext:value-type="string">
            <text:p>{x|x&gt;10}</text:p>
          </table:table-cell>
          <table:table-cell office:value-type="float" office:value="10.00001" calcext:value-type="float">
            <text:p>10,000010</text:p>
          </table:table-cell>
          <table:table-cell office:value-type="float" office:value="18" calcext:value-type="float">
            <text:p>18,000000</text:p>
          </table:table-cell>
          <table:table-cell office:value-type="float" office:value="24" calcext:value-type="float">
            <text:p>24,000000</text:p>
          </table:table-cell>
          <table:table-cell/>
        </table:table-row>
        <table:table-row table:style-name="ro1">
          <table:table-cell table:number-columns-repeated="5"/>
          <table:table-cell table:style-name="ce213" office:value-type="string" calcext:value-type="string">
            <text:p></text:p>
          </table:table-cell>
          <table:table-cell table:style-name="ce89" office:value-type="string" calcext:value-type="string">
            <text:p></text:p>
          </table:table-cell>
          <table:table-cell/>
          <table:table-cell office:value-type="string" calcext:value-type="string">
            <text:p>{x|x&lt;3}</text:p>
          </table:table-cell>
          <table:table-cell office:value-type="float" office:value="2.99999" calcext:value-type="float">
            <text:p>2,999990</text:p>
          </table:table-cell>
          <table:table-cell office:value-type="float" office:value="30" calcext:value-type="float">
            <text:p>30,000000</text:p>
          </table:table-cell>
          <table:table-cell office:value-type="float" office:value="36" calcext:value-type="float">
            <text:p>36,000000</text:p>
          </table:table-cell>
          <table:table-cell/>
        </table:table-row>
        <table:table-row table:style-name="ro1">
          <table:table-cell table:number-columns-repeated="5"/>
          <table:table-cell table:style-name="ce214" table:formula="of:=DCOUNTA([.$D1:.$D115];[.$D1:.$D115];[.$F2:.$F3])" office:value-type="float" office:value="0" calcext:value-type="float">
            <text:p>0</text:p>
          </table:table-cell>
          <table:table-cell table:style-name="ce217" table:formula="of:=DCOUNTA([.$D1:.$D115];[.$D1:.$D115];[.$G2:.$G3])" office:value-type="float" office:value="0" calcext:value-type="float">
            <text:p>0</text:p>
          </table:table-cell>
          <table:table-cell/>
          <table:table-cell office:value-type="string" calcext:value-type="string">
            <text:p>{x|x&gt;-1}</text:p>
          </table:table-cell>
          <table:table-cell office:value-type="float" office:value="-0.99999" calcext:value-type="float">
            <text:p>-0,999990</text:p>
          </table:table-cell>
          <table:table-cell office:value-type="float" office:value="42" calcext:value-type="float">
            <text:p>42,000000</text:p>
          </table:table-cell>
          <table:table-cell office:value-type="float" office:value="48" calcext:value-type="float">
            <text:p>48,000000</text:p>
          </table:table-cell>
          <table:table-cell/>
        </table:table-row>
        <table:table-row table:style-name="ro4">
          <table:table-cell table:number-columns-repeated="5"/>
          <table:table-cell table:style-name="ce215"/>
          <table:table-cell table:number-columns-repeated="2"/>
          <table:table-cell office:value-type="string" calcext:value-type="string">
            <text:p>{x|x&gt;4}</text:p>
          </table:table-cell>
          <table:table-cell office:value-type="float" office:value="4.00001" calcext:value-type="float">
            <text:p>4,000010</text:p>
          </table:table-cell>
          <table:table-cell office:value-type="float" office:value="55" calcext:value-type="float">
            <text:p>55,000000</text:p>
          </table:table-cell>
          <table:table-cell office:value-type="float" office:value="62" calcext:value-type="float">
            <text:p>62,000000</text:p>
          </table:table-cell>
          <table:table-cell/>
        </table:table-row>
        <table:table-row table:style-name="ro4">
          <table:table-cell table:number-columns-repeated="5"/>
          <table:table-cell table:style-name="Default"/>
          <table:table-cell table:number-columns-repeated="2"/>
          <table:table-cell office:value-type="string" calcext:value-type="string">
            <text:p>{x|x&lt;2}</text:p>
          </table:table-cell>
          <table:table-cell office:value-type="float" office:value="1.99999" calcext:value-type="float">
            <text:p>1,999990</text:p>
          </table:table-cell>
          <table:table-cell office:value-type="float" office:value="68" calcext:value-type="float">
            <text:p>68,000000</text:p>
          </table:table-cell>
          <table:table-cell office:value-type="float" office:value="75" calcext:value-type="float">
            <text:p>75,000000</text:p>
          </table:table-cell>
          <table:table-cell/>
        </table:table-row>
        <table:table-row table:style-name="ro4">
          <table:table-cell/>
          <table:table-cell table:style-name="ce107"/>
          <table:table-cell table:number-columns-repeated="2"/>
          <table:table-cell table:style-name="ce139"/>
          <table:table-cell table:style-name="Default"/>
          <table:table-cell table:number-columns-repeated="2"/>
          <table:table-cell table:formula="of:=(4.99999+1)^2-(4.99999+2)^2" office:value-type="float" office:value="-12.99998" calcext:value-type="float">
            <text:p>-12,999980</text:p>
          </table:table-cell>
          <table:table-cell table:formula="of:=0-13" office:value-type="float" office:value="-13" calcext:value-type="float">
            <text:p>-13,000000</text:p>
          </table:table-cell>
          <table:table-cell table:formula="of:=0-13" office:value-type="float" office:value="-13" calcext:value-type="float">
            <text:p>-13,000000</text:p>
          </table:table-cell>
          <table:table-cell table:number-columns-repeated="2"/>
        </table:table-row>
        <table:table-row table:style-name="ro4" table:number-rows-repeated="10">
          <table:table-cell/>
          <table:table-cell table:style-name="ce107"/>
          <table:table-cell table:number-columns-repeated="2"/>
          <table:table-cell table:style-name="ce139"/>
          <table:table-cell table:style-name="Default"/>
          <table:table-cell table:number-columns-repeated="7"/>
        </table:table-row>
        <table:table-row table:style-name="ro4">
          <table:table-cell/>
          <table:table-cell table:style-name="ce107"/>
          <table:table-cell table:number-columns-repeated="2"/>
          <table:table-cell table:style-name="ce139"/>
          <table:table-cell table:style-name="Default"/>
          <table:table-cell table:number-columns-repeated="2"/>
          <table:table-cell table:formula="of:=2*(10.00001-5)^2" office:value-type="float" office:value="50.0002000002" calcext:value-type="float">
            <text:p>50,000200</text:p>
          </table:table-cell>
          <table:table-cell table:formula="of:=2*10.00001^2-150" office:value-type="float" office:value="50.0004000002" calcext:value-type="float">
            <text:p>50,000400</text:p>
          </table:table-cell>
          <table:table-cell table:formula="of:=2*10.00001^2-150" office:value-type="float" office:value="50.0004000002" calcext:value-type="float">
            <text:p>50,000400</text:p>
          </table:table-cell>
          <table:table-cell table:number-columns-repeated="2"/>
        </table:table-row>
        <table:table-row table:style-name="ro4" table:number-rows-repeated="11">
          <table:table-cell/>
          <table:table-cell table:style-name="ce107"/>
          <table:table-cell table:number-columns-repeated="2"/>
          <table:table-cell table:style-name="ce139"/>
          <table:table-cell table:style-name="Default"/>
          <table:table-cell table:number-columns-repeated="7"/>
        </table:table-row>
        <table:table-row table:style-name="ro4">
          <table:table-cell/>
          <table:table-cell table:style-name="ce107"/>
          <table:table-cell table:number-columns-repeated="2"/>
          <table:table-cell table:style-name="ce139"/>
          <table:table-cell table:style-name="Default"/>
          <table:table-cell table:number-columns-repeated="2"/>
          <table:table-cell table:formula="of:=4*2.99999^2-(2*2.99999+2)^2" office:value-type="float" office:value="-27.99992" calcext:value-type="float">
            <text:p>-27,999920</text:p>
          </table:table-cell>
          <table:table-cell table:formula="of:=0-28" office:value-type="float" office:value="-28" calcext:value-type="float">
            <text:p>-28,000000</text:p>
          </table:table-cell>
          <table:table-cell table:formula="of:=0-28" office:value-type="float" office:value="-28" calcext:value-type="float">
            <text:p>-28,000000</text:p>
          </table:table-cell>
          <table:table-cell table:number-columns-repeated="2"/>
        </table:table-row>
        <table:table-row table:style-name="ro4" table:number-rows-repeated="11">
          <table:table-cell/>
          <table:table-cell table:style-name="ce107"/>
          <table:table-cell table:number-columns-repeated="2"/>
          <table:table-cell table:style-name="ce139"/>
          <table:table-cell table:style-name="Default"/>
          <table:table-cell table:number-columns-repeated="7"/>
        </table:table-row>
        <table:table-row table:style-name="ro4">
          <table:table-cell/>
          <table:table-cell table:style-name="ce107"/>
          <table:table-cell table:number-columns-repeated="2"/>
          <table:table-cell table:style-name="ce139"/>
          <table:table-cell table:style-name="Default"/>
          <table:table-cell table:number-columns-repeated="2"/>
          <table:table-cell table:formula="of:=-0.99999^2+5*-0.99999+2*-0.99999+2*-0.99999^2-17" office:value-type="float" office:value="-20.9999899997" calcext:value-type="float">
            <text:p>-20,999990</text:p>
          </table:table-cell>
          <table:table-cell table:formula="of:=3*-0.99999^2+10*-0.99999-14" office:value-type="float" office:value="-20.9999599997" calcext:value-type="float">
            <text:p>-20,999960</text:p>
          </table:table-cell>
          <table:table-cell table:formula="of:=3*-0.99999^2+10*-0.99999-14" office:value-type="float" office:value="-20.9999599997" calcext:value-type="float">
            <text:p>-20,999960</text:p>
          </table:table-cell>
          <table:table-cell table:number-columns-repeated="2"/>
        </table:table-row>
        <table:table-row table:style-name="ro4" table:number-rows-repeated="12">
          <table:table-cell/>
          <table:table-cell table:style-name="ce107"/>
          <table:table-cell table:number-columns-repeated="2"/>
          <table:table-cell table:style-name="ce139"/>
          <table:table-cell table:style-name="Default"/>
          <table:table-cell table:number-columns-repeated="7"/>
        </table:table-row>
        <table:table-row table:style-name="ro4">
          <table:table-cell/>
          <table:table-cell table:style-name="ce107"/>
          <table:table-cell table:number-columns-repeated="2"/>
          <table:table-cell table:style-name="ce139"/>
          <table:table-cell table:style-name="Default"/>
          <table:table-cell table:number-columns-repeated="2"/>
          <table:table-cell table:formula="of:=0.5*(2*4.00001-3)^2" office:value-type="float" office:value="12.5001000002" calcext:value-type="float">
            <text:p>12,500100</text:p>
          </table:table-cell>
          <table:table-cell table:formula="of:=2*4.00001^2-19.5" office:value-type="float" office:value="12.5001600002" calcext:value-type="float">
            <text:p>12,500160</text:p>
          </table:table-cell>
          <table:table-cell table:formula="of:=2*4.00001^2-19.5" office:value-type="float" office:value="12.5001600002" calcext:value-type="float">
            <text:p>12,500160</text:p>
          </table:table-cell>
          <table:table-cell table:number-columns-repeated="2"/>
        </table:table-row>
        <table:table-row table:style-name="ro4" table:number-rows-repeated="12">
          <table:table-cell/>
          <table:table-cell table:style-name="ce107"/>
          <table:table-cell table:number-columns-repeated="2"/>
          <table:table-cell table:style-name="ce139"/>
          <table:table-cell table:style-name="Default"/>
          <table:table-cell table:number-columns-repeated="7"/>
        </table:table-row>
        <table:table-row table:style-name="ro4">
          <table:table-cell/>
          <table:table-cell table:style-name="ce107"/>
          <table:table-cell table:number-columns-repeated="2"/>
          <table:table-cell table:style-name="ce139"/>
          <table:table-cell table:style-name="Default"/>
          <table:table-cell table:number-columns-repeated="2"/>
          <table:table-cell table:formula="of:=(1.99999+1)^2+(1.99999-2)^2-2*(1.99999+3)^2" office:value-type="float" office:value="-40.99986" calcext:value-type="float">
            <text:p>-40,999860</text:p>
          </table:table-cell>
          <table:table-cell table:formula="of:=0-41" office:value-type="float" office:value="-41" calcext:value-type="float">
            <text:p>-41,000000</text:p>
          </table:table-cell>
          <table:table-cell table:formula="of:=0-41" office:value-type="float" office:value="-41" calcext:value-type="float">
            <text:p>-41,000000</text:p>
          </table:table-cell>
          <table:table-cell table:number-columns-repeated="2"/>
        </table:table-row>
        <table:table-row table:style-name="ro4" table:number-rows-repeated="34">
          <table:table-cell/>
          <table:table-cell table:style-name="ce107"/>
          <table:table-cell table:number-columns-repeated="2"/>
          <table:table-cell table:style-name="ce139"/>
          <table:table-cell table:style-name="Default"/>
          <table:table-cell table:number-columns-repeated="7"/>
        </table:table-row>
        <table:table-row table:style-name="ro6">
          <table:table-cell table:number-columns-repeated="4"/>
          <table:table-cell table:formula="of:=IF([.A103]&lt;&gt;&quot;&quot;;IF(AND([.I103]&lt;&gt;&quot;&quot;;[.J103]&lt;&gt;&quot;&quot;;[.I103]&lt;&gt;[.J103]);&quot;Links ungleich Rechts!!!&quot;;IF(AND([.I102]&lt;&gt;&quot;&quot;;[.J103]&lt;&gt;0;[.J103]&lt;&gt;[.K102]);&quot;Äquivalenzumformung korrigieren&quot;;IF(AND([.A103]=&quot;x&quot;;[.C103]&lt;&gt;&quot;x&quot;;[.I103]&lt;&gt;&quot;&quot;) ;&quot;Gelöst!!!&quot;;IF([.K103]&gt;&quot;Fehler&quot;;[.K103];IF(OR([.A103]=&quot;&quot;;[.A102]=&quot;&quot;;[.I103]=&quot;&quot;;[.J103]=&quot;&quot;);&quot;&quot;;&quot;OK&quot;)))));&quot;&quot;)">
            <text:p/>
          </table:table-cell>
          <table:table-cell table:number-columns-repeated="8"/>
        </table:table-row>
        <table:table-row table:style-name="ro6">
          <table:table-cell table:number-columns-repeated="4"/>
          <table:table-cell table:formula="of:=IF([.A104]&lt;&gt;&quot;&quot;;IF(AND([.I104]&lt;&gt;&quot;&quot;;[.J104]&lt;&gt;&quot;&quot;;[.I104]&lt;&gt;[.J104]);&quot;Links ungleich Rechts!!!&quot;;IF(AND([.I103]&lt;&gt;&quot;&quot;;[.J104]&lt;&gt;0;[.J104]&lt;&gt;[.K103]);&quot;Äquivalenzumformung korrigieren&quot;;IF(AND([.A104]=&quot;x&quot;;[.C104]&lt;&gt;&quot;x&quot;;[.I104]&lt;&gt;&quot;&quot;) ;&quot;Gelöst!!!&quot;;IF([.K104]&gt;&quot;Fehler&quot;;[.K104];IF(OR([.A104]=&quot;&quot;;[.A103]=&quot;&quot;;[.I104]=&quot;&quot;;[.J104]=&quot;&quot;);&quot;&quot;;&quot;OK&quot;)))));&quot;&quot;)">
            <text:p/>
          </table:table-cell>
          <table:table-cell table:number-columns-repeated="8"/>
        </table:table-row>
        <table:table-row table:style-name="ro6">
          <table:table-cell table:number-columns-repeated="4"/>
          <table:table-cell table:formula="of:=IF([.A105]&lt;&gt;&quot;&quot;;IF(AND([.I105]&lt;&gt;&quot;&quot;;[.J105]&lt;&gt;&quot;&quot;;[.I105]&lt;&gt;[.J105]);&quot;Links ungleich Rechts!!!&quot;;IF(AND([.I104]&lt;&gt;&quot;&quot;;[.J105]&lt;&gt;0;[.J105]&lt;&gt;[.K104]);&quot;Äquivalenzumformung korrigieren&quot;;IF(AND([.A105]=&quot;x&quot;;[.C105]&lt;&gt;&quot;x&quot;;[.I105]&lt;&gt;&quot;&quot;) ;&quot;Gelöst!!!&quot;;IF([.K105]&gt;&quot;Fehler&quot;;[.K105];IF(OR([.A105]=&quot;&quot;;[.A104]=&quot;&quot;;[.I105]=&quot;&quot;;[.J105]=&quot;&quot;);&quot;&quot;;&quot;OK&quot;)))));&quot;&quot;)">
            <text:p/>
          </table:table-cell>
          <table:table-cell table:number-columns-repeated="8"/>
        </table:table-row>
        <table:table-row table:style-name="ro6">
          <table:table-cell table:number-columns-repeated="4"/>
          <table:table-cell table:formula="of:=IF([.A106]&lt;&gt;&quot;&quot;;IF(AND([.I106]&lt;&gt;&quot;&quot;;[.J106]&lt;&gt;&quot;&quot;;[.I106]&lt;&gt;[.J106]);&quot;Links ungleich Rechts!!!&quot;;IF(AND([.I105]&lt;&gt;&quot;&quot;;[.J106]&lt;&gt;0;[.J106]&lt;&gt;[.K105]);&quot;Äquivalenzumformung korrigieren&quot;;IF(AND([.A106]=&quot;x&quot;;[.C106]&lt;&gt;&quot;x&quot;;[.I106]&lt;&gt;&quot;&quot;) ;&quot;Gelöst!!!&quot;;IF([.K106]&gt;&quot;Fehler&quot;;[.K106];IF(OR([.A106]=&quot;&quot;;[.A105]=&quot;&quot;;[.I106]=&quot;&quot;;[.J106]=&quot;&quot;);&quot;&quot;;&quot;OK&quot;)))));&quot;&quot;)">
            <text:p/>
          </table:table-cell>
          <table:table-cell table:number-columns-repeated="8"/>
        </table:table-row>
        <table:table-row table:style-name="ro6">
          <table:table-cell table:number-columns-repeated="4"/>
          <table:table-cell table:formula="of:=IF([.A107]&lt;&gt;&quot;&quot;;IF(AND([.I107]&lt;&gt;&quot;&quot;;[.J107]&lt;&gt;&quot;&quot;;[.I107]&lt;&gt;[.J107]);&quot;Links ungleich Rechts!!!&quot;;IF(AND([.I106]&lt;&gt;&quot;&quot;;[.J107]&lt;&gt;0;[.J107]&lt;&gt;[.K106]);&quot;Äquivalenzumformung korrigieren&quot;;IF(AND([.A107]=&quot;x&quot;;[.C107]&lt;&gt;&quot;x&quot;;[.I107]&lt;&gt;&quot;&quot;) ;&quot;Gelöst!!!&quot;;IF([.K107]&gt;&quot;Fehler&quot;;[.K107];IF(OR([.A107]=&quot;&quot;;[.A106]=&quot;&quot;;[.I107]=&quot;&quot;;[.J107]=&quot;&quot;);&quot;&quot;;&quot;OK&quot;)))));&quot;&quot;)">
            <text:p/>
          </table:table-cell>
          <table:table-cell table:number-columns-repeated="8"/>
        </table:table-row>
        <table:table-row table:style-name="ro6">
          <table:table-cell table:number-columns-repeated="4"/>
          <table:table-cell table:formula="of:=IF([.A108]&lt;&gt;&quot;&quot;;IF(AND([.I108]&lt;&gt;&quot;&quot;;[.J108]&lt;&gt;&quot;&quot;;[.I108]&lt;&gt;[.J108]);&quot;Links ungleich Rechts!!!&quot;;IF(AND([.I107]&lt;&gt;&quot;&quot;;[.J108]&lt;&gt;0;[.J108]&lt;&gt;[.K107]);&quot;Äquivalenzumformung korrigieren&quot;;IF(AND([.A108]=&quot;x&quot;;[.C108]&lt;&gt;&quot;x&quot;;[.I108]&lt;&gt;&quot;&quot;) ;&quot;Gelöst!!!&quot;;IF([.K108]&gt;&quot;Fehler&quot;;[.K108];IF(OR([.A108]=&quot;&quot;;[.A107]=&quot;&quot;;[.I108]=&quot;&quot;;[.J108]=&quot;&quot;);&quot;&quot;;&quot;OK&quot;)))));&quot;&quot;)">
            <text:p/>
          </table:table-cell>
          <table:table-cell table:number-columns-repeated="8"/>
        </table:table-row>
        <table:table-row table:style-name="ro6">
          <table:table-cell table:number-columns-repeated="4"/>
          <table:table-cell table:formula="of:=IF([.A109]&lt;&gt;&quot;&quot;;IF(AND([.I109]&lt;&gt;&quot;&quot;;[.J109]&lt;&gt;&quot;&quot;;[.I109]&lt;&gt;[.J109]);&quot;Links ungleich Rechts!!!&quot;;IF(AND([.I108]&lt;&gt;&quot;&quot;;[.J109]&lt;&gt;0;[.J109]&lt;&gt;[.K108]);&quot;Äquivalenzumformung korrigieren&quot;;IF(AND([.A109]=&quot;x&quot;;[.C109]&lt;&gt;&quot;x&quot;;[.I109]&lt;&gt;&quot;&quot;) ;&quot;Gelöst!!!&quot;;IF([.K109]&gt;&quot;Fehler&quot;;[.K109];IF(OR([.A109]=&quot;&quot;;[.A108]=&quot;&quot;;[.I109]=&quot;&quot;;[.J109]=&quot;&quot;);&quot;&quot;;&quot;OK&quot;)))));&quot;&quot;)">
            <text:p/>
          </table:table-cell>
          <table:table-cell table:number-columns-repeated="8"/>
        </table:table-row>
        <table:table-row table:style-name="ro6">
          <table:table-cell table:number-columns-repeated="4"/>
          <table:table-cell table:formula="of:=IF([.A110]&lt;&gt;&quot;&quot;;IF(AND([.I110]&lt;&gt;&quot;&quot;;[.J110]&lt;&gt;&quot;&quot;;[.I110]&lt;&gt;[.J110]);&quot;Links ungleich Rechts!!!&quot;;IF(AND([.I109]&lt;&gt;&quot;&quot;;[.J110]&lt;&gt;0;[.J110]&lt;&gt;[.K109]);&quot;Äquivalenzumformung korrigieren&quot;;IF(AND([.A110]=&quot;x&quot;;[.C110]&lt;&gt;&quot;x&quot;;[.I110]&lt;&gt;&quot;&quot;) ;&quot;Gelöst!!!&quot;;IF([.K110]&gt;&quot;Fehler&quot;;[.K110];IF(OR([.A110]=&quot;&quot;;[.A109]=&quot;&quot;;[.I110]=&quot;&quot;;[.J110]=&quot;&quot;);&quot;&quot;;&quot;OK&quot;)))));&quot;&quot;)">
            <text:p/>
          </table:table-cell>
          <table:table-cell table:number-columns-repeated="8"/>
        </table:table-row>
        <table:table-row table:style-name="ro6">
          <table:table-cell table:number-columns-repeated="4"/>
          <table:table-cell table:formula="of:=IF([.A111]&lt;&gt;&quot;&quot;;IF(AND([.I111]&lt;&gt;&quot;&quot;;[.J111]&lt;&gt;&quot;&quot;;[.I111]&lt;&gt;[.J111]);&quot;Links ungleich Rechts!!!&quot;;IF(AND([.I110]&lt;&gt;&quot;&quot;;[.J111]&lt;&gt;0;[.J111]&lt;&gt;[.K110]);&quot;Äquivalenzumformung korrigieren&quot;;IF(AND([.A111]=&quot;x&quot;;[.C111]&lt;&gt;&quot;x&quot;;[.I111]&lt;&gt;&quot;&quot;) ;&quot;Gelöst!!!&quot;;IF([.K111]&gt;&quot;Fehler&quot;;[.K111];IF(OR([.A111]=&quot;&quot;;[.A110]=&quot;&quot;;[.I111]=&quot;&quot;;[.J111]=&quot;&quot;);&quot;&quot;;&quot;OK&quot;)))));&quot;&quot;)">
            <text:p/>
          </table:table-cell>
          <table:table-cell table:number-columns-repeated="8"/>
        </table:table-row>
        <table:table-row table:style-name="ro6">
          <table:table-cell table:number-columns-repeated="4"/>
          <table:table-cell table:formula="of:=IF([.A112]&lt;&gt;&quot;&quot;;IF(AND([.I112]&lt;&gt;&quot;&quot;;[.J112]&lt;&gt;&quot;&quot;;[.I112]&lt;&gt;[.J112]);&quot;Links ungleich Rechts!!!&quot;;IF(AND([.I111]&lt;&gt;&quot;&quot;;[.J112]&lt;&gt;0;[.J112]&lt;&gt;[.K111]);&quot;Äquivalenzumformung korrigieren&quot;;IF(AND([.A112]=&quot;x&quot;;[.C112]&lt;&gt;&quot;x&quot;;[.I112]&lt;&gt;&quot;&quot;) ;&quot;Gelöst!!!&quot;;IF([.K112]&gt;&quot;Fehler&quot;;[.K112];IF(OR([.A112]=&quot;&quot;;[.A111]=&quot;&quot;;[.I112]=&quot;&quot;;[.J112]=&quot;&quot;);&quot;&quot;;&quot;OK&quot;)))));&quot;&quot;)">
            <text:p/>
          </table:table-cell>
          <table:table-cell table:number-columns-repeated="8"/>
        </table:table-row>
        <table:table-row table:style-name="ro6">
          <table:table-cell table:number-columns-repeated="4"/>
          <table:table-cell table:formula="of:=IF([.A113]&lt;&gt;&quot;&quot;;IF(AND([.I113]&lt;&gt;&quot;&quot;;[.J113]&lt;&gt;&quot;&quot;;[.I113]&lt;&gt;[.J113]);&quot;Links ungleich Rechts!!!&quot;;IF(AND([.I112]&lt;&gt;&quot;&quot;;[.J113]&lt;&gt;0;[.J113]&lt;&gt;[.K112]);&quot;Äquivalenzumformung korrigieren&quot;;IF(AND([.A113]=&quot;x&quot;;[.C113]&lt;&gt;&quot;x&quot;;[.I113]&lt;&gt;&quot;&quot;) ;&quot;Gelöst!!!&quot;;IF([.K113]&gt;&quot;Fehler&quot;;[.K113];IF(OR([.A113]=&quot;&quot;;[.A112]=&quot;&quot;;[.I113]=&quot;&quot;;[.J113]=&quot;&quot;);&quot;&quot;;&quot;OK&quot;)))));&quot;&quot;)">
            <text:p/>
          </table:table-cell>
          <table:table-cell table:number-columns-repeated="8"/>
        </table:table-row>
        <table:table-row table:style-name="ro6">
          <table:table-cell table:number-columns-repeated="4"/>
          <table:table-cell table:formula="of:=IF([.A114]&lt;&gt;&quot;&quot;;IF(AND([.I114]&lt;&gt;&quot;&quot;;[.J114]&lt;&gt;&quot;&quot;;[.I114]&lt;&gt;[.J114]);&quot;Links ungleich Rechts!!!&quot;;IF(AND([.I113]&lt;&gt;&quot;&quot;;[.J114]&lt;&gt;0;[.J114]&lt;&gt;[.K113]);&quot;Äquivalenzumformung korrigieren&quot;;IF(AND([.A114]=&quot;x&quot;;[.C114]&lt;&gt;&quot;x&quot;;[.I114]&lt;&gt;&quot;&quot;) ;&quot;Gelöst!!!&quot;;IF([.K114]&gt;&quot;Fehler&quot;;[.K114];IF(OR([.A114]=&quot;&quot;;[.A113]=&quot;&quot;;[.I114]=&quot;&quot;;[.J114]=&quot;&quot;);&quot;&quot;;&quot;OK&quot;)))));&quot;&quot;)">
            <text:p/>
          </table:table-cell>
          <table:table-cell table:number-columns-repeated="8"/>
        </table:table-row>
        <table:table-row table:style-name="ro6">
          <table:table-cell table:number-columns-repeated="4"/>
          <table:table-cell table:formula="of:=IF([.A115]&lt;&gt;&quot;&quot;;IF(AND([.I115]&lt;&gt;&quot;&quot;;[.J115]&lt;&gt;&quot;&quot;;[.I115]&lt;&gt;[.J115]);&quot;Links ungleich Rechts!!!&quot;;IF(AND([.I114]&lt;&gt;&quot;&quot;;[.J115]&lt;&gt;0;[.J115]&lt;&gt;[.K114]);&quot;Äquivalenzumformung korrigieren&quot;;IF(AND([.A115]=&quot;x&quot;;[.C115]&lt;&gt;&quot;x&quot;;[.I115]&lt;&gt;&quot;&quot;) ;&quot;Gelöst!!!&quot;;IF([.K115]&gt;&quot;Fehler&quot;;[.K115];IF(OR([.A115]=&quot;&quot;;[.A114]=&quot;&quot;;[.I115]=&quot;&quot;;[.J115]=&quot;&quot;);&quot;&quot;;&quot;OK&quot;)))));&quot;&quot;)">
            <text:p/>
          </table:table-cell>
          <table:table-cell table:number-columns-repeated="8"/>
        </table:table-row>
        <table:table-row table:style-name="ro6">
          <table:table-cell table:number-columns-repeated="4"/>
          <table:table-cell table:formula="of:=IF([.A116]&lt;&gt;&quot;&quot;;IF(AND([.I116]&lt;&gt;&quot;&quot;;[.J116]&lt;&gt;&quot;&quot;;[.I116]&lt;&gt;[.J116]);&quot;Links ungleich Rechts!!!&quot;;IF(AND([.I115]&lt;&gt;&quot;&quot;;[.J116]&lt;&gt;0;[.J116]&lt;&gt;[.J115]+[.K115]);&quot;Äquivalenzumformung korrigieren&quot;;IF(AND([.A116]=&quot;x&quot;;[.C116]&lt;&gt;&quot;x&quot;;[.I116]&lt;&gt;&quot;&quot;) ;&quot;Gelöst!!!&quot;;IF([.K116]&gt;&quot;Fehler&quot;;[.K116];IF(OR([.A116]=&quot;&quot;;[.A115]=&quot;&quot;;[.I116]=&quot;&quot;;[.J116]=&quot;&quot;);&quot;&quot;;&quot;OK&quot;)))));&quot;&quot;)">
            <text:p/>
          </table:table-cell>
          <table:table-cell table:number-columns-repeated="8"/>
        </table:table-row>
        <table:table-row table:style-name="ro6">
          <table:table-cell table:number-columns-repeated="4"/>
          <table:table-cell table:formula="of:=IF([.A117]&lt;&gt;&quot;&quot;;IF(AND([.I117]&lt;&gt;&quot;&quot;;[.J117]&lt;&gt;&quot;&quot;;[.I117]&lt;&gt;[.J117]);&quot;Links ungleich Rechts!!!&quot;;IF(AND([.I116]&lt;&gt;&quot;&quot;;[.J117]&lt;&gt;0;[.J117]&lt;&gt;[.J116]+[.K116]);&quot;Äquivalenzumformung korrigieren&quot;;IF(AND([.A117]=&quot;x&quot;;[.C117]&lt;&gt;&quot;x&quot;;[.I117]&lt;&gt;&quot;&quot;) ;&quot;Gelöst!!!&quot;;IF([.K117]&gt;&quot;Fehler&quot;;[.K117];IF(OR([.A117]=&quot;&quot;;[.A116]=&quot;&quot;;[.I117]=&quot;&quot;;[.J117]=&quot;&quot;);&quot;&quot;;&quot;OK&quot;)))));&quot;&quot;)">
            <text:p/>
          </table:table-cell>
          <table:table-cell table:number-columns-repeated="8"/>
        </table:table-row>
        <table:table-row table:style-name="ro6">
          <table:table-cell table:number-columns-repeated="4"/>
          <table:table-cell table:formula="of:=IF([.A118]&lt;&gt;&quot;&quot;;IF(AND([.I118]&lt;&gt;&quot;&quot;;[.J118]&lt;&gt;&quot;&quot;;[.I118]&lt;&gt;[.J118]);&quot;Links ungleich Rechts!!!&quot;;IF(AND([.I117]&lt;&gt;&quot;&quot;;[.J118]&lt;&gt;0;[.J118]&lt;&gt;[.J117]+[.K117]);&quot;Äquivalenzumformung korrigieren&quot;;IF(AND([.A118]=&quot;x&quot;;[.C118]&lt;&gt;&quot;x&quot;;[.I118]&lt;&gt;&quot;&quot;) ;&quot;Gelöst!!!&quot;;IF([.K118]&gt;&quot;Fehler&quot;;[.K118];IF(OR([.A118]=&quot;&quot;;[.A117]=&quot;&quot;;[.I118]=&quot;&quot;;[.J118]=&quot;&quot;);&quot;&quot;;&quot;OK&quot;)))));&quot;&quot;)">
            <text:p/>
          </table:table-cell>
          <table:table-cell table:number-columns-repeated="8"/>
        </table:table-row>
        <table:table-row table:style-name="ro6">
          <table:table-cell table:number-columns-repeated="4"/>
          <table:table-cell table:formula="of:=IF([.A119]&lt;&gt;&quot;&quot;;IF(AND([.I119]&lt;&gt;&quot;&quot;;[.J119]&lt;&gt;&quot;&quot;;[.I119]&lt;&gt;[.J119]);&quot;Links ungleich Rechts!!!&quot;;IF(AND([.I118]&lt;&gt;&quot;&quot;;[.J119]&lt;&gt;0;[.J119]&lt;&gt;[.J118]+[.K118]);&quot;Äquivalenzumformung korrigieren&quot;;IF(AND([.A119]=&quot;x&quot;;[.C119]&lt;&gt;&quot;x&quot;;[.I119]&lt;&gt;&quot;&quot;) ;&quot;Gelöst!!!&quot;;IF([.K119]&gt;&quot;Fehler&quot;;[.K119];IF(OR([.A119]=&quot;&quot;;[.A118]=&quot;&quot;;[.I119]=&quot;&quot;;[.J119]=&quot;&quot;);&quot;&quot;;&quot;OK&quot;)))));&quot;&quot;)">
            <text:p/>
          </table:table-cell>
          <table:table-cell table:number-columns-repeated="8"/>
        </table:table-row>
        <table:table-row table:style-name="ro6">
          <table:table-cell table:number-columns-repeated="4"/>
          <table:table-cell table:formula="of:=IF([.A120]&lt;&gt;&quot;&quot;;IF(AND([.I120]&lt;&gt;&quot;&quot;;[.J120]&lt;&gt;&quot;&quot;;[.I120]&lt;&gt;[.J120]);&quot;Links ungleich Rechts!!!&quot;;IF(AND([.I119]&lt;&gt;&quot;&quot;;[.J120]&lt;&gt;0;[.J120]&lt;&gt;[.J119]+[.K119]);&quot;Äquivalenzumformung korrigieren&quot;;IF(AND([.A120]=&quot;x&quot;;[.C120]&lt;&gt;&quot;x&quot;;[.I120]&lt;&gt;&quot;&quot;) ;&quot;Gelöst!!!&quot;;IF([.K120]&gt;&quot;Fehler&quot;;[.K120];IF(OR([.A120]=&quot;&quot;;[.A119]=&quot;&quot;;[.I120]=&quot;&quot;;[.J120]=&quot;&quot;);&quot;&quot;;&quot;OK&quot;)))));&quot;&quot;)">
            <text:p/>
          </table:table-cell>
          <table:table-cell table:number-columns-repeated="8"/>
        </table:table-row>
        <table:table-row table:style-name="ro6">
          <table:table-cell table:number-columns-repeated="4"/>
          <table:table-cell table:formula="of:=IF([.A121]&lt;&gt;&quot;&quot;;IF(AND([.I121]&lt;&gt;&quot;&quot;;[.J121]&lt;&gt;&quot;&quot;;[.I121]&lt;&gt;[.J121]);&quot;Links ungleich Rechts!!!&quot;;IF(AND([.I120]&lt;&gt;&quot;&quot;;[.J121]&lt;&gt;0;[.J121]&lt;&gt;[.J120]+[.K120]);&quot;Äquivalenzumformung korrigieren&quot;;IF(AND([.A121]=&quot;x&quot;;[.C121]&lt;&gt;&quot;x&quot;;[.I121]&lt;&gt;&quot;&quot;) ;&quot;Gelöst!!!&quot;;IF([.K121]&gt;&quot;Fehler&quot;;[.K121];IF(OR([.A121]=&quot;&quot;;[.A120]=&quot;&quot;;[.I121]=&quot;&quot;;[.J121]=&quot;&quot;);&quot;&quot;;&quot;OK&quot;)))));&quot;&quot;)">
            <text:p/>
          </table:table-cell>
          <table:table-cell table:number-columns-repeated="8"/>
        </table:table-row>
        <table:table-row table:style-name="ro6" table:number-rows-repeated="65414">
          <table:table-cell table:number-columns-repeated="13"/>
        </table:table-row>
        <table:table-row table:style-name="ro6">
          <table:table-cell table:number-columns-repeated="13"/>
        </table:table-row>
        <calcext:conditional-formats>
          <calcext:conditional-format calcext:target-range-address="Tabelle6.F3:Tabelle6.F4 Tabelle6.G4:Tabelle6.G4">
            <calcext:condition calcext:apply-style-name="Default (user)" calcext:value="formula-is([.H4]=&quot;Richtig&quot;)" calcext:base-cell-address="Tabelle6.F3"/>
          </calcext:conditional-format>
        </calcext:conditional-formats>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svg:font-family="Wingdings" style:font-pitch="variable" style:font-charset="x-symbol"/>
    <style:font-face style:name="Wingdings1" svg:font-family="Wingdings" style:font-adornments="Standard" style:font-pitch="variable" style:font-charset="x-symbol"/>
    <style:font-face style:name="Arial Unicode MS" svg:font-family="'Arial Unicode MS'" style:font-pitch="variable"/>
    <style:font-face style:name="Tahoma" svg:font-family="Tahoma" style:font-pitch="variable"/>
    <style:font-face style:name="Comic Sans MS" svg:font-family="'Comic Sans MS'" style:font-family-generic="script" style:font-pitch="variable"/>
    <style:font-face style:name="Arial" svg:font-family="Arial" style:font-family-generic="swiss" style:font-pitch="variable"/>
    <style:font-face style:name="Arial1" svg:font-family="Arial" style:font-adornments="Standard" style:font-family-generic="swiss" style:font-pitch="variable"/>
    <style:font-face style:name="Liberation Sans" svg:font-family="'Liberation Sans'" style:font-family-generic="swiss" style:font-pitch="variable"/>
    <style:font-face style:name="Segoe UI" svg:font-family="'Segoe UI'" style:font-family-generic="system" style:font-pitch="variable"/>
    <style:font-face style:name="Tahoma1" svg:font-family="Tahoma" style:font-family-generic="system" style:font-pitch="variable"/>
  </office:font-face-decls>
  <office:styles>
    <style:default-style style:family="table-cell">
      <style:table-cell-properties style:decimal-places="2"/>
      <style:paragraph-properties style:tab-stop-distance="12.5mm"/>
      <style:text-properties style:font-name="Arial" fo:language="de" fo:country="DE" style:font-name-asian="Arial Unicode MS" style:language-asian="de" style:country-asian="DE" style:font-name-complex="Tahoma" style:language-complex="de" style:country-complex="DE"/>
    </style:default-style>
    <style:default-style style:family="graphic">
      <style:graphic-properties svg:stroke-color="#3465a4" draw:fill-color="#729fcf" fo:wrap-option="no-wrap" draw:shadow-offset-x="3mm" draw:shadow-offset-y="3mm"/>
      <style:paragraph-properties style:text-autospace="ideograph-alpha" style:punctuation-wrap="simple" style:line-break="strict" style:writing-mode="page" style:font-independent-line-spacing="false">
        <style:tab-stops/>
      </style:paragraph-properties>
      <style:text-properties style:use-window-font-color="true" fo:font-family="'Times New Roman'" style:font-family-generic="roman" style:font-pitch="variable" fo:font-size="12pt" fo:language="de" fo:country="DE" style:letter-kerning="true" style:font-name-asian="Segoe UI" style:font-size-asian="24pt" style:language-asian="de" style:country-asian="DE" style:font-name-complex="Tahoma1" style:font-size-complex="24pt" style:language-complex="de" style:country-complex="DE"/>
    </style:default-style>
    <number:number-style style:name="N0">
      <number:number number:min-integer-digits="1"/>
    </number:number-style>
    <number:text-style style:name="N100">
      <number:text-content/>
    </number:text-style>
    <number:currency-style style:name="N108P0" style:volatile="true">
      <number:number number:decimal-places="2" loext:min-decimal-places="2" number:min-integer-digits="1" number:grouping="true"/>
      <number:text> </number:text>
      <number:currency-symbol number:language="de" number:country="DE">€</number:currency-symbol>
    </number:currency-style>
    <number:currency-style style:name="N108">
      <style:text-properties fo:color="#ff0000"/>
      <number:text>-</number:text>
      <number:number number:decimal-places="2" loext:min-decimal-places="2" number:min-integer-digits="1" number:grouping="true"/>
      <number:text> </number:text>
      <number:currency-symbol number:language="de" number:country="DE">€</number:currency-symbol>
      <style:map style:condition="value()&gt;=0" style:apply-style-name="N108P0"/>
    </number:currency-style>
    <number:text-style style:name="N109">
      <number:text-content/>
      <number:text> =</number:text>
    </number:text-style>
    <number:number-style style:name="N110">
      <number:number number:decimal-places="4" loext:min-decimal-places="0" number:min-integer-digits="1" number:decimal-replacement=""/>
    </number:number-style>
    <number:number-style style:name="N111">
      <number:number number:decimal-places="2" loext:min-decimal-places="0" number:min-integer-digits="1" number:decimal-replacement=""/>
    </number:number-style>
    <number:number-style style:name="N112">
      <number:number number:decimal-places="3" loext:min-decimal-places="3" number:min-integer-digits="1"/>
    </number:number-style>
    <number:number-style style:name="N113">
      <number:number number:decimal-places="4" loext:min-decimal-places="4" number:min-integer-digits="1"/>
    </number:number-style>
    <number:number-style style:name="N114">
      <number:number number:decimal-places="5" loext:min-decimal-places="5" number:min-integer-digits="1"/>
    </number:number-style>
    <number:number-style style:name="N115">
      <number:number number:decimal-places="6" loext:min-decimal-places="6" number:min-integer-digits="1"/>
    </number:number-style>
    <number:number-style style:name="N116">
      <number:number number:decimal-places="7" loext:min-decimal-places="7" number:min-integer-digits="1"/>
    </number:number-style>
    <number:number-style style:name="N117">
      <number:number number:decimal-places="8" loext:min-decimal-places="8" number:min-integer-digits="1"/>
    </number:number-style>
    <number:number-style style:name="N118">
      <number:number number:decimal-places="9" loext:min-decimal-places="9" number:min-integer-digits="1"/>
    </number:number-style>
    <number:number-style style:name="N119">
      <number:number number:decimal-places="10" loext:min-decimal-places="10" number:min-integer-digits="1"/>
    </number:number-style>
    <number:number-style style:name="N120">
      <number:number number:decimal-places="1" loext:min-decimal-places="1" number:min-integer-digits="1"/>
    </number:number-style>
    <number:percentage-style style:name="N121">
      <number:number number:decimal-places="3" loext:min-decimal-places="3" number:min-integer-digits="1"/>
      <number:text>%</number:text>
    </number:percentage-style>
    <number:percentage-style style:name="N122">
      <number:number number:decimal-places="1" loext:min-decimal-places="1" number:min-integer-digits="1"/>
      <number:text>%</number:text>
    </number:percentage-style>
    <number:number-style style:name="N125P0" style:volatile="true">
      <style:text-properties fo:color="#000000"/>
      <number:text>= ???</number:text>
    </number:number-style>
    <number:number-style style:name="N125P1" style:volatile="true">
      <style:text-properties fo:color="#000000"/>
      <number:text>Versuch es nochmal</number:text>
    </number:number-style>
    <number:number-style style:name="N125">
      <number:text>??? </number:text>
      <number:number number:min-integer-digits="1"/>
      <number:text/>
      <style:map style:condition="value()&lt;=0" style:apply-style-name="N125P0"/>
      <style:map style:condition="value()&gt;0" style:apply-style-name="N125P1"/>
    </number:number-style>
    <number:text-style style:name="N126">
      <number:text>( </number:text>
      <number:text-content/>
      <number:text> )</number:text>
    </number:text-style>
    <number:number-style style:name="N127">
      <number:text>Umfang =</number:text>
    </number:number-style>
    <number:number-style style:name="N128">
      <number:text>= </number:text>
      <number:number number:min-integer-digits="1"/>
      <number:text/>
    </number:number-style>
    <number:number-style style:name="N129">
      <number:number number:decimal-places="0" loext:min-decimal-places="0" number:min-integer-digits="4" number:grouping="true"/>
    </number:number-style>
    <number:number-style style:name="N130">
      <number:text/>
    </number:number-style>
    <number:number-style style:name="N131">
      <number:text>Formel eingeben</number:text>
    </number:number-style>
    <number:number-style style:name="N132">
      <number:text>Formel für Umfang hier</number:text>
    </number:number-style>
    <number:number-style style:name="N133">
      <number:text>= ???</number:text>
    </number:number-style>
    <number:number-style style:name="N136P0" style:volatile="true">
      <style:text-properties fo:color="#000000"/>
      <number:text>= ??? </number:text>
      <number:number number:decimal-places="0" loext:min-decimal-places="0" number:min-integer-digits="1"/>
    </number:number-style>
    <number:number-style style:name="N136P1" style:volatile="true">
      <style:text-properties fo:color="#000000"/>
      <number:text>= Nochmal </number:text>
      <number:number number:decimal-places="0" loext:min-decimal-places="0" number:min-integer-digits="1"/>
    </number:number-style>
    <number:number-style style:name="N136">
      <style:text-properties fo:color="#000000"/>
      <number:text>a</number:text>
      <style:map style:condition="value()&lt;=0" style:apply-style-name="N136P0"/>
      <style:map style:condition="value()&gt;7" style:apply-style-name="N136P1"/>
    </number:number-style>
    <number:number-style style:name="N139P0" style:volatile="true">
      <style:text-properties fo:color="#000000"/>
      <number:text>= ??? </number:text>
      <number:number number:min-integer-digits="1"/>
      <number:text> </number:text>
    </number:number-style>
    <number:number-style style:name="N139P1" style:volatile="true">
      <style:text-properties fo:color="#000000"/>
      <number:text>= Nochmal </number:text>
    </number:number-style>
    <number:number-style style:name="N139">
      <number:number number:min-integer-digits="1"/>
      <number:text/>
      <style:map style:condition="value()&lt;=0" style:apply-style-name="N139P0"/>
      <style:map style:condition="value()&gt;0" style:apply-style-name="N139P1"/>
    </number:number-style>
    <number:number-style style:name="N141P0" style:volatile="true">
      <style:text-properties fo:color="#000000"/>
      <number:text>= ???</number:text>
    </number:number-style>
    <number:number-style style:name="N141P1" style:volatile="true">
      <style:text-properties fo:color="#000000"/>
      <number:text>= </number:text>
      <number:number number:min-integer-digits="1"/>
      <number:text> stimmt nicht</number:text>
    </number:number-style>
    <number:number-style style:name="N141">
      <number:number number:min-integer-digits="1"/>
      <number:text/>
      <style:map style:condition="value()&lt;=0" style:apply-style-name="N141P0"/>
      <style:map style:condition="value()&gt;0" style:apply-style-name="N141P1"/>
    </number:number-style>
    <number:number-style style:name="N142P0" style:volatile="true">
      <style:text-properties fo:color="#000000"/>
      <number:text>= ???</number:text>
    </number:number-style>
    <number:number-style style:name="N142P1" style:volatile="true">
      <style:text-properties fo:color="#000000"/>
      <number:text>= </number:text>
      <number:number number:min-integer-digits="1"/>
      <number:text> stimmt nicht</number:text>
    </number:number-style>
    <number:number-style style:name="N142">
      <number:text>??? </number:text>
      <number:number number:min-integer-digits="1"/>
      <number:text/>
      <style:map style:condition="value()&lt;=0" style:apply-style-name="N142P0"/>
      <style:map style:condition="value()&gt;0" style:apply-style-name="N142P1"/>
    </number:number-style>
    <number:number-style style:name="N144P0" style:volatile="true">
      <style:text-properties fo:color="#000000"/>
      <number:text>= ???</number:text>
    </number:number-style>
    <number:number-style style:name="N144">
      <style:text-properties fo:color="#0000ff"/>
      <number:text>Versuch es nochmal</number:text>
      <style:map style:condition="value()=0" style:apply-style-name="N144P0"/>
    </number:number-style>
    <number:number-style style:name="N145P0" style:volatile="true">
      <style:text-properties fo:color="#000000"/>
      <number:text>= ???</number:text>
    </number:number-style>
    <number:number-style style:name="N145">
      <style:text-properties fo:color="#00ffff"/>
      <number:text>Versuch es nochmal</number:text>
      <style:map style:condition="value()=0" style:apply-style-name="N145P0"/>
    </number:number-style>
    <number:percentage-style style:name="N146">
      <number:number number:min-integer-digits="1"/>
      <number:text> %</number:text>
    </number:percentage-style>
    <number:percentage-style style:name="N147">
      <number:number number:decimal-places="2" loext:min-decimal-places="2" number:min-integer-digits="1"/>
      <number:text>%</number:text>
    </number:percentage-style>
    <style:style style:name="Default" style:family="table-cell">
      <style:table-cell-properties fo:background-color="#e6e6ff" style:cell-protect="protected formula-hidden" style:print-content="true"/>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8"/>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style:style style:name="Eingabe" style:family="table-cell" style:parent-style-name="Default" style:data-style-name="N100">
      <style:table-cell-properties fo:background-color="#ffff00" style:cell-protect="formula-hidden" style:print-content="true"/>
    </style:style>
    <style:style style:name="Ausgabe" style:family="table-cell" style:parent-style-name="Default">
      <style:table-cell-properties style:cell-protect="formula-hidden" style:print-content="true"/>
    </style:style>
    <style:style style:name="Unbenannt1" style:family="table-cell" style:parent-style-name="Default"/>
    <draw:gradient draw:name="Gradient_20_13" draw:display-name="Gradient 13" draw:style="axial" draw:start-color="#ffffff" draw:end-color="#00ffff" draw:start-intensity="100%" draw:end-intensity="95%" draw:angle="900" draw:border="0%"/>
    <draw:gradient draw:name="Gradient_20_4" draw:display-name="Gradient 4" draw:style="ellipsoid" draw:cx="40%" draw:cy="40%" draw:start-color="#ffff00" draw:end-color="#008000" draw:start-intensity="100%" draw:end-intensity="100%" draw:angle="900" draw:border="30%"/>
    <draw:gradient draw:name="Gradient_20_7" draw:display-name="Gradient 7" draw:style="linear" draw:start-color="#000000" draw:end-color="#ffffff" draw:start-intensity="100%" draw:end-intensity="100%" draw:angle="900" draw:border="0%"/>
    <draw:gradient draw:name="Kugel" draw:style="radial" draw:cx="60%" draw:cy="30%" draw:start-color="#4c4c4c" draw:end-color="#ffffff" draw:start-intensity="100%" draw:end-intensity="100%" draw:border="20%"/>
    <draw:hatch draw:name="Black_20_45_20_Degrees" draw:display-name="Black 45 Degrees" draw:style="single" draw:color="#000000" draw:distance="1.02mm" draw:rotation="450"/>
    <draw:fill-image draw:name="Empty" xlink:href="Pictures/100000000000000800000008AEB03D6432C48F53.png" xlink:type="simple" xlink:show="embed" xlink:actuate="onLoad"/>
    <draw:marker draw:name="Linienende_20_1" draw:display-name="Linienende 1" svg:viewBox="0 0 20 30" svg:d="M10 0l-10 30h20z"/>
    <draw:stroke-dash draw:name="Fine_20_Dashed" draw:display-name="Fine Dashed" draw:style="rect" draw:dots1="1" draw:dots1-length="197%" draw:distance="197%"/>
    <draw:stroke-dash draw:name="Ultrafine_20_Dashed" draw:display-name="Ultrafine Dashed" draw:style="rect" draw:dots1="1" draw:dots1-length="0.51mm" draw:dots2="1" draw:dots2-length="0.51mm" draw:distance="0.51mm"/>
    <draw:stroke-dash draw:name="Ultrafine_20_Dotted_20__28_var_29_" draw:display-name="Ultrafine Dotted (var)" draw:style="rect" draw:dots1="1" draw:distance="50%"/>
  </office:styles>
  <office:automatic-styles>
    <style:page-layout style:name="Mpm1">
      <style:page-layout-properties style:writing-mode="lr-tb"/>
      <style:header-style>
        <style:header-footer-properties fo:min-height="7.51mm" fo:margin-left="0mm" fo:margin-right="0mm" fo:margin-bottom="2.5mm"/>
      </style:header-style>
      <style:footer-style>
        <style:header-footer-properties fo:min-height="7.51mm" fo:margin-left="0mm" fo:margin-right="0mm" fo:margin-top="2.5mm"/>
      </style:footer-style>
    </style:page-layout>
    <style:page-layout style:name="Mpm2">
      <style:page-layout-properties style:writing-mode="lr-tb"/>
      <style:header-style>
        <style:header-footer-properties fo:min-height="7.51mm" fo:margin-left="0mm" fo:margin-right="0mm" fo:margin-bottom="2.5mm" fo:border="2.49pt solid #000000" fo:padding="0.18mm" fo:background-color="#c0c0c0">
          <style:background-image/>
        </style:header-footer-properties>
      </style:header-style>
      <style:footer-style>
        <style:header-footer-properties fo:min-height="7.51mm" fo:margin-left="0mm" fo:margin-right="0mm" fo:margin-top="2.5mm" fo:border="2.49pt solid #000000" fo:padding="0.18m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footer>
        <text:p>Seite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17-05-15">00.00.0000</text:date>, <text:time style:data-style-name="N2" text:time-value="09:11:40.793000000">00:00:00</text:time></text:p>
        </style:region-right>
      </style:header>
      <style:header-left style:display="false"/>
      <style:footer>
        <text:p>Seite <text:page-number>1</text:page-number> / <text:page-count>99</text:page-count></text:p>
      </style:footer>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5.3.1.2$Windows_X86_64 LibreOffice_project/e80a0e0fd1875e1696614d24c32df0f95f03deb2</meta:generator>
    <meta:creation-date>2006-10-27T02:00:27</meta:creation-date>
    <dc:date>2017-05-15T09:24:39.320000000</dc:date>
    <dc:language>de-DE</dc:language>
    <meta:editing-cycles>88</meta:editing-cycles>
    <meta:editing-duration>P1DT11H22M48S</meta:editing-duration>
    <meta:document-statistic meta:table-count="7" meta:cell-count="1533" meta:object-count="13"/>
    <meta:user-defined meta:name="Info 1"/>
    <meta:user-defined meta:name="Info 2"/>
    <meta:user-defined meta:name="Info 3"/>
    <meta:user-defined meta:name="Info 4"/>
  </office:meta>
</office:document-meta>
</file>

<file path=Object 1/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chartooo="http://openoffice.org/2010/chart"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automatic-styles>
    <number:number-style style:name="N0">
      <number:number number:min-integer-digits="1"/>
    </number:number-style>
    <number:percentage-style style:name="N122">
      <number:number number:decimal-places="1" loext:min-decimal-places="1" number:min-integer-digits="1"/>
      <number:text>%</number:text>
    </number:percentage-style>
    <style:style style:name="ch1" style:family="chart">
      <style:graphic-properties draw:stroke="none"/>
    </style:style>
    <style:style style:name="ch2" style:family="chart">
      <style:chart-properties style:rotation-angle="0"/>
      <style:graphic-properties draw:fill-color="#ffffff"/>
      <style:text-properties fo:font-size="21pt" style:font-family-asian="'Arial Unicode MS'" style:font-size-asian="21pt" style:font-family-complex="Tahoma" style:font-size-complex="21pt"/>
    </style:style>
    <style:style style:name="ch3" style:family="chart">
      <style:chart-properties chart:include-hidden-cells="false" chart:treat-empty-cells="leave-gap"/>
    </style:style>
    <style:style style:name="ch4" style:family="chart" style:data-style-name="N0">
      <style:chart-properties chart:display-label="true" chart:logarithmic="false" chart:reverse-direction="false" text:line-break="true" loext:try-staggering-first="false" chart:label-arrangement="side-by-side" chart:link-data-style-to-source="true" chart:axis-position="0" chart:axis-label-position="outside-start" chart:tick-mark-position="at-labels"/>
      <style:graphic-properties svg:stroke-width="0.05cm"/>
      <style:text-properties fo:font-size="11.1999998092651pt" style:font-family-asian="'Arial Unicode MS'" style:font-size-asian="11.1999998092651pt" style:font-family-complex="Tahoma" style:font-size-complex="11.1999998092651pt"/>
    </style:style>
    <style:style style:name="ch5" style:family="chart" style:data-style-name="N0">
      <style:chart-properties chart:display-label="true" chart:logarithmic="false" chart:maximum="1" chart:origin="0" chart:interval-major="0.5" chart:reverse-direction="false" text:line-break="false" loext:try-staggering-first="false" chart:label-arrangement="side-by-side" chart:link-data-style-to-source="true" chart:axis-position="start"/>
      <style:graphic-properties svg:stroke-width="0.05cm"/>
      <style:text-properties fo:font-size="11.1999998092651pt" style:font-family-asian="'Arial Unicode MS'" style:font-size-asian="11.1999998092651pt" style:font-family-complex="Tahoma" style:font-size-complex="11.1999998092651pt"/>
    </style:style>
    <style:style style:name="ch6" style:family="chart" style:data-style-name="N122">
      <style:chart-properties chart:link-data-style-to-source="true"/>
      <style:graphic-properties draw:fill-color="#9999ff"/>
      <style:text-properties fo:font-size="9.69999980926514pt" style:font-family-asian="'Arial Unicode MS'" style:font-size-asian="9.69999980926514pt" style:font-family-complex="Tahoma" style:font-size-complex="9.69999980926514pt"/>
    </style:style>
    <style:style style:name="ch7" style:family="chart">
      <style:graphic-properties draw:fill="none" draw:fill-color="#d9d9d9"/>
    </style:style>
    <style:style style:name="ch8" style:family="chart">
      <style:graphic-properties draw:fill-color="#999999"/>
    </style:style>
  </office:automatic-styles>
  <office:body>
    <office:chart>
      <chart:chart svg:width="16.492cm" svg:height="11.363cm" xlink:href=".." xlink:type="simple" chart:class="chart:bar" chart:style-name="ch1">
        <chart:title svg:x="3.75cm" svg:y="0.226cm" chart:style-name="ch2">
          <text:p>Auswertung</text:p>
        </chart:title>
        <chart:plot-area chart:style-name="ch3" table:cell-range-address="Namen.I6:Namen.J12" chart:data-source-has-labels="both" svg:x="1.053cm" svg:y="1.502cm" svg:width="15.109cm" svg:height="9.633cm">
          <chartooo:coordinate-region svg:x="1.876cm" svg:y="1.725cm" svg:width="14.286cm" svg:height="9.187cm"/>
          <chart:axis chart:dimension="x" chart:name="primary-x" chart:style-name="ch4" chartooo:axis-type="text">
            <chart:categories table:cell-range-address="Namen.I12:Namen.I12"/>
          </chart:axis>
          <chart:axis chart:dimension="y" chart:name="primary-y" chart:style-name="ch5">
            <chart:grid chart:class="major"/>
          </chart:axis>
          <chart:series chart:style-name="ch6" chart:values-cell-range-address="Namen.J12:Namen.J12" chart:label-cell-address="Namen.J6:Namen.J11" chart:class="chart:bar">
            <chart:data-point/>
          </chart:series>
          <chart:wall chart:style-name="ch7"/>
          <chart:floor chart:style-name="ch8"/>
        </chart:plot-area>
        <table:table table:name="local-table">
          <table:table-header-columns>
            <table:table-column/>
          </table:table-header-columns>
          <table:table-columns>
            <table:table-column table:visibility="collapse"/>
          </table:table-columns>
          <table:table-header-rows>
            <table:table-row>
              <table:table-cell>
                <text:p/>
              </table:table-cell>
              <table:table-cell office:value-type="string">
                <text:p/>
                <draw:g>
                  <svg:desc>Namen.J6:Namen.J11</svg:desc>
                </draw:g>
              </table:table-cell>
            </table:table-row>
          </table:table-header-rows>
          <table:table-rows/>
        </table:table>
      </chart:chart>
    </office:chart>
  </office:body>
</office:document-content>
</file>

<file path=Object 1/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chartooo="http://openoffice.org/2010/chart" office:version="1.2">
  <office:meta>
    <meta:generator>LibreOffice/5.3.1.2$Windows_X86_64 LibreOffice_project/e80a0e0fd1875e1696614d24c32df0f95f03deb2</meta:generator>
  </office:meta>
</office:document-meta>
</file>

<file path=Object 1/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chart="urn:oasis:names:tc:opendocument:xmlns:chart:1.0" xmlns:dr3d="urn:oasis:names:tc:opendocument:xmlns:dr3d: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hartooo="http://openoffice.org/2010/chart"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styles/>
</office:document-styles>
</file>