
<file path=META-INF/manifest.xml><?xml version="1.0" encoding="utf-8"?>
<manifest:manifest xmlns:manifest="urn:oasis:names:tc:opendocument:xmlns:manifest:1.0" manifest:version="1.2">
  <manifest:file-entry manifest:media-type="application/vnd.oasis.opendocument.spreadsheet-template"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Pictures/100000000000000800000008913C8356.png"/>
  <manifest:file-entry manifest:media-type="text/xml" manifest:full-path="content.xml"/>
  <manifest:file-entry manifest:media-type="application/x-openoffice-gdimetafile;windows_formatname=&quot;GDIMetaFile&quot;" manifest:full-path="ObjectReplacements/Object 1"/>
  <manifest:file-entry manifest:media-type="application/x-openoffice-gdimetafile;windows_formatname=&quot;GDIMetaFile&quot;" manifest:full-path="ObjectReplacements/Object 2"/>
  <manifest:file-entry manifest:media-type="application/x-openoffice-gdimetafile;windows_formatname=&quot;GDIMetaFile&quot;" manifest:full-path="ObjectReplacements/Object 3"/>
  <manifest:file-entry manifest:media-type="text/xml" manifest:full-path="styles.xml"/>
  <manifest:file-entry manifest:media-type="text/xml" manifest:full-path="Object 1/content.xml"/>
  <manifest:file-entry manifest:media-type="text/xml" manifest:full-path="Object 1/styles.xml"/>
  <manifest:file-entry manifest:media-type="text/xml" manifest:full-path="Object 1/meta.xml"/>
  <manifest:file-entry manifest:media-type="application/vnd.oasis.opendocument.chart" manifest:full-path="Object 1/"/>
  <manifest:file-entry manifest:media-type="text/xml" manifest:full-path="Object 2/content.xml"/>
  <manifest:file-entry manifest:media-type="text/xml" manifest:full-path="Object 2/styles.xml"/>
  <manifest:file-entry manifest:media-type="text/xml" manifest:full-path="Object 2/settings.xml"/>
  <manifest:file-entry manifest:media-type="application/vnd.oasis.opendocument.spreadsheet" manifest:version="1.2" manifest:full-path="Object 2/"/>
  <manifest:file-entry manifest:media-type="text/xml" manifest:full-path="Object 3/content.xml"/>
  <manifest:file-entry manifest:media-type="text/xml" manifest:full-path="Object 3/styles.xml"/>
  <manifest:file-entry manifest:media-type="text/xml" manifest:full-path="Object 3/settings.xml"/>
  <manifest:file-entry manifest:media-type="application/vnd.oasis.opendocument.spreadsheet" manifest:version="1.2" manifest:full-path="Object 3/"/>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Wingdings" svg:font-family="Wingdings" style:font-pitch="variable" style:font-charset="x-symbol"/>
    <style:font-face style:name="Wingdings1" svg:font-family="Wingdings" style:font-adornments="Standard" style:font-pitch="variable" style:font-charset="x-symbol"/>
    <style:font-face style:name="Arial2" svg:font-family="Arial" style:font-adornments="Standard" style:font-family-generic="swiss"/>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Arial Unicode MS1" svg:font-family="'Arial Unicode MS'" style:font-family-generic="system" style:font-pitch="variable"/>
    <style:font-face style:name="Tahoma1"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8.01cm"/>
    </style:style>
    <style:style style:name="co3" style:family="table-column">
      <style:table-column-properties fo:break-before="auto" style:column-width="2.575cm"/>
    </style:style>
    <style:style style:name="co4" style:family="table-column">
      <style:table-column-properties fo:break-before="auto" style:column-width="18.209cm"/>
    </style:style>
    <style:style style:name="co5" style:family="table-column">
      <style:table-column-properties fo:break-before="auto" style:column-width="3.219cm"/>
    </style:style>
    <style:style style:name="co6" style:family="table-column">
      <style:table-column-properties fo:break-before="auto" style:column-width="2.007cm"/>
    </style:style>
    <style:style style:name="co7" style:family="table-column">
      <style:table-column-properties fo:break-before="auto" style:column-width="5.577cm"/>
    </style:style>
    <style:style style:name="co8" style:family="table-column">
      <style:table-column-properties fo:break-before="auto" style:column-width="0.58cm"/>
    </style:style>
    <style:style style:name="co9" style:family="table-column">
      <style:table-column-properties fo:break-before="auto" style:column-width="5.076cm"/>
    </style:style>
    <style:style style:name="co10" style:family="table-column">
      <style:table-column-properties fo:break-before="auto" style:column-width="2.194cm"/>
    </style:style>
    <style:style style:name="co11" style:family="table-column">
      <style:table-column-properties fo:break-before="auto" style:column-width="0.831cm"/>
    </style:style>
    <style:style style:name="co12" style:family="table-column">
      <style:table-column-properties fo:break-before="auto" style:column-width="1.744cm"/>
    </style:style>
    <style:style style:name="co13" style:family="table-column">
      <style:table-column-properties fo:break-before="auto" style:column-width="1.332cm"/>
    </style:style>
    <style:style style:name="co14" style:family="table-column">
      <style:table-column-properties fo:break-before="auto" style:column-width="2.265cm"/>
    </style:style>
    <style:style style:name="co15" style:family="table-column">
      <style:table-column-properties fo:break-before="auto" style:column-width="1.369cm"/>
    </style:style>
    <style:style style:name="co16" style:family="table-column">
      <style:table-column-properties fo:break-before="auto" style:column-width="1.238cm"/>
    </style:style>
    <style:style style:name="co17" style:family="table-column">
      <style:table-column-properties fo:break-before="auto" style:column-width="1.247cm"/>
    </style:style>
    <style:style style:name="co18" style:family="table-column">
      <style:table-column-properties fo:break-before="auto" style:column-width="1.386cm"/>
    </style:style>
    <style:style style:name="co19" style:family="table-column">
      <style:table-column-properties fo:break-before="auto" style:column-width="7.819cm"/>
    </style:style>
    <style:style style:name="co20" style:family="table-column">
      <style:table-column-properties fo:break-before="auto" style:column-width="2.514cm"/>
    </style:style>
    <style:style style:name="co21" style:family="table-column">
      <style:table-column-properties fo:break-before="auto" style:column-width="7.803cm"/>
    </style:style>
    <style:style style:name="co22" style:family="table-column">
      <style:table-column-properties fo:break-before="auto" style:column-width="0.804cm"/>
    </style:style>
    <style:style style:name="co23" style:family="table-column">
      <style:table-column-properties fo:break-before="auto" style:column-width="6.41cm"/>
    </style:style>
    <style:style style:name="co24" style:family="table-column">
      <style:table-column-properties fo:break-before="auto" style:column-width="1.164cm"/>
    </style:style>
    <style:style style:name="co25" style:family="table-column">
      <style:table-column-properties fo:break-before="auto" style:column-width="1.192cm"/>
    </style:style>
    <style:style style:name="co26" style:family="table-column">
      <style:table-column-properties fo:break-before="auto" style:column-width="2.279cm"/>
    </style:style>
    <style:style style:name="co27" style:family="table-column">
      <style:table-column-properties fo:break-before="auto" style:column-width="1.663cm"/>
    </style:style>
    <style:style style:name="co28" style:family="table-column">
      <style:table-column-properties fo:break-before="auto" style:column-width="2.307cm"/>
    </style:style>
    <style:style style:name="co29" style:family="table-column">
      <style:table-column-properties fo:break-before="auto" style:column-width="2.955cm"/>
    </style:style>
    <style:style style:name="co30" style:family="table-column">
      <style:table-column-properties fo:break-before="auto" style:column-width="2.842cm"/>
    </style:style>
    <style:style style:name="co31" style:family="table-column">
      <style:table-column-properties fo:break-before="auto" style:column-width="2.251cm"/>
    </style:style>
    <style:style style:name="co32" style:family="table-column">
      <style:table-column-properties fo:break-before="auto" style:column-width="0.942cm"/>
    </style:style>
    <style:style style:name="co33" style:family="table-column">
      <style:table-column-properties fo:break-before="auto" style:column-width="1.304cm"/>
    </style:style>
    <style:style style:name="co34" style:family="table-column">
      <style:table-column-properties fo:break-before="auto" style:column-width="1.358cm"/>
    </style:style>
    <style:style style:name="co35" style:family="table-column">
      <style:table-column-properties fo:break-before="auto" style:column-width="3.471cm"/>
    </style:style>
    <style:style style:name="co36" style:family="table-column">
      <style:table-column-properties fo:break-before="auto" style:column-width="1.931cm"/>
    </style:style>
    <style:style style:name="co37" style:family="table-column">
      <style:table-column-properties fo:break-before="auto" style:column-width="3.461cm"/>
    </style:style>
    <style:style style:name="co38" style:family="table-column">
      <style:table-column-properties fo:break-before="auto" style:column-width="2.081cm"/>
    </style:style>
    <style:style style:name="co39" style:family="table-column">
      <style:table-column-properties fo:break-before="auto" style:column-width="5.689cm"/>
    </style:style>
    <style:style style:name="co40" style:family="table-column">
      <style:table-column-properties fo:break-before="auto" style:column-width="2.42cm"/>
    </style:style>
    <style:style style:name="ro1" style:family="table-row">
      <style:table-row-properties style:row-height="0.623cm" fo:break-before="auto" style:use-optimal-row-height="true"/>
    </style:style>
    <style:style style:name="ro2" style:family="table-row">
      <style:table-row-properties style:row-height="0.631cm" fo:break-before="auto" style:use-optimal-row-height="true"/>
    </style:style>
    <style:style style:name="ro3" style:family="table-row">
      <style:table-row-properties style:row-height="0.48cm" fo:break-before="auto" style:use-optimal-row-height="false"/>
    </style:style>
    <style:style style:name="ro4" style:family="table-row">
      <style:table-row-properties style:row-height="0.453cm" fo:break-before="auto" style:use-optimal-row-height="true"/>
    </style:style>
    <style:style style:name="ro5" style:family="table-row">
      <style:table-row-properties style:row-height="0.894cm" fo:break-before="auto" style:use-optimal-row-height="true"/>
    </style:style>
    <style:style style:name="ro6" style:family="table-row">
      <style:table-row-properties style:row-height="2.369cm" fo:break-before="auto" style:use-optimal-row-height="true"/>
    </style:style>
    <style:style style:name="ro7" style:family="table-row">
      <style:table-row-properties style:row-height="0.473cm" fo:break-before="auto" style:use-optimal-row-height="true"/>
    </style:style>
    <style:style style:name="ro8" style:family="table-row">
      <style:table-row-properties style:row-height="1.789cm" fo:break-before="auto" style:use-optimal-row-height="true"/>
    </style:style>
    <style:style style:name="ta1" style:family="table" style:master-page-name="Default">
      <style:table-properties table:display="true" style:writing-mode="lr-tb"/>
    </style:style>
    <number:number-style style:name="N1">
      <number:number number:decimal-places="0" number:min-integer-digits="1"/>
    </number:number-style>
    <number:percentage-style style:name="N11">
      <number:number number:decimal-places="2" number:min-integer-digits="1"/>
      <number:text>%</number:text>
    </number:percentage-style>
    <style:style style:name="ce1" style:family="table-cell" style:parent-style-name="Default">
      <style:table-cell-properties fo:background-color="#e6e6ff"/>
      <style:text-properties fo:font-size="14pt"/>
    </style:style>
    <style:style style:name="ce2" style:family="table-cell" style:parent-style-name="Eingabe">
      <style:table-cell-properties fo:background-color="#ffff00"/>
    </style:style>
    <style:style style:name="ce3" style:family="table-cell" style:parent-style-name="Default">
      <style:table-cell-properties fo:background-color="#ffff00"/>
      <style:text-properties fo:font-size="14pt"/>
    </style:style>
    <style:style style:name="ce4" style:family="table-cell" style:parent-style-name="Default">
      <style:table-cell-properties fo:border-bottom="none" style:text-align-source="fix" style:repeat-content="false" fo:border-left="0.088cm solid #000000" fo:border-right="none" fo:border-top="0.088cm solid #000000"/>
      <style:paragraph-properties fo:text-align="start" fo:margin-left="0cm"/>
      <style:text-properties style:font-name="Comic Sans MS" fo:font-size="14pt" fo:font-weight="bold"/>
    </style:style>
    <style:style style:name="ce5" style:family="table-cell" style:parent-style-name="Default">
      <style:table-cell-properties fo:border-bottom="none" fo:border-left="0.088cm solid #000000" fo:border-right="none" fo:border-top="none"/>
    </style:style>
    <style:style style:name="ce6" style:family="table-cell" style:parent-style-name="Default">
      <style:table-cell-properties fo:border-bottom="none" style:text-align-source="fix" style:repeat-content="false" fo:border-left="0.088cm solid #000000" fo:border-right="none" fo:border-top="none"/>
      <style:paragraph-properties fo:text-align="center" fo:margin-left="0cm"/>
      <style:text-properties style:font-name="Wingdings1" fo:font-size="14pt" style:font-name-asian="Wingdings1" style:font-name-complex="Wingdings1"/>
      <style:map style:condition="is-true-formula([.D2]=&quot;Richtig&quot;)" style:apply-style-name="Default" style:base-cell-address="Tabelle1.B1"/>
    </style:style>
    <style:style style:name="ce7" style:family="table-cell" style:parent-style-name="Default">
      <style:table-cell-properties fo:border-bottom="none" style:text-align-source="fix" style:repeat-content="false" fo:border-left="0.088cm solid #000000" fo:border-right="none" fo:border-top="none"/>
      <style:paragraph-properties fo:text-align="center"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8" style:family="table-cell" style:parent-style-name="Default">
      <style:table-cell-properties fo:border-bottom="none" fo:border-left="0.088cm solid #000000" fo:border-right="none" fo:border-top="none"/>
      <style:text-properties fo:font-weight="bold"/>
    </style:style>
    <style:style style:name="ce9" style:family="table-cell" style:parent-style-name="Default">
      <style:table-cell-properties fo:border-bottom="none" fo:border-left="0.088cm solid #000000" fo:border-right="none" fo:border-top="none"/>
      <style:text-properties fo:font-size="14pt"/>
    </style:style>
    <style:style style:name="ce10" style:family="table-cell" style:parent-style-name="Default">
      <style:table-cell-properties fo:border-bottom="none" fo:background-color="#e6e6ff" fo:border-left="0.088cm solid #000000" fo:border-right="none" fo:border-top="none"/>
      <style:text-properties fo:font-size="14pt"/>
    </style:style>
    <style:style style:name="ce11" style:family="table-cell" style:parent-style-name="Default" style:data-style-name="N0">
      <style:table-cell-properties fo:border-bottom="0.088cm solid #000000" fo:background-color="#e6e6ff" fo:border-left="0.088cm solid #000000" fo:border-right="none" fo:border-top="none"/>
      <style:text-properties fo:font-size="14pt" fo:font-weight="bold"/>
    </style:style>
    <style:style style:name="ce12" style:family="table-cell" style:parent-style-name="Default">
      <style:table-cell-properties fo:border-bottom="none" fo:border-left="none" fo:border-right="0.088cm solid #000000" fo:border-top="0.088cm solid #000000"/>
      <style:text-properties style:font-name="Arial" fo:font-size="14pt"/>
    </style:style>
    <style:style style:name="ce13" style:family="table-cell" style:parent-style-name="Default">
      <style:table-cell-properties fo:border-bottom="none" fo:border-left="none" fo:border-right="0.088cm solid #000000" fo:border-top="none"/>
    </style:style>
    <style:style style:name="ce14" style:family="table-cell" style:parent-style-name="Default">
      <style:table-cell-properties fo:border-bottom="none" style:text-align-source="fix" style:repeat-content="false" fo:border-left="none" fo:border-right="0.088cm solid #000000" fo:border-top="none"/>
      <style:paragraph-properties fo:text-align="center" fo:margin-left="0cm"/>
      <style:text-properties style:font-name="Wingdings" fo:font-size="14pt"/>
    </style:style>
    <style:style style:name="ce15" style:family="table-cell" style:parent-style-name="Default">
      <style:table-cell-properties fo:border-bottom="none" style:text-align-source="fix" style:repeat-content="false" fo:border-left="none" fo:border-right="0.088cm solid #000000" fo:border-top="none"/>
      <style:paragraph-properties fo:text-align="center"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16" style:family="table-cell" style:parent-style-name="Default">
      <style:table-cell-properties fo:border-bottom="none" fo:border-left="none" fo:border-right="0.088cm solid #000000" fo:border-top="none"/>
      <style:text-properties style:font-name="Arial" fo:font-size="14pt"/>
    </style:style>
    <style:style style:name="ce17" style:family="table-cell" style:parent-style-name="Default">
      <style:table-cell-properties fo:border-bottom="none" fo:background-color="#e6e6ff" fo:border-left="none" fo:border-right="0.088cm solid #000000" fo:border-top="none"/>
      <style:text-properties fo:font-size="14pt"/>
    </style:style>
    <style:style style:name="ce18" style:family="table-cell" style:parent-style-name="Default" style:data-style-name="N11">
      <style:table-cell-properties fo:border-bottom="0.088cm solid #000000" fo:background-color="#e6e6ff" fo:border-left="none" fo:border-right="0.088cm solid #000000" fo:border-top="none"/>
      <style:text-properties fo:font-size="14pt"/>
    </style:style>
    <style:style style:name="ce19" style:family="table-cell" style:parent-style-name="Default">
      <style:table-cell-properties fo:background-color="#e6e6ff" style:cell-protect="hidden-and-protected" style:print-content="true"/>
      <style:text-properties fo:font-size="14pt"/>
    </style:style>
    <style:style style:name="ce20" style:family="table-cell" style:parent-style-name="Default">
      <style:table-cell-properties style:cell-protect="hidden-and-protected" style:print-content="true" fo:border="none"/>
      <style:text-properties fo:font-size="14pt"/>
    </style:style>
    <style:style style:name="ce21" style:family="table-cell" style:parent-style-name="Default" style:data-style-name="N121">
      <style:table-cell-properties fo:background-color="#e6e6ff"/>
      <style:text-properties fo:font-size="14pt"/>
    </style:style>
    <style:style style:name="ce22" style:family="table-cell" style:parent-style-name="Default" style:data-style-name="N121">
      <style:table-cell-properties fo:background-color="#e6e6ff" style:cell-protect="hidden-and-protected" style:print-content="true"/>
      <style:text-properties fo:font-size="14pt"/>
    </style:style>
    <style:style style:name="ce23" style:family="table-cell" style:parent-style-name="Default">
      <style:table-cell-properties style:cell-protect="hidden-and-protected" style:print-content="true"/>
    </style:style>
    <style:style style:name="ce24" style:family="table-cell" style:parent-style-name="Default">
      <style:table-cell-properties style:text-align-source="fix" style:repeat-content="false"/>
      <style:paragraph-properties fo:text-align="start" fo:margin-left="0cm"/>
      <style:text-properties fo:font-weight="bold"/>
    </style:style>
    <style:style style:name="ce25" style:family="table-cell" style:parent-style-name="Default">
      <style:table-cell-properties style:text-align-source="fix" style:repeat-content="false"/>
      <style:paragraph-properties fo:text-align="start" fo:margin-left="0cm"/>
    </style:style>
    <style:style style:name="ce26" style:family="table-cell" style:parent-style-name="Default">
      <style:table-cell-properties style:text-align-source="fix" style:repeat-content="false" fo:border="none"/>
      <style:paragraph-properties fo:text-align="start" fo:margin-left="0cm"/>
    </style:style>
    <style:style style:name="ce27" style:family="table-cell" style:parent-style-name="Default">
      <style:table-cell-properties style:text-align-source="fix" style:repeat-content="false" fo:border="none"/>
      <style:paragraph-properties fo:text-align="end" fo:margin-left="0cm"/>
      <style:text-properties fo:font-style="italic"/>
    </style:style>
    <style:style style:name="ce28" style:family="table-cell" style:parent-style-name="Default">
      <style:table-cell-properties style:text-align-source="fix" style:repeat-content="false" fo:border="none"/>
      <style:paragraph-properties fo:text-align="center" fo:margin-left="0cm"/>
      <style:text-properties fo:font-style="italic"/>
    </style:style>
    <style:style style:name="ce29" style:family="table-cell" style:parent-style-name="Default">
      <style:table-cell-properties style:text-align-source="fix" style:repeat-content="false" fo:border="none"/>
      <style:paragraph-properties fo:text-align="start" fo:margin-left="0cm"/>
      <style:text-properties fo:font-style="italic"/>
    </style:style>
    <style:style style:name="ce30" style:family="table-cell" style:parent-style-name="Default">
      <style:table-cell-properties style:text-align-source="fix" style:repeat-content="false" fo:border="none"/>
      <style:paragraph-properties fo:text-align="start" fo:margin-left="0cm"/>
      <style:map style:condition="is-true-formula([.$E$47]=&quot;&quot;)" style:apply-style-name="Default" style:base-cell-address="Tabelle1.C47"/>
    </style:style>
    <style:style style:name="ce31" style:family="table-cell" style:parent-style-name="Default">
      <style:table-cell-properties style:text-align-source="fix" style:repeat-content="false" fo:border="none"/>
      <style:paragraph-properties fo:text-align="start" fo:margin-left="0cm"/>
      <style:map style:condition="is-true-formula([.$E$64]=&quot;&quot;)" style:apply-style-name="Default" style:base-cell-address="Tabelle1.D61"/>
    </style:style>
    <style:style style:name="ce32" style:family="table-cell" style:parent-style-name="Default">
      <style:table-cell-properties style:text-align-source="fix" style:repeat-content="false" fo:wrap-option="wrap" fo:border="none"/>
      <style:paragraph-properties fo:text-align="end" fo:margin-left="0cm"/>
      <style:text-properties fo:hyphenate="true"/>
      <style:map style:condition="is-true-formula([.$E$47]=&quot;&quot;)" style:apply-style-name="Default" style:base-cell-address="Tabelle1.C47"/>
    </style:style>
    <style:style style:name="ce33" style:family="table-cell" style:parent-style-name="Default">
      <style:table-cell-properties style:text-align-source="fix" style:repeat-content="false"/>
      <style:paragraph-properties fo:text-align="end" fo:margin-left="0cm"/>
    </style:style>
    <style:style style:name="ce34" style:family="table-cell" style:parent-style-name="Default">
      <style:table-cell-properties style:text-align-source="fix" style:repeat-content="false" fo:border="none"/>
      <style:paragraph-properties fo:text-align="end" fo:margin-left="0cm"/>
    </style:style>
    <style:style style:name="ce35" style:family="table-cell" style:parent-style-name="Default" style:data-style-name="N100">
      <style:table-cell-properties style:text-align-source="fix" style:repeat-content="false"/>
      <style:paragraph-properties fo:text-align="end" fo:margin-left="0cm"/>
    </style:style>
    <style:style style:name="ce36" style:family="table-cell" style:parent-style-name="Default" style:data-style-name="N100">
      <style:table-cell-properties style:text-align-source="fix" style:repeat-content="false"/>
      <style:paragraph-properties fo:text-align="start" fo:margin-left="0cm"/>
    </style:style>
    <style:style style:name="ce37" style:family="table-cell" style:parent-style-name="Default" style:data-style-name="N100">
      <style:table-cell-properties style:text-align-source="fix" style:repeat-content="false" fo:wrap-option="wrap"/>
      <style:paragraph-properties fo:text-align="end" fo:margin-left="0cm"/>
      <style:text-properties fo:hyphenate="true"/>
    </style:style>
    <style:style style:name="ce38" style:family="table-cell" style:parent-style-name="Eingabe">
      <style:table-cell-properties style:text-align-source="fix" style:repeat-content="false"/>
      <style:paragraph-properties fo:text-align="start" fo:margin-left="0cm"/>
      <style:map style:condition="is-true-formula(OR([.E5]=&quot;&quot;;[.E5]=&quot;&quot;))" style:apply-style-name="Default" style:base-cell-address="Tabelle1.C5"/>
    </style:style>
    <style:style style:name="ce39" style:family="table-cell" style:parent-style-name="Default">
      <style:table-cell-properties style:text-align-source="fix" style:repeat-content="false" fo:border="none"/>
      <style:paragraph-properties fo:text-align="center" fo:margin-left="0cm"/>
      <style:text-properties style:font-name="Arial"/>
    </style:style>
    <style:style style:name="ce40" style:family="table-cell" style:parent-style-name="Default">
      <style:table-cell-properties style:text-align-source="fix" style:repeat-content="false" fo:border="none"/>
      <style:paragraph-properties fo:text-align="start" fo:margin-left="0cm"/>
      <style:text-properties style:font-name="Wingdings"/>
    </style:style>
    <style:style style:name="ce41" style:family="table-cell" style:parent-style-name="Default">
      <style:table-cell-properties style:text-align-source="fix" style:repeat-content="false" fo:border="none"/>
      <style:paragraph-properties fo:text-align="start" fo:margin-left="0cm"/>
      <style:text-properties style:font-name="Comic Sans MS" fo:font-size="14pt"/>
    </style:style>
    <style:style style:name="ce42" style:family="table-cell" style:parent-style-name="Default">
      <style:table-cell-properties fo:border-bottom="none" style:text-align-source="fix" style:repeat-content="false" fo:border-left="0.002cm solid #000000" fo:border-right="none" fo:border-top="0.002cm solid #000000"/>
      <style:paragraph-properties fo:text-align="start" fo:margin-left="0cm"/>
      <style:text-properties fo:font-size="14pt" fo:font-weight="bold"/>
    </style:style>
    <style:style style:name="ce43" style:family="table-cell" style:parent-style-name="Default">
      <style:table-cell-properties fo:border-bottom="none" style:text-align-source="fix" style:repeat-content="false" fo:border-left="0.002cm solid #000000" fo:border-right="none" fo:border-top="none"/>
      <style:paragraph-properties fo:text-align="start" fo:margin-left="0cm"/>
      <style:text-properties style:font-name="Wingdings1" fo:font-size="14pt" style:font-name-asian="Wingdings1" style:font-name-complex="Wingdings1"/>
      <style:map style:condition="is-true-formula([.D2]=&quot;Richtig&quot;)" style:apply-style-name="Default" style:base-cell-address="Tabelle1.B1"/>
    </style:style>
    <style:style style:name="ce44" style:family="table-cell" style:parent-style-name="Default">
      <style:table-cell-properties fo:border-bottom="0.002cm solid #000000" style:text-align-source="fix" style:repeat-content="false" fo:border-left="0.002cm solid #000000" fo:border-right="none" fo:border-top="none"/>
      <style:paragraph-properties fo:text-align="start"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45" style:family="table-cell" style:parent-style-name="Default" style:data-style-name="N0">
      <style:table-cell-properties style:text-align-source="fix" style:repeat-content="false"/>
      <style:paragraph-properties fo:text-align="start" fo:margin-left="0cm"/>
    </style:style>
    <style:style style:name="ce46" style:family="table-cell" style:parent-style-name="Default">
      <style:table-cell-properties style:text-align-source="fix" style:repeat-content="false" fo:wrap-option="wrap"/>
      <style:paragraph-properties fo:text-align="start" fo:margin-left="0cm"/>
    </style:style>
    <style:style style:name="ce47" style:family="table-cell" style:parent-style-name="Default" style:data-style-name="N0">
      <style:table-cell-properties style:text-align-source="fix" style:repeat-content="false"/>
      <style:paragraph-properties fo:text-align="start" fo:margin-left="0cm"/>
      <style:text-properties fo:font-style="italic"/>
    </style:style>
    <style:style style:name="ce48" style:family="table-cell" style:parent-style-name="Default" style:data-style-name="N1">
      <style:table-cell-properties style:text-align-source="fix" style:repeat-content="false"/>
      <style:paragraph-properties fo:text-align="start" fo:margin-left="0cm"/>
      <style:text-properties fo:font-style="italic"/>
    </style:style>
    <style:style style:name="ce49" style:family="table-cell" style:parent-style-name="Default" style:data-style-name="N1">
      <style:table-cell-properties style:text-align-source="fix" style:repeat-content="false"/>
      <style:paragraph-properties fo:text-align="start" fo:margin-left="0cm"/>
    </style:style>
    <style:style style:name="ce50" style:family="table-cell" style:parent-style-name="Default">
      <style:table-cell-properties style:text-align-source="fix" style:repeat-content="false" fo:border="none"/>
      <style:paragraph-properties fo:text-align="start" fo:margin-left="0cm"/>
      <style:text-properties style:font-name="Arial" fo:font-size="14pt"/>
    </style:style>
    <style:style style:name="ce51" style:family="table-cell" style:parent-style-name="Default">
      <style:table-cell-properties fo:border-bottom="none" style:text-align-source="fix" style:repeat-content="false" fo:border-left="none" fo:border-right="0.002cm solid #000000" fo:border-top="0.002cm solid #000000"/>
      <style:paragraph-properties fo:text-align="start" fo:margin-left="0cm"/>
      <style:text-properties style:font-name="Arial" fo:font-size="14pt" fo:font-weight="bold"/>
    </style:style>
    <style:style style:name="ce52" style:family="table-cell" style:parent-style-name="Default">
      <style:table-cell-properties fo:border-bottom="none" style:text-align-source="fix" style:repeat-content="false" fo:border-left="none" fo:border-right="0.002cm solid #000000" fo:border-top="none"/>
      <style:paragraph-properties fo:text-align="start" fo:margin-left="0cm"/>
      <style:text-properties style:font-name="Wingdings" fo:font-size="14pt"/>
    </style:style>
    <style:style style:name="ce53" style:family="table-cell" style:parent-style-name="Default">
      <style:table-cell-properties fo:border-bottom="0.002cm solid #000000" style:text-align-source="fix" style:repeat-content="false" fo:border-left="none" fo:border-right="0.002cm solid #000000" fo:border-top="none"/>
      <style:paragraph-properties fo:text-align="start"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54" style:family="table-cell" style:parent-style-name="Default" style:data-style-name="N0">
      <style:table-cell-properties style:text-align-source="fix" style:repeat-content="false" fo:wrap-option="wrap"/>
      <style:paragraph-properties fo:text-align="start" fo:margin-left="0cm"/>
    </style:style>
    <style:style style:name="ce55" style:family="table-cell" style:parent-style-name="Default">
      <style:table-cell-properties style:text-align-source="fix" style:repeat-content="false" fo:background-color="transparent" fo:border="none"/>
      <style:paragraph-properties fo:text-align="start" fo:margin-left="0cm"/>
    </style:style>
    <style:style style:name="ce56" style:family="table-cell" style:parent-style-name="Default">
      <style:table-cell-properties fo:background-color="transparent"/>
    </style:style>
    <style:style style:name="ce57" style:family="table-cell" style:parent-style-name="Default">
      <style:table-cell-properties style:text-align-source="fix" style:repeat-content="false" fo:background-color="transparent"/>
      <style:paragraph-properties fo:text-align="start" fo:margin-left="0cm"/>
    </style:style>
    <style:style style:name="ce58" style:family="table-cell" style:parent-style-name="Default">
      <style:table-cell-properties style:text-align-source="fix" style:repeat-content="false" fo:background-color="transparent" fo:wrap-option="wrap"/>
      <style:paragraph-properties fo:text-align="start" fo:margin-left="0cm"/>
    </style:style>
    <style:style style:name="ce59" style:family="table-cell" style:parent-style-name="Default">
      <style:table-cell-properties style:text-align-source="fix" style:repeat-content="false"/>
      <style:paragraph-properties fo:text-align="start" fo:margin-left="0cm"/>
      <style:text-properties style:font-name="Arial" fo:font-size="14pt" fo:font-weight="bold"/>
    </style:style>
    <style:style style:name="ce60" style:family="table-cell" style:parent-style-name="Default">
      <style:table-cell-properties style:text-align-source="fix" style:repeat-content="false" fo:wrap-option="wrap"/>
      <style:paragraph-properties fo:text-align="start" fo:margin-left="0cm"/>
      <style:text-properties style:font-name="Arial" fo:font-size="14pt" fo:font-weight="normal" fo:hyphenate="true"/>
    </style:style>
    <style:style style:name="ce61" style:family="table-cell" style:parent-style-name="Default">
      <style:table-cell-properties style:text-align-source="fix" style:repeat-content="false"/>
      <style:paragraph-properties fo:text-align="end" fo:margin-left="0cm"/>
      <style:text-properties style:font-name="Arial" fo:font-size="14pt" fo:font-weight="bold"/>
    </style:style>
    <style:style style:name="ce62" style:family="table-cell" style:parent-style-name="Default">
      <style:table-cell-properties style:text-align-source="fix" style:repeat-content="false"/>
      <style:paragraph-properties fo:text-align="end" fo:margin-left="0cm"/>
      <style:text-properties style:font-name="Arial" fo:font-size="14pt"/>
    </style:style>
    <style:style style:name="ce63" style:family="table-cell" style:parent-style-name="Eingabe">
      <style:map style:condition="is-true-formula(OR([.D1]=&quot;&quot;;[.D1]=&quot;&quot;))" style:apply-style-name="Default" style:base-cell-address="Tabelle1.B1"/>
    </style:style>
    <style:style style:name="ce64" style:family="table-cell" style:parent-style-name="Eingabe">
      <style:map style:condition="is-true-formula(OR([.D1]=&quot;&quot;;[.D1]=&quot;&quot;))" style:apply-style-name="Default" style:base-cell-address="Tabelle1.B1"/>
    </style:style>
    <style:style style:name="ce65" style:family="table-cell" style:parent-style-name="Eingabe">
      <style:text-properties style:font-name-asian="Arial1" style:font-name-complex="Arial1"/>
      <style:map style:condition="is-true-formula(OR([.D1]=&quot;&quot;;[.D1]=&quot;&quot;))" style:apply-style-name="Default" style:base-cell-address="Tabelle1.B1"/>
    </style:style>
    <style:style style:name="ce66" style:family="table-cell" style:parent-style-name="Default">
      <style:text-properties style:font-name="Arial" fo:font-size="14pt" fo:font-weight="bold"/>
    </style:style>
    <style:style style:name="ce67" style:family="table-cell" style:parent-style-name="Default">
      <style:text-properties style:font-name="Arial" fo:font-size="14pt"/>
    </style:style>
    <style:style style:name="ce68" style:family="table-cell" style:parent-style-name="Default">
      <style:table-cell-properties style:text-align-source="fix" style:repeat-content="false"/>
      <style:paragraph-properties fo:text-align="center" fo:margin-left="0cm"/>
      <style:text-properties style:font-name="Wingdings1" fo:font-size="14pt" style:font-name-asian="Wingdings1" style:font-name-complex="Wingdings1"/>
    </style:style>
    <style:style style:name="ce69" style:family="table-cell" style:parent-style-name="Default">
      <style:table-cell-properties style:text-align-source="fix" style:repeat-content="false"/>
      <style:paragraph-properties fo:text-align="center" fo:margin-left="0cm"/>
      <style:text-properties style:font-name="Comic Sans MS" fo:font-size="14pt"/>
    </style:style>
    <style:style style:name="ce70" style:family="table-cell" style:parent-style-name="Default">
      <style:text-properties fo:font-size="14pt"/>
    </style:style>
    <style:style style:name="ce71" style:family="table-cell" style:parent-style-name="Default">
      <style:table-cell-properties fo:border-bottom="none" fo:border-left="0.088cm solid #000000" fo:border-right="none" fo:border-top="0.088cm solid #000000"/>
      <style:text-properties fo:font-size="14pt" fo:font-weight="bold"/>
    </style:style>
    <style:style style:name="ce72" style:family="table-cell" style:parent-style-name="Default">
      <style:table-cell-properties fo:border-bottom="none" style:text-align-source="fix" style:repeat-content="false" fo:border-left="0.088cm solid #000000" fo:border-right="none" fo:border-top="none"/>
      <style:paragraph-properties fo:text-align="center" fo:margin-left="0cm"/>
      <style:text-properties style:font-name="Wingdings1" fo:font-size="14pt" style:font-name-asian="Wingdings1" style:font-name-complex="Wingdings1"/>
      <style:map style:condition="is-true-formula([.D2]=&quot;Richtig&quot;)" style:apply-style-name="Default" style:base-cell-address="Tabelle1.B1"/>
    </style:style>
    <style:style style:name="ce73" style:family="table-cell" style:parent-style-name="Default">
      <style:table-cell-properties fo:border-bottom="0.088cm solid #000000" style:text-align-source="fix" style:repeat-content="false" fo:border-left="0.088cm solid #000000" fo:border-right="none" fo:border-top="none"/>
      <style:paragraph-properties fo:text-align="center"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74" style:family="table-cell" style:parent-style-name="Default">
      <style:table-cell-properties fo:border="none"/>
      <style:text-properties style:font-name="Arial" fo:font-size="14pt"/>
    </style:style>
    <style:style style:name="ce75" style:family="table-cell" style:parent-style-name="Default">
      <style:table-cell-properties fo:border-bottom="none" fo:border-left="none" fo:border-right="0.088cm solid #000000" fo:border-top="0.088cm solid #000000"/>
      <style:text-properties style:font-name="Arial" fo:font-size="14pt" fo:font-weight="bold"/>
    </style:style>
    <style:style style:name="ce76" style:family="table-cell" style:parent-style-name="Default">
      <style:table-cell-properties fo:border-bottom="0.088cm solid #000000" style:text-align-source="fix" style:repeat-content="false" fo:border-left="none" fo:border-right="0.088cm solid #000000" fo:border-top="none"/>
      <style:paragraph-properties fo:text-align="center" fo:margin-left="0cm"/>
      <style:text-properties style:font-name="Comic Sans MS" fo:font-size="14pt" fo:language="de" fo:country="DE" style:font-size-asian="6.80000019073486pt" style:language-asian="de" style:country-asian="DE" style:font-size-complex="6.80000019073486pt" style:language-complex="de" style:country-complex="DE"/>
    </style:style>
    <style:style style:name="ce77" style:family="table-cell" style:parent-style-name="Default" style:data-style-name="N0">
      <style:text-properties style:font-name="Arial" fo:font-size="14pt"/>
    </style:style>
    <style:style style:name="ce78" style:family="table-cell" style:parent-style-name="Default" style:data-style-name="N0">
      <style:text-properties style:font-name="Arial" fo:font-size="14pt" fo:font-weight="bold"/>
    </style:style>
    <style:style style:name="ce79" style:family="table-cell" style:parent-style-name="Default" style:data-style-name="N0"/>
    <style:style style:name="ce80" style:family="table-cell" style:parent-style-name="Default">
      <style:table-cell-properties style:text-align-source="fix" style:repeat-content="false"/>
      <style:paragraph-properties fo:text-align="center" fo:margin-left="0cm"/>
    </style:style>
    <style:style style:name="ce81" style:family="table-cell" style:parent-style-name="Default">
      <style:text-properties fo:font-weight="bold" style:font-weight-asian="bold" style:font-weight-complex="bold"/>
    </style:style>
    <style:style style:name="ce82" style:family="table-cell" style:parent-style-name="Default">
      <style:table-cell-properties style:text-align-source="fix" style:repeat-content="false"/>
      <style:paragraph-properties fo:text-align="end" fo:margin-left="0cm"/>
      <style:text-properties fo:font-weight="bold" style:font-weight-asian="bold" style:font-weight-complex="bold"/>
    </style:style>
    <style:style style:name="ce83" style:family="table-cell" style:parent-style-name="Default">
      <style:text-properties fo:font-style="italic"/>
    </style:style>
    <style:style style:name="ce84" style:family="table-cell" style:parent-style-name="Eingabe">
      <style:table-cell-properties style:text-align-source="fix" style:repeat-content="false"/>
      <style:paragraph-properties fo:text-align="end" fo:margin-left="0cm"/>
    </style:style>
    <style:style style:name="ce85" style:family="table-cell" style:parent-style-name="Eingabe">
      <style:map style:condition="is-true-formula([.E14]=&quot;&quot;)" style:apply-style-name="Default" style:base-cell-address="Tabelle3.C14"/>
    </style:style>
    <style:style style:name="ce86" style:family="table-cell" style:parent-style-name="Default">
      <style:table-cell-properties style:text-align-source="fix" style:repeat-content="false"/>
      <style:paragraph-properties fo:text-align="start" fo:margin-left="0cm"/>
      <style:text-properties style:font-name="Wingdings1" fo:font-size="10pt" style:font-name-asian="Wingdings1" style:font-name-complex="Wingdings1"/>
    </style:style>
    <style:style style:name="ce87" style:family="table-cell" style:parent-style-name="Default">
      <style:table-cell-properties style:text-align-source="fix" style:repeat-content="false" fo:border="none"/>
      <style:paragraph-properties fo:text-align="center" fo:margin-left="0cm"/>
      <style:text-properties style:font-name="Comic Sans MS" fo:font-size="14pt"/>
    </style:style>
    <style:style style:name="ce88" style:family="table-cell" style:parent-style-name="Default">
      <style:table-cell-properties fo:border-bottom="none" style:text-align-source="fix" style:repeat-content="false" fo:border-left="0.002cm solid #000000" fo:border-right="none" fo:border-top="0.002cm solid #000000"/>
      <style:paragraph-properties fo:text-align="center" fo:margin-left="0cm"/>
      <style:text-properties fo:font-size="14pt" fo:font-weight="bold"/>
    </style:style>
    <style:style style:name="ce89" style:family="table-cell" style:parent-style-name="Default">
      <style:table-cell-properties fo:border-bottom="none" style:text-align-source="fix" style:repeat-content="false" fo:border-left="0.002cm solid #000000" fo:border-right="none" fo:border-top="none"/>
      <style:paragraph-properties fo:text-align="center" fo:margin-left="0cm"/>
      <style:text-properties style:font-name="Wingdings1" fo:font-size="14pt" style:font-name-asian="Wingdings1" style:font-name-complex="Wingdings1"/>
      <style:map style:condition="is-true-formula([.D2]=&quot;Richtig&quot;)" style:apply-style-name="Default" style:base-cell-address="Tabelle1.B1"/>
    </style:style>
    <style:style style:name="ce90" style:family="table-cell" style:parent-style-name="Default">
      <style:table-cell-properties fo:border-bottom="0.002cm solid #000000" style:text-align-source="fix" style:repeat-content="false" fo:border-left="0.002cm solid #000000" fo:border-right="none" fo:border-top="none"/>
      <style:paragraph-properties fo:text-align="center"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91" style:family="table-cell" style:parent-style-name="Default">
      <style:table-cell-properties fo:border-bottom="none" fo:border-left="none" fo:border-right="0.002cm solid #000000" fo:border-top="0.002cm solid #000000"/>
      <style:text-properties style:font-name="Arial" fo:font-size="14pt" fo:font-weight="bold"/>
    </style:style>
    <style:style style:name="ce92" style:family="table-cell" style:parent-style-name="Default">
      <style:table-cell-properties fo:border-bottom="none" style:text-align-source="fix" style:repeat-content="false" fo:border-left="none" fo:border-right="0.002cm solid #000000" fo:border-top="none"/>
      <style:paragraph-properties fo:text-align="center" fo:margin-left="0cm"/>
      <style:text-properties style:font-name="Wingdings" fo:font-size="14pt"/>
    </style:style>
    <style:style style:name="ce93" style:family="table-cell" style:parent-style-name="Default">
      <style:table-cell-properties fo:border-bottom="0.002cm solid #000000" style:text-align-source="fix" style:repeat-content="false" fo:border-left="none" fo:border-right="0.002cm solid #000000" fo:border-top="none"/>
      <style:paragraph-properties fo:text-align="center"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94" style:family="table-cell" style:parent-style-name="Eingabe">
      <style:map style:condition="is-true-formula(OR([.D1]=&quot;&quot;;[.D1]=&quot;&quot;))" style:apply-style-name="Default" style:base-cell-address="Tabelle1.B1"/>
    </style:style>
    <style:style style:name="ce95" style:family="table-cell" style:parent-style-name="Eingabe">
      <style:map style:condition="is-true-formula(OR([.D1]=&quot;&quot;;[.D1]=&quot;&quot;))" style:apply-style-name="Default" style:base-cell-address="Tabelle1.B1"/>
    </style:style>
    <style:style style:name="ce96" style:family="table-cell" style:parent-style-name="Eingabe">
      <style:text-properties style:font-name-asian="Arial1" style:font-name-complex="Arial1"/>
      <style:map style:condition="is-true-formula(OR([.D1]=&quot;&quot;;[.D1]=&quot;&quot;))" style:apply-style-name="Default" style:base-cell-address="Tabelle1.B1"/>
    </style:style>
    <style:style style:name="ce97" style:family="table-cell" style:parent-style-name="Default">
      <style:table-cell-properties fo:border-bottom="none" style:text-align-source="fix" style:repeat-content="false" fo:border-left="0.088cm solid #000000" fo:border-right="none" fo:border-top="none"/>
      <style:paragraph-properties fo:text-align="center" fo:margin-left="0cm"/>
      <style:text-properties style:font-name="Wingdings1" fo:font-size="14pt" style:font-name-asian="Wingdings1" style:font-name-complex="Wingdings1"/>
      <style:map style:condition="is-true-formula([.D2]=&quot;Richtig&quot;)" style:apply-style-name="Default" style:base-cell-address="Tabelle1.B1"/>
    </style:style>
    <style:style style:name="ce98" style:family="table-cell" style:parent-style-name="Default">
      <style:table-cell-properties fo:border-bottom="0.088cm solid #000000" style:text-align-source="fix" style:repeat-content="false" fo:border-left="0.088cm solid #000000" fo:border-right="none" fo:border-top="none"/>
      <style:paragraph-properties fo:text-align="center"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99" style:family="table-cell" style:parent-style-name="Eingabe">
      <style:map style:condition="is-true-formula(OR([.E14]=&quot;&quot;;[.E14]=&quot;&quot;))" style:apply-style-name="Default" style:base-cell-address="Tabelle5.C14"/>
    </style:style>
    <style:style style:name="ce100" style:family="table-cell" style:parent-style-name="Default">
      <style:table-cell-properties fo:border-bottom="none" style:text-align-source="fix" style:repeat-content="false" fo:border-left="0.002cm solid #000000" fo:border-right="none" fo:border-top="none"/>
      <style:paragraph-properties fo:text-align="center" fo:margin-left="0cm"/>
      <style:text-properties style:font-name="Wingdings1" fo:font-size="14pt" style:font-name-asian="Wingdings1" style:font-name-complex="Wingdings1"/>
      <style:map style:condition="is-true-formula([.D2]=&quot;Richtig&quot;)" style:apply-style-name="Default" style:base-cell-address="Tabelle1.B1"/>
    </style:style>
    <style:style style:name="ce101" style:family="table-cell" style:parent-style-name="Default">
      <style:table-cell-properties fo:border-bottom="0.002cm solid #000000" style:text-align-source="fix" style:repeat-content="false" fo:border-left="0.002cm solid #000000" fo:border-right="none" fo:border-top="none"/>
      <style:paragraph-properties fo:text-align="center"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102" style:family="table-cell" style:parent-style-name="Default">
      <style:table-cell-properties fo:border-bottom="0.002cm solid #000000" style:text-align-source="fix" style:repeat-content="false" fo:border-left="none" fo:border-right="0.002cm solid #000000" fo:border-top="none"/>
      <style:paragraph-properties fo:text-align="center"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103" style:family="table-cell" style:parent-style-name="Default">
      <style:text-properties fo:font-size="8pt" fo:font-weight="normal"/>
    </style:style>
    <style:style style:name="ce104" style:family="table-cell" style:parent-style-name="Default">
      <style:table-cell-properties style:text-align-source="fix" style:repeat-content="false"/>
      <style:paragraph-properties fo:text-align="start" fo:margin-left="0cm"/>
      <style:text-properties fo:font-size="8pt" fo:font-style="italic" fo:font-weight="normal"/>
    </style:style>
    <style:style style:name="ce105" style:family="table-cell" style:parent-style-name="Default">
      <style:table-cell-properties style:text-align-source="fix" style:repeat-content="false"/>
      <style:paragraph-properties fo:text-align="start" fo:margin-left="0cm"/>
      <style:text-properties fo:font-size="8pt" fo:font-weight="normal"/>
    </style:style>
    <style:style style:name="ce106" style:family="table-cell" style:parent-style-name="Default" style:data-style-name="N100">
      <style:table-cell-properties style:text-align-source="fix" style:repeat-content="false"/>
      <style:paragraph-properties fo:text-align="center" fo:margin-left="0cm"/>
    </style:style>
    <style:style style:name="ce107" style:family="table-cell" style:parent-style-name="Default">
      <style:table-cell-properties style:text-align-source="fix" style:repeat-content="false"/>
      <style:paragraph-properties fo:text-align="center" fo:margin-left="0cm"/>
      <style:text-properties fo:font-size="8pt"/>
    </style:style>
    <style:style style:name="ce108" style:family="table-cell" style:parent-style-name="Default">
      <style:table-cell-properties fo:border-bottom="none" style:text-align-source="fix" style:repeat-content="false" fo:border-left="0.002cm solid #000000" fo:border-right="none" fo:border-top="none"/>
      <style:paragraph-properties fo:text-align="center" fo:margin-left="0cm"/>
      <style:text-properties style:font-name="Wingdings1" fo:font-size="14pt" style:font-name-asian="Wingdings1" style:font-name-complex="Wingdings1"/>
      <style:map style:condition="is-true-formula([.D2]=&quot;Richtig&quot;)" style:apply-style-name="Default" style:base-cell-address="Tabelle1.B1"/>
    </style:style>
    <style:style style:name="ce109" style:family="table-cell" style:parent-style-name="Default">
      <style:table-cell-properties fo:border-bottom="0.002cm solid #000000" style:text-align-source="fix" style:repeat-content="false" fo:border-left="0.002cm solid #000000" fo:border-right="none" fo:border-top="none"/>
      <style:paragraph-properties fo:text-align="center"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110" style:family="table-cell" style:parent-style-name="Ausgabe" style:data-style-name="N0">
      <style:table-cell-properties style:text-align-source="fix" style:repeat-content="false"/>
      <style:paragraph-properties fo:text-align="center" fo:margin-left="0cm"/>
      <style:text-properties fo:font-size="8pt"/>
    </style:style>
    <style:style style:name="ce111" style:family="table-cell" style:parent-style-name="Ausgabe" style:data-style-name="N0">
      <style:table-cell-properties style:text-align-source="fix" style:repeat-content="false"/>
      <style:paragraph-properties fo:text-align="center" fo:margin-left="0cm"/>
      <style:text-properties fo:font-size="8pt" fo:font-style="italic" fo:font-weight="normal"/>
    </style:style>
    <style:style style:name="ce112" style:family="table-cell" style:parent-style-name="Default">
      <style:table-cell-properties fo:border-bottom="0.002cm solid #000000" style:text-align-source="fix" style:repeat-content="false" fo:border-left="none" fo:border-right="0.002cm solid #000000" fo:border-top="none"/>
      <style:paragraph-properties fo:text-align="center" fo:margin-left="0cm"/>
      <style:text-properties style:font-name="Arial" fo:font-size="14pt"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113" style:family="table-cell" style:parent-style-name="Ausgabe" style:data-style-name="N0"/>
    <style:style style:name="ce114" style:family="table-cell" style:parent-style-name="Ausgabe" style:data-style-name="N1"/>
    <style:style style:name="ce115" style:family="table-cell" style:parent-style-name="Default" style:data-style-name="N114">
      <style:table-cell-properties style:cell-protect="formula-hidden" style:print-content="false"/>
    </style:style>
    <style:style style:name="ce116" style:family="table-cell" style:parent-style-name="Default">
      <style:table-cell-properties style:cell-protect="formula-hidden" style:print-content="false"/>
    </style:style>
    <style:style style:name="gr1" style:family="graphic">
      <style:graphic-properties draw:stroke="none" draw:fill="none" draw:ole-draw-aspect="1"/>
    </style:style>
    <style:style style:name="gr2" style:family="graphic">
      <style:graphic-properties svg:stroke-width="0cm" draw:textarea-horizontal-align="center" draw:textarea-vertical-align="middle" fo:padding-top="0cm" fo:padding-bottom="0cm" fo:padding-left="0cm" fo:padding-right="0cm"/>
    </style:style>
    <style:style style:name="gr3" style:family="graphic">
      <style:graphic-properties svg:stroke-width="0.05cm" draw:opacity="50%" draw:textarea-horizontal-align="center" draw:textarea-vertical-align="middle" fo:padding-top="0.025cm" fo:padding-bottom="0.025cm" fo:padding-left="0.025cm" fo:padding-right="0.025cm" draw:shadow-opacity="50%"/>
    </style:style>
    <style:style style:name="gr4" style:family="graphic">
      <style:graphic-properties svg:stroke-width="0.05cm" draw:fill="solid" draw:fill-color="#c0c0c0" draw:opacity="50%" draw:textarea-horizontal-align="center" draw:textarea-vertical-align="middle" fo:padding-top="0.025cm" fo:padding-bottom="0.025cm" fo:padding-left="0.025cm" fo:padding-right="0.025cm" draw:shadow-opacity="50%"/>
    </style:style>
    <style:style style:name="gr5" style:family="graphic">
      <style:graphic-properties svg:stroke-width="0.05cm" draw:fill="solid" draw:fill-color="#808080" draw:opacity="50%" draw:textarea-horizontal-align="center" draw:textarea-vertical-align="middle" fo:padding-top="0.025cm" fo:padding-bottom="0.025cm" fo:padding-left="0.025cm" fo:padding-right="0.025cm" draw:shadow-opacity="50%"/>
    </style:style>
    <style:style style:name="gr6" style:family="graphic">
      <style:graphic-properties draw:stroke="none" svg:stroke-color="#000000" draw:fill="none" draw:fill-color="#ffffff" fo:min-height="0.506cm"/>
    </style:style>
    <style:style style:name="gr7" style:family="graphic">
      <style:graphic-properties draw:stroke="none" svg:stroke-color="#000000" draw:fill="none" draw:fill-color="#ffffff" fo:min-height="0.509cm"/>
    </style:style>
    <style:style style:name="gr8" style:family="graphic">
      <style:graphic-properties draw:stroke="none" svg:stroke-color="#000000" draw:fill="none" draw:fill-color="#ffffff" fo:min-height="0.5cm"/>
    </style:style>
    <style:style style:name="gr9" style:family="graphic">
      <style:graphic-properties draw:stroke="solid" svg:stroke-width="0cm" svg:stroke-color="#000000" draw:marker-start="" draw:marker-start-width="0.275cm" draw:marker-start-center="false" draw:marker-end="" draw:marker-end-width="0.275cm" draw:marker-end-center="false" draw:fill="solid" draw:fill-color="#99ccff" draw:textarea-horizontal-align="justify" draw:textarea-vertical-align="middle" draw:auto-grow-height="false" fo:padding-top="0.125cm" fo:padding-bottom="0.125cm" fo:padding-left="0.25cm" fo:padding-right="0.25cm" draw:shadow="hidden" draw:shadow-offset-x="0.3cm" draw:shadow-offset-y="0.3cm" draw:shadow-color="#808080"/>
    </style:style>
    <style:style style:name="gr10" style:family="graphic">
      <style:graphic-properties draw:stroke="solid" svg:stroke-width="0.05cm" svg:stroke-color="#000000" draw:marker-start="" draw:marker-start-width="0.275cm" draw:marker-start-center="false" draw:marker-end="" draw:marker-end-width="0.275cm" draw:marker-end-center="false" draw:fill="gradient" draw:fill-color="#99ccff" draw:fill-gradient-name="Gradient_20_7" draw:opacity="50%" draw:textarea-horizontal-align="justify" draw:textarea-vertical-align="middle" draw:auto-grow-height="false" fo:padding-top="0.15cm" fo:padding-bottom="0.15cm" fo:padding-left="0.275cm" fo:padding-right="0.275cm" draw:shadow="hidden" draw:shadow-offset-x="0.3cm" draw:shadow-offset-y="0.3cm" draw:shadow-color="#808080" draw:shadow-opacity="50%"/>
    </style:style>
    <style:style style:name="gr11" style:family="graphic">
      <style:graphic-properties draw:stroke="solid" svg:stroke-width="0.05cm" svg:stroke-color="#000000" draw:marker-start="" draw:marker-start-width="0.275cm" draw:marker-start-center="false" draw:marker-end="" draw:marker-end-width="0.275cm" draw:marker-end-center="false" draw:fill="solid" draw:fill-color="#99ccff" draw:textarea-horizontal-align="justify" draw:textarea-vertical-align="middle" draw:auto-grow-height="false" fo:padding-top="0.15cm" fo:padding-bottom="0.15cm" fo:padding-left="0.275cm" fo:padding-right="0.275cm" draw:shadow="hidden" draw:shadow-offset-x="0.3cm" draw:shadow-offset-y="0.3cm" draw:shadow-color="#808080"/>
    </style:style>
    <style:style style:name="gr12" style:family="graphic">
      <style:graphic-properties draw:stroke="solid" draw:textarea-horizontal-align="center" draw:textarea-vertical-align="middle"/>
    </style:style>
    <style:style style:name="gr13" style:family="graphic">
      <style:graphic-properties draw:stroke="solid" draw:stroke-dash="Fine_20_Dashed_20__28_var_29_" svg:stroke-width="0cm" draw:textarea-horizontal-align="center" draw:textarea-vertical-align="middle" fo:padding-top="0cm" fo:padding-bottom="0cm" fo:padding-left="0cm" fo:padding-right="0cm"/>
    </style:style>
    <style:style style:name="gr14" style:family="graphic">
      <style:graphic-properties draw:stroke="none" svg:stroke-color="#000000" draw:fill="none" draw:fill-color="#ffffff" fo:min-height="0.503cm"/>
    </style:style>
    <style:style style:name="gr15" style:family="graphic">
      <style:graphic-properties draw:textarea-horizontal-align="center" draw:textarea-vertical-align="middle"/>
    </style:style>
    <style:style style:name="gr16" style:family="graphic">
      <style:graphic-properties svg:stroke-width="0.05cm" draw:fill="solid" draw:fill-color="#c0c0c0" draw:opacity="50%" draw:textarea-horizontal-align="justify" draw:textarea-vertical-align="middle" draw:auto-grow-height="false" fo:padding-top="0.025cm" fo:padding-bottom="0.025cm" fo:padding-left="0.025cm" fo:padding-right="0.025cm" draw:shadow-opacity="50%"/>
    </style:style>
    <style:style style:name="gr17" style:family="graphic">
      <style:graphic-properties svg:stroke-width="0.05cm" draw:fill="gradient" draw:fill-gradient-name="Kugel" draw:textarea-vertical-align="middle" draw:auto-grow-height="false" fo:min-height="0.749cm" fo:min-width="0.499cm" fo:padding-top="0.025cm" fo:padding-bottom="0.025cm" fo:padding-left="0.025cm" fo:padding-right="0.025cm"/>
    </style:style>
    <style:style style:name="gr18" style:family="graphic">
      <style:graphic-properties draw:stroke="solid" svg:stroke-width="0.05cm" svg:stroke-color="#000000" draw:marker-start="" draw:marker-start-width="0.275cm" draw:marker-start-center="false" draw:marker-end="" draw:marker-end-width="0.275cm" draw:marker-end-center="false" draw:fill="gradient" draw:fill-color="#99ccff" draw:fill-gradient-name="Gradient_20_13" draw:textarea-horizontal-align="center" draw:textarea-vertical-align="middle" fo:padding-top="0.15cm" fo:padding-bottom="0.15cm" fo:padding-left="0.275cm" fo:padding-right="0.275cm" draw:shadow="hidden" draw:shadow-offset-x="0.3cm" draw:shadow-offset-y="0.3cm" draw:shadow-color="#808080"/>
    </style:style>
    <style:style style:name="gr19" style:family="graphic">
      <style:graphic-properties draw:stroke="solid" svg:stroke-width="0cm" svg:stroke-color="#000000" draw:marker-start="" draw:marker-start-width="0.3cm" draw:marker-start-center="false" draw:marker-end="" draw:marker-end-width="0.3cm" draw:marker-end-center="false" draw:fill="none" draw:fill-color="#99ccff" draw:textarea-horizontal-align="center" draw:textarea-vertical-align="middle" fo:padding-top="0.125cm" fo:padding-bottom="0.125cm" fo:padding-left="0.25cm" fo:padding-right="0.25cm" draw:shadow="hidden" draw:shadow-offset-x="0.3cm" draw:shadow-offset-y="0.3cm" draw:shadow-color="#808080"/>
    </style:style>
    <style:style style:name="gr20" style:family="graphic">
      <style:graphic-properties draw:stroke="none" draw:fill="none" draw:textarea-horizontal-align="center" draw:textarea-vertical-align="middle" draw:ole-draw-aspect="1"/>
    </style:style>
    <style:style style:name="gr21" style:family="graphic">
      <style:graphic-properties draw:stroke="none" svg:stroke-color="#000000" draw:fill="none" draw:fill-color="#ffffff" fo:min-height="0.502cm"/>
    </style:style>
    <style:style style:name="P1" style:family="paragraph">
      <style:paragraph-properties fo:text-align="center"/>
    </style:style>
    <style:style style:name="P2" style:family="paragraph">
      <style:paragraph-properties text:enable-numbering="false" fo:margin-left="0cm" fo:margin-right="0cm" fo:margin-top="0cm" fo:margin-bottom="0cm" fo:line-height="100%" fo:text-align="center" fo:text-indent="0cm"/>
      <style:text-properties style:use-window-font-color="true" style:text-outline="false" style:text-line-through-style="none" fo:font-family="Albany" style:font-family-generic="roman" style:font-pitch="variable" fo:font-size="18pt" fo:font-style="normal" fo:text-shadow="none" style:text-underline-style="none" fo:font-weight="normal" style:font-family-asian="'Andale Sans UI'" style:font-family-generic-asian="system" style:font-pitch-asian="variable" style:font-size-asian="18pt" style:font-style-asian="normal" style:font-weight-asian="normal" style:font-name-complex="Tahoma1" style:font-size-complex="18pt" style:font-style-complex="normal" style:font-weight-complex="normal" style:text-emphasize="none" style:font-relief="none"/>
    </style:style>
    <style:style style:name="P3" style:family="paragraph">
      <style:paragraph-properties text:enable-numbering="false" fo:margin-left="0cm" fo:margin-right="0cm" fo:margin-top="0cm" fo:margin-bottom="0cm" fo:line-height="100%" fo:text-align="center" fo:text-indent="0cm"/>
      <style:text-properties style:use-window-font-color="true" style:text-outline="false" style:text-line-through-style="none" fo:font-family="Albany" style:font-family-generic="roman" style:font-pitch="variable" fo:font-size="18pt" fo:font-style="normal" fo:text-shadow="none" style:text-underline-style="none" fo:font-weight="normal" style:letter-kerning="true" style:font-family-asian="'Andale Sans UI'" style:font-family-generic-asian="system" style:font-pitch-asian="variable" style:font-size-asian="18pt" style:font-style-asian="normal" style:font-weight-asian="normal" style:font-name-complex="Tahoma1" style:font-size-complex="18pt" style:font-style-complex="normal" style:font-weight-complex="normal" style:text-emphasize="none" style:font-relief="none"/>
    </style:style>
    <style:style style:name="T1" style:family="text">
      <style:text-properties style:font-name="Arial2"/>
    </style:style>
  </office:automatic-styles>
  <office:body>
    <office:spreadsheet table:structure-protected="true" table:protection-key="RISAaYM55EB4f9JUsQKkFIYvY3U=">
      <table:content-validations>
        <table:content-validation table:name="val1" table:condition="of:cell-content-is-decimal-number() and cell-content()!=-5445.123456789" table:allow-empty-cell="true" table:base-cell-address="Tabelle1.B3">
          <table:error-message table:message-type="stop" table:title="Hinweis" table:display="true">
            <text:p>Bitte eine Zahl wie 5,3 eingeben.</text:p>
          </table:error-message>
        </table:content-validation>
      </table:content-validations>
      <table:table table:name="Namen" table:style-name="ta1" table:protected="true" table:protection-key="RISAaYM55EB4f9JUsQKkFIYvY3U=" table:print="false">
        <office:forms form:automatic-focus="false" form:apply-design-mode="false"/>
        <table:table-column table:style-name="co1" table:number-columns-repeated="5" table:default-cell-style-name="ce1"/>
        <table:table-column table:style-name="co2" table:default-cell-style-name="ce1"/>
        <table:table-column table:style-name="co3" table:default-cell-style-name="ce1"/>
        <table:table-column table:style-name="co4" table:default-cell-style-name="ce1"/>
        <table:table-column table:style-name="co5" table:visibility="collapse" table:default-cell-style-name="ce1"/>
        <table:table-column table:style-name="co6" table:visibility="collapse" table:default-cell-style-name="ce21"/>
        <table:table-column table:style-name="co1" table:visibility="collapse" table:number-columns-repeated="2" table:default-cell-style-name="ce1"/>
        <table:table-column table:style-name="co1" table:number-columns-repeated="244" table:default-cell-style-name="ce1"/>
        <table:table-row table:style-name="ro1">
          <table:table-cell office:value-type="string">
            <text:p>Gebt eure Namen ein:</text:p>
          </table:table-cell>
          <table:table-cell table:number-columns-repeated="4"/>
          <table:table-cell table:style-name="ce4" office:value-type="string">
            <text:p>Gesamtwertung</text:p>
          </table:table-cell>
          <table:table-cell table:style-name="ce12"/>
          <table:table-cell table:number-columns-repeated="249"/>
        </table:table-row>
        <table:table-row table:style-name="ro1">
          <table:table-cell table:number-columns-repeated="5"/>
          <table:table-cell table:style-name="ce5"/>
          <table:table-cell table:style-name="ce13"/>
          <table:table-cell table:number-columns-repeated="249"/>
        </table:table-row>
        <table:table-row table:style-name="ro1">
          <table:table-cell table:style-name="ce2" table:number-columns-spanned="4" table:number-rows-spanned="1"/>
          <table:covered-table-cell table:number-columns-repeated="3"/>
          <table:table-cell/>
          <table:table-cell table:style-name="ce6" office:value-type="string">
            <text:p></text:p>
          </table:table-cell>
          <table:table-cell table:style-name="ce14" office:value-type="string">
            <text:p></text:p>
          </table:table-cell>
          <table:table-cell table:number-columns-repeated="249"/>
        </table:table-row>
        <table:table-row table:style-name="ro2">
          <table:table-cell table:number-columns-repeated="5"/>
          <table:table-cell table:style-name="ce7" table:formula="of:=[Tabelle1.F4]+[Tabelle2.F4]+[Tabelle3.F4]+[Tabelle4.F4]+[Tabelle5.F4]+[Tabelle6.F4]" office:value-type="float" office:value="0">
            <text:p>0</text:p>
          </table:table-cell>
          <table:table-cell table:style-name="ce15" table:formula="of:=[Tabelle1.G4]+[Tabelle2.G4]+[Tabelle3.G4]+[Tabelle4.G4]+[Tabelle5.G4]+[Tabelle6.G4]" office:value-type="float" office:value="98.5">
            <text:p>98,5</text:p>
          </table:table-cell>
          <table:table-cell table:number-columns-repeated="249"/>
        </table:table-row>
        <table:table-row table:style-name="ro1">
          <table:table-cell table:number-columns-repeated="5"/>
          <table:table-cell table:style-name="ce5"/>
          <table:table-cell table:style-name="ce13"/>
          <table:table-cell/>
          <table:table-cell table:style-name="ce19"/>
          <table:table-cell table:style-name="ce22"/>
          <table:table-cell table:style-name="ce19"/>
          <table:table-cell table:number-columns-repeated="245"/>
        </table:table-row>
        <table:table-row table:style-name="ro1">
          <table:table-cell table:style-name="ce2" table:number-columns-spanned="4" table:number-rows-spanned="1"/>
          <table:covered-table-cell table:number-columns-repeated="3" table:style-name="ce3"/>
          <table:table-cell/>
          <table:table-cell table:style-name="ce8" office:value-type="string">
            <text:p>Liste</text:p>
          </table:table-cell>
          <table:table-cell table:style-name="ce13"/>
          <table:table-cell/>
          <table:table-cell table:style-name="ce19" office:value-type="string">
            <text:p>Aufgabe</text:p>
          </table:table-cell>
          <table:table-cell table:style-name="ce22" office:value-type="string">
            <text:p>erreicht</text:p>
          </table:table-cell>
          <table:table-cell table:style-name="ce19"/>
          <table:table-cell table:number-columns-repeated="245"/>
        </table:table-row>
        <table:table-row table:style-name="ro1">
          <table:table-cell table:number-columns-repeated="5"/>
          <table:table-cell table:style-name="ce9" table:formula="of:=[Tabelle1.$F$1] &amp; &quot;:&quot;" office:value-type="string" office:string-value="Körper:">
            <text:p>Körper:</text:p>
          </table:table-cell>
          <table:table-cell table:style-name="ce16" table:formula="of:=[Tabelle1.$F$4] &amp; &quot; von &quot; &amp; [Tabelle1.$F$4] + [Tabelle1.$G$4]" office:value-type="string" office:string-value="0 von 20">
            <text:p>0 von 20</text:p>
          </table:table-cell>
          <table:table-cell/>
          <table:table-cell table:style-name="ce20" table:formula="of:=[Tabelle1.$F$1]" office:value-type="string" office:string-value="Körper">
            <text:p>Körper</text:p>
          </table:table-cell>
          <table:table-cell table:style-name="ce22" table:formula="of:=[Tabelle1.$F$4]/([Tabelle1.$F$4]+[Tabelle1.$G$4])" office:value-type="percentage" office:value="0">
            <text:p>0,0%</text:p>
          </table:table-cell>
          <table:table-cell table:style-name="ce23" table:formula="of:=[Tabelle1.$G$4]" office:value-type="float" office:value="20">
            <text:p>20</text:p>
          </table:table-cell>
          <table:table-cell table:number-columns-repeated="245"/>
        </table:table-row>
        <table:table-row table:style-name="ro1">
          <table:table-cell table:number-columns-repeated="5"/>
          <table:table-cell table:style-name="ce9" table:formula="of:=[Tabelle2.$F$1] &amp; &quot;:&quot;" office:value-type="string" office:string-value="Flächeninhalte umrechnen:">
            <text:p>Flächeninhalte umrechnen:</text:p>
          </table:table-cell>
          <table:table-cell table:style-name="ce16" table:formula="of:=[Tabelle2.$F$4] &amp; &quot; von &quot; &amp; [Tabelle2.$F$4] + [Tabelle2.$G$4]" office:value-type="string" office:string-value="0 von 25">
            <text:p>0 von 25</text:p>
          </table:table-cell>
          <table:table-cell/>
          <table:table-cell table:style-name="ce20" table:formula="of:=[Tabelle2.$F$1]" office:value-type="string" office:string-value="Flächeninhalte umrechnen">
            <text:p>Flächeninhalte umrechnen</text:p>
          </table:table-cell>
          <table:table-cell table:style-name="ce22" table:formula="of:=[Tabelle2.$F$4]/([Tabelle2.$F$4]+[Tabelle2.$G$4])" office:value-type="percentage" office:value="0">
            <text:p>0,0%</text:p>
          </table:table-cell>
          <table:table-cell table:style-name="ce23" table:formula="of:=[Tabelle2.$G$4]" office:value-type="float" office:value="25">
            <text:p>25</text:p>
          </table:table-cell>
          <table:table-cell table:number-columns-repeated="245"/>
        </table:table-row>
        <table:table-row table:style-name="ro1">
          <table:table-cell table:style-name="ce2" table:number-columns-spanned="4" table:number-rows-spanned="1"/>
          <table:covered-table-cell table:number-columns-repeated="3"/>
          <table:table-cell/>
          <table:table-cell table:style-name="ce9" table:formula="of:=[Tabelle3.$F$1] &amp; &quot;:&quot;" office:value-type="string" office:string-value="Kreise:">
            <text:p>Kreise:</text:p>
          </table:table-cell>
          <table:table-cell table:style-name="ce16" table:formula="of:=[Tabelle3.$F$4] &amp; &quot; von &quot; &amp; [Tabelle3.$F$4] + [Tabelle3.$G$4]" office:value-type="string" office:string-value="0 von 15">
            <text:p>0 von 15</text:p>
          </table:table-cell>
          <table:table-cell/>
          <table:table-cell table:style-name="ce20" table:formula="of:=[Tabelle3.$F$1]" office:value-type="string" office:string-value="Kreise">
            <text:p>Kreise</text:p>
          </table:table-cell>
          <table:table-cell table:style-name="ce22" table:formula="of:=[Tabelle3.$F$4]/([Tabelle3.$F$4]+[Tabelle3.$G$4])" office:value-type="percentage" office:value="0">
            <text:p>0,0%</text:p>
          </table:table-cell>
          <table:table-cell table:style-name="ce23" table:formula="of:=[Tabelle3.$G$4]" office:value-type="float" office:value="15">
            <text:p>15</text:p>
          </table:table-cell>
          <table:table-cell table:number-columns-repeated="245"/>
        </table:table-row>
        <table:table-row table:style-name="ro1">
          <table:table-cell table:number-columns-repeated="5"/>
          <table:table-cell table:style-name="ce9" table:formula="of:=[Tabelle4.$F$1]&amp; &quot;:&quot;" office:value-type="string" office:string-value="Volumen:">
            <text:p>Volumen:</text:p>
          </table:table-cell>
          <table:table-cell table:style-name="ce16" table:formula="of:=[Tabelle4.$F$4] &amp; &quot; von &quot; &amp; [Tabelle4.$F$4] + [Tabelle4.$G$4]" office:value-type="string" office:string-value="0 von 25">
            <text:p>0 von 25</text:p>
          </table:table-cell>
          <table:table-cell/>
          <table:table-cell table:style-name="ce20" table:formula="of:=[Tabelle4.$F$1]" office:value-type="string" office:string-value="Volumen">
            <text:p>Volumen</text:p>
          </table:table-cell>
          <table:table-cell table:style-name="ce22" table:formula="of:=[Tabelle4.$F$4]/([Tabelle4.$F$4]+[Tabelle4.$G$4])" office:value-type="percentage" office:value="0">
            <text:p>0,0%</text:p>
          </table:table-cell>
          <table:table-cell table:style-name="ce23" table:formula="of:=[Tabelle4.$G$4]" office:value-type="float" office:value="25">
            <text:p>25</text:p>
          </table:table-cell>
          <table:table-cell table:number-columns-repeated="245"/>
        </table:table-row>
        <table:table-row table:style-name="ro1">
          <table:table-cell table:number-columns-repeated="5"/>
          <table:table-cell table:style-name="ce9" table:formula="of:=[Tabelle5.$F$1] &amp;&quot;:&quot;" office:value-type="string" office:string-value="Würfel und Quader:">
            <text:p>Würfel und Quader:</text:p>
          </table:table-cell>
          <table:table-cell table:style-name="ce16" table:formula="of:=[Tabelle5.$F$4] &amp; &quot; von &quot; &amp; [Tabelle5.$F$4] + [Tabelle5.$G$4]" office:value-type="string" office:string-value="0 von 13,5">
            <text:p>0 von 13,5</text:p>
          </table:table-cell>
          <table:table-cell/>
          <table:table-cell table:style-name="ce20" table:formula="of:=[Tabelle5.$F$1]" office:value-type="string" office:string-value="Würfel und Quader">
            <text:p>Würfel und Quader</text:p>
          </table:table-cell>
          <table:table-cell table:style-name="ce22" table:formula="of:=[Tabelle5.$F$4]/([Tabelle5.$F$4]+[Tabelle5.$G$4])" office:value-type="percentage" office:value="0">
            <text:p>0,0%</text:p>
          </table:table-cell>
          <table:table-cell table:style-name="ce23" table:formula="of:=[Tabelle5.$G$4]" office:value-type="float" office:value="13.5">
            <text:p>13,5</text:p>
          </table:table-cell>
          <table:table-cell table:number-columns-repeated="245"/>
        </table:table-row>
        <table:table-row table:style-name="ro1">
          <table:table-cell table:number-columns-repeated="5"/>
          <table:table-cell table:style-name="ce9" table:formula="of:=[Tabelle6.$F$1]&amp;&quot;:&quot;" office:value-type="string" office:string-value=":">
            <text:p>:</text:p>
          </table:table-cell>
          <table:table-cell table:style-name="ce16" table:formula="of:=[Tabelle6.$F$4] &amp; &quot; von &quot; &amp; [Tabelle6.$F$4] + [Tabelle6.$G$4]" office:value-type="string" office:string-value="0 von 0">
            <text:p>0 von 0</text:p>
          </table:table-cell>
          <table:table-cell/>
          <table:table-cell table:style-name="ce20" table:formula="of:=[Tabelle6.$F$1]" office:value-type="float" office:value="0">
            <text:p>0</text:p>
          </table:table-cell>
          <table:table-cell table:style-name="ce22" table:formula="of:=[Tabelle6.$F$4]/([Tabelle6.$F$4]+[Tabelle6.$G$4])" office:value-type="percentage" office:value="0">
            <text:p>#DIV/0!</text:p>
          </table:table-cell>
          <table:table-cell table:style-name="ce23" table:formula="of:=[Tabelle6.$G$4]" office:value-type="float" office:value="0">
            <text:p>0</text:p>
          </table:table-cell>
          <table:table-cell table:number-columns-repeated="245"/>
        </table:table-row>
        <table:table-row table:style-name="ro1">
          <table:table-cell table:number-columns-repeated="5"/>
          <table:table-cell table:style-name="ce5"/>
          <table:table-cell table:style-name="ce13"/>
          <table:table-cell/>
          <table:table-cell table:style-name="ce19"/>
          <table:table-cell table:style-name="ce22"/>
          <table:table-cell table:style-name="ce19"/>
          <table:table-cell table:number-columns-repeated="245"/>
        </table:table-row>
        <table:table-row table:style-name="ro1">
          <table:table-cell table:number-columns-repeated="5"/>
          <table:table-cell table:style-name="ce10"/>
          <table:table-cell table:style-name="ce17"/>
          <table:table-cell/>
          <table:table-cell table:style-name="ce19"/>
          <table:table-cell table:style-name="ce22" table:formula="of:=[.F4]/([.F4]+[.G4])" office:value-type="percentage" office:value="0">
            <text:p>0,0%</text:p>
          </table:table-cell>
          <table:table-cell table:style-name="ce19"/>
          <table:table-cell table:number-columns-repeated="245"/>
        </table:table-row>
        <table:table-row table:style-name="ro1">
          <table:table-cell table:number-columns-repeated="5"/>
          <table:table-cell table:style-name="ce11" table:formula="of:=&quot;Gelöste Aufgaben: &quot; &amp; TEXT([.J14];&quot;0,0 %&quot;)" office:value-type="string" office:string-value="Gelöste Aufgaben: 0,0 %">
            <text:p>Gelöste Aufgaben: 0,0 %</text:p>
          </table:table-cell>
          <table:table-cell table:style-name="ce18"/>
          <table:table-cell/>
          <table:table-cell table:style-name="ce19"/>
          <table:table-cell table:style-name="ce22"/>
          <table:table-cell table:style-name="ce19"/>
          <table:table-cell table:number-columns-repeated="245"/>
        </table:table-row>
        <table:table-row table:style-name="ro1">
          <table:table-cell table:number-columns-repeated="256"/>
        </table:table-row>
        <table:table-row table:style-name="ro1">
          <table:table-cell>
            <draw:frame table:end-cell-address="Namen.F35" table:end-x="5.203cm" table:end-y="0.331cm" draw:z-index="0" draw:style-name="gr1" svg:width="16.492cm" svg:height="11.363cm" svg:x="0.001cm" svg:y="0.133cm">
              <draw:object draw:notify-on-update-of-ranges="Namen.I7:Namen.I12 Namen.J6:Namen.J6 Namen.J7:Namen.J12" xlink:href="./Object 1" xlink:type="simple" xlink:show="embed" xlink:actuate="onLoad">
                <text:p/>
              </draw:object>
              <draw:image xlink:href="./ObjectReplacements/Object 1" xlink:type="simple" xlink:show="embed" xlink:actuate="onLoad"/>
            </draw:frame>
          </table:table-cell>
          <table:table-cell table:number-columns-repeated="255"/>
        </table:table-row>
        <table:table-row table:style-name="ro1" table:number-rows-repeated="9">
          <table:table-cell table:number-columns-repeated="256"/>
        </table:table-row>
        <table:table-row table:style-name="ro1" table:number-rows-repeated="2">
          <table:table-cell table:number-columns-repeated="5"/>
          <table:table-cell table:style-name="Default" table:number-columns-repeated="2"/>
          <table:table-cell table:number-columns-repeated="249"/>
        </table:table-row>
        <table:table-row table:style-name="ro1" table:number-rows-repeated="2">
          <table:table-cell table:number-columns-repeated="2"/>
          <table:table-cell table:style-name="Default" table:number-columns-repeated="2"/>
          <table:table-cell/>
          <table:table-cell table:style-name="Default" table:number-columns-repeated="2"/>
          <table:table-cell table:number-columns-repeated="249"/>
        </table:table-row>
        <table:table-row table:style-name="ro1" table:number-rows-repeated="2">
          <table:table-cell table:number-columns-repeated="2"/>
          <table:table-cell table:style-name="Default" table:number-columns-repeated="2"/>
          <table:table-cell table:number-columns-repeated="252"/>
        </table:table-row>
        <table:table-row table:style-name="ro1" table:number-rows-repeated="65503">
          <table:table-cell table:number-columns-repeated="256"/>
        </table:table-row>
        <table:table-row table:style-name="ro1">
          <table:table-cell table:number-columns-repeated="256"/>
        </table:table-row>
      </table:table>
      <table:table table:name="Tabelle1" table:style-name="ta1" table:protected="true" table:protection-key="RISAaYM55EB4f9JUsQKkFIYvY3U=" table:print="false">
        <office:forms form:automatic-focus="false" form:apply-design-mode="false">
          <form:form form:name="Standard" form:apply-filter="true" form:command-type="table" form:control-implementation="ooo:com.sun.star.form.component.Form" office:target-frame="" xlink:href="" xlink:type="simple"/>
        </office:forms>
        <table:table-column table:style-name="co7" table:default-cell-style-name="ce25"/>
        <table:table-column table:style-name="co8" table:default-cell-style-name="ce25"/>
        <table:table-column table:style-name="co9" table:default-cell-style-name="ce25"/>
        <table:table-column table:style-name="co10" table:default-cell-style-name="ce25"/>
        <table:table-column table:style-name="co11" table:default-cell-style-name="ce25"/>
        <table:table-column table:style-name="co12" table:default-cell-style-name="ce45"/>
        <table:table-column table:style-name="co13" table:default-cell-style-name="ce45"/>
        <table:table-column table:style-name="co14" table:default-cell-style-name="ce25"/>
        <table:table-column table:style-name="co15" table:visibility="collapse" table:default-cell-style-name="ce57"/>
        <table:table-column table:style-name="co16" table:visibility="collapse" table:default-cell-style-name="ce25"/>
        <table:table-column table:style-name="co17" table:default-cell-style-name="ce25"/>
        <table:table-column table:style-name="co18" table:default-cell-style-name="ce25"/>
        <table:table-column table:style-name="co1" table:number-columns-repeated="244" table:default-cell-style-name="ce25"/>
        <table:table-row table:style-name="ro1">
          <table:table-cell table:style-name="ce24" office:value-type="string">
            <text:p>Wie heißen die Körper?</text:p>
          </table:table-cell>
          <table:table-cell table:number-columns-repeated="4"/>
          <table:table-cell table:style-name="ce41" office:value-type="string">
            <text:p>Körper</text:p>
          </table:table-cell>
          <table:table-cell table:style-name="ce50"/>
          <table:table-cell/>
          <table:table-cell table:style-name="ce55"/>
          <table:table-cell table:style-name="ce26" table:number-columns-repeated="3"/>
          <table:table-cell table:number-columns-repeated="244"/>
        </table:table-row>
        <table:table-row table:style-name="ro3">
          <table:table-cell table:style-name="Default">
            <draw:g table:end-cell-address="Tabelle1.A10" table:end-x="3.501cm" table:end-y="0.09cm" draw:z-index="2">
              <draw:line draw:style-name="gr2" draw:text-style-name="P1" svg:x1="1.5cm" svg:y1="0.38cm" svg:x2="1.5cm" svg:y2="2.381cm">
                <text:p/>
              </draw:line>
              <draw:polygon draw:style-name="gr2" draw:text-style-name="P1" svg:width="3cm" svg:height="0.999cm" svg:x="0.5cm" svg:y="2.381cm" svg:viewBox="0 0 3001 1000" draw:points="0,1000 2001,1000 3001,0 1000,0">
                <text:p/>
              </draw:polygon>
              <draw:polygon draw:style-name="gr3" draw:text-style-name="P1" svg:width="3cm" svg:height="0.999cm" svg:x="0.5cm" svg:y="0.38cm" svg:viewBox="0 0 3001 1000" draw:points="0,1000 2001,1000 3001,0 1000,0">
                <text:p/>
              </draw:polygon>
              <draw:rect draw:style-name="gr4" draw:text-style-name="P1" svg:width="2.001cm" svg:height="2.001cm" svg:x="0.5cm" svg:y="1.38cm">
                <text:p/>
              </draw:rect>
              <draw:polygon draw:style-name="gr5" draw:text-style-name="P1" svg:width="0.999cm" svg:height="3cm" svg:x="2.501cm" svg:y="0.38cm" svg:viewBox="0 0 1000 3001" draw:points="0,3001 1000,2001 1000,0 0,1000">
                <text:p/>
              </draw:polygon>
              <draw:frame draw:style-name="gr6" svg:width="0.5cm" svg:height="0.506cm" svg:x="1cm" svg:y="3.381cm">
                <draw:text-box>
                  <text:p>a</text:p>
                </draw:text-box>
              </draw:frame>
              <draw:frame draw:style-name="gr7" svg:width="0.5cm" svg:height="0.509cm" svg:x="3.001cm" svg:y="2.881cm">
                <draw:text-box>
                  <text:p>a</text:p>
                </draw:text-box>
              </draw:frame>
              <draw:frame draw:style-name="gr7" svg:width="0.5cm" svg:height="0.509cm" svg:x="0cm" svg:y="1.877cm">
                <draw:text-box>
                  <text:p>a</text:p>
                </draw:text-box>
              </draw:frame>
            </draw:g>
          </table:table-cell>
          <table:table-cell table:style-name="Default"/>
          <table:table-cell table:style-name="ce38"/>
          <table:table-cell table:number-columns-repeated="2"/>
          <table:table-cell table:style-name="ce42"/>
          <table:table-cell table:style-name="ce51"/>
          <table:table-cell/>
          <table:table-cell table:style-name="ce55"/>
          <table:table-cell table:number-columns-repeated="2"/>
          <table:table-cell table:style-name="ce26"/>
          <table:table-cell table:number-columns-repeated="244"/>
        </table:table-row>
        <table:table-row table:style-name="ro3">
          <table:table-cell table:style-name="Default" table:number-columns-repeated="2"/>
          <table:table-cell table:style-name="ce38"/>
          <table:table-cell table:number-columns-repeated="2"/>
          <table:table-cell table:style-name="ce43" office:value-type="string">
            <text:p></text:p>
          </table:table-cell>
          <table:table-cell table:style-name="ce52" office:value-type="string">
            <text:p></text:p>
          </table:table-cell>
          <table:table-cell/>
          <table:table-cell table:style-name="ce55"/>
          <table:table-cell table:number-columns-repeated="2"/>
          <table:table-cell table:style-name="ce26"/>
          <table:table-cell table:number-columns-repeated="244"/>
        </table:table-row>
        <table:table-row table:style-name="ro3">
          <table:table-cell table:style-name="Default" table:number-columns-repeated="2"/>
          <table:table-cell table:style-name="ce38"/>
          <table:table-cell table:number-columns-repeated="2"/>
          <table:table-cell table:style-name="ce44" table:formula="of:=DCOUNT([.$E1:.$E131];[.$E1:.$E131];[.$F2:.$F3])/2" office:value-type="float" office:value="0">
            <text:p>0</text:p>
          </table:table-cell>
          <table:table-cell table:style-name="ce53" table:formula="of:=DCOUNT([.$E1:.$E131];[.$E1:.$E131];[.$G2:.$G3])/2" office:value-type="float" office:value="20">
            <text:p>20</text:p>
          </table:table-cell>
          <table:table-cell/>
          <table:table-cell table:style-name="ce55"/>
          <table:table-cell table:number-columns-repeated="2"/>
          <table:table-cell table:style-name="ce26"/>
          <table:table-cell table:number-columns-repeated="244"/>
        </table:table-row>
        <table:table-row table:style-name="ro3">
          <table:table-cell table:style-name="Default"/>
          <table:table-cell table:style-name="ce33" office:value-type="string">
            <text:p>Name:</text:p>
          </table:table-cell>
          <table:table-cell table:style-name="ce38"/>
          <table:table-cell table:style-name="ce39" table:formula="of:=IF(ISBLANK([.J5]);&quot;&quot;;IF(ISERROR(FIND(&quot;|&quot;&amp; SUBSTITUTE(SUBSTITUTE(SUBSTITUTE(SUBSTITUTE([.C5];&quot; &quot;;&quot;&quot;);&quot;·&quot;;&quot;*&quot; );&quot;–&quot; ;&quot;-&quot; );&quot;:&quot;;&quot;/&quot;) &amp;&quot;|&quot;;&quot;|&quot; &amp; SUBSTITUTE([.J5];&quot; &quot;;&quot;&quot;) &amp;&quot;|&quot;));&quot;&quot;;&quot;Genauer!&quot;))">
            <text:p/>
          </table:table-cell>
          <table:table-cell table:style-name="ce40" table:formula="of:=IF(ISBLANK([.I5]);&quot;&quot;;IF(ISERROR(FIND(&quot;|&quot;&amp; SUBSTITUTE(SUBSTITUTE(SUBSTITUTE(SUBSTITUTE([.C5];&quot; &quot;;&quot;&quot;);&quot;·&quot;;&quot;*&quot; );&quot;–&quot; ;&quot;-&quot; );&quot;:&quot;;&quot;/&quot;) &amp;&quot;|&quot;;&quot;|&quot; &amp; SUBSTITUTE([.I5];&quot; &quot;;&quot;&quot;) &amp;&quot;|&quot;));&quot;&quot;;&quot;&quot;))" office:value-type="string" office:string-value="">
            <text:p></text:p>
          </table:table-cell>
          <table:table-cell table:number-columns-repeated="3"/>
          <table:table-cell table:style-name="ce55" office:value-type="string">
            <text:p>Würfel</text:p>
          </table:table-cell>
          <table:table-cell table:style-name="ce26" office:value-type="string">
            <text:p>Quader|Prisma</text:p>
          </table:table-cell>
          <table:table-cell/>
          <table:table-cell table:style-name="ce26"/>
          <table:table-cell table:number-columns-repeated="244"/>
        </table:table-row>
        <table:table-row table:style-name="ro3">
          <table:table-cell/>
          <table:table-cell table:style-name="ce33"/>
          <table:table-cell table:style-name="ce38"/>
          <table:table-cell table:style-name="Default"/>
          <table:table-cell table:style-name="ce40" table:formula="of:=IF(ISBLANK([.I6]);&quot;&quot;;IF(ISERROR(FIND(&quot;|&quot;&amp; SUBSTITUTE(SUBSTITUTE(SUBSTITUTE(SUBSTITUTE([.C6];&quot; &quot;;&quot;&quot;);&quot;·&quot;;&quot;*&quot; );&quot;–&quot; ;&quot;-&quot; );&quot;:&quot;;&quot;/&quot;) &amp;&quot;|&quot;;&quot;|&quot; &amp; SUBSTITUTE([.I6];&quot; &quot;;&quot;&quot;) &amp;&quot;|&quot;));&quot;&quot;;&quot;&quot;))">
            <text:p/>
          </table:table-cell>
          <table:table-cell table:number-columns-repeated="3"/>
          <table:table-cell table:style-name="ce56"/>
          <table:table-cell table:style-name="ce46"/>
          <table:table-cell table:style-name="ce26" table:number-columns-repeated="2"/>
          <table:table-cell table:number-columns-repeated="244"/>
        </table:table-row>
        <table:table-row table:style-name="ro4">
          <table:table-cell table:style-name="Default"/>
          <table:table-cell table:style-name="ce33" office:value-type="string">
            <text:p>Eckenzahl:</text:p>
          </table:table-cell>
          <table:table-cell table:style-name="ce38"/>
          <table:table-cell table:style-name="ce39" table:formula="of:=IF(ISBLANK([.J6]);&quot;&quot;;IF(ISERROR(FIND(&quot;|&quot;&amp; SUBSTITUTE(SUBSTITUTE(SUBSTITUTE(SUBSTITUTE([.C6];&quot; &quot;;&quot;&quot;);&quot;·&quot;;&quot;*&quot; );&quot;–&quot; ;&quot;-&quot; );&quot;:&quot;;&quot;/&quot;) &amp;&quot;|&quot;;&quot;|&quot; &amp; SUBSTITUTE([.J6];&quot; &quot;;&quot;&quot;) &amp;&quot;|&quot;));&quot;&quot;;&quot;Genauer!&quot;))">
            <text:p/>
          </table:table-cell>
          <table:table-cell table:style-name="ce40" table:formula="of:=IF(ISBLANK([.I7]);&quot;&quot;;IF(ISERROR(FIND(&quot;|&quot;&amp; SUBSTITUTE(SUBSTITUTE(SUBSTITUTE(SUBSTITUTE([.C7];&quot; &quot;;&quot;&quot;);&quot;·&quot;;&quot;*&quot; );&quot;–&quot; ;&quot;-&quot; );&quot;:&quot;;&quot;/&quot;) &amp;&quot;|&quot;;&quot;|&quot; &amp; SUBSTITUTE([.I7];&quot; &quot;;&quot;&quot;) &amp;&quot;|&quot;));&quot;&quot;;&quot;&quot;))" office:value-type="string" office:string-value="">
            <text:p></text:p>
          </table:table-cell>
          <table:table-cell table:style-name="ce46"/>
          <table:table-cell table:style-name="ce54"/>
          <table:table-cell table:style-name="ce46"/>
          <table:table-cell office:value-type="float" office:value="8">
            <text:p>8</text:p>
          </table:table-cell>
          <table:table-cell/>
          <table:table-cell table:style-name="ce46" table:number-columns-repeated="246"/>
        </table:table-row>
        <table:table-row table:style-name="ro3">
          <table:table-cell/>
          <table:table-cell table:style-name="ce33" office:value-type="string">
            <text:p>Kantenzahl:</text:p>
          </table:table-cell>
          <table:table-cell table:style-name="ce38"/>
          <table:table-cell table:style-name="ce39" table:formula="of:=IF(ISBLANK([.J7]);&quot;&quot;;IF(ISERROR(FIND(&quot;|&quot;&amp; SUBSTITUTE(SUBSTITUTE(SUBSTITUTE(SUBSTITUTE([.C7];&quot; &quot;;&quot;&quot;);&quot;·&quot;;&quot;*&quot; );&quot;–&quot; ;&quot;-&quot; );&quot;:&quot;;&quot;/&quot;) &amp;&quot;|&quot;;&quot;|&quot; &amp; SUBSTITUTE([.J7];&quot; &quot;;&quot;&quot;) &amp;&quot;|&quot;));&quot;&quot;;&quot;Genauer!&quot;))">
            <text:p/>
          </table:table-cell>
          <table:table-cell table:style-name="ce40" table:formula="of:=IF(ISBLANK([.I8]);&quot;&quot;;IF(ISERROR(FIND(&quot;|&quot;&amp; SUBSTITUTE(SUBSTITUTE(SUBSTITUTE(SUBSTITUTE([.C8];&quot; &quot;;&quot;&quot;);&quot;·&quot;;&quot;*&quot; );&quot;–&quot; ;&quot;-&quot; );&quot;:&quot;;&quot;/&quot;) &amp;&quot;|&quot;;&quot;|&quot; &amp; SUBSTITUTE([.I8];&quot; &quot;;&quot;&quot;) &amp;&quot;|&quot;));&quot;&quot;;&quot;&quot;))" office:value-type="string" office:string-value="">
            <text:p></text:p>
          </table:table-cell>
          <table:table-cell table:style-name="ce25"/>
          <table:table-cell table:number-columns-repeated="2"/>
          <table:table-cell office:value-type="float" office:value="12">
            <text:p>12</text:p>
          </table:table-cell>
          <table:table-cell/>
          <table:table-cell table:number-columns-repeated="246"/>
        </table:table-row>
        <table:table-row table:style-name="ro3">
          <table:table-cell/>
          <table:table-cell table:style-name="Default"/>
          <table:table-cell table:style-name="ce38"/>
          <table:table-cell table:style-name="ce39" table:formula="of:=IF(ISBLANK([.J8]);&quot;&quot;;IF(ISERROR(FIND(&quot;|&quot;&amp; SUBSTITUTE(SUBSTITUTE(SUBSTITUTE(SUBSTITUTE([.C8];&quot; &quot;;&quot;&quot;);&quot;·&quot;;&quot;*&quot; );&quot;–&quot; ;&quot;-&quot; );&quot;:&quot;;&quot;/&quot;) &amp;&quot;|&quot;;&quot;|&quot; &amp; SUBSTITUTE([.J8];&quot; &quot;;&quot;&quot;) &amp;&quot;|&quot;));&quot;&quot;;&quot;Genauer!&quot;))">
            <text:p/>
          </table:table-cell>
          <table:table-cell table:style-name="ce40" table:formula="of:=IF(ISBLANK([.I9]);&quot;&quot;;IF(ISERROR(FIND(&quot;|&quot;&amp; SUBSTITUTE(SUBSTITUTE(SUBSTITUTE(SUBSTITUTE([.C9];&quot; &quot;;&quot;&quot;);&quot;·&quot;;&quot;*&quot; );&quot;–&quot; ;&quot;-&quot; );&quot;:&quot;;&quot;/&quot;) &amp;&quot;|&quot;;&quot;|&quot; &amp; SUBSTITUTE([.I9];&quot; &quot;;&quot;&quot;) &amp;&quot;|&quot;));&quot;&quot;;&quot;&quot;))">
            <text:p/>
          </table:table-cell>
          <table:table-cell table:style-name="ce25"/>
          <table:table-cell table:number-columns-repeated="2"/>
          <table:table-cell/>
          <table:table-cell table:number-columns-repeated="247"/>
        </table:table-row>
        <table:table-row table:style-name="ro3">
          <table:table-cell table:style-name="Default"/>
          <table:table-cell table:style-name="ce34" office:value-type="string">
            <text:p>Zahl und Name der Flächen:</text:p>
          </table:table-cell>
          <table:table-cell table:style-name="ce38"/>
          <table:table-cell table:style-name="ce39" table:formula="of:=IF(ISBLANK([.J10]);&quot;&quot;;IF(ISERROR(FIND(&quot;|&quot;&amp; SUBSTITUTE(SUBSTITUTE(SUBSTITUTE(SUBSTITUTE([.C10];&quot; &quot;;&quot;&quot;);&quot;·&quot;;&quot;*&quot; );&quot;–&quot; ;&quot;-&quot; );&quot;:&quot;;&quot;/&quot;) &amp;&quot;|&quot;;&quot;|&quot; &amp; SUBSTITUTE([.J10];&quot; &quot;;&quot;&quot;) &amp;&quot;|&quot;));&quot;&quot;;&quot;Genauer!&quot;))">
            <text:p/>
          </table:table-cell>
          <table:table-cell table:style-name="ce40" table:formula="of:=IF(ISBLANK([.I10]);&quot;&quot;;IF(ISERROR(FIND(&quot;|&quot;&amp; SUBSTITUTE(SUBSTITUTE(SUBSTITUTE(SUBSTITUTE([.C10];&quot; &quot;;&quot;&quot;);&quot;·&quot;;&quot;*&quot; );&quot;–&quot; ;&quot;-&quot; );&quot;:&quot;;&quot;/&quot;) &amp;&quot;|&quot;;&quot;|&quot; &amp; SUBSTITUTE([.I10];&quot; &quot;;&quot;&quot;) &amp;&quot;|&quot;));&quot;&quot;;&quot;&quot;))" office:value-type="string" office:string-value="">
            <text:p></text:p>
          </table:table-cell>
          <table:table-cell table:style-name="ce25"/>
          <table:table-cell table:number-columns-repeated="2"/>
          <table:table-cell office:value-type="string">
            <text:p>6Quadrate</text:p>
          </table:table-cell>
          <table:table-cell office:value-type="string">
            <text:p>6Rechtecke</text:p>
          </table:table-cell>
          <table:table-cell table:number-columns-repeated="246"/>
        </table:table-row>
        <table:table-row table:style-name="ro3">
          <table:table-cell table:style-name="ce26"/>
          <table:table-cell table:style-name="Default"/>
          <table:table-cell table:style-name="ce38"/>
          <table:table-cell table:style-name="Default"/>
          <table:table-cell table:style-name="ce40" table:formula="of:=IF(ISBLANK([.I11]);&quot;&quot;;IF(ISERROR(FIND(&quot;|&quot;&amp; SUBSTITUTE(SUBSTITUTE(SUBSTITUTE(SUBSTITUTE([.C11];&quot; &quot;;&quot;&quot;);&quot;·&quot;;&quot;*&quot; );&quot;–&quot; ;&quot;-&quot; );&quot;:&quot;;&quot;/&quot;) &amp;&quot;|&quot;;&quot;|&quot; &amp; SUBSTITUTE([.I11];&quot; &quot;;&quot;&quot;) &amp;&quot;|&quot;));&quot;&quot;;&quot;&quot;))">
            <text:p/>
          </table:table-cell>
          <table:table-cell table:style-name="ce25"/>
          <table:table-cell table:number-columns-repeated="2"/>
          <table:table-cell table:style-name="ce56"/>
          <table:table-cell table:style-name="Default"/>
          <table:table-cell table:number-columns-repeated="246"/>
        </table:table-row>
        <table:table-row table:style-name="ro3">
          <table:table-cell table:style-name="Default"/>
          <table:table-cell table:style-name="ce27" table:formula="of:=IF([.E5]=&quot;&quot;;&quot;Ein Würfel ist auch ein: &quot;;&quot;Frage kommt noch.&quot;)" office:value-type="string" office:string-value="Frage kommt noch.">
            <text:p>Frage kommt noch.</text:p>
          </table:table-cell>
          <table:table-cell table:style-name="ce38"/>
          <table:table-cell table:style-name="ce39" table:formula="of:=IF(ISBLANK([.J12]);&quot;&quot;;IF(ISERROR(FIND(&quot;|&quot;&amp; SUBSTITUTE(SUBSTITUTE(SUBSTITUTE(SUBSTITUTE([.C12];&quot; &quot;;&quot;&quot;);&quot;·&quot;;&quot;*&quot; );&quot;–&quot; ;&quot;-&quot; );&quot;:&quot;;&quot;/&quot;) &amp;&quot;|&quot;;&quot;|&quot; &amp; SUBSTITUTE([.J12];&quot; &quot;;&quot;&quot;) &amp;&quot;|&quot;));&quot;&quot;;&quot;Genauer!&quot;))">
            <text:p/>
          </table:table-cell>
          <table:table-cell table:style-name="ce40" table:formula="of:=IF(ISBLANK([.I12]);&quot;&quot;;IF(ISERROR(FIND(&quot;|&quot;&amp; SUBSTITUTE(SUBSTITUTE(SUBSTITUTE(SUBSTITUTE([.C12];&quot; &quot;;&quot;&quot;);&quot;·&quot;;&quot;*&quot; );&quot;–&quot; ;&quot;-&quot; );&quot;:&quot;;&quot;/&quot;) &amp;&quot;|&quot;;&quot;|&quot; &amp; SUBSTITUTE([.I12];&quot; &quot;;&quot;&quot;) &amp;&quot;|&quot;));&quot;&quot;;&quot;&quot;))" office:value-type="string" office:string-value="">
            <text:p></text:p>
          </table:table-cell>
          <table:table-cell table:style-name="ce47"/>
          <table:table-cell table:number-columns-repeated="2"/>
          <table:table-cell table:style-name="ce58" office:value-type="string">
            <text:p>Quader</text:p>
          </table:table-cell>
          <table:table-cell/>
          <table:table-cell table:number-columns-repeated="246"/>
        </table:table-row>
        <table:table-row table:style-name="ro3">
          <table:table-cell table:style-name="ce27"/>
          <table:table-cell table:style-name="ce29"/>
          <table:table-cell table:style-name="ce38"/>
          <table:table-cell table:style-name="ce39" table:formula="of:=IF(ISBLANK([.J13]);&quot;&quot;;IF(ISERROR(FIND(&quot;|&quot;&amp; SUBSTITUTE(SUBSTITUTE(SUBSTITUTE(SUBSTITUTE([.C13];&quot; &quot;;&quot;&quot;);&quot;·&quot;;&quot;*&quot; );&quot;–&quot; ;&quot;-&quot; );&quot;:&quot;;&quot;/&quot;) &amp;&quot;|&quot;;&quot;|&quot; &amp; SUBSTITUTE([.J13];&quot; &quot;;&quot;&quot;) &amp;&quot;|&quot;));&quot;&quot;;&quot;Genauer!&quot;))">
            <text:p/>
          </table:table-cell>
          <table:table-cell table:style-name="ce40" table:formula="of:=IF(ISBLANK([.I13]);&quot;&quot;;IF(ISERROR(FIND(&quot;|&quot;&amp; SUBSTITUTE(SUBSTITUTE(SUBSTITUTE(SUBSTITUTE([.C13];&quot; &quot;;&quot;&quot;);&quot;·&quot;;&quot;*&quot; );&quot;–&quot; ;&quot;-&quot; );&quot;:&quot;;&quot;/&quot;) &amp;&quot;|&quot;;&quot;|&quot; &amp; SUBSTITUTE([.I13];&quot; &quot;;&quot;&quot;) &amp;&quot;|&quot;));&quot;&quot;;&quot;&quot;))">
            <text:p/>
          </table:table-cell>
          <table:table-cell table:style-name="ce47"/>
          <table:table-cell table:style-name="ce49"/>
          <table:table-cell/>
          <table:table-cell table:number-columns-repeated="2"/>
          <table:table-cell table:number-columns-repeated="246"/>
        </table:table-row>
        <table:table-row table:style-name="ro3">
          <table:table-cell table:style-name="ce28">
            <draw:g table:end-cell-address="Tabelle1.C22" table:end-x="1.845cm" table:end-y="0.347cm" draw:z-index="3">
              <draw:line draw:style-name="gr2" draw:text-style-name="P1" svg:x1="2.659cm" svg:y1="0.17cm" svg:x2="2.659cm" svg:y2="2.171cm">
                <text:p/>
              </draw:line>
              <draw:polygon draw:style-name="gr2" draw:text-style-name="P1" svg:width="7.312cm" svg:height="1.499cm" svg:x="0.666cm" svg:y="2.171cm" svg:viewBox="0 0 7313 1500" draw:points="0,1500 5320,1500 7313,0 1993,0">
                <text:p/>
              </draw:polygon>
              <draw:polygon draw:style-name="gr3" draw:text-style-name="P1" svg:width="7.312cm" svg:height="1.499cm" svg:x="0.666cm" svg:y="0.17cm" svg:viewBox="0 0 7313 1500" draw:points="0,1500 5320,1500 7313,0 1993,0">
                <text:p/>
              </draw:polygon>
              <draw:rect draw:style-name="gr4" draw:text-style-name="P1" svg:width="5.32cm" svg:height="2.001cm" svg:x="0.666cm" svg:y="1.67cm">
                <text:p/>
              </draw:rect>
              <draw:polygon draw:style-name="gr5" draw:text-style-name="P1" svg:width="1.992cm" svg:height="3.5cm" svg:x="5.986cm" svg:y="0.17cm" svg:viewBox="0 0 1993 3501" draw:points="0,3501 1993,2001 1993,0 0,1500">
                <text:p/>
              </draw:polygon>
              <draw:frame draw:style-name="gr8" svg:width="0.665cm" svg:height="0.5cm" svg:x="3.326cm" svg:y="3.671cm">
                <draw:text-box>
                  <text:p>a</text:p>
                </draw:text-box>
              </draw:frame>
              <draw:frame draw:style-name="gr8" svg:width="0.665cm" svg:height="0.5cm" svg:x="0.001cm" svg:y="2.671cm">
                <draw:text-box>
                  <text:p>b</text:p>
                </draw:text-box>
              </draw:frame>
              <draw:frame draw:style-name="gr8" svg:width="0.664cm" svg:height="0.5cm" svg:x="7.315cm" svg:y="2.671cm">
                <draw:text-box draw:corner-radius="10cm">
                  <text:p>c</text:p>
                </draw:text-box>
              </draw:frame>
            </draw:g>
          </table:table-cell>
          <table:table-cell/>
          <table:table-cell table:style-name="ce38"/>
          <table:table-cell table:style-name="ce39" table:formula="of:=IF(ISBLANK([.J14]);&quot;&quot;;IF(ISERROR(FIND(&quot;|&quot;&amp; SUBSTITUTE(SUBSTITUTE(SUBSTITUTE(SUBSTITUTE([.C14];&quot; &quot;;&quot;&quot;);&quot;·&quot;;&quot;*&quot; );&quot;–&quot; ;&quot;-&quot; );&quot;:&quot;;&quot;/&quot;) &amp;&quot;|&quot;;&quot;|&quot; &amp; SUBSTITUTE([.J14];&quot; &quot;;&quot;&quot;) &amp;&quot;|&quot;));&quot;&quot;;&quot;Genauer!&quot;))">
            <text:p/>
          </table:table-cell>
          <table:table-cell table:style-name="ce40" table:formula="of:=IF(ISBLANK([.I14]);&quot;&quot;;IF(ISERROR(FIND(&quot;|&quot;&amp; SUBSTITUTE(SUBSTITUTE(SUBSTITUTE(SUBSTITUTE([.C14];&quot; &quot;;&quot;&quot;);&quot;·&quot;;&quot;*&quot; );&quot;–&quot; ;&quot;-&quot; );&quot;:&quot;;&quot;/&quot;) &amp;&quot;|&quot;;&quot;|&quot; &amp; SUBSTITUTE([.I14];&quot; &quot;;&quot;&quot;) &amp;&quot;|&quot;));&quot;&quot;;&quot;&quot;))">
            <text:p/>
          </table:table-cell>
          <table:table-cell table:style-name="ce47"/>
          <table:table-cell table:style-name="ce49"/>
          <table:table-cell/>
          <table:table-cell table:number-columns-repeated="2"/>
          <table:table-cell table:number-columns-repeated="246"/>
        </table:table-row>
        <table:table-row table:style-name="ro3">
          <table:table-cell table:style-name="ce29"/>
          <table:table-cell/>
          <table:table-cell table:style-name="ce38"/>
          <table:table-cell table:style-name="ce39" table:formula="of:=IF(ISBLANK([.J15]);&quot;&quot;;IF(ISERROR(FIND(&quot;|&quot;&amp; SUBSTITUTE(SUBSTITUTE(SUBSTITUTE(SUBSTITUTE([.C15];&quot; &quot;;&quot;&quot;);&quot;·&quot;;&quot;*&quot; );&quot;–&quot; ;&quot;-&quot; );&quot;:&quot;;&quot;/&quot;) &amp;&quot;|&quot;;&quot;|&quot; &amp; SUBSTITUTE([.J15];&quot; &quot;;&quot;&quot;) &amp;&quot;|&quot;));&quot;&quot;;&quot;Genauer!&quot;))">
            <text:p/>
          </table:table-cell>
          <table:table-cell table:style-name="ce40" table:formula="of:=IF(ISBLANK([.I15]);&quot;&quot;;IF(ISERROR(FIND(&quot;|&quot;&amp; SUBSTITUTE(SUBSTITUTE(SUBSTITUTE(SUBSTITUTE([.C15];&quot; &quot;;&quot;&quot;);&quot;·&quot;;&quot;*&quot; );&quot;–&quot; ;&quot;-&quot; );&quot;:&quot;;&quot;/&quot;) &amp;&quot;|&quot;;&quot;|&quot; &amp; SUBSTITUTE([.I15];&quot; &quot;;&quot;&quot;) &amp;&quot;|&quot;));&quot;&quot;;&quot;&quot;))">
            <text:p/>
          </table:table-cell>
          <table:table-cell table:style-name="ce47"/>
          <table:table-cell table:style-name="ce49"/>
          <table:table-cell/>
          <table:table-cell table:number-columns-repeated="2"/>
          <table:table-cell table:number-columns-repeated="246"/>
        </table:table-row>
        <table:table-row table:style-name="ro3">
          <table:table-cell table:style-name="ce29"/>
          <table:table-cell table:style-name="ce26"/>
          <table:table-cell table:style-name="ce38"/>
          <table:table-cell table:style-name="ce39" table:formula="of:=IF(ISBLANK([.J16]);&quot;&quot;;IF(ISERROR(FIND(&quot;|&quot;&amp; SUBSTITUTE(SUBSTITUTE(SUBSTITUTE(SUBSTITUTE([.C16];&quot; &quot;;&quot;&quot;);&quot;·&quot;;&quot;*&quot; );&quot;–&quot; ;&quot;-&quot; );&quot;:&quot;;&quot;/&quot;) &amp;&quot;|&quot;;&quot;|&quot; &amp; SUBSTITUTE([.J16];&quot; &quot;;&quot;&quot;) &amp;&quot;|&quot;));&quot;&quot;;&quot;Genauer!&quot;))">
            <text:p/>
          </table:table-cell>
          <table:table-cell table:style-name="ce40" table:formula="of:=IF(ISBLANK([.I16]);&quot;&quot;;IF(ISERROR(FIND(&quot;|&quot;&amp; SUBSTITUTE(SUBSTITUTE(SUBSTITUTE(SUBSTITUTE([.C16];&quot; &quot;;&quot;&quot;);&quot;·&quot;;&quot;*&quot; );&quot;–&quot; ;&quot;-&quot; );&quot;:&quot;;&quot;/&quot;) &amp;&quot;|&quot;;&quot;|&quot; &amp; SUBSTITUTE([.I16];&quot; &quot;;&quot;&quot;) &amp;&quot;|&quot;));&quot;&quot;;&quot;&quot;))">
            <text:p/>
          </table:table-cell>
          <table:table-cell table:style-name="ce47"/>
          <table:table-cell table:style-name="ce49"/>
          <table:table-cell/>
          <table:table-cell table:number-columns-repeated="2"/>
          <table:table-cell table:number-columns-repeated="246"/>
        </table:table-row>
        <table:table-row table:style-name="ro3">
          <table:table-cell table:style-name="ce29"/>
          <table:table-cell table:style-name="ce26"/>
          <table:table-cell table:style-name="ce38"/>
          <table:table-cell table:style-name="ce39" table:formula="of:=IF(ISBLANK([.J17]);&quot;&quot;;IF(ISERROR(FIND(&quot;|&quot;&amp; SUBSTITUTE(SUBSTITUTE(SUBSTITUTE(SUBSTITUTE([.C17];&quot; &quot;;&quot;&quot;);&quot;·&quot;;&quot;*&quot; );&quot;–&quot; ;&quot;-&quot; );&quot;:&quot;;&quot;/&quot;) &amp;&quot;|&quot;;&quot;|&quot; &amp; SUBSTITUTE([.J17];&quot; &quot;;&quot;&quot;) &amp;&quot;|&quot;));&quot;&quot;;&quot;Genauer!&quot;))">
            <text:p/>
          </table:table-cell>
          <table:table-cell table:style-name="ce40" table:formula="of:=IF(ISBLANK([.I17]);&quot;&quot;;IF(ISERROR(FIND(&quot;|&quot;&amp; SUBSTITUTE(SUBSTITUTE(SUBSTITUTE(SUBSTITUTE([.C17];&quot; &quot;;&quot;&quot;);&quot;·&quot;;&quot;*&quot; );&quot;–&quot; ;&quot;-&quot; );&quot;:&quot;;&quot;/&quot;) &amp;&quot;|&quot;;&quot;|&quot; &amp; SUBSTITUTE([.I17];&quot; &quot;;&quot;&quot;) &amp;&quot;|&quot;));&quot;&quot;;&quot;&quot;))">
            <text:p/>
          </table:table-cell>
          <table:table-cell/>
          <table:table-cell table:style-name="ce49"/>
          <table:table-cell/>
          <table:table-cell table:number-columns-repeated="2"/>
          <table:table-cell table:number-columns-repeated="246"/>
        </table:table-row>
        <table:table-row table:style-name="ro3">
          <table:table-cell table:number-columns-repeated="2"/>
          <table:table-cell table:style-name="ce38"/>
          <table:table-cell table:style-name="ce39" table:formula="of:=IF(ISBLANK([.J18]);&quot;&quot;;IF(ISERROR(FIND(&quot;|&quot;&amp; SUBSTITUTE(SUBSTITUTE(SUBSTITUTE(SUBSTITUTE([.C18];&quot; &quot;;&quot;&quot;);&quot;·&quot;;&quot;*&quot; );&quot;–&quot; ;&quot;-&quot; );&quot;:&quot;;&quot;/&quot;) &amp;&quot;|&quot;;&quot;|&quot; &amp; SUBSTITUTE([.J18];&quot; &quot;;&quot;&quot;) &amp;&quot;|&quot;));&quot;&quot;;&quot;Genauer!&quot;))">
            <text:p/>
          </table:table-cell>
          <table:table-cell table:style-name="ce40" table:formula="of:=IF(ISBLANK([.I18]);&quot;&quot;;IF(ISERROR(FIND(&quot;|&quot;&amp; SUBSTITUTE(SUBSTITUTE(SUBSTITUTE(SUBSTITUTE([.C18];&quot; &quot;;&quot;&quot;);&quot;·&quot;;&quot;*&quot; );&quot;–&quot; ;&quot;-&quot; );&quot;:&quot;;&quot;/&quot;) &amp;&quot;|&quot;;&quot;|&quot; &amp; SUBSTITUTE([.I18];&quot; &quot;;&quot;&quot;) &amp;&quot;|&quot;));&quot;&quot;;&quot;&quot;))">
            <text:p/>
          </table:table-cell>
          <table:table-cell/>
          <table:table-cell table:style-name="ce49"/>
          <table:table-cell/>
          <table:table-cell table:number-columns-repeated="2"/>
          <table:table-cell table:number-columns-repeated="246"/>
        </table:table-row>
        <table:table-row table:style-name="ro3">
          <table:table-cell table:number-columns-repeated="2"/>
          <table:table-cell table:style-name="ce38"/>
          <table:table-cell table:style-name="ce39" table:formula="of:=IF(ISBLANK([.J19]);&quot;&quot;;IF(ISERROR(FIND(&quot;|&quot;&amp; SUBSTITUTE(SUBSTITUTE(SUBSTITUTE(SUBSTITUTE([.C19];&quot; &quot;;&quot;&quot;);&quot;·&quot;;&quot;*&quot; );&quot;–&quot; ;&quot;-&quot; );&quot;:&quot;;&quot;/&quot;) &amp;&quot;|&quot;;&quot;|&quot; &amp; SUBSTITUTE([.J19];&quot; &quot;;&quot;&quot;) &amp;&quot;|&quot;));&quot;&quot;;&quot;Genauer!&quot;))">
            <text:p/>
          </table:table-cell>
          <table:table-cell table:style-name="ce40" table:formula="of:=IF(ISBLANK([.I19]);&quot;&quot;;IF(ISERROR(FIND(&quot;|&quot;&amp; SUBSTITUTE(SUBSTITUTE(SUBSTITUTE(SUBSTITUTE([.C19];&quot; &quot;;&quot;&quot;);&quot;·&quot;;&quot;*&quot; );&quot;–&quot; ;&quot;-&quot; );&quot;:&quot;;&quot;/&quot;) &amp;&quot;|&quot;;&quot;|&quot; &amp; SUBSTITUTE([.I19];&quot; &quot;;&quot;&quot;) &amp;&quot;|&quot;));&quot;&quot;;&quot;&quot;))">
            <text:p/>
          </table:table-cell>
          <table:table-cell/>
          <table:table-cell table:style-name="ce49"/>
          <table:table-cell/>
          <table:table-cell table:number-columns-repeated="2"/>
          <table:table-cell table:number-columns-repeated="246"/>
        </table:table-row>
        <table:table-row table:style-name="ro3">
          <table:table-cell table:style-name="ce26" table:number-columns-repeated="2"/>
          <table:table-cell table:style-name="ce38"/>
          <table:table-cell table:style-name="ce39" table:formula="of:=IF(ISBLANK([.J20]);&quot;&quot;;IF(ISERROR(FIND(&quot;|&quot;&amp; SUBSTITUTE(SUBSTITUTE(SUBSTITUTE(SUBSTITUTE([.C20];&quot; &quot;;&quot;&quot;);&quot;·&quot;;&quot;*&quot; );&quot;–&quot; ;&quot;-&quot; );&quot;:&quot;;&quot;/&quot;) &amp;&quot;|&quot;;&quot;|&quot; &amp; SUBSTITUTE([.J20];&quot; &quot;;&quot;&quot;) &amp;&quot;|&quot;));&quot;&quot;;&quot;Genauer!&quot;))">
            <text:p/>
          </table:table-cell>
          <table:table-cell table:style-name="ce40" table:formula="of:=IF(ISBLANK([.I20]);&quot;&quot;;IF(ISERROR(FIND(&quot;|&quot;&amp; SUBSTITUTE(SUBSTITUTE(SUBSTITUTE(SUBSTITUTE([.C20];&quot; &quot;;&quot;&quot;);&quot;·&quot;;&quot;*&quot; );&quot;–&quot; ;&quot;-&quot; );&quot;:&quot;;&quot;/&quot;) &amp;&quot;|&quot;;&quot;|&quot; &amp; SUBSTITUTE([.I20];&quot; &quot;;&quot;&quot;) &amp;&quot;|&quot;));&quot;&quot;;&quot;&quot;))">
            <text:p/>
          </table:table-cell>
          <table:table-cell/>
          <table:table-cell table:style-name="ce49"/>
          <table:table-cell/>
          <table:table-cell table:number-columns-repeated="2"/>
          <table:table-cell table:number-columns-repeated="246"/>
        </table:table-row>
        <table:table-row table:style-name="ro3">
          <table:table-cell table:style-name="ce26"/>
          <table:table-cell/>
          <table:table-cell table:style-name="ce38"/>
          <table:table-cell table:style-name="ce39" table:formula="of:=IF(ISBLANK([.J21]);&quot;&quot;;IF(ISERROR(FIND(&quot;|&quot;&amp; SUBSTITUTE(SUBSTITUTE(SUBSTITUTE(SUBSTITUTE([.C21];&quot; &quot;;&quot;&quot;);&quot;·&quot;;&quot;*&quot; );&quot;–&quot; ;&quot;-&quot; );&quot;:&quot;;&quot;/&quot;) &amp;&quot;|&quot;;&quot;|&quot; &amp; SUBSTITUTE([.J21];&quot; &quot;;&quot;&quot;) &amp;&quot;|&quot;));&quot;&quot;;&quot;Genauer!&quot;))">
            <text:p/>
          </table:table-cell>
          <table:table-cell table:style-name="ce40" table:formula="of:=IF(ISBLANK([.I21]);&quot;&quot;;IF(ISERROR(FIND(&quot;|&quot;&amp; SUBSTITUTE(SUBSTITUTE(SUBSTITUTE(SUBSTITUTE([.C21];&quot; &quot;;&quot;&quot;);&quot;·&quot;;&quot;*&quot; );&quot;–&quot; ;&quot;-&quot; );&quot;:&quot;;&quot;/&quot;) &amp;&quot;|&quot;;&quot;|&quot; &amp; SUBSTITUTE([.I21];&quot; &quot;;&quot;&quot;) &amp;&quot;|&quot;));&quot;&quot;;&quot;&quot;))">
            <text:p/>
          </table:table-cell>
          <table:table-cell/>
          <table:table-cell table:style-name="ce49"/>
          <table:table-cell/>
          <table:table-cell table:number-columns-repeated="2"/>
          <table:table-cell table:number-columns-repeated="246"/>
        </table:table-row>
        <table:table-row table:style-name="ro3">
          <table:table-cell table:style-name="ce26"/>
          <table:table-cell table:style-name="ce33" office:value-type="string">
            <text:p>Name:</text:p>
          </table:table-cell>
          <table:table-cell table:style-name="ce38"/>
          <table:table-cell table:style-name="ce39" table:formula="of:=IF(ISBLANK([.J22]);&quot;&quot;;IF(ISERROR(FIND(&quot;|&quot;&amp; SUBSTITUTE(SUBSTITUTE(SUBSTITUTE(SUBSTITUTE([.C22];&quot; &quot;;&quot;&quot;);&quot;·&quot;;&quot;*&quot; );&quot;–&quot; ;&quot;-&quot; );&quot;:&quot;;&quot;/&quot;) &amp;&quot;|&quot;;&quot;|&quot; &amp; SUBSTITUTE([.J22];&quot; &quot;;&quot;&quot;) &amp;&quot;|&quot;));&quot;&quot;;&quot;Genauer!&quot;))">
            <text:p/>
          </table:table-cell>
          <table:table-cell table:style-name="ce40" table:formula="of:=IF(ISBLANK([.I22]);&quot;&quot;;IF(ISERROR(FIND(&quot;|&quot;&amp; SUBSTITUTE(SUBSTITUTE(SUBSTITUTE(SUBSTITUTE([.C22];&quot; &quot;;&quot;&quot;);&quot;·&quot;;&quot;*&quot; );&quot;–&quot; ;&quot;-&quot; );&quot;:&quot;;&quot;/&quot;) &amp;&quot;|&quot;;&quot;|&quot; &amp; SUBSTITUTE([.I22];&quot; &quot;;&quot;&quot;) &amp;&quot;|&quot;));&quot;&quot;;&quot;&quot;))" office:value-type="string" office:string-value="">
            <text:p></text:p>
          </table:table-cell>
          <table:table-cell/>
          <table:table-cell table:style-name="ce49"/>
          <table:table-cell/>
          <table:table-cell office:value-type="string">
            <text:p>Quader</text:p>
          </table:table-cell>
          <table:table-cell office:value-type="string">
            <text:p>Prisma</text:p>
          </table:table-cell>
          <table:table-cell table:number-columns-repeated="246"/>
        </table:table-row>
        <table:table-row table:style-name="ro3">
          <table:table-cell/>
          <table:table-cell table:style-name="Default"/>
          <table:table-cell table:style-name="ce38"/>
          <table:table-cell table:style-name="ce39" table:formula="of:=IF(ISBLANK([.J23]);&quot;&quot;;IF(ISERROR(FIND(&quot;|&quot;&amp; SUBSTITUTE(SUBSTITUTE(SUBSTITUTE(SUBSTITUTE([.C23];&quot; &quot;;&quot;&quot;);&quot;·&quot;;&quot;*&quot; );&quot;–&quot; ;&quot;-&quot; );&quot;:&quot;;&quot;/&quot;) &amp;&quot;|&quot;;&quot;|&quot; &amp; SUBSTITUTE([.J23];&quot; &quot;;&quot;&quot;) &amp;&quot;|&quot;));&quot;&quot;;&quot;Genauer!&quot;))">
            <text:p/>
          </table:table-cell>
          <table:table-cell table:style-name="ce40" table:formula="of:=IF(ISBLANK([.I23]);&quot;&quot;;IF(ISERROR(FIND(&quot;|&quot;&amp; SUBSTITUTE(SUBSTITUTE(SUBSTITUTE(SUBSTITUTE([.C23];&quot; &quot;;&quot;&quot;);&quot;·&quot;;&quot;*&quot; );&quot;–&quot; ;&quot;-&quot; );&quot;:&quot;;&quot;/&quot;) &amp;&quot;|&quot;;&quot;|&quot; &amp; SUBSTITUTE([.I23];&quot; &quot;;&quot;&quot;) &amp;&quot;|&quot;));&quot;&quot;;&quot;&quot;))">
            <text:p/>
          </table:table-cell>
          <table:table-cell/>
          <table:table-cell table:style-name="ce49"/>
          <table:table-cell/>
          <table:table-cell table:number-columns-repeated="2"/>
          <table:table-cell table:number-columns-repeated="246"/>
        </table:table-row>
        <table:table-row table:style-name="ro3">
          <table:table-cell table:style-name="Default"/>
          <table:table-cell table:style-name="ce33" office:value-type="string">
            <text:p>Eckenzahl:</text:p>
          </table:table-cell>
          <table:table-cell table:style-name="ce38"/>
          <table:table-cell table:style-name="ce39" table:formula="of:=IF(ISBLANK([.J24]);&quot;&quot;;IF(ISERROR(FIND(&quot;|&quot;&amp; SUBSTITUTE(SUBSTITUTE(SUBSTITUTE(SUBSTITUTE([.C24];&quot; &quot;;&quot;&quot;);&quot;·&quot;;&quot;*&quot; );&quot;–&quot; ;&quot;-&quot; );&quot;:&quot;;&quot;/&quot;) &amp;&quot;|&quot;;&quot;|&quot; &amp; SUBSTITUTE([.J24];&quot; &quot;;&quot;&quot;) &amp;&quot;|&quot;));&quot;&quot;;&quot;Genauer!&quot;))">
            <text:p/>
          </table:table-cell>
          <table:table-cell table:style-name="ce40" table:formula="of:=IF(ISBLANK([.I24]);&quot;&quot;;IF(ISERROR(FIND(&quot;|&quot;&amp; SUBSTITUTE(SUBSTITUTE(SUBSTITUTE(SUBSTITUTE([.C24];&quot; &quot;;&quot;&quot;);&quot;·&quot;;&quot;*&quot; );&quot;–&quot; ;&quot;-&quot; );&quot;:&quot;;&quot;/&quot;) &amp;&quot;|&quot;;&quot;|&quot; &amp; SUBSTITUTE([.I24];&quot; &quot;;&quot;&quot;) &amp;&quot;|&quot;));&quot;&quot;;&quot;&quot;))" office:value-type="string" office:string-value="">
            <text:p></text:p>
          </table:table-cell>
          <table:table-cell/>
          <table:table-cell table:style-name="ce49"/>
          <table:table-cell/>
          <table:table-cell office:value-type="float" office:value="8">
            <text:p>8</text:p>
          </table:table-cell>
          <table:table-cell/>
          <table:table-cell table:number-columns-repeated="246"/>
        </table:table-row>
        <table:table-row table:style-name="ro3">
          <table:table-cell/>
          <table:table-cell table:style-name="ce33" office:value-type="string">
            <text:p>Kantenzahl:</text:p>
          </table:table-cell>
          <table:table-cell table:style-name="ce38"/>
          <table:table-cell table:style-name="ce39" table:formula="of:=IF(ISBLANK([.J25]);&quot;&quot;;IF(ISERROR(FIND(&quot;|&quot;&amp; SUBSTITUTE(SUBSTITUTE(SUBSTITUTE(SUBSTITUTE([.C25];&quot; &quot;;&quot;&quot;);&quot;·&quot;;&quot;*&quot; );&quot;–&quot; ;&quot;-&quot; );&quot;:&quot;;&quot;/&quot;) &amp;&quot;|&quot;;&quot;|&quot; &amp; SUBSTITUTE([.J25];&quot; &quot;;&quot;&quot;) &amp;&quot;|&quot;));&quot;&quot;;&quot;Genauer!&quot;))">
            <text:p/>
          </table:table-cell>
          <table:table-cell table:style-name="ce40" table:formula="of:=IF(ISBLANK([.I25]);&quot;&quot;;IF(ISERROR(FIND(&quot;|&quot;&amp; SUBSTITUTE(SUBSTITUTE(SUBSTITUTE(SUBSTITUTE([.C25];&quot; &quot;;&quot;&quot;);&quot;·&quot;;&quot;*&quot; );&quot;–&quot; ;&quot;-&quot; );&quot;:&quot;;&quot;/&quot;) &amp;&quot;|&quot;;&quot;|&quot; &amp; SUBSTITUTE([.I25];&quot; &quot;;&quot;&quot;) &amp;&quot;|&quot;));&quot;&quot;;&quot;&quot;))" office:value-type="string" office:string-value="">
            <text:p></text:p>
          </table:table-cell>
          <table:table-cell/>
          <table:table-cell table:style-name="ce49"/>
          <table:table-cell/>
          <table:table-cell office:value-type="float" office:value="12">
            <text:p>12</text:p>
          </table:table-cell>
          <table:table-cell/>
          <table:table-cell table:number-columns-repeated="246"/>
        </table:table-row>
        <table:table-row table:style-name="ro3">
          <table:table-cell/>
          <table:table-cell table:style-name="Default"/>
          <table:table-cell table:style-name="ce38"/>
          <table:table-cell table:style-name="ce39" table:formula="of:=IF(ISBLANK([.J26]);&quot;&quot;;IF(ISERROR(FIND(&quot;|&quot;&amp; SUBSTITUTE(SUBSTITUTE(SUBSTITUTE(SUBSTITUTE([.C26];&quot; &quot;;&quot;&quot;);&quot;·&quot;;&quot;*&quot; );&quot;–&quot; ;&quot;-&quot; );&quot;:&quot;;&quot;/&quot;) &amp;&quot;|&quot;;&quot;|&quot; &amp; SUBSTITUTE([.J26];&quot; &quot;;&quot;&quot;) &amp;&quot;|&quot;));&quot;&quot;;&quot;Genauer!&quot;))">
            <text:p/>
          </table:table-cell>
          <table:table-cell table:style-name="ce40" table:formula="of:=IF(ISBLANK([.I26]);&quot;&quot;;IF(ISERROR(FIND(&quot;|&quot;&amp; SUBSTITUTE(SUBSTITUTE(SUBSTITUTE(SUBSTITUTE([.C26];&quot; &quot;;&quot;&quot;);&quot;·&quot;;&quot;*&quot; );&quot;–&quot; ;&quot;-&quot; );&quot;:&quot;;&quot;/&quot;) &amp;&quot;|&quot;;&quot;|&quot; &amp; SUBSTITUTE([.I26];&quot; &quot;;&quot;&quot;) &amp;&quot;|&quot;));&quot;&quot;;&quot;&quot;))">
            <text:p/>
          </table:table-cell>
          <table:table-cell table:number-columns-repeated="3"/>
          <table:table-cell table:number-columns-repeated="2"/>
          <table:table-cell table:number-columns-repeated="246"/>
        </table:table-row>
        <table:table-row table:style-name="ro4">
          <table:table-cell table:style-name="Default"/>
          <table:table-cell table:style-name="ce34" office:value-type="string">
            <text:p>Zahl und Name der Flächen:</text:p>
          </table:table-cell>
          <table:table-cell table:style-name="ce38"/>
          <table:table-cell table:style-name="ce39" table:formula="of:=IF(ISBLANK([.J27]);&quot;&quot;;IF(ISERROR(FIND(&quot;|&quot;&amp; SUBSTITUTE(SUBSTITUTE(SUBSTITUTE(SUBSTITUTE([.C27];&quot; &quot;;&quot;&quot;);&quot;·&quot;;&quot;*&quot; );&quot;–&quot; ;&quot;-&quot; );&quot;:&quot;;&quot;/&quot;) &amp;&quot;|&quot;;&quot;|&quot; &amp; SUBSTITUTE([.J27];&quot; &quot;;&quot;&quot;) &amp;&quot;|&quot;));&quot;&quot;;&quot;Genauer!&quot;))">
            <text:p/>
          </table:table-cell>
          <table:table-cell table:style-name="ce40" table:formula="of:=IF(ISBLANK([.I27]);&quot;&quot;;IF(ISERROR(FIND(&quot;|&quot;&amp; SUBSTITUTE(SUBSTITUTE(SUBSTITUTE(SUBSTITUTE([.C27];&quot; &quot;;&quot;&quot;);&quot;·&quot;;&quot;*&quot; );&quot;–&quot; ;&quot;-&quot; );&quot;:&quot;;&quot;/&quot;) &amp;&quot;|&quot;;&quot;|&quot; &amp; SUBSTITUTE([.I27];&quot; &quot;;&quot;&quot;) &amp;&quot;|&quot;));&quot;&quot;;&quot;&quot;))" office:value-type="string" office:string-value="">
            <text:p></text:p>
          </table:table-cell>
          <table:table-cell table:style-name="ce47"/>
          <table:table-cell table:number-columns-repeated="2"/>
          <table:table-cell office:value-type="string">
            <text:p>6Rechtecke</text:p>
          </table:table-cell>
          <table:table-cell/>
          <table:table-cell table:number-columns-repeated="246"/>
        </table:table-row>
        <table:table-row table:style-name="ro4">
          <table:table-cell table:style-name="ce26"/>
          <table:table-cell table:style-name="Default"/>
          <table:table-cell table:style-name="ce38"/>
          <table:table-cell table:style-name="ce39" table:formula="of:=IF(ISBLANK([.J28]);&quot;&quot;;IF(ISERROR(FIND(&quot;|&quot;&amp; SUBSTITUTE(SUBSTITUTE(SUBSTITUTE(SUBSTITUTE([.C28];&quot; &quot;;&quot;&quot;);&quot;·&quot;;&quot;*&quot; );&quot;–&quot; ;&quot;-&quot; );&quot;:&quot;;&quot;/&quot;) &amp;&quot;|&quot;;&quot;|&quot; &amp; SUBSTITUTE([.J28];&quot; &quot;;&quot;&quot;) &amp;&quot;|&quot;));&quot;&quot;;&quot;Genauer!&quot;))">
            <text:p/>
          </table:table-cell>
          <table:table-cell table:style-name="ce40" table:formula="of:=IF(ISBLANK([.I28]);&quot;&quot;;IF(ISERROR(FIND(&quot;|&quot;&amp; SUBSTITUTE(SUBSTITUTE(SUBSTITUTE(SUBSTITUTE([.C28];&quot; &quot;;&quot;&quot;);&quot;·&quot;;&quot;*&quot; );&quot;–&quot; ;&quot;-&quot; );&quot;:&quot;;&quot;/&quot;) &amp;&quot;|&quot;;&quot;|&quot; &amp; SUBSTITUTE([.I28];&quot; &quot;;&quot;&quot;) &amp;&quot;|&quot;));&quot;&quot;;&quot;&quot;))">
            <text:p/>
          </table:table-cell>
          <table:table-cell table:style-name="ce47"/>
          <table:table-cell table:number-columns-repeated="2"/>
          <table:table-cell table:style-name="ce56"/>
          <table:table-cell/>
          <table:table-cell table:number-columns-repeated="246"/>
        </table:table-row>
        <table:table-row table:style-name="ro4">
          <table:table-cell table:style-name="ce29"/>
          <table:table-cell table:style-name="ce27" table:formula="of:=IF([.E22]=&quot;&quot;;&quot;Ein Quader ist auch ein: &quot;;&quot;Frage kommt noch.&quot;)" office:value-type="string" office:string-value="Frage kommt noch.">
            <text:p>Frage kommt noch.</text:p>
          </table:table-cell>
          <table:table-cell table:style-name="ce38"/>
          <table:table-cell table:style-name="ce39" table:formula="of:=IF(ISBLANK([.J29]);&quot;&quot;;IF(ISERROR(FIND(&quot;|&quot;&amp; SUBSTITUTE(SUBSTITUTE(SUBSTITUTE(SUBSTITUTE([.C29];&quot; &quot;;&quot;&quot;);&quot;·&quot;;&quot;*&quot; );&quot;–&quot; ;&quot;-&quot; );&quot;:&quot;;&quot;/&quot;) &amp;&quot;|&quot;;&quot;|&quot; &amp; SUBSTITUTE([.J29];&quot; &quot;;&quot;&quot;) &amp;&quot;|&quot;));&quot;&quot;;&quot;Genauer!&quot;))">
            <text:p/>
          </table:table-cell>
          <table:table-cell table:style-name="ce40" table:formula="of:=IF(ISBLANK([.I29]);&quot;&quot;;IF(ISERROR(FIND(&quot;|&quot;&amp; SUBSTITUTE(SUBSTITUTE(SUBSTITUTE(SUBSTITUTE([.C29];&quot; &quot;;&quot;&quot;);&quot;·&quot;;&quot;*&quot; );&quot;–&quot; ;&quot;-&quot; );&quot;:&quot;;&quot;/&quot;) &amp;&quot;|&quot;;&quot;|&quot; &amp; SUBSTITUTE([.I29];&quot; &quot;;&quot;&quot;) &amp;&quot;|&quot;));&quot;&quot;;&quot;&quot;))" office:value-type="string" office:string-value="">
            <text:p></text:p>
          </table:table-cell>
          <table:table-cell table:style-name="ce48"/>
          <table:table-cell table:number-columns-repeated="2"/>
          <table:table-cell office:value-type="string">
            <text:p>Prisma</text:p>
          </table:table-cell>
          <table:table-cell/>
          <table:table-cell table:number-columns-repeated="246"/>
        </table:table-row>
        <table:table-row table:style-name="ro4">
          <table:table-cell table:style-name="ce29"/>
          <table:table-cell/>
          <table:table-cell table:style-name="ce38"/>
          <table:table-cell table:style-name="ce39" table:formula="of:=IF(ISBLANK([.J30]);&quot;&quot;;IF(ISERROR(FIND(&quot;|&quot;&amp; SUBSTITUTE(SUBSTITUTE(SUBSTITUTE(SUBSTITUTE([.C30];&quot; &quot;;&quot;&quot;);&quot;·&quot;;&quot;*&quot; );&quot;–&quot; ;&quot;-&quot; );&quot;:&quot;;&quot;/&quot;) &amp;&quot;|&quot;;&quot;|&quot; &amp; SUBSTITUTE([.J30];&quot; &quot;;&quot;&quot;) &amp;&quot;|&quot;));&quot;&quot;;&quot;Genauer!&quot;))">
            <text:p/>
          </table:table-cell>
          <table:table-cell table:style-name="ce40" table:formula="of:=IF(ISBLANK([.I30]);&quot;&quot;;IF(ISERROR(FIND(&quot;|&quot;&amp; SUBSTITUTE(SUBSTITUTE(SUBSTITUTE(SUBSTITUTE([.C30];&quot; &quot;;&quot;&quot;);&quot;·&quot;;&quot;*&quot; );&quot;–&quot; ;&quot;-&quot; );&quot;:&quot;;&quot;/&quot;) &amp;&quot;|&quot;;&quot;|&quot; &amp; SUBSTITUTE([.I30];&quot; &quot;;&quot;&quot;) &amp;&quot;|&quot;));&quot;&quot;;&quot;&quot;))">
            <text:p/>
          </table:table-cell>
          <table:table-cell table:style-name="ce47"/>
          <table:table-cell table:number-columns-repeated="2"/>
          <table:table-cell table:number-columns-repeated="2"/>
          <table:table-cell table:number-columns-repeated="246"/>
        </table:table-row>
        <table:table-row table:style-name="ro4">
          <table:table-cell table:style-name="ce29">
            <draw:g table:end-cell-address="Tabelle1.A41" table:end-x="3.501cm" table:end-y="0.133cm" draw:z-index="4">
              <draw:custom-shape draw:style-name="gr9" draw:text-style-name="P2" svg:width="3.001cm" svg:height="1cm" svg:x="0.5cm" svg:y="3.649cm">
                <text:p/>
                <draw:enhanced-geometry svg:viewBox="0 0 21600 21600" draw:mirror-horizontal="false" draw:mirror-vertical="false" draw:glue-points="10800 0 3160 3160 0 10800 3160 18440 10800 21600 18440 18440 21600 10800 18440 3160" draw:text-areas="3200 3200 18400 18400" draw:type="ellipse" draw:enhanced-path="U 10800 10800 10800 10800 0 360 Z N"/>
              </draw:custom-shape>
              <draw:polygon draw:style-name="gr10" draw:text-style-name="P2" svg:width="3cm" svg:height="3.997cm" svg:x="0.5cm" svg:y="0.651cm" svg:viewBox="0 0 3001 3998" draw:points="1501,3998 1197,3988 916,3959 662,3914 440,3855 343,3819 256,3777 182,3736 117,3694 68,3650 47,3626 31,3602 17,3577 8,3549 3,3524 0,3498 0,0 3001,0 3001,3498 2998,3524 2993,3549 2984,3577 2970,3602 2954,3626 2933,3650 2884,3694 2819,3736 2745,3777 2658,3819 2561,3855 2339,3914 2085,3959 1804,3988">
                <text:p/>
              </draw:polygon>
              <draw:custom-shape draw:style-name="gr11" draw:text-style-name="P2" svg:width="3.001cm" svg:height="1cm" svg:x="0.5cm" svg:y="0.151cm">
                <text:p/>
                <draw:enhanced-geometry svg:viewBox="0 0 21600 21600" draw:mirror-horizontal="false" draw:mirror-vertical="false" draw:glue-points="10800 0 3160 3160 0 10800 3160 18440 10800 21600 18440 18440 21600 10800 18440 3160" draw:text-areas="3200 3200 18400 18400" draw:type="ellipse" draw:enhanced-path="U 10800 10800 10800 10800 0 360 Z N"/>
              </draw:custom-shape>
            </draw:g>
          </table:table-cell>
          <table:table-cell/>
          <table:table-cell table:style-name="ce38"/>
          <table:table-cell table:style-name="ce39" table:formula="of:=IF(ISBLANK([.J31]);&quot;&quot;;IF(ISERROR(FIND(&quot;|&quot;&amp; SUBSTITUTE(SUBSTITUTE(SUBSTITUTE(SUBSTITUTE([.C31];&quot; &quot;;&quot;&quot;);&quot;·&quot;;&quot;*&quot; );&quot;–&quot; ;&quot;-&quot; );&quot;:&quot;;&quot;/&quot;) &amp;&quot;|&quot;;&quot;|&quot; &amp; SUBSTITUTE([.J31];&quot; &quot;;&quot;&quot;) &amp;&quot;|&quot;));&quot;&quot;;&quot;Genauer!&quot;))">
            <text:p/>
          </table:table-cell>
          <table:table-cell table:style-name="ce40" table:formula="of:=IF(ISBLANK([.I31]);&quot;&quot;;IF(ISERROR(FIND(&quot;|&quot;&amp; SUBSTITUTE(SUBSTITUTE(SUBSTITUTE(SUBSTITUTE([.C31];&quot; &quot;;&quot;&quot;);&quot;·&quot;;&quot;*&quot; );&quot;–&quot; ;&quot;-&quot; );&quot;:&quot;;&quot;/&quot;) &amp;&quot;|&quot;;&quot;|&quot; &amp; SUBSTITUTE([.I31];&quot; &quot;;&quot;&quot;) &amp;&quot;|&quot;));&quot;&quot;;&quot;&quot;))">
            <text:p/>
          </table:table-cell>
          <table:table-cell table:style-name="ce47"/>
          <table:table-cell table:number-columns-repeated="2"/>
          <table:table-cell table:number-columns-repeated="2"/>
          <table:table-cell table:number-columns-repeated="246"/>
        </table:table-row>
        <table:table-row table:style-name="ro4">
          <table:table-cell table:style-name="ce26" table:number-columns-repeated="2"/>
          <table:table-cell table:style-name="ce38"/>
          <table:table-cell table:style-name="ce39" table:formula="of:=IF(ISBLANK([.J32]);&quot;&quot;;IF(ISERROR(FIND(&quot;|&quot;&amp; SUBSTITUTE(SUBSTITUTE(SUBSTITUTE(SUBSTITUTE([.C32];&quot; &quot;;&quot;&quot;);&quot;·&quot;;&quot;*&quot; );&quot;–&quot; ;&quot;-&quot; );&quot;:&quot;;&quot;/&quot;) &amp;&quot;|&quot;;&quot;|&quot; &amp; SUBSTITUTE([.J32];&quot; &quot;;&quot;&quot;) &amp;&quot;|&quot;));&quot;&quot;;&quot;Genauer!&quot;))">
            <text:p/>
          </table:table-cell>
          <table:table-cell table:style-name="ce40" table:formula="of:=IF(ISBLANK([.I32]);&quot;&quot;;IF(ISERROR(FIND(&quot;|&quot;&amp; SUBSTITUTE(SUBSTITUTE(SUBSTITUTE(SUBSTITUTE([.C32];&quot; &quot;;&quot;&quot;);&quot;·&quot;;&quot;*&quot; );&quot;–&quot; ;&quot;-&quot; );&quot;:&quot;;&quot;/&quot;) &amp;&quot;|&quot;;&quot;|&quot; &amp; SUBSTITUTE([.I32];&quot; &quot;;&quot;&quot;) &amp;&quot;|&quot;));&quot;&quot;;&quot;&quot;))">
            <text:p/>
          </table:table-cell>
          <table:table-cell table:number-columns-repeated="3"/>
          <table:table-cell table:number-columns-repeated="2"/>
          <table:table-cell table:number-columns-repeated="246"/>
        </table:table-row>
        <table:table-row table:style-name="ro4">
          <table:table-cell table:number-columns-repeated="2"/>
          <table:table-cell table:style-name="ce38"/>
          <table:table-cell table:style-name="ce39" table:formula="of:=IF(ISBLANK([.J33]);&quot;&quot;;IF(ISERROR(FIND(&quot;|&quot;&amp; SUBSTITUTE(SUBSTITUTE(SUBSTITUTE(SUBSTITUTE([.C33];&quot; &quot;;&quot;&quot;);&quot;·&quot;;&quot;*&quot; );&quot;–&quot; ;&quot;-&quot; );&quot;:&quot;;&quot;/&quot;) &amp;&quot;|&quot;;&quot;|&quot; &amp; SUBSTITUTE([.J33];&quot; &quot;;&quot;&quot;) &amp;&quot;|&quot;));&quot;&quot;;&quot;Genauer!&quot;))">
            <text:p/>
          </table:table-cell>
          <table:table-cell table:style-name="ce40" table:formula="of:=IF(ISBLANK([.I33]);&quot;&quot;;IF(ISERROR(FIND(&quot;|&quot;&amp; SUBSTITUTE(SUBSTITUTE(SUBSTITUTE(SUBSTITUTE([.C33];&quot; &quot;;&quot;&quot;);&quot;·&quot;;&quot;*&quot; );&quot;–&quot; ;&quot;-&quot; );&quot;:&quot;;&quot;/&quot;) &amp;&quot;|&quot;;&quot;|&quot; &amp; SUBSTITUTE([.I33];&quot; &quot;;&quot;&quot;) &amp;&quot;|&quot;));&quot;&quot;;&quot;&quot;))">
            <text:p/>
          </table:table-cell>
          <table:table-cell table:number-columns-repeated="3"/>
          <table:table-cell table:number-columns-repeated="2"/>
          <table:table-cell table:number-columns-repeated="246"/>
        </table:table-row>
        <table:table-row table:style-name="ro4">
          <table:table-cell table:number-columns-repeated="2"/>
          <table:table-cell table:style-name="ce38"/>
          <table:table-cell table:style-name="ce39" table:formula="of:=IF(ISBLANK([.J34]);&quot;&quot;;IF(ISERROR(FIND(&quot;|&quot;&amp; SUBSTITUTE(SUBSTITUTE(SUBSTITUTE(SUBSTITUTE([.C34];&quot; &quot;;&quot;&quot;);&quot;·&quot;;&quot;*&quot; );&quot;–&quot; ;&quot;-&quot; );&quot;:&quot;;&quot;/&quot;) &amp;&quot;|&quot;;&quot;|&quot; &amp; SUBSTITUTE([.J34];&quot; &quot;;&quot;&quot;) &amp;&quot;|&quot;));&quot;&quot;;&quot;Genauer!&quot;))">
            <text:p/>
          </table:table-cell>
          <table:table-cell table:style-name="ce40" table:formula="of:=IF(ISBLANK([.I34]);&quot;&quot;;IF(ISERROR(FIND(&quot;|&quot;&amp; SUBSTITUTE(SUBSTITUTE(SUBSTITUTE(SUBSTITUTE([.C34];&quot; &quot;;&quot;&quot;);&quot;·&quot;;&quot;*&quot; );&quot;–&quot; ;&quot;-&quot; );&quot;:&quot;;&quot;/&quot;) &amp;&quot;|&quot;;&quot;|&quot; &amp; SUBSTITUTE([.I34];&quot; &quot;;&quot;&quot;) &amp;&quot;|&quot;));&quot;&quot;;&quot;&quot;))">
            <text:p/>
          </table:table-cell>
          <table:table-cell table:number-columns-repeated="3"/>
          <table:table-cell table:number-columns-repeated="2"/>
          <table:table-cell table:number-columns-repeated="246"/>
        </table:table-row>
        <table:table-row table:style-name="ro4">
          <table:table-cell table:style-name="ce26" table:number-columns-repeated="2"/>
          <table:table-cell table:style-name="ce38"/>
          <table:table-cell table:style-name="ce39" table:formula="of:=IF(ISBLANK([.J35]);&quot;&quot;;IF(ISERROR(FIND(&quot;|&quot;&amp; SUBSTITUTE(SUBSTITUTE(SUBSTITUTE(SUBSTITUTE([.C35];&quot; &quot;;&quot;&quot;);&quot;·&quot;;&quot;*&quot; );&quot;–&quot; ;&quot;-&quot; );&quot;:&quot;;&quot;/&quot;) &amp;&quot;|&quot;;&quot;|&quot; &amp; SUBSTITUTE([.J35];&quot; &quot;;&quot;&quot;) &amp;&quot;|&quot;));&quot;&quot;;&quot;Genauer!&quot;))">
            <text:p/>
          </table:table-cell>
          <table:table-cell table:style-name="ce40" table:formula="of:=IF(ISBLANK([.I35]);&quot;&quot;;IF(ISERROR(FIND(&quot;|&quot;&amp; SUBSTITUTE(SUBSTITUTE(SUBSTITUTE(SUBSTITUTE([.C35];&quot; &quot;;&quot;&quot;);&quot;·&quot;;&quot;*&quot; );&quot;–&quot; ;&quot;-&quot; );&quot;:&quot;;&quot;/&quot;) &amp;&quot;|&quot;;&quot;|&quot; &amp; SUBSTITUTE([.I35];&quot; &quot;;&quot;&quot;) &amp;&quot;|&quot;));&quot;&quot;;&quot;&quot;))">
            <text:p/>
          </table:table-cell>
          <table:table-cell table:number-columns-repeated="3"/>
          <table:table-cell table:number-columns-repeated="2"/>
          <table:table-cell table:number-columns-repeated="246"/>
        </table:table-row>
        <table:table-row table:style-name="ro4">
          <table:table-cell table:style-name="ce26"/>
          <table:table-cell/>
          <table:table-cell table:style-name="ce38"/>
          <table:table-cell table:style-name="ce39" table:formula="of:=IF(ISBLANK([.J36]);&quot;&quot;;IF(ISERROR(FIND(&quot;|&quot;&amp; SUBSTITUTE(SUBSTITUTE(SUBSTITUTE(SUBSTITUTE([.C36];&quot; &quot;;&quot;&quot;);&quot;·&quot;;&quot;*&quot; );&quot;–&quot; ;&quot;-&quot; );&quot;:&quot;;&quot;/&quot;) &amp;&quot;|&quot;;&quot;|&quot; &amp; SUBSTITUTE([.J36];&quot; &quot;;&quot;&quot;) &amp;&quot;|&quot;));&quot;&quot;;&quot;Genauer!&quot;))">
            <text:p/>
          </table:table-cell>
          <table:table-cell table:style-name="ce40" table:formula="of:=IF(ISBLANK([.I36]);&quot;&quot;;IF(ISERROR(FIND(&quot;|&quot;&amp; SUBSTITUTE(SUBSTITUTE(SUBSTITUTE(SUBSTITUTE([.C36];&quot; &quot;;&quot;&quot;);&quot;·&quot;;&quot;*&quot; );&quot;–&quot; ;&quot;-&quot; );&quot;:&quot;;&quot;/&quot;) &amp;&quot;|&quot;;&quot;|&quot; &amp; SUBSTITUTE([.I36];&quot; &quot;;&quot;&quot;) &amp;&quot;|&quot;));&quot;&quot;;&quot;&quot;))">
            <text:p/>
          </table:table-cell>
          <table:table-cell table:number-columns-repeated="3"/>
          <table:table-cell table:number-columns-repeated="2"/>
          <table:table-cell table:number-columns-repeated="246"/>
        </table:table-row>
        <table:table-row table:style-name="ro4">
          <table:table-cell/>
          <table:table-cell table:style-name="ce33" office:value-type="string">
            <text:p>Name:</text:p>
          </table:table-cell>
          <table:table-cell table:style-name="ce38"/>
          <table:table-cell table:style-name="ce39" table:formula="of:=IF(ISBLANK([.J37]);&quot;&quot;;IF(ISERROR(FIND(&quot;|&quot;&amp; SUBSTITUTE(SUBSTITUTE(SUBSTITUTE(SUBSTITUTE([.C37];&quot; &quot;;&quot;&quot;);&quot;·&quot;;&quot;*&quot; );&quot;–&quot; ;&quot;-&quot; );&quot;:&quot;;&quot;/&quot;) &amp;&quot;|&quot;;&quot;|&quot; &amp; SUBSTITUTE([.J37];&quot; &quot;;&quot;&quot;) &amp;&quot;|&quot;));&quot;&quot;;&quot;Genauer!&quot;))">
            <text:p/>
          </table:table-cell>
          <table:table-cell table:style-name="ce40" table:formula="of:=IF(ISBLANK([.I37]);&quot;&quot;;IF(ISERROR(FIND(&quot;|&quot;&amp; SUBSTITUTE(SUBSTITUTE(SUBSTITUTE(SUBSTITUTE([.C37];&quot; &quot;;&quot;&quot;);&quot;·&quot;;&quot;*&quot; );&quot;–&quot; ;&quot;-&quot; );&quot;:&quot;;&quot;/&quot;) &amp;&quot;|&quot;;&quot;|&quot; &amp; SUBSTITUTE([.I37];&quot; &quot;;&quot;&quot;) &amp;&quot;|&quot;));&quot;&quot;;&quot;&quot;))" office:value-type="string" office:string-value="">
            <text:p></text:p>
          </table:table-cell>
          <table:table-cell table:number-columns-repeated="3"/>
          <table:table-cell office:value-type="string">
            <text:p>Zylinder</text:p>
          </table:table-cell>
          <table:table-cell/>
          <table:table-cell table:number-columns-repeated="246"/>
        </table:table-row>
        <table:table-row table:style-name="ro4">
          <table:table-cell table:style-name="Default" table:number-columns-repeated="2"/>
          <table:table-cell table:style-name="ce38"/>
          <table:table-cell table:style-name="ce39" table:formula="of:=IF(ISBLANK([.J38]);&quot;&quot;;IF(ISERROR(FIND(&quot;|&quot;&amp; SUBSTITUTE(SUBSTITUTE(SUBSTITUTE(SUBSTITUTE([.C38];&quot; &quot;;&quot;&quot;);&quot;·&quot;;&quot;*&quot; );&quot;–&quot; ;&quot;-&quot; );&quot;:&quot;;&quot;/&quot;) &amp;&quot;|&quot;;&quot;|&quot; &amp; SUBSTITUTE([.J38];&quot; &quot;;&quot;&quot;) &amp;&quot;|&quot;));&quot;&quot;;&quot;Genauer!&quot;))">
            <text:p/>
          </table:table-cell>
          <table:table-cell table:style-name="ce40" table:formula="of:=IF(ISBLANK([.I38]);&quot;&quot;;IF(ISERROR(FIND(&quot;|&quot;&amp; SUBSTITUTE(SUBSTITUTE(SUBSTITUTE(SUBSTITUTE([.C38];&quot; &quot;;&quot;&quot;);&quot;·&quot;;&quot;*&quot; );&quot;–&quot; ;&quot;-&quot; );&quot;:&quot;;&quot;/&quot;) &amp;&quot;|&quot;;&quot;|&quot; &amp; SUBSTITUTE([.I38];&quot; &quot;;&quot;&quot;) &amp;&quot;|&quot;));&quot;&quot;;&quot;&quot;))">
            <text:p/>
          </table:table-cell>
          <table:table-cell table:number-columns-repeated="3"/>
          <table:table-cell table:number-columns-repeated="2"/>
          <table:table-cell table:number-columns-repeated="246"/>
        </table:table-row>
        <table:table-row table:style-name="ro4">
          <table:table-cell/>
          <table:table-cell table:style-name="ce33" office:value-type="string">
            <text:p>Eckenzahl:</text:p>
          </table:table-cell>
          <table:table-cell table:style-name="ce38"/>
          <table:table-cell table:style-name="ce39" table:formula="of:=IF(ISBLANK([.J39]);&quot;&quot;;IF(ISERROR(FIND(&quot;|&quot;&amp; SUBSTITUTE(SUBSTITUTE(SUBSTITUTE(SUBSTITUTE([.C39];&quot; &quot;;&quot;&quot;);&quot;·&quot;;&quot;*&quot; );&quot;–&quot; ;&quot;-&quot; );&quot;:&quot;;&quot;/&quot;) &amp;&quot;|&quot;;&quot;|&quot; &amp; SUBSTITUTE([.J39];&quot; &quot;;&quot;&quot;) &amp;&quot;|&quot;));&quot;&quot;;&quot;Genauer!&quot;))">
            <text:p/>
          </table:table-cell>
          <table:table-cell table:style-name="ce40" table:formula="of:=IF(ISBLANK([.I39]);&quot;&quot;;IF(ISERROR(FIND(&quot;|&quot;&amp; SUBSTITUTE(SUBSTITUTE(SUBSTITUTE(SUBSTITUTE([.C39];&quot; &quot;;&quot;&quot;);&quot;·&quot;;&quot;*&quot; );&quot;–&quot; ;&quot;-&quot; );&quot;:&quot;;&quot;/&quot;) &amp;&quot;|&quot;;&quot;|&quot; &amp; SUBSTITUTE([.I39];&quot; &quot;;&quot;&quot;) &amp;&quot;|&quot;));&quot;&quot;;&quot;&quot;))" office:value-type="string" office:string-value="">
            <text:p></text:p>
          </table:table-cell>
          <table:table-cell table:number-columns-repeated="3"/>
          <table:table-cell office:value-type="string">
            <text:p>0|keine</text:p>
          </table:table-cell>
          <table:table-cell/>
          <table:table-cell table:number-columns-repeated="246"/>
        </table:table-row>
        <table:table-row table:style-name="ro4">
          <table:table-cell/>
          <table:table-cell table:style-name="ce33" office:value-type="string">
            <text:p>Kantenzahl:</text:p>
          </table:table-cell>
          <table:table-cell table:style-name="ce38"/>
          <table:table-cell table:style-name="ce39" table:formula="of:=IF(ISBLANK([.J40]);&quot;&quot;;IF(ISERROR(FIND(&quot;|&quot;&amp; SUBSTITUTE(SUBSTITUTE(SUBSTITUTE(SUBSTITUTE([.C40];&quot; &quot;;&quot;&quot;);&quot;·&quot;;&quot;*&quot; );&quot;–&quot; ;&quot;-&quot; );&quot;:&quot;;&quot;/&quot;) &amp;&quot;|&quot;;&quot;|&quot; &amp; SUBSTITUTE([.J40];&quot; &quot;;&quot;&quot;) &amp;&quot;|&quot;));&quot;&quot;;&quot;Genauer!&quot;))">
            <text:p/>
          </table:table-cell>
          <table:table-cell table:style-name="ce40" table:formula="of:=IF(ISBLANK([.I40]);&quot;&quot;;IF(ISERROR(FIND(&quot;|&quot;&amp; SUBSTITUTE(SUBSTITUTE(SUBSTITUTE(SUBSTITUTE([.C40];&quot; &quot;;&quot;&quot;);&quot;·&quot;;&quot;*&quot; );&quot;–&quot; ;&quot;-&quot; );&quot;:&quot;;&quot;/&quot;) &amp;&quot;|&quot;;&quot;|&quot; &amp; SUBSTITUTE([.I40];&quot; &quot;;&quot;&quot;) &amp;&quot;|&quot;));&quot;&quot;;&quot;&quot;))" office:value-type="string" office:string-value="">
            <text:p></text:p>
          </table:table-cell>
          <table:table-cell table:number-columns-repeated="3"/>
          <table:table-cell office:value-type="float" office:value="2">
            <text:p>2</text:p>
          </table:table-cell>
          <table:table-cell/>
          <table:table-cell table:number-columns-repeated="246"/>
        </table:table-row>
        <table:table-row table:style-name="ro4">
          <table:table-cell table:style-name="Default" table:number-columns-repeated="2"/>
          <table:table-cell table:style-name="ce38"/>
          <table:table-cell table:style-name="ce39" table:formula="of:=IF(ISBLANK([.J41]);&quot;&quot;;IF(ISERROR(FIND(&quot;|&quot;&amp; SUBSTITUTE(SUBSTITUTE(SUBSTITUTE(SUBSTITUTE([.C41];&quot; &quot;;&quot;&quot;);&quot;·&quot;;&quot;*&quot; );&quot;–&quot; ;&quot;-&quot; );&quot;:&quot;;&quot;/&quot;) &amp;&quot;|&quot;;&quot;|&quot; &amp; SUBSTITUTE([.J41];&quot; &quot;;&quot;&quot;) &amp;&quot;|&quot;));&quot;&quot;;&quot;Genauer!&quot;))">
            <text:p/>
          </table:table-cell>
          <table:table-cell table:style-name="ce40" table:formula="of:=IF(ISBLANK([.I41]);&quot;&quot;;IF(ISERROR(FIND(&quot;|&quot;&amp; SUBSTITUTE(SUBSTITUTE(SUBSTITUTE(SUBSTITUTE([.C41];&quot; &quot;;&quot;&quot;);&quot;·&quot;;&quot;*&quot; );&quot;–&quot; ;&quot;-&quot; );&quot;:&quot;;&quot;/&quot;) &amp;&quot;|&quot;;&quot;|&quot; &amp; SUBSTITUTE([.I41];&quot; &quot;;&quot;&quot;) &amp;&quot;|&quot;));&quot;&quot;;&quot;&quot;))">
            <text:p/>
          </table:table-cell>
          <table:table-cell table:number-columns-repeated="3"/>
          <table:table-cell table:number-columns-repeated="2"/>
          <table:table-cell table:number-columns-repeated="246"/>
        </table:table-row>
        <table:table-row table:style-name="ro4">
          <table:table-cell table:style-name="ce26"/>
          <table:table-cell table:style-name="ce34" office:value-type="string">
            <text:p>Grund- und Deckfläche sind:</text:p>
          </table:table-cell>
          <table:table-cell table:style-name="ce38"/>
          <table:table-cell table:style-name="ce39" table:formula="of:=IF(ISBLANK([.J42]);&quot;&quot;;IF(ISERROR(FIND(&quot;|&quot;&amp; SUBSTITUTE(SUBSTITUTE(SUBSTITUTE(SUBSTITUTE([.C42];&quot; &quot;;&quot;&quot;);&quot;·&quot;;&quot;*&quot; );&quot;–&quot; ;&quot;-&quot; );&quot;:&quot;;&quot;/&quot;) &amp;&quot;|&quot;;&quot;|&quot; &amp; SUBSTITUTE([.J42];&quot; &quot;;&quot;&quot;) &amp;&quot;|&quot;));&quot;&quot;;&quot;Genauer!&quot;))">
            <text:p/>
          </table:table-cell>
          <table:table-cell table:style-name="ce40" table:formula="of:=IF(ISBLANK([.I42]);&quot;&quot;;IF(ISERROR(FIND(&quot;|&quot;&amp; SUBSTITUTE(SUBSTITUTE(SUBSTITUTE(SUBSTITUTE([.C42];&quot; &quot;;&quot;&quot;);&quot;·&quot;;&quot;*&quot; );&quot;–&quot; ;&quot;-&quot; );&quot;:&quot;;&quot;/&quot;) &amp;&quot;|&quot;;&quot;|&quot; &amp; SUBSTITUTE([.I42];&quot; &quot;;&quot;&quot;) &amp;&quot;|&quot;));&quot;&quot;;&quot;&quot;))" office:value-type="string" office:string-value="">
            <text:p></text:p>
          </table:table-cell>
          <table:table-cell table:style-name="ce47"/>
          <table:table-cell table:number-columns-repeated="2"/>
          <table:table-cell office:value-type="string">
            <text:p>2 Kreise|Kreise|Kreis</text:p>
          </table:table-cell>
          <table:table-cell/>
          <table:table-cell table:number-columns-repeated="246"/>
        </table:table-row>
        <table:table-row table:style-name="ro4">
          <table:table-cell table:style-name="ce30"/>
          <table:table-cell table:style-name="ce35" office:value-type="string">
            <text:p>Dazwischen ist der </text:p>
          </table:table-cell>
          <table:table-cell table:style-name="ce38"/>
          <table:table-cell table:style-name="ce39" table:formula="of:=IF(ISBLANK([.J43]);&quot;&quot;;IF(ISERROR(FIND(&quot;|&quot;&amp; SUBSTITUTE(SUBSTITUTE(SUBSTITUTE(SUBSTITUTE([.C43];&quot; &quot;;&quot;&quot;);&quot;·&quot;;&quot;*&quot; );&quot;–&quot; ;&quot;-&quot; );&quot;:&quot;;&quot;/&quot;) &amp;&quot;|&quot;;&quot;|&quot; &amp; SUBSTITUTE([.J43];&quot; &quot;;&quot;&quot;) &amp;&quot;|&quot;));&quot;&quot;;&quot;Genauer!&quot;))">
            <text:p/>
          </table:table-cell>
          <table:table-cell table:style-name="ce40" table:formula="of:=IF(ISBLANK([.I43]);&quot;&quot;;IF(ISERROR(FIND(&quot;|&quot;&amp; SUBSTITUTE(SUBSTITUTE(SUBSTITUTE(SUBSTITUTE([.C43];&quot; &quot;;&quot;&quot;);&quot;·&quot;;&quot;*&quot; );&quot;–&quot; ;&quot;-&quot; );&quot;:&quot;;&quot;/&quot;) &amp;&quot;|&quot;;&quot;|&quot; &amp; SUBSTITUTE([.I43];&quot; &quot;;&quot;&quot;) &amp;&quot;|&quot;));&quot;&quot;;&quot;&quot;))" office:value-type="string" office:string-value="">
            <text:p></text:p>
          </table:table-cell>
          <table:table-cell table:style-name="ce47"/>
          <table:table-cell table:number-columns-repeated="2"/>
          <table:table-cell office:value-type="string">
            <text:p>Mantel|Mantelfläche</text:p>
          </table:table-cell>
          <table:table-cell/>
          <table:table-cell table:number-columns-repeated="246"/>
        </table:table-row>
        <table:table-row table:style-name="ro4">
          <table:table-cell table:style-name="ce30"/>
          <table:table-cell table:style-name="ce35" office:value-type="string">
            <text:p>bzw. die </text:p>
          </table:table-cell>
          <table:table-cell table:style-name="ce38"/>
          <table:table-cell table:style-name="ce39" table:formula="of:=IF(ISBLANK([.J44]);&quot;&quot;;IF(ISERROR(FIND(&quot;|&quot;&amp; SUBSTITUTE(SUBSTITUTE(SUBSTITUTE(SUBSTITUTE([.C44];&quot; &quot;;&quot;&quot;);&quot;·&quot;;&quot;*&quot; );&quot;–&quot; ;&quot;-&quot; );&quot;:&quot;;&quot;/&quot;) &amp;&quot;|&quot;;&quot;|&quot; &amp; SUBSTITUTE([.J44];&quot; &quot;;&quot;&quot;) &amp;&quot;|&quot;));&quot;&quot;;&quot;Genauer!&quot;))">
            <text:p/>
          </table:table-cell>
          <table:table-cell table:style-name="ce40" table:formula="of:=IF(ISBLANK([.I44]);&quot;&quot;;IF(ISERROR(FIND(&quot;|&quot;&amp; SUBSTITUTE(SUBSTITUTE(SUBSTITUTE(SUBSTITUTE([.C44];&quot; &quot;;&quot;&quot;);&quot;·&quot;;&quot;*&quot; );&quot;–&quot; ;&quot;-&quot; );&quot;:&quot;;&quot;/&quot;) &amp;&quot;|&quot;;&quot;|&quot; &amp; SUBSTITUTE([.I44];&quot; &quot;;&quot;&quot;) &amp;&quot;|&quot;));&quot;&quot;;&quot;&quot;))" office:value-type="string" office:string-value="">
            <text:p></text:p>
          </table:table-cell>
          <table:table-cell table:style-name="ce48"/>
          <table:table-cell table:number-columns-repeated="2"/>
          <table:table-cell office:value-type="string">
            <text:p>Seitenfläche|Seitenfläche.</text:p>
          </table:table-cell>
          <table:table-cell/>
          <table:table-cell table:number-columns-repeated="246"/>
        </table:table-row>
        <table:table-row table:style-name="ro4">
          <table:table-cell table:style-name="ce30"/>
          <table:table-cell table:style-name="ce35"/>
          <table:table-cell table:style-name="ce38"/>
          <table:table-cell table:style-name="ce39"/>
          <table:table-cell table:style-name="ce40" table:formula="of:=IF(ISBLANK([.I45]);&quot;&quot;;IF(ISERROR(FIND(&quot;|&quot;&amp; SUBSTITUTE(SUBSTITUTE(SUBSTITUTE(SUBSTITUTE([.C45];&quot; &quot;;&quot;&quot;);&quot;·&quot;;&quot;*&quot; );&quot;–&quot; ;&quot;-&quot; );&quot;:&quot;;&quot;/&quot;) &amp;&quot;|&quot;;&quot;|&quot; &amp; SUBSTITUTE([.I45];&quot; &quot;;&quot;&quot;) &amp;&quot;|&quot;));&quot;&quot;;&quot;&quot;))">
            <text:p/>
          </table:table-cell>
          <table:table-cell table:style-name="ce48"/>
          <table:table-cell table:number-columns-repeated="2"/>
          <table:table-cell/>
          <table:table-cell table:number-columns-repeated="247"/>
        </table:table-row>
        <table:table-row table:style-name="ro4">
          <table:table-cell table:style-name="ce30">
            <draw:g table:end-cell-address="Tabelle1.B53" table:end-x="0.503cm" table:end-y="0.138cm" draw:z-index="0">
              <draw:polygon draw:style-name="gr12" draw:text-style-name="P1" svg:width="6cm" svg:height="0.998cm" svg:x="0.058cm" svg:y="1.796cm" svg:viewBox="0 0 6001 999" draw:points="0,999 4001,999 6001,0 2000,0">
                <text:p/>
              </draw:polygon>
              <draw:polygon draw:style-name="gr4" draw:text-style-name="P1" svg:width="4cm" svg:height="2.498cm" svg:x="0.057cm" svg:y="0.297cm" svg:viewBox="0 0 4001 2499" draw:points="0,2499 3000,0 4001,2499">
                <text:p/>
              </draw:polygon>
              <draw:polygon draw:style-name="gr5" draw:text-style-name="P1" svg:width="2.999cm" svg:height="2.498cm" svg:x="3.059cm" svg:y="0.297cm" svg:viewBox="0 0 3000 2499" draw:points="3000,1499 0,0 1000,2499">
                <text:p/>
              </draw:polygon>
              <draw:line draw:style-name="gr13" draw:text-style-name="P1" svg:x1="3.058cm" svg:y1="0.297cm" svg:x2="2.058cm" svg:y2="1.796cm">
                <text:p/>
              </draw:line>
              <draw:frame draw:style-name="gr14" svg:width="1cm" svg:height="0.503cm" svg:x="1.558cm" svg:y="2.796cm">
                <draw:text-box>
                  <text:p>a</text:p>
                </draw:text-box>
              </draw:frame>
              <draw:frame draw:style-name="gr14" svg:width="1cm" svg:height="0.503cm" svg:x="4.659cm" svg:y="2.496cm">
                <draw:text-box>
                  <text:p>a</text:p>
                </draw:text-box>
              </draw:frame>
            </draw:g>
          </table:table-cell>
          <table:table-cell table:style-name="ce35"/>
          <table:table-cell table:style-name="ce38"/>
          <table:table-cell table:style-name="ce39"/>
          <table:table-cell table:style-name="ce40" table:formula="of:=IF(ISBLANK([.I46]);&quot;&quot;;IF(ISERROR(FIND(&quot;|&quot;&amp; SUBSTITUTE(SUBSTITUTE(SUBSTITUTE(SUBSTITUTE([.C46];&quot; &quot;;&quot;&quot;);&quot;·&quot;;&quot;*&quot; );&quot;–&quot; ;&quot;-&quot; );&quot;:&quot;;&quot;/&quot;) &amp;&quot;|&quot;;&quot;|&quot; &amp; SUBSTITUTE([.I46];&quot; &quot;;&quot;&quot;) &amp;&quot;|&quot;));&quot;&quot;;&quot;&quot;))">
            <text:p/>
          </table:table-cell>
          <table:table-cell table:style-name="ce48"/>
          <table:table-cell table:number-columns-repeated="2"/>
          <table:table-cell/>
          <table:table-cell table:number-columns-repeated="247"/>
        </table:table-row>
        <table:table-row table:style-name="ro4">
          <table:table-cell table:style-name="ce30"/>
          <table:table-cell table:style-name="ce36"/>
          <table:table-cell table:style-name="ce38"/>
          <table:table-cell table:style-name="ce39" table:formula="of:=IF(ISBLANK([.J47]);&quot;&quot;;IF(ISERROR(FIND(&quot;|&quot;&amp; SUBSTITUTE(SUBSTITUTE(SUBSTITUTE(SUBSTITUTE([.C47];&quot; &quot;;&quot;&quot;);&quot;·&quot;;&quot;*&quot; );&quot;–&quot; ;&quot;-&quot; );&quot;:&quot;;&quot;/&quot;) &amp;&quot;|&quot;;&quot;|&quot; &amp; SUBSTITUTE([.J47];&quot; &quot;;&quot;&quot;) &amp;&quot;|&quot;));&quot;&quot;;&quot;Genauer!&quot;))">
            <text:p/>
          </table:table-cell>
          <table:table-cell table:style-name="ce40" table:formula="of:=IF(ISBLANK([.I47]);&quot;&quot;;IF(ISERROR(FIND(&quot;|&quot;&amp; SUBSTITUTE(SUBSTITUTE(SUBSTITUTE(SUBSTITUTE([.C47];&quot; &quot;;&quot;&quot;);&quot;·&quot;;&quot;*&quot; );&quot;–&quot; ;&quot;-&quot; );&quot;:&quot;;&quot;/&quot;) &amp;&quot;|&quot;;&quot;|&quot; &amp; SUBSTITUTE([.I47];&quot; &quot;;&quot;&quot;) &amp;&quot;|&quot;));&quot;&quot;;&quot;&quot;))">
            <text:p/>
          </table:table-cell>
          <table:table-cell table:style-name="ce25"/>
          <table:table-cell table:number-columns-repeated="2"/>
          <table:table-cell table:number-columns-repeated="2"/>
          <table:table-cell table:number-columns-repeated="246"/>
        </table:table-row>
        <table:table-row table:style-name="ro4">
          <table:table-cell table:style-name="ce26"/>
          <table:table-cell/>
          <table:table-cell table:style-name="ce38"/>
          <table:table-cell table:style-name="ce39" table:formula="of:=IF(ISBLANK([.J48]);&quot;&quot;;IF(ISERROR(FIND(&quot;|&quot;&amp; SUBSTITUTE(SUBSTITUTE(SUBSTITUTE(SUBSTITUTE([.C48];&quot; &quot;;&quot;&quot;);&quot;·&quot;;&quot;*&quot; );&quot;–&quot; ;&quot;-&quot; );&quot;:&quot;;&quot;/&quot;) &amp;&quot;|&quot;;&quot;|&quot; &amp; SUBSTITUTE([.J48];&quot; &quot;;&quot;&quot;) &amp;&quot;|&quot;));&quot;&quot;;&quot;Genauer!&quot;))">
            <text:p/>
          </table:table-cell>
          <table:table-cell table:style-name="ce40" table:formula="of:=IF(ISBLANK([.I48]);&quot;&quot;;IF(ISERROR(FIND(&quot;|&quot;&amp; SUBSTITUTE(SUBSTITUTE(SUBSTITUTE(SUBSTITUTE([.C48];&quot; &quot;;&quot;&quot;);&quot;·&quot;;&quot;*&quot; );&quot;–&quot; ;&quot;-&quot; );&quot;:&quot;;&quot;/&quot;) &amp;&quot;|&quot;;&quot;|&quot; &amp; SUBSTITUTE([.I48];&quot; &quot;;&quot;&quot;) &amp;&quot;|&quot;));&quot;&quot;;&quot;&quot;))">
            <text:p/>
          </table:table-cell>
          <table:table-cell table:style-name="ce47"/>
          <table:table-cell table:number-columns-repeated="2"/>
          <table:table-cell table:number-columns-repeated="2"/>
          <table:table-cell table:number-columns-repeated="246"/>
        </table:table-row>
        <table:table-row table:style-name="ro4">
          <table:table-cell table:style-name="ce26" table:number-columns-spanned="2" table:number-rows-spanned="1"/>
          <table:covered-table-cell/>
          <table:table-cell table:style-name="ce38"/>
          <table:table-cell table:style-name="ce39" table:formula="of:=IF(ISBLANK([.J49]);&quot;&quot;;IF(ISERROR(FIND(&quot;|&quot;&amp; SUBSTITUTE(SUBSTITUTE(SUBSTITUTE(SUBSTITUTE([.C49];&quot; &quot;;&quot;&quot;);&quot;·&quot;;&quot;*&quot; );&quot;–&quot; ;&quot;-&quot; );&quot;:&quot;;&quot;/&quot;) &amp;&quot;|&quot;;&quot;|&quot; &amp; SUBSTITUTE([.J49];&quot; &quot;;&quot;&quot;) &amp;&quot;|&quot;));&quot;&quot;;&quot;Genauer!&quot;))">
            <text:p/>
          </table:table-cell>
          <table:table-cell table:style-name="ce40" table:formula="of:=IF(ISBLANK([.I49]);&quot;&quot;;IF(ISERROR(FIND(&quot;|&quot;&amp; SUBSTITUTE(SUBSTITUTE(SUBSTITUTE(SUBSTITUTE([.C49];&quot; &quot;;&quot;&quot;);&quot;·&quot;;&quot;*&quot; );&quot;–&quot; ;&quot;-&quot; );&quot;:&quot;;&quot;/&quot;) &amp;&quot;|&quot;;&quot;|&quot; &amp; SUBSTITUTE([.I49];&quot; &quot;;&quot;&quot;) &amp;&quot;|&quot;));&quot;&quot;;&quot;&quot;))">
            <text:p/>
          </table:table-cell>
          <table:table-cell table:style-name="ce47"/>
          <table:table-cell table:number-columns-repeated="2"/>
          <table:table-cell table:number-columns-repeated="2"/>
          <table:table-cell table:number-columns-repeated="246"/>
        </table:table-row>
        <table:table-row table:style-name="ro4">
          <table:table-cell table:style-name="ce26" table:number-columns-repeated="2"/>
          <table:table-cell table:style-name="ce38"/>
          <table:table-cell table:style-name="ce39" table:formula="of:=IF(ISBLANK([.J50]);&quot;&quot;;IF(ISERROR(FIND(&quot;|&quot;&amp; SUBSTITUTE(SUBSTITUTE(SUBSTITUTE(SUBSTITUTE([.C50];&quot; &quot;;&quot;&quot;);&quot;·&quot;;&quot;*&quot; );&quot;–&quot; ;&quot;-&quot; );&quot;:&quot;;&quot;/&quot;) &amp;&quot;|&quot;;&quot;|&quot; &amp; SUBSTITUTE([.J50];&quot; &quot;;&quot;&quot;) &amp;&quot;|&quot;));&quot;&quot;;&quot;Genauer!&quot;))">
            <text:p/>
          </table:table-cell>
          <table:table-cell table:style-name="ce40" table:formula="of:=IF(ISBLANK([.I50]);&quot;&quot;;IF(ISERROR(FIND(&quot;|&quot;&amp; SUBSTITUTE(SUBSTITUTE(SUBSTITUTE(SUBSTITUTE([.C50];&quot; &quot;;&quot;&quot;);&quot;·&quot;;&quot;*&quot; );&quot;–&quot; ;&quot;-&quot; );&quot;:&quot;;&quot;/&quot;) &amp;&quot;|&quot;;&quot;|&quot; &amp; SUBSTITUTE([.I50];&quot; &quot;;&quot;&quot;) &amp;&quot;|&quot;));&quot;&quot;;&quot;&quot;))">
            <text:p/>
          </table:table-cell>
          <table:table-cell table:number-columns-repeated="3"/>
          <table:table-cell table:number-columns-repeated="2"/>
          <table:table-cell table:number-columns-repeated="246"/>
        </table:table-row>
        <table:table-row table:style-name="ro4">
          <table:table-cell table:number-columns-repeated="2"/>
          <table:table-cell table:style-name="ce38"/>
          <table:table-cell table:style-name="ce39" table:formula="of:=IF(ISBLANK([.J51]);&quot;&quot;;IF(ISERROR(FIND(&quot;|&quot;&amp; SUBSTITUTE(SUBSTITUTE(SUBSTITUTE(SUBSTITUTE([.C51];&quot; &quot;;&quot;&quot;);&quot;·&quot;;&quot;*&quot; );&quot;–&quot; ;&quot;-&quot; );&quot;:&quot;;&quot;/&quot;) &amp;&quot;|&quot;;&quot;|&quot; &amp; SUBSTITUTE([.J51];&quot; &quot;;&quot;&quot;) &amp;&quot;|&quot;));&quot;&quot;;&quot;Genauer!&quot;))">
            <text:p/>
          </table:table-cell>
          <table:table-cell table:style-name="ce40" table:formula="of:=IF(ISBLANK([.I51]);&quot;&quot;;IF(ISERROR(FIND(&quot;|&quot;&amp; SUBSTITUTE(SUBSTITUTE(SUBSTITUTE(SUBSTITUTE([.C51];&quot; &quot;;&quot;&quot;);&quot;·&quot;;&quot;*&quot; );&quot;–&quot; ;&quot;-&quot; );&quot;:&quot;;&quot;/&quot;) &amp;&quot;|&quot;;&quot;|&quot; &amp; SUBSTITUTE([.I51];&quot; &quot;;&quot;&quot;) &amp;&quot;|&quot;));&quot;&quot;;&quot;&quot;))">
            <text:p/>
          </table:table-cell>
          <table:table-cell table:number-columns-repeated="3"/>
          <table:table-cell table:number-columns-repeated="2"/>
          <table:table-cell table:number-columns-repeated="246"/>
        </table:table-row>
        <table:table-row table:style-name="ro4">
          <table:table-cell/>
          <table:table-cell table:style-name="ce33" office:value-type="string">
            <text:p>Name:</text:p>
          </table:table-cell>
          <table:table-cell table:style-name="ce38"/>
          <table:table-cell table:style-name="ce39" table:formula="of:=IF(ISBLANK([.J52]);&quot;&quot;;IF(ISERROR(FIND(&quot;|&quot;&amp; SUBSTITUTE(SUBSTITUTE(SUBSTITUTE(SUBSTITUTE([.C52];&quot; &quot;;&quot;&quot;);&quot;·&quot;;&quot;*&quot; );&quot;–&quot; ;&quot;-&quot; );&quot;:&quot;;&quot;/&quot;) &amp;&quot;|&quot;;&quot;|&quot; &amp; SUBSTITUTE([.J52];&quot; &quot;;&quot;&quot;) &amp;&quot;|&quot;));&quot;&quot;;&quot;Genauer!&quot;))">
            <text:p/>
          </table:table-cell>
          <table:table-cell table:style-name="ce40" table:formula="of:=IF(ISBLANK([.I52]);&quot;&quot;;IF(ISERROR(FIND(&quot;|&quot;&amp; SUBSTITUTE(SUBSTITUTE(SUBSTITUTE(SUBSTITUTE([.C52];&quot; &quot;;&quot;&quot;);&quot;·&quot;;&quot;*&quot; );&quot;–&quot; ;&quot;-&quot; );&quot;:&quot;;&quot;/&quot;) &amp;&quot;|&quot;;&quot;|&quot; &amp; SUBSTITUTE([.I52];&quot; &quot;;&quot;&quot;) &amp;&quot;|&quot;));&quot;&quot;;&quot;&quot;))" office:value-type="string" office:string-value="">
            <text:p></text:p>
          </table:table-cell>
          <table:table-cell table:number-columns-repeated="3"/>
          <table:table-cell office:value-type="string">
            <text:p>Pyramide|quadratische Pyramide</text:p>
          </table:table-cell>
          <table:table-cell/>
          <table:table-cell table:number-columns-repeated="246"/>
        </table:table-row>
        <table:table-row table:style-name="ro4">
          <table:table-cell table:style-name="Default" table:number-columns-repeated="2"/>
          <table:table-cell table:style-name="ce38"/>
          <table:table-cell table:style-name="ce39" table:formula="of:=IF(ISBLANK([.J53]);&quot;&quot;;IF(ISERROR(FIND(&quot;|&quot;&amp; SUBSTITUTE(SUBSTITUTE(SUBSTITUTE(SUBSTITUTE([.C53];&quot; &quot;;&quot;&quot;);&quot;·&quot;;&quot;*&quot; );&quot;–&quot; ;&quot;-&quot; );&quot;:&quot;;&quot;/&quot;) &amp;&quot;|&quot;;&quot;|&quot; &amp; SUBSTITUTE([.J53];&quot; &quot;;&quot;&quot;) &amp;&quot;|&quot;));&quot;&quot;;&quot;Genauer!&quot;))">
            <text:p/>
          </table:table-cell>
          <table:table-cell table:style-name="ce40" table:formula="of:=IF(ISBLANK([.I53]);&quot;&quot;;IF(ISERROR(FIND(&quot;|&quot;&amp; SUBSTITUTE(SUBSTITUTE(SUBSTITUTE(SUBSTITUTE([.C53];&quot; &quot;;&quot;&quot;);&quot;·&quot;;&quot;*&quot; );&quot;–&quot; ;&quot;-&quot; );&quot;:&quot;;&quot;/&quot;) &amp;&quot;|&quot;;&quot;|&quot; &amp; SUBSTITUTE([.I53];&quot; &quot;;&quot;&quot;) &amp;&quot;|&quot;));&quot;&quot;;&quot;&quot;))">
            <text:p/>
          </table:table-cell>
          <table:table-cell table:number-columns-repeated="3"/>
          <table:table-cell table:number-columns-repeated="2"/>
          <table:table-cell table:number-columns-repeated="246"/>
        </table:table-row>
        <table:table-row table:style-name="ro4">
          <table:table-cell/>
          <table:table-cell table:style-name="ce33" office:value-type="string">
            <text:p>Eckenzahl:</text:p>
          </table:table-cell>
          <table:table-cell table:style-name="ce38"/>
          <table:table-cell table:style-name="ce39" table:formula="of:=IF(ISBLANK([.J54]);&quot;&quot;;IF(ISERROR(FIND(&quot;|&quot;&amp; SUBSTITUTE(SUBSTITUTE(SUBSTITUTE(SUBSTITUTE([.C54];&quot; &quot;;&quot;&quot;);&quot;·&quot;;&quot;*&quot; );&quot;–&quot; ;&quot;-&quot; );&quot;:&quot;;&quot;/&quot;) &amp;&quot;|&quot;;&quot;|&quot; &amp; SUBSTITUTE([.J54];&quot; &quot;;&quot;&quot;) &amp;&quot;|&quot;));&quot;&quot;;&quot;Genauer!&quot;))">
            <text:p/>
          </table:table-cell>
          <table:table-cell table:style-name="ce40" table:formula="of:=IF(ISBLANK([.I54]);&quot;&quot;;IF(ISERROR(FIND(&quot;|&quot;&amp; SUBSTITUTE(SUBSTITUTE(SUBSTITUTE(SUBSTITUTE([.C54];&quot; &quot;;&quot;&quot;);&quot;·&quot;;&quot;*&quot; );&quot;–&quot; ;&quot;-&quot; );&quot;:&quot;;&quot;/&quot;) &amp;&quot;|&quot;;&quot;|&quot; &amp; SUBSTITUTE([.I54];&quot; &quot;;&quot;&quot;) &amp;&quot;|&quot;));&quot;&quot;;&quot;&quot;))" office:value-type="string" office:string-value="">
            <text:p></text:p>
          </table:table-cell>
          <table:table-cell table:number-columns-repeated="3"/>
          <table:table-cell office:value-type="float" office:value="5">
            <text:p>5</text:p>
          </table:table-cell>
          <table:table-cell/>
          <table:table-cell table:number-columns-repeated="246"/>
        </table:table-row>
        <table:table-row table:style-name="ro4">
          <table:table-cell/>
          <table:table-cell table:style-name="ce33" office:value-type="string">
            <text:p>Kantenzahl:</text:p>
          </table:table-cell>
          <table:table-cell table:style-name="ce38"/>
          <table:table-cell table:style-name="ce39" table:formula="of:=IF(ISBLANK([.J55]);&quot;&quot;;IF(ISERROR(FIND(&quot;|&quot;&amp; SUBSTITUTE(SUBSTITUTE(SUBSTITUTE(SUBSTITUTE([.C55];&quot; &quot;;&quot;&quot;);&quot;·&quot;;&quot;*&quot; );&quot;–&quot; ;&quot;-&quot; );&quot;:&quot;;&quot;/&quot;) &amp;&quot;|&quot;;&quot;|&quot; &amp; SUBSTITUTE([.J55];&quot; &quot;;&quot;&quot;) &amp;&quot;|&quot;));&quot;&quot;;&quot;Genauer!&quot;))">
            <text:p/>
          </table:table-cell>
          <table:table-cell table:style-name="ce40" table:formula="of:=IF(ISBLANK([.I55]);&quot;&quot;;IF(ISERROR(FIND(&quot;|&quot;&amp; SUBSTITUTE(SUBSTITUTE(SUBSTITUTE(SUBSTITUTE([.C55];&quot; &quot;;&quot;&quot;);&quot;·&quot;;&quot;*&quot; );&quot;–&quot; ;&quot;-&quot; );&quot;:&quot;;&quot;/&quot;) &amp;&quot;|&quot;;&quot;|&quot; &amp; SUBSTITUTE([.I55];&quot; &quot;;&quot;&quot;) &amp;&quot;|&quot;));&quot;&quot;;&quot;&quot;))" office:value-type="string" office:string-value="">
            <text:p></text:p>
          </table:table-cell>
          <table:table-cell table:number-columns-repeated="3"/>
          <table:table-cell office:value-type="float" office:value="8">
            <text:p>8</text:p>
          </table:table-cell>
          <table:table-cell/>
          <table:table-cell table:number-columns-repeated="246"/>
        </table:table-row>
        <table:table-row table:style-name="ro4">
          <table:table-cell table:style-name="Default"/>
          <table:table-cell table:style-name="ce35" office:value-type="string">
            <text:p>(von unten nach oben)</text:p>
          </table:table-cell>
          <table:table-cell table:style-name="ce38"/>
          <table:table-cell table:style-name="ce39" table:formula="of:=IF(ISBLANK([.J56]);&quot;&quot;;IF(ISERROR(FIND(&quot;|&quot;&amp; SUBSTITUTE(SUBSTITUTE(SUBSTITUTE(SUBSTITUTE([.C56];&quot; &quot;;&quot;&quot;);&quot;·&quot;;&quot;*&quot; );&quot;–&quot; ;&quot;-&quot; );&quot;:&quot;;&quot;/&quot;) &amp;&quot;|&quot;;&quot;|&quot; &amp; SUBSTITUTE([.J56];&quot; &quot;;&quot;&quot;) &amp;&quot;|&quot;));&quot;&quot;;&quot;Genauer!&quot;))">
            <text:p/>
          </table:table-cell>
          <table:table-cell table:style-name="ce40" table:formula="of:=IF(ISBLANK([.I56]);&quot;&quot;;IF(ISERROR(FIND(&quot;|&quot;&amp; SUBSTITUTE(SUBSTITUTE(SUBSTITUTE(SUBSTITUTE([.C56];&quot; &quot;;&quot;&quot;);&quot;·&quot;;&quot;*&quot; );&quot;–&quot; ;&quot;-&quot; );&quot;:&quot;;&quot;/&quot;) &amp;&quot;|&quot;;&quot;|&quot; &amp; SUBSTITUTE([.I56];&quot; &quot;;&quot;&quot;) &amp;&quot;|&quot;));&quot;&quot;;&quot;&quot;))">
            <text:p/>
          </table:table-cell>
          <table:table-cell table:number-columns-repeated="3"/>
          <table:table-cell table:number-columns-repeated="2"/>
          <table:table-cell table:number-columns-repeated="246"/>
        </table:table-row>
        <table:table-row table:style-name="ro4">
          <table:table-cell table:style-name="ce26"/>
          <table:table-cell table:style-name="ce34" office:value-type="string">
            <text:p>Zahl und Art der Flächen:</text:p>
          </table:table-cell>
          <table:table-cell table:style-name="ce38"/>
          <table:table-cell table:style-name="ce39" table:formula="of:=IF(ISBLANK([.J57]);&quot;&quot;;IF(ISERROR(FIND(&quot;|&quot;&amp; SUBSTITUTE(SUBSTITUTE(SUBSTITUTE(SUBSTITUTE([.C57];&quot; &quot;;&quot;&quot;);&quot;·&quot;;&quot;*&quot; );&quot;–&quot; ;&quot;-&quot; );&quot;:&quot;;&quot;/&quot;) &amp;&quot;|&quot;;&quot;|&quot; &amp; SUBSTITUTE([.J57];&quot; &quot;;&quot;&quot;) &amp;&quot;|&quot;));&quot;&quot;;&quot;Genauer!&quot;))">
            <text:p/>
          </table:table-cell>
          <table:table-cell table:style-name="ce40" table:formula="of:=IF(ISBLANK([.I57]);&quot;&quot;;IF(ISERROR(FIND(&quot;|&quot;&amp; SUBSTITUTE(SUBSTITUTE(SUBSTITUTE(SUBSTITUTE([.C57];&quot; &quot;;&quot;&quot;);&quot;·&quot;;&quot;*&quot; );&quot;–&quot; ;&quot;-&quot; );&quot;:&quot;;&quot;/&quot;) &amp;&quot;|&quot;;&quot;|&quot; &amp; SUBSTITUTE([.I57];&quot; &quot;;&quot;&quot;) &amp;&quot;|&quot;));&quot;&quot;;&quot;&quot;))" office:value-type="string" office:string-value="">
            <text:p></text:p>
          </table:table-cell>
          <table:table-cell table:number-columns-repeated="3"/>
          <table:table-cell office:value-type="string">
            <text:p>1Quadrat|Quadrat</text:p>
          </table:table-cell>
          <table:table-cell/>
          <table:table-cell table:number-columns-repeated="246"/>
        </table:table-row>
        <table:table-row table:style-name="ro4">
          <table:table-cell table:style-name="ce30"/>
          <table:table-cell table:style-name="ce35" office:value-type="string">
            <text:p>und </text:p>
          </table:table-cell>
          <table:table-cell table:style-name="ce38"/>
          <table:table-cell table:style-name="ce39" table:formula="of:=IF(ISBLANK([.J58]);&quot;&quot;;IF(ISERROR(FIND(&quot;|&quot;&amp; SUBSTITUTE(SUBSTITUTE(SUBSTITUTE(SUBSTITUTE([.C58];&quot; &quot;;&quot;&quot;);&quot;·&quot;;&quot;*&quot; );&quot;–&quot; ;&quot;-&quot; );&quot;:&quot;;&quot;/&quot;) &amp;&quot;|&quot;;&quot;|&quot; &amp; SUBSTITUTE([.J58];&quot; &quot;;&quot;&quot;) &amp;&quot;|&quot;));&quot;&quot;;&quot;Genauer!&quot;))">
            <text:p/>
          </table:table-cell>
          <table:table-cell table:style-name="ce40" table:formula="of:=IF(ISBLANK([.I58]);&quot;&quot;;IF(ISERROR(FIND(&quot;|&quot;&amp; SUBSTITUTE(SUBSTITUTE(SUBSTITUTE(SUBSTITUTE([.C58];&quot; &quot;;&quot;&quot;);&quot;·&quot;;&quot;*&quot; );&quot;–&quot; ;&quot;-&quot; );&quot;:&quot;;&quot;/&quot;) &amp;&quot;|&quot;;&quot;|&quot; &amp; SUBSTITUTE([.I58];&quot; &quot;;&quot;&quot;) &amp;&quot;|&quot;));&quot;&quot;;&quot;&quot;))" office:value-type="string" office:string-value="">
            <text:p></text:p>
          </table:table-cell>
          <table:table-cell table:style-name="ce49"/>
          <table:table-cell table:number-columns-repeated="2"/>
          <table:table-cell office:value-type="string">
            <text:p>4Dreiecke</text:p>
          </table:table-cell>
          <table:table-cell/>
          <table:table-cell table:number-columns-repeated="246"/>
        </table:table-row>
        <table:table-row table:style-name="ro4">
          <table:table-cell table:style-name="ce29">
            <draw:g table:end-cell-address="Tabelle1.A68" table:end-x="3.501cm" table:end-y="0.363cm" draw:z-index="1">
              <draw:polygon draw:style-name="gr2" draw:text-style-name="P1" svg:width="3cm" svg:height="1.503cm" draw:transform="rotate (3.1415926535892) translate (3.50100000000713cm 4.42665445603557cm)" svg:viewBox="0 0 3001 1504" draw:points="3001,1504 1000,0 0,1504">
                <text:p/>
              </draw:polygon>
              <draw:polygon draw:style-name="gr3" draw:text-style-name="P1" svg:width="3cm" svg:height="1.503cm" draw:transform="rotate (3.1415926535892) translate (3.50100000000713cm 1.91599772401334cm)" svg:viewBox="0 0 3001 1504" draw:points="3001,1504 1000,0 0,1504">
                <text:p/>
              </draw:polygon>
              <draw:polygon draw:style-name="gr4" draw:text-style-name="P1" svg:width="2cm" svg:height="4.016cm" svg:x="0.5cm" svg:y="0.41cm" svg:viewBox="0 0 2001 4017" draw:points="2001,1504 2001,4017 0,2513 0,0">
                <text:p/>
              </draw:polygon>
              <draw:polygon draw:style-name="gr5" draw:text-style-name="P1" svg:width="0.999cm" svg:height="4.017cm" svg:x="2.501cm" svg:y="0.41cm" svg:viewBox="0 0 1000 4018" draw:points="1000,0 1000,2513 0,4018 0,1504">
                <text:p/>
              </draw:polygon>
            </draw:g>
          </table:table-cell>
          <table:table-cell/>
          <table:table-cell table:style-name="ce38"/>
          <table:table-cell table:style-name="ce39" table:formula="of:=IF(ISBLANK([.J59]);&quot;&quot;;IF(ISERROR(FIND(&quot;|&quot;&amp; SUBSTITUTE(SUBSTITUTE(SUBSTITUTE(SUBSTITUTE([.C59];&quot; &quot;;&quot;&quot;);&quot;·&quot;;&quot;*&quot; );&quot;–&quot; ;&quot;-&quot; );&quot;:&quot;;&quot;/&quot;) &amp;&quot;|&quot;;&quot;|&quot; &amp; SUBSTITUTE([.J59];&quot; &quot;;&quot;&quot;) &amp;&quot;|&quot;));&quot;&quot;;&quot;Genauer!&quot;))">
            <text:p/>
          </table:table-cell>
          <table:table-cell table:style-name="ce40" table:formula="of:=IF(ISBLANK([.I59]);&quot;&quot;;IF(ISERROR(FIND(&quot;|&quot;&amp; SUBSTITUTE(SUBSTITUTE(SUBSTITUTE(SUBSTITUTE([.C59];&quot; &quot;;&quot;&quot;);&quot;·&quot;;&quot;*&quot; );&quot;–&quot; ;&quot;-&quot; );&quot;:&quot;;&quot;/&quot;) &amp;&quot;|&quot;;&quot;|&quot; &amp; SUBSTITUTE([.I59];&quot; &quot;;&quot;&quot;) &amp;&quot;|&quot;));&quot;&quot;;&quot;&quot;))">
            <text:p/>
          </table:table-cell>
          <table:table-cell table:number-columns-repeated="3"/>
          <table:table-cell table:number-columns-repeated="2"/>
          <table:table-cell table:number-columns-repeated="246"/>
        </table:table-row>
        <table:table-row table:style-name="ro4">
          <table:table-cell table:style-name="ce31"/>
          <table:table-cell table:style-name="ce36"/>
          <table:table-cell table:style-name="ce38"/>
          <table:table-cell table:style-name="ce39" table:formula="of:=IF(ISBLANK([.J60]);&quot;&quot;;IF(ISERROR(FIND(&quot;|&quot;&amp; SUBSTITUTE(SUBSTITUTE(SUBSTITUTE(SUBSTITUTE([.C60];&quot; &quot;;&quot;&quot;);&quot;·&quot;;&quot;*&quot; );&quot;–&quot; ;&quot;-&quot; );&quot;:&quot;;&quot;/&quot;) &amp;&quot;|&quot;;&quot;|&quot; &amp; SUBSTITUTE([.J60];&quot; &quot;;&quot;&quot;) &amp;&quot;|&quot;));&quot;&quot;;&quot;Genauer!&quot;))">
            <text:p/>
          </table:table-cell>
          <table:table-cell table:style-name="ce40" table:formula="of:=IF(ISBLANK([.I60]);&quot;&quot;;IF(ISERROR(FIND(&quot;|&quot;&amp; SUBSTITUTE(SUBSTITUTE(SUBSTITUTE(SUBSTITUTE([.C60];&quot; &quot;;&quot;&quot;);&quot;·&quot;;&quot;*&quot; );&quot;–&quot; ;&quot;-&quot; );&quot;:&quot;;&quot;/&quot;) &amp;&quot;|&quot;;&quot;|&quot; &amp; SUBSTITUTE([.I60];&quot; &quot;;&quot;&quot;) &amp;&quot;|&quot;));&quot;&quot;;&quot;&quot;))">
            <text:p/>
          </table:table-cell>
          <table:table-cell table:style-name="ce47"/>
          <table:table-cell table:number-columns-repeated="2"/>
          <table:table-cell table:number-columns-repeated="2"/>
          <table:table-cell table:number-columns-repeated="246"/>
        </table:table-row>
        <table:table-row table:style-name="ro4">
          <table:table-cell table:style-name="ce31"/>
          <table:table-cell table:style-name="ce36"/>
          <table:table-cell table:style-name="ce38"/>
          <table:table-cell table:style-name="ce39" table:formula="of:=IF(ISBLANK([.J61]);&quot;&quot;;IF(ISERROR(FIND(&quot;|&quot;&amp; SUBSTITUTE(SUBSTITUTE(SUBSTITUTE(SUBSTITUTE([.C61];&quot; &quot;;&quot;&quot;);&quot;·&quot;;&quot;*&quot; );&quot;–&quot; ;&quot;-&quot; );&quot;:&quot;;&quot;/&quot;) &amp;&quot;|&quot;;&quot;|&quot; &amp; SUBSTITUTE([.J61];&quot; &quot;;&quot;&quot;) &amp;&quot;|&quot;));&quot;&quot;;&quot;Genauer!&quot;))">
            <text:p/>
          </table:table-cell>
          <table:table-cell table:style-name="ce40" table:formula="of:=IF(ISBLANK([.I61]);&quot;&quot;;IF(ISERROR(FIND(&quot;|&quot;&amp; SUBSTITUTE(SUBSTITUTE(SUBSTITUTE(SUBSTITUTE([.C61];&quot; &quot;;&quot;&quot;);&quot;·&quot;;&quot;*&quot; );&quot;–&quot; ;&quot;-&quot; );&quot;:&quot;;&quot;/&quot;) &amp;&quot;|&quot;;&quot;|&quot; &amp; SUBSTITUTE([.I61];&quot; &quot;;&quot;&quot;) &amp;&quot;|&quot;));&quot;&quot;;&quot;&quot;))">
            <text:p/>
          </table:table-cell>
          <table:table-cell table:number-columns-repeated="3"/>
          <table:table-cell table:number-columns-repeated="2"/>
          <table:table-cell table:number-columns-repeated="246"/>
        </table:table-row>
        <table:table-row table:style-name="ro4">
          <table:table-cell table:style-name="ce31"/>
          <table:table-cell table:style-name="ce36"/>
          <table:table-cell table:style-name="ce38"/>
          <table:table-cell table:style-name="ce39" table:formula="of:=IF(ISBLANK([.J62]);&quot;&quot;;IF(ISERROR(FIND(&quot;|&quot;&amp; SUBSTITUTE(SUBSTITUTE(SUBSTITUTE(SUBSTITUTE([.C62];&quot; &quot;;&quot;&quot;);&quot;·&quot;;&quot;*&quot; );&quot;–&quot; ;&quot;-&quot; );&quot;:&quot;;&quot;/&quot;) &amp;&quot;|&quot;;&quot;|&quot; &amp; SUBSTITUTE([.J62];&quot; &quot;;&quot;&quot;) &amp;&quot;|&quot;));&quot;&quot;;&quot;Genauer!&quot;))">
            <text:p/>
          </table:table-cell>
          <table:table-cell table:style-name="ce40" table:formula="of:=IF(ISBLANK([.I62]);&quot;&quot;;IF(ISERROR(FIND(&quot;|&quot;&amp; SUBSTITUTE(SUBSTITUTE(SUBSTITUTE(SUBSTITUTE([.C62];&quot; &quot;;&quot;&quot;);&quot;·&quot;;&quot;*&quot; );&quot;–&quot; ;&quot;-&quot; );&quot;:&quot;;&quot;/&quot;) &amp;&quot;|&quot;;&quot;|&quot; &amp; SUBSTITUTE([.I62];&quot; &quot;;&quot;&quot;) &amp;&quot;|&quot;));&quot;&quot;;&quot;&quot;))">
            <text:p/>
          </table:table-cell>
          <table:table-cell table:number-columns-repeated="3"/>
          <table:table-cell table:number-columns-repeated="2"/>
          <table:table-cell table:number-columns-repeated="246"/>
        </table:table-row>
        <table:table-row table:style-name="ro4">
          <table:table-cell table:style-name="ce31"/>
          <table:table-cell table:style-name="ce36"/>
          <table:table-cell table:style-name="ce38"/>
          <table:table-cell table:style-name="ce39" table:formula="of:=IF(ISBLANK([.J63]);&quot;&quot;;IF(ISERROR(FIND(&quot;|&quot;&amp; SUBSTITUTE(SUBSTITUTE(SUBSTITUTE(SUBSTITUTE([.C63];&quot; &quot;;&quot;&quot;);&quot;·&quot;;&quot;*&quot; );&quot;–&quot; ;&quot;-&quot; );&quot;:&quot;;&quot;/&quot;) &amp;&quot;|&quot;;&quot;|&quot; &amp; SUBSTITUTE([.J63];&quot; &quot;;&quot;&quot;) &amp;&quot;|&quot;));&quot;&quot;;&quot;Genauer!&quot;))">
            <text:p/>
          </table:table-cell>
          <table:table-cell table:style-name="ce40" table:formula="of:=IF(ISBLANK([.I63]);&quot;&quot;;IF(ISERROR(FIND(&quot;|&quot;&amp; SUBSTITUTE(SUBSTITUTE(SUBSTITUTE(SUBSTITUTE([.C63];&quot; &quot;;&quot;&quot;);&quot;·&quot;;&quot;*&quot; );&quot;–&quot; ;&quot;-&quot; );&quot;:&quot;;&quot;/&quot;) &amp;&quot;|&quot;;&quot;|&quot; &amp; SUBSTITUTE([.I63];&quot; &quot;;&quot;&quot;) &amp;&quot;|&quot;));&quot;&quot;;&quot;&quot;))">
            <text:p/>
          </table:table-cell>
          <table:table-cell table:number-columns-repeated="3"/>
          <table:table-cell table:number-columns-repeated="2"/>
          <table:table-cell table:number-columns-repeated="246"/>
        </table:table-row>
        <table:table-row table:style-name="ro4">
          <table:table-cell/>
          <table:table-cell table:style-name="ce33" office:value-type="string">
            <text:p>Name:</text:p>
          </table:table-cell>
          <table:table-cell table:style-name="ce38"/>
          <table:table-cell table:style-name="ce39" table:formula="of:=IF(ISBLANK([.J64]);&quot;&quot;;IF(ISERROR(FIND(&quot;|&quot;&amp; SUBSTITUTE(SUBSTITUTE(SUBSTITUTE(SUBSTITUTE([.C64];&quot; &quot;;&quot;&quot;);&quot;·&quot;;&quot;*&quot; );&quot;–&quot; ;&quot;-&quot; );&quot;:&quot;;&quot;/&quot;) &amp;&quot;|&quot;;&quot;|&quot; &amp; SUBSTITUTE([.J64];&quot; &quot;;&quot;&quot;) &amp;&quot;|&quot;));&quot;&quot;;&quot;Genauer!&quot;))">
            <text:p/>
          </table:table-cell>
          <table:table-cell table:style-name="ce40" table:formula="of:=IF(ISBLANK([.I64]);&quot;&quot;;IF(ISERROR(FIND(&quot;|&quot;&amp; SUBSTITUTE(SUBSTITUTE(SUBSTITUTE(SUBSTITUTE([.C64];&quot; &quot;;&quot;&quot;);&quot;·&quot;;&quot;*&quot; );&quot;–&quot; ;&quot;-&quot; );&quot;:&quot;;&quot;/&quot;) &amp;&quot;|&quot;;&quot;|&quot; &amp; SUBSTITUTE([.I64];&quot; &quot;;&quot;&quot;) &amp;&quot;|&quot;));&quot;&quot;;&quot;&quot;))" office:value-type="string" office:string-value="">
            <text:p></text:p>
          </table:table-cell>
          <table:table-cell table:number-columns-repeated="3"/>
          <table:table-cell office:value-type="string">
            <text:p>Prisma|Dreiecksprisma</text:p>
          </table:table-cell>
          <table:table-cell/>
          <table:table-cell table:number-columns-repeated="246"/>
        </table:table-row>
        <table:table-row table:style-name="ro4">
          <table:table-cell table:style-name="Default" table:number-columns-repeated="2"/>
          <table:table-cell table:style-name="ce38"/>
          <table:table-cell table:style-name="ce39" table:formula="of:=IF(ISBLANK([.J65]);&quot;&quot;;IF(ISERROR(FIND(&quot;|&quot;&amp; SUBSTITUTE(SUBSTITUTE(SUBSTITUTE(SUBSTITUTE([.C65];&quot; &quot;;&quot;&quot;);&quot;·&quot;;&quot;*&quot; );&quot;–&quot; ;&quot;-&quot; );&quot;:&quot;;&quot;/&quot;) &amp;&quot;|&quot;;&quot;|&quot; &amp; SUBSTITUTE([.J65];&quot; &quot;;&quot;&quot;) &amp;&quot;|&quot;));&quot;&quot;;&quot;Genauer!&quot;))">
            <text:p/>
          </table:table-cell>
          <table:table-cell table:style-name="ce40" table:formula="of:=IF(ISBLANK([.I65]);&quot;&quot;;IF(ISERROR(FIND(&quot;|&quot;&amp; SUBSTITUTE(SUBSTITUTE(SUBSTITUTE(SUBSTITUTE([.C65];&quot; &quot;;&quot;&quot;);&quot;·&quot;;&quot;*&quot; );&quot;–&quot; ;&quot;-&quot; );&quot;:&quot;;&quot;/&quot;) &amp;&quot;|&quot;;&quot;|&quot; &amp; SUBSTITUTE([.I65];&quot; &quot;;&quot;&quot;) &amp;&quot;|&quot;));&quot;&quot;;&quot;&quot;))">
            <text:p/>
          </table:table-cell>
          <table:table-cell table:style-name="ce47"/>
          <table:table-cell table:number-columns-repeated="2"/>
          <table:table-cell table:number-columns-repeated="2"/>
          <table:table-cell table:number-columns-repeated="246"/>
        </table:table-row>
        <table:table-row table:style-name="ro4">
          <table:table-cell/>
          <table:table-cell table:style-name="ce33" office:value-type="string">
            <text:p>Eckenzahl:</text:p>
          </table:table-cell>
          <table:table-cell table:style-name="ce38"/>
          <table:table-cell table:style-name="ce39" table:formula="of:=IF(ISBLANK([.J66]);&quot;&quot;;IF(ISERROR(FIND(&quot;|&quot;&amp; SUBSTITUTE(SUBSTITUTE(SUBSTITUTE(SUBSTITUTE([.C66];&quot; &quot;;&quot;&quot;);&quot;·&quot;;&quot;*&quot; );&quot;–&quot; ;&quot;-&quot; );&quot;:&quot;;&quot;/&quot;) &amp;&quot;|&quot;;&quot;|&quot; &amp; SUBSTITUTE([.J66];&quot; &quot;;&quot;&quot;) &amp;&quot;|&quot;));&quot;&quot;;&quot;Genauer!&quot;))">
            <text:p/>
          </table:table-cell>
          <table:table-cell table:style-name="ce40" table:formula="of:=IF(ISBLANK([.I66]);&quot;&quot;;IF(ISERROR(FIND(&quot;|&quot;&amp; SUBSTITUTE(SUBSTITUTE(SUBSTITUTE(SUBSTITUTE([.C66];&quot; &quot;;&quot;&quot;);&quot;·&quot;;&quot;*&quot; );&quot;–&quot; ;&quot;-&quot; );&quot;:&quot;;&quot;/&quot;) &amp;&quot;|&quot;;&quot;|&quot; &amp; SUBSTITUTE([.I66];&quot; &quot;;&quot;&quot;) &amp;&quot;|&quot;));&quot;&quot;;&quot;&quot;))" office:value-type="string" office:string-value="">
            <text:p></text:p>
          </table:table-cell>
          <table:table-cell table:style-name="ce47"/>
          <table:table-cell table:number-columns-repeated="2"/>
          <table:table-cell office:value-type="float" office:value="6">
            <text:p>6</text:p>
          </table:table-cell>
          <table:table-cell/>
          <table:table-cell table:number-columns-repeated="246"/>
        </table:table-row>
        <table:table-row table:style-name="ro4">
          <table:table-cell/>
          <table:table-cell table:style-name="ce33" office:value-type="string">
            <text:p>Kantenzahl:</text:p>
          </table:table-cell>
          <table:table-cell table:style-name="ce38"/>
          <table:table-cell table:style-name="ce39" table:formula="of:=IF(ISBLANK([.J67]);&quot;&quot;;IF(ISERROR(FIND(&quot;|&quot;&amp; SUBSTITUTE(SUBSTITUTE(SUBSTITUTE(SUBSTITUTE([.C67];&quot; &quot;;&quot;&quot;);&quot;·&quot;;&quot;*&quot; );&quot;–&quot; ;&quot;-&quot; );&quot;:&quot;;&quot;/&quot;) &amp;&quot;|&quot;;&quot;|&quot; &amp; SUBSTITUTE([.J67];&quot; &quot;;&quot;&quot;) &amp;&quot;|&quot;));&quot;&quot;;&quot;Genauer!&quot;))">
            <text:p/>
          </table:table-cell>
          <table:table-cell table:style-name="ce40" table:formula="of:=IF(ISBLANK([.I67]);&quot;&quot;;IF(ISERROR(FIND(&quot;|&quot;&amp; SUBSTITUTE(SUBSTITUTE(SUBSTITUTE(SUBSTITUTE([.C67];&quot; &quot;;&quot;&quot;);&quot;·&quot;;&quot;*&quot; );&quot;–&quot; ;&quot;-&quot; );&quot;:&quot;;&quot;/&quot;) &amp;&quot;|&quot;;&quot;|&quot; &amp; SUBSTITUTE([.I67];&quot; &quot;;&quot;&quot;) &amp;&quot;|&quot;));&quot;&quot;;&quot;&quot;))" office:value-type="string" office:string-value="">
            <text:p></text:p>
          </table:table-cell>
          <table:table-cell table:number-columns-repeated="3"/>
          <table:table-cell office:value-type="float" office:value="9">
            <text:p>9</text:p>
          </table:table-cell>
          <table:table-cell/>
          <table:table-cell table:number-columns-repeated="246"/>
        </table:table-row>
        <table:table-row table:style-name="ro4">
          <table:table-cell table:style-name="Default" table:number-columns-repeated="2"/>
          <table:table-cell table:style-name="ce38"/>
          <table:table-cell table:style-name="ce39" table:formula="of:=IF(ISBLANK([.J68]);&quot;&quot;;IF(ISERROR(FIND(&quot;|&quot;&amp; SUBSTITUTE(SUBSTITUTE(SUBSTITUTE(SUBSTITUTE([.C68];&quot; &quot;;&quot;&quot;);&quot;·&quot;;&quot;*&quot; );&quot;–&quot; ;&quot;-&quot; );&quot;:&quot;;&quot;/&quot;) &amp;&quot;|&quot;;&quot;|&quot; &amp; SUBSTITUTE([.J68];&quot; &quot;;&quot;&quot;) &amp;&quot;|&quot;));&quot;&quot;;&quot;Genauer!&quot;))">
            <text:p/>
          </table:table-cell>
          <table:table-cell table:style-name="ce40" table:formula="of:=IF(ISBLANK([.I68]);&quot;&quot;;IF(ISERROR(FIND(&quot;|&quot;&amp; SUBSTITUTE(SUBSTITUTE(SUBSTITUTE(SUBSTITUTE([.C68];&quot; &quot;;&quot;&quot;);&quot;·&quot;;&quot;*&quot; );&quot;–&quot; ;&quot;-&quot; );&quot;:&quot;;&quot;/&quot;) &amp;&quot;|&quot;;&quot;|&quot; &amp; SUBSTITUTE([.I68];&quot; &quot;;&quot;&quot;) &amp;&quot;|&quot;));&quot;&quot;;&quot;&quot;))">
            <text:p/>
          </table:table-cell>
          <table:table-cell table:number-columns-repeated="3"/>
          <table:table-cell table:number-columns-repeated="2"/>
          <table:table-cell table:number-columns-repeated="246"/>
        </table:table-row>
        <table:table-row table:style-name="ro4">
          <table:table-cell table:style-name="ce26"/>
          <table:table-cell table:style-name="ce34" office:value-type="string">
            <text:p>Grund- und Deckfläche sind hier:</text:p>
          </table:table-cell>
          <table:table-cell table:style-name="ce38"/>
          <table:table-cell table:style-name="ce39" table:formula="of:=IF(ISBLANK([.J69]);&quot;&quot;;IF(ISERROR(FIND(&quot;|&quot;&amp; SUBSTITUTE(SUBSTITUTE(SUBSTITUTE(SUBSTITUTE([.C69];&quot; &quot;;&quot;&quot;);&quot;·&quot;;&quot;*&quot; );&quot;–&quot; ;&quot;-&quot; );&quot;:&quot;;&quot;/&quot;) &amp;&quot;|&quot;;&quot;|&quot; &amp; SUBSTITUTE([.J69];&quot; &quot;;&quot;&quot;) &amp;&quot;|&quot;));&quot;&quot;;&quot;Genauer!&quot;))">
            <text:p/>
          </table:table-cell>
          <table:table-cell table:style-name="ce40" table:formula="of:=IF(ISBLANK([.I69]);&quot;&quot;;IF(ISERROR(FIND(&quot;|&quot;&amp; SUBSTITUTE(SUBSTITUTE(SUBSTITUTE(SUBSTITUTE([.C69];&quot; &quot;;&quot;&quot;);&quot;·&quot;;&quot;*&quot; );&quot;–&quot; ;&quot;-&quot; );&quot;:&quot;;&quot;/&quot;) &amp;&quot;|&quot;;&quot;|&quot; &amp; SUBSTITUTE([.I69];&quot; &quot;;&quot;&quot;) &amp;&quot;|&quot;));&quot;&quot;;&quot;&quot;))" office:value-type="string" office:string-value="">
            <text:p></text:p>
          </table:table-cell>
          <table:table-cell table:number-columns-repeated="3"/>
          <table:table-cell office:value-type="string">
            <text:p>Dreiecke|2Dreiecke</text:p>
          </table:table-cell>
          <table:table-cell/>
          <table:table-cell table:number-columns-repeated="246"/>
        </table:table-row>
        <table:table-row table:style-name="ro5">
          <table:table-cell table:style-name="ce32" office:value-type="string" table:number-columns-spanned="2" table:number-rows-spanned="1">
            <text:p>Die Mantelflächen bestehen aus (Zahl und Name der Fläche):</text:p>
          </table:table-cell>
          <table:covered-table-cell table:style-name="ce37"/>
          <table:table-cell table:style-name="ce38"/>
          <table:table-cell table:style-name="ce39" table:formula="of:=IF(ISBLANK([.J70]);&quot;&quot;;IF(ISERROR(FIND(&quot;|&quot;&amp; SUBSTITUTE(SUBSTITUTE(SUBSTITUTE(SUBSTITUTE([.C70];&quot; &quot;;&quot;&quot;);&quot;·&quot;;&quot;*&quot; );&quot;–&quot; ;&quot;-&quot; );&quot;:&quot;;&quot;/&quot;) &amp;&quot;|&quot;;&quot;|&quot; &amp; SUBSTITUTE([.J70];&quot; &quot;;&quot;&quot;) &amp;&quot;|&quot;));&quot;&quot;;&quot;Genauer!&quot;))">
            <text:p/>
          </table:table-cell>
          <table:table-cell table:style-name="ce40" table:formula="of:=IF(ISBLANK([.I70]);&quot;&quot;;IF(ISERROR(FIND(&quot;|&quot;&amp; SUBSTITUTE(SUBSTITUTE(SUBSTITUTE(SUBSTITUTE([.C70];&quot; &quot;;&quot;&quot;);&quot;·&quot;;&quot;*&quot; );&quot;–&quot; ;&quot;-&quot; );&quot;:&quot;;&quot;/&quot;) &amp;&quot;|&quot;;&quot;|&quot; &amp; SUBSTITUTE([.I70];&quot; &quot;;&quot;&quot;) &amp;&quot;|&quot;));&quot;&quot;;&quot;&quot;))" office:value-type="string" office:string-value="">
            <text:p></text:p>
          </table:table-cell>
          <table:table-cell table:number-columns-repeated="3"/>
          <table:table-cell office:value-type="string">
            <text:p>Rechtecken|3Rechtecken</text:p>
          </table:table-cell>
          <table:table-cell/>
          <table:table-cell table:number-columns-repeated="246"/>
        </table:table-row>
        <table:table-row table:style-name="ro4">
          <table:table-cell table:style-name="ce26"/>
          <table:table-cell/>
          <table:table-cell table:style-name="ce38"/>
          <table:table-cell table:style-name="ce39" table:formula="of:=IF(ISBLANK([.J71]);&quot;&quot;;IF(ISERROR(FIND(&quot;|&quot;&amp; SUBSTITUTE(SUBSTITUTE(SUBSTITUTE(SUBSTITUTE([.C71];&quot; &quot;;&quot;&quot;);&quot;·&quot;;&quot;*&quot; );&quot;–&quot; ;&quot;-&quot; );&quot;:&quot;;&quot;/&quot;) &amp;&quot;|&quot;;&quot;|&quot; &amp; SUBSTITUTE([.J71];&quot; &quot;;&quot;&quot;) &amp;&quot;|&quot;));&quot;&quot;;&quot;Genauer!&quot;))">
            <text:p/>
          </table:table-cell>
          <table:table-cell table:style-name="ce40" table:formula="of:=IF(ISBLANK([.I71]);&quot;&quot;;IF(ISERROR(FIND(&quot;|&quot;&amp; SUBSTITUTE(SUBSTITUTE(SUBSTITUTE(SUBSTITUTE([.C71];&quot; &quot;;&quot;&quot;);&quot;·&quot;;&quot;*&quot; );&quot;–&quot; ;&quot;-&quot; );&quot;:&quot;;&quot;/&quot;) &amp;&quot;|&quot;;&quot;|&quot; &amp; SUBSTITUTE([.I71];&quot; &quot;;&quot;&quot;) &amp;&quot;|&quot;));&quot;&quot;;&quot;&quot;))">
            <text:p/>
          </table:table-cell>
          <table:table-cell table:style-name="ce49"/>
          <table:table-cell table:number-columns-repeated="2"/>
          <table:table-cell table:number-columns-repeated="2"/>
          <table:table-cell table:number-columns-repeated="246"/>
        </table:table-row>
        <table:table-row table:style-name="ro4">
          <table:table-cell table:style-name="ce26">
            <draw:g table:end-cell-address="Tabelle1.A83" table:end-x="3.502cm" table:end-y="0.126cm" draw:z-index="6">
              <draw:polygon draw:style-name="gr15" draw:text-style-name="P1" svg:width="3.5cm" svg:height="1.978cm" svg:x="0.001cm" svg:y="3.114cm" svg:viewBox="0 0 3501 1979" draw:points="2001,1979 3501,987 3001,0 1500,0 0,987 500,1979">
                <text:p/>
              </draw:polygon>
              <draw:custom-shape draw:style-name="gr16" draw:text-style-name="P1" svg:width="1.501cm" svg:height="2.973cm" svg:x="0.502cm" svg:y="2.119cm">
                <text:p/>
                <draw:enhanced-geometry svg:viewBox="0 0 21600 21600" draw:type="rectangle" draw:enhanced-path="M 0 0 L 21600 0 21600 21600 0 21600 0 0 Z N"/>
              </draw:custom-shape>
              <draw:polygon draw:style-name="gr5" draw:text-style-name="P1" svg:width="1.499cm" svg:height="3.964cm" svg:x="2.002cm" svg:y="1.127cm" svg:viewBox="0 0 1500 3965" draw:points="1500,2974 1500,0 0,992 0,3965">
                <text:p/>
              </draw:polygon>
              <draw:polygon draw:style-name="gr5" draw:text-style-name="P1" svg:width="0.499cm" svg:height="3.964cm" svg:x="0.001cm" svg:y="1.127cm" svg:viewBox="0 0 500 3965" draw:points="500,992 0,0 0,2974 500,3965">
                <text:p/>
              </draw:polygon>
              <draw:line draw:style-name="gr2" draw:text-style-name="P1" svg:x1="3.002cm" svg:y1="0.135cm" svg:x2="3.002cm" svg:y2="3.114cm">
                <text:p/>
              </draw:line>
              <draw:line draw:style-name="gr2" draw:text-style-name="P1" svg:x1="1.501cm" svg:y1="0.135cm" svg:x2="1.502cm" svg:y2="3.114cm">
                <text:p/>
              </draw:line>
              <draw:polygon draw:style-name="gr3" draw:text-style-name="P1" svg:width="3.5cm" svg:height="1.983cm" svg:x="0.001cm" svg:y="0.135cm" svg:viewBox="0 0 3501 1984" draw:points="2001,1984 3501,992 3001,0 1500,0 0,992 500,1984">
                <text:p/>
              </draw:polygon>
            </draw:g>
          </table:table-cell>
          <table:table-cell/>
          <table:table-cell table:style-name="ce38"/>
          <table:table-cell table:style-name="ce39" table:formula="of:=IF(ISBLANK([.J72]);&quot;&quot;;IF(ISERROR(FIND(&quot;|&quot;&amp; SUBSTITUTE(SUBSTITUTE(SUBSTITUTE(SUBSTITUTE([.C72];&quot; &quot;;&quot;&quot;);&quot;·&quot;;&quot;*&quot; );&quot;–&quot; ;&quot;-&quot; );&quot;:&quot;;&quot;/&quot;) &amp;&quot;|&quot;;&quot;|&quot; &amp; SUBSTITUTE([.J72];&quot; &quot;;&quot;&quot;) &amp;&quot;|&quot;));&quot;&quot;;&quot;Genauer!&quot;))">
            <text:p/>
          </table:table-cell>
          <table:table-cell table:style-name="ce40" table:formula="of:=IF(ISBLANK([.I72]);&quot;&quot;;IF(ISERROR(FIND(&quot;|&quot;&amp; SUBSTITUTE(SUBSTITUTE(SUBSTITUTE(SUBSTITUTE([.C72];&quot; &quot;;&quot;&quot;);&quot;·&quot;;&quot;*&quot; );&quot;–&quot; ;&quot;-&quot; );&quot;:&quot;;&quot;/&quot;) &amp;&quot;|&quot;;&quot;|&quot; &amp; SUBSTITUTE([.I72];&quot; &quot;;&quot;&quot;) &amp;&quot;|&quot;));&quot;&quot;;&quot;&quot;))">
            <text:p/>
          </table:table-cell>
          <table:table-cell table:style-name="ce49"/>
          <table:table-cell table:number-columns-repeated="2"/>
          <table:table-cell table:number-columns-repeated="2"/>
          <table:table-cell table:number-columns-repeated="246"/>
        </table:table-row>
        <table:table-row table:style-name="ro4">
          <table:table-cell table:style-name="ce26"/>
          <table:table-cell/>
          <table:table-cell table:style-name="ce38"/>
          <table:table-cell table:style-name="ce39" table:formula="of:=IF(ISBLANK([.J73]);&quot;&quot;;IF(ISERROR(FIND(&quot;|&quot;&amp; SUBSTITUTE(SUBSTITUTE(SUBSTITUTE(SUBSTITUTE([.C73];&quot; &quot;;&quot;&quot;);&quot;·&quot;;&quot;*&quot; );&quot;–&quot; ;&quot;-&quot; );&quot;:&quot;;&quot;/&quot;) &amp;&quot;|&quot;;&quot;|&quot; &amp; SUBSTITUTE([.J73];&quot; &quot;;&quot;&quot;) &amp;&quot;|&quot;));&quot;&quot;;&quot;Genauer!&quot;))">
            <text:p/>
          </table:table-cell>
          <table:table-cell table:style-name="ce40" table:formula="of:=IF(ISBLANK([.I73]);&quot;&quot;;IF(ISERROR(FIND(&quot;|&quot;&amp; SUBSTITUTE(SUBSTITUTE(SUBSTITUTE(SUBSTITUTE([.C73];&quot; &quot;;&quot;&quot;);&quot;·&quot;;&quot;*&quot; );&quot;–&quot; ;&quot;-&quot; );&quot;:&quot;;&quot;/&quot;) &amp;&quot;|&quot;;&quot;|&quot; &amp; SUBSTITUTE([.I73];&quot; &quot;;&quot;&quot;) &amp;&quot;|&quot;));&quot;&quot;;&quot;&quot;))">
            <text:p/>
          </table:table-cell>
          <table:table-cell table:style-name="ce49"/>
          <table:table-cell table:number-columns-repeated="2"/>
          <table:table-cell table:number-columns-repeated="2"/>
          <table:table-cell table:number-columns-repeated="246"/>
        </table:table-row>
        <table:table-row table:style-name="ro4">
          <table:table-cell table:style-name="ce26"/>
          <table:table-cell/>
          <table:table-cell table:style-name="ce38"/>
          <table:table-cell table:style-name="ce39" table:formula="of:=IF(ISBLANK([.J74]);&quot;&quot;;IF(ISERROR(FIND(&quot;|&quot;&amp; SUBSTITUTE(SUBSTITUTE(SUBSTITUTE(SUBSTITUTE([.C74];&quot; &quot;;&quot;&quot;);&quot;·&quot;;&quot;*&quot; );&quot;–&quot; ;&quot;-&quot; );&quot;:&quot;;&quot;/&quot;) &amp;&quot;|&quot;;&quot;|&quot; &amp; SUBSTITUTE([.J74];&quot; &quot;;&quot;&quot;) &amp;&quot;|&quot;));&quot;&quot;;&quot;Genauer!&quot;))">
            <text:p/>
          </table:table-cell>
          <table:table-cell table:style-name="ce40" table:formula="of:=IF(ISBLANK([.I74]);&quot;&quot;;IF(ISERROR(FIND(&quot;|&quot;&amp; SUBSTITUTE(SUBSTITUTE(SUBSTITUTE(SUBSTITUTE([.C74];&quot; &quot;;&quot;&quot;);&quot;·&quot;;&quot;*&quot; );&quot;–&quot; ;&quot;-&quot; );&quot;:&quot;;&quot;/&quot;) &amp;&quot;|&quot;;&quot;|&quot; &amp; SUBSTITUTE([.I74];&quot; &quot;;&quot;&quot;) &amp;&quot;|&quot;));&quot;&quot;;&quot;&quot;))">
            <text:p/>
          </table:table-cell>
          <table:table-cell table:number-columns-repeated="3"/>
          <table:table-cell table:number-columns-repeated="2"/>
          <table:table-cell table:number-columns-repeated="246"/>
        </table:table-row>
        <table:table-row table:style-name="ro4">
          <table:table-cell table:style-name="ce29"/>
          <table:table-cell/>
          <table:table-cell table:style-name="ce38"/>
          <table:table-cell table:style-name="ce39" table:formula="of:=IF(ISBLANK([.J75]);&quot;&quot;;IF(ISERROR(FIND(&quot;|&quot;&amp; SUBSTITUTE(SUBSTITUTE(SUBSTITUTE(SUBSTITUTE([.C75];&quot; &quot;;&quot;&quot;);&quot;·&quot;;&quot;*&quot; );&quot;–&quot; ;&quot;-&quot; );&quot;:&quot;;&quot;/&quot;) &amp;&quot;|&quot;;&quot;|&quot; &amp; SUBSTITUTE([.J75];&quot; &quot;;&quot;&quot;) &amp;&quot;|&quot;));&quot;&quot;;&quot;Genauer!&quot;))">
            <text:p/>
          </table:table-cell>
          <table:table-cell table:style-name="ce40" table:formula="of:=IF(ISBLANK([.I75]);&quot;&quot;;IF(ISERROR(FIND(&quot;|&quot;&amp; SUBSTITUTE(SUBSTITUTE(SUBSTITUTE(SUBSTITUTE([.C75];&quot; &quot;;&quot;&quot;);&quot;·&quot;;&quot;*&quot; );&quot;–&quot; ;&quot;-&quot; );&quot;:&quot;;&quot;/&quot;) &amp;&quot;|&quot;;&quot;|&quot; &amp; SUBSTITUTE([.I75];&quot; &quot;;&quot;&quot;) &amp;&quot;|&quot;));&quot;&quot;;&quot;&quot;))">
            <text:p/>
          </table:table-cell>
          <table:table-cell table:number-columns-repeated="3"/>
          <table:table-cell table:number-columns-repeated="2"/>
          <table:table-cell table:number-columns-repeated="246"/>
        </table:table-row>
        <table:table-row table:style-name="ro4">
          <table:table-cell table:style-name="Default" table:number-columns-repeated="2"/>
          <table:table-cell table:style-name="ce38"/>
          <table:table-cell table:style-name="ce39" table:formula="of:=IF(ISBLANK([.J76]);&quot;&quot;;IF(ISERROR(FIND(&quot;|&quot;&amp; SUBSTITUTE(SUBSTITUTE(SUBSTITUTE(SUBSTITUTE([.C78];&quot; &quot;;&quot;&quot;);&quot;·&quot;;&quot;*&quot; );&quot;–&quot; ;&quot;-&quot; );&quot;:&quot;;&quot;/&quot;) &amp;&quot;|&quot;;&quot;|&quot; &amp; SUBSTITUTE([.J76];&quot; &quot;;&quot;&quot;) &amp;&quot;|&quot;));&quot;&quot;;&quot;Genauer!&quot;))">
            <text:p/>
          </table:table-cell>
          <table:table-cell table:style-name="ce40" table:formula="of:=IF(ISBLANK([.I76]);&quot;&quot;;IF(ISERROR(FIND(&quot;|&quot;&amp; SUBSTITUTE(SUBSTITUTE(SUBSTITUTE(SUBSTITUTE([.C76];&quot; &quot;;&quot;&quot;);&quot;·&quot;;&quot;*&quot; );&quot;–&quot; ;&quot;-&quot; );&quot;:&quot;;&quot;/&quot;) &amp;&quot;|&quot;;&quot;|&quot; &amp; SUBSTITUTE([.I76];&quot; &quot;;&quot;&quot;) &amp;&quot;|&quot;));&quot;&quot;;&quot;&quot;))">
            <text:p/>
          </table:table-cell>
          <table:table-cell table:number-columns-repeated="3"/>
          <table:table-cell table:style-name="ce56"/>
          <table:table-cell/>
          <table:table-cell table:number-columns-repeated="246"/>
        </table:table-row>
        <table:table-row table:style-name="ro4">
          <table:table-cell table:style-name="Default" table:number-columns-repeated="2"/>
          <table:table-cell table:style-name="ce38"/>
          <table:table-cell table:style-name="ce39" table:formula="of:=IF(ISBLANK([.J77]);&quot;&quot;;IF(ISERROR(FIND(&quot;|&quot;&amp; SUBSTITUTE(SUBSTITUTE(SUBSTITUTE(SUBSTITUTE([.C79];&quot; &quot;;&quot;&quot;);&quot;·&quot;;&quot;*&quot; );&quot;–&quot; ;&quot;-&quot; );&quot;:&quot;;&quot;/&quot;) &amp;&quot;|&quot;;&quot;|&quot; &amp; SUBSTITUTE([.J77];&quot; &quot;;&quot;&quot;) &amp;&quot;|&quot;));&quot;&quot;;&quot;Genauer!&quot;))">
            <text:p/>
          </table:table-cell>
          <table:table-cell table:style-name="ce40" table:formula="of:=IF(ISBLANK([.I77]);&quot;&quot;;IF(ISERROR(FIND(&quot;|&quot;&amp; SUBSTITUTE(SUBSTITUTE(SUBSTITUTE(SUBSTITUTE([.C77];&quot; &quot;;&quot;&quot;);&quot;·&quot;;&quot;*&quot; );&quot;–&quot; ;&quot;-&quot; );&quot;:&quot;;&quot;/&quot;) &amp;&quot;|&quot;;&quot;|&quot; &amp; SUBSTITUTE([.I77];&quot; &quot;;&quot;&quot;) &amp;&quot;|&quot;));&quot;&quot;;&quot;&quot;))">
            <text:p/>
          </table:table-cell>
          <table:table-cell table:style-name="ce47"/>
          <table:table-cell table:number-columns-repeated="2"/>
          <table:table-cell table:style-name="ce56"/>
          <table:table-cell/>
          <table:table-cell table:number-columns-repeated="246"/>
        </table:table-row>
        <table:table-row table:style-name="ro4">
          <table:table-cell/>
          <table:table-cell table:style-name="ce33" office:value-type="string">
            <text:p>Name:</text:p>
          </table:table-cell>
          <table:table-cell table:style-name="ce38"/>
          <table:table-cell table:style-name="ce39" table:formula="of:=IF(ISBLANK([.J78]);&quot;&quot;;IF(ISERROR(FIND(&quot;|&quot;&amp; SUBSTITUTE(SUBSTITUTE(SUBSTITUTE(SUBSTITUTE([.C80];&quot; &quot;;&quot;&quot;);&quot;·&quot;;&quot;*&quot; );&quot;–&quot; ;&quot;-&quot; );&quot;:&quot;;&quot;/&quot;) &amp;&quot;|&quot;;&quot;|&quot; &amp; SUBSTITUTE([.J78];&quot; &quot;;&quot;&quot;) &amp;&quot;|&quot;));&quot;&quot;;&quot;Genauer!&quot;))">
            <text:p/>
          </table:table-cell>
          <table:table-cell table:style-name="ce40" table:formula="of:=IF(ISBLANK([.I78]);&quot;&quot;;IF(ISERROR(FIND(&quot;|&quot;&amp; SUBSTITUTE(SUBSTITUTE(SUBSTITUTE(SUBSTITUTE([.C78];&quot; &quot;;&quot;&quot;);&quot;·&quot;;&quot;*&quot; );&quot;–&quot; ;&quot;-&quot; );&quot;:&quot;;&quot;/&quot;) &amp;&quot;|&quot;;&quot;|&quot; &amp; SUBSTITUTE([.I78];&quot; &quot;;&quot;&quot;) &amp;&quot;|&quot;));&quot;&quot;;&quot;&quot;))" office:value-type="string" office:string-value="">
            <text:p></text:p>
          </table:table-cell>
          <table:table-cell table:number-columns-repeated="3"/>
          <table:table-cell office:value-type="string">
            <text:p>Prisma|Sechseckprisma</text:p>
          </table:table-cell>
          <table:table-cell/>
          <table:table-cell table:number-columns-repeated="246"/>
        </table:table-row>
        <table:table-row table:style-name="ro4">
          <table:table-cell table:style-name="Default" table:number-columns-repeated="2"/>
          <table:table-cell table:style-name="ce38"/>
          <table:table-cell table:style-name="ce39" table:formula="of:=IF(ISBLANK([.J79]);&quot;&quot;;IF(ISERROR(FIND(&quot;|&quot;&amp; SUBSTITUTE(SUBSTITUTE(SUBSTITUTE(SUBSTITUTE([.C81];&quot; &quot;;&quot;&quot;);&quot;·&quot;;&quot;*&quot; );&quot;–&quot; ;&quot;-&quot; );&quot;:&quot;;&quot;/&quot;) &amp;&quot;|&quot;;&quot;|&quot; &amp; SUBSTITUTE([.J79];&quot; &quot;;&quot;&quot;) &amp;&quot;|&quot;));&quot;&quot;;&quot;Genauer!&quot;))">
            <text:p/>
          </table:table-cell>
          <table:table-cell table:style-name="ce40" table:formula="of:=IF(ISBLANK([.I79]);&quot;&quot;;IF(ISERROR(FIND(&quot;|&quot;&amp; SUBSTITUTE(SUBSTITUTE(SUBSTITUTE(SUBSTITUTE([.C79];&quot; &quot;;&quot;&quot;);&quot;·&quot;;&quot;*&quot; );&quot;–&quot; ;&quot;-&quot; );&quot;:&quot;;&quot;/&quot;) &amp;&quot;|&quot;;&quot;|&quot; &amp; SUBSTITUTE([.I79];&quot; &quot;;&quot;&quot;) &amp;&quot;|&quot;));&quot;&quot;;&quot;&quot;))">
            <text:p/>
          </table:table-cell>
          <table:table-cell table:number-columns-repeated="3"/>
          <table:table-cell table:number-columns-repeated="2"/>
          <table:table-cell table:number-columns-repeated="246"/>
        </table:table-row>
        <table:table-row table:style-name="ro4">
          <table:table-cell/>
          <table:table-cell table:style-name="ce33" office:value-type="string">
            <text:p>Eckenzahl:</text:p>
          </table:table-cell>
          <table:table-cell table:style-name="ce38"/>
          <table:table-cell table:style-name="ce39" table:formula="of:=IF(ISBLANK([.J80]);&quot;&quot;;IF(ISERROR(FIND(&quot;|&quot;&amp; SUBSTITUTE(SUBSTITUTE(SUBSTITUTE(SUBSTITUTE([.C82];&quot; &quot;;&quot;&quot;);&quot;·&quot;;&quot;*&quot; );&quot;–&quot; ;&quot;-&quot; );&quot;:&quot;;&quot;/&quot;) &amp;&quot;|&quot;;&quot;|&quot; &amp; SUBSTITUTE([.J80];&quot; &quot;;&quot;&quot;) &amp;&quot;|&quot;));&quot;&quot;;&quot;Genauer!&quot;))">
            <text:p/>
          </table:table-cell>
          <table:table-cell table:style-name="ce40" table:formula="of:=IF(ISBLANK([.I80]);&quot;&quot;;IF(ISERROR(FIND(&quot;|&quot;&amp; SUBSTITUTE(SUBSTITUTE(SUBSTITUTE(SUBSTITUTE([.C80];&quot; &quot;;&quot;&quot;);&quot;·&quot;;&quot;*&quot; );&quot;–&quot; ;&quot;-&quot; );&quot;:&quot;;&quot;/&quot;) &amp;&quot;|&quot;;&quot;|&quot; &amp; SUBSTITUTE([.I80];&quot; &quot;;&quot;&quot;) &amp;&quot;|&quot;));&quot;&quot;;&quot;&quot;))" office:value-type="string" office:string-value="">
            <text:p></text:p>
          </table:table-cell>
          <table:table-cell table:number-columns-repeated="3"/>
          <table:table-cell office:value-type="float" office:value="12">
            <text:p>12</text:p>
          </table:table-cell>
          <table:table-cell/>
          <table:table-cell table:number-columns-repeated="246"/>
        </table:table-row>
        <table:table-row table:style-name="ro4">
          <table:table-cell/>
          <table:table-cell table:style-name="ce33" office:value-type="string">
            <text:p>Kantenzahl:</text:p>
          </table:table-cell>
          <table:table-cell table:style-name="ce38"/>
          <table:table-cell table:style-name="ce39" table:formula="of:=IF(ISBLANK([.J81]);&quot;&quot;;IF(ISERROR(FIND(&quot;|&quot;&amp; SUBSTITUTE(SUBSTITUTE(SUBSTITUTE(SUBSTITUTE([.C83];&quot; &quot;;&quot;&quot;);&quot;·&quot;;&quot;*&quot; );&quot;–&quot; ;&quot;-&quot; );&quot;:&quot;;&quot;/&quot;) &amp;&quot;|&quot;;&quot;|&quot; &amp; SUBSTITUTE([.J81];&quot; &quot;;&quot;&quot;) &amp;&quot;|&quot;));&quot;&quot;;&quot;Genauer!&quot;))">
            <text:p/>
          </table:table-cell>
          <table:table-cell table:style-name="ce40" table:formula="of:=IF(ISBLANK([.I81]);&quot;&quot;;IF(ISERROR(FIND(&quot;|&quot;&amp; SUBSTITUTE(SUBSTITUTE(SUBSTITUTE(SUBSTITUTE([.C81];&quot; &quot;;&quot;&quot;);&quot;·&quot;;&quot;*&quot; );&quot;–&quot; ;&quot;-&quot; );&quot;:&quot;;&quot;/&quot;) &amp;&quot;|&quot;;&quot;|&quot; &amp; SUBSTITUTE([.I81];&quot; &quot;;&quot;&quot;) &amp;&quot;|&quot;));&quot;&quot;;&quot;&quot;))" office:value-type="string" office:string-value="">
            <text:p></text:p>
          </table:table-cell>
          <table:table-cell table:number-columns-repeated="3"/>
          <table:table-cell office:value-type="float" office:value="18">
            <text:p>18</text:p>
          </table:table-cell>
          <table:table-cell/>
          <table:table-cell table:number-columns-repeated="246"/>
        </table:table-row>
        <table:table-row table:style-name="ro4">
          <table:table-cell table:style-name="Default" table:number-columns-repeated="2"/>
          <table:table-cell table:style-name="ce38"/>
          <table:table-cell table:style-name="ce39" table:formula="of:=IF(ISBLANK([.J82]);&quot;&quot;;IF(ISERROR(FIND(&quot;|&quot;&amp; SUBSTITUTE(SUBSTITUTE(SUBSTITUTE(SUBSTITUTE([.C83];&quot; &quot;;&quot;&quot;);&quot;·&quot;;&quot;*&quot; );&quot;–&quot; ;&quot;-&quot; );&quot;:&quot;;&quot;/&quot;) &amp;&quot;|&quot;;&quot;|&quot; &amp; SUBSTITUTE([.J82];&quot; &quot;;&quot;&quot;) &amp;&quot;|&quot;));&quot;&quot;;&quot;Genauer!&quot;))">
            <text:p/>
          </table:table-cell>
          <table:table-cell table:style-name="ce40" table:formula="of:=IF(ISBLANK([.I82]);&quot;&quot;;IF(ISERROR(FIND(&quot;|&quot;&amp; SUBSTITUTE(SUBSTITUTE(SUBSTITUTE(SUBSTITUTE([.C82];&quot; &quot;;&quot;&quot;);&quot;·&quot;;&quot;*&quot; );&quot;–&quot; ;&quot;-&quot; );&quot;:&quot;;&quot;/&quot;) &amp;&quot;|&quot;;&quot;|&quot; &amp; SUBSTITUTE([.I82];&quot; &quot;;&quot;&quot;) &amp;&quot;|&quot;));&quot;&quot;;&quot;&quot;))">
            <text:p/>
          </table:table-cell>
          <table:table-cell table:style-name="ce47"/>
          <table:table-cell table:number-columns-repeated="2"/>
          <table:table-cell table:number-columns-repeated="2"/>
          <table:table-cell table:number-columns-repeated="246"/>
        </table:table-row>
        <table:table-row table:style-name="ro4">
          <table:table-cell table:style-name="ce26"/>
          <table:table-cell table:style-name="ce34" office:value-type="string">
            <text:p>Zahl Flächen:</text:p>
          </table:table-cell>
          <table:table-cell table:style-name="ce38"/>
          <table:table-cell table:style-name="ce39" table:formula="of:=IF(ISBLANK([.J83]);&quot;&quot;;IF(ISERROR(FIND(&quot;|&quot;&amp; SUBSTITUTE(SUBSTITUTE(SUBSTITUTE(SUBSTITUTE([.C83];&quot; &quot;;&quot;&quot;);&quot;·&quot;;&quot;*&quot; );&quot;–&quot; ;&quot;-&quot; );&quot;:&quot;;&quot;/&quot;) &amp;&quot;|&quot;;&quot;|&quot; &amp; SUBSTITUTE([.J83];&quot; &quot;;&quot;&quot;) &amp;&quot;|&quot;));&quot;&quot;;&quot;Genauer!&quot;))">
            <text:p/>
          </table:table-cell>
          <table:table-cell table:style-name="ce40" table:formula="of:=IF(ISBLANK([.I83]);&quot;&quot;;IF(ISERROR(FIND(&quot;|&quot;&amp; SUBSTITUTE(SUBSTITUTE(SUBSTITUTE(SUBSTITUTE([.C83];&quot; &quot;;&quot;&quot;);&quot;·&quot;;&quot;*&quot; );&quot;–&quot; ;&quot;-&quot; );&quot;:&quot;;&quot;/&quot;) &amp;&quot;|&quot;;&quot;|&quot; &amp; SUBSTITUTE([.I83];&quot; &quot;;&quot;&quot;) &amp;&quot;|&quot;));&quot;&quot;;&quot;&quot;))" office:value-type="string" office:string-value="">
            <text:p></text:p>
          </table:table-cell>
          <table:table-cell table:style-name="ce47"/>
          <table:table-cell table:number-columns-repeated="2"/>
          <table:table-cell office:value-type="float" office:value="8">
            <text:p>8</text:p>
          </table:table-cell>
          <table:table-cell/>
          <table:table-cell table:number-columns-repeated="246"/>
        </table:table-row>
        <table:table-row table:style-name="ro4">
          <table:table-cell table:style-name="ce26"/>
          <table:table-cell table:style-name="ce34" office:value-type="string">
            <text:p>Grund- und Deckfläche sind hier: </text:p>
          </table:table-cell>
          <table:table-cell table:style-name="ce38"/>
          <table:table-cell table:style-name="ce39"/>
          <table:table-cell table:style-name="ce40" table:formula="of:=IF(ISBLANK([.I84]);&quot;&quot;;IF(ISERROR(FIND(&quot;|&quot;&amp; SUBSTITUTE(SUBSTITUTE(SUBSTITUTE(SUBSTITUTE([.C84];&quot; &quot;;&quot;&quot;);&quot;·&quot;;&quot;*&quot; );&quot;–&quot; ;&quot;-&quot; );&quot;:&quot;;&quot;/&quot;) &amp;&quot;|&quot;;&quot;|&quot; &amp; SUBSTITUTE([.I84];&quot; &quot;;&quot;&quot;) &amp;&quot;|&quot;));&quot;&quot;;&quot;&quot;))" office:value-type="string" office:string-value="">
            <text:p></text:p>
          </table:table-cell>
          <table:table-cell table:style-name="ce47"/>
          <table:table-cell table:number-columns-repeated="2"/>
          <table:table-cell office:value-type="string">
            <text:p>Sechsecke|2Sechsecke</text:p>
          </table:table-cell>
          <table:table-cell table:number-columns-repeated="247"/>
        </table:table-row>
        <table:table-row table:style-name="ro5">
          <table:table-cell table:style-name="ce32" office:value-type="string" table:number-columns-spanned="2" table:number-rows-spanned="1">
            <text:p>Die Mantelflächen bestehen aus (Zahl und Name der Fläche):</text:p>
          </table:table-cell>
          <table:covered-table-cell table:style-name="Default" office:value-type="string">
            <text:p>Die Mantelflächen bestehen aus </text:p>
          </table:covered-table-cell>
          <table:table-cell table:style-name="ce38"/>
          <table:table-cell table:style-name="ce39"/>
          <table:table-cell table:style-name="ce40" table:formula="of:=IF(ISBLANK([.I85]);&quot;&quot;;IF(ISERROR(FIND(&quot;|&quot;&amp; SUBSTITUTE(SUBSTITUTE(SUBSTITUTE(SUBSTITUTE([.C85];&quot; &quot;;&quot;&quot;);&quot;·&quot;;&quot;*&quot; );&quot;–&quot; ;&quot;-&quot; );&quot;:&quot;;&quot;/&quot;) &amp;&quot;|&quot;;&quot;|&quot; &amp; SUBSTITUTE([.I85];&quot; &quot;;&quot;&quot;) &amp;&quot;|&quot;));&quot;&quot;;&quot;&quot;))" office:value-type="string" office:string-value="">
            <text:p></text:p>
          </table:table-cell>
          <table:table-cell table:style-name="ce47"/>
          <table:table-cell table:number-columns-repeated="2"/>
          <table:table-cell office:value-type="string">
            <text:p>Rechtecken|6Rechtecken</text:p>
          </table:table-cell>
          <table:table-cell table:number-columns-repeated="247"/>
        </table:table-row>
        <table:table-row table:style-name="ro4">
          <table:table-cell table:style-name="ce26"/>
          <table:table-cell/>
          <table:table-cell table:style-name="ce38"/>
          <table:table-cell table:style-name="ce39"/>
          <table:table-cell table:style-name="ce40" table:formula="of:=IF(ISBLANK([.I86]);&quot;&quot;;IF(ISERROR(FIND(&quot;|&quot;&amp; SUBSTITUTE(SUBSTITUTE(SUBSTITUTE(SUBSTITUTE([.C86];&quot; &quot;;&quot;&quot;);&quot;·&quot;;&quot;*&quot; );&quot;–&quot; ;&quot;-&quot; );&quot;:&quot;;&quot;/&quot;) &amp;&quot;|&quot;;&quot;|&quot; &amp; SUBSTITUTE([.I86];&quot; &quot;;&quot;&quot;) &amp;&quot;|&quot;));&quot;&quot;;&quot;&quot;))">
            <text:p/>
          </table:table-cell>
          <table:table-cell table:style-name="ce47"/>
          <table:table-cell table:number-columns-repeated="2"/>
          <table:table-cell/>
          <table:table-cell table:number-columns-repeated="247"/>
        </table:table-row>
        <table:table-row table:style-name="ro4">
          <table:table-cell table:style-name="ce26"/>
          <table:table-cell/>
          <table:table-cell table:style-name="ce38"/>
          <table:table-cell table:style-name="ce39"/>
          <table:table-cell table:style-name="ce40" table:formula="of:=IF(ISBLANK([.I87]);&quot;&quot;;IF(ISERROR(FIND(&quot;|&quot;&amp; SUBSTITUTE(SUBSTITUTE(SUBSTITUTE(SUBSTITUTE([.C87];&quot; &quot;;&quot;&quot;);&quot;·&quot;;&quot;*&quot; );&quot;–&quot; ;&quot;-&quot; );&quot;:&quot;;&quot;/&quot;) &amp;&quot;|&quot;;&quot;|&quot; &amp; SUBSTITUTE([.I87];&quot; &quot;;&quot;&quot;) &amp;&quot;|&quot;));&quot;&quot;;&quot;&quot;))">
            <text:p/>
          </table:table-cell>
          <table:table-cell table:style-name="ce47"/>
          <table:table-cell table:number-columns-repeated="2"/>
          <table:table-cell/>
          <table:table-cell table:number-columns-repeated="247"/>
        </table:table-row>
        <table:table-row table:style-name="ro4">
          <table:table-cell table:style-name="ce26">
            <draw:custom-shape table:end-cell-address="Tabelle1.A95" table:end-x="3.501cm" table:end-y="0.169cm" draw:z-index="5" draw:style-name="gr17" draw:text-style-name="P1" svg:width="3.001cm" svg:height="3.019cm" svg:x="0.5cm" svg:y="0.311cm">
              <text:p/>
              <draw:enhanced-geometry svg:viewBox="0 0 21600 21600" draw:mirror-horizontal="false" draw:mirror-vertical="false" draw:glue-points="10800 0 3160 3160 0 10800 3160 18440 10800 21600 18440 18440 21600 10800 18440 3160" draw:text-areas="3200 3200 18400 18400" draw:type="ellipse" draw:enhanced-path="U 10800 10800 10800 10800 0 360 Z N"/>
            </draw:custom-shape>
          </table:table-cell>
          <table:table-cell/>
          <table:table-cell table:style-name="ce38"/>
          <table:table-cell table:style-name="ce39"/>
          <table:table-cell table:style-name="ce40" table:formula="of:=IF(ISBLANK([.I88]);&quot;&quot;;IF(ISERROR(FIND(&quot;|&quot;&amp; SUBSTITUTE(SUBSTITUTE(SUBSTITUTE(SUBSTITUTE([.C88];&quot; &quot;;&quot;&quot;);&quot;·&quot;;&quot;*&quot; );&quot;–&quot; ;&quot;-&quot; );&quot;:&quot;;&quot;/&quot;) &amp;&quot;|&quot;;&quot;|&quot; &amp; SUBSTITUTE([.I88];&quot; &quot;;&quot;&quot;) &amp;&quot;|&quot;));&quot;&quot;;&quot;&quot;))">
            <text:p/>
          </table:table-cell>
          <table:table-cell table:style-name="ce47"/>
          <table:table-cell table:number-columns-repeated="2"/>
          <table:table-cell/>
          <table:table-cell table:number-columns-repeated="247"/>
        </table:table-row>
        <table:table-row table:style-name="ro4">
          <table:table-cell/>
          <table:table-cell table:style-name="ce33" office:value-type="string">
            <text:p>Name:</text:p>
          </table:table-cell>
          <table:table-cell table:style-name="ce38"/>
          <table:table-cell table:style-name="ce39" table:formula="of:=IF(ISBLANK([.J89]);&quot;&quot;;IF(ISERROR(FIND(&quot;|&quot;&amp; SUBSTITUTE(SUBSTITUTE(SUBSTITUTE(SUBSTITUTE([.C89];&quot; &quot;;&quot;&quot;);&quot;·&quot;;&quot;*&quot; );&quot;–&quot; ;&quot;-&quot; );&quot;:&quot;;&quot;/&quot;) &amp;&quot;|&quot;;&quot;|&quot; &amp; SUBSTITUTE([.J89];&quot; &quot;;&quot;&quot;) &amp;&quot;|&quot;));&quot;&quot;;&quot;Genauer!&quot;))">
            <text:p/>
          </table:table-cell>
          <table:table-cell table:style-name="ce40" table:formula="of:=IF(ISBLANK([.I89]);&quot;&quot;;IF(ISERROR(FIND(&quot;|&quot;&amp; SUBSTITUTE(SUBSTITUTE(SUBSTITUTE(SUBSTITUTE([.C89];&quot; &quot;;&quot;&quot;);&quot;·&quot;;&quot;*&quot; );&quot;–&quot; ;&quot;-&quot; );&quot;:&quot;;&quot;/&quot;) &amp;&quot;|&quot;;&quot;|&quot; &amp; SUBSTITUTE([.I89];&quot; &quot;;&quot;&quot;) &amp;&quot;|&quot;));&quot;&quot;;&quot;&quot;))" office:value-type="string" office:string-value="">
            <text:p></text:p>
          </table:table-cell>
          <table:table-cell table:style-name="ce49"/>
          <table:table-cell table:number-columns-repeated="2"/>
          <table:table-cell office:value-type="string">
            <text:p>Kugel</text:p>
          </table:table-cell>
          <table:table-cell/>
          <table:table-cell table:number-columns-repeated="246"/>
        </table:table-row>
        <table:table-row table:style-name="ro4">
          <table:table-cell table:style-name="Default" table:number-columns-repeated="2"/>
          <table:table-cell table:style-name="ce38"/>
          <table:table-cell table:style-name="ce39" table:formula="of:=IF(ISBLANK([.J90]);&quot;&quot;;IF(ISERROR(FIND(&quot;|&quot;&amp; SUBSTITUTE(SUBSTITUTE(SUBSTITUTE(SUBSTITUTE([.C90];&quot; &quot;;&quot;&quot;);&quot;·&quot;;&quot;*&quot; );&quot;–&quot; ;&quot;-&quot; );&quot;:&quot;;&quot;/&quot;) &amp;&quot;|&quot;;&quot;|&quot; &amp; SUBSTITUTE([.J90];&quot; &quot;;&quot;&quot;) &amp;&quot;|&quot;));&quot;&quot;;&quot;Genauer!&quot;))">
            <text:p/>
          </table:table-cell>
          <table:table-cell table:style-name="ce40" table:formula="of:=IF(ISBLANK([.I90]);&quot;&quot;;IF(ISERROR(FIND(&quot;|&quot;&amp; SUBSTITUTE(SUBSTITUTE(SUBSTITUTE(SUBSTITUTE([.C90];&quot; &quot;;&quot;&quot;);&quot;·&quot;;&quot;*&quot; );&quot;–&quot; ;&quot;-&quot; );&quot;:&quot;;&quot;/&quot;) &amp;&quot;|&quot;;&quot;|&quot; &amp; SUBSTITUTE([.I90];&quot; &quot;;&quot;&quot;) &amp;&quot;|&quot;));&quot;&quot;;&quot;&quot;))">
            <text:p/>
          </table:table-cell>
          <table:table-cell table:style-name="ce49"/>
          <table:table-cell table:number-columns-repeated="2"/>
          <table:table-cell table:number-columns-repeated="2"/>
          <table:table-cell table:number-columns-repeated="246"/>
        </table:table-row>
        <table:table-row table:style-name="ro4">
          <table:table-cell/>
          <table:table-cell table:style-name="ce33" office:value-type="string">
            <text:p>Eckenzahl:</text:p>
          </table:table-cell>
          <table:table-cell table:style-name="ce38"/>
          <table:table-cell table:style-name="ce39" table:formula="of:=IF(ISBLANK([.J91]);&quot;&quot;;IF(ISERROR(FIND(&quot;|&quot;&amp; SUBSTITUTE(SUBSTITUTE(SUBSTITUTE(SUBSTITUTE([.C91];&quot; &quot;;&quot;&quot;);&quot;·&quot;;&quot;*&quot; );&quot;–&quot; ;&quot;-&quot; );&quot;:&quot;;&quot;/&quot;) &amp;&quot;|&quot;;&quot;|&quot; &amp; SUBSTITUTE([.J91];&quot; &quot;;&quot;&quot;) &amp;&quot;|&quot;));&quot;&quot;;&quot;Genauer!&quot;))">
            <text:p/>
          </table:table-cell>
          <table:table-cell table:style-name="ce40" table:formula="of:=IF(ISBLANK([.I91]);&quot;&quot;;IF(ISERROR(FIND(&quot;|&quot;&amp; SUBSTITUTE(SUBSTITUTE(SUBSTITUTE(SUBSTITUTE([.C91];&quot; &quot;;&quot;&quot;);&quot;·&quot;;&quot;*&quot; );&quot;–&quot; ;&quot;-&quot; );&quot;:&quot;;&quot;/&quot;) &amp;&quot;|&quot;;&quot;|&quot; &amp; SUBSTITUTE([.I91];&quot; &quot;;&quot;&quot;) &amp;&quot;|&quot;));&quot;&quot;;&quot;&quot;))" office:value-type="string" office:string-value="">
            <text:p></text:p>
          </table:table-cell>
          <table:table-cell table:style-name="ce49"/>
          <table:table-cell table:number-columns-repeated="2"/>
          <table:table-cell office:value-type="string">
            <text:p>0|keine</text:p>
          </table:table-cell>
          <table:table-cell/>
          <table:table-cell table:number-columns-repeated="246"/>
        </table:table-row>
        <table:table-row table:style-name="ro4">
          <table:table-cell/>
          <table:table-cell table:style-name="ce33" office:value-type="string">
            <text:p>Kantenzahl:</text:p>
          </table:table-cell>
          <table:table-cell table:style-name="ce38"/>
          <table:table-cell table:style-name="ce39" table:formula="of:=IF(ISBLANK([.J92]);&quot;&quot;;IF(ISERROR(FIND(&quot;|&quot;&amp; SUBSTITUTE(SUBSTITUTE(SUBSTITUTE(SUBSTITUTE([.C92];&quot; &quot;;&quot;&quot;);&quot;·&quot;;&quot;*&quot; );&quot;–&quot; ;&quot;-&quot; );&quot;:&quot;;&quot;/&quot;) &amp;&quot;|&quot;;&quot;|&quot; &amp; SUBSTITUTE([.J92];&quot; &quot;;&quot;&quot;) &amp;&quot;|&quot;));&quot;&quot;;&quot;Genauer!&quot;))">
            <text:p/>
          </table:table-cell>
          <table:table-cell table:style-name="ce40" table:formula="of:=IF(ISBLANK([.I92]);&quot;&quot;;IF(ISERROR(FIND(&quot;|&quot;&amp; SUBSTITUTE(SUBSTITUTE(SUBSTITUTE(SUBSTITUTE([.C92];&quot; &quot;;&quot;&quot;);&quot;·&quot;;&quot;*&quot; );&quot;–&quot; ;&quot;-&quot; );&quot;:&quot;;&quot;/&quot;) &amp;&quot;|&quot;;&quot;|&quot; &amp; SUBSTITUTE([.I92];&quot; &quot;;&quot;&quot;) &amp;&quot;|&quot;));&quot;&quot;;&quot;&quot;))" office:value-type="string" office:string-value="">
            <text:p></text:p>
          </table:table-cell>
          <table:table-cell table:number-columns-repeated="3"/>
          <table:table-cell office:value-type="string">
            <text:p>0|keine</text:p>
          </table:table-cell>
          <table:table-cell/>
          <table:table-cell table:number-columns-repeated="246"/>
        </table:table-row>
        <table:table-row table:style-name="ro4">
          <table:table-cell table:style-name="Default" table:number-columns-repeated="2"/>
          <table:table-cell table:style-name="ce38"/>
          <table:table-cell table:style-name="ce39" table:formula="of:=IF(ISBLANK([.J93]);&quot;&quot;;IF(ISERROR(FIND(&quot;|&quot;&amp; SUBSTITUTE(SUBSTITUTE(SUBSTITUTE(SUBSTITUTE([.C93];&quot; &quot;;&quot;&quot;);&quot;·&quot;;&quot;*&quot; );&quot;–&quot; ;&quot;-&quot; );&quot;:&quot;;&quot;/&quot;) &amp;&quot;|&quot;;&quot;|&quot; &amp; SUBSTITUTE([.J93];&quot; &quot;;&quot;&quot;) &amp;&quot;|&quot;));&quot;&quot;;&quot;Genauer!&quot;))">
            <text:p/>
          </table:table-cell>
          <table:table-cell table:style-name="ce40" table:formula="of:=IF(ISBLANK([.I93]);&quot;&quot;;IF(ISERROR(FIND(&quot;|&quot;&amp; SUBSTITUTE(SUBSTITUTE(SUBSTITUTE(SUBSTITUTE([.C93];&quot; &quot;;&quot;&quot;);&quot;·&quot;;&quot;*&quot; );&quot;–&quot; ;&quot;-&quot; );&quot;:&quot;;&quot;/&quot;) &amp;&quot;|&quot;;&quot;|&quot; &amp; SUBSTITUTE([.I93];&quot; &quot;;&quot;&quot;) &amp;&quot;|&quot;));&quot;&quot;;&quot;&quot;))">
            <text:p/>
          </table:table-cell>
          <table:table-cell table:number-columns-repeated="3"/>
          <table:table-cell table:number-columns-repeated="2"/>
          <table:table-cell table:number-columns-repeated="246"/>
        </table:table-row>
        <table:table-row table:style-name="ro4">
          <table:table-cell table:style-name="ce26"/>
          <table:table-cell table:style-name="ce34" office:value-type="string">
            <text:p>Zahl Flächen:</text:p>
          </table:table-cell>
          <table:table-cell table:style-name="ce38"/>
          <table:table-cell table:style-name="ce39" table:formula="of:=IF(ISBLANK([.J94]);&quot;&quot;;IF(ISERROR(FIND(&quot;|&quot;&amp; SUBSTITUTE(SUBSTITUTE(SUBSTITUTE(SUBSTITUTE([.C94];&quot; &quot;;&quot;&quot;);&quot;·&quot;;&quot;*&quot; );&quot;–&quot; ;&quot;-&quot; );&quot;:&quot;;&quot;/&quot;) &amp;&quot;|&quot;;&quot;|&quot; &amp; SUBSTITUTE([.J94];&quot; &quot;;&quot;&quot;) &amp;&quot;|&quot;));&quot;&quot;;&quot;Genauer!&quot;))">
            <text:p/>
          </table:table-cell>
          <table:table-cell table:style-name="ce40" table:formula="of:=IF(ISBLANK([.I94]);&quot;&quot;;IF(ISERROR(FIND(&quot;|&quot;&amp; SUBSTITUTE(SUBSTITUTE(SUBSTITUTE(SUBSTITUTE([.C94];&quot; &quot;;&quot;&quot;);&quot;·&quot;;&quot;*&quot; );&quot;–&quot; ;&quot;-&quot; );&quot;:&quot;;&quot;/&quot;) &amp;&quot;|&quot;;&quot;|&quot; &amp; SUBSTITUTE([.I94];&quot; &quot;;&quot;&quot;) &amp;&quot;|&quot;));&quot;&quot;;&quot;&quot;))" office:value-type="string" office:string-value="">
            <text:p></text:p>
          </table:table-cell>
          <table:table-cell table:number-columns-repeated="3"/>
          <table:table-cell office:value-type="string">
            <text:p>1|eine</text:p>
          </table:table-cell>
          <table:table-cell/>
          <table:table-cell table:number-columns-repeated="246"/>
        </table:table-row>
        <table:table-row table:style-name="ro4">
          <table:table-cell table:style-name="ce26"/>
          <table:table-cell/>
          <table:table-cell table:style-name="ce38"/>
          <table:table-cell table:style-name="ce39" table:formula="of:=IF(ISBLANK([.J95]);&quot;&quot;;IF(ISERROR(FIND(&quot;|&quot;&amp; SUBSTITUTE(SUBSTITUTE(SUBSTITUTE(SUBSTITUTE([.C95];&quot; &quot;;&quot;&quot;);&quot;·&quot;;&quot;*&quot; );&quot;–&quot; ;&quot;-&quot; );&quot;:&quot;;&quot;/&quot;) &amp;&quot;|&quot;;&quot;|&quot; &amp; SUBSTITUTE([.J95];&quot; &quot;;&quot;&quot;) &amp;&quot;|&quot;));&quot;&quot;;&quot;Genauer!&quot;))">
            <text:p/>
          </table:table-cell>
          <table:table-cell table:style-name="ce40" table:formula="of:=IF(ISBLANK([.I95]);&quot;&quot;;IF(ISERROR(FIND(&quot;|&quot;&amp; SUBSTITUTE(SUBSTITUTE(SUBSTITUTE(SUBSTITUTE([.C95];&quot; &quot;;&quot;&quot;);&quot;·&quot;;&quot;*&quot; );&quot;–&quot; ;&quot;-&quot; );&quot;:&quot;;&quot;/&quot;) &amp;&quot;|&quot;;&quot;|&quot; &amp; SUBSTITUTE([.I95];&quot; &quot;;&quot;&quot;) &amp;&quot;|&quot;));&quot;&quot;;&quot;&quot;))">
            <text:p/>
          </table:table-cell>
          <table:table-cell table:number-columns-repeated="3"/>
          <table:table-cell table:number-columns-repeated="2"/>
          <table:table-cell table:number-columns-repeated="246"/>
        </table:table-row>
        <table:table-row table:style-name="ro4">
          <table:table-cell table:style-name="ce29"/>
          <table:table-cell/>
          <table:table-cell table:style-name="ce38"/>
          <table:table-cell table:style-name="ce39" table:formula="of:=IF(ISBLANK([.J96]);&quot;&quot;;IF(ISERROR(FIND(&quot;|&quot;&amp; SUBSTITUTE(SUBSTITUTE(SUBSTITUTE(SUBSTITUTE([.C96];&quot; &quot;;&quot;&quot;);&quot;·&quot;;&quot;*&quot; );&quot;–&quot; ;&quot;-&quot; );&quot;:&quot;;&quot;/&quot;) &amp;&quot;|&quot;;&quot;|&quot; &amp; SUBSTITUTE([.J96];&quot; &quot;;&quot;&quot;) &amp;&quot;|&quot;));&quot;&quot;;&quot;Genauer!&quot;))">
            <text:p/>
          </table:table-cell>
          <table:table-cell table:style-name="ce40" table:formula="of:=IF(ISBLANK([.I96]);&quot;&quot;;IF(ISERROR(FIND(&quot;|&quot;&amp; SUBSTITUTE(SUBSTITUTE(SUBSTITUTE(SUBSTITUTE([.C96];&quot; &quot;;&quot;&quot;);&quot;·&quot;;&quot;*&quot; );&quot;–&quot; ;&quot;-&quot; );&quot;:&quot;;&quot;/&quot;) &amp;&quot;|&quot;;&quot;|&quot; &amp; SUBSTITUTE([.I96];&quot; &quot;;&quot;&quot;) &amp;&quot;|&quot;));&quot;&quot;;&quot;&quot;))">
            <text:p/>
          </table:table-cell>
          <table:table-cell table:number-columns-repeated="3"/>
          <table:table-cell table:number-columns-repeated="2"/>
          <table:table-cell table:number-columns-repeated="246"/>
        </table:table-row>
        <table:table-row table:style-name="ro4">
          <table:table-cell table:style-name="ce29">
            <draw:g table:end-cell-address="Tabelle1.A104" table:end-x="3.501cm" table:end-y="0.267cm" draw:z-index="7">
              <draw:path draw:style-name="gr18" draw:text-style-name="P3" svg:width="3cm" svg:height="3cm" svg:x="0.5cm" svg:y="0.427cm" svg:viewBox="0 0 3001 3001" svg:d="m52 2364c483-788 965-1576 1449-2364 500 814 1000 1628 1500 2443-4 0-7 0-11 0 7 18 11 38 11 58 0 276-672 500-1500 500s-1501-224-1501-500c0-47 20-92 57-137-2 0-3 0-5 0z">
                <text:p/>
              </draw:path>
              <draw:ellipse draw:style-name="gr19" draw:text-style-name="P3" svg:width="3.001cm" svg:height="1cm" svg:x="0.5cm" svg:y="2.428cm">
                <text:p/>
              </draw:ellipse>
            </draw:g>
          </table:table-cell>
          <table:table-cell/>
          <table:table-cell table:style-name="ce38"/>
          <table:table-cell table:style-name="ce39" table:formula="of:=IF(ISBLANK([.J97]);&quot;&quot;;IF(ISERROR(FIND(&quot;|&quot;&amp; SUBSTITUTE(SUBSTITUTE(SUBSTITUTE(SUBSTITUTE([.C97];&quot; &quot;;&quot;&quot;);&quot;·&quot;;&quot;*&quot; );&quot;–&quot; ;&quot;-&quot; );&quot;:&quot;;&quot;/&quot;) &amp;&quot;|&quot;;&quot;|&quot; &amp; SUBSTITUTE([.J97];&quot; &quot;;&quot;&quot;) &amp;&quot;|&quot;));&quot;&quot;;&quot;Genauer!&quot;))">
            <text:p/>
          </table:table-cell>
          <table:table-cell table:style-name="ce40" table:formula="of:=IF(ISBLANK([.I97]);&quot;&quot;;IF(ISERROR(FIND(&quot;|&quot;&amp; SUBSTITUTE(SUBSTITUTE(SUBSTITUTE(SUBSTITUTE([.C97];&quot; &quot;;&quot;&quot;);&quot;·&quot;;&quot;*&quot; );&quot;–&quot; ;&quot;-&quot; );&quot;:&quot;;&quot;/&quot;) &amp;&quot;|&quot;;&quot;|&quot; &amp; SUBSTITUTE([.I97];&quot; &quot;;&quot;&quot;) &amp;&quot;|&quot;));&quot;&quot;;&quot;&quot;))">
            <text:p/>
          </table:table-cell>
          <table:table-cell table:number-columns-repeated="3"/>
          <table:table-cell table:number-columns-repeated="2"/>
          <table:table-cell table:number-columns-repeated="246"/>
        </table:table-row>
        <table:table-row table:style-name="ro4">
          <table:table-cell/>
          <table:table-cell table:style-name="ce33" office:value-type="string">
            <text:p>Name:</text:p>
          </table:table-cell>
          <table:table-cell table:style-name="ce38"/>
          <table:table-cell table:style-name="ce39" table:formula="of:=IF(ISBLANK([.J98]);&quot;&quot;;IF(ISERROR(FIND(&quot;|&quot;&amp; SUBSTITUTE(SUBSTITUTE(SUBSTITUTE(SUBSTITUTE([.C98];&quot; &quot;;&quot;&quot;);&quot;·&quot;;&quot;*&quot; );&quot;–&quot; ;&quot;-&quot; );&quot;:&quot;;&quot;/&quot;) &amp;&quot;|&quot;;&quot;|&quot; &amp; SUBSTITUTE([.J98];&quot; &quot;;&quot;&quot;) &amp;&quot;|&quot;));&quot;&quot;;&quot;Genauer!&quot;))">
            <text:p/>
          </table:table-cell>
          <table:table-cell table:style-name="ce40" table:formula="of:=IF(ISBLANK([.I98]);&quot;&quot;;IF(ISERROR(FIND(&quot;|&quot;&amp; SUBSTITUTE(SUBSTITUTE(SUBSTITUTE(SUBSTITUTE([.C98];&quot; &quot;;&quot;&quot;);&quot;·&quot;;&quot;*&quot; );&quot;–&quot; ;&quot;-&quot; );&quot;:&quot;;&quot;/&quot;) &amp;&quot;|&quot;;&quot;|&quot; &amp; SUBSTITUTE([.I98];&quot; &quot;;&quot;&quot;) &amp;&quot;|&quot;));&quot;&quot;;&quot;&quot;))" office:value-type="string" office:string-value="">
            <text:p></text:p>
          </table:table-cell>
          <table:table-cell table:style-name="ce49"/>
          <table:table-cell table:number-columns-repeated="2"/>
          <table:table-cell office:value-type="string">
            <text:p>Kegel</text:p>
          </table:table-cell>
          <table:table-cell/>
          <table:table-cell table:number-columns-repeated="246"/>
        </table:table-row>
        <table:table-row table:style-name="ro4">
          <table:table-cell table:style-name="Default" table:number-columns-repeated="2"/>
          <table:table-cell table:style-name="ce38"/>
          <table:table-cell table:style-name="ce39" table:formula="of:=IF(ISBLANK([.J99]);&quot;&quot;;IF(ISERROR(FIND(&quot;|&quot;&amp; SUBSTITUTE(SUBSTITUTE(SUBSTITUTE(SUBSTITUTE([.C99];&quot; &quot;;&quot;&quot;);&quot;·&quot;;&quot;*&quot; );&quot;–&quot; ;&quot;-&quot; );&quot;:&quot;;&quot;/&quot;) &amp;&quot;|&quot;;&quot;|&quot; &amp; SUBSTITUTE([.J99];&quot; &quot;;&quot;&quot;) &amp;&quot;|&quot;));&quot;&quot;;&quot;Genauer!&quot;))">
            <text:p/>
          </table:table-cell>
          <table:table-cell table:style-name="ce40" table:formula="of:=IF(ISBLANK([.I99]);&quot;&quot;;IF(ISERROR(FIND(&quot;|&quot;&amp; SUBSTITUTE(SUBSTITUTE(SUBSTITUTE(SUBSTITUTE([.C99];&quot; &quot;;&quot;&quot;);&quot;·&quot;;&quot;*&quot; );&quot;–&quot; ;&quot;-&quot; );&quot;:&quot;;&quot;/&quot;) &amp;&quot;|&quot;;&quot;|&quot; &amp; SUBSTITUTE([.I99];&quot; &quot;;&quot;&quot;) &amp;&quot;|&quot;));&quot;&quot;;&quot;&quot;))">
            <text:p/>
          </table:table-cell>
          <table:table-cell table:style-name="ce49"/>
          <table:table-cell table:number-columns-repeated="2"/>
          <table:table-cell table:number-columns-repeated="2"/>
          <table:table-cell table:number-columns-repeated="246"/>
        </table:table-row>
        <table:table-row table:style-name="ro4">
          <table:table-cell/>
          <table:table-cell table:style-name="ce33" office:value-type="string">
            <text:p>Eckenzahl:</text:p>
          </table:table-cell>
          <table:table-cell table:style-name="ce38"/>
          <table:table-cell table:style-name="ce39" table:formula="of:=IF(ISBLANK([.J100]);&quot;&quot;;IF(ISERROR(FIND(&quot;|&quot;&amp; SUBSTITUTE(SUBSTITUTE(SUBSTITUTE(SUBSTITUTE([.C100];&quot; &quot;;&quot;&quot;);&quot;·&quot;;&quot;*&quot; );&quot;–&quot; ;&quot;-&quot; );&quot;:&quot;;&quot;/&quot;) &amp;&quot;|&quot;;&quot;|&quot; &amp; SUBSTITUTE([.J100];&quot; &quot;;&quot;&quot;) &amp;&quot;|&quot;));&quot;&quot;;&quot;Genauer!&quot;))">
            <text:p/>
          </table:table-cell>
          <table:table-cell table:style-name="ce40" table:formula="of:=IF(ISBLANK([.I100]);&quot;&quot;;IF(ISERROR(FIND(&quot;|&quot;&amp; SUBSTITUTE(SUBSTITUTE(SUBSTITUTE(SUBSTITUTE([.C100];&quot; &quot;;&quot;&quot;);&quot;·&quot;;&quot;*&quot; );&quot;–&quot; ;&quot;-&quot; );&quot;:&quot;;&quot;/&quot;) &amp;&quot;|&quot;;&quot;|&quot; &amp; SUBSTITUTE([.I100];&quot; &quot;;&quot;&quot;) &amp;&quot;|&quot;));&quot;&quot;;&quot;&quot;))" office:value-type="string" office:string-value="">
            <text:p></text:p>
          </table:table-cell>
          <table:table-cell table:style-name="ce49"/>
          <table:table-cell table:number-columns-repeated="2"/>
          <table:table-cell office:value-type="string">
            <text:p>0|keine</text:p>
          </table:table-cell>
          <table:table-cell/>
          <table:table-cell table:number-columns-repeated="246"/>
        </table:table-row>
        <table:table-row table:style-name="ro4">
          <table:table-cell/>
          <table:table-cell table:style-name="ce33" office:value-type="string">
            <text:p>Kantenzahl:</text:p>
          </table:table-cell>
          <table:table-cell table:style-name="ce38"/>
          <table:table-cell table:style-name="ce39" table:formula="of:=IF(ISBLANK([.J101]);&quot;&quot;;IF(ISERROR(FIND(&quot;|&quot;&amp; SUBSTITUTE(SUBSTITUTE(SUBSTITUTE(SUBSTITUTE([.C101];&quot; &quot;;&quot;&quot;);&quot;·&quot;;&quot;*&quot; );&quot;–&quot; ;&quot;-&quot; );&quot;:&quot;;&quot;/&quot;) &amp;&quot;|&quot;;&quot;|&quot; &amp; SUBSTITUTE([.J101];&quot; &quot;;&quot;&quot;) &amp;&quot;|&quot;));&quot;&quot;;&quot;Genauer!&quot;))">
            <text:p/>
          </table:table-cell>
          <table:table-cell table:style-name="ce40" table:formula="of:=IF(ISBLANK([.I101]);&quot;&quot;;IF(ISERROR(FIND(&quot;|&quot;&amp; SUBSTITUTE(SUBSTITUTE(SUBSTITUTE(SUBSTITUTE([.C101];&quot; &quot;;&quot;&quot;);&quot;·&quot;;&quot;*&quot; );&quot;–&quot; ;&quot;-&quot; );&quot;:&quot;;&quot;/&quot;) &amp;&quot;|&quot;;&quot;|&quot; &amp; SUBSTITUTE([.I101];&quot; &quot;;&quot;&quot;) &amp;&quot;|&quot;));&quot;&quot;;&quot;&quot;))" office:value-type="string" office:string-value="">
            <text:p></text:p>
          </table:table-cell>
          <table:table-cell table:number-columns-repeated="3"/>
          <table:table-cell office:value-type="string">
            <text:p>1|eine</text:p>
          </table:table-cell>
          <table:table-cell/>
          <table:table-cell table:number-columns-repeated="246"/>
        </table:table-row>
        <table:table-row table:style-name="ro4">
          <table:table-cell table:style-name="Default" table:number-columns-repeated="2"/>
          <table:table-cell table:style-name="ce38"/>
          <table:table-cell table:style-name="ce39" table:formula="of:=IF(ISBLANK([.J102]);&quot;&quot;;IF(ISERROR(FIND(&quot;|&quot;&amp; SUBSTITUTE(SUBSTITUTE(SUBSTITUTE(SUBSTITUTE([.C102];&quot; &quot;;&quot;&quot;);&quot;·&quot;;&quot;*&quot; );&quot;–&quot; ;&quot;-&quot; );&quot;:&quot;;&quot;/&quot;) &amp;&quot;|&quot;;&quot;|&quot; &amp; SUBSTITUTE([.J102];&quot; &quot;;&quot;&quot;) &amp;&quot;|&quot;));&quot;&quot;;&quot;Genauer!&quot;))">
            <text:p/>
          </table:table-cell>
          <table:table-cell table:style-name="ce40" table:formula="of:=IF(ISBLANK([.I102]);&quot;&quot;;IF(ISERROR(FIND(&quot;|&quot;&amp; SUBSTITUTE(SUBSTITUTE(SUBSTITUTE(SUBSTITUTE([.C102];&quot; &quot;;&quot;&quot;);&quot;·&quot;;&quot;*&quot; );&quot;–&quot; ;&quot;-&quot; );&quot;:&quot;;&quot;/&quot;) &amp;&quot;|&quot;;&quot;|&quot; &amp; SUBSTITUTE([.I102];&quot; &quot;;&quot;&quot;) &amp;&quot;|&quot;));&quot;&quot;;&quot;&quot;))">
            <text:p/>
          </table:table-cell>
          <table:table-cell table:number-columns-repeated="3"/>
          <table:table-cell table:number-columns-repeated="2"/>
          <table:table-cell table:number-columns-repeated="246"/>
        </table:table-row>
        <table:table-row table:style-name="ro4">
          <table:table-cell table:style-name="ce26"/>
          <table:table-cell table:style-name="ce34" office:value-type="string">
            <text:p>Zahl Flächen:</text:p>
          </table:table-cell>
          <table:table-cell table:style-name="ce38"/>
          <table:table-cell table:style-name="ce39" table:formula="of:=IF(ISBLANK([.J103]);&quot;&quot;;IF(ISERROR(FIND(&quot;|&quot;&amp; SUBSTITUTE(SUBSTITUTE(SUBSTITUTE(SUBSTITUTE([.C103];&quot; &quot;;&quot;&quot;);&quot;·&quot;;&quot;*&quot; );&quot;–&quot; ;&quot;-&quot; );&quot;:&quot;;&quot;/&quot;) &amp;&quot;|&quot;;&quot;|&quot; &amp; SUBSTITUTE([.J103];&quot; &quot;;&quot;&quot;) &amp;&quot;|&quot;));&quot;&quot;;&quot;Genauer!&quot;))">
            <text:p/>
          </table:table-cell>
          <table:table-cell table:style-name="ce40" table:formula="of:=IF(ISBLANK([.I103]);&quot;&quot;;IF(ISERROR(FIND(&quot;|&quot;&amp; SUBSTITUTE(SUBSTITUTE(SUBSTITUTE(SUBSTITUTE([.C103];&quot; &quot;;&quot;&quot;);&quot;·&quot;;&quot;*&quot; );&quot;–&quot; ;&quot;-&quot; );&quot;:&quot;;&quot;/&quot;) &amp;&quot;|&quot;;&quot;|&quot; &amp; SUBSTITUTE([.I103];&quot; &quot;;&quot;&quot;) &amp;&quot;|&quot;));&quot;&quot;;&quot;&quot;))" office:value-type="string" office:string-value="">
            <text:p></text:p>
          </table:table-cell>
          <table:table-cell table:number-columns-repeated="3"/>
          <table:table-cell office:value-type="float" office:value="2">
            <text:p>2</text:p>
          </table:table-cell>
          <table:table-cell/>
          <table:table-cell table:number-columns-repeated="246"/>
        </table:table-row>
        <table:table-row table:style-name="ro4">
          <table:table-cell table:style-name="ce26"/>
          <table:table-cell/>
          <table:table-cell table:style-name="ce38"/>
          <table:table-cell table:style-name="ce39" table:formula="of:=IF(ISBLANK([.J104]);&quot;&quot;;IF(ISERROR(FIND(&quot;|&quot;&amp; SUBSTITUTE(SUBSTITUTE(SUBSTITUTE(SUBSTITUTE([.C104];&quot; &quot;;&quot;&quot;);&quot;·&quot;;&quot;*&quot; );&quot;–&quot; ;&quot;-&quot; );&quot;:&quot;;&quot;/&quot;) &amp;&quot;|&quot;;&quot;|&quot; &amp; SUBSTITUTE([.J104];&quot; &quot;;&quot;&quot;) &amp;&quot;|&quot;));&quot;&quot;;&quot;Genauer!&quot;))">
            <text:p/>
          </table:table-cell>
          <table:table-cell table:style-name="ce40" table:formula="of:=IF(ISBLANK([.I104]);&quot;&quot;;IF(ISERROR(FIND(&quot;|&quot;&amp; SUBSTITUTE(SUBSTITUTE(SUBSTITUTE(SUBSTITUTE([.C104];&quot; &quot;;&quot;&quot;);&quot;·&quot;;&quot;*&quot; );&quot;–&quot; ;&quot;-&quot; );&quot;:&quot;;&quot;/&quot;) &amp;&quot;|&quot;;&quot;|&quot; &amp; SUBSTITUTE([.I104];&quot; &quot;;&quot;&quot;) &amp;&quot;|&quot;));&quot;&quot;;&quot;&quot;))">
            <text:p/>
          </table:table-cell>
          <table:table-cell table:style-name="ce47"/>
          <table:table-cell table:number-columns-repeated="2"/>
          <table:table-cell table:number-columns-repeated="2"/>
          <table:table-cell table:number-columns-repeated="246"/>
        </table:table-row>
        <table:table-row table:style-name="ro4">
          <table:table-cell table:style-name="ce26" table:number-columns-spanned="2" table:number-rows-spanned="1"/>
          <table:covered-table-cell/>
          <table:table-cell table:style-name="ce38"/>
          <table:table-cell table:style-name="ce39" table:formula="of:=IF(ISBLANK([.J105]);&quot;&quot;;IF(ISERROR(FIND(&quot;|&quot;&amp; SUBSTITUTE(SUBSTITUTE(SUBSTITUTE(SUBSTITUTE([.C105];&quot; &quot;;&quot;&quot;);&quot;·&quot;;&quot;*&quot; );&quot;–&quot; ;&quot;-&quot; );&quot;:&quot;;&quot;/&quot;) &amp;&quot;|&quot;;&quot;|&quot; &amp; SUBSTITUTE([.J105];&quot; &quot;;&quot;&quot;) &amp;&quot;|&quot;));&quot;&quot;;&quot;Genauer!&quot;))">
            <text:p/>
          </table:table-cell>
          <table:table-cell table:style-name="ce40" table:formula="of:=IF(ISBLANK([.I105]);&quot;&quot;;IF(ISERROR(FIND(&quot;|&quot;&amp; SUBSTITUTE(SUBSTITUTE(SUBSTITUTE(SUBSTITUTE([.C105];&quot; &quot;;&quot;&quot;);&quot;·&quot;;&quot;*&quot; );&quot;–&quot; ;&quot;-&quot; );&quot;:&quot;;&quot;/&quot;) &amp;&quot;|&quot;;&quot;|&quot; &amp; SUBSTITUTE([.I105];&quot; &quot;;&quot;&quot;) &amp;&quot;|&quot;));&quot;&quot;;&quot;&quot;))">
            <text:p/>
          </table:table-cell>
          <table:table-cell table:style-name="ce47"/>
          <table:table-cell table:number-columns-repeated="2"/>
          <table:table-cell table:number-columns-repeated="3"/>
          <table:table-cell table:number-columns-repeated="245"/>
        </table:table-row>
        <table:table-row table:style-name="ro4">
          <table:table-cell table:style-name="ce26"/>
          <table:table-cell table:style-name="ce26"/>
          <table:table-cell table:style-name="ce38"/>
          <table:table-cell table:style-name="ce39" table:formula="of:=IF(ISBLANK([.J106]);&quot;&quot;;IF(ISERROR(FIND(&quot;|&quot;&amp; SUBSTITUTE(SUBSTITUTE(SUBSTITUTE(SUBSTITUTE([.C106];&quot; &quot;;&quot;&quot;);&quot;·&quot;;&quot;*&quot; );&quot;–&quot; ;&quot;-&quot; );&quot;:&quot;;&quot;/&quot;) &amp;&quot;|&quot;;&quot;|&quot; &amp; SUBSTITUTE([.J106];&quot; &quot;;&quot;&quot;) &amp;&quot;|&quot;));&quot;&quot;;&quot;Genauer!&quot;))">
            <text:p/>
          </table:table-cell>
          <table:table-cell table:formula="of:=IF([.A106]&lt;&gt;&quot;&quot;;IF(AND([.I106]&lt;&gt;&quot;&quot;;[.J106]&lt;&gt;&quot;&quot;;[.I106]&lt;&gt;[.J106]);&quot;Links ungleich Rechts!!!&quot;;IF(AND([.I105]&lt;&gt;&quot;&quot;;[.J106]&lt;&gt;0;[.J106]&lt;&gt;[.K105]);&quot;Äquivalenzumformung korrigieren&quot;;IF(AND([.A106]=&quot;x&quot;;[.J106]&lt;&gt;&quot;&quot;;[.C106]=[.J106]) ;&quot;Gelöst!!!&quot;;IF([.K106]&gt;&quot;Fehler&quot;;[.K106];IF(OR([.A106]=&quot;&quot;;[.A105]=&quot;&quot;;[.I106]=&quot;&quot;;[.J106]=&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style-name="ce38"/>
          <table:table-cell table:style-name="ce39" table:formula="of:=IF(ISBLANK([.J107]);&quot;&quot;;IF(ISERROR(FIND(&quot;|&quot;&amp; SUBSTITUTE(SUBSTITUTE(SUBSTITUTE(SUBSTITUTE([.C107];&quot; &quot;;&quot;&quot;);&quot;·&quot;;&quot;*&quot; );&quot;–&quot; ;&quot;-&quot; );&quot;:&quot;;&quot;/&quot;) &amp;&quot;|&quot;;&quot;|&quot; &amp; SUBSTITUTE([.J107];&quot; &quot;;&quot;&quot;) &amp;&quot;|&quot;));&quot;&quot;;&quot;Genauer!&quot;))">
            <text:p/>
          </table:table-cell>
          <table:table-cell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style-name="ce38"/>
          <table:table-cell table:style-name="ce39" table:formula="of:=IF(ISBLANK([.J108]);&quot;&quot;;IF(ISERROR(FIND(&quot;|&quot;&amp; SUBSTITUTE(SUBSTITUTE(SUBSTITUTE(SUBSTITUTE([.C108];&quot; &quot;;&quot;&quot;);&quot;·&quot;;&quot;*&quot; );&quot;–&quot; ;&quot;-&quot; );&quot;:&quot;;&quot;/&quot;) &amp;&quot;|&quot;;&quot;|&quot; &amp; SUBSTITUTE([.J108];&quot; &quot;;&quot;&quot;) &amp;&quot;|&quot;));&quot;&quot;;&quot;Genauer!&quot;))">
            <text:p/>
          </table:table-cell>
          <table:table-cell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style-name="ce38"/>
          <table:table-cell/>
          <table:table-cell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style-name="ce38"/>
          <table:table-cell/>
          <table:table-cell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style-name="ce38"/>
          <table:table-cell/>
          <table:table-cell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style-name="ce38"/>
          <table:table-cell/>
          <table:table-cell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style-name="ce38"/>
          <table:table-cell/>
          <table:table-cell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style-name="ce38"/>
          <table:table-cell/>
          <table:table-cell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style-name="ce38"/>
          <table:table-cell/>
          <table:table-cell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style-name="ce38"/>
          <table:table-cell/>
          <table:table-cell table:formula="of:=IF([.A116]&lt;&gt;&quot;&quot;;IF(AND([.I116]&lt;&gt;&quot;&quot;;[.J116]&lt;&gt;&quot;&quot;;[.I116]&lt;&gt;[.J116]);&quot;Links ungleich Rechts!!!&quot;;IF(AND([.I115]&lt;&gt;&quot;&quot;;[.J116]&lt;&gt;0;[.J116]&lt;&gt;[.K115]);&quot;Äquivalenzumformung korrigieren&quot;;IF(AND([.A116]=&quot;x&quot;;[.C116]&lt;&gt;&quot;x&quot;;[.I116]&lt;&gt;&quot;&quot;) ;&quot;Gelöst!!!&quot;;IF([.K116]&gt;&quot;Fehler&quot;;[.K116];IF(OR([.A116]=&quot;&quot;;[.A115]=&quot;&quot;;[.I116]=&quot;&quot;;[.J116]=&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17]&lt;&gt;&quot;&quot;;IF(AND([.I117]&lt;&gt;&quot;&quot;;[.J117]&lt;&gt;&quot;&quot;;[.I117]&lt;&gt;[.J117]);&quot;Links ungleich Rechts!!!&quot;;IF(AND([.I116]&lt;&gt;&quot;&quot;;[.J117]&lt;&gt;0;[.J117]&lt;&gt;[.K116]);&quot;Äquivalenzumformung korrigieren&quot;;IF(AND([.A117]=&quot;x&quot;;[.C117]&lt;&gt;&quot;x&quot;;[.I117]&lt;&gt;&quot;&quot;) ;&quot;Gelöst!!!&quot;;IF([.K117]&gt;&quot;Fehler&quot;;[.K117];IF(OR([.A117]=&quot;&quot;;[.A116]=&quot;&quot;;[.I117]=&quot;&quot;;[.J117]=&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18]&lt;&gt;&quot;&quot;;IF(AND([.I118]&lt;&gt;&quot;&quot;;[.J118]&lt;&gt;&quot;&quot;;[.I118]&lt;&gt;[.J118]);&quot;Links ungleich Rechts!!!&quot;;IF(AND([.I117]&lt;&gt;&quot;&quot;;[.J118]&lt;&gt;0;[.J118]&lt;&gt;[.K117]);&quot;Äquivalenzumformung korrigieren&quot;;IF(AND([.A118]=&quot;x&quot;;[.C118]&lt;&gt;&quot;x&quot;;[.I118]&lt;&gt;&quot;&quot;) ;&quot;Gelöst!!!&quot;;IF([.K118]&gt;&quot;Fehler&quot;;[.K118];IF(OR([.A118]=&quot;&quot;;[.A117]=&quot;&quot;;[.I118]=&quot;&quot;;[.J118]=&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19]&lt;&gt;&quot;&quot;;IF(AND([.I119]&lt;&gt;&quot;&quot;;[.J119]&lt;&gt;&quot;&quot;;[.I119]&lt;&gt;[.J119]);&quot;Links ungleich Rechts!!!&quot;;IF(AND([.I118]&lt;&gt;&quot;&quot;;[.J119]&lt;&gt;0;[.J119]&lt;&gt;[.K118]);&quot;Äquivalenzumformung korrigieren&quot;;IF(AND([.A119]=&quot;x&quot;;[.C119]&lt;&gt;&quot;x&quot;;[.I119]&lt;&gt;&quot;&quot;) ;&quot;Gelöst!!!&quot;;IF([.K119]&gt;&quot;Fehler&quot;;[.K119];IF(OR([.A119]=&quot;&quot;;[.A118]=&quot;&quot;;[.I119]=&quot;&quot;;[.J119]=&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20]&lt;&gt;&quot;&quot;;IF(AND([.I120]&lt;&gt;&quot;&quot;;[.J120]&lt;&gt;&quot;&quot;;[.I120]&lt;&gt;[.J120]);&quot;Links ungleich Rechts!!!&quot;;IF(AND([.I119]&lt;&gt;&quot;&quot;;[.J120]&lt;&gt;0;[.J120]&lt;&gt;[.K119]);&quot;Äquivalenzumformung korrigieren&quot;;IF(AND([.A120]=&quot;x&quot;;[.C120]&lt;&gt;&quot;x&quot;;[.I120]&lt;&gt;&quot;&quot;) ;&quot;Gelöst!!!&quot;;IF([.K120]&gt;&quot;Fehler&quot;;[.K120];IF(OR([.A120]=&quot;&quot;;[.A119]=&quot;&quot;;[.I120]=&quot;&quot;;[.J120]=&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21]&lt;&gt;&quot;&quot;;IF(AND([.I121]&lt;&gt;&quot;&quot;;[.J121]&lt;&gt;&quot;&quot;;[.I121]&lt;&gt;[.J121]);&quot;Links ungleich Rechts!!!&quot;;IF(AND([.I120]&lt;&gt;&quot;&quot;;[.J121]&lt;&gt;0;[.J121]&lt;&gt;[.K120]);&quot;Äquivalenzumformung korrigieren&quot;;IF(AND([.A121]=&quot;x&quot;;[.C121]&lt;&gt;&quot;x&quot;;[.I121]&lt;&gt;&quot;&quot;) ;&quot;Gelöst!!!&quot;;IF([.K121]&gt;&quot;Fehler&quot;;[.K121];IF(OR([.A121]=&quot;&quot;;[.A120]=&quot;&quot;;[.I121]=&quot;&quot;;[.J121]=&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22]&lt;&gt;&quot;&quot;;IF(AND([.I122]&lt;&gt;&quot;&quot;;[.J122]&lt;&gt;&quot;&quot;;[.I122]&lt;&gt;[.J122]);&quot;Links ungleich Rechts!!!&quot;;IF(AND([.I121]&lt;&gt;&quot;&quot;;[.J122]&lt;&gt;0;[.J122]&lt;&gt;[.K121]);&quot;Äquivalenzumformung korrigieren&quot;;IF(AND([.A122]=&quot;x&quot;;[.C122]&lt;&gt;&quot;x&quot;;[.I122]&lt;&gt;&quot;&quot;) ;&quot;Gelöst!!!&quot;;IF([.K122]&gt;&quot;Fehler&quot;;[.K122];IF(OR([.A122]=&quot;&quot;;[.A121]=&quot;&quot;;[.I122]=&quot;&quot;;[.J122]=&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23]&lt;&gt;&quot;&quot;;IF(AND([.I123]&lt;&gt;&quot;&quot;;[.J123]&lt;&gt;&quot;&quot;;[.I123]&lt;&gt;[.J123]);&quot;Links ungleich Rechts!!!&quot;;IF(AND([.I122]&lt;&gt;&quot;&quot;;[.J123]&lt;&gt;0;[.J123]&lt;&gt;[.K122]);&quot;Äquivalenzumformung korrigieren&quot;;IF(AND([.A123]=&quot;x&quot;;[.C123]&lt;&gt;&quot;x&quot;;[.I123]&lt;&gt;&quot;&quot;) ;&quot;Gelöst!!!&quot;;IF([.K123]&gt;&quot;Fehler&quot;;[.K123];IF(OR([.A123]=&quot;&quot;;[.A122]=&quot;&quot;;[.I123]=&quot;&quot;;[.J123]=&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24]&lt;&gt;&quot;&quot;;IF(AND([.I124]&lt;&gt;&quot;&quot;;[.J124]&lt;&gt;&quot;&quot;;[.I124]&lt;&gt;[.J124]);&quot;Links ungleich Rechts!!!&quot;;IF(AND([.I123]&lt;&gt;&quot;&quot;;[.J124]&lt;&gt;0;[.J124]&lt;&gt;[.K123]);&quot;Äquivalenzumformung korrigieren&quot;;IF(AND([.A124]=&quot;x&quot;;[.C124]&lt;&gt;&quot;x&quot;;[.I124]&lt;&gt;&quot;&quot;) ;&quot;Gelöst!!!&quot;;IF([.K124]&gt;&quot;Fehler&quot;;[.K124];IF(OR([.A124]=&quot;&quot;;[.A123]=&quot;&quot;;[.I124]=&quot;&quot;;[.J124]=&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25]&lt;&gt;&quot;&quot;;IF(AND([.I125]&lt;&gt;&quot;&quot;;[.J125]&lt;&gt;&quot;&quot;;[.I125]&lt;&gt;[.J125]);&quot;Links ungleich Rechts!!!&quot;;IF(AND([.I124]&lt;&gt;&quot;&quot;;[.J125]&lt;&gt;0;[.J125]&lt;&gt;[.K124]);&quot;Äquivalenzumformung korrigieren&quot;;IF(AND([.A125]=&quot;x&quot;;[.C125]&lt;&gt;&quot;x&quot;;[.I125]&lt;&gt;&quot;&quot;) ;&quot;Gelöst!!!&quot;;IF([.K125]&gt;&quot;Fehler&quot;;[.K125];IF(OR([.A125]=&quot;&quot;;[.A124]=&quot;&quot;;[.I125]=&quot;&quot;;[.J125]=&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26]&lt;&gt;&quot;&quot;;IF(AND([.I126]&lt;&gt;&quot;&quot;;[.J126]&lt;&gt;&quot;&quot;;[.I126]&lt;&gt;[.J126]);&quot;Links ungleich Rechts!!!&quot;;IF(AND([.I125]&lt;&gt;&quot;&quot;;[.J126]&lt;&gt;0;[.J126]&lt;&gt;[.K125]);&quot;Äquivalenzumformung korrigieren&quot;;IF(AND([.A126]=&quot;x&quot;;[.C126]&lt;&gt;&quot;x&quot;;[.I126]&lt;&gt;&quot;&quot;) ;&quot;Gelöst!!!&quot;;IF([.K126]&gt;&quot;Fehler&quot;;[.K126];IF(OR([.A126]=&quot;&quot;;[.A125]=&quot;&quot;;[.I126]=&quot;&quot;;[.J126]=&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27]&lt;&gt;&quot;&quot;;IF(AND([.I127]&lt;&gt;&quot;&quot;;[.J127]&lt;&gt;&quot;&quot;;[.I127]&lt;&gt;[.J127]);&quot;Links ungleich Rechts!!!&quot;;IF(AND([.I126]&lt;&gt;&quot;&quot;;[.J127]&lt;&gt;0;[.J127]&lt;&gt;[.K126]);&quot;Äquivalenzumformung korrigieren&quot;;IF(AND([.A127]=&quot;x&quot;;[.C127]&lt;&gt;&quot;x&quot;;[.I127]&lt;&gt;&quot;&quot;) ;&quot;Gelöst!!!&quot;;IF([.K127]&gt;&quot;Fehler&quot;;[.K127];IF(OR([.A127]=&quot;&quot;;[.A126]=&quot;&quot;;[.I127]=&quot;&quot;;[.J127]=&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28]&lt;&gt;&quot;&quot;;IF(AND([.I128]&lt;&gt;&quot;&quot;;[.J128]&lt;&gt;&quot;&quot;;[.I128]&lt;&gt;[.J128]);&quot;Links ungleich Rechts!!!&quot;;IF(AND([.I127]&lt;&gt;&quot;&quot;;[.J128]&lt;&gt;0;[.J128]&lt;&gt;[.K127]);&quot;Äquivalenzumformung korrigieren&quot;;IF(AND([.A128]=&quot;x&quot;;[.C128]&lt;&gt;&quot;x&quot;;[.I128]&lt;&gt;&quot;&quot;) ;&quot;Gelöst!!!&quot;;IF([.K128]&gt;&quot;Fehler&quot;;[.K128];IF(OR([.A128]=&quot;&quot;;[.A127]=&quot;&quot;;[.I128]=&quot;&quot;;[.J128]=&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29]&lt;&gt;&quot;&quot;;IF(AND([.I129]&lt;&gt;&quot;&quot;;[.J129]&lt;&gt;&quot;&quot;;[.I129]&lt;&gt;[.J129]);&quot;Links ungleich Rechts!!!&quot;;IF(AND([.I128]&lt;&gt;&quot;&quot;;[.J129]&lt;&gt;0;[.J129]&lt;&gt;[.K128]);&quot;Äquivalenzumformung korrigieren&quot;;IF(AND([.A129]=&quot;x&quot;;[.C129]&lt;&gt;&quot;x&quot;;[.I129]&lt;&gt;&quot;&quot;) ;&quot;Gelöst!!!&quot;;IF([.K129]&gt;&quot;Fehler&quot;;[.K129];IF(OR([.A129]=&quot;&quot;;[.A128]=&quot;&quot;;[.I129]=&quot;&quot;;[.J129]=&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30]&lt;&gt;&quot;&quot;;IF(AND([.I130]&lt;&gt;&quot;&quot;;[.J130]&lt;&gt;&quot;&quot;;[.I130]&lt;&gt;[.J130]);&quot;Links ungleich Rechts!!!&quot;;IF(AND([.I129]&lt;&gt;&quot;&quot;;[.J130]&lt;&gt;0;[.J130]&lt;&gt;[.K129]);&quot;Äquivalenzumformung korrigieren&quot;;IF(AND([.A130]=&quot;x&quot;;[.C130]&lt;&gt;&quot;x&quot;;[.I130]&lt;&gt;&quot;&quot;) ;&quot;Gelöst!!!&quot;;IF([.K130]&gt;&quot;Fehler&quot;;[.K130];IF(OR([.A130]=&quot;&quot;;[.A129]=&quot;&quot;;[.I130]=&quot;&quot;;[.J130]=&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31]&lt;&gt;&quot;&quot;;IF(AND([.I131]&lt;&gt;&quot;&quot;;[.J131]&lt;&gt;&quot;&quot;;[.I131]&lt;&gt;[.J131]);&quot;Links ungleich Rechts!!!&quot;;IF(AND([.I130]&lt;&gt;&quot;&quot;;[.J131]&lt;&gt;0;[.J131]&lt;&gt;[.K130]);&quot;Äquivalenzumformung korrigieren&quot;;IF(AND([.A131]=&quot;x&quot;;[.C131]&lt;&gt;&quot;x&quot;;[.I131]&lt;&gt;&quot;&quot;) ;&quot;Gelöst!!!&quot;;IF([.K131]&gt;&quot;Fehler&quot;;[.K131];IF(OR([.A131]=&quot;&quot;;[.A130]=&quot;&quot;;[.I131]=&quot;&quot;;[.J131]=&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32]&lt;&gt;&quot;&quot;;IF(AND([.I132]&lt;&gt;&quot;&quot;;[.J132]&lt;&gt;&quot;&quot;;[.I132]&lt;&gt;[.J132]);&quot;Links ungleich Rechts!!!&quot;;IF(AND([.I131]&lt;&gt;&quot;&quot;;[.J132]&lt;&gt;0;[.J132]&lt;&gt;[.J131]+[.K131]);&quot;Äquivalenzumformung korrigieren&quot;;IF(AND([.A132]=&quot;x&quot;;[.C132]&lt;&gt;&quot;x&quot;;[.I132]&lt;&gt;&quot;&quot;) ;&quot;Gelöst!!!&quot;;IF([.K132]&gt;&quot;Fehler&quot;;[.K132];IF(OR([.A132]=&quot;&quot;;[.A131]=&quot;&quot;;[.I132]=&quot;&quot;;[.J132]=&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33]&lt;&gt;&quot;&quot;;IF(AND([.I133]&lt;&gt;&quot;&quot;;[.J133]&lt;&gt;&quot;&quot;;[.I133]&lt;&gt;[.J133]);&quot;Links ungleich Rechts!!!&quot;;IF(AND([.I132]&lt;&gt;&quot;&quot;;[.J133]&lt;&gt;0;[.J133]&lt;&gt;[.J132]+[.K132]);&quot;Äquivalenzumformung korrigieren&quot;;IF(AND([.A133]=&quot;x&quot;;[.C133]&lt;&gt;&quot;x&quot;;[.I133]&lt;&gt;&quot;&quot;) ;&quot;Gelöst!!!&quot;;IF([.K133]&gt;&quot;Fehler&quot;;[.K133];IF(OR([.A133]=&quot;&quot;;[.A132]=&quot;&quot;;[.I133]=&quot;&quot;;[.J133]=&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34]&lt;&gt;&quot;&quot;;IF(AND([.I134]&lt;&gt;&quot;&quot;;[.J134]&lt;&gt;&quot;&quot;;[.I134]&lt;&gt;[.J134]);&quot;Links ungleich Rechts!!!&quot;;IF(AND([.I133]&lt;&gt;&quot;&quot;;[.J134]&lt;&gt;0;[.J134]&lt;&gt;[.J133]+[.K133]);&quot;Äquivalenzumformung korrigieren&quot;;IF(AND([.A134]=&quot;x&quot;;[.C134]&lt;&gt;&quot;x&quot;;[.I134]&lt;&gt;&quot;&quot;) ;&quot;Gelöst!!!&quot;;IF([.K134]&gt;&quot;Fehler&quot;;[.K134];IF(OR([.A134]=&quot;&quot;;[.A133]=&quot;&quot;;[.I134]=&quot;&quot;;[.J134]=&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35]&lt;&gt;&quot;&quot;;IF(AND([.I135]&lt;&gt;&quot;&quot;;[.J135]&lt;&gt;&quot;&quot;;[.I135]&lt;&gt;[.J135]);&quot;Links ungleich Rechts!!!&quot;;IF(AND([.I134]&lt;&gt;&quot;&quot;;[.J135]&lt;&gt;0;[.J135]&lt;&gt;[.J134]+[.K134]);&quot;Äquivalenzumformung korrigieren&quot;;IF(AND([.A135]=&quot;x&quot;;[.C135]&lt;&gt;&quot;x&quot;;[.I135]&lt;&gt;&quot;&quot;) ;&quot;Gelöst!!!&quot;;IF([.K135]&gt;&quot;Fehler&quot;;[.K135];IF(OR([.A135]=&quot;&quot;;[.A134]=&quot;&quot;;[.I135]=&quot;&quot;;[.J135]=&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36]&lt;&gt;&quot;&quot;;IF(AND([.I136]&lt;&gt;&quot;&quot;;[.J136]&lt;&gt;&quot;&quot;;[.I136]&lt;&gt;[.J136]);&quot;Links ungleich Rechts!!!&quot;;IF(AND([.I135]&lt;&gt;&quot;&quot;;[.J136]&lt;&gt;0;[.J136]&lt;&gt;[.J135]+[.K135]);&quot;Äquivalenzumformung korrigieren&quot;;IF(AND([.A136]=&quot;x&quot;;[.C136]&lt;&gt;&quot;x&quot;;[.I136]&lt;&gt;&quot;&quot;) ;&quot;Gelöst!!!&quot;;IF([.K136]&gt;&quot;Fehler&quot;;[.K136];IF(OR([.A136]=&quot;&quot;;[.A135]=&quot;&quot;;[.I136]=&quot;&quot;;[.J136]=&quot;&quot;);&quot;&quot;;&quot;OK&quot;)))));&quot;&quot;)">
            <text:p/>
          </table:table-cell>
          <table:table-cell table:number-columns-repeated="3"/>
          <table:table-cell table:number-columns-repeated="3"/>
          <table:table-cell table:number-columns-repeated="245"/>
        </table:table-row>
        <table:table-row table:style-name="ro4">
          <table:table-cell/>
          <table:table-cell/>
          <table:table-cell/>
          <table:table-cell/>
          <table:table-cell table:formula="of:=IF([.A137]&lt;&gt;&quot;&quot;;IF(AND([.I137]&lt;&gt;&quot;&quot;;[.J137]&lt;&gt;&quot;&quot;;[.I137]&lt;&gt;[.J137]);&quot;Links ungleich Rechts!!!&quot;;IF(AND([.I136]&lt;&gt;&quot;&quot;;[.J137]&lt;&gt;0;[.J137]&lt;&gt;[.J136]+[.K136]);&quot;Äquivalenzumformung korrigieren&quot;;IF(AND([.A137]=&quot;x&quot;;[.C137]&lt;&gt;&quot;x&quot;;[.I137]&lt;&gt;&quot;&quot;) ;&quot;Gelöst!!!&quot;;IF([.K137]&gt;&quot;Fehler&quot;;[.K137];IF(OR([.A137]=&quot;&quot;;[.A136]=&quot;&quot;;[.I137]=&quot;&quot;;[.J137]=&quot;&quot;);&quot;&quot;;&quot;OK&quot;)))));&quot;&quot;)">
            <text:p/>
          </table:table-cell>
          <table:table-cell table:number-columns-repeated="3"/>
          <table:table-cell table:number-columns-repeated="3"/>
          <table:table-cell table:number-columns-repeated="245"/>
        </table:table-row>
        <table:table-row table:style-name="ro4" table:number-rows-repeated="65398">
          <table:table-cell table:number-columns-repeated="256"/>
        </table:table-row>
        <table:table-row table:style-name="ro4">
          <table:table-cell table:number-columns-repeated="256"/>
        </table:table-row>
      </table:table>
      <table:table table:name="Tabelle2" table:style-name="ta1" table:protected="true" table:protection-key="RISAaYM55EB4f9JUsQKkFIYvY3U=" table:print="false">
        <office:forms form:automatic-focus="false" form:apply-design-mode="false">
          <form:form form:name="Standard" form:apply-filter="true" form:command-type="table" form:control-implementation="ooo:com.sun.star.form.component.Form" office:target-frame="" xlink:href="" xlink:type="simple"/>
        </office:forms>
        <table:table-column table:style-name="co19" table:default-cell-style-name="ce62"/>
        <table:table-column table:style-name="co20" table:default-cell-style-name="ce63"/>
        <table:table-column table:style-name="co21" table:visibility="collapse" table:default-cell-style-name="ce67"/>
        <table:table-column table:style-name="co1" table:default-cell-style-name="ce69"/>
        <table:table-column table:style-name="co1" table:number-columns-repeated="3" table:default-cell-style-name="ce67"/>
        <table:table-column table:style-name="co1" table:visibility="collapse" table:default-cell-style-name="ce67"/>
        <table:table-column table:style-name="co1" table:visibility="collapse" table:default-cell-style-name="ce77"/>
        <table:table-column table:style-name="co1" table:visibility="collapse" table:number-columns-repeated="4" table:default-cell-style-name="ce67"/>
        <table:table-column table:style-name="co1" table:number-columns-repeated="243" table:default-cell-style-name="ce67"/>
        <table:table-row table:style-name="ro1">
          <table:table-cell table:style-name="ce59" office:value-type="string">
            <text:p>Flächeninhalte umrechnen</text:p>
          </table:table-cell>
          <table:table-cell/>
          <table:table-cell table:style-name="Default"/>
          <table:table-cell table:style-name="ce68" table:formula="of:=IF(ISBLANK([.C1]);&quot;&quot;;IF(ISERROR(VALUE([.B1]));&quot;&quot;;IF(ABS(VALUE([.B1])-[.C1])&lt;0.0005;&quot;&quot;;&quot;&quot;)))">
            <text:p/>
          </table:table-cell>
          <table:table-cell/>
          <table:table-cell table:style-name="ce41" office:value-type="string">
            <text:p>Flächeninhalte umrechnen</text:p>
          </table:table-cell>
          <table:table-cell table:style-name="ce74"/>
          <table:table-cell table:style-name="Default"/>
          <table:table-cell table:number-columns-repeated="248"/>
        </table:table-row>
        <table:table-row table:style-name="ro6">
          <table:table-cell table:style-name="ce60" office:value-type="string" table:number-columns-spanned="2" table:number-rows-spanned="1">
            <text:p>Quadratkilometer (km²); Hektar (ha); Ar (a); Quadratmeter (m²); Quadratdezimeter (dm²); Quadratzentimeter (cm²); Quadratmillimeter (mm²)</text:p>
          </table:table-cell>
          <table:covered-table-cell table:style-name="ce64" table:content-validation-name="val1"/>
          <table:table-cell table:style-name="ce66"/>
          <table:table-cell table:style-name="ce68" table:formula="of:=IF(ISBLANK([.C2]);&quot;&quot;;IF(ISERROR(VALUE([.B2]));&quot;&quot;;IF(ABS(VALUE([.B2])-[.C2])&lt;0.0005;&quot;&quot;;&quot;&quot;)))">
            <text:p/>
          </table:table-cell>
          <table:table-cell table:style-name="ce66"/>
          <table:table-cell table:style-name="ce71"/>
          <table:table-cell table:style-name="ce75"/>
          <table:table-cell table:style-name="ce66"/>
          <table:table-cell table:style-name="ce78"/>
          <table:table-cell table:style-name="ce66" table:number-columns-repeated="247"/>
        </table:table-row>
        <table:table-row table:style-name="ro1">
          <table:table-cell table:style-name="Default" table:number-columns-repeated="2"/>
          <table:table-cell/>
          <table:table-cell table:style-name="ce68" table:formula="of:=IF(ISBLANK([.C3]);&quot;&quot;;IF(ISERROR(VALUE([.B2]));&quot;&quot;;IF(ABS(VALUE([.B2])-[.C3])&lt;0.0005;&quot;&quot;;&quot;&quot;)))">
            <text:p/>
          </table:table-cell>
          <table:table-cell/>
          <table:table-cell table:style-name="ce72" office:value-type="string">
            <text:p></text:p>
          </table:table-cell>
          <table:table-cell table:style-name="ce14" office:value-type="string">
            <text:p></text:p>
          </table:table-cell>
          <table:table-cell table:style-name="Default"/>
          <table:table-cell table:style-name="ce79"/>
          <table:table-cell table:number-columns-repeated="247"/>
        </table:table-row>
        <table:table-row table:style-name="ro2">
          <table:table-cell table:style-name="ce61" office:value-type="string">
            <text:p>Verwende die Abkürzungen!</text:p>
          </table:table-cell>
          <table:table-cell table:number-columns-repeated="2"/>
          <table:table-cell table:style-name="ce68" table:formula="of:=IF(ISBLANK([.C4]);&quot;&quot;;IF(ISERROR(VALUE([.B4]));&quot;&quot;;IF(ABS(VALUE([.B4])-[.C4])&lt;0.0005;&quot;&quot;;&quot;&quot;)))">
            <text:p/>
          </table:table-cell>
          <table:table-cell/>
          <table:table-cell table:style-name="ce73" table:formula="of:=DCOUNT([.$D1:.$D100];[.$D1:.$D100];[.$F2:.$F3])/2" office:value-type="float" office:value="0">
            <text:p>0</text:p>
          </table:table-cell>
          <table:table-cell table:style-name="ce76" table:formula="of:=DCOUNT([.$D$1:.$D$100];[.$D1:.$D100];[.$G$2:.$G$3])/2" office:value-type="float" office:value="25">
            <text:p>25</text:p>
          </table:table-cell>
          <table:table-cell table:style-name="Default" office:value-type="string">
            <text:p>Maßzahl</text:p>
          </table:table-cell>
          <table:table-cell table:style-name="ce79" office:value-type="string">
            <text:p>Einheit</text:p>
          </table:table-cell>
          <table:table-cell table:number-columns-repeated="247"/>
        </table:table-row>
        <table:table-row table:style-name="ro1">
          <table:table-cell office:value-type="string">
            <text:p>1 km² sind 100 </text:p>
          </table:table-cell>
          <table:table-cell table:style-name="ce65"/>
          <table:table-cell office:value-type="string">
            <text:p>ha</text:p>
          </table:table-cell>
          <table:table-cell table:style-name="ce68" table:formula="of:=IF(ISBLANK([.C5]);&quot;&quot;;IF(SUBSTITUTE([.B5];&quot; &quot;;&quot;&quot;)=[.C5];&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 ha sind 100 </text:p>
          </table:table-cell>
          <table:table-cell/>
          <table:table-cell office:value-type="string">
            <text:p>a</text:p>
          </table:table-cell>
          <table:table-cell table:style-name="ce68" table:formula="of:=IF(ISBLANK([.C6]);&quot;&quot;;IF(SUBSTITUTE([.B6];&quot; &quot;;&quot;&quot;)=[.C6];&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 a sind 100 </text:p>
          </table:table-cell>
          <table:table-cell/>
          <table:table-cell office:value-type="string">
            <text:p>m²</text:p>
          </table:table-cell>
          <table:table-cell table:style-name="ce68" table:formula="of:=IF(ISBLANK([.C7]);&quot;&quot;;IF(SUBSTITUTE([.B7];&quot; &quot;;&quot;&quot;)=[.C7];&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 m² sind 100 </text:p>
          </table:table-cell>
          <table:table-cell/>
          <table:table-cell office:value-type="string">
            <text:p>dm²</text:p>
          </table:table-cell>
          <table:table-cell table:style-name="ce68" table:formula="of:=IF(ISBLANK([.C8]);&quot;&quot;;IF(SUBSTITUTE([.B8];&quot; &quot;;&quot;&quot;)=[.C8];&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 dm² sind 100 </text:p>
          </table:table-cell>
          <table:table-cell/>
          <table:table-cell office:value-type="string">
            <text:p>cm²</text:p>
          </table:table-cell>
          <table:table-cell table:style-name="ce68" table:formula="of:=IF(ISBLANK([.C9]);&quot;&quot;;IF(SUBSTITUTE([.B9];&quot; &quot;;&quot;&quot;)=[.C9];&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 cm² sind 100 </text:p>
          </table:table-cell>
          <table:table-cell/>
          <table:table-cell office:value-type="string">
            <text:p>mm²</text:p>
          </table:table-cell>
          <table:table-cell table:style-name="ce68" table:formula="of:=IF(ISBLANK([.C10]);&quot;&quot;;IF(SUBSTITUTE([.B10];&quot; &quot;;&quot;&quot;)=[.C10];&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0 cm² sind 0,1 </text:p>
          </table:table-cell>
          <table:table-cell/>
          <table:table-cell office:value-type="string">
            <text:p>dm²</text:p>
          </table:table-cell>
          <table:table-cell table:style-name="ce68" table:formula="of:=IF(ISBLANK([.C11]);&quot;&quot;;IF(SUBSTITUTE([.B11];&quot; &quot;;&quot;&quot;)=[.C11];&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 m² sind 10000 </text:p>
          </table:table-cell>
          <table:table-cell office:value-type="string">
            <text:p><text:s/></text:p>
          </table:table-cell>
          <table:table-cell office:value-type="string">
            <text:p>cm²</text:p>
          </table:table-cell>
          <table:table-cell table:style-name="ce68" table:formula="of:=IF(ISBLANK([.C12]);&quot;&quot;;IF(SUBSTITUTE([.B12];&quot; &quot;;&quot;&quot;)=[.C12];&quot;&quot;;&quot;&quot;))" office:value-type="string" office:string-value="">
            <text:p></text:p>
          </table:table-cell>
          <table:table-cell table:style-name="ce66"/>
          <table:table-cell table:style-name="Default" table:number-columns-repeated="2"/>
          <table:table-cell table:number-columns-repeated="2"/>
          <table:table-cell table:style-name="ce66" table:number-columns-repeated="247"/>
        </table:table-row>
        <table:table-row table:style-name="ro1">
          <table:table-cell office:value-type="string">
            <text:p>100 mm² ist 1 </text:p>
          </table:table-cell>
          <table:table-cell/>
          <table:table-cell office:value-type="string">
            <text:p>cm²</text:p>
          </table:table-cell>
          <table:table-cell table:style-name="ce68" table:formula="of:=IF(ISBLANK([.C13]);&quot;&quot;;IF(SUBSTITUTE([.B13];&quot; &quot;;&quot;&quot;)=[.C13];&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0000 cm² ist 1 </text:p>
          </table:table-cell>
          <table:table-cell/>
          <table:table-cell office:value-type="string">
            <text:p>m²</text:p>
          </table:table-cell>
          <table:table-cell table:style-name="ce68" table:formula="of:=IF(ISBLANK([.C14]);&quot;&quot;;IF(SUBSTITUTE([.B14];&quot; &quot;;&quot;&quot;)=[.C14];&quot;&quot;;&quot;&quot;))" office:value-type="string" office:string-value="">
            <text:p></text:p>
          </table:table-cell>
          <table:table-cell/>
          <table:table-cell table:style-name="Default" table:number-columns-repeated="2"/>
          <table:table-cell table:number-columns-repeated="249"/>
        </table:table-row>
        <table:table-row table:style-name="ro1">
          <table:table-cell table:style-name="Default"/>
          <table:table-cell table:number-columns-repeated="2"/>
          <table:table-cell table:style-name="ce68" table:formula="of:=IF(ISBLANK([.C15]);&quot;&quot;;IF(SUBSTITUTE([.B15];&quot; &quot;;&quot;&quot;)=[.C15];&quot;&quot;;&quot;&quot;))">
            <text:p/>
          </table:table-cell>
          <table:table-cell/>
          <table:table-cell table:style-name="Default" table:number-columns-repeated="2"/>
          <table:table-cell table:number-columns-repeated="249"/>
        </table:table-row>
        <table:table-row table:style-name="ro2">
          <table:table-cell table:style-name="ce59" office:value-type="string">
            <text:p>Rechne um in die nächstkleinere Einheit</text:p>
          </table:table-cell>
          <table:table-cell table:number-columns-repeated="2"/>
          <table:table-cell table:style-name="ce68" table:formula="of:=IF(ISBLANK([.C16]);&quot;&quot;;IF(SUBSTITUTE([.B16];&quot; &quot;;&quot;&quot;)=[.C16];&quot;&quot;;&quot;&quot;))">
            <text:p/>
          </table:table-cell>
          <table:table-cell/>
          <table:table-cell table:style-name="Default" table:number-columns-repeated="2"/>
          <table:table-cell table:style-name="ce33" office:value-type="string">
            <text:p>1=km²; 2=ha; 3=a; 4=m²; 5=dm²; 6=cm²; 7 mm²</text:p>
          </table:table-cell>
          <table:table-cell office:value-type="string">
            <text:p>VorgabeE</text:p>
          </table:table-cell>
          <table:table-cell office:value-type="string">
            <text:p>Zieleinheit</text:p>
          </table:table-cell>
          <table:table-cell table:number-columns-repeated="246"/>
        </table:table-row>
        <table:table-row table:style-name="ro1">
          <table:table-cell table:formula="of:=VALUE([.H17]) &amp;&quot; &quot; &amp; CHOOSE([.I17];&quot;km²&quot;;&quot;ha&quot;;&quot;a&quot;;&quot;m²&quot;;&quot;dm²&quot;;&quot;cm²&quot;;&quot;mm²&quot;) &amp; &quot; sind &quot;" office:value-type="string" office:string-value="1 km² sind ">
            <text:p>1 km² sind </text:p>
          </table:table-cell>
          <table:table-cell/>
          <table:table-cell table:formula="of:=[.H17]*CHOOSE([.I17];100;100;100;100;100;100)" office:value-type="float" office:value="100">
            <text:p>100</text:p>
          </table:table-cell>
          <table:table-cell table:style-name="ce68" table:formula="of:=IF(ISBLANK([.C17]);&quot;&quot;;IF(ISERROR(VALUE([.B17]));IF(ISERROR(VALUE(SUBSTITUTE([.B17];[.J17];&quot;&quot;)));&quot;&quot;;IF(VALUE(SUBSTITUTE(SUBSTITUTE([.B17];&quot; &quot;;&quot;&quot;);[.J17];&quot;&quot;))=[.C17];&quot;&quot;;&quot;&quot;));&quot;&quot;))" office:value-type="string" office:string-value="">
            <text:p></text:p>
          </table:table-cell>
          <table:table-cell/>
          <table:table-cell table:style-name="Default" table:number-columns-repeated="2"/>
          <table:table-cell table:formula="of:=RANDBETWEEN(1;4)" office:value-type="float" office:value="1">
            <text:p>1</text:p>
          </table:table-cell>
          <table:table-cell table:formula="of:=RANDBETWEEN(1;5)" office:value-type="float" office:value="1">
            <text:p>1</text:p>
          </table:table-cell>
          <table:table-cell table:formula="of:=CHOOSE([.I17]+1;&quot;km²&quot;;&quot;ha&quot;;&quot;a&quot;;&quot;m²&quot;;&quot;dm²&quot;;&quot;cm²&quot;;&quot;mm²&quot;)" office:value-type="string" office:string-value="ha">
            <text:p>ha</text:p>
          </table:table-cell>
          <table:table-cell table:number-columns-repeated="246"/>
        </table:table-row>
        <table:table-row table:style-name="ro1">
          <table:table-cell table:formula="of:=VALUE([.H18]) &amp;&quot; &quot; &amp; CHOOSE([.I18];&quot;km²&quot;;&quot;ha&quot;;&quot;a&quot;;&quot;m²&quot;;&quot;dm²&quot;;&quot;cm²&quot;;&quot;mm²&quot;) &amp; &quot; sind &quot;" office:value-type="string" office:string-value="2 m² sind ">
            <text:p>2 m² sind </text:p>
          </table:table-cell>
          <table:table-cell/>
          <table:table-cell table:formula="of:=[.H18]*CHOOSE([.I18];100;100;100;100;100;100)" office:value-type="float" office:value="200">
            <text:p>200</text:p>
          </table:table-cell>
          <table:table-cell table:style-name="ce68" table:formula="of:=IF(ISBLANK([.C18]);&quot;&quot;;IF(ISERROR(VALUE([.B18]));IF(ISERROR(VALUE(SUBSTITUTE([.B18];[.J18];&quot;&quot;)));&quot;&quot;;IF(VALUE(SUBSTITUTE(SUBSTITUTE([.B18];&quot; &quot;;&quot;&quot;);[.J18];&quot;&quot;))=[.C18];&quot;&quot;;&quot;&quot;));&quot;&quot;))" office:value-type="string" office:string-value="">
            <text:p></text:p>
          </table:table-cell>
          <table:table-cell/>
          <table:table-cell table:style-name="Default" table:number-columns-repeated="2"/>
          <table:table-cell table:formula="of:=RANDBETWEEN(1;4)" office:value-type="float" office:value="2">
            <text:p>2</text:p>
          </table:table-cell>
          <table:table-cell table:formula="of:=RANDBETWEEN(1;5)" office:value-type="float" office:value="4">
            <text:p>4</text:p>
          </table:table-cell>
          <table:table-cell table:formula="of:=CHOOSE([.I18]+1;&quot;km²&quot;;&quot;ha&quot;;&quot;a&quot;;&quot;m²&quot;;&quot;dm²&quot;;&quot;cm²&quot;;&quot;mm²&quot;)" office:value-type="string" office:string-value="dm²">
            <text:p>dm²</text:p>
          </table:table-cell>
          <table:table-cell table:number-columns-repeated="246"/>
        </table:table-row>
        <table:table-row table:style-name="ro1">
          <table:table-cell table:formula="of:=VALUE([.H19]) &amp;&quot; &quot; &amp; CHOOSE([.I19];&quot;km²&quot;;&quot;ha&quot;;&quot;a&quot;;&quot;m²&quot;;&quot;dm²&quot;;&quot;cm²&quot;;&quot;mm²&quot;) &amp; &quot; sind &quot;" office:value-type="string" office:string-value="1 km² sind ">
            <text:p>1 km² sind </text:p>
          </table:table-cell>
          <table:table-cell/>
          <table:table-cell table:formula="of:=[.H19]*CHOOSE([.I19];100;100;100;100;100;100)" office:value-type="float" office:value="100">
            <text:p>100</text:p>
          </table:table-cell>
          <table:table-cell table:style-name="ce68" table:formula="of:=IF(ISBLANK([.C19]);&quot;&quot;;IF(ISERROR(VALUE([.B19]));IF(ISERROR(VALUE(SUBSTITUTE([.B19];[.J19];&quot;&quot;)));&quot;&quot;;IF(VALUE(SUBSTITUTE(SUBSTITUTE([.B19];&quot; &quot;;&quot;&quot;);[.J19];&quot;&quot;))=[.C19];&quot;&quot;;&quot;&quot;));&quot;&quot;))" office:value-type="string" office:string-value="">
            <text:p></text:p>
          </table:table-cell>
          <table:table-cell/>
          <table:table-cell table:style-name="Default" table:number-columns-repeated="2"/>
          <table:table-cell table:formula="of:=RANDBETWEEN(1;4)/4" office:value-type="float" office:value="1">
            <text:p>1</text:p>
          </table:table-cell>
          <table:table-cell table:formula="of:=RANDBETWEEN(1;5)" office:value-type="float" office:value="1">
            <text:p>1</text:p>
          </table:table-cell>
          <table:table-cell table:formula="of:=CHOOSE([.I19]+1;&quot;km²&quot;;&quot;ha&quot;;&quot;a&quot;;&quot;m²&quot;;&quot;dm²&quot;;&quot;cm²&quot;;&quot;mm²&quot;)" office:value-type="string" office:string-value="ha">
            <text:p>ha</text:p>
          </table:table-cell>
          <table:table-cell table:number-columns-repeated="246"/>
        </table:table-row>
        <table:table-row table:style-name="ro1">
          <table:table-cell table:formula="of:=VALUE([.H20]) &amp;&quot; &quot; &amp; CHOOSE([.I20];&quot;km²&quot;;&quot;ha&quot;;&quot;a&quot;;&quot;m²&quot;;&quot;dm²&quot;;&quot;cm²&quot;;&quot;mm²&quot;) &amp; &quot; sind &quot;" office:value-type="string" office:string-value="3,2 km² sind ">
            <text:p>3,2 km² sind </text:p>
          </table:table-cell>
          <table:table-cell/>
          <table:table-cell table:formula="of:=[.H20]*CHOOSE([.I20];100;100;100;100;100;100)" office:value-type="float" office:value="320">
            <text:p>320</text:p>
          </table:table-cell>
          <table:table-cell table:style-name="ce68" table:formula="of:=IF(ISBLANK([.C20]);&quot;&quot;;IF(ISERROR(VALUE([.B20]));IF(ISERROR(VALUE(SUBSTITUTE([.B20];[.J20];&quot;&quot;)));&quot;&quot;;IF(VALUE(SUBSTITUTE(SUBSTITUTE([.B20];&quot; &quot;;&quot;&quot;);[.J20];&quot;&quot;))=[.C20];&quot;&quot;;&quot;&quot;));&quot;&quot;))" office:value-type="string" office:string-value="">
            <text:p></text:p>
          </table:table-cell>
          <table:table-cell/>
          <table:table-cell table:style-name="Default" table:number-columns-repeated="2"/>
          <table:table-cell table:formula="of:=RANDBETWEEN(1;40)/10" office:value-type="float" office:value="3.2">
            <text:p>3,2</text:p>
          </table:table-cell>
          <table:table-cell table:formula="of:=RANDBETWEEN(1;5)" office:value-type="float" office:value="1">
            <text:p>1</text:p>
          </table:table-cell>
          <table:table-cell table:formula="of:=CHOOSE([.I20]+1;&quot;km²&quot;;&quot;ha&quot;;&quot;a&quot;;&quot;m²&quot;;&quot;dm²&quot;;&quot;cm²&quot;;&quot;mm²&quot;)" office:value-type="string" office:string-value="ha">
            <text:p>ha</text:p>
          </table:table-cell>
          <table:table-cell table:number-columns-repeated="246"/>
        </table:table-row>
        <table:table-row table:style-name="ro1">
          <table:table-cell table:formula="of:=VALUE([.H21]) &amp;&quot; &quot; &amp; CHOOSE([.I21];&quot;km²&quot;;&quot;ha&quot;;&quot;a&quot;;&quot;m²&quot;;&quot;dm²&quot;;&quot;cm²&quot;;&quot;mm²&quot;) &amp; &quot; sind &quot;" office:value-type="string" office:string-value="2,7 m² sind ">
            <text:p>2,7 m² sind </text:p>
          </table:table-cell>
          <table:table-cell/>
          <table:table-cell table:formula="of:=[.H21]*CHOOSE([.I21];100;100;100;100;100;100)" office:value-type="float" office:value="270">
            <text:p>270</text:p>
          </table:table-cell>
          <table:table-cell table:style-name="ce68" table:formula="of:=IF(ISBLANK([.C21]);&quot;&quot;;IF(ISERROR(VALUE([.B21]));IF(ISERROR(VALUE(SUBSTITUTE([.B21];[.J21];&quot;&quot;)));&quot;&quot;;IF(VALUE(SUBSTITUTE(SUBSTITUTE([.B21];&quot; &quot;;&quot;&quot;);[.J21];&quot;&quot;))=[.C21];&quot;&quot;;&quot;&quot;));&quot;&quot;))" office:value-type="string" office:string-value="">
            <text:p></text:p>
          </table:table-cell>
          <table:table-cell/>
          <table:table-cell table:style-name="Default" table:number-columns-repeated="2"/>
          <table:table-cell table:formula="of:=RANDBETWEEN(1;40)/10" office:value-type="float" office:value="2.7">
            <text:p>2,7</text:p>
          </table:table-cell>
          <table:table-cell table:formula="of:=RANDBETWEEN(1;5)" office:value-type="float" office:value="4">
            <text:p>4</text:p>
          </table:table-cell>
          <table:table-cell table:formula="of:=CHOOSE([.I21]+1;&quot;km²&quot;;&quot;ha&quot;;&quot;a&quot;;&quot;m²&quot;;&quot;dm²&quot;;&quot;cm²&quot;;&quot;mm²&quot;)" office:value-type="string" office:string-value="dm²">
            <text:p>dm²</text:p>
          </table:table-cell>
          <table:table-cell table:number-columns-repeated="246"/>
        </table:table-row>
        <table:table-row table:style-name="ro1">
          <table:table-cell table:formula="of:=VALUE([.H22]) &amp;&quot; &quot; &amp; CHOOSE([.I22];&quot;km²&quot;;&quot;ha&quot;;&quot;a&quot;;&quot;m²&quot;;&quot;dm²&quot;;&quot;cm²&quot;;&quot;mm²&quot;) &amp; &quot; sind &quot;" office:value-type="string" office:string-value="1 dm² sind ">
            <text:p>1 dm² sind </text:p>
          </table:table-cell>
          <table:table-cell/>
          <table:table-cell table:formula="of:=[.H22]*CHOOSE([.I22];100;100;100;100;100;100)" office:value-type="float" office:value="100">
            <text:p>100</text:p>
          </table:table-cell>
          <table:table-cell table:style-name="ce68" table:formula="of:=IF(ISBLANK([.C22]);&quot;&quot;;IF(ISERROR(VALUE([.B22]));IF(ISERROR(VALUE(SUBSTITUTE([.B22];[.J22];&quot;&quot;)));&quot;&quot;;IF(VALUE(SUBSTITUTE(SUBSTITUTE([.B22];&quot; &quot;;&quot;&quot;);[.J22];&quot;&quot;))=[.C22];&quot;&quot;;&quot;&quot;));&quot;&quot;))" office:value-type="string" office:string-value="">
            <text:p></text:p>
          </table:table-cell>
          <table:table-cell/>
          <table:table-cell table:style-name="Default" table:number-columns-repeated="2"/>
          <table:table-cell table:formula="of:=RANDBETWEEN(1;40)/10" office:value-type="float" office:value="1">
            <text:p>1</text:p>
          </table:table-cell>
          <table:table-cell table:formula="of:=RANDBETWEEN(2;5)" office:value-type="float" office:value="5">
            <text:p>5</text:p>
          </table:table-cell>
          <table:table-cell table:formula="of:=CHOOSE([.I22]+1;&quot;km²&quot;;&quot;ha&quot;;&quot;a&quot;;&quot;m²&quot;;&quot;dm²&quot;;&quot;cm²&quot;;&quot;mm²&quot;)" office:value-type="string" office:string-value="cm²">
            <text:p>cm²</text:p>
          </table:table-cell>
          <table:table-cell table:number-columns-repeated="246"/>
        </table:table-row>
        <table:table-row table:style-name="ro1">
          <table:table-cell table:formula="of:=VALUE([.H23]) &amp;&quot; &quot; &amp; CHOOSE([.I23];&quot;km²&quot;;&quot;ha&quot;;&quot;a&quot;;&quot;m²&quot;;&quot;dm²&quot;;&quot;cm²&quot;;&quot;mm²&quot;) &amp; &quot; sind &quot;" office:value-type="string" office:string-value="0,01 ha sind ">
            <text:p>0,01 ha sind </text:p>
          </table:table-cell>
          <table:table-cell/>
          <table:table-cell table:formula="of:=[.H23]*CHOOSE([.I23];100;100;100;100;100;100)" office:value-type="float" office:value="1">
            <text:p>1</text:p>
          </table:table-cell>
          <table:table-cell table:style-name="ce68" table:formula="of:=IF(ISBLANK([.C23]);&quot;&quot;;IF(ISERROR(VALUE([.B23]));IF(ISERROR(VALUE(SUBSTITUTE([.B23];[.J23];&quot;&quot;)));&quot;&quot;;IF(VALUE(SUBSTITUTE(SUBSTITUTE([.B23];&quot; &quot;;&quot;&quot;);[.J23];&quot;&quot;))=[.C23];&quot;&quot;;&quot;&quot;));&quot;&quot;))" office:value-type="string" office:string-value="">
            <text:p></text:p>
          </table:table-cell>
          <table:table-cell table:style-name="ce66"/>
          <table:table-cell table:style-name="Default" table:number-columns-repeated="2"/>
          <table:table-cell table:formula="of:=RANDBETWEEN(1;99)/100" office:value-type="float" office:value="0.01">
            <text:p>0,01</text:p>
          </table:table-cell>
          <table:table-cell table:formula="of:=RANDBETWEEN(2;5)" office:value-type="float" office:value="2">
            <text:p>2</text:p>
          </table:table-cell>
          <table:table-cell table:formula="of:=CHOOSE([.I23]+1;&quot;km²&quot;;&quot;ha&quot;;&quot;a&quot;;&quot;m²&quot;;&quot;dm²&quot;;&quot;cm²&quot;;&quot;mm²&quot;)" office:value-type="string" office:string-value="a">
            <text:p>a</text:p>
          </table:table-cell>
          <table:table-cell table:style-name="ce66" table:number-columns-repeated="246"/>
        </table:table-row>
        <table:table-row table:style-name="ro1">
          <table:table-cell table:formula="of:=VALUE([.H24]) &amp;&quot; &quot; &amp; CHOOSE([.I24];&quot;km²&quot;;&quot;ha&quot;;&quot;a&quot;;&quot;m²&quot;;&quot;dm²&quot;;&quot;cm²&quot;;&quot;mm²&quot;) &amp; &quot; sind &quot;" office:value-type="string" office:string-value="0,64 ha sind ">
            <text:p>0,64 ha sind </text:p>
          </table:table-cell>
          <table:table-cell/>
          <table:table-cell table:formula="of:=[.H24]*CHOOSE([.I24];100;100;100;100;100;100)" office:value-type="float" office:value="64">
            <text:p>64</text:p>
          </table:table-cell>
          <table:table-cell table:style-name="ce68" table:formula="of:=IF(ISBLANK([.C24]);&quot;&quot;;IF(ISERROR(VALUE([.B24]));IF(ISERROR(VALUE(SUBSTITUTE([.B24];[.J24];&quot;&quot;)));&quot;&quot;;IF(VALUE(SUBSTITUTE(SUBSTITUTE([.B24];&quot; &quot;;&quot;&quot;);[.J24];&quot;&quot;))=[.C24];&quot;&quot;;&quot;&quot;));&quot;&quot;))" office:value-type="string" office:string-value="">
            <text:p></text:p>
          </table:table-cell>
          <table:table-cell/>
          <table:table-cell table:style-name="Default" table:number-columns-repeated="2"/>
          <table:table-cell table:formula="of:=RANDBETWEEN(1;99)/100" office:value-type="float" office:value="0.64">
            <text:p>0,64</text:p>
          </table:table-cell>
          <table:table-cell table:formula="of:=RANDBETWEEN(2;5)" office:value-type="float" office:value="2">
            <text:p>2</text:p>
          </table:table-cell>
          <table:table-cell table:formula="of:=CHOOSE([.I24]+1;&quot;km²&quot;;&quot;ha&quot;;&quot;a&quot;;&quot;m²&quot;;&quot;dm²&quot;;&quot;cm²&quot;;&quot;mm²&quot;)" office:value-type="string" office:string-value="a">
            <text:p>a</text:p>
          </table:table-cell>
          <table:table-cell table:number-columns-repeated="246"/>
        </table:table-row>
        <table:table-row table:style-name="ro1">
          <table:table-cell table:formula="of:=VALUE([.H25]) &amp;&quot; &quot; &amp; CHOOSE([.I25];&quot;km²&quot;;&quot;ha&quot;;&quot;a&quot;;&quot;m²&quot;;&quot;dm²&quot;;&quot;cm²&quot;;&quot;mm²&quot;) &amp; &quot; sind &quot;" office:value-type="string" office:string-value="0,021 dm² sind ">
            <text:p>0,021 dm² sind </text:p>
          </table:table-cell>
          <table:table-cell/>
          <table:table-cell table:formula="of:=[.H25]*CHOOSE([.I25];100;100;100;100;100;100)" office:value-type="float" office:value="2.1">
            <text:p>2,1</text:p>
          </table:table-cell>
          <table:table-cell table:style-name="ce68" table:formula="of:=IF(ISBLANK([.C25]);&quot;&quot;;IF(ISERROR(VALUE([.B25]));IF(ISERROR(VALUE(SUBSTITUTE([.B25];[.J25];&quot;&quot;)));&quot;&quot;;IF(VALUE(SUBSTITUTE(SUBSTITUTE([.B25];&quot; &quot;;&quot;&quot;);[.J25];&quot;&quot;))=[.C25];&quot;&quot;;&quot;&quot;));&quot;&quot;))" office:value-type="string" office:string-value="">
            <text:p></text:p>
          </table:table-cell>
          <table:table-cell/>
          <table:table-cell table:style-name="Default" table:number-columns-repeated="2"/>
          <table:table-cell table:formula="of:=RANDBETWEEN(1;99)/1000" office:value-type="float" office:value="0.021">
            <text:p>0,02</text:p>
          </table:table-cell>
          <table:table-cell table:formula="of:=RANDBETWEEN(2;5)" office:value-type="float" office:value="5">
            <text:p>5</text:p>
          </table:table-cell>
          <table:table-cell table:formula="of:=CHOOSE([.I25]+1;&quot;km²&quot;;&quot;ha&quot;;&quot;a&quot;;&quot;m²&quot;;&quot;dm²&quot;;&quot;cm²&quot;;&quot;mm²&quot;)" office:value-type="string" office:string-value="cm²">
            <text:p>cm²</text:p>
          </table:table-cell>
          <table:table-cell table:number-columns-repeated="246"/>
        </table:table-row>
        <table:table-row table:style-name="ro1">
          <table:table-cell table:formula="of:=VALUE([.H26]) &amp;&quot; &quot; &amp; CHOOSE([.I26];&quot;km²&quot;;&quot;ha&quot;;&quot;a&quot;;&quot;m²&quot;;&quot;dm²&quot;;&quot;cm²&quot;;&quot;mm²&quot;) &amp; &quot; sind &quot;" office:value-type="string" office:string-value="0,053 dm² sind ">
            <text:p>0,053 dm² sind </text:p>
          </table:table-cell>
          <table:table-cell/>
          <table:table-cell table:formula="of:=[.H26]*CHOOSE([.I26];100;100;100;100;100;100)" office:value-type="float" office:value="5.3">
            <text:p>5,3</text:p>
          </table:table-cell>
          <table:table-cell table:style-name="ce68" table:formula="of:=IF(ISBLANK([.C26]);&quot;&quot;;IF(ISERROR(VALUE([.B26]));IF(ISERROR(VALUE(SUBSTITUTE([.B26];[.J26];&quot;&quot;)));&quot;&quot;;IF(VALUE(SUBSTITUTE(SUBSTITUTE([.B26];&quot; &quot;;&quot;&quot;);[.J26];&quot;&quot;))=[.C26];&quot;&quot;;&quot;&quot;));&quot;&quot;))" office:value-type="string" office:string-value="">
            <text:p></text:p>
          </table:table-cell>
          <table:table-cell/>
          <table:table-cell table:style-name="Default" table:number-columns-repeated="2"/>
          <table:table-cell table:formula="of:=RANDBETWEEN(1;99)/1000" office:value-type="float" office:value="0.053">
            <text:p>0,05</text:p>
          </table:table-cell>
          <table:table-cell table:formula="of:=RANDBETWEEN(2;5)" office:value-type="float" office:value="5">
            <text:p>5</text:p>
          </table:table-cell>
          <table:table-cell table:formula="of:=CHOOSE([.I26]+1;&quot;km²&quot;;&quot;ha&quot;;&quot;a&quot;;&quot;m²&quot;;&quot;dm²&quot;;&quot;cm²&quot;;&quot;mm²&quot;)" office:value-type="string" office:string-value="cm²">
            <text:p>cm²</text:p>
          </table:table-cell>
          <table:table-cell table:number-columns-repeated="246"/>
        </table:table-row>
        <table:table-row table:style-name="ro1">
          <table:table-cell table:formula="of:=IF(ISBLANK([.C27]);&quot;&quot;;SUBSTITUTE(SUBSTITUTE(SUBSTITUTE(SUBSTITUTE(FORMULA([.C27]);&quot;=&quot;; &quot;&quot;); &quot;$B$23&quot;; &quot;x&quot;);&quot;*&quot;; &quot;·&quot;);&quot;/&quot;;&quot;:&quot;) &amp; &quot; = &quot;)">
            <text:p/>
          </table:table-cell>
          <table:table-cell table:number-columns-repeated="2"/>
          <table:table-cell table:style-name="ce68" table:formula="of:=IF(ISBLANK([.C27]);&quot;&quot;;IF(SUBSTITUTE([.B27];&quot; &quot;;&quot;&quot;)=[.C27];&quot;&quot;;&quot;&quot;))">
            <text:p/>
          </table:table-cell>
          <table:table-cell/>
          <table:table-cell table:style-name="ce70" table:number-columns-repeated="2"/>
          <table:table-cell table:number-columns-repeated="249"/>
        </table:table-row>
        <table:table-row table:style-name="ro1">
          <table:table-cell table:style-name="ce59" office:value-type="string">
            <text:p>Rechne um in die nächstgrößere Einheit</text:p>
          </table:table-cell>
          <table:table-cell table:number-columns-repeated="2"/>
          <table:table-cell table:style-name="ce68" table:formula="of:=IF(ISBLANK([.C28]);&quot;&quot;;IF(SUBSTITUTE([.B28];&quot; &quot;;&quot;&quot;)=[.C28];&quot;&quot;;&quot;&quot;))">
            <text:p/>
          </table:table-cell>
          <table:table-cell/>
          <table:table-cell table:style-name="ce70" table:number-columns-repeated="2"/>
          <table:table-cell table:style-name="ce33" office:value-type="string">
            <text:p>1=km²; 2=ha; 3=a; 4=m²; 5=dm²; 6=cm²; 7 mm²</text:p>
          </table:table-cell>
          <table:table-cell table:style-name="ce80" office:value-type="string">
            <text:p>VorgabeE</text:p>
          </table:table-cell>
          <table:table-cell office:value-type="string">
            <text:p>Zieleinheit</text:p>
          </table:table-cell>
          <table:table-cell table:number-columns-repeated="246"/>
        </table:table-row>
        <table:table-row table:style-name="ro1">
          <table:table-cell table:formula="of:=VALUE([.H29]) &amp;&quot; &quot; &amp; CHOOSE([.I29];&quot;km²&quot;;&quot;ha&quot;;&quot;a&quot;;&quot;m²&quot;;&quot;dm²&quot;;&quot;cm²&quot;;&quot;mm²&quot;) &amp; &quot; sind &quot;" office:value-type="string" office:string-value="240 a sind ">
            <text:p>240 a sind </text:p>
          </table:table-cell>
          <table:table-cell/>
          <table:table-cell table:formula="of:=[.H29]/CHOOSE([.I29]-1;100;100;100;100;100;100)" office:value-type="float" office:value="2.4">
            <text:p>2,4</text:p>
          </table:table-cell>
          <table:table-cell table:style-name="ce68" table:formula="of:=IF(ISBLANK([.C29]);&quot;&quot;;IF(ISERROR(VALUE([.B29]));IF(ISERROR(VALUE(SUBSTITUTE([.B29];[.J29];&quot;&quot;)));&quot;&quot;;IF(VALUE(SUBSTITUTE(SUBSTITUTE([.B29];&quot; &quot;;&quot;&quot;);[.J29];&quot;&quot;))=[.C29];&quot;&quot;;&quot;&quot;));&quot;&quot;))" office:value-type="string" office:string-value="">
            <text:p></text:p>
          </table:table-cell>
          <table:table-cell table:style-name="ce70" table:number-columns-repeated="3"/>
          <table:table-cell table:formula="of:=RANDBETWEEN(1;12)*30" office:value-type="float" office:value="240">
            <text:p>240</text:p>
          </table:table-cell>
          <table:table-cell table:formula="of:=RANDBETWEEN(2;7)" office:value-type="float" office:value="3">
            <text:p>3</text:p>
          </table:table-cell>
          <table:table-cell table:formula="of:=CHOOSE([.I29]-1;&quot;km²&quot;;&quot;ha&quot;;&quot;a&quot;;&quot;m²&quot;;&quot;dm²&quot;;&quot;cm²&quot;;&quot;mm²&quot;)" office:value-type="string" office:string-value="ha">
            <text:p>ha</text:p>
          </table:table-cell>
          <table:table-cell table:number-columns-repeated="246"/>
        </table:table-row>
        <table:table-row table:style-name="ro1">
          <table:table-cell table:formula="of:=VALUE([.H30]) &amp;&quot; &quot; &amp; CHOOSE([.I30];&quot;km²&quot;;&quot;ha&quot;;&quot;a&quot;;&quot;m²&quot;;&quot;dm²&quot;;&quot;cm²&quot;;&quot;mm²&quot;) &amp; &quot; sind &quot;" office:value-type="string" office:string-value="90 cm² sind ">
            <text:p>90 cm² sind </text:p>
          </table:table-cell>
          <table:table-cell/>
          <table:table-cell table:formula="of:=[.H30]/CHOOSE([.I30]-1;100;100;100;100;100;100)" office:value-type="float" office:value="0.9">
            <text:p>0,9</text:p>
          </table:table-cell>
          <table:table-cell table:style-name="ce68" table:formula="of:=IF(ISBLANK([.C30]);&quot;&quot;;IF(ISERROR(VALUE([.B30]));IF(ISERROR(VALUE(SUBSTITUTE([.B30];[.J30];&quot;&quot;)));&quot;&quot;;IF(VALUE(SUBSTITUTE(SUBSTITUTE([.B30];&quot; &quot;;&quot;&quot;);[.J30];&quot;&quot;))=[.C30];&quot;&quot;;&quot;&quot;));&quot;&quot;))" office:value-type="string" office:string-value="">
            <text:p></text:p>
          </table:table-cell>
          <table:table-cell table:style-name="ce70" table:number-columns-repeated="3"/>
          <table:table-cell table:formula="of:=RANDBETWEEN(1;12)*30" office:value-type="float" office:value="90">
            <text:p>90</text:p>
          </table:table-cell>
          <table:table-cell table:formula="of:=RANDBETWEEN(2;7)" office:value-type="float" office:value="6">
            <text:p>6</text:p>
          </table:table-cell>
          <table:table-cell table:formula="of:=CHOOSE([.I30]-1;&quot;km²&quot;;&quot;ha&quot;;&quot;a&quot;;&quot;m²&quot;;&quot;dm²&quot;;&quot;cm²&quot;;&quot;mm²&quot;)" office:value-type="string" office:string-value="dm²">
            <text:p>dm²</text:p>
          </table:table-cell>
          <table:table-cell table:number-columns-repeated="246"/>
        </table:table-row>
        <table:table-row table:style-name="ro1">
          <table:table-cell table:formula="of:=VALUE([.H31]) &amp;&quot; &quot; &amp; CHOOSE([.I31];&quot;km²&quot;;&quot;ha&quot;;&quot;a&quot;;&quot;m²&quot;;&quot;dm²&quot;;&quot;cm²&quot;;&quot;mm²&quot;) &amp; &quot; sind &quot;" office:value-type="string" office:string-value="60 mm² sind ">
            <text:p>60 mm² sind </text:p>
          </table:table-cell>
          <table:table-cell/>
          <table:table-cell table:formula="of:=[.H31]/CHOOSE([.I31]-1;100;100;100;100;100;100)" office:value-type="float" office:value="0.6">
            <text:p>0,6</text:p>
          </table:table-cell>
          <table:table-cell table:style-name="ce68" table:formula="of:=IF(ISBLANK([.C31]);&quot;&quot;;IF(ISERROR(VALUE([.B31]));IF(ISERROR(VALUE(SUBSTITUTE([.B31];[.J31];&quot;&quot;)));&quot;&quot;;IF(VALUE(SUBSTITUTE(SUBSTITUTE([.B31];&quot; &quot;;&quot;&quot;);[.J31];&quot;&quot;))=[.C31];&quot;&quot;;&quot;&quot;));&quot;&quot;))" office:value-type="string" office:string-value="">
            <text:p></text:p>
          </table:table-cell>
          <table:table-cell table:style-name="ce70"/>
          <table:table-cell table:number-columns-repeated="2"/>
          <table:table-cell table:formula="of:=RANDBETWEEN(1;12)*30" office:value-type="float" office:value="60">
            <text:p>60</text:p>
          </table:table-cell>
          <table:table-cell table:formula="of:=RANDBETWEEN(2;7)" office:value-type="float" office:value="7">
            <text:p>7</text:p>
          </table:table-cell>
          <table:table-cell table:formula="of:=CHOOSE([.I31]-1;&quot;km²&quot;;&quot;ha&quot;;&quot;a&quot;;&quot;m²&quot;;&quot;dm²&quot;;&quot;cm²&quot;;&quot;mm²&quot;)" office:value-type="string" office:string-value="cm²">
            <text:p>cm²</text:p>
          </table:table-cell>
          <table:table-cell table:number-columns-repeated="246"/>
        </table:table-row>
        <table:table-row table:style-name="ro1">
          <table:table-cell table:formula="of:=VALUE([.H32]) &amp;&quot; &quot; &amp; CHOOSE([.I32];&quot;km²&quot;;&quot;ha&quot;;&quot;a&quot;;&quot;m²&quot;;&quot;dm²&quot;;&quot;cm²&quot;;&quot;mm²&quot;) &amp; &quot; sind &quot;" office:value-type="string" office:string-value="360 a sind ">
            <text:p>360 a sind </text:p>
          </table:table-cell>
          <table:table-cell/>
          <table:table-cell table:formula="of:=[.H32]/CHOOSE([.I32]-1;100;100;100;100;100;100)" office:value-type="float" office:value="3.6">
            <text:p>3,6</text:p>
          </table:table-cell>
          <table:table-cell table:style-name="ce68" table:formula="of:=IF(ISBLANK([.C32]);&quot;&quot;;IF(ISERROR(VALUE([.B32]));IF(ISERROR(VALUE(SUBSTITUTE([.B32];[.J32];&quot;&quot;)));&quot;&quot;;IF(VALUE(SUBSTITUTE(SUBSTITUTE([.B32];&quot; &quot;;&quot;&quot;);[.J32];&quot;&quot;))=[.C32];&quot;&quot;;&quot;&quot;));&quot;&quot;))" office:value-type="string" office:string-value="">
            <text:p></text:p>
          </table:table-cell>
          <table:table-cell table:style-name="ce70"/>
          <table:table-cell table:number-columns-repeated="2"/>
          <table:table-cell table:formula="of:=RANDBETWEEN(1;12)*30" office:value-type="float" office:value="360">
            <text:p>360</text:p>
          </table:table-cell>
          <table:table-cell table:formula="of:=RANDBETWEEN(2;7)" office:value-type="float" office:value="3">
            <text:p>3</text:p>
          </table:table-cell>
          <table:table-cell table:formula="of:=CHOOSE([.I32]-1;&quot;km²&quot;;&quot;ha&quot;;&quot;a&quot;;&quot;m²&quot;;&quot;dm²&quot;;&quot;cm²&quot;;&quot;mm²&quot;)" office:value-type="string" office:string-value="ha">
            <text:p>ha</text:p>
          </table:table-cell>
          <table:table-cell table:number-columns-repeated="246"/>
        </table:table-row>
        <table:table-row table:style-name="ro1">
          <table:table-cell table:formula="of:=VALUE([.H33]) &amp;&quot; &quot; &amp; CHOOSE([.I33];&quot;km²&quot;;&quot;ha&quot;;&quot;a&quot;;&quot;m²&quot;;&quot;dm²&quot;;&quot;cm²&quot;;&quot;mm²&quot;) &amp; &quot; sind &quot;" office:value-type="string" office:string-value="270 ha sind ">
            <text:p>270 ha sind </text:p>
          </table:table-cell>
          <table:table-cell/>
          <table:table-cell table:formula="of:=[.H33]/CHOOSE([.I33]-1;100;100;100;100;100;100)" office:value-type="float" office:value="2.7">
            <text:p>2,7</text:p>
          </table:table-cell>
          <table:table-cell table:style-name="ce68" table:formula="of:=IF(ISBLANK([.C33]);&quot;&quot;;IF(ISERROR(VALUE([.B33]));IF(ISERROR(VALUE(SUBSTITUTE([.B33];[.J33];&quot;&quot;)));&quot;&quot;;IF(VALUE(SUBSTITUTE(SUBSTITUTE([.B33];&quot; &quot;;&quot;&quot;);[.J33];&quot;&quot;))=[.C33];&quot;&quot;;&quot;&quot;));&quot;&quot;))" office:value-type="string" office:string-value="">
            <text:p></text:p>
          </table:table-cell>
          <table:table-cell table:number-columns-repeated="3"/>
          <table:table-cell table:formula="of:=RANDBETWEEN(1;12)*30" office:value-type="float" office:value="270">
            <text:p>270</text:p>
          </table:table-cell>
          <table:table-cell table:formula="of:=RANDBETWEEN(2;7)" office:value-type="float" office:value="2">
            <text:p>2</text:p>
          </table:table-cell>
          <table:table-cell table:formula="of:=CHOOSE([.I33]-1;&quot;km²&quot;;&quot;ha&quot;;&quot;a&quot;;&quot;m²&quot;;&quot;dm²&quot;;&quot;cm²&quot;;&quot;mm²&quot;)" office:value-type="string" office:string-value="km²">
            <text:p>km²</text:p>
          </table:table-cell>
          <table:table-cell table:number-columns-repeated="246"/>
        </table:table-row>
        <table:table-row table:style-name="ro1">
          <table:table-cell table:formula="of:=VALUE([.H34]) &amp;&quot; &quot; &amp; CHOOSE([.I34];&quot;km²&quot;;&quot;ha&quot;;&quot;a&quot;;&quot;m²&quot;;&quot;dm²&quot;;&quot;cm²&quot;;&quot;mm²&quot;) &amp; &quot; sind &quot;" office:value-type="string" office:string-value="135 dm² sind ">
            <text:p>135 dm² sind </text:p>
          </table:table-cell>
          <table:table-cell/>
          <table:table-cell table:formula="of:=[.H34]/CHOOSE([.I34]-1;100;100;100;100;100;100)" office:value-type="float" office:value="1.35">
            <text:p>1,35</text:p>
          </table:table-cell>
          <table:table-cell table:style-name="ce68" table:formula="of:=IF(ISBLANK([.C34]);&quot;&quot;;IF(ISERROR(VALUE([.B34]));IF(ISERROR(VALUE(SUBSTITUTE([.B34];[.J34];&quot;&quot;)));&quot;&quot;;IF(VALUE(SUBSTITUTE(SUBSTITUTE([.B34];&quot; &quot;;&quot;&quot;);[.J34];&quot;&quot;))=[.C34];&quot;&quot;;&quot;&quot;));&quot;&quot;))" office:value-type="string" office:string-value="">
            <text:p></text:p>
          </table:table-cell>
          <table:table-cell table:number-columns-repeated="3"/>
          <table:table-cell table:formula="of:=RANDBETWEEN(1;12)*15" office:value-type="float" office:value="135">
            <text:p>135</text:p>
          </table:table-cell>
          <table:table-cell table:formula="of:=RANDBETWEEN(2;7)" office:value-type="float" office:value="5">
            <text:p>5</text:p>
          </table:table-cell>
          <table:table-cell table:formula="of:=CHOOSE([.I34]-1;&quot;km²&quot;;&quot;ha&quot;;&quot;a&quot;;&quot;m²&quot;;&quot;dm²&quot;;&quot;cm²&quot;;&quot;mm²&quot;)" office:value-type="string" office:string-value="m²">
            <text:p>m²</text:p>
          </table:table-cell>
          <table:table-cell table:number-columns-repeated="246"/>
        </table:table-row>
        <table:table-row table:style-name="ro1">
          <table:table-cell table:formula="of:=VALUE([.H35]) &amp;&quot; &quot; &amp; CHOOSE([.I35];&quot;km²&quot;;&quot;ha&quot;;&quot;a&quot;;&quot;m²&quot;;&quot;dm²&quot;;&quot;cm²&quot;;&quot;mm²&quot;) &amp; &quot; sind &quot;" office:value-type="string" office:string-value="120 mm² sind ">
            <text:p>120 mm² sind </text:p>
          </table:table-cell>
          <table:table-cell/>
          <table:table-cell table:formula="of:=[.H35]/CHOOSE([.I35]-1;100;100;100;100;100;100)" office:value-type="float" office:value="1.2">
            <text:p>1,2</text:p>
          </table:table-cell>
          <table:table-cell table:style-name="ce68" table:formula="of:=IF(ISBLANK([.C35]);&quot;&quot;;IF(ISERROR(VALUE([.B35]));IF(ISERROR(VALUE(SUBSTITUTE([.B35];[.J35];&quot;&quot;)));&quot;&quot;;IF(VALUE(SUBSTITUTE(SUBSTITUTE([.B35];&quot; &quot;;&quot;&quot;);[.J35];&quot;&quot;))=[.C35];&quot;&quot;;&quot;&quot;));&quot;&quot;))" office:value-type="string" office:string-value="">
            <text:p></text:p>
          </table:table-cell>
          <table:table-cell table:number-columns-repeated="3"/>
          <table:table-cell table:formula="of:=RANDBETWEEN(1;12)*15" office:value-type="float" office:value="120">
            <text:p>120</text:p>
          </table:table-cell>
          <table:table-cell table:formula="of:=RANDBETWEEN(2;7)" office:value-type="float" office:value="7">
            <text:p>7</text:p>
          </table:table-cell>
          <table:table-cell table:formula="of:=CHOOSE([.I35]-1;&quot;km²&quot;;&quot;ha&quot;;&quot;a&quot;;&quot;m²&quot;;&quot;dm²&quot;;&quot;cm²&quot;;&quot;mm²&quot;)" office:value-type="string" office:string-value="cm²">
            <text:p>cm²</text:p>
          </table:table-cell>
          <table:table-cell table:number-columns-repeated="246"/>
        </table:table-row>
        <table:table-row table:style-name="ro1">
          <table:table-cell table:formula="of:=VALUE([.H36]) &amp;&quot; &quot; &amp; CHOOSE([.I36];&quot;km²&quot;;&quot;ha&quot;;&quot;a&quot;;&quot;m²&quot;;&quot;dm²&quot;;&quot;cm²&quot;;&quot;mm²&quot;) &amp; &quot; sind &quot;" office:value-type="string" office:string-value="75 cm² sind ">
            <text:p>75 cm² sind </text:p>
          </table:table-cell>
          <table:table-cell/>
          <table:table-cell table:formula="of:=[.H36]/CHOOSE([.I36]-1;100;100;100;100;100;100)" office:value-type="float" office:value="0.75">
            <text:p>0,75</text:p>
          </table:table-cell>
          <table:table-cell table:style-name="ce68" table:formula="of:=IF(ISBLANK([.C36]);&quot;&quot;;IF(ISERROR(VALUE([.B36]));IF(ISERROR(VALUE(SUBSTITUTE([.B36];[.J36];&quot;&quot;)));&quot;&quot;;IF(VALUE(SUBSTITUTE(SUBSTITUTE([.B36];&quot; &quot;;&quot;&quot;);[.J36];&quot;&quot;))=[.C36];&quot;&quot;;&quot;&quot;));&quot;&quot;))" office:value-type="string" office:string-value="">
            <text:p></text:p>
          </table:table-cell>
          <table:table-cell table:number-columns-repeated="3"/>
          <table:table-cell table:formula="of:=RANDBETWEEN(1;12)*15" office:value-type="float" office:value="75">
            <text:p>75</text:p>
          </table:table-cell>
          <table:table-cell table:formula="of:=RANDBETWEEN(2;7)" office:value-type="float" office:value="6">
            <text:p>6</text:p>
          </table:table-cell>
          <table:table-cell table:formula="of:=CHOOSE([.I36]-1;&quot;km²&quot;;&quot;ha&quot;;&quot;a&quot;;&quot;m²&quot;;&quot;dm²&quot;;&quot;cm²&quot;;&quot;mm²&quot;)" office:value-type="string" office:string-value="dm²">
            <text:p>dm²</text:p>
          </table:table-cell>
          <table:table-cell table:number-columns-repeated="246"/>
        </table:table-row>
        <table:table-row table:style-name="ro1">
          <table:table-cell table:formula="of:=VALUE([.H37]) &amp;&quot; &quot; &amp; CHOOSE([.I37];&quot;km²&quot;;&quot;ha&quot;;&quot;a&quot;;&quot;m²&quot;;&quot;dm²&quot;;&quot;cm²&quot;;&quot;mm²&quot;) &amp; &quot; sind &quot;" office:value-type="string" office:string-value="90 ha sind ">
            <text:p>90 ha sind </text:p>
          </table:table-cell>
          <table:table-cell/>
          <table:table-cell table:formula="of:=[.H37]/CHOOSE([.I37]-1;100;100;100;100;100;100)" office:value-type="float" office:value="0.9">
            <text:p>0,9</text:p>
          </table:table-cell>
          <table:table-cell table:style-name="ce68" table:formula="of:=IF(ISBLANK([.C37]);&quot;&quot;;IF(ISERROR(VALUE([.B37]));IF(ISERROR(VALUE(SUBSTITUTE([.B37];[.J37];&quot;&quot;)));&quot;&quot;;IF(VALUE(SUBSTITUTE(SUBSTITUTE([.B37];&quot; &quot;;&quot;&quot;);[.J37];&quot;&quot;))=[.C37];&quot;&quot;;&quot;&quot;));&quot;&quot;))" office:value-type="string" office:string-value="">
            <text:p></text:p>
          </table:table-cell>
          <table:table-cell table:number-columns-repeated="3"/>
          <table:table-cell table:formula="of:=RANDBETWEEN(1;12)*15" office:value-type="float" office:value="90">
            <text:p>90</text:p>
          </table:table-cell>
          <table:table-cell table:formula="of:=RANDBETWEEN(2;7)" office:value-type="float" office:value="2">
            <text:p>2</text:p>
          </table:table-cell>
          <table:table-cell table:formula="of:=CHOOSE([.I37]-1;&quot;km²&quot;;&quot;ha&quot;;&quot;a&quot;;&quot;m²&quot;;&quot;dm²&quot;;&quot;cm²&quot;;&quot;mm²&quot;)" office:value-type="string" office:string-value="km²">
            <text:p>km²</text:p>
          </table:table-cell>
          <table:table-cell table:number-columns-repeated="246"/>
        </table:table-row>
        <table:table-row table:style-name="ro1">
          <table:table-cell table:formula="of:=VALUE([.H38]) &amp;&quot; &quot; &amp; CHOOSE([.I38];&quot;km²&quot;;&quot;ha&quot;;&quot;a&quot;;&quot;m²&quot;;&quot;dm²&quot;;&quot;cm²&quot;;&quot;mm²&quot;) &amp; &quot; sind &quot;" office:value-type="string" office:string-value="105 m² sind ">
            <text:p>105 m² sind </text:p>
          </table:table-cell>
          <table:table-cell/>
          <table:table-cell table:formula="of:=[.H38]/CHOOSE([.I38]-1;100;100;100;100;100;100)" office:value-type="float" office:value="1.05">
            <text:p>1,05</text:p>
          </table:table-cell>
          <table:table-cell table:style-name="ce68" table:formula="of:=IF(ISBLANK([.C38]);&quot;&quot;;IF(ISERROR(VALUE([.B38]));IF(ISERROR(VALUE(SUBSTITUTE([.B38];[.J38];&quot;&quot;)));&quot;&quot;;IF(VALUE(SUBSTITUTE(SUBSTITUTE([.B38];&quot; &quot;;&quot;&quot;);[.J38];&quot;&quot;))=[.C38];&quot;&quot;;&quot;&quot;));&quot;&quot;))" office:value-type="string" office:string-value="">
            <text:p></text:p>
          </table:table-cell>
          <table:table-cell table:number-columns-repeated="3"/>
          <table:table-cell table:formula="of:=RANDBETWEEN(1;12)*15" office:value-type="float" office:value="105">
            <text:p>105</text:p>
          </table:table-cell>
          <table:table-cell table:formula="of:=RANDBETWEEN(2;7)" office:value-type="float" office:value="4">
            <text:p>4</text:p>
          </table:table-cell>
          <table:table-cell table:formula="of:=CHOOSE([.I38]-1;&quot;km²&quot;;&quot;ha&quot;;&quot;a&quot;;&quot;m²&quot;;&quot;dm²&quot;;&quot;cm²&quot;;&quot;mm²&quot;)" office:value-type="string" office:string-value="a">
            <text:p>a</text:p>
          </table:table-cell>
          <table:table-cell table:number-columns-repeated="246"/>
        </table:table-row>
        <table:table-row table:style-name="ro1">
          <table:table-cell/>
          <table:table-cell table:number-columns-repeated="2"/>
          <table:table-cell table:style-name="ce68" table:formula="of:=IF(ISBLANK([.C39]);&quot;&quot;;IF(ISERROR(FIND(&quot;|&quot;&amp; SUBSTITUTE(SUBSTITUTE(SUBSTITUTE(SUBSTITUTE([.B39];&quot; &quot;;&quot;&quot;);&quot;·&quot;;&quot;*&quot; );&quot;–&quot; ;&quot;-&quot; );&quot;:&quot;;&quot;/&quot;) &amp;&quot;|&quot;;&quot;|&quot; &amp; SUBSTITUTE([.C39];&quot; &quot;;&quot;&quot;) &amp;&quot;|&quot;));&quot;&quot;;&quot;&quot;))">
            <text:p/>
          </table:table-cell>
          <table:table-cell table:number-columns-repeated="252"/>
        </table:table-row>
        <table:table-row table:style-name="ro1">
          <table:table-cell table:style-name="ce59" office:value-type="string">
            <text:p>Mit Flächen rechnen</text:p>
          </table:table-cell>
          <table:table-cell table:number-columns-repeated="2"/>
          <table:table-cell table:style-name="ce68" table:formula="of:=IF(ISBLANK([.C40]);&quot;&quot;;IF(ISERROR(FIND(&quot;|&quot;&amp; SUBSTITUTE(SUBSTITUTE(SUBSTITUTE(SUBSTITUTE([.B40];&quot; &quot;;&quot;&quot;);&quot;·&quot;;&quot;*&quot; );&quot;–&quot; ;&quot;-&quot; );&quot;:&quot;;&quot;/&quot;) &amp;&quot;|&quot;;&quot;|&quot; &amp; SUBSTITUTE([.C40];&quot; &quot;;&quot;&quot;) &amp;&quot;|&quot;));&quot;&quot;;&quot;&quot;))">
            <text:p/>
          </table:table-cell>
          <table:table-cell table:number-columns-repeated="3"/>
          <table:table-cell table:style-name="ce33" office:value-type="string">
            <text:p>1=km²; 2=ha; 3=a; 4=m²; 5=dm²; 6=cm²; 7 mm²</text:p>
          </table:table-cell>
          <table:table-cell table:style-name="ce67" office:value-type="string">
            <text:p>Summand</text:p>
          </table:table-cell>
          <table:table-cell table:style-name="Default" office:value-type="string">
            <text:p>Zieleinheit</text:p>
          </table:table-cell>
          <table:table-cell office:value-type="string">
            <text:p>Änderung</text:p>
          </table:table-cell>
          <table:table-cell office:value-type="string">
            <text:p>Vorzeichen</text:p>
          </table:table-cell>
          <table:table-cell table:number-columns-repeated="244"/>
        </table:table-row>
        <table:table-row table:style-name="ro1">
          <table:table-cell table:formula="of:= VALUE([.H41]) &amp; &quot; &quot; &amp; CHOOSE([.J41];&quot;km²&quot;;&quot;ha&quot;;&quot;a&quot;;&quot;m²&quot;;&quot;dm²&quot;;&quot;cm²&quot;;&quot;mm²&quot;) &amp; IF([.L41]&gt;0;&quot; + &quot;;&quot; - &quot;)&amp;VALUE([.I41]+99*[.I41]*[.K41]) &amp; &quot; &quot; &amp; CHOOSE([.J41]+[.K41];&quot;km²&quot;;&quot;ha&quot;;&quot;a&quot;;&quot;m²&quot;;&quot;dm²&quot;;&quot;cm²&quot;;&quot;mm²&quot;)&amp;&quot; = &quot;" office:value-type="string" office:string-value="6,1 cm² + 0,55 cm² = ">
            <text:p>6,1 cm² + 0,55 cm² = </text:p>
          </table:table-cell>
          <table:table-cell/>
          <table:table-cell table:formula="of:=([.H41]+([.I41]*[.L41]))/100 &amp; CHOOSE([.J41]-1;&quot;km²&quot;;&quot;ha&quot;;&quot;a&quot;;&quot;m²&quot;;&quot;dm²&quot;;&quot;cm²&quot;;&quot;mm²&quot;) &amp; &quot;|&quot;&amp;([.H41]+([.I41]*[.L41])) &amp; CHOOSE([.J41];&quot;km²&quot;;&quot;ha&quot;;&quot;a&quot;;&quot;m²&quot;;&quot;dm²&quot;;&quot;cm²&quot;;&quot;mm²&quot;)&amp;&quot;|&quot;&amp;([.H41]+([.I41]*[.L41]))*100&amp;CHOOSE([.J41]+1;&quot;km²&quot;;&quot;ha&quot;;&quot;a&quot;;&quot;m²&quot;;&quot;dm²&quot;;&quot;cm²&quot;;&quot;mm²&quot;)" office:value-type="string" office:string-value="0,0665dm²|6,65cm²|665mm²">
            <text:p>0,0665dm²|6,65cm²|665mm²</text:p>
          </table:table-cell>
          <table:table-cell table:style-name="ce68" table:formula="of:=IF(ISBLANK([.C41]);&quot;&quot;;IF(ISERROR(FIND(&quot;|&quot;&amp; SUBSTITUTE(SUBSTITUTE(SUBSTITUTE(SUBSTITUTE([.B41];&quot; &quot;;&quot;&quot;);&quot;·&quot;;&quot;*&quot; );&quot;–&quot; ;&quot;-&quot; );&quot;:&quot;;&quot;/&quot;) &amp;&quot;|&quot;;&quot;|&quot; &amp; SUBSTITUTE([.C41];&quot; &quot;;&quot;&quot;) &amp;&quot;|&quot;));&quot;&quot;;&quot;&quot;))" office:value-type="string" office:string-value="">
            <text:p></text:p>
          </table:table-cell>
          <table:table-cell table:number-columns-repeated="3"/>
          <table:table-cell table:formula="of:=RANDBETWEEN(4;100)/10" office:value-type="float" office:value="6.1">
            <text:p>6,1</text:p>
          </table:table-cell>
          <table:table-cell table:formula="of:=RANDBETWEEN(10;20)/20" office:value-type="float" office:value="0.55">
            <text:p>0,55</text:p>
          </table:table-cell>
          <table:table-cell table:style-name="Default" table:formula="of:=RANDBETWEEN(2;6)" office:value-type="float" office:value="6">
            <text:p>6</text:p>
          </table:table-cell>
          <table:table-cell table:style-name="ce77" office:value-type="float" office:value="0">
            <text:p>0</text:p>
          </table:table-cell>
          <table:table-cell office:value-type="float" office:value="1">
            <text:p>1</text:p>
          </table:table-cell>
          <table:table-cell table:number-columns-repeated="244"/>
        </table:table-row>
        <table:table-row table:style-name="ro1">
          <table:table-cell table:formula="of:= VALUE([.H42]) &amp; &quot; &quot; &amp; CHOOSE([.J42];&quot;km²&quot;;&quot;ha&quot;;&quot;a&quot;;&quot;m²&quot;;&quot;dm²&quot;;&quot;cm²&quot;;&quot;mm²&quot;) &amp; IF([.L42]&gt;0;&quot; + &quot;;&quot; - &quot;)&amp;VALUE([.I42]+99*[.I42]*[.K42]) &amp; &quot; &quot; &amp; CHOOSE([.J42]+[.K42];&quot;km²&quot;;&quot;ha&quot;;&quot;a&quot;;&quot;m²&quot;;&quot;dm²&quot;;&quot;cm²&quot;;&quot;mm²&quot;)&amp;&quot; = &quot;" office:value-type="string" office:string-value="2,7 a + 0,6 a = ">
            <text:p>2,7 a + 0,6 a = </text:p>
          </table:table-cell>
          <table:table-cell/>
          <table:table-cell table:formula="of:=([.H42]+([.I42]*[.L42]))/100 &amp; CHOOSE([.J42]-1;&quot;km²&quot;;&quot;ha&quot;;&quot;a&quot;;&quot;m²&quot;;&quot;dm²&quot;;&quot;cm²&quot;;&quot;mm²&quot;) &amp; &quot;|&quot;&amp;([.H42]+([.I42]*[.L42])) &amp; CHOOSE([.J42];&quot;km²&quot;;&quot;ha&quot;;&quot;a&quot;;&quot;m²&quot;;&quot;dm²&quot;;&quot;cm²&quot;;&quot;mm²&quot;)&amp;&quot;|&quot;&amp;([.H42]+([.I42]*[.L42]))*100&amp;CHOOSE([.J42]+1;&quot;km²&quot;;&quot;ha&quot;;&quot;a&quot;;&quot;m²&quot;;&quot;dm²&quot;;&quot;cm²&quot;;&quot;mm²&quot;)" office:value-type="string" office:string-value="0,033ha|3,3a|330m²">
            <text:p>0,033ha|3,3a|330m²</text:p>
          </table:table-cell>
          <table:table-cell table:style-name="ce68" table:formula="of:=IF(ISBLANK([.C42]);&quot;&quot;;IF(ISERROR(FIND(&quot;|&quot;&amp; SUBSTITUTE(SUBSTITUTE(SUBSTITUTE(SUBSTITUTE([.B42];&quot; &quot;;&quot;&quot;);&quot;·&quot;;&quot;*&quot; );&quot;–&quot; ;&quot;-&quot; );&quot;:&quot;;&quot;/&quot;) &amp;&quot;|&quot;;&quot;|&quot; &amp; SUBSTITUTE([.C42];&quot; &quot;;&quot;&quot;) &amp;&quot;|&quot;));&quot;&quot;;&quot;&quot;))" office:value-type="string" office:string-value="">
            <text:p></text:p>
          </table:table-cell>
          <table:table-cell table:number-columns-repeated="3"/>
          <table:table-cell table:formula="of:=RANDBETWEEN(4;100)/10" office:value-type="float" office:value="2.7">
            <text:p>2,7</text:p>
          </table:table-cell>
          <table:table-cell table:formula="of:=RANDBETWEEN(10;20)/20" office:value-type="float" office:value="0.6">
            <text:p>0,6</text:p>
          </table:table-cell>
          <table:table-cell table:style-name="Default" table:formula="of:=RANDBETWEEN(2;6)" office:value-type="float" office:value="3">
            <text:p>3</text:p>
          </table:table-cell>
          <table:table-cell table:style-name="ce77" table:formula="of:=RANDBETWEEN(0;1)" office:value-type="float" office:value="0">
            <text:p>0</text:p>
          </table:table-cell>
          <table:table-cell office:value-type="float" office:value="1">
            <text:p>1</text:p>
          </table:table-cell>
          <table:table-cell table:number-columns-repeated="244"/>
        </table:table-row>
        <table:table-row table:style-name="ro1">
          <table:table-cell table:formula="of:= VALUE([.H43]) &amp; &quot; &quot; &amp; CHOOSE([.J43];&quot;km²&quot;;&quot;ha&quot;;&quot;a&quot;;&quot;m²&quot;;&quot;dm²&quot;;&quot;cm²&quot;;&quot;mm²&quot;) &amp; IF([.L43]&gt;0;&quot; + &quot;;&quot; - &quot;)&amp;VALUE([.I43]+99*[.I43]*[.K43]) &amp; &quot; &quot; &amp; CHOOSE([.J43]+[.K43];&quot;km²&quot;;&quot;ha&quot;;&quot;a&quot;;&quot;m²&quot;;&quot;dm²&quot;;&quot;cm²&quot;;&quot;mm²&quot;)&amp;&quot; = &quot;" office:value-type="string" office:string-value="7,3 m² + 0,95 m² = ">
            <text:p>7,3 m² + 0,95 m² = </text:p>
          </table:table-cell>
          <table:table-cell/>
          <table:table-cell table:formula="of:=([.H43]+([.I43]*[.L43]))/100 &amp; CHOOSE([.J43]-1;&quot;km²&quot;;&quot;ha&quot;;&quot;a&quot;;&quot;m²&quot;;&quot;dm²&quot;;&quot;cm²&quot;;&quot;mm²&quot;) &amp; &quot;|&quot;&amp;([.H43]+([.I43]*[.L43])) &amp; CHOOSE([.J43];&quot;km²&quot;;&quot;ha&quot;;&quot;a&quot;;&quot;m²&quot;;&quot;dm²&quot;;&quot;cm²&quot;;&quot;mm²&quot;)&amp;&quot;|&quot;&amp;([.H43]+([.I43]*[.L43]))*100&amp;CHOOSE([.J43]+1;&quot;km²&quot;;&quot;ha&quot;;&quot;a&quot;;&quot;m²&quot;;&quot;dm²&quot;;&quot;cm²&quot;;&quot;mm²&quot;)" office:value-type="string" office:string-value="0,0825a|8,25m²|825dm²">
            <text:p>0,0825a|8,25m²|825dm²</text:p>
          </table:table-cell>
          <table:table-cell table:style-name="ce68" table:formula="of:=IF(ISBLANK([.C43]);&quot;&quot;;IF(ISERROR(FIND(&quot;|&quot;&amp; SUBSTITUTE(SUBSTITUTE(SUBSTITUTE(SUBSTITUTE([.B43];&quot; &quot;;&quot;&quot;);&quot;·&quot;;&quot;*&quot; );&quot;–&quot; ;&quot;-&quot; );&quot;:&quot;;&quot;/&quot;) &amp;&quot;|&quot;;&quot;|&quot; &amp; SUBSTITUTE([.C43];&quot; &quot;;&quot;&quot;) &amp;&quot;|&quot;));&quot;&quot;;&quot;&quot;))" office:value-type="string" office:string-value="">
            <text:p></text:p>
          </table:table-cell>
          <table:table-cell table:number-columns-repeated="3"/>
          <table:table-cell table:formula="of:=RANDBETWEEN(4;100)/10" office:value-type="float" office:value="7.3">
            <text:p>7,3</text:p>
          </table:table-cell>
          <table:table-cell table:formula="of:=RANDBETWEEN(10;20)/20" office:value-type="float" office:value="0.95">
            <text:p>0,95</text:p>
          </table:table-cell>
          <table:table-cell table:style-name="Default" table:formula="of:=RANDBETWEEN(2;6)" office:value-type="float" office:value="4">
            <text:p>4</text:p>
          </table:table-cell>
          <table:table-cell table:style-name="ce77" table:formula="of:=RANDBETWEEN(0;1)" office:value-type="float" office:value="0">
            <text:p>0</text:p>
          </table:table-cell>
          <table:table-cell office:value-type="float" office:value="1">
            <text:p>1</text:p>
          </table:table-cell>
          <table:table-cell table:number-columns-repeated="244"/>
        </table:table-row>
        <table:table-row table:style-name="ro1">
          <table:table-cell table:formula="of:= VALUE([.H44]) &amp; &quot; &quot; &amp; CHOOSE([.J44];&quot;km²&quot;;&quot;ha&quot;;&quot;a&quot;;&quot;m²&quot;;&quot;dm²&quot;;&quot;cm²&quot;;&quot;mm²&quot;) &amp; IF([.L44]&gt;0;&quot; + &quot;;&quot; - &quot;)&amp;VALUE([.I44]+99*[.I44]*[.K44]) &amp; &quot; &quot; &amp; CHOOSE([.J44]+[.K44];&quot;km²&quot;;&quot;ha&quot;;&quot;a&quot;;&quot;m²&quot;;&quot;dm²&quot;;&quot;cm²&quot;;&quot;mm²&quot;)&amp;&quot; = &quot;" office:value-type="string" office:string-value="6,1 a + 100 m² = ">
            <text:p>6,1 a + 100 m² = </text:p>
          </table:table-cell>
          <table:table-cell/>
          <table:table-cell table:formula="of:=([.H44]+([.I44]*[.L44]))/100 &amp; CHOOSE([.J44]-1;&quot;km²&quot;;&quot;ha&quot;;&quot;a&quot;;&quot;m²&quot;;&quot;dm²&quot;;&quot;cm²&quot;;&quot;mm²&quot;) &amp; &quot;|&quot;&amp;([.H44]+([.I44]*[.L44])) &amp; CHOOSE([.J44];&quot;km²&quot;;&quot;ha&quot;;&quot;a&quot;;&quot;m²&quot;;&quot;dm²&quot;;&quot;cm²&quot;;&quot;mm²&quot;)&amp;&quot;|&quot;&amp;([.H44]+([.I44]*[.L44]))*100&amp;CHOOSE([.J44]+1;&quot;km²&quot;;&quot;ha&quot;;&quot;a&quot;;&quot;m²&quot;;&quot;dm²&quot;;&quot;cm²&quot;;&quot;mm²&quot;)" office:value-type="string" office:string-value="0,071ha|7,1a|710m²">
            <text:p>0,071ha|7,1a|710m²</text:p>
          </table:table-cell>
          <table:table-cell table:style-name="ce68" table:formula="of:=IF(ISBLANK([.C44]);&quot;&quot;;IF(ISERROR(FIND(&quot;|&quot;&amp; SUBSTITUTE(SUBSTITUTE(SUBSTITUTE(SUBSTITUTE([.B44];&quot; &quot;;&quot;&quot;);&quot;·&quot;;&quot;*&quot; );&quot;–&quot; ;&quot;-&quot; );&quot;:&quot;;&quot;/&quot;) &amp;&quot;|&quot;;&quot;|&quot; &amp; SUBSTITUTE([.C44];&quot; &quot;;&quot;&quot;) &amp;&quot;|&quot;));&quot;&quot;;&quot;&quot;))" office:value-type="string" office:string-value="">
            <text:p></text:p>
          </table:table-cell>
          <table:table-cell table:number-columns-repeated="3"/>
          <table:table-cell table:formula="of:=RANDBETWEEN(200/5;1000/5)/100*5" office:value-type="float" office:value="6.1">
            <text:p>6,1</text:p>
          </table:table-cell>
          <table:table-cell table:formula="of:=RANDBETWEEN(10;20)/20" office:value-type="float" office:value="1">
            <text:p>1</text:p>
          </table:table-cell>
          <table:table-cell table:style-name="Default" table:formula="of:=RANDBETWEEN(2;6)" office:value-type="float" office:value="3">
            <text:p>3</text:p>
          </table:table-cell>
          <table:table-cell table:style-name="ce77" table:formula="of:=RANDBETWEEN(0;1)" office:value-type="float" office:value="1">
            <text:p>1</text:p>
          </table:table-cell>
          <table:table-cell office:value-type="float" office:value="1">
            <text:p>1</text:p>
          </table:table-cell>
          <table:table-cell table:number-columns-repeated="244"/>
        </table:table-row>
        <table:table-row table:style-name="ro1">
          <table:table-cell table:formula="of:= VALUE([.H45]) &amp; &quot; &quot; &amp; CHOOSE([.J45];&quot;km²&quot;;&quot;ha&quot;;&quot;a&quot;;&quot;m²&quot;;&quot;dm²&quot;;&quot;cm²&quot;;&quot;mm²&quot;) &amp; IF([.L45]&gt;0;&quot; + &quot;;&quot; - &quot;)&amp;VALUE([.I45]+99*[.I45]*[.K45]) &amp; &quot; &quot; &amp; CHOOSE([.J45]+[.K45];&quot;km²&quot;;&quot;ha&quot;;&quot;a&quot;;&quot;m²&quot;;&quot;dm²&quot;;&quot;cm²&quot;;&quot;mm²&quot;)&amp;&quot; = &quot;" office:value-type="string" office:string-value="5,65 cm² + 8,3 cm² = ">
            <text:p>5,65 cm² + 8,3 cm² = </text:p>
          </table:table-cell>
          <table:table-cell/>
          <table:table-cell table:formula="of:=([.H45]+([.I45]*[.L45]))/100 &amp; CHOOSE([.J45]-1;&quot;km²&quot;;&quot;ha&quot;;&quot;a&quot;;&quot;m²&quot;;&quot;dm²&quot;;&quot;cm²&quot;;&quot;mm²&quot;) &amp; &quot;|&quot;&amp;([.H45]+([.I45]*[.L45])) &amp; CHOOSE([.J45];&quot;km²&quot;;&quot;ha&quot;;&quot;a&quot;;&quot;m²&quot;;&quot;dm²&quot;;&quot;cm²&quot;;&quot;mm²&quot;)&amp;&quot;|&quot;&amp;([.H45]+([.I45]*[.L45]))*100&amp;CHOOSE([.J45]+1;&quot;km²&quot;;&quot;ha&quot;;&quot;a&quot;;&quot;m²&quot;;&quot;dm²&quot;;&quot;cm²&quot;;&quot;mm²&quot;)" office:value-type="string" office:string-value="0,1395dm²|13,95cm²|1395mm²">
            <text:p>0,1395dm²|13,95cm²|1395mm²</text:p>
          </table:table-cell>
          <table:table-cell table:style-name="ce68" table:formula="of:=IF(ISBLANK([.C45]);&quot;&quot;;IF(ISERROR(FIND(&quot;|&quot;&amp; SUBSTITUTE(SUBSTITUTE(SUBSTITUTE(SUBSTITUTE([.B45];&quot; &quot;;&quot;&quot;);&quot;·&quot;;&quot;*&quot; );&quot;–&quot; ;&quot;-&quot; );&quot;:&quot;;&quot;/&quot;) &amp;&quot;|&quot;;&quot;|&quot; &amp; SUBSTITUTE([.C45];&quot; &quot;;&quot;&quot;) &amp;&quot;|&quot;));&quot;&quot;;&quot;&quot;))" office:value-type="string" office:string-value="">
            <text:p></text:p>
          </table:table-cell>
          <table:table-cell table:number-columns-repeated="3"/>
          <table:table-cell table:formula="of:=RANDBETWEEN(200/5;1000/5)/100*5" office:value-type="float" office:value="5.65">
            <text:p>5,65</text:p>
          </table:table-cell>
          <table:table-cell table:formula="of:=RANDBETWEEN(100;200)/20" office:value-type="float" office:value="8.3">
            <text:p>8,3</text:p>
          </table:table-cell>
          <table:table-cell table:style-name="Default" table:formula="of:=RANDBETWEEN(2;6)" office:value-type="float" office:value="6">
            <text:p>6</text:p>
          </table:table-cell>
          <table:table-cell table:style-name="ce77" table:formula="of:=RANDBETWEEN(0;1)" office:value-type="float" office:value="0">
            <text:p>0</text:p>
          </table:table-cell>
          <table:table-cell office:value-type="float" office:value="1">
            <text:p>1</text:p>
          </table:table-cell>
          <table:table-cell table:number-columns-repeated="244"/>
        </table:table-row>
        <table:table-row table:style-name="ro1">
          <table:table-cell table:formula="of:= VALUE([.H46]) &amp; &quot; &quot; &amp; CHOOSE([.J46];&quot;km²&quot;;&quot;ha&quot;;&quot;a&quot;;&quot;m²&quot;;&quot;dm²&quot;;&quot;cm²&quot;;&quot;mm²&quot;) &amp; IF([.L46]&gt;0;&quot; + &quot;;&quot; - &quot;)&amp;VALUE([.I46]+99*[.I46]*[.K46]) &amp; &quot; &quot; &amp; CHOOSE([.J46]+[.K46];&quot;km²&quot;;&quot;ha&quot;;&quot;a&quot;;&quot;m²&quot;;&quot;dm²&quot;;&quot;cm²&quot;;&quot;mm²&quot;)&amp;&quot; = &quot;" office:value-type="string" office:string-value="9,05 ha + 1,05 ha = ">
            <text:p>9,05 ha + 1,05 ha = </text:p>
          </table:table-cell>
          <table:table-cell/>
          <table:table-cell table:formula="of:=([.H46]+([.I46]*[.L46]))/100 &amp; CHOOSE([.J46]-1;&quot;km²&quot;;&quot;ha&quot;;&quot;a&quot;;&quot;m²&quot;;&quot;dm²&quot;;&quot;cm²&quot;;&quot;mm²&quot;) &amp; &quot;|&quot;&amp;([.H46]+([.I46]*[.L46])) &amp; CHOOSE([.J46];&quot;km²&quot;;&quot;ha&quot;;&quot;a&quot;;&quot;m²&quot;;&quot;dm²&quot;;&quot;cm²&quot;;&quot;mm²&quot;)&amp;&quot;|&quot;&amp;([.H46]+([.I46]*[.L46]))*100&amp;CHOOSE([.J46]+1;&quot;km²&quot;;&quot;ha&quot;;&quot;a&quot;;&quot;m²&quot;;&quot;dm²&quot;;&quot;cm²&quot;;&quot;mm²&quot;)" office:value-type="string" office:string-value="0,101km²|10,1ha|1010a">
            <text:p>0,101km²|10,1ha|1010a</text:p>
          </table:table-cell>
          <table:table-cell table:style-name="ce68" table:formula="of:=IF(ISBLANK([.C46]);&quot;&quot;;IF(ISERROR(FIND(&quot;|&quot;&amp; SUBSTITUTE(SUBSTITUTE(SUBSTITUTE(SUBSTITUTE([.B46];&quot; &quot;;&quot;&quot;);&quot;·&quot;;&quot;*&quot; );&quot;–&quot; ;&quot;-&quot; );&quot;:&quot;;&quot;/&quot;) &amp;&quot;|&quot;;&quot;|&quot; &amp; SUBSTITUTE([.C46];&quot; &quot;;&quot;&quot;) &amp;&quot;|&quot;));&quot;&quot;;&quot;&quot;))" office:value-type="string" office:string-value="">
            <text:p></text:p>
          </table:table-cell>
          <table:table-cell table:number-columns-repeated="3"/>
          <table:table-cell table:formula="of:=RANDBETWEEN(200/5;1000/5)/100*5" office:value-type="float" office:value="9.05">
            <text:p>9,05</text:p>
          </table:table-cell>
          <table:table-cell table:formula="of:=RANDBETWEEN(100;200)/100" office:value-type="float" office:value="1.05">
            <text:p>1,05</text:p>
          </table:table-cell>
          <table:table-cell table:style-name="Default" table:formula="of:=RANDBETWEEN(2;6)" office:value-type="float" office:value="2">
            <text:p>2</text:p>
          </table:table-cell>
          <table:table-cell table:style-name="ce77" table:formula="of:=RANDBETWEEN(0;1)" office:value-type="float" office:value="0">
            <text:p>0</text:p>
          </table:table-cell>
          <table:table-cell table:formula="of:=ROUND(RANDBETWEEN(-1;0)+0.5)" office:value-type="float" office:value="1">
            <text:p>1</text:p>
          </table:table-cell>
          <table:table-cell table:number-columns-repeated="244"/>
        </table:table-row>
        <table:table-row table:style-name="ro1">
          <table:table-cell table:formula="of:= VALUE([.H47]) &amp; &quot; &quot; &amp; CHOOSE([.J47];&quot;km²&quot;;&quot;ha&quot;;&quot;a&quot;;&quot;m²&quot;;&quot;dm²&quot;;&quot;cm²&quot;;&quot;mm²&quot;) &amp; IF([.L47]&gt;0;&quot; + &quot;;&quot; - &quot;)&amp;VALUE([.I47]+99*[.I47]*[.K47]) &amp; &quot; &quot; &amp; CHOOSE([.J47]+[.K47];&quot;km²&quot;;&quot;ha&quot;;&quot;a&quot;;&quot;m²&quot;;&quot;dm²&quot;;&quot;cm²&quot;;&quot;mm²&quot;)&amp;&quot; = &quot;" office:value-type="string" office:string-value="9,4 a - 166 m² = ">
            <text:p>9,4 a - 166 m² = </text:p>
          </table:table-cell>
          <table:table-cell/>
          <table:table-cell table:formula="of:=([.H47]+([.I47]*[.L47]))/100 &amp; CHOOSE([.J47]-1;&quot;km²&quot;;&quot;ha&quot;;&quot;a&quot;;&quot;m²&quot;;&quot;dm²&quot;;&quot;cm²&quot;;&quot;mm²&quot;) &amp; &quot;|&quot;&amp;([.H47]+([.I47]*[.L47])) &amp; CHOOSE([.J47];&quot;km²&quot;;&quot;ha&quot;;&quot;a&quot;;&quot;m²&quot;;&quot;dm²&quot;;&quot;cm²&quot;;&quot;mm²&quot;)&amp;&quot;|&quot;&amp;([.H47]+([.I47]*[.L47]))*100&amp;CHOOSE([.J47]+1;&quot;km²&quot;;&quot;ha&quot;;&quot;a&quot;;&quot;m²&quot;;&quot;dm²&quot;;&quot;cm²&quot;;&quot;mm²&quot;)" office:value-type="string" office:string-value="0,0774ha|7,74a|774m²">
            <text:p>0,0774ha|7,74a|774m²</text:p>
          </table:table-cell>
          <table:table-cell table:style-name="ce68" table:formula="of:=IF(ISBLANK([.C47]);&quot;&quot;;IF(ISERROR(FIND(&quot;|&quot;&amp; SUBSTITUTE(SUBSTITUTE(SUBSTITUTE(SUBSTITUTE([.B47];&quot; &quot;;&quot;&quot;);&quot;·&quot;;&quot;*&quot; );&quot;–&quot; ;&quot;-&quot; );&quot;:&quot;;&quot;/&quot;) &amp;&quot;|&quot;;&quot;|&quot; &amp; SUBSTITUTE([.C47];&quot; &quot;;&quot;&quot;) &amp;&quot;|&quot;));&quot;&quot;;&quot;&quot;))" office:value-type="string" office:string-value="">
            <text:p></text:p>
          </table:table-cell>
          <table:table-cell table:number-columns-repeated="3"/>
          <table:table-cell table:formula="of:=RANDBETWEEN(200/5;1000/5)/100*5" office:value-type="float" office:value="9.4">
            <text:p>9,4</text:p>
          </table:table-cell>
          <table:table-cell table:formula="of:=RANDBETWEEN(100;200)/100" office:value-type="float" office:value="1.66">
            <text:p>1,66</text:p>
          </table:table-cell>
          <table:table-cell table:style-name="Default" table:formula="of:=RANDBETWEEN(2;6)" office:value-type="float" office:value="3">
            <text:p>3</text:p>
          </table:table-cell>
          <table:table-cell table:style-name="ce77" table:formula="of:=RANDBETWEEN(0;1)" office:value-type="float" office:value="1">
            <text:p>1</text:p>
          </table:table-cell>
          <table:table-cell table:formula="of:=ROUND(RANDBETWEEN(-1;0)+0.5)" office:value-type="float" office:value="-1">
            <text:p>-1</text:p>
          </table:table-cell>
          <table:table-cell table:number-columns-repeated="244"/>
        </table:table-row>
        <table:table-row table:style-name="ro1">
          <table:table-cell table:formula="of:= VALUE([.H48]) &amp; &quot; &quot; &amp; CHOOSE([.J48];&quot;km²&quot;;&quot;ha&quot;;&quot;a&quot;;&quot;m²&quot;;&quot;dm²&quot;;&quot;cm²&quot;;&quot;mm²&quot;) &amp; IF([.L48]&gt;0;&quot; + &quot;;&quot; - &quot;)&amp;VALUE([.I48]+99*[.I48]*[.K48]) &amp; &quot; &quot; &amp; CHOOSE([.J48]+[.K48];&quot;km²&quot;;&quot;ha&quot;;&quot;a&quot;;&quot;m²&quot;;&quot;dm²&quot;;&quot;cm²&quot;;&quot;mm²&quot;)&amp;&quot; = &quot;" office:value-type="string" office:string-value="4,05 a + 1,74 a = ">
            <text:p>4,05 a + 1,74 a = </text:p>
          </table:table-cell>
          <table:table-cell/>
          <table:table-cell table:formula="of:=([.H48]+([.I48]*[.L48]))/100 &amp; CHOOSE([.J48]-1;&quot;km²&quot;;&quot;ha&quot;;&quot;a&quot;;&quot;m²&quot;;&quot;dm²&quot;;&quot;cm²&quot;;&quot;mm²&quot;) &amp; &quot;|&quot;&amp;([.H48]+([.I48]*[.L48])) &amp; CHOOSE([.J48];&quot;km²&quot;;&quot;ha&quot;;&quot;a&quot;;&quot;m²&quot;;&quot;dm²&quot;;&quot;cm²&quot;;&quot;mm²&quot;)&amp;&quot;|&quot;&amp;([.H48]+([.I48]*[.L48]))*100&amp;CHOOSE([.J48]+1;&quot;km²&quot;;&quot;ha&quot;;&quot;a&quot;;&quot;m²&quot;;&quot;dm²&quot;;&quot;cm²&quot;;&quot;mm²&quot;)" office:value-type="string" office:string-value="0,0579ha|5,79a|579m²">
            <text:p>0,0579ha|5,79a|579m²</text:p>
          </table:table-cell>
          <table:table-cell table:style-name="ce68" table:formula="of:=IF(ISBLANK([.C48]);&quot;&quot;;IF(ISERROR(FIND(&quot;|&quot;&amp; SUBSTITUTE(SUBSTITUTE(SUBSTITUTE(SUBSTITUTE([.B48];&quot; &quot;;&quot;&quot;);&quot;·&quot;;&quot;*&quot; );&quot;–&quot; ;&quot;-&quot; );&quot;:&quot;;&quot;/&quot;) &amp;&quot;|&quot;;&quot;|&quot; &amp; SUBSTITUTE([.C48];&quot; &quot;;&quot;&quot;) &amp;&quot;|&quot;));&quot;&quot;;&quot;&quot;))" office:value-type="string" office:string-value="">
            <text:p></text:p>
          </table:table-cell>
          <table:table-cell table:number-columns-repeated="3"/>
          <table:table-cell table:formula="of:=RANDBETWEEN(200/5;1000/5)/100*5" office:value-type="float" office:value="4.05">
            <text:p>4,05</text:p>
          </table:table-cell>
          <table:table-cell table:formula="of:=RANDBETWEEN(100;200)/100" office:value-type="float" office:value="1.74">
            <text:p>1,74</text:p>
          </table:table-cell>
          <table:table-cell table:style-name="Default" table:formula="of:=RANDBETWEEN(2;6)" office:value-type="float" office:value="3">
            <text:p>3</text:p>
          </table:table-cell>
          <table:table-cell table:style-name="ce77" table:formula="of:=RANDBETWEEN(0;1)" office:value-type="float" office:value="0">
            <text:p>0</text:p>
          </table:table-cell>
          <table:table-cell table:formula="of:=ROUND(RANDBETWEEN(-1;0)+0.5)" office:value-type="float" office:value="1">
            <text:p>1</text:p>
          </table:table-cell>
          <table:table-cell table:number-columns-repeated="244"/>
        </table:table-row>
        <table:table-row table:style-name="ro1">
          <table:table-cell table:formula="of:= VALUE([.H49]) &amp; &quot; &quot; &amp; CHOOSE([.J49];&quot;km²&quot;;&quot;ha&quot;;&quot;a&quot;;&quot;m²&quot;;&quot;dm²&quot;;&quot;cm²&quot;;&quot;mm²&quot;) &amp; IF([.L49]&gt;0;&quot; + &quot;;&quot; - &quot;)&amp;VALUE([.I49]+99*[.I49]*[.K49]) &amp; &quot; &quot; &amp; CHOOSE([.J49]+[.K49];&quot;km²&quot;;&quot;ha&quot;;&quot;a&quot;;&quot;m²&quot;;&quot;dm²&quot;;&quot;cm²&quot;;&quot;mm²&quot;)&amp;&quot; = &quot;" office:value-type="string" office:string-value="6,1 cm² - 1,62 cm² = ">
            <text:p>6,1 cm² - 1,62 cm² = </text:p>
          </table:table-cell>
          <table:table-cell/>
          <table:table-cell table:formula="of:=([.H49]+([.I49]*[.L49]))/100 &amp; CHOOSE([.J49]-1;&quot;km²&quot;;&quot;ha&quot;;&quot;a&quot;;&quot;m²&quot;;&quot;dm²&quot;;&quot;cm²&quot;;&quot;mm²&quot;) &amp; &quot;|&quot;&amp;([.H49]+([.I49]*[.L49])) &amp; CHOOSE([.J49];&quot;km²&quot;;&quot;ha&quot;;&quot;a&quot;;&quot;m²&quot;;&quot;dm²&quot;;&quot;cm²&quot;;&quot;mm²&quot;)&amp;&quot;|&quot;&amp;([.H49]+([.I49]*[.L49]))*100&amp;CHOOSE([.J49]+1;&quot;km²&quot;;&quot;ha&quot;;&quot;a&quot;;&quot;m²&quot;;&quot;dm²&quot;;&quot;cm²&quot;;&quot;mm²&quot;)" office:value-type="string" office:string-value="0,0448dm²|4,48cm²|448mm²">
            <text:p>0,0448dm²|4,48cm²|448mm²</text:p>
          </table:table-cell>
          <table:table-cell table:style-name="ce68" table:formula="of:=IF(ISBLANK([.C49]);&quot;&quot;;IF(ISERROR(FIND(&quot;|&quot;&amp; SUBSTITUTE(SUBSTITUTE(SUBSTITUTE(SUBSTITUTE([.B49];&quot; &quot;;&quot;&quot;);&quot;·&quot;;&quot;*&quot; );&quot;–&quot; ;&quot;-&quot; );&quot;:&quot;;&quot;/&quot;) &amp;&quot;|&quot;;&quot;|&quot; &amp; SUBSTITUTE([.C49];&quot; &quot;;&quot;&quot;) &amp;&quot;|&quot;));&quot;&quot;;&quot;&quot;))" office:value-type="string" office:string-value="">
            <text:p></text:p>
          </table:table-cell>
          <table:table-cell table:number-columns-repeated="3"/>
          <table:table-cell table:formula="of:=RANDBETWEEN(200/5;1000/5)/100*5" office:value-type="float" office:value="6.1">
            <text:p>6,1</text:p>
          </table:table-cell>
          <table:table-cell table:formula="of:=RANDBETWEEN(100;200)/100" office:value-type="float" office:value="1.62">
            <text:p>1,62</text:p>
          </table:table-cell>
          <table:table-cell table:style-name="Default" table:formula="of:=RANDBETWEEN(2;6)" office:value-type="float" office:value="6">
            <text:p>6</text:p>
          </table:table-cell>
          <table:table-cell table:style-name="ce77" table:formula="of:=RANDBETWEEN(0;1)" office:value-type="float" office:value="0">
            <text:p>0</text:p>
          </table:table-cell>
          <table:table-cell table:formula="of:=ROUND(RANDBETWEEN(-1;0)+0.5)" office:value-type="float" office:value="-1">
            <text:p>-1</text:p>
          </table:table-cell>
          <table:table-cell table:number-columns-repeated="244"/>
        </table:table-row>
        <table:table-row table:style-name="ro1">
          <table:table-cell table:formula="of:= VALUE([.H50]) &amp; &quot; &quot; &amp; CHOOSE([.J50];&quot;km²&quot;;&quot;ha&quot;;&quot;a&quot;;&quot;m²&quot;;&quot;dm²&quot;;&quot;cm²&quot;;&quot;mm²&quot;) &amp; IF([.L50]&gt;0;&quot; + &quot;;&quot; - &quot;)&amp;VALUE([.I50]+99*[.I50]*[.K50]) &amp; &quot; &quot; &amp; CHOOSE([.J50]+[.K50];&quot;km²&quot;;&quot;ha&quot;;&quot;a&quot;;&quot;m²&quot;;&quot;dm²&quot;;&quot;cm²&quot;;&quot;mm²&quot;)&amp;&quot; = &quot;" office:value-type="string" office:string-value="7,2 cm² + 163 mm² = ">
            <text:p>7,2 cm² + 163 mm² = </text:p>
          </table:table-cell>
          <table:table-cell/>
          <table:table-cell table:formula="of:=([.H50]+([.I50]*[.L50]))/100 &amp; CHOOSE([.J50]-1;&quot;km²&quot;;&quot;ha&quot;;&quot;a&quot;;&quot;m²&quot;;&quot;dm²&quot;;&quot;cm²&quot;;&quot;mm²&quot;) &amp; &quot;|&quot;&amp;([.H50]+([.I50]*[.L50])) &amp; CHOOSE([.J50];&quot;km²&quot;;&quot;ha&quot;;&quot;a&quot;;&quot;m²&quot;;&quot;dm²&quot;;&quot;cm²&quot;;&quot;mm²&quot;)&amp;&quot;|&quot;&amp;([.H50]+([.I50]*[.L50]))*100&amp;CHOOSE([.J50]+1;&quot;km²&quot;;&quot;ha&quot;;&quot;a&quot;;&quot;m²&quot;;&quot;dm²&quot;;&quot;cm²&quot;;&quot;mm²&quot;)" office:value-type="string" office:string-value="0,0883dm²|8,83cm²|883mm²">
            <text:p>0,0883dm²|8,83cm²|883mm²</text:p>
          </table:table-cell>
          <table:table-cell table:style-name="ce68" table:formula="of:=IF(ISBLANK([.C50]);&quot;&quot;;IF(ISERROR(FIND(&quot;|&quot;&amp; SUBSTITUTE(SUBSTITUTE(SUBSTITUTE(SUBSTITUTE([.B50];&quot; &quot;;&quot;&quot;);&quot;·&quot;;&quot;*&quot; );&quot;–&quot; ;&quot;-&quot; );&quot;:&quot;;&quot;/&quot;) &amp;&quot;|&quot;;&quot;|&quot; &amp; SUBSTITUTE([.C50];&quot; &quot;;&quot;&quot;) &amp;&quot;|&quot;));&quot;&quot;;&quot;&quot;))" office:value-type="string" office:string-value="">
            <text:p></text:p>
          </table:table-cell>
          <table:table-cell table:number-columns-repeated="3"/>
          <table:table-cell table:formula="of:=RANDBETWEEN(200/5;1000/5)/100*5" office:value-type="float" office:value="7.2">
            <text:p>7,2</text:p>
          </table:table-cell>
          <table:table-cell table:formula="of:=RANDBETWEEN(100;200)/100" office:value-type="float" office:value="1.63">
            <text:p>1,63</text:p>
          </table:table-cell>
          <table:table-cell table:style-name="Default" table:formula="of:=RANDBETWEEN(2;6)" office:value-type="float" office:value="6">
            <text:p>6</text:p>
          </table:table-cell>
          <table:table-cell table:style-name="ce77" table:formula="of:=RANDBETWEEN(0;1)" office:value-type="float" office:value="1">
            <text:p>1</text:p>
          </table:table-cell>
          <table:table-cell table:formula="of:=ROUND(RANDBETWEEN(-1;0)+0.5)" office:value-type="float" office:value="1">
            <text:p>1</text:p>
          </table:table-cell>
          <table:table-cell table:number-columns-repeated="244"/>
        </table:table-row>
        <table:table-row table:style-name="ro1">
          <table:table-cell/>
          <table:table-cell table:number-columns-repeated="2"/>
          <table:table-cell table:style-name="ce68" table:formula="of:=IF(ISBLANK([.C51]);&quot;&quot;;IF(ISERROR(FIND(&quot;|&quot;&amp; SUBSTITUTE(SUBSTITUTE(SUBSTITUTE(SUBSTITUTE([.B51];&quot; &quot;;&quot;&quot;);&quot;·&quot;;&quot;*&quot; );&quot;–&quot; ;&quot;-&quot; );&quot;:&quot;;&quot;/&quot;) &amp;&quot;|&quot;;&quot;|&quot; &amp; SUBSTITUTE([.C51];&quot; &quot;;&quot;&quot;) &amp;&quot;|&quot;));&quot;&quot;;&quot;&quot;))">
            <text:p/>
          </table:table-cell>
          <table:table-cell table:number-columns-repeated="252"/>
        </table:table-row>
        <table:table-row table:style-name="ro1">
          <table:table-cell table:style-name="ce61" office:value-type="string">
            <text:p>Berechne</text:p>
          </table:table-cell>
          <table:table-cell table:number-columns-repeated="2"/>
          <table:table-cell table:style-name="ce68" table:formula="of:=IF(ISBLANK([.C52]);&quot;&quot;;IF(ISERROR(FIND(&quot;|&quot;&amp; SUBSTITUTE(SUBSTITUTE(SUBSTITUTE(SUBSTITUTE([.B52];&quot; &quot;;&quot;&quot;);&quot;·&quot;;&quot;*&quot; );&quot;–&quot; ;&quot;-&quot; );&quot;:&quot;;&quot;/&quot;) &amp;&quot;|&quot;;&quot;|&quot; &amp; SUBSTITUTE([.C52];&quot; &quot;;&quot;&quot;) &amp;&quot;|&quot;));&quot;&quot;;&quot;&quot;))">
            <text:p/>
          </table:table-cell>
          <table:table-cell table:number-columns-repeated="3"/>
          <table:table-cell table:style-name="ce33" office:value-type="string">
            <text:p>1=km²; 2=ha; 3=a; 4=m²; 5=dm²; 6=cm²; 7 mm²</text:p>
          </table:table-cell>
          <table:table-cell table:style-name="ce67" office:value-type="string">
            <text:p>Faktor</text:p>
          </table:table-cell>
          <table:table-cell table:style-name="Default" office:value-type="string">
            <text:p>Zieleinheit</text:p>
          </table:table-cell>
          <table:table-cell table:number-columns-repeated="246"/>
        </table:table-row>
        <table:table-row table:style-name="ro1">
          <table:table-cell table:formula="of:=VALUE([.H53]) &amp; &quot; &quot; &amp;CHOOSE([.J53];&quot;km²&quot;;&quot;ha&quot;;&quot;a&quot;;&quot;m²&quot;;&quot;dm²&quot;;&quot;cm²&quot;;&quot;mm²&quot;)&amp;&quot; * &quot; &amp; [.I53] &amp; &quot; = &quot;" office:value-type="string" office:string-value="1,4 dm² * 4 = ">
            <text:p>1,4 dm² * 4 = </text:p>
          </table:table-cell>
          <table:table-cell/>
          <table:table-cell table:formula="of:=[.H53]*[.I53]/100 &amp;CHOOSE([.J53]-1;&quot;km²&quot;;&quot;ha&quot;;&quot;a&quot;;&quot;m²&quot;;&quot;dm²&quot;;&quot;cm²&quot;;&quot;mm²&quot;)&amp;&quot;|&quot;&amp;([.H53]*[.I53])&amp;CHOOSE([.J53];&quot;km²&quot;;&quot;ha&quot;;&quot;a&quot;;&quot;m²&quot;;&quot;dm²&quot;;&quot;cm²&quot;;&quot;mm²&quot;)&amp;&quot;|&quot;&amp;[.H53]*[.I53]*100&amp;CHOOSE([.J53]+1;&quot;km²&quot;;&quot;ha&quot;;&quot;a&quot;;&quot;m²&quot;;&quot;dm²&quot;;&quot;cm²&quot;;&quot;mm²&quot;)" office:value-type="string" office:string-value="0,056m²|5,6dm²|560cm²">
            <text:p>0,056m²|5,6dm²|560cm²</text:p>
          </table:table-cell>
          <table:table-cell table:style-name="ce68" table:formula="of:=IF(ISBLANK([.C53]);&quot;&quot;;IF(ISERROR(FIND(&quot;|&quot;&amp; SUBSTITUTE(SUBSTITUTE(SUBSTITUTE(SUBSTITUTE([.B53];&quot; &quot;;&quot;&quot;);&quot;·&quot;;&quot;*&quot; );&quot;–&quot; ;&quot;-&quot; );&quot;:&quot;;&quot;/&quot;) &amp;&quot;|&quot;;&quot;|&quot; &amp; SUBSTITUTE([.C53];&quot; &quot;;&quot;&quot;) &amp;&quot;|&quot;));&quot;&quot;;&quot;&quot;))" office:value-type="string" office:string-value="">
            <text:p></text:p>
          </table:table-cell>
          <table:table-cell table:number-columns-repeated="3"/>
          <table:table-cell table:formula="of:=RANDBETWEEN(1;120)*0.05" office:value-type="float" office:value="1.4">
            <text:p>1,4</text:p>
          </table:table-cell>
          <table:table-cell table:formula="of:=RANDBETWEEN(3;6)" office:value-type="float" office:value="4">
            <text:p>4</text:p>
          </table:table-cell>
          <table:table-cell table:style-name="Default" table:formula="of:=RANDBETWEEN(2;6)" office:value-type="float" office:value="5">
            <text:p>5</text:p>
          </table:table-cell>
          <table:table-cell table:style-name="ce77"/>
          <table:table-cell table:number-columns-repeated="245"/>
        </table:table-row>
        <table:table-row table:style-name="ro1">
          <table:table-cell table:formula="of:=VALUE([.H54]) &amp; &quot; &quot; &amp;CHOOSE([.J54];&quot;km²&quot;;&quot;ha&quot;;&quot;a&quot;;&quot;m²&quot;;&quot;dm²&quot;;&quot;cm²&quot;;&quot;mm²&quot;)&amp;&quot; * &quot; &amp; [.I54] &amp; &quot; = &quot;" office:value-type="string" office:string-value="5,95 cm² * 6 = ">
            <text:p>5,95 cm² * 6 = </text:p>
          </table:table-cell>
          <table:table-cell/>
          <table:table-cell table:formula="of:=[.H54]*[.I54]/100 &amp;CHOOSE([.J54]-1;&quot;km²&quot;;&quot;ha&quot;;&quot;a&quot;;&quot;m²&quot;;&quot;dm²&quot;;&quot;cm²&quot;;&quot;mm²&quot;)&amp;&quot;|&quot;&amp;([.H54]*[.I54])&amp;CHOOSE([.J54];&quot;km²&quot;;&quot;ha&quot;;&quot;a&quot;;&quot;m²&quot;;&quot;dm²&quot;;&quot;cm²&quot;;&quot;mm²&quot;)&amp;&quot;|&quot;&amp;[.H54]*[.I54]*100&amp;CHOOSE([.J54]+1;&quot;km²&quot;;&quot;ha&quot;;&quot;a&quot;;&quot;m²&quot;;&quot;dm²&quot;;&quot;cm²&quot;;&quot;mm²&quot;)" office:value-type="string" office:string-value="0,357dm²|35,7cm²|3570mm²">
            <text:p>0,357dm²|35,7cm²|3570mm²</text:p>
          </table:table-cell>
          <table:table-cell table:style-name="ce68" table:formula="of:=IF(ISBLANK([.C54]);&quot;&quot;;IF(ISERROR(FIND(&quot;|&quot;&amp; SUBSTITUTE(SUBSTITUTE(SUBSTITUTE(SUBSTITUTE([.B54];&quot; &quot;;&quot;&quot;);&quot;·&quot;;&quot;*&quot; );&quot;–&quot; ;&quot;-&quot; );&quot;:&quot;;&quot;/&quot;) &amp;&quot;|&quot;;&quot;|&quot; &amp; SUBSTITUTE([.C54];&quot; &quot;;&quot;&quot;) &amp;&quot;|&quot;));&quot;&quot;;&quot;&quot;))" office:value-type="string" office:string-value="">
            <text:p></text:p>
          </table:table-cell>
          <table:table-cell table:number-columns-repeated="3"/>
          <table:table-cell table:formula="of:=RANDBETWEEN(1;120)*0.05" office:value-type="float" office:value="5.95">
            <text:p>5,95</text:p>
          </table:table-cell>
          <table:table-cell table:formula="of:=RANDBETWEEN(3;6)" office:value-type="float" office:value="6">
            <text:p>6</text:p>
          </table:table-cell>
          <table:table-cell table:style-name="Default" table:formula="of:=RANDBETWEEN(2;6)" office:value-type="float" office:value="6">
            <text:p>6</text:p>
          </table:table-cell>
          <table:table-cell table:style-name="ce77"/>
          <table:table-cell table:number-columns-repeated="245"/>
        </table:table-row>
        <table:table-row table:style-name="ro1">
          <table:table-cell table:formula="of:=VALUE([.H55]) &amp; &quot; &quot; &amp;CHOOSE([.J55];&quot;km²&quot;;&quot;ha&quot;;&quot;a&quot;;&quot;m²&quot;;&quot;dm²&quot;;&quot;cm²&quot;;&quot;mm²&quot;)&amp;&quot; * &quot; &amp; [.I55] &amp; &quot; = &quot;" office:value-type="string" office:string-value="4,65 m² * 6 = ">
            <text:p>4,65 m² * 6 = </text:p>
          </table:table-cell>
          <table:table-cell/>
          <table:table-cell table:formula="of:=[.H55]*[.I55]/100 &amp;CHOOSE([.J55]-1;&quot;km²&quot;;&quot;ha&quot;;&quot;a&quot;;&quot;m²&quot;;&quot;dm²&quot;;&quot;cm²&quot;;&quot;mm²&quot;)&amp;&quot;|&quot;&amp;([.H55]*[.I55])&amp;CHOOSE([.J55];&quot;km²&quot;;&quot;ha&quot;;&quot;a&quot;;&quot;m²&quot;;&quot;dm²&quot;;&quot;cm²&quot;;&quot;mm²&quot;)&amp;&quot;|&quot;&amp;[.H55]*[.I55]*100&amp;CHOOSE([.J55]+1;&quot;km²&quot;;&quot;ha&quot;;&quot;a&quot;;&quot;m²&quot;;&quot;dm²&quot;;&quot;cm²&quot;;&quot;mm²&quot;)" office:value-type="string" office:string-value="0,279a|27,9m²|2790dm²">
            <text:p>0,279a|27,9m²|2790dm²</text:p>
          </table:table-cell>
          <table:table-cell table:style-name="ce68" table:formula="of:=IF(ISBLANK([.C55]);&quot;&quot;;IF(ISERROR(FIND(&quot;|&quot;&amp; SUBSTITUTE(SUBSTITUTE(SUBSTITUTE(SUBSTITUTE([.B55];&quot; &quot;;&quot;&quot;);&quot;·&quot;;&quot;*&quot; );&quot;–&quot; ;&quot;-&quot; );&quot;:&quot;;&quot;/&quot;) &amp;&quot;|&quot;;&quot;|&quot; &amp; SUBSTITUTE([.C55];&quot; &quot;;&quot;&quot;) &amp;&quot;|&quot;));&quot;&quot;;&quot;&quot;))" office:value-type="string" office:string-value="">
            <text:p></text:p>
          </table:table-cell>
          <table:table-cell table:number-columns-repeated="3"/>
          <table:table-cell table:formula="of:=RANDBETWEEN(1;120)*0.05" office:value-type="float" office:value="4.65">
            <text:p>4,65</text:p>
          </table:table-cell>
          <table:table-cell table:formula="of:=RANDBETWEEN(3;6)" office:value-type="float" office:value="6">
            <text:p>6</text:p>
          </table:table-cell>
          <table:table-cell table:style-name="Default" table:formula="of:=RANDBETWEEN(2;6)" office:value-type="float" office:value="4">
            <text:p>4</text:p>
          </table:table-cell>
          <table:table-cell table:style-name="ce77"/>
          <table:table-cell table:number-columns-repeated="245"/>
        </table:table-row>
        <table:table-row table:style-name="ro1">
          <table:table-cell table:formula="of:=VALUE([.H56]) &amp; &quot; &quot; &amp;CHOOSE([.J56];&quot;km²&quot;;&quot;ha&quot;;&quot;a&quot;;&quot;m²&quot;;&quot;dm²&quot;;&quot;cm²&quot;;&quot;mm²&quot;)&amp;&quot; * &quot; &amp; [.I56] &amp; &quot; = &quot;" office:value-type="string" office:string-value="5,35 a * 3 = ">
            <text:p>5,35 a * 3 = </text:p>
          </table:table-cell>
          <table:table-cell/>
          <table:table-cell table:formula="of:=[.H56]*[.I56]/100 &amp;CHOOSE([.J56]-1;&quot;km²&quot;;&quot;ha&quot;;&quot;a&quot;;&quot;m²&quot;;&quot;dm²&quot;;&quot;cm²&quot;;&quot;mm²&quot;)&amp;&quot;|&quot;&amp;([.H56]*[.I56])&amp;CHOOSE([.J56];&quot;km²&quot;;&quot;ha&quot;;&quot;a&quot;;&quot;m²&quot;;&quot;dm²&quot;;&quot;cm²&quot;;&quot;mm²&quot;)&amp;&quot;|&quot;&amp;[.H56]*[.I56]*100&amp;CHOOSE([.J56]+1;&quot;km²&quot;;&quot;ha&quot;;&quot;a&quot;;&quot;m²&quot;;&quot;dm²&quot;;&quot;cm²&quot;;&quot;mm²&quot;)" office:value-type="string" office:string-value="0,1605ha|16,05a|1605m²">
            <text:p>0,1605ha|16,05a|1605m²</text:p>
          </table:table-cell>
          <table:table-cell table:style-name="ce68" table:formula="of:=IF(ISBLANK([.C56]);&quot;&quot;;IF(ISERROR(FIND(&quot;|&quot;&amp; SUBSTITUTE(SUBSTITUTE(SUBSTITUTE(SUBSTITUTE([.B56];&quot; &quot;;&quot;&quot;);&quot;·&quot;;&quot;*&quot; );&quot;–&quot; ;&quot;-&quot; );&quot;:&quot;;&quot;/&quot;) &amp;&quot;|&quot;;&quot;|&quot; &amp; SUBSTITUTE([.C56];&quot; &quot;;&quot;&quot;) &amp;&quot;|&quot;));&quot;&quot;;&quot;&quot;))" office:value-type="string" office:string-value="">
            <text:p></text:p>
          </table:table-cell>
          <table:table-cell table:number-columns-repeated="3"/>
          <table:table-cell table:formula="of:=RANDBETWEEN(1;120)*0.05" office:value-type="float" office:value="5.35">
            <text:p>5,35</text:p>
          </table:table-cell>
          <table:table-cell table:formula="of:=RANDBETWEEN(3;6)" office:value-type="float" office:value="3">
            <text:p>3</text:p>
          </table:table-cell>
          <table:table-cell table:style-name="Default" table:formula="of:=RANDBETWEEN(2;6)" office:value-type="float" office:value="3">
            <text:p>3</text:p>
          </table:table-cell>
          <table:table-cell table:style-name="ce77"/>
          <table:table-cell table:number-columns-repeated="245"/>
        </table:table-row>
        <table:table-row table:style-name="ro1">
          <table:table-cell table:formula="of:=VALUE([.H57]) &amp; &quot; &quot; &amp;CHOOSE([.J57];&quot;km²&quot;;&quot;ha&quot;;&quot;a&quot;;&quot;m²&quot;;&quot;dm²&quot;;&quot;cm²&quot;;&quot;mm²&quot;)&amp;&quot; * &quot; &amp; [.I57] &amp; &quot; = &quot;" office:value-type="string" office:string-value="4,5 m² * 5 = ">
            <text:p>4,5 m² * 5 = </text:p>
          </table:table-cell>
          <table:table-cell/>
          <table:table-cell table:formula="of:=[.H57]*[.I57]/100 &amp;CHOOSE([.J57]-1;&quot;km²&quot;;&quot;ha&quot;;&quot;a&quot;;&quot;m²&quot;;&quot;dm²&quot;;&quot;cm²&quot;;&quot;mm²&quot;)&amp;&quot;|&quot;&amp;([.H57]*[.I57])&amp;CHOOSE([.J57];&quot;km²&quot;;&quot;ha&quot;;&quot;a&quot;;&quot;m²&quot;;&quot;dm²&quot;;&quot;cm²&quot;;&quot;mm²&quot;)&amp;&quot;|&quot;&amp;[.H57]*[.I57]*100&amp;CHOOSE([.J57]+1;&quot;km²&quot;;&quot;ha&quot;;&quot;a&quot;;&quot;m²&quot;;&quot;dm²&quot;;&quot;cm²&quot;;&quot;mm²&quot;)" office:value-type="string" office:string-value="0,225a|22,5m²|2250dm²">
            <text:p>0,225a|22,5m²|2250dm²</text:p>
          </table:table-cell>
          <table:table-cell table:style-name="ce68" table:formula="of:=IF(ISBLANK([.C57]);&quot;&quot;;IF(ISERROR(FIND(&quot;|&quot;&amp; SUBSTITUTE(SUBSTITUTE(SUBSTITUTE(SUBSTITUTE([.B57];&quot; &quot;;&quot;&quot;);&quot;·&quot;;&quot;*&quot; );&quot;–&quot; ;&quot;-&quot; );&quot;:&quot;;&quot;/&quot;) &amp;&quot;|&quot;;&quot;|&quot; &amp; SUBSTITUTE([.C57];&quot; &quot;;&quot;&quot;) &amp;&quot;|&quot;));&quot;&quot;;&quot;&quot;))" office:value-type="string" office:string-value="">
            <text:p></text:p>
          </table:table-cell>
          <table:table-cell table:number-columns-repeated="3"/>
          <table:table-cell table:formula="of:=RANDBETWEEN(1;120)*0.05" office:value-type="float" office:value="4.5">
            <text:p>4,5</text:p>
          </table:table-cell>
          <table:table-cell table:formula="of:=RANDBETWEEN(3;6)" office:value-type="float" office:value="5">
            <text:p>5</text:p>
          </table:table-cell>
          <table:table-cell table:style-name="Default" table:formula="of:=RANDBETWEEN(2;6)" office:value-type="float" office:value="4">
            <text:p>4</text:p>
          </table:table-cell>
          <table:table-cell table:style-name="ce77"/>
          <table:table-cell table:number-columns-repeated="245"/>
        </table:table-row>
        <table:table-row table:style-name="ro1">
          <table:table-cell table:formula="of:=VALUE([.H58]) &amp; &quot; &quot; &amp;CHOOSE([.J58];&quot;km²&quot;;&quot;ha&quot;;&quot;a&quot;;&quot;m²&quot;;&quot;dm²&quot;;&quot;cm²&quot;;&quot;mm²&quot;)&amp;&quot; * &quot; &amp; [.I58] &amp; &quot; = &quot;" office:value-type="string" office:string-value="53 m² * 6 = ">
            <text:p>53 m² * 6 = </text:p>
          </table:table-cell>
          <table:table-cell/>
          <table:table-cell table:formula="of:=[.H58]*[.I58]/100 &amp;CHOOSE([.J58]-1;&quot;km²&quot;;&quot;ha&quot;;&quot;a&quot;;&quot;m²&quot;;&quot;dm²&quot;;&quot;cm²&quot;;&quot;mm²&quot;)&amp;&quot;|&quot;&amp;([.H58]*[.I58])&amp;CHOOSE([.J58];&quot;km²&quot;;&quot;ha&quot;;&quot;a&quot;;&quot;m²&quot;;&quot;dm²&quot;;&quot;cm²&quot;;&quot;mm²&quot;)&amp;&quot;|&quot;&amp;[.H58]*[.I58]*100&amp;CHOOSE([.J58]+1;&quot;km²&quot;;&quot;ha&quot;;&quot;a&quot;;&quot;m²&quot;;&quot;dm²&quot;;&quot;cm²&quot;;&quot;mm²&quot;)" office:value-type="string" office:string-value="3,18a|318m²|31800dm²">
            <text:p>3,18a|318m²|31800dm²</text:p>
          </table:table-cell>
          <table:table-cell table:style-name="ce68" table:formula="of:=IF(ISBLANK([.C58]);&quot;&quot;;IF(ISERROR(FIND(&quot;|&quot;&amp; SUBSTITUTE(SUBSTITUTE(SUBSTITUTE(SUBSTITUTE([.B58];&quot; &quot;;&quot;&quot;);&quot;·&quot;;&quot;*&quot; );&quot;–&quot; ;&quot;-&quot; );&quot;:&quot;;&quot;/&quot;) &amp;&quot;|&quot;;&quot;|&quot; &amp; SUBSTITUTE([.C58];&quot; &quot;;&quot;&quot;) &amp;&quot;|&quot;));&quot;&quot;;&quot;&quot;))" office:value-type="string" office:string-value="">
            <text:p></text:p>
          </table:table-cell>
          <table:table-cell table:number-columns-repeated="3"/>
          <table:table-cell table:formula="of:=RANDBETWEEN(1;1200)" office:value-type="float" office:value="53">
            <text:p>53</text:p>
          </table:table-cell>
          <table:table-cell table:formula="of:=RANDBETWEEN(3;6)" office:value-type="float" office:value="6">
            <text:p>6</text:p>
          </table:table-cell>
          <table:table-cell table:style-name="Default" table:formula="of:=RANDBETWEEN(2;6)" office:value-type="float" office:value="4">
            <text:p>4</text:p>
          </table:table-cell>
          <table:table-cell table:style-name="ce77"/>
          <table:table-cell table:number-columns-repeated="245"/>
        </table:table-row>
        <table:table-row table:style-name="ro1">
          <table:table-cell table:formula="of:=VALUE([.H59]) &amp; &quot; &quot; &amp;CHOOSE([.J59];&quot;km²&quot;;&quot;ha&quot;;&quot;a&quot;;&quot;m²&quot;;&quot;dm²&quot;;&quot;cm²&quot;;&quot;mm²&quot;)&amp;&quot; * &quot; &amp; [.I59] &amp; &quot; = &quot;" office:value-type="string" office:string-value="1410 dm² * 5 = ">
            <text:p>1410 dm² * 5 = </text:p>
          </table:table-cell>
          <table:table-cell/>
          <table:table-cell table:formula="of:=[.H59]*[.I59]/100 &amp;CHOOSE([.J59]-1;&quot;km²&quot;;&quot;ha&quot;;&quot;a&quot;;&quot;m²&quot;;&quot;dm²&quot;;&quot;cm²&quot;;&quot;mm²&quot;)&amp;&quot;|&quot;&amp;([.H59]*[.I59])&amp;CHOOSE([.J59];&quot;km²&quot;;&quot;ha&quot;;&quot;a&quot;;&quot;m²&quot;;&quot;dm²&quot;;&quot;cm²&quot;;&quot;mm²&quot;)&amp;&quot;|&quot;&amp;[.H59]*[.I59]*100&amp;CHOOSE([.J59]+1;&quot;km²&quot;;&quot;ha&quot;;&quot;a&quot;;&quot;m²&quot;;&quot;dm²&quot;;&quot;cm²&quot;;&quot;mm²&quot;)" office:value-type="string" office:string-value="70,5m²|7050dm²|705000cm²">
            <text:p>70,5m²|7050dm²|705000cm²</text:p>
          </table:table-cell>
          <table:table-cell table:style-name="ce68" table:formula="of:=IF(ISBLANK([.C59]);&quot;&quot;;IF(ISERROR(FIND(&quot;|&quot;&amp; SUBSTITUTE(SUBSTITUTE(SUBSTITUTE(SUBSTITUTE([.B59];&quot; &quot;;&quot;&quot;);&quot;·&quot;;&quot;*&quot; );&quot;–&quot; ;&quot;-&quot; );&quot;:&quot;;&quot;/&quot;) &amp;&quot;|&quot;;&quot;|&quot; &amp; SUBSTITUTE([.C59];&quot; &quot;;&quot;&quot;) &amp;&quot;|&quot;));&quot;&quot;;&quot;&quot;))" office:value-type="string" office:string-value="">
            <text:p></text:p>
          </table:table-cell>
          <table:table-cell table:number-columns-repeated="3"/>
          <table:table-cell table:formula="of:=RANDBETWEEN(1;200)*10" office:value-type="float" office:value="1410">
            <text:p>1410</text:p>
          </table:table-cell>
          <table:table-cell table:formula="of:=RANDBETWEEN(3;6)" office:value-type="float" office:value="5">
            <text:p>5</text:p>
          </table:table-cell>
          <table:table-cell table:style-name="Default" table:formula="of:=RANDBETWEEN(2;6)" office:value-type="float" office:value="5">
            <text:p>5</text:p>
          </table:table-cell>
          <table:table-cell table:style-name="ce77"/>
          <table:table-cell table:number-columns-repeated="245"/>
        </table:table-row>
        <table:table-row table:style-name="ro1">
          <table:table-cell table:formula="of:=VALUE([.H60]) &amp; &quot; &quot; &amp;CHOOSE([.J60];&quot;km²&quot;;&quot;ha&quot;;&quot;a&quot;;&quot;m²&quot;;&quot;dm²&quot;;&quot;cm²&quot;;&quot;mm²&quot;)&amp;&quot; * &quot; &amp; [.I60] &amp; &quot; = &quot;" office:value-type="string" office:string-value="1450 ha * 5 = ">
            <text:p>1450 ha * 5 = </text:p>
          </table:table-cell>
          <table:table-cell/>
          <table:table-cell table:formula="of:=[.H60]*[.I60]/100 &amp;CHOOSE([.J60]-1;&quot;km²&quot;;&quot;ha&quot;;&quot;a&quot;;&quot;m²&quot;;&quot;dm²&quot;;&quot;cm²&quot;;&quot;mm²&quot;)&amp;&quot;|&quot;&amp;([.H60]*[.I60])&amp;CHOOSE([.J60];&quot;km²&quot;;&quot;ha&quot;;&quot;a&quot;;&quot;m²&quot;;&quot;dm²&quot;;&quot;cm²&quot;;&quot;mm²&quot;)&amp;&quot;|&quot;&amp;[.H60]*[.I60]*100&amp;CHOOSE([.J60]+1;&quot;km²&quot;;&quot;ha&quot;;&quot;a&quot;;&quot;m²&quot;;&quot;dm²&quot;;&quot;cm²&quot;;&quot;mm²&quot;)" office:value-type="string" office:string-value="72,5km²|7250ha|725000a">
            <text:p>72,5km²|7250ha|725000a</text:p>
          </table:table-cell>
          <table:table-cell table:style-name="ce68" table:formula="of:=IF(ISBLANK([.C60]);&quot;&quot;;IF(ISERROR(FIND(&quot;|&quot;&amp; SUBSTITUTE(SUBSTITUTE(SUBSTITUTE(SUBSTITUTE([.B60];&quot; &quot;;&quot;&quot;);&quot;·&quot;;&quot;*&quot; );&quot;–&quot; ;&quot;-&quot; );&quot;:&quot;;&quot;/&quot;) &amp;&quot;|&quot;;&quot;|&quot; &amp; SUBSTITUTE([.C60];&quot; &quot;;&quot;&quot;) &amp;&quot;|&quot;));&quot;&quot;;&quot;&quot;))" office:value-type="string" office:string-value="">
            <text:p></text:p>
          </table:table-cell>
          <table:table-cell table:number-columns-repeated="3"/>
          <table:table-cell table:formula="of:=RANDBETWEEN(1;200)*10" office:value-type="float" office:value="1450">
            <text:p>1450</text:p>
          </table:table-cell>
          <table:table-cell table:formula="of:=RANDBETWEEN(3;6)" office:value-type="float" office:value="5">
            <text:p>5</text:p>
          </table:table-cell>
          <table:table-cell table:style-name="Default" table:formula="of:=RANDBETWEEN(2;6)" office:value-type="float" office:value="2">
            <text:p>2</text:p>
          </table:table-cell>
          <table:table-cell table:style-name="ce77"/>
          <table:table-cell table:number-columns-repeated="245"/>
        </table:table-row>
        <table:table-row table:style-name="ro1">
          <table:table-cell table:formula="of:=VALUE([.H61]) &amp; &quot; &quot; &amp;CHOOSE([.J61];&quot;km²&quot;;&quot;ha&quot;;&quot;a&quot;;&quot;m²&quot;;&quot;dm²&quot;;&quot;cm²&quot;;&quot;mm²&quot;)&amp;&quot; * &quot; &amp; [.I61] &amp; &quot; = &quot;" office:value-type="string" office:string-value="1910 a * 5 = ">
            <text:p>1910 a * 5 = </text:p>
          </table:table-cell>
          <table:table-cell/>
          <table:table-cell table:formula="of:=[.H61]*[.I61]/100 &amp;CHOOSE([.J61]-1;&quot;km²&quot;;&quot;ha&quot;;&quot;a&quot;;&quot;m²&quot;;&quot;dm²&quot;;&quot;cm²&quot;;&quot;mm²&quot;)&amp;&quot;|&quot;&amp;([.H61]*[.I61])&amp;CHOOSE([.J61];&quot;km²&quot;;&quot;ha&quot;;&quot;a&quot;;&quot;m²&quot;;&quot;dm²&quot;;&quot;cm²&quot;;&quot;mm²&quot;)&amp;&quot;|&quot;&amp;[.H61]*[.I61]*100&amp;CHOOSE([.J61]+1;&quot;km²&quot;;&quot;ha&quot;;&quot;a&quot;;&quot;m²&quot;;&quot;dm²&quot;;&quot;cm²&quot;;&quot;mm²&quot;)" office:value-type="string" office:string-value="95,5ha|9550a|955000m²">
            <text:p>95,5ha|9550a|955000m²</text:p>
          </table:table-cell>
          <table:table-cell table:style-name="ce68" table:formula="of:=IF(ISBLANK([.C61]);&quot;&quot;;IF(ISERROR(FIND(&quot;|&quot;&amp; SUBSTITUTE(SUBSTITUTE(SUBSTITUTE(SUBSTITUTE([.B61];&quot; &quot;;&quot;&quot;);&quot;·&quot;;&quot;*&quot; );&quot;–&quot; ;&quot;-&quot; );&quot;:&quot;;&quot;/&quot;) &amp;&quot;|&quot;;&quot;|&quot; &amp; SUBSTITUTE([.C61];&quot; &quot;;&quot;&quot;) &amp;&quot;|&quot;));&quot;&quot;;&quot;&quot;))" office:value-type="string" office:string-value="">
            <text:p></text:p>
          </table:table-cell>
          <table:table-cell table:number-columns-repeated="3"/>
          <table:table-cell table:formula="of:=RANDBETWEEN(1;200)*10" office:value-type="float" office:value="1910">
            <text:p>1910</text:p>
          </table:table-cell>
          <table:table-cell table:formula="of:=RANDBETWEEN(3;6)" office:value-type="float" office:value="5">
            <text:p>5</text:p>
          </table:table-cell>
          <table:table-cell table:style-name="Default" table:formula="of:=RANDBETWEEN(2;6)" office:value-type="float" office:value="3">
            <text:p>3</text:p>
          </table:table-cell>
          <table:table-cell table:style-name="ce77"/>
          <table:table-cell table:number-columns-repeated="245"/>
        </table:table-row>
        <table:table-row table:style-name="ro1">
          <table:table-cell table:formula="of:=VALUE([.H62]) &amp; &quot; &quot; &amp;CHOOSE([.J62];&quot;km²&quot;;&quot;ha&quot;;&quot;a&quot;;&quot;m²&quot;;&quot;dm²&quot;;&quot;cm²&quot;;&quot;mm²&quot;)&amp;&quot; * &quot; &amp; [.I62] &amp; &quot; = &quot;" office:value-type="string" office:string-value="700 a * 5 = ">
            <text:p>700 a * 5 = </text:p>
          </table:table-cell>
          <table:table-cell/>
          <table:table-cell table:formula="of:=[.H62]*[.I62]/100 &amp;CHOOSE([.J62]-1;&quot;km²&quot;;&quot;ha&quot;;&quot;a&quot;;&quot;m²&quot;;&quot;dm²&quot;;&quot;cm²&quot;;&quot;mm²&quot;)&amp;&quot;|&quot;&amp;([.H62]*[.I62])&amp;CHOOSE([.J62];&quot;km²&quot;;&quot;ha&quot;;&quot;a&quot;;&quot;m²&quot;;&quot;dm²&quot;;&quot;cm²&quot;;&quot;mm²&quot;)&amp;&quot;|&quot;&amp;[.H62]*[.I62]*100&amp;CHOOSE([.J62]+1;&quot;km²&quot;;&quot;ha&quot;;&quot;a&quot;;&quot;m²&quot;;&quot;dm²&quot;;&quot;cm²&quot;;&quot;mm²&quot;)" office:value-type="string" office:string-value="35ha|3500a|350000m²">
            <text:p>35ha|3500a|350000m²</text:p>
          </table:table-cell>
          <table:table-cell table:style-name="ce68" table:formula="of:=IF(ISBLANK([.C62]);&quot;&quot;;IF(ISERROR(FIND(&quot;|&quot;&amp; SUBSTITUTE(SUBSTITUTE(SUBSTITUTE(SUBSTITUTE([.B62];&quot; &quot;;&quot;&quot;);&quot;·&quot;;&quot;*&quot; );&quot;–&quot; ;&quot;-&quot; );&quot;:&quot;;&quot;/&quot;) &amp;&quot;|&quot;;&quot;|&quot; &amp; SUBSTITUTE([.C62];&quot; &quot;;&quot;&quot;) &amp;&quot;|&quot;));&quot;&quot;;&quot;&quot;))" office:value-type="string" office:string-value="">
            <text:p></text:p>
          </table:table-cell>
          <table:table-cell table:number-columns-repeated="3"/>
          <table:table-cell table:formula="of:=RANDBETWEEN(1;200)*10" office:value-type="float" office:value="700">
            <text:p>700</text:p>
          </table:table-cell>
          <table:table-cell table:formula="of:=RANDBETWEEN(3;6)" office:value-type="float" office:value="5">
            <text:p>5</text:p>
          </table:table-cell>
          <table:table-cell table:style-name="Default" table:formula="of:=RANDBETWEEN(2;6)" office:value-type="float" office:value="3">
            <text:p>3</text:p>
          </table:table-cell>
          <table:table-cell table:style-name="ce77"/>
          <table:table-cell table:number-columns-repeated="245"/>
        </table:table-row>
        <table:table-row table:style-name="ro1">
          <table:table-cell/>
          <table:table-cell table:number-columns-repeated="2"/>
          <table:table-cell table:style-name="ce68" table:formula="of:=IF(ISBLANK([.C63]);&quot;&quot;;IF(ISERROR(FIND(&quot;|&quot;&amp; SUBSTITUTE(SUBSTITUTE(SUBSTITUTE(SUBSTITUTE([.B63];&quot; &quot;;&quot;&quot;);&quot;·&quot;;&quot;*&quot; );&quot;–&quot; ;&quot;-&quot; );&quot;:&quot;;&quot;/&quot;) &amp;&quot;|&quot;;&quot;|&quot; &amp; SUBSTITUTE([.C63];&quot; &quot;;&quot;&quot;) &amp;&quot;|&quot;));&quot;&quot;;&quot;&quot;))">
            <text:p/>
          </table:table-cell>
          <table:table-cell table:number-columns-repeated="5"/>
          <table:table-cell table:style-name="Default"/>
          <table:table-cell table:number-columns-repeated="246"/>
        </table:table-row>
        <table:table-row table:style-name="ro1">
          <table:table-cell/>
          <table:table-cell table:number-columns-repeated="2"/>
          <table:table-cell table:style-name="ce68" table:formula="of:=IF(ISBLANK([.C64]);&quot;&quot;;IF(ISERROR(FIND(&quot;|&quot;&amp; SUBSTITUTE(SUBSTITUTE(SUBSTITUTE(SUBSTITUTE([.B64];&quot; &quot;;&quot;&quot;);&quot;·&quot;;&quot;*&quot; );&quot;–&quot; ;&quot;-&quot; );&quot;:&quot;;&quot;/&quot;) &amp;&quot;|&quot;;&quot;|&quot; &amp; SUBSTITUTE([.C64];&quot; &quot;;&quot;&quot;) &amp;&quot;|&quot;));&quot;&quot;;&quot;&quot;))">
            <text:p/>
          </table:table-cell>
          <table:table-cell table:number-columns-repeated="252"/>
        </table:table-row>
        <table:table-row table:style-name="ro1">
          <table:table-cell/>
          <table:table-cell table:number-columns-repeated="2"/>
          <table:table-cell table:style-name="ce68" table:formula="of:=IF(ISBLANK([.C65]);&quot;&quot;;IF(ISERROR(FIND(&quot;|&quot;&amp; SUBSTITUTE(SUBSTITUTE(SUBSTITUTE(SUBSTITUTE([.B65];&quot; &quot;;&quot;&quot;);&quot;·&quot;;&quot;*&quot; );&quot;–&quot; ;&quot;-&quot; );&quot;:&quot;;&quot;/&quot;) &amp;&quot;|&quot;;&quot;|&quot; &amp; SUBSTITUTE([.C65];&quot; &quot;;&quot;&quot;) &amp;&quot;|&quot;));&quot;&quot;;&quot;&quot;))">
            <text:p/>
          </table:table-cell>
          <table:table-cell table:number-columns-repeated="252"/>
        </table:table-row>
        <table:table-row table:style-name="ro1">
          <table:table-cell/>
          <table:table-cell table:number-columns-repeated="2"/>
          <table:table-cell table:style-name="ce68" table:formula="of:=IF(ISBLANK([.C66]);&quot;&quot;;IF(ISERROR(FIND(&quot;|&quot;&amp; SUBSTITUTE(SUBSTITUTE(SUBSTITUTE(SUBSTITUTE([.B66];&quot; &quot;;&quot;&quot;);&quot;·&quot;;&quot;*&quot; );&quot;–&quot; ;&quot;-&quot; );&quot;:&quot;;&quot;/&quot;) &amp;&quot;|&quot;;&quot;|&quot; &amp; SUBSTITUTE([.C66];&quot; &quot;;&quot;&quot;) &amp;&quot;|&quot;));&quot;&quot;;&quot;&quot;))">
            <text:p/>
          </table:table-cell>
          <table:table-cell table:number-columns-repeated="252"/>
        </table:table-row>
        <table:table-row table:style-name="ro1">
          <table:table-cell/>
          <table:table-cell table:number-columns-repeated="2"/>
          <table:table-cell table:style-name="ce68" table:formula="of:=IF(ISBLANK([.C67]);&quot;&quot;;IF(ISERROR(FIND(&quot;|&quot;&amp; SUBSTITUTE(SUBSTITUTE(SUBSTITUTE(SUBSTITUTE([.B67];&quot; &quot;;&quot;&quot;);&quot;·&quot;;&quot;*&quot; );&quot;–&quot; ;&quot;-&quot; );&quot;:&quot;;&quot;/&quot;) &amp;&quot;|&quot;;&quot;|&quot; &amp; SUBSTITUTE([.C67];&quot; &quot;;&quot;&quot;) &amp;&quot;|&quot;));&quot;&quot;;&quot;&quot;))">
            <text:p/>
          </table:table-cell>
          <table:table-cell table:number-columns-repeated="252"/>
        </table:table-row>
        <table:table-row table:style-name="ro1">
          <table:table-cell/>
          <table:table-cell table:number-columns-repeated="2"/>
          <table:table-cell table:style-name="ce68" table:formula="of:=IF(ISBLANK([.C68]);&quot;&quot;;IF(ISERROR(FIND(&quot;|&quot;&amp; SUBSTITUTE(SUBSTITUTE(SUBSTITUTE(SUBSTITUTE([.B68];&quot; &quot;;&quot;&quot;);&quot;·&quot;;&quot;*&quot; );&quot;–&quot; ;&quot;-&quot; );&quot;:&quot;;&quot;/&quot;) &amp;&quot;|&quot;;&quot;|&quot; &amp; SUBSTITUTE([.C68];&quot; &quot;;&quot;&quot;) &amp;&quot;|&quot;));&quot;&quot;;&quot;&quot;))">
            <text:p/>
          </table:table-cell>
          <table:table-cell table:number-columns-repeated="252"/>
        </table:table-row>
        <table:table-row table:style-name="ro1">
          <table:table-cell/>
          <table:table-cell table:number-columns-repeated="2"/>
          <table:table-cell table:style-name="ce68" table:formula="of:=IF(ISBLANK([.C69]);&quot;&quot;;IF(ISERROR(FIND(&quot;|&quot;&amp; SUBSTITUTE(SUBSTITUTE(SUBSTITUTE(SUBSTITUTE([.B69];&quot; &quot;;&quot;&quot;);&quot;·&quot;;&quot;*&quot; );&quot;–&quot; ;&quot;-&quot; );&quot;:&quot;;&quot;/&quot;) &amp;&quot;|&quot;;&quot;|&quot; &amp; SUBSTITUTE([.C69];&quot; &quot;;&quot;&quot;) &amp;&quot;|&quot;));&quot;&quot;;&quot;&quot;))">
            <text:p/>
          </table:table-cell>
          <table:table-cell table:number-columns-repeated="252"/>
        </table:table-row>
        <table:table-row table:style-name="ro1">
          <table:table-cell/>
          <table:table-cell table:number-columns-repeated="2"/>
          <table:table-cell table:style-name="ce68" table:formula="of:=IF(ISBLANK([.C70]);&quot;&quot;;IF(ISERROR(FIND(&quot;|&quot;&amp; SUBSTITUTE(SUBSTITUTE(SUBSTITUTE(SUBSTITUTE([.B70];&quot; &quot;;&quot;&quot;);&quot;·&quot;;&quot;*&quot; );&quot;–&quot; ;&quot;-&quot; );&quot;:&quot;;&quot;/&quot;) &amp;&quot;|&quot;;&quot;|&quot; &amp; SUBSTITUTE([.C70];&quot; &quot;;&quot;&quot;) &amp;&quot;|&quot;));&quot;&quot;;&quot;&quot;))">
            <text:p/>
          </table:table-cell>
          <table:table-cell table:number-columns-repeated="252"/>
        </table:table-row>
        <table:table-row table:style-name="ro1">
          <table:table-cell/>
          <table:table-cell table:number-columns-repeated="2"/>
          <table:table-cell table:style-name="ce68" table:formula="of:=IF(ISBLANK([.C71]);&quot;&quot;;IF(ISERROR(FIND(&quot;|&quot;&amp; SUBSTITUTE(SUBSTITUTE(SUBSTITUTE(SUBSTITUTE([.B71];&quot; &quot;;&quot;&quot;);&quot;·&quot;;&quot;*&quot; );&quot;–&quot; ;&quot;-&quot; );&quot;:&quot;;&quot;/&quot;) &amp;&quot;|&quot;;&quot;|&quot; &amp; SUBSTITUTE([.C71];&quot; &quot;;&quot;&quot;) &amp;&quot;|&quot;));&quot;&quot;;&quot;&quot;))">
            <text:p/>
          </table:table-cell>
          <table:table-cell table:number-columns-repeated="252"/>
        </table:table-row>
        <table:table-row table:style-name="ro1">
          <table:table-cell/>
          <table:table-cell table:number-columns-repeated="2"/>
          <table:table-cell table:style-name="ce68" table:formula="of:=IF(ISBLANK([.C72]);&quot;&quot;;IF(ISERROR(FIND(&quot;|&quot;&amp; SUBSTITUTE(SUBSTITUTE(SUBSTITUTE(SUBSTITUTE([.B72];&quot; &quot;;&quot;&quot;);&quot;·&quot;;&quot;*&quot; );&quot;–&quot; ;&quot;-&quot; );&quot;:&quot;;&quot;/&quot;) &amp;&quot;|&quot;;&quot;|&quot; &amp; SUBSTITUTE([.C72];&quot; &quot;;&quot;&quot;) &amp;&quot;|&quot;));&quot;&quot;;&quot;&quot;))">
            <text:p/>
          </table:table-cell>
          <table:table-cell table:number-columns-repeated="252"/>
        </table:table-row>
        <table:table-row table:style-name="ro1">
          <table:table-cell/>
          <table:table-cell table:number-columns-repeated="2"/>
          <table:table-cell table:style-name="ce68" table:formula="of:=IF(ISBLANK([.C73]);&quot;&quot;;IF(ISERROR(FIND(&quot;|&quot;&amp; SUBSTITUTE(SUBSTITUTE(SUBSTITUTE(SUBSTITUTE([.B73];&quot; &quot;;&quot;&quot;);&quot;·&quot;;&quot;*&quot; );&quot;–&quot; ;&quot;-&quot; );&quot;:&quot;;&quot;/&quot;) &amp;&quot;|&quot;;&quot;|&quot; &amp; SUBSTITUTE([.C73];&quot; &quot;;&quot;&quot;) &amp;&quot;|&quot;));&quot;&quot;;&quot;&quot;))">
            <text:p/>
          </table:table-cell>
          <table:table-cell table:number-columns-repeated="252"/>
        </table:table-row>
        <table:table-row table:style-name="ro1">
          <table:table-cell/>
          <table:table-cell table:number-columns-repeated="2"/>
          <table:table-cell table:style-name="ce68" table:formula="of:=IF(ISBLANK([.C74]);&quot;&quot;;IF(ISERROR(FIND(&quot;|&quot;&amp; SUBSTITUTE(SUBSTITUTE(SUBSTITUTE(SUBSTITUTE([.B74];&quot; &quot;;&quot;&quot;);&quot;·&quot;;&quot;*&quot; );&quot;–&quot; ;&quot;-&quot; );&quot;:&quot;;&quot;/&quot;) &amp;&quot;|&quot;;&quot;|&quot; &amp; SUBSTITUTE([.C74];&quot; &quot;;&quot;&quot;) &amp;&quot;|&quot;));&quot;&quot;;&quot;&quot;))">
            <text:p/>
          </table:table-cell>
          <table:table-cell table:number-columns-repeated="252"/>
        </table:table-row>
        <table:table-row table:style-name="ro1">
          <table:table-cell/>
          <table:table-cell table:number-columns-repeated="2"/>
          <table:table-cell table:style-name="ce68" table:formula="of:=IF(ISBLANK([.C75]);&quot;&quot;;IF(ISERROR(FIND(&quot;|&quot;&amp; SUBSTITUTE(SUBSTITUTE(SUBSTITUTE(SUBSTITUTE([.B75];&quot; &quot;;&quot;&quot;);&quot;·&quot;;&quot;*&quot; );&quot;–&quot; ;&quot;-&quot; );&quot;:&quot;;&quot;/&quot;) &amp;&quot;|&quot;;&quot;|&quot; &amp; SUBSTITUTE([.C75];&quot; &quot;;&quot;&quot;) &amp;&quot;|&quot;));&quot;&quot;;&quot;&quot;))">
            <text:p/>
          </table:table-cell>
          <table:table-cell table:number-columns-repeated="252"/>
        </table:table-row>
        <table:table-row table:style-name="ro1">
          <table:table-cell/>
          <table:table-cell table:number-columns-repeated="2"/>
          <table:table-cell table:style-name="ce68" table:formula="of:=IF(ISBLANK([.C76]);&quot;&quot;;IF(ISERROR(FIND(&quot;|&quot;&amp; SUBSTITUTE(SUBSTITUTE(SUBSTITUTE(SUBSTITUTE([.B76];&quot; &quot;;&quot;&quot;);&quot;·&quot;;&quot;*&quot; );&quot;–&quot; ;&quot;-&quot; );&quot;:&quot;;&quot;/&quot;) &amp;&quot;|&quot;;&quot;|&quot; &amp; SUBSTITUTE([.C76];&quot; &quot;;&quot;&quot;) &amp;&quot;|&quot;));&quot;&quot;;&quot;&quot;))">
            <text:p/>
          </table:table-cell>
          <table:table-cell table:number-columns-repeated="252"/>
        </table:table-row>
        <table:table-row table:style-name="ro1">
          <table:table-cell/>
          <table:table-cell table:number-columns-repeated="2"/>
          <table:table-cell table:style-name="ce68" table:formula="of:=IF(ISBLANK([.C77]);&quot;&quot;;IF(ISERROR(FIND(&quot;|&quot;&amp; SUBSTITUTE(SUBSTITUTE(SUBSTITUTE(SUBSTITUTE([.B77];&quot; &quot;;&quot;&quot;);&quot;·&quot;;&quot;*&quot; );&quot;–&quot; ;&quot;-&quot; );&quot;:&quot;;&quot;/&quot;) &amp;&quot;|&quot;;&quot;|&quot; &amp; SUBSTITUTE([.C77];&quot; &quot;;&quot;&quot;) &amp;&quot;|&quot;));&quot;&quot;;&quot;&quot;))">
            <text:p/>
          </table:table-cell>
          <table:table-cell table:number-columns-repeated="252"/>
        </table:table-row>
        <table:table-row table:style-name="ro1">
          <table:table-cell/>
          <table:table-cell table:number-columns-repeated="2"/>
          <table:table-cell table:style-name="ce68" table:formula="of:=IF(ISBLANK([.C78]);&quot;&quot;;IF(ISERROR(FIND(&quot;|&quot;&amp; SUBSTITUTE(SUBSTITUTE(SUBSTITUTE(SUBSTITUTE([.B78];&quot; &quot;;&quot;&quot;);&quot;·&quot;;&quot;*&quot; );&quot;–&quot; ;&quot;-&quot; );&quot;:&quot;;&quot;/&quot;) &amp;&quot;|&quot;;&quot;|&quot; &amp; SUBSTITUTE([.C78];&quot; &quot;;&quot;&quot;) &amp;&quot;|&quot;));&quot;&quot;;&quot;&quot;))">
            <text:p/>
          </table:table-cell>
          <table:table-cell table:number-columns-repeated="252"/>
        </table:table-row>
        <table:table-row table:style-name="ro1">
          <table:table-cell/>
          <table:table-cell table:number-columns-repeated="2"/>
          <table:table-cell table:style-name="ce68" table:formula="of:=IF(ISBLANK([.C79]);&quot;&quot;;IF(ISERROR(FIND(&quot;|&quot;&amp; SUBSTITUTE(SUBSTITUTE(SUBSTITUTE(SUBSTITUTE([.B79];&quot; &quot;;&quot;&quot;);&quot;·&quot;;&quot;*&quot; );&quot;–&quot; ;&quot;-&quot; );&quot;:&quot;;&quot;/&quot;) &amp;&quot;|&quot;;&quot;|&quot; &amp; SUBSTITUTE([.C79];&quot; &quot;;&quot;&quot;) &amp;&quot;|&quot;));&quot;&quot;;&quot;&quot;))">
            <text:p/>
          </table:table-cell>
          <table:table-cell table:number-columns-repeated="252"/>
        </table:table-row>
        <table:table-row table:style-name="ro1">
          <table:table-cell/>
          <table:table-cell table:number-columns-repeated="2"/>
          <table:table-cell table:style-name="ce68" table:formula="of:=IF(ISBLANK([.C80]);&quot;&quot;;IF(ISERROR(FIND(&quot;|&quot;&amp; SUBSTITUTE(SUBSTITUTE(SUBSTITUTE(SUBSTITUTE([.B80];&quot; &quot;;&quot;&quot;);&quot;·&quot;;&quot;*&quot; );&quot;–&quot; ;&quot;-&quot; );&quot;:&quot;;&quot;/&quot;) &amp;&quot;|&quot;;&quot;|&quot; &amp; SUBSTITUTE([.C80];&quot; &quot;;&quot;&quot;) &amp;&quot;|&quot;));&quot;&quot;;&quot;&quot;))">
            <text:p/>
          </table:table-cell>
          <table:table-cell table:number-columns-repeated="252"/>
        </table:table-row>
        <table:table-row table:style-name="ro1">
          <table:table-cell/>
          <table:table-cell table:number-columns-repeated="2"/>
          <table:table-cell table:style-name="ce68" table:formula="of:=IF(ISBLANK([.C81]);&quot;&quot;;IF(ISERROR(FIND(&quot;|&quot;&amp; SUBSTITUTE(SUBSTITUTE(SUBSTITUTE(SUBSTITUTE([.B81];&quot; &quot;;&quot;&quot;);&quot;·&quot;;&quot;*&quot; );&quot;–&quot; ;&quot;-&quot; );&quot;:&quot;;&quot;/&quot;) &amp;&quot;|&quot;;&quot;|&quot; &amp; SUBSTITUTE([.C81];&quot; &quot;;&quot;&quot;) &amp;&quot;|&quot;));&quot;&quot;;&quot;&quot;))">
            <text:p/>
          </table:table-cell>
          <table:table-cell table:number-columns-repeated="252"/>
        </table:table-row>
        <table:table-row table:style-name="ro1">
          <table:table-cell/>
          <table:table-cell table:number-columns-repeated="2"/>
          <table:table-cell table:style-name="ce68" table:formula="of:=IF(ISBLANK([.C82]);&quot;&quot;;IF(ISERROR(FIND(&quot;|&quot;&amp; SUBSTITUTE(SUBSTITUTE(SUBSTITUTE(SUBSTITUTE([.B82];&quot; &quot;;&quot;&quot;);&quot;·&quot;;&quot;*&quot; );&quot;–&quot; ;&quot;-&quot; );&quot;:&quot;;&quot;/&quot;) &amp;&quot;|&quot;;&quot;|&quot; &amp; SUBSTITUTE([.C82];&quot; &quot;;&quot;&quot;) &amp;&quot;|&quot;));&quot;&quot;;&quot;&quot;))">
            <text:p/>
          </table:table-cell>
          <table:table-cell table:number-columns-repeated="252"/>
        </table:table-row>
        <table:table-row table:style-name="ro1">
          <table:table-cell/>
          <table:table-cell table:number-columns-repeated="2"/>
          <table:table-cell table:style-name="ce68" table:formula="of:=IF(ISBLANK([.C83]);&quot;&quot;;IF(ISERROR(FIND(&quot;|&quot;&amp; SUBSTITUTE(SUBSTITUTE(SUBSTITUTE(SUBSTITUTE([.B83];&quot; &quot;;&quot;&quot;);&quot;·&quot;;&quot;*&quot; );&quot;–&quot; ;&quot;-&quot; );&quot;:&quot;;&quot;/&quot;) &amp;&quot;|&quot;;&quot;|&quot; &amp; SUBSTITUTE([.C83];&quot; &quot;;&quot;&quot;) &amp;&quot;|&quot;));&quot;&quot;;&quot;&quot;))">
            <text:p/>
          </table:table-cell>
          <table:table-cell table:number-columns-repeated="252"/>
        </table:table-row>
        <table:table-row table:style-name="ro1">
          <table:table-cell/>
          <table:table-cell table:number-columns-repeated="2"/>
          <table:table-cell table:style-name="ce68" table:formula="of:=IF(ISBLANK([.C84]);&quot;&quot;;IF(ISERROR(FIND(&quot;|&quot;&amp; SUBSTITUTE(SUBSTITUTE(SUBSTITUTE(SUBSTITUTE([.B84];&quot; &quot;;&quot;&quot;);&quot;·&quot;;&quot;*&quot; );&quot;–&quot; ;&quot;-&quot; );&quot;:&quot;;&quot;/&quot;) &amp;&quot;|&quot;;&quot;|&quot; &amp; SUBSTITUTE([.C84];&quot; &quot;;&quot;&quot;) &amp;&quot;|&quot;));&quot;&quot;;&quot;&quot;))">
            <text:p/>
          </table:table-cell>
          <table:table-cell table:number-columns-repeated="252"/>
        </table:table-row>
        <table:table-row table:style-name="ro1">
          <table:table-cell/>
          <table:table-cell table:number-columns-repeated="2"/>
          <table:table-cell table:style-name="ce68" table:formula="of:=IF(ISBLANK([.C85]);&quot;&quot;;IF(ISERROR(FIND(&quot;|&quot;&amp; SUBSTITUTE(SUBSTITUTE(SUBSTITUTE(SUBSTITUTE([.B85];&quot; &quot;;&quot;&quot;);&quot;·&quot;;&quot;*&quot; );&quot;–&quot; ;&quot;-&quot; );&quot;:&quot;;&quot;/&quot;) &amp;&quot;|&quot;;&quot;|&quot; &amp; SUBSTITUTE([.C85];&quot; &quot;;&quot;&quot;) &amp;&quot;|&quot;));&quot;&quot;;&quot;&quot;))">
            <text:p/>
          </table:table-cell>
          <table:table-cell table:number-columns-repeated="252"/>
        </table:table-row>
        <table:table-row table:style-name="ro1">
          <table:table-cell/>
          <table:table-cell table:number-columns-repeated="2"/>
          <table:table-cell table:style-name="ce68" table:formula="of:=IF(ISBLANK([.C86]);&quot;&quot;;IF(ISERROR(FIND(&quot;|&quot;&amp; SUBSTITUTE(SUBSTITUTE(SUBSTITUTE(SUBSTITUTE([.B86];&quot; &quot;;&quot;&quot;);&quot;·&quot;;&quot;*&quot; );&quot;–&quot; ;&quot;-&quot; );&quot;:&quot;;&quot;/&quot;) &amp;&quot;|&quot;;&quot;|&quot; &amp; SUBSTITUTE([.C86];&quot; &quot;;&quot;&quot;) &amp;&quot;|&quot;));&quot;&quot;;&quot;&quot;))">
            <text:p/>
          </table:table-cell>
          <table:table-cell table:number-columns-repeated="252"/>
        </table:table-row>
        <table:table-row table:style-name="ro1">
          <table:table-cell/>
          <table:table-cell table:number-columns-repeated="2"/>
          <table:table-cell table:style-name="ce68" table:formula="of:=IF(ISBLANK([.C87]);&quot;&quot;;IF(ISERROR(FIND(&quot;|&quot;&amp; SUBSTITUTE(SUBSTITUTE(SUBSTITUTE(SUBSTITUTE([.B87];&quot; &quot;;&quot;&quot;);&quot;·&quot;;&quot;*&quot; );&quot;–&quot; ;&quot;-&quot; );&quot;:&quot;;&quot;/&quot;) &amp;&quot;|&quot;;&quot;|&quot; &amp; SUBSTITUTE([.C87];&quot; &quot;;&quot;&quot;) &amp;&quot;|&quot;));&quot;&quot;;&quot;&quot;))">
            <text:p/>
          </table:table-cell>
          <table:table-cell table:number-columns-repeated="252"/>
        </table:table-row>
        <table:table-row table:style-name="ro1">
          <table:table-cell/>
          <table:table-cell table:number-columns-repeated="2"/>
          <table:table-cell table:style-name="ce68" table:formula="of:=IF(ISBLANK([.C88]);&quot;&quot;;IF(ISERROR(FIND(&quot;|&quot;&amp; SUBSTITUTE(SUBSTITUTE(SUBSTITUTE(SUBSTITUTE([.B88];&quot; &quot;;&quot;&quot;);&quot;·&quot;;&quot;*&quot; );&quot;–&quot; ;&quot;-&quot; );&quot;:&quot;;&quot;/&quot;) &amp;&quot;|&quot;;&quot;|&quot; &amp; SUBSTITUTE([.C88];&quot; &quot;;&quot;&quot;) &amp;&quot;|&quot;));&quot;&quot;;&quot;&quot;))">
            <text:p/>
          </table:table-cell>
          <table:table-cell table:number-columns-repeated="252"/>
        </table:table-row>
        <table:table-row table:style-name="ro1">
          <table:table-cell/>
          <table:table-cell table:number-columns-repeated="2"/>
          <table:table-cell table:style-name="ce68" table:formula="of:=IF(ISBLANK([.C89]);&quot;&quot;;IF(ISERROR(FIND(&quot;|&quot;&amp; SUBSTITUTE(SUBSTITUTE(SUBSTITUTE(SUBSTITUTE([.B89];&quot; &quot;;&quot;&quot;);&quot;·&quot;;&quot;*&quot; );&quot;–&quot; ;&quot;-&quot; );&quot;:&quot;;&quot;/&quot;) &amp;&quot;|&quot;;&quot;|&quot; &amp; SUBSTITUTE([.C89];&quot; &quot;;&quot;&quot;) &amp;&quot;|&quot;));&quot;&quot;;&quot;&quot;))">
            <text:p/>
          </table:table-cell>
          <table:table-cell table:number-columns-repeated="252"/>
        </table:table-row>
        <table:table-row table:style-name="ro1">
          <table:table-cell/>
          <table:table-cell table:number-columns-repeated="2"/>
          <table:table-cell table:style-name="ce68" table:formula="of:=IF(ISBLANK([.C90]);&quot;&quot;;IF(ISERROR(FIND(&quot;|&quot;&amp; SUBSTITUTE(SUBSTITUTE(SUBSTITUTE(SUBSTITUTE([.B90];&quot; &quot;;&quot;&quot;);&quot;·&quot;;&quot;*&quot; );&quot;–&quot; ;&quot;-&quot; );&quot;:&quot;;&quot;/&quot;) &amp;&quot;|&quot;;&quot;|&quot; &amp; SUBSTITUTE([.C90];&quot; &quot;;&quot;&quot;) &amp;&quot;|&quot;));&quot;&quot;;&quot;&quot;))">
            <text:p/>
          </table:table-cell>
          <table:table-cell table:number-columns-repeated="252"/>
        </table:table-row>
        <table:table-row table:style-name="ro1">
          <table:table-cell/>
          <table:table-cell table:number-columns-repeated="2"/>
          <table:table-cell table:style-name="ce68" table:formula="of:=IF(ISBLANK([.C91]);&quot;&quot;;IF(ISERROR(FIND(&quot;|&quot;&amp; SUBSTITUTE(SUBSTITUTE(SUBSTITUTE(SUBSTITUTE([.B91];&quot; &quot;;&quot;&quot;);&quot;·&quot;;&quot;*&quot; );&quot;–&quot; ;&quot;-&quot; );&quot;:&quot;;&quot;/&quot;) &amp;&quot;|&quot;;&quot;|&quot; &amp; SUBSTITUTE([.C91];&quot; &quot;;&quot;&quot;) &amp;&quot;|&quot;));&quot;&quot;;&quot;&quot;))">
            <text:p/>
          </table:table-cell>
          <table:table-cell table:number-columns-repeated="252"/>
        </table:table-row>
        <table:table-row table:style-name="ro1">
          <table:table-cell/>
          <table:table-cell table:number-columns-repeated="2"/>
          <table:table-cell table:style-name="ce68" table:formula="of:=IF(ISBLANK([.C92]);&quot;&quot;;IF(ISERROR(FIND(&quot;|&quot;&amp; SUBSTITUTE(SUBSTITUTE(SUBSTITUTE(SUBSTITUTE([.B92];&quot; &quot;;&quot;&quot;);&quot;·&quot;;&quot;*&quot; );&quot;–&quot; ;&quot;-&quot; );&quot;:&quot;;&quot;/&quot;) &amp;&quot;|&quot;;&quot;|&quot; &amp; SUBSTITUTE([.C92];&quot; &quot;;&quot;&quot;) &amp;&quot;|&quot;));&quot;&quot;;&quot;&quot;))">
            <text:p/>
          </table:table-cell>
          <table:table-cell table:number-columns-repeated="252"/>
        </table:table-row>
        <table:table-row table:style-name="ro1">
          <table:table-cell/>
          <table:table-cell table:number-columns-repeated="2"/>
          <table:table-cell table:style-name="ce68" table:formula="of:=IF(ISBLANK([.C93]);&quot;&quot;;IF(ISERROR(FIND(&quot;|&quot;&amp; SUBSTITUTE(SUBSTITUTE(SUBSTITUTE(SUBSTITUTE([.B93];&quot; &quot;;&quot;&quot;);&quot;·&quot;;&quot;*&quot; );&quot;–&quot; ;&quot;-&quot; );&quot;:&quot;;&quot;/&quot;) &amp;&quot;|&quot;;&quot;|&quot; &amp; SUBSTITUTE([.C93];&quot; &quot;;&quot;&quot;) &amp;&quot;|&quot;));&quot;&quot;;&quot;&quot;))">
            <text:p/>
          </table:table-cell>
          <table:table-cell table:number-columns-repeated="252"/>
        </table:table-row>
        <table:table-row table:style-name="ro1">
          <table:table-cell/>
          <table:table-cell table:number-columns-repeated="2"/>
          <table:table-cell table:style-name="ce68" table:formula="of:=IF(ISBLANK([.C94]);&quot;&quot;;IF(ISERROR(FIND(&quot;|&quot;&amp; SUBSTITUTE(SUBSTITUTE(SUBSTITUTE(SUBSTITUTE([.B94];&quot; &quot;;&quot;&quot;);&quot;·&quot;;&quot;*&quot; );&quot;–&quot; ;&quot;-&quot; );&quot;:&quot;;&quot;/&quot;) &amp;&quot;|&quot;;&quot;|&quot; &amp; SUBSTITUTE([.C94];&quot; &quot;;&quot;&quot;) &amp;&quot;|&quot;));&quot;&quot;;&quot;&quot;))">
            <text:p/>
          </table:table-cell>
          <table:table-cell table:number-columns-repeated="252"/>
        </table:table-row>
        <table:table-row table:style-name="ro1">
          <table:table-cell/>
          <table:table-cell table:number-columns-repeated="2"/>
          <table:table-cell table:style-name="ce68" table:formula="of:=IF(ISBLANK([.C95]);&quot;&quot;;IF(ISERROR(FIND(&quot;|&quot;&amp; SUBSTITUTE(SUBSTITUTE(SUBSTITUTE(SUBSTITUTE([.B95];&quot; &quot;;&quot;&quot;);&quot;·&quot;;&quot;*&quot; );&quot;–&quot; ;&quot;-&quot; );&quot;:&quot;;&quot;/&quot;) &amp;&quot;|&quot;;&quot;|&quot; &amp; SUBSTITUTE([.C95];&quot; &quot;;&quot;&quot;) &amp;&quot;|&quot;));&quot;&quot;;&quot;&quot;))">
            <text:p/>
          </table:table-cell>
          <table:table-cell table:number-columns-repeated="252"/>
        </table:table-row>
        <table:table-row table:style-name="ro1">
          <table:table-cell/>
          <table:table-cell table:number-columns-repeated="2"/>
          <table:table-cell table:style-name="ce68" table:formula="of:=IF(ISBLANK([.C96]);&quot;&quot;;IF(ISERROR(FIND(&quot;|&quot;&amp; SUBSTITUTE(SUBSTITUTE(SUBSTITUTE(SUBSTITUTE([.B96];&quot; &quot;;&quot;&quot;);&quot;·&quot;;&quot;*&quot; );&quot;–&quot; ;&quot;-&quot; );&quot;:&quot;;&quot;/&quot;) &amp;&quot;|&quot;;&quot;|&quot; &amp; SUBSTITUTE([.C96];&quot; &quot;;&quot;&quot;) &amp;&quot;|&quot;));&quot;&quot;;&quot;&quot;))">
            <text:p/>
          </table:table-cell>
          <table:table-cell table:number-columns-repeated="252"/>
        </table:table-row>
        <table:table-row table:style-name="ro1">
          <table:table-cell/>
          <table:table-cell table:number-columns-repeated="2"/>
          <table:table-cell table:style-name="ce68" table:formula="of:=IF(ISBLANK([.C97]);&quot;&quot;;IF(ISERROR(FIND(&quot;|&quot;&amp; SUBSTITUTE(SUBSTITUTE(SUBSTITUTE(SUBSTITUTE([.B97];&quot; &quot;;&quot;&quot;);&quot;·&quot;;&quot;*&quot; );&quot;–&quot; ;&quot;-&quot; );&quot;:&quot;;&quot;/&quot;) &amp;&quot;|&quot;;&quot;|&quot; &amp; SUBSTITUTE([.C97];&quot; &quot;;&quot;&quot;) &amp;&quot;|&quot;));&quot;&quot;;&quot;&quot;))">
            <text:p/>
          </table:table-cell>
          <table:table-cell table:number-columns-repeated="252"/>
        </table:table-row>
        <table:table-row table:style-name="ro1">
          <table:table-cell/>
          <table:table-cell table:number-columns-repeated="2"/>
          <table:table-cell table:style-name="ce68" table:formula="of:=IF(ISBLANK([.C98]);&quot;&quot;;IF(OR(ISBLANK([.B98]);ISERROR(VALUE([.B98])));&quot;&quot;;IF(ABS(VALUE([.B98])-[.C98])&lt;0.0005;&quot;&quot;;&quot;&quot;)))">
            <text:p/>
          </table:table-cell>
          <table:table-cell table:number-columns-repeated="252"/>
        </table:table-row>
        <table:table-row table:style-name="ro1">
          <table:table-cell/>
          <table:table-cell table:number-columns-repeated="2"/>
          <table:table-cell table:style-name="ce68" table:formula="of:=IF(ISBLANK([.C99]);&quot;&quot;;IF(OR(ISBLANK([.B99]);ISERROR(VALUE([.B99])));&quot;&quot;;IF(ABS(VALUE([.B99])-[.C99])&lt;0.0005;&quot;&quot;;&quot;&quot;)))">
            <text:p/>
          </table:table-cell>
          <table:table-cell table:number-columns-repeated="252"/>
        </table:table-row>
        <table:table-row table:style-name="ro1" table:number-rows-repeated="65436">
          <table:table-cell table:number-columns-repeated="256"/>
        </table:table-row>
        <table:table-row table:style-name="ro1">
          <table:table-cell table:number-columns-repeated="256"/>
        </table:table-row>
      </table:table>
      <table:table table:name="Tabelle3" table:style-name="ta1" table:protected="true" table:protection-key="RISAaYM55EB4f9JUsQKkFIYvY3U=" table:print="false">
        <office:forms form:automatic-focus="false" form:apply-design-mode="false">
          <form:form form:name="Standard" form:apply-filter="true" form:command-type="table" form:control-implementation="ooo:com.sun.star.form.component.Form" office:target-frame="" xlink:href="" xlink:type="simple"/>
        </office:forms>
        <table:table-column table:style-name="co7" table:default-cell-style-name="Default"/>
        <table:table-column table:style-name="co22" table:default-cell-style-name="Default"/>
        <table:table-column table:style-name="co23" table:default-cell-style-name="Default"/>
        <table:table-column table:style-name="co24" table:default-cell-style-name="Default"/>
        <table:table-column table:style-name="co25" table:default-cell-style-name="Default"/>
        <table:table-column table:style-name="co26" table:default-cell-style-name="Default"/>
        <table:table-column table:style-name="co13" table:default-cell-style-name="Default"/>
        <table:table-column table:style-name="co27" table:visibility="collapse" table:default-cell-style-name="Default"/>
        <table:table-column table:style-name="co28" table:visibility="collapse" table:default-cell-style-name="ce56"/>
        <table:table-column table:style-name="co29" table:visibility="collapse" table:default-cell-style-name="Default"/>
        <table:table-column table:style-name="co30" table:visibility="collapse" table:default-cell-style-name="Default"/>
        <table:table-column table:style-name="co31" table:visibility="collapse" table:default-cell-style-name="Default"/>
        <table:table-row table:style-name="ro1">
          <table:table-cell table:style-name="ce81" office:value-type="string">
            <text:p>Kreisfläche A und Umfang u</text:p>
          </table:table-cell>
          <table:table-cell table:number-columns-repeated="4"/>
          <table:table-cell table:style-name="ce87" office:value-type="string">
            <text:p>Kreise</text:p>
          </table:table-cell>
          <table:table-cell table:style-name="ce74"/>
          <table:table-cell table:number-columns-repeated="5"/>
        </table:table-row>
        <table:table-row table:style-name="ro1">
          <table:table-cell>
            <draw:ellipse table:end-cell-address="Tabelle3.A11" table:end-x="5cm" table:end-y="0.3cm" draw:z-index="0" draw:style-name="gr15" draw:text-style-name="P1" svg:width="4.5cm" svg:height="4.519cm" svg:x="0.5cm" svg:y="0.38cm">
              <text:p/>
            </draw:ellipse>
          </table:table-cell>
          <table:table-cell table:number-columns-repeated="4"/>
          <table:table-cell table:style-name="ce88"/>
          <table:table-cell table:style-name="ce91"/>
          <table:table-cell table:number-columns-repeated="5"/>
        </table:table-row>
        <table:table-row table:style-name="ro1">
          <table:table-cell table:number-columns-repeated="5"/>
          <table:table-cell table:style-name="ce89" office:value-type="string">
            <text:p></text:p>
          </table:table-cell>
          <table:table-cell table:style-name="ce92" office:value-type="string">
            <text:p></text:p>
          </table:table-cell>
          <table:table-cell table:number-columns-repeated="5"/>
        </table:table-row>
        <table:table-row table:style-name="ro2">
          <table:table-cell table:number-columns-repeated="5"/>
          <table:table-cell table:style-name="ce90" table:formula="of:=DCOUNT([.$E1:.$E96];[.$E1:.$E96];[.$F2:.$F3])/2" office:value-type="float" office:value="0">
            <text:p>0</text:p>
          </table:table-cell>
          <table:table-cell table:style-name="ce93" table:formula="of:=DCOUNT([.$E1:.$E96];[.$E1:.$E96];[.$G2:.$G3])/2" office:value-type="float" office:value="15">
            <text:p>15</text:p>
          </table:table-cell>
          <table:table-cell table:number-columns-repeated="5"/>
        </table:table-row>
        <table:table-row table:style-name="ro4" table:number-rows-repeated="5">
          <table:table-cell table:number-columns-repeated="12"/>
        </table:table-row>
        <table:table-row table:style-name="ro7">
          <table:table-cell table:number-columns-repeated="2"/>
          <table:table-cell office:value-type="string">
            <text:p>Verwende für die Kreiszahl <text:span text:style-name="T1">π</text:span> das griechische Sonderzeichen.</text:p>
          </table:table-cell>
          <table:table-cell table:number-columns-repeated="9"/>
        </table:table-row>
        <table:table-row table:style-name="ro7">
          <table:table-cell/>
          <table:table-cell table:style-name="ce84" office:value-type="string">
            <text:p><text:s/><text:span text:style-name="T1">π</text:span></text:p>
          </table:table-cell>
          <table:table-cell office:value-type="string">
            <text:p>(copy and paste)</text:p>
          </table:table-cell>
          <table:table-cell table:number-columns-repeated="9"/>
        </table:table-row>
        <table:table-row table:style-name="ro7">
          <table:table-cell office:value-type="string">
            <text:p>Verwende das Sonderzeichen für pi: <text:span text:style-name="T1">π (unter Einfügen Sonderzeichen → Basis Griechisch)</text:span></text:p>
          </table:table-cell>
          <table:table-cell table:number-columns-repeated="11"/>
        </table:table-row>
        <table:table-row table:style-name="ro4">
          <table:table-cell table:style-name="ce82" table:formula="of:=&quot;geg: r = &quot;&amp;[.I13]&amp;&quot; &quot;&amp;[.J13]" office:value-type="string" office:string-value="geg: r = 5 mm">
            <text:p>geg: r = 5 mm</text:p>
          </table:table-cell>
          <table:table-cell table:number-columns-repeated="7"/>
          <table:table-cell table:formula="of:=RANDBETWEEN(1;5)" office:value-type="float" office:value="5">
            <text:p>5</text:p>
          </table:table-cell>
          <table:table-cell table:formula="of:=CHOOSE(RANDBETWEEN(1;4);&quot;m&quot;;&quot;dm&quot;;&quot;cm&quot;;&quot;mm&quot;)" office:value-type="string" office:string-value="mm">
            <text:p>mm</text:p>
          </table:table-cell>
          <table:table-cell table:number-columns-repeated="2"/>
        </table:table-row>
        <table:table-row table:style-name="ro7">
          <table:table-cell table:style-name="ce83" office:value-type="string">
            <text:p>Formel:</text:p>
            <draw:frame table:end-cell-address="Tabelle3.B16" table:end-x="0.021cm" table:end-y="0.437cm" draw:z-index="4" draw:style-name="gr20" svg:width="5.577cm" svg:height="1.36cm" svg:x="0cm" svg:y="0cm">
              <draw:object xlink:href="./Object 3" xlink:type="simple" xlink:show="embed" xlink:actuate="onLoad">
                <text:p/>
              </draw:object>
              <draw:image xlink:href="./ObjectReplacements/Object 3" xlink:type="simple" xlink:show="embed" xlink:actuate="onLoad"/>
            </draw:frame>
          </table:table-cell>
          <table:table-cell table:style-name="ce33" office:value-type="string">
            <text:p>u=</text:p>
          </table:table-cell>
          <table:table-cell table:style-name="ce85"/>
          <table:table-cell/>
          <table:table-cell table:style-name="ce40" table:formula="of:=IF(ISBLANK([.I14]);&quot;&quot;;IF(ISERROR(FIND(&quot;|&quot;&amp; SUBSTITUTE(SUBSTITUTE(SUBSTITUTE(SUBSTITUTE([.C14];&quot; &quot;;&quot;&quot;);&quot;·&quot;;&quot;*&quot; );&quot;–&quot; ;&quot;-&quot; );&quot;:&quot;;&quot;/&quot;) &amp;&quot;|&quot;;&quot;|&quot; &amp; SUBSTITUTE([.I14];&quot; &quot;;&quot;&quot;) &amp;&quot;|&quot;));&quot;&quot;;&quot;&quot;))" office:value-type="string" office:string-value="">
            <text:p></text:p>
          </table:table-cell>
          <table:table-cell table:number-columns-repeated="3"/>
          <table:table-cell office:value-type="string">
            <text:p>2<text:span text:style-name="T1">π</text:span>r|2*<text:span text:style-name="T1">π*</text:span>r|<text:span text:style-name="T1">π</text:span>2r|d*<text:span text:style-name="T1">π</text:span>|<text:span text:style-name="T1">π*</text:span>d|d<text:span text:style-name="T1">π|πd</text:span></text:p>
          </table:table-cell>
          <table:table-cell table:number-columns-repeated="3"/>
        </table:table-row>
        <table:table-row table:style-name="ro4">
          <table:table-cell table:style-name="ce83" office:value-type="string">
            <text:p>Einsetzen:</text:p>
          </table:table-cell>
          <table:table-cell table:style-name="ce33" office:value-type="string">
            <text:p>u=</text:p>
          </table:table-cell>
          <table:table-cell table:style-name="ce85"/>
          <table:table-cell/>
          <table:table-cell table:style-name="ce40" table:formula="of:=IF(ISBLANK([.I15]);&quot;&quot;;IF(ISERROR(FIND(&quot;|&quot;&amp; SUBSTITUTE(SUBSTITUTE(SUBSTITUTE(SUBSTITUTE([.C15];&quot; &quot;;&quot;&quot;);&quot;·&quot;;&quot;*&quot; );&quot;–&quot; ;&quot;-&quot; );&quot;:&quot;;&quot;/&quot;) &amp;&quot;|&quot;;&quot;|&quot; &amp; SUBSTITUTE([.I15];&quot; &quot;;&quot;&quot;) &amp;&quot;|&quot;));&quot;&quot;;&quot;&quot;))" office:value-type="string" office:string-value="">
            <text:p></text:p>
          </table:table-cell>
          <table:table-cell table:number-columns-repeated="3"/>
          <table:table-cell table:formula="of:=&quot;2π&quot;&amp;[.I13]&amp;[.J13]&amp;&quot;|&quot;&amp;[.I13]*2&amp;&quot;π&quot;&amp;[.J13]&amp;&quot;|2*π*&quot;&amp;[.I13]&amp;[.J13]&amp;&quot;|&quot;&amp;[.I13]*2&amp;&quot;*π&quot;&amp;[.J13]" office:value-type="string" office:string-value="2π5mm|10πmm|2*π*5mm|10*πmm">
            <text:p>2π5mm|10πmm|2*π*5mm|10*πmm</text:p>
          </table:table-cell>
          <table:table-cell table:number-columns-repeated="3"/>
        </table:table-row>
        <table:table-row table:style-name="ro4">
          <table:table-cell table:style-name="ce83" office:value-type="string">
            <text:p>Ergebnis:</text:p>
          </table:table-cell>
          <table:table-cell office:value-type="string">
            <text:p>u=</text:p>
            <draw:frame table:end-cell-address="Tabelle3.C17" table:end-x="0.004cm" table:end-y="0.003cm" draw:z-index="3" draw:style-name="gr20" svg:width="0.805cm" svg:height="0.454cm" svg:x="0cm" svg:y="0cm">
              <draw:object xlink:href="./Object 2" xlink:type="simple" xlink:show="embed" xlink:actuate="onLoad">
                <text:p/>
              </draw:object>
              <draw:image xlink:href="./ObjectReplacements/Object 2" xlink:type="simple" xlink:show="embed" xlink:actuate="onLoad"/>
            </draw:frame>
          </table:table-cell>
          <table:table-cell table:style-name="ce85"/>
          <table:table-cell/>
          <table:table-cell table:style-name="ce86" table:formula="of:=IF(ISBLANK([.I16]);&quot;&quot;;IF(ISERROR(VALUE([.C16]));IF(ISERROR(VALUE(SUBSTITUTE([.C16];[.J16];&quot;&quot;)));&quot;&quot;;IF(VALUE(SUBSTITUTE(SUBSTITUTE([.C16];&quot; &quot;;&quot;&quot;);[.J16];&quot;&quot;))=[.I16];&quot;&quot;;&quot;&quot;));&quot;&quot;))" office:value-type="string" office:string-value="">
            <text:p></text:p>
          </table:table-cell>
          <table:table-cell table:number-columns-repeated="3"/>
          <table:table-cell table:formula="of:=2*3.14*[.I13]" office:value-type="float" office:value="31.4">
            <text:p>31,4</text:p>
          </table:table-cell>
          <table:table-cell table:formula="of:=[.J13]" office:value-type="string" office:string-value="mm">
            <text:p>mm</text:p>
          </table:table-cell>
          <table:table-cell table:number-columns-repeated="2"/>
        </table:table-row>
        <table:table-row table:style-name="ro4">
          <table:table-cell table:number-columns-repeated="2"/>
          <table:table-cell/>
          <table:table-cell/>
          <table:table-cell table:style-name="ce40" table:formula="of:=IF(ISBLANK([.I17]);&quot;&quot;;IF(ISERROR(FIND(&quot;|&quot;&amp; SUBSTITUTE(SUBSTITUTE(SUBSTITUTE(SUBSTITUTE([.C17];&quot; &quot;;&quot;&quot;);&quot;·&quot;;&quot;*&quot; );&quot;–&quot; ;&quot;-&quot; );&quot;:&quot;;&quot;/&quot;) &amp;&quot;|&quot;;&quot;|&quot; &amp; SUBSTITUTE([.I17];&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18]);&quot;&quot;;IF(ISERROR(FIND(&quot;|&quot;&amp; SUBSTITUTE(SUBSTITUTE(SUBSTITUTE(SUBSTITUTE([.C18];&quot; &quot;;&quot;&quot;);&quot;·&quot;;&quot;*&quot; );&quot;–&quot; ;&quot;-&quot; );&quot;:&quot;;&quot;/&quot;) &amp;&quot;|&quot;;&quot;|&quot; &amp; SUBSTITUTE([.I18];&quot; &quot;;&quot;&quot;) &amp;&quot;|&quot;));&quot;&quot;;&quot;&quot;))">
            <text:p/>
          </table:table-cell>
          <table:table-cell table:number-columns-repeated="3"/>
          <table:table-cell/>
          <table:table-cell table:number-columns-repeated="3"/>
        </table:table-row>
        <table:table-row table:style-name="ro4">
          <table:table-cell table:formula="of:=&quot;geg: r = &quot;&amp;[.I19]&amp;&quot; &quot;&amp;[.J19]" office:value-type="string" office:string-value="geg: r = 6 cm">
            <text:p>geg: r = 6 cm</text:p>
          </table:table-cell>
          <table:table-cell table:number-columns-repeated="7"/>
          <table:table-cell table:formula="of:=RANDBETWEEN(5;9)" office:value-type="float" office:value="6">
            <text:p>6</text:p>
          </table:table-cell>
          <table:table-cell table:formula="of:=CHOOSE(RANDBETWEEN(1;4);&quot;m&quot;;&quot;dm&quot;;&quot;cm&quot;;&quot;mm&quot;)" office:value-type="string" office:string-value="cm">
            <text:p>cm</text:p>
          </table:table-cell>
          <table:table-cell table:number-columns-repeated="2"/>
        </table:table-row>
        <table:table-row table:style-name="ro7">
          <table:table-cell table:style-name="ce83" office:value-type="string">
            <text:p>Formel:</text:p>
          </table:table-cell>
          <table:table-cell office:value-type="string">
            <text:p>A=</text:p>
          </table:table-cell>
          <table:table-cell table:style-name="ce85"/>
          <table:table-cell/>
          <table:table-cell table:style-name="ce40" table:formula="of:=IF(ISBLANK([.I20]);&quot;&quot;;IF(ISERROR(FIND(&quot;|&quot;&amp; SUBSTITUTE(SUBSTITUTE(SUBSTITUTE(SUBSTITUTE([.C20];&quot; &quot;;&quot;&quot;);&quot;·&quot;;&quot;*&quot; );&quot;–&quot; ;&quot;-&quot; );&quot;:&quot;;&quot;/&quot;) &amp;&quot;|&quot;;&quot;|&quot; &amp; SUBSTITUTE([.I20];&quot; &quot;;&quot;&quot;) &amp;&quot;|&quot;));&quot;&quot;;&quot;&quot;))" office:value-type="string" office:string-value="">
            <text:p></text:p>
          </table:table-cell>
          <table:table-cell table:number-columns-repeated="3"/>
          <table:table-cell office:value-type="string">
            <text:p><text:span text:style-name="T1">π</text:span>r²|<text:span text:style-name="T1">π*</text:span>r²|<text:span text:style-name="T1">π</text:span>r*r|<text:span text:style-name="T1">π*d²/4</text:span>|<text:span text:style-name="T1">π</text:span>d²/4</text:p>
          </table:table-cell>
          <table:table-cell table:number-columns-repeated="3"/>
        </table:table-row>
        <table:table-row table:style-name="ro4">
          <table:table-cell table:style-name="ce83" office:value-type="string">
            <text:p>Einsetzen:</text:p>
          </table:table-cell>
          <table:table-cell office:value-type="string">
            <text:p>A=</text:p>
          </table:table-cell>
          <table:table-cell table:style-name="ce85"/>
          <table:table-cell/>
          <table:table-cell table:style-name="ce40" table:formula="of:=IF(ISBLANK([.I21]);&quot;&quot;;IF(ISERROR(FIND(&quot;|&quot;&amp; SUBSTITUTE(SUBSTITUTE(SUBSTITUTE(SUBSTITUTE([.C21];&quot; &quot;;&quot;&quot;);&quot;·&quot;;&quot;*&quot; );&quot;–&quot; ;&quot;-&quot; );&quot;:&quot;;&quot;/&quot;) &amp;&quot;|&quot;;&quot;|&quot; &amp; SUBSTITUTE([.I21];&quot; &quot;;&quot;&quot;) &amp;&quot;|&quot;));&quot;&quot;;&quot;&quot;))" office:value-type="string" office:string-value="">
            <text:p></text:p>
          </table:table-cell>
          <table:table-cell table:number-columns-repeated="3"/>
          <table:table-cell table:formula="of:=&quot;π&quot;&amp;[.I19]&amp;&quot;^2&quot;&amp;[.J19]&amp;&quot;²|π&quot;&amp;[.I19]&amp;&quot;²&quot;&amp;[.J19]&amp;&quot;²|π&quot;&amp;[.I19]*[.I19]&amp;[.J19]&amp;&quot;²|&quot;&amp;[.I19]*[.I19]&amp;&quot;π&quot;&amp;[.J19]&amp;&quot;²|&quot;&amp;[.I19]*[.I19]&amp;&quot;π&quot;&amp;[.J19]&amp;&quot;²&quot;" office:value-type="string" office:string-value="π6^2cm²|π6²cm²|π36cm²|36πcm²|36πcm²">
            <text:p>π6^2cm²|π6²cm²|π36cm²|36πcm²|36πcm²</text:p>
          </table:table-cell>
          <table:table-cell table:number-columns-repeated="3"/>
        </table:table-row>
        <table:table-row table:style-name="ro4">
          <table:table-cell table:style-name="ce83" office:value-type="string">
            <text:p>Ergebnis:</text:p>
          </table:table-cell>
          <table:table-cell office:value-type="string">
            <text:p>A=</text:p>
          </table:table-cell>
          <table:table-cell table:style-name="ce85"/>
          <table:table-cell/>
          <table:table-cell table:style-name="ce86" table:formula="of:=IF(ISBLANK([.I22]);&quot;&quot;;IF(ISERROR(VALUE([.C22]));IF(ISERROR(VALUE(SUBSTITUTE([.C22];[.J22];&quot;&quot;)));&quot;&quot;;IF(VALUE(SUBSTITUTE(SUBSTITUTE([.C22];&quot; &quot;;&quot;&quot;);[.J22];&quot;&quot;))=[.I22];&quot;&quot;;&quot;&quot;));&quot;&quot;))" office:value-type="string" office:string-value="">
            <text:p></text:p>
          </table:table-cell>
          <table:table-cell table:number-columns-repeated="3"/>
          <table:table-cell table:formula="of:=3.14*[.I19]*[.I19]" office:value-type="float" office:value="113.04">
            <text:p>113,04</text:p>
          </table:table-cell>
          <table:table-cell table:formula="of:=[.J19]&amp;&quot;²&quot;" office:value-type="string" office:string-value="cm²">
            <text:p>cm²</text:p>
          </table:table-cell>
          <table:table-cell table:number-columns-repeated="2"/>
        </table:table-row>
        <table:table-row table:style-name="ro4">
          <table:table-cell table:number-columns-repeated="2"/>
          <table:table-cell/>
          <table:table-cell/>
          <table:table-cell table:style-name="ce40" table:formula="of:=IF(ISBLANK([.I23]);&quot;&quot;;IF(ISERROR(FIND(&quot;|&quot;&amp; SUBSTITUTE(SUBSTITUTE(SUBSTITUTE(SUBSTITUTE([.C23];&quot; &quot;;&quot;&quot;);&quot;·&quot;;&quot;*&quot; );&quot;–&quot; ;&quot;-&quot; );&quot;:&quot;;&quot;/&quot;) &amp;&quot;|&quot;;&quot;|&quot; &amp; SUBSTITUTE([.I23];&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24]);&quot;&quot;;IF(ISERROR(FIND(&quot;|&quot;&amp; SUBSTITUTE(SUBSTITUTE(SUBSTITUTE(SUBSTITUTE([.C24];&quot; &quot;;&quot;&quot;);&quot;·&quot;;&quot;*&quot; );&quot;–&quot; ;&quot;-&quot; );&quot;:&quot;;&quot;/&quot;) &amp;&quot;|&quot;;&quot;|&quot; &amp; SUBSTITUTE([.I24];&quot; &quot;;&quot;&quot;) &amp;&quot;|&quot;));&quot;&quot;;&quot;&quot;))">
            <text:p/>
          </table:table-cell>
          <table:table-cell table:number-columns-repeated="3"/>
          <table:table-cell/>
          <table:table-cell table:number-columns-repeated="3"/>
        </table:table-row>
        <table:table-row table:style-name="ro4">
          <table:table-cell table:formula="of:=&quot;geg: r = &quot;&amp;[.I25]&amp;&quot; &quot;&amp;[.J25]" office:value-type="string" office:string-value="geg: r = 7 dm">
            <text:p>geg: r = 7 dm</text:p>
          </table:table-cell>
          <table:table-cell table:number-columns-repeated="7"/>
          <table:table-cell table:formula="of:=RANDBETWEEN(6;9)" office:value-type="float" office:value="7">
            <text:p>7</text:p>
          </table:table-cell>
          <table:table-cell table:formula="of:=CHOOSE(RANDBETWEEN(1;4);&quot;m&quot;;&quot;dm&quot;;&quot;cm&quot;;&quot;mm&quot;)" office:value-type="string" office:string-value="dm">
            <text:p>dm</text:p>
          </table:table-cell>
          <table:table-cell table:number-columns-repeated="2"/>
        </table:table-row>
        <table:table-row table:style-name="ro7">
          <table:table-cell table:style-name="ce83" office:value-type="string">
            <text:p>Formel:</text:p>
          </table:table-cell>
          <table:table-cell office:value-type="string">
            <text:p>u=</text:p>
          </table:table-cell>
          <table:table-cell table:style-name="ce85"/>
          <table:table-cell/>
          <table:table-cell table:style-name="ce40" table:formula="of:=IF(ISBLANK([.I26]);&quot;&quot;;IF(ISERROR(FIND(&quot;|&quot;&amp; SUBSTITUTE(SUBSTITUTE(SUBSTITUTE(SUBSTITUTE([.C26];&quot; &quot;;&quot;&quot;);&quot;·&quot;;&quot;*&quot; );&quot;–&quot; ;&quot;-&quot; );&quot;:&quot;;&quot;/&quot;) &amp;&quot;|&quot;;&quot;|&quot; &amp; SUBSTITUTE([.I26];&quot; &quot;;&quot;&quot;) &amp;&quot;|&quot;));&quot;&quot;;&quot;&quot;))" office:value-type="string" office:string-value="">
            <text:p></text:p>
          </table:table-cell>
          <table:table-cell table:number-columns-repeated="3"/>
          <table:table-cell office:value-type="string">
            <text:p>2<text:span text:style-name="T1">π</text:span>r|2*<text:span text:style-name="T1">π*</text:span>r|<text:span text:style-name="T1">π</text:span>2r|d*<text:span text:style-name="T1">π</text:span>|<text:span text:style-name="T1">π*</text:span>d|d<text:span text:style-name="T1">π|πd</text:span></text:p>
          </table:table-cell>
          <table:table-cell table:number-columns-repeated="3"/>
        </table:table-row>
        <table:table-row table:style-name="ro4">
          <table:table-cell table:style-name="ce83" office:value-type="string">
            <text:p>Einsetzen:</text:p>
          </table:table-cell>
          <table:table-cell office:value-type="string">
            <text:p>u=</text:p>
          </table:table-cell>
          <table:table-cell table:style-name="ce85"/>
          <table:table-cell/>
          <table:table-cell table:style-name="ce40" table:formula="of:=IF(ISBLANK([.I27]);&quot;&quot;;IF(ISERROR(FIND(&quot;|&quot;&amp; SUBSTITUTE(SUBSTITUTE(SUBSTITUTE(SUBSTITUTE([.C27];&quot; &quot;;&quot;&quot;);&quot;·&quot;;&quot;*&quot; );&quot;–&quot; ;&quot;-&quot; );&quot;:&quot;;&quot;/&quot;) &amp;&quot;|&quot;;&quot;|&quot; &amp; SUBSTITUTE([.I27];&quot; &quot;;&quot;&quot;) &amp;&quot;|&quot;));&quot;&quot;;&quot;&quot;))" office:value-type="string" office:string-value="">
            <text:p></text:p>
          </table:table-cell>
          <table:table-cell table:number-columns-repeated="3"/>
          <table:table-cell table:formula="of:=&quot;2π&quot;&amp;[.I25]&amp;[.J25]&amp;&quot;|&quot;&amp;[.I25]*2&amp;&quot;π&quot;&amp;[.J25]&amp;&quot;|2*π*&quot;&amp;[.I25]&amp;[.J25]&amp;&quot;|&quot;&amp;[.I25]*2&amp;&quot;*π&quot;&amp;[.J25]" office:value-type="string" office:string-value="2π7dm|14πdm|2*π*7dm|14*πdm">
            <text:p>2π7dm|14πdm|2*π*7dm|14*πdm</text:p>
          </table:table-cell>
          <table:table-cell table:number-columns-repeated="3"/>
        </table:table-row>
        <table:table-row table:style-name="ro4">
          <table:table-cell table:style-name="ce83" office:value-type="string">
            <text:p>Ergebnis:</text:p>
          </table:table-cell>
          <table:table-cell office:value-type="string">
            <text:p>u=</text:p>
          </table:table-cell>
          <table:table-cell table:style-name="ce85"/>
          <table:table-cell/>
          <table:table-cell table:style-name="ce86" table:formula="of:=IF(ISBLANK([.I28]);&quot;&quot;;IF(ISERROR(VALUE([.C28]));IF(ISERROR(VALUE(SUBSTITUTE([.C28];[.J28];&quot;&quot;)));&quot;&quot;;IF(VALUE(SUBSTITUTE(SUBSTITUTE([.C28];&quot; &quot;;&quot;&quot;);[.J28];&quot;&quot;))=[.I28];&quot;&quot;;&quot;&quot;));&quot;&quot;))" office:value-type="string" office:string-value="">
            <text:p></text:p>
          </table:table-cell>
          <table:table-cell table:number-columns-repeated="3"/>
          <table:table-cell table:formula="of:=2*3.14*[.I25]" office:value-type="float" office:value="43.96">
            <text:p>43,96</text:p>
          </table:table-cell>
          <table:table-cell table:formula="of:=[.J25]" office:value-type="string" office:string-value="dm">
            <text:p>dm</text:p>
          </table:table-cell>
          <table:table-cell table:number-columns-repeated="2"/>
        </table:table-row>
        <table:table-row table:style-name="ro4">
          <table:table-cell table:number-columns-repeated="2"/>
          <table:table-cell/>
          <table:table-cell/>
          <table:table-cell table:style-name="ce40" table:formula="of:=IF(ISBLANK([.I29]);&quot;&quot;;IF(ISERROR(FIND(&quot;|&quot;&amp; SUBSTITUTE(SUBSTITUTE(SUBSTITUTE(SUBSTITUTE([.C29];&quot; &quot;;&quot;&quot;);&quot;·&quot;;&quot;*&quot; );&quot;–&quot; ;&quot;-&quot; );&quot;:&quot;;&quot;/&quot;) &amp;&quot;|&quot;;&quot;|&quot; &amp; SUBSTITUTE([.I29];&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30]);&quot;&quot;;IF(ISERROR(FIND(&quot;|&quot;&amp; SUBSTITUTE(SUBSTITUTE(SUBSTITUTE(SUBSTITUTE([.C30];&quot; &quot;;&quot;&quot;);&quot;·&quot;;&quot;*&quot; );&quot;–&quot; ;&quot;-&quot; );&quot;:&quot;;&quot;/&quot;) &amp;&quot;|&quot;;&quot;|&quot; &amp; SUBSTITUTE([.I30];&quot; &quot;;&quot;&quot;) &amp;&quot;|&quot;));&quot;&quot;;&quot;&quot;))">
            <text:p/>
          </table:table-cell>
          <table:table-cell table:number-columns-repeated="3"/>
          <table:table-cell/>
          <table:table-cell table:number-columns-repeated="3"/>
        </table:table-row>
        <table:table-row table:style-name="ro4">
          <table:table-cell table:formula="of:=&quot;geg: r = &quot;&amp;[.I31]&amp;&quot; &quot;&amp;[.J31]" office:value-type="string" office:string-value="geg: r = 4,5 dm">
            <text:p>geg: r = 4,5 dm</text:p>
          </table:table-cell>
          <table:table-cell table:number-columns-repeated="7"/>
          <table:table-cell table:formula="of:=RANDBETWEEN(3;5)+0.5" office:value-type="float" office:value="4.5">
            <text:p>4,5</text:p>
          </table:table-cell>
          <table:table-cell table:formula="of:=CHOOSE(RANDBETWEEN(1;4);&quot;m&quot;;&quot;dm&quot;;&quot;cm&quot;;&quot;mm&quot;)" office:value-type="string" office:string-value="dm">
            <text:p>dm</text:p>
          </table:table-cell>
          <table:table-cell table:number-columns-repeated="2"/>
        </table:table-row>
        <table:table-row table:style-name="ro7">
          <table:table-cell table:style-name="ce83" office:value-type="string">
            <text:p>Formel:</text:p>
          </table:table-cell>
          <table:table-cell office:value-type="string">
            <text:p>A=</text:p>
          </table:table-cell>
          <table:table-cell table:style-name="ce85"/>
          <table:table-cell/>
          <table:table-cell table:style-name="ce40" table:formula="of:=IF(ISBLANK([.I32]);&quot;&quot;;IF(ISERROR(FIND(&quot;|&quot;&amp; SUBSTITUTE(SUBSTITUTE(SUBSTITUTE(SUBSTITUTE([.C32];&quot; &quot;;&quot;&quot;);&quot;·&quot;;&quot;*&quot; );&quot;–&quot; ;&quot;-&quot; );&quot;:&quot;;&quot;/&quot;) &amp;&quot;|&quot;;&quot;|&quot; &amp; SUBSTITUTE([.I32];&quot; &quot;;&quot;&quot;) &amp;&quot;|&quot;));&quot;&quot;;&quot;&quot;))" office:value-type="string" office:string-value="">
            <text:p></text:p>
          </table:table-cell>
          <table:table-cell table:number-columns-repeated="3"/>
          <table:table-cell office:value-type="string">
            <text:p><text:span text:style-name="T1">π</text:span>r²|<text:span text:style-name="T1">π*</text:span>r²|<text:span text:style-name="T1">π</text:span>r*r|<text:span text:style-name="T1">π*d²/4</text:span>|<text:span text:style-name="T1">π</text:span>d²/4</text:p>
          </table:table-cell>
          <table:table-cell table:number-columns-repeated="3"/>
        </table:table-row>
        <table:table-row table:style-name="ro4">
          <table:table-cell table:style-name="ce83" office:value-type="string">
            <text:p>Einsetzen:</text:p>
          </table:table-cell>
          <table:table-cell office:value-type="string">
            <text:p>A=</text:p>
          </table:table-cell>
          <table:table-cell table:style-name="ce85"/>
          <table:table-cell/>
          <table:table-cell table:style-name="ce40" table:formula="of:=IF(ISBLANK([.I33]);&quot;&quot;;IF(ISERROR(FIND(&quot;|&quot;&amp; SUBSTITUTE(SUBSTITUTE(SUBSTITUTE(SUBSTITUTE([.C33];&quot; &quot;;&quot;&quot;);&quot;·&quot;;&quot;*&quot; );&quot;–&quot; ;&quot;-&quot; );&quot;:&quot;;&quot;/&quot;) &amp;&quot;|&quot;;&quot;|&quot; &amp; SUBSTITUTE([.I33];&quot; &quot;;&quot;&quot;) &amp;&quot;|&quot;));&quot;&quot;;&quot;&quot;))" office:value-type="string" office:string-value="">
            <text:p></text:p>
          </table:table-cell>
          <table:table-cell table:number-columns-repeated="3"/>
          <table:table-cell table:formula="of:=&quot;π&quot;&amp;[.I31]&amp;&quot;^2&quot;&amp;[.J31]&amp;&quot;²|π&quot;&amp;[.I31]&amp;&quot;²&quot;&amp;[.J31]&amp;&quot;²|π&quot;&amp;[.I31]*[.I31]&amp;[.J31]&amp;&quot;²|&quot;&amp;[.I31]*[.I31]&amp;&quot;π&quot;&amp;[.J31]&amp;&quot;²|&quot;&amp;[.I31]*[.I31]&amp;&quot;π&quot;&amp;[.J31]&amp;&quot;²&quot;" office:value-type="string" office:string-value="π4,5^2dm²|π4,5²dm²|π20,25dm²|20,25πdm²|20,25πdm²">
            <text:p>π4,5^2dm²|π4,5²dm²|π20,25dm²|20,25πdm²|20,25πdm²</text:p>
          </table:table-cell>
          <table:table-cell table:number-columns-repeated="3"/>
        </table:table-row>
        <table:table-row table:style-name="ro4">
          <table:table-cell table:style-name="ce83" office:value-type="string">
            <text:p>Ergebnis:</text:p>
          </table:table-cell>
          <table:table-cell office:value-type="string">
            <text:p>A=</text:p>
          </table:table-cell>
          <table:table-cell table:style-name="ce85"/>
          <table:table-cell/>
          <table:table-cell table:style-name="ce86" table:formula="of:=IF(ISBLANK([.I34]);&quot;&quot;;IF(ISERROR(VALUE([.C34]));IF(ISERROR(VALUE(SUBSTITUTE([.C34];[.J34];&quot;&quot;)));&quot;&quot;;IF(VALUE(SUBSTITUTE(SUBSTITUTE([.C34];&quot; &quot;;&quot;&quot;);[.J34];&quot;&quot;))=[.I34];&quot;&quot;;&quot;&quot;));&quot;&quot;))" office:value-type="string" office:string-value="">
            <text:p></text:p>
          </table:table-cell>
          <table:table-cell table:number-columns-repeated="3"/>
          <table:table-cell table:formula="of:=3.14*[.I31]*[.I31]" office:value-type="float" office:value="63.585">
            <text:p>63,59</text:p>
          </table:table-cell>
          <table:table-cell table:formula="of:=[.J31]&amp;&quot;²&quot;" office:value-type="string" office:string-value="dm²">
            <text:p>dm²</text:p>
          </table:table-cell>
          <table:table-cell table:number-columns-repeated="2"/>
        </table:table-row>
        <table:table-row table:style-name="ro4" table:number-rows-repeated="2">
          <table:table-cell table:number-columns-repeated="12"/>
        </table:table-row>
        <table:table-row table:style-name="ro4">
          <table:table-cell table:formula="of:=&quot;geg: r = &quot;&amp;[.I37]&amp;&quot; &quot;&amp;[.J37]" office:value-type="string" office:string-value="geg: r = 7,5 mm">
            <text:p>geg: r = 7,5 mm</text:p>
          </table:table-cell>
          <table:table-cell table:number-columns-repeated="7"/>
          <table:table-cell table:formula="of:=RANDBETWEEN(6;9)+0.5" office:value-type="float" office:value="7.5">
            <text:p>7,5</text:p>
          </table:table-cell>
          <table:table-cell table:formula="of:=CHOOSE(RANDBETWEEN(1;4);&quot;m&quot;;&quot;dm&quot;;&quot;cm&quot;;&quot;mm&quot;)" office:value-type="string" office:string-value="mm">
            <text:p>mm</text:p>
          </table:table-cell>
          <table:table-cell table:number-columns-repeated="2"/>
        </table:table-row>
        <table:table-row table:style-name="ro7">
          <table:table-cell table:style-name="ce83" office:value-type="string">
            <text:p>Formel:</text:p>
          </table:table-cell>
          <table:table-cell office:value-type="string">
            <text:p>u=</text:p>
          </table:table-cell>
          <table:table-cell table:style-name="ce85"/>
          <table:table-cell/>
          <table:table-cell table:style-name="ce40" table:formula="of:=IF(ISBLANK([.I38]);&quot;&quot;;IF(ISERROR(FIND(&quot;|&quot;&amp; SUBSTITUTE(SUBSTITUTE(SUBSTITUTE(SUBSTITUTE([.C38];&quot; &quot;;&quot;&quot;);&quot;·&quot;;&quot;*&quot; );&quot;–&quot; ;&quot;-&quot; );&quot;:&quot;;&quot;/&quot;) &amp;&quot;|&quot;;&quot;|&quot; &amp; SUBSTITUTE([.I38];&quot; &quot;;&quot;&quot;) &amp;&quot;|&quot;));&quot;&quot;;&quot;&quot;))" office:value-type="string" office:string-value="">
            <text:p></text:p>
          </table:table-cell>
          <table:table-cell table:number-columns-repeated="3"/>
          <table:table-cell office:value-type="string">
            <text:p>2<text:span text:style-name="T1">π</text:span>r|2*<text:span text:style-name="T1">π*</text:span>r|<text:span text:style-name="T1">π</text:span>2r|d*<text:span text:style-name="T1">π</text:span>|<text:span text:style-name="T1">π*</text:span>d|d<text:span text:style-name="T1">π|πd</text:span></text:p>
          </table:table-cell>
          <table:table-cell table:number-columns-repeated="3"/>
        </table:table-row>
        <table:table-row table:style-name="ro4">
          <table:table-cell table:style-name="ce83" office:value-type="string">
            <text:p>Einsetzen:</text:p>
          </table:table-cell>
          <table:table-cell office:value-type="string">
            <text:p>u=</text:p>
          </table:table-cell>
          <table:table-cell table:style-name="ce85"/>
          <table:table-cell/>
          <table:table-cell table:style-name="ce40" table:formula="of:=IF(ISBLANK([.I39]);&quot;&quot;;IF(ISERROR(FIND(&quot;|&quot;&amp; SUBSTITUTE(SUBSTITUTE(SUBSTITUTE(SUBSTITUTE([.C39];&quot; &quot;;&quot;&quot;);&quot;·&quot;;&quot;*&quot; );&quot;–&quot; ;&quot;-&quot; );&quot;:&quot;;&quot;/&quot;) &amp;&quot;|&quot;;&quot;|&quot; &amp; SUBSTITUTE([.I39];&quot; &quot;;&quot;&quot;) &amp;&quot;|&quot;));&quot;&quot;;&quot;&quot;))" office:value-type="string" office:string-value="">
            <text:p></text:p>
          </table:table-cell>
          <table:table-cell table:number-columns-repeated="3"/>
          <table:table-cell table:formula="of:=&quot;2π&quot;&amp;[.I37]&amp;[.J37]&amp;&quot;|&quot;&amp;[.I37]*2&amp;&quot;π&quot;&amp;[.J37]&amp;&quot;|2*π*&quot;&amp;[.I37]&amp;[.J37]&amp;&quot;|&quot;&amp;[.I37]*2&amp;&quot;*π&quot;&amp;[.J37]" office:value-type="string" office:string-value="2π7,5mm|15πmm|2*π*7,5mm|15*πmm">
            <text:p>2π7,5mm|15πmm|2*π*7,5mm|15*πmm</text:p>
          </table:table-cell>
          <table:table-cell table:number-columns-repeated="3"/>
        </table:table-row>
        <table:table-row table:style-name="ro4">
          <table:table-cell table:style-name="ce83" office:value-type="string">
            <text:p>Ergebnis:</text:p>
          </table:table-cell>
          <table:table-cell office:value-type="string">
            <text:p>u=</text:p>
          </table:table-cell>
          <table:table-cell table:style-name="ce85"/>
          <table:table-cell/>
          <table:table-cell table:style-name="ce86" table:formula="of:=IF(ISBLANK([.I40]);&quot;&quot;;IF(ISERROR(VALUE([.C40]));IF(ISERROR(VALUE(SUBSTITUTE([.C40];[.J40];&quot;&quot;)));&quot;&quot;;IF(VALUE(SUBSTITUTE(SUBSTITUTE([.C40];&quot; &quot;;&quot;&quot;);[.J40];&quot;&quot;))=[.I40];&quot;&quot;;&quot;&quot;));&quot;&quot;))" office:value-type="string" office:string-value="">
            <text:p></text:p>
          </table:table-cell>
          <table:table-cell table:number-columns-repeated="3"/>
          <table:table-cell table:formula="of:=2*3.14*[.I37]" office:value-type="float" office:value="47.1">
            <text:p>47,1</text:p>
          </table:table-cell>
          <table:table-cell table:formula="of:=[.J37]" office:value-type="string" office:string-value="mm">
            <text:p>mm</text:p>
          </table:table-cell>
          <table:table-cell table:number-columns-repeated="2"/>
        </table:table-row>
        <table:table-row table:style-name="ro4">
          <table:table-cell table:number-columns-repeated="12"/>
        </table:table-row>
        <table:table-row table:style-name="ro4">
          <table:table-cell>
            <draw:ellipse table:end-cell-address="Tabelle3.A52" table:end-x="5cm" table:end-y="0.11cm" draw:z-index="1" draw:style-name="gr15" draw:text-style-name="P1" svg:width="4.5cm" svg:height="4.519cm" svg:x="0.5cm" svg:y="0.108cm">
              <text:p/>
            </draw:ellipse>
          </table:table-cell>
          <table:table-cell table:number-columns-repeated="11"/>
        </table:table-row>
        <table:table-row table:style-name="ro4" table:number-rows-repeated="12">
          <table:table-cell table:number-columns-repeated="12"/>
        </table:table-row>
        <table:table-row table:style-name="ro4">
          <table:table-cell table:formula="of:=&quot;geg: a = &quot;&amp;[.I55]&amp;&quot; &quot;&amp;[.J55]" office:value-type="string" office:string-value="geg: a = 2 mm">
            <text:p>geg: a = 2 mm</text:p>
          </table:table-cell>
          <table:table-cell table:number-columns-repeated="7"/>
          <table:table-cell table:formula="of:=RANDBETWEEN(1;5)" office:value-type="float" office:value="2">
            <text:p>2</text:p>
          </table:table-cell>
          <table:table-cell table:formula="of:=CHOOSE(RANDBETWEEN(1;4);&quot;m&quot;;&quot;dm&quot;;&quot;cm&quot;;&quot;mm&quot;)" office:value-type="string" office:string-value="mm">
            <text:p>mm</text:p>
          </table:table-cell>
          <table:table-cell table:style-name="ce56" table:formula="of:=RANDBETWEEN(1;5)" office:value-type="float" office:value="2">
            <text:p>2</text:p>
          </table:table-cell>
          <table:table-cell table:style-name="ce56" table:formula="of:=RANDBETWEEN(1;5)" office:value-type="float" office:value="2">
            <text:p>2</text:p>
          </table:table-cell>
        </table:table-row>
        <table:table-row table:style-name="ro7">
          <table:table-cell table:style-name="ce83" office:value-type="string">
            <text:p>Formel:</text:p>
          </table:table-cell>
          <table:table-cell office:value-type="string">
            <text:p>u=</text:p>
          </table:table-cell>
          <table:table-cell table:style-name="ce85"/>
          <table:table-cell/>
          <table:table-cell table:style-name="ce40" table:formula="of:=IF(ISBLANK([.I56]);&quot;&quot;;IF(ISERROR(FIND(&quot;|&quot;&amp; SUBSTITUTE(SUBSTITUTE(SUBSTITUTE(SUBSTITUTE([.C56];&quot; &quot;;&quot;&quot;);&quot;·&quot;;&quot;*&quot; );&quot;2*&quot; ;&quot;2&quot; );&quot;:&quot;;&quot;/&quot;) &amp;&quot;|&quot;;&quot;|&quot; &amp; SUBSTITUTE([.I56];&quot; &quot;;&quot;&quot;) &amp;&quot;|&quot;));&quot;&quot;;&quot;&quot;))" office:value-type="string" office:string-value="">
            <text:p></text:p>
          </table:table-cell>
          <table:table-cell table:number-columns-repeated="3"/>
          <table:table-cell office:value-type="string">
            <text:p>2<text:span text:style-name="T1">π</text:span>r|2*<text:span text:style-name="T1">π*</text:span>r|<text:span text:style-name="T1">π</text:span>2r|d*<text:span text:style-name="T1">π</text:span>|<text:span text:style-name="T1">π*</text:span>d|d<text:span text:style-name="T1">π|πd</text:span></text:p>
          </table:table-cell>
          <table:table-cell table:number-columns-repeated="3"/>
        </table:table-row>
        <table:table-row table:style-name="ro4">
          <table:table-cell table:style-name="ce83" office:value-type="string">
            <text:p>Einsetzen:</text:p>
          </table:table-cell>
          <table:table-cell office:value-type="string">
            <text:p>u=</text:p>
          </table:table-cell>
          <table:table-cell table:style-name="ce85"/>
          <table:table-cell/>
          <table:table-cell table:style-name="ce40" table:formula="of:=IF(ISBLANK([.I57]);&quot;&quot;;IF(ISERROR(FIND(&quot;|&quot;&amp; SUBSTITUTE(SUBSTITUTE(SUBSTITUTE(SUBSTITUTE([.C57];&quot; &quot;;&quot;&quot;);&quot;·&quot;;&quot;*&quot; );&quot;2*(&quot; ;&quot;2(&quot; );&quot;:&quot;;&quot;/&quot;) &amp;&quot;|&quot;;&quot;|&quot; &amp; SUBSTITUTE([.I57];&quot; &quot;;&quot;&quot;) &amp;&quot;|&quot;));&quot;&quot;;&quot;&quot;))" office:value-type="string" office:string-value="">
            <text:p></text:p>
          </table:table-cell>
          <table:table-cell table:number-columns-repeated="3"/>
          <table:table-cell table:formula="of:=&quot;2π&quot;&amp;[.I55]&amp;[.J55]&amp;&quot;|&quot;&amp;[.I55]*2&amp;&quot;π&quot;&amp;[.J55]&amp;&quot;|2*π*&quot;&amp;[.I55]&amp;[.J55]&amp;&quot;|&quot;&amp;[.I55]*2&amp;&quot;*π&quot;&amp;[.J55]" office:value-type="string" office:string-value="2π2mm|4πmm|2*π*2mm|4*πmm">
            <text:p>2π2mm|4πmm|2*π*2mm|4*πmm</text:p>
          </table:table-cell>
          <table:table-cell table:number-columns-repeated="3"/>
        </table:table-row>
        <table:table-row table:style-name="ro4">
          <table:table-cell table:style-name="ce83" office:value-type="string">
            <text:p>Ergebnis:</text:p>
          </table:table-cell>
          <table:table-cell office:value-type="string">
            <text:p>u=</text:p>
          </table:table-cell>
          <table:table-cell table:style-name="ce85"/>
          <table:table-cell/>
          <table:table-cell table:style-name="ce86" table:formula="of:=IF(ISBLANK([.I58]);&quot;&quot;;IF(ISERROR(VALUE([.C58]));IF(ISERROR(VALUE(SUBSTITUTE([.C58];[.J58];&quot;&quot;)));&quot;&quot;;IF(VALUE(SUBSTITUTE(SUBSTITUTE([.C58];&quot; &quot;;&quot;&quot;);[.J58];&quot;&quot;))=[.I58];&quot;&quot;;&quot;&quot;));&quot;&quot;))" office:value-type="string" office:string-value="">
            <text:p></text:p>
          </table:table-cell>
          <table:table-cell table:number-columns-repeated="3"/>
          <table:table-cell table:formula="of:=2*3.14*[.I55]" office:value-type="float" office:value="12.56">
            <text:p>12,56</text:p>
          </table:table-cell>
          <table:table-cell table:formula="of:=[.J55]" office:value-type="string" office:string-value="mm">
            <text:p>mm</text:p>
          </table:table-cell>
          <table:table-cell table:number-columns-repeated="2"/>
        </table:table-row>
        <table:table-row table:style-name="ro4">
          <table:table-cell table:number-columns-repeated="2"/>
          <table:table-cell/>
          <table:table-cell/>
          <table:table-cell table:style-name="ce40" table:formula="of:=IF(ISBLANK([.I59]);&quot;&quot;;IF(ISERROR(FIND(&quot;|&quot;&amp; SUBSTITUTE(SUBSTITUTE(SUBSTITUTE(SUBSTITUTE([.C59];&quot; &quot;;&quot;&quot;);&quot;·&quot;;&quot;*&quot; );&quot;2*&quot; ;&quot;2&quot; );&quot;:&quot;;&quot;/&quot;) &amp;&quot;|&quot;;&quot;|&quot; &amp; SUBSTITUTE([.I59];&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60]);&quot;&quot;;IF(ISERROR(FIND(&quot;|&quot;&amp; SUBSTITUTE(SUBSTITUTE(SUBSTITUTE(SUBSTITUTE([.C60];&quot; &quot;;&quot;&quot;);&quot;·&quot;;&quot;*&quot; );&quot;2*&quot; ;&quot;2&quot; );&quot;:&quot;;&quot;/&quot;) &amp;&quot;|&quot;;&quot;|&quot; &amp; SUBSTITUTE([.I60];&quot; &quot;;&quot;&quot;) &amp;&quot;|&quot;));&quot;&quot;;&quot;&quot;))">
            <text:p/>
          </table:table-cell>
          <table:table-cell table:number-columns-repeated="3"/>
          <table:table-cell/>
          <table:table-cell table:number-columns-repeated="3"/>
        </table:table-row>
        <table:table-row table:style-name="ro4">
          <table:table-cell table:formula="of:=&quot;geg: a = &quot;&amp;[.I61]&amp;&quot; &quot;&amp;[.J61]" office:value-type="string" office:string-value="geg: a = 5 m">
            <text:p>geg: a = 5 m</text:p>
          </table:table-cell>
          <table:table-cell table:number-columns-repeated="3"/>
          <table:table-cell table:style-name="ce40"/>
          <table:table-cell table:number-columns-repeated="3"/>
          <table:table-cell table:formula="of:=RANDBETWEEN(5;9)" office:value-type="float" office:value="5">
            <text:p>5</text:p>
          </table:table-cell>
          <table:table-cell table:formula="of:=CHOOSE(RANDBETWEEN(1;4);&quot;m&quot;;&quot;dm&quot;;&quot;cm&quot;;&quot;mm&quot;)" office:value-type="string" office:string-value="m">
            <text:p>m</text:p>
          </table:table-cell>
          <table:table-cell table:style-name="ce56" table:formula="of:=RANDBETWEEN(4;6)" office:value-type="float" office:value="4">
            <text:p>4</text:p>
          </table:table-cell>
          <table:table-cell table:style-name="ce56" table:formula="of:=RANDBETWEEN(2;5)" office:value-type="float" office:value="4">
            <text:p>4</text:p>
          </table:table-cell>
        </table:table-row>
        <table:table-row table:style-name="ro7">
          <table:table-cell table:style-name="ce83" office:value-type="string">
            <text:p>Formel:</text:p>
          </table:table-cell>
          <table:table-cell office:value-type="string">
            <text:p>A=</text:p>
          </table:table-cell>
          <table:table-cell table:style-name="ce85"/>
          <table:table-cell/>
          <table:table-cell table:style-name="ce40" table:formula="of:=IF(ISBLANK([.I62]);&quot;&quot;;IF(ISERROR(FIND(&quot;|&quot;&amp; SUBSTITUTE(SUBSTITUTE(SUBSTITUTE(SUBSTITUTE([.C62];&quot; &quot;;&quot;&quot;);&quot;·&quot;;&quot;*&quot; );&quot;2*&quot; ;&quot;2&quot; );&quot;:&quot;;&quot;/&quot;) &amp;&quot;|&quot;;&quot;|&quot; &amp; SUBSTITUTE([.I62];&quot; &quot;;&quot;&quot;) &amp;&quot;|&quot;));&quot;&quot;;&quot;&quot;))" office:value-type="string" office:string-value="">
            <text:p></text:p>
          </table:table-cell>
          <table:table-cell table:number-columns-repeated="3"/>
          <table:table-cell office:value-type="string">
            <text:p><text:span text:style-name="T1">π</text:span>r²|<text:span text:style-name="T1">π*</text:span>r²|<text:span text:style-name="T1">π</text:span>r*r|<text:span text:style-name="T1">π*d²/4</text:span>|<text:span text:style-name="T1">π</text:span>d²/4</text:p>
          </table:table-cell>
          <table:table-cell table:number-columns-repeated="3"/>
        </table:table-row>
        <table:table-row table:style-name="ro4">
          <table:table-cell table:style-name="ce83" office:value-type="string">
            <text:p>Einsetzen:</text:p>
          </table:table-cell>
          <table:table-cell office:value-type="string">
            <text:p>A=</text:p>
          </table:table-cell>
          <table:table-cell table:style-name="ce85"/>
          <table:table-cell/>
          <table:table-cell table:style-name="ce40" table:formula="of:=IF(ISBLANK([.I63]);&quot;&quot;;IF(ISERROR(FIND(&quot;|&quot;&amp; SUBSTITUTE(SUBSTITUTE(SUBSTITUTE(SUBSTITUTE([.C63];&quot; &quot;;&quot;&quot;);&quot;·&quot;;&quot;*&quot; );&quot;2*(&quot; ;&quot;2(&quot; );&quot;:&quot;;&quot;/&quot;) &amp;&quot;|&quot;;&quot;|&quot; &amp; SUBSTITUTE([.I63];&quot; &quot;;&quot;&quot;) &amp;&quot;|&quot;));&quot;&quot;;&quot;&quot;))" office:value-type="string" office:string-value="">
            <text:p></text:p>
          </table:table-cell>
          <table:table-cell table:number-columns-repeated="3"/>
          <table:table-cell table:formula="of:=&quot;π&quot;&amp;[.I61]&amp;&quot;^2&quot;&amp;[.J61]&amp;&quot;²|π&quot;&amp;[.I61]&amp;&quot;²&quot;&amp;[.J61]&amp;&quot;²|π&quot;&amp;[.I61]*[.I61]&amp;[.J61]&amp;&quot;²|&quot;&amp;[.I61]*[.I61]&amp;&quot;π&quot;&amp;[.J61]&amp;&quot;²|&quot;&amp;[.I61]*[.I61]&amp;&quot;π&quot;&amp;[.J61]&amp;&quot;²&quot;" office:value-type="string" office:string-value="π5^2m²|π5²m²|π25m²|25πm²|25πm²">
            <text:p>π5^2m²|π5²m²|π25m²|25πm²|25πm²</text:p>
          </table:table-cell>
          <table:table-cell table:number-columns-repeated="3"/>
        </table:table-row>
        <table:table-row table:style-name="ro4">
          <table:table-cell table:style-name="ce83" office:value-type="string">
            <text:p>Ergebnis:</text:p>
          </table:table-cell>
          <table:table-cell office:value-type="string">
            <text:p>A=</text:p>
          </table:table-cell>
          <table:table-cell table:style-name="ce85"/>
          <table:table-cell/>
          <table:table-cell table:style-name="ce86" table:formula="of:=IF(ISBLANK([.I64]);&quot;&quot;;IF(ISERROR(VALUE([.C64]));IF(ISERROR(VALUE(SUBSTITUTE([.C64];[.J64];&quot;&quot;)));&quot;&quot;;IF(VALUE(SUBSTITUTE(SUBSTITUTE([.C64];&quot; &quot;;&quot;&quot;);[.J64];&quot;&quot;))=[.I64];&quot;&quot;;&quot;&quot;));&quot;&quot;))" office:value-type="string" office:string-value="">
            <text:p></text:p>
          </table:table-cell>
          <table:table-cell table:number-columns-repeated="3"/>
          <table:table-cell table:formula="of:=3.14*[.I61]*[.I61]" office:value-type="float" office:value="78.5">
            <text:p>78,5</text:p>
          </table:table-cell>
          <table:table-cell table:formula="of:=[.J61]&amp;&quot;²&quot;" office:value-type="string" office:string-value="m²">
            <text:p>m²</text:p>
          </table:table-cell>
          <table:table-cell table:number-columns-repeated="2"/>
        </table:table-row>
        <table:table-row table:style-name="ro4">
          <table:table-cell table:number-columns-repeated="2"/>
          <table:table-cell/>
          <table:table-cell/>
          <table:table-cell table:style-name="ce40" table:formula="of:=IF(ISBLANK([.I65]);&quot;&quot;;IF(ISERROR(FIND(&quot;|&quot;&amp; SUBSTITUTE(SUBSTITUTE(SUBSTITUTE(SUBSTITUTE([.C65];&quot; &quot;;&quot;&quot;);&quot;·&quot;;&quot;*&quot; );&quot;2*&quot; ;&quot;2&quot; );&quot;:&quot;;&quot;/&quot;) &amp;&quot;|&quot;;&quot;|&quot; &amp; SUBSTITUTE([.I65];&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66]);&quot;&quot;;IF(ISERROR(FIND(&quot;|&quot;&amp; SUBSTITUTE(SUBSTITUTE(SUBSTITUTE(SUBSTITUTE([.C66];&quot; &quot;;&quot;&quot;);&quot;·&quot;;&quot;*&quot; );&quot;2*&quot; ;&quot;2&quot; );&quot;:&quot;;&quot;/&quot;) &amp;&quot;|&quot;;&quot;|&quot; &amp; SUBSTITUTE([.I66];&quot; &quot;;&quot;&quot;) &amp;&quot;|&quot;));&quot;&quot;;&quot;&quot;))">
            <text:p/>
          </table:table-cell>
          <table:table-cell table:number-columns-repeated="3"/>
          <table:table-cell/>
          <table:table-cell table:number-columns-repeated="3"/>
        </table:table-row>
        <table:table-row table:style-name="ro4">
          <table:table-cell table:formula="of:=&quot;geg: a = &quot;&amp;[.I67]&amp;&quot; &quot;&amp;[.J67]" office:value-type="string" office:string-value="geg: a = 4 mm">
            <text:p>geg: a = 4 mm</text:p>
          </table:table-cell>
          <table:table-cell table:number-columns-repeated="3"/>
          <table:table-cell table:style-name="ce40"/>
          <table:table-cell table:number-columns-repeated="3"/>
          <table:table-cell table:formula="of:=RANDBETWEEN(1;5)" office:value-type="float" office:value="4">
            <text:p>4</text:p>
          </table:table-cell>
          <table:table-cell table:formula="of:=CHOOSE(RANDBETWEEN(1;4);&quot;m&quot;;&quot;dm&quot;;&quot;cm&quot;;&quot;mm&quot;)" office:value-type="string" office:string-value="mm">
            <text:p>mm</text:p>
          </table:table-cell>
          <table:table-cell table:style-name="ce56" table:formula="of:=RANDBETWEEN(2;5)" office:value-type="float" office:value="4">
            <text:p>4</text:p>
          </table:table-cell>
          <table:table-cell table:style-name="ce56" table:formula="of:=RANDBETWEEN(3;5)+0.5" office:value-type="float" office:value="5.5">
            <text:p>5,5</text:p>
          </table:table-cell>
        </table:table-row>
        <table:table-row table:style-name="ro7">
          <table:table-cell table:style-name="ce83" office:value-type="string">
            <text:p>Formel:</text:p>
          </table:table-cell>
          <table:table-cell office:value-type="string">
            <text:p>u=</text:p>
          </table:table-cell>
          <table:table-cell table:style-name="ce85"/>
          <table:table-cell/>
          <table:table-cell table:style-name="ce40" table:formula="of:=IF(ISBLANK([.I68]);&quot;&quot;;IF(ISERROR(FIND(&quot;|&quot;&amp; SUBSTITUTE(SUBSTITUTE(SUBSTITUTE(SUBSTITUTE([.C68];&quot; &quot;;&quot;&quot;);&quot;·&quot;;&quot;*&quot; );&quot;2*&quot; ;&quot;2&quot; );&quot;:&quot;;&quot;/&quot;) &amp;&quot;|&quot;;&quot;|&quot; &amp; SUBSTITUTE([.I68];&quot; &quot;;&quot;&quot;) &amp;&quot;|&quot;));&quot;&quot;;&quot;&quot;))" office:value-type="string" office:string-value="">
            <text:p></text:p>
          </table:table-cell>
          <table:table-cell table:number-columns-repeated="3"/>
          <table:table-cell office:value-type="string">
            <text:p>2<text:span text:style-name="T1">π</text:span>r|2*<text:span text:style-name="T1">π*</text:span>r|<text:span text:style-name="T1">π</text:span>2r|d*<text:span text:style-name="T1">π</text:span>|<text:span text:style-name="T1">π*</text:span>d|d<text:span text:style-name="T1">π|πd</text:span></text:p>
          </table:table-cell>
          <table:table-cell table:number-columns-repeated="3"/>
        </table:table-row>
        <table:table-row table:style-name="ro4">
          <table:table-cell table:style-name="ce83" office:value-type="string">
            <text:p>Einsetzen:</text:p>
          </table:table-cell>
          <table:table-cell office:value-type="string">
            <text:p>u=</text:p>
          </table:table-cell>
          <table:table-cell table:style-name="ce85"/>
          <table:table-cell/>
          <table:table-cell table:style-name="ce40" table:formula="of:=IF(ISBLANK([.I69]);&quot;&quot;;IF(ISERROR(FIND(&quot;|&quot;&amp; SUBSTITUTE(SUBSTITUTE(SUBSTITUTE(SUBSTITUTE([.C69];&quot; &quot;;&quot;&quot;);&quot;·&quot;;&quot;*&quot; );&quot;2*(&quot; ;&quot;2(&quot; );&quot;:&quot;;&quot;/&quot;) &amp;&quot;|&quot;;&quot;|&quot; &amp; SUBSTITUTE([.I69];&quot; &quot;;&quot;&quot;) &amp;&quot;|&quot;));&quot;&quot;;&quot;&quot;))" office:value-type="string" office:string-value="">
            <text:p></text:p>
          </table:table-cell>
          <table:table-cell table:number-columns-repeated="3"/>
          <table:table-cell table:formula="of:=&quot;2π&quot;&amp;[.I67]&amp;[.J67]&amp;&quot;|&quot;&amp;[.I67]*2&amp;&quot;π&quot;&amp;[.J67]&amp;&quot;|2*π*&quot;&amp;[.I67]&amp;[.J67]&amp;&quot;|&quot;&amp;[.I67]*2&amp;&quot;*π&quot;&amp;[.J67]" office:value-type="string" office:string-value="2π4mm|8πmm|2*π*4mm|8*πmm">
            <text:p>2π4mm|8πmm|2*π*4mm|8*πmm</text:p>
          </table:table-cell>
          <table:table-cell table:number-columns-repeated="3"/>
        </table:table-row>
        <table:table-row table:style-name="ro4">
          <table:table-cell table:style-name="ce83" office:value-type="string">
            <text:p>Ergebnis:</text:p>
          </table:table-cell>
          <table:table-cell office:value-type="string">
            <text:p>u=</text:p>
          </table:table-cell>
          <table:table-cell table:style-name="ce85"/>
          <table:table-cell/>
          <table:table-cell table:style-name="ce86" table:formula="of:=IF(ISBLANK([.I70]);&quot;&quot;;IF(ISERROR(VALUE([.C70]));IF(ISERROR(VALUE(SUBSTITUTE([.C70];[.J70];&quot;&quot;)));&quot;&quot;;IF(VALUE(SUBSTITUTE(SUBSTITUTE([.C70];&quot; &quot;;&quot;&quot;);[.J70];&quot;&quot;))=[.I70];&quot;&quot;;&quot;&quot;));&quot;&quot;))" office:value-type="string" office:string-value="">
            <text:p></text:p>
          </table:table-cell>
          <table:table-cell table:number-columns-repeated="3"/>
          <table:table-cell table:formula="of:=2*3.14*[.I67]" office:value-type="float" office:value="25.12">
            <text:p>25,12</text:p>
          </table:table-cell>
          <table:table-cell table:formula="of:=[.J67]" office:value-type="string" office:string-value="mm">
            <text:p>mm</text:p>
          </table:table-cell>
          <table:table-cell table:number-columns-repeated="2"/>
        </table:table-row>
        <table:table-row table:style-name="ro4">
          <table:table-cell table:number-columns-repeated="2"/>
          <table:table-cell/>
          <table:table-cell/>
          <table:table-cell table:style-name="ce40" table:formula="of:=IF(ISBLANK([.I71]);&quot;&quot;;IF(ISERROR(FIND(&quot;|&quot;&amp; SUBSTITUTE(SUBSTITUTE(SUBSTITUTE(SUBSTITUTE([.C71];&quot; &quot;;&quot;&quot;);&quot;·&quot;;&quot;*&quot; );&quot;2*&quot; ;&quot;2&quot; );&quot;:&quot;;&quot;/&quot;) &amp;&quot;|&quot;;&quot;|&quot; &amp; SUBSTITUTE([.I71];&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72]);&quot;&quot;;IF(ISERROR(FIND(&quot;|&quot;&amp; SUBSTITUTE(SUBSTITUTE(SUBSTITUTE(SUBSTITUTE([.C72];&quot; &quot;;&quot;&quot;);&quot;·&quot;;&quot;*&quot; );&quot;2*&quot; ;&quot;2&quot; );&quot;:&quot;;&quot;/&quot;) &amp;&quot;|&quot;;&quot;|&quot; &amp; SUBSTITUTE([.I72];&quot; &quot;;&quot;&quot;) &amp;&quot;|&quot;));&quot;&quot;;&quot;&quot;))">
            <text:p/>
          </table:table-cell>
          <table:table-cell table:number-columns-repeated="3"/>
          <table:table-cell/>
          <table:table-cell table:number-columns-repeated="3"/>
        </table:table-row>
        <table:table-row table:style-name="ro4">
          <table:table-cell table:formula="of:=&quot;geg: a = &quot;&amp;[.I73]&amp;&quot; &quot;&amp;[.J73]" office:value-type="string" office:string-value="geg: a = 5 dm">
            <text:p>geg: a = 5 dm</text:p>
          </table:table-cell>
          <table:table-cell table:number-columns-repeated="3"/>
          <table:table-cell table:style-name="ce40"/>
          <table:table-cell table:number-columns-repeated="3"/>
          <table:table-cell table:formula="of:=RANDBETWEEN(5;9)" office:value-type="float" office:value="5">
            <text:p>5</text:p>
          </table:table-cell>
          <table:table-cell table:formula="of:=CHOOSE(RANDBETWEEN(1;4);&quot;m&quot;;&quot;dm&quot;;&quot;cm&quot;;&quot;mm&quot;)" office:value-type="string" office:string-value="dm">
            <text:p>dm</text:p>
          </table:table-cell>
          <table:table-cell table:style-name="ce56" table:formula="of:=RANDBETWEEN(2;5)" office:value-type="float" office:value="2">
            <text:p>2</text:p>
          </table:table-cell>
          <table:table-cell table:style-name="ce56" table:formula="of:=RANDBETWEEN(3;5)+0.5" office:value-type="float" office:value="3.5">
            <text:p>3,5</text:p>
          </table:table-cell>
        </table:table-row>
        <table:table-row table:style-name="ro7">
          <table:table-cell table:style-name="ce83" office:value-type="string">
            <text:p>Formel:</text:p>
          </table:table-cell>
          <table:table-cell office:value-type="string">
            <text:p>A=</text:p>
          </table:table-cell>
          <table:table-cell table:style-name="ce85"/>
          <table:table-cell/>
          <table:table-cell table:style-name="ce40" table:formula="of:=IF(ISBLANK([.I74]);&quot;&quot;;IF(ISERROR(FIND(&quot;|&quot;&amp; SUBSTITUTE(SUBSTITUTE(SUBSTITUTE(SUBSTITUTE([.C74];&quot; &quot;;&quot;&quot;);&quot;·&quot;;&quot;*&quot; );&quot;2*&quot; ;&quot;2&quot; );&quot;:&quot;;&quot;/&quot;) &amp;&quot;|&quot;;&quot;|&quot; &amp; SUBSTITUTE([.I74];&quot; &quot;;&quot;&quot;) &amp;&quot;|&quot;));&quot;&quot;;&quot;&quot;))" office:value-type="string" office:string-value="">
            <text:p></text:p>
          </table:table-cell>
          <table:table-cell table:number-columns-repeated="3"/>
          <table:table-cell office:value-type="string">
            <text:p><text:span text:style-name="T1">π</text:span>r²|<text:span text:style-name="T1">π*</text:span>r²|<text:span text:style-name="T1">π</text:span>r*r|<text:span text:style-name="T1">π*d²/4</text:span>|<text:span text:style-name="T1">π</text:span>d²/4</text:p>
          </table:table-cell>
          <table:table-cell table:number-columns-repeated="3"/>
        </table:table-row>
        <table:table-row table:style-name="ro4">
          <table:table-cell table:style-name="ce83" office:value-type="string">
            <text:p>Einsetzen:</text:p>
          </table:table-cell>
          <table:table-cell office:value-type="string">
            <text:p>A=</text:p>
          </table:table-cell>
          <table:table-cell table:style-name="ce85"/>
          <table:table-cell/>
          <table:table-cell table:style-name="ce40" table:formula="of:=IF(ISBLANK([.I75]);&quot;&quot;;IF(ISERROR(FIND(&quot;|&quot;&amp; SUBSTITUTE(SUBSTITUTE(SUBSTITUTE(SUBSTITUTE([.C75];&quot; &quot;;&quot;&quot;);&quot;·&quot;;&quot;*&quot; );&quot;2*(&quot; ;&quot;2(&quot; );&quot;:&quot;;&quot;/&quot;) &amp;&quot;|&quot;;&quot;|&quot; &amp; SUBSTITUTE([.I75];&quot; &quot;;&quot;&quot;) &amp;&quot;|&quot;));&quot;&quot;;&quot;&quot;))" office:value-type="string" office:string-value="">
            <text:p></text:p>
          </table:table-cell>
          <table:table-cell table:number-columns-repeated="3"/>
          <table:table-cell table:formula="of:=&quot;π&quot;&amp;[.I73]&amp;&quot;^2&quot;&amp;[.J73]&amp;&quot;²|π&quot;&amp;[.I73]&amp;&quot;²&quot;&amp;[.J73]&amp;&quot;²|π&quot;&amp;[.I73]*[.I73]&amp;[.J73]&amp;&quot;²|&quot;&amp;[.I73]*[.I73]&amp;&quot;π&quot;&amp;[.J73]&amp;&quot;²|&quot;&amp;[.I73]*[.I73]&amp;&quot;π&quot;&amp;[.J73]&amp;&quot;²&quot;" office:value-type="string" office:string-value="π5^2dm²|π5²dm²|π25dm²|25πdm²|25πdm²">
            <text:p>π5^2dm²|π5²dm²|π25dm²|25πdm²|25πdm²</text:p>
          </table:table-cell>
          <table:table-cell table:number-columns-repeated="3"/>
        </table:table-row>
        <table:table-row table:style-name="ro4">
          <table:table-cell table:style-name="ce83" office:value-type="string">
            <text:p>Ergebnis:</text:p>
          </table:table-cell>
          <table:table-cell office:value-type="string">
            <text:p>A=</text:p>
          </table:table-cell>
          <table:table-cell table:style-name="ce85"/>
          <table:table-cell/>
          <table:table-cell table:style-name="ce86" table:formula="of:=IF(ISBLANK([.I76]);&quot;&quot;;IF(ISERROR(VALUE([.C76]));IF(ISERROR(VALUE(SUBSTITUTE([.C76];[.J76];&quot;&quot;)));&quot;&quot;;IF(VALUE(SUBSTITUTE(SUBSTITUTE([.C76];&quot; &quot;;&quot;&quot;);[.J76];&quot;&quot;))=[.I76];&quot;&quot;;&quot;&quot;));&quot;&quot;))" office:value-type="string" office:string-value="">
            <text:p></text:p>
          </table:table-cell>
          <table:table-cell table:number-columns-repeated="3"/>
          <table:table-cell table:formula="of:=3.14*[.I73]*[.I73]" office:value-type="float" office:value="78.5">
            <text:p>78,5</text:p>
          </table:table-cell>
          <table:table-cell table:formula="of:=[.J73]&amp;&quot;²&quot;" office:value-type="string" office:string-value="dm²">
            <text:p>dm²</text:p>
          </table:table-cell>
          <table:table-cell table:number-columns-repeated="2"/>
        </table:table-row>
        <table:table-row table:style-name="ro4">
          <table:table-cell table:number-columns-repeated="2"/>
          <table:table-cell/>
          <table:table-cell/>
          <table:table-cell table:style-name="ce40" table:formula="of:=IF(ISBLANK([.I77]);&quot;&quot;;IF(ISERROR(FIND(&quot;|&quot;&amp; SUBSTITUTE(SUBSTITUTE(SUBSTITUTE(SUBSTITUTE([.C77];&quot; &quot;;&quot;&quot;);&quot;·&quot;;&quot;*&quot; );&quot;2*&quot; ;&quot;2&quot; );&quot;:&quot;;&quot;/&quot;) &amp;&quot;|&quot;;&quot;|&quot; &amp; SUBSTITUTE([.I77];&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78]);&quot;&quot;;IF(ISERROR(FIND(&quot;|&quot;&amp; SUBSTITUTE(SUBSTITUTE(SUBSTITUTE(SUBSTITUTE([.C78];&quot; &quot;;&quot;&quot;);&quot;·&quot;;&quot;*&quot; );&quot;2*&quot; ;&quot;2&quot; );&quot;:&quot;;&quot;/&quot;) &amp;&quot;|&quot;;&quot;|&quot; &amp; SUBSTITUTE([.I78];&quot; &quot;;&quot;&quot;) &amp;&quot;|&quot;));&quot;&quot;;&quot;&quot;))">
            <text:p/>
          </table:table-cell>
          <table:table-cell table:number-columns-repeated="3"/>
          <table:table-cell/>
          <table:table-cell table:number-columns-repeated="3"/>
        </table:table-row>
        <table:table-row table:style-name="ro4">
          <table:table-cell>
            <draw:ellipse table:end-cell-address="Tabelle3.A89" table:end-x="4.501cm" table:end-y="0.375cm" draw:z-index="2" draw:style-name="gr15" draw:text-style-name="P1" svg:width="4.5cm" svg:height="4.519cm" svg:x="0.001cm" svg:y="0.372cm">
              <text:p/>
            </draw:ellipse>
          </table:table-cell>
          <table:table-cell/>
          <table:table-cell/>
          <table:table-cell/>
          <table:table-cell table:style-name="ce40" table:formula="of:=IF(ISBLANK([.I79]);&quot;&quot;;IF(ISERROR(FIND(&quot;|&quot;&amp; SUBSTITUTE(SUBSTITUTE(SUBSTITUTE(SUBSTITUTE([.C79];&quot; &quot;;&quot;&quot;);&quot;·&quot;;&quot;*&quot; );&quot;2*&quot; ;&quot;2&quot; );&quot;:&quot;;&quot;/&quot;) &amp;&quot;|&quot;;&quot;|&quot; &amp; SUBSTITUTE([.I79];&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80]);&quot;&quot;;IF(ISERROR(FIND(&quot;|&quot;&amp; SUBSTITUTE(SUBSTITUTE(SUBSTITUTE(SUBSTITUTE([.C80];&quot; &quot;;&quot;&quot;);&quot;·&quot;;&quot;*&quot; );&quot;2*&quot; ;&quot;2&quot; );&quot;:&quot;;&quot;/&quot;) &amp;&quot;|&quot;;&quot;|&quot; &amp; SUBSTITUTE([.I80];&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81]);&quot;&quot;;IF(ISERROR(FIND(&quot;|&quot;&amp; SUBSTITUTE(SUBSTITUTE(SUBSTITUTE(SUBSTITUTE([.C81];&quot; &quot;;&quot;&quot;);&quot;·&quot;;&quot;*&quot; );&quot;2*&quot; ;&quot;2&quot; );&quot;:&quot;;&quot;/&quot;) &amp;&quot;|&quot;;&quot;|&quot; &amp; SUBSTITUTE([.I81];&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82]);&quot;&quot;;IF(ISERROR(FIND(&quot;|&quot;&amp; SUBSTITUTE(SUBSTITUTE(SUBSTITUTE(SUBSTITUTE([.C82];&quot; &quot;;&quot;&quot;);&quot;·&quot;;&quot;*&quot; );&quot;2*&quot; ;&quot;2&quot; );&quot;:&quot;;&quot;/&quot;) &amp;&quot;|&quot;;&quot;|&quot; &amp; SUBSTITUTE([.I82];&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83]);&quot;&quot;;IF(ISERROR(FIND(&quot;|&quot;&amp; SUBSTITUTE(SUBSTITUTE(SUBSTITUTE(SUBSTITUTE([.C83];&quot; &quot;;&quot;&quot;);&quot;·&quot;;&quot;*&quot; );&quot;2*&quot; ;&quot;2&quot; );&quot;:&quot;;&quot;/&quot;) &amp;&quot;|&quot;;&quot;|&quot; &amp; SUBSTITUTE([.I83];&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84]);&quot;&quot;;IF(ISERROR(FIND(&quot;|&quot;&amp; SUBSTITUTE(SUBSTITUTE(SUBSTITUTE(SUBSTITUTE([.C84];&quot; &quot;;&quot;&quot;);&quot;·&quot;;&quot;*&quot; );&quot;2*&quot; ;&quot;2&quot; );&quot;:&quot;;&quot;/&quot;) &amp;&quot;|&quot;;&quot;|&quot; &amp; SUBSTITUTE([.I84];&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85]);&quot;&quot;;IF(ISERROR(FIND(&quot;|&quot;&amp; SUBSTITUTE(SUBSTITUTE(SUBSTITUTE(SUBSTITUTE([.C85];&quot; &quot;;&quot;&quot;);&quot;·&quot;;&quot;*&quot; );&quot;2*&quot; ;&quot;2&quot; );&quot;:&quot;;&quot;/&quot;) &amp;&quot;|&quot;;&quot;|&quot; &amp; SUBSTITUTE([.I85];&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86]);&quot;&quot;;IF(ISERROR(FIND(&quot;|&quot;&amp; SUBSTITUTE(SUBSTITUTE(SUBSTITUTE(SUBSTITUTE([.C86];&quot; &quot;;&quot;&quot;);&quot;·&quot;;&quot;*&quot; );&quot;2*&quot; ;&quot;2&quot; );&quot;:&quot;;&quot;/&quot;) &amp;&quot;|&quot;;&quot;|&quot; &amp; SUBSTITUTE([.I86];&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87]);&quot;&quot;;IF(ISERROR(FIND(&quot;|&quot;&amp; SUBSTITUTE(SUBSTITUTE(SUBSTITUTE(SUBSTITUTE([.C87];&quot; &quot;;&quot;&quot;);&quot;·&quot;;&quot;*&quot; );&quot;2*&quot; ;&quot;2&quot; );&quot;:&quot;;&quot;/&quot;) &amp;&quot;|&quot;;&quot;|&quot; &amp; SUBSTITUTE([.I87];&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88]);&quot;&quot;;IF(ISERROR(FIND(&quot;|&quot;&amp; SUBSTITUTE(SUBSTITUTE(SUBSTITUTE(SUBSTITUTE([.C88];&quot; &quot;;&quot;&quot;);&quot;·&quot;;&quot;*&quot; );&quot;2*&quot; ;&quot;2&quot; );&quot;:&quot;;&quot;/&quot;) &amp;&quot;|&quot;;&quot;|&quot; &amp; SUBSTITUTE([.I88];&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89]);&quot;&quot;;IF(ISERROR(FIND(&quot;|&quot;&amp; SUBSTITUTE(SUBSTITUTE(SUBSTITUTE(SUBSTITUTE([.C89];&quot; &quot;;&quot;&quot;);&quot;·&quot;;&quot;*&quot; );&quot;2*&quot; ;&quot;2&quot; );&quot;:&quot;;&quot;/&quot;) &amp;&quot;|&quot;;&quot;|&quot; &amp; SUBSTITUTE([.I89];&quot; &quot;;&quot;&quot;) &amp;&quot;|&quot;));&quot;&quot;;&quot;&quot;))">
            <text:p/>
          </table:table-cell>
          <table:table-cell table:number-columns-repeated="3"/>
          <table:table-cell/>
          <table:table-cell table:number-columns-repeated="3"/>
        </table:table-row>
        <table:table-row table:style-name="ro4">
          <table:table-cell/>
          <table:table-cell office:value-type="string">
            <text:p>Jetzt gleich das Ergebnis eingeben.</text:p>
          </table:table-cell>
          <table:table-cell table:number-columns-repeated="2"/>
          <table:table-cell table:style-name="ce40"/>
          <table:table-cell table:number-columns-repeated="3"/>
          <table:table-cell table:style-name="Default"/>
          <table:table-cell table:number-columns-repeated="3"/>
        </table:table-row>
        <table:table-row table:style-name="ro4">
          <table:table-cell table:formula="of:=&quot;geg: r = &quot;&amp;[.K91]&amp;&quot; &quot;&amp;[.J91]" office:value-type="string" office:string-value="geg: r = 7 mm">
            <text:p>geg: r = 7 mm</text:p>
          </table:table-cell>
          <table:table-cell office:value-type="string">
            <text:p>u=</text:p>
          </table:table-cell>
          <table:table-cell table:style-name="ce85"/>
          <table:table-cell/>
          <table:table-cell table:style-name="ce86" table:formula="of:=IF(ISBLANK([.I91]);&quot;&quot;;IF(ISERROR(VALUE([.C91]));IF(ISERROR(VALUE(SUBSTITUTE([.C91];[.J91];&quot;&quot;)));&quot;&quot;;IF(VALUE(SUBSTITUTE(SUBSTITUTE([.C91];&quot; &quot;;&quot;&quot;);[.J91];&quot;&quot;))=[.I91];&quot;&quot;;&quot;&quot;));&quot;&quot;))" office:value-type="string" office:string-value="">
            <text:p></text:p>
          </table:table-cell>
          <table:table-cell table:number-columns-repeated="3"/>
          <table:table-cell table:formula="of:=3.14*[.K91]*[.K91]" office:value-type="float" office:value="153.86">
            <text:p>153,86</text:p>
          </table:table-cell>
          <table:table-cell table:formula="of:=CHOOSE(RANDBETWEEN(1;4);&quot;m&quot;;&quot;dm&quot;;&quot;cm&quot;;&quot;mm&quot;)" office:value-type="string" office:string-value="mm">
            <text:p>mm</text:p>
          </table:table-cell>
          <table:table-cell table:style-name="ce56" table:formula="of:=RANDBETWEEN(5;9)" office:value-type="float" office:value="7">
            <text:p>7</text:p>
          </table:table-cell>
          <table:table-cell/>
        </table:table-row>
        <table:table-row table:style-name="ro4">
          <table:table-cell table:number-columns-repeated="2"/>
          <table:table-cell/>
          <table:table-cell/>
          <table:table-cell table:style-name="ce40" table:formula="of:=IF(ISBLANK([.I92]);&quot;&quot;;IF(ISERROR(FIND(&quot;|&quot;&amp; SUBSTITUTE(SUBSTITUTE(SUBSTITUTE(SUBSTITUTE([.C92];&quot; &quot;;&quot;&quot;);&quot;·&quot;;&quot;*&quot; );&quot;2*&quot; ;&quot;2&quot; );&quot;:&quot;;&quot;/&quot;) &amp;&quot;|&quot;;&quot;|&quot; &amp; SUBSTITUTE([.I92];&quot; &quot;;&quot;&quot;) &amp;&quot;|&quot;));&quot;&quot;;&quot;&quot;))">
            <text:p/>
          </table:table-cell>
          <table:table-cell table:number-columns-repeated="3"/>
          <table:table-cell/>
          <table:table-cell table:number-columns-repeated="3"/>
        </table:table-row>
        <table:table-row table:style-name="ro4">
          <table:table-cell table:formula="of:=&quot;geg: r = &quot;&amp;[.K93]&amp;&quot; &quot;&amp;[.J93]" office:value-type="string" office:string-value="geg: r = 14 cm">
            <text:p>geg: r = 14 cm</text:p>
          </table:table-cell>
          <table:table-cell office:value-type="string">
            <text:p>u=</text:p>
          </table:table-cell>
          <table:table-cell table:style-name="ce85"/>
          <table:table-cell/>
          <table:table-cell table:style-name="ce86" table:formula="of:=IF(ISBLANK([.I93]);&quot;&quot;;IF(ISERROR(VALUE([.C93]));IF(ISERROR(VALUE(SUBSTITUTE([.C93];[.J93];&quot;&quot;)));&quot;&quot;;IF(VALUE(SUBSTITUTE(SUBSTITUTE([.C93];&quot; &quot;;&quot;&quot;);[.J93];&quot;&quot;))=[.I93];&quot;&quot;;&quot;&quot;));&quot;&quot;))" office:value-type="string" office:string-value="">
            <text:p></text:p>
          </table:table-cell>
          <table:table-cell table:number-columns-repeated="3"/>
          <table:table-cell table:formula="of:=3.14*[.K93]*[.K93]" office:value-type="float" office:value="615.44">
            <text:p>615,44</text:p>
          </table:table-cell>
          <table:table-cell table:formula="of:=CHOOSE(RANDBETWEEN(1;4);&quot;m&quot;;&quot;dm&quot;;&quot;cm&quot;;&quot;mm&quot;)" office:value-type="string" office:string-value="cm">
            <text:p>cm</text:p>
          </table:table-cell>
          <table:table-cell table:style-name="ce56" table:formula="of:=RANDBETWEEN(5;14)" office:value-type="float" office:value="14">
            <text:p>14</text:p>
          </table:table-cell>
          <table:table-cell/>
        </table:table-row>
        <table:table-row table:style-name="ro4">
          <table:table-cell table:number-columns-repeated="2"/>
          <table:table-cell/>
          <table:table-cell/>
          <table:table-cell table:style-name="ce40" table:formula="of:=IF(ISBLANK([.I94]);&quot;&quot;;IF(ISERROR(FIND(&quot;|&quot;&amp; SUBSTITUTE(SUBSTITUTE(SUBSTITUTE(SUBSTITUTE([.C94];&quot; &quot;;&quot;&quot;);&quot;·&quot;;&quot;*&quot; );&quot;2*&quot; ;&quot;2&quot; );&quot;:&quot;;&quot;/&quot;) &amp;&quot;|&quot;;&quot;|&quot; &amp; SUBSTITUTE([.I94];&quot; &quot;;&quot;&quot;) &amp;&quot;|&quot;));&quot;&quot;;&quot;&quot;))">
            <text:p/>
          </table:table-cell>
          <table:table-cell table:number-columns-repeated="3"/>
          <table:table-cell/>
          <table:table-cell table:number-columns-repeated="3"/>
        </table:table-row>
        <table:table-row table:style-name="ro4">
          <table:table-cell table:formula="of:=&quot;geg: r = &quot;&amp;[.K95]&amp;&quot; &quot;&amp;[.J95]" office:value-type="string" office:string-value="geg: r = 15 mm">
            <text:p>geg: r = 15 mm</text:p>
          </table:table-cell>
          <table:table-cell office:value-type="string">
            <text:p>u=</text:p>
          </table:table-cell>
          <table:table-cell table:style-name="ce85"/>
          <table:table-cell/>
          <table:table-cell table:style-name="ce86" table:formula="of:=IF(ISBLANK([.I95]);&quot;&quot;;IF(ISERROR(VALUE([.C95]));IF(ISERROR(VALUE(SUBSTITUTE([.C95];[.J95];&quot;&quot;)));&quot;&quot;;IF(VALUE(SUBSTITUTE(SUBSTITUTE([.C95];&quot; &quot;;&quot;&quot;);[.J95];&quot;&quot;))=[.I95];&quot;&quot;;&quot;&quot;));&quot;&quot;))" office:value-type="string" office:string-value="">
            <text:p></text:p>
          </table:table-cell>
          <table:table-cell table:number-columns-repeated="3"/>
          <table:table-cell table:formula="of:=3.14*[.K95]*[.K95]" office:value-type="float" office:value="706.5">
            <text:p>706,5</text:p>
          </table:table-cell>
          <table:table-cell table:formula="of:=CHOOSE(RANDBETWEEN(1;4);&quot;m&quot;;&quot;dm&quot;;&quot;cm&quot;;&quot;mm&quot;)" office:value-type="string" office:string-value="mm">
            <text:p>mm</text:p>
          </table:table-cell>
          <table:table-cell table:style-name="ce56" table:formula="of:=RANDBETWEEN(11;15)" office:value-type="float" office:value="15">
            <text:p>15</text:p>
          </table:table-cell>
          <table:table-cell/>
        </table:table-row>
        <table:table-row table:style-name="ro4">
          <table:table-cell table:number-columns-repeated="2"/>
          <table:table-cell/>
          <table:table-cell/>
          <table:table-cell table:style-name="ce40" table:formula="of:=IF(ISBLANK([.I96]);&quot;&quot;;IF(ISERROR(FIND(&quot;|&quot;&amp; SUBSTITUTE(SUBSTITUTE(SUBSTITUTE(SUBSTITUTE([.C96];&quot; &quot;;&quot;&quot;);&quot;·&quot;;&quot;*&quot; );&quot;2*&quot; ;&quot;2&quot; );&quot;:&quot;;&quot;/&quot;) &amp;&quot;|&quot;;&quot;|&quot; &amp; SUBSTITUTE([.I96];&quot; &quot;;&quot;&quot;) &amp;&quot;|&quot;));&quot;&quot;;&quot;&quot;))">
            <text:p/>
          </table:table-cell>
          <table:table-cell table:number-columns-repeated="3"/>
          <table:table-cell/>
          <table:table-cell table:number-columns-repeated="3"/>
        </table:table-row>
        <table:table-row table:style-name="ro4">
          <table:table-cell table:formula="of:=&quot;geg: r = &quot;&amp;[.K97]&amp;&quot; &quot;&amp;[.J97]" office:value-type="string" office:string-value="geg: r = 12 cm">
            <text:p>geg: r = 12 cm</text:p>
          </table:table-cell>
          <table:table-cell office:value-type="string">
            <text:p>u=</text:p>
          </table:table-cell>
          <table:table-cell table:style-name="ce85"/>
          <table:table-cell/>
          <table:table-cell table:style-name="ce86" table:formula="of:=IF(ISBLANK([.I97]);&quot;&quot;;IF(ISERROR(VALUE([.C97]));IF(ISERROR(VALUE(SUBSTITUTE([.C97];[.J97];&quot;&quot;)));&quot;&quot;;IF(VALUE(SUBSTITUTE(SUBSTITUTE([.C97];&quot; &quot;;&quot;&quot;);[.J97];&quot;&quot;))=[.I97];&quot;&quot;;&quot;&quot;));&quot;&quot;))" office:value-type="string" office:string-value="">
            <text:p></text:p>
          </table:table-cell>
          <table:table-cell table:number-columns-repeated="3"/>
          <table:table-cell table:formula="of:=3.14*[.K97]*[.K97]" office:value-type="float" office:value="452.16">
            <text:p>452,16</text:p>
          </table:table-cell>
          <table:table-cell table:formula="of:=CHOOSE(RANDBETWEEN(1;4);&quot;m&quot;;&quot;dm&quot;;&quot;cm&quot;;&quot;mm&quot;)" office:value-type="string" office:string-value="cm">
            <text:p>cm</text:p>
          </table:table-cell>
          <table:table-cell table:style-name="ce56" table:formula="of:=RANDBETWEEN(11;15)" office:value-type="float" office:value="12">
            <text:p>12</text:p>
          </table:table-cell>
          <table:table-cell/>
        </table:table-row>
        <table:table-row table:style-name="ro4">
          <table:table-cell table:number-columns-repeated="2"/>
          <table:table-cell/>
          <table:table-cell/>
          <table:table-cell table:style-name="ce40" table:formula="of:=IF(ISBLANK([.I98]);&quot;&quot;;IF(ISERROR(FIND(&quot;|&quot;&amp; SUBSTITUTE(SUBSTITUTE(SUBSTITUTE(SUBSTITUTE([.C98];&quot; &quot;;&quot;&quot;);&quot;·&quot;;&quot;*&quot; );&quot;2*&quot; ;&quot;2&quot; );&quot;:&quot;;&quot;/&quot;) &amp;&quot;|&quot;;&quot;|&quot; &amp; SUBSTITUTE([.I98];&quot; &quot;;&quot;&quot;) &amp;&quot;|&quot;));&quot;&quot;;&quot;&quot;))">
            <text:p/>
          </table:table-cell>
          <table:table-cell table:number-columns-repeated="3"/>
          <table:table-cell/>
          <table:table-cell table:number-columns-repeated="3"/>
        </table:table-row>
        <table:table-row table:style-name="ro4">
          <table:table-cell table:formula="of:=&quot;geg: r = &quot;&amp;[.K99]&amp;&quot; &quot;&amp;[.J99]" office:value-type="string" office:string-value="geg: r = 13 mm">
            <text:p>geg: r = 13 mm</text:p>
          </table:table-cell>
          <table:table-cell office:value-type="string">
            <text:p>u=</text:p>
          </table:table-cell>
          <table:table-cell table:style-name="ce85"/>
          <table:table-cell/>
          <table:table-cell table:style-name="ce86" table:formula="of:=IF(ISBLANK([.I99]);&quot;&quot;;IF(ISERROR(VALUE([.C99]));IF(ISERROR(VALUE(SUBSTITUTE([.C99];[.J99];&quot;&quot;)));&quot;&quot;;IF(VALUE(SUBSTITUTE(SUBSTITUTE([.C99];&quot; &quot;;&quot;&quot;);[.J99];&quot;&quot;))=[.I99];&quot;&quot;;&quot;&quot;));&quot;&quot;))" office:value-type="string" office:string-value="">
            <text:p></text:p>
          </table:table-cell>
          <table:table-cell table:number-columns-repeated="3"/>
          <table:table-cell table:formula="of:=3.14*[.K99]*[.K99]" office:value-type="float" office:value="530.66">
            <text:p>530,66</text:p>
          </table:table-cell>
          <table:table-cell table:formula="of:=CHOOSE(RANDBETWEEN(1;4);&quot;m&quot;;&quot;dm&quot;;&quot;cm&quot;;&quot;mm&quot;)" office:value-type="string" office:string-value="mm">
            <text:p>mm</text:p>
          </table:table-cell>
          <table:table-cell table:style-name="ce56" table:formula="of:=RANDBETWEEN(11;15)" office:value-type="float" office:value="13">
            <text:p>13</text:p>
          </table:table-cell>
          <table:table-cell/>
        </table:table-row>
        <table:table-row table:style-name="ro4">
          <table:table-cell table:number-columns-repeated="2"/>
          <table:table-cell/>
          <table:table-cell/>
          <table:table-cell table:style-name="ce40" table:formula="of:=IF(ISBLANK([.I100]);&quot;&quot;;IF(ISERROR(FIND(&quot;|&quot;&amp; SUBSTITUTE(SUBSTITUTE(SUBSTITUTE(SUBSTITUTE([.C100];&quot; &quot;;&quot;&quot;);&quot;·&quot;;&quot;*&quot; );&quot;2*&quot; ;&quot;2&quot; );&quot;:&quot;;&quot;/&quot;) &amp;&quot;|&quot;;&quot;|&quot; &amp; SUBSTITUTE([.I100];&quot; &quot;;&quot;&quot;) &amp;&quot;|&quot;));&quot;&quot;;&quot;&quot;))">
            <text:p/>
          </table:table-cell>
          <table:table-cell table:number-columns-repeated="3"/>
          <table:table-cell/>
          <table:table-cell table:number-columns-repeated="3"/>
        </table:table-row>
        <table:table-row table:style-name="ro4">
          <table:table-cell table:formula="of:=&quot;geg: r = &quot;&amp;[.K101]&amp;&quot; &quot;&amp;[.J101]" office:value-type="string" office:string-value="geg: r = 26 m">
            <text:p>geg: r = 26 m</text:p>
          </table:table-cell>
          <table:table-cell office:value-type="string">
            <text:p>u=</text:p>
          </table:table-cell>
          <table:table-cell table:style-name="ce85"/>
          <table:table-cell/>
          <table:table-cell table:style-name="ce86" table:formula="of:=IF(ISBLANK([.I101]);&quot;&quot;;IF(ISERROR(VALUE([.C101]));IF(ISERROR(VALUE(SUBSTITUTE([.C101];[.J101];&quot;&quot;)));&quot;&quot;;IF(VALUE(SUBSTITUTE(SUBSTITUTE([.C101];&quot; &quot;;&quot;&quot;);[.J101];&quot;&quot;))=[.I101];&quot;&quot;;&quot;&quot;));&quot;&quot;))" office:value-type="string" office:string-value="">
            <text:p></text:p>
          </table:table-cell>
          <table:table-cell table:number-columns-repeated="3"/>
          <table:table-cell table:formula="of:=3.14*[.K101]*[.K101]" office:value-type="float" office:value="2122.64">
            <text:p>2122,64</text:p>
          </table:table-cell>
          <table:table-cell table:formula="of:=CHOOSE(RANDBETWEEN(1;4);&quot;m&quot;;&quot;dm&quot;;&quot;cm&quot;;&quot;mm&quot;)" office:value-type="string" office:string-value="m">
            <text:p>m</text:p>
          </table:table-cell>
          <table:table-cell table:style-name="ce56" table:formula="of:=RANDBETWEEN(15;30)" office:value-type="float" office:value="26">
            <text:p>26</text:p>
          </table:table-cell>
          <table:table-cell/>
        </table:table-row>
        <table:table-row table:style-name="ro4">
          <table:table-cell table:number-columns-repeated="2"/>
          <table:table-cell/>
          <table:table-cell/>
          <table:table-cell table:style-name="ce40" table:formula="of:=IF(ISBLANK([.I102]);&quot;&quot;;IF(ISERROR(FIND(&quot;|&quot;&amp; SUBSTITUTE(SUBSTITUTE(SUBSTITUTE(SUBSTITUTE([.C102];&quot; &quot;;&quot;&quot;);&quot;·&quot;;&quot;*&quot; );&quot;2*&quot; ;&quot;2&quot; );&quot;:&quot;;&quot;/&quot;) &amp;&quot;|&quot;;&quot;|&quot; &amp; SUBSTITUTE([.I102];&quot; &quot;;&quot;&quot;) &amp;&quot;|&quot;));&quot;&quot;;&quot;&quot;))">
            <text:p/>
          </table:table-cell>
          <table:table-cell table:number-columns-repeated="3"/>
          <table:table-cell/>
          <table:table-cell table:number-columns-repeated="3"/>
        </table:table-row>
        <table:table-row table:style-name="ro4">
          <table:table-cell table:formula="of:=&quot;geg: r = &quot;&amp;[.K103]&amp;&quot; &quot;&amp;[.J103]" office:value-type="string" office:string-value="geg: r = 29 dm">
            <text:p>geg: r = 29 dm</text:p>
          </table:table-cell>
          <table:table-cell office:value-type="string">
            <text:p>u=</text:p>
          </table:table-cell>
          <table:table-cell table:style-name="ce85"/>
          <table:table-cell/>
          <table:table-cell table:style-name="ce86" table:formula="of:=IF(ISBLANK([.I103]);&quot;&quot;;IF(ISERROR(VALUE([.C103]));IF(ISERROR(VALUE(SUBSTITUTE([.C103];[.J103];&quot;&quot;)));&quot;&quot;;IF(VALUE(SUBSTITUTE(SUBSTITUTE([.C103];&quot; &quot;;&quot;&quot;);[.J103];&quot;&quot;))=[.I103];&quot;&quot;;&quot;&quot;));&quot;&quot;))" office:value-type="string" office:string-value="">
            <text:p></text:p>
          </table:table-cell>
          <table:table-cell table:number-columns-repeated="3"/>
          <table:table-cell table:formula="of:=3.14*[.K103]*[.K103]" office:value-type="float" office:value="2640.74">
            <text:p>2640,74</text:p>
          </table:table-cell>
          <table:table-cell table:formula="of:=CHOOSE(RANDBETWEEN(1;4);&quot;m&quot;;&quot;dm&quot;;&quot;cm&quot;;&quot;mm&quot;)" office:value-type="string" office:string-value="dm">
            <text:p>dm</text:p>
          </table:table-cell>
          <table:table-cell table:style-name="ce56" table:formula="of:=RANDBETWEEN(15;30)" office:value-type="float" office:value="29">
            <text:p>29</text:p>
          </table:table-cell>
          <table:table-cell/>
        </table:table-row>
        <table:table-row table:style-name="ro4">
          <table:table-cell table:number-columns-repeated="2"/>
          <table:table-cell/>
          <table:table-cell/>
          <table:table-cell table:style-name="ce40" table:formula="of:=IF(ISBLANK([.I104]);&quot;&quot;;IF(ISERROR(FIND(&quot;|&quot;&amp; SUBSTITUTE(SUBSTITUTE(SUBSTITUTE(SUBSTITUTE([.C104];&quot; &quot;;&quot;&quot;);&quot;·&quot;;&quot;*&quot; );&quot;2*&quot; ;&quot;2&quot; );&quot;:&quot;;&quot;/&quot;) &amp;&quot;|&quot;;&quot;|&quot; &amp; SUBSTITUTE([.I104];&quot; &quot;;&quot;&quot;) &amp;&quot;|&quot;));&quot;&quot;;&quot;&quot;))">
            <text:p/>
          </table:table-cell>
          <table:table-cell table:number-columns-repeated="3"/>
          <table:table-cell/>
          <table:table-cell table:number-columns-repeated="3"/>
        </table:table-row>
        <table:table-row table:style-name="ro4">
          <table:table-cell table:formula="of:=&quot;geg: r = &quot;&amp;[.K105]&amp;&quot; &quot;&amp;[.J105]" office:value-type="string" office:string-value="geg: r = 23 cm">
            <text:p>geg: r = 23 cm</text:p>
          </table:table-cell>
          <table:table-cell office:value-type="string">
            <text:p>u=</text:p>
          </table:table-cell>
          <table:table-cell table:style-name="ce85"/>
          <table:table-cell/>
          <table:table-cell table:style-name="ce86" table:formula="of:=IF(ISBLANK([.I105]);&quot;&quot;;IF(ISERROR(VALUE([.C105]));IF(ISERROR(VALUE(SUBSTITUTE([.C105];[.J105];&quot;&quot;)));&quot;&quot;;IF(VALUE(SUBSTITUTE(SUBSTITUTE([.C105];&quot; &quot;;&quot;&quot;);[.J105];&quot;&quot;))=[.I105];&quot;&quot;;&quot;&quot;));&quot;&quot;))" office:value-type="string" office:string-value="">
            <text:p></text:p>
          </table:table-cell>
          <table:table-cell table:number-columns-repeated="3"/>
          <table:table-cell table:formula="of:=3.14*[.K105]*[.K105]" office:value-type="float" office:value="1661.06">
            <text:p>1661,06</text:p>
          </table:table-cell>
          <table:table-cell table:formula="of:=CHOOSE(RANDBETWEEN(1;4);&quot;m&quot;;&quot;dm&quot;;&quot;cm&quot;;&quot;mm&quot;)" office:value-type="string" office:string-value="cm">
            <text:p>cm</text:p>
          </table:table-cell>
          <table:table-cell table:style-name="ce56" table:formula="of:=RANDBETWEEN(15;30)" office:value-type="float" office:value="23">
            <text:p>23</text:p>
          </table:table-cell>
          <table:table-cell/>
        </table:table-row>
        <table:table-row table:style-name="ro4">
          <table:table-cell table:number-columns-repeated="2"/>
          <table:table-cell/>
          <table:table-cell/>
          <table:table-cell table:style-name="ce40" table:formula="of:=IF(ISBLANK([.I106]);&quot;&quot;;IF(ISERROR(FIND(&quot;|&quot;&amp; SUBSTITUTE(SUBSTITUTE(SUBSTITUTE(SUBSTITUTE([.C106];&quot; &quot;;&quot;&quot;);&quot;·&quot;;&quot;*&quot; );&quot;2*&quot; ;&quot;2&quot; );&quot;:&quot;;&quot;/&quot;) &amp;&quot;|&quot;;&quot;|&quot; &amp; SUBSTITUTE([.I106];&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107]);&quot;&quot;;IF(ISERROR(FIND(&quot;|&quot;&amp; SUBSTITUTE(SUBSTITUTE(SUBSTITUTE(SUBSTITUTE([.C107];&quot; &quot;;&quot;&quot;);&quot;·&quot;;&quot;*&quot; );&quot;2*&quot; ;&quot;2&quot; );&quot;:&quot;;&quot;/&quot;) &amp;&quot;|&quot;;&quot;|&quot; &amp; SUBSTITUTE([.I107];&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108]);&quot;&quot;;IF(ISERROR(FIND(&quot;|&quot;&amp; SUBSTITUTE(SUBSTITUTE(SUBSTITUTE(SUBSTITUTE([.C108];&quot; &quot;;&quot;&quot;);&quot;·&quot;;&quot;*&quot; );&quot;2*&quot; ;&quot;2&quot; );&quot;:&quot;;&quot;/&quot;) &amp;&quot;|&quot;;&quot;|&quot; &amp; SUBSTITUTE([.I108];&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109]);&quot;&quot;;IF(ISERROR(FIND(&quot;|&quot;&amp; SUBSTITUTE(SUBSTITUTE(SUBSTITUTE(SUBSTITUTE([.C109];&quot; &quot;;&quot;&quot;);&quot;·&quot;;&quot;*&quot; );&quot;2*&quot; ;&quot;2&quot; );&quot;:&quot;;&quot;/&quot;) &amp;&quot;|&quot;;&quot;|&quot; &amp; SUBSTITUTE([.I109];&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110]);&quot;&quot;;IF(ISERROR(FIND(&quot;|&quot;&amp; SUBSTITUTE(SUBSTITUTE(SUBSTITUTE(SUBSTITUTE([.C110];&quot; &quot;;&quot;&quot;);&quot;·&quot;;&quot;*&quot; );&quot;2*&quot; ;&quot;2&quot; );&quot;:&quot;;&quot;/&quot;) &amp;&quot;|&quot;;&quot;|&quot; &amp; SUBSTITUTE([.I110];&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111]);&quot;&quot;;IF(ISERROR(FIND(&quot;|&quot;&amp; SUBSTITUTE(SUBSTITUTE(SUBSTITUTE(SUBSTITUTE([.C111];&quot; &quot;;&quot;&quot;);&quot;·&quot;;&quot;*&quot; );&quot;2*&quot; ;&quot;2&quot; );&quot;:&quot;;&quot;/&quot;) &amp;&quot;|&quot;;&quot;|&quot; &amp; SUBSTITUTE([.I111];&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112]);&quot;&quot;;IF(ISERROR(FIND(&quot;|&quot;&amp; SUBSTITUTE(SUBSTITUTE(SUBSTITUTE(SUBSTITUTE([.C112];&quot; &quot;;&quot;&quot;);&quot;·&quot;;&quot;*&quot; );&quot;2*&quot; ;&quot;2&quot; );&quot;:&quot;;&quot;/&quot;) &amp;&quot;|&quot;;&quot;|&quot; &amp; SUBSTITUTE([.I112];&quot; &quot;;&quot;&quot;) &amp;&quot;|&quot;));&quot;&quot;;&quot;&quot;))">
            <text:p/>
          </table:table-cell>
          <table:table-cell table:number-columns-repeated="3"/>
          <table:table-cell/>
          <table:table-cell table:number-columns-repeated="3"/>
        </table:table-row>
        <table:table-row table:style-name="ro4">
          <table:table-cell table:number-columns-repeated="2"/>
          <table:table-cell/>
          <table:table-cell/>
          <table:table-cell table:style-name="ce40" table:formula="of:=IF(ISBLANK([.I113]);&quot;&quot;;IF(ISERROR(FIND(&quot;|&quot;&amp; SUBSTITUTE(SUBSTITUTE(SUBSTITUTE(SUBSTITUTE([.C113];&quot; &quot;;&quot;&quot;);&quot;·&quot;;&quot;*&quot; );&quot;2*&quot; ;&quot;2&quot; );&quot;:&quot;;&quot;/&quot;) &amp;&quot;|&quot;;&quot;|&quot; &amp; SUBSTITUTE([.I113];&quot; &quot;;&quot;&quot;) &amp;&quot;|&quot;));&quot;&quot;;&quot;&quot;))">
            <text:p/>
          </table:table-cell>
          <table:table-cell table:number-columns-repeated="3"/>
          <table:table-cell/>
          <table:table-cell table:number-columns-repeated="3"/>
        </table:table-row>
        <table:table-row table:style-name="ro4" table:number-rows-repeated="65422">
          <table:table-cell table:number-columns-repeated="12"/>
        </table:table-row>
        <table:table-row table:style-name="ro4">
          <table:table-cell table:number-columns-repeated="12"/>
        </table:table-row>
      </table:table>
      <table:table table:name="Tabelle4" table:style-name="ta1" table:protected="true" table:protection-key="RISAaYM55EB4f9JUsQKkFIYvY3U=" table:print="false">
        <office:forms form:automatic-focus="false" form:apply-design-mode="false">
          <form:form form:name="Standard" form:apply-filter="true" form:command-type="table" form:control-implementation="ooo:com.sun.star.form.component.Form" office:target-frame="" xlink:href="" xlink:type="simple"/>
        </office:forms>
        <table:table-column table:style-name="co19" table:default-cell-style-name="ce62"/>
        <table:table-column table:style-name="co20" table:default-cell-style-name="ce94"/>
        <table:table-column table:style-name="co21" table:visibility="collapse" table:default-cell-style-name="ce67"/>
        <table:table-column table:style-name="co1" table:default-cell-style-name="ce69"/>
        <table:table-column table:style-name="co1" table:number-columns-repeated="3" table:default-cell-style-name="ce67"/>
        <table:table-column table:style-name="co1" table:visibility="collapse" table:default-cell-style-name="ce67"/>
        <table:table-column table:style-name="co1" table:visibility="collapse" table:default-cell-style-name="ce77"/>
        <table:table-column table:style-name="co1" table:visibility="collapse" table:number-columns-repeated="4" table:default-cell-style-name="ce67"/>
        <table:table-column table:style-name="co1" table:number-columns-repeated="243" table:default-cell-style-name="ce67"/>
        <table:table-row table:style-name="ro1">
          <table:table-cell table:style-name="ce59" office:value-type="string">
            <text:p>Volumen</text:p>
          </table:table-cell>
          <table:table-cell/>
          <table:table-cell table:style-name="Default"/>
          <table:table-cell table:style-name="ce68" table:formula="of:=IF(ISBLANK([.C1]);&quot;&quot;;IF(ISERROR(VALUE([.B1]));&quot;&quot;;IF(ABS(VALUE([.B1])-[.C1])&lt;0.0005;&quot;&quot;;&quot;&quot;)))">
            <text:p/>
          </table:table-cell>
          <table:table-cell/>
          <table:table-cell table:style-name="ce41" office:value-type="string">
            <text:p>Volumen</text:p>
          </table:table-cell>
          <table:table-cell table:style-name="ce74"/>
          <table:table-cell table:style-name="Default"/>
          <table:table-cell table:number-columns-repeated="248"/>
        </table:table-row>
        <table:table-row table:style-name="ro8">
          <table:table-cell table:style-name="ce60" office:value-type="string" table:number-columns-spanned="2" table:number-rows-spanned="1">
            <text:p>Kubikmeter (m³); Kubikdezimeter oder Liter (dm³ oder l); Kubikzentimeter (cm³); Kubikmillimeter (mm³)</text:p>
          </table:table-cell>
          <table:covered-table-cell table:style-name="ce95" table:content-validation-name="val1"/>
          <table:table-cell table:style-name="ce66"/>
          <table:table-cell table:style-name="ce68" table:formula="of:=IF(ISBLANK([.C2]);&quot;&quot;;IF(ISERROR(VALUE([.B2]));&quot;&quot;;IF(ABS(VALUE([.B2])-[.C2])&lt;0.0005;&quot;&quot;;&quot;&quot;)))">
            <text:p/>
          </table:table-cell>
          <table:table-cell table:style-name="ce66"/>
          <table:table-cell table:style-name="ce71"/>
          <table:table-cell table:style-name="ce75"/>
          <table:table-cell table:style-name="ce66"/>
          <table:table-cell table:style-name="ce78"/>
          <table:table-cell table:style-name="ce66" table:number-columns-repeated="247"/>
        </table:table-row>
        <table:table-row table:style-name="ro1">
          <table:table-cell table:style-name="Default" table:number-columns-repeated="2"/>
          <table:table-cell/>
          <table:table-cell table:style-name="ce68" table:formula="of:=IF(ISBLANK([.C3]);&quot;&quot;;IF(ISERROR(VALUE([.B2]));&quot;&quot;;IF(ABS(VALUE([.B2])-[.C3])&lt;0.0005;&quot;&quot;;&quot;&quot;)))">
            <text:p/>
          </table:table-cell>
          <table:table-cell/>
          <table:table-cell table:style-name="ce97" office:value-type="string">
            <text:p></text:p>
          </table:table-cell>
          <table:table-cell table:style-name="ce14" office:value-type="string">
            <text:p></text:p>
          </table:table-cell>
          <table:table-cell table:style-name="Default"/>
          <table:table-cell table:style-name="ce79"/>
          <table:table-cell table:number-columns-repeated="247"/>
        </table:table-row>
        <table:table-row table:style-name="ro2">
          <table:table-cell table:style-name="ce61" office:value-type="string">
            <text:p>Verwende die Abkürzungen!</text:p>
          </table:table-cell>
          <table:table-cell table:number-columns-repeated="2"/>
          <table:table-cell table:style-name="ce68" table:formula="of:=IF(ISBLANK([.C4]);&quot;&quot;;IF(ISERROR(VALUE([.B4]));&quot;&quot;;IF(ABS(VALUE([.B4])-[.C4])&lt;0.0005;&quot;&quot;;&quot;&quot;)))">
            <text:p/>
          </table:table-cell>
          <table:table-cell/>
          <table:table-cell table:style-name="ce98" table:formula="of:=DCOUNT([.$D1:.$D100];[.$D1:.$D100];[.$F2:.$F3])/2" office:value-type="float" office:value="0">
            <text:p>0</text:p>
          </table:table-cell>
          <table:table-cell table:style-name="ce76" table:formula="of:=DCOUNT([.$D$1:.$D$100];[.$D1:.$D100];[.$G$2:.$G$3])/2" office:value-type="float" office:value="25">
            <text:p>25</text:p>
          </table:table-cell>
          <table:table-cell table:style-name="Default" office:value-type="string">
            <text:p>Maßzahl</text:p>
          </table:table-cell>
          <table:table-cell table:style-name="ce79" office:value-type="string">
            <text:p>Einheit</text:p>
          </table:table-cell>
          <table:table-cell table:number-columns-repeated="247"/>
        </table:table-row>
        <table:table-row table:style-name="ro1">
          <table:table-cell office:value-type="string">
            <text:p>1 m³ sind 1000 </text:p>
          </table:table-cell>
          <table:table-cell table:style-name="ce96"/>
          <table:table-cell office:value-type="string">
            <text:p>dm³|l</text:p>
          </table:table-cell>
          <table:table-cell table:style-name="ce68" table:formula="of:=IF(ISBLANK([.C5]);&quot;&quot;;IF(ISERROR(FIND(&quot;|&quot;&amp; SUBSTITUTE(SUBSTITUTE(SUBSTITUTE(SUBSTITUTE([.B5];&quot; &quot;;&quot;&quot;);&quot;·&quot;;&quot;*&quot; );&quot;–&quot; ;&quot;-&quot; );&quot;:&quot;;&quot;/&quot;) &amp;&quot;|&quot;;&quot;|&quot; &amp; SUBSTITUTE([.C5];&quot; &quot;;&quot;&quot;) &amp;&quot;|&quot;));&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 dm³ sind 1000 </text:p>
          </table:table-cell>
          <table:table-cell/>
          <table:table-cell office:value-type="string">
            <text:p>cm³</text:p>
          </table:table-cell>
          <table:table-cell table:style-name="ce68" table:formula="of:=IF(ISBLANK([.C6]);&quot;&quot;;IF(ISERROR(FIND(&quot;|&quot;&amp; SUBSTITUTE(SUBSTITUTE(SUBSTITUTE(SUBSTITUTE([.B6];&quot; &quot;;&quot;&quot;);&quot;·&quot;;&quot;*&quot; );&quot;–&quot; ;&quot;-&quot; );&quot;:&quot;;&quot;/&quot;) &amp;&quot;|&quot;;&quot;|&quot; &amp; SUBSTITUTE([.C6];&quot; &quot;;&quot;&quot;) &amp;&quot;|&quot;));&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 l sind 1000 </text:p>
          </table:table-cell>
          <table:table-cell/>
          <table:table-cell office:value-type="string">
            <text:p>cm³</text:p>
          </table:table-cell>
          <table:table-cell table:style-name="ce68" table:formula="of:=IF(ISBLANK([.C7]);&quot;&quot;;IF(ISERROR(FIND(&quot;|&quot;&amp; SUBSTITUTE(SUBSTITUTE(SUBSTITUTE(SUBSTITUTE([.B7];&quot; &quot;;&quot;&quot;);&quot;·&quot;;&quot;*&quot; );&quot;–&quot; ;&quot;-&quot; );&quot;:&quot;;&quot;/&quot;) &amp;&quot;|&quot;;&quot;|&quot; &amp; SUBSTITUTE([.C7];&quot; &quot;;&quot;&quot;) &amp;&quot;|&quot;));&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 cm³ sind 1000 </text:p>
          </table:table-cell>
          <table:table-cell/>
          <table:table-cell office:value-type="string">
            <text:p>mm³</text:p>
          </table:table-cell>
          <table:table-cell table:style-name="ce68" table:formula="of:=IF(ISBLANK([.C8]);&quot;&quot;;IF(ISERROR(FIND(&quot;|&quot;&amp; SUBSTITUTE(SUBSTITUTE(SUBSTITUTE(SUBSTITUTE([.B8];&quot; &quot;;&quot;&quot;);&quot;·&quot;;&quot;*&quot; );&quot;–&quot; ;&quot;-&quot; );&quot;:&quot;;&quot;/&quot;) &amp;&quot;|&quot;;&quot;|&quot; &amp; SUBSTITUTE([.C8];&quot; &quot;;&quot;&quot;) &amp;&quot;|&quot;));&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000 l ist 1 </text:p>
          </table:table-cell>
          <table:table-cell/>
          <table:table-cell office:value-type="string">
            <text:p>m³</text:p>
          </table:table-cell>
          <table:table-cell table:style-name="ce68" table:formula="of:=IF(ISBLANK([.C9]);&quot;&quot;;IF(ISERROR(FIND(&quot;|&quot;&amp; SUBSTITUTE(SUBSTITUTE(SUBSTITUTE(SUBSTITUTE([.B9];&quot; &quot;;&quot;&quot;);&quot;·&quot;;&quot;*&quot; );&quot;–&quot; ;&quot;-&quot; );&quot;:&quot;;&quot;/&quot;) &amp;&quot;|&quot;;&quot;|&quot; &amp; SUBSTITUTE([.C9];&quot; &quot;;&quot;&quot;) &amp;&quot;|&quot;));&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000 cm³ ist 1 </text:p>
          </table:table-cell>
          <table:table-cell/>
          <table:table-cell office:value-type="string">
            <text:p>dm³|l</text:p>
          </table:table-cell>
          <table:table-cell table:style-name="ce68" table:formula="of:=IF(ISBLANK([.C10]);&quot;&quot;;IF(ISERROR(FIND(&quot;|&quot;&amp; SUBSTITUTE(SUBSTITUTE(SUBSTITUTE(SUBSTITUTE([.B10];&quot; &quot;;&quot;&quot;);&quot;·&quot;;&quot;*&quot; );&quot;–&quot; ;&quot;-&quot; );&quot;:&quot;;&quot;/&quot;) &amp;&quot;|&quot;;&quot;|&quot; &amp; SUBSTITUTE([.C10];&quot; &quot;;&quot;&quot;) &amp;&quot;|&quot;));&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000 dm³ ist 1 </text:p>
          </table:table-cell>
          <table:table-cell/>
          <table:table-cell office:value-type="string">
            <text:p>m³</text:p>
          </table:table-cell>
          <table:table-cell table:style-name="ce68" table:formula="of:=IF(ISBLANK([.C11]);&quot;&quot;;IF(ISERROR(FIND(&quot;|&quot;&amp; SUBSTITUTE(SUBSTITUTE(SUBSTITUTE(SUBSTITUTE([.B11];&quot; &quot;;&quot;&quot;);&quot;·&quot;;&quot;*&quot; );&quot;–&quot; ;&quot;-&quot; );&quot;:&quot;;&quot;/&quot;) &amp;&quot;|&quot;;&quot;|&quot; &amp; SUBSTITUTE([.C11];&quot; &quot;;&quot;&quot;) &amp;&quot;|&quot;));&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000000 mm³ ist 1 </text:p>
          </table:table-cell>
          <table:table-cell office:value-type="string">
            <text:p><text:s/></text:p>
          </table:table-cell>
          <table:table-cell office:value-type="string">
            <text:p>dm³|l</text:p>
          </table:table-cell>
          <table:table-cell table:style-name="ce68" table:formula="of:=IF(ISBLANK([.C12]);&quot;&quot;;IF(ISERROR(FIND(&quot;|&quot;&amp; SUBSTITUTE(SUBSTITUTE(SUBSTITUTE(SUBSTITUTE([.B12];&quot; &quot;;&quot;&quot;);&quot;·&quot;;&quot;*&quot; );&quot;–&quot; ;&quot;-&quot; );&quot;:&quot;;&quot;/&quot;) &amp;&quot;|&quot;;&quot;|&quot; &amp; SUBSTITUTE([.C12];&quot; &quot;;&quot;&quot;) &amp;&quot;|&quot;));&quot;&quot;;&quot;&quot;))" office:value-type="string" office:string-value="">
            <text:p></text:p>
          </table:table-cell>
          <table:table-cell table:style-name="ce66"/>
          <table:table-cell table:style-name="Default" table:number-columns-repeated="2"/>
          <table:table-cell table:number-columns-repeated="2"/>
          <table:table-cell table:style-name="ce66" table:number-columns-repeated="247"/>
        </table:table-row>
        <table:table-row table:style-name="ro1">
          <table:table-cell office:value-type="string">
            <text:p>100 mm³ sind 0,1 </text:p>
          </table:table-cell>
          <table:table-cell/>
          <table:table-cell office:value-type="string">
            <text:p>cm³</text:p>
          </table:table-cell>
          <table:table-cell table:style-name="ce68" table:formula="of:=IF(ISBLANK([.C13]);&quot;&quot;;IF(ISERROR(FIND(&quot;|&quot;&amp; SUBSTITUTE(SUBSTITUTE(SUBSTITUTE(SUBSTITUTE([.B13];&quot; &quot;;&quot;&quot;);&quot;·&quot;;&quot;*&quot; );&quot;–&quot; ;&quot;-&quot; );&quot;:&quot;;&quot;/&quot;) &amp;&quot;|&quot;;&quot;|&quot; &amp; SUBSTITUTE([.C13];&quot; &quot;;&quot;&quot;) &amp;&quot;|&quot;));&quot;&quot;;&quot;&quot;))" office:value-type="string" office:string-value="">
            <text:p></text:p>
          </table:table-cell>
          <table:table-cell/>
          <table:table-cell table:style-name="Default" table:number-columns-repeated="2"/>
          <table:table-cell table:number-columns-repeated="249"/>
        </table:table-row>
        <table:table-row table:style-name="ro1">
          <table:table-cell office:value-type="string">
            <text:p>10 cm³ sind 0,01 </text:p>
          </table:table-cell>
          <table:table-cell/>
          <table:table-cell office:value-type="string">
            <text:p>dm³|l</text:p>
          </table:table-cell>
          <table:table-cell table:style-name="ce68" table:formula="of:=IF(ISBLANK([.C14]);&quot;&quot;;IF(ISERROR(FIND(&quot;|&quot;&amp; SUBSTITUTE(SUBSTITUTE(SUBSTITUTE(SUBSTITUTE([.B14];&quot; &quot;;&quot;&quot;);&quot;·&quot;;&quot;*&quot; );&quot;–&quot; ;&quot;-&quot; );&quot;:&quot;;&quot;/&quot;) &amp;&quot;|&quot;;&quot;|&quot; &amp; SUBSTITUTE([.C14];&quot; &quot;;&quot;&quot;) &amp;&quot;|&quot;));&quot;&quot;;&quot;&quot;))" office:value-type="string" office:string-value="">
            <text:p></text:p>
          </table:table-cell>
          <table:table-cell/>
          <table:table-cell table:style-name="Default" table:number-columns-repeated="2"/>
          <table:table-cell table:number-columns-repeated="249"/>
        </table:table-row>
        <table:table-row table:style-name="ro1">
          <table:table-cell table:style-name="Default"/>
          <table:table-cell table:number-columns-repeated="2"/>
          <table:table-cell table:style-name="ce68"/>
          <table:table-cell/>
          <table:table-cell table:style-name="Default" table:number-columns-repeated="2"/>
          <table:table-cell table:number-columns-repeated="249"/>
        </table:table-row>
        <table:table-row table:style-name="ro2">
          <table:table-cell table:style-name="ce59" office:value-type="string">
            <text:p>Rechne um in die nächstkleinere Einheit</text:p>
          </table:table-cell>
          <table:table-cell table:number-columns-repeated="2"/>
          <table:table-cell table:style-name="ce68"/>
          <table:table-cell/>
          <table:table-cell table:style-name="Default" table:number-columns-repeated="2"/>
          <table:table-cell table:style-name="ce33" office:value-type="string">
            <text:p>1=m³; 2=dm³; 3=cm³; 4=mm³</text:p>
          </table:table-cell>
          <table:table-cell office:value-type="string">
            <text:p>VorgabeE</text:p>
          </table:table-cell>
          <table:table-cell office:value-type="string">
            <text:p>Zieleinheit</text:p>
          </table:table-cell>
          <table:table-cell table:number-columns-repeated="246"/>
        </table:table-row>
        <table:table-row table:style-name="ro1">
          <table:table-cell table:formula="of:=VALUE([.H17]) &amp;&quot; &quot; &amp; CHOOSE([.I17];&quot;m³&quot;;&quot;dm³&quot;;&quot;cm³&quot;;&quot;mm³&quot;) &amp; &quot; sind &quot;" office:value-type="string" office:string-value="3 cm³ sind ">
            <text:p>3 cm³ sind </text:p>
          </table:table-cell>
          <table:table-cell/>
          <table:table-cell table:formula="of:=[.H17]*1000" office:value-type="float" office:value="3000">
            <text:p>3000</text:p>
          </table:table-cell>
          <table:table-cell table:style-name="ce68" table:formula="of:=IF(ISBLANK([.C17]);&quot;&quot;;IF(ISERROR(VALUE([.B17]));IF(ISERROR(VALUE(SUBSTITUTE(SUBSTITUTE([.B17];&quot;l&quot;;&quot;dm³&quot;);[.J17];&quot;&quot;)));&quot;&quot;;IF(VALUE(SUBSTITUTE(SUBSTITUTE(SUBSTITUTE([.B17];&quot; &quot;;&quot;&quot;);&quot;l&quot;;'cm³');[.J17];&quot;&quot;))=[.C17];&quot;&quot;;&quot;&quot;));&quot;&quot;))" office:value-type="string" office:string-value="">
            <text:p></text:p>
          </table:table-cell>
          <table:table-cell/>
          <table:table-cell table:style-name="Default" table:number-columns-repeated="2"/>
          <table:table-cell table:formula="of:=RANDBETWEEN(1;4)" office:value-type="float" office:value="3">
            <text:p>3</text:p>
          </table:table-cell>
          <table:table-cell table:formula="of:=RANDBETWEEN(1;3)" office:value-type="float" office:value="3">
            <text:p>3</text:p>
          </table:table-cell>
          <table:table-cell table:formula="of:=CHOOSE([.I17]+1;&quot;m³&quot;;&quot;dm³&quot;;&quot;cm³&quot;;&quot;mm³&quot;)" office:value-type="string" office:string-value="mm³">
            <text:p>mm³</text:p>
          </table:table-cell>
          <table:table-cell table:number-columns-repeated="246"/>
        </table:table-row>
        <table:table-row table:style-name="ro1">
          <table:table-cell table:formula="of:=VALUE([.H18]) &amp;&quot; &quot; &amp; CHOOSE([.I18];&quot;m³&quot;;&quot;dm³&quot;;&quot;cm³&quot;;&quot;mm³&quot;) &amp; &quot; sind &quot;" office:value-type="string" office:string-value="3 cm³ sind ">
            <text:p>3 cm³ sind </text:p>
          </table:table-cell>
          <table:table-cell/>
          <table:table-cell table:formula="of:=[.H18]*1000" office:value-type="float" office:value="3000">
            <text:p>3000</text:p>
          </table:table-cell>
          <table:table-cell table:style-name="ce68" table:formula="of:=IF(ISBLANK([.C18]);&quot;&quot;;IF(ISERROR(VALUE([.B18]));IF(ISERROR(VALUE(SUBSTITUTE(SUBSTITUTE([.B18];&quot;l&quot;;&quot;dm³&quot;);[.J18];&quot;&quot;)));&quot;&quot;;IF(VALUE(SUBSTITUTE(SUBSTITUTE(SUBSTITUTE([.B18];&quot; &quot;;&quot;&quot;);&quot;l&quot;;'mm³');[.J18];&quot;&quot;))=[.C18];&quot;&quot;;&quot;&quot;));&quot;&quot;))" office:value-type="string" office:string-value="">
            <text:p></text:p>
          </table:table-cell>
          <table:table-cell/>
          <table:table-cell table:style-name="Default" table:number-columns-repeated="2"/>
          <table:table-cell table:formula="of:=RANDBETWEEN(1;4)" office:value-type="float" office:value="3">
            <text:p>3</text:p>
          </table:table-cell>
          <table:table-cell table:formula="of:=RANDBETWEEN(1;3)" office:value-type="float" office:value="3">
            <text:p>3</text:p>
          </table:table-cell>
          <table:table-cell table:formula="of:=CHOOSE([.I18]+1;&quot;m³&quot;;&quot;dm³&quot;;&quot;cm³&quot;;&quot;mm³&quot;)" office:value-type="string" office:string-value="mm³">
            <text:p>mm³</text:p>
          </table:table-cell>
          <table:table-cell table:number-columns-repeated="246"/>
        </table:table-row>
        <table:table-row table:style-name="ro1">
          <table:table-cell table:formula="of:=VALUE([.H19]) &amp;&quot; &quot; &amp; CHOOSE([.I19];&quot;m³&quot;;&quot;dm³&quot;;&quot;cm³&quot;;&quot;mm³&quot;) &amp; &quot; sind &quot;" office:value-type="string" office:string-value="0,5 cm³ sind ">
            <text:p>0,5 cm³ sind </text:p>
          </table:table-cell>
          <table:table-cell/>
          <table:table-cell table:formula="of:=[.H19]*1000" office:value-type="float" office:value="500">
            <text:p>500</text:p>
          </table:table-cell>
          <table:table-cell table:style-name="ce68" table:formula="of:=IF(ISBLANK([.C19]);&quot;&quot;;IF(ISERROR(VALUE([.B19]));IF(ISERROR(VALUE(SUBSTITUTE(SUBSTITUTE([.B19];&quot;l&quot;;&quot;dm³&quot;);[.J19];&quot;&quot;)));&quot;&quot;;IF(VALUE(SUBSTITUTE(SUBSTITUTE(SUBSTITUTE([.B19];&quot; &quot;;&quot;&quot;);&quot;l&quot;;'cm³');[.J19];&quot;&quot;))=[.C19];&quot;&quot;;&quot;&quot;));&quot;&quot;))" office:value-type="string" office:string-value="">
            <text:p></text:p>
          </table:table-cell>
          <table:table-cell/>
          <table:table-cell table:style-name="Default" table:number-columns-repeated="2"/>
          <table:table-cell table:formula="of:=RANDBETWEEN(1;4)/4" office:value-type="float" office:value="0.5">
            <text:p>0,5</text:p>
          </table:table-cell>
          <table:table-cell table:formula="of:=RANDBETWEEN(1;3)" office:value-type="float" office:value="3">
            <text:p>3</text:p>
          </table:table-cell>
          <table:table-cell table:formula="of:=CHOOSE([.I19]+1;&quot;m³&quot;;&quot;dm³&quot;;&quot;cm³&quot;;&quot;mm³&quot;)" office:value-type="string" office:string-value="mm³">
            <text:p>mm³</text:p>
          </table:table-cell>
          <table:table-cell table:number-columns-repeated="246"/>
        </table:table-row>
        <table:table-row table:style-name="ro1">
          <table:table-cell table:formula="of:=VALUE([.H20]) &amp;&quot; &quot; &amp; CHOOSE([.I20];&quot;m³&quot;;&quot;dm³&quot;;&quot;cm³&quot;;&quot;mm³&quot;) &amp; &quot; sind &quot;" office:value-type="string" office:string-value="3,6 m³ sind ">
            <text:p>3,6 m³ sind </text:p>
          </table:table-cell>
          <table:table-cell/>
          <table:table-cell table:formula="of:=[.H20]*1000" office:value-type="float" office:value="3600">
            <text:p>3600</text:p>
          </table:table-cell>
          <table:table-cell table:style-name="ce68" table:formula="of:=IF(ISBLANK([.C20]);&quot;&quot;;IF(ISERROR(VALUE([.B20]));IF(ISERROR(VALUE(SUBSTITUTE(SUBSTITUTE([.B20];&quot;l&quot;;&quot;dm³&quot;);[.J20];&quot;&quot;)));&quot;&quot;;IF(VALUE(SUBSTITUTE(SUBSTITUTE(SUBSTITUTE([.B20];&quot; &quot;;&quot;&quot;);&quot;l&quot;;'cm³');[.J20];&quot;&quot;))=[.C20];&quot;&quot;;&quot;&quot;));&quot;&quot;))" office:value-type="string" office:string-value="">
            <text:p></text:p>
          </table:table-cell>
          <table:table-cell/>
          <table:table-cell table:style-name="Default" table:number-columns-repeated="2"/>
          <table:table-cell table:formula="of:=RANDBETWEEN(1;40)/10" office:value-type="float" office:value="3.6">
            <text:p>3,6</text:p>
          </table:table-cell>
          <table:table-cell table:formula="of:=RANDBETWEEN(1;3)" office:value-type="float" office:value="1">
            <text:p>1</text:p>
          </table:table-cell>
          <table:table-cell table:formula="of:=CHOOSE([.I20]+1;&quot;m³&quot;;&quot;dm³&quot;;&quot;cm³&quot;;&quot;mm³&quot;)" office:value-type="string" office:string-value="dm³">
            <text:p>dm³</text:p>
          </table:table-cell>
          <table:table-cell table:number-columns-repeated="246"/>
        </table:table-row>
        <table:table-row table:style-name="ro1">
          <table:table-cell table:formula="of:=VALUE([.H21]) &amp;&quot; &quot; &amp; CHOOSE([.I21];&quot;m³&quot;;&quot;dm³&quot;;&quot;cm³&quot;;&quot;mm³&quot;) &amp; &quot; sind &quot;" office:value-type="string" office:string-value="0,1 cm³ sind ">
            <text:p>0,1 cm³ sind </text:p>
          </table:table-cell>
          <table:table-cell/>
          <table:table-cell table:formula="of:=[.H21]*1000" office:value-type="float" office:value="100">
            <text:p>100</text:p>
          </table:table-cell>
          <table:table-cell table:style-name="ce68" table:formula="of:=IF(ISBLANK([.C21]);&quot;&quot;;IF(ISERROR(VALUE([.B21]));IF(ISERROR(VALUE(SUBSTITUTE(SUBSTITUTE([.B21];&quot;l&quot;;&quot;dm³&quot;);[.J21];&quot;&quot;)));&quot;&quot;;IF(VALUE(SUBSTITUTE(SUBSTITUTE(SUBSTITUTE([.B21];&quot; &quot;;&quot;&quot;);&quot;l&quot;;'mm³');[.J21];&quot;&quot;))=[.C21];&quot;&quot;;&quot;&quot;));&quot;&quot;))" office:value-type="string" office:string-value="">
            <text:p></text:p>
          </table:table-cell>
          <table:table-cell/>
          <table:table-cell table:style-name="Default" table:number-columns-repeated="2"/>
          <table:table-cell table:formula="of:=RANDBETWEEN(1;40)/10" office:value-type="float" office:value="0.1">
            <text:p>0,1</text:p>
          </table:table-cell>
          <table:table-cell table:formula="of:=RANDBETWEEN(1;3)" office:value-type="float" office:value="3">
            <text:p>3</text:p>
          </table:table-cell>
          <table:table-cell table:formula="of:=CHOOSE([.I21]+1;&quot;m³&quot;;&quot;dm³&quot;;&quot;cm³&quot;;&quot;mm³&quot;)" office:value-type="string" office:string-value="mm³">
            <text:p>mm³</text:p>
          </table:table-cell>
          <table:table-cell table:number-columns-repeated="246"/>
        </table:table-row>
        <table:table-row table:style-name="ro1">
          <table:table-cell table:formula="of:=VALUE([.H22]) &amp;&quot; &quot; &amp; CHOOSE([.I22];&quot;m³&quot;;&quot;dm³&quot;;&quot;cm³&quot;;&quot;mm³&quot;) &amp; &quot; sind &quot;" office:value-type="string" office:string-value="1,4 m³ sind ">
            <text:p>1,4 m³ sind </text:p>
          </table:table-cell>
          <table:table-cell/>
          <table:table-cell table:formula="of:=[.H22]*1000" office:value-type="float" office:value="1400">
            <text:p>1400</text:p>
          </table:table-cell>
          <table:table-cell table:style-name="ce68" table:formula="of:=IF(ISBLANK([.C22]);&quot;&quot;;IF(ISERROR(VALUE([.B22]));IF(ISERROR(VALUE(SUBSTITUTE(SUBSTITUTE([.B22];&quot;l&quot;;&quot;dm³&quot;);[.J22];&quot;&quot;)));&quot;&quot;;IF(VALUE(SUBSTITUTE(SUBSTITUTE(SUBSTITUTE([.B22];&quot; &quot;;&quot;&quot;);&quot;l&quot;;'cm³');[.J22];&quot;&quot;))=[.C22];&quot;&quot;;&quot;&quot;));&quot;&quot;))" office:value-type="string" office:string-value="">
            <text:p></text:p>
          </table:table-cell>
          <table:table-cell/>
          <table:table-cell table:style-name="Default" table:number-columns-repeated="2"/>
          <table:table-cell table:formula="of:=RANDBETWEEN(1;40)/10" office:value-type="float" office:value="1.4">
            <text:p>1,4</text:p>
          </table:table-cell>
          <table:table-cell table:formula="of:=RANDBETWEEN(1;3)" office:value-type="float" office:value="1">
            <text:p>1</text:p>
          </table:table-cell>
          <table:table-cell table:formula="of:=CHOOSE([.I22]+1;&quot;m³&quot;;&quot;dm³&quot;;&quot;cm³&quot;;&quot;mm³&quot;)" office:value-type="string" office:string-value="dm³">
            <text:p>dm³</text:p>
          </table:table-cell>
          <table:table-cell table:number-columns-repeated="246"/>
        </table:table-row>
        <table:table-row table:style-name="ro1">
          <table:table-cell table:formula="of:=VALUE([.H23]) &amp;&quot; &quot; &amp; CHOOSE([.I23];&quot;m³&quot;;&quot;dm³&quot;;&quot;cm³&quot;;&quot;mm³&quot;) &amp; &quot; sind &quot;" office:value-type="string" office:string-value="0,39 cm³ sind ">
            <text:p>0,39 cm³ sind </text:p>
          </table:table-cell>
          <table:table-cell/>
          <table:table-cell table:formula="of:=[.H23]*1000" office:value-type="float" office:value="390">
            <text:p>390</text:p>
          </table:table-cell>
          <table:table-cell table:style-name="ce68" table:formula="of:=IF(ISBLANK([.C23]);&quot;&quot;;IF(ISERROR(VALUE([.B23]));IF(ISERROR(VALUE(SUBSTITUTE(SUBSTITUTE([.B23];&quot;l&quot;;&quot;dm³&quot;);[.J23];&quot;&quot;)));&quot;&quot;;IF(VALUE(SUBSTITUTE(SUBSTITUTE(SUBSTITUTE([.B23];&quot; &quot;;&quot;&quot;);&quot;l&quot;;'cm³');[.J23];&quot;&quot;))=[.C23];&quot;&quot;;&quot;&quot;));&quot;&quot;))" office:value-type="string" office:string-value="">
            <text:p></text:p>
          </table:table-cell>
          <table:table-cell table:style-name="ce66"/>
          <table:table-cell table:style-name="Default" table:number-columns-repeated="2"/>
          <table:table-cell table:formula="of:=RANDBETWEEN(1;99)/100" office:value-type="float" office:value="0.39">
            <text:p>0,39</text:p>
          </table:table-cell>
          <table:table-cell table:formula="of:=RANDBETWEEN(1;3)" office:value-type="float" office:value="3">
            <text:p>3</text:p>
          </table:table-cell>
          <table:table-cell table:formula="of:=CHOOSE([.I23]+1;&quot;m³&quot;;&quot;dm³&quot;;&quot;cm³&quot;;&quot;mm³&quot;)" office:value-type="string" office:string-value="mm³">
            <text:p>mm³</text:p>
          </table:table-cell>
          <table:table-cell table:style-name="ce66" table:number-columns-repeated="246"/>
        </table:table-row>
        <table:table-row table:style-name="ro1">
          <table:table-cell table:formula="of:=VALUE([.H24]) &amp;&quot; &quot; &amp; CHOOSE([.I24];&quot;m³&quot;;&quot;dm³&quot;;&quot;cm³&quot;;&quot;mm³&quot;) &amp; &quot; sind &quot;" office:value-type="string" office:string-value="0,46 cm³ sind ">
            <text:p>0,46 cm³ sind </text:p>
          </table:table-cell>
          <table:table-cell/>
          <table:table-cell table:formula="of:=[.H24]*1000" office:value-type="float" office:value="460">
            <text:p>460</text:p>
          </table:table-cell>
          <table:table-cell table:style-name="ce68" table:formula="of:=IF(ISBLANK([.C24]);&quot;&quot;;IF(ISERROR(VALUE([.B24]));IF(ISERROR(VALUE(SUBSTITUTE(SUBSTITUTE([.B24];&quot;l&quot;;&quot;dm³&quot;);[.J24];&quot;&quot;)));&quot;&quot;;IF(VALUE(SUBSTITUTE(SUBSTITUTE(SUBSTITUTE([.B24];&quot; &quot;;&quot;&quot;);&quot;l&quot;;'mm³');[.J24];&quot;&quot;))=[.C24];&quot;&quot;;&quot;&quot;));&quot;&quot;))" office:value-type="string" office:string-value="">
            <text:p></text:p>
          </table:table-cell>
          <table:table-cell/>
          <table:table-cell table:style-name="Default" table:number-columns-repeated="2"/>
          <table:table-cell table:formula="of:=RANDBETWEEN(1;99)/100" office:value-type="float" office:value="0.46">
            <text:p>0,46</text:p>
          </table:table-cell>
          <table:table-cell table:formula="of:=RANDBETWEEN(1;3)" office:value-type="float" office:value="3">
            <text:p>3</text:p>
          </table:table-cell>
          <table:table-cell table:formula="of:=CHOOSE([.I24]+1;&quot;m³&quot;;&quot;dm³&quot;;&quot;cm³&quot;;&quot;mm³&quot;)" office:value-type="string" office:string-value="mm³">
            <text:p>mm³</text:p>
          </table:table-cell>
          <table:table-cell table:number-columns-repeated="246"/>
        </table:table-row>
        <table:table-row table:style-name="ro1">
          <table:table-cell table:formula="of:=VALUE([.H25]) &amp;&quot; &quot; &amp; CHOOSE([.I25];&quot;m³&quot;;&quot;dm³&quot;;&quot;cm³&quot;;&quot;mm³&quot;) &amp; &quot; sind &quot;" office:value-type="string" office:string-value="0,093 m³ sind ">
            <text:p>0,093 m³ sind </text:p>
          </table:table-cell>
          <table:table-cell/>
          <table:table-cell table:formula="of:=[.H25]*1000" office:value-type="float" office:value="93">
            <text:p>93</text:p>
          </table:table-cell>
          <table:table-cell table:style-name="ce68" table:formula="of:=IF(ISBLANK([.C25]);&quot;&quot;;IF(ISERROR(VALUE([.B25]));IF(ISERROR(VALUE(SUBSTITUTE(SUBSTITUTE([.B25];&quot;l&quot;;&quot;dm³&quot;);[.J25];&quot;&quot;)));&quot;&quot;;IF(VALUE(SUBSTITUTE(SUBSTITUTE(SUBSTITUTE([.B25];&quot; &quot;;&quot;&quot;);&quot;l&quot;;'m³');[.J25];&quot;&quot;))=[.C25];&quot;&quot;;&quot;&quot;));&quot;&quot;))" office:value-type="string" office:string-value="">
            <text:p></text:p>
          </table:table-cell>
          <table:table-cell/>
          <table:table-cell table:style-name="Default" table:number-columns-repeated="2"/>
          <table:table-cell table:formula="of:=RANDBETWEEN(1;99)/1000" office:value-type="float" office:value="0.093">
            <text:p>0,09</text:p>
          </table:table-cell>
          <table:table-cell table:formula="of:=RANDBETWEEN(1;3)" office:value-type="float" office:value="1">
            <text:p>1</text:p>
          </table:table-cell>
          <table:table-cell table:formula="of:=CHOOSE([.I25]+1;&quot;m³&quot;;&quot;dm³&quot;;&quot;cm³&quot;;&quot;mm³&quot;)" office:value-type="string" office:string-value="dm³">
            <text:p>dm³</text:p>
          </table:table-cell>
          <table:table-cell table:number-columns-repeated="246"/>
        </table:table-row>
        <table:table-row table:style-name="ro1">
          <table:table-cell table:formula="of:=VALUE([.H26]) &amp;&quot; &quot; &amp; CHOOSE([.I26];&quot;m³&quot;;&quot;dm³&quot;;&quot;cm³&quot;;&quot;mm³&quot;) &amp; &quot; sind &quot;" office:value-type="string" office:string-value="0,085 cm³ sind ">
            <text:p>0,085 cm³ sind </text:p>
          </table:table-cell>
          <table:table-cell/>
          <table:table-cell table:formula="of:=[.H26]*1000" office:value-type="float" office:value="85">
            <text:p>85</text:p>
          </table:table-cell>
          <table:table-cell table:style-name="ce68" table:formula="of:=IF(ISBLANK([.C26]);&quot;&quot;;IF(ISERROR(VALUE([.B26]));IF(ISERROR(VALUE(SUBSTITUTE(SUBSTITUTE([.B26];&quot;l&quot;;&quot;dm³&quot;);[.J26];&quot;&quot;)));&quot;&quot;;IF(VALUE(SUBSTITUTE(SUBSTITUTE(SUBSTITUTE([.B26];&quot; &quot;;&quot;&quot;);&quot;l&quot;;'Zieleinheit');[.J26];&quot;&quot;))=[.C26];&quot;&quot;;&quot;&quot;));&quot;&quot;))" office:value-type="string" office:string-value="">
            <text:p></text:p>
          </table:table-cell>
          <table:table-cell/>
          <table:table-cell table:style-name="Default" table:number-columns-repeated="2"/>
          <table:table-cell table:formula="of:=RANDBETWEEN(1;99)/1000" office:value-type="float" office:value="0.085">
            <text:p>0,09</text:p>
          </table:table-cell>
          <table:table-cell table:formula="of:=RANDBETWEEN(1;3)" office:value-type="float" office:value="3">
            <text:p>3</text:p>
          </table:table-cell>
          <table:table-cell table:formula="of:=CHOOSE([.I26]+1;&quot;m³&quot;;&quot;dm³&quot;;&quot;cm³&quot;;&quot;mm³&quot;)" office:value-type="string" office:string-value="mm³">
            <text:p>mm³</text:p>
          </table:table-cell>
          <table:table-cell table:number-columns-repeated="246"/>
        </table:table-row>
        <table:table-row table:style-name="ro1">
          <table:table-cell table:formula="of:=IF(ISBLANK([.C27]);&quot;&quot;;SUBSTITUTE(SUBSTITUTE(SUBSTITUTE(SUBSTITUTE(FORMULA([.C27]);&quot;=&quot;; &quot;&quot;); &quot;$B$23&quot;; &quot;x&quot;);&quot;*&quot;; &quot;·&quot;);&quot;/&quot;;&quot;:&quot;) &amp; &quot; = &quot;)">
            <text:p/>
          </table:table-cell>
          <table:table-cell table:number-columns-repeated="2"/>
          <table:table-cell table:style-name="ce68" table:formula="of:=IF(ISBLANK([.C27]);&quot;&quot;;IF(SUBSTITUTE([.B27];&quot; &quot;;&quot;&quot;)=[.C27];&quot;&quot;;&quot;&quot;))">
            <text:p/>
          </table:table-cell>
          <table:table-cell/>
          <table:table-cell table:style-name="ce70" table:number-columns-repeated="2"/>
          <table:table-cell table:number-columns-repeated="249"/>
        </table:table-row>
        <table:table-row table:style-name="ro1">
          <table:table-cell table:style-name="ce59" office:value-type="string">
            <text:p>Rechne um in die nächstgrößere Einheit</text:p>
          </table:table-cell>
          <table:table-cell table:number-columns-repeated="2"/>
          <table:table-cell table:style-name="ce68" table:formula="of:=IF(ISBLANK([.C28]);&quot;&quot;;IF(SUBSTITUTE([.B28];&quot; &quot;;&quot;&quot;)=[.C28];&quot;&quot;;&quot;&quot;))">
            <text:p/>
          </table:table-cell>
          <table:table-cell/>
          <table:table-cell table:style-name="ce70" table:number-columns-repeated="2"/>
          <table:table-cell table:style-name="ce33" office:value-type="string">
            <text:p>1=m³; 2=dm³; 3=cm³; 4=mm³</text:p>
          </table:table-cell>
          <table:table-cell table:style-name="ce80" office:value-type="string">
            <text:p>VorgabeE</text:p>
          </table:table-cell>
          <table:table-cell office:value-type="string">
            <text:p>Zieleinheit</text:p>
          </table:table-cell>
          <table:table-cell table:number-columns-repeated="246"/>
        </table:table-row>
        <table:table-row table:style-name="ro1">
          <table:table-cell table:formula="of:=VALUE([.H29]) &amp;&quot; &quot; &amp; CHOOSE([.I29];&quot;m³&quot;;&quot;dm³&quot;;&quot;cm³&quot;;&quot;mm³&quot;) &amp; &quot; sind &quot;" office:value-type="string" office:string-value="150 dm³ sind ">
            <text:p>150 dm³ sind </text:p>
          </table:table-cell>
          <table:table-cell/>
          <table:table-cell table:formula="of:=[.H29]/1000" office:value-type="float" office:value="0.15">
            <text:p>0,15</text:p>
          </table:table-cell>
          <table:table-cell table:style-name="ce68" table:formula="of:=IF(ISBLANK([.C29]);&quot;&quot;;IF(ISERROR(VALUE([.B29]));IF(ISERROR(VALUE(SUBSTITUTE(SUBSTITUTE([.B29];&quot;l&quot;;&quot;dm³&quot;);[.J29];&quot;&quot;)));&quot;&quot;;IF(VALUE(SUBSTITUTE(SUBSTITUTE(SUBSTITUTE([.B29];&quot; &quot;;&quot;&quot;);&quot;l&quot;;'cm³');[.J29];&quot;&quot;))=[.C29];&quot;&quot;;&quot;&quot;));&quot;&quot;))" office:value-type="string" office:string-value="">
            <text:p></text:p>
          </table:table-cell>
          <table:table-cell table:style-name="ce70" table:number-columns-repeated="3"/>
          <table:table-cell table:formula="of:=RANDBETWEEN(1;12)*30" office:value-type="float" office:value="150">
            <text:p>150</text:p>
          </table:table-cell>
          <table:table-cell table:formula="of:=RANDBETWEEN(2;4)" office:value-type="float" office:value="2">
            <text:p>2</text:p>
          </table:table-cell>
          <table:table-cell table:formula="of:=CHOOSE([.I29]-1;&quot;m³&quot;;&quot;dm³&quot;;&quot;cm³&quot;;&quot;mm³&quot;)" office:value-type="string" office:string-value="m³">
            <text:p>m³</text:p>
          </table:table-cell>
          <table:table-cell table:number-columns-repeated="246"/>
        </table:table-row>
        <table:table-row table:style-name="ro1">
          <table:table-cell table:formula="of:=VALUE([.H30]) &amp;&quot; &quot; &amp; CHOOSE([.I30];&quot;m³&quot;;&quot;dm³&quot;;&quot;cm³&quot;;&quot;mm³&quot;) &amp; &quot; sind &quot;" office:value-type="string" office:string-value="240 dm³ sind ">
            <text:p>240 dm³ sind </text:p>
          </table:table-cell>
          <table:table-cell/>
          <table:table-cell table:formula="of:=[.H30]/1000" office:value-type="float" office:value="0.24">
            <text:p>0,24</text:p>
          </table:table-cell>
          <table:table-cell table:style-name="ce68" table:formula="of:=IF(ISBLANK([.C30]);&quot;&quot;;IF(ISERROR(VALUE([.B30]));IF(ISERROR(VALUE(SUBSTITUTE(SUBSTITUTE([.B30];&quot;l&quot;;&quot;dm³&quot;);[.J30];&quot;&quot;)));&quot;&quot;;IF(VALUE(SUBSTITUTE(SUBSTITUTE(SUBSTITUTE([.B30];&quot; &quot;;&quot;&quot;);&quot;l&quot;;'cm³');[.J30];&quot;&quot;))=[.C30];&quot;&quot;;&quot;&quot;));&quot;&quot;))" office:value-type="string" office:string-value="">
            <text:p></text:p>
          </table:table-cell>
          <table:table-cell table:style-name="ce70" table:number-columns-repeated="3"/>
          <table:table-cell table:formula="of:=RANDBETWEEN(1;12)*30" office:value-type="float" office:value="240">
            <text:p>240</text:p>
          </table:table-cell>
          <table:table-cell table:formula="of:=RANDBETWEEN(2;4)" office:value-type="float" office:value="2">
            <text:p>2</text:p>
          </table:table-cell>
          <table:table-cell table:formula="of:=CHOOSE([.I30]-1;&quot;m³&quot;;&quot;dm³&quot;;&quot;cm³&quot;;&quot;mm³&quot;)" office:value-type="string" office:string-value="m³">
            <text:p>m³</text:p>
          </table:table-cell>
          <table:table-cell table:number-columns-repeated="246"/>
        </table:table-row>
        <table:table-row table:style-name="ro1">
          <table:table-cell table:formula="of:=VALUE([.H31]) &amp;&quot; &quot; &amp; CHOOSE([.I31];&quot;m³&quot;;&quot;dm³&quot;;&quot;cm³&quot;;&quot;mm³&quot;) &amp; &quot; sind &quot;" office:value-type="string" office:string-value="60 dm³ sind ">
            <text:p>60 dm³ sind </text:p>
          </table:table-cell>
          <table:table-cell/>
          <table:table-cell table:formula="of:=[.H31]/1000" office:value-type="float" office:value="0.06">
            <text:p>0,06</text:p>
          </table:table-cell>
          <table:table-cell table:style-name="ce68" table:formula="of:=IF(ISBLANK([.C31]);&quot;&quot;;IF(ISERROR(VALUE([.B31]));IF(ISERROR(VALUE(SUBSTITUTE(SUBSTITUTE([.B31];&quot;l&quot;;&quot;dm³&quot;);[.J31];&quot;&quot;)));&quot;&quot;;IF(VALUE(SUBSTITUTE(SUBSTITUTE(SUBSTITUTE([.B31];&quot; &quot;;&quot;&quot;);&quot;l&quot;;'cm³');[.J31];&quot;&quot;))=[.C31];&quot;&quot;;&quot;&quot;));&quot;&quot;))" office:value-type="string" office:string-value="">
            <text:p></text:p>
          </table:table-cell>
          <table:table-cell table:style-name="ce70"/>
          <table:table-cell table:number-columns-repeated="2"/>
          <table:table-cell table:formula="of:=RANDBETWEEN(1;12)*30" office:value-type="float" office:value="60">
            <text:p>60</text:p>
          </table:table-cell>
          <table:table-cell table:formula="of:=RANDBETWEEN(2;4)" office:value-type="float" office:value="2">
            <text:p>2</text:p>
          </table:table-cell>
          <table:table-cell table:formula="of:=CHOOSE([.I31]-1;&quot;m³&quot;;&quot;dm³&quot;;&quot;cm³&quot;;&quot;mm³&quot;)" office:value-type="string" office:string-value="m³">
            <text:p>m³</text:p>
          </table:table-cell>
          <table:table-cell table:number-columns-repeated="246"/>
        </table:table-row>
        <table:table-row table:style-name="ro1">
          <table:table-cell table:formula="of:=VALUE([.H32]) &amp;&quot; &quot; &amp; CHOOSE([.I32];&quot;m³&quot;;&quot;dm³&quot;;&quot;cm³&quot;;&quot;mm³&quot;) &amp; &quot; sind &quot;" office:value-type="string" office:string-value="360 mm³ sind ">
            <text:p>360 mm³ sind </text:p>
          </table:table-cell>
          <table:table-cell/>
          <table:table-cell table:formula="of:=[.H32]/1000" office:value-type="float" office:value="0.36">
            <text:p>0,36</text:p>
          </table:table-cell>
          <table:table-cell table:style-name="ce68" table:formula="of:=IF(ISBLANK([.C32]);&quot;&quot;;IF(ISERROR(VALUE([.B32]));IF(ISERROR(VALUE(SUBSTITUTE(SUBSTITUTE([.B32];&quot;l&quot;;&quot;dm³&quot;);[.J32];&quot;&quot;)));&quot;&quot;;IF(VALUE(SUBSTITUTE(SUBSTITUTE(SUBSTITUTE([.B32];&quot; &quot;;&quot;&quot;);&quot;l&quot;;'cm³');[.J32];&quot;&quot;))=[.C32];&quot;&quot;;&quot;&quot;));&quot;&quot;))" office:value-type="string" office:string-value="">
            <text:p></text:p>
          </table:table-cell>
          <table:table-cell table:style-name="ce70"/>
          <table:table-cell table:number-columns-repeated="2"/>
          <table:table-cell table:formula="of:=RANDBETWEEN(1;12)*30" office:value-type="float" office:value="360">
            <text:p>360</text:p>
          </table:table-cell>
          <table:table-cell table:formula="of:=RANDBETWEEN(2;4)" office:value-type="float" office:value="4">
            <text:p>4</text:p>
          </table:table-cell>
          <table:table-cell table:formula="of:=CHOOSE([.I32]-1;&quot;m³&quot;;&quot;dm³&quot;;&quot;cm³&quot;;&quot;mm³&quot;)" office:value-type="string" office:string-value="cm³">
            <text:p>cm³</text:p>
          </table:table-cell>
          <table:table-cell table:number-columns-repeated="246"/>
        </table:table-row>
        <table:table-row table:style-name="ro1">
          <table:table-cell table:formula="of:=VALUE([.H33]) &amp;&quot; &quot; &amp; CHOOSE([.I33];&quot;m³&quot;;&quot;dm³&quot;;&quot;cm³&quot;;&quot;mm³&quot;) &amp; &quot; sind &quot;" office:value-type="string" office:string-value="90 cm³ sind ">
            <text:p>90 cm³ sind </text:p>
          </table:table-cell>
          <table:table-cell/>
          <table:table-cell table:formula="of:=[.H33]/1000" office:value-type="float" office:value="0.09">
            <text:p>0,09</text:p>
          </table:table-cell>
          <table:table-cell table:style-name="ce68" table:formula="of:=IF(ISBLANK([.C33]);&quot;&quot;;IF(ISERROR(VALUE([.B33]));IF(ISERROR(VALUE(SUBSTITUTE(SUBSTITUTE([.B33];&quot;l&quot;;&quot;dm³&quot;);[.J33];&quot;&quot;)));&quot;&quot;;IF(VALUE(SUBSTITUTE(SUBSTITUTE(SUBSTITUTE([.B33];&quot; &quot;;&quot;&quot;);&quot;l&quot;;'m³');[.J33];&quot;&quot;))=[.C33];&quot;&quot;;&quot;&quot;));&quot;&quot;))" office:value-type="string" office:string-value="">
            <text:p></text:p>
          </table:table-cell>
          <table:table-cell table:number-columns-repeated="3"/>
          <table:table-cell table:formula="of:=RANDBETWEEN(1;12)*30" office:value-type="float" office:value="90">
            <text:p>90</text:p>
          </table:table-cell>
          <table:table-cell table:formula="of:=RANDBETWEEN(2;4)" office:value-type="float" office:value="3">
            <text:p>3</text:p>
          </table:table-cell>
          <table:table-cell table:formula="of:=CHOOSE([.I33]-1;&quot;m³&quot;;&quot;dm³&quot;;&quot;cm³&quot;;&quot;mm³&quot;)" office:value-type="string" office:string-value="dm³">
            <text:p>dm³</text:p>
          </table:table-cell>
          <table:table-cell table:number-columns-repeated="246"/>
        </table:table-row>
        <table:table-row table:style-name="ro1">
          <table:table-cell table:formula="of:=VALUE([.H34]) &amp;&quot; &quot; &amp; CHOOSE([.I34];&quot;m³&quot;;&quot;dm³&quot;;&quot;cm³&quot;;&quot;mm³&quot;) &amp; &quot; sind &quot;" office:value-type="string" office:string-value="135 dm³ sind ">
            <text:p>135 dm³ sind </text:p>
          </table:table-cell>
          <table:table-cell/>
          <table:table-cell table:formula="of:=[.H34]/1000" office:value-type="float" office:value="0.135">
            <text:p>0,14</text:p>
          </table:table-cell>
          <table:table-cell table:style-name="ce68" table:formula="of:=IF(ISBLANK([.C34]);&quot;&quot;;IF(ISERROR(VALUE([.B34]));IF(ISERROR(VALUE(SUBSTITUTE(SUBSTITUTE([.B34];&quot;l&quot;;&quot;dm³&quot;);[.J34];&quot;&quot;)));&quot;&quot;;IF(VALUE(SUBSTITUTE(SUBSTITUTE(SUBSTITUTE([.B34];&quot; &quot;;&quot;&quot;);&quot;l&quot;;'m³');[.J34];&quot;&quot;))=[.C34];&quot;&quot;;&quot;&quot;));&quot;&quot;))" office:value-type="string" office:string-value="">
            <text:p></text:p>
          </table:table-cell>
          <table:table-cell table:number-columns-repeated="3"/>
          <table:table-cell table:formula="of:=RANDBETWEEN(1;12)*15" office:value-type="float" office:value="135">
            <text:p>135</text:p>
          </table:table-cell>
          <table:table-cell table:formula="of:=RANDBETWEEN(2;4)" office:value-type="float" office:value="2">
            <text:p>2</text:p>
          </table:table-cell>
          <table:table-cell table:formula="of:=CHOOSE([.I34]-1;&quot;m³&quot;;&quot;dm³&quot;;&quot;cm³&quot;;&quot;mm³&quot;)" office:value-type="string" office:string-value="m³">
            <text:p>m³</text:p>
          </table:table-cell>
          <table:table-cell table:number-columns-repeated="246"/>
        </table:table-row>
        <table:table-row table:style-name="ro1">
          <table:table-cell table:formula="of:=VALUE([.H35]) &amp;&quot; &quot; &amp; CHOOSE([.I35];&quot;m³&quot;;&quot;dm³&quot;;&quot;cm³&quot;;&quot;mm³&quot;) &amp; &quot; sind &quot;" office:value-type="string" office:string-value="90 dm³ sind ">
            <text:p>90 dm³ sind </text:p>
          </table:table-cell>
          <table:table-cell/>
          <table:table-cell table:formula="of:=[.H35]/1000" office:value-type="float" office:value="0.09">
            <text:p>0,09</text:p>
          </table:table-cell>
          <table:table-cell table:style-name="ce68" table:formula="of:=IF(ISBLANK([.C35]);&quot;&quot;;IF(ISERROR(VALUE([.B35]));IF(ISERROR(VALUE(SUBSTITUTE(SUBSTITUTE([.B35];&quot;l&quot;;&quot;dm³&quot;);[.J35];&quot;&quot;)));&quot;&quot;;IF(VALUE(SUBSTITUTE(SUBSTITUTE(SUBSTITUTE([.B35];&quot; &quot;;&quot;&quot;);&quot;l&quot;;'m³');[.J35];&quot;&quot;))=[.C35];&quot;&quot;;&quot;&quot;));&quot;&quot;))" office:value-type="string" office:string-value="">
            <text:p></text:p>
          </table:table-cell>
          <table:table-cell table:number-columns-repeated="3"/>
          <table:table-cell table:formula="of:=RANDBETWEEN(1;12)*15" office:value-type="float" office:value="90">
            <text:p>90</text:p>
          </table:table-cell>
          <table:table-cell table:formula="of:=RANDBETWEEN(2;4)" office:value-type="float" office:value="2">
            <text:p>2</text:p>
          </table:table-cell>
          <table:table-cell table:formula="of:=CHOOSE([.I35]-1;&quot;m³&quot;;&quot;dm³&quot;;&quot;cm³&quot;;&quot;mm³&quot;)" office:value-type="string" office:string-value="m³">
            <text:p>m³</text:p>
          </table:table-cell>
          <table:table-cell table:number-columns-repeated="246"/>
        </table:table-row>
        <table:table-row table:style-name="ro1">
          <table:table-cell table:formula="of:=VALUE([.H36]) &amp;&quot; &quot; &amp; CHOOSE([.I36];&quot;m³&quot;;&quot;dm³&quot;;&quot;cm³&quot;;&quot;mm³&quot;) &amp; &quot; sind &quot;" office:value-type="string" office:string-value="90 cm³ sind ">
            <text:p>90 cm³ sind </text:p>
          </table:table-cell>
          <table:table-cell/>
          <table:table-cell table:formula="of:=[.H36]/1000" office:value-type="float" office:value="0.09">
            <text:p>0,09</text:p>
          </table:table-cell>
          <table:table-cell table:style-name="ce68" table:formula="of:=IF(ISBLANK([.C36]);&quot;&quot;;IF(ISERROR(VALUE([.B36]));IF(ISERROR(VALUE(SUBSTITUTE(SUBSTITUTE([.B36];&quot;l&quot;;&quot;dm³&quot;);[.J36];&quot;&quot;)));&quot;&quot;;IF(VALUE(SUBSTITUTE(SUBSTITUTE(SUBSTITUTE([.B36];&quot; &quot;;&quot;&quot;);&quot;l&quot;;&quot;dm³&quot;);[.J36];&quot;&quot;))=[.C36];&quot;&quot;;&quot;&quot;));&quot;&quot;))" office:value-type="string" office:string-value="">
            <text:p></text:p>
          </table:table-cell>
          <table:table-cell table:number-columns-repeated="3"/>
          <table:table-cell table:formula="of:=RANDBETWEEN(1;12)*15" office:value-type="float" office:value="90">
            <text:p>90</text:p>
          </table:table-cell>
          <table:table-cell table:formula="of:=RANDBETWEEN(2;4)" office:value-type="float" office:value="3">
            <text:p>3</text:p>
          </table:table-cell>
          <table:table-cell table:formula="of:=CHOOSE([.I36]-1;&quot;m³&quot;;&quot;dm³&quot;;&quot;cm³&quot;;&quot;mm³&quot;)" office:value-type="string" office:string-value="dm³">
            <text:p>dm³</text:p>
          </table:table-cell>
          <table:table-cell table:number-columns-repeated="246"/>
        </table:table-row>
        <table:table-row table:style-name="ro1">
          <table:table-cell table:formula="of:=VALUE([.H37]) &amp;&quot; &quot; &amp; CHOOSE([.I37];&quot;m³&quot;;&quot;dm³&quot;;&quot;cm³&quot;;&quot;mm³&quot;) &amp; &quot; sind &quot;" office:value-type="string" office:string-value="15 dm³ sind ">
            <text:p>15 dm³ sind </text:p>
          </table:table-cell>
          <table:table-cell/>
          <table:table-cell table:formula="of:=[.H37]/1000" office:value-type="float" office:value="0.015">
            <text:p>0,02</text:p>
          </table:table-cell>
          <table:table-cell table:style-name="ce68" table:formula="of:=IF(ISBLANK([.C37]);&quot;&quot;;IF(ISERROR(VALUE([.B37]));IF(ISERROR(VALUE(SUBSTITUTE(SUBSTITUTE([.B37];&quot;l&quot;;&quot;dm³&quot;);[.J37];&quot;&quot;)));&quot;&quot;;IF(VALUE(SUBSTITUTE(SUBSTITUTE(SUBSTITUTE([.B37];&quot; &quot;;&quot;&quot;);&quot;l&quot;;&quot;dm³&quot;);[.J37];&quot;&quot;))=[.C37];&quot;&quot;;&quot;&quot;));&quot;&quot;))" office:value-type="string" office:string-value="">
            <text:p></text:p>
          </table:table-cell>
          <table:table-cell table:number-columns-repeated="3"/>
          <table:table-cell table:formula="of:=RANDBETWEEN(1;12)*15" office:value-type="float" office:value="15">
            <text:p>15</text:p>
          </table:table-cell>
          <table:table-cell table:formula="of:=RANDBETWEEN(2;4)" office:value-type="float" office:value="2">
            <text:p>2</text:p>
          </table:table-cell>
          <table:table-cell table:formula="of:=CHOOSE([.I37]-1;&quot;m³&quot;;&quot;dm³&quot;;&quot;cm³&quot;;&quot;mm³&quot;)" office:value-type="string" office:string-value="m³">
            <text:p>m³</text:p>
          </table:table-cell>
          <table:table-cell table:number-columns-repeated="246"/>
        </table:table-row>
        <table:table-row table:style-name="ro1">
          <table:table-cell table:formula="of:=VALUE([.H38]) &amp;&quot; &quot; &amp; CHOOSE([.I38];&quot;m³&quot;;&quot;dm³&quot;;&quot;cm³&quot;;&quot;mm³&quot;) &amp; &quot; sind &quot;" office:value-type="string" office:string-value="90 cm³ sind ">
            <text:p>90 cm³ sind </text:p>
          </table:table-cell>
          <table:table-cell/>
          <table:table-cell table:formula="of:=[.H38]/1000" office:value-type="float" office:value="0.09">
            <text:p>0,09</text:p>
          </table:table-cell>
          <table:table-cell table:style-name="ce68" table:formula="of:=IF(ISBLANK([.C38]);&quot;&quot;;IF(ISERROR(VALUE([.B38]));IF(ISERROR(VALUE(SUBSTITUTE(SUBSTITUTE([.B38];&quot;l&quot;;&quot;dm³&quot;);[.J38];&quot;&quot;)));&quot;&quot;;IF(VALUE(SUBSTITUTE(SUBSTITUTE(SUBSTITUTE([.B38];&quot; &quot;;&quot;&quot;);&quot;l&quot;;'Zieleinheit');[.J38];&quot;&quot;))=[.C38];&quot;&quot;;&quot;&quot;));&quot;&quot;))" office:value-type="string" office:string-value="">
            <text:p></text:p>
          </table:table-cell>
          <table:table-cell table:number-columns-repeated="3"/>
          <table:table-cell table:formula="of:=RANDBETWEEN(1;12)*15" office:value-type="float" office:value="90">
            <text:p>90</text:p>
          </table:table-cell>
          <table:table-cell table:formula="of:=RANDBETWEEN(2;4)" office:value-type="float" office:value="3">
            <text:p>3</text:p>
          </table:table-cell>
          <table:table-cell table:formula="of:=CHOOSE([.I38]-1;&quot;m³&quot;;&quot;dm³&quot;;&quot;cm³&quot;;&quot;mm³&quot;)" office:value-type="string" office:string-value="dm³">
            <text:p>dm³</text:p>
          </table:table-cell>
          <table:table-cell table:number-columns-repeated="246"/>
        </table:table-row>
        <table:table-row table:style-name="ro1">
          <table:table-cell/>
          <table:table-cell table:number-columns-repeated="2"/>
          <table:table-cell table:style-name="ce68" table:formula="of:=IF(ISBLANK([.C39]);&quot;&quot;;IF(ISERROR(FIND(&quot;|&quot;&amp; SUBSTITUTE(SUBSTITUTE(SUBSTITUTE(SUBSTITUTE([.B39];&quot; &quot;;&quot;&quot;);&quot;·&quot;;&quot;*&quot; );&quot;–&quot; ;&quot;-&quot; );&quot;:&quot;;&quot;/&quot;) &amp;&quot;|&quot;;&quot;|&quot; &amp; SUBSTITUTE([.C39];&quot; &quot;;&quot;&quot;) &amp;&quot;|&quot;));&quot;&quot;;&quot;&quot;))">
            <text:p/>
          </table:table-cell>
          <table:table-cell table:number-columns-repeated="252"/>
        </table:table-row>
        <table:table-row table:style-name="ro1">
          <table:table-cell table:style-name="ce59" office:value-type="string">
            <text:p>Volumenberechnungen</text:p>
          </table:table-cell>
          <table:table-cell table:number-columns-repeated="2"/>
          <table:table-cell table:style-name="ce68" table:formula="of:=IF(ISBLANK([.C40]);&quot;&quot;;IF(ISERROR(FIND(&quot;|&quot;&amp; SUBSTITUTE(SUBSTITUTE(SUBSTITUTE(SUBSTITUTE([.B40];&quot; &quot;;&quot;&quot;);&quot;·&quot;;&quot;*&quot; );&quot;–&quot; ;&quot;-&quot; );&quot;:&quot;;&quot;/&quot;) &amp;&quot;|&quot;;&quot;|&quot; &amp; SUBSTITUTE([.C40];&quot; &quot;;&quot;&quot;) &amp;&quot;|&quot;));&quot;&quot;;&quot;&quot;))">
            <text:p/>
          </table:table-cell>
          <table:table-cell table:number-columns-repeated="3"/>
          <table:table-cell table:style-name="ce33" office:value-type="string">
            <text:p>1=m³; 2=dm³; 3=cm³; 4=mm³</text:p>
          </table:table-cell>
          <table:table-cell table:style-name="ce67" office:value-type="string">
            <text:p>Summand</text:p>
          </table:table-cell>
          <table:table-cell table:style-name="Default" office:value-type="string">
            <text:p>Zieleinheit</text:p>
          </table:table-cell>
          <table:table-cell office:value-type="string">
            <text:p>Änderung</text:p>
          </table:table-cell>
          <table:table-cell office:value-type="string">
            <text:p>Vorzeichen</text:p>
          </table:table-cell>
          <table:table-cell table:number-columns-repeated="244"/>
        </table:table-row>
        <table:table-row table:style-name="ro1">
          <table:table-cell table:formula="of:= VALUE([.H41]) &amp; &quot; &quot; &amp; CHOOSE([.J41];&quot;m³&quot;;&quot;dm³&quot;;&quot;cm³&quot;;&quot;mm²&quot;) &amp; IF([.L41]&gt;0;&quot; + &quot;;&quot; - &quot;)&amp;VALUE([.I41]+99*[.I41]*[.K41]) &amp; &quot; &quot; &amp; CHOOSE([.J41]+[.K41];&quot;m³&quot;;&quot;dm³&quot;;&quot;cm³&quot;;&quot;mm³&quot;)&amp;&quot; = &quot;" office:value-type="string" office:string-value="8,1 cm³ + 0,8 cm³ = ">
            <text:p>8,1 cm³ + 0,8 cm³ = </text:p>
          </table:table-cell>
          <table:table-cell/>
          <table:table-cell table:formula="of:=([.H41]+([.I41]*[.L41]))/1000 &amp; CHOOSE([.J41]-1;&quot;m³&quot;;&quot;dm³&quot;;&quot;cm³&quot;;&quot;mm³&quot;) &amp; &quot;|&quot;&amp;([.H41]+([.I41]*[.L41])) &amp; CHOOSE([.J41];&quot;m³&quot;;&quot;dm³&quot;;&quot;cm³&quot;;&quot;mm³&quot;)&amp;&quot;|&quot;&amp;([.H41]+([.I41]*[.L41]))*1000&amp;CHOOSE([.J41]+1;&quot;m³&quot;;&quot;dm³&quot;;&quot;cm³&quot;;&quot;mm³&quot;)" office:value-type="string" office:string-value="0,0089dm³|8,9cm³|8900mm³">
            <text:p>0,0089dm³|8,9cm³|8900mm³</text:p>
          </table:table-cell>
          <table:table-cell table:style-name="ce68" table:formula="of:=IF(ISBLANK([.C41]);&quot;&quot;;IF(ISERROR(FIND(&quot;|&quot;&amp; SUBSTITUTE(SUBSTITUTE(SUBSTITUTE(SUBSTITUTE([.B41];&quot; &quot;;&quot;&quot;);&quot;l&quot;;&quot;dm³&quot; );&quot;–&quot; ;&quot;-&quot; );&quot;:&quot;;&quot;/&quot;) &amp;&quot;|&quot;;&quot;|&quot; &amp; SUBSTITUTE([.C41];&quot; &quot;;&quot;&quot;) &amp;&quot;|&quot;));&quot;&quot;;&quot;&quot;))" office:value-type="string" office:string-value="">
            <text:p></text:p>
          </table:table-cell>
          <table:table-cell table:number-columns-repeated="3"/>
          <table:table-cell table:formula="of:=RANDBETWEEN(4;100)/10" office:value-type="float" office:value="8.1">
            <text:p>8,1</text:p>
          </table:table-cell>
          <table:table-cell table:formula="of:=RANDBETWEEN(10;20)/20" office:value-type="float" office:value="0.8">
            <text:p>0,8</text:p>
          </table:table-cell>
          <table:table-cell table:style-name="Default" table:formula="of:=RANDBETWEEN(2;3)" office:value-type="float" office:value="3">
            <text:p>3</text:p>
          </table:table-cell>
          <table:table-cell table:style-name="ce77" office:value-type="float" office:value="0">
            <text:p>0</text:p>
          </table:table-cell>
          <table:table-cell office:value-type="float" office:value="1">
            <text:p>1</text:p>
          </table:table-cell>
          <table:table-cell table:number-columns-repeated="244"/>
        </table:table-row>
        <table:table-row table:style-name="ro1">
          <table:table-cell table:formula="of:= VALUE([.H42]) &amp; &quot; &quot; &amp; CHOOSE([.J42];&quot;m³&quot;;&quot;dm³&quot;;&quot;cm³&quot;;&quot;mm²&quot;) &amp; IF([.L42]&gt;0;&quot; + &quot;;&quot; - &quot;)&amp;VALUE([.I42]+99*[.I42]*[.K42]) &amp; &quot; &quot; &amp; CHOOSE([.J42]+[.K42];&quot;m³&quot;;&quot;dm³&quot;;&quot;cm³&quot;;&quot;mm³&quot;)&amp;&quot; = &quot;" office:value-type="string" office:string-value="4,2 cm³ + 100 mm³ = ">
            <text:p>4,2 cm³ + 100 mm³ = </text:p>
          </table:table-cell>
          <table:table-cell/>
          <table:table-cell table:formula="of:=([.H42]+([.I42]*[.L42]))/1000 &amp; CHOOSE([.J42]-1;&quot;m³&quot;;&quot;dm³&quot;;&quot;cm³&quot;;&quot;mm³&quot;) &amp; &quot;|&quot;&amp;([.H42]+([.I42]*[.L42])) &amp; CHOOSE([.J42];&quot;m³&quot;;&quot;dm³&quot;;&quot;cm³&quot;;&quot;mm³&quot;)&amp;&quot;|&quot;&amp;([.H42]+([.I42]*[.L42]))*1000&amp;CHOOSE([.J42]+1;&quot;m³&quot;;&quot;dm³&quot;;&quot;cm³&quot;;&quot;mm³&quot;)" office:value-type="string" office:string-value="0,0052dm³|5,2cm³|5200mm³">
            <text:p>0,0052dm³|5,2cm³|5200mm³</text:p>
          </table:table-cell>
          <table:table-cell table:style-name="ce68" table:formula="of:=IF(ISBLANK([.C42]);&quot;&quot;;IF(ISERROR(FIND(&quot;|&quot;&amp; SUBSTITUTE(SUBSTITUTE(SUBSTITUTE(SUBSTITUTE([.B42];&quot; &quot;;&quot;&quot;);&quot;l&quot;;&quot;dm³&quot; );&quot;–&quot; ;&quot;-&quot; );&quot;:&quot;;&quot;/&quot;) &amp;&quot;|&quot;;&quot;|&quot; &amp; SUBSTITUTE([.C42];&quot; &quot;;&quot;&quot;) &amp;&quot;|&quot;));&quot;&quot;;&quot;&quot;))" office:value-type="string" office:string-value="">
            <text:p></text:p>
          </table:table-cell>
          <table:table-cell table:number-columns-repeated="3"/>
          <table:table-cell table:formula="of:=RANDBETWEEN(4;100)/10" office:value-type="float" office:value="4.2">
            <text:p>4,2</text:p>
          </table:table-cell>
          <table:table-cell table:formula="of:=RANDBETWEEN(10;20)/20" office:value-type="float" office:value="1">
            <text:p>1</text:p>
          </table:table-cell>
          <table:table-cell table:style-name="Default" table:formula="of:=RANDBETWEEN(2;3)" office:value-type="float" office:value="3">
            <text:p>3</text:p>
          </table:table-cell>
          <table:table-cell table:style-name="ce77" table:formula="of:=RANDBETWEEN(0;1)" office:value-type="float" office:value="1">
            <text:p>1</text:p>
          </table:table-cell>
          <table:table-cell office:value-type="float" office:value="1">
            <text:p>1</text:p>
          </table:table-cell>
          <table:table-cell table:number-columns-repeated="244"/>
        </table:table-row>
        <table:table-row table:style-name="ro1">
          <table:table-cell table:formula="of:= VALUE([.H43]) &amp; &quot; &quot; &amp; CHOOSE([.J43];&quot;m³&quot;;&quot;dm³&quot;;&quot;cm³&quot;;&quot;mm²&quot;) &amp; IF([.L43]&gt;0;&quot; + &quot;;&quot; - &quot;)&amp;VALUE([.I43]+99*[.I43]*[.K43]) &amp; &quot; &quot; &amp; CHOOSE([.J43]+[.K43];&quot;m³&quot;;&quot;dm³&quot;;&quot;cm³&quot;;&quot;mm³&quot;)&amp;&quot; = &quot;" office:value-type="string" office:string-value="4,8 cm³ + 0,7 cm³ = ">
            <text:p>4,8 cm³ + 0,7 cm³ = </text:p>
          </table:table-cell>
          <table:table-cell/>
          <table:table-cell table:formula="of:=([.H43]+([.I43]*[.L43]))/1000 &amp; CHOOSE([.J43]-1;&quot;m³&quot;;&quot;dm³&quot;;&quot;cm³&quot;;&quot;mm³&quot;) &amp; &quot;|&quot;&amp;([.H43]+([.I43]*[.L43])) &amp; CHOOSE([.J43];&quot;m³&quot;;&quot;dm³&quot;;&quot;cm³&quot;;&quot;mm³&quot;)&amp;&quot;|&quot;&amp;([.H43]+([.I43]*[.L43]))*1000&amp;CHOOSE([.J43]+1;&quot;m³&quot;;&quot;dm³&quot;;&quot;cm³&quot;;&quot;mm³&quot;)" office:value-type="string" office:string-value="0,0055dm³|5,5cm³|5500mm³">
            <text:p>0,0055dm³|5,5cm³|5500mm³</text:p>
          </table:table-cell>
          <table:table-cell table:style-name="ce68" table:formula="of:=IF(ISBLANK([.C43]);&quot;&quot;;IF(ISERROR(FIND(&quot;|&quot;&amp; SUBSTITUTE(SUBSTITUTE(SUBSTITUTE(SUBSTITUTE([.B43];&quot; &quot;;&quot;&quot;);&quot;l&quot;;&quot;dm³&quot; );&quot;–&quot; ;&quot;-&quot; );&quot;:&quot;;&quot;/&quot;) &amp;&quot;|&quot;;&quot;|&quot; &amp; SUBSTITUTE([.C43];&quot; &quot;;&quot;&quot;) &amp;&quot;|&quot;));&quot;&quot;;&quot;&quot;))" office:value-type="string" office:string-value="">
            <text:p></text:p>
          </table:table-cell>
          <table:table-cell table:number-columns-repeated="3"/>
          <table:table-cell table:formula="of:=RANDBETWEEN(4;100)/10" office:value-type="float" office:value="4.8">
            <text:p>4,8</text:p>
          </table:table-cell>
          <table:table-cell table:formula="of:=RANDBETWEEN(10;20)/20" office:value-type="float" office:value="0.7">
            <text:p>0,7</text:p>
          </table:table-cell>
          <table:table-cell table:style-name="Default" table:formula="of:=RANDBETWEEN(2;3)" office:value-type="float" office:value="3">
            <text:p>3</text:p>
          </table:table-cell>
          <table:table-cell table:style-name="ce77" table:formula="of:=RANDBETWEEN(0;1)" office:value-type="float" office:value="0">
            <text:p>0</text:p>
          </table:table-cell>
          <table:table-cell office:value-type="float" office:value="1">
            <text:p>1</text:p>
          </table:table-cell>
          <table:table-cell table:number-columns-repeated="244"/>
        </table:table-row>
        <table:table-row table:style-name="ro1">
          <table:table-cell table:formula="of:= VALUE([.H44]) &amp; &quot; &quot; &amp; CHOOSE([.J44];&quot;m³&quot;;&quot;dm³&quot;;&quot;cm³&quot;;&quot;mm²&quot;) &amp; IF([.L44]&gt;0;&quot; + &quot;;&quot; - &quot;)&amp;VALUE([.I44]+99*[.I44]*[.K44]) &amp; &quot; &quot; &amp; CHOOSE([.J44]+[.K44];&quot;m³&quot;;&quot;dm³&quot;;&quot;cm³&quot;;&quot;mm³&quot;)&amp;&quot; = &quot;" office:value-type="string" office:string-value="3,5 cm³ + 0,85 cm³ = ">
            <text:p>3,5 cm³ + 0,85 cm³ = </text:p>
          </table:table-cell>
          <table:table-cell/>
          <table:table-cell table:formula="of:=([.H44]+([.I44]*[.L44]))/1000 &amp; CHOOSE([.J44]-1;&quot;m³&quot;;&quot;dm³&quot;;&quot;cm³&quot;;&quot;mm³&quot;) &amp; &quot;|&quot;&amp;([.H44]+([.I44]*[.L44])) &amp; CHOOSE([.J44];&quot;m³&quot;;&quot;dm³&quot;;&quot;cm³&quot;;&quot;mm³&quot;)&amp;&quot;|&quot;&amp;([.H44]+([.I44]*[.L44]))*1000&amp;CHOOSE([.J44]+1;&quot;m³&quot;;&quot;dm³&quot;;&quot;cm³&quot;;&quot;mm³&quot;)" office:value-type="string" office:string-value="0,00435dm³|4,35cm³|4350mm³">
            <text:p>0,00435dm³|4,35cm³|4350mm³</text:p>
          </table:table-cell>
          <table:table-cell table:style-name="ce68" table:formula="of:=IF(ISBLANK([.C44]);&quot;&quot;;IF(ISERROR(FIND(&quot;|&quot;&amp; SUBSTITUTE(SUBSTITUTE(SUBSTITUTE(SUBSTITUTE([.B44];&quot; &quot;;&quot;&quot;);&quot;l&quot;;&quot;dm³&quot; );&quot;–&quot; ;&quot;-&quot; );&quot;:&quot;;&quot;/&quot;) &amp;&quot;|&quot;;&quot;|&quot; &amp; SUBSTITUTE([.C44];&quot; &quot;;&quot;&quot;) &amp;&quot;|&quot;));&quot;&quot;;&quot;&quot;))" office:value-type="string" office:string-value="">
            <text:p></text:p>
          </table:table-cell>
          <table:table-cell table:number-columns-repeated="3"/>
          <table:table-cell table:formula="of:=RANDBETWEEN(200/5;1000/5)/100*5" office:value-type="float" office:value="3.5">
            <text:p>3,5</text:p>
          </table:table-cell>
          <table:table-cell table:formula="of:=RANDBETWEEN(10;20)/20" office:value-type="float" office:value="0.85">
            <text:p>0,85</text:p>
          </table:table-cell>
          <table:table-cell table:style-name="Default" table:formula="of:=RANDBETWEEN(2;3)" office:value-type="float" office:value="3">
            <text:p>3</text:p>
          </table:table-cell>
          <table:table-cell table:style-name="ce77" table:formula="of:=RANDBETWEEN(0;1)" office:value-type="float" office:value="0">
            <text:p>0</text:p>
          </table:table-cell>
          <table:table-cell office:value-type="float" office:value="1">
            <text:p>1</text:p>
          </table:table-cell>
          <table:table-cell table:number-columns-repeated="244"/>
        </table:table-row>
        <table:table-row table:style-name="ro1">
          <table:table-cell table:formula="of:= VALUE([.H45]) &amp; &quot; &quot; &amp; CHOOSE([.J45];&quot;m³&quot;;&quot;dm³&quot;;&quot;cm³&quot;;&quot;mm²&quot;) &amp; IF([.L45]&gt;0;&quot; + &quot;;&quot; - &quot;)&amp;VALUE([.I45]+99*[.I45]*[.K45]) &amp; &quot; &quot; &amp; CHOOSE([.J45]+[.K45];&quot;m³&quot;;&quot;dm³&quot;;&quot;cm³&quot;;&quot;mm³&quot;)&amp;&quot; = &quot;" office:value-type="string" office:string-value="6,25 dm³ + 955 cm³ = ">
            <text:p>6,25 dm³ + 955 cm³ = </text:p>
          </table:table-cell>
          <table:table-cell/>
          <table:table-cell table:formula="of:=([.H45]+([.I45]*[.L45]))/1000 &amp; CHOOSE([.J45]-1;&quot;m³&quot;;&quot;dm³&quot;;&quot;cm³&quot;;&quot;mm³&quot;) &amp; &quot;|&quot;&amp;([.H45]+([.I45]*[.L45])) &amp; CHOOSE([.J45];&quot;m³&quot;;&quot;dm³&quot;;&quot;cm³&quot;;&quot;mm³&quot;)&amp;&quot;|&quot;&amp;([.H45]+([.I45]*[.L45]))*1000&amp;CHOOSE([.J45]+1;&quot;m³&quot;;&quot;dm³&quot;;&quot;cm³&quot;;&quot;mm³&quot;)" office:value-type="string" office:string-value="0,0158m³|15,8dm³|15800cm³">
            <text:p>0,0158m³|15,8dm³|15800cm³</text:p>
          </table:table-cell>
          <table:table-cell table:style-name="ce68" table:formula="of:=IF(ISBLANK([.C45]);&quot;&quot;;IF(ISERROR(FIND(&quot;|&quot;&amp; SUBSTITUTE(SUBSTITUTE(SUBSTITUTE(SUBSTITUTE([.B45];&quot; &quot;;&quot;&quot;);&quot;l&quot;;&quot;dm³&quot; );&quot;–&quot; ;&quot;-&quot; );&quot;:&quot;;&quot;/&quot;) &amp;&quot;|&quot;;&quot;|&quot; &amp; SUBSTITUTE([.C45];&quot; &quot;;&quot;&quot;) &amp;&quot;|&quot;));&quot;&quot;;&quot;&quot;))" office:value-type="string" office:string-value="">
            <text:p></text:p>
          </table:table-cell>
          <table:table-cell table:number-columns-repeated="3"/>
          <table:table-cell table:formula="of:=RANDBETWEEN(200/5;1000/5)/100*5" office:value-type="float" office:value="6.25">
            <text:p>6,25</text:p>
          </table:table-cell>
          <table:table-cell table:formula="of:=RANDBETWEEN(100;200)/20" office:value-type="float" office:value="9.55">
            <text:p>9,55</text:p>
          </table:table-cell>
          <table:table-cell table:style-name="Default" table:formula="of:=RANDBETWEEN(2;3)" office:value-type="float" office:value="2">
            <text:p>2</text:p>
          </table:table-cell>
          <table:table-cell table:style-name="ce77" table:formula="of:=RANDBETWEEN(0;1)" office:value-type="float" office:value="1">
            <text:p>1</text:p>
          </table:table-cell>
          <table:table-cell office:value-type="float" office:value="1">
            <text:p>1</text:p>
          </table:table-cell>
          <table:table-cell table:number-columns-repeated="244"/>
        </table:table-row>
        <table:table-row table:style-name="ro1">
          <table:table-cell table:formula="of:= VALUE([.H46]) &amp; &quot; &quot; &amp; CHOOSE([.J46];&quot;m³&quot;;&quot;dm³&quot;;&quot;cm³&quot;;&quot;mm²&quot;) &amp; IF([.L46]&gt;0;&quot; + &quot;;&quot; - &quot;)&amp;VALUE([.I46]+99*[.I46]*[.K46]) &amp; &quot; &quot; &amp; CHOOSE([.J46]+[.K46];&quot;m³&quot;;&quot;dm³&quot;;&quot;cm³&quot;;&quot;mm³&quot;)&amp;&quot; = &quot;" office:value-type="string" office:string-value="2,7 dm³ + 200 cm³ = ">
            <text:p>2,7 dm³ + 200 cm³ = </text:p>
          </table:table-cell>
          <table:table-cell/>
          <table:table-cell table:formula="of:=([.H46]+([.I46]*[.L46]))/1000 &amp; CHOOSE([.J46]-1;&quot;m³&quot;;&quot;dm³&quot;;&quot;cm³&quot;;&quot;mm³&quot;) &amp; &quot;|&quot;&amp;([.H46]+([.I46]*[.L46])) &amp; CHOOSE([.J46];&quot;m³&quot;;&quot;dm³&quot;;&quot;cm³&quot;;&quot;mm³&quot;)&amp;&quot;|&quot;&amp;([.H46]+([.I46]*[.L46]))*1000&amp;CHOOSE([.J46]+1;&quot;m³&quot;;&quot;dm³&quot;;&quot;cm³&quot;;&quot;mm³&quot;)" office:value-type="string" office:string-value="0,0047m³|4,7dm³|4700cm³">
            <text:p>0,0047m³|4,7dm³|4700cm³</text:p>
          </table:table-cell>
          <table:table-cell table:style-name="ce68" table:formula="of:=IF(ISBLANK([.C46]);&quot;&quot;;IF(ISERROR(FIND(&quot;|&quot;&amp; SUBSTITUTE(SUBSTITUTE(SUBSTITUTE(SUBSTITUTE([.B46];&quot; &quot;;&quot;&quot;);&quot;l&quot;;&quot;dm³&quot; );&quot;–&quot; ;&quot;-&quot; );&quot;:&quot;;&quot;/&quot;) &amp;&quot;|&quot;;&quot;|&quot; &amp; SUBSTITUTE([.C46];&quot; &quot;;&quot;&quot;) &amp;&quot;|&quot;));&quot;&quot;;&quot;&quot;))" office:value-type="string" office:string-value="">
            <text:p></text:p>
          </table:table-cell>
          <table:table-cell table:number-columns-repeated="3"/>
          <table:table-cell table:formula="of:=RANDBETWEEN(200/5;1000/5)/100*5" office:value-type="float" office:value="2.7">
            <text:p>2,7</text:p>
          </table:table-cell>
          <table:table-cell table:formula="of:=RANDBETWEEN(100;200)/100" office:value-type="float" office:value="2">
            <text:p>2</text:p>
          </table:table-cell>
          <table:table-cell table:style-name="Default" table:formula="of:=RANDBETWEEN(2;3)" office:value-type="float" office:value="2">
            <text:p>2</text:p>
          </table:table-cell>
          <table:table-cell table:style-name="ce77" table:formula="of:=RANDBETWEEN(0;1)" office:value-type="float" office:value="1">
            <text:p>1</text:p>
          </table:table-cell>
          <table:table-cell office:value-type="float" office:value="1">
            <text:p>1</text:p>
          </table:table-cell>
          <table:table-cell table:number-columns-repeated="244"/>
        </table:table-row>
        <table:table-row table:style-name="ro1">
          <table:table-cell table:formula="of:= VALUE([.H47]) &amp; &quot; &quot; &amp; CHOOSE([.J47];&quot;m³&quot;;&quot;dm³&quot;;&quot;cm³&quot;;&quot;mm²&quot;) &amp; IF([.L47]&gt;0;&quot; + &quot;;&quot; - &quot;)&amp;VALUE([.I47]+99*[.I47]*[.K47]) &amp; &quot; &quot; &amp; CHOOSE([.J47]+[.K47];&quot;m³&quot;;&quot;dm³&quot;;&quot;cm³&quot;;&quot;mm³&quot;)&amp;&quot; = &quot;" office:value-type="string" office:string-value="6,35 dm³ + 156 cm³ = ">
            <text:p>6,35 dm³ + 156 cm³ = </text:p>
          </table:table-cell>
          <table:table-cell/>
          <table:table-cell table:formula="of:=([.H47]+([.I47]*[.L47]))/1000 &amp; CHOOSE([.J47]-1;&quot;m³&quot;;&quot;dm³&quot;;&quot;cm³&quot;;&quot;mm³&quot;) &amp; &quot;|&quot;&amp;([.H47]+([.I47]*[.L47])) &amp; CHOOSE([.J47];&quot;m³&quot;;&quot;dm³&quot;;&quot;cm³&quot;;&quot;mm³&quot;)&amp;&quot;|&quot;&amp;([.H47]+([.I47]*[.L47]))*1000&amp;CHOOSE([.J47]+1;&quot;m³&quot;;&quot;dm³&quot;;&quot;cm³&quot;;&quot;mm³&quot;)" office:value-type="string" office:string-value="0,00791m³|7,91dm³|7910cm³">
            <text:p>0,00791m³|7,91dm³|7910cm³</text:p>
          </table:table-cell>
          <table:table-cell table:style-name="ce68" table:formula="of:=IF(ISBLANK([.C47]);&quot;&quot;;IF(ISERROR(FIND(&quot;|&quot;&amp; SUBSTITUTE(SUBSTITUTE(SUBSTITUTE(SUBSTITUTE([.B47];&quot; &quot;;&quot;&quot;);&quot;l&quot;;&quot;dm³&quot; );&quot;–&quot; ;&quot;-&quot; );&quot;:&quot;;&quot;/&quot;) &amp;&quot;|&quot;;&quot;|&quot; &amp; SUBSTITUTE([.C47];&quot; &quot;;&quot;&quot;) &amp;&quot;|&quot;));&quot;&quot;;&quot;&quot;))" office:value-type="string" office:string-value="">
            <text:p></text:p>
          </table:table-cell>
          <table:table-cell table:number-columns-repeated="3"/>
          <table:table-cell table:formula="of:=RANDBETWEEN(200/5;1000/5)/100*5" office:value-type="float" office:value="6.35">
            <text:p>6,35</text:p>
          </table:table-cell>
          <table:table-cell table:formula="of:=RANDBETWEEN(100;200)/100" office:value-type="float" office:value="1.56">
            <text:p>1,56</text:p>
          </table:table-cell>
          <table:table-cell table:style-name="Default" table:formula="of:=RANDBETWEEN(2;3)" office:value-type="float" office:value="2">
            <text:p>2</text:p>
          </table:table-cell>
          <table:table-cell table:style-name="ce77" table:formula="of:=RANDBETWEEN(0;1)" office:value-type="float" office:value="1">
            <text:p>1</text:p>
          </table:table-cell>
          <table:table-cell office:value-type="float" office:value="1">
            <text:p>1</text:p>
          </table:table-cell>
          <table:table-cell table:number-columns-repeated="244"/>
        </table:table-row>
        <table:table-row table:style-name="ro1">
          <table:table-cell table:formula="of:= VALUE([.H48]) &amp; &quot; &quot; &amp; CHOOSE([.J48];&quot;m³&quot;;&quot;dm³&quot;;&quot;cm³&quot;;&quot;mm²&quot;) &amp; IF([.L48]&gt;0;&quot; + &quot;;&quot; - &quot;)&amp;VALUE([.I48]+99*[.I48]*[.K48]) &amp; &quot; &quot; &amp; CHOOSE([.J48]+[.K48];&quot;m³&quot;;&quot;dm³&quot;;&quot;cm³&quot;;&quot;mm³&quot;)&amp;&quot; = &quot;" office:value-type="string" office:string-value="3,75 cm³ + 1,76 cm³ = ">
            <text:p>3,75 cm³ + 1,76 cm³ = </text:p>
          </table:table-cell>
          <table:table-cell/>
          <table:table-cell table:formula="of:=([.H48]+([.I48]*[.L48]))/1000 &amp; CHOOSE([.J48]-1;&quot;m³&quot;;&quot;dm³&quot;;&quot;cm³&quot;;&quot;mm³&quot;) &amp; &quot;|&quot;&amp;([.H48]+([.I48]*[.L48])) &amp; CHOOSE([.J48];&quot;m³&quot;;&quot;dm³&quot;;&quot;cm³&quot;;&quot;mm³&quot;)&amp;&quot;|&quot;&amp;([.H48]+([.I48]*[.L48]))*1000&amp;CHOOSE([.J48]+1;&quot;m³&quot;;&quot;dm³&quot;;&quot;cm³&quot;;&quot;mm³&quot;)" office:value-type="string" office:string-value="0,00551dm³|5,51cm³|5510mm³">
            <text:p>0,00551dm³|5,51cm³|5510mm³</text:p>
          </table:table-cell>
          <table:table-cell table:style-name="ce68" table:formula="of:=IF(ISBLANK([.C48]);&quot;&quot;;IF(ISERROR(FIND(&quot;|&quot;&amp; SUBSTITUTE(SUBSTITUTE(SUBSTITUTE(SUBSTITUTE([.B48];&quot; &quot;;&quot;&quot;);&quot;l&quot;;&quot;dm³&quot; );&quot;–&quot; ;&quot;-&quot; );&quot;:&quot;;&quot;/&quot;) &amp;&quot;|&quot;;&quot;|&quot; &amp; SUBSTITUTE([.C48];&quot; &quot;;&quot;&quot;) &amp;&quot;|&quot;));&quot;&quot;;&quot;&quot;))" office:value-type="string" office:string-value="">
            <text:p></text:p>
          </table:table-cell>
          <table:table-cell table:number-columns-repeated="3"/>
          <table:table-cell table:formula="of:=RANDBETWEEN(200/5;1000/5)/100*5" office:value-type="float" office:value="3.75">
            <text:p>3,75</text:p>
          </table:table-cell>
          <table:table-cell table:formula="of:=RANDBETWEEN(100;200)/100" office:value-type="float" office:value="1.76">
            <text:p>1,76</text:p>
          </table:table-cell>
          <table:table-cell table:style-name="Default" table:formula="of:=RANDBETWEEN(2;3)" office:value-type="float" office:value="3">
            <text:p>3</text:p>
          </table:table-cell>
          <table:table-cell table:style-name="ce77" table:formula="of:=RANDBETWEEN(0;1)" office:value-type="float" office:value="0">
            <text:p>0</text:p>
          </table:table-cell>
          <table:table-cell office:value-type="float" office:value="1">
            <text:p>1</text:p>
          </table:table-cell>
          <table:table-cell table:number-columns-repeated="244"/>
        </table:table-row>
        <table:table-row table:style-name="ro1">
          <table:table-cell table:formula="of:= VALUE([.H49]) &amp; &quot; &quot; &amp; CHOOSE([.J49];&quot;m³&quot;;&quot;dm³&quot;;&quot;cm³&quot;;&quot;mm²&quot;) &amp; IF([.L49]&gt;0;&quot; + &quot;;&quot; - &quot;)&amp;VALUE([.I49]+99*[.I49]*[.K49]) &amp; &quot; &quot; &amp; CHOOSE([.J49]+[.K49];&quot;m³&quot;;&quot;dm³&quot;;&quot;cm³&quot;;&quot;mm³&quot;)&amp;&quot; = &quot;" office:value-type="string" office:string-value="3,7 cm³ + 2 cm³ = ">
            <text:p>3,7 cm³ + 2 cm³ = </text:p>
          </table:table-cell>
          <table:table-cell/>
          <table:table-cell table:formula="of:=([.H49]+([.I49]*[.L49]))/1000 &amp; CHOOSE([.J49]-1;&quot;m³&quot;;&quot;dm³&quot;;&quot;cm³&quot;;&quot;mm³&quot;) &amp; &quot;|&quot;&amp;([.H49]+([.I49]*[.L49])) &amp; CHOOSE([.J49];&quot;m³&quot;;&quot;dm³&quot;;&quot;cm³&quot;;&quot;mm³&quot;)&amp;&quot;|&quot;&amp;([.H49]+([.I49]*[.L49]))*1000&amp;CHOOSE([.J49]+1;&quot;m³&quot;;&quot;dm³&quot;;&quot;cm³&quot;;&quot;mm³&quot;)" office:value-type="string" office:string-value="0,0057dm³|5,7cm³|5700mm³">
            <text:p>0,0057dm³|5,7cm³|5700mm³</text:p>
          </table:table-cell>
          <table:table-cell table:style-name="ce68" table:formula="of:=IF(ISBLANK([.C49]);&quot;&quot;;IF(ISERROR(FIND(&quot;|&quot;&amp; SUBSTITUTE(SUBSTITUTE(SUBSTITUTE(SUBSTITUTE([.B49];&quot; &quot;;&quot;&quot;);&quot;l&quot;;&quot;dm³&quot; );&quot;–&quot; ;&quot;-&quot; );&quot;:&quot;;&quot;/&quot;) &amp;&quot;|&quot;;&quot;|&quot; &amp; SUBSTITUTE([.C49];&quot; &quot;;&quot;&quot;) &amp;&quot;|&quot;));&quot;&quot;;&quot;&quot;))" office:value-type="string" office:string-value="">
            <text:p></text:p>
          </table:table-cell>
          <table:table-cell table:number-columns-repeated="3"/>
          <table:table-cell table:formula="of:=RANDBETWEEN(200/5;1000/5)/100*5" office:value-type="float" office:value="3.7">
            <text:p>3,7</text:p>
          </table:table-cell>
          <table:table-cell table:formula="of:=RANDBETWEEN(100;200)/100" office:value-type="float" office:value="2">
            <text:p>2</text:p>
          </table:table-cell>
          <table:table-cell table:style-name="Default" table:formula="of:=RANDBETWEEN(2;3)" office:value-type="float" office:value="3">
            <text:p>3</text:p>
          </table:table-cell>
          <table:table-cell table:style-name="ce77" table:formula="of:=RANDBETWEEN(0;1)" office:value-type="float" office:value="0">
            <text:p>0</text:p>
          </table:table-cell>
          <table:table-cell office:value-type="float" office:value="1">
            <text:p>1</text:p>
          </table:table-cell>
          <table:table-cell table:number-columns-repeated="244"/>
        </table:table-row>
        <table:table-row table:style-name="ro1">
          <table:table-cell table:formula="of:= VALUE([.H50]) &amp; &quot; &quot; &amp; CHOOSE([.J50];&quot;m³&quot;;&quot;dm³&quot;;&quot;cm³&quot;;&quot;mm²&quot;) &amp; IF([.L50]&gt;0;&quot; + &quot;;&quot; - &quot;)&amp;VALUE([.I50]+99*[.I50]*[.K50]) &amp; &quot; &quot; &amp; CHOOSE([.J50]+[.K50];&quot;m³&quot;;&quot;dm³&quot;;&quot;cm³&quot;;&quot;mm³&quot;)&amp;&quot; = &quot;" office:value-type="string" office:string-value="3 cm³ + 1,93 cm³ = ">
            <text:p>3 cm³ + 1,93 cm³ = </text:p>
          </table:table-cell>
          <table:table-cell/>
          <table:table-cell table:formula="of:=([.H50]+([.I50]*[.L50]))/1000 &amp; CHOOSE([.J50]-1;&quot;m³&quot;;&quot;dm³&quot;;&quot;cm³&quot;;&quot;mm³&quot;) &amp; &quot;|&quot;&amp;([.H50]+([.I50]*[.L50])) &amp; CHOOSE([.J50];&quot;m³&quot;;&quot;dm³&quot;;&quot;cm³&quot;;&quot;mm³&quot;)&amp;&quot;|&quot;&amp;([.H50]+([.I50]*[.L50]))*1000&amp;CHOOSE([.J50]+1;&quot;m³&quot;;&quot;dm³&quot;;&quot;cm³&quot;;&quot;mm³&quot;)" office:value-type="string" office:string-value="0,00493dm³|4,93cm³|4930mm³">
            <text:p>0,00493dm³|4,93cm³|4930mm³</text:p>
          </table:table-cell>
          <table:table-cell table:style-name="ce68" table:formula="of:=IF(ISBLANK([.C50]);&quot;&quot;;IF(ISERROR(FIND(&quot;|&quot;&amp; SUBSTITUTE(SUBSTITUTE(SUBSTITUTE(SUBSTITUTE([.B50];&quot; &quot;;&quot;&quot;);&quot;l&quot;;&quot;dm³&quot; );&quot;–&quot; ;&quot;-&quot; );&quot;:&quot;;&quot;/&quot;) &amp;&quot;|&quot;;&quot;|&quot; &amp; SUBSTITUTE([.C50];&quot; &quot;;&quot;&quot;) &amp;&quot;|&quot;));&quot;&quot;;&quot;&quot;))" office:value-type="string" office:string-value="">
            <text:p></text:p>
          </table:table-cell>
          <table:table-cell table:number-columns-repeated="3"/>
          <table:table-cell table:formula="of:=RANDBETWEEN(200/5;1000/5)/100*5" office:value-type="float" office:value="3">
            <text:p>3</text:p>
          </table:table-cell>
          <table:table-cell table:formula="of:=RANDBETWEEN(100;200)/100" office:value-type="float" office:value="1.93">
            <text:p>1,93</text:p>
          </table:table-cell>
          <table:table-cell table:style-name="Default" table:formula="of:=RANDBETWEEN(2;3)" office:value-type="float" office:value="3">
            <text:p>3</text:p>
          </table:table-cell>
          <table:table-cell table:style-name="ce77" table:formula="of:=RANDBETWEEN(0;1)" office:value-type="float" office:value="0">
            <text:p>0</text:p>
          </table:table-cell>
          <table:table-cell office:value-type="float" office:value="1">
            <text:p>1</text:p>
          </table:table-cell>
          <table:table-cell table:number-columns-repeated="244"/>
        </table:table-row>
        <table:table-row table:style-name="ro1">
          <table:table-cell/>
          <table:table-cell table:number-columns-repeated="2"/>
          <table:table-cell table:style-name="ce68" table:formula="of:=IF(ISBLANK([.C51]);&quot;&quot;;IF(ISERROR(FIND(&quot;|&quot;&amp; SUBSTITUTE(SUBSTITUTE(SUBSTITUTE(SUBSTITUTE([.B51];&quot; &quot;;&quot;&quot;);&quot;l&quot;;&quot;dm³&quot; );&quot;–&quot; ;&quot;-&quot; );&quot;:&quot;;&quot;/&quot;) &amp;&quot;|&quot;;&quot;|&quot; &amp; SUBSTITUTE([.C51];&quot; &quot;;&quot;&quot;) &amp;&quot;|&quot;));&quot;&quot;;&quot;&quot;))">
            <text:p/>
          </table:table-cell>
          <table:table-cell table:number-columns-repeated="252"/>
        </table:table-row>
        <table:table-row table:style-name="ro1">
          <table:table-cell table:style-name="ce61" office:value-type="string">
            <text:p>Berechne</text:p>
          </table:table-cell>
          <table:table-cell table:number-columns-repeated="2"/>
          <table:table-cell table:style-name="ce68" table:formula="of:=IF(ISBLANK([.C52]);&quot;&quot;;IF(ISERROR(FIND(&quot;|&quot;&amp; SUBSTITUTE(SUBSTITUTE(SUBSTITUTE(SUBSTITUTE([.B52];&quot; &quot;;&quot;&quot;);&quot;l&quot;;&quot;dm³&quot; );&quot;–&quot; ;&quot;-&quot; );&quot;:&quot;;&quot;/&quot;) &amp;&quot;|&quot;;&quot;|&quot; &amp; SUBSTITUTE([.C52];&quot; &quot;;&quot;&quot;) &amp;&quot;|&quot;));&quot;&quot;;&quot;&quot;))">
            <text:p/>
          </table:table-cell>
          <table:table-cell table:number-columns-repeated="3"/>
          <table:table-cell table:style-name="ce33" office:value-type="string">
            <text:p>1=m³; 2=dm³; 3=cm³; 4=mm³</text:p>
          </table:table-cell>
          <table:table-cell table:style-name="ce67" office:value-type="string">
            <text:p>Faktor</text:p>
          </table:table-cell>
          <table:table-cell table:style-name="Default" office:value-type="string">
            <text:p>Zieleinheit</text:p>
          </table:table-cell>
          <table:table-cell table:number-columns-repeated="246"/>
        </table:table-row>
        <table:table-row table:style-name="ro1">
          <table:table-cell table:formula="of:=VALUE([.H53]) &amp; &quot; &quot; &amp;CHOOSE([.J53];&quot;m³&quot;;&quot;dm³&quot;;&quot;cm³&quot;;&quot;mm³&quot;)&amp;&quot; * &quot; &amp; [.I53] &amp; &quot; = &quot;" office:value-type="string" office:string-value="2 cm³ * 5 = ">
            <text:p>2 cm³ * 5 = </text:p>
          </table:table-cell>
          <table:table-cell/>
          <table:table-cell table:formula="of:=[.H53]*[.I53]/100 &amp;CHOOSE([.J53]-1;&quot;m³&quot;;&quot;dm³&quot;;&quot;cm³&quot;;&quot;mm³&quot;)&amp;&quot;|&quot;&amp;([.H53]*[.I53])&amp;CHOOSE([.J53];&quot;m³&quot;;&quot;dm³&quot;;&quot;cm³&quot;;&quot;mm³&quot;)&amp;&quot;|&quot;&amp;[.H53]*[.I53]*100&amp;CHOOSE([.J53]+1;&quot;m³&quot;;&quot;dm³&quot;;&quot;cm³&quot;;&quot;mm³&quot;)" office:value-type="string" office:string-value="0,1dm³|10cm³|1000mm³">
            <text:p>0,1dm³|10cm³|1000mm³</text:p>
          </table:table-cell>
          <table:table-cell table:style-name="ce68" table:formula="of:=IF(ISBLANK([.C53]);&quot;&quot;;IF(ISERROR(FIND(&quot;|&quot;&amp; SUBSTITUTE(SUBSTITUTE(SUBSTITUTE(SUBSTITUTE([.B53];&quot; &quot;;&quot;&quot;);&quot;l&quot;;&quot;dm³&quot; );&quot;–&quot; ;&quot;-&quot; );&quot;:&quot;;&quot;/&quot;) &amp;&quot;|&quot;;&quot;|&quot; &amp; SUBSTITUTE([.C53];&quot; &quot;;&quot;&quot;) &amp;&quot;|&quot;));&quot;&quot;;&quot;&quot;))" office:value-type="string" office:string-value="">
            <text:p></text:p>
          </table:table-cell>
          <table:table-cell table:number-columns-repeated="3"/>
          <table:table-cell table:formula="of:=RANDBETWEEN(1;120)*0.05" office:value-type="float" office:value="2">
            <text:p>2</text:p>
          </table:table-cell>
          <table:table-cell table:formula="of:=RANDBETWEEN(3;6)" office:value-type="float" office:value="5">
            <text:p>5</text:p>
          </table:table-cell>
          <table:table-cell table:style-name="Default" table:formula="of:=RANDBETWEEN(2;3)" office:value-type="float" office:value="3">
            <text:p>3</text:p>
          </table:table-cell>
          <table:table-cell table:style-name="ce77"/>
          <table:table-cell table:number-columns-repeated="245"/>
        </table:table-row>
        <table:table-row table:style-name="ro1">
          <table:table-cell table:formula="of:=VALUE([.H54]) &amp; &quot; &quot; &amp;CHOOSE([.J54];&quot;m³&quot;;&quot;dm³&quot;;&quot;cm³&quot;;&quot;mm³&quot;)&amp;&quot; * &quot; &amp; [.I54] &amp; &quot; = &quot;" office:value-type="string" office:string-value="2,5 dm³ * 3 = ">
            <text:p>2,5 dm³ * 3 = </text:p>
          </table:table-cell>
          <table:table-cell/>
          <table:table-cell table:formula="of:=[.H54]*[.I54]/100 &amp;CHOOSE([.J54]-1;&quot;m³&quot;;&quot;dm³&quot;;&quot;cm³&quot;;&quot;mm³&quot;)&amp;&quot;|&quot;&amp;([.H54]*[.I54])&amp;CHOOSE([.J54];&quot;m³&quot;;&quot;dm³&quot;;&quot;cm³&quot;;&quot;mm³&quot;)&amp;&quot;|&quot;&amp;[.H54]*[.I54]*100&amp;CHOOSE([.J54]+1;&quot;m³&quot;;&quot;dm³&quot;;&quot;cm³&quot;;&quot;mm³&quot;)" office:value-type="string" office:string-value="0,075m³|7,5dm³|750cm³">
            <text:p>0,075m³|7,5dm³|750cm³</text:p>
          </table:table-cell>
          <table:table-cell table:style-name="ce68" table:formula="of:=IF(ISBLANK([.C54]);&quot;&quot;;IF(ISERROR(FIND(&quot;|&quot;&amp; SUBSTITUTE(SUBSTITUTE(SUBSTITUTE(SUBSTITUTE([.B54];&quot; &quot;;&quot;&quot;);&quot;l&quot;;&quot;dm³&quot; );&quot;–&quot; ;&quot;-&quot; );&quot;:&quot;;&quot;/&quot;) &amp;&quot;|&quot;;&quot;|&quot; &amp; SUBSTITUTE([.C54];&quot; &quot;;&quot;&quot;) &amp;&quot;|&quot;));&quot;&quot;;&quot;&quot;))" office:value-type="string" office:string-value="">
            <text:p></text:p>
          </table:table-cell>
          <table:table-cell table:number-columns-repeated="3"/>
          <table:table-cell table:formula="of:=RANDBETWEEN(1;120)*0.05" office:value-type="float" office:value="2.5">
            <text:p>2,5</text:p>
          </table:table-cell>
          <table:table-cell table:formula="of:=RANDBETWEEN(3;6)" office:value-type="float" office:value="3">
            <text:p>3</text:p>
          </table:table-cell>
          <table:table-cell table:style-name="Default" table:formula="of:=RANDBETWEEN(2;3)" office:value-type="float" office:value="2">
            <text:p>2</text:p>
          </table:table-cell>
          <table:table-cell table:style-name="ce77"/>
          <table:table-cell table:number-columns-repeated="245"/>
        </table:table-row>
        <table:table-row table:style-name="ro1">
          <table:table-cell table:formula="of:=VALUE([.H55]) &amp; &quot; &quot; &amp;CHOOSE([.J55];&quot;m³&quot;;&quot;dm³&quot;;&quot;cm³&quot;;&quot;mm³&quot;)&amp;&quot; * &quot; &amp; [.I55] &amp; &quot; = &quot;" office:value-type="string" office:string-value="4,05 cm³ * 6 = ">
            <text:p>4,05 cm³ * 6 = </text:p>
          </table:table-cell>
          <table:table-cell/>
          <table:table-cell table:formula="of:=[.H55]*[.I55]/100 &amp;CHOOSE([.J55]-1;&quot;m³&quot;;&quot;dm³&quot;;&quot;cm³&quot;;&quot;mm³&quot;)&amp;&quot;|&quot;&amp;([.H55]*[.I55])&amp;CHOOSE([.J55];&quot;m³&quot;;&quot;dm³&quot;;&quot;cm³&quot;;&quot;mm³&quot;)&amp;&quot;|&quot;&amp;[.H55]*[.I55]*100&amp;CHOOSE([.J55]+1;&quot;m³&quot;;&quot;dm³&quot;;&quot;cm³&quot;;&quot;mm³&quot;)" office:value-type="string" office:string-value="0,243dm³|24,3cm³|2430mm³">
            <text:p>0,243dm³|24,3cm³|2430mm³</text:p>
          </table:table-cell>
          <table:table-cell table:style-name="ce68" table:formula="of:=IF(ISBLANK([.C55]);&quot;&quot;;IF(ISERROR(FIND(&quot;|&quot;&amp; SUBSTITUTE(SUBSTITUTE(SUBSTITUTE(SUBSTITUTE([.B55];&quot; &quot;;&quot;&quot;);&quot;l&quot;;&quot;dm³&quot; );&quot;–&quot; ;&quot;-&quot; );&quot;:&quot;;&quot;/&quot;) &amp;&quot;|&quot;;&quot;|&quot; &amp; SUBSTITUTE([.C55];&quot; &quot;;&quot;&quot;) &amp;&quot;|&quot;));&quot;&quot;;&quot;&quot;))" office:value-type="string" office:string-value="">
            <text:p></text:p>
          </table:table-cell>
          <table:table-cell table:number-columns-repeated="3"/>
          <table:table-cell table:formula="of:=RANDBETWEEN(1;120)*0.05" office:value-type="float" office:value="4.05">
            <text:p>4,05</text:p>
          </table:table-cell>
          <table:table-cell table:formula="of:=RANDBETWEEN(3;6)" office:value-type="float" office:value="6">
            <text:p>6</text:p>
          </table:table-cell>
          <table:table-cell table:style-name="Default" table:formula="of:=RANDBETWEEN(2;3)" office:value-type="float" office:value="3">
            <text:p>3</text:p>
          </table:table-cell>
          <table:table-cell table:style-name="ce77"/>
          <table:table-cell table:number-columns-repeated="245"/>
        </table:table-row>
        <table:table-row table:style-name="ro1">
          <table:table-cell table:formula="of:=VALUE([.H56]) &amp; &quot; &quot; &amp;CHOOSE([.J56];&quot;m³&quot;;&quot;dm³&quot;;&quot;cm³&quot;;&quot;mm³&quot;)&amp;&quot; * &quot; &amp; [.I56] &amp; &quot; = &quot;" office:value-type="string" office:string-value="2,05 dm³ * 5 = ">
            <text:p>2,05 dm³ * 5 = </text:p>
          </table:table-cell>
          <table:table-cell/>
          <table:table-cell table:formula="of:=[.H56]*[.I56]/100 &amp;CHOOSE([.J56]-1;&quot;m³&quot;;&quot;dm³&quot;;&quot;cm³&quot;;&quot;mm³&quot;)&amp;&quot;|&quot;&amp;([.H56]*[.I56])&amp;CHOOSE([.J56];&quot;m³&quot;;&quot;dm³&quot;;&quot;cm³&quot;;&quot;mm³&quot;)&amp;&quot;|&quot;&amp;[.H56]*[.I56]*100&amp;CHOOSE([.J56]+1;&quot;m³&quot;;&quot;dm³&quot;;&quot;cm³&quot;;&quot;mm³&quot;)" office:value-type="string" office:string-value="0,1025m³|10,25dm³|1025cm³">
            <text:p>0,1025m³|10,25dm³|1025cm³</text:p>
          </table:table-cell>
          <table:table-cell table:style-name="ce68" table:formula="of:=IF(ISBLANK([.C56]);&quot;&quot;;IF(ISERROR(FIND(&quot;|&quot;&amp; SUBSTITUTE(SUBSTITUTE(SUBSTITUTE(SUBSTITUTE([.B56];&quot; &quot;;&quot;&quot;);&quot;l&quot;;&quot;dm³&quot; );&quot;–&quot; ;&quot;-&quot; );&quot;:&quot;;&quot;/&quot;) &amp;&quot;|&quot;;&quot;|&quot; &amp; SUBSTITUTE([.C56];&quot; &quot;;&quot;&quot;) &amp;&quot;|&quot;));&quot;&quot;;&quot;&quot;))" office:value-type="string" office:string-value="">
            <text:p></text:p>
          </table:table-cell>
          <table:table-cell table:number-columns-repeated="3"/>
          <table:table-cell table:formula="of:=RANDBETWEEN(1;120)*0.05" office:value-type="float" office:value="2.05">
            <text:p>2,05</text:p>
          </table:table-cell>
          <table:table-cell table:formula="of:=RANDBETWEEN(3;6)" office:value-type="float" office:value="5">
            <text:p>5</text:p>
          </table:table-cell>
          <table:table-cell table:style-name="Default" table:formula="of:=RANDBETWEEN(2;3)" office:value-type="float" office:value="2">
            <text:p>2</text:p>
          </table:table-cell>
          <table:table-cell table:style-name="ce77"/>
          <table:table-cell table:number-columns-repeated="245"/>
        </table:table-row>
        <table:table-row table:style-name="ro1">
          <table:table-cell table:formula="of:=VALUE([.H57]) &amp; &quot; &quot; &amp;CHOOSE([.J57];&quot;m³&quot;;&quot;dm³&quot;;&quot;cm³&quot;;&quot;mm³&quot;)&amp;&quot; * &quot; &amp; [.I57] &amp; &quot; = &quot;" office:value-type="string" office:string-value="2,75 dm³ * 4 = ">
            <text:p>2,75 dm³ * 4 = </text:p>
          </table:table-cell>
          <table:table-cell/>
          <table:table-cell table:formula="of:=[.H57]*[.I57]/100 &amp;CHOOSE([.J57]-1;&quot;m³&quot;;&quot;dm³&quot;;&quot;cm³&quot;;&quot;mm³&quot;)&amp;&quot;|&quot;&amp;([.H57]*[.I57])&amp;CHOOSE([.J57];&quot;m³&quot;;&quot;dm³&quot;;&quot;cm³&quot;;&quot;mm³&quot;)&amp;&quot;|&quot;&amp;[.H57]*[.I57]*100&amp;CHOOSE([.J57]+1;&quot;m³&quot;;&quot;dm³&quot;;&quot;cm³&quot;;&quot;mm³&quot;)" office:value-type="string" office:string-value="0,11m³|11dm³|1100cm³">
            <text:p>0,11m³|11dm³|1100cm³</text:p>
          </table:table-cell>
          <table:table-cell table:style-name="ce68" table:formula="of:=IF(ISBLANK([.C57]);&quot;&quot;;IF(ISERROR(FIND(&quot;|&quot;&amp; SUBSTITUTE(SUBSTITUTE(SUBSTITUTE(SUBSTITUTE([.B57];&quot; &quot;;&quot;&quot;);&quot;l&quot;;&quot;dm³&quot; );&quot;–&quot; ;&quot;-&quot; );&quot;:&quot;;&quot;/&quot;) &amp;&quot;|&quot;;&quot;|&quot; &amp; SUBSTITUTE([.C57];&quot; &quot;;&quot;&quot;) &amp;&quot;|&quot;));&quot;&quot;;&quot;&quot;))" office:value-type="string" office:string-value="">
            <text:p></text:p>
          </table:table-cell>
          <table:table-cell table:number-columns-repeated="3"/>
          <table:table-cell table:formula="of:=RANDBETWEEN(1;120)*0.05" office:value-type="float" office:value="2.75">
            <text:p>2,75</text:p>
          </table:table-cell>
          <table:table-cell table:formula="of:=RANDBETWEEN(3;6)" office:value-type="float" office:value="4">
            <text:p>4</text:p>
          </table:table-cell>
          <table:table-cell table:style-name="Default" table:formula="of:=RANDBETWEEN(2;3)" office:value-type="float" office:value="2">
            <text:p>2</text:p>
          </table:table-cell>
          <table:table-cell table:style-name="ce77"/>
          <table:table-cell table:number-columns-repeated="245"/>
        </table:table-row>
        <table:table-row table:style-name="ro1">
          <table:table-cell table:formula="of:=VALUE([.H58]) &amp; &quot; &quot; &amp;CHOOSE([.J58];&quot;m³&quot;;&quot;dm³&quot;;&quot;cm³&quot;;&quot;mm³&quot;)&amp;&quot; * &quot; &amp; [.I58] &amp; &quot; = &quot;" office:value-type="string" office:string-value="408 cm³ * 6 = ">
            <text:p>408 cm³ * 6 = </text:p>
          </table:table-cell>
          <table:table-cell/>
          <table:table-cell table:formula="of:=[.H58]*[.I58]/100 &amp;CHOOSE([.J58]-1;&quot;m³&quot;;&quot;dm³&quot;;&quot;cm³&quot;;&quot;mm³&quot;)&amp;&quot;|&quot;&amp;([.H58]*[.I58])&amp;CHOOSE([.J58];&quot;m³&quot;;&quot;dm³&quot;;&quot;cm³&quot;;&quot;mm³&quot;)&amp;&quot;|&quot;&amp;[.H58]*[.I58]*100&amp;CHOOSE([.J58]+1;&quot;m³&quot;;&quot;dm³&quot;;&quot;cm³&quot;;&quot;mm³&quot;)" office:value-type="string" office:string-value="24,48dm³|2448cm³|244800mm³">
            <text:p>24,48dm³|2448cm³|244800mm³</text:p>
          </table:table-cell>
          <table:table-cell table:style-name="ce68" table:formula="of:=IF(ISBLANK([.C58]);&quot;&quot;;IF(ISERROR(FIND(&quot;|&quot;&amp; SUBSTITUTE(SUBSTITUTE(SUBSTITUTE(SUBSTITUTE([.B58];&quot; &quot;;&quot;&quot;);&quot;l&quot;;&quot;dm³&quot; );&quot;–&quot; ;&quot;-&quot; );&quot;:&quot;;&quot;/&quot;) &amp;&quot;|&quot;;&quot;|&quot; &amp; SUBSTITUTE([.C58];&quot; &quot;;&quot;&quot;) &amp;&quot;|&quot;));&quot;&quot;;&quot;&quot;))" office:value-type="string" office:string-value="">
            <text:p></text:p>
          </table:table-cell>
          <table:table-cell table:number-columns-repeated="3"/>
          <table:table-cell table:formula="of:=RANDBETWEEN(1;1200)" office:value-type="float" office:value="408">
            <text:p>408</text:p>
          </table:table-cell>
          <table:table-cell table:formula="of:=RANDBETWEEN(3;6)" office:value-type="float" office:value="6">
            <text:p>6</text:p>
          </table:table-cell>
          <table:table-cell table:style-name="Default" table:formula="of:=RANDBETWEEN(2;3)" office:value-type="float" office:value="3">
            <text:p>3</text:p>
          </table:table-cell>
          <table:table-cell table:style-name="ce77"/>
          <table:table-cell table:number-columns-repeated="245"/>
        </table:table-row>
        <table:table-row table:style-name="ro1">
          <table:table-cell table:formula="of:=VALUE([.H59]) &amp; &quot; &quot; &amp;CHOOSE([.J59];&quot;m³&quot;;&quot;dm³&quot;;&quot;cm³&quot;;&quot;mm³&quot;)&amp;&quot; * &quot; &amp; [.I59] &amp; &quot; = &quot;" office:value-type="string" office:string-value="1600 cm³ * 3 = ">
            <text:p>1600 cm³ * 3 = </text:p>
          </table:table-cell>
          <table:table-cell/>
          <table:table-cell table:formula="of:=[.H59]*[.I59]/100 &amp;CHOOSE([.J59]-1;&quot;m³&quot;;&quot;dm³&quot;;&quot;cm³&quot;;&quot;mm³&quot;)&amp;&quot;|&quot;&amp;([.H59]*[.I59])&amp;CHOOSE([.J59];&quot;m³&quot;;&quot;dm³&quot;;&quot;cm³&quot;;&quot;mm³&quot;)&amp;&quot;|&quot;&amp;[.H59]*[.I59]*100&amp;CHOOSE([.J59]+1;&quot;m³&quot;;&quot;dm³&quot;;&quot;cm³&quot;;&quot;mm³&quot;)" office:value-type="string" office:string-value="48dm³|4800cm³|480000mm³">
            <text:p>48dm³|4800cm³|480000mm³</text:p>
          </table:table-cell>
          <table:table-cell table:style-name="ce68" table:formula="of:=IF(ISBLANK([.C59]);&quot;&quot;;IF(ISERROR(FIND(&quot;|&quot;&amp; SUBSTITUTE(SUBSTITUTE(SUBSTITUTE(SUBSTITUTE([.B59];&quot; &quot;;&quot;&quot;);&quot;l&quot;;&quot;dm³&quot; );&quot;–&quot; ;&quot;-&quot; );&quot;:&quot;;&quot;/&quot;) &amp;&quot;|&quot;;&quot;|&quot; &amp; SUBSTITUTE([.C59];&quot; &quot;;&quot;&quot;) &amp;&quot;|&quot;));&quot;&quot;;&quot;&quot;))" office:value-type="string" office:string-value="">
            <text:p></text:p>
          </table:table-cell>
          <table:table-cell table:number-columns-repeated="3"/>
          <table:table-cell table:formula="of:=RANDBETWEEN(1;200)*10" office:value-type="float" office:value="1600">
            <text:p>1600</text:p>
          </table:table-cell>
          <table:table-cell table:formula="of:=RANDBETWEEN(3;6)" office:value-type="float" office:value="3">
            <text:p>3</text:p>
          </table:table-cell>
          <table:table-cell table:style-name="Default" table:formula="of:=RANDBETWEEN(2;3)" office:value-type="float" office:value="3">
            <text:p>3</text:p>
          </table:table-cell>
          <table:table-cell table:style-name="ce77"/>
          <table:table-cell table:number-columns-repeated="245"/>
        </table:table-row>
        <table:table-row table:style-name="ro1">
          <table:table-cell table:formula="of:=VALUE([.H60]) &amp; &quot; &quot; &amp;CHOOSE([.J60];&quot;m³&quot;;&quot;dm³&quot;;&quot;cm³&quot;;&quot;mm³&quot;)&amp;&quot; * &quot; &amp; [.I60] &amp; &quot; = &quot;" office:value-type="string" office:string-value="190 dm³ * 6 = ">
            <text:p>190 dm³ * 6 = </text:p>
          </table:table-cell>
          <table:table-cell/>
          <table:table-cell table:formula="of:=[.H60]*[.I60]/100 &amp;CHOOSE([.J60]-1;&quot;m³&quot;;&quot;dm³&quot;;&quot;cm³&quot;;&quot;mm³&quot;)&amp;&quot;|&quot;&amp;([.H60]*[.I60])&amp;CHOOSE([.J60];&quot;m³&quot;;&quot;dm³&quot;;&quot;cm³&quot;;&quot;mm³&quot;)&amp;&quot;|&quot;&amp;[.H60]*[.I60]*100&amp;CHOOSE([.J60]+1;&quot;m³&quot;;&quot;dm³&quot;;&quot;cm³&quot;;&quot;mm³&quot;)" office:value-type="string" office:string-value="11,4m³|1140dm³|114000cm³">
            <text:p>11,4m³|1140dm³|114000cm³</text:p>
          </table:table-cell>
          <table:table-cell table:style-name="ce68" table:formula="of:=IF(ISBLANK([.C60]);&quot;&quot;;IF(ISERROR(FIND(&quot;|&quot;&amp; SUBSTITUTE(SUBSTITUTE(SUBSTITUTE(SUBSTITUTE([.B60];&quot; &quot;;&quot;&quot;);&quot;l&quot;;&quot;dm³&quot; );&quot;–&quot; ;&quot;-&quot; );&quot;:&quot;;&quot;/&quot;) &amp;&quot;|&quot;;&quot;|&quot; &amp; SUBSTITUTE([.C60];&quot; &quot;;&quot;&quot;) &amp;&quot;|&quot;));&quot;&quot;;&quot;&quot;))" office:value-type="string" office:string-value="">
            <text:p></text:p>
          </table:table-cell>
          <table:table-cell table:number-columns-repeated="3"/>
          <table:table-cell table:formula="of:=RANDBETWEEN(1;200)*10" office:value-type="float" office:value="190">
            <text:p>190</text:p>
          </table:table-cell>
          <table:table-cell table:formula="of:=RANDBETWEEN(3;6)" office:value-type="float" office:value="6">
            <text:p>6</text:p>
          </table:table-cell>
          <table:table-cell table:style-name="Default" table:formula="of:=RANDBETWEEN(2;3)" office:value-type="float" office:value="2">
            <text:p>2</text:p>
          </table:table-cell>
          <table:table-cell table:style-name="ce77"/>
          <table:table-cell table:number-columns-repeated="245"/>
        </table:table-row>
        <table:table-row table:style-name="ro1">
          <table:table-cell table:formula="of:=VALUE([.H61]) &amp; &quot; &quot; &amp;CHOOSE([.J61];&quot;m³&quot;;&quot;dm³&quot;;&quot;cm³&quot;;&quot;mm³&quot;)&amp;&quot; * &quot; &amp; [.I61] &amp; &quot; = &quot;" office:value-type="string" office:string-value="1630 cm³ * 4 = ">
            <text:p>1630 cm³ * 4 = </text:p>
          </table:table-cell>
          <table:table-cell/>
          <table:table-cell table:formula="of:=[.H61]*[.I61]/100 &amp;CHOOSE([.J61]-1;&quot;m³&quot;;&quot;dm³&quot;;&quot;cm³&quot;;&quot;mm³&quot;)&amp;&quot;|&quot;&amp;([.H61]*[.I61])&amp;CHOOSE([.J61];&quot;m³&quot;;&quot;dm³&quot;;&quot;cm³&quot;;&quot;mm³&quot;)&amp;&quot;|&quot;&amp;[.H61]*[.I61]*100&amp;CHOOSE([.J61]+1;&quot;m³&quot;;&quot;dm³&quot;;&quot;cm³&quot;;&quot;mm³&quot;)" office:value-type="string" office:string-value="65,2dm³|6520cm³|652000mm³">
            <text:p>65,2dm³|6520cm³|652000mm³</text:p>
          </table:table-cell>
          <table:table-cell table:style-name="ce68" table:formula="of:=IF(ISBLANK([.C61]);&quot;&quot;;IF(ISERROR(FIND(&quot;|&quot;&amp; SUBSTITUTE(SUBSTITUTE(SUBSTITUTE(SUBSTITUTE([.B61];&quot; &quot;;&quot;&quot;);&quot;l&quot;;&quot;dm³&quot; );&quot;–&quot; ;&quot;-&quot; );&quot;:&quot;;&quot;/&quot;) &amp;&quot;|&quot;;&quot;|&quot; &amp; SUBSTITUTE([.C61];&quot; &quot;;&quot;&quot;) &amp;&quot;|&quot;));&quot;&quot;;&quot;&quot;))" office:value-type="string" office:string-value="">
            <text:p></text:p>
          </table:table-cell>
          <table:table-cell table:number-columns-repeated="3"/>
          <table:table-cell table:formula="of:=RANDBETWEEN(1;200)*10" office:value-type="float" office:value="1630">
            <text:p>1630</text:p>
          </table:table-cell>
          <table:table-cell table:formula="of:=RANDBETWEEN(3;6)" office:value-type="float" office:value="4">
            <text:p>4</text:p>
          </table:table-cell>
          <table:table-cell table:style-name="Default" table:formula="of:=RANDBETWEEN(2;3)" office:value-type="float" office:value="3">
            <text:p>3</text:p>
          </table:table-cell>
          <table:table-cell table:style-name="ce77"/>
          <table:table-cell table:number-columns-repeated="245"/>
        </table:table-row>
        <table:table-row table:style-name="ro1">
          <table:table-cell table:formula="of:=VALUE([.H62]) &amp; &quot; &quot; &amp;CHOOSE([.J62];&quot;m³&quot;;&quot;dm³&quot;;&quot;cm³&quot;;&quot;mm³&quot;)&amp;&quot; * &quot; &amp; [.I62] &amp; &quot; = &quot;" office:value-type="string" office:string-value="1890 dm³ * 5 = ">
            <text:p>1890 dm³ * 5 = </text:p>
          </table:table-cell>
          <table:table-cell/>
          <table:table-cell table:formula="of:=[.H62]*[.I62]/100 &amp;CHOOSE([.J62]-1;&quot;m³&quot;;&quot;dm³&quot;;&quot;cm³&quot;;&quot;mm³&quot;)&amp;&quot;|&quot;&amp;([.H62]*[.I62])&amp;CHOOSE([.J62];&quot;m³&quot;;&quot;dm³&quot;;&quot;cm³&quot;;&quot;mm³&quot;)&amp;&quot;|&quot;&amp;[.H62]*[.I62]*100&amp;CHOOSE([.J62]+1;&quot;m³&quot;;&quot;dm³&quot;;&quot;cm³&quot;;&quot;mm³&quot;)" office:value-type="string" office:string-value="94,5m³|9450dm³|945000cm³">
            <text:p>94,5m³|9450dm³|945000cm³</text:p>
          </table:table-cell>
          <table:table-cell table:style-name="ce68" table:formula="of:=IF(ISBLANK([.C62]);&quot;&quot;;IF(ISERROR(FIND(&quot;|&quot;&amp; SUBSTITUTE(SUBSTITUTE(SUBSTITUTE(SUBSTITUTE([.B62];&quot; &quot;;&quot;&quot;);&quot;l&quot;;&quot;dm³&quot; );&quot;–&quot; ;&quot;-&quot; );&quot;:&quot;;&quot;/&quot;) &amp;&quot;|&quot;;&quot;|&quot; &amp; SUBSTITUTE([.C62];&quot; &quot;;&quot;&quot;) &amp;&quot;|&quot;));&quot;&quot;;&quot;&quot;))" office:value-type="string" office:string-value="">
            <text:p></text:p>
          </table:table-cell>
          <table:table-cell table:number-columns-repeated="3"/>
          <table:table-cell table:formula="of:=RANDBETWEEN(1;200)*10" office:value-type="float" office:value="1890">
            <text:p>1890</text:p>
          </table:table-cell>
          <table:table-cell table:formula="of:=RANDBETWEEN(3;6)" office:value-type="float" office:value="5">
            <text:p>5</text:p>
          </table:table-cell>
          <table:table-cell table:style-name="Default" table:formula="of:=RANDBETWEEN(2;3)" office:value-type="float" office:value="2">
            <text:p>2</text:p>
          </table:table-cell>
          <table:table-cell table:style-name="ce77"/>
          <table:table-cell table:number-columns-repeated="245"/>
        </table:table-row>
        <table:table-row table:style-name="ro1">
          <table:table-cell/>
          <table:table-cell table:number-columns-repeated="2"/>
          <table:table-cell table:style-name="ce68" table:formula="of:=IF(ISBLANK([.C63]);&quot;&quot;;IF(ISERROR(FIND(&quot;|&quot;&amp; SUBSTITUTE(SUBSTITUTE(SUBSTITUTE(SUBSTITUTE([.B63];&quot; &quot;;&quot;&quot;);&quot;·&quot;;&quot;*&quot; );&quot;–&quot; ;&quot;-&quot; );&quot;:&quot;;&quot;/&quot;) &amp;&quot;|&quot;;&quot;|&quot; &amp; SUBSTITUTE([.C63];&quot; &quot;;&quot;&quot;) &amp;&quot;|&quot;));&quot;&quot;;&quot;&quot;))">
            <text:p/>
          </table:table-cell>
          <table:table-cell table:number-columns-repeated="5"/>
          <table:table-cell table:style-name="Default"/>
          <table:table-cell table:number-columns-repeated="246"/>
        </table:table-row>
        <table:table-row table:style-name="ro1">
          <table:table-cell/>
          <table:table-cell table:number-columns-repeated="2"/>
          <table:table-cell table:style-name="ce68" table:formula="of:=IF(ISBLANK([.C64]);&quot;&quot;;IF(ISERROR(FIND(&quot;|&quot;&amp; SUBSTITUTE(SUBSTITUTE(SUBSTITUTE(SUBSTITUTE([.B64];&quot; &quot;;&quot;&quot;);&quot;·&quot;;&quot;*&quot; );&quot;–&quot; ;&quot;-&quot; );&quot;:&quot;;&quot;/&quot;) &amp;&quot;|&quot;;&quot;|&quot; &amp; SUBSTITUTE([.C64];&quot; &quot;;&quot;&quot;) &amp;&quot;|&quot;));&quot;&quot;;&quot;&quot;))">
            <text:p/>
          </table:table-cell>
          <table:table-cell table:number-columns-repeated="252"/>
        </table:table-row>
        <table:table-row table:style-name="ro1">
          <table:table-cell/>
          <table:table-cell table:number-columns-repeated="2"/>
          <table:table-cell table:style-name="ce68" table:formula="of:=IF(ISBLANK([.C65]);&quot;&quot;;IF(ISERROR(FIND(&quot;|&quot;&amp; SUBSTITUTE(SUBSTITUTE(SUBSTITUTE(SUBSTITUTE([.B65];&quot; &quot;;&quot;&quot;);&quot;·&quot;;&quot;*&quot; );&quot;–&quot; ;&quot;-&quot; );&quot;:&quot;;&quot;/&quot;) &amp;&quot;|&quot;;&quot;|&quot; &amp; SUBSTITUTE([.C65];&quot; &quot;;&quot;&quot;) &amp;&quot;|&quot;));&quot;&quot;;&quot;&quot;))">
            <text:p/>
          </table:table-cell>
          <table:table-cell table:number-columns-repeated="252"/>
        </table:table-row>
        <table:table-row table:style-name="ro1">
          <table:table-cell/>
          <table:table-cell table:number-columns-repeated="2"/>
          <table:table-cell table:style-name="ce68" table:formula="of:=IF(ISBLANK([.C66]);&quot;&quot;;IF(ISERROR(FIND(&quot;|&quot;&amp; SUBSTITUTE(SUBSTITUTE(SUBSTITUTE(SUBSTITUTE([.B66];&quot; &quot;;&quot;&quot;);&quot;·&quot;;&quot;*&quot; );&quot;–&quot; ;&quot;-&quot; );&quot;:&quot;;&quot;/&quot;) &amp;&quot;|&quot;;&quot;|&quot; &amp; SUBSTITUTE([.C66];&quot; &quot;;&quot;&quot;) &amp;&quot;|&quot;));&quot;&quot;;&quot;&quot;))">
            <text:p/>
          </table:table-cell>
          <table:table-cell table:number-columns-repeated="252"/>
        </table:table-row>
        <table:table-row table:style-name="ro1">
          <table:table-cell/>
          <table:table-cell table:number-columns-repeated="2"/>
          <table:table-cell table:style-name="ce68" table:formula="of:=IF(ISBLANK([.C67]);&quot;&quot;;IF(ISERROR(FIND(&quot;|&quot;&amp; SUBSTITUTE(SUBSTITUTE(SUBSTITUTE(SUBSTITUTE([.B67];&quot; &quot;;&quot;&quot;);&quot;·&quot;;&quot;*&quot; );&quot;–&quot; ;&quot;-&quot; );&quot;:&quot;;&quot;/&quot;) &amp;&quot;|&quot;;&quot;|&quot; &amp; SUBSTITUTE([.C67];&quot; &quot;;&quot;&quot;) &amp;&quot;|&quot;));&quot;&quot;;&quot;&quot;))">
            <text:p/>
          </table:table-cell>
          <table:table-cell table:number-columns-repeated="252"/>
        </table:table-row>
        <table:table-row table:style-name="ro1">
          <table:table-cell/>
          <table:table-cell table:number-columns-repeated="2"/>
          <table:table-cell table:style-name="ce68" table:formula="of:=IF(ISBLANK([.C68]);&quot;&quot;;IF(ISERROR(FIND(&quot;|&quot;&amp; SUBSTITUTE(SUBSTITUTE(SUBSTITUTE(SUBSTITUTE([.B68];&quot; &quot;;&quot;&quot;);&quot;·&quot;;&quot;*&quot; );&quot;–&quot; ;&quot;-&quot; );&quot;:&quot;;&quot;/&quot;) &amp;&quot;|&quot;;&quot;|&quot; &amp; SUBSTITUTE([.C68];&quot; &quot;;&quot;&quot;) &amp;&quot;|&quot;));&quot;&quot;;&quot;&quot;))">
            <text:p/>
          </table:table-cell>
          <table:table-cell table:number-columns-repeated="252"/>
        </table:table-row>
        <table:table-row table:style-name="ro1">
          <table:table-cell/>
          <table:table-cell table:number-columns-repeated="2"/>
          <table:table-cell table:style-name="ce68" table:formula="of:=IF(ISBLANK([.C69]);&quot;&quot;;IF(ISERROR(FIND(&quot;|&quot;&amp; SUBSTITUTE(SUBSTITUTE(SUBSTITUTE(SUBSTITUTE([.B69];&quot; &quot;;&quot;&quot;);&quot;·&quot;;&quot;*&quot; );&quot;–&quot; ;&quot;-&quot; );&quot;:&quot;;&quot;/&quot;) &amp;&quot;|&quot;;&quot;|&quot; &amp; SUBSTITUTE([.C69];&quot; &quot;;&quot;&quot;) &amp;&quot;|&quot;));&quot;&quot;;&quot;&quot;))">
            <text:p/>
          </table:table-cell>
          <table:table-cell table:number-columns-repeated="252"/>
        </table:table-row>
        <table:table-row table:style-name="ro1">
          <table:table-cell/>
          <table:table-cell table:number-columns-repeated="2"/>
          <table:table-cell table:style-name="ce68" table:formula="of:=IF(ISBLANK([.C70]);&quot;&quot;;IF(ISERROR(FIND(&quot;|&quot;&amp; SUBSTITUTE(SUBSTITUTE(SUBSTITUTE(SUBSTITUTE([.B70];&quot; &quot;;&quot;&quot;);&quot;·&quot;;&quot;*&quot; );&quot;–&quot; ;&quot;-&quot; );&quot;:&quot;;&quot;/&quot;) &amp;&quot;|&quot;;&quot;|&quot; &amp; SUBSTITUTE([.C70];&quot; &quot;;&quot;&quot;) &amp;&quot;|&quot;));&quot;&quot;;&quot;&quot;))">
            <text:p/>
          </table:table-cell>
          <table:table-cell table:number-columns-repeated="252"/>
        </table:table-row>
        <table:table-row table:style-name="ro1">
          <table:table-cell/>
          <table:table-cell table:number-columns-repeated="2"/>
          <table:table-cell table:style-name="ce68" table:formula="of:=IF(ISBLANK([.C71]);&quot;&quot;;IF(ISERROR(FIND(&quot;|&quot;&amp; SUBSTITUTE(SUBSTITUTE(SUBSTITUTE(SUBSTITUTE([.B71];&quot; &quot;;&quot;&quot;);&quot;·&quot;;&quot;*&quot; );&quot;–&quot; ;&quot;-&quot; );&quot;:&quot;;&quot;/&quot;) &amp;&quot;|&quot;;&quot;|&quot; &amp; SUBSTITUTE([.C71];&quot; &quot;;&quot;&quot;) &amp;&quot;|&quot;));&quot;&quot;;&quot;&quot;))">
            <text:p/>
          </table:table-cell>
          <table:table-cell table:number-columns-repeated="252"/>
        </table:table-row>
        <table:table-row table:style-name="ro1">
          <table:table-cell/>
          <table:table-cell table:number-columns-repeated="2"/>
          <table:table-cell table:style-name="ce68" table:formula="of:=IF(ISBLANK([.C72]);&quot;&quot;;IF(ISERROR(FIND(&quot;|&quot;&amp; SUBSTITUTE(SUBSTITUTE(SUBSTITUTE(SUBSTITUTE([.B72];&quot; &quot;;&quot;&quot;);&quot;·&quot;;&quot;*&quot; );&quot;–&quot; ;&quot;-&quot; );&quot;:&quot;;&quot;/&quot;) &amp;&quot;|&quot;;&quot;|&quot; &amp; SUBSTITUTE([.C72];&quot; &quot;;&quot;&quot;) &amp;&quot;|&quot;));&quot;&quot;;&quot;&quot;))">
            <text:p/>
          </table:table-cell>
          <table:table-cell table:number-columns-repeated="252"/>
        </table:table-row>
        <table:table-row table:style-name="ro1">
          <table:table-cell/>
          <table:table-cell table:number-columns-repeated="2"/>
          <table:table-cell table:style-name="ce68" table:formula="of:=IF(ISBLANK([.C73]);&quot;&quot;;IF(ISERROR(FIND(&quot;|&quot;&amp; SUBSTITUTE(SUBSTITUTE(SUBSTITUTE(SUBSTITUTE([.B73];&quot; &quot;;&quot;&quot;);&quot;·&quot;;&quot;*&quot; );&quot;–&quot; ;&quot;-&quot; );&quot;:&quot;;&quot;/&quot;) &amp;&quot;|&quot;;&quot;|&quot; &amp; SUBSTITUTE([.C73];&quot; &quot;;&quot;&quot;) &amp;&quot;|&quot;));&quot;&quot;;&quot;&quot;))">
            <text:p/>
          </table:table-cell>
          <table:table-cell table:number-columns-repeated="252"/>
        </table:table-row>
        <table:table-row table:style-name="ro1">
          <table:table-cell/>
          <table:table-cell table:number-columns-repeated="2"/>
          <table:table-cell table:style-name="ce68" table:formula="of:=IF(ISBLANK([.C74]);&quot;&quot;;IF(ISERROR(FIND(&quot;|&quot;&amp; SUBSTITUTE(SUBSTITUTE(SUBSTITUTE(SUBSTITUTE([.B74];&quot; &quot;;&quot;&quot;);&quot;·&quot;;&quot;*&quot; );&quot;–&quot; ;&quot;-&quot; );&quot;:&quot;;&quot;/&quot;) &amp;&quot;|&quot;;&quot;|&quot; &amp; SUBSTITUTE([.C74];&quot; &quot;;&quot;&quot;) &amp;&quot;|&quot;));&quot;&quot;;&quot;&quot;))">
            <text:p/>
          </table:table-cell>
          <table:table-cell table:number-columns-repeated="252"/>
        </table:table-row>
        <table:table-row table:style-name="ro1">
          <table:table-cell/>
          <table:table-cell table:number-columns-repeated="2"/>
          <table:table-cell table:style-name="ce68" table:formula="of:=IF(ISBLANK([.C75]);&quot;&quot;;IF(ISERROR(FIND(&quot;|&quot;&amp; SUBSTITUTE(SUBSTITUTE(SUBSTITUTE(SUBSTITUTE([.B75];&quot; &quot;;&quot;&quot;);&quot;·&quot;;&quot;*&quot; );&quot;–&quot; ;&quot;-&quot; );&quot;:&quot;;&quot;/&quot;) &amp;&quot;|&quot;;&quot;|&quot; &amp; SUBSTITUTE([.C75];&quot; &quot;;&quot;&quot;) &amp;&quot;|&quot;));&quot;&quot;;&quot;&quot;))">
            <text:p/>
          </table:table-cell>
          <table:table-cell table:number-columns-repeated="252"/>
        </table:table-row>
        <table:table-row table:style-name="ro1">
          <table:table-cell/>
          <table:table-cell table:number-columns-repeated="2"/>
          <table:table-cell table:style-name="ce68" table:formula="of:=IF(ISBLANK([.C76]);&quot;&quot;;IF(ISERROR(FIND(&quot;|&quot;&amp; SUBSTITUTE(SUBSTITUTE(SUBSTITUTE(SUBSTITUTE([.B76];&quot; &quot;;&quot;&quot;);&quot;·&quot;;&quot;*&quot; );&quot;–&quot; ;&quot;-&quot; );&quot;:&quot;;&quot;/&quot;) &amp;&quot;|&quot;;&quot;|&quot; &amp; SUBSTITUTE([.C76];&quot; &quot;;&quot;&quot;) &amp;&quot;|&quot;));&quot;&quot;;&quot;&quot;))">
            <text:p/>
          </table:table-cell>
          <table:table-cell table:number-columns-repeated="252"/>
        </table:table-row>
        <table:table-row table:style-name="ro1">
          <table:table-cell/>
          <table:table-cell table:number-columns-repeated="2"/>
          <table:table-cell table:style-name="ce68" table:formula="of:=IF(ISBLANK([.C77]);&quot;&quot;;IF(ISERROR(FIND(&quot;|&quot;&amp; SUBSTITUTE(SUBSTITUTE(SUBSTITUTE(SUBSTITUTE([.B77];&quot; &quot;;&quot;&quot;);&quot;·&quot;;&quot;*&quot; );&quot;–&quot; ;&quot;-&quot; );&quot;:&quot;;&quot;/&quot;) &amp;&quot;|&quot;;&quot;|&quot; &amp; SUBSTITUTE([.C77];&quot; &quot;;&quot;&quot;) &amp;&quot;|&quot;));&quot;&quot;;&quot;&quot;))">
            <text:p/>
          </table:table-cell>
          <table:table-cell table:number-columns-repeated="252"/>
        </table:table-row>
        <table:table-row table:style-name="ro1">
          <table:table-cell/>
          <table:table-cell table:number-columns-repeated="2"/>
          <table:table-cell table:style-name="ce68" table:formula="of:=IF(ISBLANK([.C78]);&quot;&quot;;IF(ISERROR(FIND(&quot;|&quot;&amp; SUBSTITUTE(SUBSTITUTE(SUBSTITUTE(SUBSTITUTE([.B78];&quot; &quot;;&quot;&quot;);&quot;·&quot;;&quot;*&quot; );&quot;–&quot; ;&quot;-&quot; );&quot;:&quot;;&quot;/&quot;) &amp;&quot;|&quot;;&quot;|&quot; &amp; SUBSTITUTE([.C78];&quot; &quot;;&quot;&quot;) &amp;&quot;|&quot;));&quot;&quot;;&quot;&quot;))">
            <text:p/>
          </table:table-cell>
          <table:table-cell table:number-columns-repeated="252"/>
        </table:table-row>
        <table:table-row table:style-name="ro1">
          <table:table-cell/>
          <table:table-cell table:number-columns-repeated="2"/>
          <table:table-cell table:style-name="ce68" table:formula="of:=IF(ISBLANK([.C79]);&quot;&quot;;IF(ISERROR(FIND(&quot;|&quot;&amp; SUBSTITUTE(SUBSTITUTE(SUBSTITUTE(SUBSTITUTE([.B79];&quot; &quot;;&quot;&quot;);&quot;·&quot;;&quot;*&quot; );&quot;–&quot; ;&quot;-&quot; );&quot;:&quot;;&quot;/&quot;) &amp;&quot;|&quot;;&quot;|&quot; &amp; SUBSTITUTE([.C79];&quot; &quot;;&quot;&quot;) &amp;&quot;|&quot;));&quot;&quot;;&quot;&quot;))">
            <text:p/>
          </table:table-cell>
          <table:table-cell table:number-columns-repeated="252"/>
        </table:table-row>
        <table:table-row table:style-name="ro1">
          <table:table-cell/>
          <table:table-cell table:number-columns-repeated="2"/>
          <table:table-cell table:style-name="ce68" table:formula="of:=IF(ISBLANK([.C80]);&quot;&quot;;IF(ISERROR(FIND(&quot;|&quot;&amp; SUBSTITUTE(SUBSTITUTE(SUBSTITUTE(SUBSTITUTE([.B80];&quot; &quot;;&quot;&quot;);&quot;·&quot;;&quot;*&quot; );&quot;–&quot; ;&quot;-&quot; );&quot;:&quot;;&quot;/&quot;) &amp;&quot;|&quot;;&quot;|&quot; &amp; SUBSTITUTE([.C80];&quot; &quot;;&quot;&quot;) &amp;&quot;|&quot;));&quot;&quot;;&quot;&quot;))">
            <text:p/>
          </table:table-cell>
          <table:table-cell table:number-columns-repeated="252"/>
        </table:table-row>
        <table:table-row table:style-name="ro1">
          <table:table-cell/>
          <table:table-cell table:number-columns-repeated="2"/>
          <table:table-cell table:style-name="ce68" table:formula="of:=IF(ISBLANK([.C81]);&quot;&quot;;IF(ISERROR(FIND(&quot;|&quot;&amp; SUBSTITUTE(SUBSTITUTE(SUBSTITUTE(SUBSTITUTE([.B81];&quot; &quot;;&quot;&quot;);&quot;·&quot;;&quot;*&quot; );&quot;–&quot; ;&quot;-&quot; );&quot;:&quot;;&quot;/&quot;) &amp;&quot;|&quot;;&quot;|&quot; &amp; SUBSTITUTE([.C81];&quot; &quot;;&quot;&quot;) &amp;&quot;|&quot;));&quot;&quot;;&quot;&quot;))">
            <text:p/>
          </table:table-cell>
          <table:table-cell table:number-columns-repeated="252"/>
        </table:table-row>
        <table:table-row table:style-name="ro1">
          <table:table-cell/>
          <table:table-cell table:number-columns-repeated="2"/>
          <table:table-cell table:style-name="ce68" table:formula="of:=IF(ISBLANK([.C82]);&quot;&quot;;IF(ISERROR(FIND(&quot;|&quot;&amp; SUBSTITUTE(SUBSTITUTE(SUBSTITUTE(SUBSTITUTE([.B82];&quot; &quot;;&quot;&quot;);&quot;·&quot;;&quot;*&quot; );&quot;–&quot; ;&quot;-&quot; );&quot;:&quot;;&quot;/&quot;) &amp;&quot;|&quot;;&quot;|&quot; &amp; SUBSTITUTE([.C82];&quot; &quot;;&quot;&quot;) &amp;&quot;|&quot;));&quot;&quot;;&quot;&quot;))">
            <text:p/>
          </table:table-cell>
          <table:table-cell table:number-columns-repeated="252"/>
        </table:table-row>
        <table:table-row table:style-name="ro1">
          <table:table-cell/>
          <table:table-cell table:number-columns-repeated="2"/>
          <table:table-cell table:style-name="ce68" table:formula="of:=IF(ISBLANK([.C83]);&quot;&quot;;IF(ISERROR(FIND(&quot;|&quot;&amp; SUBSTITUTE(SUBSTITUTE(SUBSTITUTE(SUBSTITUTE([.B83];&quot; &quot;;&quot;&quot;);&quot;·&quot;;&quot;*&quot; );&quot;–&quot; ;&quot;-&quot; );&quot;:&quot;;&quot;/&quot;) &amp;&quot;|&quot;;&quot;|&quot; &amp; SUBSTITUTE([.C83];&quot; &quot;;&quot;&quot;) &amp;&quot;|&quot;));&quot;&quot;;&quot;&quot;))">
            <text:p/>
          </table:table-cell>
          <table:table-cell table:number-columns-repeated="252"/>
        </table:table-row>
        <table:table-row table:style-name="ro1">
          <table:table-cell/>
          <table:table-cell table:number-columns-repeated="2"/>
          <table:table-cell table:style-name="ce68" table:formula="of:=IF(ISBLANK([.C84]);&quot;&quot;;IF(ISERROR(FIND(&quot;|&quot;&amp; SUBSTITUTE(SUBSTITUTE(SUBSTITUTE(SUBSTITUTE([.B84];&quot; &quot;;&quot;&quot;);&quot;·&quot;;&quot;*&quot; );&quot;–&quot; ;&quot;-&quot; );&quot;:&quot;;&quot;/&quot;) &amp;&quot;|&quot;;&quot;|&quot; &amp; SUBSTITUTE([.C84];&quot; &quot;;&quot;&quot;) &amp;&quot;|&quot;));&quot;&quot;;&quot;&quot;))">
            <text:p/>
          </table:table-cell>
          <table:table-cell table:number-columns-repeated="252"/>
        </table:table-row>
        <table:table-row table:style-name="ro1">
          <table:table-cell/>
          <table:table-cell table:number-columns-repeated="2"/>
          <table:table-cell table:style-name="ce68" table:formula="of:=IF(ISBLANK([.C85]);&quot;&quot;;IF(ISERROR(FIND(&quot;|&quot;&amp; SUBSTITUTE(SUBSTITUTE(SUBSTITUTE(SUBSTITUTE([.B85];&quot; &quot;;&quot;&quot;);&quot;·&quot;;&quot;*&quot; );&quot;–&quot; ;&quot;-&quot; );&quot;:&quot;;&quot;/&quot;) &amp;&quot;|&quot;;&quot;|&quot; &amp; SUBSTITUTE([.C85];&quot; &quot;;&quot;&quot;) &amp;&quot;|&quot;));&quot;&quot;;&quot;&quot;))">
            <text:p/>
          </table:table-cell>
          <table:table-cell table:number-columns-repeated="252"/>
        </table:table-row>
        <table:table-row table:style-name="ro1">
          <table:table-cell/>
          <table:table-cell table:number-columns-repeated="2"/>
          <table:table-cell table:style-name="ce68" table:formula="of:=IF(ISBLANK([.C86]);&quot;&quot;;IF(ISERROR(FIND(&quot;|&quot;&amp; SUBSTITUTE(SUBSTITUTE(SUBSTITUTE(SUBSTITUTE([.B86];&quot; &quot;;&quot;&quot;);&quot;·&quot;;&quot;*&quot; );&quot;–&quot; ;&quot;-&quot; );&quot;:&quot;;&quot;/&quot;) &amp;&quot;|&quot;;&quot;|&quot; &amp; SUBSTITUTE([.C86];&quot; &quot;;&quot;&quot;) &amp;&quot;|&quot;));&quot;&quot;;&quot;&quot;))">
            <text:p/>
          </table:table-cell>
          <table:table-cell table:number-columns-repeated="252"/>
        </table:table-row>
        <table:table-row table:style-name="ro1">
          <table:table-cell/>
          <table:table-cell table:number-columns-repeated="2"/>
          <table:table-cell table:style-name="ce68" table:formula="of:=IF(ISBLANK([.C87]);&quot;&quot;;IF(ISERROR(FIND(&quot;|&quot;&amp; SUBSTITUTE(SUBSTITUTE(SUBSTITUTE(SUBSTITUTE([.B87];&quot; &quot;;&quot;&quot;);&quot;·&quot;;&quot;*&quot; );&quot;–&quot; ;&quot;-&quot; );&quot;:&quot;;&quot;/&quot;) &amp;&quot;|&quot;;&quot;|&quot; &amp; SUBSTITUTE([.C87];&quot; &quot;;&quot;&quot;) &amp;&quot;|&quot;));&quot;&quot;;&quot;&quot;))">
            <text:p/>
          </table:table-cell>
          <table:table-cell table:number-columns-repeated="252"/>
        </table:table-row>
        <table:table-row table:style-name="ro1">
          <table:table-cell/>
          <table:table-cell table:number-columns-repeated="2"/>
          <table:table-cell table:style-name="ce68" table:formula="of:=IF(ISBLANK([.C88]);&quot;&quot;;IF(ISERROR(FIND(&quot;|&quot;&amp; SUBSTITUTE(SUBSTITUTE(SUBSTITUTE(SUBSTITUTE([.B88];&quot; &quot;;&quot;&quot;);&quot;·&quot;;&quot;*&quot; );&quot;–&quot; ;&quot;-&quot; );&quot;:&quot;;&quot;/&quot;) &amp;&quot;|&quot;;&quot;|&quot; &amp; SUBSTITUTE([.C88];&quot; &quot;;&quot;&quot;) &amp;&quot;|&quot;));&quot;&quot;;&quot;&quot;))">
            <text:p/>
          </table:table-cell>
          <table:table-cell table:number-columns-repeated="252"/>
        </table:table-row>
        <table:table-row table:style-name="ro1">
          <table:table-cell/>
          <table:table-cell table:number-columns-repeated="2"/>
          <table:table-cell table:style-name="ce68" table:formula="of:=IF(ISBLANK([.C89]);&quot;&quot;;IF(ISERROR(FIND(&quot;|&quot;&amp; SUBSTITUTE(SUBSTITUTE(SUBSTITUTE(SUBSTITUTE([.B89];&quot; &quot;;&quot;&quot;);&quot;·&quot;;&quot;*&quot; );&quot;–&quot; ;&quot;-&quot; );&quot;:&quot;;&quot;/&quot;) &amp;&quot;|&quot;;&quot;|&quot; &amp; SUBSTITUTE([.C89];&quot; &quot;;&quot;&quot;) &amp;&quot;|&quot;));&quot;&quot;;&quot;&quot;))">
            <text:p/>
          </table:table-cell>
          <table:table-cell table:number-columns-repeated="252"/>
        </table:table-row>
        <table:table-row table:style-name="ro1">
          <table:table-cell/>
          <table:table-cell table:number-columns-repeated="2"/>
          <table:table-cell table:style-name="ce68" table:formula="of:=IF(ISBLANK([.C90]);&quot;&quot;;IF(ISERROR(FIND(&quot;|&quot;&amp; SUBSTITUTE(SUBSTITUTE(SUBSTITUTE(SUBSTITUTE([.B90];&quot; &quot;;&quot;&quot;);&quot;·&quot;;&quot;*&quot; );&quot;–&quot; ;&quot;-&quot; );&quot;:&quot;;&quot;/&quot;) &amp;&quot;|&quot;;&quot;|&quot; &amp; SUBSTITUTE([.C90];&quot; &quot;;&quot;&quot;) &amp;&quot;|&quot;));&quot;&quot;;&quot;&quot;))">
            <text:p/>
          </table:table-cell>
          <table:table-cell table:number-columns-repeated="252"/>
        </table:table-row>
        <table:table-row table:style-name="ro1">
          <table:table-cell/>
          <table:table-cell table:number-columns-repeated="2"/>
          <table:table-cell table:style-name="ce68" table:formula="of:=IF(ISBLANK([.C91]);&quot;&quot;;IF(ISERROR(FIND(&quot;|&quot;&amp; SUBSTITUTE(SUBSTITUTE(SUBSTITUTE(SUBSTITUTE([.B91];&quot; &quot;;&quot;&quot;);&quot;·&quot;;&quot;*&quot; );&quot;–&quot; ;&quot;-&quot; );&quot;:&quot;;&quot;/&quot;) &amp;&quot;|&quot;;&quot;|&quot; &amp; SUBSTITUTE([.C91];&quot; &quot;;&quot;&quot;) &amp;&quot;|&quot;));&quot;&quot;;&quot;&quot;))">
            <text:p/>
          </table:table-cell>
          <table:table-cell table:number-columns-repeated="252"/>
        </table:table-row>
        <table:table-row table:style-name="ro1">
          <table:table-cell/>
          <table:table-cell table:number-columns-repeated="2"/>
          <table:table-cell table:style-name="ce68" table:formula="of:=IF(ISBLANK([.C92]);&quot;&quot;;IF(ISERROR(FIND(&quot;|&quot;&amp; SUBSTITUTE(SUBSTITUTE(SUBSTITUTE(SUBSTITUTE([.B92];&quot; &quot;;&quot;&quot;);&quot;·&quot;;&quot;*&quot; );&quot;–&quot; ;&quot;-&quot; );&quot;:&quot;;&quot;/&quot;) &amp;&quot;|&quot;;&quot;|&quot; &amp; SUBSTITUTE([.C92];&quot; &quot;;&quot;&quot;) &amp;&quot;|&quot;));&quot;&quot;;&quot;&quot;))">
            <text:p/>
          </table:table-cell>
          <table:table-cell table:number-columns-repeated="252"/>
        </table:table-row>
        <table:table-row table:style-name="ro1">
          <table:table-cell/>
          <table:table-cell table:number-columns-repeated="2"/>
          <table:table-cell table:style-name="ce68" table:formula="of:=IF(ISBLANK([.C93]);&quot;&quot;;IF(ISERROR(FIND(&quot;|&quot;&amp; SUBSTITUTE(SUBSTITUTE(SUBSTITUTE(SUBSTITUTE([.B93];&quot; &quot;;&quot;&quot;);&quot;·&quot;;&quot;*&quot; );&quot;–&quot; ;&quot;-&quot; );&quot;:&quot;;&quot;/&quot;) &amp;&quot;|&quot;;&quot;|&quot; &amp; SUBSTITUTE([.C93];&quot; &quot;;&quot;&quot;) &amp;&quot;|&quot;));&quot;&quot;;&quot;&quot;))">
            <text:p/>
          </table:table-cell>
          <table:table-cell table:number-columns-repeated="252"/>
        </table:table-row>
        <table:table-row table:style-name="ro1">
          <table:table-cell/>
          <table:table-cell table:number-columns-repeated="2"/>
          <table:table-cell table:style-name="ce68" table:formula="of:=IF(ISBLANK([.C94]);&quot;&quot;;IF(ISERROR(FIND(&quot;|&quot;&amp; SUBSTITUTE(SUBSTITUTE(SUBSTITUTE(SUBSTITUTE([.B94];&quot; &quot;;&quot;&quot;);&quot;·&quot;;&quot;*&quot; );&quot;–&quot; ;&quot;-&quot; );&quot;:&quot;;&quot;/&quot;) &amp;&quot;|&quot;;&quot;|&quot; &amp; SUBSTITUTE([.C94];&quot; &quot;;&quot;&quot;) &amp;&quot;|&quot;));&quot;&quot;;&quot;&quot;))">
            <text:p/>
          </table:table-cell>
          <table:table-cell table:number-columns-repeated="252"/>
        </table:table-row>
        <table:table-row table:style-name="ro1">
          <table:table-cell/>
          <table:table-cell table:number-columns-repeated="2"/>
          <table:table-cell table:style-name="ce68" table:formula="of:=IF(ISBLANK([.C95]);&quot;&quot;;IF(ISERROR(FIND(&quot;|&quot;&amp; SUBSTITUTE(SUBSTITUTE(SUBSTITUTE(SUBSTITUTE([.B95];&quot; &quot;;&quot;&quot;);&quot;·&quot;;&quot;*&quot; );&quot;–&quot; ;&quot;-&quot; );&quot;:&quot;;&quot;/&quot;) &amp;&quot;|&quot;;&quot;|&quot; &amp; SUBSTITUTE([.C95];&quot; &quot;;&quot;&quot;) &amp;&quot;|&quot;));&quot;&quot;;&quot;&quot;))">
            <text:p/>
          </table:table-cell>
          <table:table-cell table:number-columns-repeated="252"/>
        </table:table-row>
        <table:table-row table:style-name="ro1">
          <table:table-cell/>
          <table:table-cell table:number-columns-repeated="2"/>
          <table:table-cell table:style-name="ce68" table:formula="of:=IF(ISBLANK([.C96]);&quot;&quot;;IF(ISERROR(FIND(&quot;|&quot;&amp; SUBSTITUTE(SUBSTITUTE(SUBSTITUTE(SUBSTITUTE([.B96];&quot; &quot;;&quot;&quot;);&quot;·&quot;;&quot;*&quot; );&quot;–&quot; ;&quot;-&quot; );&quot;:&quot;;&quot;/&quot;) &amp;&quot;|&quot;;&quot;|&quot; &amp; SUBSTITUTE([.C96];&quot; &quot;;&quot;&quot;) &amp;&quot;|&quot;));&quot;&quot;;&quot;&quot;))">
            <text:p/>
          </table:table-cell>
          <table:table-cell table:number-columns-repeated="252"/>
        </table:table-row>
        <table:table-row table:style-name="ro1">
          <table:table-cell/>
          <table:table-cell table:number-columns-repeated="2"/>
          <table:table-cell table:style-name="ce68" table:formula="of:=IF(ISBLANK([.C97]);&quot;&quot;;IF(ISERROR(FIND(&quot;|&quot;&amp; SUBSTITUTE(SUBSTITUTE(SUBSTITUTE(SUBSTITUTE([.B97];&quot; &quot;;&quot;&quot;);&quot;·&quot;;&quot;*&quot; );&quot;–&quot; ;&quot;-&quot; );&quot;:&quot;;&quot;/&quot;) &amp;&quot;|&quot;;&quot;|&quot; &amp; SUBSTITUTE([.C97];&quot; &quot;;&quot;&quot;) &amp;&quot;|&quot;));&quot;&quot;;&quot;&quot;))">
            <text:p/>
          </table:table-cell>
          <table:table-cell table:number-columns-repeated="252"/>
        </table:table-row>
        <table:table-row table:style-name="ro1">
          <table:table-cell/>
          <table:table-cell table:number-columns-repeated="2"/>
          <table:table-cell table:style-name="ce68" table:formula="of:=IF(ISBLANK([.C98]);&quot;&quot;;IF(OR(ISBLANK([.B98]);ISERROR(VALUE([.B98])));&quot;&quot;;IF(ABS(VALUE([.B98])-[.C98])&lt;0.0005;&quot;&quot;;&quot;&quot;)))">
            <text:p/>
          </table:table-cell>
          <table:table-cell table:number-columns-repeated="252"/>
        </table:table-row>
        <table:table-row table:style-name="ro1">
          <table:table-cell/>
          <table:table-cell table:number-columns-repeated="2"/>
          <table:table-cell table:style-name="ce68" table:formula="of:=IF(ISBLANK([.C99]);&quot;&quot;;IF(OR(ISBLANK([.B99]);ISERROR(VALUE([.B99])));&quot;&quot;;IF(ABS(VALUE([.B99])-[.C99])&lt;0.0005;&quot;&quot;;&quot;&quot;)))">
            <text:p/>
          </table:table-cell>
          <table:table-cell table:number-columns-repeated="252"/>
        </table:table-row>
        <table:table-row table:style-name="ro1" table:number-rows-repeated="65436">
          <table:table-cell table:number-columns-repeated="256"/>
        </table:table-row>
        <table:table-row table:style-name="ro1">
          <table:table-cell table:number-columns-repeated="256"/>
        </table:table-row>
      </table:table>
      <table:table table:name="Tabelle5" table:style-name="ta1" table:protected="true" table:protection-key="RISAaYM55EB4f9JUsQKkFIYvY3U=" table:print="false">
        <office:forms form:automatic-focus="false" form:apply-design-mode="false">
          <form:form form:name="Standard" form:apply-filter="true" form:command-type="table" form:control-implementation="ooo:com.sun.star.form.component.Form" office:target-frame="" xlink:href="" xlink:type="simple"/>
        </office:forms>
        <table:table-column table:style-name="co7" table:default-cell-style-name="Default"/>
        <table:table-column table:style-name="co22" table:default-cell-style-name="Default"/>
        <table:table-column table:style-name="co23" table:default-cell-style-name="Default"/>
        <table:table-column table:style-name="co32" table:default-cell-style-name="Default"/>
        <table:table-column table:style-name="co33" table:default-cell-style-name="Default"/>
        <table:table-column table:style-name="co26" table:default-cell-style-name="Default"/>
        <table:table-column table:style-name="co13" table:default-cell-style-name="Default"/>
        <table:table-column table:style-name="co34" table:default-cell-style-name="Default"/>
        <table:table-column table:style-name="co28" table:visibility="collapse" table:default-cell-style-name="ce56"/>
        <table:table-column table:style-name="co29" table:visibility="collapse" table:default-cell-style-name="Default"/>
        <table:table-column table:style-name="co30" table:visibility="collapse" table:default-cell-style-name="Default"/>
        <table:table-column table:style-name="co31" table:visibility="collapse" table:default-cell-style-name="Default"/>
        <table:table-row table:style-name="ro1">
          <table:table-cell office:value-type="string">
            <text:p>Volumen Würfel und Quader</text:p>
          </table:table-cell>
          <table:table-cell table:number-columns-repeated="4"/>
          <table:table-cell table:style-name="ce87" office:value-type="string">
            <text:p>Würfel und Quader</text:p>
          </table:table-cell>
          <table:table-cell table:style-name="ce74"/>
          <table:table-cell table:number-columns-repeated="5"/>
        </table:table-row>
        <table:table-row table:style-name="ro1">
          <table:table-cell>
            <draw:g table:end-cell-address="Tabelle5.A9" table:end-x="3.487cm" table:end-y="0.453cm" draw:z-index="0">
              <draw:line draw:style-name="gr2" draw:text-style-name="P1" svg:x1="1.494cm" svg:y1="0.609cm" svg:x2="1.494cm" svg:y2="2.621cm">
                <text:p/>
              </draw:line>
              <draw:polygon draw:style-name="gr2" draw:text-style-name="P1" svg:width="2.988cm" svg:height="1.005cm" svg:x="0.498cm" svg:y="2.621cm" svg:viewBox="0 0 2989 1006" draw:points="0,1006 1993,1006 2989,0 996,0">
                <text:p/>
              </draw:polygon>
              <draw:polygon draw:style-name="gr3" draw:text-style-name="P1" svg:width="2.988cm" svg:height="1.005cm" svg:x="0.498cm" svg:y="0.609cm" svg:viewBox="0 0 2989 1006" draw:points="0,1006 1993,1006 2989,0 996,0">
                <text:p/>
              </draw:polygon>
              <draw:rect draw:style-name="gr4" draw:text-style-name="P1" svg:width="1.993cm" svg:height="2.012cm" svg:x="0.498cm" svg:y="1.615cm">
                <text:p/>
              </draw:rect>
              <draw:polygon draw:style-name="gr5" draw:text-style-name="P1" svg:width="0.995cm" svg:height="3.017cm" svg:x="2.491cm" svg:y="0.609cm" svg:viewBox="0 0 996 3018" draw:points="0,3018 996,2012 996,0 0,1006">
                <text:p/>
              </draw:polygon>
              <draw:frame draw:style-name="gr21" svg:width="0.498cm" svg:height="0.502cm" svg:x="0.996cm" svg:y="3.627cm">
                <draw:text-box>
                  <text:p>a</text:p>
                </draw:text-box>
              </draw:frame>
              <draw:frame draw:style-name="gr14" svg:width="0.498cm" svg:height="0.503cm" svg:x="2.989cm" svg:y="3.124cm">
                <draw:text-box>
                  <text:p>a</text:p>
                </draw:text-box>
              </draw:frame>
              <draw:frame draw:style-name="gr14" svg:width="0.498cm" svg:height="0.503cm" svg:x="0cm" svg:y="2.117cm">
                <draw:text-box>
                  <text:p>a</text:p>
                </draw:text-box>
              </draw:frame>
            </draw:g>
          </table:table-cell>
          <table:table-cell table:number-columns-repeated="4"/>
          <table:table-cell table:style-name="ce88"/>
          <table:table-cell table:style-name="ce91"/>
          <table:table-cell table:number-columns-repeated="5"/>
        </table:table-row>
        <table:table-row table:style-name="ro1">
          <table:table-cell table:number-columns-repeated="5"/>
          <table:table-cell table:style-name="ce100" office:value-type="string">
            <text:p></text:p>
          </table:table-cell>
          <table:table-cell table:style-name="ce92" office:value-type="string">
            <text:p></text:p>
          </table:table-cell>
          <table:table-cell table:number-columns-repeated="5"/>
        </table:table-row>
        <table:table-row table:style-name="ro2">
          <table:table-cell table:number-columns-repeated="5"/>
          <table:table-cell table:style-name="ce101" table:formula="of:=DCOUNT([.$E1:.$E96];[.$E1:.$E96];[.$F2:.$F3])/2" office:value-type="float" office:value="0">
            <text:p>0</text:p>
          </table:table-cell>
          <table:table-cell table:style-name="ce102" table:formula="of:=DCOUNT([.$E1:.$E96];[.$E1:.$E96];[.$G2:.$G3])/2" office:value-type="float" office:value="13.5">
            <text:p>13,5</text:p>
          </table:table-cell>
          <table:table-cell table:number-columns-repeated="5"/>
        </table:table-row>
        <table:table-row table:style-name="ro4" table:number-rows-repeated="8">
          <table:table-cell table:number-columns-repeated="2"/>
          <table:table-cell table:style-name="ce99"/>
          <table:table-cell table:number-columns-repeated="9"/>
        </table:table-row>
        <table:table-row table:style-name="ro4">
          <table:table-cell table:formula="of:=&quot;geg: a = &quot;&amp;[.I13]&amp;&quot; &quot;&amp;[.J13]" office:value-type="string" office:string-value="geg: a = 3 dm">
            <text:p>geg: a = 3 dm</text:p>
          </table:table-cell>
          <table:table-cell/>
          <table:table-cell table:style-name="ce99"/>
          <table:table-cell table:number-columns-repeated="5"/>
          <table:table-cell table:formula="of:=RANDBETWEEN(1;5)" office:value-type="float" office:value="3">
            <text:p>3</text:p>
          </table:table-cell>
          <table:table-cell table:formula="of:=CHOOSE(RANDBETWEEN(1;4);&quot;m&quot;;&quot;dm&quot;;&quot;cm&quot;;&quot;mm&quot;)" office:value-type="string" office:string-value="dm">
            <text:p>dm</text:p>
          </table:table-cell>
          <table:table-cell table:number-columns-repeated="2"/>
        </table:table-row>
        <table:table-row table:style-name="ro4">
          <table:table-cell table:style-name="ce83" office:value-type="string">
            <text:p>Formel:</text:p>
          </table:table-cell>
          <table:table-cell office:value-type="string">
            <text:p>V=</text:p>
          </table:table-cell>
          <table:table-cell table:style-name="ce99"/>
          <table:table-cell/>
          <table:table-cell table:style-name="ce40" table:formula="of:=IF(ISBLANK([.I14]);&quot;&quot;;IF(ISERROR(FIND(&quot;|&quot;&amp; SUBSTITUTE(SUBSTITUTE(SUBSTITUTE(SUBSTITUTE([.C14];&quot; &quot;;&quot;&quot;);&quot;·&quot;;&quot;*&quot; );&quot;–&quot; ;&quot;-&quot; );&quot;:&quot;;&quot;/&quot;) &amp;&quot;|&quot;;&quot;|&quot; &amp; SUBSTITUTE([.I14];&quot; &quot;;&quot;&quot;) &amp;&quot;|&quot;));&quot;&quot;;&quot;&quot;))" office:value-type="string" office:string-value="">
            <text:p></text:p>
          </table:table-cell>
          <table:table-cell table:number-columns-repeated="3"/>
          <table:table-cell office:value-type="string">
            <text:p>a*a*a|a³</text:p>
          </table:table-cell>
          <table:table-cell table:number-columns-repeated="3"/>
        </table:table-row>
        <table:table-row table:style-name="ro4">
          <table:table-cell table:style-name="ce83" office:value-type="string">
            <text:p>Einsetzen:</text:p>
          </table:table-cell>
          <table:table-cell office:value-type="string">
            <text:p>V=</text:p>
          </table:table-cell>
          <table:table-cell table:style-name="ce99"/>
          <table:table-cell/>
          <table:table-cell table:style-name="ce40" table:formula="of:=IF(ISBLANK([.I15]);&quot;&quot;;IF(ISERROR(FIND(&quot;|&quot;&amp; SUBSTITUTE(SUBSTITUTE(SUBSTITUTE(SUBSTITUTE([.C15];&quot; &quot;;&quot;&quot;);&quot;·&quot;;&quot;*&quot; );&quot;–&quot; ;&quot;-&quot; );&quot;:&quot;;&quot;/&quot;) &amp;&quot;|&quot;;&quot;|&quot; &amp; SUBSTITUTE([.I15];&quot; &quot;;&quot;&quot;) &amp;&quot;|&quot;));&quot;&quot;;&quot;&quot;))" office:value-type="string" office:string-value="">
            <text:p></text:p>
          </table:table-cell>
          <table:table-cell table:number-columns-repeated="3"/>
          <table:table-cell table:formula="of:=[.I13]&amp;&quot;*&quot;&amp;[.I13]&amp;&quot;*&quot;&amp;[.I13]&amp;[.J13]&amp;&quot;³|&quot;&amp;[.I13]&amp;[.J13]&amp;&quot;*&quot;&amp;[.I13]&amp;[.J13]&amp;&quot;*&quot;&amp;[.I13]&amp;[.J13]" office:value-type="string" office:string-value="3*3*3dm³|3dm*3dm*3dm">
            <text:p>3*3*3dm³|3dm*3dm*3dm</text:p>
          </table:table-cell>
          <table:table-cell table:number-columns-repeated="3"/>
        </table:table-row>
        <table:table-row table:style-name="ro4">
          <table:table-cell table:style-name="ce83" office:value-type="string">
            <text:p>Ergebnis:</text:p>
          </table:table-cell>
          <table:table-cell office:value-type="string">
            <text:p>V=</text:p>
          </table:table-cell>
          <table:table-cell table:style-name="ce99"/>
          <table:table-cell/>
          <table:table-cell table:style-name="ce86" table:formula="of:=IF(ISBLANK([.I16]);&quot;&quot;;IF(ISERROR(VALUE([.C16]));IF(ISERROR(VALUE(SUBSTITUTE([.C16];[.J16];&quot;&quot;)));&quot;&quot;;IF(VALUE(SUBSTITUTE(SUBSTITUTE([.C16];&quot; &quot;;&quot;&quot;);[.J16];&quot;&quot;))=[.I16];&quot;&quot;;&quot;&quot;));&quot;&quot;))" office:value-type="string" office:string-value="">
            <text:p></text:p>
          </table:table-cell>
          <table:table-cell table:number-columns-repeated="3"/>
          <table:table-cell table:formula="of:=[.I13]*[.I13]*[.I13]" office:value-type="float" office:value="27">
            <text:p>27</text:p>
          </table:table-cell>
          <table:table-cell table:formula="of:=[.J13]&amp;&quot;³&quot;" office:value-type="string" office:string-value="dm³">
            <text:p>dm³</text:p>
          </table:table-cell>
          <table:table-cell table:number-columns-repeated="2"/>
        </table:table-row>
        <table:table-row table:style-name="ro4">
          <table:table-cell table:number-columns-repeated="2"/>
          <table:table-cell table:style-name="ce99"/>
          <table:table-cell/>
          <table:table-cell table:style-name="ce40" table:formula="of:=IF(ISBLANK([.I17]);&quot;&quot;;IF(ISERROR(FIND(&quot;|&quot;&amp; SUBSTITUTE(SUBSTITUTE(SUBSTITUTE(SUBSTITUTE([.C17];&quot; &quot;;&quot;&quot;);&quot;·&quot;;&quot;*&quot; );&quot;–&quot; ;&quot;-&quot; );&quot;:&quot;;&quot;/&quot;) &amp;&quot;|&quot;;&quot;|&quot; &amp; SUBSTITUTE([.I17];&quot; &quot;;&quot;&quot;) &amp;&quot;|&quot;));&quot;&quot;;&quot;&quot;))">
            <text:p/>
          </table:table-cell>
          <table:table-cell table:number-columns-repeated="3"/>
          <table:table-cell/>
          <table:table-cell table:number-columns-repeated="3"/>
        </table:table-row>
        <table:table-row table:style-name="ro4">
          <table:table-cell table:number-columns-repeated="2"/>
          <table:table-cell table:style-name="ce99"/>
          <table:table-cell/>
          <table:table-cell table:style-name="ce40" table:formula="of:=IF(ISBLANK([.I18]);&quot;&quot;;IF(ISERROR(FIND(&quot;|&quot;&amp; SUBSTITUTE(SUBSTITUTE(SUBSTITUTE(SUBSTITUTE([.C18];&quot; &quot;;&quot;&quot;);&quot;·&quot;;&quot;*&quot; );&quot;–&quot; ;&quot;-&quot; );&quot;:&quot;;&quot;/&quot;) &amp;&quot;|&quot;;&quot;|&quot; &amp; SUBSTITUTE([.I18];&quot; &quot;;&quot;&quot;) &amp;&quot;|&quot;));&quot;&quot;;&quot;&quot;))">
            <text:p/>
          </table:table-cell>
          <table:table-cell table:number-columns-repeated="3"/>
          <table:table-cell/>
          <table:table-cell table:number-columns-repeated="3"/>
        </table:table-row>
        <table:table-row table:style-name="ro4">
          <table:table-cell table:formula="of:=&quot;geg: a = &quot;&amp;[.I19]&amp;&quot; &quot;&amp;[.J19]" office:value-type="string" office:string-value="geg: a = 5 mm">
            <text:p>geg: a = 5 mm</text:p>
          </table:table-cell>
          <table:table-cell/>
          <table:table-cell table:style-name="ce99"/>
          <table:table-cell table:number-columns-repeated="5"/>
          <table:table-cell table:formula="of:=RANDBETWEEN(5;9)" office:value-type="float" office:value="5">
            <text:p>5</text:p>
          </table:table-cell>
          <table:table-cell table:formula="of:=CHOOSE(RANDBETWEEN(1;4);&quot;m&quot;;&quot;dm&quot;;&quot;cm&quot;;&quot;mm&quot;)" office:value-type="string" office:string-value="mm">
            <text:p>mm</text:p>
          </table:table-cell>
          <table:table-cell table:number-columns-repeated="2"/>
        </table:table-row>
        <table:table-row table:style-name="ro4">
          <table:table-cell table:style-name="ce83" office:value-type="string">
            <text:p>Formel:</text:p>
          </table:table-cell>
          <table:table-cell office:value-type="string">
            <text:p>V=</text:p>
          </table:table-cell>
          <table:table-cell table:style-name="ce99"/>
          <table:table-cell/>
          <table:table-cell table:style-name="ce40" table:formula="of:=IF(ISBLANK([.I20]);&quot;&quot;;IF(ISERROR(FIND(&quot;|&quot;&amp; SUBSTITUTE(SUBSTITUTE(SUBSTITUTE(SUBSTITUTE([.C20];&quot; &quot;;&quot;&quot;);&quot;·&quot;;&quot;*&quot; );&quot;–&quot; ;&quot;-&quot; );&quot;:&quot;;&quot;/&quot;) &amp;&quot;|&quot;;&quot;|&quot; &amp; SUBSTITUTE([.I20];&quot; &quot;;&quot;&quot;) &amp;&quot;|&quot;));&quot;&quot;;&quot;&quot;))" office:value-type="string" office:string-value="">
            <text:p></text:p>
          </table:table-cell>
          <table:table-cell table:number-columns-repeated="3"/>
          <table:table-cell office:value-type="string">
            <text:p>a*a*a|a³</text:p>
          </table:table-cell>
          <table:table-cell table:number-columns-repeated="3"/>
        </table:table-row>
        <table:table-row table:style-name="ro4">
          <table:table-cell table:style-name="ce83" office:value-type="string">
            <text:p>Einsetzen:</text:p>
          </table:table-cell>
          <table:table-cell office:value-type="string">
            <text:p>V=</text:p>
          </table:table-cell>
          <table:table-cell table:style-name="ce99"/>
          <table:table-cell/>
          <table:table-cell table:style-name="ce40" table:formula="of:=IF(ISBLANK([.I21]);&quot;&quot;;IF(ISERROR(FIND(&quot;|&quot;&amp; SUBSTITUTE(SUBSTITUTE(SUBSTITUTE(SUBSTITUTE([.C21];&quot; &quot;;&quot;&quot;);&quot;·&quot;;&quot;*&quot; );&quot;–&quot; ;&quot;-&quot; );&quot;:&quot;;&quot;/&quot;) &amp;&quot;|&quot;;&quot;|&quot; &amp; SUBSTITUTE([.I21];&quot; &quot;;&quot;&quot;) &amp;&quot;|&quot;));&quot;&quot;;&quot;&quot;))" office:value-type="string" office:string-value="">
            <text:p></text:p>
          </table:table-cell>
          <table:table-cell table:number-columns-repeated="3"/>
          <table:table-cell table:formula="of:=[.I19]&amp;&quot;*&quot;&amp;[.I19]&amp;&quot;*&quot;&amp;[.I19]&amp;[.J19]&amp;&quot;³|&quot;&amp;[.I19]&amp;[.J19]&amp;&quot;*&quot;&amp;[.I19]&amp;[.J19]&amp;&quot;*&quot;&amp;[.I19]&amp;[.J19]" office:value-type="string" office:string-value="5*5*5mm³|5mm*5mm*5mm">
            <text:p>5*5*5mm³|5mm*5mm*5mm</text:p>
          </table:table-cell>
          <table:table-cell table:number-columns-repeated="3"/>
        </table:table-row>
        <table:table-row table:style-name="ro4">
          <table:table-cell table:style-name="ce83" office:value-type="string">
            <text:p>Ergebnis:</text:p>
          </table:table-cell>
          <table:table-cell office:value-type="string">
            <text:p>V=</text:p>
          </table:table-cell>
          <table:table-cell table:style-name="ce99"/>
          <table:table-cell/>
          <table:table-cell table:style-name="ce86" table:formula="of:=IF(ISBLANK([.I22]);&quot;&quot;;IF(ISERROR(VALUE([.C22]));IF(ISERROR(VALUE(SUBSTITUTE([.C22];[.J22];&quot;&quot;)));&quot;&quot;;IF(VALUE(SUBSTITUTE(SUBSTITUTE([.C22];&quot; &quot;;&quot;&quot;);[.J22];&quot;&quot;))=[.I22];&quot;&quot;;&quot;&quot;));&quot;&quot;))" office:value-type="string" office:string-value="">
            <text:p></text:p>
          </table:table-cell>
          <table:table-cell table:number-columns-repeated="3"/>
          <table:table-cell table:formula="of:=[.I19]*[.I19]*[.I19]" office:value-type="float" office:value="125">
            <text:p>125</text:p>
          </table:table-cell>
          <table:table-cell table:formula="of:=[.J19]&amp;&quot;³&quot;" office:value-type="string" office:string-value="mm³">
            <text:p>mm³</text:p>
          </table:table-cell>
          <table:table-cell table:number-columns-repeated="2"/>
        </table:table-row>
        <table:table-row table:style-name="ro4">
          <table:table-cell table:number-columns-repeated="2"/>
          <table:table-cell table:style-name="ce99"/>
          <table:table-cell/>
          <table:table-cell table:style-name="ce40" table:formula="of:=IF(ISBLANK([.I23]);&quot;&quot;;IF(ISERROR(FIND(&quot;|&quot;&amp; SUBSTITUTE(SUBSTITUTE(SUBSTITUTE(SUBSTITUTE([.C23];&quot; &quot;;&quot;&quot;);&quot;·&quot;;&quot;*&quot; );&quot;–&quot; ;&quot;-&quot; );&quot;:&quot;;&quot;/&quot;) &amp;&quot;|&quot;;&quot;|&quot; &amp; SUBSTITUTE([.I23];&quot; &quot;;&quot;&quot;) &amp;&quot;|&quot;));&quot;&quot;;&quot;&quot;))">
            <text:p/>
          </table:table-cell>
          <table:table-cell table:number-columns-repeated="3"/>
          <table:table-cell/>
          <table:table-cell table:number-columns-repeated="3"/>
        </table:table-row>
        <table:table-row table:style-name="ro4">
          <table:table-cell table:number-columns-repeated="2"/>
          <table:table-cell table:style-name="ce99"/>
          <table:table-cell/>
          <table:table-cell table:style-name="ce40" table:formula="of:=IF(ISBLANK([.I24]);&quot;&quot;;IF(ISERROR(FIND(&quot;|&quot;&amp; SUBSTITUTE(SUBSTITUTE(SUBSTITUTE(SUBSTITUTE([.C24];&quot; &quot;;&quot;&quot;);&quot;·&quot;;&quot;*&quot; );&quot;–&quot; ;&quot;-&quot; );&quot;:&quot;;&quot;/&quot;) &amp;&quot;|&quot;;&quot;|&quot; &amp; SUBSTITUTE([.I24];&quot; &quot;;&quot;&quot;) &amp;&quot;|&quot;));&quot;&quot;;&quot;&quot;))">
            <text:p/>
          </table:table-cell>
          <table:table-cell table:number-columns-repeated="3"/>
          <table:table-cell/>
          <table:table-cell table:number-columns-repeated="3"/>
        </table:table-row>
        <table:table-row table:style-name="ro4">
          <table:table-cell table:formula="of:=&quot;geg: a = &quot;&amp;[.I25]&amp;&quot; &quot;&amp;[.J25]" office:value-type="string" office:string-value="geg: a = 9 m">
            <text:p>geg: a = 9 m</text:p>
          </table:table-cell>
          <table:table-cell/>
          <table:table-cell table:style-name="ce99"/>
          <table:table-cell table:number-columns-repeated="5"/>
          <table:table-cell table:formula="of:=RANDBETWEEN(6;9)" office:value-type="float" office:value="9">
            <text:p>9</text:p>
          </table:table-cell>
          <table:table-cell table:formula="of:=CHOOSE(RANDBETWEEN(1;4);&quot;m&quot;;&quot;dm&quot;;&quot;cm&quot;;&quot;mm&quot;)" office:value-type="string" office:string-value="m">
            <text:p>m</text:p>
          </table:table-cell>
          <table:table-cell table:number-columns-repeated="2"/>
        </table:table-row>
        <table:table-row table:style-name="ro4">
          <table:table-cell table:style-name="ce83" office:value-type="string">
            <text:p>Formel:</text:p>
          </table:table-cell>
          <table:table-cell office:value-type="string">
            <text:p>V=</text:p>
          </table:table-cell>
          <table:table-cell table:style-name="ce99"/>
          <table:table-cell/>
          <table:table-cell table:style-name="ce40" table:formula="of:=IF(ISBLANK([.I26]);&quot;&quot;;IF(ISERROR(FIND(&quot;|&quot;&amp; SUBSTITUTE(SUBSTITUTE(SUBSTITUTE(SUBSTITUTE([.C26];&quot; &quot;;&quot;&quot;);&quot;·&quot;;&quot;*&quot; );&quot;–&quot; ;&quot;-&quot; );&quot;:&quot;;&quot;/&quot;) &amp;&quot;|&quot;;&quot;|&quot; &amp; SUBSTITUTE([.I26];&quot; &quot;;&quot;&quot;) &amp;&quot;|&quot;));&quot;&quot;;&quot;&quot;))" office:value-type="string" office:string-value="">
            <text:p></text:p>
          </table:table-cell>
          <table:table-cell table:number-columns-repeated="3"/>
          <table:table-cell office:value-type="string">
            <text:p>a*a*a|a³</text:p>
          </table:table-cell>
          <table:table-cell table:number-columns-repeated="3"/>
        </table:table-row>
        <table:table-row table:style-name="ro4">
          <table:table-cell table:style-name="ce83" office:value-type="string">
            <text:p>Einsetzen:</text:p>
          </table:table-cell>
          <table:table-cell office:value-type="string">
            <text:p>V=</text:p>
          </table:table-cell>
          <table:table-cell table:style-name="ce99"/>
          <table:table-cell/>
          <table:table-cell table:style-name="ce40" table:formula="of:=IF(ISBLANK([.I27]);&quot;&quot;;IF(ISERROR(FIND(&quot;|&quot;&amp; SUBSTITUTE(SUBSTITUTE(SUBSTITUTE(SUBSTITUTE([.C27];&quot; &quot;;&quot;&quot;);&quot;·&quot;;&quot;*&quot; );&quot;–&quot; ;&quot;-&quot; );&quot;:&quot;;&quot;/&quot;) &amp;&quot;|&quot;;&quot;|&quot; &amp; SUBSTITUTE([.I27];&quot; &quot;;&quot;&quot;) &amp;&quot;|&quot;));&quot;&quot;;&quot;&quot;))" office:value-type="string" office:string-value="">
            <text:p></text:p>
          </table:table-cell>
          <table:table-cell table:number-columns-repeated="3"/>
          <table:table-cell table:formula="of:=[.I25]&amp;&quot;*&quot;&amp;[.I25]&amp;&quot;*&quot;&amp;[.I25]&amp;[.J25]&amp;&quot;³|&quot;&amp;[.I25]&amp;[.J25]&amp;&quot;*&quot;&amp;[.I25]&amp;[.J25]&amp;&quot;*&quot;&amp;[.I25]&amp;[.J25]" office:value-type="string" office:string-value="9*9*9m³|9m*9m*9m">
            <text:p>9*9*9m³|9m*9m*9m</text:p>
          </table:table-cell>
          <table:table-cell table:number-columns-repeated="3"/>
        </table:table-row>
        <table:table-row table:style-name="ro4">
          <table:table-cell table:style-name="ce83" office:value-type="string">
            <text:p>Ergebnis:</text:p>
          </table:table-cell>
          <table:table-cell office:value-type="string">
            <text:p>V=</text:p>
          </table:table-cell>
          <table:table-cell table:style-name="ce99"/>
          <table:table-cell/>
          <table:table-cell table:style-name="ce86" table:formula="of:=IF(ISBLANK([.I28]);&quot;&quot;;IF(ISERROR(VALUE([.C28]));IF(ISERROR(VALUE(SUBSTITUTE([.C28];[.J28];&quot;&quot;)));&quot;&quot;;IF(VALUE(SUBSTITUTE(SUBSTITUTE([.C28];&quot; &quot;;&quot;&quot;);[.J28];&quot;&quot;))=[.I28];&quot;&quot;;&quot;&quot;));&quot;&quot;))" office:value-type="string" office:string-value="">
            <text:p></text:p>
          </table:table-cell>
          <table:table-cell table:number-columns-repeated="3"/>
          <table:table-cell table:formula="of:=[.I25]*[.I25]*[.I25]" office:value-type="float" office:value="729">
            <text:p>729</text:p>
          </table:table-cell>
          <table:table-cell table:formula="of:=[.J25]&amp;&quot;³&quot;" office:value-type="string" office:string-value="m³">
            <text:p>m³</text:p>
          </table:table-cell>
          <table:table-cell table:number-columns-repeated="2"/>
        </table:table-row>
        <table:table-row table:style-name="ro4">
          <table:table-cell table:number-columns-repeated="2"/>
          <table:table-cell table:style-name="ce99"/>
          <table:table-cell/>
          <table:table-cell table:style-name="ce40" table:formula="of:=IF(ISBLANK([.I29]);&quot;&quot;;IF(ISERROR(FIND(&quot;|&quot;&amp; SUBSTITUTE(SUBSTITUTE(SUBSTITUTE(SUBSTITUTE([.C29];&quot; &quot;;&quot;&quot;);&quot;·&quot;;&quot;*&quot; );&quot;–&quot; ;&quot;-&quot; );&quot;:&quot;;&quot;/&quot;) &amp;&quot;|&quot;;&quot;|&quot; &amp; SUBSTITUTE([.I29];&quot; &quot;;&quot;&quot;) &amp;&quot;|&quot;));&quot;&quot;;&quot;&quot;))">
            <text:p/>
          </table:table-cell>
          <table:table-cell table:number-columns-repeated="3"/>
          <table:table-cell/>
          <table:table-cell table:number-columns-repeated="3"/>
        </table:table-row>
        <table:table-row table:style-name="ro4">
          <table:table-cell table:number-columns-repeated="2"/>
          <table:table-cell table:style-name="ce99"/>
          <table:table-cell/>
          <table:table-cell table:style-name="ce40" table:formula="of:=IF(ISBLANK([.I30]);&quot;&quot;;IF(ISERROR(FIND(&quot;|&quot;&amp; SUBSTITUTE(SUBSTITUTE(SUBSTITUTE(SUBSTITUTE([.C30];&quot; &quot;;&quot;&quot;);&quot;·&quot;;&quot;*&quot; );&quot;–&quot; ;&quot;-&quot; );&quot;:&quot;;&quot;/&quot;) &amp;&quot;|&quot;;&quot;|&quot; &amp; SUBSTITUTE([.I30];&quot; &quot;;&quot;&quot;) &amp;&quot;|&quot;));&quot;&quot;;&quot;&quot;))">
            <text:p/>
          </table:table-cell>
          <table:table-cell table:number-columns-repeated="3"/>
          <table:table-cell/>
          <table:table-cell table:number-columns-repeated="3"/>
        </table:table-row>
        <table:table-row table:style-name="ro4">
          <table:table-cell table:formula="of:=&quot;geg: a = &quot;&amp;[.I31]&amp;&quot; &quot;&amp;[.J31]" office:value-type="string" office:string-value="geg: a = 5,5 m">
            <text:p>geg: a = 5,5 m</text:p>
          </table:table-cell>
          <table:table-cell/>
          <table:table-cell table:style-name="ce99"/>
          <table:table-cell table:number-columns-repeated="5"/>
          <table:table-cell table:formula="of:=RANDBETWEEN(3;5)+0.5" office:value-type="float" office:value="5.5">
            <text:p>5,5</text:p>
          </table:table-cell>
          <table:table-cell table:formula="of:=CHOOSE(RANDBETWEEN(1;4);&quot;m&quot;;&quot;dm&quot;;&quot;cm&quot;;&quot;mm&quot;)" office:value-type="string" office:string-value="m">
            <text:p>m</text:p>
          </table:table-cell>
          <table:table-cell table:number-columns-repeated="2"/>
        </table:table-row>
        <table:table-row table:style-name="ro4">
          <table:table-cell table:style-name="ce83" office:value-type="string">
            <text:p>Formel:</text:p>
          </table:table-cell>
          <table:table-cell office:value-type="string">
            <text:p>V=</text:p>
          </table:table-cell>
          <table:table-cell table:style-name="ce99"/>
          <table:table-cell/>
          <table:table-cell table:style-name="ce40" table:formula="of:=IF(ISBLANK([.I32]);&quot;&quot;;IF(ISERROR(FIND(&quot;|&quot;&amp; SUBSTITUTE(SUBSTITUTE(SUBSTITUTE(SUBSTITUTE([.C32];&quot; &quot;;&quot;&quot;);&quot;·&quot;;&quot;*&quot; );&quot;–&quot; ;&quot;-&quot; );&quot;:&quot;;&quot;/&quot;) &amp;&quot;|&quot;;&quot;|&quot; &amp; SUBSTITUTE([.I32];&quot; &quot;;&quot;&quot;) &amp;&quot;|&quot;));&quot;&quot;;&quot;&quot;))" office:value-type="string" office:string-value="">
            <text:p></text:p>
          </table:table-cell>
          <table:table-cell table:number-columns-repeated="3"/>
          <table:table-cell office:value-type="string">
            <text:p>a*a*a|a³</text:p>
          </table:table-cell>
          <table:table-cell table:number-columns-repeated="3"/>
        </table:table-row>
        <table:table-row table:style-name="ro4">
          <table:table-cell table:style-name="ce83" office:value-type="string">
            <text:p>Einsetzen:</text:p>
          </table:table-cell>
          <table:table-cell office:value-type="string">
            <text:p>V=</text:p>
          </table:table-cell>
          <table:table-cell table:style-name="ce99"/>
          <table:table-cell/>
          <table:table-cell table:style-name="ce40" table:formula="of:=IF(ISBLANK([.I33]);&quot;&quot;;IF(ISERROR(FIND(&quot;|&quot;&amp; SUBSTITUTE(SUBSTITUTE(SUBSTITUTE(SUBSTITUTE([.C33];&quot; &quot;;&quot;&quot;);&quot;·&quot;;&quot;*&quot; );&quot;–&quot; ;&quot;-&quot; );&quot;:&quot;;&quot;/&quot;) &amp;&quot;|&quot;;&quot;|&quot; &amp; SUBSTITUTE([.I33];&quot; &quot;;&quot;&quot;) &amp;&quot;|&quot;));&quot;&quot;;&quot;&quot;))" office:value-type="string" office:string-value="">
            <text:p></text:p>
          </table:table-cell>
          <table:table-cell table:number-columns-repeated="3"/>
          <table:table-cell table:formula="of:=[.I31]&amp;&quot;*&quot;&amp;[.I31]&amp;&quot;*&quot;&amp;[.I31]&amp;[.J31]&amp;&quot;³|&quot;&amp;[.I31]&amp;[.J31]&amp;&quot;*&quot;&amp;[.I31]&amp;[.J31]&amp;&quot;*&quot;&amp;[.I31]&amp;[.J31]" office:value-type="string" office:string-value="5,5*5,5*5,5m³|5,5m*5,5m*5,5m">
            <text:p>5,5*5,5*5,5m³|5,5m*5,5m*5,5m</text:p>
          </table:table-cell>
          <table:table-cell table:number-columns-repeated="3"/>
        </table:table-row>
        <table:table-row table:style-name="ro4">
          <table:table-cell table:style-name="ce83" office:value-type="string">
            <text:p>Ergebnis:</text:p>
          </table:table-cell>
          <table:table-cell office:value-type="string">
            <text:p>V=</text:p>
          </table:table-cell>
          <table:table-cell table:style-name="ce99"/>
          <table:table-cell/>
          <table:table-cell table:style-name="ce86" table:formula="of:=IF(ISBLANK([.I34]);&quot;&quot;;IF(ISERROR(VALUE([.C34]));IF(ISERROR(VALUE(SUBSTITUTE([.C34];[.J34];&quot;&quot;)));&quot;&quot;;IF(VALUE(SUBSTITUTE(SUBSTITUTE([.C34];&quot; &quot;;&quot;&quot;);[.J34];&quot;&quot;))=[.I34];&quot;&quot;;&quot;&quot;));&quot;&quot;))" office:value-type="string" office:string-value="">
            <text:p></text:p>
          </table:table-cell>
          <table:table-cell table:number-columns-repeated="3"/>
          <table:table-cell table:formula="of:=[.I31]*[.I31]*[.I31]" office:value-type="float" office:value="166.375">
            <text:p>166,38</text:p>
          </table:table-cell>
          <table:table-cell table:formula="of:=[.J31]&amp;&quot;³&quot;" office:value-type="string" office:string-value="m³">
            <text:p>m³</text:p>
          </table:table-cell>
          <table:table-cell table:number-columns-repeated="2"/>
        </table:table-row>
        <table:table-row table:style-name="ro4" table:number-rows-repeated="2">
          <table:table-cell table:number-columns-repeated="2"/>
          <table:table-cell table:style-name="ce99"/>
          <table:table-cell table:number-columns-repeated="9"/>
        </table:table-row>
        <table:table-row table:style-name="ro4">
          <table:table-cell table:formula="of:=&quot;geg: a = &quot;&amp;[.I37]&amp;&quot; &quot;&amp;[.J37]" office:value-type="string" office:string-value="geg: a = 7,5 dm">
            <text:p>geg: a = 7,5 dm</text:p>
          </table:table-cell>
          <table:table-cell/>
          <table:table-cell table:style-name="ce99"/>
          <table:table-cell table:number-columns-repeated="5"/>
          <table:table-cell table:formula="of:=RANDBETWEEN(6;9)+0.5" office:value-type="float" office:value="7.5">
            <text:p>7,5</text:p>
          </table:table-cell>
          <table:table-cell table:formula="of:=CHOOSE(RANDBETWEEN(1;4);&quot;m&quot;;&quot;dm&quot;;&quot;cm&quot;;&quot;mm&quot;)" office:value-type="string" office:string-value="dm">
            <text:p>dm</text:p>
          </table:table-cell>
          <table:table-cell table:number-columns-repeated="2"/>
        </table:table-row>
        <table:table-row table:style-name="ro4">
          <table:table-cell table:style-name="ce83" office:value-type="string">
            <text:p>Formel:</text:p>
          </table:table-cell>
          <table:table-cell office:value-type="string">
            <text:p>V=</text:p>
          </table:table-cell>
          <table:table-cell table:style-name="ce99"/>
          <table:table-cell/>
          <table:table-cell table:style-name="ce40" table:formula="of:=IF(ISBLANK([.I38]);&quot;&quot;;IF(ISERROR(FIND(&quot;|&quot;&amp; SUBSTITUTE(SUBSTITUTE(SUBSTITUTE(SUBSTITUTE([.C38];&quot; &quot;;&quot;&quot;);&quot;·&quot;;&quot;*&quot; );&quot;–&quot; ;&quot;-&quot; );&quot;:&quot;;&quot;/&quot;) &amp;&quot;|&quot;;&quot;|&quot; &amp; SUBSTITUTE([.I38];&quot; &quot;;&quot;&quot;) &amp;&quot;|&quot;));&quot;&quot;;&quot;&quot;))" office:value-type="string" office:string-value="">
            <text:p></text:p>
          </table:table-cell>
          <table:table-cell table:number-columns-repeated="3"/>
          <table:table-cell office:value-type="string">
            <text:p>a*a*a|a³</text:p>
          </table:table-cell>
          <table:table-cell table:number-columns-repeated="3"/>
        </table:table-row>
        <table:table-row table:style-name="ro4">
          <table:table-cell table:style-name="ce83" office:value-type="string">
            <text:p>Einsetzen:</text:p>
          </table:table-cell>
          <table:table-cell office:value-type="string">
            <text:p>V=</text:p>
          </table:table-cell>
          <table:table-cell table:style-name="ce99"/>
          <table:table-cell/>
          <table:table-cell table:style-name="ce40" table:formula="of:=IF(ISBLANK([.I39]);&quot;&quot;;IF(ISERROR(FIND(&quot;|&quot;&amp; SUBSTITUTE(SUBSTITUTE(SUBSTITUTE(SUBSTITUTE([.C39];&quot; &quot;;&quot;&quot;);&quot;·&quot;;&quot;*&quot; );&quot;–&quot; ;&quot;-&quot; );&quot;:&quot;;&quot;/&quot;) &amp;&quot;|&quot;;&quot;|&quot; &amp; SUBSTITUTE([.I39];&quot; &quot;;&quot;&quot;) &amp;&quot;|&quot;));&quot;&quot;;&quot;&quot;))" office:value-type="string" office:string-value="">
            <text:p></text:p>
          </table:table-cell>
          <table:table-cell table:number-columns-repeated="3"/>
          <table:table-cell table:formula="of:=[.I37]&amp;&quot;*&quot;&amp;[.I37]&amp;&quot;*&quot;&amp;[.I37]&amp;[.J37]&amp;&quot;³|&quot;&amp;[.I37]&amp;[.J37]&amp;&quot;*&quot;&amp;[.I37]&amp;[.J37]&amp;&quot;*&quot;&amp;[.I37]&amp;[.J37]" office:value-type="string" office:string-value="7,5*7,5*7,5dm³|7,5dm*7,5dm*7,5dm">
            <text:p>7,5*7,5*7,5dm³|7,5dm*7,5dm*7,5dm</text:p>
          </table:table-cell>
          <table:table-cell table:number-columns-repeated="3"/>
        </table:table-row>
        <table:table-row table:style-name="ro4">
          <table:table-cell table:style-name="ce83" office:value-type="string">
            <text:p>Ergebnis:</text:p>
          </table:table-cell>
          <table:table-cell office:value-type="string">
            <text:p>V=</text:p>
          </table:table-cell>
          <table:table-cell table:style-name="ce99"/>
          <table:table-cell/>
          <table:table-cell table:style-name="ce86" table:formula="of:=IF(ISBLANK([.I40]);&quot;&quot;;IF(ISERROR(VALUE([.C40]));IF(ISERROR(VALUE(SUBSTITUTE([.C40];[.J40];&quot;&quot;)));&quot;&quot;;IF(VALUE(SUBSTITUTE(SUBSTITUTE([.C40];&quot; &quot;;&quot;&quot;);[.J40];&quot;&quot;))=[.I40];&quot;&quot;;&quot;&quot;));&quot;&quot;))" office:value-type="string" office:string-value="">
            <text:p></text:p>
          </table:table-cell>
          <table:table-cell table:number-columns-repeated="3"/>
          <table:table-cell table:formula="of:=[.I37]*[.I37]*[.I37]" office:value-type="float" office:value="421.875">
            <text:p>421,88</text:p>
          </table:table-cell>
          <table:table-cell table:formula="of:=[.J37]&amp;&quot;³&quot;" office:value-type="string" office:string-value="dm³">
            <text:p>dm³</text:p>
          </table:table-cell>
          <table:table-cell table:number-columns-repeated="2"/>
        </table:table-row>
        <table:table-row table:style-name="ro4" table:number-rows-repeated="3">
          <table:table-cell table:number-columns-repeated="2"/>
          <table:table-cell table:style-name="ce99"/>
          <table:table-cell table:number-columns-repeated="9"/>
        </table:table-row>
        <table:table-row table:style-name="ro4">
          <table:table-cell>
            <draw:g table:end-cell-address="Tabelle5.C52" table:end-x="1.59cm" table:end-y="0.395cm" draw:z-index="1">
              <draw:line draw:style-name="gr2" draw:text-style-name="P1" svg:x1="2.648cm" svg:y1="0.007cm" svg:x2="2.648cm" svg:y2="2.008cm">
                <text:p/>
              </draw:line>
              <draw:polygon draw:style-name="gr2" draw:text-style-name="P1" svg:width="7.283cm" svg:height="1.499cm" svg:x="0.663cm" svg:y="2.008cm" svg:viewBox="0 0 7284 1500" draw:points="0,1500 5299,1500 7284,0 1985,0">
                <text:p/>
              </draw:polygon>
              <draw:polygon draw:style-name="gr3" draw:text-style-name="P1" svg:width="7.283cm" svg:height="1.499cm" svg:x="0.663cm" svg:y="0.007cm" svg:viewBox="0 0 7284 1500" draw:points="0,1500 5299,1500 7284,0 1985,0">
                <text:p/>
              </draw:polygon>
              <draw:rect draw:style-name="gr4" draw:text-style-name="P1" svg:width="5.299cm" svg:height="2.001cm" svg:x="0.663cm" svg:y="1.507cm">
                <text:p/>
              </draw:rect>
              <draw:polygon draw:style-name="gr5" draw:text-style-name="P1" svg:width="1.984cm" svg:height="3.5cm" svg:x="5.962cm" svg:y="0.007cm" svg:viewBox="0 0 1985 3501" draw:points="0,3501 1985,2001 1985,0 0,1500">
                <text:p/>
              </draw:polygon>
              <draw:frame draw:style-name="gr8" svg:width="0.662cm" svg:height="0.5cm" svg:x="3.313cm" svg:y="3.508cm">
                <draw:text-box>
                  <text:p>a</text:p>
                </draw:text-box>
              </draw:frame>
              <draw:frame draw:style-name="gr8" svg:width="0.662cm" svg:height="0.5cm" svg:x="0.001cm" svg:y="2.508cm">
                <draw:text-box>
                  <text:p>b</text:p>
                </draw:text-box>
              </draw:frame>
              <draw:frame draw:style-name="gr8" svg:width="0.661cm" svg:height="0.5cm" svg:x="7.286cm" svg:y="2.508cm">
                <draw:text-box draw:corner-radius="10cm">
                  <text:p>c</text:p>
                </draw:text-box>
              </draw:frame>
            </draw:g>
          </table:table-cell>
          <table:table-cell/>
          <table:table-cell table:style-name="ce99"/>
          <table:table-cell table:number-columns-repeated="9"/>
        </table:table-row>
        <table:table-row table:style-name="ro4" table:number-rows-repeated="10">
          <table:table-cell table:number-columns-repeated="2"/>
          <table:table-cell table:style-name="ce99"/>
          <table:table-cell table:number-columns-repeated="9"/>
        </table:table-row>
        <table:table-row table:style-name="ro4">
          <table:table-cell table:formula="of:=&quot;geg: a = &quot;&amp;[.I55]&amp;&quot; &quot;&amp;[.J55]&amp;&quot;; b = &quot;&amp;[.K55]&amp;&quot; &quot;&amp;[.J55]&amp;&quot; ; c = &quot;&amp;[.L55]&amp;&quot; cm&quot;" office:value-type="string" office:string-value="geg: a = 4 cm; b = 3 cm ; c = 3 cm">
            <text:p>geg: a = 4 cm; b = 3 cm ; c = 3 cm</text:p>
          </table:table-cell>
          <table:table-cell/>
          <table:table-cell table:style-name="ce99"/>
          <table:table-cell table:number-columns-repeated="5"/>
          <table:table-cell table:formula="of:=RANDBETWEEN(1;5)" office:value-type="float" office:value="4">
            <text:p>4</text:p>
          </table:table-cell>
          <table:table-cell table:formula="of:=CHOOSE(RANDBETWEEN(1;4);&quot;m&quot;;&quot;dm&quot;;&quot;cm&quot;;&quot;mm&quot;)" office:value-type="string" office:string-value="cm">
            <text:p>cm</text:p>
          </table:table-cell>
          <table:table-cell table:style-name="ce56" table:formula="of:=RANDBETWEEN(1;5)" office:value-type="float" office:value="3">
            <text:p>3</text:p>
          </table:table-cell>
          <table:table-cell table:style-name="ce56" table:formula="of:=RANDBETWEEN(1;5)" office:value-type="float" office:value="3">
            <text:p>3</text:p>
          </table:table-cell>
        </table:table-row>
        <table:table-row table:style-name="ro4">
          <table:table-cell table:style-name="ce83" office:value-type="string">
            <text:p>Formel:</text:p>
          </table:table-cell>
          <table:table-cell office:value-type="string">
            <text:p>V=</text:p>
          </table:table-cell>
          <table:table-cell table:style-name="ce99"/>
          <table:table-cell/>
          <table:table-cell table:style-name="ce40" table:formula="of:=IF(ISBLANK([.I56]);&quot;&quot;;IF(ISERROR(FIND(&quot;|&quot;&amp; SUBSTITUTE(SUBSTITUTE(SUBSTITUTE(SUBSTITUTE([.C56];&quot; &quot;;&quot;&quot;);&quot;·&quot;;&quot;*&quot; );&quot;–&quot; ;&quot;-&quot; );&quot;:&quot;;&quot;/&quot;) &amp;&quot;|&quot;;&quot;|&quot; &amp; SUBSTITUTE([.I56];&quot; &quot;;&quot;&quot;) &amp;&quot;|&quot;));&quot;&quot;;&quot;&quot;))" office:value-type="string" office:string-value="">
            <text:p></text:p>
          </table:table-cell>
          <table:table-cell table:number-columns-repeated="3"/>
          <table:table-cell office:value-type="string">
            <text:p>a*b*c|abc</text:p>
          </table:table-cell>
          <table:table-cell table:number-columns-repeated="3"/>
        </table:table-row>
        <table:table-row table:style-name="ro4">
          <table:table-cell table:style-name="ce83" office:value-type="string">
            <text:p>Einsetzen:</text:p>
          </table:table-cell>
          <table:table-cell office:value-type="string">
            <text:p>V=</text:p>
          </table:table-cell>
          <table:table-cell table:style-name="ce99"/>
          <table:table-cell/>
          <table:table-cell table:style-name="ce40" table:formula="of:=IF(ISBLANK([.I57]);&quot;&quot;;IF(ISERROR(FIND(&quot;|&quot;&amp; SUBSTITUTE(SUBSTITUTE(SUBSTITUTE(SUBSTITUTE([.C57];&quot; &quot;;&quot;&quot;);&quot;·&quot;;&quot;*&quot; );&quot;–&quot; ;&quot;-&quot; );&quot;:&quot;;&quot;/&quot;) &amp;&quot;|&quot;;&quot;|&quot; &amp; SUBSTITUTE([.I57];&quot; &quot;;&quot;&quot;) &amp;&quot;|&quot;));&quot;&quot;;&quot;&quot;))" office:value-type="string" office:string-value="">
            <text:p></text:p>
          </table:table-cell>
          <table:table-cell table:number-columns-repeated="3"/>
          <table:table-cell table:formula="of:=[.I55]&amp;&quot;*&quot;&amp;[.K55]&amp;&quot;*&quot;&amp;[.L55]&amp;[.J55]&amp;&quot;³|&quot;&amp;[.I55]&amp;[.J55]&amp;&quot;*&quot;&amp;[.K55]&amp;[.J55]&amp;&quot;*&quot;&amp;[.I55]&amp;[.J55]" office:value-type="string" office:string-value="4*3*3cm³|4cm*3cm*4cm">
            <text:p>4*3*3cm³|4cm*3cm*4cm</text:p>
          </table:table-cell>
          <table:table-cell table:number-columns-repeated="3"/>
        </table:table-row>
        <table:table-row table:style-name="ro4">
          <table:table-cell table:style-name="ce83" office:value-type="string">
            <text:p>Ergebnis:</text:p>
          </table:table-cell>
          <table:table-cell office:value-type="string">
            <text:p>V=</text:p>
          </table:table-cell>
          <table:table-cell table:style-name="ce99"/>
          <table:table-cell/>
          <table:table-cell table:style-name="ce86" table:formula="of:=IF(ISBLANK([.I58]);&quot;&quot;;IF(ISERROR(VALUE([.C58]));IF(ISERROR(VALUE(SUBSTITUTE([.C58];[.J58];&quot;&quot;)));&quot;&quot;;IF(VALUE(SUBSTITUTE(SUBSTITUTE([.C58];&quot; &quot;;&quot;&quot;);[.J58];&quot;&quot;))=[.I58];&quot;&quot;;&quot;&quot;));&quot;&quot;))" office:value-type="string" office:string-value="">
            <text:p></text:p>
          </table:table-cell>
          <table:table-cell table:number-columns-repeated="3"/>
          <table:table-cell table:formula="of:=[.I55]*[.K55]*[.I55]" office:value-type="float" office:value="48">
            <text:p>48</text:p>
          </table:table-cell>
          <table:table-cell table:formula="of:=[.J55]&amp;&quot;³&quot;" office:value-type="string" office:string-value="cm³">
            <text:p>cm³</text:p>
          </table:table-cell>
          <table:table-cell table:number-columns-repeated="2"/>
        </table:table-row>
        <table:table-row table:style-name="ro4" table:number-rows-repeated="2">
          <table:table-cell table:number-columns-repeated="2"/>
          <table:table-cell table:style-name="ce99"/>
          <table:table-cell table:number-columns-repeated="9"/>
        </table:table-row>
        <table:table-row table:style-name="ro4">
          <table:table-cell table:formula="of:=&quot;geg: a = &quot;&amp;[.I61]&amp;&quot; &quot;&amp;[.J61]&amp;&quot;; b = &quot;&amp;[.K61]&amp;&quot; &quot;&amp;[.J61]&amp;&quot; ; c = &quot;&amp;[.L61]&amp;&quot; cm&quot;" office:value-type="string" office:string-value="geg: a = 4 cm; b = 4 cm ; c = 4 cm">
            <text:p>geg: a = 4 cm; b = 4 cm ; c = 4 cm</text:p>
          </table:table-cell>
          <table:table-cell/>
          <table:table-cell table:style-name="ce99"/>
          <table:table-cell table:number-columns-repeated="5"/>
          <table:table-cell table:formula="of:=RANDBETWEEN(1;5)" office:value-type="float" office:value="4">
            <text:p>4</text:p>
          </table:table-cell>
          <table:table-cell table:formula="of:=CHOOSE(RANDBETWEEN(1;4);&quot;m&quot;;&quot;dm&quot;;&quot;cm&quot;;&quot;mm&quot;)" office:value-type="string" office:string-value="cm">
            <text:p>cm</text:p>
          </table:table-cell>
          <table:table-cell table:style-name="ce56" table:formula="of:=RANDBETWEEN(4;6)" office:value-type="float" office:value="4">
            <text:p>4</text:p>
          </table:table-cell>
          <table:table-cell table:style-name="ce56" table:formula="of:=RANDBETWEEN(2;5)" office:value-type="float" office:value="4">
            <text:p>4</text:p>
          </table:table-cell>
        </table:table-row>
        <table:table-row table:style-name="ro4">
          <table:table-cell table:style-name="ce83" office:value-type="string">
            <text:p>Formel:</text:p>
          </table:table-cell>
          <table:table-cell office:value-type="string">
            <text:p>V=</text:p>
          </table:table-cell>
          <table:table-cell table:style-name="ce99"/>
          <table:table-cell/>
          <table:table-cell table:style-name="ce40" table:formula="of:=IF(ISBLANK([.I62]);&quot;&quot;;IF(ISERROR(FIND(&quot;|&quot;&amp; SUBSTITUTE(SUBSTITUTE(SUBSTITUTE(SUBSTITUTE([.C62];&quot; &quot;;&quot;&quot;);&quot;·&quot;;&quot;*&quot; );&quot;–&quot; ;&quot;-&quot; );&quot;:&quot;;&quot;/&quot;) &amp;&quot;|&quot;;&quot;|&quot; &amp; SUBSTITUTE([.I62];&quot; &quot;;&quot;&quot;) &amp;&quot;|&quot;));&quot;&quot;;&quot;&quot;))" office:value-type="string" office:string-value="">
            <text:p></text:p>
          </table:table-cell>
          <table:table-cell table:number-columns-repeated="3"/>
          <table:table-cell office:value-type="string">
            <text:p>a*b*c|abc</text:p>
          </table:table-cell>
          <table:table-cell table:number-columns-repeated="3"/>
        </table:table-row>
        <table:table-row table:style-name="ro4">
          <table:table-cell table:style-name="ce83" office:value-type="string">
            <text:p>Einsetzen:</text:p>
          </table:table-cell>
          <table:table-cell office:value-type="string">
            <text:p>V=</text:p>
          </table:table-cell>
          <table:table-cell table:style-name="ce99"/>
          <table:table-cell/>
          <table:table-cell table:style-name="ce40" table:formula="of:=IF(ISBLANK([.I63]);&quot;&quot;;IF(ISERROR(FIND(&quot;|&quot;&amp; SUBSTITUTE(SUBSTITUTE(SUBSTITUTE(SUBSTITUTE([.C63];&quot; &quot;;&quot;&quot;);&quot;·&quot;;&quot;*&quot; );&quot;–&quot; ;&quot;-&quot; );&quot;:&quot;;&quot;/&quot;) &amp;&quot;|&quot;;&quot;|&quot; &amp; SUBSTITUTE([.I63];&quot; &quot;;&quot;&quot;) &amp;&quot;|&quot;));&quot;&quot;;&quot;&quot;))" office:value-type="string" office:string-value="">
            <text:p></text:p>
          </table:table-cell>
          <table:table-cell table:number-columns-repeated="3"/>
          <table:table-cell table:formula="of:=[.I61]&amp;&quot;*&quot;&amp;[.K61]&amp;&quot;*&quot;&amp;[.L61]&amp;[.J61]&amp;&quot;³|&quot;&amp;[.I61]&amp;[.J61]&amp;&quot;*&quot;&amp;[.K61]&amp;[.J61]&amp;&quot;*&quot;&amp;[.I61]&amp;[.J61]" office:value-type="string" office:string-value="4*4*4cm³|4cm*4cm*4cm">
            <text:p>4*4*4cm³|4cm*4cm*4cm</text:p>
          </table:table-cell>
          <table:table-cell table:number-columns-repeated="3"/>
        </table:table-row>
        <table:table-row table:style-name="ro4">
          <table:table-cell table:style-name="ce83" office:value-type="string">
            <text:p>Ergebnis:</text:p>
          </table:table-cell>
          <table:table-cell office:value-type="string">
            <text:p>V=</text:p>
          </table:table-cell>
          <table:table-cell table:style-name="ce99"/>
          <table:table-cell/>
          <table:table-cell table:style-name="ce86" table:formula="of:=IF(ISBLANK([.I64]);&quot;&quot;;IF(ISERROR(VALUE([.C64]));IF(ISERROR(VALUE(SUBSTITUTE([.C64];[.J64];&quot;&quot;)));&quot;&quot;;IF(VALUE(SUBSTITUTE(SUBSTITUTE([.C64];&quot; &quot;;&quot;&quot;);[.J64];&quot;&quot;))=[.I64];&quot;&quot;;&quot;&quot;));&quot;&quot;))" office:value-type="string" office:string-value="">
            <text:p></text:p>
          </table:table-cell>
          <table:table-cell table:number-columns-repeated="3"/>
          <table:table-cell table:formula="of:=[.I61]*[.K61]*[.I61]" office:value-type="float" office:value="64">
            <text:p>64</text:p>
          </table:table-cell>
          <table:table-cell table:formula="of:=[.J61]&amp;&quot;²&quot;" office:value-type="string" office:string-value="cm²">
            <text:p>cm²</text:p>
          </table:table-cell>
          <table:table-cell table:number-columns-repeated="2"/>
        </table:table-row>
        <table:table-row table:style-name="ro4" table:number-rows-repeated="2">
          <table:table-cell table:number-columns-repeated="2"/>
          <table:table-cell table:style-name="ce99"/>
          <table:table-cell table:number-columns-repeated="9"/>
        </table:table-row>
        <table:table-row table:style-name="ro4">
          <table:table-cell table:formula="of:=&quot;geg: a = &quot;&amp;[.I67]&amp;&quot; &quot;&amp;[.J67]&amp;&quot;; b = &quot;&amp;[.K67]&amp;&quot; &quot;&amp;[.J67]&amp;&quot; ; c = &quot;&amp;[.L67]&amp;&quot; cm&quot;" office:value-type="string" office:string-value="geg: a = 4 dm; b = 2 dm ; c = 3,5 cm">
            <text:p>geg: a = 4 dm; b = 2 dm ; c = 3,5 cm</text:p>
          </table:table-cell>
          <table:table-cell/>
          <table:table-cell table:style-name="ce99"/>
          <table:table-cell table:number-columns-repeated="5"/>
          <table:table-cell table:formula="of:=RANDBETWEEN(1;5)" office:value-type="float" office:value="4">
            <text:p>4</text:p>
          </table:table-cell>
          <table:table-cell table:formula="of:=CHOOSE(RANDBETWEEN(1;4);&quot;m&quot;;&quot;dm&quot;;&quot;cm&quot;;&quot;mm&quot;)" office:value-type="string" office:string-value="dm">
            <text:p>dm</text:p>
          </table:table-cell>
          <table:table-cell table:style-name="ce56" table:formula="of:=RANDBETWEEN(2;5)" office:value-type="float" office:value="2">
            <text:p>2</text:p>
          </table:table-cell>
          <table:table-cell table:style-name="ce56" table:formula="of:=RANDBETWEEN(3;5)+0.5" office:value-type="float" office:value="3.5">
            <text:p>3,5</text:p>
          </table:table-cell>
        </table:table-row>
        <table:table-row table:style-name="ro4">
          <table:table-cell table:style-name="ce83" office:value-type="string">
            <text:p>Formel:</text:p>
          </table:table-cell>
          <table:table-cell office:value-type="string">
            <text:p>V=</text:p>
          </table:table-cell>
          <table:table-cell table:style-name="ce99"/>
          <table:table-cell/>
          <table:table-cell table:style-name="ce40" table:formula="of:=IF(ISBLANK([.I68]);&quot;&quot;;IF(ISERROR(FIND(&quot;|&quot;&amp; SUBSTITUTE(SUBSTITUTE(SUBSTITUTE(SUBSTITUTE([.C68];&quot; &quot;;&quot;&quot;);&quot;·&quot;;&quot;*&quot; );&quot;–&quot; ;&quot;-&quot; );&quot;:&quot;;&quot;/&quot;) &amp;&quot;|&quot;;&quot;|&quot; &amp; SUBSTITUTE([.I68];&quot; &quot;;&quot;&quot;) &amp;&quot;|&quot;));&quot;&quot;;&quot;&quot;))" office:value-type="string" office:string-value="">
            <text:p></text:p>
          </table:table-cell>
          <table:table-cell table:number-columns-repeated="3"/>
          <table:table-cell office:value-type="string">
            <text:p>a*b*c|abc</text:p>
          </table:table-cell>
          <table:table-cell table:number-columns-repeated="3"/>
        </table:table-row>
        <table:table-row table:style-name="ro4">
          <table:table-cell table:style-name="ce83" office:value-type="string">
            <text:p>Einsetzen:</text:p>
          </table:table-cell>
          <table:table-cell office:value-type="string">
            <text:p>V=</text:p>
          </table:table-cell>
          <table:table-cell table:style-name="ce99"/>
          <table:table-cell/>
          <table:table-cell table:style-name="ce40" table:formula="of:=IF(ISBLANK([.I69]);&quot;&quot;;IF(ISERROR(FIND(&quot;|&quot;&amp; SUBSTITUTE(SUBSTITUTE(SUBSTITUTE(SUBSTITUTE([.C69];&quot; &quot;;&quot;&quot;);&quot;·&quot;;&quot;*&quot; );&quot;–&quot; ;&quot;-&quot; );&quot;:&quot;;&quot;/&quot;) &amp;&quot;|&quot;;&quot;|&quot; &amp; SUBSTITUTE([.I69];&quot; &quot;;&quot;&quot;) &amp;&quot;|&quot;));&quot;&quot;;&quot;&quot;))" office:value-type="string" office:string-value="">
            <text:p></text:p>
          </table:table-cell>
          <table:table-cell table:number-columns-repeated="3"/>
          <table:table-cell table:formula="of:=[.I67]&amp;&quot;*&quot;&amp;[.K67]&amp;&quot;*&quot;&amp;[.L67]&amp;[.J67]&amp;&quot;³|&quot;&amp;[.I67]&amp;[.J67]&amp;&quot;*&quot;&amp;[.K67]&amp;[.J67]&amp;&quot;*&quot;&amp;[.I67]&amp;[.J67]" office:value-type="string" office:string-value="4*2*3,5dm³|4dm*2dm*4dm">
            <text:p>4*2*3,5dm³|4dm*2dm*4dm</text:p>
          </table:table-cell>
          <table:table-cell table:number-columns-repeated="3"/>
        </table:table-row>
        <table:table-row table:style-name="ro4">
          <table:table-cell table:style-name="ce83" office:value-type="string">
            <text:p>Ergebnis:</text:p>
          </table:table-cell>
          <table:table-cell office:value-type="string">
            <text:p>V=</text:p>
          </table:table-cell>
          <table:table-cell table:style-name="ce99"/>
          <table:table-cell/>
          <table:table-cell table:style-name="ce86" table:formula="of:=IF(ISBLANK([.I70]);&quot;&quot;;IF(ISERROR(VALUE([.C70]));IF(ISERROR(VALUE(SUBSTITUTE([.C70];[.J70];&quot;&quot;)));&quot;&quot;;IF(VALUE(SUBSTITUTE(SUBSTITUTE([.C70];&quot; &quot;;&quot;&quot;);[.J70];&quot;&quot;))=[.I70];&quot;&quot;;&quot;&quot;));&quot;&quot;))" office:value-type="string" office:string-value="">
            <text:p></text:p>
          </table:table-cell>
          <table:table-cell table:number-columns-repeated="3"/>
          <table:table-cell table:formula="of:=[.I67]*[.K67]*[.I67]" office:value-type="float" office:value="32">
            <text:p>32</text:p>
          </table:table-cell>
          <table:table-cell table:formula="of:=[.J67]&amp;&quot;²&quot;" office:value-type="string" office:string-value="dm²">
            <text:p>dm²</text:p>
          </table:table-cell>
          <table:table-cell table:number-columns-repeated="2"/>
        </table:table-row>
        <table:table-row table:style-name="ro4" table:number-rows-repeated="2">
          <table:table-cell table:number-columns-repeated="2"/>
          <table:table-cell table:style-name="ce99"/>
          <table:table-cell table:number-columns-repeated="9"/>
        </table:table-row>
        <table:table-row table:style-name="ro4">
          <table:table-cell table:formula="of:=&quot;geg: a = &quot;&amp;[.I73]&amp;&quot; &quot;&amp;[.J73]&amp;&quot;; b = &quot;&amp;[.K73]&amp;&quot; &quot;&amp;[.J73]&amp;&quot; ; c = &quot;&amp;[.L73]&amp;&quot; cm&quot;" office:value-type="string" office:string-value="geg: a = 4 mm; b = 5 mm ; c = 4,5 cm">
            <text:p>geg: a = 4 mm; b = 5 mm ; c = 4,5 cm</text:p>
          </table:table-cell>
          <table:table-cell/>
          <table:table-cell table:style-name="ce99"/>
          <table:table-cell table:number-columns-repeated="5"/>
          <table:table-cell table:formula="of:=RANDBETWEEN(1;5)" office:value-type="float" office:value="4">
            <text:p>4</text:p>
          </table:table-cell>
          <table:table-cell table:formula="of:=CHOOSE(RANDBETWEEN(1;4);&quot;m&quot;;&quot;dm&quot;;&quot;cm&quot;;&quot;mm&quot;)" office:value-type="string" office:string-value="mm">
            <text:p>mm</text:p>
          </table:table-cell>
          <table:table-cell table:style-name="ce56" table:formula="of:=RANDBETWEEN(2;5)" office:value-type="float" office:value="5">
            <text:p>5</text:p>
          </table:table-cell>
          <table:table-cell table:style-name="ce56" table:formula="of:=RANDBETWEEN(3;5)+0.5" office:value-type="float" office:value="4.5">
            <text:p>4,5</text:p>
          </table:table-cell>
        </table:table-row>
        <table:table-row table:style-name="ro4">
          <table:table-cell table:style-name="ce83" office:value-type="string">
            <text:p>Formel:</text:p>
          </table:table-cell>
          <table:table-cell office:value-type="string">
            <text:p>V=</text:p>
          </table:table-cell>
          <table:table-cell table:style-name="ce99"/>
          <table:table-cell/>
          <table:table-cell table:style-name="ce40" table:formula="of:=IF(ISBLANK([.I74]);&quot;&quot;;IF(ISERROR(FIND(&quot;|&quot;&amp; SUBSTITUTE(SUBSTITUTE(SUBSTITUTE(SUBSTITUTE([.C74];&quot; &quot;;&quot;&quot;);&quot;·&quot;;&quot;*&quot; );&quot;–&quot; ;&quot;-&quot; );&quot;:&quot;;&quot;/&quot;) &amp;&quot;|&quot;;&quot;|&quot; &amp; SUBSTITUTE([.I74];&quot; &quot;;&quot;&quot;) &amp;&quot;|&quot;));&quot;&quot;;&quot;&quot;))" office:value-type="string" office:string-value="">
            <text:p></text:p>
          </table:table-cell>
          <table:table-cell table:number-columns-repeated="3"/>
          <table:table-cell office:value-type="string">
            <text:p>a*b*c|abc</text:p>
          </table:table-cell>
          <table:table-cell table:number-columns-repeated="3"/>
        </table:table-row>
        <table:table-row table:style-name="ro4">
          <table:table-cell table:style-name="ce83" office:value-type="string">
            <text:p>Einsetzen:</text:p>
          </table:table-cell>
          <table:table-cell office:value-type="string">
            <text:p>V=</text:p>
          </table:table-cell>
          <table:table-cell table:style-name="ce99"/>
          <table:table-cell/>
          <table:table-cell table:style-name="ce40" table:formula="of:=IF(ISBLANK([.I75]);&quot;&quot;;IF(ISERROR(FIND(&quot;|&quot;&amp; SUBSTITUTE(SUBSTITUTE(SUBSTITUTE(SUBSTITUTE([.C75];&quot; &quot;;&quot;&quot;);&quot;·&quot;;&quot;*&quot; );&quot;–&quot; ;&quot;-&quot; );&quot;:&quot;;&quot;/&quot;) &amp;&quot;|&quot;;&quot;|&quot; &amp; SUBSTITUTE([.I75];&quot; &quot;;&quot;&quot;) &amp;&quot;|&quot;));&quot;&quot;;&quot;&quot;))" office:value-type="string" office:string-value="">
            <text:p></text:p>
          </table:table-cell>
          <table:table-cell table:number-columns-repeated="3"/>
          <table:table-cell table:formula="of:=[.I73]&amp;&quot;*&quot;&amp;[.K73]&amp;&quot;*&quot;&amp;[.L73]&amp;[.J73]&amp;&quot;³|&quot;&amp;[.I73]&amp;[.J73]&amp;&quot;*&quot;&amp;[.K73]&amp;[.J73]&amp;&quot;*&quot;&amp;[.I73]&amp;[.J73]" office:value-type="string" office:string-value="4*5*4,5mm³|4mm*5mm*4mm">
            <text:p>4*5*4,5mm³|4mm*5mm*4mm</text:p>
          </table:table-cell>
          <table:table-cell table:number-columns-repeated="3"/>
        </table:table-row>
        <table:table-row table:style-name="ro4">
          <table:table-cell table:style-name="ce83" office:value-type="string">
            <text:p>Ergebnis:</text:p>
          </table:table-cell>
          <table:table-cell office:value-type="string">
            <text:p>V=</text:p>
          </table:table-cell>
          <table:table-cell table:style-name="ce99"/>
          <table:table-cell/>
          <table:table-cell table:style-name="ce86" table:formula="of:=IF(ISBLANK([.I76]);&quot;&quot;;IF(ISERROR(VALUE([.C76]));IF(ISERROR(VALUE(SUBSTITUTE([.C76];[.J76];&quot;&quot;)));&quot;&quot;;IF(VALUE(SUBSTITUTE(SUBSTITUTE([.C76];&quot; &quot;;&quot;&quot;);[.J76];&quot;&quot;))=[.I76];&quot;&quot;;&quot;&quot;));&quot;&quot;))" office:value-type="string" office:string-value="">
            <text:p></text:p>
          </table:table-cell>
          <table:table-cell table:number-columns-repeated="3"/>
          <table:table-cell table:formula="of:=[.I73]*[.K73]*[.I73]" office:value-type="float" office:value="80">
            <text:p>80</text:p>
          </table:table-cell>
          <table:table-cell table:formula="of:=[.J73]&amp;&quot;²&quot;" office:value-type="string" office:string-value="mm²">
            <text:p>mm²</text:p>
          </table:table-cell>
          <table:table-cell table:number-columns-repeated="2"/>
        </table:table-row>
        <table:table-row table:style-name="ro4" table:number-rows-repeated="23">
          <table:table-cell table:number-columns-repeated="2"/>
          <table:table-cell table:style-name="ce99"/>
          <table:table-cell table:number-columns-repeated="9"/>
        </table:table-row>
        <table:table-row table:style-name="ro4" table:number-rows-repeated="65436">
          <table:table-cell table:number-columns-repeated="12"/>
        </table:table-row>
        <table:table-row table:style-name="ro4">
          <table:table-cell table:number-columns-repeated="12"/>
        </table:table-row>
      </table:table>
      <table:table table:name="Tabelle6" table:style-name="ta1" table:protected="true" table:protection-key="RISAaYM55EB4f9JUsQKkFIYvY3U=" table:print="false">
        <office:forms form:automatic-focus="false" form:apply-design-mode="false">
          <form:form form:name="Standard" form:apply-filter="true" form:command-type="table" form:control-implementation="ooo:com.sun.star.form.component.Form" office:target-frame="" xlink:href="" xlink:type="simple"/>
        </office:forms>
        <table:table-column table:style-name="co7" table:default-cell-style-name="Default"/>
        <table:table-column table:style-name="co8" table:default-cell-style-name="ce80"/>
        <table:table-column table:style-name="co35" table:default-cell-style-name="Default"/>
        <table:table-column table:style-name="co36" table:default-cell-style-name="Default"/>
        <table:table-column table:style-name="co37" table:default-cell-style-name="ce107"/>
        <table:table-column table:style-name="co38" table:default-cell-style-name="ce110"/>
        <table:table-column table:style-name="co13" table:default-cell-style-name="ce113"/>
        <table:table-column table:style-name="co39" table:default-cell-style-name="Default"/>
        <table:table-column table:style-name="co40" table:visibility="collapse" table:default-cell-style-name="ce115"/>
        <table:table-column table:style-name="co31" table:visibility="collapse" table:number-columns-repeated="3" table:default-cell-style-name="ce115"/>
        <table:table-column table:style-name="co1" table:visibility="collapse" table:default-cell-style-name="ce116"/>
        <table:table-row table:style-name="ro1">
          <table:table-cell office:value-type="string">
            <text:p>Gleichungen lösen </text:p>
          </table:table-cell>
          <table:table-cell table:number-columns-repeated="4"/>
          <table:table-cell table:style-name="ce87"/>
          <table:table-cell table:style-name="ce74"/>
          <table:table-cell/>
          <table:table-cell office:value-type="string">
            <text:p>{x|x&lt;5}</text:p>
          </table:table-cell>
          <table:table-cell office:value-type="float" office:value="4.99999">
            <text:p>4,999990</text:p>
          </table:table-cell>
          <table:table-cell office:value-type="float" office:value="7">
            <text:p>7,000000</text:p>
          </table:table-cell>
          <table:table-cell office:value-type="float" office:value="13">
            <text:p>13,000000</text:p>
          </table:table-cell>
          <table:table-cell/>
        </table:table-row>
        <table:table-row table:style-name="ro1">
          <table:table-cell table:number-columns-repeated="5"/>
          <table:table-cell table:style-name="ce88"/>
          <table:table-cell table:style-name="ce91"/>
          <table:table-cell/>
          <table:table-cell office:value-type="string">
            <text:p>{x|x&gt;10}</text:p>
          </table:table-cell>
          <table:table-cell office:value-type="float" office:value="10.00001">
            <text:p>10,000010</text:p>
          </table:table-cell>
          <table:table-cell office:value-type="float" office:value="18">
            <text:p>18,000000</text:p>
          </table:table-cell>
          <table:table-cell office:value-type="float" office:value="24">
            <text:p>24,000000</text:p>
          </table:table-cell>
          <table:table-cell/>
        </table:table-row>
        <table:table-row table:style-name="ro1">
          <table:table-cell table:style-name="ce80"/>
          <table:table-cell/>
          <table:table-cell table:style-name="ce80"/>
          <table:table-cell table:number-columns-repeated="2"/>
          <table:table-cell table:style-name="ce108" office:value-type="string">
            <text:p></text:p>
          </table:table-cell>
          <table:table-cell table:style-name="ce92" office:value-type="string">
            <text:p></text:p>
          </table:table-cell>
          <table:table-cell/>
          <table:table-cell office:value-type="string">
            <text:p>{x|x&lt;3}</text:p>
          </table:table-cell>
          <table:table-cell office:value-type="float" office:value="2.99999">
            <text:p>2,999990</text:p>
          </table:table-cell>
          <table:table-cell office:value-type="float" office:value="30">
            <text:p>30,000000</text:p>
          </table:table-cell>
          <table:table-cell office:value-type="float" office:value="36">
            <text:p>36,000000</text:p>
          </table:table-cell>
          <table:table-cell/>
        </table:table-row>
        <table:table-row table:style-name="ro2">
          <table:table-cell/>
          <table:table-cell/>
          <table:table-cell/>
          <table:table-cell/>
          <table:table-cell table:formula="of:=IF([.A4]&lt;&gt;&quot;&quot;;IF(AND([.I4]&lt;&gt;&quot;&quot;;[.J4]&lt;&gt;&quot;&quot;;[.I4]&lt;&gt;[.J4]);&quot;Links ungleich Rechts!!!&quot;;IF(AND([.I3]&lt;&gt;&quot;&quot;;[.J4]&lt;&gt;0;[.J4]&lt;&gt;[.K3]);&quot;Äquivalenzumformung korrigieren&quot;;IF(AND([.A4]=&quot;x&quot;;[.J4]&lt;&gt;&quot;&quot;;[.C4]=[.J4]) ;&quot;Gelöst!!!&quot;;IF([.K4]&gt;&quot;Fehler&quot;;[.K4];IF(OR([.A4]=&quot;&quot;;[.A3]=&quot;&quot;;[.I4]=&quot;&quot;;[.J4]=&quot;&quot;);&quot;&quot;;&quot;OK&quot;)))));&quot;&quot;)">
            <text:p/>
          </table:table-cell>
          <table:table-cell table:style-name="ce109" table:formula="of:=DCOUNT([.$D1:.$D115];[.$D1:.$D115];[.$F2:.$F3])" office:value-type="float" office:value="0">
            <text:p>0</text:p>
          </table:table-cell>
          <table:table-cell table:style-name="ce112" table:formula="of:=DCOUNT([.$D1:.$D115];[.$D1:.$D115];[.$G2:.$G3])" office:value-type="float" office:value="0">
            <text:p>0</text:p>
          </table:table-cell>
          <table:table-cell/>
          <table:table-cell office:value-type="string">
            <text:p>{x|x&gt;-1}</text:p>
          </table:table-cell>
          <table:table-cell office:value-type="float" office:value="-0.99999">
            <text:p>-0,999990</text:p>
          </table:table-cell>
          <table:table-cell office:value-type="float" office:value="42">
            <text:p>42,000000</text:p>
          </table:table-cell>
          <table:table-cell office:value-type="float" office:value="48">
            <text:p>48,000000</text:p>
          </table:table-cell>
          <table:table-cell/>
        </table:table-row>
        <table:table-row table:style-name="ro4">
          <table:table-cell/>
          <table:table-cell table:style-name="ce106"/>
          <table:table-cell table:number-columns-repeated="6"/>
          <table:table-cell office:value-type="string">
            <text:p>{x|x&gt;4}</text:p>
          </table:table-cell>
          <table:table-cell office:value-type="float" office:value="4.00001">
            <text:p>4,000010</text:p>
          </table:table-cell>
          <table:table-cell office:value-type="float" office:value="55">
            <text:p>55,000000</text:p>
          </table:table-cell>
          <table:table-cell office:value-type="float" office:value="62">
            <text:p>62,000000</text:p>
          </table:table-cell>
          <table:table-cell/>
        </table:table-row>
        <table:table-row table:style-name="ro4">
          <table:table-cell table:style-name="ce103" table:number-columns-repeated="5"/>
          <table:table-cell table:style-name="Default"/>
          <table:table-cell table:number-columns-repeated="2"/>
          <table:table-cell office:value-type="string">
            <text:p>{x|x&lt;2}</text:p>
          </table:table-cell>
          <table:table-cell office:value-type="float" office:value="1.99999">
            <text:p>1,999990</text:p>
          </table:table-cell>
          <table:table-cell office:value-type="float" office:value="68">
            <text:p>68,000000</text:p>
          </table:table-cell>
          <table:table-cell office:value-type="float" office:value="75">
            <text:p>75,000000</text:p>
          </table:table-cell>
          <table:table-cell/>
        </table:table-row>
        <table:table-row table:style-name="ro4">
          <table:table-cell table:style-name="ce104" table:number-columns-repeated="5"/>
          <table:table-cell table:style-name="ce111"/>
          <table:table-cell table:number-columns-repeated="2"/>
          <table:table-cell table:formula="of:=(4.99999+1)^2-(4.99999+2)^2" office:value-type="float" office:value="-12.99998">
            <text:p>-12,999980</text:p>
          </table:table-cell>
          <table:table-cell table:formula="of:=0-13" office:value-type="float" office:value="-13">
            <text:p>-13,000000</text:p>
          </table:table-cell>
          <table:table-cell table:formula="of:=0-13" office:value-type="float" office:value="-13">
            <text:p>-13,000000</text:p>
          </table:table-cell>
          <table:table-cell table:number-columns-repeated="2"/>
        </table:table-row>
        <table:table-row table:style-name="ro4" table:number-rows-repeated="2">
          <table:table-cell table:style-name="ce105" table:number-columns-repeated="5"/>
          <table:table-cell table:number-columns-repeated="8"/>
        </table:table-row>
        <table:table-row table:style-name="ro4">
          <table:table-cell table:style-name="ce105" table:number-columns-repeated="5"/>
          <table:table-cell/>
          <table:table-cell table:style-name="Default"/>
          <table:table-cell table:number-columns-repeated="6"/>
        </table:table-row>
        <table:table-row table:style-name="ro4" table:number-rows-repeated="5">
          <table:table-cell table:style-name="ce105" table:number-columns-repeated="5"/>
          <table:table-cell table:number-columns-repeated="8"/>
        </table:table-row>
        <table:table-row table:style-name="ro4">
          <table:table-cell table:style-name="ce105" table:number-columns-repeated="5"/>
          <table:table-cell/>
          <table:table-cell table:style-name="ce114"/>
          <table:table-cell table:number-columns-repeated="6"/>
        </table:table-row>
        <table:table-row table:style-name="ro4">
          <table:table-cell table:style-name="ce105" table:number-columns-repeated="5"/>
          <table:table-cell table:number-columns-repeated="8"/>
        </table:table-row>
        <table:table-row table:style-name="ro4">
          <table:table-cell table:style-name="ce104" table:number-columns-repeated="5"/>
          <table:table-cell table:style-name="ce111"/>
          <table:table-cell table:number-columns-repeated="2"/>
          <table:table-cell table:formula="of:=2*(10.00001-5)^2" office:value-type="float" office:value="50.0002000002">
            <text:p>50,000200</text:p>
          </table:table-cell>
          <table:table-cell table:formula="of:=2*10.00001^2-150" office:value-type="float" office:value="50.0004000002">
            <text:p>50,000400</text:p>
          </table:table-cell>
          <table:table-cell table:formula="of:=2*10.00001^2-150" office:value-type="float" office:value="50.0004000002">
            <text:p>50,000400</text:p>
          </table:table-cell>
          <table:table-cell table:number-columns-repeated="2"/>
        </table:table-row>
        <table:table-row table:style-name="ro4" table:number-rows-repeated="11">
          <table:table-cell table:style-name="ce105" table:number-columns-repeated="5"/>
          <table:table-cell table:number-columns-repeated="8"/>
        </table:table-row>
        <table:table-row table:style-name="ro4">
          <table:table-cell table:style-name="ce104" table:number-columns-repeated="5"/>
          <table:table-cell table:style-name="ce111"/>
          <table:table-cell table:number-columns-repeated="2"/>
          <table:table-cell table:formula="of:=4*2.99999^2-(2*2.99999+2)^2" office:value-type="float" office:value="-27.99992">
            <text:p>-27,999920</text:p>
          </table:table-cell>
          <table:table-cell table:formula="of:=0-28" office:value-type="float" office:value="-28">
            <text:p>-28,000000</text:p>
          </table:table-cell>
          <table:table-cell table:formula="of:=0-28" office:value-type="float" office:value="-28">
            <text:p>-28,000000</text:p>
          </table:table-cell>
          <table:table-cell table:number-columns-repeated="2"/>
        </table:table-row>
        <table:table-row table:style-name="ro4" table:number-rows-repeated="11">
          <table:table-cell table:style-name="ce105" table:number-columns-repeated="5"/>
          <table:table-cell table:number-columns-repeated="8"/>
        </table:table-row>
        <table:table-row table:style-name="ro4">
          <table:table-cell table:style-name="ce104" table:number-columns-repeated="5"/>
          <table:table-cell table:style-name="ce111"/>
          <table:table-cell table:number-columns-repeated="2"/>
          <table:table-cell table:formula="of:=-0.99999^2+5*-0.99999+2*-0.99999+2*-0.99999^2-17" office:value-type="float" office:value="-20.9999899997">
            <text:p>-20,999990</text:p>
          </table:table-cell>
          <table:table-cell table:formula="of:=3*-0.99999^2+10*-0.99999-14" office:value-type="float" office:value="-20.9999599997">
            <text:p>-20,999960</text:p>
          </table:table-cell>
          <table:table-cell table:formula="of:=3*-0.99999^2+10*-0.99999-14" office:value-type="float" office:value="-20.9999599997">
            <text:p>-20,999960</text:p>
          </table:table-cell>
          <table:table-cell table:number-columns-repeated="2"/>
        </table:table-row>
        <table:table-row table:style-name="ro4" table:number-rows-repeated="12">
          <table:table-cell table:style-name="ce105" table:number-columns-repeated="5"/>
          <table:table-cell table:number-columns-repeated="8"/>
        </table:table-row>
        <table:table-row table:style-name="ro4">
          <table:table-cell table:style-name="ce104" table:number-columns-repeated="5"/>
          <table:table-cell table:style-name="ce111"/>
          <table:table-cell table:number-columns-repeated="2"/>
          <table:table-cell table:formula="of:=0.5*(2*4.00001-3)^2" office:value-type="float" office:value="12.5001000002">
            <text:p>12,500100</text:p>
          </table:table-cell>
          <table:table-cell table:formula="of:=2*4.00001^2-19.5" office:value-type="float" office:value="12.5001600002">
            <text:p>12,500160</text:p>
          </table:table-cell>
          <table:table-cell table:formula="of:=2*4.00001^2-19.5" office:value-type="float" office:value="12.5001600002">
            <text:p>12,500160</text:p>
          </table:table-cell>
          <table:table-cell table:number-columns-repeated="2"/>
        </table:table-row>
        <table:table-row table:style-name="ro4" table:number-rows-repeated="12">
          <table:table-cell table:style-name="ce105" table:number-columns-repeated="5"/>
          <table:table-cell table:number-columns-repeated="8"/>
        </table:table-row>
        <table:table-row table:style-name="ro4">
          <table:table-cell table:style-name="ce104" table:number-columns-repeated="5"/>
          <table:table-cell table:style-name="ce111"/>
          <table:table-cell table:number-columns-repeated="2"/>
          <table:table-cell table:formula="of:=(1.99999+1)^2+(1.99999-2)^2-2*(1.99999+3)^2" office:value-type="float" office:value="-40.99986">
            <text:p>-40,999860</text:p>
          </table:table-cell>
          <table:table-cell table:formula="of:=0-41" office:value-type="float" office:value="-41">
            <text:p>-41,000000</text:p>
          </table:table-cell>
          <table:table-cell table:formula="of:=0-41" office:value-type="float" office:value="-41">
            <text:p>-41,000000</text:p>
          </table:table-cell>
          <table:table-cell table:number-columns-repeated="2"/>
        </table:table-row>
        <table:table-row table:style-name="ro4" table:number-rows-repeated="12">
          <table:table-cell table:style-name="ce105" table:number-columns-repeated="5"/>
          <table:table-cell table:number-columns-repeated="8"/>
        </table:table-row>
        <table:table-row table:style-name="ro4" table:number-rows-repeated="20">
          <table:table-cell table:number-columns-repeated="4"/>
          <table:table-cell table:style-name="ce105"/>
          <table:table-cell table:number-columns-repeated="8"/>
        </table:table-row>
        <table:table-row table:style-name="ro4">
          <table:table-cell/>
          <table:table-cell table:number-columns-repeated="7"/>
          <table:table-cell/>
          <table:table-cell/>
          <table:table-cell/>
          <table:table-cell table:number-columns-repeated="2"/>
        </table:table-row>
        <table:table-row table:style-name="ro4">
          <table:table-cell/>
          <table:table-cell/>
          <table:table-cell/>
          <table:table-cell/>
          <table:table-cell table:formula="of:=IF([.A102]&lt;&gt;&quot;&quot;;IF(AND([.I102]&lt;&gt;&quot;&quot;;[.J102]&lt;&gt;&quot;&quot;;[.I102]&lt;&gt;[.J102]);&quot;Links ungleich Rechts!!!&quot;;IF(AND([.I101]&lt;&gt;&quot;&quot;;[.J102]&lt;&gt;0;[.J102]&lt;&gt;[.K101]);&quot;Äquivalenzumformung korrigieren&quot;;IF(AND([.A102]=&quot;x&quot;;[.C102]&lt;&gt;&quot;x&quot;;[.I102]&lt;&gt;&quot;&quot;) ;&quot;Gelöst!!!&quot;;IF([.K102]&gt;&quot;Fehler&quot;;[.K102];IF(OR([.A102]=&quot;&quot;;[.A101]=&quot;&quot;;[.I102]=&quot;&quot;;[.J102]=&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03]&lt;&gt;&quot;&quot;;IF(AND([.I103]&lt;&gt;&quot;&quot;;[.J103]&lt;&gt;&quot;&quot;;[.I103]&lt;&gt;[.J103]);&quot;Links ungleich Rechts!!!&quot;;IF(AND([.I102]&lt;&gt;&quot;&quot;;[.J103]&lt;&gt;0;[.J103]&lt;&gt;[.K102]);&quot;Äquivalenzumformung korrigieren&quot;;IF(AND([.A103]=&quot;x&quot;;[.C103]&lt;&gt;&quot;x&quot;;[.I103]&lt;&gt;&quot;&quot;) ;&quot;Gelöst!!!&quot;;IF([.K103]&gt;&quot;Fehler&quot;;[.K103];IF(OR([.A103]=&quot;&quot;;[.A102]=&quot;&quot;;[.I103]=&quot;&quot;;[.J103]=&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04]&lt;&gt;&quot;&quot;;IF(AND([.I104]&lt;&gt;&quot;&quot;;[.J104]&lt;&gt;&quot;&quot;;[.I104]&lt;&gt;[.J104]);&quot;Links ungleich Rechts!!!&quot;;IF(AND([.I103]&lt;&gt;&quot;&quot;;[.J104]&lt;&gt;0;[.J104]&lt;&gt;[.K103]);&quot;Äquivalenzumformung korrigieren&quot;;IF(AND([.A104]=&quot;x&quot;;[.C104]&lt;&gt;&quot;x&quot;;[.I104]&lt;&gt;&quot;&quot;) ;&quot;Gelöst!!!&quot;;IF([.K104]&gt;&quot;Fehler&quot;;[.K104];IF(OR([.A104]=&quot;&quot;;[.A103]=&quot;&quot;;[.I104]=&quot;&quot;;[.J104]=&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05]&lt;&gt;&quot;&quot;;IF(AND([.I105]&lt;&gt;&quot;&quot;;[.J105]&lt;&gt;&quot;&quot;;[.I105]&lt;&gt;[.J105]);&quot;Links ungleich Rechts!!!&quot;;IF(AND([.I104]&lt;&gt;&quot;&quot;;[.J105]&lt;&gt;0;[.J105]&lt;&gt;[.K104]);&quot;Äquivalenzumformung korrigieren&quot;;IF(AND([.A105]=&quot;x&quot;;[.C105]&lt;&gt;&quot;x&quot;;[.I105]&lt;&gt;&quot;&quot;) ;&quot;Gelöst!!!&quot;;IF([.K105]&gt;&quot;Fehler&quot;;[.K105];IF(OR([.A105]=&quot;&quot;;[.A104]=&quot;&quot;;[.I105]=&quot;&quot;;[.J105]=&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06]&lt;&gt;&quot;&quot;;IF(AND([.I106]&lt;&gt;&quot;&quot;;[.J106]&lt;&gt;&quot;&quot;;[.I106]&lt;&gt;[.J106]);&quot;Links ungleich Rechts!!!&quot;;IF(AND([.I105]&lt;&gt;&quot;&quot;;[.J106]&lt;&gt;0;[.J106]&lt;&gt;[.K105]);&quot;Äquivalenzumformung korrigieren&quot;;IF(AND([.A106]=&quot;x&quot;;[.C106]&lt;&gt;&quot;x&quot;;[.I106]&lt;&gt;&quot;&quot;) ;&quot;Gelöst!!!&quot;;IF([.K106]&gt;&quot;Fehler&quot;;[.K106];IF(OR([.A106]=&quot;&quot;;[.A105]=&quot;&quot;;[.I106]=&quot;&quot;;[.J106]=&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16]&lt;&gt;&quot;&quot;;IF(AND([.I116]&lt;&gt;&quot;&quot;;[.J116]&lt;&gt;&quot;&quot;;[.I116]&lt;&gt;[.J116]);&quot;Links ungleich Rechts!!!&quot;;IF(AND([.I115]&lt;&gt;&quot;&quot;;[.J116]&lt;&gt;0;[.J116]&lt;&gt;[.J115]+[.K115]);&quot;Äquivalenzumformung korrigieren&quot;;IF(AND([.A116]=&quot;x&quot;;[.C116]&lt;&gt;&quot;x&quot;;[.I116]&lt;&gt;&quot;&quot;) ;&quot;Gelöst!!!&quot;;IF([.K116]&gt;&quot;Fehler&quot;;[.K116];IF(OR([.A116]=&quot;&quot;;[.A115]=&quot;&quot;;[.I116]=&quot;&quot;;[.J116]=&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17]&lt;&gt;&quot;&quot;;IF(AND([.I117]&lt;&gt;&quot;&quot;;[.J117]&lt;&gt;&quot;&quot;;[.I117]&lt;&gt;[.J117]);&quot;Links ungleich Rechts!!!&quot;;IF(AND([.I116]&lt;&gt;&quot;&quot;;[.J117]&lt;&gt;0;[.J117]&lt;&gt;[.J116]+[.K116]);&quot;Äquivalenzumformung korrigieren&quot;;IF(AND([.A117]=&quot;x&quot;;[.C117]&lt;&gt;&quot;x&quot;;[.I117]&lt;&gt;&quot;&quot;) ;&quot;Gelöst!!!&quot;;IF([.K117]&gt;&quot;Fehler&quot;;[.K117];IF(OR([.A117]=&quot;&quot;;[.A116]=&quot;&quot;;[.I117]=&quot;&quot;;[.J117]=&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18]&lt;&gt;&quot;&quot;;IF(AND([.I118]&lt;&gt;&quot;&quot;;[.J118]&lt;&gt;&quot;&quot;;[.I118]&lt;&gt;[.J118]);&quot;Links ungleich Rechts!!!&quot;;IF(AND([.I117]&lt;&gt;&quot;&quot;;[.J118]&lt;&gt;0;[.J118]&lt;&gt;[.J117]+[.K117]);&quot;Äquivalenzumformung korrigieren&quot;;IF(AND([.A118]=&quot;x&quot;;[.C118]&lt;&gt;&quot;x&quot;;[.I118]&lt;&gt;&quot;&quot;) ;&quot;Gelöst!!!&quot;;IF([.K118]&gt;&quot;Fehler&quot;;[.K118];IF(OR([.A118]=&quot;&quot;;[.A117]=&quot;&quot;;[.I118]=&quot;&quot;;[.J118]=&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19]&lt;&gt;&quot;&quot;;IF(AND([.I119]&lt;&gt;&quot;&quot;;[.J119]&lt;&gt;&quot;&quot;;[.I119]&lt;&gt;[.J119]);&quot;Links ungleich Rechts!!!&quot;;IF(AND([.I118]&lt;&gt;&quot;&quot;;[.J119]&lt;&gt;0;[.J119]&lt;&gt;[.J118]+[.K118]);&quot;Äquivalenzumformung korrigieren&quot;;IF(AND([.A119]=&quot;x&quot;;[.C119]&lt;&gt;&quot;x&quot;;[.I119]&lt;&gt;&quot;&quot;) ;&quot;Gelöst!!!&quot;;IF([.K119]&gt;&quot;Fehler&quot;;[.K119];IF(OR([.A119]=&quot;&quot;;[.A118]=&quot;&quot;;[.I119]=&quot;&quot;;[.J119]=&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20]&lt;&gt;&quot;&quot;;IF(AND([.I120]&lt;&gt;&quot;&quot;;[.J120]&lt;&gt;&quot;&quot;;[.I120]&lt;&gt;[.J120]);&quot;Links ungleich Rechts!!!&quot;;IF(AND([.I119]&lt;&gt;&quot;&quot;;[.J120]&lt;&gt;0;[.J120]&lt;&gt;[.J119]+[.K119]);&quot;Äquivalenzumformung korrigieren&quot;;IF(AND([.A120]=&quot;x&quot;;[.C120]&lt;&gt;&quot;x&quot;;[.I120]&lt;&gt;&quot;&quot;) ;&quot;Gelöst!!!&quot;;IF([.K120]&gt;&quot;Fehler&quot;;[.K120];IF(OR([.A120]=&quot;&quot;;[.A119]=&quot;&quot;;[.I120]=&quot;&quot;;[.J120]=&quot;&quot;);&quot;&quot;;&quot;OK&quot;)))));&quot;&quot;)">
            <text:p/>
          </table:table-cell>
          <table:table-cell table:number-columns-repeated="3"/>
          <table:table-cell table:number-columns-repeated="3"/>
          <table:table-cell table:number-columns-repeated="2"/>
        </table:table-row>
        <table:table-row table:style-name="ro4">
          <table:table-cell/>
          <table:table-cell/>
          <table:table-cell/>
          <table:table-cell/>
          <table:table-cell table:formula="of:=IF([.A121]&lt;&gt;&quot;&quot;;IF(AND([.I121]&lt;&gt;&quot;&quot;;[.J121]&lt;&gt;&quot;&quot;;[.I121]&lt;&gt;[.J121]);&quot;Links ungleich Rechts!!!&quot;;IF(AND([.I120]&lt;&gt;&quot;&quot;;[.J121]&lt;&gt;0;[.J121]&lt;&gt;[.J120]+[.K120]);&quot;Äquivalenzumformung korrigieren&quot;;IF(AND([.A121]=&quot;x&quot;;[.C121]&lt;&gt;&quot;x&quot;;[.I121]&lt;&gt;&quot;&quot;) ;&quot;Gelöst!!!&quot;;IF([.K121]&gt;&quot;Fehler&quot;;[.K121];IF(OR([.A121]=&quot;&quot;;[.A120]=&quot;&quot;;[.I121]=&quot;&quot;;[.J121]=&quot;&quot;);&quot;&quot;;&quot;OK&quot;)))));&quot;&quot;)">
            <text:p/>
          </table:table-cell>
          <table:table-cell table:number-columns-repeated="3"/>
          <table:table-cell table:number-columns-repeated="3"/>
          <table:table-cell table:number-columns-repeated="2"/>
        </table:table-row>
        <table:table-row table:style-name="ro4" table:number-rows-repeated="65414">
          <table:table-cell table:number-columns-repeated="13"/>
        </table:table-row>
        <table:table-row table:style-name="ro4">
          <table:table-cell table:number-columns-repeated="13"/>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Wingdings" svg:font-family="Wingdings" style:font-pitch="variable" style:font-charset="x-symbol"/>
    <style:font-face style:name="Wingdings1" svg:font-family="Wingdings" style:font-adornments="Standard" style:font-pitch="variable" style:font-charset="x-symbol"/>
    <style:font-face style:name="Arial2" svg:font-family="Arial" style:font-adornments="Standard" style:font-family-generic="swiss"/>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Arial Unicode MS1" svg:font-family="'Arial Unicode MS'" style:font-family-generic="system" style:font-pitch="variable"/>
    <style:font-face style:name="Tahoma1"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de" fo:country="DE" style:font-name-asian="Arial Unicode MS" style:language-asian="de" style:country-asian="DE" style:font-name-complex="Tahoma" style:language-complex="de" style:country-complex="DE"/>
    </style:default-style>
    <style:default-style style:family="graphic">
      <style:graphic-properties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de" fo:country="DE" style:font-size-asian="24pt" style:language-asian="de" style:country-asian="DE" style:font-size-complex="24pt" style:language-complex="de" style:country-complex="DE"/>
    </style:default-style>
    <number:number-style style:name="N0">
      <number:number number:min-integer-digits="1"/>
    </number:number-style>
    <number:text-style style:name="N100">
      <number:text-content/>
    </number:text-style>
    <number:currency-style style:name="N107P0" style:volatile="true">
      <number:number number:decimal-places="2" number:min-integer-digits="1" number:grouping="true"/>
      <number:text> </number:text>
      <number:currency-symbol number:language="de" number:country="DE">€</number:currency-symbol>
    </number:currency-style>
    <number:currency-style style:name="N107">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7P0"/>
    </number:currency-style>
    <number:text-style style:name="N108">
      <number:text-content/>
      <number:text> =</number:text>
    </number:text-style>
    <number:number-style style:name="N109">
      <number:number number:decimal-places="4" number:min-integer-digits="1" number:decimal-replacement=""/>
    </number:number-style>
    <number:number-style style:name="N110">
      <number:number number:decimal-places="2" number:min-integer-digits="1" number:decimal-replacement=""/>
    </number:number-style>
    <number:number-style style:name="N111">
      <number:number number:decimal-places="3" number:min-integer-digits="1"/>
    </number:number-style>
    <number:number-style style:name="N112">
      <number:number number:decimal-places="4" number:min-integer-digits="1"/>
    </number:number-style>
    <number:number-style style:name="N113">
      <number:number number:decimal-places="5" number:min-integer-digits="1"/>
    </number:number-style>
    <number:number-style style:name="N114">
      <number:number number:decimal-places="6" number:min-integer-digits="1"/>
    </number:number-style>
    <number:number-style style:name="N115">
      <number:number number:decimal-places="7" number:min-integer-digits="1"/>
    </number:number-style>
    <number:number-style style:name="N116">
      <number:number number:decimal-places="8" number:min-integer-digits="1"/>
    </number:number-style>
    <number:number-style style:name="N117">
      <number:number number:decimal-places="9" number:min-integer-digits="1"/>
    </number:number-style>
    <number:number-style style:name="N118">
      <number:number number:decimal-places="10" number:min-integer-digits="1"/>
    </number:number-style>
    <number:number-style style:name="N119">
      <number:number number:decimal-places="1" number:min-integer-digits="1"/>
    </number:number-style>
    <number:percentage-style style:name="N120">
      <number:number number:decimal-places="3" number:min-integer-digits="1"/>
      <number:text>%</number:text>
    </number:percentage-style>
    <number:percentage-style style:name="N121">
      <number:number number:decimal-places="1" number:min-integer-digits="1"/>
      <number:text>%</number:text>
    </number:percentage-style>
    <number:number-style style:name="N124P0" style:volatile="true">
      <style:text-properties fo:color="#000000"/>
      <number:text>= ???</number:text>
    </number:number-style>
    <number:number-style style:name="N124P1" style:volatile="true">
      <style:text-properties fo:color="#000000"/>
      <number:text>Versuch es nochmal</number:text>
    </number:number-style>
    <number:number-style style:name="N124">
      <number:text>??? </number:text>
      <number:number number:min-integer-digits="1"/>
      <number:text/>
      <style:map style:condition="value()&lt;=0" style:apply-style-name="N124P0"/>
      <style:map style:condition="value()&gt;0" style:apply-style-name="N124P1"/>
    </number:number-style>
    <number:text-style style:name="N125">
      <number:text>( </number:text>
      <number:text-content/>
      <number:text> )</number:text>
    </number:text-style>
    <number:number-style style:name="N126">
      <number:text>Umfang =</number:text>
    </number:number-style>
    <number:number-style style:name="N127">
      <number:text>= </number:text>
      <number:number number:min-integer-digits="1"/>
      <number:text/>
    </number:number-style>
    <number:number-style style:name="N128">
      <number:number number:decimal-places="0" number:min-integer-digits="4" number:grouping="true"/>
    </number:number-style>
    <number:number-style style:name="N129">
      <number:text/>
    </number:number-style>
    <number:number-style style:name="N130">
      <number:text>Formel eingeben</number:text>
    </number:number-style>
    <number:number-style style:name="N131">
      <number:text>Formel für Umfang hier</number:text>
    </number:number-style>
    <number:number-style style:name="N132">
      <number:text>= ???</number:text>
    </number:number-style>
    <number:number-style style:name="N135P0" style:volatile="true">
      <style:text-properties fo:color="#000000"/>
      <number:text>= ??? </number:text>
      <number:number number:decimal-places="0" number:min-integer-digits="1"/>
    </number:number-style>
    <number:number-style style:name="N135P1" style:volatile="true">
      <style:text-properties fo:color="#000000"/>
      <number:text>= Nochmal </number:text>
      <number:number number:decimal-places="0" number:min-integer-digits="1"/>
    </number:number-style>
    <number:number-style style:name="N135">
      <style:text-properties fo:color="#000000"/>
      <number:text>a</number:text>
      <style:map style:condition="value()&lt;=0" style:apply-style-name="N135P0"/>
      <style:map style:condition="value()&gt;7" style:apply-style-name="N135P1"/>
    </number:number-style>
    <number:number-style style:name="N138P0" style:volatile="true">
      <style:text-properties fo:color="#000000"/>
      <number:text>= ??? </number:text>
      <number:number number:min-integer-digits="1"/>
      <number:text> </number:text>
    </number:number-style>
    <number:number-style style:name="N138P1" style:volatile="true">
      <style:text-properties fo:color="#000000"/>
      <number:text>= Nochmal </number:text>
    </number:number-style>
    <number:number-style style:name="N138">
      <number:number number:min-integer-digits="1"/>
      <number:text/>
      <style:map style:condition="value()&lt;=0" style:apply-style-name="N138P0"/>
      <style:map style:condition="value()&gt;0" style:apply-style-name="N138P1"/>
    </number:number-style>
    <number:number-style style:name="N140P0" style:volatile="true">
      <style:text-properties fo:color="#000000"/>
      <number:text>= ???</number:text>
    </number:number-style>
    <number:number-style style:name="N140P1" style:volatile="true">
      <style:text-properties fo:color="#000000"/>
      <number:text>= </number:text>
      <number:number number:min-integer-digits="1"/>
      <number:text> stimmt nicht</number:text>
    </number:number-style>
    <number:number-style style:name="N140">
      <number:number number:min-integer-digits="1"/>
      <number:text/>
      <style:map style:condition="value()&lt;=0" style:apply-style-name="N140P0"/>
      <style:map style:condition="value()&gt;0" style:apply-style-name="N140P1"/>
    </number:number-style>
    <number:number-style style:name="N141P0" style:volatile="true">
      <style:text-properties fo:color="#000000"/>
      <number:text>= ???</number:text>
    </number:number-style>
    <number:number-style style:name="N141P1" style:volatile="true">
      <style:text-properties fo:color="#000000"/>
      <number:text>= </number:text>
      <number:number number:min-integer-digits="1"/>
      <number:text> stimmt nicht</number:text>
    </number:number-style>
    <number:number-style style:name="N141">
      <number:text>??? </number:text>
      <number:number number:min-integer-digits="1"/>
      <number:text/>
      <style:map style:condition="value()&lt;=0" style:apply-style-name="N141P0"/>
      <style:map style:condition="value()&gt;0" style:apply-style-name="N141P1"/>
    </number:number-style>
    <number:number-style style:name="N143P0" style:volatile="true">
      <style:text-properties fo:color="#000000"/>
      <number:text>= ???</number:text>
    </number:number-style>
    <number:date-style style:name="N143P1" style:volatile="true">
      <style:text-properties fo:color="#000000"/>
      <number:text>= V</number:text>
      <number:year number:style="long"/>
      <number:year/>
      <number:seconds/>
      <number:text>uc</number:text>
      <number:hours/>
      <number:text> </number:text>
      <number:year/>
      <number:seconds/>
      <number:text> noc</number:text>
      <number:hours/>
      <number:minutes/>
      <number:text>al"</number:text>
    </number:date-style>
    <number:number-style style:name="N143">
      <number:text>??? </number:text>
      <number:number number:min-integer-digits="1"/>
      <number:text/>
      <style:map style:condition="value()&lt;=0" style:apply-style-name="N143P0"/>
      <style:map style:condition="value()&gt;0" style:apply-style-name="N143P1"/>
    </number:number-style>
    <number:number-style style:name="N144P0" style:volatile="true">
      <style:text-properties fo:color="#000000"/>
      <number:text>= ???</number:text>
    </number:number-style>
    <number:number-style style:name="N144">
      <style:text-properties fo:color="#0000ff"/>
      <number:text>Versuch es nochmal</number:text>
      <style:map style:condition="value()=0" style:apply-style-name="N144P0"/>
    </number:number-style>
    <number:number-style style:name="N145P0" style:volatile="true">
      <style:text-properties fo:color="#000000"/>
      <number:text>= ???</number:text>
    </number:number-style>
    <number:number-style style:name="N145">
      <style:text-properties fo:color="#00ffff"/>
      <number:text>Versuch es nochmal</number:text>
      <style:map style:condition="value()=0" style:apply-style-name="N145P0"/>
    </number:number-style>
    <number:percentage-style style:name="N146">
      <number:number number:min-integer-digits="1"/>
      <number:text> %</number:text>
    </number:percentage-style>
    <style:style style:name="Default" style:family="table-cell">
      <style:table-cell-properties fo:background-color="#e6e6ff" style:cell-protect="protected formula-hidden" style:print-content="tru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ingabe" style:family="table-cell" style:parent-style-name="Default" style:data-style-name="N100">
      <style:table-cell-properties fo:background-color="#ffff00" style:cell-protect="formula-hidden" style:print-content="true"/>
    </style:style>
    <style:style style:name="Ausgabe" style:family="table-cell" style:parent-style-name="Default">
      <style:table-cell-properties style:cell-protect="formula-hidden" style:print-content="true"/>
    </style:style>
    <draw:gradient draw:name="Gradient_20_13" draw:display-name="Gradient 13" draw:style="axial" draw:start-color="#ffffff" draw:end-color="#00ffff" draw:start-intensity="100%" draw:end-intensity="95%" draw:angle="900" draw:border="0%"/>
    <draw:gradient draw:name="Gradient_20_4" draw:display-name="Gradient 4" draw:style="ellipsoid" draw:cx="40%" draw:cy="40%" draw:start-color="#ffff00" draw:end-color="#008000" draw:start-intensity="100%" draw:end-intensity="100%" draw:angle="900" draw:border="30%"/>
    <draw:gradient draw:name="Gradient_20_7" draw:display-name="Gradient 7" draw:style="linear" draw:start-color="#000000" draw:end-color="#ffffff" draw:start-intensity="100%" draw:end-intensity="100%" draw:angle="900" draw:border="0%"/>
    <draw:gradient draw:name="Kugel" draw:style="radial" draw:cx="60%" draw:cy="30%" draw:start-color="#4c4c4c" draw:end-color="#ffffff" draw:start-intensity="100%" draw:end-intensity="100%" draw:border="20%"/>
    <draw:hatch draw:name="Black_20_45_20_Degrees" draw:display-name="Black 45 Degrees" draw:style="single" draw:color="#000000" draw:distance="0.102cm" draw:rotation="450"/>
    <draw:fill-image draw:name="Empty" xlink:href="Pictures/100000000000000800000008913C8356.png" xlink:type="simple" xlink:show="embed" xlink:actuate="onLoad"/>
    <draw:marker draw:name="Linienende_20_1" draw:display-name="Linienende 1" svg:viewBox="0 0 20 30" svg:d="m10 0-10 30h20z"/>
    <draw:stroke-dash draw:name="Fine_20_Dashed" draw:display-name="Fine Dashed" draw:style="rect" draw:dots1="1" draw:dots1-length="0.508cm" draw:dots2="1" draw:dots2-length="0.508cm" draw:distance="0.508cm"/>
    <draw:stroke-dash draw:name="Fine_20_Dashed_20__28_var_29_" draw:display-name="Fine Dashed (var)" draw:style="rect" draw:dots1="1" draw:dots1-length="197%" draw:distance="197%"/>
    <draw:stroke-dash draw:name="Ultrafine_20_Dashed" draw:display-name="Ultrafine Dashed" draw:style="rect" draw:dots1="1" draw:dots1-length="0.051cm" draw:dots2="1" draw:dots2-length="0.051cm" draw:distance="0.051cm"/>
    <draw:stroke-dash draw:name="Ultrafine_20_Dotted_20__28_var_29_" draw:display-name="Ultrafine Dotted (var)" draw:style="rect" draw:dots1="1" draw:distance="50%"/>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3-04-09">09.04.2013</text:date>, <text:time>13:20:52</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org/3.4.1$Win32 OpenOffice.org_project/341m1$Build-9593</meta:generator>
    <meta:creation-date>2013-04-09T13:19:52.06</meta:creation-date>
    <dc:language>de-DE</dc:language>
    <meta:editing-cycles>2</meta:editing-cycles>
    <meta:editing-duration>PT1M2S</meta:editing-duration>
    <meta:initial-creator>Joachim Kreutzer</meta:initial-creator>
    <dc:date>2013-04-09T13:20:52.07</dc:date>
    <dc:creator>Joachim Kreutzer</dc:creator>
    <meta:document-statistic meta:table-count="7" meta:cell-count="2541" meta:object-count="16"/>
    <meta:user-defined meta:name="Info 1"/>
    <meta:user-defined meta:name="Info 2"/>
    <meta:user-defined meta:name="Info 3"/>
    <meta:user-defined meta:name="Info 4"/>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field="urn:openoffice:names:experimental:ooo-ms-interop:xmlns:field:1.0" office:version="1.2">
  <office:automatic-styles>
    <number:number-style style:name="N0">
      <number:number number:min-integer-digits="1"/>
    </number:number-style>
    <number:percentage-style style:name="N121">
      <number:number number:decimal-places="1" number:min-integer-digits="1"/>
      <number:text>%</number:text>
    </number:percentage-style>
    <style:style style:name="ch1" style:family="chart">
      <style:graphic-properties draw:stroke="none"/>
    </style:style>
    <style:style style:name="ch2" style:family="chart">
      <style:graphic-properties draw:fill-color="#ffffff"/>
      <style:text-properties fo:font-size="21pt" style:font-family-asian="'Arial Unicode MS'" style:font-size-asian="21pt" style:font-size-complex="21pt"/>
    </style:style>
    <style:style style:name="ch3" style:family="chart">
      <style:chart-properties chart:include-hidden-cells="false" chart:treat-empty-cells="leave-gap"/>
    </style:style>
    <style:style style:name="ch4" style:family="chart" style:data-style-name="N0">
      <style:chart-properties chart:display-label="true" chart:logarithmic="false" chart:reverse-direction="false" text:line-break="true" chart:label-arrangement="side-by-side" chart:axis-position="0" chart:axis-label-position="outside-start" chart:tick-mark-position="at-labels"/>
      <style:graphic-properties svg:stroke-width="0.05cm" svg:stroke-color="#b3b3b3"/>
      <style:text-properties fo:font-size="11.1999998092651pt" style:font-family-asian="'Arial Unicode MS'" style:font-size-asian="11.1999998092651pt" style:font-size-complex="11.1999998092651pt"/>
    </style:style>
    <style:style style:name="ch5" style:family="chart" style:data-style-name="N121">
      <style:chart-properties chart:display-label="true" chart:logarithmic="false" chart:maximum="1" chart:origin="0" chart:interval-major="0.5" chart:reverse-direction="false" text:line-break="false" chart:label-arrangement="side-by-side" chart:axis-position="start"/>
      <style:graphic-properties svg:stroke-width="0.05cm" svg:stroke-color="#b3b3b3"/>
      <style:text-properties fo:font-size="11.1999998092651pt" style:font-family-asian="'Arial Unicode MS'" style:font-size-asian="11.1999998092651pt" style:font-size-complex="11.1999998092651pt"/>
    </style:style>
    <style:style style:name="ch6" style:family="chart" style:data-style-name="N121">
      <style:graphic-properties draw:fill-color="#9999ff"/>
      <style:text-properties fo:font-size="9.69999980926514pt" style:font-family-asian="'Arial Unicode MS'" style:font-size-asian="9.69999980926514pt" style:font-size-complex="9.69999980926514pt"/>
    </style:style>
    <style:style style:name="ch7" style:family="chart">
      <style:graphic-properties draw:fill="none" draw:fill-color="#d9d9d9"/>
    </style:style>
    <style:style style:name="ch8" style:family="chart">
      <style:graphic-properties draw:fill-color="#999999"/>
    </style:style>
  </office:automatic-styles>
  <office:body>
    <office:chart>
      <chart:chart svg:width="16.492cm" svg:height="11.363cm" xlink:href=".." xlink:type="simple" chart:class="chart:bar" chart:style-name="ch1">
        <chart:title svg:x="3.752cm" svg:y="0.229cm" chart:style-name="ch2">
          <text:p>Auswertung</text:p>
        </chart:title>
        <chart:plot-area chart:style-name="ch3" table:cell-range-address="Namen.I7:Namen.J12 Namen.J6:Namen.J6" chart:data-source-has-labels="both" svg:x="0.329cm" svg:y="1.499cm" svg:width="15.833cm" svg:height="9.638cm">
          <chartooo:coordinate-region svg:x="1.876cm" svg:y="1.725cm" svg:width="14.286cm" svg:height="8.712cm"/>
          <chart:axis chart:dimension="x" chart:name="primary-x" chart:style-name="ch4" chartooo:axis-type="text">
            <chart:categories table:cell-range-address="Namen.I7:Namen.I12"/>
          </chart:axis>
          <chart:axis chart:dimension="y" chart:name="primary-y" chart:style-name="ch5">
            <chart:grid chart:class="major"/>
          </chart:axis>
          <chart:series chart:style-name="ch6" chart:values-cell-range-address="Namen.J7:Namen.J12" chart:label-cell-address="Namen.J6:Namen.J6" chart:class="chart:bar">
            <chart:data-point/>
          </chart:series>
          <chart:wall chart:style-name="ch7"/>
          <chart:floor chart:style-name="ch8"/>
        </chart:plot-area>
        <table:table table:name="local-table">
          <table:table-header-columns>
            <table:table-column/>
          </table:table-header-columns>
          <table:table-columns>
            <table:table-column table:visibility="collapse"/>
          </table:table-columns>
          <table:table-header-rows>
            <table:table-row>
              <table:table-cell>
                <text:p/>
              </table:table-cell>
              <table:table-cell office:value-type="string">
                <text:p/>
                <draw:g>
                  <svg:desc>Namen.J6:Namen.J6</svg:desc>
                </draw:g>
              </table:table-cell>
            </table:table-row>
          </table:table-header-rows>
          <table:table-rows/>
        </table:table>
      </chart:chart>
    </office:chart>
  </office:body>
</office:document-content>
</file>

<file path=Object 1/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OpenOffice.org/3.4.1$Win32 OpenOffice.org_project/341m1$Build-9593</meta:generator>
  </office:meta>
</office:document-meta>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office:version="1.2">
  <office: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style:font-adornments="Standard" style:font-family-generic="swiss"/>
    <style:font-face style:name="Arial" svg:font-family="Arial" style:font-family-generic="swiss" style:font-pitch="variable"/>
    <style:font-face style:name="Arial Unicode MS" svg:font-family="'Arial Unicode MS'"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0.804cm"/>
    </style:style>
    <style:style style:name="co3" style:family="table-column">
      <style:table-column-properties fo:break-before="auto" style:column-width="2.267cm"/>
    </style:style>
    <style:style style:name="ro1" style:family="table-row">
      <style:table-row-properties style:row-height="0.453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style:paragraph-properties fo:text-align="end" fo:margin-left="0cm"/>
      <style:text-properties style:font-name="Arial1" style:font-name-asian="Arial1" style:font-name-complex="Arial1"/>
    </style:style>
  </office:automatic-styles>
  <office:body>
    <office:spreadsheet>
      <table:table table:name="Tabelle3" table:style-name="ta1">
        <table:table-column table:style-name="co1" table:default-cell-style-name="Default"/>
        <table:table-column table:style-name="co2" table:default-cell-style-name="Default"/>
        <table:table-row table:style-name="ro1" table:number-rows-repeated="15">
          <table:table-cell table:number-columns-repeated="2"/>
        </table:table-row>
        <table:table-row table:style-name="ro1">
          <table:table-cell/>
          <table:table-cell table:style-name="ce1" office:value-type="string">
            <text:p>u≈</text:p>
          </table:table-cell>
        </table:table-row>
      </table:table>
    </office:spreadsheet>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style:font-adornments="Standard" style:font-family-generic="swiss"/>
    <style:font-face style:name="Arial" svg:font-family="Arial" style:font-family-generic="swiss" style:font-pitch="variable"/>
    <style:font-face style:name="Arial Unicode MS" svg:font-family="'Arial Unicode MS'"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de" fo:country="DE" style:font-name-asian="Segoe UI" style:language-asian="zh" style:country-asian="CN" style:font-name-complex="Tahoma" style:language-complex="hi" style:country-complex="IN"/>
    </style:default-style>
    <number:number-style style:name="N0">
      <number:number number:min-integer-digits="1"/>
    </number:number-style>
    <number:currency-style style:name="N107P0" style:volatile="true">
      <number:number number:decimal-places="2" number:min-integer-digits="1" number:grouping="true"/>
      <number:text> </number:text>
      <number:currency-symbol number:language="de" number:country="DE">€</number:currency-symbol>
    </number:currency-style>
    <number:currency-style style:name="N107">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7P0"/>
    </number:currency-style>
    <number:text-style style:name="N108">
      <number:text-content/>
      <number:text> =</number:text>
    </number:text-style>
    <number:number-style style:name="N109">
      <number:number number:decimal-places="4" number:min-integer-digits="1" number:decimal-replacement=""/>
    </number:number-style>
    <number:number-style style:name="N110">
      <number:number number:decimal-places="2" number:min-integer-digits="1" number:decimal-replacement=""/>
    </number:number-style>
    <number:number-style style:name="N111">
      <number:number number:decimal-places="3" number:min-integer-digits="1"/>
    </number:number-style>
    <number:number-style style:name="N112">
      <number:number number:decimal-places="4" number:min-integer-digits="1"/>
    </number:number-style>
    <number:number-style style:name="N113">
      <number:number number:decimal-places="5" number:min-integer-digits="1"/>
    </number:number-style>
    <number:number-style style:name="N114">
      <number:number number:decimal-places="6" number:min-integer-digits="1"/>
    </number:number-style>
    <number:number-style style:name="N115">
      <number:number number:decimal-places="7" number:min-integer-digits="1"/>
    </number:number-style>
    <number:number-style style:name="N116">
      <number:number number:decimal-places="8" number:min-integer-digits="1"/>
    </number:number-style>
    <number:number-style style:name="N117">
      <number:number number:decimal-places="9" number:min-integer-digits="1"/>
    </number:number-style>
    <number:number-style style:name="N118">
      <number:number number:decimal-places="10" number:min-integer-digits="1"/>
    </number:number-style>
    <number:number-style style:name="N119">
      <number:number number:decimal-places="1" number:min-integer-digits="1"/>
    </number:number-style>
    <number:percentage-style style:name="N120">
      <number:number number:decimal-places="3" number:min-integer-digits="1"/>
      <number:text>%</number:text>
    </number:percentage-style>
    <number:percentage-style style:name="N121">
      <number:number number:decimal-places="1" number:min-integer-digits="1"/>
      <number:text>%</number:text>
    </number:percentage-style>
    <number:number-style style:name="N124P0" style:volatile="true">
      <style:text-properties fo:color="#000000"/>
      <number:text>= ???</number:text>
    </number:number-style>
    <number:number-style style:name="N124P1" style:volatile="true">
      <style:text-properties fo:color="#000000"/>
      <number:text>Versuch es nochmal</number:text>
    </number:number-style>
    <number:number-style style:name="N124">
      <number:text>??? </number:text>
      <number:number number:min-integer-digits="1"/>
      <number:text/>
      <style:map style:condition="value()&lt;=0" style:apply-style-name="N124P0"/>
      <style:map style:condition="value()&gt;0" style:apply-style-name="N124P1"/>
    </number:number-style>
    <number:text-style style:name="N125">
      <number:text>( </number:text>
      <number:text-content/>
      <number:text> )</number:text>
    </number:text-style>
    <number:number-style style:name="N126">
      <number:text>Umfang =</number:text>
    </number:number-style>
    <number:number-style style:name="N127">
      <number:text>= </number:text>
      <number:number number:min-integer-digits="1"/>
      <number:text/>
    </number:number-style>
    <number:number-style style:name="N128">
      <number:number number:decimal-places="0" number:min-integer-digits="4" number:grouping="true"/>
    </number:number-style>
    <number:number-style style:name="N129">
      <number:text/>
    </number:number-style>
    <number:number-style style:name="N130">
      <number:text>Formel eingeben</number:text>
    </number:number-style>
    <number:number-style style:name="N131">
      <number:text>Formel für Umfang hier</number:text>
    </number:number-style>
    <number:number-style style:name="N132">
      <number:text>= ???</number:text>
    </number:number-style>
    <number:number-style style:name="N135P0" style:volatile="true">
      <style:text-properties fo:color="#000000"/>
      <number:text>= ??? </number:text>
      <number:number number:decimal-places="0" number:min-integer-digits="1"/>
    </number:number-style>
    <number:number-style style:name="N135P1" style:volatile="true">
      <style:text-properties fo:color="#000000"/>
      <number:text>= Nochmal </number:text>
      <number:number number:decimal-places="0" number:min-integer-digits="1"/>
    </number:number-style>
    <number:number-style style:name="N135">
      <style:text-properties fo:color="#000000"/>
      <number:text>a</number:text>
      <style:map style:condition="value()&lt;=0" style:apply-style-name="N135P0"/>
      <style:map style:condition="value()&gt;7" style:apply-style-name="N135P1"/>
    </number:number-style>
    <number:number-style style:name="N138P0" style:volatile="true">
      <style:text-properties fo:color="#000000"/>
      <number:text>= ??? </number:text>
      <number:number number:min-integer-digits="1"/>
      <number:text> </number:text>
    </number:number-style>
    <number:number-style style:name="N138P1" style:volatile="true">
      <style:text-properties fo:color="#000000"/>
      <number:text>= Nochmal </number:text>
    </number:number-style>
    <number:number-style style:name="N138">
      <number:number number:min-integer-digits="1"/>
      <number:text/>
      <style:map style:condition="value()&lt;=0" style:apply-style-name="N138P0"/>
      <style:map style:condition="value()&gt;0" style:apply-style-name="N138P1"/>
    </number:number-style>
    <number:number-style style:name="N140P0" style:volatile="true">
      <style:text-properties fo:color="#000000"/>
      <number:text>= ???</number:text>
    </number:number-style>
    <number:number-style style:name="N140P1" style:volatile="true">
      <style:text-properties fo:color="#000000"/>
      <number:text>= </number:text>
      <number:number number:min-integer-digits="1"/>
      <number:text> stimmt nicht</number:text>
    </number:number-style>
    <number:number-style style:name="N140">
      <number:number number:min-integer-digits="1"/>
      <number:text/>
      <style:map style:condition="value()&lt;=0" style:apply-style-name="N140P0"/>
      <style:map style:condition="value()&gt;0" style:apply-style-name="N140P1"/>
    </number:number-style>
    <number:number-style style:name="N141P0" style:volatile="true">
      <style:text-properties fo:color="#000000"/>
      <number:text>= ???</number:text>
    </number:number-style>
    <number:number-style style:name="N141P1" style:volatile="true">
      <style:text-properties fo:color="#000000"/>
      <number:text>= </number:text>
      <number:number number:min-integer-digits="1"/>
      <number:text> stimmt nicht</number:text>
    </number:number-style>
    <number:number-style style:name="N141">
      <number:text>??? </number:text>
      <number:number number:min-integer-digits="1"/>
      <number:text/>
      <style:map style:condition="value()&lt;=0" style:apply-style-name="N141P0"/>
      <style:map style:condition="value()&gt;0" style:apply-style-name="N141P1"/>
    </number:number-style>
    <number:number-style style:name="N143P0" style:volatile="true">
      <style:text-properties fo:color="#000000"/>
      <number:text>= ???</number:text>
    </number:number-style>
    <number:date-style style:name="N143P1" style:volatile="true">
      <style:text-properties fo:color="#000000"/>
      <number:text>= V</number:text>
      <number:year number:style="long"/>
      <number:year/>
      <number:seconds/>
      <number:text>uc</number:text>
      <number:hours/>
      <number:text> </number:text>
      <number:year/>
      <number:seconds/>
      <number:text> noc</number:text>
      <number:hours/>
      <number:minutes/>
      <number:text>al"</number:text>
    </number:date-style>
    <number:number-style style:name="N143">
      <number:text>??? </number:text>
      <number:number number:min-integer-digits="1"/>
      <number:text/>
      <style:map style:condition="value()&lt;=0" style:apply-style-name="N143P0"/>
      <style:map style:condition="value()&gt;0" style:apply-style-name="N143P1"/>
    </number:number-style>
    <number:number-style style:name="N144P0" style:volatile="true">
      <style:text-properties fo:color="#000000"/>
      <number:text>= ???</number:text>
    </number:number-style>
    <number:number-style style:name="N144">
      <style:text-properties fo:color="#0000ff"/>
      <number:text>Versuch es nochmal</number:text>
      <style:map style:condition="value()=0" style:apply-style-name="N144P0"/>
    </number:number-style>
    <number:number-style style:name="N145P0" style:volatile="true">
      <style:text-properties fo:color="#000000"/>
      <number:text>= ???</number:text>
    </number:number-style>
    <number:number-style style:name="N145">
      <style:text-properties fo:color="#00ffff"/>
      <number:text>Versuch es nochmal</number:text>
      <style:map style:condition="value()=0" style:apply-style-name="N145P0"/>
    </number:number-style>
    <number:percentage-style style:name="N146">
      <number:number number:min-integer-digits="1"/>
      <number:text> %</number:text>
    </number:percentage-style>
    <style:style style:name="Default" style:family="table-cell">
      <style:table-cell-properties fo:background-color="#e6e6ff" style:cell-protect="protected formula-hidden" style:print-content="tru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3-04-09">09.04.2013</text:date>, <text:time>13:18:56</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Object 3/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Arial Unicode MS" svg:font-family="'Arial Unicode MS'"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5.577cm"/>
    </style:style>
    <style:style style:name="co2" style:family="table-column">
      <style:table-column-properties fo:break-before="auto" style:column-width="2.267cm"/>
    </style:style>
    <style:style style:name="ro1" style:family="table-row">
      <style:table-row-properties style:row-height="0.453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style:paragraph-properties fo:text-align="end" fo:margin-left="0cm"/>
      <style:text-properties fo:font-style="italic"/>
    </style:style>
  </office:automatic-styles>
  <office:body>
    <office:spreadsheet>
      <table:table table:name="Tabelle3" table:style-name="ta1">
        <table:table-column table:style-name="co1" table:default-cell-style-name="Default"/>
        <table:table-row table:style-name="ro1" table:number-rows-repeated="13">
          <table:table-cell/>
        </table:table-row>
        <table:table-row table:style-name="ro1">
          <table:table-cell table:style-name="ce1" office:value-type="string">
            <text:p>Formel:</text:p>
          </table:table-cell>
        </table:table-row>
        <table:table-row table:style-name="ro1">
          <table:table-cell table:style-name="ce1" office:value-type="string">
            <text:p>Einsetzen:</text:p>
          </table:table-cell>
        </table:table-row>
        <table:table-row table:style-name="ro1">
          <table:table-cell table:style-name="ce1" office:value-type="string">
            <text:p>Ergebnis (auf 2 Stellen gerundet):</text:p>
          </table:table-cell>
        </table:table-row>
      </table:table>
    </office:spreadsheet>
  </office:body>
</office:document-content>
</file>

<file path=Object 3/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Arial Unicode MS" svg:font-family="'Arial Unicode MS'"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de" fo:country="DE" style:font-name-asian="Segoe UI" style:language-asian="zh" style:country-asian="CN" style:font-name-complex="Tahoma" style:language-complex="hi" style:country-complex="IN"/>
    </style:default-style>
    <number:number-style style:name="N0">
      <number:number number:min-integer-digits="1"/>
    </number:number-style>
    <number:currency-style style:name="N107P0" style:volatile="true">
      <number:number number:decimal-places="2" number:min-integer-digits="1" number:grouping="true"/>
      <number:text> </number:text>
      <number:currency-symbol number:language="de" number:country="DE">€</number:currency-symbol>
    </number:currency-style>
    <number:currency-style style:name="N107">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7P0"/>
    </number:currency-style>
    <number:text-style style:name="N108">
      <number:text-content/>
      <number:text> =</number:text>
    </number:text-style>
    <number:number-style style:name="N109">
      <number:number number:decimal-places="4" number:min-integer-digits="1" number:decimal-replacement=""/>
    </number:number-style>
    <number:number-style style:name="N110">
      <number:number number:decimal-places="2" number:min-integer-digits="1" number:decimal-replacement=""/>
    </number:number-style>
    <number:number-style style:name="N111">
      <number:number number:decimal-places="3" number:min-integer-digits="1"/>
    </number:number-style>
    <number:number-style style:name="N112">
      <number:number number:decimal-places="4" number:min-integer-digits="1"/>
    </number:number-style>
    <number:number-style style:name="N113">
      <number:number number:decimal-places="5" number:min-integer-digits="1"/>
    </number:number-style>
    <number:number-style style:name="N114">
      <number:number number:decimal-places="6" number:min-integer-digits="1"/>
    </number:number-style>
    <number:number-style style:name="N115">
      <number:number number:decimal-places="7" number:min-integer-digits="1"/>
    </number:number-style>
    <number:number-style style:name="N116">
      <number:number number:decimal-places="8" number:min-integer-digits="1"/>
    </number:number-style>
    <number:number-style style:name="N117">
      <number:number number:decimal-places="9" number:min-integer-digits="1"/>
    </number:number-style>
    <number:number-style style:name="N118">
      <number:number number:decimal-places="10" number:min-integer-digits="1"/>
    </number:number-style>
    <number:number-style style:name="N119">
      <number:number number:decimal-places="1" number:min-integer-digits="1"/>
    </number:number-style>
    <number:percentage-style style:name="N120">
      <number:number number:decimal-places="3" number:min-integer-digits="1"/>
      <number:text>%</number:text>
    </number:percentage-style>
    <number:percentage-style style:name="N121">
      <number:number number:decimal-places="1" number:min-integer-digits="1"/>
      <number:text>%</number:text>
    </number:percentage-style>
    <number:number-style style:name="N124P0" style:volatile="true">
      <style:text-properties fo:color="#000000"/>
      <number:text>= ???</number:text>
    </number:number-style>
    <number:number-style style:name="N124P1" style:volatile="true">
      <style:text-properties fo:color="#000000"/>
      <number:text>Versuch es nochmal</number:text>
    </number:number-style>
    <number:number-style style:name="N124">
      <number:text>??? </number:text>
      <number:number number:min-integer-digits="1"/>
      <number:text/>
      <style:map style:condition="value()&lt;=0" style:apply-style-name="N124P0"/>
      <style:map style:condition="value()&gt;0" style:apply-style-name="N124P1"/>
    </number:number-style>
    <number:text-style style:name="N125">
      <number:text>( </number:text>
      <number:text-content/>
      <number:text> )</number:text>
    </number:text-style>
    <number:number-style style:name="N126">
      <number:text>Umfang =</number:text>
    </number:number-style>
    <number:number-style style:name="N127">
      <number:text>= </number:text>
      <number:number number:min-integer-digits="1"/>
      <number:text/>
    </number:number-style>
    <number:number-style style:name="N128">
      <number:number number:decimal-places="0" number:min-integer-digits="4" number:grouping="true"/>
    </number:number-style>
    <number:number-style style:name="N129">
      <number:text/>
    </number:number-style>
    <number:number-style style:name="N130">
      <number:text>Formel eingeben</number:text>
    </number:number-style>
    <number:number-style style:name="N131">
      <number:text>Formel für Umfang hier</number:text>
    </number:number-style>
    <number:number-style style:name="N132">
      <number:text>= ???</number:text>
    </number:number-style>
    <number:number-style style:name="N135P0" style:volatile="true">
      <style:text-properties fo:color="#000000"/>
      <number:text>= ??? </number:text>
      <number:number number:decimal-places="0" number:min-integer-digits="1"/>
    </number:number-style>
    <number:number-style style:name="N135P1" style:volatile="true">
      <style:text-properties fo:color="#000000"/>
      <number:text>= Nochmal </number:text>
      <number:number number:decimal-places="0" number:min-integer-digits="1"/>
    </number:number-style>
    <number:number-style style:name="N135">
      <style:text-properties fo:color="#000000"/>
      <number:text>a</number:text>
      <style:map style:condition="value()&lt;=0" style:apply-style-name="N135P0"/>
      <style:map style:condition="value()&gt;7" style:apply-style-name="N135P1"/>
    </number:number-style>
    <number:number-style style:name="N138P0" style:volatile="true">
      <style:text-properties fo:color="#000000"/>
      <number:text>= ??? </number:text>
      <number:number number:min-integer-digits="1"/>
      <number:text> </number:text>
    </number:number-style>
    <number:number-style style:name="N138P1" style:volatile="true">
      <style:text-properties fo:color="#000000"/>
      <number:text>= Nochmal </number:text>
    </number:number-style>
    <number:number-style style:name="N138">
      <number:number number:min-integer-digits="1"/>
      <number:text/>
      <style:map style:condition="value()&lt;=0" style:apply-style-name="N138P0"/>
      <style:map style:condition="value()&gt;0" style:apply-style-name="N138P1"/>
    </number:number-style>
    <number:number-style style:name="N140P0" style:volatile="true">
      <style:text-properties fo:color="#000000"/>
      <number:text>= ???</number:text>
    </number:number-style>
    <number:number-style style:name="N140P1" style:volatile="true">
      <style:text-properties fo:color="#000000"/>
      <number:text>= </number:text>
      <number:number number:min-integer-digits="1"/>
      <number:text> stimmt nicht</number:text>
    </number:number-style>
    <number:number-style style:name="N140">
      <number:number number:min-integer-digits="1"/>
      <number:text/>
      <style:map style:condition="value()&lt;=0" style:apply-style-name="N140P0"/>
      <style:map style:condition="value()&gt;0" style:apply-style-name="N140P1"/>
    </number:number-style>
    <number:number-style style:name="N141P0" style:volatile="true">
      <style:text-properties fo:color="#000000"/>
      <number:text>= ???</number:text>
    </number:number-style>
    <number:number-style style:name="N141P1" style:volatile="true">
      <style:text-properties fo:color="#000000"/>
      <number:text>= </number:text>
      <number:number number:min-integer-digits="1"/>
      <number:text> stimmt nicht</number:text>
    </number:number-style>
    <number:number-style style:name="N141">
      <number:text>??? </number:text>
      <number:number number:min-integer-digits="1"/>
      <number:text/>
      <style:map style:condition="value()&lt;=0" style:apply-style-name="N141P0"/>
      <style:map style:condition="value()&gt;0" style:apply-style-name="N141P1"/>
    </number:number-style>
    <number:number-style style:name="N143P0" style:volatile="true">
      <style:text-properties fo:color="#000000"/>
      <number:text>= ???</number:text>
    </number:number-style>
    <number:date-style style:name="N143P1" style:volatile="true">
      <style:text-properties fo:color="#000000"/>
      <number:text>= V</number:text>
      <number:year number:style="long"/>
      <number:year/>
      <number:seconds/>
      <number:text>uc</number:text>
      <number:hours/>
      <number:text> </number:text>
      <number:year/>
      <number:seconds/>
      <number:text> noc</number:text>
      <number:hours/>
      <number:minutes/>
      <number:text>al"</number:text>
    </number:date-style>
    <number:number-style style:name="N143">
      <number:text>??? </number:text>
      <number:number number:min-integer-digits="1"/>
      <number:text/>
      <style:map style:condition="value()&lt;=0" style:apply-style-name="N143P0"/>
      <style:map style:condition="value()&gt;0" style:apply-style-name="N143P1"/>
    </number:number-style>
    <number:number-style style:name="N144P0" style:volatile="true">
      <style:text-properties fo:color="#000000"/>
      <number:text>= ???</number:text>
    </number:number-style>
    <number:number-style style:name="N144">
      <style:text-properties fo:color="#0000ff"/>
      <number:text>Versuch es nochmal</number:text>
      <style:map style:condition="value()=0" style:apply-style-name="N144P0"/>
    </number:number-style>
    <number:number-style style:name="N145P0" style:volatile="true">
      <style:text-properties fo:color="#000000"/>
      <number:text>= ???</number:text>
    </number:number-style>
    <number:number-style style:name="N145">
      <style:text-properties fo:color="#00ffff"/>
      <number:text>Versuch es nochmal</number:text>
      <style:map style:condition="value()=0" style:apply-style-name="N145P0"/>
    </number:number-style>
    <number:percentage-style style:name="N146">
      <number:number number:min-integer-digits="1"/>
      <number:text> %</number:text>
    </number:percentage-style>
    <style:style style:name="Default" style:family="table-cell">
      <style:table-cell-properties fo:background-color="#e6e6ff" style:cell-protect="protected formula-hidden" style:print-content="tru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3-04-09">09.04.2013</text:date>, <text:time>13:18:56</text:time></text:p>
        </style:region-right>
      </style:header>
      <style:header-left style:display="false"/>
      <style:footer>
        <text:p>Seite <text:page-number>1</text:page-number> / <text:page-count>99</text:page-count></text:p>
      </style:footer>
      <style:footer-left style:display="false"/>
    </style:master-page>
  </office:master-styles>
</office:document-styles>
</file>