
<file path=META-INF/manifest.xml><?xml version="1.0" encoding="utf-8"?>
<manifest:manifest xmlns:manifest="urn:oasis:names:tc:opendocument:xmlns:manifest:1.0">
  <manifest:file-entry manifest:media-type="application/vnd.oasis.opendocument.spreadsheet-template"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0200000002000309F1C.png"/>
  <manifest:file-entry manifest:media-type="" manifest:full-path="Pictures/"/>
  <manifest:file-entry manifest:media-type="application/x-openoffice-gdimetafile;windows_formatname=&quot;GDIMetaFile&quot;" manifest:full-path="ObjectReplacements/Object 1"/>
  <manifest:file-entry manifest:media-type="" manifest:full-path="ObjectReplacements/"/>
  <manifest:file-entry manifest:media-type="text/xml" manifest:full-path="content.xml"/>
  <manifest:file-entry manifest:media-type="text/xml" manifest:full-path="styles.xml"/>
  <manifest:file-entry manifest:media-type="text/xml" manifest:full-path="Object 1/content.xml"/>
  <manifest:file-entry manifest:media-type="text/xml" manifest:full-path="Object 1/styles.xml"/>
  <manifest:file-entry manifest:media-type="text/xml" manifest:full-path="Object 1/meta.xml"/>
  <manifest:file-entry manifest:media-type="application/vnd.oasis.opendocument.chart" manifest:full-path="Object 1/"/>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scripts/>
  <office:font-face-decls>
    <style:font-face style:name="Wingdings1" svg:font-family="Wingdings" style:font-pitch="variable" style:font-charset="x-symbol"/>
    <style:font-face style:name="Wingdings" svg:font-family="Wingdings" style:font-adornments="Standard" style:font-pitch="variable" style:font-charset="x-symbol"/>
    <style:font-face style:name="Courier New" svg:font-family="'Courier New'" style:font-family-generic="modern" style:font-pitch="fixed"/>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Arial1" svg:font-family="Arial" style:font-adornments="Standard" style:font-family-generic="swiss" style:font-pitch="variable"/>
    <style:font-face style:name="Andale Sans UI" svg:font-family="'Andale Sans UI'" style:font-family-generic="system" style:font-pitch="variable"/>
    <style:font-face style:name="Tahoma1" svg:font-family="Tahoma" style:font-family-generic="system" style:font-pitch="variable"/>
  </office:font-face-decls>
  <office:automatic-styles>
    <style:style style:name="co1" style:family="table-column">
      <style:table-column-properties fo:break-before="auto" style:column-width="6.405cm"/>
    </style:style>
    <style:style style:name="co2" style:family="table-column">
      <style:table-column-properties fo:break-before="auto" style:column-width="0.256cm"/>
    </style:style>
    <style:style style:name="co3" style:family="table-column">
      <style:table-column-properties fo:break-before="auto" style:column-width="1.311cm"/>
    </style:style>
    <style:style style:name="co4" style:family="table-column">
      <style:table-column-properties fo:break-before="auto" style:column-width="1.259cm"/>
    </style:style>
    <style:style style:name="co5" style:family="table-column">
      <style:table-column-properties fo:break-before="auto" style:column-width="7.511cm"/>
    </style:style>
    <style:style style:name="co6" style:family="table-column">
      <style:table-column-properties fo:break-before="auto" style:column-width="4.013cm"/>
    </style:style>
    <style:style style:name="co7" style:family="table-column">
      <style:table-column-properties fo:break-before="auto" style:column-width="4.115cm"/>
    </style:style>
    <style:style style:name="co8" style:family="table-column">
      <style:table-column-properties fo:break-before="auto" style:column-width="3.219cm"/>
    </style:style>
    <style:style style:name="co9" style:family="table-column">
      <style:table-column-properties fo:break-before="auto" style:column-width="2.007cm"/>
    </style:style>
    <style:style style:name="co10" style:family="table-column">
      <style:table-column-properties fo:break-before="auto" style:column-width="2.267cm"/>
    </style:style>
    <style:style style:name="co11" style:family="table-column">
      <style:table-column-properties fo:break-before="auto" style:column-width="8.37cm"/>
    </style:style>
    <style:style style:name="co12" style:family="table-column">
      <style:table-column-properties fo:break-before="auto" style:column-width="1.157cm"/>
    </style:style>
    <style:style style:name="co13" style:family="table-column">
      <style:table-column-properties fo:break-before="auto" style:column-width="1.004cm"/>
    </style:style>
    <style:style style:name="co14" style:family="table-column">
      <style:table-column-properties fo:break-before="auto" style:column-width="0.9cm"/>
    </style:style>
    <style:style style:name="co15" style:family="table-column">
      <style:table-column-properties fo:break-before="auto" style:column-width="0.977cm"/>
    </style:style>
    <style:style style:name="co16" style:family="table-column">
      <style:table-column-properties fo:break-before="auto" style:column-width="3.009cm"/>
    </style:style>
    <style:style style:name="co17" style:family="table-column">
      <style:table-column-properties fo:break-before="auto" style:column-width="2.701cm"/>
    </style:style>
    <style:style style:name="co18" style:family="table-column">
      <style:table-column-properties fo:break-before="auto" style:column-width="2.829cm"/>
    </style:style>
    <style:style style:name="co19" style:family="table-column">
      <style:table-column-properties fo:break-before="auto" style:column-width="8.19cm"/>
    </style:style>
    <style:style style:name="co20" style:family="table-column">
      <style:table-column-properties fo:break-before="auto" style:column-width="2.438cm"/>
    </style:style>
    <style:style style:name="co21" style:family="table-column">
      <style:table-column-properties fo:break-before="auto" style:column-width="0.744cm"/>
    </style:style>
    <style:style style:name="co22" style:family="table-column">
      <style:table-column-properties fo:break-before="auto" style:column-width="2.905cm"/>
    </style:style>
    <style:style style:name="co23" style:family="table-column">
      <style:table-column-properties fo:break-before="auto" style:column-width="4.253cm"/>
    </style:style>
    <style:style style:name="co24" style:family="table-column">
      <style:table-column-properties fo:break-before="auto" style:column-width="1.774cm"/>
    </style:style>
    <style:style style:name="co25" style:family="table-column">
      <style:table-column-properties fo:break-before="auto" style:column-width="6.433cm"/>
    </style:style>
    <style:style style:name="co26" style:family="table-column">
      <style:table-column-properties fo:break-before="auto" style:column-width="2.704cm"/>
    </style:style>
    <style:style style:name="co27" style:family="table-column">
      <style:table-column-properties fo:break-before="auto" style:column-width="3.268cm"/>
    </style:style>
    <style:style style:name="co28" style:family="table-column">
      <style:table-column-properties fo:break-before="auto" style:column-width="10.22cm"/>
    </style:style>
    <style:style style:name="co29" style:family="table-column">
      <style:table-column-properties fo:break-before="auto" style:column-width="2.854cm"/>
    </style:style>
    <style:style style:name="co30" style:family="table-column">
      <style:table-column-properties fo:break-before="auto" style:column-width="2.958cm"/>
    </style:style>
    <style:style style:name="ro1" style:family="table-row">
      <style:table-row-properties style:row-height="0.623cm" fo:break-before="auto" style:use-optimal-row-height="true"/>
    </style:style>
    <style:style style:name="ro2" style:family="table-row">
      <style:table-row-properties style:row-height="0.631cm" fo:break-before="auto" style:use-optimal-row-height="true"/>
    </style:style>
    <style:style style:name="ro3" style:family="table-row">
      <style:table-row-properties style:row-height="0.894cm" fo:break-before="auto" style:use-optimal-row-height="true"/>
    </style:style>
    <style:style style:name="ro4" style:family="table-row">
      <style:table-row-properties style:row-height="1.789cm" fo:break-before="auto" style:use-optimal-row-height="true"/>
    </style:style>
    <style:style style:name="ro5" style:family="table-row">
      <style:table-row-properties style:row-height="0.684cm" fo:break-before="auto" style:use-optimal-row-height="false"/>
    </style:style>
    <style:style style:name="ro6" style:family="table-row">
      <style:table-row-properties style:row-height="0.658cm" fo:break-before="auto" style:use-optimal-row-height="false"/>
    </style:style>
    <style:style style:name="ro7" style:family="table-row">
      <style:table-row-properties style:row-height="1.21cm" fo:break-before="auto" style:use-optimal-row-height="true"/>
    </style:style>
    <style:style style:name="ro8" style:family="table-row">
      <style:table-row-properties style:row-height="0.63cm" fo:break-before="auto" style:use-optimal-row-height="false"/>
    </style:style>
    <style:style style:name="ta1" style:family="table" style:master-page-name="Default">
      <style:table-properties table:display="true" style:writing-mode="lr-tb"/>
    </style:style>
    <number:percentage-style style:name="N11">
      <number:number number:decimal-places="2" number:min-integer-digits="1"/>
      <number:text>%</number:text>
    </number:percentage-style>
    <style:style style:name="ce1" style:family="table-cell" style:parent-style-name="Default">
      <style:text-properties fo:font-weight="bold"/>
    </style:style>
    <style:style style:name="ce2" style:family="table-cell" style:parent-style-name="Default">
      <style:table-cell-properties fo:background-color="#e6e6ff"/>
      <style:text-properties fo:font-size="14pt"/>
    </style:style>
    <style:style style:name="ce3" style:family="table-cell" style:parent-style-name="Eingabe">
      <style:table-cell-properties fo:background-color="#ffff00"/>
    </style:style>
    <style:style style:name="ce4" style:family="table-cell" style:parent-style-name="Default">
      <style:table-cell-properties style:text-align-source="fix" style:repeat-content="false"/>
      <style:paragraph-properties fo:text-align="center" fo:margin-left="0cm"/>
      <style:text-properties fo:font-size="20pt" fo:font-weight="bold" style:font-size-asian="20pt" style:font-weight-asian="bold" style:font-size-complex="20pt" style:font-weight-complex="bold"/>
    </style:style>
    <style:style style:name="ce5" style:family="table-cell" style:parent-style-name="Hinweis">
      <style:table-cell-properties fo:wrap-option="no-wrap"/>
    </style:style>
    <style:style style:name="ce6" style:family="table-cell" style:parent-style-name="Default">
      <style:table-cell-properties fo:border-bottom="none" fo:background-color="#e6e6ff" fo:border-left="0.088cm solid #000000" fo:border-right="none" fo:border-top="0.088cm solid #000000"/>
      <style:text-properties fo:font-size="14pt"/>
    </style:style>
    <style:style style:name="ce7" style:family="table-cell" style:parent-style-name="Default">
      <style:table-cell-properties fo:border-bottom="none" fo:border-left="0.088cm solid #000000" fo:border-right="none" fo:border-top="none"/>
    </style:style>
    <style:style style:name="ce8" style:family="table-cell" style:parent-style-name="Default">
      <style:table-cell-properties fo:border-bottom="0.088cm solid #000000" fo:background-color="#e6e6ff" fo:border-left="0.088cm solid #000000" fo:border-right="none" fo:border-top="none"/>
      <style:text-properties fo:font-size="14pt"/>
    </style:style>
    <style:style style:name="ce9" style:family="table-cell" style:parent-style-name="Default">
      <style:table-cell-properties style:text-align-source="fix" style:repeat-content="false" fo:border="0.088cm solid #000000"/>
      <style:paragraph-properties fo:text-align="center" fo:margin-left="0cm"/>
    </style:style>
    <style:style style:name="ce10" style:family="table-cell" style:parent-style-name="Default">
      <style:table-cell-properties fo:border-bottom="none" fo:background-color="#e6e6ff" fo:border-left="none" fo:border-right="0.088cm solid #000000" fo:border-top="0.088cm solid #000000"/>
      <style:text-properties fo:font-size="14pt"/>
    </style:style>
    <style:style style:name="ce11" style:family="table-cell" style:parent-style-name="Default">
      <style:table-cell-properties fo:border-bottom="none" fo:background-color="#e6e6ff" fo:border-left="none" fo:border-right="0.088cm solid #000000" fo:border-top="none"/>
      <style:text-properties fo:font-size="14pt"/>
    </style:style>
    <style:style style:name="ce12" style:family="table-cell" style:parent-style-name="Default">
      <style:table-cell-properties fo:border-bottom="0.088cm solid #000000" fo:background-color="#e6e6ff" fo:border-left="none" fo:border-right="0.088cm solid #000000" fo:border-top="none"/>
      <style:text-properties fo:font-size="14pt"/>
    </style:style>
    <style:style style:name="ce13" style:family="table-cell" style:parent-style-name="Eingabe">
      <style:table-cell-properties style:text-align-source="fix" style:repeat-content="false" fo:border="0.088cm solid #000000"/>
      <style:paragraph-properties fo:text-align="center" fo:margin-left="0cm"/>
    </style:style>
    <style:style style:name="ce14" style:family="table-cell" style:parent-style-name="Default">
      <style:table-cell-properties fo:border-bottom="none" style:text-align-source="fix" style:repeat-content="false" fo:border-left="0.088cm solid #000000" fo:border-right="none" fo:border-top="0.088cm solid #000000"/>
      <style:paragraph-properties fo:text-align="center" fo:margin-left="0cm"/>
      <style:text-properties style:font-name="Comic Sans MS" fo:font-size="14pt" fo:font-style="italic" fo:font-weight="bold" style:font-style-asian="italic" style:font-style-complex="italic"/>
    </style:style>
    <style:style style:name="ce15" style:family="table-cell" style:parent-style-name="Default">
      <style:table-cell-properties fo:border-bottom="none" style:text-align-source="fix" style:repeat-content="false" fo:border-left="0.088cm solid #000000" fo:border-right="none" fo:border-top="none"/>
      <style:paragraph-properties fo:text-align="end" fo:margin-left="0cm"/>
    </style:style>
    <style:style style:name="ce16" style:family="table-cell" style:parent-style-name="Default">
      <style:table-cell-properties fo:border-bottom="none" style:text-align-source="fix" style:repeat-content="false" fo:border-left="0.088cm solid #000000" fo:border-right="none" fo:border-top="none"/>
      <style:paragraph-properties fo:text-align="end" fo:margin-left="0cm"/>
      <style:text-properties fo:font-size="10.5pt" fo:font-weight="normal" style:font-size-asian="10.5pt" style:font-weight-asian="normal" style:font-size-complex="10.5pt" style:font-weight-complex="normal"/>
    </style:style>
    <style:style style:name="ce17" style:family="table-cell" style:parent-style-name="Default">
      <style:table-cell-properties fo:border-bottom="none" fo:border-left="0.088cm solid #000000" fo:border-right="none" fo:border-top="none"/>
      <style:text-properties fo:font-weight="bold"/>
    </style:style>
    <style:style style:name="ce18" style:family="table-cell" style:parent-style-name="Default">
      <style:table-cell-properties style:text-align-source="fix" style:repeat-content="false" fo:border="0.088cm solid #000000"/>
      <style:paragraph-properties fo:text-align="center" fo:margin-left="0cm"/>
      <style:text-properties fo:font-size="14pt"/>
    </style:style>
    <style:style style:name="ce19" style:family="table-cell" style:parent-style-name="Default">
      <style:table-cell-properties fo:border-bottom="none" style:text-align-source="fix" style:repeat-content="false" fo:border-left="0.088cm solid #000000" fo:border-right="none" fo:border-top="none"/>
      <style:paragraph-properties fo:text-align="start" fo:margin-left="0cm"/>
      <style:text-properties fo:color="#0000ff" style:font-name="Courier New"/>
    </style:style>
    <style:style style:name="ce20" style:family="table-cell" style:parent-style-name="Default" style:data-style-name="N0">
      <style:table-cell-properties fo:border-bottom="none" fo:background-color="#e6e6ff" fo:border-left="0.088cm solid #000000" fo:border-right="none" fo:border-top="none"/>
      <style:text-properties fo:font-size="14pt" fo:font-weight="normal" style:font-weight-asian="normal" style:font-weight-complex="normal"/>
    </style:style>
    <style:style style:name="ce21" style:family="table-cell" style:parent-style-name="Default">
      <style:table-cell-properties fo:border-bottom="none" fo:border-left="none" fo:border-right="0.088cm solid #000000" fo:border-top="0.088cm solid #000000"/>
      <style:text-properties style:font-name="Arial" fo:font-size="14pt"/>
    </style:style>
    <style:style style:name="ce22" style:family="table-cell" style:parent-style-name="Passwort">
      <style:table-cell-properties fo:border-bottom="none" fo:border-left="none" fo:border-right="0.088cm solid #000000" fo:border-top="none"/>
    </style:style>
    <style:style style:name="ce23" style:family="table-cell" style:parent-style-name="Default">
      <style:table-cell-properties fo:border-bottom="none" fo:border-left="none" fo:border-right="0.088cm solid #000000" fo:border-top="none"/>
    </style:style>
    <style:style style:name="ce24" style:family="table-cell" style:parent-style-name="Default">
      <style:table-cell-properties style:text-align-source="fix" style:repeat-content="false" fo:border="0.088cm solid #000000"/>
      <style:paragraph-properties fo:text-align="center" fo:margin-left="0cm"/>
      <style:text-properties fo:color="#0000ff" style:font-name="Courier New" fo:font-size="14pt" fo:font-weight="normal" style:font-weight-asian="normal" style:font-weight-complex="normal"/>
    </style:style>
    <style:style style:name="ce25" style:family="table-cell" style:parent-style-name="Default">
      <style:table-cell-properties style:text-align-source="fix" style:repeat-content="false" fo:border="0.088cm solid #000000"/>
      <style:paragraph-properties fo:text-align="center" fo:margin-left="0cm"/>
      <style:text-properties fo:color="#0000ff" style:font-name="Courier New" fo:font-size="14pt"/>
    </style:style>
    <style:style style:name="ce26" style:family="table-cell" style:parent-style-name="Default" style:data-style-name="N11">
      <style:table-cell-properties fo:border-bottom="0.088cm solid #000000" fo:background-color="#e6e6ff" fo:border-left="none" fo:border-right="0.088cm solid #000000" fo:border-top="none"/>
      <style:text-properties fo:font-size="14pt"/>
    </style:style>
    <style:style style:name="ce27" style:family="table-cell" style:parent-style-name="Unsichtbar">
      <style:table-cell-properties style:text-align-source="fix" style:repeat-content="false"/>
      <style:paragraph-properties fo:text-align="end" fo:margin-left="0cm"/>
    </style:style>
    <style:style style:name="ce28" style:family="table-cell" style:parent-style-name="Unsichtbar">
      <style:table-cell-properties fo:border-bottom="none" style:text-align-source="fix" style:repeat-content="false" fo:border-left="0.088cm solid #000000" fo:border-right="none" fo:border-top="none"/>
      <style:paragraph-properties fo:text-align="center" fo:margin-left="0cm"/>
      <style:text-properties style:font-name="Arial"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29" style:family="table-cell" style:parent-style-name="Unsichtbar">
      <style:table-cell-properties fo:border="none"/>
    </style:style>
    <style:style style:name="ce30" style:family="table-cell" style:parent-style-name="Unsichtbar">
      <style:table-cell-properties style:text-align-source="fix" style:repeat-content="false" fo:border="none"/>
      <style:paragraph-properties fo:text-align="center" fo:margin-left="0cm"/>
      <style:text-properties style:font-name="Arial" fo:language="de" fo:country="DE" style:font-size-asian="6.80000019073486pt" style:language-asian="de" style:country-asian="DE" style:font-size-complex="6.80000019073486pt" style:language-complex="de" style:country-complex="DE"/>
      <style:map style:condition="is-true-formula([.D2]=&quot;Richtig&quot;)" style:apply-style-name="Default" style:base-cell-address="Tabelle1.B1"/>
    </style:style>
    <style:style style:name="ce31" style:family="table-cell" style:parent-style-name="Default">
      <style:text-properties fo:font-weight="bold" style:font-weight-asian="bold" style:font-weight-complex="bold"/>
    </style:style>
    <style:style style:name="ce32" style:family="table-cell" style:parent-style-name="Default">
      <style:table-cell-properties style:text-align-source="fix" style:repeat-content="false" fo:wrap-option="wrap"/>
      <style:paragraph-properties fo:text-align="start" fo:margin-left="0cm"/>
      <style:text-properties style:font-name="Arial" fo:font-size="14pt"/>
    </style:style>
    <style:style style:name="ce33" style:family="table-cell" style:parent-style-name="Default">
      <style:table-cell-properties style:text-align-source="fix" style:repeat-content="false" fo:wrap-option="wrap"/>
      <style:paragraph-properties fo:text-align="end" fo:margin-left="0cm"/>
      <style:text-properties style:font-name="Arial" fo:font-size="14pt" fo:font-weight="bold"/>
    </style:style>
    <style:style style:name="ce34" style:family="table-cell" style:parent-style-name="Default">
      <style:table-cell-properties style:text-align-source="fix" style:repeat-content="false" fo:wrap-option="wrap"/>
      <style:paragraph-properties fo:text-align="end" fo:margin-left="0cm"/>
      <style:text-properties style:font-name="Arial" fo:font-size="14pt"/>
    </style:style>
    <style:style style:name="ce35" style:family="table-cell" style:parent-style-name="Default">
      <style:table-cell-properties fo:wrap-option="wrap"/>
      <style:text-properties style:font-name="Arial" fo:font-size="14pt"/>
    </style:style>
    <style:style style:name="ce36" style:family="table-cell" style:parent-style-name="Default">
      <style:table-cell-properties style:text-align-source="fix" style:repeat-content="false" fo:wrap-option="wrap"/>
      <style:paragraph-properties fo:text-align="center" fo:margin-left="0cm"/>
      <style:text-properties style:font-name="Arial" fo:font-size="14pt"/>
    </style:style>
    <style:style style:name="ce37" style:family="table-cell" style:parent-style-name="Default">
      <style:table-cell-properties style:text-align-source="fix" style:repeat-content="false"/>
      <style:paragraph-properties fo:text-align="start" fo:margin-left="0cm"/>
      <style:text-properties style:font-name="Wingdings" fo:font-size="20pt" style:font-name-asian="Wingdings" style:font-size-asian="20pt" style:font-name-complex="Wingdings" style:font-size-complex="20pt"/>
    </style:style>
    <style:style style:name="ce38" style:family="table-cell" style:parent-style-name="Eingabe">
      <style:table-cell-properties style:text-align-source="fix" style:repeat-content="false"/>
      <style:paragraph-properties fo:text-align="center" fo:margin-left="0cm"/>
      <style:map style:condition="is-true-formula(OR([.D1]=&quot;&quot;;[.D1]=&quot;&quot;))" style:apply-style-name="Default" style:base-cell-address="Tabelle1.B1"/>
    </style:style>
    <style:style style:name="ce39" style:family="table-cell" style:parent-style-name="Eingabe">
      <style:table-cell-properties style:text-align-source="fix" style:repeat-content="false" fo:border="none"/>
      <style:paragraph-properties fo:text-align="center" fo:margin-left="0cm"/>
      <style:text-properties style:font-name="Arial1" style:font-name-asian="Arial1" style:font-name-complex="Arial1"/>
      <style:map style:condition="is-true-formula(OR([.D9]=&quot;&quot;;AND([.D10]=&quot;&quot;;[.D9]=&quot;&quot;);AND([.D9]=&quot;&quot;;[.D10]=&quot;&quot;)))" style:apply-style-name="Default" style:base-cell-address="Tabelle1.B9"/>
    </style:style>
    <style:style style:name="ce40" style:family="table-cell" style:parent-style-name="Eingabe">
      <style:table-cell-properties style:text-align-source="fix" style:repeat-content="false" fo:border="none"/>
      <style:paragraph-properties fo:text-align="center" fo:margin-left="0cm"/>
      <style:text-properties style:font-name="Arial1" style:font-name-asian="Arial1" style:font-name-complex="Arial1"/>
      <style:map style:condition="is-true-formula(OR([.F8]=&quot;&quot;;[.F8]=&quot;&quot;))" style:apply-style-name="Default" style:base-cell-address="Tabelle1.B8"/>
    </style:style>
    <style:style style:name="ce41" style:family="table-cell" style:parent-style-name="Eingabe">
      <style:table-cell-properties fo:border-bottom="none" style:text-align-source="fix" style:repeat-content="false" fo:border-left="none" fo:border-right="none" fo:border-top="0.088cm solid #000000"/>
      <style:paragraph-properties fo:text-align="center" fo:margin-left="0cm"/>
      <style:text-properties style:font-name="Arial1" style:font-name-asian="Arial1" style:font-name-complex="Arial1"/>
      <style:map style:condition="is-true-formula(OR([.F8]=&quot;&quot;;[.F8]=&quot;&quot;))" style:apply-style-name="Default" style:base-cell-address="Tabelle1.B8"/>
    </style:style>
    <style:style style:name="ce42" style:family="table-cell" style:parent-style-name="Default">
      <style:text-properties style:font-name="Arial" fo:font-size="14pt" fo:font-weight="bold"/>
    </style:style>
    <style:style style:name="ce43" style:family="table-cell" style:parent-style-name="Default">
      <style:text-properties style:font-name="Arial" fo:font-size="14pt"/>
    </style:style>
    <style:style style:name="ce44" style:family="table-cell" style:parent-style-name="Default">
      <style:table-cell-properties style:text-align-source="fix" style:repeat-content="false"/>
      <style:paragraph-properties fo:text-align="center" fo:margin-left="0cm"/>
      <style:text-properties style:font-name="Wingdings" style:font-name-asian="Wingdings" style:font-name-complex="Wingdings"/>
    </style:style>
    <style:style style:name="ce45" style:family="table-cell" style:parent-style-name="Default">
      <style:text-properties style:font-name="Wingdings1"/>
    </style:style>
    <style:style style:name="ce46" style:family="table-cell" style:parent-style-name="Default">
      <style:table-cell-properties style:text-align-source="fix" style:repeat-content="false"/>
      <style:paragraph-properties fo:text-align="center" fo:margin-left="0cm"/>
      <style:text-properties style:font-name="Comic Sans MS"/>
    </style:style>
    <style:style style:name="ce47" style:family="table-cell" style:parent-style-name="Unsichtbar">
      <style:table-cell-properties style:text-align-source="fix" style:repeat-content="false"/>
      <style:paragraph-properties fo:text-align="center" fo:margin-left="0cm"/>
      <style:text-properties style:font-name="Wingdings" style:font-name-asian="Wingdings" style:font-name-complex="Wingdings"/>
    </style:style>
    <style:style style:name="ce48" style:family="table-cell" style:parent-style-name="Unsichtbar">
      <style:text-properties style:font-name="Arial" fo:font-weight="bold"/>
    </style:style>
    <style:style style:name="ce49" style:family="table-cell" style:parent-style-name="Unsichtbar">
      <style:text-properties style:font-name="Arial"/>
    </style:style>
    <style:style style:name="ce50" style:family="table-cell" style:parent-style-name="Unsichtbar">
      <style:table-cell-properties style:text-align-source="fix" style:repeat-content="false"/>
      <style:paragraph-properties fo:text-align="center" fo:margin-left="0cm"/>
      <style:text-properties style:font-name="Arial" style:font-name-asian="Wingdings" style:font-name-complex="Wingdings"/>
    </style:style>
    <style:style style:name="ce51" style:family="table-cell" style:parent-style-name="Default">
      <style:table-cell-properties style:text-align-source="fix" style:repeat-content="false" fo:border="none"/>
      <style:paragraph-properties fo:text-align="start" fo:margin-left="0cm"/>
      <style:text-properties style:font-name="Comic Sans MS" fo:font-size="14pt"/>
    </style:style>
    <style:style style:name="ce52" style:family="table-cell" style:parent-style-name="Default">
      <style:table-cell-properties fo:border-bottom="none" fo:border-left="0.088cm solid #000000" fo:border-right="none" fo:border-top="0.088cm solid #000000"/>
    </style:style>
    <style:style style:name="ce53" style:family="table-cell" style:parent-style-name="Default">
      <style:table-cell-properties fo:border-bottom="none" style:text-align-source="fix" style:repeat-content="false" fo:border-left="0.088cm solid #000000" fo:border-right="none" fo:border-top="none"/>
      <style:paragraph-properties fo:text-align="start" fo:margin-left="0cm"/>
    </style:style>
    <style:style style:name="ce54" style:family="table-cell" style:parent-style-name="Default">
      <style:table-cell-properties fo:border-bottom="none" fo:border-left="0.088cm solid #000000" fo:border-right="none" fo:border-top="none"/>
      <style:text-properties fo:font-size="14pt" fo:font-weight="normal" style:font-weight-asian="normal" style:font-weight-complex="normal"/>
    </style:style>
    <style:style style:name="ce55" style:family="table-cell" style:parent-style-name="Default">
      <style:table-cell-properties fo:border-bottom="0.088cm solid #000000" style:text-align-source="fix" style:repeat-content="false" fo:border-left="0.088cm solid #000000" fo:border-right="none" fo:border-top="none"/>
      <style:paragraph-properties fo:text-align="start" fo:margin-left="0cm"/>
      <style:text-properties style:font-name="Arial" fo:font-size="14pt"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56" style:family="table-cell" style:parent-style-name="Default">
      <style:table-cell-properties fo:border="none"/>
      <style:text-properties style:font-name="Arial" fo:font-size="14pt"/>
    </style:style>
    <style:style style:name="ce57" style:family="table-cell" style:parent-style-name="Default">
      <style:table-cell-properties fo:border-bottom="none" fo:border-left="none" fo:border-right="0.088cm solid #000000" fo:border-top="0.088cm solid #000000"/>
      <style:text-properties style:font-name="Arial" fo:font-size="14pt" fo:font-weight="bold"/>
    </style:style>
    <style:style style:name="ce58" style:family="table-cell" style:parent-style-name="Default">
      <style:table-cell-properties fo:border-bottom="none" style:text-align-source="fix" style:repeat-content="false" fo:border-left="none" fo:border-right="0.088cm solid #000000"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59" style:family="table-cell" style:parent-style-name="Default">
      <style:table-cell-properties fo:border-bottom="0.088cm solid #000000" style:text-align-source="fix" style:repeat-content="false" fo:border-left="none" fo:border-right="0.088cm solid #000000"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60" style:family="table-cell" style:parent-style-name="Default">
      <style:text-properties fo:font-size="14pt"/>
    </style:style>
    <style:style style:name="ce61" style:family="table-cell" style:parent-style-name="Unsichtbar">
      <style:text-properties style:font-name="Arial" fo:font-weight="normal" style:font-weight-asian="normal" style:font-weight-complex="normal"/>
    </style:style>
    <style:style style:name="ce62" style:family="table-cell" style:parent-style-name="Unsichtbar">
      <style:table-cell-properties style:text-align-source="fix" style:repeat-content="false" fo:border="none"/>
      <style:paragraph-properties fo:text-align="start" fo:margin-left="0cm"/>
      <style:text-properties style:font-name="Comic Sans MS" fo:language="de" fo:country="DE" style:font-size-asian="6.80000019073486pt" style:language-asian="de" style:country-asian="DE" style:font-size-complex="6.80000019073486pt" style:language-complex="de" style:country-complex="DE"/>
    </style:style>
    <style:style style:name="ce63" style:family="table-cell" style:parent-style-name="Unsichtbar">
      <style:table-cell-properties style:text-align-source="fix" style:repeat-content="false"/>
      <style:paragraph-properties fo:text-align="end" fo:margin-left="0cm"/>
      <style:text-properties style:font-name="Arial"/>
    </style:style>
    <style:style style:name="ce64" style:family="table-cell" style:parent-style-name="Unsichtbar">
      <style:table-cell-properties style:text-align-source="fix" style:repeat-content="false"/>
      <style:paragraph-properties fo:text-align="center" fo:margin-left="0cm"/>
    </style:style>
    <style:style style:name="ce65" style:family="table-cell" style:parent-style-name="Default">
      <style:table-cell-properties style:text-align-source="fix" style:repeat-content="false" fo:wrap-option="wrap"/>
      <style:paragraph-properties fo:text-align="start" fo:margin-left="0cm"/>
      <style:text-properties style:font-name="Arial" fo:font-size="14pt" fo:font-weight="bold" style:font-weight-asian="bold" style:font-weight-complex="bold"/>
    </style:style>
    <style:style style:name="ce66" style:family="table-cell" style:parent-style-name="Default">
      <style:table-cell-properties fo:wrap-option="wrap"/>
    </style:style>
    <style:style style:name="ce67" style:family="table-cell" style:parent-style-name="Default" style:data-style-name="N145">
      <style:table-cell-properties style:text-align-source="fix" style:repeat-content="false" fo:wrap-option="wrap"/>
      <style:paragraph-properties fo:text-align="end" fo:margin-left="0cm"/>
      <style:text-properties style:font-name="Arial" fo:font-size="14pt"/>
    </style:style>
    <style:style style:name="ce68" style:family="table-cell" style:parent-style-name="Default">
      <style:table-cell-properties style:text-align-source="fix" style:repeat-content="false"/>
      <style:paragraph-properties fo:text-align="start" fo:margin-left="0cm"/>
      <style:text-properties fo:font-weight="bold"/>
    </style:style>
    <style:style style:name="ce69" style:family="table-cell" style:parent-style-name="Default">
      <style:table-cell-properties style:text-align-source="fix" style:repeat-content="false" style:vertical-align="middle"/>
      <style:paragraph-properties fo:text-align="end" fo:margin-left="0cm"/>
    </style:style>
    <style:style style:name="ce70" style:family="table-cell" style:parent-style-name="Default">
      <style:table-cell-properties style:text-align-source="fix" style:repeat-content="false" fo:wrap-option="wrap" style:vertical-align="middle"/>
      <style:paragraph-properties fo:text-align="end" fo:margin-left="0cm"/>
      <style:text-properties style:font-name="Arial" fo:font-size="14pt"/>
    </style:style>
    <style:style style:name="ce71" style:family="table-cell" style:parent-style-name="Eingabe">
      <style:map style:condition="is-true-formula(OR([.D1]=&quot;&quot;;[.D1]=&quot;&quot;))" style:apply-style-name="Default" style:base-cell-address="Tabelle1.B1"/>
    </style:style>
    <style:style style:name="ce72" style:family="table-cell" style:parent-style-name="Eingabe">
      <style:map style:condition="is-true-formula(OR([.D1]=&quot;&quot;;[.D1]=&quot;&quot;))" style:apply-style-name="Default" style:base-cell-address="Tabelle1.B1"/>
    </style:style>
    <style:style style:name="ce73" style:family="table-cell" style:parent-style-name="Eingabe">
      <style:map style:condition="is-true-formula(OR([.F8]=&quot;&quot;;[.F8]=&quot;&quot;))" style:apply-style-name="Default" style:base-cell-address="Tabelle2.B8"/>
    </style:style>
    <style:style style:name="ce74" style:family="table-cell" style:parent-style-name="Eingabe">
      <style:table-cell-properties fo:border-bottom="none" fo:border-left="none" fo:border-right="none" fo:border-top="0.088cm solid #000000"/>
      <style:map style:condition="is-true-formula(OR([.F8]=&quot;&quot;;[.F8]=&quot;&quot;))" style:apply-style-name="Default" style:base-cell-address="Tabelle2.B8"/>
    </style:style>
    <style:style style:name="ce75" style:family="table-cell" style:parent-style-name="Eingabe">
      <style:table-cell-properties fo:border="none"/>
      <style:map style:condition="is-true-formula(OR([.D47]=&quot;&quot;;AND([.D48]=&quot;&quot;;[.D47]=&quot;&quot;);AND([.D47]=&quot;&quot;;[.D48]=&quot;&quot;)))" style:apply-style-name="Default" style:base-cell-address="Tabelle2.B47"/>
    </style:style>
    <style:style style:name="ce76" style:family="table-cell" style:parent-style-name="Default">
      <style:text-properties style:font-name="Arial"/>
    </style:style>
    <style:style style:name="ce77" style:family="table-cell" style:parent-style-name="Default">
      <style:table-cell-properties style:text-align-source="fix" style:repeat-content="false"/>
      <style:paragraph-properties fo:text-align="center" fo:margin-left="0cm"/>
      <style:text-properties style:font-name="Arial" style:font-name-asian="Wingdings" style:font-name-complex="Wingdings"/>
    </style:style>
    <style:style style:name="ce78" style:family="table-cell" style:parent-style-name="Default">
      <style:table-cell-properties fo:border-bottom="0.088cm solid #000000" style:text-align-source="fix" style:repeat-content="false" fo:border-left="0.088cm solid #000000" fo:border-right="none" fo:border-top="none"/>
      <style:paragraph-properties fo:text-align="start" fo:margin-left="0cm"/>
      <style:text-properties style:font-name="Arial" fo:font-size="14pt"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79" style:family="table-cell" style:parent-style-name="Default">
      <style:table-cell-properties fo:border-bottom="none" style:text-align-source="fix" style:repeat-content="false" fo:border-left="none" fo:border-right="0.088cm solid #000000"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80" style:family="table-cell" style:parent-style-name="Default">
      <style:table-cell-properties fo:border-bottom="0.088cm solid #000000" style:text-align-source="fix" style:repeat-content="false" fo:border-left="none" fo:border-right="0.088cm solid #000000"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81" style:family="table-cell" style:parent-style-name="Unsichtbar" style:data-style-name="N0">
      <style:text-properties style:font-name="Arial"/>
    </style:style>
    <style:style style:name="ce82" style:family="table-cell" style:parent-style-name="Default">
      <style:table-cell-properties style:text-align-source="fix" style:repeat-content="false" fo:wrap-option="no-wrap"/>
      <style:paragraph-properties fo:text-align="start" fo:margin-left="0cm"/>
      <style:text-properties style:font-name="Arial" fo:font-size="14pt" fo:font-weight="bold"/>
    </style:style>
    <style:style style:name="ce83" style:family="table-cell" style:parent-style-name="Eingabe">
      <style:map style:condition="is-true-formula(OR([.F8]=&quot;&quot;;[.F8]=&quot;&quot;))" style:apply-style-name="Default" style:base-cell-address="Tabelle2.B8"/>
    </style:style>
    <style:style style:name="ce84" style:family="table-cell" style:parent-style-name="Eingabe_20_Text">
      <style:map style:condition="is-true-formula(OR([.D6]=&quot;&quot;;[.D6]=&quot;&quot;))" style:apply-style-name="Default" style:base-cell-address="Tabelle3.B6"/>
    </style:style>
    <style:style style:name="ce85" style:family="table-cell" style:parent-style-name="Eingabe">
      <style:table-cell-properties style:text-align-source="fix" style:repeat-content="false"/>
      <style:paragraph-properties fo:text-align="center" fo:margin-left="0cm"/>
      <style:map style:condition="is-true-formula(OR([.D1]=&quot;&quot;;[.D1]=&quot;&quot;))" style:apply-style-name="Default" style:base-cell-address="Tabelle1.B1"/>
    </style:style>
    <style:style style:name="ce86" style:family="table-cell" style:parent-style-name="Default">
      <style:table-cell-properties fo:border-bottom="0.088cm solid #000000" style:text-align-source="fix" style:repeat-content="false" fo:border-left="0.088cm solid #000000" fo:border-right="none" fo:border-top="none"/>
      <style:paragraph-properties fo:text-align="start" fo:margin-left="0cm"/>
      <style:text-properties style:font-name="Arial" fo:font-size="14pt"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87" style:family="table-cell" style:parent-style-name="Default">
      <style:table-cell-properties fo:border-bottom="none" style:text-align-source="fix" style:repeat-content="false" fo:border-left="none" fo:border-right="0.088cm solid #000000"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88" style:family="table-cell" style:parent-style-name="Default">
      <style:table-cell-properties fo:border-bottom="0.088cm solid #000000" style:text-align-source="fix" style:repeat-content="false" fo:border-left="none" fo:border-right="0.088cm solid #000000"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89" style:family="table-cell" style:parent-style-name="Default">
      <style:table-cell-properties style:text-align-source="fix" style:repeat-content="false" fo:wrap-option="wrap"/>
      <style:paragraph-properties fo:text-align="start" fo:margin-left="0cm"/>
      <style:text-properties style:font-name="Arial" fo:font-size="14pt" fo:font-weight="bold"/>
    </style:style>
    <style:style style:name="ce90" style:family="table-cell" style:parent-style-name="Eingabe">
      <style:map style:condition="is-true-formula(OR([.D1]=&quot;&quot;;[.D1]=&quot;&quot;))" style:apply-style-name="Default" style:base-cell-address="Tabelle1.B1"/>
    </style:style>
    <style:style style:name="ce91" style:family="table-cell" style:parent-style-name="Eingabe">
      <style:map style:condition="is-true-formula(OR([.D1]=&quot;&quot;;[.D1]=&quot;&quot;))" style:apply-style-name="Default" style:base-cell-address="Tabelle1.B1"/>
    </style:style>
    <style:style style:name="ce92" style:family="table-cell" style:parent-style-name="Eingabe">
      <style:map style:condition="is-true-formula(OR([.F8]=&quot;&quot;;[.F8]=&quot;&quot;))" style:apply-style-name="Default" style:base-cell-address="Tabelle2.B8"/>
    </style:style>
    <style:style style:name="ce93" style:family="table-cell" style:parent-style-name="Default">
      <style:table-cell-properties fo:border-bottom="0.088cm solid #000000" style:text-align-source="fix" style:repeat-content="false" fo:border-left="0.088cm solid #000000" fo:border-right="none" fo:border-top="none"/>
      <style:paragraph-properties fo:text-align="start" fo:margin-left="0cm"/>
      <style:text-properties style:font-name="Arial" fo:font-size="14pt"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94" style:family="table-cell" style:parent-style-name="Default">
      <style:table-cell-properties fo:border-bottom="none" style:text-align-source="fix" style:repeat-content="false" fo:border-left="none" fo:border-right="0.088cm solid #000000"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95" style:family="table-cell" style:parent-style-name="Default">
      <style:table-cell-properties fo:border-bottom="0.088cm solid #000000" style:text-align-source="fix" style:repeat-content="false" fo:border-left="none" fo:border-right="0.088cm solid #000000"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96" style:family="table-cell" style:parent-style-name="Eingabe">
      <style:map style:condition="is-true-formula(OR([.D1]=&quot;&quot;;[.D1]=&quot;&quot;))" style:apply-style-name="Default" style:base-cell-address="Tabelle1.B1"/>
    </style:style>
    <style:style style:name="ce97" style:family="table-cell" style:parent-style-name="Eingabe">
      <style:map style:condition="is-true-formula(OR([.D1]=&quot;&quot;;[.D1]=&quot;&quot;))" style:apply-style-name="Default" style:base-cell-address="Tabelle1.B1"/>
    </style:style>
    <style:style style:name="ce98" style:family="table-cell" style:parent-style-name="Eingabe">
      <style:map style:condition="is-true-formula(OR([.F8]=&quot;&quot;;[.F8]=&quot;&quot;))" style:apply-style-name="Default" style:base-cell-address="Tabelle2.B8"/>
    </style:style>
    <style:style style:name="ce99" style:family="table-cell" style:parent-style-name="Default">
      <style:table-cell-properties fo:border-bottom="0.088cm solid #000000" style:text-align-source="fix" style:repeat-content="false" fo:border-left="0.088cm solid #000000" fo:border-right="none" fo:border-top="none"/>
      <style:paragraph-properties fo:text-align="start" fo:margin-left="0cm"/>
      <style:text-properties style:font-name="Arial" fo:font-size="14pt"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100" style:family="table-cell" style:parent-style-name="Default">
      <style:table-cell-properties fo:border-bottom="none" style:text-align-source="fix" style:repeat-content="false" fo:border-left="none" fo:border-right="0.088cm solid #000000"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101" style:family="table-cell" style:parent-style-name="Default">
      <style:table-cell-properties fo:border-bottom="0.088cm solid #000000" style:text-align-source="fix" style:repeat-content="false" fo:border-left="none" fo:border-right="0.088cm solid #000000"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102" style:family="table-cell" style:parent-style-name="Default">
      <style:table-cell-properties style:text-align-source="fix" style:repeat-content="false" fo:border="none"/>
      <style:paragraph-properties fo:text-align="start" fo:margin-left="0cm"/>
      <style:text-properties style:font-name="Comic Sans MS" fo:font-size="14pt" fo:font-weight="bold" style:font-weight-asian="bold" style:font-weight-complex="bold"/>
    </style:style>
    <style:style style:name="ce103" style:family="table-cell" style:parent-style-name="Default">
      <style:table-cell-properties style:text-align-source="fix" style:repeat-content="false"/>
      <style:paragraph-properties fo:text-align="end" fo:margin-left="0cm"/>
      <style:text-properties style:font-name="Arial" fo:font-size="14pt"/>
    </style:style>
    <style:style style:name="ce104" style:family="table-cell" style:parent-style-name="Default">
      <style:table-cell-properties style:text-align-source="fix" style:repeat-content="false"/>
      <style:paragraph-properties fo:text-align="start" fo:margin-left="0cm"/>
      <style:text-properties style:font-name="Arial" fo:font-size="14pt" fo:font-weight="bold"/>
    </style:style>
    <style:style style:name="ce105" style:family="table-cell" style:parent-style-name="Eingabe">
      <style:map style:condition="is-true-formula(OR([.D1]=&quot;&quot;;[.D1]=&quot;&quot;))" style:apply-style-name="Default" style:base-cell-address="Tabelle1.B1"/>
    </style:style>
    <style:style style:name="ce106" style:family="table-cell" style:parent-style-name="Eingabe">
      <style:map style:condition="is-true-formula(OR([.D1]=&quot;&quot;;[.D1]=&quot;&quot;))" style:apply-style-name="Default" style:base-cell-address="Tabelle1.B1"/>
    </style:style>
    <style:style style:name="ce107" style:family="table-cell" style:parent-style-name="Eingabe">
      <style:table-cell-properties style:text-align-source="fix" style:repeat-content="false"/>
      <style:paragraph-properties fo:text-align="center" fo:margin-left="0cm"/>
      <style:map style:condition="is-true-formula(OR([.D1]=&quot;&quot;;[.D1]=&quot;&quot;))" style:apply-style-name="Default" style:base-cell-address="Tabelle1.B1"/>
    </style:style>
    <style:style style:name="ce108" style:family="table-cell" style:parent-style-name="Eingabe">
      <style:map style:condition="is-true-formula(OR([.F8]=&quot;&quot;;[.F8]=&quot;&quot;))" style:apply-style-name="Default" style:base-cell-address="Tabelle2.B8"/>
    </style:style>
    <style:style style:name="ce109" style:family="table-cell" style:parent-style-name="Eingabe">
      <style:table-cell-properties style:text-align-source="fix" style:repeat-content="false"/>
      <style:paragraph-properties fo:text-align="center" fo:margin-left="0cm"/>
      <style:map style:condition="is-true-formula(OR([.F8]=&quot;&quot;;[.F8]=&quot;&quot;))" style:apply-style-name="Default" style:base-cell-address="Tabelle2.B8"/>
    </style:style>
    <style:style style:name="ce110" style:family="table-cell" style:parent-style-name="Default">
      <style:table-cell-properties fo:border-bottom="0.088cm solid #000000" style:text-align-source="fix" style:repeat-content="false" fo:border-left="0.088cm solid #000000" fo:border-right="none" fo:border-top="none"/>
      <style:paragraph-properties fo:text-align="start" fo:margin-left="0cm"/>
      <style:text-properties style:font-name="Arial" fo:font-size="14pt" fo:language="de" fo:country="DE" fo:font-weight="normal" style:font-size-asian="6.80000019073486pt" style:language-asian="de" style:country-asian="DE" style:font-weight-asian="normal" style:font-size-complex="6.80000019073486pt" style:language-complex="de" style:country-complex="DE" style:font-weight-complex="normal"/>
      <style:map style:condition="is-true-formula([.D2]=&quot;Richtig&quot;)" style:apply-style-name="Default" style:base-cell-address="Tabelle1.B1"/>
    </style:style>
    <style:style style:name="ce111" style:family="table-cell" style:parent-style-name="Default">
      <style:table-cell-properties fo:border="none"/>
      <style:text-properties style:font-name="Arial" fo:font-size="14pt" fo:font-weight="bold" style:font-weight-asian="bold" style:font-weight-complex="bold"/>
    </style:style>
    <style:style style:name="ce112" style:family="table-cell" style:parent-style-name="Default">
      <style:table-cell-properties fo:border-bottom="none" fo:border-left="none" fo:border-right="0.088cm solid #000000" fo:border-top="0.088cm solid #000000"/>
    </style:style>
    <style:style style:name="ce113" style:family="table-cell" style:parent-style-name="Default">
      <style:table-cell-properties fo:border-bottom="none" style:text-align-source="fix" style:repeat-content="false" fo:border-left="none" fo:border-right="0.088cm solid #000000"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ce114" style:family="table-cell" style:parent-style-name="Default">
      <style:table-cell-properties fo:border-bottom="0.088cm solid #000000" style:text-align-source="fix" style:repeat-content="false" fo:border-left="none" fo:border-right="0.088cm solid #000000" fo:border-top="none"/>
      <style:paragraph-properties fo:text-align="start" fo:margin-left="0cm"/>
      <style:text-properties style:font-name="Arial" fo:font-size="14pt" fo:language="de" fo:country="DE" fo:font-weight="bold" style:font-size-asian="6.80000019073486pt" style:language-asian="de" style:country-asian="DE" style:font-weight-asian="bold" style:font-size-complex="6.80000019073486pt" style:language-complex="de" style:country-complex="DE" style:font-weight-complex="bold"/>
      <style:map style:condition="is-true-formula([.D2]=&quot;Richtig&quot;)" style:apply-style-name="Default" style:base-cell-address="Tabelle1.B1"/>
    </style:style>
    <style:style style:name="gr1" style:family="graphic">
      <style:graphic-properties draw:ole-draw-aspect="1"/>
    </style:style>
    <style:style style:name="gr2" style:family="graphic">
      <style:graphic-properties draw:stroke="solid" draw:stroke-dash="Dash_20_6" svg:stroke-width="0cm" svg:stroke-color="#000000" draw:marker-start="" draw:marker-start-width="0.3cm" draw:marker-start-center="false" draw:marker-end="" draw:marker-end-width="0.3cm" draw:marker-end-center="false" draw:fill="solid" draw:fill-color="#99ccff" draw:fill-gradient-name="Gradient_20_8" draw:fill-hatch-name="Hatch_20_51" draw:fill-image-name="Bitmape_20_1" draw:fill-image-width="0cm" draw:fill-image-height="0cm" draw:textarea-horizontal-align="center" draw:textarea-vertical-align="middle" fo:padding-top="0.125cm" fo:padding-bottom="0.125cm" fo:padding-left="0.25cm" fo:padding-right="0.25cm" draw:shadow="hidden" draw:shadow-offset-x="0.3cm" draw:shadow-offset-y="0.3cm" draw:shadow-color="#808080"/>
    </style:style>
    <style:style style:name="gr3" style:family="graphic">
      <style:graphic-properties draw:stroke="solid" draw:stroke-dash="Dash_20_7" svg:stroke-width="0cm" svg:stroke-color="#000000" draw:marker-start="" draw:marker-start-width="0.3cm" draw:marker-start-center="false" draw:marker-end="" draw:marker-end-width="0.3cm" draw:marker-end-center="false" draw:fill="solid" draw:fill-color="#99ccff" draw:fill-gradient-name="Gradient_20_8" draw:fill-hatch-name="Hatch_20_52" draw:fill-image-name="Bitmape_20_1" draw:fill-image-width="0cm" draw:fill-image-height="0cm" draw:textarea-horizontal-align="center" draw:textarea-vertical-align="middle" fo:padding-top="0.125cm" fo:padding-bottom="0.125cm" fo:padding-left="0.25cm" fo:padding-right="0.25cm" draw:shadow="hidden" draw:shadow-offset-x="0.3cm" draw:shadow-offset-y="0.3cm" draw:shadow-color="#808080"/>
    </style:style>
    <style:style style:name="gr4" style:family="graphic">
      <style:graphic-properties draw:stroke="solid" draw:stroke-dash="Dash_20_8" svg:stroke-width="0cm" svg:stroke-color="#000000" draw:marker-start="" draw:marker-start-width="0.3cm" draw:marker-start-center="false" draw:marker-end="" draw:marker-end-width="0.3cm" draw:marker-end-center="false" draw:fill="solid" draw:fill-color="#99ccff" draw:fill-gradient-name="Gradient_20_8" draw:fill-hatch-name="Hatch_20_53" draw:fill-image-name="Bitmape_20_1" draw:fill-image-width="0cm" draw:fill-image-height="0cm" draw:textarea-horizontal-align="center" draw:textarea-vertical-align="middle" fo:padding-top="0.125cm" fo:padding-bottom="0.125cm" fo:padding-left="0.25cm" fo:padding-right="0.25cm" draw:shadow="hidden" draw:shadow-offset-x="0.3cm" draw:shadow-offset-y="0.3cm" draw:shadow-color="#808080"/>
    </style:style>
    <style:style style:name="gr5" style:family="graphic">
      <style:graphic-properties draw:stroke="solid" draw:stroke-dash="Dash_20_9" svg:stroke-width="0cm" svg:stroke-color="#000000" draw:marker-start="" draw:marker-start-width="0.3cm" draw:marker-start-center="false" draw:marker-end="" draw:marker-end-width="0.3cm" draw:marker-end-center="false" draw:fill="none" draw:fill-color="#99ccff" draw:fill-gradient-name="Gradient_20_8" draw:fill-hatch-name="Hatch_20_54" draw:fill-image-name="Bitmape_20_1" draw:fill-image-width="0cm" draw:fill-image-height="0cm" draw:textarea-horizontal-align="center" draw:textarea-vertical-align="middle" fo:padding-top="0.125cm" fo:padding-bottom="0.125cm" fo:padding-left="0.25cm" fo:padding-right="0.25cm" draw:shadow="hidden" draw:shadow-offset-x="0.3cm" draw:shadow-offset-y="0.3cm" draw:shadow-color="#808080"/>
    </style:style>
    <style:style style:name="gr6" style:family="graphic">
      <style:graphic-properties draw:stroke="solid" draw:stroke-dash="Dash_20_30" svg:stroke-width="0cm" svg:stroke-color="#000000" draw:marker-start="" draw:marker-start-width="0.3cm" draw:marker-start-center="false" draw:marker-end="" draw:marker-end-width="0.3cm" draw:marker-end-center="false" draw:fill="solid" draw:fill-color="#99ccff" draw:fill-gradient-name="Gradient_20_8" draw:fill-hatch-name="Hatch_20_75" draw:fill-image-name="Bitmape_20_1" draw:fill-image-width="0cm" draw:fill-image-height="0cm" draw:textarea-horizontal-align="center" draw:textarea-vertical-align="middle" fo:padding-top="0.125cm" fo:padding-bottom="0.125cm" fo:padding-left="0.25cm" fo:padding-right="0.25cm" draw:shadow="hidden" draw:shadow-offset-x="0.3cm" draw:shadow-offset-y="0.3cm" draw:shadow-color="#808080"/>
    </style:style>
    <style:style style:name="gr7" style:family="graphic">
      <style:graphic-properties draw:stroke="solid" draw:stroke-dash="Dash_20_31" svg:stroke-width="0cm" svg:stroke-color="#000000" draw:marker-start="" draw:marker-start-width="0.3cm" draw:marker-start-center="false" draw:marker-end="" draw:marker-end-width="0.3cm" draw:marker-end-center="false" draw:fill="none" draw:fill-color="#99ccff" draw:fill-gradient-name="Gradient_20_8" draw:fill-hatch-name="Hatch_20_76"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8" style:family="graphic">
      <style:graphic-properties draw:stroke="solid" draw:stroke-dash="Dash_20_10" svg:stroke-width="0cm" svg:stroke-color="#000000" draw:marker-start="" draw:marker-start-width="0.3cm" draw:marker-start-center="false" draw:marker-end="" draw:marker-end-width="0.3cm" draw:marker-end-center="false" draw:fill="none" draw:fill-color="#99ccff" draw:fill-gradient-name="Gradient_20_8" draw:fill-hatch-name="Hatch_20_55"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9" style:family="graphic">
      <style:graphic-properties draw:stroke="solid" draw:stroke-dash="Dash_20_11" svg:stroke-width="0cm" svg:stroke-color="#000000" draw:marker-start="" draw:marker-start-width="0.3cm" draw:marker-start-center="false" draw:marker-end="" draw:marker-end-width="0.3cm" draw:marker-end-center="false" draw:fill="none" draw:fill-color="#99ccff" draw:fill-gradient-name="Gradient_20_8" draw:fill-hatch-name="Hatch_20_56"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10" style:family="graphic">
      <style:graphic-properties draw:stroke="solid" draw:stroke-dash="Dash_20_12" svg:stroke-width="0cm" svg:stroke-color="#000000" draw:marker-start="" draw:marker-start-width="0.3cm" draw:marker-start-center="false" draw:marker-end="" draw:marker-end-width="0.3cm" draw:marker-end-center="false" draw:fill="none" draw:fill-color="#99ccff" draw:fill-gradient-name="Gradient_20_8" draw:fill-hatch-name="Hatch_20_57"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11" style:family="graphic">
      <style:graphic-properties draw:stroke="solid" draw:stroke-dash="Dash_20_13" svg:stroke-width="0cm" svg:stroke-color="#000000" draw:marker-start="" draw:marker-start-width="0.3cm" draw:marker-start-center="false" draw:marker-end="" draw:marker-end-width="0.3cm" draw:marker-end-center="false" draw:fill="none" draw:fill-color="#99ccff" draw:fill-gradient-name="Gradient_20_8" draw:fill-hatch-name="Hatch_20_58"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12" style:family="graphic">
      <style:graphic-properties draw:stroke="solid" draw:stroke-dash="Dash_20_14" svg:stroke-width="0cm" svg:stroke-color="#000000" draw:marker-start="" draw:marker-start-width="0.3cm" draw:marker-start-center="false" draw:marker-end="" draw:marker-end-width="0.3cm" draw:marker-end-center="false" draw:fill="none" draw:fill-color="#99ccff" draw:fill-gradient-name="Gradient_20_8" draw:fill-hatch-name="Hatch_20_59"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13" style:family="graphic">
      <style:graphic-properties draw:stroke="solid" draw:stroke-dash="Dash_20_15" svg:stroke-width="0cm" svg:stroke-color="#000000" draw:marker-start="" draw:marker-start-width="0.3cm" draw:marker-start-center="false" draw:marker-end="" draw:marker-end-width="0.3cm" draw:marker-end-center="false" draw:fill="none" draw:fill-color="#99ccff" draw:fill-gradient-name="Gradient_20_8" draw:fill-hatch-name="Hatch_20_60"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14" style:family="graphic">
      <style:graphic-properties draw:stroke="solid" draw:stroke-dash="Dash_20_16" svg:stroke-width="0cm" svg:stroke-color="#000000" draw:marker-start="" draw:marker-start-width="0.3cm" draw:marker-start-center="false" draw:marker-end="" draw:marker-end-width="0.3cm" draw:marker-end-center="false" draw:fill="none" draw:fill-color="#99ccff" draw:fill-gradient-name="Gradient_20_8" draw:fill-hatch-name="Hatch_20_61"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15" style:family="graphic">
      <style:graphic-properties draw:stroke="solid" draw:stroke-dash="Dash_20_17" svg:stroke-width="0cm" svg:stroke-color="#000000" draw:marker-start="" draw:marker-start-width="0.3cm" draw:marker-start-center="false" draw:marker-end="" draw:marker-end-width="0.3cm" draw:marker-end-center="false" draw:fill="solid" draw:fill-color="#99ccff" draw:fill-gradient-name="Gradient_20_8" draw:fill-hatch-name="Hatch_20_62"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16" style:family="graphic">
      <style:graphic-properties draw:stroke="solid" draw:stroke-dash="Dash_20_18" svg:stroke-width="0cm" svg:stroke-color="#000000" draw:marker-start="" draw:marker-start-width="0.3cm" draw:marker-start-center="false" draw:marker-end="" draw:marker-end-width="0.3cm" draw:marker-end-center="false" draw:fill="solid" draw:fill-color="#99ccff" draw:fill-gradient-name="Gradient_20_8" draw:fill-hatch-name="Hatch_20_63"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17" style:family="graphic">
      <style:graphic-properties draw:stroke="solid" draw:stroke-dash="Dash_20_19" svg:stroke-width="0cm" svg:stroke-color="#000000" draw:marker-start="" draw:marker-start-width="0.3cm" draw:marker-start-center="false" draw:marker-end="" draw:marker-end-width="0.3cm" draw:marker-end-center="false" draw:fill="solid" draw:fill-color="#99ccff" draw:fill-gradient-name="Gradient_20_8" draw:fill-hatch-name="Hatch_20_64"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18" style:family="graphic">
      <style:graphic-properties draw:stroke="solid" draw:stroke-dash="Dash_20_20" svg:stroke-width="0cm" svg:stroke-color="#000000" draw:marker-start="" draw:marker-start-width="0.3cm" draw:marker-start-center="false" draw:marker-end="" draw:marker-end-width="0.3cm" draw:marker-end-center="false" draw:fill="none" draw:fill-color="#99ccff" draw:fill-gradient-name="Gradient_20_8" draw:fill-hatch-name="Hatch_20_65"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19" style:family="graphic">
      <style:graphic-properties draw:stroke="solid" draw:stroke-dash="Dash_20_21" svg:stroke-width="0cm" svg:stroke-color="#000000" draw:marker-start="" draw:marker-start-width="0.3cm" draw:marker-start-center="false" draw:marker-end="" draw:marker-end-width="0.3cm" draw:marker-end-center="false" draw:fill="none" draw:fill-color="#99ccff" draw:fill-gradient-name="Gradient_20_8" draw:fill-hatch-name="Hatch_20_66"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20" style:family="graphic">
      <style:graphic-properties draw:stroke="solid" draw:stroke-dash="Dash_20_22" svg:stroke-width="0cm" svg:stroke-color="#000000" draw:marker-start="" draw:marker-start-width="0.3cm" draw:marker-start-center="false" draw:marker-end="" draw:marker-end-width="0.3cm" draw:marker-end-center="false" draw:fill="none" draw:fill-color="#99ccff" draw:fill-gradient-name="Gradient_20_8" draw:fill-hatch-name="Hatch_20_67"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21" style:family="graphic">
      <style:graphic-properties draw:stroke="solid" draw:stroke-dash="Dash_20_23" svg:stroke-width="0cm" svg:stroke-color="#000000" draw:marker-start="" draw:marker-start-width="0.3cm" draw:marker-start-center="false" draw:marker-end="" draw:marker-end-width="0.3cm" draw:marker-end-center="false" draw:fill="none" draw:fill-color="#99ccff" draw:fill-gradient-name="Gradient_20_8" draw:fill-hatch-name="Hatch_20_68"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22" style:family="graphic">
      <style:graphic-properties draw:stroke="solid" draw:stroke-dash="Dash_20_24" svg:stroke-width="0cm" svg:stroke-color="#000000" draw:marker-start="" draw:marker-start-width="0.3cm" draw:marker-start-center="false" draw:marker-end="" draw:marker-end-width="0.3cm" draw:marker-end-center="false" draw:fill="none" draw:fill-color="#99ccff" draw:fill-gradient-name="Gradient_20_8" draw:fill-hatch-name="Hatch_20_69"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23" style:family="graphic">
      <style:graphic-properties draw:stroke="solid" draw:stroke-dash="Dash_20_25" svg:stroke-width="0cm" svg:stroke-color="#000000" draw:marker-start="" draw:marker-start-width="0.3cm" draw:marker-start-center="false" draw:marker-end="" draw:marker-end-width="0.3cm" draw:marker-end-center="false" draw:fill="none" draw:fill-color="#99ccff" draw:fill-gradient-name="Gradient_20_8" draw:fill-hatch-name="Hatch_20_70"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24" style:family="graphic">
      <style:graphic-properties draw:stroke="solid" draw:stroke-dash="Dash_20_26" svg:stroke-width="0cm" svg:stroke-color="#000000" draw:marker-start="" draw:marker-start-width="0.3cm" draw:marker-start-center="false" draw:marker-end="" draw:marker-end-width="0.3cm" draw:marker-end-center="false" draw:fill="none" draw:fill-color="#99ccff" draw:fill-gradient-name="Gradient_20_8" draw:fill-hatch-name="Hatch_20_71"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25" style:family="graphic">
      <style:graphic-properties draw:stroke="solid" draw:stroke-dash="Dash_20_27" svg:stroke-width="0cm" svg:stroke-color="#000000" draw:marker-start="" draw:marker-start-width="0.3cm" draw:marker-start-center="false" draw:marker-end="" draw:marker-end-width="0.3cm" draw:marker-end-center="false" draw:fill="none" draw:fill-color="#99ccff" draw:fill-gradient-name="Gradient_20_8" draw:fill-hatch-name="Hatch_20_72"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26" style:family="graphic">
      <style:graphic-properties draw:stroke="solid" draw:stroke-dash="Dash_20_28" svg:stroke-width="0cm" svg:stroke-color="#000000" draw:marker-start="" draw:marker-start-width="0.3cm" draw:marker-start-center="false" draw:marker-end="" draw:marker-end-width="0.3cm" draw:marker-end-center="false" draw:fill="none" draw:fill-color="#99ccff" draw:fill-gradient-name="Gradient_20_8" draw:fill-hatch-name="Hatch_20_73"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27" style:family="graphic">
      <style:graphic-properties draw:stroke="solid" draw:stroke-dash="Dash_20_29" svg:stroke-width="0cm" svg:stroke-color="#000000" draw:marker-start="" draw:marker-start-width="0.3cm" draw:marker-start-center="false" draw:marker-end="" draw:marker-end-width="0.3cm" draw:marker-end-center="false" draw:fill="none" draw:fill-color="#99ccff" draw:fill-gradient-name="Gradient_20_8" draw:fill-hatch-name="Hatch_20_74"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28" style:family="graphic">
      <style:graphic-properties draw:stroke="solid" draw:stroke-dash="Dash_20_13" svg:stroke-width="0cm" svg:stroke-color="#000000" draw:marker-start="" draw:marker-start-width="0.3cm" draw:marker-start-center="false" draw:marker-end="" draw:marker-end-width="0.3cm" draw:marker-end-center="false" draw:fill="solid" draw:fill-color="#99ccff" draw:fill-gradient-name="Gradient_20_8" draw:fill-hatch-name="Hatch_20_58"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29" style:family="graphic">
      <style:graphic-properties draw:stroke="solid" draw:stroke-dash="Dash_20_14" svg:stroke-width="0cm" svg:stroke-color="#000000" draw:marker-start="" draw:marker-start-width="0.3cm" draw:marker-start-center="false" draw:marker-end="" draw:marker-end-width="0.3cm" draw:marker-end-center="false" draw:fill="solid" draw:fill-color="#99ccff" draw:fill-gradient-name="Gradient_20_8" draw:fill-hatch-name="Hatch_20_59"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30" style:family="graphic">
      <style:graphic-properties draw:stroke="solid" draw:stroke-dash="Dash_20_17" svg:stroke-width="0cm" svg:stroke-color="#000000" draw:marker-start="" draw:marker-start-width="0.3cm" draw:marker-start-center="false" draw:marker-end="" draw:marker-end-width="0.3cm" draw:marker-end-center="false" draw:fill="none" draw:fill-color="#99ccff" draw:fill-gradient-name="Gradient_20_8" draw:fill-hatch-name="Hatch_20_62"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31" style:family="graphic">
      <style:graphic-properties draw:stroke="solid" draw:stroke-dash="Dash_20_20" svg:stroke-width="0cm" svg:stroke-color="#000000" draw:marker-start="" draw:marker-start-width="0.3cm" draw:marker-start-center="false" draw:marker-end="" draw:marker-end-width="0.3cm" draw:marker-end-center="false" draw:fill="solid" draw:fill-color="#99ccff" draw:fill-gradient-name="Gradient_20_8" draw:fill-hatch-name="Hatch_20_65"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32" style:family="graphic">
      <style:graphic-properties draw:stroke="solid" draw:stroke-dash="Dash_20_21" svg:stroke-width="0cm" svg:stroke-color="#000000" draw:marker-start="" draw:marker-start-width="0.3cm" draw:marker-start-center="false" draw:marker-end="" draw:marker-end-width="0.3cm" draw:marker-end-center="false" draw:fill="solid" draw:fill-color="#99ccff" draw:fill-gradient-name="Gradient_20_8" draw:fill-hatch-name="Hatch_20_66"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33" style:family="graphic">
      <style:graphic-properties draw:stroke="solid" draw:stroke-dash="Dash_20_22" svg:stroke-width="0cm" svg:stroke-color="#000000" draw:marker-start="" draw:marker-start-width="0.3cm" draw:marker-start-center="false" draw:marker-end="" draw:marker-end-width="0.3cm" draw:marker-end-center="false" draw:fill="solid" draw:fill-color="#99ccff" draw:fill-gradient-name="Gradient_20_8" draw:fill-hatch-name="Hatch_20_67"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34" style:family="graphic">
      <style:graphic-properties draw:stroke="solid" draw:stroke-dash="Dash_20_25" svg:stroke-width="0cm" svg:stroke-color="#000000" draw:marker-start="" draw:marker-start-width="0.3cm" draw:marker-start-center="false" draw:marker-end="" draw:marker-end-width="0.3cm" draw:marker-end-center="false" draw:fill="solid" draw:fill-color="#99ccff" draw:fill-gradient-name="Gradient_20_8" draw:fill-hatch-name="Hatch_20_70"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35" style:family="graphic">
      <style:graphic-properties draw:stroke="solid" draw:stroke-dash="Dash_20_26" svg:stroke-width="0cm" svg:stroke-color="#000000" draw:marker-start="" draw:marker-start-width="0.3cm" draw:marker-start-center="false" draw:marker-end="" draw:marker-end-width="0.3cm" draw:marker-end-center="false" draw:fill="solid" draw:fill-color="#99ccff" draw:fill-gradient-name="Gradient_20_8" draw:fill-hatch-name="Hatch_20_71"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36" style:family="graphic">
      <style:graphic-properties draw:stroke="solid" draw:stroke-dash="Dash_20_27" svg:stroke-width="0cm" svg:stroke-color="#000000" draw:marker-start="" draw:marker-start-width="0.3cm" draw:marker-start-center="false" draw:marker-end="" draw:marker-end-width="0.3cm" draw:marker-end-center="false" draw:fill="solid" draw:fill-color="#99ccff" draw:fill-gradient-name="Gradient_20_8" draw:fill-hatch-name="Hatch_20_72"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37" style:family="graphic">
      <style:graphic-properties draw:stroke="solid" draw:stroke-dash="Dash_20_10" svg:stroke-width="0cm" svg:stroke-color="#000000" draw:marker-start="" draw:marker-start-width="0.3cm" draw:marker-start-center="false" draw:marker-end="" draw:marker-end-width="0.3cm" draw:marker-end-center="false" draw:fill="solid" draw:fill-color="#99ccff" draw:fill-gradient-name="Gradient_20_8" draw:fill-hatch-name="Hatch_20_55"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38" style:family="graphic">
      <style:graphic-properties draw:stroke="solid" draw:stroke-dash="Dash_20_11" svg:stroke-width="0cm" svg:stroke-color="#000000" draw:marker-start="" draw:marker-start-width="0.3cm" draw:marker-start-center="false" draw:marker-end="" draw:marker-end-width="0.3cm" draw:marker-end-center="false" draw:fill="solid" draw:fill-color="#99ccff" draw:fill-gradient-name="Gradient_20_8" draw:fill-hatch-name="Hatch_20_56"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39" style:family="graphic">
      <style:graphic-properties draw:stroke="solid" draw:stroke-dash="Dash_20_12" svg:stroke-width="0cm" svg:stroke-color="#000000" draw:marker-start="" draw:marker-start-width="0.3cm" draw:marker-start-center="false" draw:marker-end="" draw:marker-end-width="0.3cm" draw:marker-end-center="false" draw:fill="solid" draw:fill-color="#99ccff" draw:fill-gradient-name="Gradient_20_8" draw:fill-hatch-name="Hatch_20_57"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40" style:family="graphic">
      <style:graphic-properties draw:stroke="solid" draw:stroke-dash="Dash_20_15" svg:stroke-width="0cm" svg:stroke-color="#000000" draw:marker-start="" draw:marker-start-width="0.3cm" draw:marker-start-center="false" draw:marker-end="" draw:marker-end-width="0.3cm" draw:marker-end-center="false" draw:fill="solid" draw:fill-color="#99ccff" draw:fill-gradient-name="Gradient_20_8" draw:fill-hatch-name="Hatch_20_60"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41" style:family="graphic">
      <style:graphic-properties draw:stroke="solid" draw:stroke-dash="Dash_20_24" svg:stroke-width="0cm" svg:stroke-color="#000000" draw:marker-start="" draw:marker-start-width="0.3cm" draw:marker-start-center="false" draw:marker-end="" draw:marker-end-width="0.3cm" draw:marker-end-center="false" draw:fill="solid" draw:fill-color="#99ccff" draw:fill-gradient-name="Gradient_20_8" draw:fill-hatch-name="Hatch_20_69"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42" style:family="graphic">
      <style:graphic-properties draw:stroke="solid" draw:stroke-dash="Dash_20_28" svg:stroke-width="0cm" svg:stroke-color="#000000" draw:marker-start="" draw:marker-start-width="0.3cm" draw:marker-start-center="false" draw:marker-end="" draw:marker-end-width="0.3cm" draw:marker-end-center="false" draw:fill="solid" draw:fill-color="#99ccff" draw:fill-gradient-name="Gradient_20_8" draw:fill-hatch-name="Hatch_20_73"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43" style:family="graphic">
      <style:graphic-properties draw:stroke="solid" draw:stroke-dash="Dash_20_29" svg:stroke-width="0cm" svg:stroke-color="#000000" draw:marker-start="" draw:marker-start-width="0.3cm" draw:marker-start-center="false" draw:marker-end="" draw:marker-end-width="0.3cm" draw:marker-end-center="false" draw:fill="solid" draw:fill-color="#99ccff" draw:fill-gradient-name="Gradient_20_8" draw:fill-hatch-name="Hatch_20_74" draw:fill-image-name="Bitmape_20_1" draw:fill-image-width="0cm" draw:fill-image-height="0cm" draw:textarea-horizontal-align="justify" draw:textarea-vertical-align="middle" draw:auto-grow-height="false" fo:min-height="0cm" fo:min-width="0cm" fo:padding-top="0.125cm" fo:padding-bottom="0.125cm" fo:padding-left="0.25cm" fo:padding-right="0.25cm" draw:shadow="hidden" draw:shadow-offset-x="0.3cm" draw:shadow-offset-y="0.3cm" draw:shadow-color="#808080"/>
    </style:style>
    <style:style style:name="gr44" style:family="graphic">
      <style:graphic-properties draw:stroke="solid" svg:stroke-width="0cm" svg:stroke-color="#000000" draw:marker-start="" draw:marker-start-width="0.3cm" draw:marker-start-center="false" draw:marker-end="" draw:marker-end-width="0.3cm" draw:marker-end-center="false" draw:fill="none" draw:fill-color="#99ccff" draw:textarea-horizontal-align="center" draw:textarea-vertical-align="middle" fo:padding-top="0.125cm" fo:padding-bottom="0.125cm" fo:padding-left="0.25cm" fo:padding-right="0.25cm" draw:shadow="hidden" draw:shadow-offset-x="0.3cm" draw:shadow-offset-y="0.3cm" draw:shadow-color="#808080"/>
    </style:style>
    <style:style style:name="gr45" style:family="graphic">
      <style:graphic-properties draw:stroke="solid" svg:stroke-width="0cm" svg:stroke-color="#000000" draw:marker-start="" draw:marker-start-width="0.3cm" draw:marker-start-center="false" draw:marker-end="" draw:marker-end-width="0.3cm" draw:marker-end-center="false" draw:fill="solid" draw:fill-color="#99ccff" draw:textarea-horizontal-align="center" draw:textarea-vertical-align="middle" fo:padding-top="0.125cm" fo:padding-bottom="0.125cm" fo:padding-left="0.25cm" fo:padding-right="0.25cm" draw:shadow="hidden" draw:shadow-offset-x="0.3cm" draw:shadow-offset-y="0.3cm" draw:shadow-color="#808080"/>
    </style:style>
    <style:style style:name="P1" style:family="paragraph">
      <style:paragraph-properties fo:margin-left="0cm" fo:margin-right="0cm" fo:margin-top="0cm" fo:margin-bottom="0cm" fo:line-height="100%" fo:text-align="center" text:enable-numbering="false" fo:text-indent="0cm">
        <style:tab-stops/>
      </style:paragraph-properties>
      <style:text-properties style:use-window-font-color="true" style:text-outline="false" style:text-line-through-style="none" fo:font-family="Arial" style:font-family-generic="roman" style:font-pitch="variable" fo:font-size="18pt" fo:font-style="normal" fo:text-shadow="none" style:text-underline-style="none" fo:font-weight="normal" style:font-name-asian="Arial Unicode MS" style:font-size-asian="18pt" style:font-style-asian="normal" style:font-weight-asian="normal" style:font-name-complex="Tahoma" style:font-size-complex="18pt" style:font-style-complex="normal" style:font-weight-complex="normal" style:text-emphasize="none" style:font-relief="none"/>
    </style:style>
    <style:style style:name="P2" style:family="paragraph">
      <style:paragraph-properties fo:margin-left="0cm" fo:margin-right="0cm" fo:margin-top="0cm" fo:margin-bottom="0cm" fo:line-height="100%" fo:text-align="center" text:enable-numbering="false"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font-name-asian="Arial Unicode MS" style:font-size-asian="18pt" style:font-style-asian="normal" style:font-weight-asian="normal" style:font-name-complex="Tahoma" style:font-size-complex="18pt" style:font-style-complex="normal" style:font-weight-complex="normal" style:text-emphasize="none" style:font-relief="none"/>
    </style:style>
    <style:style style:name="T1" style:family="text">
      <style:text-properties style:text-underline-style="none"/>
    </style:style>
    <style:style style:name="T2" style:family="text">
      <style:text-properties style:text-underline-style="solid" style:text-underline-width="auto" style:text-underline-color="font-color" fo:font-weight="bold" style:font-weight-asian="bold" style:font-weight-complex="bold"/>
    </style:style>
    <style:style style:name="T3" style:family="text">
      <style:text-properties fo:font-weight="bold" style:font-weight-asian="bold" style:font-weight-complex="bold"/>
    </style:style>
    <style:style style:name="T4" style:family="text">
      <style:text-properties style:font-name="Arial"/>
    </style:style>
    <style:style style:name="T5" style:family="text">
      <style:text-properties style:text-position="33% 58%" fo:font-size="20pt" style:font-size-asian="20pt" style:font-size-complex="20pt"/>
    </style:style>
    <style:style style:name="T6" style:family="text">
      <style:text-properties style:text-position="33% 58%"/>
    </style:style>
    <style:style style:name="T7" style:family="text">
      <style:text-properties style:text-position="0% 100%"/>
    </style:style>
  </office:automatic-styles>
  <office:body>
    <office:spreadsheet table:structure-protected="true" table:protection-key="RISAaYM55EB4f9JUsQKkFIYvY3U=">
      <table:content-validations>
        <table:content-validation table:name="val1" table:condition="oooc:cell-content-is-in-list(&quot;x&quot;;&quot;-&quot;;&quot;&quot;;&quot;&quot;)" table:allow-empty-cell="true" table:display-list="unsorted" table:base-cell-address="Namen.E6">
          <table:help-message table:title="Soll diese Tabelle bewertet werden" table:display="true">
            <text:p>x bedeutet: Tabelle wird bewertet</text:p>
            <text:p>- bedeutet: keine Wertung</text:p>
          </table:help-message>
        </table:content-validation>
        <table:content-validation table:name="val2" table:condition="oooc:cell-content-is-decimal-number() and cell-content()!=-5445.123456789" table:allow-empty-cell="true" table:base-cell-address="Tabelle1.B3">
          <table:error-message table:message-type="stop" table:title="Hinweis" table:display="true">
            <text:p>Bitte eine Zahl wie 5,3 eingeben.</text:p>
          </table:error-message>
        </table:content-validation>
      </table:content-validations>
      <table:table table:name="Namen" table:style-name="ta1" table:protected="true" table:protection-key="RISAaYM55EB4f9JUsQKkFIYvY3U=" table:print="false">
        <office:forms form:automatic-focus="false" form:apply-design-mode="false"/>
        <table:table-column table:style-name="co1" table:default-cell-style-name="ce2"/>
        <table:table-column table:style-name="co2" table:number-columns-repeated="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7" table:default-cell-style-name="Unsichtbar"/>
        <table:table-column table:style-name="co8" table:visibility="collapse" table:default-cell-style-name="Unsichtbar"/>
        <table:table-column table:style-name="co9" table:visibility="collapse" table:default-cell-style-name="Unsichtbar"/>
        <table:table-column table:style-name="co10" table:visibility="collapse" table:number-columns-repeated="16" table:default-cell-style-name="Unsichtbar"/>
        <table:table-column table:style-name="co10" table:visibility="collapse" table:number-columns-repeated="230" table:default-cell-style-name="ce2"/>
        <table:table-row table:style-name="ro1">
          <table:table-cell table:style-name="ce1" office:value-type="string">
            <text:p>Größen umrechnen</text:p>
          </table:table-cell>
          <table:table-cell table:number-columns-repeated="4"/>
          <table:table-cell table:style-name="ce14" office:value-type="string">
            <text:p>Gesamtwertung</text:p>
          </table:table-cell>
          <table:table-cell table:style-name="ce21"/>
          <table:table-cell table:style-name="ce27" office:value-type="string">
            <text:p>Kennwort:</text:p>
          </table:table-cell>
          <table:table-cell table:style-name="ce29" table:formula="oooc:=[.B21]&amp;[.B22]&amp;[.B23]&amp;[.B24]&amp;[.B25]&amp;[.B26]&amp;[.B27]&amp;[.B28]&amp;[.B29]&amp;[.B30]&amp;[.B31]&amp;[.B32]" office:value-type="string" office:string-value="Training">
            <text:p>Training</text:p>
          </table:table-cell>
          <table:table-cell table:number-columns-repeated="247"/>
        </table:table-row>
        <table:table-row table:style-name="ro1">
          <table:table-cell table:number-columns-repeated="3"/>
          <table:table-cell table:style-name="ce6" office:value-type="string">
            <text:p>Tabelle in</text:p>
          </table:table-cell>
          <table:table-cell table:style-name="ce10"/>
          <table:table-cell table:style-name="ce15" office:value-type="string">
            <text:p>Passwort für Korrekturen:</text:p>
          </table:table-cell>
          <table:table-cell table:style-name="ce22"/>
          <table:table-cell office:value-type="string">
            <text:p>Erreichte Punkte</text:p>
          </table:table-cell>
          <table:table-cell office:value-type="string">
            <text:p>Geamtpunktzahl</text:p>
          </table:table-cell>
          <table:table-cell table:number-columns-repeated="247"/>
        </table:table-row>
        <table:table-row table:style-name="ro2">
          <table:table-cell office:value-type="string">
            <text:p>Gebt eure Namen ein:</text:p>
          </table:table-cell>
          <table:table-cell table:style-name="Default" table:number-columns-repeated="2"/>
          <table:table-cell table:style-name="ce7" office:value-type="string">
            <text:p>Wertung</text:p>
          </table:table-cell>
          <table:table-cell table:style-name="ce11"/>
          <table:table-cell table:style-name="ce16"/>
          <table:table-cell table:style-name="ce23"/>
          <table:table-cell table:style-name="ce28" table:formula="oooc:=ROUNDDOWN(([Tabelle1.H5]+[Tabelle2.H5]+[Tabelle3.H5]+[Tabelle4.H5]+[Tabelle5.H5]+[Tabelle6.H5])*2)/2" office:value-type="float" office:value="0">
            <text:p>0</text:p>
          </table:table-cell>
          <table:table-cell table:style-name="ce30" table:formula="oooc:=ROUNDDOWN(([Tabelle1.I5]+[Tabelle2.I5]+[Tabelle3.I5]+[Tabelle4.I5]+[Tabelle5.I5]+[Tabelle6.I5])*2)/2" office:value-type="float" office:value="96">
            <text:p>96</text:p>
          </table:table-cell>
          <table:table-cell table:formula="oooc:=IF([.H3]/[.I3]=0;1;IF([.H3]/[.I3]&lt;0.5;2;IF([.H3]/[.I3]&lt;0.6125;3;IF([.H3]/[.I3]&lt;0.725;4;IF([.H3]/[.I3]&lt;0.8375;5;IF([.H3]/[.I3]&lt;0.95;6;IF([.H3]/[.I3]&lt;1;7;8)))))))" office:value-type="float" office:value="1">
            <text:p>1</text:p>
          </table:table-cell>
          <table:table-cell table:number-columns-repeated="246"/>
        </table:table-row>
        <table:table-row table:style-name="ro1">
          <table:table-cell table:style-name="ce3"/>
          <table:table-cell table:number-columns-repeated="2"/>
          <table:table-cell table:style-name="ce8" office:value-type="string">
            <text:p>aufnehmen</text:p>
          </table:table-cell>
          <table:table-cell table:style-name="ce12"/>
          <table:table-cell table:style-name="ce17" office:value-type="string">
            <text:p>Liste</text:p>
          </table:table-cell>
          <table:table-cell table:style-name="ce23" table:formula="oooc:=IF([$Namen.$G$2]=[$Namen.$I$1];&quot;Punktzahlen&quot;;&quot;Fortschritt&quot;)" office:value-type="string" office:string-value="Fortschritt">
            <text:p>Fortschritt</text:p>
          </table:table-cell>
          <table:table-cell office:value-type="string">
            <text:p>Tabelle</text:p>
          </table:table-cell>
          <table:table-cell office:value-type="string">
            <text:p>erreichte Prozentpunkte</text:p>
          </table:table-cell>
          <table:table-cell table:number-columns-repeated="247"/>
        </table:table-row>
        <table:table-row table:style-name="ro1">
          <table:table-cell table:number-columns-repeated="3"/>
          <table:table-cell table:style-name="ce9" office:value-type="string">
            <text:p>T1:</text:p>
          </table:table-cell>
          <table:table-cell table:style-name="ce13" table:content-validation-name="val1" office:value-type="string">
            <text:p>x</text:p>
          </table:table-cell>
          <table:table-cell table:style-name="ce18" table:formula="oooc:=[Tabelle1.$F$1]" office:value-type="string" office:string-value="Anteile">
            <text:p>Anteile</text:p>
          </table:table-cell>
          <table:table-cell table:style-name="ce24" table:formula="oooc:=IF([.E5]=&quot;x&quot;;IF([$Namen.$G$2]=[$Namen.$I$1];[Tabelle1.$H$5] &amp; &quot; von &quot; &amp; [Tabelle1.$I$5];REPT(&quot;▓&quot;;ROUNDDOWN([.I5]*10))&amp;REPT(&quot;░&quot;;10-ROUNDDOWN([.I5]*10)));&quot;ohne Wertung&quot;)" office:value-type="string" office:string-value="░░░░░░░░░░">
            <text:p>░░░░░░░░░░</text:p>
          </table:table-cell>
          <table:table-cell table:style-name="ce29" table:formula="oooc:=[Tabelle1.$F$1]" office:value-type="string" office:string-value="Anteile">
            <text:p>Anteile</text:p>
          </table:table-cell>
          <table:table-cell table:formula="oooc:=[Tabelle1.$H$5]/[Tabelle1.$I$5]" office:value-type="float" office:value="0">
            <text:p>0</text:p>
          </table:table-cell>
          <table:table-cell table:formula="oooc:=[Tabelle1.$I$5]" office:value-type="float" office:value="12">
            <text:p>12</text:p>
          </table:table-cell>
          <table:table-cell table:number-columns-repeated="246"/>
        </table:table-row>
        <table:table-row table:style-name="ro1">
          <table:table-cell table:style-name="ce3"/>
          <table:table-cell table:style-name="Default" table:number-columns-repeated="2"/>
          <table:table-cell table:style-name="ce9" office:value-type="string">
            <text:p>T2:</text:p>
          </table:table-cell>
          <table:table-cell table:style-name="ce13" table:content-validation-name="val1" office:value-type="string">
            <text:p>x</text:p>
          </table:table-cell>
          <table:table-cell table:style-name="ce18" table:formula="oooc:=[Tabelle2.$F$1]" office:value-type="string" office:string-value="Prozentsätze">
            <text:p>Prozentsätze</text:p>
          </table:table-cell>
          <table:table-cell table:style-name="ce25" table:formula="oooc:=IF([.E6]=&quot;x&quot;;IF([$Namen.$G$2]=[$Namen.$I$1];[Tabelle2.$H$5] &amp; &quot; von &quot; &amp; [Tabelle2.$I$5];REPT(&quot;▓&quot;;ROUNDDOWN([.I6]*10))&amp;REPT(&quot;░&quot;;10-ROUNDDOWN([.I6]*10)));&quot;ohne Wertung&quot;)" office:value-type="string" office:string-value="░░░░░░░░░░">
            <text:p>░░░░░░░░░░</text:p>
          </table:table-cell>
          <table:table-cell table:style-name="ce29" table:formula="oooc:=[Tabelle2.$F$1]" office:value-type="string" office:string-value="Prozentsätze">
            <text:p>Prozentsätze</text:p>
          </table:table-cell>
          <table:table-cell table:formula="oooc:=[Tabelle2.$H$5]/[Tabelle2.$I$5]" office:value-type="float" office:value="0">
            <text:p>0</text:p>
          </table:table-cell>
          <table:table-cell table:formula="oooc:=[Tabelle2.$I$5]" office:value-type="float" office:value="36.5">
            <text:p>36,5</text:p>
          </table:table-cell>
          <table:table-cell table:number-columns-repeated="246"/>
        </table:table-row>
        <table:table-row table:style-name="ro1">
          <table:table-cell table:number-columns-repeated="3"/>
          <table:table-cell table:style-name="ce9" office:value-type="string">
            <text:p>T3:</text:p>
          </table:table-cell>
          <table:table-cell table:style-name="ce13" table:content-validation-name="val1" office:value-type="string">
            <text:p>x</text:p>
          </table:table-cell>
          <table:table-cell table:style-name="ce18" table:formula="oooc:=[Tabelle3.$F$1]" office:value-type="string" office:string-value="Prozentanteile">
            <text:p>Prozentanteile</text:p>
          </table:table-cell>
          <table:table-cell table:style-name="ce25" table:formula="oooc:=IF([.E7]=&quot;x&quot;;IF([$Namen.$G$2]=[$Namen.$I$1];[Tabelle3.$H$5] &amp; &quot; von &quot; &amp; [Tabelle3.$I$5];REPT(&quot;▓&quot;;ROUNDDOWN([.I7]*10))&amp;REPT(&quot;░&quot;;10-ROUNDDOWN([.I7]*10)));&quot;ohne Wertung&quot;)" office:value-type="string" office:string-value="░░░░░░░░░░">
            <text:p>░░░░░░░░░░</text:p>
          </table:table-cell>
          <table:table-cell table:style-name="ce29" table:formula="oooc:=[Tabelle3.$F$1]" office:value-type="string" office:string-value="Prozentanteile">
            <text:p>Prozentanteile</text:p>
          </table:table-cell>
          <table:table-cell table:formula="oooc:=[Tabelle3.$H$5]/[Tabelle3.$I$5]" office:value-type="float" office:value="0">
            <text:p>0</text:p>
          </table:table-cell>
          <table:table-cell table:formula="oooc:=[Tabelle3.$I$5]" office:value-type="float" office:value="6">
            <text:p>6</text:p>
          </table:table-cell>
          <table:table-cell table:number-columns-repeated="246"/>
        </table:table-row>
        <table:table-row table:style-name="ro1">
          <table:table-cell table:style-name="ce3"/>
          <table:table-cell table:number-columns-repeated="2"/>
          <table:table-cell table:style-name="ce9" office:value-type="string">
            <text:p>T4:</text:p>
          </table:table-cell>
          <table:table-cell table:style-name="ce13" table:content-validation-name="val1" office:value-type="string">
            <text:p>x</text:p>
          </table:table-cell>
          <table:table-cell table:style-name="ce18" table:formula="oooc:=[Tabelle4.$F$1]" office:value-type="string" office:string-value="Prozentwert">
            <text:p>Prozentwert</text:p>
          </table:table-cell>
          <table:table-cell table:style-name="ce25" table:formula="oooc:=IF([.E8]=&quot;x&quot;;IF([$Namen.$G$2]=[$Namen.$I$1];[Tabelle4.$H$5] &amp; &quot; von &quot; &amp; [Tabelle4.$I$5];REPT(&quot;▓&quot;;ROUNDDOWN([.I8]*10))&amp;REPT(&quot;░&quot;;10-ROUNDDOWN([.I8]*10)));&quot;ohne Wertung&quot;)" office:value-type="string" office:string-value="░░░░░░░░░░">
            <text:p>░░░░░░░░░░</text:p>
          </table:table-cell>
          <table:table-cell table:style-name="ce29" table:formula="oooc:=[Tabelle4.$F$1]" office:value-type="string" office:string-value="Prozentwert">
            <text:p>Prozentwert</text:p>
          </table:table-cell>
          <table:table-cell table:formula="oooc:=[Tabelle4.$H$5]/[Tabelle4.$I$5]" office:value-type="float" office:value="0">
            <text:p>0</text:p>
          </table:table-cell>
          <table:table-cell table:formula="oooc:=[Tabelle4.$I$5]" office:value-type="float" office:value="6">
            <text:p>6</text:p>
          </table:table-cell>
          <table:table-cell table:number-columns-repeated="246"/>
        </table:table-row>
        <table:table-row table:style-name="ro1">
          <table:table-cell table:style-name="Default" table:number-columns-repeated="3"/>
          <table:table-cell table:style-name="ce9" office:value-type="string">
            <text:p>T5:</text:p>
          </table:table-cell>
          <table:table-cell table:style-name="ce13" table:content-validation-name="val1" office:value-type="string">
            <text:p>x</text:p>
          </table:table-cell>
          <table:table-cell table:style-name="ce18" table:formula="oooc:=[Tabelle5.$F$1]" office:value-type="string" office:string-value="Grundwerte">
            <text:p>Grundwerte</text:p>
          </table:table-cell>
          <table:table-cell table:style-name="ce25" table:formula="oooc:=IF([.E9]=&quot;x&quot;;IF([$Namen.$G$2]=[$Namen.$I$1];[Tabelle5.$H$5] &amp; &quot; von &quot; &amp; [Tabelle5.$I$5];REPT(&quot;▓&quot;;ROUNDDOWN([.I9]*10))&amp;REPT(&quot;░&quot;;10-ROUNDDOWN([.I9]*10)));&quot;ohne Wertung&quot;)" office:value-type="string" office:string-value="░░░░░░░░░░">
            <text:p>░░░░░░░░░░</text:p>
          </table:table-cell>
          <table:table-cell table:style-name="ce29" table:formula="oooc:=[Tabelle5.$F$1]" office:value-type="string" office:string-value="Grundwerte">
            <text:p>Grundwerte</text:p>
          </table:table-cell>
          <table:table-cell table:formula="oooc:=[Tabelle5.$H$5]/[Tabelle5.$I$5]" office:value-type="float" office:value="0">
            <text:p>0</text:p>
          </table:table-cell>
          <table:table-cell table:formula="oooc:=[Tabelle5.$I$5]" office:value-type="float" office:value="10">
            <text:p>10</text:p>
          </table:table-cell>
          <table:table-cell table:number-columns-repeated="246"/>
        </table:table-row>
        <table:table-row table:style-name="ro1">
          <table:table-cell table:style-name="Default"/>
          <table:table-cell table:number-columns-repeated="2"/>
          <table:table-cell table:style-name="ce9" office:value-type="string">
            <text:p>T6:</text:p>
          </table:table-cell>
          <table:table-cell table:style-name="ce13" table:content-validation-name="val1" office:value-type="string">
            <text:p>x</text:p>
          </table:table-cell>
          <table:table-cell table:style-name="ce18" table:formula="oooc:=[Tabelle6.$F$1]" office:value-type="string" office:string-value="Grundwertveränderungen">
            <text:p>Grundwertveränderungen</text:p>
          </table:table-cell>
          <table:table-cell table:style-name="ce25" table:formula="oooc:=IF([.E10]=&quot;x&quot;;IF([$Namen.$G$2]=[$Namen.$I$1];[Tabelle6.$H$5] &amp; &quot; von &quot; &amp; [Tabelle6.$I$5];REPT(&quot;▓&quot;;ROUNDDOWN([.I10]*10))&amp;REPT(&quot;░&quot;;10-ROUNDDOWN([.I10]*10)));&quot;ohne Wertung&quot;)" office:value-type="string" office:string-value="░░░░░░░░░░">
            <text:p>░░░░░░░░░░</text:p>
          </table:table-cell>
          <table:table-cell table:style-name="ce29" table:formula="oooc:=[Tabelle6.$F$1]" office:value-type="string" office:string-value="Grundwertveränderungen">
            <text:p>Grundwertveränderungen</text:p>
          </table:table-cell>
          <table:table-cell table:formula="oooc:=[Tabelle6.$H$5]/[Tabelle6.$I$5]" office:value-type="float" office:value="0">
            <text:p>0</text:p>
          </table:table-cell>
          <table:table-cell table:formula="oooc:=[Tabelle6.$I$5]" office:value-type="float" office:value="25.5">
            <text:p>25,5</text:p>
          </table:table-cell>
          <table:table-cell table:number-columns-repeated="246"/>
        </table:table-row>
        <table:table-row table:style-name="ro3">
          <table:table-cell table:style-name="ce4" office:value-type="string">
            <text:p><text:a xlink:href="#Tabelle1">LOS GEHT'S!</text:a></text:p>
          </table:table-cell>
          <table:table-cell table:number-columns-repeated="2"/>
          <table:table-cell table:style-name="Default" table:number-columns-repeated="2"/>
          <table:table-cell table:style-name="ce7" office:value-type="string">
            <text:p>Gesamtfortschritt:</text:p>
          </table:table-cell>
          <table:table-cell table:style-name="ce23"/>
          <table:table-cell table:number-columns-repeated="249"/>
        </table:table-row>
        <table:table-row table:style-name="ro1">
          <table:table-cell table:style-name="Default" table:number-columns-repeated="5"/>
          <table:table-cell table:style-name="ce19" table:formula="oooc:=REPT(&quot;▓&quot;;ROUNDDOWN([.H3]/[.I3]*40))&amp;REPT(&quot;░&quot;;40-ROUNDDOWN([.H3]/[.I3]*40))&amp;IF([$Namen.$G$2]=[$Namen.$I$1];&quot;  (&quot;&amp;ROUND([.H3]/[.I3]*100;1)&amp;&quot; %)&quot;;&quot;&quot;)" office:value-type="string" office:string-value="░░░░░░░░░░░░░░░░░░░░░░░░░░░░░░░░░░░░░░░░">
            <text:p>░░░░░░░░░░░░░░░░░░░░░░░░░░░░░░░░░░░░░░░░</text:p>
          </table:table-cell>
          <table:table-cell table:style-name="ce23"/>
          <table:table-cell table:number-columns-repeated="249"/>
        </table:table-row>
        <table:table-row table:style-name="ro1">
          <table:table-cell table:style-name="Default" table:number-columns-repeated="5"/>
          <table:table-cell table:style-name="ce20" table:formula="oooc:=IF([$Namen.$G$2]=[$Namen.$I$1];&quot;Gesamtpunktzahl: &quot; &amp; [.H3] &amp; &quot; von &quot;&amp;[.I3];&quot;Gesamtpunktzahl nach Kennworteingabe&quot;)" office:value-type="string" office:string-value="Gesamtpunktzahl nach Kennworteingabe">
            <text:p>Gesamtpunktzahl nach Kennworteingabe</text:p>
          </table:table-cell>
          <table:table-cell table:style-name="ce23"/>
          <table:table-cell table:number-columns-repeated="249"/>
        </table:table-row>
        <table:table-row table:style-name="ro1">
          <table:table-cell table:style-name="Default" table:number-columns-repeated="5"/>
          <table:table-cell table:style-name="ce7"/>
          <table:table-cell table:style-name="ce23"/>
          <table:table-cell table:number-columns-repeated="249"/>
        </table:table-row>
        <table:table-row table:style-name="ro1">
          <table:table-cell table:style-name="Default" table:number-columns-repeated="5"/>
          <table:table-cell table:style-name="ce8" table:formula="oooc:=&quot;Gesamtleistung&quot;&amp;IF([$Namen.$G$2]=[$Namen.$I$1];&quot;: &quot;&amp;CHOOSE([.J3];&quot;Noch keine Eingabe&quot;;&quot;Noch zu wenig&quot;;&quot;Noch wenig&quot;;&quot;Es wird ...&quot;;&quot;Befriedigend&quot;;&quot;Gut&quot;;&quot;Sehr gut&quot;;&quot;Vollständig&quot;);&quot; nach Kennworteingabe&quot;)" office:value-type="string" office:string-value="Gesamtleistung nach Kennworteingabe">
            <text:p>Gesamtleistung nach Kennworteingabe</text:p>
          </table:table-cell>
          <table:table-cell table:style-name="ce26"/>
          <table:table-cell/>
          <table:table-cell table:formula="oooc:=[.H3]/[.I3]" office:value-type="float" office:value="0">
            <text:p>0</text:p>
          </table:table-cell>
          <table:table-cell table:number-columns-repeated="247"/>
        </table:table-row>
        <table:table-row table:style-name="ro1">
          <table:table-cell office:value-type="string">
            <text:p>Wichtige Hinweise zur Benutzung</text:p>
          </table:table-cell>
          <table:table-cell table:style-name="Default" table:number-columns-repeated="6"/>
          <table:table-cell table:number-columns-repeated="249"/>
        </table:table-row>
        <table:table-row table:style-name="ro1">
          <table:table-cell table:style-name="ce5" office:value-type="string">
            <text:p>Für diese Übung bitte folgende Optionen beachten:</text:p>
          </table:table-cell>
          <table:table-cell table:style-name="Default" table:number-columns-repeated="6"/>
          <table:table-cell table:number-columns-repeated="249"/>
        </table:table-row>
        <table:table-row table:style-name="ro1">
          <table:table-cell table:style-name="ce5" office:value-type="string">
            <text:p>1. Extras --&gt; Autokorrektur... --&gt; Optionen --&gt; Jeden Satz mit einem Großbuchstaben beginnen:<text:span text:style-name="T1"> </text:span><text:span text:style-name="T2">aus</text:span><text:span text:style-name="T3">schalten</text:span></text:p>
          </table:table-cell>
          <table:table-cell table:style-name="Default" table:number-columns-repeated="6"/>
          <table:table-cell table:number-columns-repeated="249"/>
        </table:table-row>
        <table:table-row table:style-name="ro1">
          <table:table-cell table:style-name="ce5" office:value-type="string">
            <text:p>2. Extras --&gt; Zellinhalte --&gt; Autoeingabe: <text:span text:style-name="T2">aus</text:span><text:span text:style-name="T3">schalten</text:span></text:p>
          </table:table-cell>
          <table:table-cell table:style-name="ce5"/>
          <table:table-cell table:number-columns-repeated="3"/>
          <table:table-cell table:style-name="Default" table:number-columns-repeated="2"/>
          <table:table-cell table:number-columns-repeated="249"/>
        </table:table-row>
        <table:table-row table:style-name="ro1">
          <table:table-cell>
            <draw:frame table:end-cell-address="Namen.F37" table:end-x="6.655cm" table:end-y="0.158cm" draw:z-index="0" draw:style-name="gr1" svg:width="15.845cm" svg:height="10.259cm" svg:x="0.26cm" svg:y="0.445cm">
              <draw:object draw:notify-on-update-of-ranges="Namen.H5:Namen.H10 Namen.I4:Namen.I4 Namen.I5:Namen.I10" xlink:href="./Object 1" xlink:type="simple" xlink:show="embed" xlink:actuate="onLoad"/>
              <draw:image xlink:href="./ObjectReplacements/Object 1" xlink:type="simple" xlink:show="embed" xlink:actuate="onLoad"/>
            </draw:frame>
          </table:table-cell>
          <table:table-cell table:number-columns-repeated="255"/>
        </table:table-row>
        <table:table-row table:style-name="ro1">
          <table:table-cell/>
          <table:table-cell table:style-name="Eingabe" office:value-type="string">
            <text:p>T</text:p>
          </table:table-cell>
          <table:table-cell table:number-columns-repeated="254"/>
        </table:table-row>
        <table:table-row table:style-name="ro1">
          <table:table-cell/>
          <table:table-cell table:style-name="Eingabe" office:value-type="string">
            <text:p>r</text:p>
          </table:table-cell>
          <table:table-cell table:number-columns-repeated="254"/>
        </table:table-row>
        <table:table-row table:style-name="ro1">
          <table:table-cell/>
          <table:table-cell table:style-name="Eingabe" office:value-type="string">
            <text:p>a</text:p>
          </table:table-cell>
          <table:table-cell table:number-columns-repeated="254"/>
        </table:table-row>
        <table:table-row table:style-name="ro1">
          <table:table-cell/>
          <table:table-cell table:style-name="Eingabe" office:value-type="string">
            <text:p>i</text:p>
          </table:table-cell>
          <table:table-cell table:number-columns-repeated="254"/>
        </table:table-row>
        <table:table-row table:style-name="ro1">
          <table:table-cell/>
          <table:table-cell table:style-name="Eingabe" office:value-type="string">
            <text:p>n</text:p>
          </table:table-cell>
          <table:table-cell table:number-columns-repeated="254"/>
        </table:table-row>
        <table:table-row table:style-name="ro1">
          <table:table-cell/>
          <table:table-cell table:style-name="Eingabe" office:value-type="string">
            <text:p>i</text:p>
          </table:table-cell>
          <table:table-cell table:number-columns-repeated="254"/>
        </table:table-row>
        <table:table-row table:style-name="ro1">
          <table:table-cell/>
          <table:table-cell table:style-name="Eingabe" office:value-type="string">
            <text:p>n</text:p>
          </table:table-cell>
          <table:table-cell table:number-columns-repeated="3"/>
          <table:table-cell table:style-name="Default" table:number-columns-repeated="2"/>
          <table:table-cell table:number-columns-repeated="249"/>
        </table:table-row>
        <table:table-row table:style-name="ro1">
          <table:table-cell/>
          <table:table-cell table:style-name="Eingabe" office:value-type="string">
            <text:p>g</text:p>
          </table:table-cell>
          <table:table-cell table:number-columns-repeated="3"/>
          <table:table-cell table:style-name="Default" table:number-columns-repeated="2"/>
          <table:table-cell table:number-columns-repeated="249"/>
        </table:table-row>
        <table:table-row table:style-name="ro1">
          <table:table-cell/>
          <table:table-cell table:style-name="Eingabe"/>
          <table:table-cell table:style-name="Default" table:number-columns-repeated="2"/>
          <table:table-cell/>
          <table:table-cell table:style-name="Default" table:number-columns-repeated="2"/>
          <table:table-cell table:number-columns-repeated="249"/>
        </table:table-row>
        <table:table-row table:style-name="ro1">
          <table:table-cell/>
          <table:table-cell table:style-name="Eingabe"/>
          <table:table-cell table:style-name="Default" table:number-columns-repeated="2"/>
          <table:table-cell/>
          <table:table-cell table:style-name="Default" table:number-columns-repeated="2"/>
          <table:table-cell table:number-columns-repeated="249"/>
        </table:table-row>
        <table:table-row table:style-name="ro1">
          <table:table-cell/>
          <table:table-cell table:style-name="Eingabe"/>
          <table:table-cell table:style-name="Default" table:number-columns-repeated="2"/>
          <table:table-cell table:number-columns-repeated="252"/>
        </table:table-row>
        <table:table-row table:style-name="ro1">
          <table:table-cell/>
          <table:table-cell table:style-name="Eingabe"/>
          <table:table-cell table:style-name="Default" table:number-columns-repeated="2"/>
          <table:table-cell table:number-columns-repeated="252"/>
        </table:table-row>
        <table:table-row table:style-name="ro1" table:number-rows-repeated="7">
          <table:table-cell table:number-columns-repeated="256"/>
        </table:table-row>
        <table:table-row table:style-name="ro1" table:visibility="collapse" table:number-rows-repeated="65496">
          <table:table-cell table:number-columns-repeated="256"/>
        </table:table-row>
        <table:table-row table:style-name="ro1" table:visibility="collapse">
          <table:table-cell table:number-columns-repeated="256"/>
        </table:table-row>
      </table:table>
      <table:table table:name="Tabelle1" table:style-name="ta1" table:protected="true" table:protection-key="RISAaYM55EB4f9JUsQKkFIYvY3U=" table:print="false">
        <office:forms form:automatic-focus="false" form:apply-design-mode="false"/>
        <table:table-column table:style-name="co11" table:default-cell-style-name="ce34"/>
        <table:table-column table:style-name="co12" table:default-cell-style-name="ce38"/>
        <table:table-column table:style-name="co13" table:default-cell-style-name="ce43"/>
        <table:table-column table:style-name="co14" table:default-cell-style-name="ce46"/>
        <table:table-column table:style-name="co15" table:default-cell-style-name="ce49"/>
        <table:table-column table:style-name="co16" table:default-cell-style-name="ce43"/>
        <table:table-column table:style-name="co17" table:default-cell-style-name="ce43"/>
        <table:table-column table:style-name="co18" table:default-cell-style-name="ce49"/>
        <table:table-column table:style-name="co10" table:visibility="collapse" table:number-columns-repeated="18" table:default-cell-style-name="ce49"/>
        <table:table-column table:style-name="co10" table:visibility="collapse" table:number-columns-repeated="230" table:default-cell-style-name="ce43"/>
        <table:table-row table:style-name="ro3">
          <table:table-cell table:style-name="ce31" office:value-type="string">
            <text:p>Anteile</text:p>
          </table:table-cell>
          <table:table-cell table:style-name="ce37" office:value-type="string">
            <text:p><text:a xlink:href="#Namen"></text:a><text:span text:style-name="T4"> </text:span><text:a xlink:href="#Namen"></text:a><text:span text:style-name="T4"> </text:span><text:a xlink:href="#Tabelle2"></text:a></text:p>
          </table:table-cell>
          <table:table-cell table:style-name="Default" table:number-columns-repeated="2"/>
          <table:table-cell table:style-name="ce47"/>
          <table:table-cell table:style-name="ce51" table:formula="oooc:=[.A1]" office:value-type="string" office:string-value="Anteile">
            <text:p>Anteile</text:p>
          </table:table-cell>
          <table:table-cell table:style-name="ce56"/>
          <table:table-cell table:style-name="Unsichtbar" table:number-columns-repeated="2"/>
          <table:table-cell table:number-columns-repeated="247"/>
        </table:table-row>
        <table:table-row table:style-name="ro1">
          <table:table-cell table:style-name="Default"/>
          <table:table-cell/>
          <table:table-cell table:style-name="ce42"/>
          <table:table-cell table:style-name="ce44"/>
          <table:table-cell table:style-name="ce48"/>
          <table:table-cell table:style-name="ce52" office:value-type="string">
            <text:p>Fortschrittsbalken:</text:p>
          </table:table-cell>
          <table:table-cell table:style-name="ce57"/>
          <table:table-cell table:style-name="Unsichtbar" table:number-columns-repeated="3"/>
          <table:table-cell table:style-name="ce48" table:number-columns-repeated="16"/>
          <table:table-cell table:style-name="ce42" table:number-columns-repeated="230"/>
        </table:table-row>
        <table:table-row table:style-name="ro4">
          <table:table-cell table:style-name="ce32" office:value-type="string">
            <text:p>Gib den Anteil der markierten Fläche bezogen auf die Gesamtfläche an.</text:p>
          </table:table-cell>
          <table:table-cell table:style-name="ce39"/>
          <table:table-cell/>
          <table:table-cell table:style-name="ce44"/>
          <table:table-cell/>
          <table:table-cell table:style-name="ce53" table:formula="oooc:=REPT(&quot;▓&quot;;ROUNDDOWN([.H5]/[.I5]*10))&amp;REPT(&quot;░&quot;;10-ROUNDDOWN([.H5]/[.I5]*10))&amp;IF([$Namen.$G$2]=[$Namen.$I$1];&quot;  (&quot;&amp;ROUND([.H5]/[.I5]*100)&amp;&quot; %)&quot;;&quot;&quot;)" office:value-type="string" office:string-value="░░░░░░░░░░">
            <text:p>░░░░░░░░░░</text:p>
          </table:table-cell>
          <table:table-cell table:style-name="ce58"/>
          <table:table-cell table:style-name="Unsichtbar" table:number-columns-repeated="3"/>
          <table:table-cell table:number-columns-repeated="246"/>
        </table:table-row>
        <table:table-row table:style-name="ro5">
          <table:table-cell table:style-name="ce33" office:value-type="string">
            <text:p><text:s/>Wie groß ist der gekürzte <text:s/>Anteil?</text:p>
          </table:table-cell>
          <table:table-cell table:style-name="ce39"/>
          <table:table-cell/>
          <table:table-cell table:style-name="ce44"/>
          <table:table-cell/>
          <table:table-cell table:style-name="ce54" table:formula="oooc:=IF([$Namen.E5]&lt;&gt;&quot;x&quot;;&quot;&quot;;&quot;Leistung: &quot;&amp;CHOOSE([.J5];&quot;Keine Lösungen&quot;;&quot;Zu wenig&quot;;&quot;Wenig&quot;;&quot;Es wird ...&quot;;&quot;Befriedigend&quot;;&quot;Gut&quot;;&quot;Sehr gut&quot;;&quot;Vollständig&quot;))" office:value-type="string" office:string-value="Leistung: Keine Lösungen">
            <text:p>Leistung: Keine Lösungen</text:p>
          </table:table-cell>
          <table:table-cell table:style-name="ce58"/>
          <table:table-cell table:style-name="ce61" office:value-type="string">
            <text:p>Erreichte Punkte; von</text:p>
          </table:table-cell>
          <table:table-cell table:style-name="ce48"/>
          <table:table-cell table:style-name="ce61" office:value-type="string">
            <text:p>Wertungszahl</text:p>
          </table:table-cell>
          <table:table-cell table:number-columns-repeated="246"/>
        </table:table-row>
        <table:table-row table:style-name="ro1">
          <table:table-cell/>
          <table:table-cell table:style-name="ce39"/>
          <table:table-cell table:style-name="Default"/>
          <table:table-cell table:style-name="ce44"/>
          <table:table-cell/>
          <table:table-cell table:style-name="ce55" table:formula="oooc:=IF([$Namen.E5]&lt;&gt;&quot;x&quot;;&quot;Keine Wertung&quot;;IF([$Namen.$G$2]=[$Namen.$I$1];&quot;Punktzahl: &quot;&amp;[.H5]&amp;&quot; von &quot;&amp;[.I5];&quot;&quot;))">
            <text:p/>
          </table:table-cell>
          <table:table-cell table:style-name="ce59"/>
          <table:table-cell table:formula="oooc:=[.K5]*SUM([.E6:.E102])/2" office:value-type="float" office:value="0">
            <text:p>0</text:p>
          </table:table-cell>
          <table:table-cell table:style-name="ce62" table:formula="oooc:=[.K5]*COUNTIF([.E6:.E102];&quot;&gt;=0&quot;)/2" office:value-type="float" office:value="12">
            <text:p>12</text:p>
          </table:table-cell>
          <table:table-cell table:style-name="Unsichtbar" table:formula="oooc:=IF([.H5]/[.I5]=0;1;IF([.H5]/[.I5]&lt;0.5;2;IF([.H5]/[.I5]&lt;0.6125;3;IF([.H5]/[.I5]&lt;0.725;4;IF([.H5]/[.I5]&lt;0.8375;5;IF([.H5]/[.I5]&lt;0.95;6;IF([.H5]/[.I5]&lt;1;7;8)))))))" office:value-type="float" office:value="1">
            <text:p>1</text:p>
          </table:table-cell>
          <table:table-cell table:formula="oooc:=IF([$Namen.E5]=&quot;x&quot;;1;0.001)" office:value-type="float" office:value="1">
            <text:p>1</text:p>
          </table:table-cell>
          <table:table-cell table:number-columns-repeated="245"/>
        </table:table-row>
        <table:table-row table:style-name="ro1">
          <table:table-cell/>
          <table:table-cell table:style-name="ce40"/>
          <table:table-cell table:style-name="Default"/>
          <table:table-cell table:style-name="ce45"/>
          <table:table-cell/>
          <table:table-cell table:style-name="Default" table:number-columns-repeated="2"/>
          <table:table-cell/>
          <table:table-cell table:style-name="Unsichtbar" table:number-columns-repeated="2"/>
          <table:table-cell table:number-columns-repeated="246"/>
        </table:table-row>
        <table:table-row table:style-name="ro1">
          <table:table-cell>
            <draw:g table:end-cell-address="Tabelle1.A8" table:end-x="6.605cm" table:end-y="0.465cm" draw:z-index="0">
              <draw:polygon draw:style-name="gr2" draw:text-style-name="P1" svg:width="0.397cm" svg:height="0.398cm" svg:x="6.207cm" svg:y="0.687cm" svg:viewBox="0 0 398 399" draw:points="0,399 0,0 398,0 395,41 390,79 379,118 365,155 349,189 328,221 305,253 280,281 252,306 220,329 189,350 155,366 118,380 79,391 41,396">
                <text:p/>
              </draw:polygon>
              <draw:polygon draw:style-name="gr3" draw:text-style-name="P1" svg:width="0.397cm" svg:height="0.398cm" svg:x="5.809cm" svg:y="0.687cm" svg:viewBox="0 0 398 399" draw:points="358,396 317,391 278,380 243,366 208,350 176,329 146,306 118,281 92,253 69,221 48,189 32,155 18,118 9,79 2,41 0,0 398,0 398,399">
                <text:p/>
              </draw:polygon>
              <draw:polygon draw:style-name="gr4" draw:text-style-name="P1" svg:width="0.397cm" svg:height="0.398cm" svg:x="5.809cm" svg:y="0.288cm" svg:viewBox="0 0 398 399" draw:points="2,359 9,318 18,279 32,244 48,209 69,176 92,146 118,118 146,92 176,69 208,48 243,32 278,18 317,9 358,2 398,0 398,399 0,399">
                <text:p/>
              </draw:polygon>
              <draw:polygon draw:style-name="gr5" draw:text-style-name="P1" svg:width="0.397cm" svg:height="0.398cm" svg:x="6.207cm" svg:y="0.288cm" svg:viewBox="0 0 398 399" draw:points="41,2 79,9 118,18 155,32 189,48 220,69 252,92 280,118 305,146 328,176 349,209 365,244 379,279 390,318 395,359 398,399 0,399 0,0">
                <text:p/>
              </draw:polygon>
            </draw:g>
          </table:table-cell>
          <table:table-cell table:style-name="ce40"/>
          <table:table-cell table:style-name="Default"/>
          <table:table-cell table:style-name="ce45"/>
          <table:table-cell table:style-name="ce50" table:formula="oooc:=IF(OR(ISFORMULA([.B7]);ISBLANK([.H7]));&quot;&quot;;IF(ISERROR(FIND(&quot;|&quot;&amp;SUBSTITUTE([.B7];&quot; &quot;;&quot;&quot;) &amp;&quot;|&quot;;&quot;|&quot; &amp; SUBSTITUTE([.H7];&quot; &quot;;&quot;&quot;) &amp;&quot;|&quot;));0;1))" office:value-type="float" office:value="0">
            <text:p>0</text:p>
          </table:table-cell>
          <table:table-cell table:style-name="ce45" table:formula="oooc:=IF([.E7]=&quot;&quot;;&quot;&quot;;IF([$Namen.$G$2]=[$Namen.$I$1];IF([.E7]&gt;0;&quot;&quot;;&quot;&quot;);&quot; &quot;))" office:value-type="string" office:string-value=" ">
            <text:p><text:s/></text:p>
          </table:table-cell>
          <table:table-cell table:style-name="Default"/>
          <table:table-cell office:value-type="float" office:value="3">
            <text:p>3</text:p>
          </table:table-cell>
          <table:table-cell table:style-name="Unsichtbar" table:number-columns-repeated="2"/>
          <table:table-cell table:number-columns-repeated="246"/>
        </table:table-row>
        <table:table-row table:style-name="ro1">
          <table:table-cell/>
          <table:table-cell table:style-name="ce41"/>
          <table:table-cell table:style-name="Default"/>
          <table:table-cell table:style-name="ce45"/>
          <table:table-cell table:style-name="ce50" table:formula="oooc:=IF(OR(ISFORMULA([.B8]);ISBLANK([.H8]));&quot;&quot;;IF(ISERROR(FIND(&quot;|&quot;&amp;SUBSTITUTE([.B8];&quot; &quot;;&quot;&quot;) &amp;&quot;|&quot;;&quot;|&quot; &amp; SUBSTITUTE([.H8];&quot; &quot;;&quot;&quot;) &amp;&quot;|&quot;));0;1))" office:value-type="float" office:value="0">
            <text:p>0</text:p>
          </table:table-cell>
          <table:table-cell table:style-name="ce45" table:formula="oooc:=IF([.E8]=&quot;&quot;;&quot;&quot;;IF([$Namen.$G$2]=[$Namen.$I$1];IF([.E8]&gt;0;&quot;&quot;;&quot;&quot;);&quot; &quot;))" office:value-type="string" office:string-value=" ">
            <text:p><text:s/></text:p>
          </table:table-cell>
          <table:table-cell table:style-name="Default"/>
          <table:table-cell office:value-type="float" office:value="4">
            <text:p>4</text:p>
          </table:table-cell>
          <table:table-cell table:style-name="Unsichtbar" table:number-columns-repeated="2"/>
          <table:table-cell table:number-columns-repeated="246"/>
        </table:table-row>
        <table:table-row table:style-name="ro1">
          <table:table-cell/>
          <table:table-cell table:style-name="ce40"/>
          <table:table-cell table:style-name="Default"/>
          <table:table-cell table:style-name="ce45"/>
          <table:table-cell table:style-name="ce50" table:formula="oooc:=IF(OR(ISFORMULA([.B9]);ISBLANK([.H9]));&quot;&quot;;IF(ISERROR(FIND(&quot;|&quot;&amp;SUBSTITUTE([.B9];&quot; &quot;;&quot;&quot;) &amp;&quot;|&quot;;&quot;|&quot; &amp; SUBSTITUTE([.H9];&quot; &quot;;&quot;&quot;) &amp;&quot;|&quot;));0;1))">
            <text:p/>
          </table:table-cell>
          <table:table-cell table:style-name="ce45" table:formula="oooc:=IF([.E9]=&quot;&quot;;&quot;&quot;;IF([$Namen.$G$2]=[$Namen.$I$1];IF([.E9]&gt;0;&quot;&quot;;&quot;&quot;);&quot; &quot;))">
            <text:p/>
          </table:table-cell>
          <table:table-cell table:style-name="Default"/>
          <table:table-cell/>
          <table:table-cell table:number-columns-repeated="248"/>
        </table:table-row>
        <table:table-row table:style-name="ro1">
          <table:table-cell/>
          <table:table-cell table:style-name="ce40"/>
          <table:table-cell table:style-name="Default" table:number-columns-repeated="2"/>
          <table:table-cell table:style-name="ce50" table:formula="oooc:=IF(OR(ISFORMULA([.B10]);ISBLANK([.H10]));&quot;&quot;;IF(ISERROR(FIND(&quot;|&quot;&amp;SUBSTITUTE([.B10];&quot; &quot;;&quot;&quot;) &amp;&quot;|&quot;;&quot;|&quot; &amp; SUBSTITUTE([.H10];&quot; &quot;;&quot;&quot;) &amp;&quot;|&quot;));0;1))">
            <text:p/>
          </table:table-cell>
          <table:table-cell table:style-name="ce45" table:formula="oooc:=IF([.E10]=&quot;&quot;;&quot;&quot;;IF([$Namen.$G$2]=[$Namen.$I$1];IF([.E10]&gt;0;&quot;&quot;;&quot;&quot;);&quot; &quot;))">
            <text:p/>
          </table:table-cell>
          <table:table-cell table:style-name="Default"/>
          <table:table-cell/>
          <table:table-cell table:number-columns-repeated="248"/>
        </table:table-row>
        <table:table-row table:style-name="ro1">
          <table:table-cell>
            <draw:g table:end-cell-address="Tabelle1.A12" table:end-x="6.896cm" table:end-y="0.375cm" draw:z-index="1">
              <draw:polygon draw:style-name="gr6" draw:text-style-name="P1" svg:width="2.197cm" svg:height="0.497cm" svg:x="4.698cm" svg:y="0cm" svg:viewBox="0 0 2198 498" draw:points="0,0 2198,0 2198,0 0,498">
                <text:p/>
              </draw:polygon>
              <draw:path draw:style-name="gr7" draw:text-style-name="P1" svg:width="4.392cm" svg:height="0.995cm" svg:x="2.5cm" svg:y="0cm" svg:viewBox="0 0 4393 996" svg:d="m0 996c0-332 0-664 0-996 1464 0 2928 0 4393 0 0 332 0 664 0 996-1464 0-2927 0-4393 0zm2198-996c0 332 0 664 0 996zm-2198-498c1464 0 2928 0 4393 0zm-4393-498c1464 332 2928 664 4393 996zm0-996c-1464 332-2927 664-4393 996z">
                <text:p/>
              </draw:path>
            </draw:g>
          </table:table-cell>
          <table:table-cell table:style-name="ce40"/>
          <table:table-cell/>
          <table:table-cell table:style-name="Default"/>
          <table:table-cell table:style-name="ce50" table:formula="oooc:=IF(OR(ISFORMULA([.B11]);ISBLANK([.H11]));&quot;&quot;;IF(ISERROR(FIND(&quot;|&quot;&amp;SUBSTITUTE([.B11];&quot; &quot;;&quot;&quot;) &amp;&quot;|&quot;;&quot;|&quot; &amp; SUBSTITUTE([.H11];&quot; &quot;;&quot;&quot;) &amp;&quot;|&quot;));0;1))" office:value-type="float" office:value="0">
            <text:p>0</text:p>
          </table:table-cell>
          <table:table-cell table:style-name="ce45" table:formula="oooc:=IF([.E11]=&quot;&quot;;&quot;&quot;;IF([$Namen.$G$2]=[$Namen.$I$1];IF([.E11]&gt;0;&quot;&quot;;&quot;&quot;);&quot; &quot;))" office:value-type="string" office:string-value=" ">
            <text:p><text:s/></text:p>
          </table:table-cell>
          <table:table-cell table:style-name="Default"/>
          <table:table-cell office:value-type="float" office:value="1">
            <text:p>1</text:p>
          </table:table-cell>
          <table:table-cell table:number-columns-repeated="248"/>
        </table:table-row>
        <table:table-row table:style-name="ro1">
          <table:table-cell/>
          <table:table-cell table:style-name="ce41"/>
          <table:table-cell/>
          <table:table-cell table:style-name="Default"/>
          <table:table-cell table:style-name="ce50" table:formula="oooc:=IF(OR(ISFORMULA([.B12]);ISBLANK([.H12]));&quot;&quot;;IF(ISERROR(FIND(&quot;|&quot;&amp;SUBSTITUTE([.B12];&quot; &quot;;&quot;&quot;) &amp;&quot;|&quot;;&quot;|&quot; &amp; SUBSTITUTE([.H12];&quot; &quot;;&quot;&quot;) &amp;&quot;|&quot;));0;1))" office:value-type="float" office:value="0">
            <text:p>0</text:p>
          </table:table-cell>
          <table:table-cell table:style-name="ce45" table:formula="oooc:=IF([.E12]=&quot;&quot;;&quot;&quot;;IF([$Namen.$G$2]=[$Namen.$I$1];IF([.E12]&gt;0;&quot;&quot;;&quot;&quot;);&quot; &quot;))" office:value-type="string" office:string-value=" ">
            <text:p><text:s/></text:p>
          </table:table-cell>
          <table:table-cell table:style-name="Default"/>
          <table:table-cell office:value-type="float" office:value="8">
            <text:p>8</text:p>
          </table:table-cell>
          <table:table-cell table:number-columns-repeated="248"/>
        </table:table-row>
        <table:table-row table:style-name="ro1">
          <table:table-cell/>
          <table:table-cell table:style-name="ce40"/>
          <table:table-cell table:style-name="Default" table:number-columns-repeated="2"/>
          <table:table-cell table:style-name="ce50" table:formula="oooc:=IF(OR(ISFORMULA([.B13]);ISBLANK([.H13]));&quot;&quot;;IF(ISERROR(FIND(&quot;|&quot;&amp;SUBSTITUTE([.B13];&quot; &quot;;&quot;&quot;) &amp;&quot;|&quot;;&quot;|&quot; &amp; SUBSTITUTE([.H13];&quot; &quot;;&quot;&quot;) &amp;&quot;|&quot;));0;1))">
            <text:p/>
          </table:table-cell>
          <table:table-cell table:style-name="ce45" table:formula="oooc:=IF([.E13]=&quot;&quot;;&quot;&quot;;IF([$Namen.$G$2]=[$Namen.$I$1];IF([.E13]&gt;0;&quot;&quot;;&quot;&quot;);&quot; &quot;))">
            <text:p/>
          </table:table-cell>
          <table:table-cell table:style-name="Default"/>
          <table:table-cell/>
          <table:table-cell table:number-columns-repeated="248"/>
        </table:table-row>
        <table:table-row table:style-name="ro1">
          <table:table-cell>
            <draw:g table:end-cell-address="Tabelle1.A17" table:end-x="6.858cm" table:end-y="0.279cm" draw:z-index="5">
              <draw:custom-shape draw:style-name="gr8" draw:text-style-name="P1" svg:width="0.401cm" svg:height="0.401cm" svg:x="4.857cm" svg:y="0.54cm">
                <text:p/>
                <draw:enhanced-geometry svg:viewBox="0 0 21600 21600" draw:type="rectangle" draw:enhanced-path="M 0 0 L 21600 0 21600 21600 0 21600 0 0 Z N"/>
              </draw:custom-shape>
              <draw:custom-shape draw:style-name="gr9" draw:text-style-name="P1" svg:width="0.401cm" svg:height="0.401cm" svg:x="5.258cm" svg:y="0.54cm">
                <text:p/>
                <draw:enhanced-geometry svg:viewBox="0 0 21600 21600" draw:type="rectangle" draw:enhanced-path="M 0 0 L 21600 0 21600 21600 0 21600 0 0 Z N"/>
              </draw:custom-shape>
              <draw:custom-shape draw:style-name="gr10" draw:text-style-name="P1" svg:width="0.399cm" svg:height="0.401cm" svg:x="5.658cm" svg:y="0.54cm">
                <text:p/>
                <draw:enhanced-geometry svg:viewBox="0 0 21600 21600" draw:type="rectangle" draw:enhanced-path="M 0 0 L 21600 0 21600 21600 0 21600 0 0 Z N"/>
              </draw:custom-shape>
              <draw:custom-shape draw:style-name="gr11" draw:text-style-name="P1" svg:width="0.401cm" svg:height="0.401cm" svg:x="6.057cm" svg:y="0.54cm">
                <text:p/>
                <draw:enhanced-geometry svg:viewBox="0 0 21600 21600" draw:type="rectangle" draw:enhanced-path="M 0 0 L 21600 0 21600 21600 0 21600 0 0 Z N"/>
              </draw:custom-shape>
              <draw:custom-shape draw:style-name="gr12" draw:text-style-name="P1" svg:width="0.401cm" svg:height="0.401cm" svg:x="6.457cm" svg:y="0.54cm">
                <text:p/>
                <draw:enhanced-geometry svg:viewBox="0 0 21600 21600" draw:type="rectangle" draw:enhanced-path="M 0 0 L 21600 0 21600 21600 0 21600 0 0 Z N"/>
              </draw:custom-shape>
              <draw:custom-shape draw:style-name="gr13" draw:text-style-name="P1" svg:width="0.401cm" svg:height="0.401cm" svg:x="4.857cm" svg:y="0.94cm">
                <text:p/>
                <draw:enhanced-geometry svg:viewBox="0 0 21600 21600" draw:type="rectangle" draw:enhanced-path="M 0 0 L 21600 0 21600 21600 0 21600 0 0 Z N"/>
              </draw:custom-shape>
              <draw:custom-shape draw:style-name="gr14" draw:text-style-name="P1" svg:width="0.401cm" svg:height="0.401cm" svg:x="5.258cm" svg:y="0.94cm">
                <text:p/>
                <draw:enhanced-geometry svg:viewBox="0 0 21600 21600" draw:type="rectangle" draw:enhanced-path="M 0 0 L 21600 0 21600 21600 0 21600 0 0 Z N"/>
              </draw:custom-shape>
              <draw:custom-shape draw:style-name="gr15" draw:text-style-name="P1" svg:width="0.399cm" svg:height="0.401cm" svg:x="5.658cm" svg:y="0.94cm">
                <text:p/>
                <draw:enhanced-geometry svg:viewBox="0 0 21600 21600" draw:type="rectangle" draw:enhanced-path="M 0 0 L 21600 0 21600 21600 0 21600 0 0 Z N"/>
              </draw:custom-shape>
              <draw:custom-shape draw:style-name="gr16" draw:text-style-name="P1" svg:width="0.401cm" svg:height="0.401cm" svg:x="6.057cm" svg:y="0.94cm">
                <text:p/>
                <draw:enhanced-geometry svg:viewBox="0 0 21600 21600" draw:type="rectangle" draw:enhanced-path="M 0 0 L 21600 0 21600 21600 0 21600 0 0 Z N"/>
              </draw:custom-shape>
              <draw:custom-shape draw:style-name="gr17" draw:text-style-name="P1" svg:width="0.401cm" svg:height="0.401cm" svg:x="6.457cm" svg:y="0.94cm">
                <text:p/>
                <draw:enhanced-geometry svg:viewBox="0 0 21600 21600" draw:type="rectangle" draw:enhanced-path="M 0 0 L 21600 0 21600 21600 0 21600 0 0 Z N"/>
              </draw:custom-shape>
              <draw:custom-shape draw:style-name="gr18" draw:text-style-name="P1" svg:width="0.401cm" svg:height="0.399cm" svg:x="4.857cm" svg:y="1.341cm">
                <text:p/>
                <draw:enhanced-geometry svg:viewBox="0 0 21600 21600" draw:type="rectangle" draw:enhanced-path="M 0 0 L 21600 0 21600 21600 0 21600 0 0 Z N"/>
              </draw:custom-shape>
              <draw:custom-shape draw:style-name="gr19" draw:text-style-name="P1" svg:width="0.401cm" svg:height="0.399cm" svg:x="5.258cm" svg:y="1.341cm">
                <text:p/>
                <draw:enhanced-geometry svg:viewBox="0 0 21600 21600" draw:type="rectangle" draw:enhanced-path="M 0 0 L 21600 0 21600 21600 0 21600 0 0 Z N"/>
              </draw:custom-shape>
              <draw:custom-shape draw:style-name="gr20" draw:text-style-name="P1" svg:width="0.399cm" svg:height="0.399cm" svg:x="5.658cm" svg:y="1.341cm">
                <text:p/>
                <draw:enhanced-geometry svg:viewBox="0 0 21600 21600" draw:type="rectangle" draw:enhanced-path="M 0 0 L 21600 0 21600 21600 0 21600 0 0 Z N"/>
              </draw:custom-shape>
              <draw:custom-shape draw:style-name="gr21" draw:text-style-name="P1" svg:width="0.401cm" svg:height="0.399cm" svg:x="6.057cm" svg:y="1.341cm">
                <text:p/>
                <draw:enhanced-geometry svg:viewBox="0 0 21600 21600" draw:type="rectangle" draw:enhanced-path="M 0 0 L 21600 0 21600 21600 0 21600 0 0 Z N"/>
              </draw:custom-shape>
              <draw:custom-shape draw:style-name="gr22" draw:text-style-name="P1" svg:width="0.401cm" svg:height="0.399cm" svg:x="6.457cm" svg:y="1.341cm">
                <text:p/>
                <draw:enhanced-geometry svg:viewBox="0 0 21600 21600" draw:type="rectangle" draw:enhanced-path="M 0 0 L 21600 0 21600 21600 0 21600 0 0 Z N"/>
              </draw:custom-shape>
              <draw:custom-shape draw:style-name="gr23" draw:text-style-name="P1" svg:width="0.401cm" svg:height="0.401cm" svg:x="4.857cm" svg:y="1.739cm">
                <text:p/>
                <draw:enhanced-geometry svg:viewBox="0 0 21600 21600" draw:type="rectangle" draw:enhanced-path="M 0 0 L 21600 0 21600 21600 0 21600 0 0 Z N"/>
              </draw:custom-shape>
              <draw:custom-shape draw:style-name="gr24" draw:text-style-name="P1" svg:width="0.401cm" svg:height="0.401cm" svg:x="5.258cm" svg:y="1.739cm">
                <text:p/>
                <draw:enhanced-geometry svg:viewBox="0 0 21600 21600" draw:type="rectangle" draw:enhanced-path="M 0 0 L 21600 0 21600 21600 0 21600 0 0 Z N"/>
              </draw:custom-shape>
              <draw:custom-shape draw:style-name="gr25" draw:text-style-name="P1" svg:width="0.399cm" svg:height="0.401cm" svg:x="5.658cm" svg:y="1.739cm">
                <text:p/>
                <draw:enhanced-geometry svg:viewBox="0 0 21600 21600" draw:type="rectangle" draw:enhanced-path="M 0 0 L 21600 0 21600 21600 0 21600 0 0 Z N"/>
              </draw:custom-shape>
              <draw:custom-shape draw:style-name="gr26" draw:text-style-name="P1" svg:width="0.401cm" svg:height="0.401cm" svg:x="6.057cm" svg:y="1.739cm">
                <text:p/>
                <draw:enhanced-geometry svg:viewBox="0 0 21600 21600" draw:type="rectangle" draw:enhanced-path="M 0 0 L 21600 0 21600 21600 0 21600 0 0 Z N"/>
              </draw:custom-shape>
              <draw:custom-shape draw:style-name="gr27" draw:text-style-name="P1" svg:width="0.401cm" svg:height="0.401cm" svg:x="6.457cm" svg:y="1.739cm">
                <text:p/>
                <draw:enhanced-geometry svg:viewBox="0 0 21600 21600" draw:type="rectangle" draw:enhanced-path="M 0 0 L 21600 0 21600 21600 0 21600 0 0 Z N"/>
              </draw:custom-shape>
            </draw:g>
          </table:table-cell>
          <table:table-cell table:style-name="ce40"/>
          <table:table-cell table:style-name="Default" table:number-columns-repeated="2"/>
          <table:table-cell table:style-name="ce50" table:formula="oooc:=IF(OR(ISFORMULA([.B14]);ISBLANK([.H14]));&quot;&quot;;IF(ISERROR(FIND(&quot;|&quot;&amp;SUBSTITUTE([.B14];&quot; &quot;;&quot;&quot;) &amp;&quot;|&quot;;&quot;|&quot; &amp; SUBSTITUTE([.H14];&quot; &quot;;&quot;&quot;) &amp;&quot;|&quot;));0;1))">
            <text:p/>
          </table:table-cell>
          <table:table-cell table:style-name="ce45" table:formula="oooc:=IF([.E14]=&quot;&quot;;&quot;&quot;;IF([$Namen.$G$2]=[$Namen.$I$1];IF([.E14]&gt;0;&quot;&quot;;&quot;&quot;);&quot; &quot;))">
            <text:p/>
          </table:table-cell>
          <table:table-cell table:style-name="Default"/>
          <table:table-cell/>
          <table:table-cell table:number-columns-repeated="18"/>
          <table:table-cell table:style-name="ce42" table:number-columns-repeated="230"/>
        </table:table-row>
        <table:table-row table:style-name="ro1">
          <table:table-cell/>
          <table:table-cell table:style-name="ce40"/>
          <table:table-cell/>
          <table:table-cell table:style-name="Default"/>
          <table:table-cell table:style-name="ce50" table:formula="oooc:=IF(OR(ISFORMULA([.B15]);ISBLANK([.H15]));&quot;&quot;;IF(ISERROR(FIND(&quot;|&quot;&amp;SUBSTITUTE([.B15];&quot; &quot;;&quot;&quot;) &amp;&quot;|&quot;;&quot;|&quot; &amp; SUBSTITUTE([.H15];&quot; &quot;;&quot;&quot;) &amp;&quot;|&quot;));0;1))" office:value-type="float" office:value="0">
            <text:p>0</text:p>
          </table:table-cell>
          <table:table-cell table:style-name="ce45" table:formula="oooc:=IF([.E15]=&quot;&quot;;&quot;&quot;;IF([$Namen.$G$2]=[$Namen.$I$1];IF([.E15]&gt;0;&quot;&quot;;&quot;&quot;);&quot; &quot;))" office:value-type="string" office:string-value=" ">
            <text:p><text:s/></text:p>
          </table:table-cell>
          <table:table-cell table:style-name="Default"/>
          <table:table-cell office:value-type="float" office:value="3">
            <text:p>3</text:p>
          </table:table-cell>
          <table:table-cell table:number-columns-repeated="248"/>
        </table:table-row>
        <table:table-row table:style-name="ro1">
          <table:table-cell table:style-name="ce33"/>
          <table:table-cell table:style-name="ce41"/>
          <table:table-cell/>
          <table:table-cell table:style-name="Default"/>
          <table:table-cell table:style-name="ce50" table:formula="oooc:=IF(OR(ISFORMULA([.B16]);ISBLANK([.H16]));&quot;&quot;;IF(ISERROR(FIND(&quot;|&quot;&amp;SUBSTITUTE([.B16];&quot; &quot;;&quot;&quot;) &amp;&quot;|&quot;;&quot;|&quot; &amp; SUBSTITUTE([.H16];&quot; &quot;;&quot;&quot;) &amp;&quot;|&quot;));0;1))" office:value-type="float" office:value="0">
            <text:p>0</text:p>
          </table:table-cell>
          <table:table-cell table:style-name="ce45" table:formula="oooc:=IF([.E16]=&quot;&quot;;&quot;&quot;;IF([$Namen.$G$2]=[$Namen.$I$1];IF([.E16]&gt;0;&quot;&quot;;&quot;&quot;);&quot; &quot;))" office:value-type="string" office:string-value=" ">
            <text:p><text:s/></text:p>
          </table:table-cell>
          <table:table-cell table:style-name="Default"/>
          <table:table-cell office:value-type="float" office:value="20">
            <text:p>20</text:p>
          </table:table-cell>
          <table:table-cell table:number-columns-repeated="2"/>
          <table:table-cell table:style-name="ce48" table:number-columns-repeated="16"/>
          <table:table-cell table:number-columns-repeated="230"/>
        </table:table-row>
        <table:table-row table:style-name="ro1">
          <table:table-cell/>
          <table:table-cell table:style-name="ce40"/>
          <table:table-cell table:style-name="Default" table:number-columns-repeated="2"/>
          <table:table-cell table:style-name="ce50" table:formula="oooc:=IF(OR(ISFORMULA([.B17]);ISBLANK([.H17]));&quot;&quot;;IF(ISERROR(FIND(&quot;|&quot;&amp;SUBSTITUTE([.B17];&quot; &quot;;&quot;&quot;) &amp;&quot;|&quot;;&quot;|&quot; &amp; SUBSTITUTE([.H17];&quot; &quot;;&quot;&quot;) &amp;&quot;|&quot;));0;1))">
            <text:p/>
          </table:table-cell>
          <table:table-cell table:style-name="ce45" table:formula="oooc:=IF([.E17]=&quot;&quot;;&quot;&quot;;IF([$Namen.$G$2]=[$Namen.$I$1];IF([.E17]&gt;0;&quot;&quot;;&quot;&quot;);&quot; &quot;))">
            <text:p/>
          </table:table-cell>
          <table:table-cell table:style-name="Default"/>
          <table:table-cell/>
          <table:table-cell table:number-columns-repeated="248"/>
        </table:table-row>
        <table:table-row table:style-name="ro1">
          <table:table-cell>
            <draw:g table:end-cell-address="Tabelle1.A21" table:end-x="6.934cm" table:end-y="0.344cm" draw:z-index="4">
              <draw:custom-shape draw:style-name="gr8" draw:text-style-name="P1" svg:width="0.401cm" svg:height="0.401cm" svg:x="4.934cm" svg:y="0.605cm">
                <text:p/>
                <draw:enhanced-geometry svg:viewBox="0 0 21600 21600" draw:type="rectangle" draw:enhanced-path="M 0 0 L 21600 0 21600 21600 0 21600 0 0 Z N"/>
              </draw:custom-shape>
              <draw:custom-shape draw:style-name="gr9" draw:text-style-name="P1" svg:width="0.401cm" svg:height="0.401cm" svg:x="5.335cm" svg:y="0.605cm">
                <text:p/>
                <draw:enhanced-geometry svg:viewBox="0 0 21600 21600" draw:type="rectangle" draw:enhanced-path="M 0 0 L 21600 0 21600 21600 0 21600 0 0 Z N"/>
              </draw:custom-shape>
              <draw:custom-shape draw:style-name="gr10" draw:text-style-name="P1" svg:width="0.398cm" svg:height="0.401cm" svg:x="5.735cm" svg:y="0.605cm">
                <text:p/>
                <draw:enhanced-geometry svg:viewBox="0 0 21600 21600" draw:type="rectangle" draw:enhanced-path="M 0 0 L 21600 0 21600 21600 0 21600 0 0 Z N"/>
              </draw:custom-shape>
              <draw:custom-shape draw:style-name="gr28" draw:text-style-name="P1" svg:width="0.401cm" svg:height="0.401cm" svg:x="6.133cm" svg:y="0.605cm">
                <text:p/>
                <draw:enhanced-geometry svg:viewBox="0 0 21600 21600" draw:type="rectangle" draw:enhanced-path="M 0 0 L 21600 0 21600 21600 0 21600 0 0 Z N"/>
              </draw:custom-shape>
              <draw:custom-shape draw:style-name="gr29" draw:text-style-name="P1" svg:width="0.401cm" svg:height="0.401cm" svg:x="6.533cm" svg:y="0.605cm">
                <text:p/>
                <draw:enhanced-geometry svg:viewBox="0 0 21600 21600" draw:type="rectangle" draw:enhanced-path="M 0 0 L 21600 0 21600 21600 0 21600 0 0 Z N"/>
              </draw:custom-shape>
              <draw:custom-shape draw:style-name="gr13" draw:text-style-name="P1" svg:width="0.401cm" svg:height="0.401cm" svg:x="4.934cm" svg:y="1.005cm">
                <text:p/>
                <draw:enhanced-geometry svg:viewBox="0 0 21600 21600" draw:type="rectangle" draw:enhanced-path="M 0 0 L 21600 0 21600 21600 0 21600 0 0 Z N"/>
              </draw:custom-shape>
              <draw:custom-shape draw:style-name="gr14" draw:text-style-name="P1" svg:width="0.401cm" svg:height="0.401cm" svg:x="5.335cm" svg:y="1.005cm">
                <text:p/>
                <draw:enhanced-geometry svg:viewBox="0 0 21600 21600" draw:type="rectangle" draw:enhanced-path="M 0 0 L 21600 0 21600 21600 0 21600 0 0 Z N"/>
              </draw:custom-shape>
              <draw:custom-shape draw:style-name="gr30" draw:text-style-name="P1" svg:width="0.398cm" svg:height="0.401cm" svg:x="5.735cm" svg:y="1.005cm">
                <text:p/>
                <draw:enhanced-geometry svg:viewBox="0 0 21600 21600" draw:type="rectangle" draw:enhanced-path="M 0 0 L 21600 0 21600 21600 0 21600 0 0 Z N"/>
              </draw:custom-shape>
              <draw:custom-shape draw:style-name="gr16" draw:text-style-name="P1" svg:width="0.401cm" svg:height="0.401cm" svg:x="6.133cm" svg:y="1.005cm">
                <text:p/>
                <draw:enhanced-geometry svg:viewBox="0 0 21600 21600" draw:type="rectangle" draw:enhanced-path="M 0 0 L 21600 0 21600 21600 0 21600 0 0 Z N"/>
              </draw:custom-shape>
              <draw:custom-shape draw:style-name="gr17" draw:text-style-name="P1" svg:width="0.401cm" svg:height="0.401cm" svg:x="6.533cm" svg:y="1.005cm">
                <text:p/>
                <draw:enhanced-geometry svg:viewBox="0 0 21600 21600" draw:type="rectangle" draw:enhanced-path="M 0 0 L 21600 0 21600 21600 0 21600 0 0 Z N"/>
              </draw:custom-shape>
              <draw:custom-shape draw:style-name="gr31" draw:text-style-name="P1" svg:width="0.401cm" svg:height="0.399cm" svg:x="4.934cm" svg:y="1.406cm">
                <text:p/>
                <draw:enhanced-geometry svg:viewBox="0 0 21600 21600" draw:type="rectangle" draw:enhanced-path="M 0 0 L 21600 0 21600 21600 0 21600 0 0 Z N"/>
              </draw:custom-shape>
              <draw:custom-shape draw:style-name="gr32" draw:text-style-name="P1" svg:width="0.401cm" svg:height="0.399cm" svg:x="5.335cm" svg:y="1.406cm">
                <text:p/>
                <draw:enhanced-geometry svg:viewBox="0 0 21600 21600" draw:type="rectangle" draw:enhanced-path="M 0 0 L 21600 0 21600 21600 0 21600 0 0 Z N"/>
              </draw:custom-shape>
              <draw:custom-shape draw:style-name="gr33" draw:text-style-name="P1" svg:width="0.398cm" svg:height="0.399cm" svg:x="5.735cm" svg:y="1.406cm">
                <text:p/>
                <draw:enhanced-geometry svg:viewBox="0 0 21600 21600" draw:type="rectangle" draw:enhanced-path="M 0 0 L 21600 0 21600 21600 0 21600 0 0 Z N"/>
              </draw:custom-shape>
              <draw:custom-shape draw:style-name="gr21" draw:text-style-name="P1" svg:width="0.401cm" svg:height="0.399cm" svg:x="6.133cm" svg:y="1.406cm">
                <text:p/>
                <draw:enhanced-geometry svg:viewBox="0 0 21600 21600" draw:type="rectangle" draw:enhanced-path="M 0 0 L 21600 0 21600 21600 0 21600 0 0 Z N"/>
              </draw:custom-shape>
              <draw:custom-shape draw:style-name="gr22" draw:text-style-name="P1" svg:width="0.401cm" svg:height="0.399cm" svg:x="6.533cm" svg:y="1.406cm">
                <text:p/>
                <draw:enhanced-geometry svg:viewBox="0 0 21600 21600" draw:type="rectangle" draw:enhanced-path="M 0 0 L 21600 0 21600 21600 0 21600 0 0 Z N"/>
              </draw:custom-shape>
              <draw:custom-shape draw:style-name="gr34" draw:text-style-name="P1" svg:width="0.401cm" svg:height="0.401cm" svg:x="4.934cm" svg:y="1.804cm">
                <text:p/>
                <draw:enhanced-geometry svg:viewBox="0 0 21600 21600" draw:type="rectangle" draw:enhanced-path="M 0 0 L 21600 0 21600 21600 0 21600 0 0 Z N"/>
              </draw:custom-shape>
              <draw:custom-shape draw:style-name="gr35" draw:text-style-name="P1" svg:width="0.401cm" svg:height="0.401cm" svg:x="5.335cm" svg:y="1.804cm">
                <text:p/>
                <draw:enhanced-geometry svg:viewBox="0 0 21600 21600" draw:type="rectangle" draw:enhanced-path="M 0 0 L 21600 0 21600 21600 0 21600 0 0 Z N"/>
              </draw:custom-shape>
              <draw:custom-shape draw:style-name="gr36" draw:text-style-name="P1" svg:width="0.398cm" svg:height="0.401cm" svg:x="5.735cm" svg:y="1.804cm">
                <text:p/>
                <draw:enhanced-geometry svg:viewBox="0 0 21600 21600" draw:type="rectangle" draw:enhanced-path="M 0 0 L 21600 0 21600 21600 0 21600 0 0 Z N"/>
              </draw:custom-shape>
              <draw:custom-shape draw:style-name="gr26" draw:text-style-name="P1" svg:width="0.401cm" svg:height="0.401cm" svg:x="6.133cm" svg:y="1.804cm">
                <text:p/>
                <draw:enhanced-geometry svg:viewBox="0 0 21600 21600" draw:type="rectangle" draw:enhanced-path="M 0 0 L 21600 0 21600 21600 0 21600 0 0 Z N"/>
              </draw:custom-shape>
              <draw:custom-shape draw:style-name="gr27" draw:text-style-name="P1" svg:width="0.401cm" svg:height="0.401cm" svg:x="6.533cm" svg:y="1.804cm">
                <text:p/>
                <draw:enhanced-geometry svg:viewBox="0 0 21600 21600" draw:type="rectangle" draw:enhanced-path="M 0 0 L 21600 0 21600 21600 0 21600 0 0 Z N"/>
              </draw:custom-shape>
            </draw:g>
          </table:table-cell>
          <table:table-cell table:style-name="ce40"/>
          <table:table-cell table:style-name="Default" table:number-columns-repeated="2"/>
          <table:table-cell table:style-name="ce50" table:formula="oooc:=IF(OR(ISFORMULA([.B18]);ISBLANK([.H18]));&quot;&quot;;IF(ISERROR(FIND(&quot;|&quot;&amp;SUBSTITUTE([.B18];&quot; &quot;;&quot;&quot;) &amp;&quot;|&quot;;&quot;|&quot; &amp; SUBSTITUTE([.H18];&quot; &quot;;&quot;&quot;) &amp;&quot;|&quot;));0;1))">
            <text:p/>
          </table:table-cell>
          <table:table-cell table:style-name="ce45" table:formula="oooc:=IF([.E18]=&quot;&quot;;&quot;&quot;;IF([$Namen.$G$2]=[$Namen.$I$1];IF([.E18]&gt;0;&quot;&quot;;&quot;&quot;);&quot; &quot;))">
            <text:p/>
          </table:table-cell>
          <table:table-cell table:style-name="Default"/>
          <table:table-cell/>
          <table:table-cell table:number-columns-repeated="248"/>
        </table:table-row>
        <table:table-row table:style-name="ro1">
          <table:table-cell/>
          <table:table-cell table:style-name="ce40"/>
          <table:table-cell/>
          <table:table-cell table:style-name="Default"/>
          <table:table-cell table:style-name="ce50" table:formula="oooc:=IF(OR(ISFORMULA([.B19]);ISBLANK([.H19]));&quot;&quot;;IF(ISERROR(FIND(&quot;|&quot;&amp;SUBSTITUTE([.B19];&quot; &quot;;&quot;&quot;) &amp;&quot;|&quot;;&quot;|&quot; &amp; SUBSTITUTE([.H19];&quot; &quot;;&quot;&quot;) &amp;&quot;|&quot;));0;1))" office:value-type="float" office:value="0">
            <text:p>0</text:p>
          </table:table-cell>
          <table:table-cell table:style-name="ce45" table:formula="oooc:=IF([.E19]=&quot;&quot;;&quot;&quot;;IF([$Namen.$G$2]=[$Namen.$I$1];IF([.E19]&gt;0;&quot;&quot;;&quot;&quot;);&quot; &quot;))" office:value-type="string" office:string-value=" ">
            <text:p><text:s/></text:p>
          </table:table-cell>
          <table:table-cell table:style-name="Default"/>
          <table:table-cell office:value-type="float" office:value="1">
            <text:p>1</text:p>
          </table:table-cell>
          <table:table-cell table:style-name="Unsichtbar" table:number-columns-repeated="2"/>
          <table:table-cell table:number-columns-repeated="246"/>
        </table:table-row>
        <table:table-row table:style-name="ro1">
          <table:table-cell/>
          <table:table-cell table:style-name="ce41"/>
          <table:table-cell/>
          <table:table-cell table:style-name="Default"/>
          <table:table-cell table:style-name="ce50" table:formula="oooc:=IF(OR(ISFORMULA([.B20]);ISBLANK([.H20]));&quot;&quot;;IF(ISERROR(FIND(&quot;|&quot;&amp;SUBSTITUTE([.B20];&quot; &quot;;&quot;&quot;) &amp;&quot;|&quot;;&quot;|&quot; &amp; SUBSTITUTE([.H20];&quot; &quot;;&quot;&quot;) &amp;&quot;|&quot;));0;1))" office:value-type="float" office:value="0">
            <text:p>0</text:p>
          </table:table-cell>
          <table:table-cell table:style-name="ce45" table:formula="oooc:=IF([.E20]=&quot;&quot;;&quot;&quot;;IF([$Namen.$G$2]=[$Namen.$I$1];IF([.E20]&gt;0;&quot;&quot;;&quot;&quot;);&quot; &quot;))" office:value-type="string" office:string-value=" ">
            <text:p><text:s/></text:p>
          </table:table-cell>
          <table:table-cell table:style-name="Default"/>
          <table:table-cell office:value-type="float" office:value="2">
            <text:p>2</text:p>
          </table:table-cell>
          <table:table-cell table:style-name="ce63"/>
          <table:table-cell table:number-columns-repeated="247"/>
        </table:table-row>
        <table:table-row table:style-name="ro1">
          <table:table-cell/>
          <table:table-cell table:style-name="ce40"/>
          <table:table-cell/>
          <table:table-cell table:style-name="Default"/>
          <table:table-cell table:style-name="ce50" table:formula="oooc:=IF(OR(ISFORMULA([.B21]);ISBLANK([.H21]));&quot;&quot;;IF(ISERROR(FIND(&quot;|&quot;&amp;SUBSTITUTE([.B21];&quot; &quot;;&quot;&quot;) &amp;&quot;|&quot;;&quot;|&quot; &amp; SUBSTITUTE([.H21];&quot; &quot;;&quot;&quot;) &amp;&quot;|&quot;));0;1))">
            <text:p/>
          </table:table-cell>
          <table:table-cell table:style-name="ce45" table:formula="oooc:=IF([.E21]=&quot;&quot;;&quot;&quot;;IF([$Namen.$G$2]=[$Namen.$I$1];IF([.E21]&gt;0;&quot;&quot;;&quot;&quot;);&quot; &quot;))">
            <text:p/>
          </table:table-cell>
          <table:table-cell table:style-name="Default"/>
          <table:table-cell/>
          <table:table-cell table:number-columns-repeated="248"/>
        </table:table-row>
        <table:table-row table:style-name="ro1">
          <table:table-cell/>
          <table:table-cell table:style-name="ce40"/>
          <table:table-cell/>
          <table:table-cell table:style-name="Default"/>
          <table:table-cell table:style-name="ce50" table:formula="oooc:=IF(OR(ISFORMULA([.B22]);ISBLANK([.H22]));&quot;&quot;;IF(ISERROR(FIND(&quot;|&quot;&amp;SUBSTITUTE([.B22];&quot; &quot;;&quot;&quot;) &amp;&quot;|&quot;;&quot;|&quot; &amp; SUBSTITUTE([.H22];&quot; &quot;;&quot;&quot;) &amp;&quot;|&quot;));0;1))">
            <text:p/>
          </table:table-cell>
          <table:table-cell table:style-name="ce45" table:formula="oooc:=IF([.E22]=&quot;&quot;;&quot;&quot;;IF([$Namen.$G$2]=[$Namen.$I$1];IF([.E22]&gt;0;&quot;&quot;;&quot;&quot;);&quot; &quot;))">
            <text:p/>
          </table:table-cell>
          <table:table-cell table:style-name="Default"/>
          <table:table-cell/>
          <table:table-cell table:number-columns-repeated="248"/>
        </table:table-row>
        <table:table-row table:style-name="ro1">
          <table:table-cell table:style-name="ce33">
            <draw:g table:end-cell-address="Tabelle1.A25" table:end-x="6.958cm" table:end-y="0.347cm" draw:z-index="2">
              <draw:custom-shape draw:style-name="gr37" draw:text-style-name="P1" svg:width="0.401cm" svg:height="0.4cm" svg:x="4.959cm" svg:y="0.025cm">
                <text:p/>
                <draw:enhanced-geometry svg:viewBox="0 0 21600 21600" draw:type="rectangle" draw:enhanced-path="M 0 0 L 21600 0 21600 21600 0 21600 0 0 Z N"/>
              </draw:custom-shape>
              <draw:custom-shape draw:style-name="gr38" draw:text-style-name="P1" svg:width="0.401cm" svg:height="0.4cm" svg:x="5.36cm" svg:y="0.025cm">
                <text:p/>
                <draw:enhanced-geometry svg:viewBox="0 0 21600 21600" draw:type="rectangle" draw:enhanced-path="M 0 0 L 21600 0 21600 21600 0 21600 0 0 Z N"/>
              </draw:custom-shape>
              <draw:custom-shape draw:style-name="gr39" draw:text-style-name="P1" svg:width="0.397cm" svg:height="0.4cm" svg:x="5.76cm" svg:y="0.025cm">
                <text:p/>
                <draw:enhanced-geometry svg:viewBox="0 0 21600 21600" draw:type="rectangle" draw:enhanced-path="M 0 0 L 21600 0 21600 21600 0 21600 0 0 Z N"/>
              </draw:custom-shape>
              <draw:custom-shape draw:style-name="gr28" draw:text-style-name="P1" svg:width="0.401cm" svg:height="0.4cm" svg:x="6.157cm" svg:y="0.025cm">
                <text:p/>
                <draw:enhanced-geometry svg:viewBox="0 0 21600 21600" draw:type="rectangle" draw:enhanced-path="M 0 0 L 21600 0 21600 21600 0 21600 0 0 Z N"/>
              </draw:custom-shape>
              <draw:custom-shape draw:style-name="gr29" draw:text-style-name="P1" svg:width="0.401cm" svg:height="0.4cm" svg:x="6.557cm" svg:y="0.025cm">
                <text:p/>
                <draw:enhanced-geometry svg:viewBox="0 0 21600 21600" draw:type="rectangle" draw:enhanced-path="M 0 0 L 21600 0 21600 21600 0 21600 0 0 Z N"/>
              </draw:custom-shape>
              <draw:custom-shape draw:style-name="gr40" draw:text-style-name="P1" svg:width="0.401cm" svg:height="0.4cm" svg:x="4.959cm" svg:y="0.425cm">
                <text:p/>
                <draw:enhanced-geometry svg:viewBox="0 0 21600 21600" draw:type="rectangle" draw:enhanced-path="M 0 0 L 21600 0 21600 21600 0 21600 0 0 Z N"/>
              </draw:custom-shape>
              <draw:custom-shape draw:style-name="gr14" draw:text-style-name="P1" svg:width="0.401cm" svg:height="0.4cm" svg:x="5.36cm" svg:y="0.425cm">
                <text:p/>
                <draw:enhanced-geometry svg:viewBox="0 0 21600 21600" draw:type="rectangle" draw:enhanced-path="M 0 0 L 21600 0 21600 21600 0 21600 0 0 Z N"/>
              </draw:custom-shape>
              <draw:custom-shape draw:style-name="gr15" draw:text-style-name="P1" svg:width="0.397cm" svg:height="0.4cm" svg:x="5.76cm" svg:y="0.425cm">
                <text:p/>
                <draw:enhanced-geometry svg:viewBox="0 0 21600 21600" draw:type="rectangle" draw:enhanced-path="M 0 0 L 21600 0 21600 21600 0 21600 0 0 Z N"/>
              </draw:custom-shape>
              <draw:custom-shape draw:style-name="gr16" draw:text-style-name="P1" svg:width="0.401cm" svg:height="0.4cm" svg:x="6.157cm" svg:y="0.425cm">
                <text:p/>
                <draw:enhanced-geometry svg:viewBox="0 0 21600 21600" draw:type="rectangle" draw:enhanced-path="M 0 0 L 21600 0 21600 21600 0 21600 0 0 Z N"/>
              </draw:custom-shape>
              <draw:custom-shape draw:style-name="gr17" draw:text-style-name="P1" svg:width="0.401cm" svg:height="0.4cm" svg:x="6.557cm" svg:y="0.425cm">
                <text:p/>
                <draw:enhanced-geometry svg:viewBox="0 0 21600 21600" draw:type="rectangle" draw:enhanced-path="M 0 0 L 21600 0 21600 21600 0 21600 0 0 Z N"/>
              </draw:custom-shape>
              <draw:custom-shape draw:style-name="gr31" draw:text-style-name="P1" svg:width="0.401cm" svg:height="0.399cm" svg:x="4.959cm" svg:y="0.825cm">
                <text:p/>
                <draw:enhanced-geometry svg:viewBox="0 0 21600 21600" draw:type="rectangle" draw:enhanced-path="M 0 0 L 21600 0 21600 21600 0 21600 0 0 Z N"/>
              </draw:custom-shape>
              <draw:custom-shape draw:style-name="gr32" draw:text-style-name="P1" svg:width="0.401cm" svg:height="0.399cm" svg:x="5.36cm" svg:y="0.825cm">
                <text:p/>
                <draw:enhanced-geometry svg:viewBox="0 0 21600 21600" draw:type="rectangle" draw:enhanced-path="M 0 0 L 21600 0 21600 21600 0 21600 0 0 Z N"/>
              </draw:custom-shape>
              <draw:custom-shape draw:style-name="gr33" draw:text-style-name="P1" svg:width="0.397cm" svg:height="0.399cm" svg:x="5.76cm" svg:y="0.825cm">
                <text:p/>
                <draw:enhanced-geometry svg:viewBox="0 0 21600 21600" draw:type="rectangle" draw:enhanced-path="M 0 0 L 21600 0 21600 21600 0 21600 0 0 Z N"/>
              </draw:custom-shape>
              <draw:custom-shape draw:style-name="gr21" draw:text-style-name="P1" svg:width="0.401cm" svg:height="0.399cm" svg:x="6.157cm" svg:y="0.825cm">
                <text:p/>
                <draw:enhanced-geometry svg:viewBox="0 0 21600 21600" draw:type="rectangle" draw:enhanced-path="M 0 0 L 21600 0 21600 21600 0 21600 0 0 Z N"/>
              </draw:custom-shape>
              <draw:custom-shape draw:style-name="gr41" draw:text-style-name="P1" svg:width="0.401cm" svg:height="0.399cm" svg:x="6.557cm" svg:y="0.825cm">
                <text:p/>
                <draw:enhanced-geometry svg:viewBox="0 0 21600 21600" draw:type="rectangle" draw:enhanced-path="M 0 0 L 21600 0 21600 21600 0 21600 0 0 Z N"/>
              </draw:custom-shape>
              <draw:custom-shape draw:style-name="gr34" draw:text-style-name="P1" svg:width="0.401cm" svg:height="0.4cm" svg:x="4.959cm" svg:y="1.223cm">
                <text:p/>
                <draw:enhanced-geometry svg:viewBox="0 0 21600 21600" draw:type="rectangle" draw:enhanced-path="M 0 0 L 21600 0 21600 21600 0 21600 0 0 Z N"/>
              </draw:custom-shape>
              <draw:custom-shape draw:style-name="gr35" draw:text-style-name="P1" svg:width="0.401cm" svg:height="0.4cm" svg:x="5.36cm" svg:y="1.223cm">
                <text:p/>
                <draw:enhanced-geometry svg:viewBox="0 0 21600 21600" draw:type="rectangle" draw:enhanced-path="M 0 0 L 21600 0 21600 21600 0 21600 0 0 Z N"/>
              </draw:custom-shape>
              <draw:custom-shape draw:style-name="gr36" draw:text-style-name="P1" svg:width="0.397cm" svg:height="0.4cm" svg:x="5.76cm" svg:y="1.223cm">
                <text:p/>
                <draw:enhanced-geometry svg:viewBox="0 0 21600 21600" draw:type="rectangle" draw:enhanced-path="M 0 0 L 21600 0 21600 21600 0 21600 0 0 Z N"/>
              </draw:custom-shape>
              <draw:custom-shape draw:style-name="gr42" draw:text-style-name="P1" svg:width="0.401cm" svg:height="0.4cm" svg:x="6.157cm" svg:y="1.223cm">
                <text:p/>
                <draw:enhanced-geometry svg:viewBox="0 0 21600 21600" draw:type="rectangle" draw:enhanced-path="M 0 0 L 21600 0 21600 21600 0 21600 0 0 Z N"/>
              </draw:custom-shape>
              <draw:custom-shape draw:style-name="gr43" draw:text-style-name="P1" svg:width="0.401cm" svg:height="0.4cm" svg:x="6.557cm" svg:y="1.223cm">
                <text:p/>
                <draw:enhanced-geometry svg:viewBox="0 0 21600 21600" draw:type="rectangle" draw:enhanced-path="M 0 0 L 21600 0 21600 21600 0 21600 0 0 Z N"/>
              </draw:custom-shape>
            </draw:g>
          </table:table-cell>
          <table:table-cell table:style-name="ce40"/>
          <table:table-cell/>
          <table:table-cell table:style-name="Default"/>
          <table:table-cell table:style-name="ce50" table:formula="oooc:=IF(OR(ISFORMULA([.B23]);ISBLANK([.H23]));&quot;&quot;;IF(ISERROR(FIND(&quot;|&quot;&amp;SUBSTITUTE([.B23];&quot; &quot;;&quot;&quot;) &amp;&quot;|&quot;;&quot;|&quot; &amp; SUBSTITUTE([.H23];&quot; &quot;;&quot;&quot;) &amp;&quot;|&quot;));0;1))" office:value-type="float" office:value="0">
            <text:p>0</text:p>
          </table:table-cell>
          <table:table-cell table:style-name="ce45" table:formula="oooc:=IF([.E23]=&quot;&quot;;&quot;&quot;;IF([$Namen.$G$2]=[$Namen.$I$1];IF([.E23]&gt;0;&quot;&quot;;&quot;&quot;);&quot; &quot;))" office:value-type="string" office:string-value=" ">
            <text:p><text:s/></text:p>
          </table:table-cell>
          <table:table-cell table:style-name="Default"/>
          <table:table-cell office:value-type="float" office:value="9">
            <text:p>9</text:p>
          </table:table-cell>
          <table:table-cell table:number-columns-repeated="248"/>
        </table:table-row>
        <table:table-row table:style-name="ro6">
          <table:table-cell/>
          <table:table-cell table:style-name="ce41"/>
          <table:table-cell/>
          <table:table-cell table:style-name="Default"/>
          <table:table-cell table:style-name="ce50" table:formula="oooc:=IF(OR(ISFORMULA([.B24]);ISBLANK([.H24]));&quot;&quot;;IF(ISERROR(FIND(&quot;|&quot;&amp;SUBSTITUTE([.B24];&quot; &quot;;&quot;&quot;) &amp;&quot;|&quot;;&quot;|&quot; &amp; SUBSTITUTE([.H24];&quot; &quot;;&quot;&quot;) &amp;&quot;|&quot;));0;1))" office:value-type="float" office:value="0">
            <text:p>0</text:p>
          </table:table-cell>
          <table:table-cell table:style-name="ce45" table:formula="oooc:=IF([.E24]=&quot;&quot;;&quot;&quot;;IF([$Namen.$G$2]=[$Namen.$I$1];IF([.E24]&gt;0;&quot;&quot;;&quot;&quot;);&quot; &quot;))" office:value-type="string" office:string-value=" ">
            <text:p><text:s/></text:p>
          </table:table-cell>
          <table:table-cell table:style-name="Default"/>
          <table:table-cell office:value-type="float" office:value="10">
            <text:p>10</text:p>
          </table:table-cell>
          <table:table-cell table:number-columns-repeated="248"/>
        </table:table-row>
        <table:table-row table:style-name="ro1">
          <table:table-cell/>
          <table:table-cell table:style-name="ce40"/>
          <table:table-cell/>
          <table:table-cell table:style-name="Default"/>
          <table:table-cell table:style-name="ce50" table:formula="oooc:=IF(OR(ISFORMULA([.B25]);ISBLANK([.H25]));&quot;&quot;;IF(ISERROR(FIND(&quot;|&quot;&amp;SUBSTITUTE([.B25];&quot; &quot;;&quot;&quot;) &amp;&quot;|&quot;;&quot;|&quot; &amp; SUBSTITUTE([.H25];&quot; &quot;;&quot;&quot;) &amp;&quot;|&quot;));0;1))">
            <text:p/>
          </table:table-cell>
          <table:table-cell table:style-name="ce45" table:formula="oooc:=IF([.E25]=&quot;&quot;;&quot;&quot;;IF([$Namen.$G$2]=[$Namen.$I$1];IF([.E25]&gt;0;&quot;&quot;;&quot;&quot;);&quot; &quot;))">
            <text:p/>
          </table:table-cell>
          <table:table-cell table:style-name="Default"/>
          <table:table-cell/>
          <table:table-cell table:number-columns-repeated="18"/>
          <table:table-cell table:style-name="ce42" table:number-columns-repeated="230"/>
        </table:table-row>
        <table:table-row table:style-name="ro1">
          <table:table-cell/>
          <table:table-cell table:style-name="ce40"/>
          <table:table-cell/>
          <table:table-cell table:style-name="Default"/>
          <table:table-cell table:style-name="ce50" table:formula="oooc:=IF(OR(ISFORMULA([.B26]);ISBLANK([.H26]));&quot;&quot;;IF(ISERROR(FIND(&quot;|&quot;&amp;SUBSTITUTE([.B26];&quot; &quot;;&quot;&quot;) &amp;&quot;|&quot;;&quot;|&quot; &amp; SUBSTITUTE([.H26];&quot; &quot;;&quot;&quot;) &amp;&quot;|&quot;));0;1))">
            <text:p/>
          </table:table-cell>
          <table:table-cell table:style-name="ce45" table:formula="oooc:=IF([.E26]=&quot;&quot;;&quot;&quot;;IF([$Namen.$G$2]=[$Namen.$I$1];IF([.E26]&gt;0;&quot;&quot;;&quot;&quot;);&quot; &quot;))">
            <text:p/>
          </table:table-cell>
          <table:table-cell table:style-name="Default"/>
          <table:table-cell/>
          <table:table-cell table:number-columns-repeated="248"/>
        </table:table-row>
        <table:table-row table:style-name="ro1">
          <table:table-cell/>
          <table:table-cell table:style-name="ce40"/>
          <table:table-cell/>
          <table:table-cell table:style-name="Default"/>
          <table:table-cell table:style-name="ce50" table:formula="oooc:=IF(OR(ISFORMULA([.B27]);ISBLANK([.H27]));&quot;&quot;;IF(ISERROR(FIND(&quot;|&quot;&amp;SUBSTITUTE([.B27];&quot; &quot;;&quot;&quot;) &amp;&quot;|&quot;;&quot;|&quot; &amp; SUBSTITUTE([.H27];&quot; &quot;;&quot;&quot;) &amp;&quot;|&quot;));0;1))">
            <text:p/>
          </table:table-cell>
          <table:table-cell table:style-name="ce45" table:formula="oooc:=IF([.E27]=&quot;&quot;;&quot;&quot;;IF([$Namen.$G$2]=[$Namen.$I$1];IF([.E27]&gt;0;&quot;&quot;;&quot;&quot;);&quot; &quot;))">
            <text:p/>
          </table:table-cell>
          <table:table-cell table:style-name="Default"/>
          <table:table-cell/>
          <table:table-cell table:number-columns-repeated="3"/>
          <table:table-cell table:style-name="ce48" table:number-columns-repeated="15"/>
          <table:table-cell table:number-columns-repeated="230"/>
        </table:table-row>
        <table:table-row table:style-name="ro1">
          <table:table-cell>
            <draw:g table:end-cell-address="Tabelle1.A30" table:end-x="7.132cm" table:end-y="0.513cm" draw:z-index="3">
              <draw:rect draw:style-name="gr44" draw:text-style-name="P2" svg:width="0.343cm" svg:height="0.343cm" svg:x="0.27cm" svg:y="0.04cm">
                <text:p/>
              </draw:rect>
              <draw:rect draw:style-name="gr44" draw:text-style-name="P2" svg:width="0.343cm" svg:height="0.343cm" svg:x="0.613cm" svg:y="0.04cm">
                <text:p/>
              </draw:rect>
              <draw:rect draw:style-name="gr44" draw:text-style-name="P2" svg:width="0.344cm" svg:height="0.343cm" svg:x="0.956cm" svg:y="0.04cm">
                <text:p/>
              </draw:rect>
              <draw:rect draw:style-name="gr44" draw:text-style-name="P2" svg:width="0.343cm" svg:height="0.343cm" svg:x="1.3cm" svg:y="0.04cm">
                <text:p/>
              </draw:rect>
              <draw:rect draw:style-name="gr44" draw:text-style-name="P2" svg:width="0.343cm" svg:height="0.343cm" svg:x="1.643cm" svg:y="0.04cm">
                <text:p/>
              </draw:rect>
              <draw:rect draw:style-name="gr44" draw:text-style-name="P2" svg:width="0.343cm" svg:height="0.343cm" svg:x="1.986cm" svg:y="0.04cm">
                <text:p/>
              </draw:rect>
              <draw:rect draw:style-name="gr44" draw:text-style-name="P2" svg:width="0.343cm" svg:height="0.343cm" svg:x="2.329cm" svg:y="0.04cm">
                <text:p/>
              </draw:rect>
              <draw:rect draw:style-name="gr44" draw:text-style-name="P2" svg:width="0.344cm" svg:height="0.343cm" svg:x="2.672cm" svg:y="0.04cm">
                <text:p/>
              </draw:rect>
              <draw:rect draw:style-name="gr44" draw:text-style-name="P2" svg:width="0.343cm" svg:height="0.343cm" svg:x="3.016cm" svg:y="0.04cm">
                <text:p/>
              </draw:rect>
              <draw:rect draw:style-name="gr44" draw:text-style-name="P2" svg:width="0.342cm" svg:height="0.343cm" svg:x="3.359cm" svg:y="0.04cm">
                <text:p/>
              </draw:rect>
              <draw:rect draw:style-name="gr44" draw:text-style-name="P2" svg:width="0.342cm" svg:height="0.343cm" svg:x="3.701cm" svg:y="0.04cm">
                <text:p/>
              </draw:rect>
              <draw:rect draw:style-name="gr44" draw:text-style-name="P2" svg:width="0.343cm" svg:height="0.343cm" svg:x="4.043cm" svg:y="0.04cm">
                <text:p/>
              </draw:rect>
              <draw:rect draw:style-name="gr44" draw:text-style-name="P2" svg:width="0.344cm" svg:height="0.343cm" svg:x="4.386cm" svg:y="0.04cm">
                <text:p/>
              </draw:rect>
              <draw:rect draw:style-name="gr44" draw:text-style-name="P2" svg:width="0.343cm" svg:height="0.343cm" svg:x="4.73cm" svg:y="0.04cm">
                <text:p/>
              </draw:rect>
              <draw:rect draw:style-name="gr44" draw:text-style-name="P2" svg:width="0.343cm" svg:height="0.343cm" svg:x="5.073cm" svg:y="0.04cm">
                <text:p/>
              </draw:rect>
              <draw:rect draw:style-name="gr45" draw:text-style-name="P2" svg:width="0.343cm" svg:height="0.343cm" svg:x="5.416cm" svg:y="0.04cm">
                <text:p/>
              </draw:rect>
              <draw:rect draw:style-name="gr45" draw:text-style-name="P2" svg:width="0.343cm" svg:height="0.343cm" svg:x="5.759cm" svg:y="0.04cm">
                <text:p/>
              </draw:rect>
              <draw:rect draw:style-name="gr45" draw:text-style-name="P2" svg:width="0.344cm" svg:height="0.343cm" svg:x="6.102cm" svg:y="0.04cm">
                <text:p/>
              </draw:rect>
              <draw:rect draw:style-name="gr45" draw:text-style-name="P2" svg:width="0.343cm" svg:height="0.343cm" svg:x="6.446cm" svg:y="0.04cm">
                <text:p/>
              </draw:rect>
              <draw:rect draw:style-name="gr45" draw:text-style-name="P2" svg:width="0.343cm" svg:height="0.343cm" svg:x="6.789cm" svg:y="0.04cm">
                <text:p/>
              </draw:rect>
              <draw:rect draw:style-name="gr44" draw:text-style-name="P2" svg:width="0.343cm" svg:height="0.342cm" svg:x="0.27cm" svg:y="0.383cm">
                <text:p/>
              </draw:rect>
              <draw:rect draw:style-name="gr44" draw:text-style-name="P2" svg:width="0.343cm" svg:height="0.342cm" svg:x="0.613cm" svg:y="0.383cm">
                <text:p/>
              </draw:rect>
              <draw:rect draw:style-name="gr44" draw:text-style-name="P2" svg:width="0.344cm" svg:height="0.342cm" svg:x="0.956cm" svg:y="0.383cm">
                <text:p/>
              </draw:rect>
              <draw:rect draw:style-name="gr44" draw:text-style-name="P2" svg:width="0.343cm" svg:height="0.342cm" svg:x="1.3cm" svg:y="0.383cm">
                <text:p/>
              </draw:rect>
              <draw:rect draw:style-name="gr44" draw:text-style-name="P2" svg:width="0.343cm" svg:height="0.342cm" svg:x="1.643cm" svg:y="0.383cm">
                <text:p/>
              </draw:rect>
              <draw:rect draw:style-name="gr44" draw:text-style-name="P2" svg:width="0.343cm" svg:height="0.342cm" svg:x="1.986cm" svg:y="0.383cm">
                <text:p/>
              </draw:rect>
              <draw:rect draw:style-name="gr44" draw:text-style-name="P2" svg:width="0.343cm" svg:height="0.342cm" svg:x="2.329cm" svg:y="0.383cm">
                <text:p/>
              </draw:rect>
              <draw:rect draw:style-name="gr44" draw:text-style-name="P2" svg:width="0.344cm" svg:height="0.342cm" svg:x="2.672cm" svg:y="0.383cm">
                <text:p/>
              </draw:rect>
              <draw:rect draw:style-name="gr44" draw:text-style-name="P2" svg:width="0.343cm" svg:height="0.342cm" svg:x="3.016cm" svg:y="0.383cm">
                <text:p/>
              </draw:rect>
              <draw:rect draw:style-name="gr44" draw:text-style-name="P2" svg:width="0.342cm" svg:height="0.342cm" svg:x="3.359cm" svg:y="0.383cm">
                <text:p/>
              </draw:rect>
              <draw:rect draw:style-name="gr44" draw:text-style-name="P2" svg:width="0.342cm" svg:height="0.342cm" svg:x="3.701cm" svg:y="0.383cm">
                <text:p/>
              </draw:rect>
              <draw:rect draw:style-name="gr44" draw:text-style-name="P2" svg:width="0.343cm" svg:height="0.342cm" svg:x="4.043cm" svg:y="0.383cm">
                <text:p/>
              </draw:rect>
              <draw:rect draw:style-name="gr44" draw:text-style-name="P2" svg:width="0.344cm" svg:height="0.342cm" svg:x="4.386cm" svg:y="0.383cm">
                <text:p/>
              </draw:rect>
              <draw:rect draw:style-name="gr44" draw:text-style-name="P2" svg:width="0.343cm" svg:height="0.342cm" svg:x="4.73cm" svg:y="0.383cm">
                <text:p/>
              </draw:rect>
              <draw:rect draw:style-name="gr44" draw:text-style-name="P2" svg:width="0.343cm" svg:height="0.342cm" svg:x="5.073cm" svg:y="0.383cm">
                <text:p/>
              </draw:rect>
              <draw:rect draw:style-name="gr45" draw:text-style-name="P2" svg:width="0.343cm" svg:height="0.342cm" svg:x="5.416cm" svg:y="0.383cm">
                <text:p/>
              </draw:rect>
              <draw:rect draw:style-name="gr45" draw:text-style-name="P2" svg:width="0.343cm" svg:height="0.342cm" svg:x="5.759cm" svg:y="0.383cm">
                <text:p/>
              </draw:rect>
              <draw:rect draw:style-name="gr45" draw:text-style-name="P2" svg:width="0.344cm" svg:height="0.342cm" svg:x="6.102cm" svg:y="0.383cm">
                <text:p/>
              </draw:rect>
              <draw:rect draw:style-name="gr45" draw:text-style-name="P2" svg:width="0.343cm" svg:height="0.342cm" svg:x="6.446cm" svg:y="0.383cm">
                <text:p/>
              </draw:rect>
              <draw:rect draw:style-name="gr45" draw:text-style-name="P2" svg:width="0.343cm" svg:height="0.342cm" svg:x="6.789cm" svg:y="0.383cm">
                <text:p/>
              </draw:rect>
              <draw:rect draw:style-name="gr44" draw:text-style-name="P2" svg:width="0.343cm" svg:height="0.344cm" svg:x="0.27cm" svg:y="0.725cm">
                <text:p/>
              </draw:rect>
              <draw:rect draw:style-name="gr44" draw:text-style-name="P2" svg:width="0.343cm" svg:height="0.344cm" svg:x="0.613cm" svg:y="0.725cm">
                <text:p/>
              </draw:rect>
              <draw:rect draw:style-name="gr44" draw:text-style-name="P2" svg:width="0.344cm" svg:height="0.344cm" svg:x="0.956cm" svg:y="0.725cm">
                <text:p/>
              </draw:rect>
              <draw:rect draw:style-name="gr44" draw:text-style-name="P2" svg:width="0.343cm" svg:height="0.344cm" svg:x="1.3cm" svg:y="0.725cm">
                <text:p/>
              </draw:rect>
              <draw:rect draw:style-name="gr44" draw:text-style-name="P2" svg:width="0.343cm" svg:height="0.344cm" svg:x="1.643cm" svg:y="0.725cm">
                <text:p/>
              </draw:rect>
              <draw:rect draw:style-name="gr44" draw:text-style-name="P2" svg:width="0.343cm" svg:height="0.344cm" svg:x="1.986cm" svg:y="0.725cm">
                <text:p/>
              </draw:rect>
              <draw:rect draw:style-name="gr44" draw:text-style-name="P2" svg:width="0.343cm" svg:height="0.344cm" svg:x="2.329cm" svg:y="0.725cm">
                <text:p/>
              </draw:rect>
              <draw:rect draw:style-name="gr44" draw:text-style-name="P2" svg:width="0.344cm" svg:height="0.344cm" svg:x="2.672cm" svg:y="0.725cm">
                <text:p/>
              </draw:rect>
              <draw:rect draw:style-name="gr44" draw:text-style-name="P2" svg:width="0.343cm" svg:height="0.344cm" svg:x="3.016cm" svg:y="0.725cm">
                <text:p/>
              </draw:rect>
              <draw:rect draw:style-name="gr44" draw:text-style-name="P2" svg:width="0.342cm" svg:height="0.344cm" svg:x="3.359cm" svg:y="0.725cm">
                <text:p/>
              </draw:rect>
              <draw:rect draw:style-name="gr44" draw:text-style-name="P2" svg:width="0.342cm" svg:height="0.344cm" svg:x="3.701cm" svg:y="0.725cm">
                <text:p/>
              </draw:rect>
              <draw:rect draw:style-name="gr44" draw:text-style-name="P2" svg:width="0.343cm" svg:height="0.344cm" svg:x="4.043cm" svg:y="0.725cm">
                <text:p/>
              </draw:rect>
              <draw:rect draw:style-name="gr44" draw:text-style-name="P2" svg:width="0.344cm" svg:height="0.344cm" svg:x="4.386cm" svg:y="0.725cm">
                <text:p/>
              </draw:rect>
              <draw:rect draw:style-name="gr44" draw:text-style-name="P2" svg:width="0.343cm" svg:height="0.344cm" svg:x="4.73cm" svg:y="0.725cm">
                <text:p/>
              </draw:rect>
              <draw:rect draw:style-name="gr44" draw:text-style-name="P2" svg:width="0.343cm" svg:height="0.344cm" svg:x="5.073cm" svg:y="0.725cm">
                <text:p/>
              </draw:rect>
              <draw:rect draw:style-name="gr45" draw:text-style-name="P2" svg:width="0.343cm" svg:height="0.344cm" svg:x="5.416cm" svg:y="0.725cm">
                <text:p/>
              </draw:rect>
              <draw:rect draw:style-name="gr45" draw:text-style-name="P2" svg:width="0.343cm" svg:height="0.344cm" svg:x="5.759cm" svg:y="0.725cm">
                <text:p/>
              </draw:rect>
              <draw:rect draw:style-name="gr45" draw:text-style-name="P2" svg:width="0.344cm" svg:height="0.344cm" svg:x="6.102cm" svg:y="0.725cm">
                <text:p/>
              </draw:rect>
              <draw:rect draw:style-name="gr45" draw:text-style-name="P2" svg:width="0.343cm" svg:height="0.344cm" svg:x="6.446cm" svg:y="0.725cm">
                <text:p/>
              </draw:rect>
              <draw:rect draw:style-name="gr45" draw:text-style-name="P2" svg:width="0.343cm" svg:height="0.344cm" svg:x="6.789cm" svg:y="0.725cm">
                <text:p/>
              </draw:rect>
              <draw:rect draw:style-name="gr44" draw:text-style-name="P2" svg:width="0.343cm" svg:height="0.342cm" svg:x="0.27cm" svg:y="1.069cm">
                <text:p/>
              </draw:rect>
              <draw:rect draw:style-name="gr44" draw:text-style-name="P2" svg:width="0.343cm" svg:height="0.342cm" svg:x="0.613cm" svg:y="1.069cm">
                <text:p/>
              </draw:rect>
              <draw:rect draw:style-name="gr44" draw:text-style-name="P2" svg:width="0.344cm" svg:height="0.342cm" svg:x="0.956cm" svg:y="1.069cm">
                <text:p/>
              </draw:rect>
              <draw:rect draw:style-name="gr44" draw:text-style-name="P2" svg:width="0.343cm" svg:height="0.342cm" svg:x="1.3cm" svg:y="1.069cm">
                <text:p/>
              </draw:rect>
              <draw:rect draw:style-name="gr44" draw:text-style-name="P2" svg:width="0.343cm" svg:height="0.342cm" svg:x="1.643cm" svg:y="1.069cm">
                <text:p/>
              </draw:rect>
              <draw:rect draw:style-name="gr44" draw:text-style-name="P2" svg:width="0.343cm" svg:height="0.342cm" svg:x="1.986cm" svg:y="1.069cm">
                <text:p/>
              </draw:rect>
              <draw:rect draw:style-name="gr44" draw:text-style-name="P2" svg:width="0.343cm" svg:height="0.342cm" svg:x="2.329cm" svg:y="1.069cm">
                <text:p/>
              </draw:rect>
              <draw:rect draw:style-name="gr44" draw:text-style-name="P2" svg:width="0.344cm" svg:height="0.342cm" svg:x="2.672cm" svg:y="1.069cm">
                <text:p/>
              </draw:rect>
              <draw:rect draw:style-name="gr44" draw:text-style-name="P2" svg:width="0.343cm" svg:height="0.342cm" svg:x="3.016cm" svg:y="1.069cm">
                <text:p/>
              </draw:rect>
              <draw:rect draw:style-name="gr44" draw:text-style-name="P2" svg:width="0.342cm" svg:height="0.342cm" svg:x="3.359cm" svg:y="1.069cm">
                <text:p/>
              </draw:rect>
              <draw:rect draw:style-name="gr44" draw:text-style-name="P2" svg:width="0.342cm" svg:height="0.342cm" svg:x="3.701cm" svg:y="1.069cm">
                <text:p/>
              </draw:rect>
              <draw:rect draw:style-name="gr44" draw:text-style-name="P2" svg:width="0.343cm" svg:height="0.342cm" svg:x="4.043cm" svg:y="1.069cm">
                <text:p/>
              </draw:rect>
              <draw:rect draw:style-name="gr44" draw:text-style-name="P2" svg:width="0.344cm" svg:height="0.342cm" svg:x="4.386cm" svg:y="1.069cm">
                <text:p/>
              </draw:rect>
              <draw:rect draw:style-name="gr44" draw:text-style-name="P2" svg:width="0.343cm" svg:height="0.342cm" svg:x="4.73cm" svg:y="1.069cm">
                <text:p/>
              </draw:rect>
              <draw:rect draw:style-name="gr44" draw:text-style-name="P2" svg:width="0.343cm" svg:height="0.342cm" svg:x="5.073cm" svg:y="1.069cm">
                <text:p/>
              </draw:rect>
              <draw:rect draw:style-name="gr45" draw:text-style-name="P2" svg:width="0.343cm" svg:height="0.342cm" svg:x="5.416cm" svg:y="1.069cm">
                <text:p/>
              </draw:rect>
              <draw:rect draw:style-name="gr45" draw:text-style-name="P2" svg:width="0.343cm" svg:height="0.342cm" svg:x="5.759cm" svg:y="1.069cm">
                <text:p/>
              </draw:rect>
              <draw:rect draw:style-name="gr45" draw:text-style-name="P2" svg:width="0.344cm" svg:height="0.342cm" svg:x="6.102cm" svg:y="1.069cm">
                <text:p/>
              </draw:rect>
              <draw:rect draw:style-name="gr45" draw:text-style-name="P2" svg:width="0.343cm" svg:height="0.342cm" svg:x="6.446cm" svg:y="1.069cm">
                <text:p/>
              </draw:rect>
              <draw:rect draw:style-name="gr45" draw:text-style-name="P2" svg:width="0.343cm" svg:height="0.342cm" svg:x="6.789cm" svg:y="1.069cm">
                <text:p/>
              </draw:rect>
              <draw:rect draw:style-name="gr44" draw:text-style-name="P2" svg:width="0.343cm" svg:height="0.343cm" svg:x="0.27cm" svg:y="1.411cm">
                <text:p/>
              </draw:rect>
              <draw:rect draw:style-name="gr44" draw:text-style-name="P2" svg:width="0.343cm" svg:height="0.343cm" svg:x="0.613cm" svg:y="1.411cm">
                <text:p/>
              </draw:rect>
              <draw:rect draw:style-name="gr44" draw:text-style-name="P2" svg:width="0.344cm" svg:height="0.343cm" svg:x="0.956cm" svg:y="1.411cm">
                <text:p/>
              </draw:rect>
              <draw:rect draw:style-name="gr44" draw:text-style-name="P2" svg:width="0.343cm" svg:height="0.343cm" svg:x="1.3cm" svg:y="1.411cm">
                <text:p/>
              </draw:rect>
              <draw:rect draw:style-name="gr44" draw:text-style-name="P2" svg:width="0.343cm" svg:height="0.343cm" svg:x="1.643cm" svg:y="1.411cm">
                <text:p/>
              </draw:rect>
              <draw:rect draw:style-name="gr44" draw:text-style-name="P2" svg:width="0.343cm" svg:height="0.343cm" svg:x="1.986cm" svg:y="1.411cm">
                <text:p/>
              </draw:rect>
              <draw:rect draw:style-name="gr44" draw:text-style-name="P2" svg:width="0.343cm" svg:height="0.343cm" svg:x="2.329cm" svg:y="1.411cm">
                <text:p/>
              </draw:rect>
              <draw:rect draw:style-name="gr44" draw:text-style-name="P2" svg:width="0.344cm" svg:height="0.343cm" svg:x="2.672cm" svg:y="1.411cm">
                <text:p/>
              </draw:rect>
              <draw:rect draw:style-name="gr44" draw:text-style-name="P2" svg:width="0.343cm" svg:height="0.343cm" svg:x="3.016cm" svg:y="1.411cm">
                <text:p/>
              </draw:rect>
              <draw:rect draw:style-name="gr44" draw:text-style-name="P2" svg:width="0.342cm" svg:height="0.343cm" svg:x="3.359cm" svg:y="1.411cm">
                <text:p/>
              </draw:rect>
              <draw:rect draw:style-name="gr44" draw:text-style-name="P2" svg:width="0.342cm" svg:height="0.343cm" svg:x="3.701cm" svg:y="1.411cm">
                <text:p/>
              </draw:rect>
              <draw:rect draw:style-name="gr44" draw:text-style-name="P2" svg:width="0.343cm" svg:height="0.343cm" svg:x="4.043cm" svg:y="1.411cm">
                <text:p/>
              </draw:rect>
              <draw:rect draw:style-name="gr44" draw:text-style-name="P2" svg:width="0.344cm" svg:height="0.343cm" svg:x="4.386cm" svg:y="1.411cm">
                <text:p/>
              </draw:rect>
              <draw:rect draw:style-name="gr44" draw:text-style-name="P2" svg:width="0.343cm" svg:height="0.343cm" svg:x="4.73cm" svg:y="1.411cm">
                <text:p/>
              </draw:rect>
              <draw:rect draw:style-name="gr44" draw:text-style-name="P2" svg:width="0.343cm" svg:height="0.343cm" svg:x="5.073cm" svg:y="1.411cm">
                <text:p/>
              </draw:rect>
              <draw:rect draw:style-name="gr45" draw:text-style-name="P2" svg:width="0.343cm" svg:height="0.343cm" svg:x="5.416cm" svg:y="1.411cm">
                <text:p/>
              </draw:rect>
              <draw:rect draw:style-name="gr45" draw:text-style-name="P2" svg:width="0.343cm" svg:height="0.343cm" svg:x="5.759cm" svg:y="1.411cm">
                <text:p/>
              </draw:rect>
              <draw:rect draw:style-name="gr45" draw:text-style-name="P2" svg:width="0.344cm" svg:height="0.343cm" svg:x="6.102cm" svg:y="1.411cm">
                <text:p/>
              </draw:rect>
              <draw:rect draw:style-name="gr45" draw:text-style-name="P2" svg:width="0.343cm" svg:height="0.343cm" svg:x="6.446cm" svg:y="1.411cm">
                <text:p/>
              </draw:rect>
              <draw:rect draw:style-name="gr45" draw:text-style-name="P2" svg:width="0.343cm" svg:height="0.343cm" svg:x="6.789cm" svg:y="1.411cm">
                <text:p/>
              </draw:rect>
            </draw:g>
          </table:table-cell>
          <table:table-cell table:style-name="ce40"/>
          <table:table-cell/>
          <table:table-cell table:style-name="Default"/>
          <table:table-cell table:style-name="ce50" table:formula="oooc:=IF(OR(ISFORMULA([.B28]);ISBLANK([.H28]));&quot;&quot;;IF(ISERROR(FIND(&quot;|&quot;&amp;SUBSTITUTE([.B28];&quot; &quot;;&quot;&quot;) &amp;&quot;|&quot;;&quot;|&quot; &amp; SUBSTITUTE([.H28];&quot; &quot;;&quot;&quot;) &amp;&quot;|&quot;));0;1))" office:value-type="float" office:value="0">
            <text:p>0</text:p>
          </table:table-cell>
          <table:table-cell table:style-name="ce45" table:formula="oooc:=IF([.E28]=&quot;&quot;;&quot;&quot;;IF([$Namen.$G$2]=[$Namen.$I$1];IF([.E28]&gt;0;&quot;&quot;;&quot;&quot;);&quot; &quot;))" office:value-type="string" office:string-value=" ">
            <text:p><text:s/></text:p>
          </table:table-cell>
          <table:table-cell table:style-name="Default"/>
          <table:table-cell office:value-type="float" office:value="1">
            <text:p>1</text:p>
          </table:table-cell>
          <table:table-cell table:number-columns-repeated="248"/>
        </table:table-row>
        <table:table-row table:style-name="ro1">
          <table:table-cell/>
          <table:table-cell table:style-name="ce41"/>
          <table:table-cell/>
          <table:table-cell table:style-name="Default"/>
          <table:table-cell table:style-name="ce50" table:formula="oooc:=IF(OR(ISFORMULA([.B29]);ISBLANK([.H29]));&quot;&quot;;IF(ISERROR(FIND(&quot;|&quot;&amp;SUBSTITUTE([.B29];&quot; &quot;;&quot;&quot;) &amp;&quot;|&quot;;&quot;|&quot; &amp; SUBSTITUTE([.H29];&quot; &quot;;&quot;&quot;) &amp;&quot;|&quot;));0;1))" office:value-type="float" office:value="0">
            <text:p>0</text:p>
          </table:table-cell>
          <table:table-cell table:style-name="ce45" table:formula="oooc:=IF([.E29]=&quot;&quot;;&quot;&quot;;IF([$Namen.$G$2]=[$Namen.$I$1];IF([.E29]&gt;0;&quot;&quot;;&quot;&quot;);&quot; &quot;))" office:value-type="string" office:string-value=" ">
            <text:p><text:s/></text:p>
          </table:table-cell>
          <table:table-cell table:style-name="Default"/>
          <table:table-cell office:value-type="float" office:value="4">
            <text:p>4</text:p>
          </table:table-cell>
          <table:table-cell table:number-columns-repeated="248"/>
        </table:table-row>
        <table:table-row table:style-name="ro1">
          <table:table-cell/>
          <table:table-cell table:style-name="ce40"/>
          <table:table-cell/>
          <table:table-cell table:style-name="Default"/>
          <table:table-cell table:style-name="ce50" table:formula="oooc:=IF(OR(ISFORMULA([.B30]);ISBLANK([.H30]));&quot;&quot;;IF(ISERROR(FIND(&quot;|&quot;&amp;SUBSTITUTE([.B30];&quot; &quot;;&quot;&quot;) &amp;&quot;|&quot;;&quot;|&quot; &amp; SUBSTITUTE([.H30];&quot; &quot;;&quot;&quot;) &amp;&quot;|&quot;));0;1))">
            <text:p/>
          </table:table-cell>
          <table:table-cell table:style-name="ce45" table:formula="oooc:=IF([.E30]=&quot;&quot;;&quot;&quot;;IF([$Namen.$G$2]=[$Namen.$I$1];IF([.E30]&gt;0;&quot;&quot;;&quot;&quot;);&quot; &quot;))">
            <text:p/>
          </table:table-cell>
          <table:table-cell table:style-name="Default"/>
          <table:table-cell/>
          <table:table-cell table:number-columns-repeated="248"/>
        </table:table-row>
        <table:table-row table:style-name="ro1">
          <table:table-cell table:style-name="ce33"/>
          <table:table-cell table:style-name="ce40"/>
          <table:table-cell/>
          <table:table-cell table:style-name="Default"/>
          <table:table-cell table:style-name="ce50" table:formula="oooc:=IF(OR(ISFORMULA([.B31]);ISBLANK([.H31]));&quot;&quot;;IF(ISERROR(FIND(&quot;|&quot;&amp;SUBSTITUTE([.B31];&quot; &quot;;&quot;&quot;) &amp;&quot;|&quot;;&quot;|&quot; &amp; SUBSTITUTE([.H31];&quot; &quot;;&quot;&quot;) &amp;&quot;|&quot;));0;1))">
            <text:p/>
          </table:table-cell>
          <table:table-cell table:style-name="ce45" table:formula="oooc:=IF([.E31]=&quot;&quot;;&quot;&quot;;IF([$Namen.$G$2]=[$Namen.$I$1];IF([.E31]&gt;0;&quot;&quot;;&quot;&quot;);&quot; &quot;))">
            <text:p/>
          </table:table-cell>
          <table:table-cell table:style-name="ce60"/>
          <table:table-cell/>
          <table:table-cell table:number-columns-repeated="248"/>
        </table:table-row>
        <table:table-row table:style-name="ro1">
          <table:table-cell>
            <draw:g table:end-cell-address="Tabelle1.A35" table:end-x="7.159cm" table:end-y="0.367cm" draw:z-index="9">
              <draw:rect draw:style-name="gr45" draw:text-style-name="P2" svg:width="0.348cm" svg:height="0.348cm" svg:x="0.207cm" svg:y="0.49cm">
                <text:p/>
              </draw:rect>
              <draw:rect draw:style-name="gr45" draw:text-style-name="P2" svg:width="0.347cm" svg:height="0.348cm" svg:x="0.555cm" svg:y="0.49cm">
                <text:p/>
              </draw:rect>
              <draw:rect draw:style-name="gr45" draw:text-style-name="P2" svg:width="0.348cm" svg:height="0.348cm" svg:x="0.902cm" svg:y="0.49cm">
                <text:p/>
              </draw:rect>
              <draw:rect draw:style-name="gr45" draw:text-style-name="P2" svg:width="0.347cm" svg:height="0.348cm" svg:x="1.25cm" svg:y="0.49cm">
                <text:p/>
              </draw:rect>
              <draw:rect draw:style-name="gr45" draw:text-style-name="P2" svg:width="0.348cm" svg:height="0.348cm" svg:x="1.597cm" svg:y="0.49cm">
                <text:p/>
              </draw:rect>
              <draw:rect draw:style-name="gr45" draw:text-style-name="P2" svg:width="0.348cm" svg:height="0.348cm" svg:x="1.945cm" svg:y="0.49cm">
                <text:p/>
              </draw:rect>
              <draw:rect draw:style-name="gr45" draw:text-style-name="P2" svg:width="0.347cm" svg:height="0.348cm" svg:x="2.293cm" svg:y="0.49cm">
                <text:p/>
              </draw:rect>
              <draw:rect draw:style-name="gr45" draw:text-style-name="P2" svg:width="0.348cm" svg:height="0.348cm" svg:x="2.64cm" svg:y="0.49cm">
                <text:p/>
              </draw:rect>
              <draw:rect draw:style-name="gr45" draw:text-style-name="P2" svg:width="0.347cm" svg:height="0.348cm" svg:x="2.988cm" svg:y="0.49cm">
                <text:p/>
              </draw:rect>
              <draw:rect draw:style-name="gr45" draw:text-style-name="P2" svg:width="0.348cm" svg:height="0.348cm" svg:x="3.335cm" svg:y="0.49cm">
                <text:p/>
              </draw:rect>
              <draw:rect draw:style-name="gr45" draw:text-style-name="P2" svg:width="0.348cm" svg:height="0.348cm" svg:x="3.683cm" svg:y="0.49cm">
                <text:p/>
              </draw:rect>
              <draw:rect draw:style-name="gr45" draw:text-style-name="P2" svg:width="0.347cm" svg:height="0.348cm" svg:x="4.031cm" svg:y="0.49cm">
                <text:p/>
              </draw:rect>
              <draw:rect draw:style-name="gr45" draw:text-style-name="P2" svg:width="0.348cm" svg:height="0.348cm" svg:x="4.378cm" svg:y="0.49cm">
                <text:p/>
              </draw:rect>
              <draw:rect draw:style-name="gr45" draw:text-style-name="P2" svg:width="0.347cm" svg:height="0.348cm" svg:x="4.726cm" svg:y="0.49cm">
                <text:p/>
              </draw:rect>
              <draw:rect draw:style-name="gr45" draw:text-style-name="P2" svg:width="0.348cm" svg:height="0.348cm" svg:x="5.073cm" svg:y="0.49cm">
                <text:p/>
              </draw:rect>
              <draw:rect draw:style-name="gr45" draw:text-style-name="P2" svg:width="0.348cm" svg:height="0.348cm" svg:x="5.421cm" svg:y="0.49cm">
                <text:p/>
              </draw:rect>
              <draw:rect draw:style-name="gr45" draw:text-style-name="P2" svg:width="0.347cm" svg:height="0.348cm" svg:x="5.769cm" svg:y="0.49cm">
                <text:p/>
              </draw:rect>
              <draw:rect draw:style-name="gr45" draw:text-style-name="P2" svg:width="0.348cm" svg:height="0.348cm" svg:x="6.116cm" svg:y="0.49cm">
                <text:p/>
              </draw:rect>
              <draw:rect draw:style-name="gr45" draw:text-style-name="P2" svg:width="0.347cm" svg:height="0.348cm" svg:x="6.464cm" svg:y="0.49cm">
                <text:p/>
              </draw:rect>
              <draw:rect draw:style-name="gr45" draw:text-style-name="P2" svg:width="0.348cm" svg:height="0.348cm" svg:x="6.811cm" svg:y="0.49cm">
                <text:p/>
              </draw:rect>
              <draw:rect draw:style-name="gr44" draw:text-style-name="P2" svg:width="0.348cm" svg:height="0.347cm" svg:x="0.207cm" svg:y="0.838cm">
                <text:p/>
              </draw:rect>
              <draw:rect draw:style-name="gr44" draw:text-style-name="P2" svg:width="0.347cm" svg:height="0.347cm" svg:x="0.555cm" svg:y="0.838cm">
                <text:p/>
              </draw:rect>
              <draw:rect draw:style-name="gr44" draw:text-style-name="P2" svg:width="0.348cm" svg:height="0.347cm" svg:x="0.902cm" svg:y="0.838cm">
                <text:p/>
              </draw:rect>
              <draw:rect draw:style-name="gr44" draw:text-style-name="P2" svg:width="0.347cm" svg:height="0.347cm" svg:x="1.25cm" svg:y="0.838cm">
                <text:p/>
              </draw:rect>
              <draw:rect draw:style-name="gr44" draw:text-style-name="P2" svg:width="0.348cm" svg:height="0.347cm" svg:x="1.597cm" svg:y="0.838cm">
                <text:p/>
              </draw:rect>
              <draw:rect draw:style-name="gr44" draw:text-style-name="P2" svg:width="0.348cm" svg:height="0.347cm" svg:x="1.945cm" svg:y="0.838cm">
                <text:p/>
              </draw:rect>
              <draw:rect draw:style-name="gr44" draw:text-style-name="P2" svg:width="0.347cm" svg:height="0.347cm" svg:x="2.293cm" svg:y="0.838cm">
                <text:p/>
              </draw:rect>
              <draw:rect draw:style-name="gr44" draw:text-style-name="P2" svg:width="0.348cm" svg:height="0.347cm" svg:x="2.64cm" svg:y="0.838cm">
                <text:p/>
              </draw:rect>
              <draw:rect draw:style-name="gr44" draw:text-style-name="P2" svg:width="0.347cm" svg:height="0.347cm" svg:x="2.988cm" svg:y="0.838cm">
                <text:p/>
              </draw:rect>
              <draw:rect draw:style-name="gr44" draw:text-style-name="P2" svg:width="0.348cm" svg:height="0.347cm" svg:x="3.335cm" svg:y="0.838cm">
                <text:p/>
              </draw:rect>
              <draw:rect draw:style-name="gr44" draw:text-style-name="P2" svg:width="0.348cm" svg:height="0.347cm" svg:x="3.683cm" svg:y="0.838cm">
                <text:p/>
              </draw:rect>
              <draw:rect draw:style-name="gr44" draw:text-style-name="P2" svg:width="0.347cm" svg:height="0.347cm" svg:x="4.031cm" svg:y="0.838cm">
                <text:p/>
              </draw:rect>
              <draw:rect draw:style-name="gr45" draw:text-style-name="P2" svg:width="0.348cm" svg:height="0.347cm" svg:x="4.378cm" svg:y="0.838cm">
                <text:p/>
              </draw:rect>
              <draw:rect draw:style-name="gr45" draw:text-style-name="P2" svg:width="0.347cm" svg:height="0.347cm" svg:x="4.726cm" svg:y="0.838cm">
                <text:p/>
              </draw:rect>
              <draw:rect draw:style-name="gr45" draw:text-style-name="P2" svg:width="0.348cm" svg:height="0.347cm" svg:x="5.073cm" svg:y="0.838cm">
                <text:p/>
              </draw:rect>
              <draw:rect draw:style-name="gr45" draw:text-style-name="P2" svg:width="0.348cm" svg:height="0.347cm" svg:x="5.421cm" svg:y="0.838cm">
                <text:p/>
              </draw:rect>
              <draw:rect draw:style-name="gr45" draw:text-style-name="P2" svg:width="0.347cm" svg:height="0.347cm" svg:x="5.769cm" svg:y="0.838cm">
                <text:p/>
              </draw:rect>
              <draw:rect draw:style-name="gr45" draw:text-style-name="P2" svg:width="0.348cm" svg:height="0.347cm" svg:x="6.116cm" svg:y="0.838cm">
                <text:p/>
              </draw:rect>
              <draw:rect draw:style-name="gr45" draw:text-style-name="P2" svg:width="0.347cm" svg:height="0.347cm" svg:x="6.464cm" svg:y="0.838cm">
                <text:p/>
              </draw:rect>
              <draw:rect draw:style-name="gr45" draw:text-style-name="P2" svg:width="0.348cm" svg:height="0.347cm" svg:x="6.811cm" svg:y="0.838cm">
                <text:p/>
              </draw:rect>
              <draw:rect draw:style-name="gr44" draw:text-style-name="P2" svg:width="0.348cm" svg:height="0.348cm" svg:x="0.207cm" svg:y="1.185cm">
                <text:p/>
              </draw:rect>
              <draw:rect draw:style-name="gr44" draw:text-style-name="P2" svg:width="0.347cm" svg:height="0.348cm" svg:x="0.555cm" svg:y="1.185cm">
                <text:p/>
              </draw:rect>
              <draw:rect draw:style-name="gr44" draw:text-style-name="P2" svg:width="0.348cm" svg:height="0.348cm" svg:x="0.902cm" svg:y="1.185cm">
                <text:p/>
              </draw:rect>
              <draw:rect draw:style-name="gr44" draw:text-style-name="P2" svg:width="0.347cm" svg:height="0.348cm" svg:x="1.25cm" svg:y="1.185cm">
                <text:p/>
              </draw:rect>
              <draw:rect draw:style-name="gr44" draw:text-style-name="P2" svg:width="0.348cm" svg:height="0.348cm" svg:x="1.597cm" svg:y="1.185cm">
                <text:p/>
              </draw:rect>
              <draw:rect draw:style-name="gr44" draw:text-style-name="P2" svg:width="0.348cm" svg:height="0.348cm" svg:x="1.945cm" svg:y="1.185cm">
                <text:p/>
              </draw:rect>
              <draw:rect draw:style-name="gr44" draw:text-style-name="P2" svg:width="0.347cm" svg:height="0.348cm" svg:x="2.293cm" svg:y="1.185cm">
                <text:p/>
              </draw:rect>
              <draw:rect draw:style-name="gr44" draw:text-style-name="P2" svg:width="0.348cm" svg:height="0.348cm" svg:x="2.64cm" svg:y="1.185cm">
                <text:p/>
              </draw:rect>
              <draw:rect draw:style-name="gr44" draw:text-style-name="P2" svg:width="0.347cm" svg:height="0.348cm" svg:x="2.988cm" svg:y="1.185cm">
                <text:p/>
              </draw:rect>
              <draw:rect draw:style-name="gr44" draw:text-style-name="P2" svg:width="0.348cm" svg:height="0.348cm" svg:x="3.335cm" svg:y="1.185cm">
                <text:p/>
              </draw:rect>
              <draw:rect draw:style-name="gr44" draw:text-style-name="P2" svg:width="0.348cm" svg:height="0.348cm" svg:x="3.683cm" svg:y="1.185cm">
                <text:p/>
              </draw:rect>
              <draw:rect draw:style-name="gr44" draw:text-style-name="P2" svg:width="0.347cm" svg:height="0.348cm" svg:x="4.031cm" svg:y="1.185cm">
                <text:p/>
              </draw:rect>
              <draw:rect draw:style-name="gr45" draw:text-style-name="P2" svg:width="0.348cm" svg:height="0.348cm" svg:x="4.378cm" svg:y="1.185cm">
                <text:p/>
              </draw:rect>
              <draw:rect draw:style-name="gr45" draw:text-style-name="P2" svg:width="0.347cm" svg:height="0.348cm" svg:x="4.726cm" svg:y="1.185cm">
                <text:p/>
              </draw:rect>
              <draw:rect draw:style-name="gr45" draw:text-style-name="P2" svg:width="0.348cm" svg:height="0.348cm" svg:x="5.073cm" svg:y="1.185cm">
                <text:p/>
              </draw:rect>
              <draw:rect draw:style-name="gr45" draw:text-style-name="P2" svg:width="0.348cm" svg:height="0.348cm" svg:x="5.421cm" svg:y="1.185cm">
                <text:p/>
              </draw:rect>
              <draw:rect draw:style-name="gr45" draw:text-style-name="P2" svg:width="0.347cm" svg:height="0.348cm" svg:x="5.769cm" svg:y="1.185cm">
                <text:p/>
              </draw:rect>
              <draw:rect draw:style-name="gr45" draw:text-style-name="P2" svg:width="0.348cm" svg:height="0.348cm" svg:x="6.116cm" svg:y="1.185cm">
                <text:p/>
              </draw:rect>
              <draw:rect draw:style-name="gr45" draw:text-style-name="P2" svg:width="0.347cm" svg:height="0.348cm" svg:x="6.464cm" svg:y="1.185cm">
                <text:p/>
              </draw:rect>
              <draw:rect draw:style-name="gr45" draw:text-style-name="P2" svg:width="0.348cm" svg:height="0.348cm" svg:x="6.811cm" svg:y="1.185cm">
                <text:p/>
              </draw:rect>
              <draw:rect draw:style-name="gr44" draw:text-style-name="P2" svg:width="0.348cm" svg:height="0.347cm" svg:x="0.207cm" svg:y="1.533cm">
                <text:p/>
              </draw:rect>
              <draw:rect draw:style-name="gr44" draw:text-style-name="P2" svg:width="0.347cm" svg:height="0.347cm" svg:x="0.555cm" svg:y="1.533cm">
                <text:p/>
              </draw:rect>
              <draw:rect draw:style-name="gr44" draw:text-style-name="P2" svg:width="0.348cm" svg:height="0.347cm" svg:x="0.902cm" svg:y="1.533cm">
                <text:p/>
              </draw:rect>
              <draw:rect draw:style-name="gr44" draw:text-style-name="P2" svg:width="0.347cm" svg:height="0.347cm" svg:x="1.25cm" svg:y="1.533cm">
                <text:p/>
              </draw:rect>
              <draw:rect draw:style-name="gr44" draw:text-style-name="P2" svg:width="0.348cm" svg:height="0.347cm" svg:x="1.597cm" svg:y="1.533cm">
                <text:p/>
              </draw:rect>
              <draw:rect draw:style-name="gr44" draw:text-style-name="P2" svg:width="0.348cm" svg:height="0.347cm" svg:x="1.945cm" svg:y="1.533cm">
                <text:p/>
              </draw:rect>
              <draw:rect draw:style-name="gr44" draw:text-style-name="P2" svg:width="0.347cm" svg:height="0.347cm" svg:x="2.293cm" svg:y="1.533cm">
                <text:p/>
              </draw:rect>
              <draw:rect draw:style-name="gr44" draw:text-style-name="P2" svg:width="0.348cm" svg:height="0.347cm" svg:x="2.64cm" svg:y="1.533cm">
                <text:p/>
              </draw:rect>
              <draw:rect draw:style-name="gr44" draw:text-style-name="P2" svg:width="0.347cm" svg:height="0.347cm" svg:x="2.988cm" svg:y="1.533cm">
                <text:p/>
              </draw:rect>
              <draw:rect draw:style-name="gr44" draw:text-style-name="P2" svg:width="0.348cm" svg:height="0.347cm" svg:x="3.335cm" svg:y="1.533cm">
                <text:p/>
              </draw:rect>
              <draw:rect draw:style-name="gr44" draw:text-style-name="P2" svg:width="0.348cm" svg:height="0.347cm" svg:x="3.683cm" svg:y="1.533cm">
                <text:p/>
              </draw:rect>
              <draw:rect draw:style-name="gr44" draw:text-style-name="P2" svg:width="0.347cm" svg:height="0.347cm" svg:x="4.031cm" svg:y="1.533cm">
                <text:p/>
              </draw:rect>
              <draw:rect draw:style-name="gr45" draw:text-style-name="P2" svg:width="0.348cm" svg:height="0.347cm" svg:x="4.378cm" svg:y="1.533cm">
                <text:p/>
              </draw:rect>
              <draw:rect draw:style-name="gr45" draw:text-style-name="P2" svg:width="0.347cm" svg:height="0.347cm" svg:x="4.726cm" svg:y="1.533cm">
                <text:p/>
              </draw:rect>
              <draw:rect draw:style-name="gr45" draw:text-style-name="P2" svg:width="0.348cm" svg:height="0.347cm" svg:x="5.073cm" svg:y="1.533cm">
                <text:p/>
              </draw:rect>
              <draw:rect draw:style-name="gr45" draw:text-style-name="P2" svg:width="0.348cm" svg:height="0.347cm" svg:x="5.421cm" svg:y="1.533cm">
                <text:p/>
              </draw:rect>
              <draw:rect draw:style-name="gr45" draw:text-style-name="P2" svg:width="0.347cm" svg:height="0.347cm" svg:x="5.769cm" svg:y="1.533cm">
                <text:p/>
              </draw:rect>
              <draw:rect draw:style-name="gr45" draw:text-style-name="P2" svg:width="0.348cm" svg:height="0.347cm" svg:x="6.116cm" svg:y="1.533cm">
                <text:p/>
              </draw:rect>
              <draw:rect draw:style-name="gr45" draw:text-style-name="P2" svg:width="0.347cm" svg:height="0.347cm" svg:x="6.464cm" svg:y="1.533cm">
                <text:p/>
              </draw:rect>
              <draw:rect draw:style-name="gr45" draw:text-style-name="P2" svg:width="0.348cm" svg:height="0.347cm" svg:x="6.811cm" svg:y="1.533cm">
                <text:p/>
              </draw:rect>
              <draw:rect draw:style-name="gr44" draw:text-style-name="P2" svg:width="0.348cm" svg:height="0.348cm" svg:x="0.207cm" svg:y="1.88cm">
                <text:p/>
              </draw:rect>
              <draw:rect draw:style-name="gr44" draw:text-style-name="P2" svg:width="0.347cm" svg:height="0.348cm" svg:x="0.555cm" svg:y="1.88cm">
                <text:p/>
              </draw:rect>
              <draw:rect draw:style-name="gr44" draw:text-style-name="P2" svg:width="0.348cm" svg:height="0.348cm" svg:x="0.902cm" svg:y="1.88cm">
                <text:p/>
              </draw:rect>
              <draw:rect draw:style-name="gr44" draw:text-style-name="P2" svg:width="0.347cm" svg:height="0.348cm" svg:x="1.25cm" svg:y="1.88cm">
                <text:p/>
              </draw:rect>
              <draw:rect draw:style-name="gr44" draw:text-style-name="P2" svg:width="0.348cm" svg:height="0.348cm" svg:x="1.597cm" svg:y="1.88cm">
                <text:p/>
              </draw:rect>
              <draw:rect draw:style-name="gr44" draw:text-style-name="P2" svg:width="0.348cm" svg:height="0.348cm" svg:x="1.945cm" svg:y="1.88cm">
                <text:p/>
              </draw:rect>
              <draw:rect draw:style-name="gr44" draw:text-style-name="P2" svg:width="0.347cm" svg:height="0.348cm" svg:x="2.293cm" svg:y="1.88cm">
                <text:p/>
              </draw:rect>
              <draw:rect draw:style-name="gr44" draw:text-style-name="P2" svg:width="0.348cm" svg:height="0.348cm" svg:x="2.64cm" svg:y="1.88cm">
                <text:p/>
              </draw:rect>
              <draw:rect draw:style-name="gr44" draw:text-style-name="P2" svg:width="0.347cm" svg:height="0.348cm" svg:x="2.988cm" svg:y="1.88cm">
                <text:p/>
              </draw:rect>
              <draw:rect draw:style-name="gr44" draw:text-style-name="P2" svg:width="0.348cm" svg:height="0.348cm" svg:x="3.335cm" svg:y="1.88cm">
                <text:p/>
              </draw:rect>
              <draw:rect draw:style-name="gr44" draw:text-style-name="P2" svg:width="0.348cm" svg:height="0.348cm" svg:x="3.683cm" svg:y="1.88cm">
                <text:p/>
              </draw:rect>
              <draw:rect draw:style-name="gr44" draw:text-style-name="P2" svg:width="0.347cm" svg:height="0.348cm" svg:x="4.031cm" svg:y="1.88cm">
                <text:p/>
              </draw:rect>
              <draw:rect draw:style-name="gr45" draw:text-style-name="P2" svg:width="0.348cm" svg:height="0.348cm" svg:x="4.378cm" svg:y="1.88cm">
                <text:p/>
              </draw:rect>
              <draw:rect draw:style-name="gr45" draw:text-style-name="P2" svg:width="0.347cm" svg:height="0.348cm" svg:x="4.726cm" svg:y="1.88cm">
                <text:p/>
              </draw:rect>
              <draw:rect draw:style-name="gr45" draw:text-style-name="P2" svg:width="0.348cm" svg:height="0.348cm" svg:x="5.073cm" svg:y="1.88cm">
                <text:p/>
              </draw:rect>
              <draw:rect draw:style-name="gr45" draw:text-style-name="P2" svg:width="0.348cm" svg:height="0.348cm" svg:x="5.421cm" svg:y="1.88cm">
                <text:p/>
              </draw:rect>
              <draw:rect draw:style-name="gr45" draw:text-style-name="P2" svg:width="0.347cm" svg:height="0.348cm" svg:x="5.769cm" svg:y="1.88cm">
                <text:p/>
              </draw:rect>
              <draw:rect draw:style-name="gr45" draw:text-style-name="P2" svg:width="0.348cm" svg:height="0.348cm" svg:x="6.116cm" svg:y="1.88cm">
                <text:p/>
              </draw:rect>
              <draw:rect draw:style-name="gr45" draw:text-style-name="P2" svg:width="0.347cm" svg:height="0.348cm" svg:x="6.464cm" svg:y="1.88cm">
                <text:p/>
              </draw:rect>
              <draw:rect draw:style-name="gr45" draw:text-style-name="P2" svg:width="0.348cm" svg:height="0.348cm" svg:x="6.811cm" svg:y="1.88cm">
                <text:p/>
              </draw:rect>
            </draw:g>
          </table:table-cell>
          <table:table-cell table:style-name="ce40"/>
          <table:table-cell/>
          <table:table-cell table:style-name="Default"/>
          <table:table-cell table:style-name="ce50" table:formula="oooc:=IF(OR(ISFORMULA([.B32]);ISBLANK([.H32]));&quot;&quot;;IF(ISERROR(FIND(&quot;|&quot;&amp;SUBSTITUTE([.B32];&quot; &quot;;&quot;&quot;) &amp;&quot;|&quot;;&quot;|&quot; &amp; SUBSTITUTE([.H32];&quot; &quot;;&quot;&quot;) &amp;&quot;|&quot;));0;1))">
            <text:p/>
          </table:table-cell>
          <table:table-cell table:style-name="ce45" table:formula="oooc:=IF([.E32]=&quot;&quot;;&quot;&quot;;IF([$Namen.$G$2]=[$Namen.$I$1];IF([.E32]&gt;0;&quot;&quot;;&quot;&quot;);&quot; &quot;))">
            <text:p/>
          </table:table-cell>
          <table:table-cell table:style-name="ce60"/>
          <table:table-cell/>
          <table:table-cell table:style-name="ce63"/>
          <table:table-cell table:style-name="ce64"/>
          <table:table-cell table:number-columns-repeated="246"/>
        </table:table-row>
        <table:table-row table:style-name="ro1">
          <table:table-cell/>
          <table:table-cell table:style-name="ce40"/>
          <table:table-cell/>
          <table:table-cell table:style-name="Default"/>
          <table:table-cell table:style-name="ce50" table:formula="oooc:=IF(OR(ISFORMULA([.B33]);ISBLANK([.H33]));&quot;&quot;;IF(ISERROR(FIND(&quot;|&quot;&amp;SUBSTITUTE([.B33];&quot; &quot;;&quot;&quot;) &amp;&quot;|&quot;;&quot;|&quot; &amp; SUBSTITUTE([.H33];&quot; &quot;;&quot;&quot;) &amp;&quot;|&quot;));0;1))" office:value-type="float" office:value="0">
            <text:p>0</text:p>
          </table:table-cell>
          <table:table-cell table:style-name="ce45" table:formula="oooc:=IF([.E33]=&quot;&quot;;&quot;&quot;;IF([$Namen.$G$2]=[$Namen.$I$1];IF([.E33]&gt;0;&quot;&quot;;&quot;&quot;);&quot; &quot;))" office:value-type="string" office:string-value=" ">
            <text:p><text:s/></text:p>
          </table:table-cell>
          <table:table-cell table:style-name="ce60"/>
          <table:table-cell office:value-type="float" office:value="13">
            <text:p>13</text:p>
          </table:table-cell>
          <table:table-cell table:number-columns-repeated="248"/>
        </table:table-row>
        <table:table-row table:style-name="ro1">
          <table:table-cell/>
          <table:table-cell table:style-name="ce41"/>
          <table:table-cell/>
          <table:table-cell table:style-name="Default"/>
          <table:table-cell table:style-name="ce50" table:formula="oooc:=IF(OR(ISFORMULA([.B34]);ISBLANK([.H34]));&quot;&quot;;IF(ISERROR(FIND(&quot;|&quot;&amp;SUBSTITUTE([.B34];&quot; &quot;;&quot;&quot;) &amp;&quot;|&quot;;&quot;|&quot; &amp; SUBSTITUTE([.H34];&quot; &quot;;&quot;&quot;) &amp;&quot;|&quot;));0;1))" office:value-type="float" office:value="0">
            <text:p>0</text:p>
          </table:table-cell>
          <table:table-cell table:style-name="ce45" table:formula="oooc:=IF([.E34]=&quot;&quot;;&quot;&quot;;IF([$Namen.$G$2]=[$Namen.$I$1];IF([.E34]&gt;0;&quot;&quot;;&quot;&quot;);&quot; &quot;))" office:value-type="string" office:string-value=" ">
            <text:p><text:s/></text:p>
          </table:table-cell>
          <table:table-cell table:style-name="ce60"/>
          <table:table-cell office:value-type="float" office:value="25">
            <text:p>25</text:p>
          </table:table-cell>
          <table:table-cell table:number-columns-repeated="248"/>
        </table:table-row>
        <table:table-row table:style-name="ro1">
          <table:table-cell/>
          <table:table-cell table:style-name="ce40"/>
          <table:table-cell/>
          <table:table-cell table:style-name="Default"/>
          <table:table-cell table:style-name="ce50" table:formula="oooc:=IF(OR(ISFORMULA([.B35]);ISBLANK([.H35]));&quot;&quot;;IF(ISERROR(FIND(&quot;|&quot;&amp;SUBSTITUTE([.B35];&quot; &quot;;&quot;&quot;) &amp;&quot;|&quot;;&quot;|&quot; &amp; SUBSTITUTE([.H35];&quot; &quot;;&quot;&quot;) &amp;&quot;|&quot;));0;1))">
            <text:p/>
          </table:table-cell>
          <table:table-cell table:style-name="ce45" table:formula="oooc:=IF([.E35]=&quot;&quot;;&quot;&quot;;IF([$Namen.$G$2]=[$Namen.$I$1];IF([.E35]&gt;0;&quot;&quot;;&quot;&quot;);&quot; &quot;))">
            <text:p/>
          </table:table-cell>
          <table:table-cell/>
          <table:table-cell/>
          <table:table-cell table:number-columns-repeated="248"/>
        </table:table-row>
        <table:table-row table:style-name="ro1">
          <table:table-cell>
            <draw:g table:end-cell-address="Tabelle1.A41" table:end-x="7.21cm" table:end-y="0.124cm" draw:z-index="6">
              <draw:rect draw:style-name="gr44" draw:text-style-name="P2" svg:width="0.303cm" svg:height="0.303cm" svg:x="4.184cm" svg:y="0.199cm">
                <text:p/>
              </draw:rect>
              <draw:rect draw:style-name="gr44" draw:text-style-name="P2" svg:width="0.303cm" svg:height="0.303cm" svg:x="4.487cm" svg:y="0.199cm">
                <text:p/>
              </draw:rect>
              <draw:rect draw:style-name="gr44" draw:text-style-name="P2" svg:width="0.302cm" svg:height="0.303cm" svg:x="4.79cm" svg:y="0.199cm">
                <text:p/>
              </draw:rect>
              <draw:rect draw:style-name="gr44" draw:text-style-name="P2" svg:width="0.303cm" svg:height="0.303cm" svg:x="5.092cm" svg:y="0.199cm">
                <text:p/>
              </draw:rect>
              <draw:rect draw:style-name="gr44" draw:text-style-name="P2" svg:width="0.302cm" svg:height="0.303cm" svg:x="5.395cm" svg:y="0.199cm">
                <text:p/>
              </draw:rect>
              <draw:rect draw:style-name="gr44" draw:text-style-name="P2" svg:width="0.302cm" svg:height="0.303cm" svg:x="5.697cm" svg:y="0.199cm">
                <text:p/>
              </draw:rect>
              <draw:rect draw:style-name="gr44" draw:text-style-name="P2" svg:width="0.303cm" svg:height="0.303cm" svg:x="5.999cm" svg:y="0.199cm">
                <text:p/>
              </draw:rect>
              <draw:rect draw:style-name="gr44" draw:text-style-name="P2" svg:width="0.302cm" svg:height="0.303cm" svg:x="6.302cm" svg:y="0.199cm">
                <text:p/>
              </draw:rect>
              <draw:rect draw:style-name="gr44" draw:text-style-name="P2" svg:width="0.303cm" svg:height="0.303cm" svg:x="6.604cm" svg:y="0.199cm">
                <text:p/>
              </draw:rect>
              <draw:rect draw:style-name="gr44" draw:text-style-name="P2" svg:width="0.303cm" svg:height="0.303cm" svg:x="6.907cm" svg:y="0.199cm">
                <text:p/>
              </draw:rect>
              <draw:rect draw:style-name="gr44" draw:text-style-name="P2" svg:width="0.303cm" svg:height="0.303cm" svg:x="4.184cm" svg:y="0.502cm">
                <text:p/>
              </draw:rect>
              <draw:rect draw:style-name="gr44" draw:text-style-name="P2" svg:width="0.303cm" svg:height="0.303cm" svg:x="4.487cm" svg:y="0.502cm">
                <text:p/>
              </draw:rect>
              <draw:rect draw:style-name="gr44" draw:text-style-name="P2" svg:width="0.302cm" svg:height="0.303cm" svg:x="4.79cm" svg:y="0.502cm">
                <text:p/>
              </draw:rect>
              <draw:rect draw:style-name="gr44" draw:text-style-name="P2" svg:width="0.303cm" svg:height="0.303cm" svg:x="5.092cm" svg:y="0.502cm">
                <text:p/>
              </draw:rect>
              <draw:rect draw:style-name="gr44" draw:text-style-name="P2" svg:width="0.302cm" svg:height="0.303cm" svg:x="5.395cm" svg:y="0.502cm">
                <text:p/>
              </draw:rect>
              <draw:rect draw:style-name="gr44" draw:text-style-name="P2" svg:width="0.302cm" svg:height="0.303cm" svg:x="5.697cm" svg:y="0.502cm">
                <text:p/>
              </draw:rect>
              <draw:rect draw:style-name="gr44" draw:text-style-name="P2" svg:width="0.303cm" svg:height="0.303cm" svg:x="5.999cm" svg:y="0.502cm">
                <text:p/>
              </draw:rect>
              <draw:rect draw:style-name="gr44" draw:text-style-name="P2" svg:width="0.302cm" svg:height="0.303cm" svg:x="6.302cm" svg:y="0.502cm">
                <text:p/>
              </draw:rect>
              <draw:rect draw:style-name="gr44" draw:text-style-name="P2" svg:width="0.303cm" svg:height="0.303cm" svg:x="6.604cm" svg:y="0.502cm">
                <text:p/>
              </draw:rect>
              <draw:rect draw:style-name="gr44" draw:text-style-name="P2" svg:width="0.303cm" svg:height="0.303cm" svg:x="6.907cm" svg:y="0.502cm">
                <text:p/>
              </draw:rect>
              <draw:rect draw:style-name="gr44" draw:text-style-name="P2" svg:width="0.303cm" svg:height="0.301cm" svg:x="4.184cm" svg:y="0.805cm">
                <text:p/>
              </draw:rect>
              <draw:rect draw:style-name="gr44" draw:text-style-name="P2" svg:width="0.303cm" svg:height="0.301cm" svg:x="4.487cm" svg:y="0.805cm">
                <text:p/>
              </draw:rect>
              <draw:rect draw:style-name="gr44" draw:text-style-name="P2" svg:width="0.302cm" svg:height="0.301cm" svg:x="4.79cm" svg:y="0.805cm">
                <text:p/>
              </draw:rect>
              <draw:rect draw:style-name="gr44" draw:text-style-name="P2" svg:width="0.303cm" svg:height="0.301cm" svg:x="5.092cm" svg:y="0.805cm">
                <text:p/>
              </draw:rect>
              <draw:rect draw:style-name="gr44" draw:text-style-name="P2" svg:width="0.302cm" svg:height="0.301cm" svg:x="5.395cm" svg:y="0.805cm">
                <text:p/>
              </draw:rect>
              <draw:rect draw:style-name="gr44" draw:text-style-name="P2" svg:width="0.302cm" svg:height="0.301cm" svg:x="5.697cm" svg:y="0.805cm">
                <text:p/>
              </draw:rect>
              <draw:rect draw:style-name="gr44" draw:text-style-name="P2" svg:width="0.303cm" svg:height="0.301cm" svg:x="5.999cm" svg:y="0.805cm">
                <text:p/>
              </draw:rect>
              <draw:rect draw:style-name="gr44" draw:text-style-name="P2" svg:width="0.302cm" svg:height="0.301cm" svg:x="6.302cm" svg:y="0.805cm">
                <text:p/>
              </draw:rect>
              <draw:rect draw:style-name="gr44" draw:text-style-name="P2" svg:width="0.303cm" svg:height="0.301cm" svg:x="6.604cm" svg:y="0.805cm">
                <text:p/>
              </draw:rect>
              <draw:rect draw:style-name="gr44" draw:text-style-name="P2" svg:width="0.303cm" svg:height="0.301cm" svg:x="6.907cm" svg:y="0.805cm">
                <text:p/>
              </draw:rect>
              <draw:rect draw:style-name="gr44" draw:text-style-name="P2" svg:width="0.303cm" svg:height="0.303cm" svg:x="4.184cm" svg:y="1.106cm">
                <text:p/>
              </draw:rect>
              <draw:rect draw:style-name="gr44" draw:text-style-name="P2" svg:width="0.303cm" svg:height="0.303cm" svg:x="4.487cm" svg:y="1.106cm">
                <text:p/>
              </draw:rect>
              <draw:rect draw:style-name="gr44" draw:text-style-name="P2" svg:width="0.302cm" svg:height="0.303cm" svg:x="4.79cm" svg:y="1.106cm">
                <text:p/>
              </draw:rect>
              <draw:rect draw:style-name="gr44" draw:text-style-name="P2" svg:width="0.303cm" svg:height="0.303cm" svg:x="5.092cm" svg:y="1.106cm">
                <text:p/>
              </draw:rect>
              <draw:rect draw:style-name="gr44" draw:text-style-name="P2" svg:width="0.302cm" svg:height="0.303cm" svg:x="5.395cm" svg:y="1.106cm">
                <text:p/>
              </draw:rect>
              <draw:rect draw:style-name="gr44" draw:text-style-name="P2" svg:width="0.302cm" svg:height="0.303cm" svg:x="5.697cm" svg:y="1.106cm">
                <text:p/>
              </draw:rect>
              <draw:rect draw:style-name="gr44" draw:text-style-name="P2" svg:width="0.303cm" svg:height="0.303cm" svg:x="5.999cm" svg:y="1.106cm">
                <text:p/>
              </draw:rect>
              <draw:rect draw:style-name="gr44" draw:text-style-name="P2" svg:width="0.302cm" svg:height="0.303cm" svg:x="6.302cm" svg:y="1.106cm">
                <text:p/>
              </draw:rect>
              <draw:rect draw:style-name="gr44" draw:text-style-name="P2" svg:width="0.303cm" svg:height="0.303cm" svg:x="6.604cm" svg:y="1.106cm">
                <text:p/>
              </draw:rect>
              <draw:rect draw:style-name="gr44" draw:text-style-name="P2" svg:width="0.303cm" svg:height="0.303cm" svg:x="6.907cm" svg:y="1.106cm">
                <text:p/>
              </draw:rect>
              <draw:rect draw:style-name="gr44" draw:text-style-name="P2" svg:width="0.303cm" svg:height="0.303cm" svg:x="4.184cm" svg:y="1.409cm">
                <text:p/>
              </draw:rect>
              <draw:rect draw:style-name="gr44" draw:text-style-name="P2" svg:width="0.303cm" svg:height="0.303cm" svg:x="4.487cm" svg:y="1.409cm">
                <text:p/>
              </draw:rect>
              <draw:rect draw:style-name="gr44" draw:text-style-name="P2" svg:width="0.302cm" svg:height="0.303cm" svg:x="4.79cm" svg:y="1.409cm">
                <text:p/>
              </draw:rect>
              <draw:rect draw:style-name="gr44" draw:text-style-name="P2" svg:width="0.303cm" svg:height="0.303cm" svg:x="5.092cm" svg:y="1.409cm">
                <text:p/>
              </draw:rect>
              <draw:rect draw:style-name="gr44" draw:text-style-name="P2" svg:width="0.302cm" svg:height="0.303cm" svg:x="5.395cm" svg:y="1.409cm">
                <text:p/>
              </draw:rect>
              <draw:rect draw:style-name="gr44" draw:text-style-name="P2" svg:width="0.302cm" svg:height="0.303cm" svg:x="5.697cm" svg:y="1.409cm">
                <text:p/>
              </draw:rect>
              <draw:rect draw:style-name="gr44" draw:text-style-name="P2" svg:width="0.303cm" svg:height="0.303cm" svg:x="5.999cm" svg:y="1.409cm">
                <text:p/>
              </draw:rect>
              <draw:rect draw:style-name="gr44" draw:text-style-name="P2" svg:width="0.302cm" svg:height="0.303cm" svg:x="6.302cm" svg:y="1.409cm">
                <text:p/>
              </draw:rect>
              <draw:rect draw:style-name="gr44" draw:text-style-name="P2" svg:width="0.303cm" svg:height="0.303cm" svg:x="6.604cm" svg:y="1.409cm">
                <text:p/>
              </draw:rect>
              <draw:rect draw:style-name="gr44" draw:text-style-name="P2" svg:width="0.303cm" svg:height="0.303cm" svg:x="6.907cm" svg:y="1.409cm">
                <text:p/>
              </draw:rect>
              <draw:rect draw:style-name="gr44" draw:text-style-name="P2" svg:width="0.303cm" svg:height="0.303cm" svg:x="4.184cm" svg:y="1.712cm">
                <text:p/>
              </draw:rect>
              <draw:rect draw:style-name="gr44" draw:text-style-name="P2" svg:width="0.303cm" svg:height="0.303cm" svg:x="4.487cm" svg:y="1.712cm">
                <text:p/>
              </draw:rect>
              <draw:rect draw:style-name="gr44" draw:text-style-name="P2" svg:width="0.302cm" svg:height="0.303cm" svg:x="4.79cm" svg:y="1.712cm">
                <text:p/>
              </draw:rect>
              <draw:rect draw:style-name="gr44" draw:text-style-name="P2" svg:width="0.303cm" svg:height="0.303cm" svg:x="5.092cm" svg:y="1.712cm">
                <text:p/>
              </draw:rect>
              <draw:rect draw:style-name="gr44" draw:text-style-name="P2" svg:width="0.302cm" svg:height="0.303cm" svg:x="5.395cm" svg:y="1.712cm">
                <text:p/>
              </draw:rect>
              <draw:rect draw:style-name="gr44" draw:text-style-name="P2" svg:width="0.302cm" svg:height="0.303cm" svg:x="5.697cm" svg:y="1.712cm">
                <text:p/>
              </draw:rect>
              <draw:rect draw:style-name="gr45" draw:text-style-name="P2" svg:width="0.303cm" svg:height="0.303cm" svg:x="5.999cm" svg:y="1.712cm">
                <text:p/>
              </draw:rect>
              <draw:rect draw:style-name="gr44" draw:text-style-name="P2" svg:width="0.302cm" svg:height="0.303cm" svg:x="6.302cm" svg:y="1.712cm">
                <text:p/>
              </draw:rect>
              <draw:rect draw:style-name="gr44" draw:text-style-name="P2" svg:width="0.303cm" svg:height="0.303cm" svg:x="6.604cm" svg:y="1.712cm">
                <text:p/>
              </draw:rect>
              <draw:rect draw:style-name="gr44" draw:text-style-name="P2" svg:width="0.303cm" svg:height="0.303cm" svg:x="6.907cm" svg:y="1.712cm">
                <text:p/>
              </draw:rect>
              <draw:rect draw:style-name="gr44" draw:text-style-name="P2" svg:width="0.303cm" svg:height="0.303cm" svg:x="4.184cm" svg:y="2.015cm">
                <text:p/>
              </draw:rect>
              <draw:rect draw:style-name="gr44" draw:text-style-name="P2" svg:width="0.303cm" svg:height="0.303cm" svg:x="4.487cm" svg:y="2.015cm">
                <text:p/>
              </draw:rect>
              <draw:rect draw:style-name="gr44" draw:text-style-name="P2" svg:width="0.302cm" svg:height="0.303cm" svg:x="4.79cm" svg:y="2.015cm">
                <text:p/>
              </draw:rect>
              <draw:rect draw:style-name="gr44" draw:text-style-name="P2" svg:width="0.303cm" svg:height="0.303cm" svg:x="5.092cm" svg:y="2.015cm">
                <text:p/>
              </draw:rect>
              <draw:rect draw:style-name="gr44" draw:text-style-name="P2" svg:width="0.302cm" svg:height="0.303cm" svg:x="5.395cm" svg:y="2.015cm">
                <text:p/>
              </draw:rect>
              <draw:rect draw:style-name="gr44" draw:text-style-name="P2" svg:width="0.302cm" svg:height="0.303cm" svg:x="5.697cm" svg:y="2.015cm">
                <text:p/>
              </draw:rect>
              <draw:rect draw:style-name="gr44" draw:text-style-name="P2" svg:width="0.303cm" svg:height="0.303cm" svg:x="5.999cm" svg:y="2.015cm">
                <text:p/>
              </draw:rect>
              <draw:rect draw:style-name="gr44" draw:text-style-name="P2" svg:width="0.302cm" svg:height="0.303cm" svg:x="6.302cm" svg:y="2.015cm">
                <text:p/>
              </draw:rect>
              <draw:rect draw:style-name="gr44" draw:text-style-name="P2" svg:width="0.303cm" svg:height="0.303cm" svg:x="6.604cm" svg:y="2.015cm">
                <text:p/>
              </draw:rect>
              <draw:rect draw:style-name="gr44" draw:text-style-name="P2" svg:width="0.303cm" svg:height="0.303cm" svg:x="6.907cm" svg:y="2.015cm">
                <text:p/>
              </draw:rect>
              <draw:rect draw:style-name="gr44" draw:text-style-name="P2" svg:width="0.303cm" svg:height="0.301cm" svg:x="4.184cm" svg:y="2.318cm">
                <text:p/>
              </draw:rect>
              <draw:rect draw:style-name="gr44" draw:text-style-name="P2" svg:width="0.303cm" svg:height="0.301cm" svg:x="4.487cm" svg:y="2.318cm">
                <text:p/>
              </draw:rect>
              <draw:rect draw:style-name="gr44" draw:text-style-name="P2" svg:width="0.302cm" svg:height="0.301cm" svg:x="4.79cm" svg:y="2.318cm">
                <text:p/>
              </draw:rect>
              <draw:rect draw:style-name="gr44" draw:text-style-name="P2" svg:width="0.303cm" svg:height="0.301cm" svg:x="5.092cm" svg:y="2.318cm">
                <text:p/>
              </draw:rect>
              <draw:rect draw:style-name="gr44" draw:text-style-name="P2" svg:width="0.302cm" svg:height="0.301cm" svg:x="5.395cm" svg:y="2.318cm">
                <text:p/>
              </draw:rect>
              <draw:rect draw:style-name="gr44" draw:text-style-name="P2" svg:width="0.302cm" svg:height="0.301cm" svg:x="5.697cm" svg:y="2.318cm">
                <text:p/>
              </draw:rect>
              <draw:rect draw:style-name="gr44" draw:text-style-name="P2" svg:width="0.303cm" svg:height="0.301cm" svg:x="5.999cm" svg:y="2.318cm">
                <text:p/>
              </draw:rect>
              <draw:rect draw:style-name="gr44" draw:text-style-name="P2" svg:width="0.302cm" svg:height="0.301cm" svg:x="6.302cm" svg:y="2.318cm">
                <text:p/>
              </draw:rect>
              <draw:rect draw:style-name="gr44" draw:text-style-name="P2" svg:width="0.303cm" svg:height="0.301cm" svg:x="6.604cm" svg:y="2.318cm">
                <text:p/>
              </draw:rect>
              <draw:rect draw:style-name="gr44" draw:text-style-name="P2" svg:width="0.303cm" svg:height="0.301cm" svg:x="6.907cm" svg:y="2.318cm">
                <text:p/>
              </draw:rect>
              <draw:rect draw:style-name="gr44" draw:text-style-name="P2" svg:width="0.303cm" svg:height="0.303cm" svg:x="4.184cm" svg:y="2.619cm">
                <text:p/>
              </draw:rect>
              <draw:rect draw:style-name="gr44" draw:text-style-name="P2" svg:width="0.303cm" svg:height="0.303cm" svg:x="4.487cm" svg:y="2.619cm">
                <text:p/>
              </draw:rect>
              <draw:rect draw:style-name="gr44" draw:text-style-name="P2" svg:width="0.302cm" svg:height="0.303cm" svg:x="4.79cm" svg:y="2.619cm">
                <text:p/>
              </draw:rect>
              <draw:rect draw:style-name="gr44" draw:text-style-name="P2" svg:width="0.303cm" svg:height="0.303cm" svg:x="5.092cm" svg:y="2.619cm">
                <text:p/>
              </draw:rect>
              <draw:rect draw:style-name="gr44" draw:text-style-name="P2" svg:width="0.302cm" svg:height="0.303cm" svg:x="5.395cm" svg:y="2.619cm">
                <text:p/>
              </draw:rect>
              <draw:rect draw:style-name="gr44" draw:text-style-name="P2" svg:width="0.302cm" svg:height="0.303cm" svg:x="5.697cm" svg:y="2.619cm">
                <text:p/>
              </draw:rect>
              <draw:rect draw:style-name="gr44" draw:text-style-name="P2" svg:width="0.303cm" svg:height="0.303cm" svg:x="5.999cm" svg:y="2.619cm">
                <text:p/>
              </draw:rect>
              <draw:rect draw:style-name="gr44" draw:text-style-name="P2" svg:width="0.302cm" svg:height="0.303cm" svg:x="6.302cm" svg:y="2.619cm">
                <text:p/>
              </draw:rect>
              <draw:rect draw:style-name="gr44" draw:text-style-name="P2" svg:width="0.303cm" svg:height="0.303cm" svg:x="6.604cm" svg:y="2.619cm">
                <text:p/>
              </draw:rect>
              <draw:rect draw:style-name="gr44" draw:text-style-name="P2" svg:width="0.303cm" svg:height="0.303cm" svg:x="6.907cm" svg:y="2.619cm">
                <text:p/>
              </draw:rect>
              <draw:rect draw:style-name="gr44" draw:text-style-name="P2" svg:width="0.303cm" svg:height="0.303cm" svg:x="4.184cm" svg:y="2.922cm">
                <text:p/>
              </draw:rect>
              <draw:rect draw:style-name="gr44" draw:text-style-name="P2" svg:width="0.303cm" svg:height="0.303cm" svg:x="4.487cm" svg:y="2.922cm">
                <text:p/>
              </draw:rect>
              <draw:rect draw:style-name="gr44" draw:text-style-name="P2" svg:width="0.302cm" svg:height="0.303cm" svg:x="4.79cm" svg:y="2.922cm">
                <text:p/>
              </draw:rect>
              <draw:rect draw:style-name="gr44" draw:text-style-name="P2" svg:width="0.303cm" svg:height="0.303cm" svg:x="5.092cm" svg:y="2.922cm">
                <text:p/>
              </draw:rect>
              <draw:rect draw:style-name="gr44" draw:text-style-name="P2" svg:width="0.302cm" svg:height="0.303cm" svg:x="5.395cm" svg:y="2.922cm">
                <text:p/>
              </draw:rect>
              <draw:rect draw:style-name="gr44" draw:text-style-name="P2" svg:width="0.302cm" svg:height="0.303cm" svg:x="5.697cm" svg:y="2.922cm">
                <text:p/>
              </draw:rect>
              <draw:rect draw:style-name="gr44" draw:text-style-name="P2" svg:width="0.303cm" svg:height="0.303cm" svg:x="5.999cm" svg:y="2.922cm">
                <text:p/>
              </draw:rect>
              <draw:rect draw:style-name="gr44" draw:text-style-name="P2" svg:width="0.302cm" svg:height="0.303cm" svg:x="6.302cm" svg:y="2.922cm">
                <text:p/>
              </draw:rect>
              <draw:rect draw:style-name="gr44" draw:text-style-name="P2" svg:width="0.303cm" svg:height="0.303cm" svg:x="6.604cm" svg:y="2.922cm">
                <text:p/>
              </draw:rect>
              <draw:rect draw:style-name="gr44" draw:text-style-name="P2" svg:width="0.303cm" svg:height="0.303cm" svg:x="6.907cm" svg:y="2.922cm">
                <text:p/>
              </draw:rect>
            </draw:g>
          </table:table-cell>
          <table:table-cell table:style-name="ce40"/>
          <table:table-cell/>
          <table:table-cell table:style-name="Default"/>
          <table:table-cell table:style-name="ce50" table:formula="oooc:=IF(OR(ISFORMULA([.B36]);ISBLANK([.H36]));&quot;&quot;;IF(ISERROR(FIND(&quot;|&quot;&amp;SUBSTITUTE([.B36];&quot; &quot;;&quot;&quot;) &amp;&quot;|&quot;;&quot;|&quot; &amp; SUBSTITUTE([.H36];&quot; &quot;;&quot;&quot;) &amp;&quot;|&quot;));0;1))">
            <text:p/>
          </table:table-cell>
          <table:table-cell table:style-name="ce45" table:formula="oooc:=IF([.E36]=&quot;&quot;;&quot;&quot;;IF([$Namen.$G$2]=[$Namen.$I$1];IF([.E36]&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37]);ISBLANK([.H37]));&quot;&quot;;IF(ISERROR(FIND(&quot;|&quot;&amp;SUBSTITUTE([.B37];&quot; &quot;;&quot;&quot;) &amp;&quot;|&quot;;&quot;|&quot; &amp; SUBSTITUTE([.H37];&quot; &quot;;&quot;&quot;) &amp;&quot;|&quot;));0;1))" office:value-type="float" office:value="0">
            <text:p>0</text:p>
          </table:table-cell>
          <table:table-cell table:style-name="ce45" table:formula="oooc:=IF([.E37]=&quot;&quot;;&quot;&quot;;IF([$Namen.$G$2]=[$Namen.$I$1];IF([.E37]&gt;0;&quot;&quot;;&quot;&quot;);&quot; &quot;))" office:value-type="string" office:string-value=" ">
            <text:p><text:s/></text:p>
          </table:table-cell>
          <table:table-cell/>
          <table:table-cell office:value-type="float" office:value="1">
            <text:p>1</text:p>
          </table:table-cell>
          <table:table-cell table:number-columns-repeated="248"/>
        </table:table-row>
        <table:table-row table:style-name="ro1">
          <table:table-cell/>
          <table:table-cell table:style-name="ce41"/>
          <table:table-cell/>
          <table:table-cell table:style-name="Default"/>
          <table:table-cell table:style-name="ce50" table:formula="oooc:=IF(OR(ISFORMULA([.B38]);ISBLANK([.H38]));&quot;&quot;;IF(ISERROR(FIND(&quot;|&quot;&amp;SUBSTITUTE([.B38];&quot; &quot;;&quot;&quot;) &amp;&quot;|&quot;;&quot;|&quot; &amp; SUBSTITUTE([.H38];&quot; &quot;;&quot;&quot;) &amp;&quot;|&quot;));0;1))" office:value-type="float" office:value="0">
            <text:p>0</text:p>
          </table:table-cell>
          <table:table-cell table:style-name="ce45" table:formula="oooc:=IF([.E38]=&quot;&quot;;&quot;&quot;;IF([$Namen.$G$2]=[$Namen.$I$1];IF([.E38]&gt;0;&quot;&quot;;&quot;&quot;);&quot; &quot;))" office:value-type="string" office:string-value=" ">
            <text:p><text:s/></text:p>
          </table:table-cell>
          <table:table-cell/>
          <table:table-cell office:value-type="float" office:value="100">
            <text:p>100</text:p>
          </table:table-cell>
          <table:table-cell table:number-columns-repeated="248"/>
        </table:table-row>
        <table:table-row table:style-name="ro1">
          <table:table-cell/>
          <table:table-cell table:style-name="ce40"/>
          <table:table-cell/>
          <table:table-cell table:style-name="Default"/>
          <table:table-cell table:style-name="ce50" table:formula="oooc:=IF(OR(ISFORMULA([.B39]);ISBLANK([.H39]));&quot;&quot;;IF(ISERROR(FIND(&quot;|&quot;&amp;SUBSTITUTE([.B39];&quot; &quot;;&quot;&quot;) &amp;&quot;|&quot;;&quot;|&quot; &amp; SUBSTITUTE([.H39];&quot; &quot;;&quot;&quot;) &amp;&quot;|&quot;));0;1))">
            <text:p/>
          </table:table-cell>
          <table:table-cell table:style-name="ce45" table:formula="oooc:=IF([.E39]=&quot;&quot;;&quot;&quot;;IF([$Namen.$G$2]=[$Namen.$I$1];IF([.E39]&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40]);ISBLANK([.H40]));&quot;&quot;;IF(ISERROR(FIND(&quot;|&quot;&amp;SUBSTITUTE([.B40];&quot; &quot;;&quot;&quot;) &amp;&quot;|&quot;;&quot;|&quot; &amp; SUBSTITUTE([.H40];&quot; &quot;;&quot;&quot;) &amp;&quot;|&quot;));0;1))">
            <text:p/>
          </table:table-cell>
          <table:table-cell table:style-name="ce45" table:formula="oooc:=IF([.E40]=&quot;&quot;;&quot;&quot;;IF([$Namen.$G$2]=[$Namen.$I$1];IF([.E40]&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41]);ISBLANK([.H41]));&quot;&quot;;IF(ISERROR(FIND(&quot;|&quot;&amp;SUBSTITUTE([.B41];&quot; &quot;;&quot;&quot;) &amp;&quot;|&quot;;&quot;|&quot; &amp; SUBSTITUTE([.H41];&quot; &quot;;&quot;&quot;) &amp;&quot;|&quot;));0;1))">
            <text:p/>
          </table:table-cell>
          <table:table-cell table:style-name="ce45" table:formula="oooc:=IF([.E41]=&quot;&quot;;&quot;&quot;;IF([$Namen.$G$2]=[$Namen.$I$1];IF([.E41]&gt;0;&quot;&quot;;&quot;&quot;);&quot; &quot;))">
            <text:p/>
          </table:table-cell>
          <table:table-cell/>
          <table:table-cell/>
          <table:table-cell table:number-columns-repeated="248"/>
        </table:table-row>
        <table:table-row table:style-name="ro1">
          <table:table-cell>
            <draw:g table:end-cell-address="Tabelle1.A46" table:end-x="7.162cm" table:end-y="0.46cm" draw:z-index="7">
              <draw:rect draw:style-name="gr44" draw:text-style-name="P2" svg:width="0.294cm" svg:height="0.294cm" svg:x="4.221cm" svg:y="0.002cm">
                <text:p/>
              </draw:rect>
              <draw:rect draw:style-name="gr44" draw:text-style-name="P2" svg:width="0.295cm" svg:height="0.294cm" svg:x="4.515cm" svg:y="0.002cm">
                <text:p/>
              </draw:rect>
              <draw:rect draw:style-name="gr44" draw:text-style-name="P2" svg:width="0.294cm" svg:height="0.294cm" svg:x="4.81cm" svg:y="0.002cm">
                <text:p/>
              </draw:rect>
              <draw:rect draw:style-name="gr44" draw:text-style-name="P2" svg:width="0.294cm" svg:height="0.294cm" svg:x="5.104cm" svg:y="0.002cm">
                <text:p/>
              </draw:rect>
              <draw:rect draw:style-name="gr44" draw:text-style-name="P2" svg:width="0.294cm" svg:height="0.294cm" svg:x="5.398cm" svg:y="0.002cm">
                <text:p/>
              </draw:rect>
              <draw:rect draw:style-name="gr44" draw:text-style-name="P2" svg:width="0.293cm" svg:height="0.294cm" svg:x="5.692cm" svg:y="0.002cm">
                <text:p/>
              </draw:rect>
              <draw:rect draw:style-name="gr44" draw:text-style-name="P2" svg:width="0.294cm" svg:height="0.294cm" svg:x="5.985cm" svg:y="0.002cm">
                <text:p/>
              </draw:rect>
              <draw:rect draw:style-name="gr44" draw:text-style-name="P2" svg:width="0.294cm" svg:height="0.294cm" svg:x="6.279cm" svg:y="0.002cm">
                <text:p/>
              </draw:rect>
              <draw:rect draw:style-name="gr44" draw:text-style-name="P2" svg:width="0.295cm" svg:height="0.294cm" svg:x="6.573cm" svg:y="0.002cm">
                <text:p/>
              </draw:rect>
              <draw:rect draw:style-name="gr44" draw:text-style-name="P2" svg:width="0.294cm" svg:height="0.294cm" svg:x="6.868cm" svg:y="0.002cm">
                <text:p/>
              </draw:rect>
              <draw:rect draw:style-name="gr44" draw:text-style-name="P2" svg:width="0.294cm" svg:height="0.295cm" svg:x="4.221cm" svg:y="0.296cm">
                <text:p/>
              </draw:rect>
              <draw:rect draw:style-name="gr44" draw:text-style-name="P2" svg:width="0.295cm" svg:height="0.295cm" svg:x="4.515cm" svg:y="0.296cm">
                <text:p/>
              </draw:rect>
              <draw:rect draw:style-name="gr44" draw:text-style-name="P2" svg:width="0.294cm" svg:height="0.295cm" svg:x="4.81cm" svg:y="0.296cm">
                <text:p/>
              </draw:rect>
              <draw:rect draw:style-name="gr44" draw:text-style-name="P2" svg:width="0.294cm" svg:height="0.295cm" svg:x="5.104cm" svg:y="0.296cm">
                <text:p/>
              </draw:rect>
              <draw:rect draw:style-name="gr44" draw:text-style-name="P2" svg:width="0.294cm" svg:height="0.295cm" svg:x="5.398cm" svg:y="0.296cm">
                <text:p/>
              </draw:rect>
              <draw:rect draw:style-name="gr44" draw:text-style-name="P2" svg:width="0.293cm" svg:height="0.295cm" svg:x="5.692cm" svg:y="0.296cm">
                <text:p/>
              </draw:rect>
              <draw:rect draw:style-name="gr44" draw:text-style-name="P2" svg:width="0.294cm" svg:height="0.295cm" svg:x="5.985cm" svg:y="0.296cm">
                <text:p/>
              </draw:rect>
              <draw:rect draw:style-name="gr44" draw:text-style-name="P2" svg:width="0.294cm" svg:height="0.295cm" svg:x="6.279cm" svg:y="0.296cm">
                <text:p/>
              </draw:rect>
              <draw:rect draw:style-name="gr44" draw:text-style-name="P2" svg:width="0.295cm" svg:height="0.295cm" svg:x="6.573cm" svg:y="0.296cm">
                <text:p/>
              </draw:rect>
              <draw:rect draw:style-name="gr44" draw:text-style-name="P2" svg:width="0.294cm" svg:height="0.295cm" svg:x="6.868cm" svg:y="0.296cm">
                <text:p/>
              </draw:rect>
              <draw:rect draw:style-name="gr44" draw:text-style-name="P2" svg:width="0.294cm" svg:height="0.292cm" svg:x="4.221cm" svg:y="0.591cm">
                <text:p/>
              </draw:rect>
              <draw:rect draw:style-name="gr44" draw:text-style-name="P2" svg:width="0.295cm" svg:height="0.292cm" svg:x="4.515cm" svg:y="0.591cm">
                <text:p/>
              </draw:rect>
              <draw:rect draw:style-name="gr44" draw:text-style-name="P2" svg:width="0.294cm" svg:height="0.292cm" svg:x="4.81cm" svg:y="0.591cm">
                <text:p/>
              </draw:rect>
              <draw:rect draw:style-name="gr44" draw:text-style-name="P2" svg:width="0.294cm" svg:height="0.292cm" svg:x="5.104cm" svg:y="0.591cm">
                <text:p/>
              </draw:rect>
              <draw:rect draw:style-name="gr44" draw:text-style-name="P2" svg:width="0.294cm" svg:height="0.292cm" svg:x="5.398cm" svg:y="0.591cm">
                <text:p/>
              </draw:rect>
              <draw:rect draw:style-name="gr44" draw:text-style-name="P2" svg:width="0.293cm" svg:height="0.292cm" svg:x="5.692cm" svg:y="0.591cm">
                <text:p/>
              </draw:rect>
              <draw:rect draw:style-name="gr44" draw:text-style-name="P2" svg:width="0.294cm" svg:height="0.292cm" svg:x="5.985cm" svg:y="0.591cm">
                <text:p/>
              </draw:rect>
              <draw:rect draw:style-name="gr44" draw:text-style-name="P2" svg:width="0.294cm" svg:height="0.292cm" svg:x="6.279cm" svg:y="0.591cm">
                <text:p/>
              </draw:rect>
              <draw:rect draw:style-name="gr44" draw:text-style-name="P2" svg:width="0.295cm" svg:height="0.292cm" svg:x="6.573cm" svg:y="0.591cm">
                <text:p/>
              </draw:rect>
              <draw:rect draw:style-name="gr44" draw:text-style-name="P2" svg:width="0.294cm" svg:height="0.292cm" svg:x="6.868cm" svg:y="0.591cm">
                <text:p/>
              </draw:rect>
              <draw:rect draw:style-name="gr44" draw:text-style-name="P2" svg:width="0.294cm" svg:height="0.294cm" svg:x="4.221cm" svg:y="0.883cm">
                <text:p/>
              </draw:rect>
              <draw:rect draw:style-name="gr44" draw:text-style-name="P2" svg:width="0.295cm" svg:height="0.294cm" svg:x="4.515cm" svg:y="0.883cm">
                <text:p/>
              </draw:rect>
              <draw:rect draw:style-name="gr44" draw:text-style-name="P2" svg:width="0.294cm" svg:height="0.294cm" svg:x="4.81cm" svg:y="0.883cm">
                <text:p/>
              </draw:rect>
              <draw:rect draw:style-name="gr44" draw:text-style-name="P2" svg:width="0.294cm" svg:height="0.294cm" svg:x="5.104cm" svg:y="0.883cm">
                <text:p/>
              </draw:rect>
              <draw:rect draw:style-name="gr44" draw:text-style-name="P2" svg:width="0.294cm" svg:height="0.294cm" svg:x="5.398cm" svg:y="0.883cm">
                <text:p/>
              </draw:rect>
              <draw:rect draw:style-name="gr44" draw:text-style-name="P2" svg:width="0.293cm" svg:height="0.294cm" svg:x="5.692cm" svg:y="0.883cm">
                <text:p/>
              </draw:rect>
              <draw:rect draw:style-name="gr44" draw:text-style-name="P2" svg:width="0.294cm" svg:height="0.294cm" svg:x="5.985cm" svg:y="0.883cm">
                <text:p/>
              </draw:rect>
              <draw:rect draw:style-name="gr44" draw:text-style-name="P2" svg:width="0.294cm" svg:height="0.294cm" svg:x="6.279cm" svg:y="0.883cm">
                <text:p/>
              </draw:rect>
              <draw:rect draw:style-name="gr44" draw:text-style-name="P2" svg:width="0.295cm" svg:height="0.294cm" svg:x="6.573cm" svg:y="0.883cm">
                <text:p/>
              </draw:rect>
              <draw:rect draw:style-name="gr44" draw:text-style-name="P2" svg:width="0.294cm" svg:height="0.294cm" svg:x="6.868cm" svg:y="0.883cm">
                <text:p/>
              </draw:rect>
              <draw:rect draw:style-name="gr44" draw:text-style-name="P2" svg:width="0.294cm" svg:height="0.294cm" svg:x="4.221cm" svg:y="1.177cm">
                <text:p/>
              </draw:rect>
              <draw:rect draw:style-name="gr44" draw:text-style-name="P2" svg:width="0.295cm" svg:height="0.294cm" svg:x="4.515cm" svg:y="1.177cm">
                <text:p/>
              </draw:rect>
              <draw:rect draw:style-name="gr44" draw:text-style-name="P2" svg:width="0.294cm" svg:height="0.294cm" svg:x="4.81cm" svg:y="1.177cm">
                <text:p/>
              </draw:rect>
              <draw:rect draw:style-name="gr44" draw:text-style-name="P2" svg:width="0.294cm" svg:height="0.294cm" svg:x="5.104cm" svg:y="1.177cm">
                <text:p/>
              </draw:rect>
              <draw:rect draw:style-name="gr44" draw:text-style-name="P2" svg:width="0.294cm" svg:height="0.294cm" svg:x="5.398cm" svg:y="1.177cm">
                <text:p/>
              </draw:rect>
              <draw:rect draw:style-name="gr44" draw:text-style-name="P2" svg:width="0.293cm" svg:height="0.294cm" svg:x="5.692cm" svg:y="1.177cm">
                <text:p/>
              </draw:rect>
              <draw:rect draw:style-name="gr44" draw:text-style-name="P2" svg:width="0.294cm" svg:height="0.294cm" svg:x="5.985cm" svg:y="1.177cm">
                <text:p/>
              </draw:rect>
              <draw:rect draw:style-name="gr44" draw:text-style-name="P2" svg:width="0.294cm" svg:height="0.294cm" svg:x="6.279cm" svg:y="1.177cm">
                <text:p/>
              </draw:rect>
              <draw:rect draw:style-name="gr44" draw:text-style-name="P2" svg:width="0.295cm" svg:height="0.294cm" svg:x="6.573cm" svg:y="1.177cm">
                <text:p/>
              </draw:rect>
              <draw:rect draw:style-name="gr44" draw:text-style-name="P2" svg:width="0.294cm" svg:height="0.294cm" svg:x="6.868cm" svg:y="1.177cm">
                <text:p/>
              </draw:rect>
              <draw:rect draw:style-name="gr44" draw:text-style-name="P2" svg:width="0.294cm" svg:height="0.295cm" svg:x="4.221cm" svg:y="1.471cm">
                <text:p/>
              </draw:rect>
              <draw:rect draw:style-name="gr44" draw:text-style-name="P2" svg:width="0.295cm" svg:height="0.295cm" svg:x="4.515cm" svg:y="1.471cm">
                <text:p/>
              </draw:rect>
              <draw:rect draw:style-name="gr44" draw:text-style-name="P2" svg:width="0.294cm" svg:height="0.295cm" svg:x="4.81cm" svg:y="1.471cm">
                <text:p/>
              </draw:rect>
              <draw:rect draw:style-name="gr44" draw:text-style-name="P2" svg:width="0.294cm" svg:height="0.295cm" svg:x="5.104cm" svg:y="1.471cm">
                <text:p/>
              </draw:rect>
              <draw:rect draw:style-name="gr44" draw:text-style-name="P2" svg:width="0.294cm" svg:height="0.295cm" svg:x="5.398cm" svg:y="1.471cm">
                <text:p/>
              </draw:rect>
              <draw:rect draw:style-name="gr44" draw:text-style-name="P2" svg:width="0.293cm" svg:height="0.295cm" svg:x="5.692cm" svg:y="1.471cm">
                <text:p/>
              </draw:rect>
              <draw:rect draw:style-name="gr44" draw:text-style-name="P2" svg:width="0.294cm" svg:height="0.295cm" svg:x="5.985cm" svg:y="1.471cm">
                <text:p/>
              </draw:rect>
              <draw:rect draw:style-name="gr44" draw:text-style-name="P2" svg:width="0.294cm" svg:height="0.295cm" svg:x="6.279cm" svg:y="1.471cm">
                <text:p/>
              </draw:rect>
              <draw:rect draw:style-name="gr44" draw:text-style-name="P2" svg:width="0.295cm" svg:height="0.295cm" svg:x="6.573cm" svg:y="1.471cm">
                <text:p/>
              </draw:rect>
              <draw:rect draw:style-name="gr44" draw:text-style-name="P2" svg:width="0.294cm" svg:height="0.295cm" svg:x="6.868cm" svg:y="1.471cm">
                <text:p/>
              </draw:rect>
              <draw:rect draw:style-name="gr44" draw:text-style-name="P2" svg:width="0.294cm" svg:height="0.294cm" svg:x="4.221cm" svg:y="1.766cm">
                <text:p/>
              </draw:rect>
              <draw:rect draw:style-name="gr44" draw:text-style-name="P2" svg:width="0.295cm" svg:height="0.294cm" svg:x="4.515cm" svg:y="1.766cm">
                <text:p/>
              </draw:rect>
              <draw:rect draw:style-name="gr44" draw:text-style-name="P2" svg:width="0.294cm" svg:height="0.294cm" svg:x="4.81cm" svg:y="1.766cm">
                <text:p/>
              </draw:rect>
              <draw:rect draw:style-name="gr44" draw:text-style-name="P2" svg:width="0.294cm" svg:height="0.294cm" svg:x="5.104cm" svg:y="1.766cm">
                <text:p/>
              </draw:rect>
              <draw:rect draw:style-name="gr44" draw:text-style-name="P2" svg:width="0.294cm" svg:height="0.294cm" svg:x="5.398cm" svg:y="1.766cm">
                <text:p/>
              </draw:rect>
              <draw:rect draw:style-name="gr44" draw:text-style-name="P2" svg:width="0.293cm" svg:height="0.294cm" svg:x="5.692cm" svg:y="1.766cm">
                <text:p/>
              </draw:rect>
              <draw:rect draw:style-name="gr44" draw:text-style-name="P2" svg:width="0.294cm" svg:height="0.294cm" svg:x="5.985cm" svg:y="1.766cm">
                <text:p/>
              </draw:rect>
              <draw:rect draw:style-name="gr44" draw:text-style-name="P2" svg:width="0.294cm" svg:height="0.294cm" svg:x="6.279cm" svg:y="1.766cm">
                <text:p/>
              </draw:rect>
              <draw:rect draw:style-name="gr44" draw:text-style-name="P2" svg:width="0.295cm" svg:height="0.294cm" svg:x="6.573cm" svg:y="1.766cm">
                <text:p/>
              </draw:rect>
              <draw:rect draw:style-name="gr44" draw:text-style-name="P2" svg:width="0.294cm" svg:height="0.294cm" svg:x="6.868cm" svg:y="1.766cm">
                <text:p/>
              </draw:rect>
              <draw:rect draw:style-name="gr44" draw:text-style-name="P2" svg:width="0.294cm" svg:height="0.292cm" svg:x="4.221cm" svg:y="2.06cm">
                <text:p/>
              </draw:rect>
              <draw:rect draw:style-name="gr44" draw:text-style-name="P2" svg:width="0.295cm" svg:height="0.292cm" svg:x="4.515cm" svg:y="2.06cm">
                <text:p/>
              </draw:rect>
              <draw:rect draw:style-name="gr44" draw:text-style-name="P2" svg:width="0.294cm" svg:height="0.292cm" svg:x="4.81cm" svg:y="2.06cm">
                <text:p/>
              </draw:rect>
              <draw:rect draw:style-name="gr44" draw:text-style-name="P2" svg:width="0.294cm" svg:height="0.292cm" svg:x="5.104cm" svg:y="2.06cm">
                <text:p/>
              </draw:rect>
              <draw:rect draw:style-name="gr44" draw:text-style-name="P2" svg:width="0.294cm" svg:height="0.292cm" svg:x="5.398cm" svg:y="2.06cm">
                <text:p/>
              </draw:rect>
              <draw:rect draw:style-name="gr44" draw:text-style-name="P2" svg:width="0.293cm" svg:height="0.292cm" svg:x="5.692cm" svg:y="2.06cm">
                <text:p/>
              </draw:rect>
              <draw:rect draw:style-name="gr44" draw:text-style-name="P2" svg:width="0.294cm" svg:height="0.292cm" svg:x="5.985cm" svg:y="2.06cm">
                <text:p/>
              </draw:rect>
              <draw:rect draw:style-name="gr44" draw:text-style-name="P2" svg:width="0.294cm" svg:height="0.292cm" svg:x="6.279cm" svg:y="2.06cm">
                <text:p/>
              </draw:rect>
              <draw:rect draw:style-name="gr44" draw:text-style-name="P2" svg:width="0.295cm" svg:height="0.292cm" svg:x="6.573cm" svg:y="2.06cm">
                <text:p/>
              </draw:rect>
              <draw:rect draw:style-name="gr44" draw:text-style-name="P2" svg:width="0.294cm" svg:height="0.292cm" svg:x="6.868cm" svg:y="2.06cm">
                <text:p/>
              </draw:rect>
              <draw:rect draw:style-name="gr44" draw:text-style-name="P2" svg:width="0.294cm" svg:height="0.295cm" svg:x="4.221cm" svg:y="2.352cm">
                <text:p/>
              </draw:rect>
              <draw:rect draw:style-name="gr44" draw:text-style-name="P2" svg:width="0.295cm" svg:height="0.295cm" svg:x="4.515cm" svg:y="2.352cm">
                <text:p/>
              </draw:rect>
              <draw:rect draw:style-name="gr44" draw:text-style-name="P2" svg:width="0.294cm" svg:height="0.295cm" svg:x="4.81cm" svg:y="2.352cm">
                <text:p/>
              </draw:rect>
              <draw:rect draw:style-name="gr44" draw:text-style-name="P2" svg:width="0.294cm" svg:height="0.295cm" svg:x="5.104cm" svg:y="2.352cm">
                <text:p/>
              </draw:rect>
              <draw:rect draw:style-name="gr44" draw:text-style-name="P2" svg:width="0.294cm" svg:height="0.295cm" svg:x="5.398cm" svg:y="2.352cm">
                <text:p/>
              </draw:rect>
              <draw:rect draw:style-name="gr44" draw:text-style-name="P2" svg:width="0.293cm" svg:height="0.295cm" svg:x="5.692cm" svg:y="2.352cm">
                <text:p/>
              </draw:rect>
              <draw:rect draw:style-name="gr44" draw:text-style-name="P2" svg:width="0.294cm" svg:height="0.295cm" svg:x="5.985cm" svg:y="2.352cm">
                <text:p/>
              </draw:rect>
              <draw:rect draw:style-name="gr44" draw:text-style-name="P2" svg:width="0.294cm" svg:height="0.295cm" svg:x="6.279cm" svg:y="2.352cm">
                <text:p/>
              </draw:rect>
              <draw:rect draw:style-name="gr44" draw:text-style-name="P2" svg:width="0.295cm" svg:height="0.295cm" svg:x="6.573cm" svg:y="2.352cm">
                <text:p/>
              </draw:rect>
              <draw:rect draw:style-name="gr44" draw:text-style-name="P2" svg:width="0.294cm" svg:height="0.295cm" svg:x="6.868cm" svg:y="2.352cm">
                <text:p/>
              </draw:rect>
              <draw:rect draw:style-name="gr44" draw:text-style-name="P2" svg:width="0.294cm" svg:height="0.294cm" svg:x="4.221cm" svg:y="2.647cm">
                <text:p/>
              </draw:rect>
              <draw:rect draw:style-name="gr44" draw:text-style-name="P2" svg:width="0.295cm" svg:height="0.294cm" svg:x="4.515cm" svg:y="2.647cm">
                <text:p/>
              </draw:rect>
              <draw:rect draw:style-name="gr45" draw:text-style-name="P2" svg:width="0.294cm" svg:height="0.294cm" svg:x="4.81cm" svg:y="2.647cm">
                <text:p/>
              </draw:rect>
              <draw:rect draw:style-name="gr45" draw:text-style-name="P2" svg:width="0.294cm" svg:height="0.294cm" svg:x="5.104cm" svg:y="2.647cm">
                <text:p/>
              </draw:rect>
              <draw:rect draw:style-name="gr44" draw:text-style-name="P2" svg:width="0.294cm" svg:height="0.294cm" svg:x="5.398cm" svg:y="2.647cm">
                <text:p/>
              </draw:rect>
              <draw:rect draw:style-name="gr44" draw:text-style-name="P2" svg:width="0.293cm" svg:height="0.294cm" svg:x="5.692cm" svg:y="2.647cm">
                <text:p/>
              </draw:rect>
              <draw:rect draw:style-name="gr44" draw:text-style-name="P2" svg:width="0.294cm" svg:height="0.294cm" svg:x="5.985cm" svg:y="2.647cm">
                <text:p/>
              </draw:rect>
              <draw:rect draw:style-name="gr44" draw:text-style-name="P2" svg:width="0.294cm" svg:height="0.294cm" svg:x="6.279cm" svg:y="2.647cm">
                <text:p/>
              </draw:rect>
              <draw:rect draw:style-name="gr44" draw:text-style-name="P2" svg:width="0.295cm" svg:height="0.294cm" svg:x="6.573cm" svg:y="2.647cm">
                <text:p/>
              </draw:rect>
              <draw:rect draw:style-name="gr44" draw:text-style-name="P2" svg:width="0.294cm" svg:height="0.294cm" svg:x="6.868cm" svg:y="2.647cm">
                <text:p/>
              </draw:rect>
            </draw:g>
          </table:table-cell>
          <table:table-cell table:style-name="ce40"/>
          <table:table-cell/>
          <table:table-cell table:style-name="Default"/>
          <table:table-cell table:style-name="ce50" table:formula="oooc:=IF(OR(ISFORMULA([.B42]);ISBLANK([.H42]));&quot;&quot;;IF(ISERROR(FIND(&quot;|&quot;&amp;SUBSTITUTE([.B42];&quot; &quot;;&quot;&quot;) &amp;&quot;|&quot;;&quot;|&quot; &amp; SUBSTITUTE([.H42];&quot; &quot;;&quot;&quot;) &amp;&quot;|&quot;));0;1))">
            <text:p/>
          </table:table-cell>
          <table:table-cell table:style-name="ce45" table:formula="oooc:=IF([.E42]=&quot;&quot;;&quot;&quot;;IF([$Namen.$G$2]=[$Namen.$I$1];IF([.E42]&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43]);ISBLANK([.H43]));&quot;&quot;;IF(ISERROR(FIND(&quot;|&quot;&amp;SUBSTITUTE([.B43];&quot; &quot;;&quot;&quot;) &amp;&quot;|&quot;;&quot;|&quot; &amp; SUBSTITUTE([.H43];&quot; &quot;;&quot;&quot;) &amp;&quot;|&quot;));0;1))" office:value-type="float" office:value="0">
            <text:p>0</text:p>
          </table:table-cell>
          <table:table-cell table:style-name="ce45" table:formula="oooc:=IF([.E43]=&quot;&quot;;&quot;&quot;;IF([$Namen.$G$2]=[$Namen.$I$1];IF([.E43]&gt;0;&quot;&quot;;&quot;&quot;);&quot; &quot;))" office:value-type="string" office:string-value=" ">
            <text:p><text:s/></text:p>
          </table:table-cell>
          <table:table-cell/>
          <table:table-cell office:value-type="float" office:value="1">
            <text:p>1</text:p>
          </table:table-cell>
          <table:table-cell table:number-columns-repeated="248"/>
        </table:table-row>
        <table:table-row table:style-name="ro1">
          <table:table-cell/>
          <table:table-cell table:style-name="ce41"/>
          <table:table-cell/>
          <table:table-cell table:style-name="Default"/>
          <table:table-cell table:style-name="ce50" table:formula="oooc:=IF(OR(ISFORMULA([.B44]);ISBLANK([.H44]));&quot;&quot;;IF(ISERROR(FIND(&quot;|&quot;&amp;SUBSTITUTE([.B44];&quot; &quot;;&quot;&quot;) &amp;&quot;|&quot;;&quot;|&quot; &amp; SUBSTITUTE([.H44];&quot; &quot;;&quot;&quot;) &amp;&quot;|&quot;));0;1))" office:value-type="float" office:value="0">
            <text:p>0</text:p>
          </table:table-cell>
          <table:table-cell table:style-name="ce45" table:formula="oooc:=IF([.E44]=&quot;&quot;;&quot;&quot;;IF([$Namen.$G$2]=[$Namen.$I$1];IF([.E44]&gt;0;&quot;&quot;;&quot;&quot;);&quot; &quot;))" office:value-type="string" office:string-value=" ">
            <text:p><text:s/></text:p>
          </table:table-cell>
          <table:table-cell/>
          <table:table-cell office:value-type="float" office:value="50">
            <text:p>50</text:p>
          </table:table-cell>
          <table:table-cell table:number-columns-repeated="2"/>
          <table:table-cell table:style-name="Unsichtbar"/>
          <table:table-cell table:number-columns-repeated="245"/>
        </table:table-row>
        <table:table-row table:style-name="ro1">
          <table:table-cell/>
          <table:table-cell table:style-name="ce40"/>
          <table:table-cell/>
          <table:table-cell table:style-name="Default"/>
          <table:table-cell table:style-name="ce50" table:formula="oooc:=IF(OR(ISFORMULA([.B45]);ISBLANK([.H45]));&quot;&quot;;IF(ISERROR(FIND(&quot;|&quot;&amp;SUBSTITUTE([.B45];&quot; &quot;;&quot;&quot;) &amp;&quot;|&quot;;&quot;|&quot; &amp; SUBSTITUTE([.H45];&quot; &quot;;&quot;&quot;) &amp;&quot;|&quot;));0;1))">
            <text:p/>
          </table:table-cell>
          <table:table-cell table:style-name="ce45" table:formula="oooc:=IF([.E45]=&quot;&quot;;&quot;&quot;;IF([$Namen.$G$2]=[$Namen.$I$1];IF([.E45]&gt;0;&quot;&quot;;&quot;&quot;);&quot; &quot;))">
            <text:p/>
          </table:table-cell>
          <table:table-cell/>
          <table:table-cell/>
          <table:table-cell table:style-name="Unsichtbar"/>
          <table:table-cell/>
          <table:table-cell table:style-name="Unsichtbar"/>
          <table:table-cell table:number-columns-repeated="245"/>
        </table:table-row>
        <table:table-row table:style-name="ro1">
          <table:table-cell/>
          <table:table-cell table:style-name="ce40"/>
          <table:table-cell/>
          <table:table-cell table:style-name="Default"/>
          <table:table-cell table:style-name="ce50" table:formula="oooc:=IF(OR(ISFORMULA([.B46]);ISBLANK([.H46]));&quot;&quot;;IF(ISERROR(FIND(&quot;|&quot;&amp;SUBSTITUTE([.B46];&quot; &quot;;&quot;&quot;) &amp;&quot;|&quot;;&quot;|&quot; &amp; SUBSTITUTE([.H46];&quot; &quot;;&quot;&quot;) &amp;&quot;|&quot;));0;1))">
            <text:p/>
          </table:table-cell>
          <table:table-cell table:style-name="ce45" table:formula="oooc:=IF([.E46]=&quot;&quot;;&quot;&quot;;IF([$Namen.$G$2]=[$Namen.$I$1];IF([.E46]&gt;0;&quot;&quot;;&quot;&quot;);&quot; &quot;))">
            <text:p/>
          </table:table-cell>
          <table:table-cell/>
          <table:table-cell/>
          <table:table-cell table:style-name="Unsichtbar"/>
          <table:table-cell/>
          <table:table-cell table:style-name="Unsichtbar"/>
          <table:table-cell table:number-columns-repeated="245"/>
        </table:table-row>
        <table:table-row table:style-name="ro1">
          <table:table-cell>
            <draw:g table:end-cell-address="Tabelle1.A52" table:end-x="7.137cm" table:end-y="0.062cm" draw:z-index="8">
              <draw:rect draw:style-name="gr44" draw:text-style-name="P2" svg:width="0.292cm" svg:height="0.292cm" svg:x="4.214cm" svg:y="0.242cm">
                <text:p/>
              </draw:rect>
              <draw:rect draw:style-name="gr44" draw:text-style-name="P2" svg:width="0.293cm" svg:height="0.292cm" svg:x="4.506cm" svg:y="0.242cm">
                <text:p/>
              </draw:rect>
              <draw:rect draw:style-name="gr44" draw:text-style-name="P2" svg:width="0.292cm" svg:height="0.292cm" svg:x="4.799cm" svg:y="0.242cm">
                <text:p/>
              </draw:rect>
              <draw:rect draw:style-name="gr44" draw:text-style-name="P2" svg:width="0.293cm" svg:height="0.292cm" svg:x="5.091cm" svg:y="0.242cm">
                <text:p/>
              </draw:rect>
              <draw:rect draw:style-name="gr44" draw:text-style-name="P2" svg:width="0.292cm" svg:height="0.292cm" svg:x="5.384cm" svg:y="0.242cm">
                <text:p/>
              </draw:rect>
              <draw:rect draw:style-name="gr44" draw:text-style-name="P2" svg:width="0.291cm" svg:height="0.292cm" svg:x="5.676cm" svg:y="0.242cm">
                <text:p/>
              </draw:rect>
              <draw:rect draw:style-name="gr44" draw:text-style-name="P2" svg:width="0.293cm" svg:height="0.292cm" svg:x="5.967cm" svg:y="0.242cm">
                <text:p/>
              </draw:rect>
              <draw:rect draw:style-name="gr44" draw:text-style-name="P2" svg:width="0.292cm" svg:height="0.292cm" svg:x="6.26cm" svg:y="0.242cm">
                <text:p/>
              </draw:rect>
              <draw:rect draw:style-name="gr44" draw:text-style-name="P2" svg:width="0.293cm" svg:height="0.292cm" svg:x="6.552cm" svg:y="0.242cm">
                <text:p/>
              </draw:rect>
              <draw:rect draw:style-name="gr44" draw:text-style-name="P2" svg:width="0.292cm" svg:height="0.292cm" svg:x="6.845cm" svg:y="0.242cm">
                <text:p/>
              </draw:rect>
              <draw:rect draw:style-name="gr44" draw:text-style-name="P2" svg:width="0.292cm" svg:height="0.293cm" svg:x="4.214cm" svg:y="0.534cm">
                <text:p/>
              </draw:rect>
              <draw:rect draw:style-name="gr44" draw:text-style-name="P2" svg:width="0.293cm" svg:height="0.293cm" svg:x="4.506cm" svg:y="0.534cm">
                <text:p/>
              </draw:rect>
              <draw:rect draw:style-name="gr44" draw:text-style-name="P2" svg:width="0.292cm" svg:height="0.293cm" svg:x="4.799cm" svg:y="0.534cm">
                <text:p/>
              </draw:rect>
              <draw:rect draw:style-name="gr44" draw:text-style-name="P2" svg:width="0.293cm" svg:height="0.293cm" svg:x="5.091cm" svg:y="0.534cm">
                <text:p/>
              </draw:rect>
              <draw:rect draw:style-name="gr44" draw:text-style-name="P2" svg:width="0.292cm" svg:height="0.293cm" svg:x="5.384cm" svg:y="0.534cm">
                <text:p/>
              </draw:rect>
              <draw:rect draw:style-name="gr44" draw:text-style-name="P2" svg:width="0.291cm" svg:height="0.293cm" svg:x="5.676cm" svg:y="0.534cm">
                <text:p/>
              </draw:rect>
              <draw:rect draw:style-name="gr44" draw:text-style-name="P2" svg:width="0.293cm" svg:height="0.293cm" svg:x="5.967cm" svg:y="0.534cm">
                <text:p/>
              </draw:rect>
              <draw:rect draw:style-name="gr44" draw:text-style-name="P2" svg:width="0.292cm" svg:height="0.293cm" svg:x="6.26cm" svg:y="0.534cm">
                <text:p/>
              </draw:rect>
              <draw:rect draw:style-name="gr44" draw:text-style-name="P2" svg:width="0.293cm" svg:height="0.293cm" svg:x="6.552cm" svg:y="0.534cm">
                <text:p/>
              </draw:rect>
              <draw:rect draw:style-name="gr44" draw:text-style-name="P2" svg:width="0.292cm" svg:height="0.293cm" svg:x="6.845cm" svg:y="0.534cm">
                <text:p/>
              </draw:rect>
              <draw:rect draw:style-name="gr44" draw:text-style-name="P2" svg:width="0.292cm" svg:height="0.291cm" svg:x="4.214cm" svg:y="0.827cm">
                <text:p/>
              </draw:rect>
              <draw:rect draw:style-name="gr44" draw:text-style-name="P2" svg:width="0.293cm" svg:height="0.291cm" svg:x="4.506cm" svg:y="0.827cm">
                <text:p/>
              </draw:rect>
              <draw:rect draw:style-name="gr45" draw:text-style-name="P2" svg:width="0.292cm" svg:height="0.291cm" svg:x="4.799cm" svg:y="0.827cm">
                <text:p/>
              </draw:rect>
              <draw:rect draw:style-name="gr44" draw:text-style-name="P2" svg:width="0.293cm" svg:height="0.291cm" svg:x="5.091cm" svg:y="0.827cm">
                <text:p/>
              </draw:rect>
              <draw:rect draw:style-name="gr44" draw:text-style-name="P2" svg:width="0.292cm" svg:height="0.291cm" svg:x="5.384cm" svg:y="0.827cm">
                <text:p/>
              </draw:rect>
              <draw:rect draw:style-name="gr44" draw:text-style-name="P2" svg:width="0.291cm" svg:height="0.291cm" svg:x="5.676cm" svg:y="0.827cm">
                <text:p/>
              </draw:rect>
              <draw:rect draw:style-name="gr45" draw:text-style-name="P2" svg:width="0.293cm" svg:height="0.291cm" svg:x="5.967cm" svg:y="0.827cm">
                <text:p/>
              </draw:rect>
              <draw:rect draw:style-name="gr44" draw:text-style-name="P2" svg:width="0.292cm" svg:height="0.291cm" svg:x="6.26cm" svg:y="0.827cm">
                <text:p/>
              </draw:rect>
              <draw:rect draw:style-name="gr44" draw:text-style-name="P2" svg:width="0.293cm" svg:height="0.291cm" svg:x="6.552cm" svg:y="0.827cm">
                <text:p/>
              </draw:rect>
              <draw:rect draw:style-name="gr44" draw:text-style-name="P2" svg:width="0.292cm" svg:height="0.291cm" svg:x="6.845cm" svg:y="0.827cm">
                <text:p/>
              </draw:rect>
              <draw:rect draw:style-name="gr44" draw:text-style-name="P2" svg:width="0.292cm" svg:height="0.293cm" svg:x="4.214cm" svg:y="1.118cm">
                <text:p/>
              </draw:rect>
              <draw:rect draw:style-name="gr44" draw:text-style-name="P2" svg:width="0.293cm" svg:height="0.293cm" svg:x="4.506cm" svg:y="1.118cm">
                <text:p/>
              </draw:rect>
              <draw:rect draw:style-name="gr44" draw:text-style-name="P2" svg:width="0.292cm" svg:height="0.293cm" svg:x="4.799cm" svg:y="1.118cm">
                <text:p/>
              </draw:rect>
              <draw:rect draw:style-name="gr44" draw:text-style-name="P2" svg:width="0.293cm" svg:height="0.293cm" svg:x="5.091cm" svg:y="1.118cm">
                <text:p/>
              </draw:rect>
              <draw:rect draw:style-name="gr45" draw:text-style-name="P2" svg:width="0.292cm" svg:height="0.293cm" svg:x="5.384cm" svg:y="1.118cm">
                <text:p/>
              </draw:rect>
              <draw:rect draw:style-name="gr44" draw:text-style-name="P2" svg:width="0.291cm" svg:height="0.293cm" svg:x="5.676cm" svg:y="1.118cm">
                <text:p/>
              </draw:rect>
              <draw:rect draw:style-name="gr44" draw:text-style-name="P2" svg:width="0.293cm" svg:height="0.293cm" svg:x="5.967cm" svg:y="1.118cm">
                <text:p/>
              </draw:rect>
              <draw:rect draw:style-name="gr44" draw:text-style-name="P2" svg:width="0.292cm" svg:height="0.293cm" svg:x="6.26cm" svg:y="1.118cm">
                <text:p/>
              </draw:rect>
              <draw:rect draw:style-name="gr44" draw:text-style-name="P2" svg:width="0.293cm" svg:height="0.293cm" svg:x="6.552cm" svg:y="1.118cm">
                <text:p/>
              </draw:rect>
              <draw:rect draw:style-name="gr44" draw:text-style-name="P2" svg:width="0.292cm" svg:height="0.293cm" svg:x="6.845cm" svg:y="1.118cm">
                <text:p/>
              </draw:rect>
              <draw:rect draw:style-name="gr44" draw:text-style-name="P2" svg:width="0.292cm" svg:height="0.292cm" svg:x="4.214cm" svg:y="1.411cm">
                <text:p/>
              </draw:rect>
              <draw:rect draw:style-name="gr44" draw:text-style-name="P2" svg:width="0.293cm" svg:height="0.292cm" svg:x="4.506cm" svg:y="1.411cm">
                <text:p/>
              </draw:rect>
              <draw:rect draw:style-name="gr44" draw:text-style-name="P2" svg:width="0.292cm" svg:height="0.292cm" svg:x="4.799cm" svg:y="1.411cm">
                <text:p/>
              </draw:rect>
              <draw:rect draw:style-name="gr44" draw:text-style-name="P2" svg:width="0.293cm" svg:height="0.292cm" svg:x="5.091cm" svg:y="1.411cm">
                <text:p/>
              </draw:rect>
              <draw:rect draw:style-name="gr44" draw:text-style-name="P2" svg:width="0.292cm" svg:height="0.292cm" svg:x="5.384cm" svg:y="1.411cm">
                <text:p/>
              </draw:rect>
              <draw:rect draw:style-name="gr44" draw:text-style-name="P2" svg:width="0.291cm" svg:height="0.292cm" svg:x="5.676cm" svg:y="1.411cm">
                <text:p/>
              </draw:rect>
              <draw:rect draw:style-name="gr44" draw:text-style-name="P2" svg:width="0.293cm" svg:height="0.292cm" svg:x="5.967cm" svg:y="1.411cm">
                <text:p/>
              </draw:rect>
              <draw:rect draw:style-name="gr44" draw:text-style-name="P2" svg:width="0.292cm" svg:height="0.292cm" svg:x="6.26cm" svg:y="1.411cm">
                <text:p/>
              </draw:rect>
              <draw:rect draw:style-name="gr44" draw:text-style-name="P2" svg:width="0.293cm" svg:height="0.292cm" svg:x="6.552cm" svg:y="1.411cm">
                <text:p/>
              </draw:rect>
              <draw:rect draw:style-name="gr44" draw:text-style-name="P2" svg:width="0.292cm" svg:height="0.292cm" svg:x="6.845cm" svg:y="1.411cm">
                <text:p/>
              </draw:rect>
              <draw:rect draw:style-name="gr44" draw:text-style-name="P2" svg:width="0.292cm" svg:height="0.292cm" svg:x="4.214cm" svg:y="1.703cm">
                <text:p/>
              </draw:rect>
              <draw:rect draw:style-name="gr44" draw:text-style-name="P2" svg:width="0.293cm" svg:height="0.292cm" svg:x="4.506cm" svg:y="1.703cm">
                <text:p/>
              </draw:rect>
              <draw:rect draw:style-name="gr44" draw:text-style-name="P2" svg:width="0.292cm" svg:height="0.292cm" svg:x="4.799cm" svg:y="1.703cm">
                <text:p/>
              </draw:rect>
              <draw:rect draw:style-name="gr44" draw:text-style-name="P2" svg:width="0.293cm" svg:height="0.292cm" svg:x="5.091cm" svg:y="1.703cm">
                <text:p/>
              </draw:rect>
              <draw:rect draw:style-name="gr44" draw:text-style-name="P2" svg:width="0.292cm" svg:height="0.292cm" svg:x="5.384cm" svg:y="1.703cm">
                <text:p/>
              </draw:rect>
              <draw:rect draw:style-name="gr44" draw:text-style-name="P2" svg:width="0.291cm" svg:height="0.292cm" svg:x="5.676cm" svg:y="1.703cm">
                <text:p/>
              </draw:rect>
              <draw:rect draw:style-name="gr44" draw:text-style-name="P2" svg:width="0.293cm" svg:height="0.292cm" svg:x="5.967cm" svg:y="1.703cm">
                <text:p/>
              </draw:rect>
              <draw:rect draw:style-name="gr44" draw:text-style-name="P2" svg:width="0.292cm" svg:height="0.292cm" svg:x="6.26cm" svg:y="1.703cm">
                <text:p/>
              </draw:rect>
              <draw:rect draw:style-name="gr44" draw:text-style-name="P2" svg:width="0.293cm" svg:height="0.292cm" svg:x="6.552cm" svg:y="1.703cm">
                <text:p/>
              </draw:rect>
              <draw:rect draw:style-name="gr44" draw:text-style-name="P2" svg:width="0.292cm" svg:height="0.292cm" svg:x="6.845cm" svg:y="1.703cm">
                <text:p/>
              </draw:rect>
              <draw:rect draw:style-name="gr44" draw:text-style-name="P2" svg:width="0.292cm" svg:height="0.293cm" svg:x="4.214cm" svg:y="1.995cm">
                <text:p/>
              </draw:rect>
              <draw:rect draw:style-name="gr44" draw:text-style-name="P2" svg:width="0.293cm" svg:height="0.293cm" svg:x="4.506cm" svg:y="1.995cm">
                <text:p/>
              </draw:rect>
              <draw:rect draw:style-name="gr44" draw:text-style-name="P2" svg:width="0.292cm" svg:height="0.293cm" svg:x="4.799cm" svg:y="1.995cm">
                <text:p/>
              </draw:rect>
              <draw:rect draw:style-name="gr44" draw:text-style-name="P2" svg:width="0.293cm" svg:height="0.293cm" svg:x="5.091cm" svg:y="1.995cm">
                <text:p/>
              </draw:rect>
              <draw:rect draw:style-name="gr44" draw:text-style-name="P2" svg:width="0.292cm" svg:height="0.293cm" svg:x="5.384cm" svg:y="1.995cm">
                <text:p/>
              </draw:rect>
              <draw:rect draw:style-name="gr44" draw:text-style-name="P2" svg:width="0.291cm" svg:height="0.293cm" svg:x="5.676cm" svg:y="1.995cm">
                <text:p/>
              </draw:rect>
              <draw:rect draw:style-name="gr44" draw:text-style-name="P2" svg:width="0.293cm" svg:height="0.293cm" svg:x="5.967cm" svg:y="1.995cm">
                <text:p/>
              </draw:rect>
              <draw:rect draw:style-name="gr44" draw:text-style-name="P2" svg:width="0.292cm" svg:height="0.293cm" svg:x="6.26cm" svg:y="1.995cm">
                <text:p/>
              </draw:rect>
              <draw:rect draw:style-name="gr44" draw:text-style-name="P2" svg:width="0.293cm" svg:height="0.293cm" svg:x="6.552cm" svg:y="1.995cm">
                <text:p/>
              </draw:rect>
              <draw:rect draw:style-name="gr44" draw:text-style-name="P2" svg:width="0.292cm" svg:height="0.293cm" svg:x="6.845cm" svg:y="1.995cm">
                <text:p/>
              </draw:rect>
              <draw:rect draw:style-name="gr44" draw:text-style-name="P2" svg:width="0.292cm" svg:height="0.291cm" svg:x="4.214cm" svg:y="2.288cm">
                <text:p/>
              </draw:rect>
              <draw:rect draw:style-name="gr44" draw:text-style-name="P2" svg:width="0.293cm" svg:height="0.291cm" svg:x="4.506cm" svg:y="2.288cm">
                <text:p/>
              </draw:rect>
              <draw:rect draw:style-name="gr44" draw:text-style-name="P2" svg:width="0.292cm" svg:height="0.291cm" svg:x="4.799cm" svg:y="2.288cm">
                <text:p/>
              </draw:rect>
              <draw:rect draw:style-name="gr44" draw:text-style-name="P2" svg:width="0.293cm" svg:height="0.291cm" svg:x="5.091cm" svg:y="2.288cm">
                <text:p/>
              </draw:rect>
              <draw:rect draw:style-name="gr44" draw:text-style-name="P2" svg:width="0.292cm" svg:height="0.291cm" svg:x="5.384cm" svg:y="2.288cm">
                <text:p/>
              </draw:rect>
              <draw:rect draw:style-name="gr44" draw:text-style-name="P2" svg:width="0.291cm" svg:height="0.291cm" svg:x="5.676cm" svg:y="2.288cm">
                <text:p/>
              </draw:rect>
              <draw:rect draw:style-name="gr44" draw:text-style-name="P2" svg:width="0.293cm" svg:height="0.291cm" svg:x="5.967cm" svg:y="2.288cm">
                <text:p/>
              </draw:rect>
              <draw:rect draw:style-name="gr44" draw:text-style-name="P2" svg:width="0.292cm" svg:height="0.291cm" svg:x="6.26cm" svg:y="2.288cm">
                <text:p/>
              </draw:rect>
              <draw:rect draw:style-name="gr44" draw:text-style-name="P2" svg:width="0.293cm" svg:height="0.291cm" svg:x="6.552cm" svg:y="2.288cm">
                <text:p/>
              </draw:rect>
              <draw:rect draw:style-name="gr44" draw:text-style-name="P2" svg:width="0.292cm" svg:height="0.291cm" svg:x="6.845cm" svg:y="2.288cm">
                <text:p/>
              </draw:rect>
              <draw:rect draw:style-name="gr44" draw:text-style-name="P2" svg:width="0.292cm" svg:height="0.293cm" svg:x="4.214cm" svg:y="2.579cm">
                <text:p/>
              </draw:rect>
              <draw:rect draw:style-name="gr44" draw:text-style-name="P2" svg:width="0.293cm" svg:height="0.293cm" svg:x="4.506cm" svg:y="2.579cm">
                <text:p/>
              </draw:rect>
              <draw:rect draw:style-name="gr44" draw:text-style-name="P2" svg:width="0.292cm" svg:height="0.293cm" svg:x="4.799cm" svg:y="2.579cm">
                <text:p/>
              </draw:rect>
              <draw:rect draw:style-name="gr44" draw:text-style-name="P2" svg:width="0.293cm" svg:height="0.293cm" svg:x="5.091cm" svg:y="2.579cm">
                <text:p/>
              </draw:rect>
              <draw:rect draw:style-name="gr44" draw:text-style-name="P2" svg:width="0.292cm" svg:height="0.293cm" svg:x="5.384cm" svg:y="2.579cm">
                <text:p/>
              </draw:rect>
              <draw:rect draw:style-name="gr44" draw:text-style-name="P2" svg:width="0.291cm" svg:height="0.293cm" svg:x="5.676cm" svg:y="2.579cm">
                <text:p/>
              </draw:rect>
              <draw:rect draw:style-name="gr44" draw:text-style-name="P2" svg:width="0.293cm" svg:height="0.293cm" svg:x="5.967cm" svg:y="2.579cm">
                <text:p/>
              </draw:rect>
              <draw:rect draw:style-name="gr44" draw:text-style-name="P2" svg:width="0.292cm" svg:height="0.293cm" svg:x="6.26cm" svg:y="2.579cm">
                <text:p/>
              </draw:rect>
              <draw:rect draw:style-name="gr44" draw:text-style-name="P2" svg:width="0.293cm" svg:height="0.293cm" svg:x="6.552cm" svg:y="2.579cm">
                <text:p/>
              </draw:rect>
              <draw:rect draw:style-name="gr44" draw:text-style-name="P2" svg:width="0.292cm" svg:height="0.293cm" svg:x="6.845cm" svg:y="2.579cm">
                <text:p/>
              </draw:rect>
              <draw:rect draw:style-name="gr44" draw:text-style-name="P2" svg:width="0.292cm" svg:height="0.292cm" svg:x="4.214cm" svg:y="2.872cm">
                <text:p/>
              </draw:rect>
              <draw:rect draw:style-name="gr44" draw:text-style-name="P2" svg:width="0.293cm" svg:height="0.292cm" svg:x="4.506cm" svg:y="2.872cm">
                <text:p/>
              </draw:rect>
              <draw:rect draw:style-name="gr44" draw:text-style-name="P2" svg:width="0.292cm" svg:height="0.292cm" svg:x="4.799cm" svg:y="2.872cm">
                <text:p/>
              </draw:rect>
              <draw:rect draw:style-name="gr44" draw:text-style-name="P2" svg:width="0.293cm" svg:height="0.292cm" svg:x="5.091cm" svg:y="2.872cm">
                <text:p/>
              </draw:rect>
              <draw:rect draw:style-name="gr44" draw:text-style-name="P2" svg:width="0.292cm" svg:height="0.292cm" svg:x="5.384cm" svg:y="2.872cm">
                <text:p/>
              </draw:rect>
              <draw:rect draw:style-name="gr44" draw:text-style-name="P2" svg:width="0.291cm" svg:height="0.292cm" svg:x="5.676cm" svg:y="2.872cm">
                <text:p/>
              </draw:rect>
              <draw:rect draw:style-name="gr44" draw:text-style-name="P2" svg:width="0.293cm" svg:height="0.292cm" svg:x="5.967cm" svg:y="2.872cm">
                <text:p/>
              </draw:rect>
              <draw:rect draw:style-name="gr44" draw:text-style-name="P2" svg:width="0.292cm" svg:height="0.292cm" svg:x="6.26cm" svg:y="2.872cm">
                <text:p/>
              </draw:rect>
              <draw:rect draw:style-name="gr44" draw:text-style-name="P2" svg:width="0.293cm" svg:height="0.292cm" svg:x="6.552cm" svg:y="2.872cm">
                <text:p/>
              </draw:rect>
              <draw:rect draw:style-name="gr44" draw:text-style-name="P2" svg:width="0.292cm" svg:height="0.292cm" svg:x="6.845cm" svg:y="2.872cm">
                <text:p/>
              </draw:rect>
            </draw:g>
          </table:table-cell>
          <table:table-cell table:style-name="ce40"/>
          <table:table-cell/>
          <table:table-cell table:style-name="Default"/>
          <table:table-cell table:style-name="ce50" table:formula="oooc:=IF(OR(ISFORMULA([.B47]);ISBLANK([.H47]));&quot;&quot;;IF(ISERROR(FIND(&quot;|&quot;&amp;SUBSTITUTE([.B47];&quot; &quot;;&quot;&quot;) &amp;&quot;|&quot;;&quot;|&quot; &amp; SUBSTITUTE([.H47];&quot; &quot;;&quot;&quot;) &amp;&quot;|&quot;));0;1))">
            <text:p/>
          </table:table-cell>
          <table:table-cell table:style-name="ce45" table:formula="oooc:=IF([.E47]=&quot;&quot;;&quot;&quot;;IF([$Namen.$G$2]=[$Namen.$I$1];IF([.E47]&gt;0;&quot;&quot;;&quot;&quot;);&quot; &quot;))">
            <text:p/>
          </table:table-cell>
          <table:table-cell/>
          <table:table-cell/>
          <table:table-cell table:number-columns-repeated="2"/>
          <table:table-cell table:style-name="Unsichtbar"/>
          <table:table-cell table:number-columns-repeated="245"/>
        </table:table-row>
        <table:table-row table:style-name="ro1">
          <table:table-cell/>
          <table:table-cell table:style-name="ce40"/>
          <table:table-cell/>
          <table:table-cell table:style-name="Default"/>
          <table:table-cell table:style-name="ce50" table:formula="oooc:=IF(OR(ISFORMULA([.B48]);ISBLANK([.H48]));&quot;&quot;;IF(ISERROR(FIND(&quot;|&quot;&amp;SUBSTITUTE([.B48];&quot; &quot;;&quot;&quot;) &amp;&quot;|&quot;;&quot;|&quot; &amp; SUBSTITUTE([.H48];&quot; &quot;;&quot;&quot;) &amp;&quot;|&quot;));0;1))">
            <text:p/>
          </table:table-cell>
          <table:table-cell table:style-name="ce45" table:formula="oooc:=IF([.E48]=&quot;&quot;;&quot;&quot;;IF([$Namen.$G$2]=[$Namen.$I$1];IF([.E48]&gt;0;&quot;&quot;;&quot;&quot;);&quot; &quot;))">
            <text:p/>
          </table:table-cell>
          <table:table-cell/>
          <table:table-cell/>
          <table:table-cell table:style-name="Unsichtbar" table:number-columns-repeated="3"/>
          <table:table-cell table:number-columns-repeated="245"/>
        </table:table-row>
        <table:table-row table:style-name="ro1">
          <table:table-cell/>
          <table:table-cell table:style-name="ce40"/>
          <table:table-cell/>
          <table:table-cell table:style-name="Default"/>
          <table:table-cell table:style-name="ce50" table:formula="oooc:=IF(OR(ISFORMULA([.B49]);ISBLANK([.H49]));&quot;&quot;;IF(ISERROR(FIND(&quot;|&quot;&amp;SUBSTITUTE([.B49];&quot; &quot;;&quot;&quot;) &amp;&quot;|&quot;;&quot;|&quot; &amp; SUBSTITUTE([.H49];&quot; &quot;;&quot;&quot;) &amp;&quot;|&quot;));0;1))" office:value-type="float" office:value="0">
            <text:p>0</text:p>
          </table:table-cell>
          <table:table-cell table:style-name="ce45" table:formula="oooc:=IF([.E49]=&quot;&quot;;&quot;&quot;;IF([$Namen.$G$2]=[$Namen.$I$1];IF([.E49]&gt;0;&quot;&quot;;&quot;&quot;);&quot; &quot;))" office:value-type="string" office:string-value=" ">
            <text:p><text:s/></text:p>
          </table:table-cell>
          <table:table-cell/>
          <table:table-cell office:value-type="float" office:value="3">
            <text:p>3</text:p>
          </table:table-cell>
          <table:table-cell table:number-columns-repeated="2"/>
          <table:table-cell table:style-name="Unsichtbar"/>
          <table:table-cell table:number-columns-repeated="245"/>
        </table:table-row>
        <table:table-row table:style-name="ro1">
          <table:table-cell/>
          <table:table-cell table:style-name="ce41"/>
          <table:table-cell/>
          <table:table-cell table:style-name="Default"/>
          <table:table-cell table:style-name="ce50" table:formula="oooc:=IF(OR(ISFORMULA([.B50]);ISBLANK([.H50]));&quot;&quot;;IF(ISERROR(FIND(&quot;|&quot;&amp;SUBSTITUTE([.B50];&quot; &quot;;&quot;&quot;) &amp;&quot;|&quot;;&quot;|&quot; &amp; SUBSTITUTE([.H50];&quot; &quot;;&quot;&quot;) &amp;&quot;|&quot;));0;1))" office:value-type="float" office:value="0">
            <text:p>0</text:p>
          </table:table-cell>
          <table:table-cell table:style-name="ce45" table:formula="oooc:=IF([.E50]=&quot;&quot;;&quot;&quot;;IF([$Namen.$G$2]=[$Namen.$I$1];IF([.E50]&gt;0;&quot;&quot;;&quot;&quot;);&quot; &quot;))" office:value-type="string" office:string-value=" ">
            <text:p><text:s/></text:p>
          </table:table-cell>
          <table:table-cell/>
          <table:table-cell office:value-type="float" office:value="100">
            <text:p>100</text:p>
          </table:table-cell>
          <table:table-cell table:number-columns-repeated="2"/>
          <table:table-cell table:style-name="Unsichtbar"/>
          <table:table-cell table:number-columns-repeated="245"/>
        </table:table-row>
        <table:table-row table:style-name="ro1">
          <table:table-cell/>
          <table:table-cell table:style-name="ce40"/>
          <table:table-cell/>
          <table:table-cell table:style-name="Default"/>
          <table:table-cell table:style-name="ce50" table:formula="oooc:=IF(OR(ISFORMULA([.B51]);ISBLANK([.H51]));&quot;&quot;;IF(ISERROR(FIND(&quot;|&quot;&amp;SUBSTITUTE([.B51];&quot; &quot;;&quot;&quot;) &amp;&quot;|&quot;;&quot;|&quot; &amp; SUBSTITUTE([.H51];&quot; &quot;;&quot;&quot;) &amp;&quot;|&quot;));0;1))">
            <text:p/>
          </table:table-cell>
          <table:table-cell table:style-name="ce45" table:formula="oooc:=IF([.E51]=&quot;&quot;;&quot;&quot;;IF([$Namen.$G$2]=[$Namen.$I$1];IF([.E51]&gt;0;&quot;&quot;;&quot;&quot;);&quot; &quot;))">
            <text:p/>
          </table:table-cell>
          <table:table-cell/>
          <table:table-cell/>
          <table:table-cell table:number-columns-repeated="2"/>
          <table:table-cell table:style-name="Unsichtbar"/>
          <table:table-cell table:number-columns-repeated="245"/>
        </table:table-row>
        <table:table-row table:style-name="ro1">
          <table:table-cell>
            <draw:g table:end-cell-address="Tabelle1.A57" table:end-x="7.187cm" table:end-y="0.358cm" draw:z-index="10">
              <draw:rect draw:style-name="gr44" draw:text-style-name="P2" svg:width="0.295cm" svg:height="0.295cm" svg:x="4.238cm" svg:y="0.509cm">
                <text:p/>
              </draw:rect>
              <draw:rect draw:style-name="gr44" draw:text-style-name="P2" svg:width="0.295cm" svg:height="0.295cm" svg:x="4.533cm" svg:y="0.509cm">
                <text:p/>
              </draw:rect>
              <draw:rect draw:style-name="gr44" draw:text-style-name="P2" svg:width="0.295cm" svg:height="0.295cm" svg:x="4.828cm" svg:y="0.509cm">
                <text:p/>
              </draw:rect>
              <draw:rect draw:style-name="gr44" draw:text-style-name="P2" svg:width="0.295cm" svg:height="0.295cm" svg:x="5.123cm" svg:y="0.509cm">
                <text:p/>
              </draw:rect>
              <draw:rect draw:style-name="gr44" draw:text-style-name="P2" svg:width="0.295cm" svg:height="0.295cm" svg:x="5.418cm" svg:y="0.509cm">
                <text:p/>
              </draw:rect>
              <draw:rect draw:style-name="gr44" draw:text-style-name="P2" svg:width="0.294cm" svg:height="0.295cm" svg:x="5.713cm" svg:y="0.509cm">
                <text:p/>
              </draw:rect>
              <draw:rect draw:style-name="gr44" draw:text-style-name="P2" svg:width="0.295cm" svg:height="0.295cm" svg:x="6.007cm" svg:y="0.509cm">
                <text:p/>
              </draw:rect>
              <draw:rect draw:style-name="gr44" draw:text-style-name="P2" svg:width="0.295cm" svg:height="0.295cm" svg:x="6.302cm" svg:y="0.509cm">
                <text:p/>
              </draw:rect>
              <draw:rect draw:style-name="gr44" draw:text-style-name="P2" svg:width="0.295cm" svg:height="0.295cm" svg:x="6.597cm" svg:y="0.509cm">
                <text:p/>
              </draw:rect>
              <draw:rect draw:style-name="gr44" draw:text-style-name="P2" svg:width="0.295cm" svg:height="0.295cm" svg:x="6.892cm" svg:y="0.509cm">
                <text:p/>
              </draw:rect>
              <draw:rect draw:style-name="gr44" draw:text-style-name="P2" svg:width="0.295cm" svg:height="0.295cm" svg:x="4.238cm" svg:y="0.804cm">
                <text:p/>
              </draw:rect>
              <draw:rect draw:style-name="gr44" draw:text-style-name="P2" svg:width="0.295cm" svg:height="0.295cm" svg:x="4.533cm" svg:y="0.804cm">
                <text:p/>
              </draw:rect>
              <draw:rect draw:style-name="gr44" draw:text-style-name="P2" svg:width="0.295cm" svg:height="0.295cm" svg:x="4.828cm" svg:y="0.804cm">
                <text:p/>
              </draw:rect>
              <draw:rect draw:style-name="gr45" draw:text-style-name="P2" svg:width="0.295cm" svg:height="0.295cm" svg:x="5.123cm" svg:y="0.804cm">
                <text:p/>
              </draw:rect>
              <draw:rect draw:style-name="gr44" draw:text-style-name="P2" svg:width="0.295cm" svg:height="0.295cm" svg:x="5.418cm" svg:y="0.804cm">
                <text:p/>
              </draw:rect>
              <draw:rect draw:style-name="gr44" draw:text-style-name="P2" svg:width="0.294cm" svg:height="0.295cm" svg:x="5.713cm" svg:y="0.804cm">
                <text:p/>
              </draw:rect>
              <draw:rect draw:style-name="gr44" draw:text-style-name="P2" svg:width="0.295cm" svg:height="0.295cm" svg:x="6.007cm" svg:y="0.804cm">
                <text:p/>
              </draw:rect>
              <draw:rect draw:style-name="gr44" draw:text-style-name="P2" svg:width="0.295cm" svg:height="0.295cm" svg:x="6.302cm" svg:y="0.804cm">
                <text:p/>
              </draw:rect>
              <draw:rect draw:style-name="gr44" draw:text-style-name="P2" svg:width="0.295cm" svg:height="0.295cm" svg:x="6.597cm" svg:y="0.804cm">
                <text:p/>
              </draw:rect>
              <draw:rect draw:style-name="gr44" draw:text-style-name="P2" svg:width="0.295cm" svg:height="0.295cm" svg:x="6.892cm" svg:y="0.804cm">
                <text:p/>
              </draw:rect>
              <draw:rect draw:style-name="gr44" draw:text-style-name="P2" svg:width="0.295cm" svg:height="0.295cm" svg:x="4.238cm" svg:y="1.099cm">
                <text:p/>
              </draw:rect>
              <draw:rect draw:style-name="gr44" draw:text-style-name="P2" svg:width="0.295cm" svg:height="0.295cm" svg:x="4.533cm" svg:y="1.099cm">
                <text:p/>
              </draw:rect>
              <draw:rect draw:style-name="gr44" draw:text-style-name="P2" svg:width="0.295cm" svg:height="0.295cm" svg:x="4.828cm" svg:y="1.099cm">
                <text:p/>
              </draw:rect>
              <draw:rect draw:style-name="gr44" draw:text-style-name="P2" svg:width="0.295cm" svg:height="0.295cm" svg:x="5.123cm" svg:y="1.099cm">
                <text:p/>
              </draw:rect>
              <draw:rect draw:style-name="gr44" draw:text-style-name="P2" svg:width="0.295cm" svg:height="0.295cm" svg:x="5.418cm" svg:y="1.099cm">
                <text:p/>
              </draw:rect>
              <draw:rect draw:style-name="gr44" draw:text-style-name="P2" svg:width="0.294cm" svg:height="0.295cm" svg:x="5.713cm" svg:y="1.099cm">
                <text:p/>
              </draw:rect>
              <draw:rect draw:style-name="gr44" draw:text-style-name="P2" svg:width="0.295cm" svg:height="0.295cm" svg:x="6.007cm" svg:y="1.099cm">
                <text:p/>
              </draw:rect>
              <draw:rect draw:style-name="gr44" draw:text-style-name="P2" svg:width="0.295cm" svg:height="0.295cm" svg:x="6.302cm" svg:y="1.099cm">
                <text:p/>
              </draw:rect>
              <draw:rect draw:style-name="gr45" draw:text-style-name="P2" svg:width="0.295cm" svg:height="0.295cm" svg:x="6.597cm" svg:y="1.099cm">
                <text:p/>
              </draw:rect>
              <draw:rect draw:style-name="gr44" draw:text-style-name="P2" svg:width="0.295cm" svg:height="0.295cm" svg:x="6.892cm" svg:y="1.099cm">
                <text:p/>
              </draw:rect>
              <draw:rect draw:style-name="gr44" draw:text-style-name="P2" svg:width="0.295cm" svg:height="0.295cm" svg:x="4.238cm" svg:y="1.394cm">
                <text:p/>
              </draw:rect>
              <draw:rect draw:style-name="gr45" draw:text-style-name="P2" svg:width="0.295cm" svg:height="0.295cm" svg:x="4.533cm" svg:y="1.394cm">
                <text:p/>
              </draw:rect>
              <draw:rect draw:style-name="gr44" draw:text-style-name="P2" svg:width="0.295cm" svg:height="0.295cm" svg:x="4.828cm" svg:y="1.394cm">
                <text:p/>
              </draw:rect>
              <draw:rect draw:style-name="gr44" draw:text-style-name="P2" svg:width="0.295cm" svg:height="0.295cm" svg:x="5.123cm" svg:y="1.394cm">
                <text:p/>
              </draw:rect>
              <draw:rect draw:style-name="gr45" draw:text-style-name="P2" svg:width="0.295cm" svg:height="0.295cm" svg:x="5.418cm" svg:y="1.394cm">
                <text:p/>
              </draw:rect>
              <draw:rect draw:style-name="gr44" draw:text-style-name="P2" svg:width="0.294cm" svg:height="0.295cm" svg:x="5.713cm" svg:y="1.394cm">
                <text:p/>
              </draw:rect>
              <draw:rect draw:style-name="gr44" draw:text-style-name="P2" svg:width="0.295cm" svg:height="0.295cm" svg:x="6.007cm" svg:y="1.394cm">
                <text:p/>
              </draw:rect>
              <draw:rect draw:style-name="gr44" draw:text-style-name="P2" svg:width="0.295cm" svg:height="0.295cm" svg:x="6.302cm" svg:y="1.394cm">
                <text:p/>
              </draw:rect>
              <draw:rect draw:style-name="gr44" draw:text-style-name="P2" svg:width="0.295cm" svg:height="0.295cm" svg:x="6.597cm" svg:y="1.394cm">
                <text:p/>
              </draw:rect>
              <draw:rect draw:style-name="gr44" draw:text-style-name="P2" svg:width="0.295cm" svg:height="0.295cm" svg:x="6.892cm" svg:y="1.394cm">
                <text:p/>
              </draw:rect>
              <draw:rect draw:style-name="gr44" draw:text-style-name="P2" svg:width="0.295cm" svg:height="0.296cm" svg:x="4.238cm" svg:y="1.689cm">
                <text:p/>
              </draw:rect>
              <draw:rect draw:style-name="gr44" draw:text-style-name="P2" svg:width="0.295cm" svg:height="0.296cm" svg:x="4.533cm" svg:y="1.689cm">
                <text:p/>
              </draw:rect>
              <draw:rect draw:style-name="gr44" draw:text-style-name="P2" svg:width="0.295cm" svg:height="0.296cm" svg:x="4.828cm" svg:y="1.689cm">
                <text:p/>
              </draw:rect>
              <draw:rect draw:style-name="gr44" draw:text-style-name="P2" svg:width="0.295cm" svg:height="0.296cm" svg:x="5.123cm" svg:y="1.689cm">
                <text:p/>
              </draw:rect>
              <draw:rect draw:style-name="gr44" draw:text-style-name="P2" svg:width="0.295cm" svg:height="0.296cm" svg:x="5.418cm" svg:y="1.689cm">
                <text:p/>
              </draw:rect>
              <draw:rect draw:style-name="gr44" draw:text-style-name="P2" svg:width="0.294cm" svg:height="0.296cm" svg:x="5.713cm" svg:y="1.689cm">
                <text:p/>
              </draw:rect>
              <draw:rect draw:style-name="gr44" draw:text-style-name="P2" svg:width="0.295cm" svg:height="0.296cm" svg:x="6.007cm" svg:y="1.689cm">
                <text:p/>
              </draw:rect>
              <draw:rect draw:style-name="gr44" draw:text-style-name="P2" svg:width="0.295cm" svg:height="0.296cm" svg:x="6.302cm" svg:y="1.689cm">
                <text:p/>
              </draw:rect>
              <draw:rect draw:style-name="gr44" draw:text-style-name="P2" svg:width="0.295cm" svg:height="0.296cm" svg:x="6.597cm" svg:y="1.689cm">
                <text:p/>
              </draw:rect>
              <draw:rect draw:style-name="gr44" draw:text-style-name="P2" svg:width="0.295cm" svg:height="0.296cm" svg:x="6.892cm" svg:y="1.689cm">
                <text:p/>
              </draw:rect>
              <draw:rect draw:style-name="gr44" draw:text-style-name="P2" svg:width="0.295cm" svg:height="0.295cm" svg:x="4.238cm" svg:y="1.985cm">
                <text:p/>
              </draw:rect>
              <draw:rect draw:style-name="gr44" draw:text-style-name="P2" svg:width="0.295cm" svg:height="0.295cm" svg:x="4.533cm" svg:y="1.985cm">
                <text:p/>
              </draw:rect>
              <draw:rect draw:style-name="gr44" draw:text-style-name="P2" svg:width="0.295cm" svg:height="0.295cm" svg:x="4.828cm" svg:y="1.985cm">
                <text:p/>
              </draw:rect>
              <draw:rect draw:style-name="gr44" draw:text-style-name="P2" svg:width="0.295cm" svg:height="0.295cm" svg:x="5.123cm" svg:y="1.985cm">
                <text:p/>
              </draw:rect>
              <draw:rect draw:style-name="gr44" draw:text-style-name="P2" svg:width="0.295cm" svg:height="0.295cm" svg:x="5.418cm" svg:y="1.985cm">
                <text:p/>
              </draw:rect>
              <draw:rect draw:style-name="gr44" draw:text-style-name="P2" svg:width="0.294cm" svg:height="0.295cm" svg:x="5.713cm" svg:y="1.985cm">
                <text:p/>
              </draw:rect>
              <draw:rect draw:style-name="gr44" draw:text-style-name="P2" svg:width="0.295cm" svg:height="0.295cm" svg:x="6.007cm" svg:y="1.985cm">
                <text:p/>
              </draw:rect>
              <draw:rect draw:style-name="gr45" draw:text-style-name="P2" svg:width="0.295cm" svg:height="0.295cm" svg:x="6.302cm" svg:y="1.985cm">
                <text:p/>
              </draw:rect>
              <draw:rect draw:style-name="gr44" draw:text-style-name="P2" svg:width="0.295cm" svg:height="0.295cm" svg:x="6.597cm" svg:y="1.985cm">
                <text:p/>
              </draw:rect>
              <draw:rect draw:style-name="gr44" draw:text-style-name="P2" svg:width="0.295cm" svg:height="0.295cm" svg:x="6.892cm" svg:y="1.985cm">
                <text:p/>
              </draw:rect>
              <draw:rect draw:style-name="gr44" draw:text-style-name="P2" svg:width="0.295cm" svg:height="0.295cm" svg:x="4.238cm" svg:y="2.28cm">
                <text:p/>
              </draw:rect>
              <draw:rect draw:style-name="gr44" draw:text-style-name="P2" svg:width="0.295cm" svg:height="0.295cm" svg:x="4.533cm" svg:y="2.28cm">
                <text:p/>
              </draw:rect>
              <draw:rect draw:style-name="gr45" draw:text-style-name="P2" svg:width="0.295cm" svg:height="0.295cm" svg:x="4.828cm" svg:y="2.28cm">
                <text:p/>
              </draw:rect>
              <draw:rect draw:style-name="gr44" draw:text-style-name="P2" svg:width="0.295cm" svg:height="0.295cm" svg:x="5.123cm" svg:y="2.28cm">
                <text:p/>
              </draw:rect>
              <draw:rect draw:style-name="gr44" draw:text-style-name="P2" svg:width="0.295cm" svg:height="0.295cm" svg:x="5.418cm" svg:y="2.28cm">
                <text:p/>
              </draw:rect>
              <draw:rect draw:style-name="gr45" draw:text-style-name="P2" svg:width="0.294cm" svg:height="0.295cm" svg:x="5.713cm" svg:y="2.28cm">
                <text:p/>
              </draw:rect>
              <draw:rect draw:style-name="gr44" draw:text-style-name="P2" svg:width="0.295cm" svg:height="0.295cm" svg:x="6.007cm" svg:y="2.28cm">
                <text:p/>
              </draw:rect>
              <draw:rect draw:style-name="gr44" draw:text-style-name="P2" svg:width="0.295cm" svg:height="0.295cm" svg:x="6.302cm" svg:y="2.28cm">
                <text:p/>
              </draw:rect>
              <draw:rect draw:style-name="gr44" draw:text-style-name="P2" svg:width="0.295cm" svg:height="0.295cm" svg:x="6.597cm" svg:y="2.28cm">
                <text:p/>
              </draw:rect>
              <draw:rect draw:style-name="gr44" draw:text-style-name="P2" svg:width="0.295cm" svg:height="0.295cm" svg:x="6.892cm" svg:y="2.28cm">
                <text:p/>
              </draw:rect>
              <draw:rect draw:style-name="gr44" draw:text-style-name="P2" svg:width="0.295cm" svg:height="0.295cm" svg:x="4.238cm" svg:y="2.575cm">
                <text:p/>
              </draw:rect>
              <draw:rect draw:style-name="gr44" draw:text-style-name="P2" svg:width="0.295cm" svg:height="0.295cm" svg:x="4.533cm" svg:y="2.575cm">
                <text:p/>
              </draw:rect>
              <draw:rect draw:style-name="gr44" draw:text-style-name="P2" svg:width="0.295cm" svg:height="0.295cm" svg:x="4.828cm" svg:y="2.575cm">
                <text:p/>
              </draw:rect>
              <draw:rect draw:style-name="gr44" draw:text-style-name="P2" svg:width="0.295cm" svg:height="0.295cm" svg:x="5.123cm" svg:y="2.575cm">
                <text:p/>
              </draw:rect>
              <draw:rect draw:style-name="gr44" draw:text-style-name="P2" svg:width="0.295cm" svg:height="0.295cm" svg:x="5.418cm" svg:y="2.575cm">
                <text:p/>
              </draw:rect>
              <draw:rect draw:style-name="gr44" draw:text-style-name="P2" svg:width="0.294cm" svg:height="0.295cm" svg:x="5.713cm" svg:y="2.575cm">
                <text:p/>
              </draw:rect>
              <draw:rect draw:style-name="gr44" draw:text-style-name="P2" svg:width="0.295cm" svg:height="0.295cm" svg:x="6.007cm" svg:y="2.575cm">
                <text:p/>
              </draw:rect>
              <draw:rect draw:style-name="gr44" draw:text-style-name="P2" svg:width="0.295cm" svg:height="0.295cm" svg:x="6.302cm" svg:y="2.575cm">
                <text:p/>
              </draw:rect>
              <draw:rect draw:style-name="gr44" draw:text-style-name="P2" svg:width="0.295cm" svg:height="0.295cm" svg:x="6.597cm" svg:y="2.575cm">
                <text:p/>
              </draw:rect>
              <draw:rect draw:style-name="gr44" draw:text-style-name="P2" svg:width="0.295cm" svg:height="0.295cm" svg:x="6.892cm" svg:y="2.575cm">
                <text:p/>
              </draw:rect>
              <draw:rect draw:style-name="gr44" draw:text-style-name="P2" svg:width="0.295cm" svg:height="0.295cm" svg:x="4.238cm" svg:y="2.87cm">
                <text:p/>
              </draw:rect>
              <draw:rect draw:style-name="gr44" draw:text-style-name="P2" svg:width="0.295cm" svg:height="0.295cm" svg:x="4.533cm" svg:y="2.87cm">
                <text:p/>
              </draw:rect>
              <draw:rect draw:style-name="gr44" draw:text-style-name="P2" svg:width="0.295cm" svg:height="0.295cm" svg:x="4.828cm" svg:y="2.87cm">
                <text:p/>
              </draw:rect>
              <draw:rect draw:style-name="gr44" draw:text-style-name="P2" svg:width="0.295cm" svg:height="0.295cm" svg:x="5.123cm" svg:y="2.87cm">
                <text:p/>
              </draw:rect>
              <draw:rect draw:style-name="gr44" draw:text-style-name="P2" svg:width="0.295cm" svg:height="0.295cm" svg:x="5.418cm" svg:y="2.87cm">
                <text:p/>
              </draw:rect>
              <draw:rect draw:style-name="gr44" draw:text-style-name="P2" svg:width="0.294cm" svg:height="0.295cm" svg:x="5.713cm" svg:y="2.87cm">
                <text:p/>
              </draw:rect>
              <draw:rect draw:style-name="gr44" draw:text-style-name="P2" svg:width="0.295cm" svg:height="0.295cm" svg:x="6.007cm" svg:y="2.87cm">
                <text:p/>
              </draw:rect>
              <draw:rect draw:style-name="gr44" draw:text-style-name="P2" svg:width="0.295cm" svg:height="0.295cm" svg:x="6.302cm" svg:y="2.87cm">
                <text:p/>
              </draw:rect>
              <draw:rect draw:style-name="gr44" draw:text-style-name="P2" svg:width="0.295cm" svg:height="0.295cm" svg:x="6.597cm" svg:y="2.87cm">
                <text:p/>
              </draw:rect>
              <draw:rect draw:style-name="gr44" draw:text-style-name="P2" svg:width="0.295cm" svg:height="0.295cm" svg:x="6.892cm" svg:y="2.87cm">
                <text:p/>
              </draw:rect>
              <draw:rect draw:style-name="gr44" draw:text-style-name="P2" svg:width="0.295cm" svg:height="0.295cm" svg:x="4.238cm" svg:y="3.165cm">
                <text:p/>
              </draw:rect>
              <draw:rect draw:style-name="gr45" draw:text-style-name="P2" svg:width="0.295cm" svg:height="0.295cm" svg:x="4.533cm" svg:y="3.165cm">
                <text:p/>
              </draw:rect>
              <draw:rect draw:style-name="gr44" draw:text-style-name="P2" svg:width="0.295cm" svg:height="0.295cm" svg:x="4.828cm" svg:y="3.165cm">
                <text:p/>
              </draw:rect>
              <draw:rect draw:style-name="gr44" draw:text-style-name="P2" svg:width="0.295cm" svg:height="0.295cm" svg:x="5.123cm" svg:y="3.165cm">
                <text:p/>
              </draw:rect>
              <draw:rect draw:style-name="gr44" draw:text-style-name="P2" svg:width="0.295cm" svg:height="0.295cm" svg:x="5.418cm" svg:y="3.165cm">
                <text:p/>
              </draw:rect>
              <draw:rect draw:style-name="gr44" draw:text-style-name="P2" svg:width="0.294cm" svg:height="0.295cm" svg:x="5.713cm" svg:y="3.165cm">
                <text:p/>
              </draw:rect>
              <draw:rect draw:style-name="gr44" draw:text-style-name="P2" svg:width="0.295cm" svg:height="0.295cm" svg:x="6.007cm" svg:y="3.165cm">
                <text:p/>
              </draw:rect>
              <draw:rect draw:style-name="gr44" draw:text-style-name="P2" svg:width="0.295cm" svg:height="0.295cm" svg:x="6.302cm" svg:y="3.165cm">
                <text:p/>
              </draw:rect>
              <draw:rect draw:style-name="gr44" draw:text-style-name="P2" svg:width="0.295cm" svg:height="0.295cm" svg:x="6.597cm" svg:y="3.165cm">
                <text:p/>
              </draw:rect>
              <draw:rect draw:style-name="gr44" draw:text-style-name="P2" svg:width="0.295cm" svg:height="0.295cm" svg:x="6.892cm" svg:y="3.165cm">
                <text:p/>
              </draw:rect>
            </draw:g>
          </table:table-cell>
          <table:table-cell table:style-name="ce40"/>
          <table:table-cell/>
          <table:table-cell table:style-name="Default"/>
          <table:table-cell table:style-name="ce50" table:formula="oooc:=IF(OR(ISFORMULA([.B52]);ISBLANK([.H52]));&quot;&quot;;IF(ISERROR(FIND(&quot;|&quot;&amp;SUBSTITUTE([.B52];&quot; &quot;;&quot;&quot;) &amp;&quot;|&quot;;&quot;|&quot; &amp; SUBSTITUTE([.H52];&quot; &quot;;&quot;&quot;) &amp;&quot;|&quot;));0;1))">
            <text:p/>
          </table:table-cell>
          <table:table-cell table:style-name="ce45" table:formula="oooc:=IF([.E52]=&quot;&quot;;&quot;&quot;;IF([$Namen.$G$2]=[$Namen.$I$1];IF([.E52]&gt;0;&quot;&quot;;&quot;&quot;);&quot; &quot;))">
            <text:p/>
          </table:table-cell>
          <table:table-cell/>
          <table:table-cell/>
          <table:table-cell table:number-columns-repeated="2"/>
          <table:table-cell table:style-name="Unsichtbar"/>
          <table:table-cell table:number-columns-repeated="245"/>
        </table:table-row>
        <table:table-row table:style-name="ro1">
          <table:table-cell table:style-name="ce35"/>
          <table:table-cell table:style-name="ce40"/>
          <table:table-cell/>
          <table:table-cell table:style-name="Default"/>
          <table:table-cell table:style-name="ce50" table:formula="oooc:=IF(OR(ISFORMULA([.B53]);ISBLANK([.H53]));&quot;&quot;;IF(ISERROR(FIND(&quot;|&quot;&amp;SUBSTITUTE([.B53];&quot; &quot;;&quot;&quot;) &amp;&quot;|&quot;;&quot;|&quot; &amp; SUBSTITUTE([.H53];&quot; &quot;;&quot;&quot;) &amp;&quot;|&quot;));0;1))">
            <text:p/>
          </table:table-cell>
          <table:table-cell table:style-name="ce45" table:formula="oooc:=IF([.E53]=&quot;&quot;;&quot;&quot;;IF([$Namen.$G$2]=[$Namen.$I$1];IF([.E53]&gt;0;&quot;&quot;;&quot;&quot;);&quot; &quot;))">
            <text:p/>
          </table:table-cell>
          <table:table-cell/>
          <table:table-cell/>
          <table:table-cell table:number-columns-repeated="2"/>
          <table:table-cell table:style-name="Unsichtbar"/>
          <table:table-cell table:number-columns-repeated="245"/>
        </table:table-row>
        <table:table-row table:style-name="ro1">
          <table:table-cell table:style-name="ce35"/>
          <table:table-cell table:style-name="ce40"/>
          <table:table-cell/>
          <table:table-cell table:style-name="Default"/>
          <table:table-cell table:style-name="ce50" table:formula="oooc:=IF(OR(ISFORMULA([.B54]);ISBLANK([.H54]));&quot;&quot;;IF(ISERROR(FIND(&quot;|&quot;&amp;SUBSTITUTE([.B54];&quot; &quot;;&quot;&quot;) &amp;&quot;|&quot;;&quot;|&quot; &amp; SUBSTITUTE([.H54];&quot; &quot;;&quot;&quot;) &amp;&quot;|&quot;));0;1))" office:value-type="float" office:value="0">
            <text:p>0</text:p>
          </table:table-cell>
          <table:table-cell table:style-name="ce45" table:formula="oooc:=IF([.E54]=&quot;&quot;;&quot;&quot;;IF([$Namen.$G$2]=[$Namen.$I$1];IF([.E54]&gt;0;&quot;&quot;;&quot;&quot;);&quot; &quot;))" office:value-type="string" office:string-value=" ">
            <text:p><text:s/></text:p>
          </table:table-cell>
          <table:table-cell/>
          <table:table-cell office:value-type="float" office:value="2">
            <text:p>2</text:p>
          </table:table-cell>
          <table:table-cell table:number-columns-repeated="2"/>
          <table:table-cell table:style-name="Unsichtbar"/>
          <table:table-cell table:number-columns-repeated="245"/>
        </table:table-row>
        <table:table-row table:style-name="ro1">
          <table:table-cell table:style-name="ce35"/>
          <table:table-cell table:style-name="ce41"/>
          <table:table-cell/>
          <table:table-cell table:style-name="Default"/>
          <table:table-cell table:style-name="ce50" table:formula="oooc:=IF(OR(ISFORMULA([.B55]);ISBLANK([.H55]));&quot;&quot;;IF(ISERROR(FIND(&quot;|&quot;&amp;SUBSTITUTE([.B55];&quot; &quot;;&quot;&quot;) &amp;&quot;|&quot;;&quot;|&quot; &amp; SUBSTITUTE([.H55];&quot; &quot;;&quot;&quot;) &amp;&quot;|&quot;));0;1))" office:value-type="float" office:value="0">
            <text:p>0</text:p>
          </table:table-cell>
          <table:table-cell table:style-name="ce45" table:formula="oooc:=IF([.E55]=&quot;&quot;;&quot;&quot;;IF([$Namen.$G$2]=[$Namen.$I$1];IF([.E55]&gt;0;&quot;&quot;;&quot;&quot;);&quot; &quot;))" office:value-type="string" office:string-value=" ">
            <text:p><text:s/></text:p>
          </table:table-cell>
          <table:table-cell/>
          <table:table-cell office:value-type="float" office:value="25">
            <text:p>25</text:p>
          </table:table-cell>
          <table:table-cell table:number-columns-repeated="248"/>
        </table:table-row>
        <table:table-row table:style-name="ro1">
          <table:table-cell table:style-name="ce35"/>
          <table:table-cell table:style-name="ce40"/>
          <table:table-cell/>
          <table:table-cell table:style-name="Default"/>
          <table:table-cell table:style-name="ce50" table:formula="oooc:=IF(OR(ISFORMULA([.B56]);ISBLANK([.H56]));&quot;&quot;;IF(ISERROR(FIND(&quot;|&quot;&amp;SUBSTITUTE([.B56];&quot; &quot;;&quot;&quot;) &amp;&quot;|&quot;;&quot;|&quot; &amp; SUBSTITUTE([.H56];&quot; &quot;;&quot;&quot;) &amp;&quot;|&quot;));0;1))">
            <text:p/>
          </table:table-cell>
          <table:table-cell table:style-name="ce45" table:formula="oooc:=IF([.E56]=&quot;&quot;;&quot;&quot;;IF([$Namen.$G$2]=[$Namen.$I$1];IF([.E56]&gt;0;&quot;&quot;;&quot;&quot;);&quot; &quot;))">
            <text:p/>
          </table:table-cell>
          <table:table-cell/>
          <table:table-cell/>
          <table:table-cell table:number-columns-repeated="2"/>
          <table:table-cell table:style-name="Unsichtbar"/>
          <table:table-cell table:number-columns-repeated="245"/>
        </table:table-row>
        <table:table-row table:style-name="ro1">
          <table:table-cell table:style-name="ce35"/>
          <table:table-cell table:style-name="ce40"/>
          <table:table-cell/>
          <table:table-cell table:style-name="Default"/>
          <table:table-cell table:style-name="ce50" table:formula="oooc:=IF(OR(ISFORMULA([.B57]);ISBLANK([.H57]));&quot;&quot;;IF(ISERROR(FIND(&quot;|&quot;&amp;SUBSTITUTE([.B57];&quot; &quot;;&quot;&quot;) &amp;&quot;|&quot;;&quot;|&quot; &amp; SUBSTITUTE([.H57];&quot; &quot;;&quot;&quot;) &amp;&quot;|&quot;));0;1))">
            <text:p/>
          </table:table-cell>
          <table:table-cell table:style-name="ce45" table:formula="oooc:=IF([.E57]=&quot;&quot;;&quot;&quot;;IF([$Namen.$G$2]=[$Namen.$I$1];IF([.E57]&gt;0;&quot;&quot;;&quot;&quot;);&quot; &quot;))">
            <text:p/>
          </table:table-cell>
          <table:table-cell/>
          <table:table-cell/>
          <table:table-cell table:number-columns-repeated="2"/>
          <table:table-cell table:style-name="Unsichtbar"/>
          <table:table-cell table:number-columns-repeated="245"/>
        </table:table-row>
        <table:table-row table:style-name="ro1">
          <table:table-cell table:style-name="ce35"/>
          <table:table-cell table:style-name="ce40"/>
          <table:table-cell/>
          <table:table-cell table:style-name="Default"/>
          <table:table-cell table:style-name="ce50" table:formula="oooc:=IF(OR(ISFORMULA([.B58]);ISBLANK([.H58]));&quot;&quot;;IF(ISERROR(FIND(&quot;|&quot;&amp;SUBSTITUTE([.B58];&quot; &quot;;&quot;&quot;) &amp;&quot;|&quot;;&quot;|&quot; &amp; SUBSTITUTE([.H58];&quot; &quot;;&quot;&quot;) &amp;&quot;|&quot;));0;1))">
            <text:p/>
          </table:table-cell>
          <table:table-cell table:style-name="ce45" table:formula="oooc:=IF([.E58]=&quot;&quot;;&quot;&quot;;IF([$Namen.$G$2]=[$Namen.$I$1];IF([.E58]&gt;0;&quot;&quot;;&quot;&quot;);&quot; &quot;))">
            <text:p/>
          </table:table-cell>
          <table:table-cell/>
          <table:table-cell/>
          <table:table-cell table:number-columns-repeated="2"/>
          <table:table-cell table:style-name="Unsichtbar"/>
          <table:table-cell table:number-columns-repeated="245"/>
        </table:table-row>
        <table:table-row table:style-name="ro1">
          <table:table-cell table:style-name="ce35">
            <draw:g table:end-cell-address="Tabelle1.A63" table:end-x="7.136cm" table:end-y="0.49cm" draw:z-index="11">
              <draw:rect draw:style-name="gr45" draw:text-style-name="P2" svg:width="0.29cm" svg:height="0.29cm" svg:x="4.235cm" svg:y="0.068cm">
                <text:p/>
              </draw:rect>
              <draw:rect draw:style-name="gr45" draw:text-style-name="P2" svg:width="0.291cm" svg:height="0.29cm" svg:x="4.525cm" svg:y="0.068cm">
                <text:p/>
              </draw:rect>
              <draw:rect draw:style-name="gr45" draw:text-style-name="P2" svg:width="0.29cm" svg:height="0.29cm" svg:x="4.816cm" svg:y="0.068cm">
                <text:p/>
              </draw:rect>
              <draw:rect draw:style-name="gr45" draw:text-style-name="P2" svg:width="0.291cm" svg:height="0.29cm" svg:x="5.106cm" svg:y="0.068cm">
                <text:p/>
              </draw:rect>
              <draw:rect draw:style-name="gr45" draw:text-style-name="P2" svg:width="0.289cm" svg:height="0.29cm" svg:x="5.397cm" svg:y="0.068cm">
                <text:p/>
              </draw:rect>
              <draw:rect draw:style-name="gr45" draw:text-style-name="P2" svg:width="0.288cm" svg:height="0.29cm" svg:x="5.686cm" svg:y="0.068cm">
                <text:p/>
              </draw:rect>
              <draw:rect draw:style-name="gr45" draw:text-style-name="P2" svg:width="0.291cm" svg:height="0.29cm" svg:x="5.974cm" svg:y="0.068cm">
                <text:p/>
              </draw:rect>
              <draw:rect draw:style-name="gr45" draw:text-style-name="P2" svg:width="0.29cm" svg:height="0.29cm" svg:x="6.265cm" svg:y="0.068cm">
                <text:p/>
              </draw:rect>
              <draw:rect draw:style-name="gr45" draw:text-style-name="P2" svg:width="0.291cm" svg:height="0.29cm" svg:x="6.555cm" svg:y="0.068cm">
                <text:p/>
              </draw:rect>
              <draw:rect draw:style-name="gr45" draw:text-style-name="P2" svg:width="0.29cm" svg:height="0.29cm" svg:x="6.846cm" svg:y="0.068cm">
                <text:p/>
              </draw:rect>
              <draw:rect draw:style-name="gr45" draw:text-style-name="P2" svg:width="0.29cm" svg:height="0.291cm" svg:x="4.235cm" svg:y="0.358cm">
                <text:p/>
              </draw:rect>
              <draw:rect draw:style-name="gr45" draw:text-style-name="P2" svg:width="0.291cm" svg:height="0.291cm" svg:x="4.525cm" svg:y="0.358cm">
                <text:p/>
              </draw:rect>
              <draw:rect draw:style-name="gr45" draw:text-style-name="P2" svg:width="0.29cm" svg:height="0.291cm" svg:x="4.816cm" svg:y="0.358cm">
                <text:p/>
              </draw:rect>
              <draw:rect draw:style-name="gr45" draw:text-style-name="P2" svg:width="0.291cm" svg:height="0.291cm" svg:x="5.106cm" svg:y="0.358cm">
                <text:p/>
              </draw:rect>
              <draw:rect draw:style-name="gr45" draw:text-style-name="P2" svg:width="0.289cm" svg:height="0.291cm" svg:x="5.397cm" svg:y="0.358cm">
                <text:p/>
              </draw:rect>
              <draw:rect draw:style-name="gr45" draw:text-style-name="P2" svg:width="0.288cm" svg:height="0.291cm" svg:x="5.686cm" svg:y="0.358cm">
                <text:p/>
              </draw:rect>
              <draw:rect draw:style-name="gr45" draw:text-style-name="P2" svg:width="0.291cm" svg:height="0.291cm" svg:x="5.974cm" svg:y="0.358cm">
                <text:p/>
              </draw:rect>
              <draw:rect draw:style-name="gr45" draw:text-style-name="P2" svg:width="0.29cm" svg:height="0.291cm" svg:x="6.265cm" svg:y="0.358cm">
                <text:p/>
              </draw:rect>
              <draw:rect draw:style-name="gr45" draw:text-style-name="P2" svg:width="0.291cm" svg:height="0.291cm" svg:x="6.555cm" svg:y="0.358cm">
                <text:p/>
              </draw:rect>
              <draw:rect draw:style-name="gr45" draw:text-style-name="P2" svg:width="0.29cm" svg:height="0.291cm" svg:x="6.846cm" svg:y="0.358cm">
                <text:p/>
              </draw:rect>
              <draw:rect draw:style-name="gr45" draw:text-style-name="P2" svg:width="0.29cm" svg:height="0.29cm" svg:x="4.235cm" svg:y="0.649cm">
                <text:p/>
              </draw:rect>
              <draw:rect draw:style-name="gr45" draw:text-style-name="P2" svg:width="0.291cm" svg:height="0.29cm" svg:x="4.525cm" svg:y="0.649cm">
                <text:p/>
              </draw:rect>
              <draw:rect draw:style-name="gr45" draw:text-style-name="P2" svg:width="0.29cm" svg:height="0.29cm" svg:x="4.816cm" svg:y="0.649cm">
                <text:p/>
              </draw:rect>
              <draw:rect draw:style-name="gr45" draw:text-style-name="P2" svg:width="0.291cm" svg:height="0.29cm" svg:x="5.106cm" svg:y="0.649cm">
                <text:p/>
              </draw:rect>
              <draw:rect draw:style-name="gr45" draw:text-style-name="P2" svg:width="0.289cm" svg:height="0.29cm" svg:x="5.397cm" svg:y="0.649cm">
                <text:p/>
              </draw:rect>
              <draw:rect draw:style-name="gr45" draw:text-style-name="P2" svg:width="0.288cm" svg:height="0.29cm" svg:x="5.686cm" svg:y="0.649cm">
                <text:p/>
              </draw:rect>
              <draw:rect draw:style-name="gr45" draw:text-style-name="P2" svg:width="0.291cm" svg:height="0.29cm" svg:x="5.974cm" svg:y="0.649cm">
                <text:p/>
              </draw:rect>
              <draw:rect draw:style-name="gr45" draw:text-style-name="P2" svg:width="0.29cm" svg:height="0.29cm" svg:x="6.265cm" svg:y="0.649cm">
                <text:p/>
              </draw:rect>
              <draw:rect draw:style-name="gr45" draw:text-style-name="P2" svg:width="0.291cm" svg:height="0.29cm" svg:x="6.555cm" svg:y="0.649cm">
                <text:p/>
              </draw:rect>
              <draw:rect draw:style-name="gr45" draw:text-style-name="P2" svg:width="0.29cm" svg:height="0.29cm" svg:x="6.846cm" svg:y="0.649cm">
                <text:p/>
              </draw:rect>
              <draw:rect draw:style-name="gr45" draw:text-style-name="P2" svg:width="0.29cm" svg:height="0.291cm" svg:x="4.235cm" svg:y="0.939cm">
                <text:p/>
              </draw:rect>
              <draw:rect draw:style-name="gr45" draw:text-style-name="P2" svg:width="0.291cm" svg:height="0.291cm" svg:x="4.525cm" svg:y="0.939cm">
                <text:p/>
              </draw:rect>
              <draw:rect draw:style-name="gr45" draw:text-style-name="P2" svg:width="0.29cm" svg:height="0.291cm" svg:x="4.816cm" svg:y="0.939cm">
                <text:p/>
              </draw:rect>
              <draw:rect draw:style-name="gr45" draw:text-style-name="P2" svg:width="0.291cm" svg:height="0.291cm" svg:x="5.106cm" svg:y="0.939cm">
                <text:p/>
              </draw:rect>
              <draw:rect draw:style-name="gr45" draw:text-style-name="P2" svg:width="0.289cm" svg:height="0.291cm" svg:x="5.397cm" svg:y="0.939cm">
                <text:p/>
              </draw:rect>
              <draw:rect draw:style-name="gr45" draw:text-style-name="P2" svg:width="0.288cm" svg:height="0.291cm" svg:x="5.686cm" svg:y="0.939cm">
                <text:p/>
              </draw:rect>
              <draw:rect draw:style-name="gr45" draw:text-style-name="P2" svg:width="0.291cm" svg:height="0.291cm" svg:x="5.974cm" svg:y="0.939cm">
                <text:p/>
              </draw:rect>
              <draw:rect draw:style-name="gr45" draw:text-style-name="P2" svg:width="0.29cm" svg:height="0.291cm" svg:x="6.265cm" svg:y="0.939cm">
                <text:p/>
              </draw:rect>
              <draw:rect draw:style-name="gr45" draw:text-style-name="P2" svg:width="0.291cm" svg:height="0.291cm" svg:x="6.555cm" svg:y="0.939cm">
                <text:p/>
              </draw:rect>
              <draw:rect draw:style-name="gr45" draw:text-style-name="P2" svg:width="0.29cm" svg:height="0.291cm" svg:x="6.846cm" svg:y="0.939cm">
                <text:p/>
              </draw:rect>
              <draw:rect draw:style-name="gr45" draw:text-style-name="P2" svg:width="0.29cm" svg:height="0.29cm" svg:x="4.235cm" svg:y="1.23cm">
                <text:p/>
              </draw:rect>
              <draw:rect draw:style-name="gr45" draw:text-style-name="P2" svg:width="0.291cm" svg:height="0.29cm" svg:x="4.525cm" svg:y="1.23cm">
                <text:p/>
              </draw:rect>
              <draw:rect draw:style-name="gr45" draw:text-style-name="P2" svg:width="0.29cm" svg:height="0.29cm" svg:x="4.816cm" svg:y="1.23cm">
                <text:p/>
              </draw:rect>
              <draw:rect draw:style-name="gr45" draw:text-style-name="P2" svg:width="0.291cm" svg:height="0.29cm" svg:x="5.106cm" svg:y="1.23cm">
                <text:p/>
              </draw:rect>
              <draw:rect draw:style-name="gr45" draw:text-style-name="P2" svg:width="0.289cm" svg:height="0.29cm" svg:x="5.397cm" svg:y="1.23cm">
                <text:p/>
              </draw:rect>
              <draw:rect draw:style-name="gr45" draw:text-style-name="P2" svg:width="0.288cm" svg:height="0.29cm" svg:x="5.686cm" svg:y="1.23cm">
                <text:p/>
              </draw:rect>
              <draw:rect draw:style-name="gr45" draw:text-style-name="P2" svg:width="0.291cm" svg:height="0.29cm" svg:x="5.974cm" svg:y="1.23cm">
                <text:p/>
              </draw:rect>
              <draw:rect draw:style-name="gr45" draw:text-style-name="P2" svg:width="0.29cm" svg:height="0.29cm" svg:x="6.265cm" svg:y="1.23cm">
                <text:p/>
              </draw:rect>
              <draw:rect draw:style-name="gr45" draw:text-style-name="P2" svg:width="0.291cm" svg:height="0.29cm" svg:x="6.555cm" svg:y="1.23cm">
                <text:p/>
              </draw:rect>
              <draw:rect draw:style-name="gr45" draw:text-style-name="P2" svg:width="0.29cm" svg:height="0.29cm" svg:x="6.846cm" svg:y="1.23cm">
                <text:p/>
              </draw:rect>
              <draw:rect draw:style-name="gr45" draw:text-style-name="P2" svg:width="0.29cm" svg:height="0.29cm" svg:x="4.235cm" svg:y="1.52cm">
                <text:p/>
              </draw:rect>
              <draw:rect draw:style-name="gr45" draw:text-style-name="P2" svg:width="0.291cm" svg:height="0.29cm" svg:x="4.525cm" svg:y="1.52cm">
                <text:p/>
              </draw:rect>
              <draw:rect draw:style-name="gr45" draw:text-style-name="P2" svg:width="0.29cm" svg:height="0.29cm" svg:x="4.816cm" svg:y="1.52cm">
                <text:p/>
              </draw:rect>
              <draw:rect draw:style-name="gr45" draw:text-style-name="P2" svg:width="0.291cm" svg:height="0.29cm" svg:x="5.106cm" svg:y="1.52cm">
                <text:p/>
              </draw:rect>
              <draw:rect draw:style-name="gr45" draw:text-style-name="P2" svg:width="0.289cm" svg:height="0.29cm" svg:x="5.397cm" svg:y="1.52cm">
                <text:p/>
              </draw:rect>
              <draw:rect draw:style-name="gr45" draw:text-style-name="P2" svg:width="0.288cm" svg:height="0.29cm" svg:x="5.686cm" svg:y="1.52cm">
                <text:p/>
              </draw:rect>
              <draw:rect draw:style-name="gr45" draw:text-style-name="P2" svg:width="0.291cm" svg:height="0.29cm" svg:x="5.974cm" svg:y="1.52cm">
                <text:p/>
              </draw:rect>
              <draw:rect draw:style-name="gr45" draw:text-style-name="P2" svg:width="0.29cm" svg:height="0.29cm" svg:x="6.265cm" svg:y="1.52cm">
                <text:p/>
              </draw:rect>
              <draw:rect draw:style-name="gr45" draw:text-style-name="P2" svg:width="0.291cm" svg:height="0.29cm" svg:x="6.555cm" svg:y="1.52cm">
                <text:p/>
              </draw:rect>
              <draw:rect draw:style-name="gr45" draw:text-style-name="P2" svg:width="0.29cm" svg:height="0.29cm" svg:x="6.846cm" svg:y="1.52cm">
                <text:p/>
              </draw:rect>
              <draw:rect draw:style-name="gr45" draw:text-style-name="P2" svg:width="0.29cm" svg:height="0.291cm" svg:x="4.235cm" svg:y="1.81cm">
                <text:p/>
              </draw:rect>
              <draw:rect draw:style-name="gr45" draw:text-style-name="P2" svg:width="0.291cm" svg:height="0.291cm" svg:x="4.525cm" svg:y="1.81cm">
                <text:p/>
              </draw:rect>
              <draw:rect draw:style-name="gr45" draw:text-style-name="P2" svg:width="0.29cm" svg:height="0.291cm" svg:x="4.816cm" svg:y="1.81cm">
                <text:p/>
              </draw:rect>
              <draw:rect draw:style-name="gr45" draw:text-style-name="P2" svg:width="0.291cm" svg:height="0.291cm" svg:x="5.106cm" svg:y="1.81cm">
                <text:p/>
              </draw:rect>
              <draw:rect draw:style-name="gr45" draw:text-style-name="P2" svg:width="0.289cm" svg:height="0.291cm" svg:x="5.397cm" svg:y="1.81cm">
                <text:p/>
              </draw:rect>
              <draw:rect draw:style-name="gr45" draw:text-style-name="P2" svg:width="0.288cm" svg:height="0.291cm" svg:x="5.686cm" svg:y="1.81cm">
                <text:p/>
              </draw:rect>
              <draw:rect draw:style-name="gr45" draw:text-style-name="P2" svg:width="0.291cm" svg:height="0.291cm" svg:x="5.974cm" svg:y="1.81cm">
                <text:p/>
              </draw:rect>
              <draw:rect draw:style-name="gr45" draw:text-style-name="P2" svg:width="0.29cm" svg:height="0.291cm" svg:x="6.265cm" svg:y="1.81cm">
                <text:p/>
              </draw:rect>
              <draw:rect draw:style-name="gr45" draw:text-style-name="P2" svg:width="0.291cm" svg:height="0.291cm" svg:x="6.555cm" svg:y="1.81cm">
                <text:p/>
              </draw:rect>
              <draw:rect draw:style-name="gr45" draw:text-style-name="P2" svg:width="0.29cm" svg:height="0.291cm" svg:x="6.846cm" svg:y="1.81cm">
                <text:p/>
              </draw:rect>
              <draw:rect draw:style-name="gr45" draw:text-style-name="P2" svg:width="0.29cm" svg:height="0.29cm" svg:x="4.235cm" svg:y="2.101cm">
                <text:p/>
              </draw:rect>
              <draw:rect draw:style-name="gr45" draw:text-style-name="P2" svg:width="0.291cm" svg:height="0.29cm" svg:x="4.525cm" svg:y="2.101cm">
                <text:p/>
              </draw:rect>
              <draw:rect draw:style-name="gr45" draw:text-style-name="P2" svg:width="0.29cm" svg:height="0.29cm" svg:x="4.816cm" svg:y="2.101cm">
                <text:p/>
              </draw:rect>
              <draw:rect draw:style-name="gr45" draw:text-style-name="P2" svg:width="0.291cm" svg:height="0.29cm" svg:x="5.106cm" svg:y="2.101cm">
                <text:p/>
              </draw:rect>
              <draw:rect draw:style-name="gr45" draw:text-style-name="P2" svg:width="0.289cm" svg:height="0.29cm" svg:x="5.397cm" svg:y="2.101cm">
                <text:p/>
              </draw:rect>
              <draw:rect draw:style-name="gr45" draw:text-style-name="P2" svg:width="0.288cm" svg:height="0.29cm" svg:x="5.686cm" svg:y="2.101cm">
                <text:p/>
              </draw:rect>
              <draw:rect draw:style-name="gr45" draw:text-style-name="P2" svg:width="0.291cm" svg:height="0.29cm" svg:x="5.974cm" svg:y="2.101cm">
                <text:p/>
              </draw:rect>
              <draw:rect draw:style-name="gr45" draw:text-style-name="P2" svg:width="0.29cm" svg:height="0.29cm" svg:x="6.265cm" svg:y="2.101cm">
                <text:p/>
              </draw:rect>
              <draw:rect draw:style-name="gr45" draw:text-style-name="P2" svg:width="0.291cm" svg:height="0.29cm" svg:x="6.555cm" svg:y="2.101cm">
                <text:p/>
              </draw:rect>
              <draw:rect draw:style-name="gr45" draw:text-style-name="P2" svg:width="0.29cm" svg:height="0.29cm" svg:x="6.846cm" svg:y="2.101cm">
                <text:p/>
              </draw:rect>
              <draw:rect draw:style-name="gr45" draw:text-style-name="P2" svg:width="0.29cm" svg:height="0.291cm" svg:x="4.235cm" svg:y="2.391cm">
                <text:p/>
              </draw:rect>
              <draw:rect draw:style-name="gr45" draw:text-style-name="P2" svg:width="0.291cm" svg:height="0.291cm" svg:x="4.525cm" svg:y="2.391cm">
                <text:p/>
              </draw:rect>
              <draw:rect draw:style-name="gr45" draw:text-style-name="P2" svg:width="0.29cm" svg:height="0.291cm" svg:x="4.816cm" svg:y="2.391cm">
                <text:p/>
              </draw:rect>
              <draw:rect draw:style-name="gr45" draw:text-style-name="P2" svg:width="0.291cm" svg:height="0.291cm" svg:x="5.106cm" svg:y="2.391cm">
                <text:p/>
              </draw:rect>
              <draw:rect draw:style-name="gr45" draw:text-style-name="P2" svg:width="0.289cm" svg:height="0.291cm" svg:x="5.397cm" svg:y="2.391cm">
                <text:p/>
              </draw:rect>
              <draw:rect draw:style-name="gr45" draw:text-style-name="P2" svg:width="0.288cm" svg:height="0.291cm" svg:x="5.686cm" svg:y="2.391cm">
                <text:p/>
              </draw:rect>
              <draw:rect draw:style-name="gr45" draw:text-style-name="P2" svg:width="0.291cm" svg:height="0.291cm" svg:x="5.974cm" svg:y="2.391cm">
                <text:p/>
              </draw:rect>
              <draw:rect draw:style-name="gr45" draw:text-style-name="P2" svg:width="0.29cm" svg:height="0.291cm" svg:x="6.265cm" svg:y="2.391cm">
                <text:p/>
              </draw:rect>
              <draw:rect draw:style-name="gr45" draw:text-style-name="P2" svg:width="0.291cm" svg:height="0.291cm" svg:x="6.555cm" svg:y="2.391cm">
                <text:p/>
              </draw:rect>
              <draw:rect draw:style-name="gr45" draw:text-style-name="P2" svg:width="0.29cm" svg:height="0.291cm" svg:x="6.846cm" svg:y="2.391cm">
                <text:p/>
              </draw:rect>
              <draw:rect draw:style-name="gr45" draw:text-style-name="P2" svg:width="0.29cm" svg:height="0.29cm" svg:x="4.235cm" svg:y="2.682cm">
                <text:p/>
              </draw:rect>
              <draw:rect draw:style-name="gr45" draw:text-style-name="P2" svg:width="0.291cm" svg:height="0.29cm" svg:x="4.525cm" svg:y="2.682cm">
                <text:p/>
              </draw:rect>
              <draw:rect draw:style-name="gr45" draw:text-style-name="P2" svg:width="0.29cm" svg:height="0.29cm" svg:x="4.816cm" svg:y="2.682cm">
                <text:p/>
              </draw:rect>
              <draw:rect draw:style-name="gr45" draw:text-style-name="P2" svg:width="0.291cm" svg:height="0.29cm" svg:x="5.106cm" svg:y="2.682cm">
                <text:p/>
              </draw:rect>
              <draw:rect draw:style-name="gr45" draw:text-style-name="P2" svg:width="0.289cm" svg:height="0.29cm" svg:x="5.397cm" svg:y="2.682cm">
                <text:p/>
              </draw:rect>
              <draw:rect draw:style-name="gr45" draw:text-style-name="P2" svg:width="0.288cm" svg:height="0.29cm" svg:x="5.686cm" svg:y="2.682cm">
                <text:p/>
              </draw:rect>
              <draw:rect draw:style-name="gr45" draw:text-style-name="P2" svg:width="0.291cm" svg:height="0.29cm" svg:x="5.974cm" svg:y="2.682cm">
                <text:p/>
              </draw:rect>
              <draw:rect draw:style-name="gr45" draw:text-style-name="P2" svg:width="0.29cm" svg:height="0.29cm" svg:x="6.265cm" svg:y="2.682cm">
                <text:p/>
              </draw:rect>
              <draw:rect draw:style-name="gr45" draw:text-style-name="P2" svg:width="0.291cm" svg:height="0.29cm" svg:x="6.555cm" svg:y="2.682cm">
                <text:p/>
              </draw:rect>
              <draw:rect draw:style-name="gr45" draw:text-style-name="P2" svg:width="0.29cm" svg:height="0.29cm" svg:x="6.846cm" svg:y="2.682cm">
                <text:p/>
              </draw:rect>
            </draw:g>
          </table:table-cell>
          <table:table-cell table:style-name="ce40"/>
          <table:table-cell/>
          <table:table-cell table:style-name="Default"/>
          <table:table-cell table:style-name="ce50" table:formula="oooc:=IF(OR(ISFORMULA([.B59]);ISBLANK([.H59]));&quot;&quot;;IF(ISERROR(FIND(&quot;|&quot;&amp;SUBSTITUTE([.B59];&quot; &quot;;&quot;&quot;) &amp;&quot;|&quot;;&quot;|&quot; &amp; SUBSTITUTE([.H59];&quot; &quot;;&quot;&quot;) &amp;&quot;|&quot;));0;1))">
            <text:p/>
          </table:table-cell>
          <table:table-cell table:style-name="ce45" table:formula="oooc:=IF([.E59]=&quot;&quot;;&quot;&quot;;IF([$Namen.$G$2]=[$Namen.$I$1];IF([.E59]&gt;0;&quot;&quot;;&quot;&quot;);&quot; &quot;))">
            <text:p/>
          </table:table-cell>
          <table:table-cell/>
          <table:table-cell/>
          <table:table-cell table:number-columns-repeated="2"/>
          <table:table-cell table:style-name="Unsichtbar"/>
          <table:table-cell table:number-columns-repeated="245"/>
        </table:table-row>
        <table:table-row table:style-name="ro1">
          <table:table-cell table:style-name="ce35"/>
          <table:table-cell table:style-name="ce40"/>
          <table:table-cell/>
          <table:table-cell table:style-name="Default"/>
          <table:table-cell table:style-name="ce50" table:formula="oooc:=IF(OR(ISFORMULA([.B60]);ISBLANK([.H60]));&quot;&quot;;IF(ISERROR(FIND(&quot;|&quot;&amp;SUBSTITUTE([.B60];&quot; &quot;;&quot;&quot;) &amp;&quot;|&quot;;&quot;|&quot; &amp; SUBSTITUTE([.H60];&quot; &quot;;&quot;&quot;) &amp;&quot;|&quot;));0;1))" office:value-type="float" office:value="0">
            <text:p>0</text:p>
          </table:table-cell>
          <table:table-cell table:style-name="ce45" table:formula="oooc:=IF([.E60]=&quot;&quot;;&quot;&quot;;IF([$Namen.$G$2]=[$Namen.$I$1];IF([.E60]&gt;0;&quot;&quot;;&quot;&quot;);&quot; &quot;))" office:value-type="string" office:string-value=" ">
            <text:p><text:s/></text:p>
          </table:table-cell>
          <table:table-cell/>
          <table:table-cell office:value-type="float" office:value="1">
            <text:p>1</text:p>
          </table:table-cell>
          <table:table-cell table:number-columns-repeated="2"/>
          <table:table-cell table:style-name="Unsichtbar"/>
          <table:table-cell table:number-columns-repeated="245"/>
        </table:table-row>
        <table:table-row table:style-name="ro1">
          <table:table-cell table:style-name="ce35"/>
          <table:table-cell table:style-name="ce41"/>
          <table:table-cell/>
          <table:table-cell table:style-name="Default"/>
          <table:table-cell table:style-name="ce50" table:formula="oooc:=IF(OR(ISFORMULA([.B61]);ISBLANK([.H61]));&quot;&quot;;IF(ISERROR(FIND(&quot;|&quot;&amp;SUBSTITUTE([.B61];&quot; &quot;;&quot;&quot;) &amp;&quot;|&quot;;&quot;|&quot; &amp; SUBSTITUTE([.H61];&quot; &quot;;&quot;&quot;) &amp;&quot;|&quot;));0;1))" office:value-type="float" office:value="0">
            <text:p>0</text:p>
          </table:table-cell>
          <table:table-cell table:style-name="ce45" table:formula="oooc:=IF([.E61]=&quot;&quot;;&quot;&quot;;IF([$Namen.$G$2]=[$Namen.$I$1];IF([.E61]&gt;0;&quot;&quot;;&quot;&quot;);&quot; &quot;))" office:value-type="string" office:string-value=" ">
            <text:p><text:s/></text:p>
          </table:table-cell>
          <table:table-cell/>
          <table:table-cell office:value-type="float" office:value="1">
            <text:p>1</text:p>
          </table:table-cell>
          <table:table-cell table:number-columns-repeated="2"/>
          <table:table-cell table:style-name="Unsichtbar"/>
          <table:table-cell table:number-columns-repeated="245"/>
        </table:table-row>
        <table:table-row table:style-name="ro1">
          <table:table-cell table:style-name="ce35"/>
          <table:table-cell table:style-name="ce40"/>
          <table:table-cell/>
          <table:table-cell table:style-name="Default"/>
          <table:table-cell table:style-name="ce50" table:formula="oooc:=IF(OR(ISFORMULA([.B62]);ISBLANK([.H62]));&quot;&quot;;IF(ISERROR(FIND(&quot;|&quot;&amp;SUBSTITUTE([.B62];&quot; &quot;;&quot;&quot;) &amp;&quot;|&quot;;&quot;|&quot; &amp; SUBSTITUTE([.H62];&quot; &quot;;&quot;&quot;) &amp;&quot;|&quot;));0;1))">
            <text:p/>
          </table:table-cell>
          <table:table-cell table:style-name="ce45" table:formula="oooc:=IF([.E62]=&quot;&quot;;&quot;&quot;;IF([$Namen.$G$2]=[$Namen.$I$1];IF([.E62]&gt;0;&quot;&quot;;&quot;&quot;);&quot; &quot;))">
            <text:p/>
          </table:table-cell>
          <table:table-cell/>
          <table:table-cell/>
          <table:table-cell table:number-columns-repeated="2"/>
          <table:table-cell table:style-name="Unsichtbar"/>
          <table:table-cell table:number-columns-repeated="245"/>
        </table:table-row>
        <table:table-row table:style-name="ro1">
          <table:table-cell table:style-name="ce35"/>
          <table:table-cell table:style-name="ce40"/>
          <table:table-cell/>
          <table:table-cell table:style-name="Default"/>
          <table:table-cell table:style-name="ce50" table:formula="oooc:=IF(OR(ISFORMULA([.B63]);ISBLANK([.H63]));&quot;&quot;;IF(ISERROR(FIND(&quot;|&quot;&amp;SUBSTITUTE([.B63];&quot; &quot;;&quot;&quot;) &amp;&quot;|&quot;;&quot;|&quot; &amp; SUBSTITUTE([.H63];&quot; &quot;;&quot;&quot;) &amp;&quot;|&quot;));0;1))">
            <text:p/>
          </table:table-cell>
          <table:table-cell table:style-name="ce45" table:formula="oooc:=IF([.E63]=&quot;&quot;;&quot;&quot;;IF([$Namen.$G$2]=[$Namen.$I$1];IF([.E63]&gt;0;&quot;&quot;;&quot;&quot;);&quot; &quot;))">
            <text:p/>
          </table:table-cell>
          <table:table-cell/>
          <table:table-cell/>
          <table:table-cell table:number-columns-repeated="2"/>
          <table:table-cell table:style-name="Unsichtbar"/>
          <table:table-cell table:number-columns-repeated="245"/>
        </table:table-row>
        <table:table-row table:style-name="ro1">
          <table:table-cell/>
          <table:table-cell table:style-name="ce40"/>
          <table:table-cell/>
          <table:table-cell table:style-name="Default"/>
          <table:table-cell table:style-name="ce50" table:formula="oooc:=IF(OR(ISFORMULA([.B64]);ISBLANK([.H64]));&quot;&quot;;IF(ISERROR(FIND(&quot;|&quot;&amp;SUBSTITUTE([.B64];&quot; &quot;;&quot;&quot;) &amp;&quot;|&quot;;&quot;|&quot; &amp; SUBSTITUTE([.H64];&quot; &quot;;&quot;&quot;) &amp;&quot;|&quot;));0;1))">
            <text:p/>
          </table:table-cell>
          <table:table-cell table:style-name="ce45" table:formula="oooc:=IF([.E64]=&quot;&quot;;&quot;&quot;;IF([$Namen.$G$2]=[$Namen.$I$1];IF([.E64]&gt;0;&quot;&quot;;&quot;&quot;);&quot; &quot;))">
            <text:p/>
          </table:table-cell>
          <table:table-cell/>
          <table:table-cell/>
          <table:table-cell table:number-columns-repeated="2"/>
          <table:table-cell table:style-name="Unsichtbar"/>
          <table:table-cell table:number-columns-repeated="245"/>
        </table:table-row>
        <table:table-row table:style-name="ro1">
          <table:table-cell/>
          <table:table-cell table:style-name="ce40"/>
          <table:table-cell/>
          <table:table-cell table:style-name="Default"/>
          <table:table-cell table:style-name="ce50" table:formula="oooc:=IF(OR(ISFORMULA([.B65]);ISBLANK([.H65]));&quot;&quot;;IF(ISERROR(FIND(&quot;|&quot;&amp;SUBSTITUTE([.B65];&quot; &quot;;&quot;&quot;) &amp;&quot;|&quot;;&quot;|&quot; &amp; SUBSTITUTE([.H65];&quot; &quot;;&quot;&quot;) &amp;&quot;|&quot;));0;1))">
            <text:p/>
          </table:table-cell>
          <table:table-cell table:style-name="ce45" table:formula="oooc:=IF([.E65]=&quot;&quot;;&quot;&quot;;IF([$Namen.$G$2]=[$Namen.$I$1];IF([.E65]&gt;0;&quot;&quot;;&quot;&quot;);&quot; &quot;))">
            <text:p/>
          </table:table-cell>
          <table:table-cell/>
          <table:table-cell/>
          <table:table-cell table:number-columns-repeated="2"/>
          <table:table-cell table:style-name="Unsichtbar"/>
          <table:table-cell table:number-columns-repeated="245"/>
        </table:table-row>
        <table:table-row table:style-name="ro3">
          <table:table-cell table:style-name="Default"/>
          <table:table-cell table:style-name="ce37" office:value-type="string">
            <text:p><text:a xlink:href="#Namen"></text:a><text:span text:style-name="T4"> </text:span><text:a xlink:href="#Namen"></text:a><text:span text:style-name="T4"> </text:span><text:a xlink:href="#Tabelle2"></text:a></text:p>
          </table:table-cell>
          <table:table-cell/>
          <table:table-cell table:style-name="Default"/>
          <table:table-cell table:style-name="ce50" table:formula="oooc:=IF(OR(ISFORMULA([.B66]);ISBLANK([.H66]));&quot;&quot;;IF(ISERROR(FIND(&quot;|&quot;&amp;SUBSTITUTE([.B66];&quot; &quot;;&quot;&quot;) &amp;&quot;|&quot;;&quot;|&quot; &amp; SUBSTITUTE([.H66];&quot; &quot;;&quot;&quot;) &amp;&quot;|&quot;));0;1))">
            <text:p/>
          </table:table-cell>
          <table:table-cell table:style-name="ce45" table:formula="oooc:=IF([.E66]=&quot;&quot;;&quot;&quot;;IF([$Namen.$G$2]=[$Namen.$I$1];IF([.E66]&gt;0;&quot;&quot;;&quot;&quot;);&quot; &quot;))">
            <text:p/>
          </table:table-cell>
          <table:table-cell/>
          <table:table-cell/>
          <table:table-cell table:number-columns-repeated="2"/>
          <table:table-cell table:style-name="Unsichtbar"/>
          <table:table-cell table:number-columns-repeated="245"/>
        </table:table-row>
        <table:table-row table:style-name="ro1">
          <table:table-cell/>
          <table:table-cell table:style-name="ce40"/>
          <table:table-cell/>
          <table:table-cell table:style-name="Default"/>
          <table:table-cell table:style-name="ce50" table:formula="oooc:=IF(OR(ISFORMULA([.B67]);ISBLANK([.H67]));&quot;&quot;;IF(ISERROR(FIND(&quot;|&quot;&amp;SUBSTITUTE([.B67];&quot; &quot;;&quot;&quot;) &amp;&quot;|&quot;;&quot;|&quot; &amp; SUBSTITUTE([.H67];&quot; &quot;;&quot;&quot;) &amp;&quot;|&quot;));0;1))">
            <text:p/>
          </table:table-cell>
          <table:table-cell table:style-name="ce45" table:formula="oooc:=IF([.E67]=&quot;&quot;;&quot;&quot;;IF([$Namen.$G$2]=[$Namen.$I$1];IF([.E67]&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68]);ISBLANK([.H68]));&quot;&quot;;IF(ISERROR(FIND(&quot;|&quot;&amp;SUBSTITUTE([.B68];&quot; &quot;;&quot;&quot;) &amp;&quot;|&quot;;&quot;|&quot; &amp; SUBSTITUTE([.H68];&quot; &quot;;&quot;&quot;) &amp;&quot;|&quot;));0;1))">
            <text:p/>
          </table:table-cell>
          <table:table-cell table:style-name="ce45" table:formula="oooc:=IF([.E68]=&quot;&quot;;&quot;&quot;;IF([$Namen.$G$2]=[$Namen.$I$1];IF([.E68]&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69]);ISBLANK([.H69]));&quot;&quot;;IF(ISERROR(FIND(&quot;|&quot;&amp;SUBSTITUTE([.B69];&quot; &quot;;&quot;&quot;) &amp;&quot;|&quot;;&quot;|&quot; &amp; SUBSTITUTE([.H69];&quot; &quot;;&quot;&quot;) &amp;&quot;|&quot;));0;1))">
            <text:p/>
          </table:table-cell>
          <table:table-cell table:style-name="ce45" table:formula="oooc:=IF([.E69]=&quot;&quot;;&quot;&quot;;IF([$Namen.$G$2]=[$Namen.$I$1];IF([.E69]&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70]);ISBLANK([.H70]));&quot;&quot;;IF(ISERROR(FIND(&quot;|&quot;&amp;SUBSTITUTE([.B70];&quot; &quot;;&quot;&quot;) &amp;&quot;|&quot;;&quot;|&quot; &amp; SUBSTITUTE([.H70];&quot; &quot;;&quot;&quot;) &amp;&quot;|&quot;));0;1))">
            <text:p/>
          </table:table-cell>
          <table:table-cell table:style-name="ce45" table:formula="oooc:=IF([.E70]=&quot;&quot;;&quot;&quot;;IF([$Namen.$G$2]=[$Namen.$I$1];IF([.E70]&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71]);ISBLANK([.H71]));&quot;&quot;;IF(ISERROR(FIND(&quot;|&quot;&amp;SUBSTITUTE([.B71];&quot; &quot;;&quot;&quot;) &amp;&quot;|&quot;;&quot;|&quot; &amp; SUBSTITUTE([.H71];&quot; &quot;;&quot;&quot;) &amp;&quot;|&quot;));0;1))">
            <text:p/>
          </table:table-cell>
          <table:table-cell table:style-name="ce45" table:formula="oooc:=IF([.E71]=&quot;&quot;;&quot;&quot;;IF([$Namen.$G$2]=[$Namen.$I$1];IF([.E71]&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72]);ISBLANK([.H72]));&quot;&quot;;IF(ISERROR(FIND(&quot;|&quot;&amp;SUBSTITUTE([.B72];&quot; &quot;;&quot;&quot;) &amp;&quot;|&quot;;&quot;|&quot; &amp; SUBSTITUTE([.H72];&quot; &quot;;&quot;&quot;) &amp;&quot;|&quot;));0;1))">
            <text:p/>
          </table:table-cell>
          <table:table-cell table:style-name="ce45" table:formula="oooc:=IF([.E72]=&quot;&quot;;&quot;&quot;;IF([$Namen.$G$2]=[$Namen.$I$1];IF([.E72]&gt;0;&quot;&quot;;&quot;&quot;);&quot; &quot;))">
            <text:p/>
          </table:table-cell>
          <table:table-cell/>
          <table:table-cell/>
          <table:table-cell table:number-columns-repeated="248"/>
        </table:table-row>
        <table:table-row table:style-name="ro1">
          <table:table-cell table:style-name="ce36"/>
          <table:table-cell table:style-name="ce40"/>
          <table:table-cell/>
          <table:table-cell table:style-name="Default"/>
          <table:table-cell table:style-name="ce50" table:formula="oooc:=IF(OR(ISFORMULA([.B73]);ISBLANK([.H73]));&quot;&quot;;IF(ISERROR(FIND(&quot;|&quot;&amp;SUBSTITUTE([.B73];&quot; &quot;;&quot;&quot;) &amp;&quot;|&quot;;&quot;|&quot; &amp; SUBSTITUTE([.H73];&quot; &quot;;&quot;&quot;) &amp;&quot;|&quot;));0;1))">
            <text:p/>
          </table:table-cell>
          <table:table-cell table:style-name="ce45" table:formula="oooc:=IF([.E73]=&quot;&quot;;&quot;&quot;;IF([$Namen.$G$2]=[$Namen.$I$1];IF([.E73]&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74]);ISBLANK([.H74]));&quot;&quot;;IF(ISERROR(FIND(&quot;|&quot;&amp;SUBSTITUTE([.B74];&quot; &quot;;&quot;&quot;) &amp;&quot;|&quot;;&quot;|&quot; &amp; SUBSTITUTE([.H74];&quot; &quot;;&quot;&quot;) &amp;&quot;|&quot;));0;1))">
            <text:p/>
          </table:table-cell>
          <table:table-cell table:style-name="ce45" table:formula="oooc:=IF([.E74]=&quot;&quot;;&quot;&quot;;IF([$Namen.$G$2]=[$Namen.$I$1];IF([.E74]&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75]);ISBLANK([.H75]));&quot;&quot;;IF(ISERROR(FIND(&quot;|&quot;&amp;SUBSTITUTE([.B75];&quot; &quot;;&quot;&quot;) &amp;&quot;|&quot;;&quot;|&quot; &amp; SUBSTITUTE([.H75];&quot; &quot;;&quot;&quot;) &amp;&quot;|&quot;));0;1))">
            <text:p/>
          </table:table-cell>
          <table:table-cell table:style-name="ce45" table:formula="oooc:=IF([.E75]=&quot;&quot;;&quot;&quot;;IF([$Namen.$G$2]=[$Namen.$I$1];IF([.E75]&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76]);ISBLANK([.H76]));&quot;&quot;;IF(ISERROR(FIND(&quot;|&quot;&amp;SUBSTITUTE([.B76];&quot; &quot;;&quot;&quot;) &amp;&quot;|&quot;;&quot;|&quot; &amp; SUBSTITUTE([.H76];&quot; &quot;;&quot;&quot;) &amp;&quot;|&quot;));0;1))">
            <text:p/>
          </table:table-cell>
          <table:table-cell table:style-name="ce45" table:formula="oooc:=IF([.E76]=&quot;&quot;;&quot;&quot;;IF([$Namen.$G$2]=[$Namen.$I$1];IF([.E76]&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77]);ISBLANK([.H77]));&quot;&quot;;IF(ISERROR(FIND(&quot;|&quot;&amp;SUBSTITUTE([.B77];&quot; &quot;;&quot;&quot;) &amp;&quot;|&quot;;&quot;|&quot; &amp; SUBSTITUTE([.H77];&quot; &quot;;&quot;&quot;) &amp;&quot;|&quot;));0;1))">
            <text:p/>
          </table:table-cell>
          <table:table-cell table:style-name="ce45" table:formula="oooc:=IF([.E77]=&quot;&quot;;&quot;&quot;;IF([$Namen.$G$2]=[$Namen.$I$1];IF([.E77]&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78]);ISBLANK([.H78]));&quot;&quot;;IF(ISERROR(FIND(&quot;|&quot;&amp;SUBSTITUTE([.B78];&quot; &quot;;&quot;&quot;) &amp;&quot;|&quot;;&quot;|&quot; &amp; SUBSTITUTE([.H78];&quot; &quot;;&quot;&quot;) &amp;&quot;|&quot;));0;1))">
            <text:p/>
          </table:table-cell>
          <table:table-cell table:style-name="ce45" table:formula="oooc:=IF([.E78]=&quot;&quot;;&quot;&quot;;IF([$Namen.$G$2]=[$Namen.$I$1];IF([.E78]&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79]);ISBLANK([.H79]));&quot;&quot;;IF(ISERROR(FIND(&quot;|&quot;&amp;SUBSTITUTE([.B79];&quot; &quot;;&quot;&quot;) &amp;&quot;|&quot;;&quot;|&quot; &amp; SUBSTITUTE([.H79];&quot; &quot;;&quot;&quot;) &amp;&quot;|&quot;));0;1))">
            <text:p/>
          </table:table-cell>
          <table:table-cell table:style-name="ce45" table:formula="oooc:=IF([.E79]=&quot;&quot;;&quot;&quot;;IF([$Namen.$G$2]=[$Namen.$I$1];IF([.E79]&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80]);ISBLANK([.H80]));&quot;&quot;;IF(ISERROR(FIND(&quot;|&quot;&amp;SUBSTITUTE([.B80];&quot; &quot;;&quot;&quot;) &amp;&quot;|&quot;;&quot;|&quot; &amp; SUBSTITUTE([.H80];&quot; &quot;;&quot;&quot;) &amp;&quot;|&quot;));0;1))">
            <text:p/>
          </table:table-cell>
          <table:table-cell table:style-name="ce45" table:formula="oooc:=IF([.E80]=&quot;&quot;;&quot;&quot;;IF([$Namen.$G$2]=[$Namen.$I$1];IF([.E80]&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81]);ISBLANK([.H81]));&quot;&quot;;IF(ISERROR(FIND(&quot;|&quot;&amp;SUBSTITUTE([.B81];&quot; &quot;;&quot;&quot;) &amp;&quot;|&quot;;&quot;|&quot; &amp; SUBSTITUTE([.H81];&quot; &quot;;&quot;&quot;) &amp;&quot;|&quot;));0;1))">
            <text:p/>
          </table:table-cell>
          <table:table-cell table:style-name="ce45" table:formula="oooc:=IF([.E81]=&quot;&quot;;&quot;&quot;;IF([$Namen.$G$2]=[$Namen.$I$1];IF([.E81]&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82]);ISBLANK([.H82]));&quot;&quot;;IF(ISERROR(FIND(&quot;|&quot;&amp;SUBSTITUTE([.B82];&quot; &quot;;&quot;&quot;) &amp;&quot;|&quot;;&quot;|&quot; &amp; SUBSTITUTE([.H82];&quot; &quot;;&quot;&quot;) &amp;&quot;|&quot;));0;1))">
            <text:p/>
          </table:table-cell>
          <table:table-cell table:style-name="ce45" table:formula="oooc:=IF([.E82]=&quot;&quot;;&quot;&quot;;IF([$Namen.$G$2]=[$Namen.$I$1];IF([.E82]&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83]);ISBLANK([.H83]));&quot;&quot;;IF(ISERROR(FIND(&quot;|&quot;&amp;SUBSTITUTE([.B83];&quot; &quot;;&quot;&quot;) &amp;&quot;|&quot;;&quot;|&quot; &amp; SUBSTITUTE([.H83];&quot; &quot;;&quot;&quot;) &amp;&quot;|&quot;));0;1))">
            <text:p/>
          </table:table-cell>
          <table:table-cell table:style-name="ce45" table:formula="oooc:=IF([.E83]=&quot;&quot;;&quot;&quot;;IF([$Namen.$G$2]=[$Namen.$I$1];IF([.E83]&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84]);ISBLANK([.H84]));&quot;&quot;;IF(ISERROR(FIND(&quot;|&quot;&amp;SUBSTITUTE([.B84];&quot; &quot;;&quot;&quot;) &amp;&quot;|&quot;;&quot;|&quot; &amp; SUBSTITUTE([.H84];&quot; &quot;;&quot;&quot;) &amp;&quot;|&quot;));0;1))">
            <text:p/>
          </table:table-cell>
          <table:table-cell table:style-name="ce45" table:formula="oooc:=IF([.E84]=&quot;&quot;;&quot;&quot;;IF([$Namen.$G$2]=[$Namen.$I$1];IF([.E84]&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85]);ISBLANK([.H85]));&quot;&quot;;IF(ISERROR(FIND(&quot;|&quot;&amp;SUBSTITUTE([.B85];&quot; &quot;;&quot;&quot;) &amp;&quot;|&quot;;&quot;|&quot; &amp; SUBSTITUTE([.H85];&quot; &quot;;&quot;&quot;) &amp;&quot;|&quot;));0;1))">
            <text:p/>
          </table:table-cell>
          <table:table-cell table:style-name="ce45" table:formula="oooc:=IF([.E85]=&quot;&quot;;&quot;&quot;;IF([$Namen.$G$2]=[$Namen.$I$1];IF([.E85]&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86]);ISBLANK([.H86]));&quot;&quot;;IF(ISERROR(FIND(&quot;|&quot;&amp;SUBSTITUTE([.B86];&quot; &quot;;&quot;&quot;) &amp;&quot;|&quot;;&quot;|&quot; &amp; SUBSTITUTE([.H86];&quot; &quot;;&quot;&quot;) &amp;&quot;|&quot;));0;1))">
            <text:p/>
          </table:table-cell>
          <table:table-cell table:style-name="ce45" table:formula="oooc:=IF([.E86]=&quot;&quot;;&quot;&quot;;IF([$Namen.$G$2]=[$Namen.$I$1];IF([.E86]&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87]);ISBLANK([.H87]));&quot;&quot;;IF(ISERROR(FIND(&quot;|&quot;&amp;SUBSTITUTE([.B87];&quot; &quot;;&quot;&quot;) &amp;&quot;|&quot;;&quot;|&quot; &amp; SUBSTITUTE([.H87];&quot; &quot;;&quot;&quot;) &amp;&quot;|&quot;));0;1))">
            <text:p/>
          </table:table-cell>
          <table:table-cell table:style-name="ce45" table:formula="oooc:=IF([.E87]=&quot;&quot;;&quot;&quot;;IF([$Namen.$G$2]=[$Namen.$I$1];IF([.E87]&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88]);ISBLANK([.H88]));&quot;&quot;;IF(ISERROR(FIND(&quot;|&quot;&amp;SUBSTITUTE([.B88];&quot; &quot;;&quot;&quot;) &amp;&quot;|&quot;;&quot;|&quot; &amp; SUBSTITUTE([.H88];&quot; &quot;;&quot;&quot;) &amp;&quot;|&quot;));0;1))">
            <text:p/>
          </table:table-cell>
          <table:table-cell table:style-name="ce45" table:formula="oooc:=IF([.E88]=&quot;&quot;;&quot;&quot;;IF([$Namen.$G$2]=[$Namen.$I$1];IF([.E88]&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89]);ISBLANK([.H89]));&quot;&quot;;IF(ISERROR(FIND(&quot;|&quot;&amp;SUBSTITUTE([.B89];&quot; &quot;;&quot;&quot;) &amp;&quot;|&quot;;&quot;|&quot; &amp; SUBSTITUTE([.H89];&quot; &quot;;&quot;&quot;) &amp;&quot;|&quot;));0;1))">
            <text:p/>
          </table:table-cell>
          <table:table-cell table:style-name="ce45" table:formula="oooc:=IF([.E89]=&quot;&quot;;&quot;&quot;;IF([$Namen.$G$2]=[$Namen.$I$1];IF([.E89]&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90]);ISBLANK([.H90]));&quot;&quot;;IF(ISERROR(FIND(&quot;|&quot;&amp;SUBSTITUTE([.B90];&quot; &quot;;&quot;&quot;) &amp;&quot;|&quot;;&quot;|&quot; &amp; SUBSTITUTE([.H90];&quot; &quot;;&quot;&quot;) &amp;&quot;|&quot;));0;1))">
            <text:p/>
          </table:table-cell>
          <table:table-cell table:style-name="ce45" table:formula="oooc:=IF([.E90]=&quot;&quot;;&quot;&quot;;IF([$Namen.$G$2]=[$Namen.$I$1];IF([.E90]&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91]);ISBLANK([.H91]));&quot;&quot;;IF(ISERROR(FIND(&quot;|&quot;&amp;SUBSTITUTE([.B91];&quot; &quot;;&quot;&quot;) &amp;&quot;|&quot;;&quot;|&quot; &amp; SUBSTITUTE([.H91];&quot; &quot;;&quot;&quot;) &amp;&quot;|&quot;));0;1))">
            <text:p/>
          </table:table-cell>
          <table:table-cell table:style-name="ce45" table:formula="oooc:=IF([.E91]=&quot;&quot;;&quot;&quot;;IF([$Namen.$G$2]=[$Namen.$I$1];IF([.E91]&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92]);ISBLANK([.H92]));&quot;&quot;;IF(ISERROR(FIND(&quot;|&quot;&amp;SUBSTITUTE([.B92];&quot; &quot;;&quot;&quot;) &amp;&quot;|&quot;;&quot;|&quot; &amp; SUBSTITUTE([.H92];&quot; &quot;;&quot;&quot;) &amp;&quot;|&quot;));0;1))">
            <text:p/>
          </table:table-cell>
          <table:table-cell table:style-name="ce45" table:formula="oooc:=IF([.E92]=&quot;&quot;;&quot;&quot;;IF([$Namen.$G$2]=[$Namen.$I$1];IF([.E92]&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93]);ISBLANK([.H93]));&quot;&quot;;IF(ISERROR(FIND(&quot;|&quot;&amp;SUBSTITUTE([.B93];&quot; &quot;;&quot;&quot;) &amp;&quot;|&quot;;&quot;|&quot; &amp; SUBSTITUTE([.H93];&quot; &quot;;&quot;&quot;) &amp;&quot;|&quot;));0;1))">
            <text:p/>
          </table:table-cell>
          <table:table-cell table:style-name="ce45" table:formula="oooc:=IF([.E93]=&quot;&quot;;&quot;&quot;;IF([$Namen.$G$2]=[$Namen.$I$1];IF([.E93]&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94]);ISBLANK([.H94]));&quot;&quot;;IF(ISERROR(FIND(&quot;|&quot;&amp;SUBSTITUTE([.B94];&quot; &quot;;&quot;&quot;) &amp;&quot;|&quot;;&quot;|&quot; &amp; SUBSTITUTE([.H94];&quot; &quot;;&quot;&quot;) &amp;&quot;|&quot;));0;1))">
            <text:p/>
          </table:table-cell>
          <table:table-cell table:style-name="ce45" table:formula="oooc:=IF([.E94]=&quot;&quot;;&quot;&quot;;IF([$Namen.$G$2]=[$Namen.$I$1];IF([.E94]&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95]);ISBLANK([.H95]));&quot;&quot;;IF(ISERROR(FIND(&quot;|&quot;&amp;SUBSTITUTE([.B95];&quot; &quot;;&quot;&quot;) &amp;&quot;|&quot;;&quot;|&quot; &amp; SUBSTITUTE([.H95];&quot; &quot;;&quot;&quot;) &amp;&quot;|&quot;));0;1))">
            <text:p/>
          </table:table-cell>
          <table:table-cell table:style-name="ce45" table:formula="oooc:=IF([.E95]=&quot;&quot;;&quot;&quot;;IF([$Namen.$G$2]=[$Namen.$I$1];IF([.E95]&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96]);ISBLANK([.H96]));&quot;&quot;;IF(ISERROR(FIND(&quot;|&quot;&amp;SUBSTITUTE([.B96];&quot; &quot;;&quot;&quot;) &amp;&quot;|&quot;;&quot;|&quot; &amp; SUBSTITUTE([.H96];&quot; &quot;;&quot;&quot;) &amp;&quot;|&quot;));0;1))">
            <text:p/>
          </table:table-cell>
          <table:table-cell table:style-name="ce45" table:formula="oooc:=IF([.E96]=&quot;&quot;;&quot;&quot;;IF([$Namen.$G$2]=[$Namen.$I$1];IF([.E96]&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97]);ISBLANK([.H97]));&quot;&quot;;IF(ISERROR(FIND(&quot;|&quot;&amp;SUBSTITUTE([.B97];&quot; &quot;;&quot;&quot;) &amp;&quot;|&quot;;&quot;|&quot; &amp; SUBSTITUTE([.H97];&quot; &quot;;&quot;&quot;) &amp;&quot;|&quot;));0;1))">
            <text:p/>
          </table:table-cell>
          <table:table-cell table:style-name="ce45" table:formula="oooc:=IF([.E97]=&quot;&quot;;&quot;&quot;;IF([$Namen.$G$2]=[$Namen.$I$1];IF([.E97]&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98]);ISBLANK([.H98]));&quot;&quot;;IF(ISERROR(FIND(&quot;|&quot;&amp;SUBSTITUTE([.B98];&quot; &quot;;&quot;&quot;) &amp;&quot;|&quot;;&quot;|&quot; &amp; SUBSTITUTE([.H98];&quot; &quot;;&quot;&quot;) &amp;&quot;|&quot;));0;1))">
            <text:p/>
          </table:table-cell>
          <table:table-cell table:style-name="ce45" table:formula="oooc:=IF([.E98]=&quot;&quot;;&quot;&quot;;IF([$Namen.$G$2]=[$Namen.$I$1];IF([.E98]&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99]);ISBLANK([.H99]));&quot;&quot;;IF(ISERROR(FIND(&quot;|&quot;&amp;SUBSTITUTE([.B99];&quot; &quot;;&quot;&quot;) &amp;&quot;|&quot;;&quot;|&quot; &amp; SUBSTITUTE([.H99];&quot; &quot;;&quot;&quot;) &amp;&quot;|&quot;));0;1))">
            <text:p/>
          </table:table-cell>
          <table:table-cell table:style-name="ce45" table:formula="oooc:=IF([.E99]=&quot;&quot;;&quot;&quot;;IF([$Namen.$G$2]=[$Namen.$I$1];IF([.E99]&gt;0;&quot;&quot;;&quot;&quot;);&quot; &quot;))">
            <text:p/>
          </table:table-cell>
          <table:table-cell/>
          <table:table-cell/>
          <table:table-cell table:number-columns-repeated="248"/>
        </table:table-row>
        <table:table-row table:style-name="ro1">
          <table:table-cell/>
          <table:table-cell table:style-name="ce40"/>
          <table:table-cell/>
          <table:table-cell table:style-name="Default"/>
          <table:table-cell table:style-name="ce50" table:formula="oooc:=IF(OR(ISFORMULA([.B100]);ISBLANK([.H100]));&quot;&quot;;IF(ISERROR(FIND(&quot;|&quot;&amp;SUBSTITUTE([.B100];&quot; &quot;;&quot;&quot;) &amp;&quot;|&quot;;&quot;|&quot; &amp; SUBSTITUTE([.H100];&quot; &quot;;&quot;&quot;) &amp;&quot;|&quot;));0;1))">
            <text:p/>
          </table:table-cell>
          <table:table-cell table:style-name="ce45" table:formula="oooc:=IF([.E100]=&quot;&quot;;&quot;&quot;;IF([$Namen.$G$2]=[$Namen.$I$1];IF([.E100]&gt;0;&quot;&quot;;&quot;&quot;);&quot; &quot;))">
            <text:p/>
          </table:table-cell>
          <table:table-cell/>
          <table:table-cell/>
          <table:table-cell table:number-columns-repeated="248"/>
        </table:table-row>
        <table:table-row table:style-name="ro1" table:visibility="collapse">
          <table:table-cell/>
          <table:table-cell table:style-name="ce40"/>
          <table:table-cell/>
          <table:table-cell table:style-name="Default"/>
          <table:table-cell table:style-name="ce50" table:formula="oooc:=IF(OR(ISFORMULA([.B101]);ISBLANK([.H101]));&quot;&quot;;IF(ISERROR(FIND(&quot;|&quot;&amp;SUBSTITUTE([.B101];&quot; &quot;;&quot;&quot;) &amp;&quot;|&quot;;&quot;|&quot; &amp; SUBSTITUTE([.H101];&quot; &quot;;&quot;&quot;) &amp;&quot;|&quot;));0;1))">
            <text:p/>
          </table:table-cell>
          <table:table-cell table:style-name="ce45" table:formula="oooc:=IF([.E101]=&quot;&quot;;&quot;&quot;;IF([$Namen.$G$2]=[$Namen.$I$1];IF([.E101]&gt;0;&quot;&quot;;&quot;&quot;);&quot; &quot;))">
            <text:p/>
          </table:table-cell>
          <table:table-cell/>
          <table:table-cell/>
          <table:table-cell table:number-columns-repeated="248"/>
        </table:table-row>
        <table:table-row table:style-name="ro1" table:visibility="collapse">
          <table:table-cell/>
          <table:table-cell table:style-name="ce40"/>
          <table:table-cell/>
          <table:table-cell table:style-name="Default"/>
          <table:table-cell table:style-name="ce50" table:formula="oooc:=IF(OR(ISFORMULA([.B102]);ISBLANK([.H102]));&quot;&quot;;IF(ISERROR(FIND(&quot;|&quot;&amp;SUBSTITUTE([.B102];&quot; &quot;;&quot;&quot;) &amp;&quot;|&quot;;&quot;|&quot; &amp; SUBSTITUTE([.H102];&quot; &quot;;&quot;&quot;) &amp;&quot;|&quot;));0;1))">
            <text:p/>
          </table:table-cell>
          <table:table-cell table:style-name="ce45" table:formula="oooc:=IF([.E102]=&quot;&quot;;&quot;&quot;;IF([$Namen.$G$2]=[$Namen.$I$1];IF([.E102]&gt;0;&quot;&quot;;&quot;&quot;);&quot; &quot;))">
            <text:p/>
          </table:table-cell>
          <table:table-cell/>
          <table:table-cell/>
          <table:table-cell table:number-columns-repeated="248"/>
        </table:table-row>
        <table:table-row table:style-name="ro1" table:visibility="collapse" table:number-rows-repeated="3">
          <table:table-cell/>
          <table:table-cell table:style-name="ce40"/>
          <table:table-cell/>
          <table:table-cell table:style-name="ce45"/>
          <table:table-cell table:number-columns-repeated="252"/>
        </table:table-row>
        <table:table-row table:style-name="ro1" table:visibility="collapse" table:number-rows-repeated="65430">
          <table:table-cell table:number-columns-repeated="256"/>
        </table:table-row>
        <table:table-row table:style-name="ro1" table:visibility="collapse">
          <table:table-cell table:number-columns-repeated="256"/>
        </table:table-row>
      </table:table>
      <table:table table:name="Tabelle2" table:style-name="ta1" table:protected="true" table:protection-key="RISAaYM55EB4f9JUsQKkFIYvY3U=" table:print="false">
        <office:forms form:automatic-focus="false" form:apply-design-mode="false"/>
        <table:table-column table:style-name="co19" table:default-cell-style-name="ce34"/>
        <table:table-column table:style-name="co20" table:default-cell-style-name="ce71"/>
        <table:table-column table:style-name="co21" table:default-cell-style-name="ce76"/>
        <table:table-column table:style-name="co14" table:default-cell-style-name="ce46"/>
        <table:table-column table:style-name="co15" table:default-cell-style-name="ce49"/>
        <table:table-column table:style-name="co16" table:default-cell-style-name="ce43"/>
        <table:table-column table:style-name="co22" table:default-cell-style-name="ce43"/>
        <table:table-column table:style-name="co23" table:default-cell-style-name="ce49"/>
        <table:table-column table:style-name="co10" table:visibility="collapse" table:number-columns-repeated="18" table:default-cell-style-name="ce49"/>
        <table:table-column table:style-name="co10" table:visibility="collapse" table:number-columns-repeated="230" table:default-cell-style-name="ce43"/>
        <table:table-row table:style-name="ro3">
          <table:table-cell table:style-name="ce65" office:value-type="string">
            <text:p>Prozentsätze</text:p>
          </table:table-cell>
          <table:table-cell table:style-name="ce37" office:value-type="string">
            <text:p><text:a xlink:href="#Tabelle1"></text:a><text:span text:style-name="T4"> </text:span><text:a xlink:href="#Namen"></text:a><text:span text:style-name="T4"> </text:span><text:a xlink:href="#Tabelle3"></text:a></text:p>
          </table:table-cell>
          <table:table-cell table:style-name="Default"/>
          <table:table-cell table:style-name="ce44"/>
          <table:table-cell office:value-type="string">
            <text:p>Punkte</text:p>
          </table:table-cell>
          <table:table-cell table:style-name="ce51" office:value-type="string">
            <text:p>Prozentsätze</text:p>
          </table:table-cell>
          <table:table-cell table:style-name="ce56"/>
          <table:table-cell table:style-name="Unsichtbar" table:number-columns-repeated="2"/>
          <table:table-cell table:number-columns-repeated="247"/>
        </table:table-row>
        <table:table-row table:style-name="ro1">
          <table:table-cell table:style-name="ce66"/>
          <table:table-cell/>
          <table:table-cell/>
          <table:table-cell table:style-name="ce44" table:formula="oooc:=IF(ISBLANK([.H2]);&quot;&quot;;IF(ISERROR(VALUE([.B2]));0;IF(ABS(VALUE([.B2])-[.H2])&lt;0.0005;1;0)))">
            <text:p/>
          </table:table-cell>
          <table:table-cell table:style-name="ce48"/>
          <table:table-cell table:style-name="ce52" office:value-type="string">
            <text:p>Fortschrittsbalken:</text:p>
          </table:table-cell>
          <table:table-cell table:style-name="ce57"/>
          <table:table-cell table:style-name="Unsichtbar"/>
          <table:table-cell table:style-name="Unsichtbar" table:number-columns-repeated="2"/>
          <table:table-cell table:style-name="ce48" table:number-columns-repeated="16"/>
          <table:table-cell table:style-name="ce42" table:number-columns-repeated="230"/>
        </table:table-row>
        <table:table-row table:style-name="ro1">
          <table:table-cell table:style-name="Default"/>
          <table:table-cell table:style-name="ce72" table:content-validation-name="val2"/>
          <table:table-cell/>
          <table:table-cell table:style-name="ce44" table:formula="oooc:=IF(ISBLANK([.H3]);&quot;&quot;;IF(ISERROR(VALUE([.B2]));0;IF(ABS(VALUE([.B2])-[.H3])&lt;0.0005;1;0)))">
            <text:p/>
          </table:table-cell>
          <table:table-cell/>
          <table:table-cell table:style-name="ce53" table:formula="oooc:=REPT(&quot;▓&quot;;ROUNDDOWN([.H5]/[.I5]*10))&amp;REPT(&quot;░&quot;;10-ROUNDDOWN([.H5]/[.I5]*10))&amp;IF([$Namen.$G$2]=[$Namen.$I$1];&quot;  (&quot;&amp;ROUND([.H5]/[.I5]*100)&amp;&quot; %)&quot;;&quot;&quot;)" office:value-type="string" office:string-value="░░░░░░░░░░">
            <text:p>░░░░░░░░░░</text:p>
          </table:table-cell>
          <table:table-cell table:style-name="ce79"/>
          <table:table-cell table:style-name="Unsichtbar"/>
          <table:table-cell table:style-name="Unsichtbar" table:number-columns-repeated="2"/>
          <table:table-cell table:number-columns-repeated="246"/>
        </table:table-row>
        <table:table-row table:style-name="ro1">
          <table:table-cell table:style-name="Default"/>
          <table:table-cell table:number-columns-repeated="2"/>
          <table:table-cell table:style-name="ce44"/>
          <table:table-cell/>
          <table:table-cell table:style-name="ce54" table:formula="oooc:=IF([$Namen.E6]&lt;&gt;&quot;x&quot;;&quot;&quot;;&quot;Leistung: &quot;&amp;CHOOSE([.J5];&quot;Keine Lösungen&quot;;&quot;Zu wenig&quot;;&quot;Wenig&quot;;&quot;Es wird ...&quot;;&quot;Befriedigend&quot;;&quot;Gut&quot;;&quot;Sehr gut&quot;;&quot;Vollständig&quot;))" office:value-type="string" office:string-value="Leistung: Keine Lösungen">
            <text:p>Leistung: Keine Lösungen</text:p>
          </table:table-cell>
          <table:table-cell table:style-name="ce79"/>
          <table:table-cell table:style-name="ce48" office:value-type="string">
            <text:p>Erreichte Punkte; von</text:p>
          </table:table-cell>
          <table:table-cell table:style-name="ce48"/>
          <table:table-cell table:style-name="ce61" office:value-type="string">
            <text:p>Wertungszahl</text:p>
          </table:table-cell>
          <table:table-cell table:number-columns-repeated="246"/>
        </table:table-row>
        <table:table-row table:style-name="ro1">
          <table:table-cell table:style-name="ce33"/>
          <table:table-cell table:number-columns-repeated="2"/>
          <table:table-cell table:style-name="ce44"/>
          <table:table-cell/>
          <table:table-cell table:style-name="ce78" table:formula="oooc:=IF([$Namen.E6]&lt;&gt;&quot;x&quot;;&quot;Keine Wertung&quot;;IF([$Namen.$G$2]=[$Namen.$I$1];&quot;Punktzahl: &quot;&amp;[.H5]&amp;&quot; von &quot;&amp;[.I5];&quot;&quot;))">
            <text:p/>
          </table:table-cell>
          <table:table-cell table:style-name="ce80"/>
          <table:table-cell table:formula="oooc:=[.K5]*SUM([.E6:.E100])/2" office:value-type="float" office:value="0">
            <text:p>0</text:p>
          </table:table-cell>
          <table:table-cell table:style-name="ce62" table:formula="oooc:=[.K5]*COUNTIF([.E6:.E100];&quot;&gt;=0&quot;)/2" office:value-type="float" office:value="36.5">
            <text:p>36,5</text:p>
          </table:table-cell>
          <table:table-cell table:style-name="Unsichtbar" table:formula="oooc:=IF([.H5]/[.I5]=0;1;IF([.H5]/[.I5]&lt;0.5;2;IF([.H5]/[.I5]&lt;0.6125;3;IF([.H5]/[.I5]&lt;0.725;4;IF([.H5]/[.I5]&lt;0.8375;5;IF([.H5]/[.I5]&lt;0.95;6;IF([.H5]/[.I5]&lt;1;7;8)))))))" office:value-type="float" office:value="1">
            <text:p>1</text:p>
          </table:table-cell>
          <table:table-cell table:formula="oooc:=IF([$Namen.E6]=&quot;x&quot;;1;0.001)" office:value-type="float" office:value="1">
            <text:p>1</text:p>
          </table:table-cell>
          <table:table-cell table:number-columns-repeated="245"/>
        </table:table-row>
        <table:table-row table:style-name="ro7">
          <table:table-cell table:style-name="ce33" office:value-type="string">
            <text:p>Schreibe die Prozentangabe als Dezimalbruch</text:p>
          </table:table-cell>
          <table:table-cell/>
          <table:table-cell table:style-name="ce77" table:formula="oooc:=IF(ISBLANK([.H6]);&quot;&quot;;IF(ISERROR(VALUE([.B6]));0;IF(ABS(VALUE([.B6])-[.H6])&lt;0.0005;1;0)))">
            <text:p/>
          </table:table-cell>
          <table:table-cell table:style-name="Default"/>
          <table:table-cell/>
          <table:table-cell table:style-name="ce76"/>
          <table:table-cell table:style-name="ce49"/>
          <table:table-cell/>
          <table:table-cell table:style-name="Unsichtbar" table:number-columns-repeated="2"/>
          <table:table-cell table:number-columns-repeated="246"/>
        </table:table-row>
        <table:table-row table:style-name="ro2">
          <table:table-cell table:style-name="ce67" table:formula="oooc:=TEXT([.I7];&quot;Standard %&quot;)&amp;&quot; =&quot;" office:value-type="string" office:string-value="20 % =">
            <text:p>20 % =</text:p>
          </table:table-cell>
          <table:table-cell table:style-name="ce73"/>
          <table:table-cell table:style-name="Default" table:number-columns-repeated="2"/>
          <table:table-cell table:style-name="ce50" table:formula="oooc:=IF(OR(ISFORMULA([.B7]);ISBLANK([.H7]));&quot;&quot;;IF(ISERROR(FIND(&quot;|&quot;&amp; SUBSTITUTE([.B7];&quot; &quot;;&quot;&quot;) &amp;&quot;|&quot;;&quot;|&quot; &amp; SUBSTITUTE([.H7];&quot; &quot;;&quot;&quot;) &amp;&quot;|&quot;));0;1))" office:value-type="float" office:value="0">
            <text:p>0</text:p>
          </table:table-cell>
          <table:table-cell table:style-name="ce45" table:formula="oooc:=IF([.E7]=&quot;&quot;;&quot;&quot;;IF([$Namen.$G$2]=[$Namen.$I$1];IF([.E7]&gt;0;&quot;&quot;;&quot;&quot;);&quot; &quot;))" office:value-type="string" office:string-value=" ">
            <text:p><text:s/></text:p>
          </table:table-cell>
          <table:table-cell table:style-name="Default"/>
          <table:table-cell table:style-name="Unsichtbar" table:formula="oooc:=TEXT([.I7];&quot;Standard&quot;)&amp;&quot;|&quot;&amp;TEXT([.I7];&quot;0,000&quot;)&amp;IF([.I7]*100=INT([.I7]*100);&quot;|&quot;&amp;TEXT([.I7];&quot;0,00&quot;);&quot;&quot;)" office:value-type="string" office:string-value="0,2|0,200|0,20">
            <text:p>0,2|0,200|0,20</text:p>
          </table:table-cell>
          <table:table-cell office:value-type="float" office:value="0.2">
            <text:p>0,2</text:p>
          </table:table-cell>
          <table:table-cell table:number-columns-repeated="247"/>
        </table:table-row>
        <table:table-row table:style-name="ro2">
          <table:table-cell table:style-name="ce67" table:formula="oooc:=TEXT([.I8];&quot;Standard %&quot;)&amp;&quot; =&quot;" office:value-type="string" office:string-value="40 % =">
            <text:p>40 % =</text:p>
          </table:table-cell>
          <table:table-cell table:style-name="ce73"/>
          <table:table-cell table:style-name="Default" table:number-columns-repeated="2"/>
          <table:table-cell table:style-name="ce50" table:formula="oooc:=IF(OR(ISFORMULA([.B8]);ISBLANK([.H8]));&quot;&quot;;IF(ISERROR(FIND(&quot;|&quot;&amp; SUBSTITUTE([.B8];&quot; &quot;;&quot;&quot;) &amp;&quot;|&quot;;&quot;|&quot; &amp; SUBSTITUTE([.H8];&quot; &quot;;&quot;&quot;) &amp;&quot;|&quot;));0;1))" office:value-type="float" office:value="0">
            <text:p>0</text:p>
          </table:table-cell>
          <table:table-cell table:style-name="ce45" table:formula="oooc:=IF([.E8]=&quot;&quot;;&quot;&quot;;IF([$Namen.$G$2]=[$Namen.$I$1];IF([.E8]&gt;0;&quot;&quot;;&quot;&quot;);&quot; &quot;))" office:value-type="string" office:string-value=" ">
            <text:p><text:s/></text:p>
          </table:table-cell>
          <table:table-cell table:style-name="Default"/>
          <table:table-cell table:style-name="Unsichtbar" table:formula="oooc:=TEXT([.I8];&quot;Standard&quot;)&amp;&quot;|&quot;&amp;TEXT([.I8];&quot;0,000&quot;)&amp;IF([.I8]*100=INT([.I8]*100);&quot;|&quot;&amp;TEXT([.I8];&quot;0,00&quot;);&quot;&quot;)" office:value-type="string" office:string-value="0,4|0,400|0,40">
            <text:p>0,4|0,400|0,40</text:p>
          </table:table-cell>
          <table:table-cell office:value-type="float" office:value="0.4">
            <text:p>0,4</text:p>
          </table:table-cell>
          <table:table-cell table:number-columns-repeated="247"/>
        </table:table-row>
        <table:table-row table:style-name="ro2">
          <table:table-cell table:style-name="ce67" table:formula="oooc:=TEXT([.I9];&quot;Standard %&quot;)&amp;&quot; =&quot;" office:value-type="string" office:string-value="60 % =">
            <text:p>60 % =</text:p>
          </table:table-cell>
          <table:table-cell table:style-name="ce73"/>
          <table:table-cell table:style-name="Default" table:number-columns-repeated="2"/>
          <table:table-cell table:style-name="ce50" table:formula="oooc:=IF(OR(ISFORMULA([.B9]);ISBLANK([.H9]));&quot;&quot;;IF(ISERROR(FIND(&quot;|&quot;&amp; SUBSTITUTE([.B9];&quot; &quot;;&quot;&quot;) &amp;&quot;|&quot;;&quot;|&quot; &amp; SUBSTITUTE([.H9];&quot; &quot;;&quot;&quot;) &amp;&quot;|&quot;));0;1))" office:value-type="float" office:value="0">
            <text:p>0</text:p>
          </table:table-cell>
          <table:table-cell table:style-name="ce45" table:formula="oooc:=IF([.E9]=&quot;&quot;;&quot;&quot;;IF([$Namen.$G$2]=[$Namen.$I$1];IF([.E9]&gt;0;&quot;&quot;;&quot;&quot;);&quot; &quot;))" office:value-type="string" office:string-value=" ">
            <text:p><text:s/></text:p>
          </table:table-cell>
          <table:table-cell table:style-name="Default"/>
          <table:table-cell table:style-name="Unsichtbar" table:formula="oooc:=TEXT([.I9];&quot;Standard&quot;)&amp;&quot;|&quot;&amp;TEXT([.I9];&quot;0,000&quot;)&amp;IF([.I9]*100=INT([.I9]*100);&quot;|&quot;&amp;TEXT([.I9];&quot;0,00&quot;);&quot;&quot;)" office:value-type="string" office:string-value="0,6|0,600|0,60">
            <text:p>0,6|0,600|0,60</text:p>
          </table:table-cell>
          <table:table-cell office:value-type="float" office:value="0.6">
            <text:p>0,6</text:p>
          </table:table-cell>
          <table:table-cell table:number-columns-repeated="247"/>
        </table:table-row>
        <table:table-row table:style-name="ro2">
          <table:table-cell table:style-name="ce67" table:formula="oooc:=TEXT([.I10];&quot;Standard %&quot;)&amp;&quot; =&quot;" office:value-type="string" office:string-value="80 % =">
            <text:p>80 % =</text:p>
          </table:table-cell>
          <table:table-cell table:style-name="ce73"/>
          <table:table-cell table:style-name="Default" table:number-columns-repeated="2"/>
          <table:table-cell table:style-name="ce50" table:formula="oooc:=IF(OR(ISFORMULA([.B10]);ISBLANK([.H10]));&quot;&quot;;IF(ISERROR(FIND(&quot;|&quot;&amp; SUBSTITUTE([.B10];&quot; &quot;;&quot;&quot;) &amp;&quot;|&quot;;&quot;|&quot; &amp; SUBSTITUTE([.H10];&quot; &quot;;&quot;&quot;) &amp;&quot;|&quot;));0;1))" office:value-type="float" office:value="0">
            <text:p>0</text:p>
          </table:table-cell>
          <table:table-cell table:style-name="ce45" table:formula="oooc:=IF([.E10]=&quot;&quot;;&quot;&quot;;IF([$Namen.$G$2]=[$Namen.$I$1];IF([.E10]&gt;0;&quot;&quot;;&quot;&quot;);&quot; &quot;))" office:value-type="string" office:string-value=" ">
            <text:p><text:s/></text:p>
          </table:table-cell>
          <table:table-cell table:style-name="Default"/>
          <table:table-cell table:style-name="Unsichtbar" table:formula="oooc:=TEXT([.I10];&quot;Standard&quot;)&amp;&quot;|&quot;&amp;TEXT([.I10];&quot;0,000&quot;)&amp;IF([.I10]*100=INT([.I10]*100);&quot;|&quot;&amp;TEXT([.I10];&quot;0,00&quot;);&quot;&quot;)" office:value-type="string" office:string-value="0,8|0,800|0,80">
            <text:p>0,8|0,800|0,80</text:p>
          </table:table-cell>
          <table:table-cell office:value-type="float" office:value="0.8">
            <text:p>0,8</text:p>
          </table:table-cell>
          <table:table-cell table:number-columns-repeated="247"/>
        </table:table-row>
        <table:table-row table:style-name="ro2">
          <table:table-cell table:style-name="ce67" table:formula="oooc:=TEXT([.I11];&quot;Standard %&quot;)&amp;&quot; =&quot;" office:value-type="string" office:string-value="50 % =">
            <text:p>50 % =</text:p>
          </table:table-cell>
          <table:table-cell table:style-name="ce73"/>
          <table:table-cell table:style-name="Default" table:number-columns-repeated="2"/>
          <table:table-cell table:style-name="ce50" table:formula="oooc:=IF(OR(ISFORMULA([.B11]);ISBLANK([.H11]));&quot;&quot;;IF(ISERROR(FIND(&quot;|&quot;&amp; SUBSTITUTE([.B11];&quot; &quot;;&quot;&quot;) &amp;&quot;|&quot;;&quot;|&quot; &amp; SUBSTITUTE([.H11];&quot; &quot;;&quot;&quot;) &amp;&quot;|&quot;));0;1))" office:value-type="float" office:value="0">
            <text:p>0</text:p>
          </table:table-cell>
          <table:table-cell table:style-name="ce45" table:formula="oooc:=IF([.E11]=&quot;&quot;;&quot;&quot;;IF([$Namen.$G$2]=[$Namen.$I$1];IF([.E11]&gt;0;&quot;&quot;;&quot;&quot;);&quot; &quot;))" office:value-type="string" office:string-value=" ">
            <text:p><text:s/></text:p>
          </table:table-cell>
          <table:table-cell table:style-name="Default"/>
          <table:table-cell table:style-name="Unsichtbar" table:formula="oooc:=TEXT([.I11];&quot;Standard&quot;)&amp;&quot;|&quot;&amp;TEXT([.I11];&quot;0,000&quot;)&amp;IF([.I11]*100=INT([.I11]*100);&quot;|&quot;&amp;TEXT([.I11];&quot;0,00&quot;);&quot;&quot;)" office:value-type="string" office:string-value="0,5|0,500|0,50">
            <text:p>0,5|0,500|0,50</text:p>
          </table:table-cell>
          <table:table-cell office:value-type="float" office:value="0.5">
            <text:p>0,5</text:p>
          </table:table-cell>
          <table:table-cell table:number-columns-repeated="247"/>
        </table:table-row>
        <table:table-row table:style-name="ro2">
          <table:table-cell table:style-name="ce67" table:formula="oooc:=TEXT([.I12];&quot;Standard %&quot;)&amp;&quot; =&quot;" office:value-type="string" office:string-value="120 % =">
            <text:p>120 % =</text:p>
          </table:table-cell>
          <table:table-cell table:style-name="ce73"/>
          <table:table-cell table:style-name="Default" table:number-columns-repeated="2"/>
          <table:table-cell table:style-name="ce50" table:formula="oooc:=IF(OR(ISFORMULA([.B12]);ISBLANK([.H12]));&quot;&quot;;IF(ISERROR(FIND(&quot;|&quot;&amp; SUBSTITUTE([.B12];&quot; &quot;;&quot;&quot;) &amp;&quot;|&quot;;&quot;|&quot; &amp; SUBSTITUTE([.H12];&quot; &quot;;&quot;&quot;) &amp;&quot;|&quot;));0;1))" office:value-type="float" office:value="0">
            <text:p>0</text:p>
          </table:table-cell>
          <table:table-cell table:style-name="ce45" table:formula="oooc:=IF([.E12]=&quot;&quot;;&quot;&quot;;IF([$Namen.$G$2]=[$Namen.$I$1];IF([.E12]&gt;0;&quot;&quot;;&quot;&quot;);&quot; &quot;))" office:value-type="string" office:string-value=" ">
            <text:p><text:s/></text:p>
          </table:table-cell>
          <table:table-cell table:style-name="Default"/>
          <table:table-cell table:style-name="Unsichtbar" table:formula="oooc:=TEXT([.I12];&quot;Standard&quot;)&amp;&quot;|&quot;&amp;TEXT([.I12];&quot;0,000&quot;)&amp;IF([.I12]*100=INT([.I12]*100);&quot;|&quot;&amp;TEXT([.I12];&quot;0,00&quot;);&quot;&quot;)" office:value-type="string" office:string-value="1,2|1,200|1,20">
            <text:p>1,2|1,200|1,20</text:p>
          </table:table-cell>
          <table:table-cell office:value-type="float" office:value="1.2">
            <text:p>1,2</text:p>
          </table:table-cell>
          <table:table-cell table:number-columns-repeated="247"/>
        </table:table-row>
        <table:table-row table:style-name="ro2">
          <table:table-cell table:style-name="ce67" table:formula="oooc:=TEXT([.I13];&quot;Standard %&quot;)&amp;&quot; =&quot;" office:value-type="string" office:string-value="200 % =">
            <text:p>200 % =</text:p>
          </table:table-cell>
          <table:table-cell table:style-name="ce73"/>
          <table:table-cell table:style-name="Default" table:number-columns-repeated="2"/>
          <table:table-cell table:style-name="ce50" table:formula="oooc:=IF(OR(ISFORMULA([.B13]);ISBLANK([.H13]));&quot;&quot;;IF(ISERROR(FIND(&quot;|&quot;&amp; SUBSTITUTE([.B13];&quot; &quot;;&quot;&quot;) &amp;&quot;|&quot;;&quot;|&quot; &amp; SUBSTITUTE([.H13];&quot; &quot;;&quot;&quot;) &amp;&quot;|&quot;));0;1))" office:value-type="float" office:value="0">
            <text:p>0</text:p>
          </table:table-cell>
          <table:table-cell table:style-name="ce45" table:formula="oooc:=IF([.E13]=&quot;&quot;;&quot;&quot;;IF([$Namen.$G$2]=[$Namen.$I$1];IF([.E13]&gt;0;&quot;&quot;;&quot;&quot;);&quot; &quot;))" office:value-type="string" office:string-value=" ">
            <text:p><text:s/></text:p>
          </table:table-cell>
          <table:table-cell table:style-name="Default"/>
          <table:table-cell table:style-name="Unsichtbar" table:formula="oooc:=TEXT([.I13];&quot;Standard&quot;)&amp;&quot;|&quot;&amp;TEXT([.I13];&quot;0,000&quot;)&amp;IF([.I13]*100=INT([.I13]*100);&quot;|&quot;&amp;TEXT([.I13];&quot;0,00&quot;);&quot;&quot;)" office:value-type="string" office:string-value="2|2,000|2,00">
            <text:p>2|2,000|2,00</text:p>
          </table:table-cell>
          <table:table-cell office:value-type="float" office:value="2">
            <text:p>2</text:p>
          </table:table-cell>
          <table:table-cell table:number-columns-repeated="247"/>
        </table:table-row>
        <table:table-row table:style-name="ro2">
          <table:table-cell table:style-name="ce67" table:formula="oooc:=TEXT([.I14];&quot;Standard %&quot;)&amp;&quot; =&quot;" office:value-type="string" office:string-value="12,5 % =">
            <text:p>12,5 % =</text:p>
          </table:table-cell>
          <table:table-cell table:style-name="ce73"/>
          <table:table-cell table:style-name="Default" table:number-columns-repeated="2"/>
          <table:table-cell table:style-name="ce50" table:formula="oooc:=IF(OR(ISFORMULA([.B14]);ISBLANK([.H14]));&quot;&quot;;IF(ISERROR(FIND(&quot;|&quot;&amp; SUBSTITUTE([.B14];&quot; &quot;;&quot;&quot;) &amp;&quot;|&quot;;&quot;|&quot; &amp; SUBSTITUTE([.H14];&quot; &quot;;&quot;&quot;) &amp;&quot;|&quot;));0;1))" office:value-type="float" office:value="0">
            <text:p>0</text:p>
          </table:table-cell>
          <table:table-cell table:style-name="ce45" table:formula="oooc:=IF([.E14]=&quot;&quot;;&quot;&quot;;IF([$Namen.$G$2]=[$Namen.$I$1];IF([.E14]&gt;0;&quot;&quot;;&quot;&quot;);&quot; &quot;))" office:value-type="string" office:string-value=" ">
            <text:p><text:s/></text:p>
          </table:table-cell>
          <table:table-cell table:style-name="Default"/>
          <table:table-cell table:style-name="Unsichtbar" table:formula="oooc:=TEXT([.I14];&quot;Standard&quot;)&amp;&quot;|&quot;&amp;TEXT([.I14];&quot;0,000&quot;)&amp;IF([.I14]*100=INT([.I14]*100);&quot;|&quot;&amp;TEXT([.I14];&quot;0,00&quot;);&quot;&quot;)" office:value-type="string" office:string-value="0,125|0,125">
            <text:p>0,125|0,125</text:p>
          </table:table-cell>
          <table:table-cell office:value-type="float" office:value="0.125">
            <text:p>0,125</text:p>
          </table:table-cell>
          <table:table-cell table:number-columns-repeated="247"/>
        </table:table-row>
        <table:table-row table:style-name="ro1">
          <table:table-cell table:style-name="ce67"/>
          <table:table-cell table:style-name="ce73"/>
          <table:table-cell table:style-name="Default" table:number-columns-repeated="2"/>
          <table:table-cell table:style-name="ce50" table:formula="oooc:=IF(OR(ISFORMULA([.B15]);ISBLANK([.H15]));&quot;&quot;;IF(ISERROR(FIND(&quot;|&quot;&amp; SUBSTITUTE([.B15];&quot; &quot;;&quot;&quot;) &amp;&quot;|&quot;;&quot;|&quot; &amp; SUBSTITUTE([.H15];&quot; &quot;;&quot;&quot;) &amp;&quot;|&quot;));0;1))">
            <text:p/>
          </table:table-cell>
          <table:table-cell table:style-name="ce45" table:formula="oooc:=IF([.E15]=&quot;&quot;;&quot;&quot;;IF([$Namen.$G$2]=[$Namen.$I$1];IF([.E15]&gt;0;&quot;&quot;;&quot;&quot;);&quot; &quot;))">
            <text:p/>
          </table:table-cell>
          <table:table-cell table:style-name="Default"/>
          <table:table-cell table:style-name="Unsichtbar"/>
          <table:table-cell table:number-columns-repeated="248"/>
        </table:table-row>
        <table:table-row table:style-name="ro2">
          <table:table-cell table:style-name="ce67" table:formula="oooc:=TEXT([.I16];&quot;Standard %&quot;)&amp;&quot; =&quot;" office:value-type="string" office:string-value="98 % =">
            <text:p>98 % =</text:p>
          </table:table-cell>
          <table:table-cell table:style-name="ce73"/>
          <table:table-cell table:style-name="Default" table:number-columns-repeated="2"/>
          <table:table-cell table:style-name="ce50" table:formula="oooc:=IF(OR(ISFORMULA([.B16]);ISBLANK([.H16]));&quot;&quot;;IF(ISERROR(FIND(&quot;|&quot;&amp; SUBSTITUTE([.B16];&quot; &quot;;&quot;&quot;) &amp;&quot;|&quot;;&quot;|&quot; &amp; SUBSTITUTE([.H16];&quot; &quot;;&quot;&quot;) &amp;&quot;|&quot;));0;1))" office:value-type="float" office:value="0">
            <text:p>0</text:p>
          </table:table-cell>
          <table:table-cell table:style-name="ce45" table:formula="oooc:=IF([.E16]=&quot;&quot;;&quot;&quot;;IF([$Namen.$G$2]=[$Namen.$I$1];IF([.E16]&gt;0;&quot;&quot;;&quot;&quot;);&quot; &quot;))" office:value-type="string" office:string-value=" ">
            <text:p><text:s/></text:p>
          </table:table-cell>
          <table:table-cell table:style-name="Default"/>
          <table:table-cell table:style-name="Unsichtbar" table:formula="oooc:=TEXT([.I16];&quot;Standard&quot;)&amp;&quot;|&quot;&amp;TEXT([.I16];&quot;0,000&quot;)&amp;IF([.I16]*100=INT([.I16]*100);&quot;|&quot;&amp;TEXT([.I16];&quot;0,00&quot;);&quot;&quot;)" office:value-type="string" office:string-value="0,98|0,980|0,98">
            <text:p>0,98|0,980|0,98</text:p>
          </table:table-cell>
          <table:table-cell table:formula="oooc:=com.sun.star.sheet.addin.Analysis.getRandbetween(0;100)/100" office:value-type="float" office:value="0.98">
            <text:p>0,98</text:p>
          </table:table-cell>
          <table:table-cell table:style-name="ce48" table:number-columns-repeated="17"/>
          <table:table-cell table:style-name="ce42" table:number-columns-repeated="230"/>
        </table:table-row>
        <table:table-row table:style-name="ro2">
          <table:table-cell table:style-name="ce67" table:formula="oooc:=TEXT([.I17];&quot;Standard %&quot;)&amp;&quot; =&quot;" office:value-type="string" office:string-value="37 % =">
            <text:p>37 % =</text:p>
          </table:table-cell>
          <table:table-cell table:style-name="ce73"/>
          <table:table-cell table:style-name="Default" table:number-columns-repeated="2"/>
          <table:table-cell table:style-name="ce50" table:formula="oooc:=IF(OR(ISFORMULA([.B17]);ISBLANK([.H17]));&quot;&quot;;IF(ISERROR(FIND(&quot;|&quot;&amp; SUBSTITUTE([.B17];&quot; &quot;;&quot;&quot;) &amp;&quot;|&quot;;&quot;|&quot; &amp; SUBSTITUTE([.H17];&quot; &quot;;&quot;&quot;) &amp;&quot;|&quot;));0;1))" office:value-type="float" office:value="0">
            <text:p>0</text:p>
          </table:table-cell>
          <table:table-cell table:style-name="ce45" table:formula="oooc:=IF([.E17]=&quot;&quot;;&quot;&quot;;IF([$Namen.$G$2]=[$Namen.$I$1];IF([.E17]&gt;0;&quot;&quot;;&quot;&quot;);&quot; &quot;))" office:value-type="string" office:string-value=" ">
            <text:p><text:s/></text:p>
          </table:table-cell>
          <table:table-cell table:style-name="Default"/>
          <table:table-cell table:style-name="Unsichtbar" table:formula="oooc:=TEXT([.I17];&quot;Standard&quot;)&amp;&quot;|&quot;&amp;TEXT([.I17];&quot;0,000&quot;)&amp;IF([.I17]*100=INT([.I17]*100);&quot;|&quot;&amp;TEXT([.I17];&quot;0,00&quot;);&quot;&quot;)" office:value-type="string" office:string-value="0,37|0,370|0,37">
            <text:p>0,37|0,370|0,37</text:p>
          </table:table-cell>
          <table:table-cell table:formula="oooc:=com.sun.star.sheet.addin.Analysis.getRandbetween(0;100)/100" office:value-type="float" office:value="0.37">
            <text:p>0,37</text:p>
          </table:table-cell>
          <table:table-cell table:number-columns-repeated="247"/>
        </table:table-row>
        <table:table-row table:style-name="ro2">
          <table:table-cell table:style-name="ce67" table:formula="oooc:=TEXT([.I18];&quot;Standard %&quot;)&amp;&quot; =&quot;" office:value-type="string" office:string-value="85 % =">
            <text:p>85 % =</text:p>
          </table:table-cell>
          <table:table-cell table:style-name="ce73"/>
          <table:table-cell table:style-name="Default" table:number-columns-repeated="2"/>
          <table:table-cell table:style-name="ce50" table:formula="oooc:=IF(OR(ISFORMULA([.B18]);ISBLANK([.H18]));&quot;&quot;;IF(ISERROR(FIND(&quot;|&quot;&amp; SUBSTITUTE([.B18];&quot; &quot;;&quot;&quot;) &amp;&quot;|&quot;;&quot;|&quot; &amp; SUBSTITUTE([.H18];&quot; &quot;;&quot;&quot;) &amp;&quot;|&quot;));0;1))" office:value-type="float" office:value="0">
            <text:p>0</text:p>
          </table:table-cell>
          <table:table-cell table:style-name="ce45" table:formula="oooc:=IF([.E18]=&quot;&quot;;&quot;&quot;;IF([$Namen.$G$2]=[$Namen.$I$1];IF([.E18]&gt;0;&quot;&quot;;&quot;&quot;);&quot; &quot;))" office:value-type="string" office:string-value=" ">
            <text:p><text:s/></text:p>
          </table:table-cell>
          <table:table-cell table:style-name="Default"/>
          <table:table-cell table:style-name="Unsichtbar" table:formula="oooc:=TEXT([.I18];&quot;Standard&quot;)&amp;&quot;|&quot;&amp;TEXT([.I18];&quot;0,000&quot;)&amp;IF([.I18]*100=INT([.I18]*100);&quot;|&quot;&amp;TEXT([.I18];&quot;0,00&quot;);&quot;&quot;)" office:value-type="string" office:string-value="0,85|0,850|0,85">
            <text:p>0,85|0,850|0,85</text:p>
          </table:table-cell>
          <table:table-cell table:formula="oooc:=com.sun.star.sheet.addin.Analysis.getRandbetween(0;100)/100" office:value-type="float" office:value="0.85">
            <text:p>0,85</text:p>
          </table:table-cell>
          <table:table-cell table:number-columns-repeated="247"/>
        </table:table-row>
        <table:table-row table:style-name="ro2">
          <table:table-cell table:style-name="ce67" table:formula="oooc:=TEXT([.I19];&quot;Standard %&quot;)&amp;&quot; =&quot;" office:value-type="string" office:string-value="112 % =">
            <text:p>112 % =</text:p>
          </table:table-cell>
          <table:table-cell table:style-name="ce73"/>
          <table:table-cell table:style-name="Default" table:number-columns-repeated="2"/>
          <table:table-cell table:style-name="ce50" table:formula="oooc:=IF(OR(ISFORMULA([.B19]);ISBLANK([.H19]));&quot;&quot;;IF(ISERROR(FIND(&quot;|&quot;&amp; SUBSTITUTE([.B19];&quot; &quot;;&quot;&quot;) &amp;&quot;|&quot;;&quot;|&quot; &amp; SUBSTITUTE([.H19];&quot; &quot;;&quot;&quot;) &amp;&quot;|&quot;));0;1))" office:value-type="float" office:value="0">
            <text:p>0</text:p>
          </table:table-cell>
          <table:table-cell table:style-name="ce45" table:formula="oooc:=IF([.E19]=&quot;&quot;;&quot;&quot;;IF([$Namen.$G$2]=[$Namen.$I$1];IF([.E19]&gt;0;&quot;&quot;;&quot;&quot;);&quot; &quot;))" office:value-type="string" office:string-value=" ">
            <text:p><text:s/></text:p>
          </table:table-cell>
          <table:table-cell table:style-name="Default"/>
          <table:table-cell table:style-name="Unsichtbar" table:formula="oooc:=TEXT([.I19];&quot;Standard&quot;)&amp;&quot;|&quot;&amp;TEXT([.I19];&quot;0,000&quot;)&amp;IF([.I19]*100=INT([.I19]*100);&quot;|&quot;&amp;TEXT([.I19];&quot;0,00&quot;);&quot;&quot;)" office:value-type="string" office:string-value="1,12|1,120|1,12">
            <text:p>1,12|1,120|1,12</text:p>
          </table:table-cell>
          <table:table-cell table:formula="oooc:=com.sun.star.sheet.addin.Analysis.getRandbetween(0;150)/100" office:value-type="float" office:value="1.12">
            <text:p>1,12</text:p>
          </table:table-cell>
          <table:table-cell table:number-columns-repeated="247"/>
        </table:table-row>
        <table:table-row table:style-name="ro2">
          <table:table-cell table:style-name="ce67" table:formula="oooc:=TEXT([.I20];&quot;Standard %&quot;)&amp;&quot; =&quot;" office:value-type="string" office:string-value="84 % =">
            <text:p>84 % =</text:p>
          </table:table-cell>
          <table:table-cell table:style-name="ce73"/>
          <table:table-cell table:style-name="Default" table:number-columns-repeated="2"/>
          <table:table-cell table:style-name="ce50" table:formula="oooc:=IF(OR(ISFORMULA([.B20]);ISBLANK([.H20]));&quot;&quot;;IF(ISERROR(FIND(&quot;|&quot;&amp; SUBSTITUTE([.B20];&quot; &quot;;&quot;&quot;) &amp;&quot;|&quot;;&quot;|&quot; &amp; SUBSTITUTE([.H20];&quot; &quot;;&quot;&quot;) &amp;&quot;|&quot;));0;1))" office:value-type="float" office:value="0">
            <text:p>0</text:p>
          </table:table-cell>
          <table:table-cell table:style-name="ce45" table:formula="oooc:=IF([.E20]=&quot;&quot;;&quot;&quot;;IF([$Namen.$G$2]=[$Namen.$I$1];IF([.E20]&gt;0;&quot;&quot;;&quot;&quot;);&quot; &quot;))" office:value-type="string" office:string-value=" ">
            <text:p><text:s/></text:p>
          </table:table-cell>
          <table:table-cell table:style-name="Default"/>
          <table:table-cell table:style-name="Unsichtbar" table:formula="oooc:=TEXT([.I20];&quot;Standard&quot;)&amp;&quot;|&quot;&amp;TEXT([.I20];&quot;0,000&quot;)&amp;IF([.I20]*100=INT([.I20]*100);&quot;|&quot;&amp;TEXT([.I20];&quot;0,00&quot;);&quot;&quot;)" office:value-type="string" office:string-value="0,84|0,840|0,84">
            <text:p>0,84|0,840|0,84</text:p>
          </table:table-cell>
          <table:table-cell table:formula="oooc:=com.sun.star.sheet.addin.Analysis.getRandbetween(0;150)/100" office:value-type="float" office:value="0.84">
            <text:p>0,84</text:p>
          </table:table-cell>
          <table:table-cell table:number-columns-repeated="247"/>
        </table:table-row>
        <table:table-row table:style-name="ro2">
          <table:table-cell table:style-name="ce67" table:formula="oooc:=TEXT([.I21];&quot;Standard %&quot;)&amp;&quot; =&quot;" office:value-type="string" office:string-value="111 % =">
            <text:p>111 % =</text:p>
          </table:table-cell>
          <table:table-cell table:style-name="ce73"/>
          <table:table-cell table:style-name="Default" table:number-columns-repeated="2"/>
          <table:table-cell table:style-name="ce50" table:formula="oooc:=IF(OR(ISFORMULA([.B21]);ISBLANK([.H21]));&quot;&quot;;IF(ISERROR(FIND(&quot;|&quot;&amp; SUBSTITUTE([.B21];&quot; &quot;;&quot;&quot;) &amp;&quot;|&quot;;&quot;|&quot; &amp; SUBSTITUTE([.H21];&quot; &quot;;&quot;&quot;) &amp;&quot;|&quot;));0;1))" office:value-type="float" office:value="0">
            <text:p>0</text:p>
          </table:table-cell>
          <table:table-cell table:style-name="ce45" table:formula="oooc:=IF([.E21]=&quot;&quot;;&quot;&quot;;IF([$Namen.$G$2]=[$Namen.$I$1];IF([.E21]&gt;0;&quot;&quot;;&quot;&quot;);&quot; &quot;))" office:value-type="string" office:string-value=" ">
            <text:p><text:s/></text:p>
          </table:table-cell>
          <table:table-cell table:style-name="Default"/>
          <table:table-cell table:style-name="Unsichtbar" table:formula="oooc:=TEXT([.I21];&quot;Standard&quot;)&amp;&quot;|&quot;&amp;TEXT([.I21];&quot;0,000&quot;)&amp;IF([.I21]*100=INT([.I21]*100);&quot;|&quot;&amp;TEXT([.I21];&quot;0,00&quot;);&quot;&quot;)" office:value-type="string" office:string-value="1,11|1,110|1,11">
            <text:p>1,11|1,110|1,11</text:p>
          </table:table-cell>
          <table:table-cell table:formula="oooc:=com.sun.star.sheet.addin.Analysis.getRandbetween(0;150)/100" office:value-type="float" office:value="1.11">
            <text:p>1,11</text:p>
          </table:table-cell>
          <table:table-cell table:number-columns-repeated="247"/>
        </table:table-row>
        <table:table-row table:style-name="ro2">
          <table:table-cell table:style-name="ce67" table:formula="oooc:=TEXT([.I22];&quot;Standard %&quot;)&amp;&quot; =&quot;" office:value-type="string" office:string-value="73 % =">
            <text:p>73 % =</text:p>
          </table:table-cell>
          <table:table-cell table:style-name="ce73"/>
          <table:table-cell table:style-name="Default" table:number-columns-repeated="2"/>
          <table:table-cell table:style-name="ce50" table:formula="oooc:=IF(OR(ISFORMULA([.B22]);ISBLANK([.H22]));&quot;&quot;;IF(ISERROR(FIND(&quot;|&quot;&amp; SUBSTITUTE([.B22];&quot; &quot;;&quot;&quot;) &amp;&quot;|&quot;;&quot;|&quot; &amp; SUBSTITUTE([.H22];&quot; &quot;;&quot;&quot;) &amp;&quot;|&quot;));0;1))" office:value-type="float" office:value="0">
            <text:p>0</text:p>
          </table:table-cell>
          <table:table-cell table:style-name="ce45" table:formula="oooc:=IF([.E22]=&quot;&quot;;&quot;&quot;;IF([$Namen.$G$2]=[$Namen.$I$1];IF([.E22]&gt;0;&quot;&quot;;&quot;&quot;);&quot; &quot;))" office:value-type="string" office:string-value=" ">
            <text:p><text:s/></text:p>
          </table:table-cell>
          <table:table-cell table:style-name="Default"/>
          <table:table-cell table:style-name="Unsichtbar" table:formula="oooc:=TEXT([.I22];&quot;Standard&quot;)&amp;&quot;|&quot;&amp;TEXT([.I22];&quot;0,000&quot;)&amp;IF([.I22]*100=INT([.I22]*100);&quot;|&quot;&amp;TEXT([.I22];&quot;0,00&quot;);&quot;&quot;)" office:value-type="string" office:string-value="0,73|0,730|0,73">
            <text:p>0,73|0,730|0,73</text:p>
          </table:table-cell>
          <table:table-cell table:formula="oooc:=com.sun.star.sheet.addin.Analysis.getRandbetween(0;150)/100" office:value-type="float" office:value="0.73">
            <text:p>0,73</text:p>
          </table:table-cell>
          <table:table-cell table:number-columns-repeated="247"/>
        </table:table-row>
        <table:table-row table:style-name="ro2">
          <table:table-cell table:style-name="ce67" table:formula="oooc:=TEXT([.I23];&quot;Standard %&quot;)&amp;&quot; =&quot;" office:value-type="string" office:string-value="52 % =">
            <text:p>52 % =</text:p>
          </table:table-cell>
          <table:table-cell table:style-name="ce73"/>
          <table:table-cell table:style-name="Default" table:number-columns-repeated="2"/>
          <table:table-cell table:style-name="ce50" table:formula="oooc:=IF(OR(ISFORMULA([.B23]);ISBLANK([.H23]));&quot;&quot;;IF(ISERROR(FIND(&quot;|&quot;&amp; SUBSTITUTE([.B23];&quot; &quot;;&quot;&quot;) &amp;&quot;|&quot;;&quot;|&quot; &amp; SUBSTITUTE([.H23];&quot; &quot;;&quot;&quot;) &amp;&quot;|&quot;));0;1))" office:value-type="float" office:value="0">
            <text:p>0</text:p>
          </table:table-cell>
          <table:table-cell table:style-name="ce45" table:formula="oooc:=IF([.E23]=&quot;&quot;;&quot;&quot;;IF([$Namen.$G$2]=[$Namen.$I$1];IF([.E23]&gt;0;&quot;&quot;;&quot;&quot;);&quot; &quot;))" office:value-type="string" office:string-value=" ">
            <text:p><text:s/></text:p>
          </table:table-cell>
          <table:table-cell table:style-name="Default"/>
          <table:table-cell table:style-name="Unsichtbar" table:formula="oooc:=TEXT([.I23];&quot;Standard&quot;)&amp;&quot;|&quot;&amp;TEXT([.I23];&quot;0,000&quot;)&amp;IF([.I23]*100=INT([.I23]*100);&quot;|&quot;&amp;TEXT([.I23];&quot;0,00&quot;);&quot;&quot;)" office:value-type="string" office:string-value="0,52|0,520|0,52">
            <text:p>0,52|0,520|0,52</text:p>
          </table:table-cell>
          <table:table-cell table:formula="oooc:=com.sun.star.sheet.addin.Analysis.getRandbetween(0;150)/100" office:value-type="float" office:value="0.52">
            <text:p>0,52</text:p>
          </table:table-cell>
          <table:table-cell table:number-columns-repeated="247"/>
        </table:table-row>
        <table:table-row table:style-name="ro2">
          <table:table-cell table:style-name="ce67" table:formula="oooc:=TEXT([.I24];&quot;Standard %&quot;)&amp;&quot; =&quot;" office:value-type="string" office:string-value="13 % =">
            <text:p>13 % =</text:p>
          </table:table-cell>
          <table:table-cell table:style-name="ce73"/>
          <table:table-cell table:style-name="Default" table:number-columns-repeated="2"/>
          <table:table-cell table:style-name="ce50" table:formula="oooc:=IF(OR(ISFORMULA([.B24]);ISBLANK([.H24]));&quot;&quot;;IF(ISERROR(FIND(&quot;|&quot;&amp; SUBSTITUTE([.B24];&quot; &quot;;&quot;&quot;) &amp;&quot;|&quot;;&quot;|&quot; &amp; SUBSTITUTE([.H24];&quot; &quot;;&quot;&quot;) &amp;&quot;|&quot;));0;1))" office:value-type="float" office:value="0">
            <text:p>0</text:p>
          </table:table-cell>
          <table:table-cell table:style-name="ce45" table:formula="oooc:=IF([.E24]=&quot;&quot;;&quot;&quot;;IF([$Namen.$G$2]=[$Namen.$I$1];IF([.E24]&gt;0;&quot;&quot;;&quot;&quot;);&quot; &quot;))" office:value-type="string" office:string-value=" ">
            <text:p><text:s/></text:p>
          </table:table-cell>
          <table:table-cell table:style-name="Default"/>
          <table:table-cell table:style-name="Unsichtbar" table:formula="oooc:=TEXT([.I24];&quot;Standard&quot;)&amp;&quot;|&quot;&amp;TEXT([.I24];&quot;0,000&quot;)&amp;IF([.I24]*100=INT([.I24]*100);&quot;|&quot;&amp;TEXT([.I24];&quot;0,00&quot;);&quot;&quot;)" office:value-type="string" office:string-value="0,13|0,130|0,13">
            <text:p>0,13|0,130|0,13</text:p>
          </table:table-cell>
          <table:table-cell table:formula="oooc:=com.sun.star.sheet.addin.Analysis.getRandbetween(0;150)/100" office:value-type="float" office:value="0.13">
            <text:p>0,13</text:p>
          </table:table-cell>
          <table:table-cell table:number-columns-repeated="247"/>
        </table:table-row>
        <table:table-row table:style-name="ro2">
          <table:table-cell table:style-name="ce67" table:formula="oooc:=TEXT([.I25];&quot;Standard %&quot;)&amp;&quot; =&quot;" office:value-type="string" office:string-value="76 % =">
            <text:p>76 % =</text:p>
          </table:table-cell>
          <table:table-cell table:style-name="ce73"/>
          <table:table-cell table:style-name="Default" table:number-columns-repeated="2"/>
          <table:table-cell table:style-name="ce50" table:formula="oooc:=IF(OR(ISFORMULA([.B25]);ISBLANK([.H25]));&quot;&quot;;IF(ISERROR(FIND(&quot;|&quot;&amp; SUBSTITUTE([.B25];&quot; &quot;;&quot;&quot;) &amp;&quot;|&quot;;&quot;|&quot; &amp; SUBSTITUTE([.H25];&quot; &quot;;&quot;&quot;) &amp;&quot;|&quot;));0;1))" office:value-type="float" office:value="0">
            <text:p>0</text:p>
          </table:table-cell>
          <table:table-cell table:style-name="ce45" table:formula="oooc:=IF([.E25]=&quot;&quot;;&quot;&quot;;IF([$Namen.$G$2]=[$Namen.$I$1];IF([.E25]&gt;0;&quot;&quot;;&quot;&quot;);&quot; &quot;))" office:value-type="string" office:string-value=" ">
            <text:p><text:s/></text:p>
          </table:table-cell>
          <table:table-cell table:style-name="Default"/>
          <table:table-cell table:style-name="Unsichtbar" table:formula="oooc:=TEXT([.I25];&quot;Standard&quot;)&amp;&quot;|&quot;&amp;TEXT([.I25];&quot;0,000&quot;)&amp;IF([.I25]*100=INT([.I25]*100);&quot;|&quot;&amp;TEXT([.I25];&quot;0,00&quot;);&quot;&quot;)" office:value-type="string" office:string-value="0,76|0,760|0,76">
            <text:p>0,76|0,760|0,76</text:p>
          </table:table-cell>
          <table:table-cell table:formula="oooc:=com.sun.star.sheet.addin.Analysis.getRandbetween(0;150)/100" office:value-type="float" office:value="0.76">
            <text:p>0,76</text:p>
          </table:table-cell>
          <table:table-cell table:number-columns-repeated="247"/>
        </table:table-row>
        <table:table-row table:style-name="ro2">
          <table:table-cell table:style-name="ce67" table:formula="oooc:=TEXT([.I26];&quot;Standard %&quot;)&amp;&quot; =&quot;" office:value-type="string" office:string-value="124 % =">
            <text:p>124 % =</text:p>
          </table:table-cell>
          <table:table-cell table:style-name="ce73"/>
          <table:table-cell table:style-name="Default" table:number-columns-repeated="2"/>
          <table:table-cell table:style-name="ce50" table:formula="oooc:=IF(OR(ISFORMULA([.B26]);ISBLANK([.H26]));&quot;&quot;;IF(ISERROR(FIND(&quot;|&quot;&amp; SUBSTITUTE([.B26];&quot; &quot;;&quot;&quot;) &amp;&quot;|&quot;;&quot;|&quot; &amp; SUBSTITUTE([.H26];&quot; &quot;;&quot;&quot;) &amp;&quot;|&quot;));0;1))" office:value-type="float" office:value="0">
            <text:p>0</text:p>
          </table:table-cell>
          <table:table-cell table:style-name="ce45" table:formula="oooc:=IF([.E26]=&quot;&quot;;&quot;&quot;;IF([$Namen.$G$2]=[$Namen.$I$1];IF([.E26]&gt;0;&quot;&quot;;&quot;&quot;);&quot; &quot;))" office:value-type="string" office:string-value=" ">
            <text:p><text:s/></text:p>
          </table:table-cell>
          <table:table-cell table:style-name="Default"/>
          <table:table-cell table:style-name="Unsichtbar" table:formula="oooc:=TEXT([.I26];&quot;Standard&quot;)&amp;&quot;|&quot;&amp;TEXT([.I26];&quot;0,000&quot;)&amp;IF([.I26]*100=INT([.I26]*100);&quot;|&quot;&amp;TEXT([.I26];&quot;0,00&quot;);&quot;&quot;)" office:value-type="string" office:string-value="1,24|1,240|1,24">
            <text:p>1,24|1,240|1,24</text:p>
          </table:table-cell>
          <table:table-cell table:formula="oooc:=com.sun.star.sheet.addin.Analysis.getRandbetween(0;150)/100" office:value-type="float" office:value="1.24">
            <text:p>1,24</text:p>
          </table:table-cell>
          <table:table-cell table:number-columns-repeated="247"/>
        </table:table-row>
        <table:table-row table:style-name="ro2">
          <table:table-cell table:style-name="ce67" table:formula="oooc:=TEXT([.I27];&quot;Standard %&quot;)&amp;&quot; =&quot;" office:value-type="string" office:string-value="19 % =">
            <text:p>19 % =</text:p>
          </table:table-cell>
          <table:table-cell table:style-name="ce73"/>
          <table:table-cell table:style-name="Default" table:number-columns-repeated="2"/>
          <table:table-cell table:style-name="ce50" table:formula="oooc:=IF(OR(ISFORMULA([.B27]);ISBLANK([.H27]));&quot;&quot;;IF(ISERROR(FIND(&quot;|&quot;&amp; SUBSTITUTE([.B27];&quot; &quot;;&quot;&quot;) &amp;&quot;|&quot;;&quot;|&quot; &amp; SUBSTITUTE([.H27];&quot; &quot;;&quot;&quot;) &amp;&quot;|&quot;));0;1))" office:value-type="float" office:value="0">
            <text:p>0</text:p>
          </table:table-cell>
          <table:table-cell table:style-name="ce45" table:formula="oooc:=IF([.E27]=&quot;&quot;;&quot;&quot;;IF([$Namen.$G$2]=[$Namen.$I$1];IF([.E27]&gt;0;&quot;&quot;;&quot;&quot;);&quot; &quot;))" office:value-type="string" office:string-value=" ">
            <text:p><text:s/></text:p>
          </table:table-cell>
          <table:table-cell table:style-name="Default"/>
          <table:table-cell table:style-name="Unsichtbar" table:formula="oooc:=TEXT([.I27];&quot;Standard&quot;)&amp;&quot;|&quot;&amp;TEXT([.I27];&quot;0,000&quot;)&amp;IF([.I27]*100=INT([.I27]*100);&quot;|&quot;&amp;TEXT([.I27];&quot;0,00&quot;);&quot;&quot;)" office:value-type="string" office:string-value="0,19|0,190|0,19">
            <text:p>0,19|0,190|0,19</text:p>
          </table:table-cell>
          <table:table-cell table:formula="oooc:=com.sun.star.sheet.addin.Analysis.getRandbetween(0;150)/100" office:value-type="float" office:value="0.19">
            <text:p>0,19</text:p>
          </table:table-cell>
          <table:table-cell table:style-name="ce48" table:number-columns-repeated="17"/>
          <table:table-cell table:style-name="ce42" table:number-columns-repeated="230"/>
        </table:table-row>
        <table:table-row table:style-name="ro2">
          <table:table-cell table:style-name="ce67" table:formula="oooc:=TEXT([.I28];&quot;Standard %&quot;)&amp;&quot; =&quot;" office:value-type="string" office:string-value="13 % =">
            <text:p>13 % =</text:p>
          </table:table-cell>
          <table:table-cell table:style-name="ce73"/>
          <table:table-cell table:style-name="Default" table:number-columns-repeated="2"/>
          <table:table-cell table:style-name="ce50" table:formula="oooc:=IF(OR(ISFORMULA([.B28]);ISBLANK([.H28]));&quot;&quot;;IF(ISERROR(FIND(&quot;|&quot;&amp; SUBSTITUTE([.B28];&quot; &quot;;&quot;&quot;) &amp;&quot;|&quot;;&quot;|&quot; &amp; SUBSTITUTE([.H28];&quot; &quot;;&quot;&quot;) &amp;&quot;|&quot;));0;1))" office:value-type="float" office:value="0">
            <text:p>0</text:p>
          </table:table-cell>
          <table:table-cell table:style-name="ce45" table:formula="oooc:=IF([.E28]=&quot;&quot;;&quot;&quot;;IF([$Namen.$G$2]=[$Namen.$I$1];IF([.E28]&gt;0;&quot;&quot;;&quot;&quot;);&quot; &quot;))" office:value-type="string" office:string-value=" ">
            <text:p><text:s/></text:p>
          </table:table-cell>
          <table:table-cell table:style-name="Default"/>
          <table:table-cell table:style-name="Unsichtbar" table:formula="oooc:=TEXT([.I28];&quot;Standard&quot;)&amp;&quot;|&quot;&amp;TEXT([.I28];&quot;0,000&quot;)&amp;IF([.I28]*100=INT([.I28]*100);&quot;|&quot;&amp;TEXT([.I28];&quot;0,00&quot;);&quot;&quot;)" office:value-type="string" office:string-value="0,13|0,130|0,13">
            <text:p>0,13|0,130|0,13</text:p>
          </table:table-cell>
          <table:table-cell table:formula="oooc:=com.sun.star.sheet.addin.Analysis.getRandbetween(0;150)/100" office:value-type="float" office:value="0.13">
            <text:p>0,13</text:p>
          </table:table-cell>
          <table:table-cell table:number-columns-repeated="247"/>
        </table:table-row>
        <table:table-row table:style-name="ro2">
          <table:table-cell table:style-name="ce67" table:formula="oooc:=TEXT([.I29];&quot;Standard %&quot;)&amp;&quot; =&quot;" office:value-type="string" office:string-value="28 % =">
            <text:p>28 % =</text:p>
          </table:table-cell>
          <table:table-cell table:style-name="ce73"/>
          <table:table-cell table:style-name="Default" table:number-columns-repeated="2"/>
          <table:table-cell table:style-name="ce50" table:formula="oooc:=IF(OR(ISFORMULA([.B29]);ISBLANK([.H29]));&quot;&quot;;IF(ISERROR(FIND(&quot;|&quot;&amp; SUBSTITUTE([.B29];&quot; &quot;;&quot;&quot;) &amp;&quot;|&quot;;&quot;|&quot; &amp; SUBSTITUTE([.H29];&quot; &quot;;&quot;&quot;) &amp;&quot;|&quot;));0;1))" office:value-type="float" office:value="0">
            <text:p>0</text:p>
          </table:table-cell>
          <table:table-cell table:style-name="ce45" table:formula="oooc:=IF([.E29]=&quot;&quot;;&quot;&quot;;IF([$Namen.$G$2]=[$Namen.$I$1];IF([.E29]&gt;0;&quot;&quot;;&quot;&quot;);&quot; &quot;))" office:value-type="string" office:string-value=" ">
            <text:p><text:s/></text:p>
          </table:table-cell>
          <table:table-cell table:style-name="ce60"/>
          <table:table-cell table:style-name="Unsichtbar" table:formula="oooc:=TEXT([.I29];&quot;Standard&quot;)&amp;&quot;|&quot;&amp;TEXT([.I29];&quot;0,000&quot;)&amp;IF([.I29]*100=INT([.I29]*100);&quot;|&quot;&amp;TEXT([.I29];&quot;0,00&quot;);&quot;&quot;)" office:value-type="string" office:string-value="0,28|0,280|0,28">
            <text:p>0,28|0,280|0,28</text:p>
          </table:table-cell>
          <table:table-cell table:formula="oooc:=com.sun.star.sheet.addin.Analysis.getRandbetween(0;150)/100" office:value-type="float" office:value="0.28">
            <text:p>0,28</text:p>
          </table:table-cell>
          <table:table-cell table:number-columns-repeated="247"/>
        </table:table-row>
        <table:table-row table:style-name="ro1">
          <table:table-cell table:style-name="Default"/>
          <table:table-cell table:style-name="ce73"/>
          <table:table-cell table:style-name="Default" table:number-columns-repeated="2"/>
          <table:table-cell table:style-name="ce50" table:formula="oooc:=IF(OR(ISFORMULA([.B30]);ISBLANK([.H30]));&quot;&quot;;IF(ISERROR(FIND(&quot;|&quot;&amp; SUBSTITUTE([.B30];&quot; &quot;;&quot;&quot;) &amp;&quot;|&quot;;&quot;|&quot; &amp; SUBSTITUTE([.H30];&quot; &quot;;&quot;&quot;) &amp;&quot;|&quot;));0;1))">
            <text:p/>
          </table:table-cell>
          <table:table-cell table:style-name="ce45" table:formula="oooc:=IF([.E30]=&quot;&quot;;&quot;&quot;;IF([$Namen.$G$2]=[$Namen.$I$1];IF([.E30]&gt;0;&quot;&quot;;&quot;&quot;);&quot; &quot;))">
            <text:p/>
          </table:table-cell>
          <table:table-cell table:style-name="ce60"/>
          <table:table-cell/>
          <table:table-cell table:number-columns-repeated="248"/>
        </table:table-row>
        <table:table-row table:style-name="ro2">
          <table:table-cell table:style-name="ce33" office:value-type="string">
            <text:p>Schreibe als Prozentsatz</text:p>
          </table:table-cell>
          <table:table-cell table:style-name="ce73"/>
          <table:table-cell table:style-name="Default" table:number-columns-repeated="2"/>
          <table:table-cell table:style-name="ce50" table:formula="oooc:=IF(OR(ISFORMULA([.B31]);ISBLANK([.H31]));&quot;&quot;;IF(ISERROR(FIND(&quot;|&quot;&amp; SUBSTITUTE([.B31];&quot; &quot;;&quot;&quot;) &amp;&quot;|&quot;;&quot;|&quot; &amp; SUBSTITUTE([.H31];&quot; &quot;;&quot;&quot;) &amp;&quot;|&quot;));0;1))">
            <text:p/>
          </table:table-cell>
          <table:table-cell table:style-name="ce45" table:formula="oooc:=IF([.E31]=&quot;&quot;;&quot;&quot;;IF([$Namen.$G$2]=[$Namen.$I$1];IF([.E31]&gt;0;&quot;&quot;;&quot;&quot;);&quot; &quot;))">
            <text:p/>
          </table:table-cell>
          <table:table-cell table:style-name="ce60"/>
          <table:table-cell/>
          <table:table-cell table:number-columns-repeated="248"/>
        </table:table-row>
        <table:table-row table:style-name="ro2">
          <table:table-cell table:style-name="ce67" table:formula="oooc:=TEXT([.I32];&quot;Standard&quot;)&amp;&quot; =&quot;" office:value-type="string" office:string-value="0,8 =">
            <text:p>0,8 =</text:p>
          </table:table-cell>
          <table:table-cell table:style-name="ce73"/>
          <table:table-cell table:style-name="Default" table:number-columns-repeated="2"/>
          <table:table-cell table:style-name="ce50" table:formula="oooc:=IF(OR(ISFORMULA([.B32]);ISBLANK([.H32]));&quot;&quot;;IF(ISERROR(FIND(&quot;|&quot;&amp; SUBSTITUTE([.B32];&quot; &quot;;&quot;&quot;) &amp;&quot;|&quot;;&quot;|&quot; &amp; SUBSTITUTE([.H32];&quot; &quot;;&quot;&quot;) &amp;&quot;|&quot;));0;1))" office:value-type="float" office:value="0">
            <text:p>0</text:p>
          </table:table-cell>
          <table:table-cell table:style-name="ce45" table:formula="oooc:=IF([.E32]=&quot;&quot;;&quot;&quot;;IF([$Namen.$G$2]=[$Namen.$I$1];IF([.E32]&gt;0;&quot;&quot;;&quot;&quot;);&quot; &quot;))" office:value-type="string" office:string-value=" ">
            <text:p><text:s/></text:p>
          </table:table-cell>
          <table:table-cell table:style-name="ce60"/>
          <table:table-cell table:style-name="Unsichtbar" table:formula="oooc:=TEXT([.I32]*100;&quot;Standard&quot;)&amp;&quot;%|&quot;&amp;TEXT([.I32];&quot;0,0%&quot;)" office:value-type="string" office:string-value="80%|80,0%">
            <text:p>80%|80,0%</text:p>
          </table:table-cell>
          <table:table-cell table:style-name="ce81" table:formula="oooc:=0.8" office:value-type="float" office:value="0.8">
            <text:p>0,8</text:p>
          </table:table-cell>
          <table:table-cell table:number-columns-repeated="247"/>
        </table:table-row>
        <table:table-row table:style-name="ro2">
          <table:table-cell table:style-name="ce67" table:formula="oooc:=TEXT([.I33];&quot;Standard&quot;)&amp;&quot; =&quot;" office:value-type="string" office:string-value="0,5 =">
            <text:p>0,5 =</text:p>
          </table:table-cell>
          <table:table-cell table:style-name="ce73"/>
          <table:table-cell table:style-name="Default" table:number-columns-repeated="2"/>
          <table:table-cell table:style-name="ce50" table:formula="oooc:=IF(OR(ISFORMULA([.B33]);ISBLANK([.H33]));&quot;&quot;;IF(ISERROR(FIND(&quot;|&quot;&amp; SUBSTITUTE([.B33];&quot; &quot;;&quot;&quot;) &amp;&quot;|&quot;;&quot;|&quot; &amp; SUBSTITUTE([.H33];&quot; &quot;;&quot;&quot;) &amp;&quot;|&quot;));0;1))" office:value-type="float" office:value="0">
            <text:p>0</text:p>
          </table:table-cell>
          <table:table-cell table:style-name="ce45" table:formula="oooc:=IF([.E33]=&quot;&quot;;&quot;&quot;;IF([$Namen.$G$2]=[$Namen.$I$1];IF([.E33]&gt;0;&quot;&quot;;&quot;&quot;);&quot; &quot;))" office:value-type="string" office:string-value=" ">
            <text:p><text:s/></text:p>
          </table:table-cell>
          <table:table-cell/>
          <table:table-cell table:style-name="Unsichtbar" table:formula="oooc:=TEXT([.I33]*100;&quot;Standard&quot;)&amp;&quot;%|&quot;&amp;TEXT([.I33];&quot;0,0%&quot;)" office:value-type="string" office:string-value="50%|50,0%">
            <text:p>50%|50,0%</text:p>
          </table:table-cell>
          <table:table-cell table:style-name="ce81" office:value-type="float" office:value="0.5">
            <text:p>0,5</text:p>
          </table:table-cell>
          <table:table-cell table:number-columns-repeated="247"/>
        </table:table-row>
        <table:table-row table:style-name="ro2">
          <table:table-cell table:style-name="ce67" table:formula="oooc:=TEXT([.I34];&quot;Standard&quot;)&amp;&quot; =&quot;" office:value-type="string" office:string-value="0,85 =">
            <text:p>0,85 =</text:p>
          </table:table-cell>
          <table:table-cell table:style-name="ce73"/>
          <table:table-cell table:style-name="Default" table:number-columns-repeated="2"/>
          <table:table-cell table:style-name="ce50" table:formula="oooc:=IF(OR(ISFORMULA([.B34]);ISBLANK([.H34]));&quot;&quot;;IF(ISERROR(FIND(&quot;|&quot;&amp; SUBSTITUTE([.B34];&quot; &quot;;&quot;&quot;) &amp;&quot;|&quot;;&quot;|&quot; &amp; SUBSTITUTE([.H34];&quot; &quot;;&quot;&quot;) &amp;&quot;|&quot;));0;1))" office:value-type="float" office:value="0">
            <text:p>0</text:p>
          </table:table-cell>
          <table:table-cell table:style-name="ce45" table:formula="oooc:=IF([.E34]=&quot;&quot;;&quot;&quot;;IF([$Namen.$G$2]=[$Namen.$I$1];IF([.E34]&gt;0;&quot;&quot;;&quot;&quot;);&quot; &quot;))" office:value-type="string" office:string-value=" ">
            <text:p><text:s/></text:p>
          </table:table-cell>
          <table:table-cell/>
          <table:table-cell table:style-name="Unsichtbar" table:formula="oooc:=TEXT([.I34]*100;&quot;Standard&quot;)&amp;&quot;%|&quot;&amp;TEXT([.I34];&quot;0,0%&quot;)" office:value-type="string" office:string-value="85%|85,0%">
            <text:p>85%|85,0%</text:p>
          </table:table-cell>
          <table:table-cell table:style-name="ce81" table:formula="oooc:=com.sun.star.sheet.addin.Analysis.getRandbetween(0;130)/100" office:value-type="float" office:value="0.85">
            <text:p>0,85</text:p>
          </table:table-cell>
          <table:table-cell table:number-columns-repeated="247"/>
        </table:table-row>
        <table:table-row table:style-name="ro2">
          <table:table-cell table:style-name="ce67" table:formula="oooc:=TEXT([.I35];&quot;Standard&quot;)&amp;&quot; =&quot;" office:value-type="string" office:string-value="0,37 =">
            <text:p>0,37 =</text:p>
          </table:table-cell>
          <table:table-cell table:style-name="ce73"/>
          <table:table-cell table:style-name="Default" table:number-columns-repeated="2"/>
          <table:table-cell table:style-name="ce50" table:formula="oooc:=IF(OR(ISFORMULA([.B35]);ISBLANK([.H35]));&quot;&quot;;IF(ISERROR(FIND(&quot;|&quot;&amp; SUBSTITUTE([.B35];&quot; &quot;;&quot;&quot;) &amp;&quot;|&quot;;&quot;|&quot; &amp; SUBSTITUTE([.H35];&quot; &quot;;&quot;&quot;) &amp;&quot;|&quot;));0;1))" office:value-type="float" office:value="0">
            <text:p>0</text:p>
          </table:table-cell>
          <table:table-cell table:style-name="ce45" table:formula="oooc:=IF([.E35]=&quot;&quot;;&quot;&quot;;IF([$Namen.$G$2]=[$Namen.$I$1];IF([.E35]&gt;0;&quot;&quot;;&quot;&quot;);&quot; &quot;))" office:value-type="string" office:string-value=" ">
            <text:p><text:s/></text:p>
          </table:table-cell>
          <table:table-cell/>
          <table:table-cell table:style-name="Unsichtbar" table:formula="oooc:=TEXT([.I35]*100;&quot;Standard&quot;)&amp;&quot;%|&quot;&amp;TEXT([.I35];&quot;0,0%&quot;)" office:value-type="string" office:string-value="37%|37,0%">
            <text:p>37%|37,0%</text:p>
          </table:table-cell>
          <table:table-cell table:style-name="ce81" table:formula="oooc:=com.sun.star.sheet.addin.Analysis.getRandbetween(0;130)/100" office:value-type="float" office:value="0.37">
            <text:p>0,37</text:p>
          </table:table-cell>
          <table:table-cell table:number-columns-repeated="247"/>
        </table:table-row>
        <table:table-row table:style-name="ro2">
          <table:table-cell table:style-name="ce67" table:formula="oooc:=TEXT([.I36];&quot;Standard&quot;)&amp;&quot; =&quot;" office:value-type="string" office:string-value="1,11 =">
            <text:p>1,11 =</text:p>
          </table:table-cell>
          <table:table-cell table:style-name="ce73"/>
          <table:table-cell table:style-name="Default" table:number-columns-repeated="2"/>
          <table:table-cell table:style-name="ce50" table:formula="oooc:=IF(OR(ISFORMULA([.B36]);ISBLANK([.H36]));&quot;&quot;;IF(ISERROR(FIND(&quot;|&quot;&amp; SUBSTITUTE([.B36];&quot; &quot;;&quot;&quot;) &amp;&quot;|&quot;;&quot;|&quot; &amp; SUBSTITUTE([.H36];&quot; &quot;;&quot;&quot;) &amp;&quot;|&quot;));0;1))" office:value-type="float" office:value="0">
            <text:p>0</text:p>
          </table:table-cell>
          <table:table-cell table:style-name="ce45" table:formula="oooc:=IF([.E36]=&quot;&quot;;&quot;&quot;;IF([$Namen.$G$2]=[$Namen.$I$1];IF([.E36]&gt;0;&quot;&quot;;&quot;&quot;);&quot; &quot;))" office:value-type="string" office:string-value=" ">
            <text:p><text:s/></text:p>
          </table:table-cell>
          <table:table-cell/>
          <table:table-cell table:style-name="Unsichtbar" table:formula="oooc:=TEXT([.I36]*100;&quot;Standard&quot;)&amp;&quot;%|&quot;&amp;TEXT([.I36];&quot;0,0%&quot;)" office:value-type="string" office:string-value="111%|111,0%">
            <text:p>111%|111,0%</text:p>
          </table:table-cell>
          <table:table-cell table:style-name="ce81" table:formula="oooc:=com.sun.star.sheet.addin.Analysis.getRandbetween(0;130)/100" office:value-type="float" office:value="1.11">
            <text:p>1,11</text:p>
          </table:table-cell>
          <table:table-cell table:number-columns-repeated="247"/>
        </table:table-row>
        <table:table-row table:style-name="ro2">
          <table:table-cell table:style-name="ce67" table:formula="oooc:=TEXT([.I37];&quot;Standard&quot;)&amp;&quot; =&quot;" office:value-type="string" office:string-value="0,89 =">
            <text:p>0,89 =</text:p>
          </table:table-cell>
          <table:table-cell table:style-name="ce73"/>
          <table:table-cell table:style-name="Default" table:number-columns-repeated="2"/>
          <table:table-cell table:style-name="ce50" table:formula="oooc:=IF(OR(ISFORMULA([.B37]);ISBLANK([.H37]));&quot;&quot;;IF(ISERROR(FIND(&quot;|&quot;&amp; SUBSTITUTE([.B37];&quot; &quot;;&quot;&quot;) &amp;&quot;|&quot;;&quot;|&quot; &amp; SUBSTITUTE([.H37];&quot; &quot;;&quot;&quot;) &amp;&quot;|&quot;));0;1))" office:value-type="float" office:value="0">
            <text:p>0</text:p>
          </table:table-cell>
          <table:table-cell table:style-name="ce45" table:formula="oooc:=IF([.E37]=&quot;&quot;;&quot;&quot;;IF([$Namen.$G$2]=[$Namen.$I$1];IF([.E37]&gt;0;&quot;&quot;;&quot;&quot;);&quot; &quot;))" office:value-type="string" office:string-value=" ">
            <text:p><text:s/></text:p>
          </table:table-cell>
          <table:table-cell/>
          <table:table-cell table:style-name="Unsichtbar" table:formula="oooc:=TEXT([.I37]*100;&quot;Standard&quot;)&amp;&quot;%|&quot;&amp;TEXT([.I37];&quot;0,0%&quot;)" office:value-type="string" office:string-value="89%|89,0%">
            <text:p>89%|89,0%</text:p>
          </table:table-cell>
          <table:table-cell table:style-name="ce81" table:formula="oooc:=com.sun.star.sheet.addin.Analysis.getRandbetween(0;130)/100" office:value-type="float" office:value="0.89">
            <text:p>0,89</text:p>
          </table:table-cell>
          <table:table-cell table:number-columns-repeated="247"/>
        </table:table-row>
        <table:table-row table:style-name="ro2">
          <table:table-cell table:style-name="ce67" table:formula="oooc:=TEXT([.I38];&quot;Standard&quot;)&amp;&quot; =&quot;" office:value-type="string" office:string-value="0,56 =">
            <text:p>0,56 =</text:p>
          </table:table-cell>
          <table:table-cell table:style-name="ce73"/>
          <table:table-cell table:style-name="Default" table:number-columns-repeated="2"/>
          <table:table-cell table:style-name="ce50" table:formula="oooc:=IF(OR(ISFORMULA([.B38]);ISBLANK([.H38]));&quot;&quot;;IF(ISERROR(FIND(&quot;|&quot;&amp; SUBSTITUTE([.B38];&quot; &quot;;&quot;&quot;) &amp;&quot;|&quot;;&quot;|&quot; &amp; SUBSTITUTE([.H38];&quot; &quot;;&quot;&quot;) &amp;&quot;|&quot;));0;1))" office:value-type="float" office:value="0">
            <text:p>0</text:p>
          </table:table-cell>
          <table:table-cell table:style-name="ce45" table:formula="oooc:=IF([.E38]=&quot;&quot;;&quot;&quot;;IF([$Namen.$G$2]=[$Namen.$I$1];IF([.E38]&gt;0;&quot;&quot;;&quot;&quot;);&quot; &quot;))" office:value-type="string" office:string-value=" ">
            <text:p><text:s/></text:p>
          </table:table-cell>
          <table:table-cell/>
          <table:table-cell table:style-name="Unsichtbar" table:formula="oooc:=TEXT([.I38]*100;&quot;Standard&quot;)&amp;&quot;%|&quot;&amp;TEXT([.I38];&quot;0,0%&quot;)" office:value-type="string" office:string-value="56%|56,0%">
            <text:p>56%|56,0%</text:p>
          </table:table-cell>
          <table:table-cell table:style-name="ce81" table:formula="oooc:=com.sun.star.sheet.addin.Analysis.getRandbetween(0;130)/100" office:value-type="float" office:value="0.56">
            <text:p>0,56</text:p>
          </table:table-cell>
          <table:table-cell table:number-columns-repeated="247"/>
        </table:table-row>
        <table:table-row table:style-name="ro2">
          <table:table-cell table:style-name="ce67" table:formula="oooc:=TEXT([.I39];&quot;Standard&quot;)&amp;&quot; =&quot;" office:value-type="string" office:string-value="0,66 =">
            <text:p>0,66 =</text:p>
          </table:table-cell>
          <table:table-cell table:style-name="ce73"/>
          <table:table-cell table:style-name="Default" table:number-columns-repeated="2"/>
          <table:table-cell table:style-name="ce50" table:formula="oooc:=IF(OR(ISFORMULA([.B39]);ISBLANK([.H39]));&quot;&quot;;IF(ISERROR(FIND(&quot;|&quot;&amp; SUBSTITUTE([.B39];&quot; &quot;;&quot;&quot;) &amp;&quot;|&quot;;&quot;|&quot; &amp; SUBSTITUTE([.H39];&quot; &quot;;&quot;&quot;) &amp;&quot;|&quot;));0;1))" office:value-type="float" office:value="0">
            <text:p>0</text:p>
          </table:table-cell>
          <table:table-cell table:style-name="ce45" table:formula="oooc:=IF([.E39]=&quot;&quot;;&quot;&quot;;IF([$Namen.$G$2]=[$Namen.$I$1];IF([.E39]&gt;0;&quot;&quot;;&quot;&quot;);&quot; &quot;))" office:value-type="string" office:string-value=" ">
            <text:p><text:s/></text:p>
          </table:table-cell>
          <table:table-cell/>
          <table:table-cell table:style-name="Unsichtbar" table:formula="oooc:=TEXT([.I39]*100;&quot;Standard&quot;)&amp;&quot;%|&quot;&amp;TEXT([.I39];&quot;0,0%&quot;)" office:value-type="string" office:string-value="66%|66,0%">
            <text:p>66%|66,0%</text:p>
          </table:table-cell>
          <table:table-cell table:style-name="ce81" table:formula="oooc:=com.sun.star.sheet.addin.Analysis.getRandbetween(0;130)/100" office:value-type="float" office:value="0.66">
            <text:p>0,66</text:p>
          </table:table-cell>
          <table:table-cell table:number-columns-repeated="247"/>
        </table:table-row>
        <table:table-row table:style-name="ro2">
          <table:table-cell table:style-name="ce67" table:formula="oooc:=TEXT([.I40];&quot;Standard&quot;)&amp;&quot; =&quot;" office:value-type="string" office:string-value="0,79 =">
            <text:p>0,79 =</text:p>
          </table:table-cell>
          <table:table-cell table:style-name="ce73"/>
          <table:table-cell table:style-name="Default" table:number-columns-repeated="2"/>
          <table:table-cell table:style-name="ce50" table:formula="oooc:=IF(OR(ISFORMULA([.B40]);ISBLANK([.H40]));&quot;&quot;;IF(ISERROR(FIND(&quot;|&quot;&amp; SUBSTITUTE([.B40];&quot; &quot;;&quot;&quot;) &amp;&quot;|&quot;;&quot;|&quot; &amp; SUBSTITUTE([.H40];&quot; &quot;;&quot;&quot;) &amp;&quot;|&quot;));0;1))" office:value-type="float" office:value="0">
            <text:p>0</text:p>
          </table:table-cell>
          <table:table-cell table:style-name="ce45" table:formula="oooc:=IF([.E40]=&quot;&quot;;&quot;&quot;;IF([$Namen.$G$2]=[$Namen.$I$1];IF([.E40]&gt;0;&quot;&quot;;&quot;&quot;);&quot; &quot;))" office:value-type="string" office:string-value=" ">
            <text:p><text:s/></text:p>
          </table:table-cell>
          <table:table-cell/>
          <table:table-cell table:style-name="Unsichtbar" table:formula="oooc:=TEXT([.I40]*100;&quot;Standard&quot;)&amp;&quot;%|&quot;&amp;TEXT([.I40];&quot;0,0%&quot;)" office:value-type="string" office:string-value="79%|79,0%">
            <text:p>79%|79,0%</text:p>
          </table:table-cell>
          <table:table-cell table:style-name="ce81" table:formula="oooc:=com.sun.star.sheet.addin.Analysis.getRandbetween(0;130)/100" office:value-type="float" office:value="0.79">
            <text:p>0,79</text:p>
          </table:table-cell>
          <table:table-cell table:number-columns-repeated="247"/>
        </table:table-row>
        <table:table-row table:style-name="ro2">
          <table:table-cell table:style-name="ce67" table:formula="oooc:=TEXT([.I41];&quot;Standard&quot;)&amp;&quot; =&quot;" office:value-type="string" office:string-value="1,19 =">
            <text:p>1,19 =</text:p>
          </table:table-cell>
          <table:table-cell table:style-name="ce73"/>
          <table:table-cell table:style-name="Default" table:number-columns-repeated="2"/>
          <table:table-cell table:style-name="ce50" table:formula="oooc:=IF(OR(ISFORMULA([.B41]);ISBLANK([.H41]));&quot;&quot;;IF(ISERROR(FIND(&quot;|&quot;&amp; SUBSTITUTE([.B41];&quot; &quot;;&quot;&quot;) &amp;&quot;|&quot;;&quot;|&quot; &amp; SUBSTITUTE([.H41];&quot; &quot;;&quot;&quot;) &amp;&quot;|&quot;));0;1))" office:value-type="float" office:value="0">
            <text:p>0</text:p>
          </table:table-cell>
          <table:table-cell table:style-name="ce45" table:formula="oooc:=IF([.E41]=&quot;&quot;;&quot;&quot;;IF([$Namen.$G$2]=[$Namen.$I$1];IF([.E41]&gt;0;&quot;&quot;;&quot;&quot;);&quot; &quot;))" office:value-type="string" office:string-value=" ">
            <text:p><text:s/></text:p>
          </table:table-cell>
          <table:table-cell/>
          <table:table-cell table:style-name="Unsichtbar" table:formula="oooc:=TEXT([.I41]*100;&quot;Standard&quot;)&amp;&quot;%|&quot;&amp;TEXT([.I41];&quot;0,0%&quot;)" office:value-type="string" office:string-value="119%|119,0%">
            <text:p>119%|119,0%</text:p>
          </table:table-cell>
          <table:table-cell table:style-name="ce81" table:formula="oooc:=com.sun.star.sheet.addin.Analysis.getRandbetween(0;130)/100" office:value-type="float" office:value="1.19">
            <text:p>1,19</text:p>
          </table:table-cell>
          <table:table-cell table:number-columns-repeated="247"/>
        </table:table-row>
        <table:table-row table:style-name="ro2">
          <table:table-cell table:style-name="ce67" table:formula="oooc:=TEXT([.I42];&quot;Standard&quot;)&amp;&quot; =&quot;" office:value-type="string" office:string-value="1,26 =">
            <text:p>1,26 =</text:p>
          </table:table-cell>
          <table:table-cell table:style-name="ce73"/>
          <table:table-cell table:style-name="Default" table:number-columns-repeated="2"/>
          <table:table-cell table:style-name="ce50" table:formula="oooc:=IF(OR(ISFORMULA([.B42]);ISBLANK([.H42]));&quot;&quot;;IF(ISERROR(FIND(&quot;|&quot;&amp; SUBSTITUTE([.B42];&quot; &quot;;&quot;&quot;) &amp;&quot;|&quot;;&quot;|&quot; &amp; SUBSTITUTE([.H42];&quot; &quot;;&quot;&quot;) &amp;&quot;|&quot;));0;1))" office:value-type="float" office:value="0">
            <text:p>0</text:p>
          </table:table-cell>
          <table:table-cell table:style-name="ce45" table:formula="oooc:=IF([.E42]=&quot;&quot;;&quot;&quot;;IF([$Namen.$G$2]=[$Namen.$I$1];IF([.E42]&gt;0;&quot;&quot;;&quot;&quot;);&quot; &quot;))" office:value-type="string" office:string-value=" ">
            <text:p><text:s/></text:p>
          </table:table-cell>
          <table:table-cell/>
          <table:table-cell table:style-name="Unsichtbar" table:formula="oooc:=TEXT([.I42]*100;&quot;Standard&quot;)&amp;&quot;%|&quot;&amp;TEXT([.I42];&quot;0,0%&quot;)" office:value-type="string" office:string-value="126%|126,0%">
            <text:p>126%|126,0%</text:p>
          </table:table-cell>
          <table:table-cell table:style-name="ce81" table:formula="oooc:=com.sun.star.sheet.addin.Analysis.getRandbetween(0;130)/100" office:value-type="float" office:value="1.26">
            <text:p>1,26</text:p>
          </table:table-cell>
          <table:table-cell table:number-columns-repeated="247"/>
        </table:table-row>
        <table:table-row table:style-name="ro2">
          <table:table-cell table:style-name="ce67" table:formula="oooc:=TEXT([.I43];&quot;Standard&quot;)&amp;&quot; =&quot;" office:value-type="string" office:string-value="0,14 =">
            <text:p>0,14 =</text:p>
          </table:table-cell>
          <table:table-cell table:style-name="ce73"/>
          <table:table-cell table:style-name="Default" table:number-columns-repeated="2"/>
          <table:table-cell table:style-name="ce50" table:formula="oooc:=IF(OR(ISFORMULA([.B43]);ISBLANK([.H43]));&quot;&quot;;IF(ISERROR(FIND(&quot;|&quot;&amp; SUBSTITUTE([.B43];&quot; &quot;;&quot;&quot;) &amp;&quot;|&quot;;&quot;|&quot; &amp; SUBSTITUTE([.H43];&quot; &quot;;&quot;&quot;) &amp;&quot;|&quot;));0;1))" office:value-type="float" office:value="0">
            <text:p>0</text:p>
          </table:table-cell>
          <table:table-cell table:style-name="ce45" table:formula="oooc:=IF([.E43]=&quot;&quot;;&quot;&quot;;IF([$Namen.$G$2]=[$Namen.$I$1];IF([.E43]&gt;0;&quot;&quot;;&quot;&quot;);&quot; &quot;))" office:value-type="string" office:string-value=" ">
            <text:p><text:s/></text:p>
          </table:table-cell>
          <table:table-cell/>
          <table:table-cell table:style-name="Unsichtbar" table:formula="oooc:=TEXT([.I43]*100;&quot;Standard&quot;)&amp;&quot;%|&quot;&amp;TEXT([.I43];&quot;0,0%&quot;)" office:value-type="string" office:string-value="14%|14,0%">
            <text:p>14%|14,0%</text:p>
          </table:table-cell>
          <table:table-cell table:style-name="ce81" table:formula="oooc:=com.sun.star.sheet.addin.Analysis.getRandbetween(0;130)/100" office:value-type="float" office:value="0.14">
            <text:p>0,14</text:p>
          </table:table-cell>
          <table:table-cell table:number-columns-repeated="247"/>
        </table:table-row>
        <table:table-row table:style-name="ro2">
          <table:table-cell table:style-name="ce67" table:formula="oooc:=TEXT([.I44];&quot;Standard&quot;)&amp;&quot; =&quot;" office:value-type="string" office:string-value="0,92 =">
            <text:p>0,92 =</text:p>
          </table:table-cell>
          <table:table-cell table:style-name="ce73"/>
          <table:table-cell table:style-name="Default" table:number-columns-repeated="2"/>
          <table:table-cell table:style-name="ce50" table:formula="oooc:=IF(OR(ISFORMULA([.B44]);ISBLANK([.H44]));&quot;&quot;;IF(ISERROR(FIND(&quot;|&quot;&amp; SUBSTITUTE([.B44];&quot; &quot;;&quot;&quot;) &amp;&quot;|&quot;;&quot;|&quot; &amp; SUBSTITUTE([.H44];&quot; &quot;;&quot;&quot;) &amp;&quot;|&quot;));0;1))" office:value-type="float" office:value="0">
            <text:p>0</text:p>
          </table:table-cell>
          <table:table-cell table:style-name="ce45" table:formula="oooc:=IF([.E44]=&quot;&quot;;&quot;&quot;;IF([$Namen.$G$2]=[$Namen.$I$1];IF([.E44]&gt;0;&quot;&quot;;&quot;&quot;);&quot; &quot;))" office:value-type="string" office:string-value=" ">
            <text:p><text:s/></text:p>
          </table:table-cell>
          <table:table-cell/>
          <table:table-cell table:style-name="Unsichtbar" table:formula="oooc:=TEXT([.I44]*100;&quot;Standard&quot;)&amp;&quot;%|&quot;&amp;TEXT([.I44];&quot;0,0%&quot;)" office:value-type="string" office:string-value="92%|92,0%">
            <text:p>92%|92,0%</text:p>
          </table:table-cell>
          <table:table-cell table:style-name="ce81" table:formula="oooc:=com.sun.star.sheet.addin.Analysis.getRandbetween(0;130)/100" office:value-type="float" office:value="0.92">
            <text:p>0,92</text:p>
          </table:table-cell>
          <table:table-cell table:number-columns-repeated="247"/>
        </table:table-row>
        <table:table-row table:style-name="ro2">
          <table:table-cell table:style-name="ce67" table:formula="oooc:=TEXT([.I45];&quot;Standard&quot;)&amp;&quot; =&quot;" office:value-type="string" office:string-value="0,6 =">
            <text:p>0,6 =</text:p>
          </table:table-cell>
          <table:table-cell table:style-name="ce73"/>
          <table:table-cell table:style-name="Default" table:number-columns-repeated="2"/>
          <table:table-cell table:style-name="ce50" table:formula="oooc:=IF(OR(ISFORMULA([.B45]);ISBLANK([.H45]));&quot;&quot;;IF(ISERROR(FIND(&quot;|&quot;&amp; SUBSTITUTE([.B45];&quot; &quot;;&quot;&quot;) &amp;&quot;|&quot;;&quot;|&quot; &amp; SUBSTITUTE([.H45];&quot; &quot;;&quot;&quot;) &amp;&quot;|&quot;));0;1))" office:value-type="float" office:value="0">
            <text:p>0</text:p>
          </table:table-cell>
          <table:table-cell table:style-name="ce45" table:formula="oooc:=IF([.E45]=&quot;&quot;;&quot;&quot;;IF([$Namen.$G$2]=[$Namen.$I$1];IF([.E45]&gt;0;&quot;&quot;;&quot;&quot;);&quot; &quot;))" office:value-type="string" office:string-value=" ">
            <text:p><text:s/></text:p>
          </table:table-cell>
          <table:table-cell/>
          <table:table-cell table:style-name="Unsichtbar" table:formula="oooc:=TEXT([.I45]*100;&quot;Standard&quot;)&amp;&quot;%|&quot;&amp;TEXT([.I45];&quot;0,0%&quot;)" office:value-type="string" office:string-value="60%|60,0%">
            <text:p>60%|60,0%</text:p>
          </table:table-cell>
          <table:table-cell table:style-name="ce81" table:formula="oooc:=com.sun.star.sheet.addin.Analysis.getRandbetween(0;130)/100" office:value-type="float" office:value="0.6">
            <text:p>0,6</text:p>
          </table:table-cell>
          <table:table-cell table:number-columns-repeated="247"/>
        </table:table-row>
        <table:table-row table:style-name="ro2">
          <table:table-cell table:style-name="ce67" table:formula="oooc:=TEXT([.I46];&quot;Standard&quot;)&amp;&quot; =&quot;" office:value-type="string" office:string-value="0,146 =">
            <text:p>0,146 =</text:p>
          </table:table-cell>
          <table:table-cell table:style-name="ce73"/>
          <table:table-cell table:style-name="Default" table:number-columns-repeated="2"/>
          <table:table-cell table:style-name="ce50" table:formula="oooc:=IF(OR(ISFORMULA([.B46]);ISBLANK([.H46]));&quot;&quot;;IF(ISERROR(FIND(&quot;|&quot;&amp; SUBSTITUTE([.B46];&quot; &quot;;&quot;&quot;) &amp;&quot;|&quot;;&quot;|&quot; &amp; SUBSTITUTE([.H46];&quot; &quot;;&quot;&quot;) &amp;&quot;|&quot;));0;1))" office:value-type="float" office:value="0">
            <text:p>0</text:p>
          </table:table-cell>
          <table:table-cell table:style-name="ce45" table:formula="oooc:=IF([.E46]=&quot;&quot;;&quot;&quot;;IF([$Namen.$G$2]=[$Namen.$I$1];IF([.E46]&gt;0;&quot;&quot;;&quot;&quot;);&quot; &quot;))" office:value-type="string" office:string-value=" ">
            <text:p><text:s/></text:p>
          </table:table-cell>
          <table:table-cell/>
          <table:table-cell table:style-name="Unsichtbar" table:formula="oooc:=TEXT([.I46]*100;&quot;Standard&quot;)&amp;&quot;%|&quot;&amp;TEXT([.I46];&quot;0,0%&quot;)" office:value-type="string" office:string-value="14,6%|14,6%">
            <text:p>14,6%|14,6%</text:p>
          </table:table-cell>
          <table:table-cell table:style-name="ce81" table:formula="oooc:=com.sun.star.sheet.addin.Analysis.getRandbetween(0;1000)/1000" office:value-type="float" office:value="0.146">
            <text:p>0,146</text:p>
          </table:table-cell>
          <table:table-cell table:number-columns-repeated="247"/>
        </table:table-row>
        <table:table-row table:style-name="ro2">
          <table:table-cell table:style-name="ce67" table:formula="oooc:=TEXT([.I47];&quot;Standard&quot;)&amp;&quot; =&quot;" office:value-type="string" office:string-value="0,928 =">
            <text:p>0,928 =</text:p>
          </table:table-cell>
          <table:table-cell table:style-name="ce73"/>
          <table:table-cell table:style-name="Default" table:number-columns-repeated="2"/>
          <table:table-cell table:style-name="ce50" table:formula="oooc:=IF(OR(ISFORMULA([.B47]);ISBLANK([.H47]));&quot;&quot;;IF(ISERROR(FIND(&quot;|&quot;&amp; SUBSTITUTE([.B47];&quot; &quot;;&quot;&quot;) &amp;&quot;|&quot;;&quot;|&quot; &amp; SUBSTITUTE([.H47];&quot; &quot;;&quot;&quot;) &amp;&quot;|&quot;));0;1))" office:value-type="float" office:value="0">
            <text:p>0</text:p>
          </table:table-cell>
          <table:table-cell table:style-name="ce45" table:formula="oooc:=IF([.E47]=&quot;&quot;;&quot;&quot;;IF([$Namen.$G$2]=[$Namen.$I$1];IF([.E47]&gt;0;&quot;&quot;;&quot;&quot;);&quot; &quot;))" office:value-type="string" office:string-value=" ">
            <text:p><text:s/></text:p>
          </table:table-cell>
          <table:table-cell/>
          <table:table-cell table:style-name="Unsichtbar" table:formula="oooc:=TEXT([.I47]*100;&quot;Standard&quot;)&amp;&quot;%|&quot;&amp;TEXT([.I47];&quot;0,0%&quot;)" office:value-type="string" office:string-value="92,8%|92,8%">
            <text:p>92,8%|92,8%</text:p>
          </table:table-cell>
          <table:table-cell table:style-name="ce81" table:formula="oooc:=com.sun.star.sheet.addin.Analysis.getRandbetween(0;1000)/1000" office:value-type="float" office:value="0.928">
            <text:p>0,928</text:p>
          </table:table-cell>
          <table:table-cell table:number-columns-repeated="247"/>
        </table:table-row>
        <table:table-row table:style-name="ro2">
          <table:table-cell table:style-name="ce67" table:formula="oooc:=TEXT([.I48];&quot;Standard&quot;)&amp;&quot; =&quot;" office:value-type="string" office:string-value="0,551 =">
            <text:p>0,551 =</text:p>
          </table:table-cell>
          <table:table-cell table:style-name="ce73"/>
          <table:table-cell table:style-name="Default" table:number-columns-repeated="2"/>
          <table:table-cell table:style-name="ce50" table:formula="oooc:=IF(OR(ISFORMULA([.B48]);ISBLANK([.H48]));&quot;&quot;;IF(ISERROR(FIND(&quot;|&quot;&amp; SUBSTITUTE([.B48];&quot; &quot;;&quot;&quot;) &amp;&quot;|&quot;;&quot;|&quot; &amp; SUBSTITUTE([.H48];&quot; &quot;;&quot;&quot;) &amp;&quot;|&quot;));0;1))" office:value-type="float" office:value="0">
            <text:p>0</text:p>
          </table:table-cell>
          <table:table-cell table:style-name="ce45" table:formula="oooc:=IF([.E48]=&quot;&quot;;&quot;&quot;;IF([$Namen.$G$2]=[$Namen.$I$1];IF([.E48]&gt;0;&quot;&quot;;&quot;&quot;);&quot; &quot;))" office:value-type="string" office:string-value=" ">
            <text:p><text:s/></text:p>
          </table:table-cell>
          <table:table-cell/>
          <table:table-cell table:style-name="Unsichtbar" table:formula="oooc:=TEXT([.I48]*100;&quot;Standard&quot;)&amp;&quot;%|&quot;&amp;TEXT([.I48];&quot;0,0%&quot;)" office:value-type="string" office:string-value="55,1%|55,1%">
            <text:p>55,1%|55,1%</text:p>
          </table:table-cell>
          <table:table-cell table:style-name="ce81" table:formula="oooc:=com.sun.star.sheet.addin.Analysis.getRandbetween(0;1000)/1000" office:value-type="float" office:value="0.551">
            <text:p>0,551</text:p>
          </table:table-cell>
          <table:table-cell table:number-columns-repeated="247"/>
        </table:table-row>
        <table:table-row table:style-name="ro1">
          <table:table-cell table:style-name="Default"/>
          <table:table-cell table:style-name="ce73"/>
          <table:table-cell table:style-name="Default" table:number-columns-repeated="2"/>
          <table:table-cell table:style-name="ce50" table:formula="oooc:=IF(OR(ISFORMULA([.B49]);ISBLANK([.H49]));&quot;&quot;;IF(ISERROR(FIND(&quot;|&quot;&amp; SUBSTITUTE([.B49];&quot; &quot;;&quot;&quot;) &amp;&quot;|&quot;;&quot;|&quot; &amp; SUBSTITUTE([.H49];&quot; &quot;;&quot;&quot;) &amp;&quot;|&quot;));0;1))">
            <text:p/>
          </table:table-cell>
          <table:table-cell table:style-name="ce45" table:formula="oooc:=IF([.E49]=&quot;&quot;;&quot;&quot;;IF([$Namen.$G$2]=[$Namen.$I$1];IF([.E49]&gt;0;&quot;&quot;;&quot;&quot;);&quot; &quot;))">
            <text:p/>
          </table:table-cell>
          <table:table-cell/>
          <table:table-cell/>
          <table:table-cell table:number-columns-repeated="248"/>
        </table:table-row>
        <table:table-row table:style-name="ro1">
          <table:table-cell table:style-name="ce68" office:value-type="string">
            <text:p>Schreibe als vollständig gekürzten Bruch</text:p>
          </table:table-cell>
          <table:table-cell table:style-name="ce73"/>
          <table:table-cell table:style-name="Default" table:number-columns-repeated="2"/>
          <table:table-cell table:style-name="ce50" table:formula="oooc:=IF(OR(ISFORMULA([.B50]);ISBLANK([.H50]));&quot;&quot;;IF(ISERROR(FIND(&quot;|&quot;&amp; SUBSTITUTE([.B50];&quot; &quot;;&quot;&quot;) &amp;&quot;|&quot;;&quot;|&quot; &amp; SUBSTITUTE([.H50];&quot; &quot;;&quot;&quot;) &amp;&quot;|&quot;));0;1))">
            <text:p/>
          </table:table-cell>
          <table:table-cell table:style-name="ce45" table:formula="oooc:=IF([.E50]=&quot;&quot;;&quot;&quot;;IF([$Namen.$G$2]=[$Namen.$I$1];IF([.E50]&gt;0;&quot;&quot;;&quot;&quot;);&quot; &quot;))">
            <text:p/>
          </table:table-cell>
          <table:table-cell/>
          <table:table-cell table:style-name="Unsichtbar"/>
          <table:table-cell table:number-columns-repeated="248"/>
        </table:table-row>
        <table:table-row table:style-name="ro1">
          <table:table-cell table:style-name="ce69" table:formula="oooc:=[.H51]/[.H52]&amp; &quot; =&quot;" office:value-type="string" office:string-value="0,8 =" table:number-columns-spanned="1" table:number-rows-spanned="2">
            <text:p>0,8 =</text:p>
          </table:table-cell>
          <table:table-cell table:style-name="ce73"/>
          <table:table-cell table:style-name="Default" table:number-columns-repeated="2"/>
          <table:table-cell table:style-name="ce50" table:formula="oooc:=IF(OR(ISFORMULA([.B51]);ISBLANK([.H51]));&quot;&quot;;IF(ISERROR(FIND(&quot;|&quot;&amp; SUBSTITUTE([.B51];&quot; &quot;;&quot;&quot;) &amp;&quot;|&quot;;&quot;|&quot; &amp; SUBSTITUTE([.H51];&quot; &quot;;&quot;&quot;) &amp;&quot;|&quot;));0;1))" office:value-type="float" office:value="0">
            <text:p>0</text:p>
          </table:table-cell>
          <table:table-cell table:style-name="ce45" table:formula="oooc:=IF([.E51]=&quot;&quot;;&quot;&quot;;IF([$Namen.$G$2]=[$Namen.$I$1];IF([.E51]&gt;0;&quot;&quot;;&quot;&quot;);&quot; &quot;))" office:value-type="string" office:string-value=" ">
            <text:p><text:s/></text:p>
          </table:table-cell>
          <table:table-cell/>
          <table:table-cell table:style-name="Unsichtbar" table:formula="oooc:=[.I51]/GCD([.I51];[.I52])" office:value-type="float" office:value="4">
            <text:p>4</text:p>
          </table:table-cell>
          <table:table-cell table:formula="oooc:=com.sun.star.sheet.addin.Analysis.getRandbetween(1;[.I52]-1)" office:value-type="float" office:value="8">
            <text:p>8</text:p>
          </table:table-cell>
          <table:table-cell table:number-columns-repeated="247"/>
        </table:table-row>
        <table:table-row table:style-name="ro1">
          <table:covered-table-cell table:style-name="Default"/>
          <table:table-cell table:style-name="ce74"/>
          <table:table-cell table:style-name="Default" table:number-columns-repeated="2"/>
          <table:table-cell table:style-name="ce50" table:formula="oooc:=IF(OR(ISFORMULA([.B52]);ISBLANK([.H52]));&quot;&quot;;IF(ISERROR(FIND(&quot;|&quot;&amp; SUBSTITUTE([.B52];&quot; &quot;;&quot;&quot;) &amp;&quot;|&quot;;&quot;|&quot; &amp; SUBSTITUTE([.H52];&quot; &quot;;&quot;&quot;) &amp;&quot;|&quot;));0;1))" office:value-type="float" office:value="0">
            <text:p>0</text:p>
          </table:table-cell>
          <table:table-cell table:style-name="ce45" table:formula="oooc:=IF([.E52]=&quot;&quot;;&quot;&quot;;IF([$Namen.$G$2]=[$Namen.$I$1];IF([.E52]&gt;0;&quot;&quot;;&quot;&quot;);&quot; &quot;))" office:value-type="string" office:string-value=" ">
            <text:p><text:s/></text:p>
          </table:table-cell>
          <table:table-cell/>
          <table:table-cell table:style-name="Unsichtbar" table:formula="oooc:=[.I52]*[.H51]/[.I51]" office:value-type="float" office:value="5">
            <text:p>5</text:p>
          </table:table-cell>
          <table:table-cell table:style-name="Unsichtbar" office:value-type="float" office:value="10">
            <text:p>10</text:p>
          </table:table-cell>
          <table:table-cell table:number-columns-repeated="247"/>
        </table:table-row>
        <table:table-row table:style-name="ro1">
          <table:table-cell table:style-name="Default"/>
          <table:table-cell table:style-name="ce73"/>
          <table:table-cell table:style-name="Default" table:number-columns-repeated="2"/>
          <table:table-cell table:style-name="ce50" table:formula="oooc:=IF(OR(ISFORMULA([.B53]);ISBLANK([.H53]));&quot;&quot;;IF(ISERROR(FIND(&quot;|&quot;&amp; SUBSTITUTE([.B53];&quot; &quot;;&quot;&quot;) &amp;&quot;|&quot;;&quot;|&quot; &amp; SUBSTITUTE([.H53];&quot; &quot;;&quot;&quot;) &amp;&quot;|&quot;));0;1))">
            <text:p/>
          </table:table-cell>
          <table:table-cell table:style-name="ce45" table:formula="oooc:=IF([.E53]=&quot;&quot;;&quot;&quot;;IF([$Namen.$G$2]=[$Namen.$I$1];IF([.E53]&gt;0;&quot;&quot;;&quot;&quot;);&quot; &quot;))">
            <text:p/>
          </table:table-cell>
          <table:table-cell/>
          <table:table-cell/>
          <table:table-cell table:number-columns-repeated="248"/>
        </table:table-row>
        <table:table-row table:style-name="ro1">
          <table:table-cell table:style-name="ce69" table:formula="oooc:=[.H54]/[.H55]&amp; &quot; =&quot;" office:value-type="string" office:string-value="0,8 =" table:number-columns-spanned="1" table:number-rows-spanned="2">
            <text:p>0,8 =</text:p>
          </table:table-cell>
          <table:table-cell table:style-name="ce73"/>
          <table:table-cell table:style-name="Default" table:number-columns-repeated="2"/>
          <table:table-cell table:style-name="ce50" table:formula="oooc:=IF(OR(ISFORMULA([.B54]);ISBLANK([.H54]));&quot;&quot;;IF(ISERROR(FIND(&quot;|&quot;&amp; SUBSTITUTE([.B54];&quot; &quot;;&quot;&quot;) &amp;&quot;|&quot;;&quot;|&quot; &amp; SUBSTITUTE([.H54];&quot; &quot;;&quot;&quot;) &amp;&quot;|&quot;));0;1))" office:value-type="float" office:value="0">
            <text:p>0</text:p>
          </table:table-cell>
          <table:table-cell table:style-name="ce45" table:formula="oooc:=IF([.E54]=&quot;&quot;;&quot;&quot;;IF([$Namen.$G$2]=[$Namen.$I$1];IF([.E54]&gt;0;&quot;&quot;;&quot;&quot;);&quot; &quot;))" office:value-type="string" office:string-value=" ">
            <text:p><text:s/></text:p>
          </table:table-cell>
          <table:table-cell/>
          <table:table-cell table:style-name="Unsichtbar" table:formula="oooc:=[.I54]/GCD([.I54];[.I55])" office:value-type="float" office:value="4">
            <text:p>4</text:p>
          </table:table-cell>
          <table:table-cell table:formula="oooc:=com.sun.star.sheet.addin.Analysis.getRandbetween(1;[.I55]-1)" office:value-type="float" office:value="8">
            <text:p>8</text:p>
          </table:table-cell>
          <table:table-cell table:number-columns-repeated="247"/>
        </table:table-row>
        <table:table-row table:style-name="ro1">
          <table:covered-table-cell table:style-name="Default"/>
          <table:table-cell table:style-name="ce74"/>
          <table:table-cell table:style-name="Default" table:number-columns-repeated="2"/>
          <table:table-cell table:style-name="ce50" table:formula="oooc:=IF(OR(ISFORMULA([.B55]);ISBLANK([.H55]));&quot;&quot;;IF(ISERROR(FIND(&quot;|&quot;&amp; SUBSTITUTE([.B55];&quot; &quot;;&quot;&quot;) &amp;&quot;|&quot;;&quot;|&quot; &amp; SUBSTITUTE([.H55];&quot; &quot;;&quot;&quot;) &amp;&quot;|&quot;));0;1))" office:value-type="float" office:value="0">
            <text:p>0</text:p>
          </table:table-cell>
          <table:table-cell table:style-name="ce45" table:formula="oooc:=IF([.E55]=&quot;&quot;;&quot;&quot;;IF([$Namen.$G$2]=[$Namen.$I$1];IF([.E55]&gt;0;&quot;&quot;;&quot;&quot;);&quot; &quot;))" office:value-type="string" office:string-value=" ">
            <text:p><text:s/></text:p>
          </table:table-cell>
          <table:table-cell/>
          <table:table-cell table:style-name="Unsichtbar" table:formula="oooc:=[.I55]*[.H54]/[.I54]" office:value-type="float" office:value="5">
            <text:p>5</text:p>
          </table:table-cell>
          <table:table-cell table:style-name="Unsichtbar" office:value-type="float" office:value="10">
            <text:p>10</text:p>
          </table:table-cell>
          <table:table-cell table:number-columns-repeated="247"/>
        </table:table-row>
        <table:table-row table:style-name="ro1">
          <table:table-cell table:style-name="ce35"/>
          <table:table-cell table:style-name="ce73"/>
          <table:table-cell table:style-name="Default" table:number-columns-repeated="2"/>
          <table:table-cell table:style-name="ce50" table:formula="oooc:=IF(OR(ISFORMULA([.B56]);ISBLANK([.H56]));&quot;&quot;;IF(ISERROR(FIND(&quot;|&quot;&amp; SUBSTITUTE([.B56];&quot; &quot;;&quot;&quot;) &amp;&quot;|&quot;;&quot;|&quot; &amp; SUBSTITUTE([.H56];&quot; &quot;;&quot;&quot;) &amp;&quot;|&quot;));0;1))">
            <text:p/>
          </table:table-cell>
          <table:table-cell table:style-name="ce45" table:formula="oooc:=IF([.E56]=&quot;&quot;;&quot;&quot;;IF([$Namen.$G$2]=[$Namen.$I$1];IF([.E56]&gt;0;&quot;&quot;;&quot;&quot;);&quot; &quot;))">
            <text:p/>
          </table:table-cell>
          <table:table-cell/>
          <table:table-cell/>
          <table:table-cell table:number-columns-repeated="248"/>
        </table:table-row>
        <table:table-row table:style-name="ro1">
          <table:table-cell table:style-name="ce69" table:formula="oooc:=[.H57]/[.H58]&amp; &quot; =&quot;" office:value-type="string" office:string-value="0,85 =" table:number-columns-spanned="1" table:number-rows-spanned="2">
            <text:p>0,85 =</text:p>
          </table:table-cell>
          <table:table-cell table:style-name="ce73"/>
          <table:table-cell table:style-name="Default" table:number-columns-repeated="2"/>
          <table:table-cell table:style-name="ce50" table:formula="oooc:=IF(OR(ISFORMULA([.B57]);ISBLANK([.H57]));&quot;&quot;;IF(ISERROR(FIND(&quot;|&quot;&amp; SUBSTITUTE([.B57];&quot; &quot;;&quot;&quot;) &amp;&quot;|&quot;;&quot;|&quot; &amp; SUBSTITUTE([.H57];&quot; &quot;;&quot;&quot;) &amp;&quot;|&quot;));0;1))" office:value-type="float" office:value="0">
            <text:p>0</text:p>
          </table:table-cell>
          <table:table-cell table:style-name="ce45" table:formula="oooc:=IF([.E57]=&quot;&quot;;&quot;&quot;;IF([$Namen.$G$2]=[$Namen.$I$1];IF([.E57]&gt;0;&quot;&quot;;&quot;&quot;);&quot; &quot;))" office:value-type="string" office:string-value=" ">
            <text:p><text:s/></text:p>
          </table:table-cell>
          <table:table-cell/>
          <table:table-cell table:style-name="Unsichtbar" table:formula="oooc:=[.I57]/GCD([.I57];[.I58])" office:value-type="float" office:value="17">
            <text:p>17</text:p>
          </table:table-cell>
          <table:table-cell table:formula="oooc:=com.sun.star.sheet.addin.Analysis.getRandbetween(1;[.I58]-1)" office:value-type="float" office:value="17">
            <text:p>17</text:p>
          </table:table-cell>
          <table:table-cell table:number-columns-repeated="247"/>
        </table:table-row>
        <table:table-row table:style-name="ro1">
          <table:covered-table-cell table:style-name="Default"/>
          <table:table-cell table:style-name="ce74"/>
          <table:table-cell table:style-name="Default" table:number-columns-repeated="2"/>
          <table:table-cell table:style-name="ce50" table:formula="oooc:=IF(OR(ISFORMULA([.B58]);ISBLANK([.H58]));&quot;&quot;;IF(ISERROR(FIND(&quot;|&quot;&amp; SUBSTITUTE([.B58];&quot; &quot;;&quot;&quot;) &amp;&quot;|&quot;;&quot;|&quot; &amp; SUBSTITUTE([.H58];&quot; &quot;;&quot;&quot;) &amp;&quot;|&quot;));0;1))" office:value-type="float" office:value="0">
            <text:p>0</text:p>
          </table:table-cell>
          <table:table-cell table:style-name="ce45" table:formula="oooc:=IF([.E58]=&quot;&quot;;&quot;&quot;;IF([$Namen.$G$2]=[$Namen.$I$1];IF([.E58]&gt;0;&quot;&quot;;&quot;&quot;);&quot; &quot;))" office:value-type="string" office:string-value=" ">
            <text:p><text:s/></text:p>
          </table:table-cell>
          <table:table-cell/>
          <table:table-cell table:style-name="Unsichtbar" table:formula="oooc:=[.I58]*[.H57]/[.I57]" office:value-type="float" office:value="20">
            <text:p>20</text:p>
          </table:table-cell>
          <table:table-cell table:style-name="Unsichtbar" office:value-type="float" office:value="20">
            <text:p>20</text:p>
          </table:table-cell>
          <table:table-cell table:number-columns-repeated="247"/>
        </table:table-row>
        <table:table-row table:style-name="ro1">
          <table:table-cell table:style-name="ce35"/>
          <table:table-cell table:style-name="ce73"/>
          <table:table-cell table:style-name="Default" table:number-columns-repeated="2"/>
          <table:table-cell table:style-name="ce50" table:formula="oooc:=IF(OR(ISFORMULA([.B59]);ISBLANK([.H59]));&quot;&quot;;IF(ISERROR(FIND(&quot;|&quot;&amp; SUBSTITUTE([.B59];&quot; &quot;;&quot;&quot;) &amp;&quot;|&quot;;&quot;|&quot; &amp; SUBSTITUTE([.H59];&quot; &quot;;&quot;&quot;) &amp;&quot;|&quot;));0;1))">
            <text:p/>
          </table:table-cell>
          <table:table-cell table:style-name="ce45" table:formula="oooc:=IF([.E59]=&quot;&quot;;&quot;&quot;;IF([$Namen.$G$2]=[$Namen.$I$1];IF([.E59]&gt;0;&quot;&quot;;&quot;&quot;);&quot; &quot;))">
            <text:p/>
          </table:table-cell>
          <table:table-cell/>
          <table:table-cell/>
          <table:table-cell table:number-columns-repeated="248"/>
        </table:table-row>
        <table:table-row table:style-name="ro1">
          <table:table-cell table:style-name="ce70" table:formula="oooc:=[.H60]/[.H61] &amp; &quot; =&quot;" office:value-type="string" office:string-value="0,65 =" table:number-columns-spanned="1" table:number-rows-spanned="2">
            <text:p>0,65 =</text:p>
          </table:table-cell>
          <table:table-cell table:style-name="ce73"/>
          <table:table-cell table:style-name="Default" table:number-columns-repeated="2"/>
          <table:table-cell table:style-name="ce50" table:formula="oooc:=IF(OR(ISFORMULA([.B60]);ISBLANK([.H60]));&quot;&quot;;IF(ISERROR(FIND(&quot;|&quot;&amp; SUBSTITUTE([.B60];&quot; &quot;;&quot;&quot;) &amp;&quot;|&quot;;&quot;|&quot; &amp; SUBSTITUTE([.H60];&quot; &quot;;&quot;&quot;) &amp;&quot;|&quot;));0;1))" office:value-type="float" office:value="0">
            <text:p>0</text:p>
          </table:table-cell>
          <table:table-cell table:style-name="ce45" table:formula="oooc:=IF([.E60]=&quot;&quot;;&quot;&quot;;IF([$Namen.$G$2]=[$Namen.$I$1];IF([.E60]&gt;0;&quot;&quot;;&quot;&quot;);&quot; &quot;))" office:value-type="string" office:string-value=" ">
            <text:p><text:s/></text:p>
          </table:table-cell>
          <table:table-cell/>
          <table:table-cell table:style-name="Unsichtbar" table:formula="oooc:=[.I60]/GCD([.I60];[.I61])" office:value-type="float" office:value="13">
            <text:p>13</text:p>
          </table:table-cell>
          <table:table-cell table:formula="oooc:=com.sun.star.sheet.addin.Analysis.getRandbetween(1;[.I61]-1)" office:value-type="float" office:value="13">
            <text:p>13</text:p>
          </table:table-cell>
          <table:table-cell table:number-columns-repeated="247"/>
        </table:table-row>
        <table:table-row table:style-name="ro1">
          <table:covered-table-cell table:style-name="ce70"/>
          <table:table-cell table:style-name="ce74"/>
          <table:table-cell table:style-name="Default" table:number-columns-repeated="2"/>
          <table:table-cell table:style-name="ce50" table:formula="oooc:=IF(OR(ISFORMULA([.B61]);ISBLANK([.H61]));&quot;&quot;;IF(ISERROR(FIND(&quot;|&quot;&amp; SUBSTITUTE([.B61];&quot; &quot;;&quot;&quot;) &amp;&quot;|&quot;;&quot;|&quot; &amp; SUBSTITUTE([.H61];&quot; &quot;;&quot;&quot;) &amp;&quot;|&quot;));0;1))" office:value-type="float" office:value="0">
            <text:p>0</text:p>
          </table:table-cell>
          <table:table-cell table:style-name="ce45" table:formula="oooc:=IF([.E61]=&quot;&quot;;&quot;&quot;;IF([$Namen.$G$2]=[$Namen.$I$1];IF([.E61]&gt;0;&quot;&quot;;&quot;&quot;);&quot; &quot;))" office:value-type="string" office:string-value=" ">
            <text:p><text:s/></text:p>
          </table:table-cell>
          <table:table-cell/>
          <table:table-cell table:style-name="Unsichtbar" table:formula="oooc:=[.I61]*[.H60]/[.I60]" office:value-type="float" office:value="20">
            <text:p>20</text:p>
          </table:table-cell>
          <table:table-cell table:style-name="Unsichtbar" office:value-type="float" office:value="20">
            <text:p>20</text:p>
          </table:table-cell>
          <table:table-cell table:number-columns-repeated="247"/>
        </table:table-row>
        <table:table-row table:style-name="ro1">
          <table:table-cell table:style-name="ce70"/>
          <table:table-cell table:style-name="ce73"/>
          <table:table-cell table:style-name="Default" table:number-columns-repeated="2"/>
          <table:table-cell table:style-name="ce50" table:formula="oooc:=IF(OR(ISFORMULA([.B62]);ISBLANK([.H62]));&quot;&quot;;IF(ISERROR(FIND(&quot;|&quot;&amp; SUBSTITUTE([.B62];&quot; &quot;;&quot;&quot;) &amp;&quot;|&quot;;&quot;|&quot; &amp; SUBSTITUTE([.H62];&quot; &quot;;&quot;&quot;) &amp;&quot;|&quot;));0;1))">
            <text:p/>
          </table:table-cell>
          <table:table-cell table:style-name="ce45" table:formula="oooc:=IF([.E62]=&quot;&quot;;&quot;&quot;;IF([$Namen.$G$2]=[$Namen.$I$1];IF([.E62]&gt;0;&quot;&quot;;&quot;&quot;);&quot; &quot;))">
            <text:p/>
          </table:table-cell>
          <table:table-cell/>
          <table:table-cell/>
          <table:table-cell table:number-columns-repeated="248"/>
        </table:table-row>
        <table:table-row table:style-name="ro1">
          <table:table-cell table:style-name="ce70" table:formula="oooc:=[.H63]/[.H64] &amp; &quot; =&quot;" office:value-type="string" office:string-value="0,5 =" table:number-columns-spanned="1" table:number-rows-spanned="2">
            <text:p>0,5 =</text:p>
          </table:table-cell>
          <table:table-cell table:style-name="ce73"/>
          <table:table-cell table:style-name="Default" table:number-columns-repeated="2"/>
          <table:table-cell table:style-name="ce50" table:formula="oooc:=IF(OR(ISFORMULA([.B63]);ISBLANK([.H63]));&quot;&quot;;IF(ISERROR(FIND(&quot;|&quot;&amp; SUBSTITUTE([.B63];&quot; &quot;;&quot;&quot;) &amp;&quot;|&quot;;&quot;|&quot; &amp; SUBSTITUTE([.H63];&quot; &quot;;&quot;&quot;) &amp;&quot;|&quot;));0;1))" office:value-type="float" office:value="0">
            <text:p>0</text:p>
          </table:table-cell>
          <table:table-cell table:style-name="ce45" table:formula="oooc:=IF([.E63]=&quot;&quot;;&quot;&quot;;IF([$Namen.$G$2]=[$Namen.$I$1];IF([.E63]&gt;0;&quot;&quot;;&quot;&quot;);&quot; &quot;))" office:value-type="string" office:string-value=" ">
            <text:p><text:s/></text:p>
          </table:table-cell>
          <table:table-cell/>
          <table:table-cell table:style-name="Unsichtbar" table:formula="oooc:=[.I63]/GCD([.I63];[.I64])" office:value-type="float" office:value="1">
            <text:p>1</text:p>
          </table:table-cell>
          <table:table-cell table:formula="oooc:=com.sun.star.sheet.addin.Analysis.getRandbetween(1;[.I64]-1)" office:value-type="float" office:value="10">
            <text:p>10</text:p>
          </table:table-cell>
          <table:table-cell table:number-columns-repeated="247"/>
        </table:table-row>
        <table:table-row table:style-name="ro1">
          <table:covered-table-cell table:style-name="ce70"/>
          <table:table-cell table:style-name="ce74"/>
          <table:table-cell table:style-name="Default" table:number-columns-repeated="2"/>
          <table:table-cell table:style-name="ce50" table:formula="oooc:=IF(OR(ISFORMULA([.B64]);ISBLANK([.H64]));&quot;&quot;;IF(ISERROR(FIND(&quot;|&quot;&amp; SUBSTITUTE([.B64];&quot; &quot;;&quot;&quot;) &amp;&quot;|&quot;;&quot;|&quot; &amp; SUBSTITUTE([.H64];&quot; &quot;;&quot;&quot;) &amp;&quot;|&quot;));0;1))" office:value-type="float" office:value="0">
            <text:p>0</text:p>
          </table:table-cell>
          <table:table-cell table:style-name="ce45" table:formula="oooc:=IF([.E64]=&quot;&quot;;&quot;&quot;;IF([$Namen.$G$2]=[$Namen.$I$1];IF([.E64]&gt;0;&quot;&quot;;&quot;&quot;);&quot; &quot;))" office:value-type="string" office:string-value=" ">
            <text:p><text:s/></text:p>
          </table:table-cell>
          <table:table-cell/>
          <table:table-cell table:style-name="Unsichtbar" table:formula="oooc:=[.I64]*[.H63]/[.I63]" office:value-type="float" office:value="2">
            <text:p>2</text:p>
          </table:table-cell>
          <table:table-cell table:style-name="Unsichtbar" office:value-type="float" office:value="20">
            <text:p>20</text:p>
          </table:table-cell>
          <table:table-cell table:number-columns-repeated="247"/>
        </table:table-row>
        <table:table-row table:style-name="ro1">
          <table:table-cell table:style-name="ce70"/>
          <table:table-cell table:style-name="ce73"/>
          <table:table-cell table:style-name="Default" table:number-columns-repeated="2"/>
          <table:table-cell table:style-name="ce50" table:formula="oooc:=IF(OR(ISFORMULA([.B65]);ISBLANK([.H65]));&quot;&quot;;IF(ISERROR(FIND(&quot;|&quot;&amp; SUBSTITUTE([.B65];&quot; &quot;;&quot;&quot;) &amp;&quot;|&quot;;&quot;|&quot; &amp; SUBSTITUTE([.H65];&quot; &quot;;&quot;&quot;) &amp;&quot;|&quot;));0;1))">
            <text:p/>
          </table:table-cell>
          <table:table-cell table:style-name="ce45" table:formula="oooc:=IF([.E65]=&quot;&quot;;&quot;&quot;;IF([$Namen.$G$2]=[$Namen.$I$1];IF([.E65]&gt;0;&quot;&quot;;&quot;&quot;);&quot; &quot;))">
            <text:p/>
          </table:table-cell>
          <table:table-cell/>
          <table:table-cell/>
          <table:table-cell table:number-columns-repeated="248"/>
        </table:table-row>
        <table:table-row table:style-name="ro1">
          <table:table-cell table:style-name="ce70" table:formula="oooc:=[.H66]/[.H67] &amp; &quot; =&quot;" office:value-type="string" office:string-value="0,32 =" table:number-columns-spanned="1" table:number-rows-spanned="2">
            <text:p>0,32 =</text:p>
          </table:table-cell>
          <table:table-cell table:style-name="ce73"/>
          <table:table-cell table:style-name="Default" table:number-columns-repeated="2"/>
          <table:table-cell table:style-name="ce50" table:formula="oooc:=IF(OR(ISFORMULA([.B66]);ISBLANK([.H66]));&quot;&quot;;IF(ISERROR(FIND(&quot;|&quot;&amp; SUBSTITUTE([.B66];&quot; &quot;;&quot;&quot;) &amp;&quot;|&quot;;&quot;|&quot; &amp; SUBSTITUTE([.H66];&quot; &quot;;&quot;&quot;) &amp;&quot;|&quot;));0;1))" office:value-type="float" office:value="0">
            <text:p>0</text:p>
          </table:table-cell>
          <table:table-cell table:style-name="ce45" table:formula="oooc:=IF([.E66]=&quot;&quot;;&quot;&quot;;IF([$Namen.$G$2]=[$Namen.$I$1];IF([.E66]&gt;0;&quot;&quot;;&quot;&quot;);&quot; &quot;))" office:value-type="string" office:string-value=" ">
            <text:p><text:s/></text:p>
          </table:table-cell>
          <table:table-cell/>
          <table:table-cell table:style-name="Unsichtbar" table:formula="oooc:=[.I66]/GCD([.I66];[.I67])" office:value-type="float" office:value="8">
            <text:p>8</text:p>
          </table:table-cell>
          <table:table-cell table:formula="oooc:=com.sun.star.sheet.addin.Analysis.getRandbetween(1;[.I67]-1)" office:value-type="float" office:value="8">
            <text:p>8</text:p>
          </table:table-cell>
          <table:table-cell table:number-columns-repeated="247"/>
        </table:table-row>
        <table:table-row table:style-name="ro1">
          <table:covered-table-cell table:style-name="ce70"/>
          <table:table-cell table:style-name="ce74"/>
          <table:table-cell table:style-name="Default" table:number-columns-repeated="2"/>
          <table:table-cell table:style-name="ce50" table:formula="oooc:=IF(OR(ISFORMULA([.B67]);ISBLANK([.H67]));&quot;&quot;;IF(ISERROR(FIND(&quot;|&quot;&amp; SUBSTITUTE([.B67];&quot; &quot;;&quot;&quot;) &amp;&quot;|&quot;;&quot;|&quot; &amp; SUBSTITUTE([.H67];&quot; &quot;;&quot;&quot;) &amp;&quot;|&quot;));0;1))" office:value-type="float" office:value="0">
            <text:p>0</text:p>
          </table:table-cell>
          <table:table-cell table:style-name="ce45" table:formula="oooc:=IF([.E67]=&quot;&quot;;&quot;&quot;;IF([$Namen.$G$2]=[$Namen.$I$1];IF([.E67]&gt;0;&quot;&quot;;&quot;&quot;);&quot; &quot;))" office:value-type="string" office:string-value=" ">
            <text:p><text:s/></text:p>
          </table:table-cell>
          <table:table-cell/>
          <table:table-cell table:style-name="Unsichtbar" table:formula="oooc:=[.I67]*[.H66]/[.I66]" office:value-type="float" office:value="25">
            <text:p>25</text:p>
          </table:table-cell>
          <table:table-cell table:style-name="Unsichtbar" office:value-type="float" office:value="25">
            <text:p>25</text:p>
          </table:table-cell>
          <table:table-cell table:number-columns-repeated="247"/>
        </table:table-row>
        <table:table-row table:style-name="ro1">
          <table:table-cell table:style-name="ce70"/>
          <table:table-cell table:style-name="ce73"/>
          <table:table-cell table:style-name="Default" table:number-columns-repeated="2"/>
          <table:table-cell table:style-name="ce50" table:formula="oooc:=IF(OR(ISFORMULA([.B68]);ISBLANK([.H68]));&quot;&quot;;IF(ISERROR(FIND(&quot;|&quot;&amp; SUBSTITUTE([.B68];&quot; &quot;;&quot;&quot;) &amp;&quot;|&quot;;&quot;|&quot; &amp; SUBSTITUTE([.H68];&quot; &quot;;&quot;&quot;) &amp;&quot;|&quot;));0;1))">
            <text:p/>
          </table:table-cell>
          <table:table-cell table:style-name="ce45" table:formula="oooc:=IF([.E68]=&quot;&quot;;&quot;&quot;;IF([$Namen.$G$2]=[$Namen.$I$1];IF([.E68]&gt;0;&quot;&quot;;&quot;&quot;);&quot; &quot;))">
            <text:p/>
          </table:table-cell>
          <table:table-cell/>
          <table:table-cell/>
          <table:table-cell table:number-columns-repeated="248"/>
        </table:table-row>
        <table:table-row table:style-name="ro1">
          <table:table-cell table:style-name="ce70" table:formula="oooc:=[.H69]/[.H70] &amp; &quot; =&quot;" office:value-type="string" office:string-value="0,44 =" table:number-columns-spanned="1" table:number-rows-spanned="2">
            <text:p>0,44 =</text:p>
          </table:table-cell>
          <table:table-cell table:style-name="ce73"/>
          <table:table-cell table:style-name="Default" table:number-columns-repeated="2"/>
          <table:table-cell table:style-name="ce50" table:formula="oooc:=IF(OR(ISFORMULA([.B69]);ISBLANK([.H69]));&quot;&quot;;IF(ISERROR(FIND(&quot;|&quot;&amp; SUBSTITUTE([.B69];&quot; &quot;;&quot;&quot;) &amp;&quot;|&quot;;&quot;|&quot; &amp; SUBSTITUTE([.H69];&quot; &quot;;&quot;&quot;) &amp;&quot;|&quot;));0;1))" office:value-type="float" office:value="0">
            <text:p>0</text:p>
          </table:table-cell>
          <table:table-cell table:style-name="ce45" table:formula="oooc:=IF([.E69]=&quot;&quot;;&quot;&quot;;IF([$Namen.$G$2]=[$Namen.$I$1];IF([.E69]&gt;0;&quot;&quot;;&quot;&quot;);&quot; &quot;))" office:value-type="string" office:string-value=" ">
            <text:p><text:s/></text:p>
          </table:table-cell>
          <table:table-cell/>
          <table:table-cell table:style-name="Unsichtbar" table:formula="oooc:=[.I69]/GCD([.I69];[.I70])" office:value-type="float" office:value="11">
            <text:p>11</text:p>
          </table:table-cell>
          <table:table-cell table:formula="oooc:=com.sun.star.sheet.addin.Analysis.getRandbetween(1;[.I70]-1)" office:value-type="float" office:value="11">
            <text:p>11</text:p>
          </table:table-cell>
          <table:table-cell table:number-columns-repeated="247"/>
        </table:table-row>
        <table:table-row table:style-name="ro1">
          <table:covered-table-cell table:style-name="ce70"/>
          <table:table-cell table:style-name="ce74"/>
          <table:table-cell table:style-name="Default" table:number-columns-repeated="2"/>
          <table:table-cell table:style-name="ce50" table:formula="oooc:=IF(OR(ISFORMULA([.B70]);ISBLANK([.H70]));&quot;&quot;;IF(ISERROR(FIND(&quot;|&quot;&amp; SUBSTITUTE([.B70];&quot; &quot;;&quot;&quot;) &amp;&quot;|&quot;;&quot;|&quot; &amp; SUBSTITUTE([.H70];&quot; &quot;;&quot;&quot;) &amp;&quot;|&quot;));0;1))" office:value-type="float" office:value="0">
            <text:p>0</text:p>
          </table:table-cell>
          <table:table-cell table:style-name="ce45" table:formula="oooc:=IF([.E70]=&quot;&quot;;&quot;&quot;;IF([$Namen.$G$2]=[$Namen.$I$1];IF([.E70]&gt;0;&quot;&quot;;&quot;&quot;);&quot; &quot;))" office:value-type="string" office:string-value=" ">
            <text:p><text:s/></text:p>
          </table:table-cell>
          <table:table-cell/>
          <table:table-cell table:style-name="Unsichtbar" table:formula="oooc:=[.I70]*[.H69]/[.I69]" office:value-type="float" office:value="25">
            <text:p>25</text:p>
          </table:table-cell>
          <table:table-cell table:style-name="Unsichtbar" office:value-type="float" office:value="25">
            <text:p>25</text:p>
          </table:table-cell>
          <table:table-cell table:number-columns-repeated="247"/>
        </table:table-row>
        <table:table-row table:style-name="ro1">
          <table:table-cell table:style-name="ce70"/>
          <table:table-cell table:style-name="ce73"/>
          <table:table-cell table:style-name="Default" table:number-columns-repeated="2"/>
          <table:table-cell table:style-name="ce50" table:formula="oooc:=IF(OR(ISFORMULA([.B71]);ISBLANK([.H71]));&quot;&quot;;IF(ISERROR(FIND(&quot;|&quot;&amp; SUBSTITUTE([.B71];&quot; &quot;;&quot;&quot;) &amp;&quot;|&quot;;&quot;|&quot; &amp; SUBSTITUTE([.H71];&quot; &quot;;&quot;&quot;) &amp;&quot;|&quot;));0;1))">
            <text:p/>
          </table:table-cell>
          <table:table-cell table:style-name="ce45" table:formula="oooc:=IF([.E71]=&quot;&quot;;&quot;&quot;;IF([$Namen.$G$2]=[$Namen.$I$1];IF([.E71]&gt;0;&quot;&quot;;&quot;&quot;);&quot; &quot;))">
            <text:p/>
          </table:table-cell>
          <table:table-cell/>
          <table:table-cell/>
          <table:table-cell table:number-columns-repeated="248"/>
        </table:table-row>
        <table:table-row table:style-name="ro1">
          <table:table-cell table:style-name="ce70" table:formula="oooc:=[.H72]/[.H73] &amp; &quot; =&quot;" office:value-type="string" office:string-value="0,44 =" table:number-columns-spanned="1" table:number-rows-spanned="2">
            <text:p>0,44 =</text:p>
          </table:table-cell>
          <table:table-cell table:style-name="ce73"/>
          <table:table-cell table:style-name="Default" table:number-columns-repeated="2"/>
          <table:table-cell table:style-name="ce50" table:formula="oooc:=IF(OR(ISFORMULA([.B72]);ISBLANK([.H72]));&quot;&quot;;IF(ISERROR(FIND(&quot;|&quot;&amp; SUBSTITUTE([.B72];&quot; &quot;;&quot;&quot;) &amp;&quot;|&quot;;&quot;|&quot; &amp; SUBSTITUTE([.H72];&quot; &quot;;&quot;&quot;) &amp;&quot;|&quot;));0;1))" office:value-type="float" office:value="0">
            <text:p>0</text:p>
          </table:table-cell>
          <table:table-cell table:style-name="ce45" table:formula="oooc:=IF([.E72]=&quot;&quot;;&quot;&quot;;IF([$Namen.$G$2]=[$Namen.$I$1];IF([.E72]&gt;0;&quot;&quot;;&quot;&quot;);&quot; &quot;))" office:value-type="string" office:string-value=" ">
            <text:p><text:s/></text:p>
          </table:table-cell>
          <table:table-cell/>
          <table:table-cell table:style-name="Unsichtbar" table:formula="oooc:=[.I72]/GCD([.I72];[.I73])" office:value-type="float" office:value="11">
            <text:p>11</text:p>
          </table:table-cell>
          <table:table-cell table:formula="oooc:=com.sun.star.sheet.addin.Analysis.getRandbetween(1;[.I73]-1)" office:value-type="float" office:value="22">
            <text:p>22</text:p>
          </table:table-cell>
          <table:table-cell table:number-columns-repeated="247"/>
        </table:table-row>
        <table:table-row table:style-name="ro1">
          <table:covered-table-cell table:style-name="ce70"/>
          <table:table-cell table:style-name="ce74"/>
          <table:table-cell table:style-name="Default" table:number-columns-repeated="2"/>
          <table:table-cell table:style-name="ce50" table:formula="oooc:=IF(OR(ISFORMULA([.B73]);ISBLANK([.H73]));&quot;&quot;;IF(ISERROR(FIND(&quot;|&quot;&amp; SUBSTITUTE([.B73];&quot; &quot;;&quot;&quot;) &amp;&quot;|&quot;;&quot;|&quot; &amp; SUBSTITUTE([.H73];&quot; &quot;;&quot;&quot;) &amp;&quot;|&quot;));0;1))" office:value-type="float" office:value="0">
            <text:p>0</text:p>
          </table:table-cell>
          <table:table-cell table:style-name="ce45" table:formula="oooc:=IF([.E73]=&quot;&quot;;&quot;&quot;;IF([$Namen.$G$2]=[$Namen.$I$1];IF([.E73]&gt;0;&quot;&quot;;&quot;&quot;);&quot; &quot;))" office:value-type="string" office:string-value=" ">
            <text:p><text:s/></text:p>
          </table:table-cell>
          <table:table-cell/>
          <table:table-cell table:style-name="Unsichtbar" table:formula="oooc:=[.I73]*[.H72]/[.I72]" office:value-type="float" office:value="25">
            <text:p>25</text:p>
          </table:table-cell>
          <table:table-cell table:style-name="Unsichtbar" office:value-type="float" office:value="50">
            <text:p>50</text:p>
          </table:table-cell>
          <table:table-cell table:number-columns-repeated="247"/>
        </table:table-row>
        <table:table-row table:style-name="ro1">
          <table:table-cell/>
          <table:table-cell table:style-name="ce73"/>
          <table:table-cell table:style-name="Default" table:number-columns-repeated="2"/>
          <table:table-cell table:style-name="ce50" table:formula="oooc:=IF(OR(ISFORMULA([.B74]);ISBLANK([.H74]));&quot;&quot;;IF(ISERROR(FIND(&quot;|&quot;&amp; SUBSTITUTE([.B74];&quot; &quot;;&quot;&quot;) &amp;&quot;|&quot;;&quot;|&quot; &amp; SUBSTITUTE([.H74];&quot; &quot;;&quot;&quot;) &amp;&quot;|&quot;));0;1))">
            <text:p/>
          </table:table-cell>
          <table:table-cell table:style-name="ce45" table:formula="oooc:=IF([.E74]=&quot;&quot;;&quot;&quot;;IF([$Namen.$G$2]=[$Namen.$I$1];IF([.E74]&gt;0;&quot;&quot;;&quot;&quot;);&quot; &quot;))">
            <text:p/>
          </table:table-cell>
          <table:table-cell/>
          <table:table-cell/>
          <table:table-cell table:number-columns-repeated="248"/>
        </table:table-row>
        <table:table-row table:style-name="ro1">
          <table:table-cell table:style-name="ce70" table:formula="oooc:=[.H75]/[.H76] &amp; &quot; =&quot;" office:value-type="string" office:string-value="0,32 =" table:number-columns-spanned="1" table:number-rows-spanned="2">
            <text:p>0,32 =</text:p>
          </table:table-cell>
          <table:table-cell table:style-name="ce73"/>
          <table:table-cell table:style-name="Default" table:number-columns-repeated="2"/>
          <table:table-cell table:style-name="ce50" table:formula="oooc:=IF(OR(ISFORMULA([.B75]);ISBLANK([.H75]));&quot;&quot;;IF(ISERROR(FIND(&quot;|&quot;&amp; SUBSTITUTE([.B75];&quot; &quot;;&quot;&quot;) &amp;&quot;|&quot;;&quot;|&quot; &amp; SUBSTITUTE([.H75];&quot; &quot;;&quot;&quot;) &amp;&quot;|&quot;));0;1))" office:value-type="float" office:value="0">
            <text:p>0</text:p>
          </table:table-cell>
          <table:table-cell table:style-name="ce45" table:formula="oooc:=IF([.E75]=&quot;&quot;;&quot;&quot;;IF([$Namen.$G$2]=[$Namen.$I$1];IF([.E75]&gt;0;&quot;&quot;;&quot;&quot;);&quot; &quot;))" office:value-type="string" office:string-value=" ">
            <text:p><text:s/></text:p>
          </table:table-cell>
          <table:table-cell/>
          <table:table-cell table:style-name="Unsichtbar" table:formula="oooc:=[.I75]/GCD([.I75];[.I76])" office:value-type="float" office:value="8">
            <text:p>8</text:p>
          </table:table-cell>
          <table:table-cell table:formula="oooc:=com.sun.star.sheet.addin.Analysis.getRandbetween(1;[.I76]-1)" office:value-type="float" office:value="16">
            <text:p>16</text:p>
          </table:table-cell>
          <table:table-cell table:number-columns-repeated="247"/>
        </table:table-row>
        <table:table-row table:style-name="ro1">
          <table:covered-table-cell/>
          <table:table-cell table:style-name="ce74"/>
          <table:table-cell table:style-name="Default" table:number-columns-repeated="2"/>
          <table:table-cell table:style-name="ce50" table:formula="oooc:=IF(OR(ISFORMULA([.B76]);ISBLANK([.H76]));&quot;&quot;;IF(ISERROR(FIND(&quot;|&quot;&amp; SUBSTITUTE([.B76];&quot; &quot;;&quot;&quot;) &amp;&quot;|&quot;;&quot;|&quot; &amp; SUBSTITUTE([.H76];&quot; &quot;;&quot;&quot;) &amp;&quot;|&quot;));0;1))" office:value-type="float" office:value="0">
            <text:p>0</text:p>
          </table:table-cell>
          <table:table-cell table:style-name="ce45" table:formula="oooc:=IF([.E76]=&quot;&quot;;&quot;&quot;;IF([$Namen.$G$2]=[$Namen.$I$1];IF([.E76]&gt;0;&quot;&quot;;&quot;&quot;);&quot; &quot;))" office:value-type="string" office:string-value=" ">
            <text:p><text:s/></text:p>
          </table:table-cell>
          <table:table-cell/>
          <table:table-cell table:style-name="Unsichtbar" table:formula="oooc:=[.I76]*[.H75]/[.I75]" office:value-type="float" office:value="25">
            <text:p>25</text:p>
          </table:table-cell>
          <table:table-cell table:style-name="Unsichtbar" office:value-type="float" office:value="50">
            <text:p>50</text:p>
          </table:table-cell>
          <table:table-cell table:number-columns-repeated="247"/>
        </table:table-row>
        <table:table-row table:style-name="ro1">
          <table:table-cell/>
          <table:table-cell table:style-name="ce73"/>
          <table:table-cell table:style-name="Default" table:number-columns-repeated="2"/>
          <table:table-cell table:style-name="ce50" table:formula="oooc:=IF(OR(ISFORMULA([.B77]);ISBLANK([.H77]));&quot;&quot;;IF(ISERROR(FIND(&quot;|&quot;&amp; SUBSTITUTE([.B77];&quot; &quot;;&quot;&quot;) &amp;&quot;|&quot;;&quot;|&quot; &amp; SUBSTITUTE([.H77];&quot; &quot;;&quot;&quot;) &amp;&quot;|&quot;));0;1))">
            <text:p/>
          </table:table-cell>
          <table:table-cell table:style-name="ce45" table:formula="oooc:=IF([.E77]=&quot;&quot;;&quot;&quot;;IF([$Namen.$G$2]=[$Namen.$I$1];IF([.E77]&gt;0;&quot;&quot;;&quot;&quot;);&quot; &quot;))">
            <text:p/>
          </table:table-cell>
          <table:table-cell/>
          <table:table-cell/>
          <table:table-cell table:number-columns-repeated="248"/>
        </table:table-row>
        <table:table-row table:style-name="ro1">
          <table:table-cell table:style-name="ce70" table:formula="oooc:=[.H78]/[.H79] &amp; &quot; =&quot;" office:value-type="string" office:string-value="0,58 =" table:number-columns-spanned="1" table:number-rows-spanned="2">
            <text:p>0,58 =</text:p>
          </table:table-cell>
          <table:table-cell table:style-name="ce73"/>
          <table:table-cell table:style-name="Default" table:number-columns-repeated="2"/>
          <table:table-cell table:style-name="ce50" table:formula="oooc:=IF(OR(ISFORMULA([.B78]);ISBLANK([.H78]));&quot;&quot;;IF(ISERROR(FIND(&quot;|&quot;&amp; SUBSTITUTE([.B78];&quot; &quot;;&quot;&quot;) &amp;&quot;|&quot;;&quot;|&quot; &amp; SUBSTITUTE([.H78];&quot; &quot;;&quot;&quot;) &amp;&quot;|&quot;));0;1))" office:value-type="float" office:value="0">
            <text:p>0</text:p>
          </table:table-cell>
          <table:table-cell table:style-name="ce45" table:formula="oooc:=IF([.E78]=&quot;&quot;;&quot;&quot;;IF([$Namen.$G$2]=[$Namen.$I$1];IF([.E78]&gt;0;&quot;&quot;;&quot;&quot;);&quot; &quot;))" office:value-type="string" office:string-value=" ">
            <text:p><text:s/></text:p>
          </table:table-cell>
          <table:table-cell/>
          <table:table-cell table:style-name="Unsichtbar" table:formula="oooc:=[.I78]/GCD([.I78];[.I79])" office:value-type="float" office:value="29">
            <text:p>29</text:p>
          </table:table-cell>
          <table:table-cell table:formula="oooc:=com.sun.star.sheet.addin.Analysis.getRandbetween(1;[.I79]-1)" office:value-type="float" office:value="58">
            <text:p>58</text:p>
          </table:table-cell>
          <table:table-cell table:number-columns-repeated="247"/>
        </table:table-row>
        <table:table-row table:style-name="ro1">
          <table:covered-table-cell/>
          <table:table-cell table:style-name="ce74"/>
          <table:table-cell table:style-name="Default" table:number-columns-repeated="2"/>
          <table:table-cell table:style-name="ce50" table:formula="oooc:=IF(OR(ISFORMULA([.B79]);ISBLANK([.H79]));&quot;&quot;;IF(ISERROR(FIND(&quot;|&quot;&amp; SUBSTITUTE([.B79];&quot; &quot;;&quot;&quot;) &amp;&quot;|&quot;;&quot;|&quot; &amp; SUBSTITUTE([.H79];&quot; &quot;;&quot;&quot;) &amp;&quot;|&quot;));0;1))" office:value-type="float" office:value="0">
            <text:p>0</text:p>
          </table:table-cell>
          <table:table-cell table:style-name="ce45" table:formula="oooc:=IF([.E79]=&quot;&quot;;&quot;&quot;;IF([$Namen.$G$2]=[$Namen.$I$1];IF([.E79]&gt;0;&quot;&quot;;&quot;&quot;);&quot; &quot;))" office:value-type="string" office:string-value=" ">
            <text:p><text:s/></text:p>
          </table:table-cell>
          <table:table-cell/>
          <table:table-cell table:style-name="Unsichtbar" table:formula="oooc:=[.I79]*[.H78]/[.I78]" office:value-type="float" office:value="50">
            <text:p>50</text:p>
          </table:table-cell>
          <table:table-cell table:style-name="Unsichtbar" office:value-type="float" office:value="100">
            <text:p>100</text:p>
          </table:table-cell>
          <table:table-cell table:number-columns-repeated="247"/>
        </table:table-row>
        <table:table-row table:style-name="ro1">
          <table:table-cell/>
          <table:table-cell table:style-name="ce73"/>
          <table:table-cell table:style-name="Default" table:number-columns-repeated="2"/>
          <table:table-cell table:style-name="ce50" table:formula="oooc:=IF(OR(ISFORMULA([.B80]);ISBLANK([.H80]));&quot;&quot;;IF(ISERROR(FIND(&quot;|&quot;&amp; SUBSTITUTE([.B80];&quot; &quot;;&quot;&quot;) &amp;&quot;|&quot;;&quot;|&quot; &amp; SUBSTITUTE([.H80];&quot; &quot;;&quot;&quot;) &amp;&quot;|&quot;));0;1))">
            <text:p/>
          </table:table-cell>
          <table:table-cell table:style-name="ce45" table:formula="oooc:=IF([.E80]=&quot;&quot;;&quot;&quot;;IF([$Namen.$G$2]=[$Namen.$I$1];IF([.E80]&gt;0;&quot;&quot;;&quot;&quot;);&quot; &quot;))">
            <text:p/>
          </table:table-cell>
          <table:table-cell/>
          <table:table-cell/>
          <table:table-cell table:number-columns-repeated="248"/>
        </table:table-row>
        <table:table-row table:style-name="ro1">
          <table:table-cell table:style-name="ce70" table:formula="oooc:=[.H81]/[.H82] &amp; &quot; =&quot;" office:value-type="string" office:string-value="0,4 =" table:number-columns-spanned="1" table:number-rows-spanned="2">
            <text:p>0,4 =</text:p>
          </table:table-cell>
          <table:table-cell table:style-name="ce73"/>
          <table:table-cell table:style-name="Default" table:number-columns-repeated="2"/>
          <table:table-cell table:style-name="ce50" table:formula="oooc:=IF(OR(ISFORMULA([.B81]);ISBLANK([.H81]));&quot;&quot;;IF(ISERROR(FIND(&quot;|&quot;&amp; SUBSTITUTE([.B81];&quot; &quot;;&quot;&quot;) &amp;&quot;|&quot;;&quot;|&quot; &amp; SUBSTITUTE([.H81];&quot; &quot;;&quot;&quot;) &amp;&quot;|&quot;));0;1))" office:value-type="float" office:value="0">
            <text:p>0</text:p>
          </table:table-cell>
          <table:table-cell table:style-name="ce45" table:formula="oooc:=IF([.E81]=&quot;&quot;;&quot;&quot;;IF([$Namen.$G$2]=[$Namen.$I$1];IF([.E81]&gt;0;&quot;&quot;;&quot;&quot;);&quot; &quot;))" office:value-type="string" office:string-value=" ">
            <text:p><text:s/></text:p>
          </table:table-cell>
          <table:table-cell/>
          <table:table-cell table:style-name="Unsichtbar" table:formula="oooc:=[.I81]/GCD([.I81];[.I82])" office:value-type="float" office:value="2">
            <text:p>2</text:p>
          </table:table-cell>
          <table:table-cell table:formula="oooc:=com.sun.star.sheet.addin.Analysis.getRandbetween(1;[.I82]-1)" office:value-type="float" office:value="40">
            <text:p>40</text:p>
          </table:table-cell>
          <table:table-cell table:number-columns-repeated="247"/>
        </table:table-row>
        <table:table-row table:style-name="ro1">
          <table:covered-table-cell/>
          <table:table-cell table:style-name="ce74"/>
          <table:table-cell table:style-name="Default" table:number-columns-repeated="2"/>
          <table:table-cell table:style-name="ce50" table:formula="oooc:=IF(OR(ISFORMULA([.B82]);ISBLANK([.H82]));&quot;&quot;;IF(ISERROR(FIND(&quot;|&quot;&amp; SUBSTITUTE([.B82];&quot; &quot;;&quot;&quot;) &amp;&quot;|&quot;;&quot;|&quot; &amp; SUBSTITUTE([.H82];&quot; &quot;;&quot;&quot;) &amp;&quot;|&quot;));0;1))" office:value-type="float" office:value="0">
            <text:p>0</text:p>
          </table:table-cell>
          <table:table-cell table:style-name="ce45" table:formula="oooc:=IF([.E82]=&quot;&quot;;&quot;&quot;;IF([$Namen.$G$2]=[$Namen.$I$1];IF([.E82]&gt;0;&quot;&quot;;&quot;&quot;);&quot; &quot;))" office:value-type="string" office:string-value=" ">
            <text:p><text:s/></text:p>
          </table:table-cell>
          <table:table-cell/>
          <table:table-cell table:style-name="Unsichtbar" table:formula="oooc:=[.I82]*[.H81]/[.I81]" office:value-type="float" office:value="5">
            <text:p>5</text:p>
          </table:table-cell>
          <table:table-cell table:style-name="Unsichtbar" office:value-type="float" office:value="100">
            <text:p>100</text:p>
          </table:table-cell>
          <table:table-cell table:number-columns-repeated="247"/>
        </table:table-row>
        <table:table-row table:style-name="ro1">
          <table:table-cell/>
          <table:table-cell table:style-name="ce73"/>
          <table:table-cell table:style-name="Default" table:number-columns-repeated="2"/>
          <table:table-cell table:style-name="ce50" table:formula="oooc:=IF(OR(ISFORMULA([.B83]);ISBLANK([.H83]));&quot;&quot;;IF(ISERROR(FIND(&quot;|&quot;&amp; SUBSTITUTE([.B83];&quot; &quot;;&quot;&quot;) &amp;&quot;|&quot;;&quot;|&quot; &amp; SUBSTITUTE([.H83];&quot; &quot;;&quot;&quot;) &amp;&quot;|&quot;));0;1))">
            <text:p/>
          </table:table-cell>
          <table:table-cell table:style-name="ce45" table:formula="oooc:=IF([.E83]=&quot;&quot;;&quot;&quot;;IF([$Namen.$G$2]=[$Namen.$I$1];IF([.E83]&gt;0;&quot;&quot;;&quot;&quot;);&quot; &quot;))">
            <text:p/>
          </table:table-cell>
          <table:table-cell/>
          <table:table-cell/>
          <table:table-cell table:number-columns-repeated="248"/>
        </table:table-row>
        <table:table-row table:style-name="ro1">
          <table:table-cell table:style-name="ce70" table:formula="oooc:=[.H84]/[.H85] &amp; &quot; =&quot;" office:value-type="string" office:string-value="0,4 =" table:number-columns-spanned="1" table:number-rows-spanned="2">
            <text:p>0,4 =</text:p>
          </table:table-cell>
          <table:table-cell table:style-name="ce73"/>
          <table:table-cell table:style-name="Default" table:number-columns-repeated="2"/>
          <table:table-cell table:style-name="ce50" table:formula="oooc:=IF(OR(ISFORMULA([.B84]);ISBLANK([.H84]));&quot;&quot;;IF(ISERROR(FIND(&quot;|&quot;&amp; SUBSTITUTE([.B84];&quot; &quot;;&quot;&quot;) &amp;&quot;|&quot;;&quot;|&quot; &amp; SUBSTITUTE([.H84];&quot; &quot;;&quot;&quot;) &amp;&quot;|&quot;));0;1))" office:value-type="float" office:value="0">
            <text:p>0</text:p>
          </table:table-cell>
          <table:table-cell table:style-name="ce45" table:formula="oooc:=IF([.E84]=&quot;&quot;;&quot;&quot;;IF([$Namen.$G$2]=[$Namen.$I$1];IF([.E84]&gt;0;&quot;&quot;;&quot;&quot;);&quot; &quot;))" office:value-type="string" office:string-value=" ">
            <text:p><text:s/></text:p>
          </table:table-cell>
          <table:table-cell/>
          <table:table-cell table:style-name="Unsichtbar" table:formula="oooc:=[.I84]/GCD([.I84];[.I85])" office:value-type="float" office:value="2">
            <text:p>2</text:p>
          </table:table-cell>
          <table:table-cell table:formula="oooc:=com.sun.star.sheet.addin.Analysis.getRandbetween(1;[.I85]-1)" office:value-type="float" office:value="40">
            <text:p>40</text:p>
          </table:table-cell>
          <table:table-cell table:number-columns-repeated="247"/>
        </table:table-row>
        <table:table-row table:style-name="ro1">
          <table:covered-table-cell/>
          <table:table-cell table:style-name="ce74"/>
          <table:table-cell table:style-name="Default" table:number-columns-repeated="2"/>
          <table:table-cell table:style-name="ce50" table:formula="oooc:=IF(OR(ISFORMULA([.B85]);ISBLANK([.H85]));&quot;&quot;;IF(ISERROR(FIND(&quot;|&quot;&amp; SUBSTITUTE([.B85];&quot; &quot;;&quot;&quot;) &amp;&quot;|&quot;;&quot;|&quot; &amp; SUBSTITUTE([.H85];&quot; &quot;;&quot;&quot;) &amp;&quot;|&quot;));0;1))" office:value-type="float" office:value="0">
            <text:p>0</text:p>
          </table:table-cell>
          <table:table-cell table:style-name="ce45" table:formula="oooc:=IF([.E85]=&quot;&quot;;&quot;&quot;;IF([$Namen.$G$2]=[$Namen.$I$1];IF([.E85]&gt;0;&quot;&quot;;&quot;&quot;);&quot; &quot;))" office:value-type="string" office:string-value=" ">
            <text:p><text:s/></text:p>
          </table:table-cell>
          <table:table-cell/>
          <table:table-cell table:style-name="Unsichtbar" table:formula="oooc:=[.I85]*[.H84]/[.I84]" office:value-type="float" office:value="5">
            <text:p>5</text:p>
          </table:table-cell>
          <table:table-cell table:style-name="Unsichtbar" office:value-type="float" office:value="100">
            <text:p>100</text:p>
          </table:table-cell>
          <table:table-cell table:number-columns-repeated="247"/>
        </table:table-row>
        <table:table-row table:style-name="ro1">
          <table:table-cell/>
          <table:table-cell table:style-name="ce73"/>
          <table:table-cell table:style-name="Default" table:number-columns-repeated="2"/>
          <table:table-cell table:style-name="ce50" table:formula="oooc:=IF(OR(ISFORMULA([.B86]);ISBLANK([.H86]));&quot;&quot;;IF(ISERROR(FIND(&quot;|&quot;&amp; SUBSTITUTE([.B86];&quot; &quot;;&quot;&quot;) &amp;&quot;|&quot;;&quot;|&quot; &amp; SUBSTITUTE([.H86];&quot; &quot;;&quot;&quot;) &amp;&quot;|&quot;));0;1))">
            <text:p/>
          </table:table-cell>
          <table:table-cell table:style-name="ce45" table:formula="oooc:=IF([.E86]=&quot;&quot;;&quot;&quot;;IF([$Namen.$G$2]=[$Namen.$I$1];IF([.E86]&gt;0;&quot;&quot;;&quot;&quot;);&quot; &quot;))">
            <text:p/>
          </table:table-cell>
          <table:table-cell/>
          <table:table-cell/>
          <table:table-cell table:number-columns-repeated="248"/>
        </table:table-row>
        <table:table-row table:style-name="ro1">
          <table:table-cell table:style-name="ce70" table:formula="oooc:=[.H87]/[.H88] &amp; &quot; =&quot;" office:value-type="string" office:string-value="0,67 =" table:number-columns-spanned="1" table:number-rows-spanned="2">
            <text:p>0,67 =</text:p>
          </table:table-cell>
          <table:table-cell table:style-name="ce73"/>
          <table:table-cell table:style-name="Default" table:number-columns-repeated="2"/>
          <table:table-cell table:style-name="ce50" table:formula="oooc:=IF(OR(ISFORMULA([.B87]);ISBLANK([.H87]));&quot;&quot;;IF(ISERROR(FIND(&quot;|&quot;&amp; SUBSTITUTE([.B87];&quot; &quot;;&quot;&quot;) &amp;&quot;|&quot;;&quot;|&quot; &amp; SUBSTITUTE([.H87];&quot; &quot;;&quot;&quot;) &amp;&quot;|&quot;));0;1))" office:value-type="float" office:value="0">
            <text:p>0</text:p>
          </table:table-cell>
          <table:table-cell table:style-name="ce45" table:formula="oooc:=IF([.E87]=&quot;&quot;;&quot;&quot;;IF([$Namen.$G$2]=[$Namen.$I$1];IF([.E87]&gt;0;&quot;&quot;;&quot;&quot;);&quot; &quot;))" office:value-type="string" office:string-value=" ">
            <text:p><text:s/></text:p>
          </table:table-cell>
          <table:table-cell/>
          <table:table-cell table:style-name="Unsichtbar" table:formula="oooc:=[.I87]/GCD([.I87];[.I88])" office:value-type="float" office:value="67">
            <text:p>67</text:p>
          </table:table-cell>
          <table:table-cell table:formula="oooc:=com.sun.star.sheet.addin.Analysis.getRandbetween(1;[.I88]-1)" office:value-type="float" office:value="67">
            <text:p>67</text:p>
          </table:table-cell>
          <table:table-cell table:number-columns-repeated="247"/>
        </table:table-row>
        <table:table-row table:style-name="ro1">
          <table:covered-table-cell/>
          <table:table-cell table:style-name="ce74"/>
          <table:table-cell table:style-name="Default" table:number-columns-repeated="2"/>
          <table:table-cell table:style-name="ce50" table:formula="oooc:=IF(OR(ISFORMULA([.B88]);ISBLANK([.H88]));&quot;&quot;;IF(ISERROR(FIND(&quot;|&quot;&amp; SUBSTITUTE([.B88];&quot; &quot;;&quot;&quot;) &amp;&quot;|&quot;;&quot;|&quot; &amp; SUBSTITUTE([.H88];&quot; &quot;;&quot;&quot;) &amp;&quot;|&quot;));0;1))" office:value-type="float" office:value="0">
            <text:p>0</text:p>
          </table:table-cell>
          <table:table-cell table:style-name="ce45" table:formula="oooc:=IF([.E88]=&quot;&quot;;&quot;&quot;;IF([$Namen.$G$2]=[$Namen.$I$1];IF([.E88]&gt;0;&quot;&quot;;&quot;&quot;);&quot; &quot;))" office:value-type="string" office:string-value=" ">
            <text:p><text:s/></text:p>
          </table:table-cell>
          <table:table-cell/>
          <table:table-cell table:style-name="Unsichtbar" table:formula="oooc:=[.I88]*[.H87]/[.I87]" office:value-type="float" office:value="100">
            <text:p>100</text:p>
          </table:table-cell>
          <table:table-cell table:style-name="Unsichtbar" office:value-type="float" office:value="100">
            <text:p>100</text:p>
          </table:table-cell>
          <table:table-cell table:number-columns-repeated="247"/>
        </table:table-row>
        <table:table-row table:style-name="ro1">
          <table:table-cell/>
          <table:table-cell table:style-name="ce73"/>
          <table:table-cell table:style-name="Default" table:number-columns-repeated="2"/>
          <table:table-cell table:style-name="ce50" table:formula="oooc:=IF(OR(ISFORMULA([.B89]);ISBLANK([.H89]));&quot;&quot;;IF(ISERROR(FIND(&quot;|&quot;&amp; SUBSTITUTE([.B89];&quot; &quot;;&quot;&quot;) &amp;&quot;|&quot;;&quot;|&quot; &amp; SUBSTITUTE([.H89];&quot; &quot;;&quot;&quot;) &amp;&quot;|&quot;));0;1))">
            <text:p/>
          </table:table-cell>
          <table:table-cell table:style-name="ce45" table:formula="oooc:=IF([.E89]=&quot;&quot;;&quot;&quot;;IF([$Namen.$G$2]=[$Namen.$I$1];IF([.E89]&gt;0;&quot;&quot;;&quot;&quot;);&quot; &quot;))">
            <text:p/>
          </table:table-cell>
          <table:table-cell/>
          <table:table-cell/>
          <table:table-cell table:number-columns-repeated="248"/>
        </table:table-row>
        <table:table-row table:style-name="ro1">
          <table:table-cell table:style-name="ce70" table:formula="oooc:=[.H90]/[.H91] &amp; &quot; =&quot;" office:value-type="string" office:string-value="0,7 =" table:number-columns-spanned="1" table:number-rows-spanned="2">
            <text:p>0,7 =</text:p>
          </table:table-cell>
          <table:table-cell table:style-name="ce73"/>
          <table:table-cell table:style-name="Default" table:number-columns-repeated="2"/>
          <table:table-cell table:style-name="ce50" table:formula="oooc:=IF(OR(ISFORMULA([.B90]);ISBLANK([.H90]));&quot;&quot;;IF(ISERROR(FIND(&quot;|&quot;&amp; SUBSTITUTE([.B90];&quot; &quot;;&quot;&quot;) &amp;&quot;|&quot;;&quot;|&quot; &amp; SUBSTITUTE([.H90];&quot; &quot;;&quot;&quot;) &amp;&quot;|&quot;));0;1))" office:value-type="float" office:value="0">
            <text:p>0</text:p>
          </table:table-cell>
          <table:table-cell table:style-name="ce45" table:formula="oooc:=IF([.E90]=&quot;&quot;;&quot;&quot;;IF([$Namen.$G$2]=[$Namen.$I$1];IF([.E90]&gt;0;&quot;&quot;;&quot;&quot;);&quot; &quot;))" office:value-type="string" office:string-value=" ">
            <text:p><text:s/></text:p>
          </table:table-cell>
          <table:table-cell/>
          <table:table-cell table:style-name="Unsichtbar" table:formula="oooc:=[.I90]/GCD([.I90];[.I91])" office:value-type="float" office:value="7">
            <text:p>7</text:p>
          </table:table-cell>
          <table:table-cell table:formula="oooc:=com.sun.star.sheet.addin.Analysis.getRandbetween(1;[.I91]-1)" office:value-type="float" office:value="140">
            <text:p>140</text:p>
          </table:table-cell>
          <table:table-cell table:number-columns-repeated="247"/>
        </table:table-row>
        <table:table-row table:style-name="ro1">
          <table:covered-table-cell/>
          <table:table-cell table:style-name="ce74"/>
          <table:table-cell table:style-name="Default" table:number-columns-repeated="2"/>
          <table:table-cell table:style-name="ce50" table:formula="oooc:=IF(OR(ISFORMULA([.B91]);ISBLANK([.H91]));&quot;&quot;;IF(ISERROR(FIND(&quot;|&quot;&amp; SUBSTITUTE([.B91];&quot; &quot;;&quot;&quot;) &amp;&quot;|&quot;;&quot;|&quot; &amp; SUBSTITUTE([.H91];&quot; &quot;;&quot;&quot;) &amp;&quot;|&quot;));0;1))" office:value-type="float" office:value="0">
            <text:p>0</text:p>
          </table:table-cell>
          <table:table-cell table:style-name="ce45" table:formula="oooc:=IF([.E91]=&quot;&quot;;&quot;&quot;;IF([$Namen.$G$2]=[$Namen.$I$1];IF([.E91]&gt;0;&quot;&quot;;&quot;&quot;);&quot; &quot;))" office:value-type="string" office:string-value=" ">
            <text:p><text:s/></text:p>
          </table:table-cell>
          <table:table-cell/>
          <table:table-cell table:style-name="Unsichtbar" table:formula="oooc:=[.I91]*[.H90]/[.I90]" office:value-type="float" office:value="10">
            <text:p>10</text:p>
          </table:table-cell>
          <table:table-cell table:style-name="Unsichtbar" office:value-type="float" office:value="200">
            <text:p>200</text:p>
          </table:table-cell>
          <table:table-cell table:number-columns-repeated="247"/>
        </table:table-row>
        <table:table-row table:style-name="ro1">
          <table:table-cell/>
          <table:table-cell table:style-name="ce73"/>
          <table:table-cell table:style-name="Default" table:number-columns-repeated="2"/>
          <table:table-cell table:style-name="ce50" table:formula="oooc:=IF(OR(ISFORMULA([.B92]);ISBLANK([.H92]));&quot;&quot;;IF(ISERROR(FIND(&quot;|&quot;&amp; SUBSTITUTE([.B92];&quot; &quot;;&quot;&quot;) &amp;&quot;|&quot;;&quot;|&quot; &amp; SUBSTITUTE([.H92];&quot; &quot;;&quot;&quot;) &amp;&quot;|&quot;));0;1))">
            <text:p/>
          </table:table-cell>
          <table:table-cell table:style-name="ce45" table:formula="oooc:=IF([.E92]=&quot;&quot;;&quot;&quot;;IF([$Namen.$G$2]=[$Namen.$I$1];IF([.E92]&gt;0;&quot;&quot;;&quot;&quot;);&quot; &quot;))">
            <text:p/>
          </table:table-cell>
          <table:table-cell/>
          <table:table-cell/>
          <table:table-cell table:number-columns-repeated="248"/>
        </table:table-row>
        <table:table-row table:style-name="ro1">
          <table:table-cell table:style-name="ce70" table:formula="oooc:=[.H93]/[.H94] &amp; &quot; =&quot;" office:value-type="string" office:string-value="0,465 =" table:number-columns-spanned="1" table:number-rows-spanned="2">
            <text:p>0,465 =</text:p>
          </table:table-cell>
          <table:table-cell table:style-name="ce73"/>
          <table:table-cell table:style-name="Default" table:number-columns-repeated="2"/>
          <table:table-cell table:style-name="ce50" table:formula="oooc:=IF(OR(ISFORMULA([.B93]);ISBLANK([.H93]));&quot;&quot;;IF(ISERROR(FIND(&quot;|&quot;&amp; SUBSTITUTE([.B93];&quot; &quot;;&quot;&quot;) &amp;&quot;|&quot;;&quot;|&quot; &amp; SUBSTITUTE([.H93];&quot; &quot;;&quot;&quot;) &amp;&quot;|&quot;));0;1))" office:value-type="float" office:value="0">
            <text:p>0</text:p>
          </table:table-cell>
          <table:table-cell table:style-name="ce45" table:formula="oooc:=IF([.E93]=&quot;&quot;;&quot;&quot;;IF([$Namen.$G$2]=[$Namen.$I$1];IF([.E93]&gt;0;&quot;&quot;;&quot;&quot;);&quot; &quot;))" office:value-type="string" office:string-value=" ">
            <text:p><text:s/></text:p>
          </table:table-cell>
          <table:table-cell/>
          <table:table-cell table:style-name="Unsichtbar" table:formula="oooc:=[.I93]/GCD([.I93];[.I94])" office:value-type="float" office:value="93">
            <text:p>93</text:p>
          </table:table-cell>
          <table:table-cell table:formula="oooc:=com.sun.star.sheet.addin.Analysis.getRandbetween(1;[.I94]-1)" office:value-type="float" office:value="93">
            <text:p>93</text:p>
          </table:table-cell>
          <table:table-cell table:number-columns-repeated="247"/>
        </table:table-row>
        <table:table-row table:style-name="ro1">
          <table:covered-table-cell/>
          <table:table-cell table:style-name="ce74"/>
          <table:table-cell table:style-name="Default" table:number-columns-repeated="2"/>
          <table:table-cell table:style-name="ce50" table:formula="oooc:=IF(OR(ISFORMULA([.B94]);ISBLANK([.H94]));&quot;&quot;;IF(ISERROR(FIND(&quot;|&quot;&amp; SUBSTITUTE([.B94];&quot; &quot;;&quot;&quot;) &amp;&quot;|&quot;;&quot;|&quot; &amp; SUBSTITUTE([.H94];&quot; &quot;;&quot;&quot;) &amp;&quot;|&quot;));0;1))" office:value-type="float" office:value="0">
            <text:p>0</text:p>
          </table:table-cell>
          <table:table-cell table:style-name="ce45" table:formula="oooc:=IF([.E94]=&quot;&quot;;&quot;&quot;;IF([$Namen.$G$2]=[$Namen.$I$1];IF([.E94]&gt;0;&quot;&quot;;&quot;&quot;);&quot; &quot;))" office:value-type="string" office:string-value=" ">
            <text:p><text:s/></text:p>
          </table:table-cell>
          <table:table-cell/>
          <table:table-cell table:style-name="Unsichtbar" table:formula="oooc:=[.I94]*[.H93]/[.I93]" office:value-type="float" office:value="200">
            <text:p>200</text:p>
          </table:table-cell>
          <table:table-cell table:style-name="Unsichtbar" office:value-type="float" office:value="200">
            <text:p>200</text:p>
          </table:table-cell>
          <table:table-cell table:number-columns-repeated="247"/>
        </table:table-row>
        <table:table-row table:style-name="ro1">
          <table:table-cell/>
          <table:table-cell table:style-name="ce73"/>
          <table:table-cell table:style-name="Default" table:number-columns-repeated="2"/>
          <table:table-cell table:style-name="ce50" table:formula="oooc:=IF(OR(ISFORMULA([.B95]);ISBLANK([.H95]));&quot;&quot;;IF(ISERROR(FIND(&quot;|&quot;&amp; SUBSTITUTE([.B95];&quot; &quot;;&quot;&quot;) &amp;&quot;|&quot;;&quot;|&quot; &amp; SUBSTITUTE([.H95];&quot; &quot;;&quot;&quot;) &amp;&quot;|&quot;));0;1))">
            <text:p/>
          </table:table-cell>
          <table:table-cell table:style-name="ce45" table:formula="oooc:=IF([.E95]=&quot;&quot;;&quot;&quot;;IF([$Namen.$G$2]=[$Namen.$I$1];IF([.E95]&gt;0;&quot;&quot;;&quot;&quot;);&quot; &quot;))">
            <text:p/>
          </table:table-cell>
          <table:table-cell/>
          <table:table-cell/>
          <table:table-cell table:number-columns-repeated="248"/>
        </table:table-row>
        <table:table-row table:style-name="ro1">
          <table:table-cell table:style-name="ce70" table:formula="oooc:=[.H96]/[.H97] &amp; &quot; =&quot;" office:value-type="string" office:string-value="0,935 =" table:number-columns-spanned="1" table:number-rows-spanned="2">
            <text:p>0,935 =</text:p>
          </table:table-cell>
          <table:table-cell table:style-name="ce73"/>
          <table:table-cell table:style-name="Default" table:number-columns-repeated="2"/>
          <table:table-cell table:style-name="ce50" table:formula="oooc:=IF(OR(ISFORMULA([.B96]);ISBLANK([.H96]));&quot;&quot;;IF(ISERROR(FIND(&quot;|&quot;&amp; SUBSTITUTE([.B96];&quot; &quot;;&quot;&quot;) &amp;&quot;|&quot;;&quot;|&quot; &amp; SUBSTITUTE([.H96];&quot; &quot;;&quot;&quot;) &amp;&quot;|&quot;));0;1))" office:value-type="float" office:value="0">
            <text:p>0</text:p>
          </table:table-cell>
          <table:table-cell table:style-name="ce45" table:formula="oooc:=IF([.E96]=&quot;&quot;;&quot;&quot;;IF([$Namen.$G$2]=[$Namen.$I$1];IF([.E96]&gt;0;&quot;&quot;;&quot;&quot;);&quot; &quot;))" office:value-type="string" office:string-value=" ">
            <text:p><text:s/></text:p>
          </table:table-cell>
          <table:table-cell/>
          <table:table-cell table:style-name="Unsichtbar" table:formula="oooc:=[.I96]/GCD([.I96];[.I97])" office:value-type="float" office:value="187">
            <text:p>187</text:p>
          </table:table-cell>
          <table:table-cell table:formula="oooc:=com.sun.star.sheet.addin.Analysis.getRandbetween(1;[.I97]-1)" office:value-type="float" office:value="187">
            <text:p>187</text:p>
          </table:table-cell>
          <table:table-cell table:number-columns-repeated="247"/>
        </table:table-row>
        <table:table-row table:style-name="ro1">
          <table:covered-table-cell/>
          <table:table-cell table:style-name="ce74"/>
          <table:table-cell table:style-name="Default" table:number-columns-repeated="2"/>
          <table:table-cell table:style-name="ce50" table:formula="oooc:=IF(OR(ISFORMULA([.B97]);ISBLANK([.H97]));&quot;&quot;;IF(ISERROR(FIND(&quot;|&quot;&amp; SUBSTITUTE([.B97];&quot; &quot;;&quot;&quot;) &amp;&quot;|&quot;;&quot;|&quot; &amp; SUBSTITUTE([.H97];&quot; &quot;;&quot;&quot;) &amp;&quot;|&quot;));0;1))" office:value-type="float" office:value="0">
            <text:p>0</text:p>
          </table:table-cell>
          <table:table-cell table:style-name="ce45" table:formula="oooc:=IF([.E97]=&quot;&quot;;&quot;&quot;;IF([$Namen.$G$2]=[$Namen.$I$1];IF([.E97]&gt;0;&quot;&quot;;&quot;&quot;);&quot; &quot;))" office:value-type="string" office:string-value=" ">
            <text:p><text:s/></text:p>
          </table:table-cell>
          <table:table-cell/>
          <table:table-cell table:style-name="Unsichtbar" table:formula="oooc:=[.I97]*[.H96]/[.I96]" office:value-type="float" office:value="200">
            <text:p>200</text:p>
          </table:table-cell>
          <table:table-cell table:style-name="Unsichtbar" office:value-type="float" office:value="200">
            <text:p>200</text:p>
          </table:table-cell>
          <table:table-cell table:number-columns-repeated="247"/>
        </table:table-row>
        <table:table-row table:style-name="ro1">
          <table:table-cell/>
          <table:table-cell table:style-name="ce73"/>
          <table:table-cell table:style-name="Default" table:number-columns-repeated="2"/>
          <table:table-cell table:style-name="ce50" table:formula="oooc:=IF(OR(ISFORMULA([.B98]);ISBLANK([.H98]));&quot;&quot;;IF(ISERROR(FIND(&quot;|&quot;&amp; SUBSTITUTE([.B98];&quot; &quot;;&quot;&quot;) &amp;&quot;|&quot;;&quot;|&quot; &amp; SUBSTITUTE([.H98];&quot; &quot;;&quot;&quot;) &amp;&quot;|&quot;));0;1))">
            <text:p/>
          </table:table-cell>
          <table:table-cell table:style-name="ce45" table:formula="oooc:=IF([.E98]=&quot;&quot;;&quot;&quot;;IF([$Namen.$G$2]=[$Namen.$I$1];IF([.E98]&gt;0;&quot;&quot;;&quot;&quot;);&quot; &quot;))">
            <text:p/>
          </table:table-cell>
          <table:table-cell/>
          <table:table-cell/>
          <table:table-cell table:number-columns-repeated="248"/>
        </table:table-row>
        <table:table-row table:style-name="ro1">
          <table:table-cell table:style-name="ce70" table:formula="oooc:=[.H99]/[.H100] &amp; &quot; =&quot;" office:value-type="string" office:string-value="0,77 =" table:number-columns-spanned="1" table:number-rows-spanned="2">
            <text:p>0,77 =</text:p>
          </table:table-cell>
          <table:table-cell table:style-name="ce73"/>
          <table:table-cell table:style-name="Default" table:number-columns-repeated="2"/>
          <table:table-cell table:style-name="ce50" table:formula="oooc:=IF(OR(ISFORMULA([.B99]);ISBLANK([.H99]));&quot;&quot;;IF(ISERROR(FIND(&quot;|&quot;&amp; SUBSTITUTE([.B99];&quot; &quot;;&quot;&quot;) &amp;&quot;|&quot;;&quot;|&quot; &amp; SUBSTITUTE([.H99];&quot; &quot;;&quot;&quot;) &amp;&quot;|&quot;));0;1))" office:value-type="float" office:value="0">
            <text:p>0</text:p>
          </table:table-cell>
          <table:table-cell table:style-name="ce45" table:formula="oooc:=IF([.E99]=&quot;&quot;;&quot;&quot;;IF([$Namen.$G$2]=[$Namen.$I$1];IF([.E99]&gt;0;&quot;&quot;;&quot;&quot;);&quot; &quot;))" office:value-type="string" office:string-value=" ">
            <text:p><text:s/></text:p>
          </table:table-cell>
          <table:table-cell/>
          <table:table-cell table:style-name="Unsichtbar" table:formula="oooc:=[.I99]/GCD([.I99];[.I100])" office:value-type="float" office:value="77">
            <text:p>77</text:p>
          </table:table-cell>
          <table:table-cell table:formula="oooc:=com.sun.star.sheet.addin.Analysis.getRandbetween(1;[.I100]-1)" office:value-type="float" office:value="154">
            <text:p>154</text:p>
          </table:table-cell>
          <table:table-cell table:number-columns-repeated="247"/>
        </table:table-row>
        <table:table-row table:style-name="ro1">
          <table:covered-table-cell/>
          <table:table-cell table:style-name="ce74"/>
          <table:table-cell table:style-name="Default" table:number-columns-repeated="2"/>
          <table:table-cell table:style-name="ce50" table:formula="oooc:=IF(OR(ISFORMULA([.B100]);ISBLANK([.H100]));&quot;&quot;;IF(ISERROR(FIND(&quot;|&quot;&amp; SUBSTITUTE([.B100];&quot; &quot;;&quot;&quot;) &amp;&quot;|&quot;;&quot;|&quot; &amp; SUBSTITUTE([.H100];&quot; &quot;;&quot;&quot;) &amp;&quot;|&quot;));0;1))" office:value-type="float" office:value="0">
            <text:p>0</text:p>
          </table:table-cell>
          <table:table-cell table:style-name="ce45" table:formula="oooc:=IF([.E100]=&quot;&quot;;&quot;&quot;;IF([$Namen.$G$2]=[$Namen.$I$1];IF([.E100]&gt;0;&quot;&quot;;&quot;&quot;);&quot; &quot;))" office:value-type="string" office:string-value=" ">
            <text:p><text:s/></text:p>
          </table:table-cell>
          <table:table-cell/>
          <table:table-cell table:style-name="Unsichtbar" table:formula="oooc:=[.I100]*[.H99]/[.I99]" office:value-type="float" office:value="100">
            <text:p>100</text:p>
          </table:table-cell>
          <table:table-cell table:style-name="Unsichtbar" office:value-type="float" office:value="200">
            <text:p>200</text:p>
          </table:table-cell>
          <table:table-cell table:number-columns-repeated="247"/>
        </table:table-row>
        <table:table-row table:style-name="ro1">
          <table:table-cell/>
          <table:table-cell table:style-name="ce75"/>
          <table:table-cell table:style-name="ce77" table:formula="oooc:=IF(ISBLANK([.H101]);&quot;&quot;;IF(ISERROR(FIND(&quot;|&quot;&amp; SUBSTITUTE(SUBSTITUTE(SUBSTITUTE(SUBSTITUTE([.B101];&quot; &quot;;&quot;&quot;);&quot;·&quot;;&quot;*&quot; );&quot;–&quot; ;&quot;-&quot; );&quot;:&quot;;&quot;/&quot;) &amp;&quot;|&quot;;&quot;|&quot; &amp; SUBSTITUTE([.H101];&quot; &quot;;&quot;&quot;) &amp;&quot;|&quot;));0;1))">
            <text:p/>
          </table:table-cell>
          <table:table-cell table:style-name="ce45" table:formula="oooc:=IF([.C101]=&quot;&quot;;&quot;&quot;;IF([$Namen.$G$2]=[$Namen.$I$1];IF([.C101]&gt;0;&quot;&quot;;&quot;&quot;);&quot;&quot;))">
            <text:p/>
          </table:table-cell>
          <table:table-cell table:number-columns-repeated="3"/>
          <table:table-cell/>
          <table:table-cell table:number-columns-repeated="248"/>
        </table:table-row>
        <table:table-row table:style-name="ro1">
          <table:table-cell/>
          <table:table-cell table:style-name="ce75"/>
          <table:table-cell table:style-name="ce77" table:formula="oooc:=IF(ISBLANK([.H102]);&quot;&quot;;IF(ISERROR(FIND(&quot;|&quot;&amp; SUBSTITUTE(SUBSTITUTE(SUBSTITUTE(SUBSTITUTE([.B102];&quot; &quot;;&quot;&quot;);&quot;·&quot;;&quot;*&quot; );&quot;–&quot; ;&quot;-&quot; );&quot;:&quot;;&quot;/&quot;) &amp;&quot;|&quot;;&quot;|&quot; &amp; SUBSTITUTE([.H102];&quot; &quot;;&quot;&quot;) &amp;&quot;|&quot;));0;1))">
            <text:p/>
          </table:table-cell>
          <table:table-cell table:style-name="ce45" table:formula="oooc:=IF([.C102]=&quot;&quot;;&quot;&quot;;IF([$Namen.$G$2]=[$Namen.$I$1];IF([.C102]&gt;0;&quot;&quot;;&quot;&quot;);&quot;&quot;))">
            <text:p/>
          </table:table-cell>
          <table:table-cell table:number-columns-repeated="3"/>
          <table:table-cell/>
          <table:table-cell table:number-columns-repeated="248"/>
        </table:table-row>
        <table:table-row table:style-name="ro3">
          <table:table-cell/>
          <table:table-cell table:style-name="ce37" office:value-type="string">
            <text:p><text:a xlink:href="#Tabelle1"></text:a><text:span text:style-name="T4"> </text:span><text:a xlink:href="#Namen"></text:a><text:span text:style-name="T4"> </text:span><text:a xlink:href="#Tabelle3"></text:a></text:p>
          </table:table-cell>
          <table:table-cell table:style-name="ce77"/>
          <table:table-cell table:style-name="ce45"/>
          <table:table-cell table:number-columns-repeated="252"/>
        </table:table-row>
        <table:table-row table:style-name="ro1">
          <table:table-cell/>
          <table:table-cell table:style-name="ce75"/>
          <table:table-cell table:number-columns-repeated="254"/>
        </table:table-row>
        <table:table-row table:style-name="ro1" table:visibility="collapse" table:number-rows-repeated="65431">
          <table:table-cell table:number-columns-repeated="256"/>
        </table:table-row>
        <table:table-row table:style-name="ro1" table:visibility="collapse">
          <table:table-cell table:number-columns-repeated="256"/>
        </table:table-row>
      </table:table>
      <table:table table:name="Tabelle3" table:style-name="ta1" table:protected="true" table:protection-key="RISAaYM55EB4f9JUsQKkFIYvY3U=" table:print="false">
        <office:forms form:automatic-focus="false" form:apply-design-mode="false"/>
        <table:table-column table:style-name="co11" table:default-cell-style-name="ce34"/>
        <table:table-column table:style-name="co24" table:default-cell-style-name="ce85"/>
        <table:table-column table:style-name="co21" table:default-cell-style-name="ce76"/>
        <table:table-column table:style-name="co14" table:default-cell-style-name="ce46"/>
        <table:table-column table:style-name="co15" table:default-cell-style-name="ce49"/>
        <table:table-column table:style-name="co16" table:default-cell-style-name="ce43"/>
        <table:table-column table:style-name="co10" table:default-cell-style-name="ce43"/>
        <table:table-column table:style-name="co10" table:default-cell-style-name="ce49"/>
        <table:table-column table:style-name="co10" table:visibility="collapse" table:number-columns-repeated="18" table:default-cell-style-name="ce49"/>
        <table:table-column table:style-name="co10" table:visibility="collapse" table:number-columns-repeated="228" table:default-cell-style-name="ce43"/>
        <table:table-column table:style-name="co10" table:visibility="collapse" table:number-columns-repeated="2" table:default-cell-style-name="Default"/>
        <table:table-row table:style-name="ro3">
          <table:table-cell table:style-name="ce82" office:value-type="string">
            <text:p>Prozentualer Anteil</text:p>
          </table:table-cell>
          <table:table-cell table:style-name="ce37" office:value-type="string">
            <text:p><text:a xlink:href="#Tabelle2"></text:a><text:span text:style-name="T4"> </text:span><text:a xlink:href="#Namen"></text:a><text:span text:style-name="T4"> </text:span><text:a xlink:href="#Tabelle4"></text:a></text:p>
          </table:table-cell>
          <table:table-cell table:style-name="Default"/>
          <table:table-cell table:style-name="ce44"/>
          <table:table-cell office:value-type="string">
            <text:p>Punkte</text:p>
          </table:table-cell>
          <table:table-cell table:style-name="ce51" office:value-type="string">
            <text:p>Prozentanteile</text:p>
          </table:table-cell>
          <table:table-cell table:style-name="ce56"/>
          <table:table-cell table:style-name="Unsichtbar" table:number-columns-repeated="2"/>
          <table:table-cell table:number-columns-repeated="247"/>
        </table:table-row>
        <table:table-row table:style-name="ro1">
          <table:table-cell table:style-name="ce66"/>
          <table:table-cell table:style-name="ce42"/>
          <table:table-cell/>
          <table:table-cell table:style-name="ce44" table:formula="oooc:=IF(ISBLANK([.H2]);&quot;&quot;;IF(ISERROR(VALUE([.B2]));0;IF(ABS(VALUE([.B2])-[.H2])&lt;0.0005;1;0)))">
            <text:p/>
          </table:table-cell>
          <table:table-cell table:style-name="ce48"/>
          <table:table-cell table:style-name="ce52" office:value-type="string">
            <text:p>Fortschrittsbalken:</text:p>
          </table:table-cell>
          <table:table-cell table:style-name="ce57"/>
          <table:table-cell table:style-name="Unsichtbar"/>
          <table:table-cell table:style-name="Unsichtbar" table:number-columns-repeated="2"/>
          <table:table-cell table:style-name="ce48" table:number-columns-repeated="16"/>
          <table:table-cell table:style-name="ce42" table:number-columns-repeated="228"/>
          <table:table-cell table:number-columns-repeated="2"/>
        </table:table-row>
        <table:table-row table:style-name="ro1">
          <table:table-cell table:style-name="Default" office:value-type="string">
            <text:p>Gib den Anteil der markierten Fläche</text:p>
          </table:table-cell>
          <table:table-cell table:style-name="ce43"/>
          <table:table-cell/>
          <table:table-cell table:style-name="ce44" table:formula="oooc:=IF(ISBLANK([.H3]);&quot;&quot;;IF(ISERROR(VALUE([.B2]));0;IF(ABS(VALUE([.B2])-[.H3])&lt;0.0005;1;0)))">
            <text:p/>
          </table:table-cell>
          <table:table-cell/>
          <table:table-cell table:style-name="ce53" table:formula="oooc:=REPT(&quot;▓&quot;;ROUNDDOWN([.H5]/[.I5]*10))&amp;REPT(&quot;░&quot;;10-ROUNDDOWN([.H5]/[.I5]*10))&amp;IF([$Namen.$G$2]=[$Namen.$I$1];&quot;  (&quot;&amp;ROUND([.H5]/[.I5]*100)&amp;&quot; %)&quot;;&quot;&quot;)" office:value-type="string" office:string-value="░░░░░░░░░░">
            <text:p>░░░░░░░░░░</text:p>
          </table:table-cell>
          <table:table-cell table:style-name="ce87"/>
          <table:table-cell table:style-name="Unsichtbar"/>
          <table:table-cell table:style-name="Unsichtbar" table:number-columns-repeated="3"/>
          <table:table-cell table:number-columns-repeated="245"/>
        </table:table-row>
        <table:table-row table:style-name="ro5">
          <table:table-cell table:style-name="ce32" office:value-type="string">
            <text:p>bezogen auf die Gesamtfläche in</text:p>
          </table:table-cell>
          <table:table-cell table:style-name="ce43"/>
          <table:table-cell/>
          <table:table-cell table:style-name="ce44"/>
          <table:table-cell/>
          <table:table-cell table:style-name="ce54" table:formula="oooc:=IF([$Namen.E7]&lt;&gt;&quot;x&quot;;&quot;&quot;;&quot;Leistung: &quot;&amp;CHOOSE([.J5];&quot;Keine Lösungen&quot;;&quot;Zu wenig&quot;;&quot;Wenig&quot;;&quot;Es wird ...&quot;;&quot;Befriedigend&quot;;&quot;Gut&quot;;&quot;Sehr gut&quot;;&quot;Vollständig&quot;))" office:value-type="string" office:string-value="Leistung: Keine Lösungen">
            <text:p>Leistung: Keine Lösungen</text:p>
          </table:table-cell>
          <table:table-cell table:style-name="ce87"/>
          <table:table-cell table:style-name="ce48" office:value-type="string">
            <text:p>Erreichte Punkte; von</text:p>
          </table:table-cell>
          <table:table-cell table:style-name="ce48"/>
          <table:table-cell table:style-name="ce61" office:value-type="string">
            <text:p>Wertungszahl</text:p>
          </table:table-cell>
          <table:table-cell table:style-name="Unsichtbar"/>
          <table:table-cell table:number-columns-repeated="245"/>
        </table:table-row>
        <table:table-row table:style-name="ro5">
          <table:table-cell table:style-name="Default" office:value-type="string">
            <text:p>Prozent an.</text:p>
          </table:table-cell>
          <table:table-cell table:style-name="Default" table:number-columns-repeated="4"/>
          <table:table-cell table:style-name="ce86" table:formula="oooc:=IF([$Namen.E7]&lt;&gt;&quot;x&quot;;&quot;Keine Wertung&quot;;IF([$Namen.$G$2]=[$Namen.$I$1];&quot;Punktzahl: &quot;&amp;[.H5]&amp;&quot; von &quot;&amp;[.I5];&quot;&quot;))">
            <text:p/>
          </table:table-cell>
          <table:table-cell table:style-name="ce88"/>
          <table:table-cell table:formula="oooc:=[.K5]*SUM([.E6:.E100])/2" office:value-type="float" office:value="0">
            <text:p>0</text:p>
          </table:table-cell>
          <table:table-cell table:style-name="ce62" table:formula="oooc:=[.K5]*COUNTIF([.E6:.E100];&quot;&gt;=0&quot;)/2" office:value-type="float" office:value="6">
            <text:p>6</text:p>
          </table:table-cell>
          <table:table-cell table:style-name="Unsichtbar" table:formula="oooc:=IF([.H5]/[.I5]=0;1;IF([.H5]/[.I5]&lt;0.5;2;IF([.H5]/[.I5]&lt;0.6125;3;IF([.H5]/[.I5]&lt;0.725;4;IF([.H5]/[.I5]&lt;0.8375;5;IF([.H5]/[.I5]&lt;0.95;6;IF([.H5]/[.I5]&lt;1;7;8)))))))" office:value-type="float" office:value="1">
            <text:p>1</text:p>
          </table:table-cell>
          <table:table-cell table:formula="oooc:=IF([$Namen.E7]=&quot;x&quot;;1;0.001)" office:value-type="float" office:value="1">
            <text:p>1</text:p>
          </table:table-cell>
          <table:table-cell table:number-columns-repeated="245"/>
        </table:table-row>
        <table:table-row table:style-name="ro1">
          <table:table-cell/>
          <table:table-cell table:style-name="Default"/>
          <table:table-cell table:style-name="ce77" table:formula="oooc:=IF(ISBLANK([.H6]);&quot;&quot;;IF(ISERROR(VALUE([.B6]));0;IF(ABS(VALUE([.B6])-[.H6])&lt;0.0005;1;0)))">
            <text:p/>
          </table:table-cell>
          <table:table-cell table:style-name="Default"/>
          <table:table-cell/>
          <table:table-cell table:style-name="ce76"/>
          <table:table-cell table:style-name="Unsichtbar"/>
          <table:table-cell table:style-name="Unsichtbar"/>
          <table:table-cell table:number-columns-repeated="248"/>
        </table:table-row>
        <table:table-row table:style-name="ro1">
          <table:table-cell>
            <draw:g table:end-cell-address="Tabelle3.A8" table:end-x="6.442cm" table:end-y="0.432cm" draw:z-index="0">
              <draw:polygon draw:style-name="gr2" draw:text-style-name="P1" svg:width="0.398cm" svg:height="0.398cm" svg:x="6.043cm" svg:y="0.653cm" svg:viewBox="0 0 399 399" draw:points="0,399 0,0 399,0 396,41 391,79 380,118 366,155 350,189 329,221 306,253 281,281 253,306 221,329 189,350 155,366 118,380 79,391 41,396">
                <text:p/>
              </draw:polygon>
              <draw:polygon draw:style-name="gr3" draw:text-style-name="P1" svg:width="0.398cm" svg:height="0.398cm" svg:x="5.644cm" svg:y="0.653cm" svg:viewBox="0 0 399 399" draw:points="359,396 318,391 279,380 244,366 209,350 175,329 145,306 117,281 91,253 68,221 47,189 31,155 18,118 9,79 2,41 0,0 399,0 399,399">
                <text:p/>
              </draw:polygon>
              <draw:polygon draw:style-name="gr4" draw:text-style-name="P1" svg:width="0.398cm" svg:height="0.399cm" svg:x="5.644cm" svg:y="0.253cm" svg:viewBox="0 0 399 400" draw:points="2,359 9,318 18,279 31,244 47,209 68,176 91,146 117,118 145,92 175,69 209,48 244,32 279,18 318,9 359,2 399,0 399,400 0,400">
                <text:p/>
              </draw:polygon>
              <draw:polygon draw:style-name="gr5" draw:text-style-name="P1" svg:width="0.398cm" svg:height="0.399cm" svg:x="6.043cm" svg:y="0.253cm" svg:viewBox="0 0 399 400" draw:points="41,2 79,9 118,18 155,32 189,48 221,69 253,92 281,118 306,146 329,176 350,209 366,244 380,279 391,318 396,359 399,400 0,400 0,0">
                <text:p/>
              </draw:polygon>
            </draw:g>
          </table:table-cell>
          <table:table-cell table:style-name="ce83"/>
          <table:table-cell table:style-name="Default" table:number-columns-repeated="2"/>
          <table:table-cell table:style-name="ce50" table:formula="oooc:=IF(OR(ISFORMULA([.B7]);ISBLANK([.H7]));&quot;&quot;;IF(ISERROR(FIND(&quot;|&quot;&amp; SUBSTITUTE([.B7];&quot; &quot;;&quot;&quot;) &amp;&quot;|&quot;;&quot;|&quot; &amp; SUBSTITUTE([.H7];&quot; &quot;;&quot;&quot;) &amp;&quot;|&quot;));0;1))" office:value-type="float" office:value="0">
            <text:p>0</text:p>
          </table:table-cell>
          <table:table-cell table:style-name="ce45" table:formula="oooc:=IF([.E7]=&quot;&quot;;&quot;&quot;;IF([$Namen.$G$2]=[$Namen.$I$1];IF([.E7]&gt;0;&quot;&quot;;&quot;&quot;);&quot; &quot;))" office:value-type="string" office:string-value=" ">
            <text:p><text:s/></text:p>
          </table:table-cell>
          <table:table-cell/>
          <table:table-cell table:style-name="Unsichtbar" table:formula="oooc:=TEXT([.I7]*100;&quot;Standard&quot;)&amp;&quot;%|&quot;&amp;TEXT([.I7];&quot;0,0%&quot;)" office:value-type="string" office:string-value="75%|75,0%">
            <text:p>75%|75,0%</text:p>
          </table:table-cell>
          <table:table-cell table:style-name="Unsichtbar" office:value-type="float" office:value="0.75">
            <text:p>0,75</text:p>
          </table:table-cell>
          <table:table-cell table:number-columns-repeated="247"/>
        </table:table-row>
        <table:table-row table:style-name="ro1">
          <table:table-cell/>
          <table:table-cell table:style-name="ce83"/>
          <table:table-cell table:style-name="Default" table:number-columns-repeated="2"/>
          <table:table-cell table:style-name="ce50" table:formula="oooc:=IF(OR(ISFORMULA([.B8]);ISBLANK([.H8]));&quot;&quot;;IF(ISERROR(FIND(&quot;|&quot;&amp; SUBSTITUTE([.B8];&quot; &quot;;&quot;&quot;) &amp;&quot;|&quot;;&quot;|&quot; &amp; SUBSTITUTE([.H8];&quot; &quot;;&quot;&quot;) &amp;&quot;|&quot;));0;1))">
            <text:p/>
          </table:table-cell>
          <table:table-cell table:style-name="ce45" table:formula="oooc:=IF([.E8]=&quot;&quot;;&quot;&quot;;IF([$Namen.$G$2]=[$Namen.$I$1];IF([.E8]&gt;0;&quot;&quot;;&quot;&quot;);&quot; &quot;))">
            <text:p/>
          </table:table-cell>
          <table:table-cell/>
          <table:table-cell table:style-name="Unsichtbar"/>
          <table:table-cell table:style-name="Unsichtbar"/>
          <table:table-cell table:number-columns-repeated="247"/>
        </table:table-row>
        <table:table-row table:style-name="ro1">
          <table:table-cell/>
          <table:table-cell table:style-name="ce83"/>
          <table:table-cell table:style-name="Default" table:number-columns-repeated="2"/>
          <table:table-cell table:style-name="ce50" table:formula="oooc:=IF(OR(ISFORMULA([.B9]);ISBLANK([.H9]));&quot;&quot;;IF(ISERROR(FIND(&quot;|&quot;&amp; SUBSTITUTE([.B9];&quot; &quot;;&quot;&quot;) &amp;&quot;|&quot;;&quot;|&quot; &amp; SUBSTITUTE([.H9];&quot; &quot;;&quot;&quot;) &amp;&quot;|&quot;));0;1))">
            <text:p/>
          </table:table-cell>
          <table:table-cell table:style-name="ce45" table:formula="oooc:=IF([.E9]=&quot;&quot;;&quot;&quot;;IF([$Namen.$G$2]=[$Namen.$I$1];IF([.E9]&gt;0;&quot;&quot;;&quot;&quot;);&quot; &quot;))">
            <text:p/>
          </table:table-cell>
          <table:table-cell/>
          <table:table-cell table:style-name="Unsichtbar"/>
          <table:table-cell table:style-name="Unsichtbar"/>
          <table:table-cell table:number-columns-repeated="247"/>
        </table:table-row>
        <table:table-row table:style-name="ro1">
          <table:table-cell>
            <draw:g table:end-cell-address="Tabelle3.A12" table:end-x="6.887cm" table:end-y="0.341cm" draw:z-index="1">
              <draw:polygon draw:style-name="gr6" draw:text-style-name="P1" svg:width="2.194cm" svg:height="0.496cm" svg:x="4.692cm" svg:y="0.585cm" svg:viewBox="0 0 2195 497" draw:points="0,0 2195,0 2195,0 0,497">
                <text:p/>
              </draw:polygon>
              <draw:path draw:style-name="gr7" draw:text-style-name="P1" svg:width="4.387cm" svg:height="0.996cm" svg:x="2.497cm" svg:y="0.585cm" svg:viewBox="0 0 4388 997" svg:d="m0 997c0-331 0-666 0-997 1462 0 2925 0 4388 0 0 331 0 666 0 997-1462 0-2924 0-4388 0zm2195-997c0 331 0 666 0 997zm-2195-500c1462 0 2925 0 4388 0zm-4388-497c1462 331 2925 666 4388 997zm0-997c-1462 331-2924 666-4388 997z">
                <text:p/>
              </draw:path>
            </draw:g>
          </table:table-cell>
          <table:table-cell table:style-name="ce83"/>
          <table:table-cell table:style-name="Default" table:number-columns-repeated="2"/>
          <table:table-cell table:style-name="ce50" table:formula="oooc:=IF(OR(ISFORMULA([.B10]);ISBLANK([.H10]));&quot;&quot;;IF(ISERROR(FIND(&quot;|&quot;&amp; SUBSTITUTE([.B10];&quot; &quot;;&quot;&quot;) &amp;&quot;|&quot;;&quot;|&quot; &amp; SUBSTITUTE([.H10];&quot; &quot;;&quot;&quot;) &amp;&quot;|&quot;));0;1))">
            <text:p/>
          </table:table-cell>
          <table:table-cell table:style-name="ce45" table:formula="oooc:=IF([.E10]=&quot;&quot;;&quot;&quot;;IF([$Namen.$G$2]=[$Namen.$I$1];IF([.E10]&gt;0;&quot;&quot;;&quot;&quot;);&quot; &quot;))">
            <text:p/>
          </table:table-cell>
          <table:table-cell/>
          <table:table-cell table:style-name="Unsichtbar"/>
          <table:table-cell table:style-name="Unsichtbar"/>
          <table:table-cell table:number-columns-repeated="247"/>
        </table:table-row>
        <table:table-row table:style-name="ro1">
          <table:table-cell/>
          <table:table-cell table:style-name="ce83"/>
          <table:table-cell table:style-name="Default" table:number-columns-repeated="2"/>
          <table:table-cell table:style-name="ce50" table:formula="oooc:=IF(OR(ISFORMULA([.B11]);ISBLANK([.H11]));&quot;&quot;;IF(ISERROR(FIND(&quot;|&quot;&amp; SUBSTITUTE([.B11];&quot; &quot;;&quot;&quot;) &amp;&quot;|&quot;;&quot;|&quot; &amp; SUBSTITUTE([.H11];&quot; &quot;;&quot;&quot;) &amp;&quot;|&quot;));0;1))" office:value-type="float" office:value="0">
            <text:p>0</text:p>
          </table:table-cell>
          <table:table-cell table:style-name="ce45" table:formula="oooc:=IF([.E11]=&quot;&quot;;&quot;&quot;;IF([$Namen.$G$2]=[$Namen.$I$1];IF([.E11]&gt;0;&quot;&quot;;&quot;&quot;);&quot; &quot;))" office:value-type="string" office:string-value=" ">
            <text:p><text:s/></text:p>
          </table:table-cell>
          <table:table-cell/>
          <table:table-cell table:style-name="Unsichtbar" table:formula="oooc:=TEXT([.I11]*100;&quot;Standard&quot;)&amp;&quot;%|&quot;&amp;TEXT([.I11];&quot;0,0%&quot;)" office:value-type="string" office:string-value="12,5%|12,5%">
            <text:p>12,5%|12,5%</text:p>
          </table:table-cell>
          <table:table-cell table:style-name="Unsichtbar" office:value-type="float" office:value="0.125">
            <text:p>0,125</text:p>
          </table:table-cell>
          <table:table-cell table:number-columns-repeated="247"/>
        </table:table-row>
        <table:table-row table:style-name="ro1">
          <table:table-cell/>
          <table:table-cell table:style-name="ce83"/>
          <table:table-cell table:style-name="Default" table:number-columns-repeated="2"/>
          <table:table-cell table:style-name="ce50" table:formula="oooc:=IF(OR(ISFORMULA([.B12]);ISBLANK([.H12]));&quot;&quot;;IF(ISERROR(FIND(&quot;|&quot;&amp; SUBSTITUTE([.B12];&quot; &quot;;&quot;&quot;) &amp;&quot;|&quot;;&quot;|&quot; &amp; SUBSTITUTE([.H12];&quot; &quot;;&quot;&quot;) &amp;&quot;|&quot;));0;1))">
            <text:p/>
          </table:table-cell>
          <table:table-cell table:style-name="ce45" table:formula="oooc:=IF([.E12]=&quot;&quot;;&quot;&quot;;IF([$Namen.$G$2]=[$Namen.$I$1];IF([.E12]&gt;0;&quot;&quot;;&quot;&quot;);&quot; &quot;))">
            <text:p/>
          </table:table-cell>
          <table:table-cell/>
          <table:table-cell table:style-name="Unsichtbar"/>
          <table:table-cell table:style-name="Unsichtbar"/>
          <table:table-cell table:number-columns-repeated="247"/>
        </table:table-row>
        <table:table-row table:style-name="ro1">
          <table:table-cell/>
          <table:table-cell table:style-name="ce83"/>
          <table:table-cell table:style-name="Default" table:number-columns-repeated="2"/>
          <table:table-cell table:style-name="ce50" table:formula="oooc:=IF(OR(ISFORMULA([.B13]);ISBLANK([.H13]));&quot;&quot;;IF(ISERROR(FIND(&quot;|&quot;&amp; SUBSTITUTE([.B13];&quot; &quot;;&quot;&quot;) &amp;&quot;|&quot;;&quot;|&quot; &amp; SUBSTITUTE([.H13];&quot; &quot;;&quot;&quot;) &amp;&quot;|&quot;));0;1))">
            <text:p/>
          </table:table-cell>
          <table:table-cell table:style-name="ce45" table:formula="oooc:=IF([.E13]=&quot;&quot;;&quot;&quot;;IF([$Namen.$G$2]=[$Namen.$I$1];IF([.E13]&gt;0;&quot;&quot;;&quot;&quot;);&quot; &quot;))">
            <text:p/>
          </table:table-cell>
          <table:table-cell/>
          <table:table-cell table:style-name="Unsichtbar"/>
          <table:table-cell table:style-name="Unsichtbar"/>
          <table:table-cell table:style-name="ce48" table:number-columns-repeated="17"/>
          <table:table-cell table:style-name="ce42" table:number-columns-repeated="228"/>
          <table:table-cell table:number-columns-repeated="2"/>
        </table:table-row>
        <table:table-row table:style-name="ro1">
          <table:table-cell>
            <draw:g table:end-cell-address="Tabelle3.A17" table:end-x="6.847cm" table:end-y="0.242cm" draw:z-index="5">
              <draw:custom-shape draw:style-name="gr8" draw:text-style-name="P1" svg:width="0.4cm" svg:height="0.401cm" svg:x="4.85cm" svg:y="0.503cm">
                <text:p/>
                <draw:enhanced-geometry svg:viewBox="0 0 21600 21600" draw:type="rectangle" draw:enhanced-path="M 0 0 L 21600 0 21600 21600 0 21600 0 0 Z N"/>
              </draw:custom-shape>
              <draw:custom-shape draw:style-name="gr9" draw:text-style-name="P1" svg:width="0.401cm" svg:height="0.401cm" svg:x="5.25cm" svg:y="0.503cm">
                <text:p/>
                <draw:enhanced-geometry svg:viewBox="0 0 21600 21600" draw:type="rectangle" draw:enhanced-path="M 0 0 L 21600 0 21600 21600 0 21600 0 0 Z N"/>
              </draw:custom-shape>
              <draw:custom-shape draw:style-name="gr10" draw:text-style-name="P1" svg:width="0.397cm" svg:height="0.401cm" svg:x="5.65cm" svg:y="0.503cm">
                <text:p/>
                <draw:enhanced-geometry svg:viewBox="0 0 21600 21600" draw:type="rectangle" draw:enhanced-path="M 0 0 L 21600 0 21600 21600 0 21600 0 0 Z N"/>
              </draw:custom-shape>
              <draw:custom-shape draw:style-name="gr11" draw:text-style-name="P1" svg:width="0.4cm" svg:height="0.401cm" svg:x="6.047cm" svg:y="0.503cm">
                <text:p/>
                <draw:enhanced-geometry svg:viewBox="0 0 21600 21600" draw:type="rectangle" draw:enhanced-path="M 0 0 L 21600 0 21600 21600 0 21600 0 0 Z N"/>
              </draw:custom-shape>
              <draw:custom-shape draw:style-name="gr12" draw:text-style-name="P1" svg:width="0.401cm" svg:height="0.401cm" svg:x="6.446cm" svg:y="0.503cm">
                <text:p/>
                <draw:enhanced-geometry svg:viewBox="0 0 21600 21600" draw:type="rectangle" draw:enhanced-path="M 0 0 L 21600 0 21600 21600 0 21600 0 0 Z N"/>
              </draw:custom-shape>
              <draw:custom-shape draw:style-name="gr13" draw:text-style-name="P1" svg:width="0.4cm" svg:height="0.401cm" svg:x="4.85cm" svg:y="0.903cm">
                <text:p/>
                <draw:enhanced-geometry svg:viewBox="0 0 21600 21600" draw:type="rectangle" draw:enhanced-path="M 0 0 L 21600 0 21600 21600 0 21600 0 0 Z N"/>
              </draw:custom-shape>
              <draw:custom-shape draw:style-name="gr14" draw:text-style-name="P1" svg:width="0.401cm" svg:height="0.401cm" svg:x="5.25cm" svg:y="0.903cm">
                <text:p/>
                <draw:enhanced-geometry svg:viewBox="0 0 21600 21600" draw:type="rectangle" draw:enhanced-path="M 0 0 L 21600 0 21600 21600 0 21600 0 0 Z N"/>
              </draw:custom-shape>
              <draw:custom-shape draw:style-name="gr15" draw:text-style-name="P1" svg:width="0.397cm" svg:height="0.401cm" svg:x="5.65cm" svg:y="0.903cm">
                <text:p/>
                <draw:enhanced-geometry svg:viewBox="0 0 21600 21600" draw:type="rectangle" draw:enhanced-path="M 0 0 L 21600 0 21600 21600 0 21600 0 0 Z N"/>
              </draw:custom-shape>
              <draw:custom-shape draw:style-name="gr16" draw:text-style-name="P1" svg:width="0.4cm" svg:height="0.401cm" svg:x="6.047cm" svg:y="0.903cm">
                <text:p/>
                <draw:enhanced-geometry svg:viewBox="0 0 21600 21600" draw:type="rectangle" draw:enhanced-path="M 0 0 L 21600 0 21600 21600 0 21600 0 0 Z N"/>
              </draw:custom-shape>
              <draw:custom-shape draw:style-name="gr17" draw:text-style-name="P1" svg:width="0.401cm" svg:height="0.401cm" svg:x="6.446cm" svg:y="0.903cm">
                <text:p/>
                <draw:enhanced-geometry svg:viewBox="0 0 21600 21600" draw:type="rectangle" draw:enhanced-path="M 0 0 L 21600 0 21600 21600 0 21600 0 0 Z N"/>
              </draw:custom-shape>
              <draw:custom-shape draw:style-name="gr18" draw:text-style-name="P1" svg:width="0.4cm" svg:height="0.399cm" svg:x="4.85cm" svg:y="1.304cm">
                <text:p/>
                <draw:enhanced-geometry svg:viewBox="0 0 21600 21600" draw:type="rectangle" draw:enhanced-path="M 0 0 L 21600 0 21600 21600 0 21600 0 0 Z N"/>
              </draw:custom-shape>
              <draw:custom-shape draw:style-name="gr19" draw:text-style-name="P1" svg:width="0.401cm" svg:height="0.399cm" svg:x="5.25cm" svg:y="1.304cm">
                <text:p/>
                <draw:enhanced-geometry svg:viewBox="0 0 21600 21600" draw:type="rectangle" draw:enhanced-path="M 0 0 L 21600 0 21600 21600 0 21600 0 0 Z N"/>
              </draw:custom-shape>
              <draw:custom-shape draw:style-name="gr20" draw:text-style-name="P1" svg:width="0.397cm" svg:height="0.399cm" svg:x="5.65cm" svg:y="1.304cm">
                <text:p/>
                <draw:enhanced-geometry svg:viewBox="0 0 21600 21600" draw:type="rectangle" draw:enhanced-path="M 0 0 L 21600 0 21600 21600 0 21600 0 0 Z N"/>
              </draw:custom-shape>
              <draw:custom-shape draw:style-name="gr21" draw:text-style-name="P1" svg:width="0.4cm" svg:height="0.399cm" svg:x="6.047cm" svg:y="1.304cm">
                <text:p/>
                <draw:enhanced-geometry svg:viewBox="0 0 21600 21600" draw:type="rectangle" draw:enhanced-path="M 0 0 L 21600 0 21600 21600 0 21600 0 0 Z N"/>
              </draw:custom-shape>
              <draw:custom-shape draw:style-name="gr22" draw:text-style-name="P1" svg:width="0.401cm" svg:height="0.399cm" svg:x="6.446cm" svg:y="1.304cm">
                <text:p/>
                <draw:enhanced-geometry svg:viewBox="0 0 21600 21600" draw:type="rectangle" draw:enhanced-path="M 0 0 L 21600 0 21600 21600 0 21600 0 0 Z N"/>
              </draw:custom-shape>
              <draw:custom-shape draw:style-name="gr23" draw:text-style-name="P1" svg:width="0.4cm" svg:height="0.401cm" svg:x="4.85cm" svg:y="1.702cm">
                <text:p/>
                <draw:enhanced-geometry svg:viewBox="0 0 21600 21600" draw:type="rectangle" draw:enhanced-path="M 0 0 L 21600 0 21600 21600 0 21600 0 0 Z N"/>
              </draw:custom-shape>
              <draw:custom-shape draw:style-name="gr24" draw:text-style-name="P1" svg:width="0.401cm" svg:height="0.401cm" svg:x="5.25cm" svg:y="1.702cm">
                <text:p/>
                <draw:enhanced-geometry svg:viewBox="0 0 21600 21600" draw:type="rectangle" draw:enhanced-path="M 0 0 L 21600 0 21600 21600 0 21600 0 0 Z N"/>
              </draw:custom-shape>
              <draw:custom-shape draw:style-name="gr25" draw:text-style-name="P1" svg:width="0.397cm" svg:height="0.401cm" svg:x="5.65cm" svg:y="1.702cm">
                <text:p/>
                <draw:enhanced-geometry svg:viewBox="0 0 21600 21600" draw:type="rectangle" draw:enhanced-path="M 0 0 L 21600 0 21600 21600 0 21600 0 0 Z N"/>
              </draw:custom-shape>
              <draw:custom-shape draw:style-name="gr26" draw:text-style-name="P1" svg:width="0.4cm" svg:height="0.401cm" svg:x="6.047cm" svg:y="1.702cm">
                <text:p/>
                <draw:enhanced-geometry svg:viewBox="0 0 21600 21600" draw:type="rectangle" draw:enhanced-path="M 0 0 L 21600 0 21600 21600 0 21600 0 0 Z N"/>
              </draw:custom-shape>
              <draw:custom-shape draw:style-name="gr27" draw:text-style-name="P1" svg:width="0.401cm" svg:height="0.401cm" svg:x="6.446cm" svg:y="1.702cm">
                <text:p/>
                <draw:enhanced-geometry svg:viewBox="0 0 21600 21600" draw:type="rectangle" draw:enhanced-path="M 0 0 L 21600 0 21600 21600 0 21600 0 0 Z N"/>
              </draw:custom-shape>
            </draw:g>
          </table:table-cell>
          <table:table-cell table:style-name="ce83"/>
          <table:table-cell table:style-name="Default" table:number-columns-repeated="2"/>
          <table:table-cell table:style-name="ce50" table:formula="oooc:=IF(OR(ISFORMULA([.B14]);ISBLANK([.H14]));&quot;&quot;;IF(ISERROR(FIND(&quot;|&quot;&amp; SUBSTITUTE([.B14];&quot; &quot;;&quot;&quot;) &amp;&quot;|&quot;;&quot;|&quot; &amp; SUBSTITUTE([.H14];&quot; &quot;;&quot;&quot;) &amp;&quot;|&quot;));0;1))">
            <text:p/>
          </table:table-cell>
          <table:table-cell table:style-name="ce45" table:formula="oooc:=IF([.E14]=&quot;&quot;;&quot;&quot;;IF([$Namen.$G$2]=[$Namen.$I$1];IF([.E14]&gt;0;&quot;&quot;;&quot;&quot;);&quot; &quot;))">
            <text:p/>
          </table:table-cell>
          <table:table-cell/>
          <table:table-cell table:style-name="Unsichtbar"/>
          <table:table-cell table:style-name="Unsichtbar"/>
          <table:table-cell table:number-columns-repeated="247"/>
        </table:table-row>
        <table:table-row table:style-name="ro1">
          <table:table-cell table:style-name="ce33"/>
          <table:table-cell table:style-name="ce83"/>
          <table:table-cell table:style-name="Default" table:number-columns-repeated="2"/>
          <table:table-cell table:style-name="ce50" table:formula="oooc:=IF(OR(ISFORMULA([.B15]);ISBLANK([.H15]));&quot;&quot;;IF(ISERROR(FIND(&quot;|&quot;&amp; SUBSTITUTE([.B15];&quot; &quot;;&quot;&quot;) &amp;&quot;|&quot;;&quot;|&quot; &amp; SUBSTITUTE([.H15];&quot; &quot;;&quot;&quot;) &amp;&quot;|&quot;));0;1))" office:value-type="float" office:value="0">
            <text:p>0</text:p>
          </table:table-cell>
          <table:table-cell table:style-name="ce45" table:formula="oooc:=IF([.E15]=&quot;&quot;;&quot;&quot;;IF([$Namen.$G$2]=[$Namen.$I$1];IF([.E15]&gt;0;&quot;&quot;;&quot;&quot;);&quot; &quot;))" office:value-type="string" office:string-value=" ">
            <text:p><text:s/></text:p>
          </table:table-cell>
          <table:table-cell/>
          <table:table-cell table:style-name="Unsichtbar" table:formula="oooc:=TEXT([.I15]*100;&quot;Standard&quot;)&amp;&quot;%|&quot;&amp;TEXT([.I15];&quot;0,0%&quot;)" office:value-type="string" office:string-value="15%|15,0%">
            <text:p>15%|15,0%</text:p>
          </table:table-cell>
          <table:table-cell office:value-type="float" office:value="0.15">
            <text:p>0,15</text:p>
          </table:table-cell>
          <table:table-cell table:number-columns-repeated="247"/>
        </table:table-row>
        <table:table-row table:style-name="ro1">
          <table:table-cell/>
          <table:table-cell table:style-name="ce83"/>
          <table:table-cell table:style-name="Default" table:number-columns-repeated="2"/>
          <table:table-cell table:style-name="ce50" table:formula="oooc:=IF(OR(ISFORMULA([.B16]);ISBLANK([.H16]));&quot;&quot;;IF(ISERROR(FIND(&quot;|&quot;&amp; SUBSTITUTE([.B16];&quot; &quot;;&quot;&quot;) &amp;&quot;|&quot;;&quot;|&quot; &amp; SUBSTITUTE([.H16];&quot; &quot;;&quot;&quot;) &amp;&quot;|&quot;));0;1))">
            <text:p/>
          </table:table-cell>
          <table:table-cell table:style-name="ce45" table:formula="oooc:=IF([.E16]=&quot;&quot;;&quot;&quot;;IF([$Namen.$G$2]=[$Namen.$I$1];IF([.E16]&gt;0;&quot;&quot;;&quot;&quot;);&quot; &quot;))">
            <text:p/>
          </table:table-cell>
          <table:table-cell/>
          <table:table-cell table:style-name="Unsichtbar"/>
          <table:table-cell table:style-name="Unsichtbar"/>
          <table:table-cell table:number-columns-repeated="247"/>
        </table:table-row>
        <table:table-row table:style-name="ro1">
          <table:table-cell/>
          <table:table-cell table:style-name="ce83"/>
          <table:table-cell table:style-name="Default" table:number-columns-repeated="2"/>
          <table:table-cell table:style-name="ce50" table:formula="oooc:=IF(OR(ISFORMULA([.B17]);ISBLANK([.H17]));&quot;&quot;;IF(ISERROR(FIND(&quot;|&quot;&amp; SUBSTITUTE([.B17];&quot; &quot;;&quot;&quot;) &amp;&quot;|&quot;;&quot;|&quot; &amp; SUBSTITUTE([.H17];&quot; &quot;;&quot;&quot;) &amp;&quot;|&quot;));0;1))">
            <text:p/>
          </table:table-cell>
          <table:table-cell table:style-name="ce45" table:formula="oooc:=IF([.E17]=&quot;&quot;;&quot;&quot;;IF([$Namen.$G$2]=[$Namen.$I$1];IF([.E17]&gt;0;&quot;&quot;;&quot;&quot;);&quot; &quot;))">
            <text:p/>
          </table:table-cell>
          <table:table-cell/>
          <table:table-cell table:style-name="Unsichtbar"/>
          <table:table-cell table:style-name="Unsichtbar"/>
          <table:table-cell table:number-columns-repeated="247"/>
        </table:table-row>
        <table:table-row table:style-name="ro1">
          <table:table-cell>
            <draw:g table:end-cell-address="Tabelle3.A21" table:end-x="6.924cm" table:end-y="0.31cm" draw:z-index="4">
              <draw:custom-shape draw:style-name="gr8" draw:text-style-name="P1" svg:width="0.4cm" svg:height="0.401cm" svg:x="4.927cm" svg:y="0.571cm">
                <text:p/>
                <draw:enhanced-geometry svg:viewBox="0 0 21600 21600" draw:type="rectangle" draw:enhanced-path="M 0 0 L 21600 0 21600 21600 0 21600 0 0 Z N"/>
              </draw:custom-shape>
              <draw:custom-shape draw:style-name="gr9" draw:text-style-name="P1" svg:width="0.4cm" svg:height="0.401cm" svg:x="5.327cm" svg:y="0.571cm">
                <text:p/>
                <draw:enhanced-geometry svg:viewBox="0 0 21600 21600" draw:type="rectangle" draw:enhanced-path="M 0 0 L 21600 0 21600 21600 0 21600 0 0 Z N"/>
              </draw:custom-shape>
              <draw:custom-shape draw:style-name="gr10" draw:text-style-name="P1" svg:width="0.399cm" svg:height="0.401cm" svg:x="5.726cm" svg:y="0.571cm">
                <text:p/>
                <draw:enhanced-geometry svg:viewBox="0 0 21600 21600" draw:type="rectangle" draw:enhanced-path="M 0 0 L 21600 0 21600 21600 0 21600 0 0 Z N"/>
              </draw:custom-shape>
              <draw:custom-shape draw:style-name="gr28" draw:text-style-name="P1" svg:width="0.4cm" svg:height="0.401cm" svg:x="6.125cm" svg:y="0.571cm">
                <text:p/>
                <draw:enhanced-geometry svg:viewBox="0 0 21600 21600" draw:type="rectangle" draw:enhanced-path="M 0 0 L 21600 0 21600 21600 0 21600 0 0 Z N"/>
              </draw:custom-shape>
              <draw:custom-shape draw:style-name="gr29" draw:text-style-name="P1" svg:width="0.4cm" svg:height="0.401cm" svg:x="6.524cm" svg:y="0.571cm">
                <text:p/>
                <draw:enhanced-geometry svg:viewBox="0 0 21600 21600" draw:type="rectangle" draw:enhanced-path="M 0 0 L 21600 0 21600 21600 0 21600 0 0 Z N"/>
              </draw:custom-shape>
              <draw:custom-shape draw:style-name="gr13" draw:text-style-name="P1" svg:width="0.4cm" svg:height="0.401cm" svg:x="4.927cm" svg:y="0.971cm">
                <text:p/>
                <draw:enhanced-geometry svg:viewBox="0 0 21600 21600" draw:type="rectangle" draw:enhanced-path="M 0 0 L 21600 0 21600 21600 0 21600 0 0 Z N"/>
              </draw:custom-shape>
              <draw:custom-shape draw:style-name="gr14" draw:text-style-name="P1" svg:width="0.4cm" svg:height="0.401cm" svg:x="5.327cm" svg:y="0.971cm">
                <text:p/>
                <draw:enhanced-geometry svg:viewBox="0 0 21600 21600" draw:type="rectangle" draw:enhanced-path="M 0 0 L 21600 0 21600 21600 0 21600 0 0 Z N"/>
              </draw:custom-shape>
              <draw:custom-shape draw:style-name="gr30" draw:text-style-name="P1" svg:width="0.399cm" svg:height="0.401cm" svg:x="5.726cm" svg:y="0.971cm">
                <text:p/>
                <draw:enhanced-geometry svg:viewBox="0 0 21600 21600" draw:type="rectangle" draw:enhanced-path="M 0 0 L 21600 0 21600 21600 0 21600 0 0 Z N"/>
              </draw:custom-shape>
              <draw:custom-shape draw:style-name="gr16" draw:text-style-name="P1" svg:width="0.4cm" svg:height="0.401cm" svg:x="6.125cm" svg:y="0.971cm">
                <text:p/>
                <draw:enhanced-geometry svg:viewBox="0 0 21600 21600" draw:type="rectangle" draw:enhanced-path="M 0 0 L 21600 0 21600 21600 0 21600 0 0 Z N"/>
              </draw:custom-shape>
              <draw:custom-shape draw:style-name="gr17" draw:text-style-name="P1" svg:width="0.4cm" svg:height="0.401cm" svg:x="6.524cm" svg:y="0.971cm">
                <text:p/>
                <draw:enhanced-geometry svg:viewBox="0 0 21600 21600" draw:type="rectangle" draw:enhanced-path="M 0 0 L 21600 0 21600 21600 0 21600 0 0 Z N"/>
              </draw:custom-shape>
              <draw:custom-shape draw:style-name="gr31" draw:text-style-name="P1" svg:width="0.4cm" svg:height="0.399cm" svg:x="4.927cm" svg:y="1.372cm">
                <text:p/>
                <draw:enhanced-geometry svg:viewBox="0 0 21600 21600" draw:type="rectangle" draw:enhanced-path="M 0 0 L 21600 0 21600 21600 0 21600 0 0 Z N"/>
              </draw:custom-shape>
              <draw:custom-shape draw:style-name="gr32" draw:text-style-name="P1" svg:width="0.4cm" svg:height="0.399cm" svg:x="5.327cm" svg:y="1.372cm">
                <text:p/>
                <draw:enhanced-geometry svg:viewBox="0 0 21600 21600" draw:type="rectangle" draw:enhanced-path="M 0 0 L 21600 0 21600 21600 0 21600 0 0 Z N"/>
              </draw:custom-shape>
              <draw:custom-shape draw:style-name="gr33" draw:text-style-name="P1" svg:width="0.399cm" svg:height="0.399cm" svg:x="5.726cm" svg:y="1.372cm">
                <text:p/>
                <draw:enhanced-geometry svg:viewBox="0 0 21600 21600" draw:type="rectangle" draw:enhanced-path="M 0 0 L 21600 0 21600 21600 0 21600 0 0 Z N"/>
              </draw:custom-shape>
              <draw:custom-shape draw:style-name="gr21" draw:text-style-name="P1" svg:width="0.4cm" svg:height="0.399cm" svg:x="6.125cm" svg:y="1.372cm">
                <text:p/>
                <draw:enhanced-geometry svg:viewBox="0 0 21600 21600" draw:type="rectangle" draw:enhanced-path="M 0 0 L 21600 0 21600 21600 0 21600 0 0 Z N"/>
              </draw:custom-shape>
              <draw:custom-shape draw:style-name="gr22" draw:text-style-name="P1" svg:width="0.4cm" svg:height="0.399cm" svg:x="6.524cm" svg:y="1.372cm">
                <text:p/>
                <draw:enhanced-geometry svg:viewBox="0 0 21600 21600" draw:type="rectangle" draw:enhanced-path="M 0 0 L 21600 0 21600 21600 0 21600 0 0 Z N"/>
              </draw:custom-shape>
              <draw:custom-shape draw:style-name="gr34" draw:text-style-name="P1" svg:width="0.4cm" svg:height="0.401cm" svg:x="4.927cm" svg:y="1.77cm">
                <text:p/>
                <draw:enhanced-geometry svg:viewBox="0 0 21600 21600" draw:type="rectangle" draw:enhanced-path="M 0 0 L 21600 0 21600 21600 0 21600 0 0 Z N"/>
              </draw:custom-shape>
              <draw:custom-shape draw:style-name="gr35" draw:text-style-name="P1" svg:width="0.4cm" svg:height="0.401cm" svg:x="5.327cm" svg:y="1.77cm">
                <text:p/>
                <draw:enhanced-geometry svg:viewBox="0 0 21600 21600" draw:type="rectangle" draw:enhanced-path="M 0 0 L 21600 0 21600 21600 0 21600 0 0 Z N"/>
              </draw:custom-shape>
              <draw:custom-shape draw:style-name="gr36" draw:text-style-name="P1" svg:width="0.399cm" svg:height="0.401cm" svg:x="5.726cm" svg:y="1.77cm">
                <text:p/>
                <draw:enhanced-geometry svg:viewBox="0 0 21600 21600" draw:type="rectangle" draw:enhanced-path="M 0 0 L 21600 0 21600 21600 0 21600 0 0 Z N"/>
              </draw:custom-shape>
              <draw:custom-shape draw:style-name="gr26" draw:text-style-name="P1" svg:width="0.4cm" svg:height="0.401cm" svg:x="6.125cm" svg:y="1.77cm">
                <text:p/>
                <draw:enhanced-geometry svg:viewBox="0 0 21600 21600" draw:type="rectangle" draw:enhanced-path="M 0 0 L 21600 0 21600 21600 0 21600 0 0 Z N"/>
              </draw:custom-shape>
              <draw:custom-shape draw:style-name="gr27" draw:text-style-name="P1" svg:width="0.4cm" svg:height="0.401cm" svg:x="6.524cm" svg:y="1.77cm">
                <text:p/>
                <draw:enhanced-geometry svg:viewBox="0 0 21600 21600" draw:type="rectangle" draw:enhanced-path="M 0 0 L 21600 0 21600 21600 0 21600 0 0 Z N"/>
              </draw:custom-shape>
            </draw:g>
          </table:table-cell>
          <table:table-cell table:style-name="ce83"/>
          <table:table-cell table:style-name="Default" table:number-columns-repeated="2"/>
          <table:table-cell table:style-name="ce50" table:formula="oooc:=IF(OR(ISFORMULA([.B18]);ISBLANK([.H18]));&quot;&quot;;IF(ISERROR(FIND(&quot;|&quot;&amp; SUBSTITUTE([.B18];&quot; &quot;;&quot;&quot;) &amp;&quot;|&quot;;&quot;|&quot; &amp; SUBSTITUTE([.H18];&quot; &quot;;&quot;&quot;) &amp;&quot;|&quot;));0;1))">
            <text:p/>
          </table:table-cell>
          <table:table-cell table:style-name="ce45" table:formula="oooc:=IF([.E18]=&quot;&quot;;&quot;&quot;;IF([$Namen.$G$2]=[$Namen.$I$1];IF([.E18]&gt;0;&quot;&quot;;&quot;&quot;);&quot; &quot;))">
            <text:p/>
          </table:table-cell>
          <table:table-cell/>
          <table:table-cell table:style-name="Unsichtbar"/>
          <table:table-cell table:style-name="Unsichtbar"/>
          <table:table-cell table:number-columns-repeated="247"/>
        </table:table-row>
        <table:table-row table:style-name="ro1">
          <table:table-cell/>
          <table:table-cell table:style-name="ce83"/>
          <table:table-cell table:style-name="Default" table:number-columns-repeated="2"/>
          <table:table-cell table:style-name="ce50" table:formula="oooc:=IF(OR(ISFORMULA([.B19]);ISBLANK([.H19]));&quot;&quot;;IF(ISERROR(FIND(&quot;|&quot;&amp; SUBSTITUTE([.B19];&quot; &quot;;&quot;&quot;) &amp;&quot;|&quot;;&quot;|&quot; &amp; SUBSTITUTE([.H19];&quot; &quot;;&quot;&quot;) &amp;&quot;|&quot;));0;1))" office:value-type="float" office:value="0">
            <text:p>0</text:p>
          </table:table-cell>
          <table:table-cell table:style-name="ce45" table:formula="oooc:=IF([.E19]=&quot;&quot;;&quot;&quot;;IF([$Namen.$G$2]=[$Namen.$I$1];IF([.E19]&gt;0;&quot;&quot;;&quot;&quot;);&quot; &quot;))" office:value-type="string" office:string-value=" ">
            <text:p><text:s/></text:p>
          </table:table-cell>
          <table:table-cell/>
          <table:table-cell table:style-name="Unsichtbar" table:formula="oooc:=TEXT([.I19]*100;&quot;Standard&quot;)&amp;&quot;%|&quot;&amp;TEXT([.I19];&quot;0,0%&quot;)" office:value-type="string" office:string-value="50%|50,0%">
            <text:p>50%|50,0%</text:p>
          </table:table-cell>
          <table:table-cell office:value-type="float" office:value="0.5">
            <text:p>0,5</text:p>
          </table:table-cell>
          <table:table-cell table:number-columns-repeated="247"/>
        </table:table-row>
        <table:table-row table:style-name="ro1">
          <table:table-cell/>
          <table:table-cell table:style-name="ce83"/>
          <table:table-cell table:style-name="Default" table:number-columns-repeated="2"/>
          <table:table-cell table:style-name="ce50" table:formula="oooc:=IF(OR(ISFORMULA([.B20]);ISBLANK([.H20]));&quot;&quot;;IF(ISERROR(FIND(&quot;|&quot;&amp; SUBSTITUTE([.B20];&quot; &quot;;&quot;&quot;) &amp;&quot;|&quot;;&quot;|&quot; &amp; SUBSTITUTE([.H20];&quot; &quot;;&quot;&quot;) &amp;&quot;|&quot;));0;1))">
            <text:p/>
          </table:table-cell>
          <table:table-cell table:style-name="ce45" table:formula="oooc:=IF([.E20]=&quot;&quot;;&quot;&quot;;IF([$Namen.$G$2]=[$Namen.$I$1];IF([.E20]&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21]);ISBLANK([.H21]));&quot;&quot;;IF(ISERROR(FIND(&quot;|&quot;&amp; SUBSTITUTE([.B21];&quot; &quot;;&quot;&quot;) &amp;&quot;|&quot;;&quot;|&quot; &amp; SUBSTITUTE([.H21];&quot; &quot;;&quot;&quot;) &amp;&quot;|&quot;));0;1))">
            <text:p/>
          </table:table-cell>
          <table:table-cell table:style-name="ce45" table:formula="oooc:=IF([.E21]=&quot;&quot;;&quot;&quot;;IF([$Namen.$G$2]=[$Namen.$I$1];IF([.E21]&gt;0;&quot;&quot;;&quot;&quot;);&quot; &quot;))">
            <text:p/>
          </table:table-cell>
          <table:table-cell/>
          <table:table-cell/>
          <table:table-cell table:number-columns-repeated="248"/>
        </table:table-row>
        <table:table-row table:style-name="ro1">
          <table:table-cell table:style-name="ce33">
            <draw:g table:end-cell-address="Tabelle3.A25" table:end-x="6.949cm" table:end-y="0.312cm" draw:z-index="2">
              <draw:custom-shape draw:style-name="gr37" draw:text-style-name="P1" svg:width="0.4cm" svg:height="0.401cm" svg:x="4.952cm" svg:y="0.608cm">
                <text:p/>
                <draw:enhanced-geometry svg:viewBox="0 0 21600 21600" draw:type="rectangle" draw:enhanced-path="M 0 0 L 21600 0 21600 21600 0 21600 0 0 Z N"/>
              </draw:custom-shape>
              <draw:custom-shape draw:style-name="gr38" draw:text-style-name="P1" svg:width="0.4cm" svg:height="0.401cm" svg:x="5.352cm" svg:y="0.608cm">
                <text:p/>
                <draw:enhanced-geometry svg:viewBox="0 0 21600 21600" draw:type="rectangle" draw:enhanced-path="M 0 0 L 21600 0 21600 21600 0 21600 0 0 Z N"/>
              </draw:custom-shape>
              <draw:custom-shape draw:style-name="gr39" draw:text-style-name="P1" svg:width="0.399cm" svg:height="0.401cm" svg:x="5.751cm" svg:y="0.608cm">
                <text:p/>
                <draw:enhanced-geometry svg:viewBox="0 0 21600 21600" draw:type="rectangle" draw:enhanced-path="M 0 0 L 21600 0 21600 21600 0 21600 0 0 Z N"/>
              </draw:custom-shape>
              <draw:custom-shape draw:style-name="gr28" draw:text-style-name="P1" svg:width="0.4cm" svg:height="0.401cm" svg:x="6.15cm" svg:y="0.608cm">
                <text:p/>
                <draw:enhanced-geometry svg:viewBox="0 0 21600 21600" draw:type="rectangle" draw:enhanced-path="M 0 0 L 21600 0 21600 21600 0 21600 0 0 Z N"/>
              </draw:custom-shape>
              <draw:custom-shape draw:style-name="gr29" draw:text-style-name="P1" svg:width="0.4cm" svg:height="0.401cm" svg:x="6.549cm" svg:y="0.608cm">
                <text:p/>
                <draw:enhanced-geometry svg:viewBox="0 0 21600 21600" draw:type="rectangle" draw:enhanced-path="M 0 0 L 21600 0 21600 21600 0 21600 0 0 Z N"/>
              </draw:custom-shape>
              <draw:custom-shape draw:style-name="gr40" draw:text-style-name="P1" svg:width="0.4cm" svg:height="0.401cm" svg:x="4.952cm" svg:y="1.008cm">
                <text:p/>
                <draw:enhanced-geometry svg:viewBox="0 0 21600 21600" draw:type="rectangle" draw:enhanced-path="M 0 0 L 21600 0 21600 21600 0 21600 0 0 Z N"/>
              </draw:custom-shape>
              <draw:custom-shape draw:style-name="gr14" draw:text-style-name="P1" svg:width="0.4cm" svg:height="0.401cm" svg:x="5.352cm" svg:y="1.008cm">
                <text:p/>
                <draw:enhanced-geometry svg:viewBox="0 0 21600 21600" draw:type="rectangle" draw:enhanced-path="M 0 0 L 21600 0 21600 21600 0 21600 0 0 Z N"/>
              </draw:custom-shape>
              <draw:custom-shape draw:style-name="gr15" draw:text-style-name="P1" svg:width="0.399cm" svg:height="0.401cm" svg:x="5.751cm" svg:y="1.008cm">
                <text:p/>
                <draw:enhanced-geometry svg:viewBox="0 0 21600 21600" draw:type="rectangle" draw:enhanced-path="M 0 0 L 21600 0 21600 21600 0 21600 0 0 Z N"/>
              </draw:custom-shape>
              <draw:custom-shape draw:style-name="gr16" draw:text-style-name="P1" svg:width="0.4cm" svg:height="0.401cm" svg:x="6.15cm" svg:y="1.008cm">
                <text:p/>
                <draw:enhanced-geometry svg:viewBox="0 0 21600 21600" draw:type="rectangle" draw:enhanced-path="M 0 0 L 21600 0 21600 21600 0 21600 0 0 Z N"/>
              </draw:custom-shape>
              <draw:custom-shape draw:style-name="gr17" draw:text-style-name="P1" svg:width="0.4cm" svg:height="0.401cm" svg:x="6.549cm" svg:y="1.008cm">
                <text:p/>
                <draw:enhanced-geometry svg:viewBox="0 0 21600 21600" draw:type="rectangle" draw:enhanced-path="M 0 0 L 21600 0 21600 21600 0 21600 0 0 Z N"/>
              </draw:custom-shape>
              <draw:custom-shape draw:style-name="gr31" draw:text-style-name="P1" svg:width="0.4cm" svg:height="0.399cm" svg:x="4.952cm" svg:y="1.409cm">
                <text:p/>
                <draw:enhanced-geometry svg:viewBox="0 0 21600 21600" draw:type="rectangle" draw:enhanced-path="M 0 0 L 21600 0 21600 21600 0 21600 0 0 Z N"/>
              </draw:custom-shape>
              <draw:custom-shape draw:style-name="gr32" draw:text-style-name="P1" svg:width="0.4cm" svg:height="0.399cm" svg:x="5.352cm" svg:y="1.409cm">
                <text:p/>
                <draw:enhanced-geometry svg:viewBox="0 0 21600 21600" draw:type="rectangle" draw:enhanced-path="M 0 0 L 21600 0 21600 21600 0 21600 0 0 Z N"/>
              </draw:custom-shape>
              <draw:custom-shape draw:style-name="gr33" draw:text-style-name="P1" svg:width="0.399cm" svg:height="0.399cm" svg:x="5.751cm" svg:y="1.409cm">
                <text:p/>
                <draw:enhanced-geometry svg:viewBox="0 0 21600 21600" draw:type="rectangle" draw:enhanced-path="M 0 0 L 21600 0 21600 21600 0 21600 0 0 Z N"/>
              </draw:custom-shape>
              <draw:custom-shape draw:style-name="gr21" draw:text-style-name="P1" svg:width="0.4cm" svg:height="0.399cm" svg:x="6.15cm" svg:y="1.409cm">
                <text:p/>
                <draw:enhanced-geometry svg:viewBox="0 0 21600 21600" draw:type="rectangle" draw:enhanced-path="M 0 0 L 21600 0 21600 21600 0 21600 0 0 Z N"/>
              </draw:custom-shape>
              <draw:custom-shape draw:style-name="gr41" draw:text-style-name="P1" svg:width="0.4cm" svg:height="0.399cm" svg:x="6.549cm" svg:y="1.409cm">
                <text:p/>
                <draw:enhanced-geometry svg:viewBox="0 0 21600 21600" draw:type="rectangle" draw:enhanced-path="M 0 0 L 21600 0 21600 21600 0 21600 0 0 Z N"/>
              </draw:custom-shape>
              <draw:custom-shape draw:style-name="gr34" draw:text-style-name="P1" svg:width="0.4cm" svg:height="0.401cm" svg:x="4.952cm" svg:y="1.807cm">
                <text:p/>
                <draw:enhanced-geometry svg:viewBox="0 0 21600 21600" draw:type="rectangle" draw:enhanced-path="M 0 0 L 21600 0 21600 21600 0 21600 0 0 Z N"/>
              </draw:custom-shape>
              <draw:custom-shape draw:style-name="gr35" draw:text-style-name="P1" svg:width="0.4cm" svg:height="0.401cm" svg:x="5.352cm" svg:y="1.807cm">
                <text:p/>
                <draw:enhanced-geometry svg:viewBox="0 0 21600 21600" draw:type="rectangle" draw:enhanced-path="M 0 0 L 21600 0 21600 21600 0 21600 0 0 Z N"/>
              </draw:custom-shape>
              <draw:custom-shape draw:style-name="gr36" draw:text-style-name="P1" svg:width="0.399cm" svg:height="0.401cm" svg:x="5.751cm" svg:y="1.807cm">
                <text:p/>
                <draw:enhanced-geometry svg:viewBox="0 0 21600 21600" draw:type="rectangle" draw:enhanced-path="M 0 0 L 21600 0 21600 21600 0 21600 0 0 Z N"/>
              </draw:custom-shape>
              <draw:custom-shape draw:style-name="gr42" draw:text-style-name="P1" svg:width="0.4cm" svg:height="0.401cm" svg:x="6.15cm" svg:y="1.807cm">
                <text:p/>
                <draw:enhanced-geometry svg:viewBox="0 0 21600 21600" draw:type="rectangle" draw:enhanced-path="M 0 0 L 21600 0 21600 21600 0 21600 0 0 Z N"/>
              </draw:custom-shape>
              <draw:custom-shape draw:style-name="gr43" draw:text-style-name="P1" svg:width="0.4cm" svg:height="0.401cm" svg:x="6.549cm" svg:y="1.807cm">
                <text:p/>
                <draw:enhanced-geometry svg:viewBox="0 0 21600 21600" draw:type="rectangle" draw:enhanced-path="M 0 0 L 21600 0 21600 21600 0 21600 0 0 Z N"/>
              </draw:custom-shape>
            </draw:g>
          </table:table-cell>
          <table:table-cell table:style-name="ce83"/>
          <table:table-cell table:style-name="Default" table:number-columns-repeated="2"/>
          <table:table-cell table:style-name="ce50" table:formula="oooc:=IF(OR(ISFORMULA([.B22]);ISBLANK([.H22]));&quot;&quot;;IF(ISERROR(FIND(&quot;|&quot;&amp; SUBSTITUTE([.B22];&quot; &quot;;&quot;&quot;) &amp;&quot;|&quot;;&quot;|&quot; &amp; SUBSTITUTE([.H22];&quot; &quot;;&quot;&quot;) &amp;&quot;|&quot;));0;1))">
            <text:p/>
          </table:table-cell>
          <table:table-cell table:style-name="ce45" table:formula="oooc:=IF([.E22]=&quot;&quot;;&quot;&quot;;IF([$Namen.$G$2]=[$Namen.$I$1];IF([.E22]&gt;0;&quot;&quot;;&quot;&quot;);&quot; &quot;))">
            <text:p/>
          </table:table-cell>
          <table:table-cell/>
          <table:table-cell table:style-name="Unsichtbar"/>
          <table:table-cell table:style-name="Unsichtbar"/>
          <table:table-cell table:number-columns-repeated="247"/>
        </table:table-row>
        <table:table-row table:style-name="ro6">
          <table:table-cell/>
          <table:table-cell table:style-name="ce83"/>
          <table:table-cell table:style-name="Default" table:number-columns-repeated="2"/>
          <table:table-cell table:style-name="ce50" table:formula="oooc:=IF(OR(ISFORMULA([.B23]);ISBLANK([.H23]));&quot;&quot;;IF(ISERROR(FIND(&quot;|&quot;&amp; SUBSTITUTE([.B23];&quot; &quot;;&quot;&quot;) &amp;&quot;|&quot;;&quot;|&quot; &amp; SUBSTITUTE([.H23];&quot; &quot;;&quot;&quot;) &amp;&quot;|&quot;));0;1))" office:value-type="float" office:value="0">
            <text:p>0</text:p>
          </table:table-cell>
          <table:table-cell table:style-name="ce45" table:formula="oooc:=IF([.E23]=&quot;&quot;;&quot;&quot;;IF([$Namen.$G$2]=[$Namen.$I$1];IF([.E23]&gt;0;&quot;&quot;;&quot;&quot;);&quot; &quot;))" office:value-type="string" office:string-value=" ">
            <text:p><text:s/></text:p>
          </table:table-cell>
          <table:table-cell/>
          <table:table-cell table:style-name="Unsichtbar" table:formula="oooc:=TEXT([.I23]*100;&quot;Standard&quot;)&amp;&quot;%|&quot;&amp;TEXT([.I23];&quot;0,0%&quot;)" office:value-type="string" office:string-value="90%|90,0%">
            <text:p>90%|90,0%</text:p>
          </table:table-cell>
          <table:table-cell office:value-type="float" office:value="0.9">
            <text:p>0,9</text:p>
          </table:table-cell>
          <table:table-cell table:number-columns-repeated="247"/>
        </table:table-row>
        <table:table-row table:style-name="ro1">
          <table:table-cell/>
          <table:table-cell table:style-name="ce83"/>
          <table:table-cell table:style-name="Default" table:number-columns-repeated="2"/>
          <table:table-cell table:style-name="ce50" table:formula="oooc:=IF(OR(ISFORMULA([.B24]);ISBLANK([.H24]));&quot;&quot;;IF(ISERROR(FIND(&quot;|&quot;&amp; SUBSTITUTE([.B24];&quot; &quot;;&quot;&quot;) &amp;&quot;|&quot;;&quot;|&quot; &amp; SUBSTITUTE([.H24];&quot; &quot;;&quot;&quot;) &amp;&quot;|&quot;));0;1))">
            <text:p/>
          </table:table-cell>
          <table:table-cell table:style-name="ce45" table:formula="oooc:=IF([.E24]=&quot;&quot;;&quot;&quot;;IF([$Namen.$G$2]=[$Namen.$I$1];IF([.E24]&gt;0;&quot;&quot;;&quot;&quot;);&quot; &quot;))">
            <text:p/>
          </table:table-cell>
          <table:table-cell/>
          <table:table-cell/>
          <table:table-cell/>
          <table:table-cell table:style-name="ce48" table:number-columns-repeated="17"/>
          <table:table-cell table:style-name="ce42" table:number-columns-repeated="228"/>
          <table:table-cell table:number-columns-repeated="2"/>
        </table:table-row>
        <table:table-row table:style-name="ro1">
          <table:table-cell/>
          <table:table-cell table:style-name="ce83"/>
          <table:table-cell table:style-name="Default" table:number-columns-repeated="2"/>
          <table:table-cell table:style-name="ce50" table:formula="oooc:=IF(OR(ISFORMULA([.B25]);ISBLANK([.H25]));&quot;&quot;;IF(ISERROR(FIND(&quot;|&quot;&amp; SUBSTITUTE([.B25];&quot; &quot;;&quot;&quot;) &amp;&quot;|&quot;;&quot;|&quot; &amp; SUBSTITUTE([.H25];&quot; &quot;;&quot;&quot;) &amp;&quot;|&quot;));0;1))">
            <text:p/>
          </table:table-cell>
          <table:table-cell table:style-name="ce45" table:formula="oooc:=IF([.E25]=&quot;&quot;;&quot;&quot;;IF([$Namen.$G$2]=[$Namen.$I$1];IF([.E25]&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26]);ISBLANK([.H26]));&quot;&quot;;IF(ISERROR(FIND(&quot;|&quot;&amp; SUBSTITUTE([.B26];&quot; &quot;;&quot;&quot;) &amp;&quot;|&quot;;&quot;|&quot; &amp; SUBSTITUTE([.H26];&quot; &quot;;&quot;&quot;) &amp;&quot;|&quot;));0;1))">
            <text:p/>
          </table:table-cell>
          <table:table-cell table:style-name="ce45" table:formula="oooc:=IF([.E26]=&quot;&quot;;&quot;&quot;;IF([$Namen.$G$2]=[$Namen.$I$1];IF([.E26]&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27]);ISBLANK([.H27]));&quot;&quot;;IF(ISERROR(FIND(&quot;|&quot;&amp; SUBSTITUTE([.B27];&quot; &quot;;&quot;&quot;) &amp;&quot;|&quot;;&quot;|&quot; &amp; SUBSTITUTE([.H27];&quot; &quot;;&quot;&quot;) &amp;&quot;|&quot;));0;1))">
            <text:p/>
          </table:table-cell>
          <table:table-cell table:style-name="ce45" table:formula="oooc:=IF([.E27]=&quot;&quot;;&quot;&quot;;IF([$Namen.$G$2]=[$Namen.$I$1];IF([.E27]&gt;0;&quot;&quot;;&quot;&quot;);&quot; &quot;))">
            <text:p/>
          </table:table-cell>
          <table:table-cell/>
          <table:table-cell table:style-name="Unsichtbar"/>
          <table:table-cell table:style-name="Unsichtbar"/>
          <table:table-cell table:number-columns-repeated="247"/>
        </table:table-row>
        <table:table-row table:style-name="ro1">
          <table:table-cell>
            <draw:g table:end-cell-address="Tabelle3.A30" table:end-x="7.12cm" table:end-y="0.477cm" draw:z-index="3">
              <draw:rect draw:style-name="gr44" draw:text-style-name="P2" svg:width="0.342cm" svg:height="0.343cm" svg:x="0.27cm" svg:y="0.005cm">
                <text:p/>
              </draw:rect>
              <draw:rect draw:style-name="gr44" draw:text-style-name="P2" svg:width="0.342cm" svg:height="0.343cm" svg:x="0.612cm" svg:y="0.005cm">
                <text:p/>
              </draw:rect>
              <draw:rect draw:style-name="gr44" draw:text-style-name="P2" svg:width="0.344cm" svg:height="0.343cm" svg:x="0.954cm" svg:y="0.005cm">
                <text:p/>
              </draw:rect>
              <draw:rect draw:style-name="gr44" draw:text-style-name="P2" svg:width="0.342cm" svg:height="0.343cm" svg:x="1.298cm" svg:y="0.005cm">
                <text:p/>
              </draw:rect>
              <draw:rect draw:style-name="gr44" draw:text-style-name="P2" svg:width="0.343cm" svg:height="0.343cm" svg:x="1.64cm" svg:y="0.005cm">
                <text:p/>
              </draw:rect>
              <draw:rect draw:style-name="gr44" draw:text-style-name="P2" svg:width="0.342cm" svg:height="0.343cm" svg:x="1.983cm" svg:y="0.005cm">
                <text:p/>
              </draw:rect>
              <draw:rect draw:style-name="gr44" draw:text-style-name="P2" svg:width="0.343cm" svg:height="0.343cm" svg:x="2.325cm" svg:y="0.005cm">
                <text:p/>
              </draw:rect>
              <draw:rect draw:style-name="gr44" draw:text-style-name="P2" svg:width="0.343cm" svg:height="0.343cm" svg:x="2.668cm" svg:y="0.005cm">
                <text:p/>
              </draw:rect>
              <draw:rect draw:style-name="gr44" draw:text-style-name="P2" svg:width="0.342cm" svg:height="0.343cm" svg:x="3.011cm" svg:y="0.005cm">
                <text:p/>
              </draw:rect>
              <draw:rect draw:style-name="gr44" draw:text-style-name="P2" svg:width="0.342cm" svg:height="0.343cm" svg:x="3.353cm" svg:y="0.005cm">
                <text:p/>
              </draw:rect>
              <draw:rect draw:style-name="gr44" draw:text-style-name="P2" svg:width="0.341cm" svg:height="0.343cm" svg:x="3.695cm" svg:y="0.005cm">
                <text:p/>
              </draw:rect>
              <draw:rect draw:style-name="gr44" draw:text-style-name="P2" svg:width="0.343cm" svg:height="0.343cm" svg:x="4.036cm" svg:y="0.005cm">
                <text:p/>
              </draw:rect>
              <draw:rect draw:style-name="gr44" draw:text-style-name="P2" svg:width="0.343cm" svg:height="0.343cm" svg:x="4.379cm" svg:y="0.005cm">
                <text:p/>
              </draw:rect>
              <draw:rect draw:style-name="gr44" draw:text-style-name="P2" svg:width="0.343cm" svg:height="0.343cm" svg:x="4.722cm" svg:y="0.005cm">
                <text:p/>
              </draw:rect>
              <draw:rect draw:style-name="gr44" draw:text-style-name="P2" svg:width="0.342cm" svg:height="0.343cm" svg:x="5.065cm" svg:y="0.005cm">
                <text:p/>
              </draw:rect>
              <draw:rect draw:style-name="gr45" draw:text-style-name="P2" svg:width="0.342cm" svg:height="0.343cm" svg:x="5.407cm" svg:y="0.005cm">
                <text:p/>
              </draw:rect>
              <draw:rect draw:style-name="gr45" draw:text-style-name="P2" svg:width="0.343cm" svg:height="0.343cm" svg:x="5.749cm" svg:y="0.005cm">
                <text:p/>
              </draw:rect>
              <draw:rect draw:style-name="gr45" draw:text-style-name="P2" svg:width="0.343cm" svg:height="0.343cm" svg:x="6.092cm" svg:y="0.005cm">
                <text:p/>
              </draw:rect>
              <draw:rect draw:style-name="gr45" draw:text-style-name="P2" svg:width="0.343cm" svg:height="0.343cm" svg:x="6.435cm" svg:y="0.005cm">
                <text:p/>
              </draw:rect>
              <draw:rect draw:style-name="gr45" draw:text-style-name="P2" svg:width="0.342cm" svg:height="0.343cm" svg:x="6.778cm" svg:y="0.005cm">
                <text:p/>
              </draw:rect>
              <draw:rect draw:style-name="gr44" draw:text-style-name="P2" svg:width="0.342cm" svg:height="0.341cm" svg:x="0.27cm" svg:y="0.348cm">
                <text:p/>
              </draw:rect>
              <draw:rect draw:style-name="gr44" draw:text-style-name="P2" svg:width="0.342cm" svg:height="0.341cm" svg:x="0.612cm" svg:y="0.348cm">
                <text:p/>
              </draw:rect>
              <draw:rect draw:style-name="gr44" draw:text-style-name="P2" svg:width="0.344cm" svg:height="0.341cm" svg:x="0.954cm" svg:y="0.348cm">
                <text:p/>
              </draw:rect>
              <draw:rect draw:style-name="gr44" draw:text-style-name="P2" svg:width="0.342cm" svg:height="0.341cm" svg:x="1.298cm" svg:y="0.348cm">
                <text:p/>
              </draw:rect>
              <draw:rect draw:style-name="gr44" draw:text-style-name="P2" svg:width="0.343cm" svg:height="0.341cm" svg:x="1.64cm" svg:y="0.348cm">
                <text:p/>
              </draw:rect>
              <draw:rect draw:style-name="gr44" draw:text-style-name="P2" svg:width="0.342cm" svg:height="0.341cm" svg:x="1.983cm" svg:y="0.348cm">
                <text:p/>
              </draw:rect>
              <draw:rect draw:style-name="gr44" draw:text-style-name="P2" svg:width="0.343cm" svg:height="0.341cm" svg:x="2.325cm" svg:y="0.348cm">
                <text:p/>
              </draw:rect>
              <draw:rect draw:style-name="gr44" draw:text-style-name="P2" svg:width="0.343cm" svg:height="0.341cm" svg:x="2.668cm" svg:y="0.348cm">
                <text:p/>
              </draw:rect>
              <draw:rect draw:style-name="gr44" draw:text-style-name="P2" svg:width="0.342cm" svg:height="0.341cm" svg:x="3.011cm" svg:y="0.348cm">
                <text:p/>
              </draw:rect>
              <draw:rect draw:style-name="gr44" draw:text-style-name="P2" svg:width="0.342cm" svg:height="0.341cm" svg:x="3.353cm" svg:y="0.348cm">
                <text:p/>
              </draw:rect>
              <draw:rect draw:style-name="gr44" draw:text-style-name="P2" svg:width="0.341cm" svg:height="0.341cm" svg:x="3.695cm" svg:y="0.348cm">
                <text:p/>
              </draw:rect>
              <draw:rect draw:style-name="gr44" draw:text-style-name="P2" svg:width="0.343cm" svg:height="0.341cm" svg:x="4.036cm" svg:y="0.348cm">
                <text:p/>
              </draw:rect>
              <draw:rect draw:style-name="gr44" draw:text-style-name="P2" svg:width="0.343cm" svg:height="0.341cm" svg:x="4.379cm" svg:y="0.348cm">
                <text:p/>
              </draw:rect>
              <draw:rect draw:style-name="gr44" draw:text-style-name="P2" svg:width="0.343cm" svg:height="0.341cm" svg:x="4.722cm" svg:y="0.348cm">
                <text:p/>
              </draw:rect>
              <draw:rect draw:style-name="gr44" draw:text-style-name="P2" svg:width="0.342cm" svg:height="0.341cm" svg:x="5.065cm" svg:y="0.348cm">
                <text:p/>
              </draw:rect>
              <draw:rect draw:style-name="gr45" draw:text-style-name="P2" svg:width="0.342cm" svg:height="0.341cm" svg:x="5.407cm" svg:y="0.348cm">
                <text:p/>
              </draw:rect>
              <draw:rect draw:style-name="gr45" draw:text-style-name="P2" svg:width="0.343cm" svg:height="0.341cm" svg:x="5.749cm" svg:y="0.348cm">
                <text:p/>
              </draw:rect>
              <draw:rect draw:style-name="gr45" draw:text-style-name="P2" svg:width="0.343cm" svg:height="0.341cm" svg:x="6.092cm" svg:y="0.348cm">
                <text:p/>
              </draw:rect>
              <draw:rect draw:style-name="gr45" draw:text-style-name="P2" svg:width="0.343cm" svg:height="0.341cm" svg:x="6.435cm" svg:y="0.348cm">
                <text:p/>
              </draw:rect>
              <draw:rect draw:style-name="gr45" draw:text-style-name="P2" svg:width="0.342cm" svg:height="0.341cm" svg:x="6.778cm" svg:y="0.348cm">
                <text:p/>
              </draw:rect>
              <draw:rect draw:style-name="gr44" draw:text-style-name="P2" svg:width="0.342cm" svg:height="0.345cm" svg:x="0.27cm" svg:y="0.689cm">
                <text:p/>
              </draw:rect>
              <draw:rect draw:style-name="gr44" draw:text-style-name="P2" svg:width="0.342cm" svg:height="0.345cm" svg:x="0.612cm" svg:y="0.689cm">
                <text:p/>
              </draw:rect>
              <draw:rect draw:style-name="gr44" draw:text-style-name="P2" svg:width="0.344cm" svg:height="0.345cm" svg:x="0.954cm" svg:y="0.689cm">
                <text:p/>
              </draw:rect>
              <draw:rect draw:style-name="gr44" draw:text-style-name="P2" svg:width="0.342cm" svg:height="0.345cm" svg:x="1.298cm" svg:y="0.689cm">
                <text:p/>
              </draw:rect>
              <draw:rect draw:style-name="gr44" draw:text-style-name="P2" svg:width="0.343cm" svg:height="0.345cm" svg:x="1.64cm" svg:y="0.689cm">
                <text:p/>
              </draw:rect>
              <draw:rect draw:style-name="gr44" draw:text-style-name="P2" svg:width="0.342cm" svg:height="0.345cm" svg:x="1.983cm" svg:y="0.689cm">
                <text:p/>
              </draw:rect>
              <draw:rect draw:style-name="gr44" draw:text-style-name="P2" svg:width="0.343cm" svg:height="0.345cm" svg:x="2.325cm" svg:y="0.689cm">
                <text:p/>
              </draw:rect>
              <draw:rect draw:style-name="gr44" draw:text-style-name="P2" svg:width="0.343cm" svg:height="0.345cm" svg:x="2.668cm" svg:y="0.689cm">
                <text:p/>
              </draw:rect>
              <draw:rect draw:style-name="gr44" draw:text-style-name="P2" svg:width="0.342cm" svg:height="0.345cm" svg:x="3.011cm" svg:y="0.689cm">
                <text:p/>
              </draw:rect>
              <draw:rect draw:style-name="gr44" draw:text-style-name="P2" svg:width="0.342cm" svg:height="0.345cm" svg:x="3.353cm" svg:y="0.689cm">
                <text:p/>
              </draw:rect>
              <draw:rect draw:style-name="gr44" draw:text-style-name="P2" svg:width="0.341cm" svg:height="0.345cm" svg:x="3.695cm" svg:y="0.689cm">
                <text:p/>
              </draw:rect>
              <draw:rect draw:style-name="gr44" draw:text-style-name="P2" svg:width="0.343cm" svg:height="0.345cm" svg:x="4.036cm" svg:y="0.689cm">
                <text:p/>
              </draw:rect>
              <draw:rect draw:style-name="gr44" draw:text-style-name="P2" svg:width="0.343cm" svg:height="0.345cm" svg:x="4.379cm" svg:y="0.689cm">
                <text:p/>
              </draw:rect>
              <draw:rect draw:style-name="gr44" draw:text-style-name="P2" svg:width="0.343cm" svg:height="0.345cm" svg:x="4.722cm" svg:y="0.689cm">
                <text:p/>
              </draw:rect>
              <draw:rect draw:style-name="gr44" draw:text-style-name="P2" svg:width="0.342cm" svg:height="0.345cm" svg:x="5.065cm" svg:y="0.689cm">
                <text:p/>
              </draw:rect>
              <draw:rect draw:style-name="gr45" draw:text-style-name="P2" svg:width="0.342cm" svg:height="0.345cm" svg:x="5.407cm" svg:y="0.689cm">
                <text:p/>
              </draw:rect>
              <draw:rect draw:style-name="gr45" draw:text-style-name="P2" svg:width="0.343cm" svg:height="0.345cm" svg:x="5.749cm" svg:y="0.689cm">
                <text:p/>
              </draw:rect>
              <draw:rect draw:style-name="gr45" draw:text-style-name="P2" svg:width="0.343cm" svg:height="0.345cm" svg:x="6.092cm" svg:y="0.689cm">
                <text:p/>
              </draw:rect>
              <draw:rect draw:style-name="gr45" draw:text-style-name="P2" svg:width="0.343cm" svg:height="0.345cm" svg:x="6.435cm" svg:y="0.689cm">
                <text:p/>
              </draw:rect>
              <draw:rect draw:style-name="gr45" draw:text-style-name="P2" svg:width="0.342cm" svg:height="0.345cm" svg:x="6.778cm" svg:y="0.689cm">
                <text:p/>
              </draw:rect>
              <draw:rect draw:style-name="gr44" draw:text-style-name="P2" svg:width="0.342cm" svg:height="0.341cm" svg:x="0.27cm" svg:y="1.034cm">
                <text:p/>
              </draw:rect>
              <draw:rect draw:style-name="gr44" draw:text-style-name="P2" svg:width="0.342cm" svg:height="0.341cm" svg:x="0.612cm" svg:y="1.034cm">
                <text:p/>
              </draw:rect>
              <draw:rect draw:style-name="gr44" draw:text-style-name="P2" svg:width="0.344cm" svg:height="0.341cm" svg:x="0.954cm" svg:y="1.034cm">
                <text:p/>
              </draw:rect>
              <draw:rect draw:style-name="gr44" draw:text-style-name="P2" svg:width="0.342cm" svg:height="0.341cm" svg:x="1.298cm" svg:y="1.034cm">
                <text:p/>
              </draw:rect>
              <draw:rect draw:style-name="gr44" draw:text-style-name="P2" svg:width="0.343cm" svg:height="0.341cm" svg:x="1.64cm" svg:y="1.034cm">
                <text:p/>
              </draw:rect>
              <draw:rect draw:style-name="gr44" draw:text-style-name="P2" svg:width="0.342cm" svg:height="0.341cm" svg:x="1.983cm" svg:y="1.034cm">
                <text:p/>
              </draw:rect>
              <draw:rect draw:style-name="gr44" draw:text-style-name="P2" svg:width="0.343cm" svg:height="0.341cm" svg:x="2.325cm" svg:y="1.034cm">
                <text:p/>
              </draw:rect>
              <draw:rect draw:style-name="gr44" draw:text-style-name="P2" svg:width="0.343cm" svg:height="0.341cm" svg:x="2.668cm" svg:y="1.034cm">
                <text:p/>
              </draw:rect>
              <draw:rect draw:style-name="gr44" draw:text-style-name="P2" svg:width="0.342cm" svg:height="0.341cm" svg:x="3.011cm" svg:y="1.034cm">
                <text:p/>
              </draw:rect>
              <draw:rect draw:style-name="gr44" draw:text-style-name="P2" svg:width="0.342cm" svg:height="0.341cm" svg:x="3.353cm" svg:y="1.034cm">
                <text:p/>
              </draw:rect>
              <draw:rect draw:style-name="gr44" draw:text-style-name="P2" svg:width="0.341cm" svg:height="0.341cm" svg:x="3.695cm" svg:y="1.034cm">
                <text:p/>
              </draw:rect>
              <draw:rect draw:style-name="gr44" draw:text-style-name="P2" svg:width="0.343cm" svg:height="0.341cm" svg:x="4.036cm" svg:y="1.034cm">
                <text:p/>
              </draw:rect>
              <draw:rect draw:style-name="gr44" draw:text-style-name="P2" svg:width="0.343cm" svg:height="0.341cm" svg:x="4.379cm" svg:y="1.034cm">
                <text:p/>
              </draw:rect>
              <draw:rect draw:style-name="gr44" draw:text-style-name="P2" svg:width="0.343cm" svg:height="0.341cm" svg:x="4.722cm" svg:y="1.034cm">
                <text:p/>
              </draw:rect>
              <draw:rect draw:style-name="gr44" draw:text-style-name="P2" svg:width="0.342cm" svg:height="0.341cm" svg:x="5.065cm" svg:y="1.034cm">
                <text:p/>
              </draw:rect>
              <draw:rect draw:style-name="gr45" draw:text-style-name="P2" svg:width="0.342cm" svg:height="0.341cm" svg:x="5.407cm" svg:y="1.034cm">
                <text:p/>
              </draw:rect>
              <draw:rect draw:style-name="gr45" draw:text-style-name="P2" svg:width="0.343cm" svg:height="0.341cm" svg:x="5.749cm" svg:y="1.034cm">
                <text:p/>
              </draw:rect>
              <draw:rect draw:style-name="gr45" draw:text-style-name="P2" svg:width="0.343cm" svg:height="0.341cm" svg:x="6.092cm" svg:y="1.034cm">
                <text:p/>
              </draw:rect>
              <draw:rect draw:style-name="gr45" draw:text-style-name="P2" svg:width="0.343cm" svg:height="0.341cm" svg:x="6.435cm" svg:y="1.034cm">
                <text:p/>
              </draw:rect>
              <draw:rect draw:style-name="gr45" draw:text-style-name="P2" svg:width="0.342cm" svg:height="0.341cm" svg:x="6.778cm" svg:y="1.034cm">
                <text:p/>
              </draw:rect>
              <draw:rect draw:style-name="gr44" draw:text-style-name="P2" svg:width="0.342cm" svg:height="0.343cm" svg:x="0.27cm" svg:y="1.375cm">
                <text:p/>
              </draw:rect>
              <draw:rect draw:style-name="gr44" draw:text-style-name="P2" svg:width="0.342cm" svg:height="0.343cm" svg:x="0.612cm" svg:y="1.375cm">
                <text:p/>
              </draw:rect>
              <draw:rect draw:style-name="gr44" draw:text-style-name="P2" svg:width="0.344cm" svg:height="0.343cm" svg:x="0.954cm" svg:y="1.375cm">
                <text:p/>
              </draw:rect>
              <draw:rect draw:style-name="gr44" draw:text-style-name="P2" svg:width="0.342cm" svg:height="0.343cm" svg:x="1.298cm" svg:y="1.375cm">
                <text:p/>
              </draw:rect>
              <draw:rect draw:style-name="gr44" draw:text-style-name="P2" svg:width="0.343cm" svg:height="0.343cm" svg:x="1.64cm" svg:y="1.375cm">
                <text:p/>
              </draw:rect>
              <draw:rect draw:style-name="gr44" draw:text-style-name="P2" svg:width="0.342cm" svg:height="0.343cm" svg:x="1.983cm" svg:y="1.375cm">
                <text:p/>
              </draw:rect>
              <draw:rect draw:style-name="gr44" draw:text-style-name="P2" svg:width="0.343cm" svg:height="0.343cm" svg:x="2.325cm" svg:y="1.375cm">
                <text:p/>
              </draw:rect>
              <draw:rect draw:style-name="gr44" draw:text-style-name="P2" svg:width="0.343cm" svg:height="0.343cm" svg:x="2.668cm" svg:y="1.375cm">
                <text:p/>
              </draw:rect>
              <draw:rect draw:style-name="gr44" draw:text-style-name="P2" svg:width="0.342cm" svg:height="0.343cm" svg:x="3.011cm" svg:y="1.375cm">
                <text:p/>
              </draw:rect>
              <draw:rect draw:style-name="gr44" draw:text-style-name="P2" svg:width="0.342cm" svg:height="0.343cm" svg:x="3.353cm" svg:y="1.375cm">
                <text:p/>
              </draw:rect>
              <draw:rect draw:style-name="gr44" draw:text-style-name="P2" svg:width="0.341cm" svg:height="0.343cm" svg:x="3.695cm" svg:y="1.375cm">
                <text:p/>
              </draw:rect>
              <draw:rect draw:style-name="gr44" draw:text-style-name="P2" svg:width="0.343cm" svg:height="0.343cm" svg:x="4.036cm" svg:y="1.375cm">
                <text:p/>
              </draw:rect>
              <draw:rect draw:style-name="gr44" draw:text-style-name="P2" svg:width="0.343cm" svg:height="0.343cm" svg:x="4.379cm" svg:y="1.375cm">
                <text:p/>
              </draw:rect>
              <draw:rect draw:style-name="gr44" draw:text-style-name="P2" svg:width="0.343cm" svg:height="0.343cm" svg:x="4.722cm" svg:y="1.375cm">
                <text:p/>
              </draw:rect>
              <draw:rect draw:style-name="gr44" draw:text-style-name="P2" svg:width="0.342cm" svg:height="0.343cm" svg:x="5.065cm" svg:y="1.375cm">
                <text:p/>
              </draw:rect>
              <draw:rect draw:style-name="gr45" draw:text-style-name="P2" svg:width="0.342cm" svg:height="0.343cm" svg:x="5.407cm" svg:y="1.375cm">
                <text:p/>
              </draw:rect>
              <draw:rect draw:style-name="gr45" draw:text-style-name="P2" svg:width="0.343cm" svg:height="0.343cm" svg:x="5.749cm" svg:y="1.375cm">
                <text:p/>
              </draw:rect>
              <draw:rect draw:style-name="gr45" draw:text-style-name="P2" svg:width="0.343cm" svg:height="0.343cm" svg:x="6.092cm" svg:y="1.375cm">
                <text:p/>
              </draw:rect>
              <draw:rect draw:style-name="gr45" draw:text-style-name="P2" svg:width="0.343cm" svg:height="0.343cm" svg:x="6.435cm" svg:y="1.375cm">
                <text:p/>
              </draw:rect>
              <draw:rect draw:style-name="gr45" draw:text-style-name="P2" svg:width="0.342cm" svg:height="0.343cm" svg:x="6.778cm" svg:y="1.375cm">
                <text:p/>
              </draw:rect>
            </draw:g>
          </table:table-cell>
          <table:table-cell table:style-name="ce83"/>
          <table:table-cell table:style-name="Default" table:number-columns-repeated="2"/>
          <table:table-cell table:style-name="ce50" table:formula="oooc:=IF(OR(ISFORMULA([.B28]);ISBLANK([.H28]));&quot;&quot;;IF(ISERROR(FIND(&quot;|&quot;&amp; SUBSTITUTE([.B28];&quot; &quot;;&quot;&quot;) &amp;&quot;|&quot;;&quot;|&quot; &amp; SUBSTITUTE([.H28];&quot; &quot;;&quot;&quot;) &amp;&quot;|&quot;));0;1))" office:value-type="float" office:value="0">
            <text:p>0</text:p>
          </table:table-cell>
          <table:table-cell table:style-name="ce45" table:formula="oooc:=IF([.E28]=&quot;&quot;;&quot;&quot;;IF([$Namen.$G$2]=[$Namen.$I$1];IF([.E28]&gt;0;&quot;&quot;;&quot;&quot;);&quot; &quot;))" office:value-type="string" office:string-value=" ">
            <text:p><text:s/></text:p>
          </table:table-cell>
          <table:table-cell/>
          <table:table-cell table:style-name="Unsichtbar" table:formula="oooc:=TEXT([.I28]*100;&quot;Standard&quot;)&amp;&quot;%|&quot;&amp;TEXT([.I28];&quot;0,0%&quot;)" office:value-type="string" office:string-value="25%|25,0%">
            <text:p>25%|25,0%</text:p>
          </table:table-cell>
          <table:table-cell office:value-type="float" office:value="0.25">
            <text:p>0,25</text:p>
          </table:table-cell>
          <table:table-cell table:number-columns-repeated="247"/>
        </table:table-row>
        <table:table-row table:style-name="ro1">
          <table:table-cell/>
          <table:table-cell table:style-name="ce83"/>
          <table:table-cell table:style-name="Default" table:number-columns-repeated="2"/>
          <table:table-cell table:style-name="ce50" table:formula="oooc:=IF(OR(ISFORMULA([.B29]);ISBLANK([.H29]));&quot;&quot;;IF(ISERROR(FIND(&quot;|&quot;&amp; SUBSTITUTE([.B29];&quot; &quot;;&quot;&quot;) &amp;&quot;|&quot;;&quot;|&quot; &amp; SUBSTITUTE([.H29];&quot; &quot;;&quot;&quot;) &amp;&quot;|&quot;));0;1))">
            <text:p/>
          </table:table-cell>
          <table:table-cell table:style-name="ce45" table:formula="oooc:=IF([.E29]=&quot;&quot;;&quot;&quot;;IF([$Namen.$G$2]=[$Namen.$I$1];IF([.E29]&gt;0;&quot;&quot;;&quot;&quot;);&quot; &quot;))">
            <text:p/>
          </table:table-cell>
          <table:table-cell/>
          <table:table-cell/>
          <table:table-cell table:number-columns-repeated="248"/>
        </table:table-row>
        <table:table-row table:style-name="ro1">
          <table:table-cell table:style-name="ce33"/>
          <table:table-cell table:style-name="ce83"/>
          <table:table-cell table:style-name="Default" table:number-columns-repeated="2"/>
          <table:table-cell table:style-name="ce50" table:formula="oooc:=IF(OR(ISFORMULA([.B30]);ISBLANK([.H30]));&quot;&quot;;IF(ISERROR(FIND(&quot;|&quot;&amp; SUBSTITUTE([.B30];&quot; &quot;;&quot;&quot;) &amp;&quot;|&quot;;&quot;|&quot; &amp; SUBSTITUTE([.H30];&quot; &quot;;&quot;&quot;) &amp;&quot;|&quot;));0;1))">
            <text:p/>
          </table:table-cell>
          <table:table-cell table:style-name="ce45" table:formula="oooc:=IF([.E30]=&quot;&quot;;&quot;&quot;;IF([$Namen.$G$2]=[$Namen.$I$1];IF([.E30]&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31]);ISBLANK([.H31]));&quot;&quot;;IF(ISERROR(FIND(&quot;|&quot;&amp; SUBSTITUTE([.B31];&quot; &quot;;&quot;&quot;) &amp;&quot;|&quot;;&quot;|&quot; &amp; SUBSTITUTE([.H31];&quot; &quot;;&quot;&quot;) &amp;&quot;|&quot;));0;1))">
            <text:p/>
          </table:table-cell>
          <table:table-cell table:style-name="ce45" table:formula="oooc:=IF([.E31]=&quot;&quot;;&quot;&quot;;IF([$Namen.$G$2]=[$Namen.$I$1];IF([.E31]&gt;0;&quot;&quot;;&quot;&quot;);&quot; &quot;))">
            <text:p/>
          </table:table-cell>
          <table:table-cell/>
          <table:table-cell/>
          <table:table-cell table:number-columns-repeated="248"/>
        </table:table-row>
        <table:table-row table:style-name="ro1">
          <table:table-cell>
            <draw:g table:end-cell-address="Tabelle3.A35" table:end-x="7.147cm" table:end-y="0.334cm" draw:z-index="9">
              <draw:rect draw:style-name="gr45" draw:text-style-name="P2" svg:width="0.347cm" svg:height="0.348cm" svg:x="0.207cm" svg:y="0.457cm">
                <text:p/>
              </draw:rect>
              <draw:rect draw:style-name="gr45" draw:text-style-name="P2" svg:width="0.346cm" svg:height="0.348cm" svg:x="0.554cm" svg:y="0.457cm">
                <text:p/>
              </draw:rect>
              <draw:rect draw:style-name="gr45" draw:text-style-name="P2" svg:width="0.348cm" svg:height="0.348cm" svg:x="0.9cm" svg:y="0.457cm">
                <text:p/>
              </draw:rect>
              <draw:rect draw:style-name="gr45" draw:text-style-name="P2" svg:width="0.346cm" svg:height="0.348cm" svg:x="1.248cm" svg:y="0.457cm">
                <text:p/>
              </draw:rect>
              <draw:rect draw:style-name="gr45" draw:text-style-name="P2" svg:width="0.348cm" svg:height="0.348cm" svg:x="1.594cm" svg:y="0.457cm">
                <text:p/>
              </draw:rect>
              <draw:rect draw:style-name="gr45" draw:text-style-name="P2" svg:width="0.347cm" svg:height="0.348cm" svg:x="1.942cm" svg:y="0.457cm">
                <text:p/>
              </draw:rect>
              <draw:rect draw:style-name="gr45" draw:text-style-name="P2" svg:width="0.347cm" svg:height="0.348cm" svg:x="2.289cm" svg:y="0.457cm">
                <text:p/>
              </draw:rect>
              <draw:rect draw:style-name="gr45" draw:text-style-name="P2" svg:width="0.347cm" svg:height="0.348cm" svg:x="2.636cm" svg:y="0.457cm">
                <text:p/>
              </draw:rect>
              <draw:rect draw:style-name="gr45" draw:text-style-name="P2" svg:width="0.346cm" svg:height="0.348cm" svg:x="2.983cm" svg:y="0.457cm">
                <text:p/>
              </draw:rect>
              <draw:rect draw:style-name="gr45" draw:text-style-name="P2" svg:width="0.348cm" svg:height="0.348cm" svg:x="3.329cm" svg:y="0.457cm">
                <text:p/>
              </draw:rect>
              <draw:rect draw:style-name="gr45" draw:text-style-name="P2" svg:width="0.347cm" svg:height="0.348cm" svg:x="3.677cm" svg:y="0.457cm">
                <text:p/>
              </draw:rect>
              <draw:rect draw:style-name="gr45" draw:text-style-name="P2" svg:width="0.347cm" svg:height="0.348cm" svg:x="4.024cm" svg:y="0.457cm">
                <text:p/>
              </draw:rect>
              <draw:rect draw:style-name="gr45" draw:text-style-name="P2" svg:width="0.347cm" svg:height="0.348cm" svg:x="4.371cm" svg:y="0.457cm">
                <text:p/>
              </draw:rect>
              <draw:rect draw:style-name="gr45" draw:text-style-name="P2" svg:width="0.347cm" svg:height="0.348cm" svg:x="4.718cm" svg:y="0.457cm">
                <text:p/>
              </draw:rect>
              <draw:rect draw:style-name="gr45" draw:text-style-name="P2" svg:width="0.347cm" svg:height="0.348cm" svg:x="5.065cm" svg:y="0.457cm">
                <text:p/>
              </draw:rect>
              <draw:rect draw:style-name="gr45" draw:text-style-name="P2" svg:width="0.347cm" svg:height="0.348cm" svg:x="5.412cm" svg:y="0.457cm">
                <text:p/>
              </draw:rect>
              <draw:rect draw:style-name="gr45" draw:text-style-name="P2" svg:width="0.347cm" svg:height="0.348cm" svg:x="5.759cm" svg:y="0.457cm">
                <text:p/>
              </draw:rect>
              <draw:rect draw:style-name="gr45" draw:text-style-name="P2" svg:width="0.347cm" svg:height="0.348cm" svg:x="6.106cm" svg:y="0.457cm">
                <text:p/>
              </draw:rect>
              <draw:rect draw:style-name="gr45" draw:text-style-name="P2" svg:width="0.347cm" svg:height="0.348cm" svg:x="6.453cm" svg:y="0.457cm">
                <text:p/>
              </draw:rect>
              <draw:rect draw:style-name="gr45" draw:text-style-name="P2" svg:width="0.347cm" svg:height="0.348cm" svg:x="6.8cm" svg:y="0.457cm">
                <text:p/>
              </draw:rect>
              <draw:rect draw:style-name="gr44" draw:text-style-name="P2" svg:width="0.347cm" svg:height="0.347cm" svg:x="0.207cm" svg:y="0.805cm">
                <text:p/>
              </draw:rect>
              <draw:rect draw:style-name="gr44" draw:text-style-name="P2" svg:width="0.346cm" svg:height="0.347cm" svg:x="0.554cm" svg:y="0.805cm">
                <text:p/>
              </draw:rect>
              <draw:rect draw:style-name="gr44" draw:text-style-name="P2" svg:width="0.348cm" svg:height="0.347cm" svg:x="0.9cm" svg:y="0.805cm">
                <text:p/>
              </draw:rect>
              <draw:rect draw:style-name="gr44" draw:text-style-name="P2" svg:width="0.346cm" svg:height="0.347cm" svg:x="1.248cm" svg:y="0.805cm">
                <text:p/>
              </draw:rect>
              <draw:rect draw:style-name="gr44" draw:text-style-name="P2" svg:width="0.348cm" svg:height="0.347cm" svg:x="1.594cm" svg:y="0.805cm">
                <text:p/>
              </draw:rect>
              <draw:rect draw:style-name="gr44" draw:text-style-name="P2" svg:width="0.347cm" svg:height="0.347cm" svg:x="1.942cm" svg:y="0.805cm">
                <text:p/>
              </draw:rect>
              <draw:rect draw:style-name="gr44" draw:text-style-name="P2" svg:width="0.347cm" svg:height="0.347cm" svg:x="2.289cm" svg:y="0.805cm">
                <text:p/>
              </draw:rect>
              <draw:rect draw:style-name="gr44" draw:text-style-name="P2" svg:width="0.347cm" svg:height="0.347cm" svg:x="2.636cm" svg:y="0.805cm">
                <text:p/>
              </draw:rect>
              <draw:rect draw:style-name="gr44" draw:text-style-name="P2" svg:width="0.346cm" svg:height="0.347cm" svg:x="2.983cm" svg:y="0.805cm">
                <text:p/>
              </draw:rect>
              <draw:rect draw:style-name="gr44" draw:text-style-name="P2" svg:width="0.348cm" svg:height="0.347cm" svg:x="3.329cm" svg:y="0.805cm">
                <text:p/>
              </draw:rect>
              <draw:rect draw:style-name="gr44" draw:text-style-name="P2" svg:width="0.347cm" svg:height="0.347cm" svg:x="3.677cm" svg:y="0.805cm">
                <text:p/>
              </draw:rect>
              <draw:rect draw:style-name="gr44" draw:text-style-name="P2" svg:width="0.347cm" svg:height="0.347cm" svg:x="4.024cm" svg:y="0.805cm">
                <text:p/>
              </draw:rect>
              <draw:rect draw:style-name="gr45" draw:text-style-name="P2" svg:width="0.347cm" svg:height="0.347cm" svg:x="4.371cm" svg:y="0.805cm">
                <text:p/>
              </draw:rect>
              <draw:rect draw:style-name="gr45" draw:text-style-name="P2" svg:width="0.347cm" svg:height="0.347cm" svg:x="4.718cm" svg:y="0.805cm">
                <text:p/>
              </draw:rect>
              <draw:rect draw:style-name="gr45" draw:text-style-name="P2" svg:width="0.347cm" svg:height="0.347cm" svg:x="5.065cm" svg:y="0.805cm">
                <text:p/>
              </draw:rect>
              <draw:rect draw:style-name="gr45" draw:text-style-name="P2" svg:width="0.347cm" svg:height="0.347cm" svg:x="5.412cm" svg:y="0.805cm">
                <text:p/>
              </draw:rect>
              <draw:rect draw:style-name="gr45" draw:text-style-name="P2" svg:width="0.347cm" svg:height="0.347cm" svg:x="5.759cm" svg:y="0.805cm">
                <text:p/>
              </draw:rect>
              <draw:rect draw:style-name="gr45" draw:text-style-name="P2" svg:width="0.347cm" svg:height="0.347cm" svg:x="6.106cm" svg:y="0.805cm">
                <text:p/>
              </draw:rect>
              <draw:rect draw:style-name="gr45" draw:text-style-name="P2" svg:width="0.347cm" svg:height="0.347cm" svg:x="6.453cm" svg:y="0.805cm">
                <text:p/>
              </draw:rect>
              <draw:rect draw:style-name="gr45" draw:text-style-name="P2" svg:width="0.347cm" svg:height="0.347cm" svg:x="6.8cm" svg:y="0.805cm">
                <text:p/>
              </draw:rect>
              <draw:rect draw:style-name="gr44" draw:text-style-name="P2" svg:width="0.347cm" svg:height="0.348cm" svg:x="0.207cm" svg:y="1.152cm">
                <text:p/>
              </draw:rect>
              <draw:rect draw:style-name="gr44" draw:text-style-name="P2" svg:width="0.346cm" svg:height="0.348cm" svg:x="0.554cm" svg:y="1.152cm">
                <text:p/>
              </draw:rect>
              <draw:rect draw:style-name="gr44" draw:text-style-name="P2" svg:width="0.348cm" svg:height="0.348cm" svg:x="0.9cm" svg:y="1.152cm">
                <text:p/>
              </draw:rect>
              <draw:rect draw:style-name="gr44" draw:text-style-name="P2" svg:width="0.346cm" svg:height="0.348cm" svg:x="1.248cm" svg:y="1.152cm">
                <text:p/>
              </draw:rect>
              <draw:rect draw:style-name="gr44" draw:text-style-name="P2" svg:width="0.348cm" svg:height="0.348cm" svg:x="1.594cm" svg:y="1.152cm">
                <text:p/>
              </draw:rect>
              <draw:rect draw:style-name="gr44" draw:text-style-name="P2" svg:width="0.347cm" svg:height="0.348cm" svg:x="1.942cm" svg:y="1.152cm">
                <text:p/>
              </draw:rect>
              <draw:rect draw:style-name="gr44" draw:text-style-name="P2" svg:width="0.347cm" svg:height="0.348cm" svg:x="2.289cm" svg:y="1.152cm">
                <text:p/>
              </draw:rect>
              <draw:rect draw:style-name="gr44" draw:text-style-name="P2" svg:width="0.347cm" svg:height="0.348cm" svg:x="2.636cm" svg:y="1.152cm">
                <text:p/>
              </draw:rect>
              <draw:rect draw:style-name="gr44" draw:text-style-name="P2" svg:width="0.346cm" svg:height="0.348cm" svg:x="2.983cm" svg:y="1.152cm">
                <text:p/>
              </draw:rect>
              <draw:rect draw:style-name="gr44" draw:text-style-name="P2" svg:width="0.348cm" svg:height="0.348cm" svg:x="3.329cm" svg:y="1.152cm">
                <text:p/>
              </draw:rect>
              <draw:rect draw:style-name="gr44" draw:text-style-name="P2" svg:width="0.347cm" svg:height="0.348cm" svg:x="3.677cm" svg:y="1.152cm">
                <text:p/>
              </draw:rect>
              <draw:rect draw:style-name="gr44" draw:text-style-name="P2" svg:width="0.347cm" svg:height="0.348cm" svg:x="4.024cm" svg:y="1.152cm">
                <text:p/>
              </draw:rect>
              <draw:rect draw:style-name="gr45" draw:text-style-name="P2" svg:width="0.347cm" svg:height="0.348cm" svg:x="4.371cm" svg:y="1.152cm">
                <text:p/>
              </draw:rect>
              <draw:rect draw:style-name="gr45" draw:text-style-name="P2" svg:width="0.347cm" svg:height="0.348cm" svg:x="4.718cm" svg:y="1.152cm">
                <text:p/>
              </draw:rect>
              <draw:rect draw:style-name="gr45" draw:text-style-name="P2" svg:width="0.347cm" svg:height="0.348cm" svg:x="5.065cm" svg:y="1.152cm">
                <text:p/>
              </draw:rect>
              <draw:rect draw:style-name="gr45" draw:text-style-name="P2" svg:width="0.347cm" svg:height="0.348cm" svg:x="5.412cm" svg:y="1.152cm">
                <text:p/>
              </draw:rect>
              <draw:rect draw:style-name="gr45" draw:text-style-name="P2" svg:width="0.347cm" svg:height="0.348cm" svg:x="5.759cm" svg:y="1.152cm">
                <text:p/>
              </draw:rect>
              <draw:rect draw:style-name="gr45" draw:text-style-name="P2" svg:width="0.347cm" svg:height="0.348cm" svg:x="6.106cm" svg:y="1.152cm">
                <text:p/>
              </draw:rect>
              <draw:rect draw:style-name="gr45" draw:text-style-name="P2" svg:width="0.347cm" svg:height="0.348cm" svg:x="6.453cm" svg:y="1.152cm">
                <text:p/>
              </draw:rect>
              <draw:rect draw:style-name="gr45" draw:text-style-name="P2" svg:width="0.347cm" svg:height="0.348cm" svg:x="6.8cm" svg:y="1.152cm">
                <text:p/>
              </draw:rect>
              <draw:rect draw:style-name="gr44" draw:text-style-name="P2" svg:width="0.347cm" svg:height="0.347cm" svg:x="0.207cm" svg:y="1.5cm">
                <text:p/>
              </draw:rect>
              <draw:rect draw:style-name="gr44" draw:text-style-name="P2" svg:width="0.346cm" svg:height="0.347cm" svg:x="0.554cm" svg:y="1.5cm">
                <text:p/>
              </draw:rect>
              <draw:rect draw:style-name="gr44" draw:text-style-name="P2" svg:width="0.348cm" svg:height="0.347cm" svg:x="0.9cm" svg:y="1.5cm">
                <text:p/>
              </draw:rect>
              <draw:rect draw:style-name="gr44" draw:text-style-name="P2" svg:width="0.346cm" svg:height="0.347cm" svg:x="1.248cm" svg:y="1.5cm">
                <text:p/>
              </draw:rect>
              <draw:rect draw:style-name="gr44" draw:text-style-name="P2" svg:width="0.348cm" svg:height="0.347cm" svg:x="1.594cm" svg:y="1.5cm">
                <text:p/>
              </draw:rect>
              <draw:rect draw:style-name="gr44" draw:text-style-name="P2" svg:width="0.347cm" svg:height="0.347cm" svg:x="1.942cm" svg:y="1.5cm">
                <text:p/>
              </draw:rect>
              <draw:rect draw:style-name="gr44" draw:text-style-name="P2" svg:width="0.347cm" svg:height="0.347cm" svg:x="2.289cm" svg:y="1.5cm">
                <text:p/>
              </draw:rect>
              <draw:rect draw:style-name="gr44" draw:text-style-name="P2" svg:width="0.347cm" svg:height="0.347cm" svg:x="2.636cm" svg:y="1.5cm">
                <text:p/>
              </draw:rect>
              <draw:rect draw:style-name="gr44" draw:text-style-name="P2" svg:width="0.346cm" svg:height="0.347cm" svg:x="2.983cm" svg:y="1.5cm">
                <text:p/>
              </draw:rect>
              <draw:rect draw:style-name="gr44" draw:text-style-name="P2" svg:width="0.348cm" svg:height="0.347cm" svg:x="3.329cm" svg:y="1.5cm">
                <text:p/>
              </draw:rect>
              <draw:rect draw:style-name="gr44" draw:text-style-name="P2" svg:width="0.347cm" svg:height="0.347cm" svg:x="3.677cm" svg:y="1.5cm">
                <text:p/>
              </draw:rect>
              <draw:rect draw:style-name="gr44" draw:text-style-name="P2" svg:width="0.347cm" svg:height="0.347cm" svg:x="4.024cm" svg:y="1.5cm">
                <text:p/>
              </draw:rect>
              <draw:rect draw:style-name="gr45" draw:text-style-name="P2" svg:width="0.347cm" svg:height="0.347cm" svg:x="4.371cm" svg:y="1.5cm">
                <text:p/>
              </draw:rect>
              <draw:rect draw:style-name="gr45" draw:text-style-name="P2" svg:width="0.347cm" svg:height="0.347cm" svg:x="4.718cm" svg:y="1.5cm">
                <text:p/>
              </draw:rect>
              <draw:rect draw:style-name="gr45" draw:text-style-name="P2" svg:width="0.347cm" svg:height="0.347cm" svg:x="5.065cm" svg:y="1.5cm">
                <text:p/>
              </draw:rect>
              <draw:rect draw:style-name="gr45" draw:text-style-name="P2" svg:width="0.347cm" svg:height="0.347cm" svg:x="5.412cm" svg:y="1.5cm">
                <text:p/>
              </draw:rect>
              <draw:rect draw:style-name="gr45" draw:text-style-name="P2" svg:width="0.347cm" svg:height="0.347cm" svg:x="5.759cm" svg:y="1.5cm">
                <text:p/>
              </draw:rect>
              <draw:rect draw:style-name="gr45" draw:text-style-name="P2" svg:width="0.347cm" svg:height="0.347cm" svg:x="6.106cm" svg:y="1.5cm">
                <text:p/>
              </draw:rect>
              <draw:rect draw:style-name="gr45" draw:text-style-name="P2" svg:width="0.347cm" svg:height="0.347cm" svg:x="6.453cm" svg:y="1.5cm">
                <text:p/>
              </draw:rect>
              <draw:rect draw:style-name="gr45" draw:text-style-name="P2" svg:width="0.347cm" svg:height="0.347cm" svg:x="6.8cm" svg:y="1.5cm">
                <text:p/>
              </draw:rect>
              <draw:rect draw:style-name="gr44" draw:text-style-name="P2" svg:width="0.347cm" svg:height="0.348cm" svg:x="0.207cm" svg:y="1.847cm">
                <text:p/>
              </draw:rect>
              <draw:rect draw:style-name="gr44" draw:text-style-name="P2" svg:width="0.346cm" svg:height="0.348cm" svg:x="0.554cm" svg:y="1.847cm">
                <text:p/>
              </draw:rect>
              <draw:rect draw:style-name="gr44" draw:text-style-name="P2" svg:width="0.348cm" svg:height="0.348cm" svg:x="0.9cm" svg:y="1.847cm">
                <text:p/>
              </draw:rect>
              <draw:rect draw:style-name="gr44" draw:text-style-name="P2" svg:width="0.346cm" svg:height="0.348cm" svg:x="1.248cm" svg:y="1.847cm">
                <text:p/>
              </draw:rect>
              <draw:rect draw:style-name="gr44" draw:text-style-name="P2" svg:width="0.348cm" svg:height="0.348cm" svg:x="1.594cm" svg:y="1.847cm">
                <text:p/>
              </draw:rect>
              <draw:rect draw:style-name="gr44" draw:text-style-name="P2" svg:width="0.347cm" svg:height="0.348cm" svg:x="1.942cm" svg:y="1.847cm">
                <text:p/>
              </draw:rect>
              <draw:rect draw:style-name="gr44" draw:text-style-name="P2" svg:width="0.347cm" svg:height="0.348cm" svg:x="2.289cm" svg:y="1.847cm">
                <text:p/>
              </draw:rect>
              <draw:rect draw:style-name="gr44" draw:text-style-name="P2" svg:width="0.347cm" svg:height="0.348cm" svg:x="2.636cm" svg:y="1.847cm">
                <text:p/>
              </draw:rect>
              <draw:rect draw:style-name="gr44" draw:text-style-name="P2" svg:width="0.346cm" svg:height="0.348cm" svg:x="2.983cm" svg:y="1.847cm">
                <text:p/>
              </draw:rect>
              <draw:rect draw:style-name="gr44" draw:text-style-name="P2" svg:width="0.348cm" svg:height="0.348cm" svg:x="3.329cm" svg:y="1.847cm">
                <text:p/>
              </draw:rect>
              <draw:rect draw:style-name="gr44" draw:text-style-name="P2" svg:width="0.347cm" svg:height="0.348cm" svg:x="3.677cm" svg:y="1.847cm">
                <text:p/>
              </draw:rect>
              <draw:rect draw:style-name="gr44" draw:text-style-name="P2" svg:width="0.347cm" svg:height="0.348cm" svg:x="4.024cm" svg:y="1.847cm">
                <text:p/>
              </draw:rect>
              <draw:rect draw:style-name="gr45" draw:text-style-name="P2" svg:width="0.347cm" svg:height="0.348cm" svg:x="4.371cm" svg:y="1.847cm">
                <text:p/>
              </draw:rect>
              <draw:rect draw:style-name="gr45" draw:text-style-name="P2" svg:width="0.347cm" svg:height="0.348cm" svg:x="4.718cm" svg:y="1.847cm">
                <text:p/>
              </draw:rect>
              <draw:rect draw:style-name="gr45" draw:text-style-name="P2" svg:width="0.347cm" svg:height="0.348cm" svg:x="5.065cm" svg:y="1.847cm">
                <text:p/>
              </draw:rect>
              <draw:rect draw:style-name="gr45" draw:text-style-name="P2" svg:width="0.347cm" svg:height="0.348cm" svg:x="5.412cm" svg:y="1.847cm">
                <text:p/>
              </draw:rect>
              <draw:rect draw:style-name="gr45" draw:text-style-name="P2" svg:width="0.347cm" svg:height="0.348cm" svg:x="5.759cm" svg:y="1.847cm">
                <text:p/>
              </draw:rect>
              <draw:rect draw:style-name="gr45" draw:text-style-name="P2" svg:width="0.347cm" svg:height="0.348cm" svg:x="6.106cm" svg:y="1.847cm">
                <text:p/>
              </draw:rect>
              <draw:rect draw:style-name="gr45" draw:text-style-name="P2" svg:width="0.347cm" svg:height="0.348cm" svg:x="6.453cm" svg:y="1.847cm">
                <text:p/>
              </draw:rect>
              <draw:rect draw:style-name="gr45" draw:text-style-name="P2" svg:width="0.347cm" svg:height="0.348cm" svg:x="6.8cm" svg:y="1.847cm">
                <text:p/>
              </draw:rect>
            </draw:g>
          </table:table-cell>
          <table:table-cell table:style-name="ce83"/>
          <table:table-cell table:style-name="Default" table:number-columns-repeated="2"/>
          <table:table-cell table:style-name="ce50" table:formula="oooc:=IF(OR(ISFORMULA([.B32]);ISBLANK([.H32]));&quot;&quot;;IF(ISERROR(FIND(&quot;|&quot;&amp; SUBSTITUTE([.B32];&quot; &quot;;&quot;&quot;) &amp;&quot;|&quot;;&quot;|&quot; &amp; SUBSTITUTE([.H32];&quot; &quot;;&quot;&quot;) &amp;&quot;|&quot;));0;1))">
            <text:p/>
          </table:table-cell>
          <table:table-cell table:style-name="ce45" table:formula="oooc:=IF([.E32]=&quot;&quot;;&quot;&quot;;IF([$Namen.$G$2]=[$Namen.$I$1];IF([.E32]&gt;0;&quot;&quot;;&quot;&quot;);&quot; &quot;))">
            <text:p/>
          </table:table-cell>
          <table:table-cell/>
          <table:table-cell table:style-name="Unsichtbar"/>
          <table:table-cell table:style-name="Unsichtbar"/>
          <table:table-cell table:number-columns-repeated="247"/>
        </table:table-row>
        <table:table-row table:style-name="ro1">
          <table:table-cell/>
          <table:table-cell table:style-name="ce83"/>
          <table:table-cell table:style-name="Default" table:number-columns-repeated="2"/>
          <table:table-cell table:style-name="ce50" table:formula="oooc:=IF(OR(ISFORMULA([.B33]);ISBLANK([.H33]));&quot;&quot;;IF(ISERROR(FIND(&quot;|&quot;&amp; SUBSTITUTE([.B33];&quot; &quot;;&quot;&quot;) &amp;&quot;|&quot;;&quot;|&quot; &amp; SUBSTITUTE([.H33];&quot; &quot;;&quot;&quot;) &amp;&quot;|&quot;));0;1))" office:value-type="float" office:value="0">
            <text:p>0</text:p>
          </table:table-cell>
          <table:table-cell table:style-name="ce45" table:formula="oooc:=IF([.E33]=&quot;&quot;;&quot;&quot;;IF([$Namen.$G$2]=[$Namen.$I$1];IF([.E33]&gt;0;&quot;&quot;;&quot;&quot;);&quot; &quot;))" office:value-type="string" office:string-value=" ">
            <text:p><text:s/></text:p>
          </table:table-cell>
          <table:table-cell/>
          <table:table-cell table:style-name="Unsichtbar" table:formula="oooc:=TEXT([.I33]*100;&quot;Standard&quot;)&amp;&quot;%|&quot;&amp;TEXT([.I33];&quot;0,0%&quot;)" office:value-type="string" office:string-value="52%|52,0%">
            <text:p>52%|52,0%</text:p>
          </table:table-cell>
          <table:table-cell office:value-type="float" office:value="0.52">
            <text:p>0,52</text:p>
          </table:table-cell>
          <table:table-cell table:number-columns-repeated="247"/>
        </table:table-row>
        <table:table-row table:style-name="ro1">
          <table:table-cell/>
          <table:table-cell table:style-name="ce83"/>
          <table:table-cell table:style-name="Default" table:number-columns-repeated="2"/>
          <table:table-cell table:style-name="ce50" table:formula="oooc:=IF(OR(ISFORMULA([.B34]);ISBLANK([.H34]));&quot;&quot;;IF(ISERROR(FIND(&quot;|&quot;&amp; SUBSTITUTE([.B34];&quot; &quot;;&quot;&quot;) &amp;&quot;|&quot;;&quot;|&quot; &amp; SUBSTITUTE([.H34];&quot; &quot;;&quot;&quot;) &amp;&quot;|&quot;));0;1))">
            <text:p/>
          </table:table-cell>
          <table:table-cell table:style-name="ce45" table:formula="oooc:=IF([.E34]=&quot;&quot;;&quot;&quot;;IF([$Namen.$G$2]=[$Namen.$I$1];IF([.E34]&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35]);ISBLANK([.H35]));&quot;&quot;;IF(ISERROR(FIND(&quot;|&quot;&amp; SUBSTITUTE([.B35];&quot; &quot;;&quot;&quot;) &amp;&quot;|&quot;;&quot;|&quot; &amp; SUBSTITUTE([.H35];&quot; &quot;;&quot;&quot;) &amp;&quot;|&quot;));0;1))">
            <text:p/>
          </table:table-cell>
          <table:table-cell table:style-name="ce45" table:formula="oooc:=IF([.E35]=&quot;&quot;;&quot;&quot;;IF([$Namen.$G$2]=[$Namen.$I$1];IF([.E35]&gt;0;&quot;&quot;;&quot;&quot;);&quot; &quot;))">
            <text:p/>
          </table:table-cell>
          <table:table-cell/>
          <table:table-cell/>
          <table:table-cell table:number-columns-repeated="248"/>
        </table:table-row>
        <table:table-row table:style-name="ro1">
          <table:table-cell>
            <draw:g table:end-cell-address="Tabelle3.A41" table:end-x="7.198cm" table:end-y="0.091cm" draw:z-index="6">
              <draw:rect draw:style-name="gr44" draw:text-style-name="P2" svg:width="0.302cm" svg:height="0.303cm" svg:x="4.177cm" svg:y="0.165cm">
                <text:p/>
              </draw:rect>
              <draw:rect draw:style-name="gr44" draw:text-style-name="P2" svg:width="0.303cm" svg:height="0.303cm" svg:x="4.479cm" svg:y="0.165cm">
                <text:p/>
              </draw:rect>
              <draw:rect draw:style-name="gr44" draw:text-style-name="P2" svg:width="0.301cm" svg:height="0.303cm" svg:x="4.782cm" svg:y="0.165cm">
                <text:p/>
              </draw:rect>
              <draw:rect draw:style-name="gr44" draw:text-style-name="P2" svg:width="0.303cm" svg:height="0.303cm" svg:x="5.083cm" svg:y="0.165cm">
                <text:p/>
              </draw:rect>
              <draw:rect draw:style-name="gr44" draw:text-style-name="P2" svg:width="0.302cm" svg:height="0.303cm" svg:x="5.386cm" svg:y="0.165cm">
                <text:p/>
              </draw:rect>
              <draw:rect draw:style-name="gr44" draw:text-style-name="P2" svg:width="0.301cm" svg:height="0.303cm" svg:x="5.688cm" svg:y="0.165cm">
                <text:p/>
              </draw:rect>
              <draw:rect draw:style-name="gr44" draw:text-style-name="P2" svg:width="0.302cm" svg:height="0.303cm" svg:x="5.989cm" svg:y="0.165cm">
                <text:p/>
              </draw:rect>
              <draw:rect draw:style-name="gr44" draw:text-style-name="P2" svg:width="0.302cm" svg:height="0.303cm" svg:x="6.291cm" svg:y="0.165cm">
                <text:p/>
              </draw:rect>
              <draw:rect draw:style-name="gr44" draw:text-style-name="P2" svg:width="0.302cm" svg:height="0.303cm" svg:x="6.593cm" svg:y="0.165cm">
                <text:p/>
              </draw:rect>
              <draw:rect draw:style-name="gr44" draw:text-style-name="P2" svg:width="0.303cm" svg:height="0.303cm" svg:x="6.895cm" svg:y="0.165cm">
                <text:p/>
              </draw:rect>
              <draw:rect draw:style-name="gr44" draw:text-style-name="P2" svg:width="0.302cm" svg:height="0.303cm" svg:x="4.177cm" svg:y="0.468cm">
                <text:p/>
              </draw:rect>
              <draw:rect draw:style-name="gr44" draw:text-style-name="P2" svg:width="0.303cm" svg:height="0.303cm" svg:x="4.479cm" svg:y="0.468cm">
                <text:p/>
              </draw:rect>
              <draw:rect draw:style-name="gr44" draw:text-style-name="P2" svg:width="0.301cm" svg:height="0.303cm" svg:x="4.782cm" svg:y="0.468cm">
                <text:p/>
              </draw:rect>
              <draw:rect draw:style-name="gr44" draw:text-style-name="P2" svg:width="0.303cm" svg:height="0.303cm" svg:x="5.083cm" svg:y="0.468cm">
                <text:p/>
              </draw:rect>
              <draw:rect draw:style-name="gr44" draw:text-style-name="P2" svg:width="0.302cm" svg:height="0.303cm" svg:x="5.386cm" svg:y="0.468cm">
                <text:p/>
              </draw:rect>
              <draw:rect draw:style-name="gr44" draw:text-style-name="P2" svg:width="0.301cm" svg:height="0.303cm" svg:x="5.688cm" svg:y="0.468cm">
                <text:p/>
              </draw:rect>
              <draw:rect draw:style-name="gr44" draw:text-style-name="P2" svg:width="0.302cm" svg:height="0.303cm" svg:x="5.989cm" svg:y="0.468cm">
                <text:p/>
              </draw:rect>
              <draw:rect draw:style-name="gr44" draw:text-style-name="P2" svg:width="0.302cm" svg:height="0.303cm" svg:x="6.291cm" svg:y="0.468cm">
                <text:p/>
              </draw:rect>
              <draw:rect draw:style-name="gr44" draw:text-style-name="P2" svg:width="0.302cm" svg:height="0.303cm" svg:x="6.593cm" svg:y="0.468cm">
                <text:p/>
              </draw:rect>
              <draw:rect draw:style-name="gr44" draw:text-style-name="P2" svg:width="0.303cm" svg:height="0.303cm" svg:x="6.895cm" svg:y="0.468cm">
                <text:p/>
              </draw:rect>
              <draw:rect draw:style-name="gr44" draw:text-style-name="P2" svg:width="0.302cm" svg:height="0.302cm" svg:x="4.177cm" svg:y="0.771cm">
                <text:p/>
              </draw:rect>
              <draw:rect draw:style-name="gr44" draw:text-style-name="P2" svg:width="0.303cm" svg:height="0.302cm" svg:x="4.479cm" svg:y="0.771cm">
                <text:p/>
              </draw:rect>
              <draw:rect draw:style-name="gr44" draw:text-style-name="P2" svg:width="0.301cm" svg:height="0.302cm" svg:x="4.782cm" svg:y="0.771cm">
                <text:p/>
              </draw:rect>
              <draw:rect draw:style-name="gr44" draw:text-style-name="P2" svg:width="0.303cm" svg:height="0.302cm" svg:x="5.083cm" svg:y="0.771cm">
                <text:p/>
              </draw:rect>
              <draw:rect draw:style-name="gr44" draw:text-style-name="P2" svg:width="0.302cm" svg:height="0.302cm" svg:x="5.386cm" svg:y="0.771cm">
                <text:p/>
              </draw:rect>
              <draw:rect draw:style-name="gr44" draw:text-style-name="P2" svg:width="0.301cm" svg:height="0.302cm" svg:x="5.688cm" svg:y="0.771cm">
                <text:p/>
              </draw:rect>
              <draw:rect draw:style-name="gr44" draw:text-style-name="P2" svg:width="0.302cm" svg:height="0.302cm" svg:x="5.989cm" svg:y="0.771cm">
                <text:p/>
              </draw:rect>
              <draw:rect draw:style-name="gr44" draw:text-style-name="P2" svg:width="0.302cm" svg:height="0.302cm" svg:x="6.291cm" svg:y="0.771cm">
                <text:p/>
              </draw:rect>
              <draw:rect draw:style-name="gr44" draw:text-style-name="P2" svg:width="0.302cm" svg:height="0.302cm" svg:x="6.593cm" svg:y="0.771cm">
                <text:p/>
              </draw:rect>
              <draw:rect draw:style-name="gr44" draw:text-style-name="P2" svg:width="0.303cm" svg:height="0.302cm" svg:x="6.895cm" svg:y="0.771cm">
                <text:p/>
              </draw:rect>
              <draw:rect draw:style-name="gr44" draw:text-style-name="P2" svg:width="0.302cm" svg:height="0.303cm" svg:x="4.177cm" svg:y="1.073cm">
                <text:p/>
              </draw:rect>
              <draw:rect draw:style-name="gr44" draw:text-style-name="P2" svg:width="0.303cm" svg:height="0.303cm" svg:x="4.479cm" svg:y="1.073cm">
                <text:p/>
              </draw:rect>
              <draw:rect draw:style-name="gr44" draw:text-style-name="P2" svg:width="0.301cm" svg:height="0.303cm" svg:x="4.782cm" svg:y="1.073cm">
                <text:p/>
              </draw:rect>
              <draw:rect draw:style-name="gr44" draw:text-style-name="P2" svg:width="0.303cm" svg:height="0.303cm" svg:x="5.083cm" svg:y="1.073cm">
                <text:p/>
              </draw:rect>
              <draw:rect draw:style-name="gr44" draw:text-style-name="P2" svg:width="0.302cm" svg:height="0.303cm" svg:x="5.386cm" svg:y="1.073cm">
                <text:p/>
              </draw:rect>
              <draw:rect draw:style-name="gr44" draw:text-style-name="P2" svg:width="0.301cm" svg:height="0.303cm" svg:x="5.688cm" svg:y="1.073cm">
                <text:p/>
              </draw:rect>
              <draw:rect draw:style-name="gr44" draw:text-style-name="P2" svg:width="0.302cm" svg:height="0.303cm" svg:x="5.989cm" svg:y="1.073cm">
                <text:p/>
              </draw:rect>
              <draw:rect draw:style-name="gr44" draw:text-style-name="P2" svg:width="0.302cm" svg:height="0.303cm" svg:x="6.291cm" svg:y="1.073cm">
                <text:p/>
              </draw:rect>
              <draw:rect draw:style-name="gr44" draw:text-style-name="P2" svg:width="0.302cm" svg:height="0.303cm" svg:x="6.593cm" svg:y="1.073cm">
                <text:p/>
              </draw:rect>
              <draw:rect draw:style-name="gr44" draw:text-style-name="P2" svg:width="0.303cm" svg:height="0.303cm" svg:x="6.895cm" svg:y="1.073cm">
                <text:p/>
              </draw:rect>
              <draw:rect draw:style-name="gr44" draw:text-style-name="P2" svg:width="0.302cm" svg:height="0.303cm" svg:x="4.177cm" svg:y="1.376cm">
                <text:p/>
              </draw:rect>
              <draw:rect draw:style-name="gr44" draw:text-style-name="P2" svg:width="0.303cm" svg:height="0.303cm" svg:x="4.479cm" svg:y="1.376cm">
                <text:p/>
              </draw:rect>
              <draw:rect draw:style-name="gr44" draw:text-style-name="P2" svg:width="0.301cm" svg:height="0.303cm" svg:x="4.782cm" svg:y="1.376cm">
                <text:p/>
              </draw:rect>
              <draw:rect draw:style-name="gr44" draw:text-style-name="P2" svg:width="0.303cm" svg:height="0.303cm" svg:x="5.083cm" svg:y="1.376cm">
                <text:p/>
              </draw:rect>
              <draw:rect draw:style-name="gr44" draw:text-style-name="P2" svg:width="0.302cm" svg:height="0.303cm" svg:x="5.386cm" svg:y="1.376cm">
                <text:p/>
              </draw:rect>
              <draw:rect draw:style-name="gr44" draw:text-style-name="P2" svg:width="0.301cm" svg:height="0.303cm" svg:x="5.688cm" svg:y="1.376cm">
                <text:p/>
              </draw:rect>
              <draw:rect draw:style-name="gr44" draw:text-style-name="P2" svg:width="0.302cm" svg:height="0.303cm" svg:x="5.989cm" svg:y="1.376cm">
                <text:p/>
              </draw:rect>
              <draw:rect draw:style-name="gr44" draw:text-style-name="P2" svg:width="0.302cm" svg:height="0.303cm" svg:x="6.291cm" svg:y="1.376cm">
                <text:p/>
              </draw:rect>
              <draw:rect draw:style-name="gr44" draw:text-style-name="P2" svg:width="0.302cm" svg:height="0.303cm" svg:x="6.593cm" svg:y="1.376cm">
                <text:p/>
              </draw:rect>
              <draw:rect draw:style-name="gr44" draw:text-style-name="P2" svg:width="0.303cm" svg:height="0.303cm" svg:x="6.895cm" svg:y="1.376cm">
                <text:p/>
              </draw:rect>
              <draw:rect draw:style-name="gr44" draw:text-style-name="P2" svg:width="0.302cm" svg:height="0.302cm" svg:x="4.177cm" svg:y="1.679cm">
                <text:p/>
              </draw:rect>
              <draw:rect draw:style-name="gr44" draw:text-style-name="P2" svg:width="0.303cm" svg:height="0.302cm" svg:x="4.479cm" svg:y="1.679cm">
                <text:p/>
              </draw:rect>
              <draw:rect draw:style-name="gr44" draw:text-style-name="P2" svg:width="0.301cm" svg:height="0.302cm" svg:x="4.782cm" svg:y="1.679cm">
                <text:p/>
              </draw:rect>
              <draw:rect draw:style-name="gr44" draw:text-style-name="P2" svg:width="0.303cm" svg:height="0.302cm" svg:x="5.083cm" svg:y="1.679cm">
                <text:p/>
              </draw:rect>
              <draw:rect draw:style-name="gr44" draw:text-style-name="P2" svg:width="0.302cm" svg:height="0.302cm" svg:x="5.386cm" svg:y="1.679cm">
                <text:p/>
              </draw:rect>
              <draw:rect draw:style-name="gr44" draw:text-style-name="P2" svg:width="0.301cm" svg:height="0.302cm" svg:x="5.688cm" svg:y="1.679cm">
                <text:p/>
              </draw:rect>
              <draw:rect draw:style-name="gr45" draw:text-style-name="P2" svg:width="0.302cm" svg:height="0.302cm" svg:x="5.989cm" svg:y="1.679cm">
                <text:p/>
              </draw:rect>
              <draw:rect draw:style-name="gr44" draw:text-style-name="P2" svg:width="0.302cm" svg:height="0.302cm" svg:x="6.291cm" svg:y="1.679cm">
                <text:p/>
              </draw:rect>
              <draw:rect draw:style-name="gr44" draw:text-style-name="P2" svg:width="0.302cm" svg:height="0.302cm" svg:x="6.593cm" svg:y="1.679cm">
                <text:p/>
              </draw:rect>
              <draw:rect draw:style-name="gr44" draw:text-style-name="P2" svg:width="0.303cm" svg:height="0.302cm" svg:x="6.895cm" svg:y="1.679cm">
                <text:p/>
              </draw:rect>
              <draw:rect draw:style-name="gr44" draw:text-style-name="P2" svg:width="0.302cm" svg:height="0.303cm" svg:x="4.177cm" svg:y="1.981cm">
                <text:p/>
              </draw:rect>
              <draw:rect draw:style-name="gr44" draw:text-style-name="P2" svg:width="0.303cm" svg:height="0.303cm" svg:x="4.479cm" svg:y="1.981cm">
                <text:p/>
              </draw:rect>
              <draw:rect draw:style-name="gr44" draw:text-style-name="P2" svg:width="0.301cm" svg:height="0.303cm" svg:x="4.782cm" svg:y="1.981cm">
                <text:p/>
              </draw:rect>
              <draw:rect draw:style-name="gr44" draw:text-style-name="P2" svg:width="0.303cm" svg:height="0.303cm" svg:x="5.083cm" svg:y="1.981cm">
                <text:p/>
              </draw:rect>
              <draw:rect draw:style-name="gr44" draw:text-style-name="P2" svg:width="0.302cm" svg:height="0.303cm" svg:x="5.386cm" svg:y="1.981cm">
                <text:p/>
              </draw:rect>
              <draw:rect draw:style-name="gr44" draw:text-style-name="P2" svg:width="0.301cm" svg:height="0.303cm" svg:x="5.688cm" svg:y="1.981cm">
                <text:p/>
              </draw:rect>
              <draw:rect draw:style-name="gr44" draw:text-style-name="P2" svg:width="0.302cm" svg:height="0.303cm" svg:x="5.989cm" svg:y="1.981cm">
                <text:p/>
              </draw:rect>
              <draw:rect draw:style-name="gr44" draw:text-style-name="P2" svg:width="0.302cm" svg:height="0.303cm" svg:x="6.291cm" svg:y="1.981cm">
                <text:p/>
              </draw:rect>
              <draw:rect draw:style-name="gr44" draw:text-style-name="P2" svg:width="0.302cm" svg:height="0.303cm" svg:x="6.593cm" svg:y="1.981cm">
                <text:p/>
              </draw:rect>
              <draw:rect draw:style-name="gr44" draw:text-style-name="P2" svg:width="0.303cm" svg:height="0.303cm" svg:x="6.895cm" svg:y="1.981cm">
                <text:p/>
              </draw:rect>
              <draw:rect draw:style-name="gr44" draw:text-style-name="P2" svg:width="0.302cm" svg:height="0.302cm" svg:x="4.177cm" svg:y="2.284cm">
                <text:p/>
              </draw:rect>
              <draw:rect draw:style-name="gr44" draw:text-style-name="P2" svg:width="0.303cm" svg:height="0.302cm" svg:x="4.479cm" svg:y="2.284cm">
                <text:p/>
              </draw:rect>
              <draw:rect draw:style-name="gr44" draw:text-style-name="P2" svg:width="0.301cm" svg:height="0.302cm" svg:x="4.782cm" svg:y="2.284cm">
                <text:p/>
              </draw:rect>
              <draw:rect draw:style-name="gr44" draw:text-style-name="P2" svg:width="0.303cm" svg:height="0.302cm" svg:x="5.083cm" svg:y="2.284cm">
                <text:p/>
              </draw:rect>
              <draw:rect draw:style-name="gr44" draw:text-style-name="P2" svg:width="0.302cm" svg:height="0.302cm" svg:x="5.386cm" svg:y="2.284cm">
                <text:p/>
              </draw:rect>
              <draw:rect draw:style-name="gr44" draw:text-style-name="P2" svg:width="0.301cm" svg:height="0.302cm" svg:x="5.688cm" svg:y="2.284cm">
                <text:p/>
              </draw:rect>
              <draw:rect draw:style-name="gr44" draw:text-style-name="P2" svg:width="0.302cm" svg:height="0.302cm" svg:x="5.989cm" svg:y="2.284cm">
                <text:p/>
              </draw:rect>
              <draw:rect draw:style-name="gr44" draw:text-style-name="P2" svg:width="0.302cm" svg:height="0.302cm" svg:x="6.291cm" svg:y="2.284cm">
                <text:p/>
              </draw:rect>
              <draw:rect draw:style-name="gr44" draw:text-style-name="P2" svg:width="0.302cm" svg:height="0.302cm" svg:x="6.593cm" svg:y="2.284cm">
                <text:p/>
              </draw:rect>
              <draw:rect draw:style-name="gr44" draw:text-style-name="P2" svg:width="0.303cm" svg:height="0.302cm" svg:x="6.895cm" svg:y="2.284cm">
                <text:p/>
              </draw:rect>
              <draw:rect draw:style-name="gr44" draw:text-style-name="P2" svg:width="0.302cm" svg:height="0.303cm" svg:x="4.177cm" svg:y="2.586cm">
                <text:p/>
              </draw:rect>
              <draw:rect draw:style-name="gr44" draw:text-style-name="P2" svg:width="0.303cm" svg:height="0.303cm" svg:x="4.479cm" svg:y="2.586cm">
                <text:p/>
              </draw:rect>
              <draw:rect draw:style-name="gr44" draw:text-style-name="P2" svg:width="0.301cm" svg:height="0.303cm" svg:x="4.782cm" svg:y="2.586cm">
                <text:p/>
              </draw:rect>
              <draw:rect draw:style-name="gr44" draw:text-style-name="P2" svg:width="0.303cm" svg:height="0.303cm" svg:x="5.083cm" svg:y="2.586cm">
                <text:p/>
              </draw:rect>
              <draw:rect draw:style-name="gr44" draw:text-style-name="P2" svg:width="0.302cm" svg:height="0.303cm" svg:x="5.386cm" svg:y="2.586cm">
                <text:p/>
              </draw:rect>
              <draw:rect draw:style-name="gr44" draw:text-style-name="P2" svg:width="0.301cm" svg:height="0.303cm" svg:x="5.688cm" svg:y="2.586cm">
                <text:p/>
              </draw:rect>
              <draw:rect draw:style-name="gr44" draw:text-style-name="P2" svg:width="0.302cm" svg:height="0.303cm" svg:x="5.989cm" svg:y="2.586cm">
                <text:p/>
              </draw:rect>
              <draw:rect draw:style-name="gr44" draw:text-style-name="P2" svg:width="0.302cm" svg:height="0.303cm" svg:x="6.291cm" svg:y="2.586cm">
                <text:p/>
              </draw:rect>
              <draw:rect draw:style-name="gr44" draw:text-style-name="P2" svg:width="0.302cm" svg:height="0.303cm" svg:x="6.593cm" svg:y="2.586cm">
                <text:p/>
              </draw:rect>
              <draw:rect draw:style-name="gr44" draw:text-style-name="P2" svg:width="0.303cm" svg:height="0.303cm" svg:x="6.895cm" svg:y="2.586cm">
                <text:p/>
              </draw:rect>
              <draw:rect draw:style-name="gr44" draw:text-style-name="P2" svg:width="0.302cm" svg:height="0.303cm" svg:x="4.177cm" svg:y="2.889cm">
                <text:p/>
              </draw:rect>
              <draw:rect draw:style-name="gr44" draw:text-style-name="P2" svg:width="0.303cm" svg:height="0.303cm" svg:x="4.479cm" svg:y="2.889cm">
                <text:p/>
              </draw:rect>
              <draw:rect draw:style-name="gr44" draw:text-style-name="P2" svg:width="0.301cm" svg:height="0.303cm" svg:x="4.782cm" svg:y="2.889cm">
                <text:p/>
              </draw:rect>
              <draw:rect draw:style-name="gr44" draw:text-style-name="P2" svg:width="0.303cm" svg:height="0.303cm" svg:x="5.083cm" svg:y="2.889cm">
                <text:p/>
              </draw:rect>
              <draw:rect draw:style-name="gr44" draw:text-style-name="P2" svg:width="0.302cm" svg:height="0.303cm" svg:x="5.386cm" svg:y="2.889cm">
                <text:p/>
              </draw:rect>
              <draw:rect draw:style-name="gr44" draw:text-style-name="P2" svg:width="0.301cm" svg:height="0.303cm" svg:x="5.688cm" svg:y="2.889cm">
                <text:p/>
              </draw:rect>
              <draw:rect draw:style-name="gr44" draw:text-style-name="P2" svg:width="0.302cm" svg:height="0.303cm" svg:x="5.989cm" svg:y="2.889cm">
                <text:p/>
              </draw:rect>
              <draw:rect draw:style-name="gr44" draw:text-style-name="P2" svg:width="0.302cm" svg:height="0.303cm" svg:x="6.291cm" svg:y="2.889cm">
                <text:p/>
              </draw:rect>
              <draw:rect draw:style-name="gr44" draw:text-style-name="P2" svg:width="0.302cm" svg:height="0.303cm" svg:x="6.593cm" svg:y="2.889cm">
                <text:p/>
              </draw:rect>
              <draw:rect draw:style-name="gr44" draw:text-style-name="P2" svg:width="0.303cm" svg:height="0.303cm" svg:x="6.895cm" svg:y="2.889cm">
                <text:p/>
              </draw:rect>
            </draw:g>
          </table:table-cell>
          <table:table-cell table:style-name="ce83"/>
          <table:table-cell table:style-name="Default" table:number-columns-repeated="2"/>
          <table:table-cell table:style-name="ce50" table:formula="oooc:=IF(OR(ISFORMULA([.B36]);ISBLANK([.H36]));&quot;&quot;;IF(ISERROR(FIND(&quot;|&quot;&amp; SUBSTITUTE([.B36];&quot; &quot;;&quot;&quot;) &amp;&quot;|&quot;;&quot;|&quot; &amp; SUBSTITUTE([.H36];&quot; &quot;;&quot;&quot;) &amp;&quot;|&quot;));0;1))">
            <text:p/>
          </table:table-cell>
          <table:table-cell table:style-name="ce45" table:formula="oooc:=IF([.E36]=&quot;&quot;;&quot;&quot;;IF([$Namen.$G$2]=[$Namen.$I$1];IF([.E36]&gt;0;&quot;&quot;;&quot;&quot;);&quot; &quot;))">
            <text:p/>
          </table:table-cell>
          <table:table-cell/>
          <table:table-cell table:style-name="Unsichtbar"/>
          <table:table-cell table:style-name="Unsichtbar"/>
          <table:table-cell table:number-columns-repeated="247"/>
        </table:table-row>
        <table:table-row table:style-name="ro1">
          <table:table-cell/>
          <table:table-cell table:style-name="ce83"/>
          <table:table-cell table:style-name="Default" table:number-columns-repeated="2"/>
          <table:table-cell table:style-name="ce50" table:formula="oooc:=IF(OR(ISFORMULA([.B37]);ISBLANK([.H37]));&quot;&quot;;IF(ISERROR(FIND(&quot;|&quot;&amp; SUBSTITUTE([.B37];&quot; &quot;;&quot;&quot;) &amp;&quot;|&quot;;&quot;|&quot; &amp; SUBSTITUTE([.H37];&quot; &quot;;&quot;&quot;) &amp;&quot;|&quot;));0;1))" office:value-type="float" office:value="0">
            <text:p>0</text:p>
          </table:table-cell>
          <table:table-cell table:style-name="ce45" table:formula="oooc:=IF([.E37]=&quot;&quot;;&quot;&quot;;IF([$Namen.$G$2]=[$Namen.$I$1];IF([.E37]&gt;0;&quot;&quot;;&quot;&quot;);&quot; &quot;))" office:value-type="string" office:string-value=" ">
            <text:p><text:s/></text:p>
          </table:table-cell>
          <table:table-cell/>
          <table:table-cell table:style-name="Unsichtbar" table:formula="oooc:=TEXT([.I37]*100;&quot;Standard&quot;)&amp;&quot;%|&quot;&amp;TEXT([.I37];&quot;0,0%&quot;)" office:value-type="string" office:string-value="1%|1,0%">
            <text:p>1%|1,0%</text:p>
          </table:table-cell>
          <table:table-cell office:value-type="float" office:value="0.01">
            <text:p>0,01</text:p>
          </table:table-cell>
          <table:table-cell table:number-columns-repeated="247"/>
        </table:table-row>
        <table:table-row table:style-name="ro1">
          <table:table-cell/>
          <table:table-cell table:style-name="ce83"/>
          <table:table-cell table:style-name="Default" table:number-columns-repeated="2"/>
          <table:table-cell table:style-name="ce50" table:formula="oooc:=IF(OR(ISFORMULA([.B38]);ISBLANK([.H38]));&quot;&quot;;IF(ISERROR(FIND(&quot;|&quot;&amp; SUBSTITUTE([.B38];&quot; &quot;;&quot;&quot;) &amp;&quot;|&quot;;&quot;|&quot; &amp; SUBSTITUTE([.H38];&quot; &quot;;&quot;&quot;) &amp;&quot;|&quot;));0;1))">
            <text:p/>
          </table:table-cell>
          <table:table-cell table:style-name="ce45" table:formula="oooc:=IF([.E38]=&quot;&quot;;&quot;&quot;;IF([$Namen.$G$2]=[$Namen.$I$1];IF([.E38]&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39]);ISBLANK([.H39]));&quot;&quot;;IF(ISERROR(FIND(&quot;|&quot;&amp; SUBSTITUTE([.B39];&quot; &quot;;&quot;&quot;) &amp;&quot;|&quot;;&quot;|&quot; &amp; SUBSTITUTE([.H39];&quot; &quot;;&quot;&quot;) &amp;&quot;|&quot;));0;1))">
            <text:p/>
          </table:table-cell>
          <table:table-cell table:style-name="ce45" table:formula="oooc:=IF([.E39]=&quot;&quot;;&quot;&quot;;IF([$Namen.$G$2]=[$Namen.$I$1];IF([.E39]&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40]);ISBLANK([.H40]));&quot;&quot;;IF(ISERROR(FIND(&quot;|&quot;&amp; SUBSTITUTE([.B40];&quot; &quot;;&quot;&quot;) &amp;&quot;|&quot;;&quot;|&quot; &amp; SUBSTITUTE([.H40];&quot; &quot;;&quot;&quot;) &amp;&quot;|&quot;));0;1))">
            <text:p/>
          </table:table-cell>
          <table:table-cell table:style-name="ce45" table:formula="oooc:=IF([.E40]=&quot;&quot;;&quot;&quot;;IF([$Namen.$G$2]=[$Namen.$I$1];IF([.E40]&gt;0;&quot;&quot;;&quot;&quot;);&quot; &quot;))">
            <text:p/>
          </table:table-cell>
          <table:table-cell/>
          <table:table-cell/>
          <table:table-cell table:number-columns-repeated="248"/>
        </table:table-row>
        <table:table-row table:style-name="ro1">
          <table:table-cell>
            <draw:g table:end-cell-address="Tabelle3.A46" table:end-x="7.152cm" table:end-y="0.428cm" draw:z-index="7">
              <draw:rect draw:style-name="gr44" draw:text-style-name="P2" svg:width="0.293cm" svg:height="0.294cm" svg:x="4.214cm" svg:y="0.587cm">
                <text:p/>
              </draw:rect>
              <draw:rect draw:style-name="gr44" draw:text-style-name="P2" svg:width="0.295cm" svg:height="0.294cm" svg:x="4.507cm" svg:y="0.587cm">
                <text:p/>
              </draw:rect>
              <draw:rect draw:style-name="gr44" draw:text-style-name="P2" svg:width="0.293cm" svg:height="0.294cm" svg:x="4.802cm" svg:y="0.587cm">
                <text:p/>
              </draw:rect>
              <draw:rect draw:style-name="gr44" draw:text-style-name="P2" svg:width="0.294cm" svg:height="0.294cm" svg:x="5.095cm" svg:y="0.587cm">
                <text:p/>
              </draw:rect>
              <draw:rect draw:style-name="gr44" draw:text-style-name="P2" svg:width="0.293cm" svg:height="0.294cm" svg:x="5.389cm" svg:y="0.587cm">
                <text:p/>
              </draw:rect>
              <draw:rect draw:style-name="gr44" draw:text-style-name="P2" svg:width="0.295cm" svg:height="0.294cm" svg:x="5.682cm" svg:y="0.587cm">
                <text:p/>
              </draw:rect>
              <draw:rect draw:style-name="gr44" draw:text-style-name="P2" svg:width="0.293cm" svg:height="0.294cm" svg:x="5.977cm" svg:y="0.587cm">
                <text:p/>
              </draw:rect>
              <draw:rect draw:style-name="gr44" draw:text-style-name="P2" svg:width="0.294cm" svg:height="0.294cm" svg:x="6.27cm" svg:y="0.587cm">
                <text:p/>
              </draw:rect>
              <draw:rect draw:style-name="gr44" draw:text-style-name="P2" svg:width="0.295cm" svg:height="0.294cm" svg:x="6.564cm" svg:y="0.587cm">
                <text:p/>
              </draw:rect>
              <draw:rect draw:style-name="gr44" draw:text-style-name="P2" svg:width="0.293cm" svg:height="0.294cm" svg:x="6.859cm" svg:y="0.587cm">
                <text:p/>
              </draw:rect>
              <draw:rect draw:style-name="gr44" draw:text-style-name="P2" svg:width="0.293cm" svg:height="0.295cm" svg:x="4.214cm" svg:y="0.881cm">
                <text:p/>
              </draw:rect>
              <draw:rect draw:style-name="gr44" draw:text-style-name="P2" svg:width="0.295cm" svg:height="0.295cm" svg:x="4.507cm" svg:y="0.881cm">
                <text:p/>
              </draw:rect>
              <draw:rect draw:style-name="gr44" draw:text-style-name="P2" svg:width="0.293cm" svg:height="0.295cm" svg:x="4.802cm" svg:y="0.881cm">
                <text:p/>
              </draw:rect>
              <draw:rect draw:style-name="gr44" draw:text-style-name="P2" svg:width="0.294cm" svg:height="0.295cm" svg:x="5.095cm" svg:y="0.881cm">
                <text:p/>
              </draw:rect>
              <draw:rect draw:style-name="gr44" draw:text-style-name="P2" svg:width="0.293cm" svg:height="0.295cm" svg:x="5.389cm" svg:y="0.881cm">
                <text:p/>
              </draw:rect>
              <draw:rect draw:style-name="gr44" draw:text-style-name="P2" svg:width="0.295cm" svg:height="0.295cm" svg:x="5.682cm" svg:y="0.881cm">
                <text:p/>
              </draw:rect>
              <draw:rect draw:style-name="gr44" draw:text-style-name="P2" svg:width="0.293cm" svg:height="0.295cm" svg:x="5.977cm" svg:y="0.881cm">
                <text:p/>
              </draw:rect>
              <draw:rect draw:style-name="gr44" draw:text-style-name="P2" svg:width="0.294cm" svg:height="0.295cm" svg:x="6.27cm" svg:y="0.881cm">
                <text:p/>
              </draw:rect>
              <draw:rect draw:style-name="gr44" draw:text-style-name="P2" svg:width="0.295cm" svg:height="0.295cm" svg:x="6.564cm" svg:y="0.881cm">
                <text:p/>
              </draw:rect>
              <draw:rect draw:style-name="gr44" draw:text-style-name="P2" svg:width="0.293cm" svg:height="0.295cm" svg:x="6.859cm" svg:y="0.881cm">
                <text:p/>
              </draw:rect>
              <draw:rect draw:style-name="gr44" draw:text-style-name="P2" svg:width="0.293cm" svg:height="0.294cm" svg:x="4.214cm" svg:y="1.176cm">
                <text:p/>
              </draw:rect>
              <draw:rect draw:style-name="gr44" draw:text-style-name="P2" svg:width="0.295cm" svg:height="0.294cm" svg:x="4.507cm" svg:y="1.176cm">
                <text:p/>
              </draw:rect>
              <draw:rect draw:style-name="gr44" draw:text-style-name="P2" svg:width="0.293cm" svg:height="0.294cm" svg:x="4.802cm" svg:y="1.176cm">
                <text:p/>
              </draw:rect>
              <draw:rect draw:style-name="gr44" draw:text-style-name="P2" svg:width="0.294cm" svg:height="0.294cm" svg:x="5.095cm" svg:y="1.176cm">
                <text:p/>
              </draw:rect>
              <draw:rect draw:style-name="gr44" draw:text-style-name="P2" svg:width="0.293cm" svg:height="0.294cm" svg:x="5.389cm" svg:y="1.176cm">
                <text:p/>
              </draw:rect>
              <draw:rect draw:style-name="gr44" draw:text-style-name="P2" svg:width="0.295cm" svg:height="0.294cm" svg:x="5.682cm" svg:y="1.176cm">
                <text:p/>
              </draw:rect>
              <draw:rect draw:style-name="gr44" draw:text-style-name="P2" svg:width="0.293cm" svg:height="0.294cm" svg:x="5.977cm" svg:y="1.176cm">
                <text:p/>
              </draw:rect>
              <draw:rect draw:style-name="gr44" draw:text-style-name="P2" svg:width="0.294cm" svg:height="0.294cm" svg:x="6.27cm" svg:y="1.176cm">
                <text:p/>
              </draw:rect>
              <draw:rect draw:style-name="gr44" draw:text-style-name="P2" svg:width="0.295cm" svg:height="0.294cm" svg:x="6.564cm" svg:y="1.176cm">
                <text:p/>
              </draw:rect>
              <draw:rect draw:style-name="gr44" draw:text-style-name="P2" svg:width="0.293cm" svg:height="0.294cm" svg:x="6.859cm" svg:y="1.176cm">
                <text:p/>
              </draw:rect>
              <draw:rect draw:style-name="gr44" draw:text-style-name="P2" svg:width="0.293cm" svg:height="0.294cm" svg:x="4.214cm" svg:y="1.47cm">
                <text:p/>
              </draw:rect>
              <draw:rect draw:style-name="gr44" draw:text-style-name="P2" svg:width="0.295cm" svg:height="0.294cm" svg:x="4.507cm" svg:y="1.47cm">
                <text:p/>
              </draw:rect>
              <draw:rect draw:style-name="gr44" draw:text-style-name="P2" svg:width="0.293cm" svg:height="0.294cm" svg:x="4.802cm" svg:y="1.47cm">
                <text:p/>
              </draw:rect>
              <draw:rect draw:style-name="gr44" draw:text-style-name="P2" svg:width="0.294cm" svg:height="0.294cm" svg:x="5.095cm" svg:y="1.47cm">
                <text:p/>
              </draw:rect>
              <draw:rect draw:style-name="gr44" draw:text-style-name="P2" svg:width="0.293cm" svg:height="0.294cm" svg:x="5.389cm" svg:y="1.47cm">
                <text:p/>
              </draw:rect>
              <draw:rect draw:style-name="gr44" draw:text-style-name="P2" svg:width="0.295cm" svg:height="0.294cm" svg:x="5.682cm" svg:y="1.47cm">
                <text:p/>
              </draw:rect>
              <draw:rect draw:style-name="gr44" draw:text-style-name="P2" svg:width="0.293cm" svg:height="0.294cm" svg:x="5.977cm" svg:y="1.47cm">
                <text:p/>
              </draw:rect>
              <draw:rect draw:style-name="gr44" draw:text-style-name="P2" svg:width="0.294cm" svg:height="0.294cm" svg:x="6.27cm" svg:y="1.47cm">
                <text:p/>
              </draw:rect>
              <draw:rect draw:style-name="gr44" draw:text-style-name="P2" svg:width="0.295cm" svg:height="0.294cm" svg:x="6.564cm" svg:y="1.47cm">
                <text:p/>
              </draw:rect>
              <draw:rect draw:style-name="gr44" draw:text-style-name="P2" svg:width="0.293cm" svg:height="0.294cm" svg:x="6.859cm" svg:y="1.47cm">
                <text:p/>
              </draw:rect>
              <draw:rect draw:style-name="gr44" draw:text-style-name="P2" svg:width="0.293cm" svg:height="0.294cm" svg:x="4.214cm" svg:y="1.764cm">
                <text:p/>
              </draw:rect>
              <draw:rect draw:style-name="gr44" draw:text-style-name="P2" svg:width="0.295cm" svg:height="0.294cm" svg:x="4.507cm" svg:y="1.764cm">
                <text:p/>
              </draw:rect>
              <draw:rect draw:style-name="gr44" draw:text-style-name="P2" svg:width="0.293cm" svg:height="0.294cm" svg:x="4.802cm" svg:y="1.764cm">
                <text:p/>
              </draw:rect>
              <draw:rect draw:style-name="gr44" draw:text-style-name="P2" svg:width="0.294cm" svg:height="0.294cm" svg:x="5.095cm" svg:y="1.764cm">
                <text:p/>
              </draw:rect>
              <draw:rect draw:style-name="gr44" draw:text-style-name="P2" svg:width="0.293cm" svg:height="0.294cm" svg:x="5.389cm" svg:y="1.764cm">
                <text:p/>
              </draw:rect>
              <draw:rect draw:style-name="gr44" draw:text-style-name="P2" svg:width="0.295cm" svg:height="0.294cm" svg:x="5.682cm" svg:y="1.764cm">
                <text:p/>
              </draw:rect>
              <draw:rect draw:style-name="gr44" draw:text-style-name="P2" svg:width="0.293cm" svg:height="0.294cm" svg:x="5.977cm" svg:y="1.764cm">
                <text:p/>
              </draw:rect>
              <draw:rect draw:style-name="gr44" draw:text-style-name="P2" svg:width="0.294cm" svg:height="0.294cm" svg:x="6.27cm" svg:y="1.764cm">
                <text:p/>
              </draw:rect>
              <draw:rect draw:style-name="gr44" draw:text-style-name="P2" svg:width="0.295cm" svg:height="0.294cm" svg:x="6.564cm" svg:y="1.764cm">
                <text:p/>
              </draw:rect>
              <draw:rect draw:style-name="gr44" draw:text-style-name="P2" svg:width="0.293cm" svg:height="0.294cm" svg:x="6.859cm" svg:y="1.764cm">
                <text:p/>
              </draw:rect>
              <draw:rect draw:style-name="gr44" draw:text-style-name="P2" svg:width="0.293cm" svg:height="0.295cm" svg:x="4.214cm" svg:y="2.058cm">
                <text:p/>
              </draw:rect>
              <draw:rect draw:style-name="gr44" draw:text-style-name="P2" svg:width="0.295cm" svg:height="0.295cm" svg:x="4.507cm" svg:y="2.058cm">
                <text:p/>
              </draw:rect>
              <draw:rect draw:style-name="gr44" draw:text-style-name="P2" svg:width="0.293cm" svg:height="0.295cm" svg:x="4.802cm" svg:y="2.058cm">
                <text:p/>
              </draw:rect>
              <draw:rect draw:style-name="gr44" draw:text-style-name="P2" svg:width="0.294cm" svg:height="0.295cm" svg:x="5.095cm" svg:y="2.058cm">
                <text:p/>
              </draw:rect>
              <draw:rect draw:style-name="gr44" draw:text-style-name="P2" svg:width="0.293cm" svg:height="0.295cm" svg:x="5.389cm" svg:y="2.058cm">
                <text:p/>
              </draw:rect>
              <draw:rect draw:style-name="gr44" draw:text-style-name="P2" svg:width="0.295cm" svg:height="0.295cm" svg:x="5.682cm" svg:y="2.058cm">
                <text:p/>
              </draw:rect>
              <draw:rect draw:style-name="gr44" draw:text-style-name="P2" svg:width="0.293cm" svg:height="0.295cm" svg:x="5.977cm" svg:y="2.058cm">
                <text:p/>
              </draw:rect>
              <draw:rect draw:style-name="gr44" draw:text-style-name="P2" svg:width="0.294cm" svg:height="0.295cm" svg:x="6.27cm" svg:y="2.058cm">
                <text:p/>
              </draw:rect>
              <draw:rect draw:style-name="gr44" draw:text-style-name="P2" svg:width="0.295cm" svg:height="0.295cm" svg:x="6.564cm" svg:y="2.058cm">
                <text:p/>
              </draw:rect>
              <draw:rect draw:style-name="gr44" draw:text-style-name="P2" svg:width="0.293cm" svg:height="0.295cm" svg:x="6.859cm" svg:y="2.058cm">
                <text:p/>
              </draw:rect>
              <draw:rect draw:style-name="gr44" draw:text-style-name="P2" svg:width="0.293cm" svg:height="0.294cm" svg:x="4.214cm" svg:y="2.353cm">
                <text:p/>
              </draw:rect>
              <draw:rect draw:style-name="gr44" draw:text-style-name="P2" svg:width="0.295cm" svg:height="0.294cm" svg:x="4.507cm" svg:y="2.353cm">
                <text:p/>
              </draw:rect>
              <draw:rect draw:style-name="gr44" draw:text-style-name="P2" svg:width="0.293cm" svg:height="0.294cm" svg:x="4.802cm" svg:y="2.353cm">
                <text:p/>
              </draw:rect>
              <draw:rect draw:style-name="gr44" draw:text-style-name="P2" svg:width="0.294cm" svg:height="0.294cm" svg:x="5.095cm" svg:y="2.353cm">
                <text:p/>
              </draw:rect>
              <draw:rect draw:style-name="gr44" draw:text-style-name="P2" svg:width="0.293cm" svg:height="0.294cm" svg:x="5.389cm" svg:y="2.353cm">
                <text:p/>
              </draw:rect>
              <draw:rect draw:style-name="gr44" draw:text-style-name="P2" svg:width="0.295cm" svg:height="0.294cm" svg:x="5.682cm" svg:y="2.353cm">
                <text:p/>
              </draw:rect>
              <draw:rect draw:style-name="gr44" draw:text-style-name="P2" svg:width="0.293cm" svg:height="0.294cm" svg:x="5.977cm" svg:y="2.353cm">
                <text:p/>
              </draw:rect>
              <draw:rect draw:style-name="gr44" draw:text-style-name="P2" svg:width="0.294cm" svg:height="0.294cm" svg:x="6.27cm" svg:y="2.353cm">
                <text:p/>
              </draw:rect>
              <draw:rect draw:style-name="gr44" draw:text-style-name="P2" svg:width="0.295cm" svg:height="0.294cm" svg:x="6.564cm" svg:y="2.353cm">
                <text:p/>
              </draw:rect>
              <draw:rect draw:style-name="gr44" draw:text-style-name="P2" svg:width="0.293cm" svg:height="0.294cm" svg:x="6.859cm" svg:y="2.353cm">
                <text:p/>
              </draw:rect>
              <draw:rect draw:style-name="gr44" draw:text-style-name="P2" svg:width="0.293cm" svg:height="0.294cm" svg:x="4.214cm" svg:y="2.647cm">
                <text:p/>
              </draw:rect>
              <draw:rect draw:style-name="gr44" draw:text-style-name="P2" svg:width="0.295cm" svg:height="0.294cm" svg:x="4.507cm" svg:y="2.647cm">
                <text:p/>
              </draw:rect>
              <draw:rect draw:style-name="gr44" draw:text-style-name="P2" svg:width="0.293cm" svg:height="0.294cm" svg:x="4.802cm" svg:y="2.647cm">
                <text:p/>
              </draw:rect>
              <draw:rect draw:style-name="gr44" draw:text-style-name="P2" svg:width="0.294cm" svg:height="0.294cm" svg:x="5.095cm" svg:y="2.647cm">
                <text:p/>
              </draw:rect>
              <draw:rect draw:style-name="gr44" draw:text-style-name="P2" svg:width="0.293cm" svg:height="0.294cm" svg:x="5.389cm" svg:y="2.647cm">
                <text:p/>
              </draw:rect>
              <draw:rect draw:style-name="gr44" draw:text-style-name="P2" svg:width="0.295cm" svg:height="0.294cm" svg:x="5.682cm" svg:y="2.647cm">
                <text:p/>
              </draw:rect>
              <draw:rect draw:style-name="gr44" draw:text-style-name="P2" svg:width="0.293cm" svg:height="0.294cm" svg:x="5.977cm" svg:y="2.647cm">
                <text:p/>
              </draw:rect>
              <draw:rect draw:style-name="gr44" draw:text-style-name="P2" svg:width="0.294cm" svg:height="0.294cm" svg:x="6.27cm" svg:y="2.647cm">
                <text:p/>
              </draw:rect>
              <draw:rect draw:style-name="gr44" draw:text-style-name="P2" svg:width="0.295cm" svg:height="0.294cm" svg:x="6.564cm" svg:y="2.647cm">
                <text:p/>
              </draw:rect>
              <draw:rect draw:style-name="gr44" draw:text-style-name="P2" svg:width="0.293cm" svg:height="0.294cm" svg:x="6.859cm" svg:y="2.647cm">
                <text:p/>
              </draw:rect>
              <draw:rect draw:style-name="gr44" draw:text-style-name="P2" svg:width="0.293cm" svg:height="0.295cm" svg:x="4.214cm" svg:y="2.941cm">
                <text:p/>
              </draw:rect>
              <draw:rect draw:style-name="gr44" draw:text-style-name="P2" svg:width="0.295cm" svg:height="0.295cm" svg:x="4.507cm" svg:y="2.941cm">
                <text:p/>
              </draw:rect>
              <draw:rect draw:style-name="gr44" draw:text-style-name="P2" svg:width="0.293cm" svg:height="0.295cm" svg:x="4.802cm" svg:y="2.941cm">
                <text:p/>
              </draw:rect>
              <draw:rect draw:style-name="gr44" draw:text-style-name="P2" svg:width="0.294cm" svg:height="0.295cm" svg:x="5.095cm" svg:y="2.941cm">
                <text:p/>
              </draw:rect>
              <draw:rect draw:style-name="gr44" draw:text-style-name="P2" svg:width="0.293cm" svg:height="0.295cm" svg:x="5.389cm" svg:y="2.941cm">
                <text:p/>
              </draw:rect>
              <draw:rect draw:style-name="gr44" draw:text-style-name="P2" svg:width="0.295cm" svg:height="0.295cm" svg:x="5.682cm" svg:y="2.941cm">
                <text:p/>
              </draw:rect>
              <draw:rect draw:style-name="gr44" draw:text-style-name="P2" svg:width="0.293cm" svg:height="0.295cm" svg:x="5.977cm" svg:y="2.941cm">
                <text:p/>
              </draw:rect>
              <draw:rect draw:style-name="gr44" draw:text-style-name="P2" svg:width="0.294cm" svg:height="0.295cm" svg:x="6.27cm" svg:y="2.941cm">
                <text:p/>
              </draw:rect>
              <draw:rect draw:style-name="gr44" draw:text-style-name="P2" svg:width="0.295cm" svg:height="0.295cm" svg:x="6.564cm" svg:y="2.941cm">
                <text:p/>
              </draw:rect>
              <draw:rect draw:style-name="gr44" draw:text-style-name="P2" svg:width="0.293cm" svg:height="0.295cm" svg:x="6.859cm" svg:y="2.941cm">
                <text:p/>
              </draw:rect>
              <draw:rect draw:style-name="gr44" draw:text-style-name="P2" svg:width="0.293cm" svg:height="0.294cm" svg:x="4.214cm" svg:y="3.236cm">
                <text:p/>
              </draw:rect>
              <draw:rect draw:style-name="gr44" draw:text-style-name="P2" svg:width="0.295cm" svg:height="0.294cm" svg:x="4.507cm" svg:y="3.236cm">
                <text:p/>
              </draw:rect>
              <draw:rect draw:style-name="gr45" draw:text-style-name="P2" svg:width="0.293cm" svg:height="0.294cm" svg:x="4.802cm" svg:y="3.236cm">
                <text:p/>
              </draw:rect>
              <draw:rect draw:style-name="gr45" draw:text-style-name="P2" svg:width="0.294cm" svg:height="0.294cm" svg:x="5.095cm" svg:y="3.236cm">
                <text:p/>
              </draw:rect>
              <draw:rect draw:style-name="gr44" draw:text-style-name="P2" svg:width="0.293cm" svg:height="0.294cm" svg:x="5.389cm" svg:y="3.236cm">
                <text:p/>
              </draw:rect>
              <draw:rect draw:style-name="gr44" draw:text-style-name="P2" svg:width="0.295cm" svg:height="0.294cm" svg:x="5.682cm" svg:y="3.236cm">
                <text:p/>
              </draw:rect>
              <draw:rect draw:style-name="gr44" draw:text-style-name="P2" svg:width="0.293cm" svg:height="0.294cm" svg:x="5.977cm" svg:y="3.236cm">
                <text:p/>
              </draw:rect>
              <draw:rect draw:style-name="gr44" draw:text-style-name="P2" svg:width="0.294cm" svg:height="0.294cm" svg:x="6.27cm" svg:y="3.236cm">
                <text:p/>
              </draw:rect>
              <draw:rect draw:style-name="gr44" draw:text-style-name="P2" svg:width="0.295cm" svg:height="0.294cm" svg:x="6.564cm" svg:y="3.236cm">
                <text:p/>
              </draw:rect>
              <draw:rect draw:style-name="gr44" draw:text-style-name="P2" svg:width="0.293cm" svg:height="0.294cm" svg:x="6.859cm" svg:y="3.236cm">
                <text:p/>
              </draw:rect>
            </draw:g>
          </table:table-cell>
          <table:table-cell table:style-name="ce83"/>
          <table:table-cell table:style-name="Default" table:number-columns-repeated="2"/>
          <table:table-cell table:style-name="ce50" table:formula="oooc:=IF(OR(ISFORMULA([.B41]);ISBLANK([.H41]));&quot;&quot;;IF(ISERROR(FIND(&quot;|&quot;&amp; SUBSTITUTE([.B41];&quot; &quot;;&quot;&quot;) &amp;&quot;|&quot;;&quot;|&quot; &amp; SUBSTITUTE([.H41];&quot; &quot;;&quot;&quot;) &amp;&quot;|&quot;));0;1))">
            <text:p/>
          </table:table-cell>
          <table:table-cell table:style-name="ce45" table:formula="oooc:=IF([.E41]=&quot;&quot;;&quot;&quot;;IF([$Namen.$G$2]=[$Namen.$I$1];IF([.E41]&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42]);ISBLANK([.H42]));&quot;&quot;;IF(ISERROR(FIND(&quot;|&quot;&amp; SUBSTITUTE([.B42];&quot; &quot;;&quot;&quot;) &amp;&quot;|&quot;;&quot;|&quot; &amp; SUBSTITUTE([.H42];&quot; &quot;;&quot;&quot;) &amp;&quot;|&quot;));0;1))" office:value-type="float" office:value="0">
            <text:p>0</text:p>
          </table:table-cell>
          <table:table-cell table:style-name="ce45" table:formula="oooc:=IF([.E42]=&quot;&quot;;&quot;&quot;;IF([$Namen.$G$2]=[$Namen.$I$1];IF([.E42]&gt;0;&quot;&quot;;&quot;&quot;);&quot; &quot;))" office:value-type="string" office:string-value=" ">
            <text:p><text:s/></text:p>
          </table:table-cell>
          <table:table-cell/>
          <table:table-cell table:style-name="Unsichtbar" table:formula="oooc:=TEXT([.I42]*100;&quot;Standard&quot;)&amp;&quot;%|&quot;&amp;TEXT([.I42];&quot;0,0%&quot;)" office:value-type="string" office:string-value="2%|2,0%">
            <text:p>2%|2,0%</text:p>
          </table:table-cell>
          <table:table-cell office:value-type="float" office:value="0.02">
            <text:p>0,02</text:p>
          </table:table-cell>
          <table:table-cell table:number-columns-repeated="247"/>
        </table:table-row>
        <table:table-row table:style-name="ro1">
          <table:table-cell/>
          <table:table-cell table:style-name="ce83"/>
          <table:table-cell table:style-name="Default" table:number-columns-repeated="2"/>
          <table:table-cell table:style-name="ce50" table:formula="oooc:=IF(OR(ISFORMULA([.B43]);ISBLANK([.H43]));&quot;&quot;;IF(ISERROR(FIND(&quot;|&quot;&amp; SUBSTITUTE([.B43];&quot; &quot;;&quot;&quot;) &amp;&quot;|&quot;;&quot;|&quot; &amp; SUBSTITUTE([.H43];&quot; &quot;;&quot;&quot;) &amp;&quot;|&quot;));0;1))">
            <text:p/>
          </table:table-cell>
          <table:table-cell table:style-name="ce45" table:formula="oooc:=IF([.E43]=&quot;&quot;;&quot;&quot;;IF([$Namen.$G$2]=[$Namen.$I$1];IF([.E43]&gt;0;&quot;&quot;;&quot;&quot;);&quot; &quot;))">
            <text:p/>
          </table:table-cell>
          <table:table-cell/>
          <table:table-cell table:style-name="Unsichtbar"/>
          <table:table-cell table:style-name="Unsichtbar"/>
          <table:table-cell table:number-columns-repeated="247"/>
        </table:table-row>
        <table:table-row table:style-name="ro1">
          <table:table-cell/>
          <table:table-cell table:style-name="ce83"/>
          <table:table-cell table:style-name="Default" table:number-columns-repeated="2"/>
          <table:table-cell table:style-name="ce50" table:formula="oooc:=IF(OR(ISFORMULA([.B44]);ISBLANK([.H44]));&quot;&quot;;IF(ISERROR(FIND(&quot;|&quot;&amp; SUBSTITUTE([.B44];&quot; &quot;;&quot;&quot;) &amp;&quot;|&quot;;&quot;|&quot; &amp; SUBSTITUTE([.H44];&quot; &quot;;&quot;&quot;) &amp;&quot;|&quot;));0;1))">
            <text:p/>
          </table:table-cell>
          <table:table-cell table:style-name="ce45" table:formula="oooc:=IF([.E44]=&quot;&quot;;&quot;&quot;;IF([$Namen.$G$2]=[$Namen.$I$1];IF([.E44]&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45]);ISBLANK([.H45]));&quot;&quot;;IF(ISERROR(FIND(&quot;|&quot;&amp; SUBSTITUTE([.B45];&quot; &quot;;&quot;&quot;) &amp;&quot;|&quot;;&quot;|&quot; &amp; SUBSTITUTE([.H45];&quot; &quot;;&quot;&quot;) &amp;&quot;|&quot;));0;1))">
            <text:p/>
          </table:table-cell>
          <table:table-cell table:style-name="ce45" table:formula="oooc:=IF([.E45]=&quot;&quot;;&quot;&quot;;IF([$Namen.$G$2]=[$Namen.$I$1];IF([.E45]&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46]);ISBLANK([.H46]));&quot;&quot;;IF(ISERROR(FIND(&quot;|&quot;&amp; SUBSTITUTE([.B46];&quot; &quot;;&quot;&quot;) &amp;&quot;|&quot;;&quot;|&quot; &amp; SUBSTITUTE([.H46];&quot; &quot;;&quot;&quot;) &amp;&quot;|&quot;));0;1))">
            <text:p/>
          </table:table-cell>
          <table:table-cell table:style-name="ce45" table:formula="oooc:=IF([.E46]=&quot;&quot;;&quot;&quot;;IF([$Namen.$G$2]=[$Namen.$I$1];IF([.E46]&gt;0;&quot;&quot;;&quot;&quot;);&quot; &quot;))">
            <text:p/>
          </table:table-cell>
          <table:table-cell/>
          <table:table-cell/>
          <table:table-cell table:number-columns-repeated="248"/>
        </table:table-row>
        <table:table-row table:style-name="ro1">
          <table:table-cell>
            <draw:g table:end-cell-address="Tabelle3.A52" table:end-x="7.127cm" table:end-y="0.028cm" draw:z-index="8">
              <draw:rect draw:style-name="gr44" draw:text-style-name="P2" svg:width="0.291cm" svg:height="0.292cm" svg:x="4.208cm" svg:y="0.206cm">
                <text:p/>
              </draw:rect>
              <draw:rect draw:style-name="gr44" draw:text-style-name="P2" svg:width="0.293cm" svg:height="0.292cm" svg:x="4.499cm" svg:y="0.206cm">
                <text:p/>
              </draw:rect>
              <draw:rect draw:style-name="gr44" draw:text-style-name="P2" svg:width="0.291cm" svg:height="0.292cm" svg:x="4.792cm" svg:y="0.206cm">
                <text:p/>
              </draw:rect>
              <draw:rect draw:style-name="gr44" draw:text-style-name="P2" svg:width="0.293cm" svg:height="0.292cm" svg:x="5.083cm" svg:y="0.206cm">
                <text:p/>
              </draw:rect>
              <draw:rect draw:style-name="gr44" draw:text-style-name="P2" svg:width="0.291cm" svg:height="0.292cm" svg:x="5.376cm" svg:y="0.206cm">
                <text:p/>
              </draw:rect>
              <draw:rect draw:style-name="gr44" draw:text-style-name="P2" svg:width="0.292cm" svg:height="0.292cm" svg:x="5.667cm" svg:y="0.206cm">
                <text:p/>
              </draw:rect>
              <draw:rect draw:style-name="gr44" draw:text-style-name="P2" svg:width="0.293cm" svg:height="0.292cm" svg:x="5.959cm" svg:y="0.206cm">
                <text:p/>
              </draw:rect>
              <draw:rect draw:style-name="gr44" draw:text-style-name="P2" svg:width="0.291cm" svg:height="0.292cm" svg:x="6.252cm" svg:y="0.206cm">
                <text:p/>
              </draw:rect>
              <draw:rect draw:style-name="gr44" draw:text-style-name="P2" svg:width="0.293cm" svg:height="0.292cm" svg:x="6.543cm" svg:y="0.206cm">
                <text:p/>
              </draw:rect>
              <draw:rect draw:style-name="gr44" draw:text-style-name="P2" svg:width="0.291cm" svg:height="0.292cm" svg:x="6.836cm" svg:y="0.206cm">
                <text:p/>
              </draw:rect>
              <draw:rect draw:style-name="gr44" draw:text-style-name="P2" svg:width="0.291cm" svg:height="0.293cm" svg:x="4.208cm" svg:y="0.498cm">
                <text:p/>
              </draw:rect>
              <draw:rect draw:style-name="gr44" draw:text-style-name="P2" svg:width="0.293cm" svg:height="0.293cm" svg:x="4.499cm" svg:y="0.498cm">
                <text:p/>
              </draw:rect>
              <draw:rect draw:style-name="gr44" draw:text-style-name="P2" svg:width="0.291cm" svg:height="0.293cm" svg:x="4.792cm" svg:y="0.498cm">
                <text:p/>
              </draw:rect>
              <draw:rect draw:style-name="gr44" draw:text-style-name="P2" svg:width="0.293cm" svg:height="0.293cm" svg:x="5.083cm" svg:y="0.498cm">
                <text:p/>
              </draw:rect>
              <draw:rect draw:style-name="gr44" draw:text-style-name="P2" svg:width="0.291cm" svg:height="0.293cm" svg:x="5.376cm" svg:y="0.498cm">
                <text:p/>
              </draw:rect>
              <draw:rect draw:style-name="gr44" draw:text-style-name="P2" svg:width="0.292cm" svg:height="0.293cm" svg:x="5.667cm" svg:y="0.498cm">
                <text:p/>
              </draw:rect>
              <draw:rect draw:style-name="gr44" draw:text-style-name="P2" svg:width="0.293cm" svg:height="0.293cm" svg:x="5.959cm" svg:y="0.498cm">
                <text:p/>
              </draw:rect>
              <draw:rect draw:style-name="gr44" draw:text-style-name="P2" svg:width="0.291cm" svg:height="0.293cm" svg:x="6.252cm" svg:y="0.498cm">
                <text:p/>
              </draw:rect>
              <draw:rect draw:style-name="gr44" draw:text-style-name="P2" svg:width="0.293cm" svg:height="0.293cm" svg:x="6.543cm" svg:y="0.498cm">
                <text:p/>
              </draw:rect>
              <draw:rect draw:style-name="gr44" draw:text-style-name="P2" svg:width="0.291cm" svg:height="0.293cm" svg:x="6.836cm" svg:y="0.498cm">
                <text:p/>
              </draw:rect>
              <draw:rect draw:style-name="gr44" draw:text-style-name="P2" svg:width="0.291cm" svg:height="0.292cm" svg:x="4.208cm" svg:y="0.791cm">
                <text:p/>
              </draw:rect>
              <draw:rect draw:style-name="gr44" draw:text-style-name="P2" svg:width="0.293cm" svg:height="0.292cm" svg:x="4.499cm" svg:y="0.791cm">
                <text:p/>
              </draw:rect>
              <draw:rect draw:style-name="gr45" draw:text-style-name="P2" svg:width="0.291cm" svg:height="0.292cm" svg:x="4.792cm" svg:y="0.791cm">
                <text:p/>
              </draw:rect>
              <draw:rect draw:style-name="gr44" draw:text-style-name="P2" svg:width="0.293cm" svg:height="0.292cm" svg:x="5.083cm" svg:y="0.791cm">
                <text:p/>
              </draw:rect>
              <draw:rect draw:style-name="gr44" draw:text-style-name="P2" svg:width="0.291cm" svg:height="0.292cm" svg:x="5.376cm" svg:y="0.791cm">
                <text:p/>
              </draw:rect>
              <draw:rect draw:style-name="gr44" draw:text-style-name="P2" svg:width="0.292cm" svg:height="0.292cm" svg:x="5.667cm" svg:y="0.791cm">
                <text:p/>
              </draw:rect>
              <draw:rect draw:style-name="gr45" draw:text-style-name="P2" svg:width="0.293cm" svg:height="0.292cm" svg:x="5.959cm" svg:y="0.791cm">
                <text:p/>
              </draw:rect>
              <draw:rect draw:style-name="gr44" draw:text-style-name="P2" svg:width="0.291cm" svg:height="0.292cm" svg:x="6.252cm" svg:y="0.791cm">
                <text:p/>
              </draw:rect>
              <draw:rect draw:style-name="gr44" draw:text-style-name="P2" svg:width="0.293cm" svg:height="0.292cm" svg:x="6.543cm" svg:y="0.791cm">
                <text:p/>
              </draw:rect>
              <draw:rect draw:style-name="gr44" draw:text-style-name="P2" svg:width="0.291cm" svg:height="0.292cm" svg:x="6.836cm" svg:y="0.791cm">
                <text:p/>
              </draw:rect>
              <draw:rect draw:style-name="gr44" draw:text-style-name="P2" svg:width="0.291cm" svg:height="0.293cm" svg:x="4.208cm" svg:y="1.083cm">
                <text:p/>
              </draw:rect>
              <draw:rect draw:style-name="gr44" draw:text-style-name="P2" svg:width="0.293cm" svg:height="0.293cm" svg:x="4.499cm" svg:y="1.083cm">
                <text:p/>
              </draw:rect>
              <draw:rect draw:style-name="gr44" draw:text-style-name="P2" svg:width="0.291cm" svg:height="0.293cm" svg:x="4.792cm" svg:y="1.083cm">
                <text:p/>
              </draw:rect>
              <draw:rect draw:style-name="gr44" draw:text-style-name="P2" svg:width="0.293cm" svg:height="0.293cm" svg:x="5.083cm" svg:y="1.083cm">
                <text:p/>
              </draw:rect>
              <draw:rect draw:style-name="gr45" draw:text-style-name="P2" svg:width="0.291cm" svg:height="0.293cm" svg:x="5.376cm" svg:y="1.083cm">
                <text:p/>
              </draw:rect>
              <draw:rect draw:style-name="gr44" draw:text-style-name="P2" svg:width="0.292cm" svg:height="0.293cm" svg:x="5.667cm" svg:y="1.083cm">
                <text:p/>
              </draw:rect>
              <draw:rect draw:style-name="gr44" draw:text-style-name="P2" svg:width="0.293cm" svg:height="0.293cm" svg:x="5.959cm" svg:y="1.083cm">
                <text:p/>
              </draw:rect>
              <draw:rect draw:style-name="gr44" draw:text-style-name="P2" svg:width="0.291cm" svg:height="0.293cm" svg:x="6.252cm" svg:y="1.083cm">
                <text:p/>
              </draw:rect>
              <draw:rect draw:style-name="gr44" draw:text-style-name="P2" svg:width="0.293cm" svg:height="0.293cm" svg:x="6.543cm" svg:y="1.083cm">
                <text:p/>
              </draw:rect>
              <draw:rect draw:style-name="gr44" draw:text-style-name="P2" svg:width="0.291cm" svg:height="0.293cm" svg:x="6.836cm" svg:y="1.083cm">
                <text:p/>
              </draw:rect>
              <draw:rect draw:style-name="gr44" draw:text-style-name="P2" svg:width="0.291cm" svg:height="0.292cm" svg:x="4.208cm" svg:y="1.376cm">
                <text:p/>
              </draw:rect>
              <draw:rect draw:style-name="gr44" draw:text-style-name="P2" svg:width="0.293cm" svg:height="0.292cm" svg:x="4.499cm" svg:y="1.376cm">
                <text:p/>
              </draw:rect>
              <draw:rect draw:style-name="gr44" draw:text-style-name="P2" svg:width="0.291cm" svg:height="0.292cm" svg:x="4.792cm" svg:y="1.376cm">
                <text:p/>
              </draw:rect>
              <draw:rect draw:style-name="gr44" draw:text-style-name="P2" svg:width="0.293cm" svg:height="0.292cm" svg:x="5.083cm" svg:y="1.376cm">
                <text:p/>
              </draw:rect>
              <draw:rect draw:style-name="gr44" draw:text-style-name="P2" svg:width="0.291cm" svg:height="0.292cm" svg:x="5.376cm" svg:y="1.376cm">
                <text:p/>
              </draw:rect>
              <draw:rect draw:style-name="gr44" draw:text-style-name="P2" svg:width="0.292cm" svg:height="0.292cm" svg:x="5.667cm" svg:y="1.376cm">
                <text:p/>
              </draw:rect>
              <draw:rect draw:style-name="gr44" draw:text-style-name="P2" svg:width="0.293cm" svg:height="0.292cm" svg:x="5.959cm" svg:y="1.376cm">
                <text:p/>
              </draw:rect>
              <draw:rect draw:style-name="gr44" draw:text-style-name="P2" svg:width="0.291cm" svg:height="0.292cm" svg:x="6.252cm" svg:y="1.376cm">
                <text:p/>
              </draw:rect>
              <draw:rect draw:style-name="gr44" draw:text-style-name="P2" svg:width="0.293cm" svg:height="0.292cm" svg:x="6.543cm" svg:y="1.376cm">
                <text:p/>
              </draw:rect>
              <draw:rect draw:style-name="gr44" draw:text-style-name="P2" svg:width="0.291cm" svg:height="0.292cm" svg:x="6.836cm" svg:y="1.376cm">
                <text:p/>
              </draw:rect>
              <draw:rect draw:style-name="gr44" draw:text-style-name="P2" svg:width="0.291cm" svg:height="0.292cm" svg:x="4.208cm" svg:y="1.668cm">
                <text:p/>
              </draw:rect>
              <draw:rect draw:style-name="gr44" draw:text-style-name="P2" svg:width="0.293cm" svg:height="0.292cm" svg:x="4.499cm" svg:y="1.668cm">
                <text:p/>
              </draw:rect>
              <draw:rect draw:style-name="gr44" draw:text-style-name="P2" svg:width="0.291cm" svg:height="0.292cm" svg:x="4.792cm" svg:y="1.668cm">
                <text:p/>
              </draw:rect>
              <draw:rect draw:style-name="gr44" draw:text-style-name="P2" svg:width="0.293cm" svg:height="0.292cm" svg:x="5.083cm" svg:y="1.668cm">
                <text:p/>
              </draw:rect>
              <draw:rect draw:style-name="gr44" draw:text-style-name="P2" svg:width="0.291cm" svg:height="0.292cm" svg:x="5.376cm" svg:y="1.668cm">
                <text:p/>
              </draw:rect>
              <draw:rect draw:style-name="gr44" draw:text-style-name="P2" svg:width="0.292cm" svg:height="0.292cm" svg:x="5.667cm" svg:y="1.668cm">
                <text:p/>
              </draw:rect>
              <draw:rect draw:style-name="gr44" draw:text-style-name="P2" svg:width="0.293cm" svg:height="0.292cm" svg:x="5.959cm" svg:y="1.668cm">
                <text:p/>
              </draw:rect>
              <draw:rect draw:style-name="gr44" draw:text-style-name="P2" svg:width="0.291cm" svg:height="0.292cm" svg:x="6.252cm" svg:y="1.668cm">
                <text:p/>
              </draw:rect>
              <draw:rect draw:style-name="gr44" draw:text-style-name="P2" svg:width="0.293cm" svg:height="0.292cm" svg:x="6.543cm" svg:y="1.668cm">
                <text:p/>
              </draw:rect>
              <draw:rect draw:style-name="gr44" draw:text-style-name="P2" svg:width="0.291cm" svg:height="0.292cm" svg:x="6.836cm" svg:y="1.668cm">
                <text:p/>
              </draw:rect>
              <draw:rect draw:style-name="gr44" draw:text-style-name="P2" svg:width="0.291cm" svg:height="0.293cm" svg:x="4.208cm" svg:y="1.96cm">
                <text:p/>
              </draw:rect>
              <draw:rect draw:style-name="gr44" draw:text-style-name="P2" svg:width="0.293cm" svg:height="0.293cm" svg:x="4.499cm" svg:y="1.96cm">
                <text:p/>
              </draw:rect>
              <draw:rect draw:style-name="gr44" draw:text-style-name="P2" svg:width="0.291cm" svg:height="0.293cm" svg:x="4.792cm" svg:y="1.96cm">
                <text:p/>
              </draw:rect>
              <draw:rect draw:style-name="gr44" draw:text-style-name="P2" svg:width="0.293cm" svg:height="0.293cm" svg:x="5.083cm" svg:y="1.96cm">
                <text:p/>
              </draw:rect>
              <draw:rect draw:style-name="gr44" draw:text-style-name="P2" svg:width="0.291cm" svg:height="0.293cm" svg:x="5.376cm" svg:y="1.96cm">
                <text:p/>
              </draw:rect>
              <draw:rect draw:style-name="gr44" draw:text-style-name="P2" svg:width="0.292cm" svg:height="0.293cm" svg:x="5.667cm" svg:y="1.96cm">
                <text:p/>
              </draw:rect>
              <draw:rect draw:style-name="gr44" draw:text-style-name="P2" svg:width="0.293cm" svg:height="0.293cm" svg:x="5.959cm" svg:y="1.96cm">
                <text:p/>
              </draw:rect>
              <draw:rect draw:style-name="gr44" draw:text-style-name="P2" svg:width="0.291cm" svg:height="0.293cm" svg:x="6.252cm" svg:y="1.96cm">
                <text:p/>
              </draw:rect>
              <draw:rect draw:style-name="gr44" draw:text-style-name="P2" svg:width="0.293cm" svg:height="0.293cm" svg:x="6.543cm" svg:y="1.96cm">
                <text:p/>
              </draw:rect>
              <draw:rect draw:style-name="gr44" draw:text-style-name="P2" svg:width="0.291cm" svg:height="0.293cm" svg:x="6.836cm" svg:y="1.96cm">
                <text:p/>
              </draw:rect>
              <draw:rect draw:style-name="gr44" draw:text-style-name="P2" svg:width="0.291cm" svg:height="0.292cm" svg:x="4.208cm" svg:y="2.253cm">
                <text:p/>
              </draw:rect>
              <draw:rect draw:style-name="gr44" draw:text-style-name="P2" svg:width="0.293cm" svg:height="0.292cm" svg:x="4.499cm" svg:y="2.253cm">
                <text:p/>
              </draw:rect>
              <draw:rect draw:style-name="gr44" draw:text-style-name="P2" svg:width="0.291cm" svg:height="0.292cm" svg:x="4.792cm" svg:y="2.253cm">
                <text:p/>
              </draw:rect>
              <draw:rect draw:style-name="gr44" draw:text-style-name="P2" svg:width="0.293cm" svg:height="0.292cm" svg:x="5.083cm" svg:y="2.253cm">
                <text:p/>
              </draw:rect>
              <draw:rect draw:style-name="gr44" draw:text-style-name="P2" svg:width="0.291cm" svg:height="0.292cm" svg:x="5.376cm" svg:y="2.253cm">
                <text:p/>
              </draw:rect>
              <draw:rect draw:style-name="gr44" draw:text-style-name="P2" svg:width="0.292cm" svg:height="0.292cm" svg:x="5.667cm" svg:y="2.253cm">
                <text:p/>
              </draw:rect>
              <draw:rect draw:style-name="gr44" draw:text-style-name="P2" svg:width="0.293cm" svg:height="0.292cm" svg:x="5.959cm" svg:y="2.253cm">
                <text:p/>
              </draw:rect>
              <draw:rect draw:style-name="gr44" draw:text-style-name="P2" svg:width="0.291cm" svg:height="0.292cm" svg:x="6.252cm" svg:y="2.253cm">
                <text:p/>
              </draw:rect>
              <draw:rect draw:style-name="gr44" draw:text-style-name="P2" svg:width="0.293cm" svg:height="0.292cm" svg:x="6.543cm" svg:y="2.253cm">
                <text:p/>
              </draw:rect>
              <draw:rect draw:style-name="gr44" draw:text-style-name="P2" svg:width="0.291cm" svg:height="0.292cm" svg:x="6.836cm" svg:y="2.253cm">
                <text:p/>
              </draw:rect>
              <draw:rect draw:style-name="gr44" draw:text-style-name="P2" svg:width="0.291cm" svg:height="0.293cm" svg:x="4.208cm" svg:y="2.545cm">
                <text:p/>
              </draw:rect>
              <draw:rect draw:style-name="gr44" draw:text-style-name="P2" svg:width="0.293cm" svg:height="0.293cm" svg:x="4.499cm" svg:y="2.545cm">
                <text:p/>
              </draw:rect>
              <draw:rect draw:style-name="gr44" draw:text-style-name="P2" svg:width="0.291cm" svg:height="0.293cm" svg:x="4.792cm" svg:y="2.545cm">
                <text:p/>
              </draw:rect>
              <draw:rect draw:style-name="gr44" draw:text-style-name="P2" svg:width="0.293cm" svg:height="0.293cm" svg:x="5.083cm" svg:y="2.545cm">
                <text:p/>
              </draw:rect>
              <draw:rect draw:style-name="gr44" draw:text-style-name="P2" svg:width="0.291cm" svg:height="0.293cm" svg:x="5.376cm" svg:y="2.545cm">
                <text:p/>
              </draw:rect>
              <draw:rect draw:style-name="gr44" draw:text-style-name="P2" svg:width="0.292cm" svg:height="0.293cm" svg:x="5.667cm" svg:y="2.545cm">
                <text:p/>
              </draw:rect>
              <draw:rect draw:style-name="gr44" draw:text-style-name="P2" svg:width="0.293cm" svg:height="0.293cm" svg:x="5.959cm" svg:y="2.545cm">
                <text:p/>
              </draw:rect>
              <draw:rect draw:style-name="gr44" draw:text-style-name="P2" svg:width="0.291cm" svg:height="0.293cm" svg:x="6.252cm" svg:y="2.545cm">
                <text:p/>
              </draw:rect>
              <draw:rect draw:style-name="gr44" draw:text-style-name="P2" svg:width="0.293cm" svg:height="0.293cm" svg:x="6.543cm" svg:y="2.545cm">
                <text:p/>
              </draw:rect>
              <draw:rect draw:style-name="gr44" draw:text-style-name="P2" svg:width="0.291cm" svg:height="0.293cm" svg:x="6.836cm" svg:y="2.545cm">
                <text:p/>
              </draw:rect>
              <draw:rect draw:style-name="gr44" draw:text-style-name="P2" svg:width="0.291cm" svg:height="0.292cm" svg:x="4.208cm" svg:y="2.838cm">
                <text:p/>
              </draw:rect>
              <draw:rect draw:style-name="gr44" draw:text-style-name="P2" svg:width="0.293cm" svg:height="0.292cm" svg:x="4.499cm" svg:y="2.838cm">
                <text:p/>
              </draw:rect>
              <draw:rect draw:style-name="gr44" draw:text-style-name="P2" svg:width="0.291cm" svg:height="0.292cm" svg:x="4.792cm" svg:y="2.838cm">
                <text:p/>
              </draw:rect>
              <draw:rect draw:style-name="gr44" draw:text-style-name="P2" svg:width="0.293cm" svg:height="0.292cm" svg:x="5.083cm" svg:y="2.838cm">
                <text:p/>
              </draw:rect>
              <draw:rect draw:style-name="gr44" draw:text-style-name="P2" svg:width="0.291cm" svg:height="0.292cm" svg:x="5.376cm" svg:y="2.838cm">
                <text:p/>
              </draw:rect>
              <draw:rect draw:style-name="gr44" draw:text-style-name="P2" svg:width="0.292cm" svg:height="0.292cm" svg:x="5.667cm" svg:y="2.838cm">
                <text:p/>
              </draw:rect>
              <draw:rect draw:style-name="gr44" draw:text-style-name="P2" svg:width="0.293cm" svg:height="0.292cm" svg:x="5.959cm" svg:y="2.838cm">
                <text:p/>
              </draw:rect>
              <draw:rect draw:style-name="gr44" draw:text-style-name="P2" svg:width="0.291cm" svg:height="0.292cm" svg:x="6.252cm" svg:y="2.838cm">
                <text:p/>
              </draw:rect>
              <draw:rect draw:style-name="gr44" draw:text-style-name="P2" svg:width="0.293cm" svg:height="0.292cm" svg:x="6.543cm" svg:y="2.838cm">
                <text:p/>
              </draw:rect>
              <draw:rect draw:style-name="gr44" draw:text-style-name="P2" svg:width="0.291cm" svg:height="0.292cm" svg:x="6.836cm" svg:y="2.838cm">
                <text:p/>
              </draw:rect>
            </draw:g>
          </table:table-cell>
          <table:table-cell table:style-name="ce83"/>
          <table:table-cell table:style-name="Default" table:number-columns-repeated="2"/>
          <table:table-cell table:style-name="ce50" table:formula="oooc:=IF(OR(ISFORMULA([.B47]);ISBLANK([.H47]));&quot;&quot;;IF(ISERROR(FIND(&quot;|&quot;&amp; SUBSTITUTE([.B47];&quot; &quot;;&quot;&quot;) &amp;&quot;|&quot;;&quot;|&quot; &amp; SUBSTITUTE([.H47];&quot; &quot;;&quot;&quot;) &amp;&quot;|&quot;));0;1))">
            <text:p/>
          </table:table-cell>
          <table:table-cell table:style-name="ce45" table:formula="oooc:=IF([.E47]=&quot;&quot;;&quot;&quot;;IF([$Namen.$G$2]=[$Namen.$I$1];IF([.E47]&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48]);ISBLANK([.H48]));&quot;&quot;;IF(ISERROR(FIND(&quot;|&quot;&amp; SUBSTITUTE([.B48];&quot; &quot;;&quot;&quot;) &amp;&quot;|&quot;;&quot;|&quot; &amp; SUBSTITUTE([.H48];&quot; &quot;;&quot;&quot;) &amp;&quot;|&quot;));0;1))" office:value-type="float" office:value="0">
            <text:p>0</text:p>
          </table:table-cell>
          <table:table-cell table:style-name="ce45" table:formula="oooc:=IF([.E48]=&quot;&quot;;&quot;&quot;;IF([$Namen.$G$2]=[$Namen.$I$1];IF([.E48]&gt;0;&quot;&quot;;&quot;&quot;);&quot; &quot;))" office:value-type="string" office:string-value=" ">
            <text:p><text:s/></text:p>
          </table:table-cell>
          <table:table-cell/>
          <table:table-cell table:style-name="Unsichtbar" table:formula="oooc:=TEXT([.I48]*100;&quot;Standard&quot;)&amp;&quot;%|&quot;&amp;TEXT([.I48];&quot;0,0%&quot;)" office:value-type="string" office:string-value="3%|3,0%">
            <text:p>3%|3,0%</text:p>
          </table:table-cell>
          <table:table-cell office:value-type="float" office:value="0.03">
            <text:p>0,03</text:p>
          </table:table-cell>
          <table:table-cell table:number-columns-repeated="247"/>
        </table:table-row>
        <table:table-row table:style-name="ro1">
          <table:table-cell/>
          <table:table-cell table:style-name="ce83"/>
          <table:table-cell table:style-name="Default" table:number-columns-repeated="2"/>
          <table:table-cell table:style-name="ce50" table:formula="oooc:=IF(OR(ISFORMULA([.B49]);ISBLANK([.H49]));&quot;&quot;;IF(ISERROR(FIND(&quot;|&quot;&amp; SUBSTITUTE([.B49];&quot; &quot;;&quot;&quot;) &amp;&quot;|&quot;;&quot;|&quot; &amp; SUBSTITUTE([.H49];&quot; &quot;;&quot;&quot;) &amp;&quot;|&quot;));0;1))">
            <text:p/>
          </table:table-cell>
          <table:table-cell table:style-name="ce45" table:formula="oooc:=IF([.E49]=&quot;&quot;;&quot;&quot;;IF([$Namen.$G$2]=[$Namen.$I$1];IF([.E49]&gt;0;&quot;&quot;;&quot;&quot;);&quot; &quot;))">
            <text:p/>
          </table:table-cell>
          <table:table-cell/>
          <table:table-cell table:style-name="Unsichtbar"/>
          <table:table-cell table:style-name="Unsichtbar"/>
          <table:table-cell table:number-columns-repeated="247"/>
        </table:table-row>
        <table:table-row table:style-name="ro1">
          <table:table-cell/>
          <table:table-cell table:style-name="ce83"/>
          <table:table-cell table:style-name="Default" table:number-columns-repeated="2"/>
          <table:table-cell table:style-name="ce50" table:formula="oooc:=IF(OR(ISFORMULA([.B50]);ISBLANK([.H50]));&quot;&quot;;IF(ISERROR(FIND(&quot;|&quot;&amp; SUBSTITUTE([.B50];&quot; &quot;;&quot;&quot;) &amp;&quot;|&quot;;&quot;|&quot; &amp; SUBSTITUTE([.H50];&quot; &quot;;&quot;&quot;) &amp;&quot;|&quot;));0;1))">
            <text:p/>
          </table:table-cell>
          <table:table-cell table:style-name="ce45" table:formula="oooc:=IF([.E50]=&quot;&quot;;&quot;&quot;;IF([$Namen.$G$2]=[$Namen.$I$1];IF([.E50]&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51]);ISBLANK([.H51]));&quot;&quot;;IF(ISERROR(FIND(&quot;|&quot;&amp; SUBSTITUTE([.B51];&quot; &quot;;&quot;&quot;) &amp;&quot;|&quot;;&quot;|&quot; &amp; SUBSTITUTE([.H51];&quot; &quot;;&quot;&quot;) &amp;&quot;|&quot;));0;1))">
            <text:p/>
          </table:table-cell>
          <table:table-cell table:style-name="ce45" table:formula="oooc:=IF([.E51]=&quot;&quot;;&quot;&quot;;IF([$Namen.$G$2]=[$Namen.$I$1];IF([.E51]&gt;0;&quot;&quot;;&quot;&quot;);&quot; &quot;))">
            <text:p/>
          </table:table-cell>
          <table:table-cell/>
          <table:table-cell/>
          <table:table-cell table:number-columns-repeated="248"/>
        </table:table-row>
        <table:table-row table:style-name="ro1">
          <table:table-cell table:style-name="ce35">
            <draw:g table:end-cell-address="Tabelle3.A57" table:end-x="7.177cm" table:end-y="0.326cm" draw:z-index="10">
              <draw:rect draw:style-name="gr44" draw:text-style-name="P2" svg:width="0.294cm" svg:height="0.295cm" svg:x="4.231cm" svg:y="0.476cm">
                <text:p/>
              </draw:rect>
              <draw:rect draw:style-name="gr44" draw:text-style-name="P2" svg:width="0.295cm" svg:height="0.295cm" svg:x="4.525cm" svg:y="0.476cm">
                <text:p/>
              </draw:rect>
              <draw:rect draw:style-name="gr44" draw:text-style-name="P2" svg:width="0.294cm" svg:height="0.295cm" svg:x="4.82cm" svg:y="0.476cm">
                <text:p/>
              </draw:rect>
              <draw:rect draw:style-name="gr44" draw:text-style-name="P2" svg:width="0.295cm" svg:height="0.295cm" svg:x="5.114cm" svg:y="0.476cm">
                <text:p/>
              </draw:rect>
              <draw:rect draw:style-name="gr44" draw:text-style-name="P2" svg:width="0.294cm" svg:height="0.295cm" svg:x="5.409cm" svg:y="0.476cm">
                <text:p/>
              </draw:rect>
              <draw:rect draw:style-name="gr44" draw:text-style-name="P2" svg:width="0.296cm" svg:height="0.295cm" svg:x="5.703cm" svg:y="0.476cm">
                <text:p/>
              </draw:rect>
              <draw:rect draw:style-name="gr44" draw:text-style-name="P2" svg:width="0.294cm" svg:height="0.295cm" svg:x="5.999cm" svg:y="0.476cm">
                <text:p/>
              </draw:rect>
              <draw:rect draw:style-name="gr44" draw:text-style-name="P2" svg:width="0.295cm" svg:height="0.295cm" svg:x="6.293cm" svg:y="0.476cm">
                <text:p/>
              </draw:rect>
              <draw:rect draw:style-name="gr44" draw:text-style-name="P2" svg:width="0.294cm" svg:height="0.295cm" svg:x="6.588cm" svg:y="0.476cm">
                <text:p/>
              </draw:rect>
              <draw:rect draw:style-name="gr44" draw:text-style-name="P2" svg:width="0.295cm" svg:height="0.295cm" svg:x="6.882cm" svg:y="0.476cm">
                <text:p/>
              </draw:rect>
              <draw:rect draw:style-name="gr44" draw:text-style-name="P2" svg:width="0.294cm" svg:height="0.295cm" svg:x="4.231cm" svg:y="0.771cm">
                <text:p/>
              </draw:rect>
              <draw:rect draw:style-name="gr44" draw:text-style-name="P2" svg:width="0.295cm" svg:height="0.295cm" svg:x="4.525cm" svg:y="0.771cm">
                <text:p/>
              </draw:rect>
              <draw:rect draw:style-name="gr44" draw:text-style-name="P2" svg:width="0.294cm" svg:height="0.295cm" svg:x="4.82cm" svg:y="0.771cm">
                <text:p/>
              </draw:rect>
              <draw:rect draw:style-name="gr45" draw:text-style-name="P2" svg:width="0.295cm" svg:height="0.295cm" svg:x="5.114cm" svg:y="0.771cm">
                <text:p/>
              </draw:rect>
              <draw:rect draw:style-name="gr44" draw:text-style-name="P2" svg:width="0.294cm" svg:height="0.295cm" svg:x="5.409cm" svg:y="0.771cm">
                <text:p/>
              </draw:rect>
              <draw:rect draw:style-name="gr44" draw:text-style-name="P2" svg:width="0.296cm" svg:height="0.295cm" svg:x="5.703cm" svg:y="0.771cm">
                <text:p/>
              </draw:rect>
              <draw:rect draw:style-name="gr44" draw:text-style-name="P2" svg:width="0.294cm" svg:height="0.295cm" svg:x="5.999cm" svg:y="0.771cm">
                <text:p/>
              </draw:rect>
              <draw:rect draw:style-name="gr44" draw:text-style-name="P2" svg:width="0.295cm" svg:height="0.295cm" svg:x="6.293cm" svg:y="0.771cm">
                <text:p/>
              </draw:rect>
              <draw:rect draw:style-name="gr44" draw:text-style-name="P2" svg:width="0.294cm" svg:height="0.295cm" svg:x="6.588cm" svg:y="0.771cm">
                <text:p/>
              </draw:rect>
              <draw:rect draw:style-name="gr44" draw:text-style-name="P2" svg:width="0.295cm" svg:height="0.295cm" svg:x="6.882cm" svg:y="0.771cm">
                <text:p/>
              </draw:rect>
              <draw:rect draw:style-name="gr44" draw:text-style-name="P2" svg:width="0.294cm" svg:height="0.295cm" svg:x="4.231cm" svg:y="1.066cm">
                <text:p/>
              </draw:rect>
              <draw:rect draw:style-name="gr44" draw:text-style-name="P2" svg:width="0.295cm" svg:height="0.295cm" svg:x="4.525cm" svg:y="1.066cm">
                <text:p/>
              </draw:rect>
              <draw:rect draw:style-name="gr44" draw:text-style-name="P2" svg:width="0.294cm" svg:height="0.295cm" svg:x="4.82cm" svg:y="1.066cm">
                <text:p/>
              </draw:rect>
              <draw:rect draw:style-name="gr44" draw:text-style-name="P2" svg:width="0.295cm" svg:height="0.295cm" svg:x="5.114cm" svg:y="1.066cm">
                <text:p/>
              </draw:rect>
              <draw:rect draw:style-name="gr44" draw:text-style-name="P2" svg:width="0.294cm" svg:height="0.295cm" svg:x="5.409cm" svg:y="1.066cm">
                <text:p/>
              </draw:rect>
              <draw:rect draw:style-name="gr44" draw:text-style-name="P2" svg:width="0.296cm" svg:height="0.295cm" svg:x="5.703cm" svg:y="1.066cm">
                <text:p/>
              </draw:rect>
              <draw:rect draw:style-name="gr44" draw:text-style-name="P2" svg:width="0.294cm" svg:height="0.295cm" svg:x="5.999cm" svg:y="1.066cm">
                <text:p/>
              </draw:rect>
              <draw:rect draw:style-name="gr44" draw:text-style-name="P2" svg:width="0.295cm" svg:height="0.295cm" svg:x="6.293cm" svg:y="1.066cm">
                <text:p/>
              </draw:rect>
              <draw:rect draw:style-name="gr45" draw:text-style-name="P2" svg:width="0.294cm" svg:height="0.295cm" svg:x="6.588cm" svg:y="1.066cm">
                <text:p/>
              </draw:rect>
              <draw:rect draw:style-name="gr44" draw:text-style-name="P2" svg:width="0.295cm" svg:height="0.295cm" svg:x="6.882cm" svg:y="1.066cm">
                <text:p/>
              </draw:rect>
              <draw:rect draw:style-name="gr44" draw:text-style-name="P2" svg:width="0.294cm" svg:height="0.295cm" svg:x="4.231cm" svg:y="1.361cm">
                <text:p/>
              </draw:rect>
              <draw:rect draw:style-name="gr45" draw:text-style-name="P2" svg:width="0.295cm" svg:height="0.295cm" svg:x="4.525cm" svg:y="1.361cm">
                <text:p/>
              </draw:rect>
              <draw:rect draw:style-name="gr44" draw:text-style-name="P2" svg:width="0.294cm" svg:height="0.295cm" svg:x="4.82cm" svg:y="1.361cm">
                <text:p/>
              </draw:rect>
              <draw:rect draw:style-name="gr44" draw:text-style-name="P2" svg:width="0.295cm" svg:height="0.295cm" svg:x="5.114cm" svg:y="1.361cm">
                <text:p/>
              </draw:rect>
              <draw:rect draw:style-name="gr45" draw:text-style-name="P2" svg:width="0.294cm" svg:height="0.295cm" svg:x="5.409cm" svg:y="1.361cm">
                <text:p/>
              </draw:rect>
              <draw:rect draw:style-name="gr44" draw:text-style-name="P2" svg:width="0.296cm" svg:height="0.295cm" svg:x="5.703cm" svg:y="1.361cm">
                <text:p/>
              </draw:rect>
              <draw:rect draw:style-name="gr44" draw:text-style-name="P2" svg:width="0.294cm" svg:height="0.295cm" svg:x="5.999cm" svg:y="1.361cm">
                <text:p/>
              </draw:rect>
              <draw:rect draw:style-name="gr44" draw:text-style-name="P2" svg:width="0.295cm" svg:height="0.295cm" svg:x="6.293cm" svg:y="1.361cm">
                <text:p/>
              </draw:rect>
              <draw:rect draw:style-name="gr44" draw:text-style-name="P2" svg:width="0.294cm" svg:height="0.295cm" svg:x="6.588cm" svg:y="1.361cm">
                <text:p/>
              </draw:rect>
              <draw:rect draw:style-name="gr44" draw:text-style-name="P2" svg:width="0.295cm" svg:height="0.295cm" svg:x="6.882cm" svg:y="1.361cm">
                <text:p/>
              </draw:rect>
              <draw:rect draw:style-name="gr44" draw:text-style-name="P2" svg:width="0.294cm" svg:height="0.297cm" svg:x="4.231cm" svg:y="1.656cm">
                <text:p/>
              </draw:rect>
              <draw:rect draw:style-name="gr44" draw:text-style-name="P2" svg:width="0.295cm" svg:height="0.297cm" svg:x="4.525cm" svg:y="1.656cm">
                <text:p/>
              </draw:rect>
              <draw:rect draw:style-name="gr44" draw:text-style-name="P2" svg:width="0.294cm" svg:height="0.297cm" svg:x="4.82cm" svg:y="1.656cm">
                <text:p/>
              </draw:rect>
              <draw:rect draw:style-name="gr44" draw:text-style-name="P2" svg:width="0.295cm" svg:height="0.297cm" svg:x="5.114cm" svg:y="1.656cm">
                <text:p/>
              </draw:rect>
              <draw:rect draw:style-name="gr44" draw:text-style-name="P2" svg:width="0.294cm" svg:height="0.297cm" svg:x="5.409cm" svg:y="1.656cm">
                <text:p/>
              </draw:rect>
              <draw:rect draw:style-name="gr44" draw:text-style-name="P2" svg:width="0.296cm" svg:height="0.297cm" svg:x="5.703cm" svg:y="1.656cm">
                <text:p/>
              </draw:rect>
              <draw:rect draw:style-name="gr44" draw:text-style-name="P2" svg:width="0.294cm" svg:height="0.297cm" svg:x="5.999cm" svg:y="1.656cm">
                <text:p/>
              </draw:rect>
              <draw:rect draw:style-name="gr44" draw:text-style-name="P2" svg:width="0.295cm" svg:height="0.297cm" svg:x="6.293cm" svg:y="1.656cm">
                <text:p/>
              </draw:rect>
              <draw:rect draw:style-name="gr44" draw:text-style-name="P2" svg:width="0.294cm" svg:height="0.297cm" svg:x="6.588cm" svg:y="1.656cm">
                <text:p/>
              </draw:rect>
              <draw:rect draw:style-name="gr44" draw:text-style-name="P2" svg:width="0.295cm" svg:height="0.297cm" svg:x="6.882cm" svg:y="1.656cm">
                <text:p/>
              </draw:rect>
              <draw:rect draw:style-name="gr44" draw:text-style-name="P2" svg:width="0.294cm" svg:height="0.295cm" svg:x="4.231cm" svg:y="1.953cm">
                <text:p/>
              </draw:rect>
              <draw:rect draw:style-name="gr44" draw:text-style-name="P2" svg:width="0.295cm" svg:height="0.295cm" svg:x="4.525cm" svg:y="1.953cm">
                <text:p/>
              </draw:rect>
              <draw:rect draw:style-name="gr44" draw:text-style-name="P2" svg:width="0.294cm" svg:height="0.295cm" svg:x="4.82cm" svg:y="1.953cm">
                <text:p/>
              </draw:rect>
              <draw:rect draw:style-name="gr44" draw:text-style-name="P2" svg:width="0.295cm" svg:height="0.295cm" svg:x="5.114cm" svg:y="1.953cm">
                <text:p/>
              </draw:rect>
              <draw:rect draw:style-name="gr44" draw:text-style-name="P2" svg:width="0.294cm" svg:height="0.295cm" svg:x="5.409cm" svg:y="1.953cm">
                <text:p/>
              </draw:rect>
              <draw:rect draw:style-name="gr44" draw:text-style-name="P2" svg:width="0.296cm" svg:height="0.295cm" svg:x="5.703cm" svg:y="1.953cm">
                <text:p/>
              </draw:rect>
              <draw:rect draw:style-name="gr44" draw:text-style-name="P2" svg:width="0.294cm" svg:height="0.295cm" svg:x="5.999cm" svg:y="1.953cm">
                <text:p/>
              </draw:rect>
              <draw:rect draw:style-name="gr45" draw:text-style-name="P2" svg:width="0.295cm" svg:height="0.295cm" svg:x="6.293cm" svg:y="1.953cm">
                <text:p/>
              </draw:rect>
              <draw:rect draw:style-name="gr44" draw:text-style-name="P2" svg:width="0.294cm" svg:height="0.295cm" svg:x="6.588cm" svg:y="1.953cm">
                <text:p/>
              </draw:rect>
              <draw:rect draw:style-name="gr44" draw:text-style-name="P2" svg:width="0.295cm" svg:height="0.295cm" svg:x="6.882cm" svg:y="1.953cm">
                <text:p/>
              </draw:rect>
              <draw:rect draw:style-name="gr44" draw:text-style-name="P2" svg:width="0.294cm" svg:height="0.295cm" svg:x="4.231cm" svg:y="2.248cm">
                <text:p/>
              </draw:rect>
              <draw:rect draw:style-name="gr44" draw:text-style-name="P2" svg:width="0.295cm" svg:height="0.295cm" svg:x="4.525cm" svg:y="2.248cm">
                <text:p/>
              </draw:rect>
              <draw:rect draw:style-name="gr45" draw:text-style-name="P2" svg:width="0.294cm" svg:height="0.295cm" svg:x="4.82cm" svg:y="2.248cm">
                <text:p/>
              </draw:rect>
              <draw:rect draw:style-name="gr44" draw:text-style-name="P2" svg:width="0.295cm" svg:height="0.295cm" svg:x="5.114cm" svg:y="2.248cm">
                <text:p/>
              </draw:rect>
              <draw:rect draw:style-name="gr44" draw:text-style-name="P2" svg:width="0.294cm" svg:height="0.295cm" svg:x="5.409cm" svg:y="2.248cm">
                <text:p/>
              </draw:rect>
              <draw:rect draw:style-name="gr45" draw:text-style-name="P2" svg:width="0.296cm" svg:height="0.295cm" svg:x="5.703cm" svg:y="2.248cm">
                <text:p/>
              </draw:rect>
              <draw:rect draw:style-name="gr44" draw:text-style-name="P2" svg:width="0.294cm" svg:height="0.295cm" svg:x="5.999cm" svg:y="2.248cm">
                <text:p/>
              </draw:rect>
              <draw:rect draw:style-name="gr44" draw:text-style-name="P2" svg:width="0.295cm" svg:height="0.295cm" svg:x="6.293cm" svg:y="2.248cm">
                <text:p/>
              </draw:rect>
              <draw:rect draw:style-name="gr44" draw:text-style-name="P2" svg:width="0.294cm" svg:height="0.295cm" svg:x="6.588cm" svg:y="2.248cm">
                <text:p/>
              </draw:rect>
              <draw:rect draw:style-name="gr44" draw:text-style-name="P2" svg:width="0.295cm" svg:height="0.295cm" svg:x="6.882cm" svg:y="2.248cm">
                <text:p/>
              </draw:rect>
              <draw:rect draw:style-name="gr44" draw:text-style-name="P2" svg:width="0.294cm" svg:height="0.295cm" svg:x="4.231cm" svg:y="2.543cm">
                <text:p/>
              </draw:rect>
              <draw:rect draw:style-name="gr44" draw:text-style-name="P2" svg:width="0.295cm" svg:height="0.295cm" svg:x="4.525cm" svg:y="2.543cm">
                <text:p/>
              </draw:rect>
              <draw:rect draw:style-name="gr44" draw:text-style-name="P2" svg:width="0.294cm" svg:height="0.295cm" svg:x="4.82cm" svg:y="2.543cm">
                <text:p/>
              </draw:rect>
              <draw:rect draw:style-name="gr44" draw:text-style-name="P2" svg:width="0.295cm" svg:height="0.295cm" svg:x="5.114cm" svg:y="2.543cm">
                <text:p/>
              </draw:rect>
              <draw:rect draw:style-name="gr44" draw:text-style-name="P2" svg:width="0.294cm" svg:height="0.295cm" svg:x="5.409cm" svg:y="2.543cm">
                <text:p/>
              </draw:rect>
              <draw:rect draw:style-name="gr44" draw:text-style-name="P2" svg:width="0.296cm" svg:height="0.295cm" svg:x="5.703cm" svg:y="2.543cm">
                <text:p/>
              </draw:rect>
              <draw:rect draw:style-name="gr44" draw:text-style-name="P2" svg:width="0.294cm" svg:height="0.295cm" svg:x="5.999cm" svg:y="2.543cm">
                <text:p/>
              </draw:rect>
              <draw:rect draw:style-name="gr44" draw:text-style-name="P2" svg:width="0.295cm" svg:height="0.295cm" svg:x="6.293cm" svg:y="2.543cm">
                <text:p/>
              </draw:rect>
              <draw:rect draw:style-name="gr44" draw:text-style-name="P2" svg:width="0.294cm" svg:height="0.295cm" svg:x="6.588cm" svg:y="2.543cm">
                <text:p/>
              </draw:rect>
              <draw:rect draw:style-name="gr44" draw:text-style-name="P2" svg:width="0.295cm" svg:height="0.295cm" svg:x="6.882cm" svg:y="2.543cm">
                <text:p/>
              </draw:rect>
              <draw:rect draw:style-name="gr44" draw:text-style-name="P2" svg:width="0.294cm" svg:height="0.295cm" svg:x="4.231cm" svg:y="2.838cm">
                <text:p/>
              </draw:rect>
              <draw:rect draw:style-name="gr44" draw:text-style-name="P2" svg:width="0.295cm" svg:height="0.295cm" svg:x="4.525cm" svg:y="2.838cm">
                <text:p/>
              </draw:rect>
              <draw:rect draw:style-name="gr44" draw:text-style-name="P2" svg:width="0.294cm" svg:height="0.295cm" svg:x="4.82cm" svg:y="2.838cm">
                <text:p/>
              </draw:rect>
              <draw:rect draw:style-name="gr44" draw:text-style-name="P2" svg:width="0.295cm" svg:height="0.295cm" svg:x="5.114cm" svg:y="2.838cm">
                <text:p/>
              </draw:rect>
              <draw:rect draw:style-name="gr44" draw:text-style-name="P2" svg:width="0.294cm" svg:height="0.295cm" svg:x="5.409cm" svg:y="2.838cm">
                <text:p/>
              </draw:rect>
              <draw:rect draw:style-name="gr44" draw:text-style-name="P2" svg:width="0.296cm" svg:height="0.295cm" svg:x="5.703cm" svg:y="2.838cm">
                <text:p/>
              </draw:rect>
              <draw:rect draw:style-name="gr44" draw:text-style-name="P2" svg:width="0.294cm" svg:height="0.295cm" svg:x="5.999cm" svg:y="2.838cm">
                <text:p/>
              </draw:rect>
              <draw:rect draw:style-name="gr44" draw:text-style-name="P2" svg:width="0.295cm" svg:height="0.295cm" svg:x="6.293cm" svg:y="2.838cm">
                <text:p/>
              </draw:rect>
              <draw:rect draw:style-name="gr44" draw:text-style-name="P2" svg:width="0.294cm" svg:height="0.295cm" svg:x="6.588cm" svg:y="2.838cm">
                <text:p/>
              </draw:rect>
              <draw:rect draw:style-name="gr44" draw:text-style-name="P2" svg:width="0.295cm" svg:height="0.295cm" svg:x="6.882cm" svg:y="2.838cm">
                <text:p/>
              </draw:rect>
              <draw:rect draw:style-name="gr44" draw:text-style-name="P2" svg:width="0.294cm" svg:height="0.295cm" svg:x="4.231cm" svg:y="3.133cm">
                <text:p/>
              </draw:rect>
              <draw:rect draw:style-name="gr45" draw:text-style-name="P2" svg:width="0.295cm" svg:height="0.295cm" svg:x="4.525cm" svg:y="3.133cm">
                <text:p/>
              </draw:rect>
              <draw:rect draw:style-name="gr44" draw:text-style-name="P2" svg:width="0.294cm" svg:height="0.295cm" svg:x="4.82cm" svg:y="3.133cm">
                <text:p/>
              </draw:rect>
              <draw:rect draw:style-name="gr44" draw:text-style-name="P2" svg:width="0.295cm" svg:height="0.295cm" svg:x="5.114cm" svg:y="3.133cm">
                <text:p/>
              </draw:rect>
              <draw:rect draw:style-name="gr44" draw:text-style-name="P2" svg:width="0.294cm" svg:height="0.295cm" svg:x="5.409cm" svg:y="3.133cm">
                <text:p/>
              </draw:rect>
              <draw:rect draw:style-name="gr44" draw:text-style-name="P2" svg:width="0.296cm" svg:height="0.295cm" svg:x="5.703cm" svg:y="3.133cm">
                <text:p/>
              </draw:rect>
              <draw:rect draw:style-name="gr44" draw:text-style-name="P2" svg:width="0.294cm" svg:height="0.295cm" svg:x="5.999cm" svg:y="3.133cm">
                <text:p/>
              </draw:rect>
              <draw:rect draw:style-name="gr44" draw:text-style-name="P2" svg:width="0.295cm" svg:height="0.295cm" svg:x="6.293cm" svg:y="3.133cm">
                <text:p/>
              </draw:rect>
              <draw:rect draw:style-name="gr44" draw:text-style-name="P2" svg:width="0.294cm" svg:height="0.295cm" svg:x="6.588cm" svg:y="3.133cm">
                <text:p/>
              </draw:rect>
              <draw:rect draw:style-name="gr44" draw:text-style-name="P2" svg:width="0.295cm" svg:height="0.295cm" svg:x="6.882cm" svg:y="3.133cm">
                <text:p/>
              </draw:rect>
            </draw:g>
          </table:table-cell>
          <table:table-cell table:style-name="ce83"/>
          <table:table-cell table:style-name="Default" table:number-columns-repeated="2"/>
          <table:table-cell table:style-name="ce50" table:formula="oooc:=IF(OR(ISFORMULA([.B52]);ISBLANK([.H52]));&quot;&quot;;IF(ISERROR(FIND(&quot;|&quot;&amp; SUBSTITUTE([.B52];&quot; &quot;;&quot;&quot;) &amp;&quot;|&quot;;&quot;|&quot; &amp; SUBSTITUTE([.H52];&quot; &quot;;&quot;&quot;) &amp;&quot;|&quot;));0;1))">
            <text:p/>
          </table:table-cell>
          <table:table-cell table:style-name="ce45" table:formula="oooc:=IF([.E52]=&quot;&quot;;&quot;&quot;;IF([$Namen.$G$2]=[$Namen.$I$1];IF([.E52]&gt;0;&quot;&quot;;&quot;&quot;);&quot; &quot;))">
            <text:p/>
          </table:table-cell>
          <table:table-cell/>
          <table:table-cell/>
          <table:table-cell table:number-columns-repeated="248"/>
        </table:table-row>
        <table:table-row table:style-name="ro1">
          <table:table-cell table:style-name="ce35"/>
          <table:table-cell table:style-name="ce83"/>
          <table:table-cell table:style-name="Default" table:number-columns-repeated="2"/>
          <table:table-cell table:style-name="ce50" table:formula="oooc:=IF(OR(ISFORMULA([.B53]);ISBLANK([.H53]));&quot;&quot;;IF(ISERROR(FIND(&quot;|&quot;&amp; SUBSTITUTE([.B53];&quot; &quot;;&quot;&quot;) &amp;&quot;|&quot;;&quot;|&quot; &amp; SUBSTITUTE([.H53];&quot; &quot;;&quot;&quot;) &amp;&quot;|&quot;));0;1))" office:value-type="float" office:value="0">
            <text:p>0</text:p>
          </table:table-cell>
          <table:table-cell table:style-name="ce45" table:formula="oooc:=IF([.E53]=&quot;&quot;;&quot;&quot;;IF([$Namen.$G$2]=[$Namen.$I$1];IF([.E53]&gt;0;&quot;&quot;;&quot;&quot;);&quot; &quot;))" office:value-type="string" office:string-value=" ">
            <text:p><text:s/></text:p>
          </table:table-cell>
          <table:table-cell/>
          <table:table-cell table:style-name="Unsichtbar" table:formula="oooc:=TEXT([.I53]*100;&quot;Standard&quot;)&amp;&quot;%|&quot;&amp;TEXT([.I53];&quot;0,0%&quot;)" office:value-type="string" office:string-value="8%|8,0%">
            <text:p>8%|8,0%</text:p>
          </table:table-cell>
          <table:table-cell office:value-type="float" office:value="0.08">
            <text:p>0,08</text:p>
          </table:table-cell>
          <table:table-cell table:number-columns-repeated="247"/>
        </table:table-row>
        <table:table-row table:style-name="ro1">
          <table:table-cell table:style-name="ce35"/>
          <table:table-cell table:style-name="ce83"/>
          <table:table-cell table:style-name="Default" table:number-columns-repeated="2"/>
          <table:table-cell table:style-name="ce50" table:formula="oooc:=IF(OR(ISFORMULA([.B54]);ISBLANK([.H54]));&quot;&quot;;IF(ISERROR(FIND(&quot;|&quot;&amp; SUBSTITUTE([.B54];&quot; &quot;;&quot;&quot;) &amp;&quot;|&quot;;&quot;|&quot; &amp; SUBSTITUTE([.H54];&quot; &quot;;&quot;&quot;) &amp;&quot;|&quot;));0;1))">
            <text:p/>
          </table:table-cell>
          <table:table-cell table:style-name="ce45" table:formula="oooc:=IF([.E54]=&quot;&quot;;&quot;&quot;;IF([$Namen.$G$2]=[$Namen.$I$1];IF([.E54]&gt;0;&quot;&quot;;&quot;&quot;);&quot; &quot;))">
            <text:p/>
          </table:table-cell>
          <table:table-cell/>
          <table:table-cell table:style-name="Unsichtbar"/>
          <table:table-cell table:style-name="Unsichtbar"/>
          <table:table-cell table:number-columns-repeated="247"/>
        </table:table-row>
        <table:table-row table:style-name="ro1">
          <table:table-cell table:style-name="ce35"/>
          <table:table-cell table:style-name="ce83"/>
          <table:table-cell table:style-name="Default" table:number-columns-repeated="2"/>
          <table:table-cell table:style-name="ce50" table:formula="oooc:=IF(OR(ISFORMULA([.B55]);ISBLANK([.H55]));&quot;&quot;;IF(ISERROR(FIND(&quot;|&quot;&amp; SUBSTITUTE([.B55];&quot; &quot;;&quot;&quot;) &amp;&quot;|&quot;;&quot;|&quot; &amp; SUBSTITUTE([.H55];&quot; &quot;;&quot;&quot;) &amp;&quot;|&quot;));0;1))">
            <text:p/>
          </table:table-cell>
          <table:table-cell table:style-name="ce45" table:formula="oooc:=IF([.E55]=&quot;&quot;;&quot;&quot;;IF([$Namen.$G$2]=[$Namen.$I$1];IF([.E55]&gt;0;&quot;&quot;;&quot;&quot;);&quot; &quot;))">
            <text:p/>
          </table:table-cell>
          <table:table-cell/>
          <table:table-cell/>
          <table:table-cell table:number-columns-repeated="248"/>
        </table:table-row>
        <table:table-row table:style-name="ro1">
          <table:table-cell table:style-name="ce35"/>
          <table:table-cell table:style-name="ce83"/>
          <table:table-cell table:style-name="Default" table:number-columns-repeated="2"/>
          <table:table-cell table:style-name="ce50" table:formula="oooc:=IF(OR(ISFORMULA([.B56]);ISBLANK([.H56]));&quot;&quot;;IF(ISERROR(FIND(&quot;|&quot;&amp; SUBSTITUTE([.B56];&quot; &quot;;&quot;&quot;) &amp;&quot;|&quot;;&quot;|&quot; &amp; SUBSTITUTE([.H56];&quot; &quot;;&quot;&quot;) &amp;&quot;|&quot;));0;1))">
            <text:p/>
          </table:table-cell>
          <table:table-cell table:style-name="ce45" table:formula="oooc:=IF([.E56]=&quot;&quot;;&quot;&quot;;IF([$Namen.$G$2]=[$Namen.$I$1];IF([.E56]&gt;0;&quot;&quot;;&quot;&quot;);&quot; &quot;))">
            <text:p/>
          </table:table-cell>
          <table:table-cell/>
          <table:table-cell/>
          <table:table-cell table:number-columns-repeated="248"/>
        </table:table-row>
        <table:table-row table:style-name="ro1">
          <table:table-cell table:style-name="ce35"/>
          <table:table-cell table:style-name="ce83"/>
          <table:table-cell table:style-name="Default" table:number-columns-repeated="2"/>
          <table:table-cell table:style-name="ce50" table:formula="oooc:=IF(OR(ISFORMULA([.B57]);ISBLANK([.H57]));&quot;&quot;;IF(ISERROR(FIND(&quot;|&quot;&amp; SUBSTITUTE([.B57];&quot; &quot;;&quot;&quot;) &amp;&quot;|&quot;;&quot;|&quot; &amp; SUBSTITUTE([.H57];&quot; &quot;;&quot;&quot;) &amp;&quot;|&quot;));0;1))">
            <text:p/>
          </table:table-cell>
          <table:table-cell table:style-name="ce45" table:formula="oooc:=IF([.E57]=&quot;&quot;;&quot;&quot;;IF([$Namen.$G$2]=[$Namen.$I$1];IF([.E57]&gt;0;&quot;&quot;;&quot;&quot;);&quot; &quot;))">
            <text:p/>
          </table:table-cell>
          <table:table-cell/>
          <table:table-cell/>
          <table:table-cell table:number-columns-repeated="248"/>
        </table:table-row>
        <table:table-row table:style-name="ro1">
          <table:table-cell table:style-name="ce35"/>
          <table:table-cell table:style-name="ce83"/>
          <table:table-cell table:style-name="Default" table:number-columns-repeated="2"/>
          <table:table-cell table:style-name="ce50" table:formula="oooc:=IF(OR(ISFORMULA([.B58]);ISBLANK([.H58]));&quot;&quot;;IF(ISERROR(FIND(&quot;|&quot;&amp; SUBSTITUTE([.B58];&quot; &quot;;&quot;&quot;) &amp;&quot;|&quot;;&quot;|&quot; &amp; SUBSTITUTE([.H58];&quot; &quot;;&quot;&quot;) &amp;&quot;|&quot;));0;1))">
            <text:p/>
          </table:table-cell>
          <table:table-cell table:style-name="ce45" table:formula="oooc:=IF([.E58]=&quot;&quot;;&quot;&quot;;IF([$Namen.$G$2]=[$Namen.$I$1];IF([.E58]&gt;0;&quot;&quot;;&quot;&quot;);&quot; &quot;))">
            <text:p/>
          </table:table-cell>
          <table:table-cell/>
          <table:table-cell/>
          <table:table-cell table:number-columns-repeated="248"/>
        </table:table-row>
        <table:table-row table:style-name="ro1">
          <table:table-cell table:style-name="ce35">
            <draw:g table:end-cell-address="Tabelle3.A63" table:end-x="7.126cm" table:end-y="0.453cm" draw:z-index="11">
              <draw:rect draw:style-name="gr45" draw:text-style-name="P2" svg:width="0.289cm" svg:height="0.29cm" svg:x="4.228cm" svg:y="0.032cm">
                <text:p/>
              </draw:rect>
              <draw:rect draw:style-name="gr45" draw:text-style-name="P2" svg:width="0.291cm" svg:height="0.29cm" svg:x="4.517cm" svg:y="0.032cm">
                <text:p/>
              </draw:rect>
              <draw:rect draw:style-name="gr45" draw:text-style-name="P2" svg:width="0.289cm" svg:height="0.29cm" svg:x="4.808cm" svg:y="0.032cm">
                <text:p/>
              </draw:rect>
              <draw:rect draw:style-name="gr45" draw:text-style-name="P2" svg:width="0.291cm" svg:height="0.29cm" svg:x="5.097cm" svg:y="0.032cm">
                <text:p/>
              </draw:rect>
              <draw:rect draw:style-name="gr45" draw:text-style-name="P2" svg:width="0.289cm" svg:height="0.29cm" svg:x="5.388cm" svg:y="0.032cm">
                <text:p/>
              </draw:rect>
              <draw:rect draw:style-name="gr45" draw:text-style-name="P2" svg:width="0.289cm" svg:height="0.29cm" svg:x="5.677cm" svg:y="0.032cm">
                <text:p/>
              </draw:rect>
              <draw:rect draw:style-name="gr45" draw:text-style-name="P2" svg:width="0.291cm" svg:height="0.29cm" svg:x="5.966cm" svg:y="0.032cm">
                <text:p/>
              </draw:rect>
              <draw:rect draw:style-name="gr45" draw:text-style-name="P2" svg:width="0.289cm" svg:height="0.29cm" svg:x="6.257cm" svg:y="0.032cm">
                <text:p/>
              </draw:rect>
              <draw:rect draw:style-name="gr45" draw:text-style-name="P2" svg:width="0.291cm" svg:height="0.29cm" svg:x="6.546cm" svg:y="0.032cm">
                <text:p/>
              </draw:rect>
              <draw:rect draw:style-name="gr45" draw:text-style-name="P2" svg:width="0.289cm" svg:height="0.29cm" svg:x="6.837cm" svg:y="0.032cm">
                <text:p/>
              </draw:rect>
              <draw:rect draw:style-name="gr45" draw:text-style-name="P2" svg:width="0.289cm" svg:height="0.291cm" svg:x="4.228cm" svg:y="0.322cm">
                <text:p/>
              </draw:rect>
              <draw:rect draw:style-name="gr45" draw:text-style-name="P2" svg:width="0.291cm" svg:height="0.291cm" svg:x="4.517cm" svg:y="0.322cm">
                <text:p/>
              </draw:rect>
              <draw:rect draw:style-name="gr45" draw:text-style-name="P2" svg:width="0.289cm" svg:height="0.291cm" svg:x="4.808cm" svg:y="0.322cm">
                <text:p/>
              </draw:rect>
              <draw:rect draw:style-name="gr45" draw:text-style-name="P2" svg:width="0.291cm" svg:height="0.291cm" svg:x="5.097cm" svg:y="0.322cm">
                <text:p/>
              </draw:rect>
              <draw:rect draw:style-name="gr45" draw:text-style-name="P2" svg:width="0.289cm" svg:height="0.291cm" svg:x="5.388cm" svg:y="0.322cm">
                <text:p/>
              </draw:rect>
              <draw:rect draw:style-name="gr45" draw:text-style-name="P2" svg:width="0.289cm" svg:height="0.291cm" svg:x="5.677cm" svg:y="0.322cm">
                <text:p/>
              </draw:rect>
              <draw:rect draw:style-name="gr45" draw:text-style-name="P2" svg:width="0.291cm" svg:height="0.291cm" svg:x="5.966cm" svg:y="0.322cm">
                <text:p/>
              </draw:rect>
              <draw:rect draw:style-name="gr45" draw:text-style-name="P2" svg:width="0.289cm" svg:height="0.291cm" svg:x="6.257cm" svg:y="0.322cm">
                <text:p/>
              </draw:rect>
              <draw:rect draw:style-name="gr45" draw:text-style-name="P2" svg:width="0.291cm" svg:height="0.291cm" svg:x="6.546cm" svg:y="0.322cm">
                <text:p/>
              </draw:rect>
              <draw:rect draw:style-name="gr45" draw:text-style-name="P2" svg:width="0.289cm" svg:height="0.291cm" svg:x="6.837cm" svg:y="0.322cm">
                <text:p/>
              </draw:rect>
              <draw:rect draw:style-name="gr45" draw:text-style-name="P2" svg:width="0.289cm" svg:height="0.289cm" svg:x="4.228cm" svg:y="0.613cm">
                <text:p/>
              </draw:rect>
              <draw:rect draw:style-name="gr45" draw:text-style-name="P2" svg:width="0.291cm" svg:height="0.289cm" svg:x="4.517cm" svg:y="0.613cm">
                <text:p/>
              </draw:rect>
              <draw:rect draw:style-name="gr45" draw:text-style-name="P2" svg:width="0.289cm" svg:height="0.289cm" svg:x="4.808cm" svg:y="0.613cm">
                <text:p/>
              </draw:rect>
              <draw:rect draw:style-name="gr45" draw:text-style-name="P2" svg:width="0.291cm" svg:height="0.289cm" svg:x="5.097cm" svg:y="0.613cm">
                <text:p/>
              </draw:rect>
              <draw:rect draw:style-name="gr45" draw:text-style-name="P2" svg:width="0.289cm" svg:height="0.289cm" svg:x="5.388cm" svg:y="0.613cm">
                <text:p/>
              </draw:rect>
              <draw:rect draw:style-name="gr45" draw:text-style-name="P2" svg:width="0.289cm" svg:height="0.289cm" svg:x="5.677cm" svg:y="0.613cm">
                <text:p/>
              </draw:rect>
              <draw:rect draw:style-name="gr45" draw:text-style-name="P2" svg:width="0.291cm" svg:height="0.289cm" svg:x="5.966cm" svg:y="0.613cm">
                <text:p/>
              </draw:rect>
              <draw:rect draw:style-name="gr45" draw:text-style-name="P2" svg:width="0.289cm" svg:height="0.289cm" svg:x="6.257cm" svg:y="0.613cm">
                <text:p/>
              </draw:rect>
              <draw:rect draw:style-name="gr45" draw:text-style-name="P2" svg:width="0.291cm" svg:height="0.289cm" svg:x="6.546cm" svg:y="0.613cm">
                <text:p/>
              </draw:rect>
              <draw:rect draw:style-name="gr45" draw:text-style-name="P2" svg:width="0.289cm" svg:height="0.289cm" svg:x="6.837cm" svg:y="0.613cm">
                <text:p/>
              </draw:rect>
              <draw:rect draw:style-name="gr45" draw:text-style-name="P2" svg:width="0.289cm" svg:height="0.291cm" svg:x="4.228cm" svg:y="0.902cm">
                <text:p/>
              </draw:rect>
              <draw:rect draw:style-name="gr45" draw:text-style-name="P2" svg:width="0.291cm" svg:height="0.291cm" svg:x="4.517cm" svg:y="0.902cm">
                <text:p/>
              </draw:rect>
              <draw:rect draw:style-name="gr45" draw:text-style-name="P2" svg:width="0.289cm" svg:height="0.291cm" svg:x="4.808cm" svg:y="0.902cm">
                <text:p/>
              </draw:rect>
              <draw:rect draw:style-name="gr45" draw:text-style-name="P2" svg:width="0.291cm" svg:height="0.291cm" svg:x="5.097cm" svg:y="0.902cm">
                <text:p/>
              </draw:rect>
              <draw:rect draw:style-name="gr45" draw:text-style-name="P2" svg:width="0.289cm" svg:height="0.291cm" svg:x="5.388cm" svg:y="0.902cm">
                <text:p/>
              </draw:rect>
              <draw:rect draw:style-name="gr45" draw:text-style-name="P2" svg:width="0.289cm" svg:height="0.291cm" svg:x="5.677cm" svg:y="0.902cm">
                <text:p/>
              </draw:rect>
              <draw:rect draw:style-name="gr45" draw:text-style-name="P2" svg:width="0.291cm" svg:height="0.291cm" svg:x="5.966cm" svg:y="0.902cm">
                <text:p/>
              </draw:rect>
              <draw:rect draw:style-name="gr45" draw:text-style-name="P2" svg:width="0.289cm" svg:height="0.291cm" svg:x="6.257cm" svg:y="0.902cm">
                <text:p/>
              </draw:rect>
              <draw:rect draw:style-name="gr45" draw:text-style-name="P2" svg:width="0.291cm" svg:height="0.291cm" svg:x="6.546cm" svg:y="0.902cm">
                <text:p/>
              </draw:rect>
              <draw:rect draw:style-name="gr45" draw:text-style-name="P2" svg:width="0.289cm" svg:height="0.291cm" svg:x="6.837cm" svg:y="0.902cm">
                <text:p/>
              </draw:rect>
              <draw:rect draw:style-name="gr45" draw:text-style-name="P2" svg:width="0.289cm" svg:height="0.291cm" svg:x="4.228cm" svg:y="1.193cm">
                <text:p/>
              </draw:rect>
              <draw:rect draw:style-name="gr45" draw:text-style-name="P2" svg:width="0.291cm" svg:height="0.291cm" svg:x="4.517cm" svg:y="1.193cm">
                <text:p/>
              </draw:rect>
              <draw:rect draw:style-name="gr45" draw:text-style-name="P2" svg:width="0.289cm" svg:height="0.291cm" svg:x="4.808cm" svg:y="1.193cm">
                <text:p/>
              </draw:rect>
              <draw:rect draw:style-name="gr45" draw:text-style-name="P2" svg:width="0.291cm" svg:height="0.291cm" svg:x="5.097cm" svg:y="1.193cm">
                <text:p/>
              </draw:rect>
              <draw:rect draw:style-name="gr45" draw:text-style-name="P2" svg:width="0.289cm" svg:height="0.291cm" svg:x="5.388cm" svg:y="1.193cm">
                <text:p/>
              </draw:rect>
              <draw:rect draw:style-name="gr45" draw:text-style-name="P2" svg:width="0.289cm" svg:height="0.291cm" svg:x="5.677cm" svg:y="1.193cm">
                <text:p/>
              </draw:rect>
              <draw:rect draw:style-name="gr45" draw:text-style-name="P2" svg:width="0.291cm" svg:height="0.291cm" svg:x="5.966cm" svg:y="1.193cm">
                <text:p/>
              </draw:rect>
              <draw:rect draw:style-name="gr45" draw:text-style-name="P2" svg:width="0.289cm" svg:height="0.291cm" svg:x="6.257cm" svg:y="1.193cm">
                <text:p/>
              </draw:rect>
              <draw:rect draw:style-name="gr45" draw:text-style-name="P2" svg:width="0.291cm" svg:height="0.291cm" svg:x="6.546cm" svg:y="1.193cm">
                <text:p/>
              </draw:rect>
              <draw:rect draw:style-name="gr45" draw:text-style-name="P2" svg:width="0.289cm" svg:height="0.291cm" svg:x="6.837cm" svg:y="1.193cm">
                <text:p/>
              </draw:rect>
              <draw:rect draw:style-name="gr45" draw:text-style-name="P2" svg:width="0.289cm" svg:height="0.29cm" svg:x="4.228cm" svg:y="1.484cm">
                <text:p/>
              </draw:rect>
              <draw:rect draw:style-name="gr45" draw:text-style-name="P2" svg:width="0.291cm" svg:height="0.29cm" svg:x="4.517cm" svg:y="1.484cm">
                <text:p/>
              </draw:rect>
              <draw:rect draw:style-name="gr45" draw:text-style-name="P2" svg:width="0.289cm" svg:height="0.29cm" svg:x="4.808cm" svg:y="1.484cm">
                <text:p/>
              </draw:rect>
              <draw:rect draw:style-name="gr45" draw:text-style-name="P2" svg:width="0.291cm" svg:height="0.29cm" svg:x="5.097cm" svg:y="1.484cm">
                <text:p/>
              </draw:rect>
              <draw:rect draw:style-name="gr45" draw:text-style-name="P2" svg:width="0.289cm" svg:height="0.29cm" svg:x="5.388cm" svg:y="1.484cm">
                <text:p/>
              </draw:rect>
              <draw:rect draw:style-name="gr45" draw:text-style-name="P2" svg:width="0.289cm" svg:height="0.29cm" svg:x="5.677cm" svg:y="1.484cm">
                <text:p/>
              </draw:rect>
              <draw:rect draw:style-name="gr45" draw:text-style-name="P2" svg:width="0.291cm" svg:height="0.29cm" svg:x="5.966cm" svg:y="1.484cm">
                <text:p/>
              </draw:rect>
              <draw:rect draw:style-name="gr45" draw:text-style-name="P2" svg:width="0.289cm" svg:height="0.29cm" svg:x="6.257cm" svg:y="1.484cm">
                <text:p/>
              </draw:rect>
              <draw:rect draw:style-name="gr45" draw:text-style-name="P2" svg:width="0.291cm" svg:height="0.29cm" svg:x="6.546cm" svg:y="1.484cm">
                <text:p/>
              </draw:rect>
              <draw:rect draw:style-name="gr45" draw:text-style-name="P2" svg:width="0.289cm" svg:height="0.29cm" svg:x="6.837cm" svg:y="1.484cm">
                <text:p/>
              </draw:rect>
              <draw:rect draw:style-name="gr45" draw:text-style-name="P2" svg:width="0.289cm" svg:height="0.291cm" svg:x="4.228cm" svg:y="1.774cm">
                <text:p/>
              </draw:rect>
              <draw:rect draw:style-name="gr45" draw:text-style-name="P2" svg:width="0.291cm" svg:height="0.291cm" svg:x="4.517cm" svg:y="1.774cm">
                <text:p/>
              </draw:rect>
              <draw:rect draw:style-name="gr45" draw:text-style-name="P2" svg:width="0.289cm" svg:height="0.291cm" svg:x="4.808cm" svg:y="1.774cm">
                <text:p/>
              </draw:rect>
              <draw:rect draw:style-name="gr45" draw:text-style-name="P2" svg:width="0.291cm" svg:height="0.291cm" svg:x="5.097cm" svg:y="1.774cm">
                <text:p/>
              </draw:rect>
              <draw:rect draw:style-name="gr45" draw:text-style-name="P2" svg:width="0.289cm" svg:height="0.291cm" svg:x="5.388cm" svg:y="1.774cm">
                <text:p/>
              </draw:rect>
              <draw:rect draw:style-name="gr45" draw:text-style-name="P2" svg:width="0.289cm" svg:height="0.291cm" svg:x="5.677cm" svg:y="1.774cm">
                <text:p/>
              </draw:rect>
              <draw:rect draw:style-name="gr45" draw:text-style-name="P2" svg:width="0.291cm" svg:height="0.291cm" svg:x="5.966cm" svg:y="1.774cm">
                <text:p/>
              </draw:rect>
              <draw:rect draw:style-name="gr45" draw:text-style-name="P2" svg:width="0.289cm" svg:height="0.291cm" svg:x="6.257cm" svg:y="1.774cm">
                <text:p/>
              </draw:rect>
              <draw:rect draw:style-name="gr45" draw:text-style-name="P2" svg:width="0.291cm" svg:height="0.291cm" svg:x="6.546cm" svg:y="1.774cm">
                <text:p/>
              </draw:rect>
              <draw:rect draw:style-name="gr45" draw:text-style-name="P2" svg:width="0.289cm" svg:height="0.291cm" svg:x="6.837cm" svg:y="1.774cm">
                <text:p/>
              </draw:rect>
              <draw:rect draw:style-name="gr45" draw:text-style-name="P2" svg:width="0.289cm" svg:height="0.289cm" svg:x="4.228cm" svg:y="2.065cm">
                <text:p/>
              </draw:rect>
              <draw:rect draw:style-name="gr45" draw:text-style-name="P2" svg:width="0.291cm" svg:height="0.289cm" svg:x="4.517cm" svg:y="2.065cm">
                <text:p/>
              </draw:rect>
              <draw:rect draw:style-name="gr45" draw:text-style-name="P2" svg:width="0.289cm" svg:height="0.289cm" svg:x="4.808cm" svg:y="2.065cm">
                <text:p/>
              </draw:rect>
              <draw:rect draw:style-name="gr45" draw:text-style-name="P2" svg:width="0.291cm" svg:height="0.289cm" svg:x="5.097cm" svg:y="2.065cm">
                <text:p/>
              </draw:rect>
              <draw:rect draw:style-name="gr45" draw:text-style-name="P2" svg:width="0.289cm" svg:height="0.289cm" svg:x="5.388cm" svg:y="2.065cm">
                <text:p/>
              </draw:rect>
              <draw:rect draw:style-name="gr45" draw:text-style-name="P2" svg:width="0.289cm" svg:height="0.289cm" svg:x="5.677cm" svg:y="2.065cm">
                <text:p/>
              </draw:rect>
              <draw:rect draw:style-name="gr45" draw:text-style-name="P2" svg:width="0.291cm" svg:height="0.289cm" svg:x="5.966cm" svg:y="2.065cm">
                <text:p/>
              </draw:rect>
              <draw:rect draw:style-name="gr45" draw:text-style-name="P2" svg:width="0.289cm" svg:height="0.289cm" svg:x="6.257cm" svg:y="2.065cm">
                <text:p/>
              </draw:rect>
              <draw:rect draw:style-name="gr45" draw:text-style-name="P2" svg:width="0.291cm" svg:height="0.289cm" svg:x="6.546cm" svg:y="2.065cm">
                <text:p/>
              </draw:rect>
              <draw:rect draw:style-name="gr45" draw:text-style-name="P2" svg:width="0.289cm" svg:height="0.289cm" svg:x="6.837cm" svg:y="2.065cm">
                <text:p/>
              </draw:rect>
              <draw:rect draw:style-name="gr45" draw:text-style-name="P2" svg:width="0.289cm" svg:height="0.291cm" svg:x="4.228cm" svg:y="2.354cm">
                <text:p/>
              </draw:rect>
              <draw:rect draw:style-name="gr45" draw:text-style-name="P2" svg:width="0.291cm" svg:height="0.291cm" svg:x="4.517cm" svg:y="2.354cm">
                <text:p/>
              </draw:rect>
              <draw:rect draw:style-name="gr45" draw:text-style-name="P2" svg:width="0.289cm" svg:height="0.291cm" svg:x="4.808cm" svg:y="2.354cm">
                <text:p/>
              </draw:rect>
              <draw:rect draw:style-name="gr45" draw:text-style-name="P2" svg:width="0.291cm" svg:height="0.291cm" svg:x="5.097cm" svg:y="2.354cm">
                <text:p/>
              </draw:rect>
              <draw:rect draw:style-name="gr45" draw:text-style-name="P2" svg:width="0.289cm" svg:height="0.291cm" svg:x="5.388cm" svg:y="2.354cm">
                <text:p/>
              </draw:rect>
              <draw:rect draw:style-name="gr45" draw:text-style-name="P2" svg:width="0.289cm" svg:height="0.291cm" svg:x="5.677cm" svg:y="2.354cm">
                <text:p/>
              </draw:rect>
              <draw:rect draw:style-name="gr45" draw:text-style-name="P2" svg:width="0.291cm" svg:height="0.291cm" svg:x="5.966cm" svg:y="2.354cm">
                <text:p/>
              </draw:rect>
              <draw:rect draw:style-name="gr45" draw:text-style-name="P2" svg:width="0.289cm" svg:height="0.291cm" svg:x="6.257cm" svg:y="2.354cm">
                <text:p/>
              </draw:rect>
              <draw:rect draw:style-name="gr45" draw:text-style-name="P2" svg:width="0.291cm" svg:height="0.291cm" svg:x="6.546cm" svg:y="2.354cm">
                <text:p/>
              </draw:rect>
              <draw:rect draw:style-name="gr45" draw:text-style-name="P2" svg:width="0.289cm" svg:height="0.291cm" svg:x="6.837cm" svg:y="2.354cm">
                <text:p/>
              </draw:rect>
              <draw:rect draw:style-name="gr45" draw:text-style-name="P2" svg:width="0.289cm" svg:height="0.29cm" svg:x="4.228cm" svg:y="2.645cm">
                <text:p/>
              </draw:rect>
              <draw:rect draw:style-name="gr45" draw:text-style-name="P2" svg:width="0.291cm" svg:height="0.29cm" svg:x="4.517cm" svg:y="2.645cm">
                <text:p/>
              </draw:rect>
              <draw:rect draw:style-name="gr45" draw:text-style-name="P2" svg:width="0.289cm" svg:height="0.29cm" svg:x="4.808cm" svg:y="2.645cm">
                <text:p/>
              </draw:rect>
              <draw:rect draw:style-name="gr45" draw:text-style-name="P2" svg:width="0.291cm" svg:height="0.29cm" svg:x="5.097cm" svg:y="2.645cm">
                <text:p/>
              </draw:rect>
              <draw:rect draw:style-name="gr45" draw:text-style-name="P2" svg:width="0.289cm" svg:height="0.29cm" svg:x="5.388cm" svg:y="2.645cm">
                <text:p/>
              </draw:rect>
              <draw:rect draw:style-name="gr45" draw:text-style-name="P2" svg:width="0.289cm" svg:height="0.29cm" svg:x="5.677cm" svg:y="2.645cm">
                <text:p/>
              </draw:rect>
              <draw:rect draw:style-name="gr45" draw:text-style-name="P2" svg:width="0.291cm" svg:height="0.29cm" svg:x="5.966cm" svg:y="2.645cm">
                <text:p/>
              </draw:rect>
              <draw:rect draw:style-name="gr45" draw:text-style-name="P2" svg:width="0.289cm" svg:height="0.29cm" svg:x="6.257cm" svg:y="2.645cm">
                <text:p/>
              </draw:rect>
              <draw:rect draw:style-name="gr45" draw:text-style-name="P2" svg:width="0.291cm" svg:height="0.29cm" svg:x="6.546cm" svg:y="2.645cm">
                <text:p/>
              </draw:rect>
              <draw:rect draw:style-name="gr45" draw:text-style-name="P2" svg:width="0.289cm" svg:height="0.29cm" svg:x="6.837cm" svg:y="2.645cm">
                <text:p/>
              </draw:rect>
            </draw:g>
          </table:table-cell>
          <table:table-cell table:style-name="ce83"/>
          <table:table-cell table:style-name="Default" table:number-columns-repeated="2"/>
          <table:table-cell table:style-name="ce50" table:formula="oooc:=IF(OR(ISFORMULA([.B59]);ISBLANK([.H59]));&quot;&quot;;IF(ISERROR(FIND(&quot;|&quot;&amp; SUBSTITUTE([.B59];&quot; &quot;;&quot;&quot;) &amp;&quot;|&quot;;&quot;|&quot; &amp; SUBSTITUTE([.H59];&quot; &quot;;&quot;&quot;) &amp;&quot;|&quot;));0;1))">
            <text:p/>
          </table:table-cell>
          <table:table-cell table:style-name="ce45" table:formula="oooc:=IF([.E59]=&quot;&quot;;&quot;&quot;;IF([$Namen.$G$2]=[$Namen.$I$1];IF([.E59]&gt;0;&quot;&quot;;&quot;&quot;);&quot; &quot;))">
            <text:p/>
          </table:table-cell>
          <table:table-cell/>
          <table:table-cell table:style-name="Unsichtbar"/>
          <table:table-cell table:style-name="Unsichtbar"/>
          <table:table-cell table:number-columns-repeated="247"/>
        </table:table-row>
        <table:table-row table:style-name="ro1">
          <table:table-cell table:style-name="ce35"/>
          <table:table-cell table:style-name="ce83"/>
          <table:table-cell table:style-name="Default" table:number-columns-repeated="2"/>
          <table:table-cell table:style-name="ce50" table:formula="oooc:=IF(OR(ISFORMULA([.B60]);ISBLANK([.H60]));&quot;&quot;;IF(ISERROR(FIND(&quot;|&quot;&amp; SUBSTITUTE([.B60];&quot; &quot;;&quot;&quot;) &amp;&quot;|&quot;;&quot;|&quot; &amp; SUBSTITUTE([.H60];&quot; &quot;;&quot;&quot;) &amp;&quot;|&quot;));0;1))" office:value-type="float" office:value="0">
            <text:p>0</text:p>
          </table:table-cell>
          <table:table-cell table:style-name="ce45" table:formula="oooc:=IF([.E60]=&quot;&quot;;&quot;&quot;;IF([$Namen.$G$2]=[$Namen.$I$1];IF([.E60]&gt;0;&quot;&quot;;&quot;&quot;);&quot; &quot;))" office:value-type="string" office:string-value=" ">
            <text:p><text:s/></text:p>
          </table:table-cell>
          <table:table-cell/>
          <table:table-cell table:style-name="Unsichtbar" table:formula="oooc:=TEXT([.I60]*100;&quot;Standard&quot;)&amp;&quot;%|&quot;&amp;TEXT([.I60];&quot;0,0%&quot;)" office:value-type="string" office:string-value="100%|100,0%">
            <text:p>100%|100,0%</text:p>
          </table:table-cell>
          <table:table-cell office:value-type="float" office:value="1">
            <text:p>1</text:p>
          </table:table-cell>
          <table:table-cell table:number-columns-repeated="247"/>
        </table:table-row>
        <table:table-row table:style-name="ro1">
          <table:table-cell table:style-name="ce35"/>
          <table:table-cell table:style-name="ce83"/>
          <table:table-cell table:style-name="Default" table:number-columns-repeated="2"/>
          <table:table-cell table:style-name="ce50" table:formula="oooc:=IF(OR(ISFORMULA([.B61]);ISBLANK([.H61]));&quot;&quot;;IF(ISERROR(FIND(&quot;|&quot;&amp; SUBSTITUTE([.B61];&quot; &quot;;&quot;&quot;) &amp;&quot;|&quot;;&quot;|&quot; &amp; SUBSTITUTE([.H61];&quot; &quot;;&quot;&quot;) &amp;&quot;|&quot;));0;1))">
            <text:p/>
          </table:table-cell>
          <table:table-cell table:style-name="ce45" table:formula="oooc:=IF([.E61]=&quot;&quot;;&quot;&quot;;IF([$Namen.$G$2]=[$Namen.$I$1];IF([.E61]&gt;0;&quot;&quot;;&quot;&quot;);&quot; &quot;))">
            <text:p/>
          </table:table-cell>
          <table:table-cell/>
          <table:table-cell/>
          <table:table-cell table:number-columns-repeated="248"/>
        </table:table-row>
        <table:table-row table:style-name="ro1">
          <table:table-cell table:style-name="ce35"/>
          <table:table-cell table:style-name="ce83"/>
          <table:table-cell table:style-name="Default" table:number-columns-repeated="2"/>
          <table:table-cell table:style-name="ce50" table:formula="oooc:=IF(OR(ISFORMULA([.B62]);ISBLANK([.H62]));&quot;&quot;;IF(ISERROR(FIND(&quot;|&quot;&amp; SUBSTITUTE([.B62];&quot; &quot;;&quot;&quot;) &amp;&quot;|&quot;;&quot;|&quot; &amp; SUBSTITUTE([.H62];&quot; &quot;;&quot;&quot;) &amp;&quot;|&quot;));0;1))">
            <text:p/>
          </table:table-cell>
          <table:table-cell table:style-name="ce45" table:formula="oooc:=IF([.E62]=&quot;&quot;;&quot;&quot;;IF([$Namen.$G$2]=[$Namen.$I$1];IF([.E62]&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63]);ISBLANK([.H63]));&quot;&quot;;IF(ISERROR(FIND(&quot;|&quot;&amp; SUBSTITUTE([.B63];&quot; &quot;;&quot;&quot;) &amp;&quot;|&quot;;&quot;|&quot; &amp; SUBSTITUTE([.H63];&quot; &quot;;&quot;&quot;) &amp;&quot;|&quot;));0;1))">
            <text:p/>
          </table:table-cell>
          <table:table-cell table:style-name="ce45" table:formula="oooc:=IF([.E63]=&quot;&quot;;&quot;&quot;;IF([$Namen.$G$2]=[$Namen.$I$1];IF([.E63]&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64]);ISBLANK([.H64]));&quot;&quot;;IF(ISERROR(FIND(&quot;|&quot;&amp; SUBSTITUTE([.B64];&quot; &quot;;&quot;&quot;) &amp;&quot;|&quot;;&quot;|&quot; &amp; SUBSTITUTE([.H64];&quot; &quot;;&quot;&quot;) &amp;&quot;|&quot;));0;1))">
            <text:p/>
          </table:table-cell>
          <table:table-cell table:style-name="ce45" table:formula="oooc:=IF([.E64]=&quot;&quot;;&quot;&quot;;IF([$Namen.$G$2]=[$Namen.$I$1];IF([.E64]&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65]);ISBLANK([.H65]));&quot;&quot;;IF(ISERROR(FIND(&quot;|&quot;&amp; SUBSTITUTE([.B65];&quot; &quot;;&quot;&quot;) &amp;&quot;|&quot;;&quot;|&quot; &amp; SUBSTITUTE([.H65];&quot; &quot;;&quot;&quot;) &amp;&quot;|&quot;));0;1))">
            <text:p/>
          </table:table-cell>
          <table:table-cell table:style-name="ce45" table:formula="oooc:=IF([.E65]=&quot;&quot;;&quot;&quot;;IF([$Namen.$G$2]=[$Namen.$I$1];IF([.E65]&gt;0;&quot;&quot;;&quot;&quot;);&quot; &quot;))">
            <text:p/>
          </table:table-cell>
          <table:table-cell/>
          <table:table-cell/>
          <table:table-cell table:number-columns-repeated="248"/>
        </table:table-row>
        <table:table-row table:style-name="ro3">
          <table:table-cell/>
          <table:table-cell table:style-name="ce37" office:value-type="string">
            <text:p><text:a xlink:href="#Tabelle2"></text:a><text:span text:style-name="T4"> </text:span><text:a xlink:href="#Namen"></text:a><text:span text:style-name="T4"> </text:span><text:a xlink:href="#Tabelle4"></text:a></text:p>
          </table:table-cell>
          <table:table-cell table:style-name="Default" table:number-columns-repeated="2"/>
          <table:table-cell table:style-name="ce50" table:formula="oooc:=IF(OR(ISFORMULA([.B66]);ISBLANK([.H66]));&quot;&quot;;IF(ISERROR(FIND(&quot;|&quot;&amp; SUBSTITUTE([.B66];&quot; &quot;;&quot;&quot;) &amp;&quot;|&quot;;&quot;|&quot; &amp; SUBSTITUTE([.H66];&quot; &quot;;&quot;&quot;) &amp;&quot;|&quot;));0;1))">
            <text:p/>
          </table:table-cell>
          <table:table-cell table:style-name="ce45" table:formula="oooc:=IF([.E66]=&quot;&quot;;&quot;&quot;;IF([$Namen.$G$2]=[$Namen.$I$1];IF([.E66]&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67]);ISBLANK([.H67]));&quot;&quot;;IF(ISERROR(FIND(&quot;|&quot;&amp; SUBSTITUTE([.B67];&quot; &quot;;&quot;&quot;) &amp;&quot;|&quot;;&quot;|&quot; &amp; SUBSTITUTE([.H67];&quot; &quot;;&quot;&quot;) &amp;&quot;|&quot;));0;1))">
            <text:p/>
          </table:table-cell>
          <table:table-cell table:style-name="ce45" table:formula="oooc:=IF([.E67]=&quot;&quot;;&quot;&quot;;IF([$Namen.$G$2]=[$Namen.$I$1];IF([.E67]&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68]);ISBLANK([.H68]));&quot;&quot;;IF(ISERROR(FIND(&quot;|&quot;&amp; SUBSTITUTE([.B68];&quot; &quot;;&quot;&quot;) &amp;&quot;|&quot;;&quot;|&quot; &amp; SUBSTITUTE([.H68];&quot; &quot;;&quot;&quot;) &amp;&quot;|&quot;));0;1))">
            <text:p/>
          </table:table-cell>
          <table:table-cell table:style-name="ce45" table:formula="oooc:=IF([.E68]=&quot;&quot;;&quot;&quot;;IF([$Namen.$G$2]=[$Namen.$I$1];IF([.E68]&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69]);ISBLANK([.H69]));&quot;&quot;;IF(ISERROR(FIND(&quot;|&quot;&amp; SUBSTITUTE([.B69];&quot; &quot;;&quot;&quot;) &amp;&quot;|&quot;;&quot;|&quot; &amp; SUBSTITUTE([.H69];&quot; &quot;;&quot;&quot;) &amp;&quot;|&quot;));0;1))">
            <text:p/>
          </table:table-cell>
          <table:table-cell table:style-name="ce45" table:formula="oooc:=IF([.E69]=&quot;&quot;;&quot;&quot;;IF([$Namen.$G$2]=[$Namen.$I$1];IF([.E69]&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70]);ISBLANK([.H70]));&quot;&quot;;IF(ISERROR(FIND(&quot;|&quot;&amp; SUBSTITUTE([.B70];&quot; &quot;;&quot;&quot;) &amp;&quot;|&quot;;&quot;|&quot; &amp; SUBSTITUTE([.H70];&quot; &quot;;&quot;&quot;) &amp;&quot;|&quot;));0;1))">
            <text:p/>
          </table:table-cell>
          <table:table-cell table:style-name="ce45" table:formula="oooc:=IF([.E70]=&quot;&quot;;&quot;&quot;;IF([$Namen.$G$2]=[$Namen.$I$1];IF([.E70]&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71]);ISBLANK([.H71]));&quot;&quot;;IF(ISERROR(FIND(&quot;|&quot;&amp; SUBSTITUTE([.B71];&quot; &quot;;&quot;&quot;) &amp;&quot;|&quot;;&quot;|&quot; &amp; SUBSTITUTE([.H71];&quot; &quot;;&quot;&quot;) &amp;&quot;|&quot;));0;1))">
            <text:p/>
          </table:table-cell>
          <table:table-cell table:style-name="ce45" table:formula="oooc:=IF([.E71]=&quot;&quot;;&quot;&quot;;IF([$Namen.$G$2]=[$Namen.$I$1];IF([.E71]&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72]);ISBLANK([.H72]));&quot;&quot;;IF(ISERROR(FIND(&quot;|&quot;&amp; SUBSTITUTE([.B72];&quot; &quot;;&quot;&quot;) &amp;&quot;|&quot;;&quot;|&quot; &amp; SUBSTITUTE([.H72];&quot; &quot;;&quot;&quot;) &amp;&quot;|&quot;));0;1))">
            <text:p/>
          </table:table-cell>
          <table:table-cell table:style-name="ce45" table:formula="oooc:=IF([.E72]=&quot;&quot;;&quot;&quot;;IF([$Namen.$G$2]=[$Namen.$I$1];IF([.E72]&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73]);ISBLANK([.H73]));&quot;&quot;;IF(ISERROR(FIND(&quot;|&quot;&amp; SUBSTITUTE([.B73];&quot; &quot;;&quot;&quot;) &amp;&quot;|&quot;;&quot;|&quot; &amp; SUBSTITUTE([.H73];&quot; &quot;;&quot;&quot;) &amp;&quot;|&quot;));0;1))">
            <text:p/>
          </table:table-cell>
          <table:table-cell table:style-name="ce45" table:formula="oooc:=IF([.E73]=&quot;&quot;;&quot;&quot;;IF([$Namen.$G$2]=[$Namen.$I$1];IF([.E73]&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74]);ISBLANK([.H74]));&quot;&quot;;IF(ISERROR(FIND(&quot;|&quot;&amp; SUBSTITUTE([.B74];&quot; &quot;;&quot;&quot;) &amp;&quot;|&quot;;&quot;|&quot; &amp; SUBSTITUTE([.H74];&quot; &quot;;&quot;&quot;) &amp;&quot;|&quot;));0;1))">
            <text:p/>
          </table:table-cell>
          <table:table-cell table:style-name="ce45" table:formula="oooc:=IF([.E74]=&quot;&quot;;&quot;&quot;;IF([$Namen.$G$2]=[$Namen.$I$1];IF([.E74]&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75]);ISBLANK([.H75]));&quot;&quot;;IF(ISERROR(FIND(&quot;|&quot;&amp; SUBSTITUTE([.B75];&quot; &quot;;&quot;&quot;) &amp;&quot;|&quot;;&quot;|&quot; &amp; SUBSTITUTE([.H75];&quot; &quot;;&quot;&quot;) &amp;&quot;|&quot;));0;1))">
            <text:p/>
          </table:table-cell>
          <table:table-cell table:style-name="ce45" table:formula="oooc:=IF([.E75]=&quot;&quot;;&quot;&quot;;IF([$Namen.$G$2]=[$Namen.$I$1];IF([.E75]&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76]);ISBLANK([.H76]));&quot;&quot;;IF(ISERROR(FIND(&quot;|&quot;&amp; SUBSTITUTE([.B76];&quot; &quot;;&quot;&quot;) &amp;&quot;|&quot;;&quot;|&quot; &amp; SUBSTITUTE([.H76];&quot; &quot;;&quot;&quot;) &amp;&quot;|&quot;));0;1))">
            <text:p/>
          </table:table-cell>
          <table:table-cell table:style-name="ce45" table:formula="oooc:=IF([.E76]=&quot;&quot;;&quot;&quot;;IF([$Namen.$G$2]=[$Namen.$I$1];IF([.E76]&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77]);ISBLANK([.H77]));&quot;&quot;;IF(ISERROR(FIND(&quot;|&quot;&amp; SUBSTITUTE([.B77];&quot; &quot;;&quot;&quot;) &amp;&quot;|&quot;;&quot;|&quot; &amp; SUBSTITUTE([.H77];&quot; &quot;;&quot;&quot;) &amp;&quot;|&quot;));0;1))">
            <text:p/>
          </table:table-cell>
          <table:table-cell table:style-name="ce45" table:formula="oooc:=IF([.E77]=&quot;&quot;;&quot;&quot;;IF([$Namen.$G$2]=[$Namen.$I$1];IF([.E77]&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78]);ISBLANK([.H78]));&quot;&quot;;IF(ISERROR(FIND(&quot;|&quot;&amp; SUBSTITUTE([.B78];&quot; &quot;;&quot;&quot;) &amp;&quot;|&quot;;&quot;|&quot; &amp; SUBSTITUTE([.H78];&quot; &quot;;&quot;&quot;) &amp;&quot;|&quot;));0;1))">
            <text:p/>
          </table:table-cell>
          <table:table-cell table:style-name="ce45" table:formula="oooc:=IF([.E78]=&quot;&quot;;&quot;&quot;;IF([$Namen.$G$2]=[$Namen.$I$1];IF([.E78]&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79]);ISBLANK([.H79]));&quot;&quot;;IF(ISERROR(FIND(&quot;|&quot;&amp; SUBSTITUTE([.B79];&quot; &quot;;&quot;&quot;) &amp;&quot;|&quot;;&quot;|&quot; &amp; SUBSTITUTE([.H79];&quot; &quot;;&quot;&quot;) &amp;&quot;|&quot;));0;1))">
            <text:p/>
          </table:table-cell>
          <table:table-cell table:style-name="ce45" table:formula="oooc:=IF([.E79]=&quot;&quot;;&quot;&quot;;IF([$Namen.$G$2]=[$Namen.$I$1];IF([.E79]&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80]);ISBLANK([.H80]));&quot;&quot;;IF(ISERROR(FIND(&quot;|&quot;&amp; SUBSTITUTE([.B80];&quot; &quot;;&quot;&quot;) &amp;&quot;|&quot;;&quot;|&quot; &amp; SUBSTITUTE([.H80];&quot; &quot;;&quot;&quot;) &amp;&quot;|&quot;));0;1))">
            <text:p/>
          </table:table-cell>
          <table:table-cell table:style-name="ce45" table:formula="oooc:=IF([.E80]=&quot;&quot;;&quot;&quot;;IF([$Namen.$G$2]=[$Namen.$I$1];IF([.E80]&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81]);ISBLANK([.H81]));&quot;&quot;;IF(ISERROR(FIND(&quot;|&quot;&amp; SUBSTITUTE([.B81];&quot; &quot;;&quot;&quot;) &amp;&quot;|&quot;;&quot;|&quot; &amp; SUBSTITUTE([.H81];&quot; &quot;;&quot;&quot;) &amp;&quot;|&quot;));0;1))">
            <text:p/>
          </table:table-cell>
          <table:table-cell table:style-name="ce45" table:formula="oooc:=IF([.E81]=&quot;&quot;;&quot;&quot;;IF([$Namen.$G$2]=[$Namen.$I$1];IF([.E81]&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82]);ISBLANK([.H82]));&quot;&quot;;IF(ISERROR(FIND(&quot;|&quot;&amp; SUBSTITUTE([.B82];&quot; &quot;;&quot;&quot;) &amp;&quot;|&quot;;&quot;|&quot; &amp; SUBSTITUTE([.H82];&quot; &quot;;&quot;&quot;) &amp;&quot;|&quot;));0;1))">
            <text:p/>
          </table:table-cell>
          <table:table-cell table:style-name="ce45" table:formula="oooc:=IF([.E82]=&quot;&quot;;&quot;&quot;;IF([$Namen.$G$2]=[$Namen.$I$1];IF([.E82]&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83]);ISBLANK([.H83]));&quot;&quot;;IF(ISERROR(FIND(&quot;|&quot;&amp; SUBSTITUTE([.B83];&quot; &quot;;&quot;&quot;) &amp;&quot;|&quot;;&quot;|&quot; &amp; SUBSTITUTE([.H83];&quot; &quot;;&quot;&quot;) &amp;&quot;|&quot;));0;1))">
            <text:p/>
          </table:table-cell>
          <table:table-cell table:style-name="ce45" table:formula="oooc:=IF([.E83]=&quot;&quot;;&quot;&quot;;IF([$Namen.$G$2]=[$Namen.$I$1];IF([.E83]&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84]);ISBLANK([.H84]));&quot;&quot;;IF(ISERROR(FIND(&quot;|&quot;&amp; SUBSTITUTE([.B84];&quot; &quot;;&quot;&quot;) &amp;&quot;|&quot;;&quot;|&quot; &amp; SUBSTITUTE([.H84];&quot; &quot;;&quot;&quot;) &amp;&quot;|&quot;));0;1))">
            <text:p/>
          </table:table-cell>
          <table:table-cell table:style-name="ce45" table:formula="oooc:=IF([.E84]=&quot;&quot;;&quot;&quot;;IF([$Namen.$G$2]=[$Namen.$I$1];IF([.E84]&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85]);ISBLANK([.H85]));&quot;&quot;;IF(ISERROR(FIND(&quot;|&quot;&amp; SUBSTITUTE([.B85];&quot; &quot;;&quot;&quot;) &amp;&quot;|&quot;;&quot;|&quot; &amp; SUBSTITUTE([.H85];&quot; &quot;;&quot;&quot;) &amp;&quot;|&quot;));0;1))">
            <text:p/>
          </table:table-cell>
          <table:table-cell table:style-name="ce45" table:formula="oooc:=IF([.E85]=&quot;&quot;;&quot;&quot;;IF([$Namen.$G$2]=[$Namen.$I$1];IF([.E85]&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86]);ISBLANK([.H86]));&quot;&quot;;IF(ISERROR(FIND(&quot;|&quot;&amp; SUBSTITUTE([.B86];&quot; &quot;;&quot;&quot;) &amp;&quot;|&quot;;&quot;|&quot; &amp; SUBSTITUTE([.H86];&quot; &quot;;&quot;&quot;) &amp;&quot;|&quot;));0;1))">
            <text:p/>
          </table:table-cell>
          <table:table-cell table:style-name="ce45" table:formula="oooc:=IF([.E86]=&quot;&quot;;&quot;&quot;;IF([$Namen.$G$2]=[$Namen.$I$1];IF([.E86]&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87]);ISBLANK([.H87]));&quot;&quot;;IF(ISERROR(FIND(&quot;|&quot;&amp; SUBSTITUTE([.B87];&quot; &quot;;&quot;&quot;) &amp;&quot;|&quot;;&quot;|&quot; &amp; SUBSTITUTE([.H87];&quot; &quot;;&quot;&quot;) &amp;&quot;|&quot;));0;1))">
            <text:p/>
          </table:table-cell>
          <table:table-cell table:style-name="ce45" table:formula="oooc:=IF([.E87]=&quot;&quot;;&quot;&quot;;IF([$Namen.$G$2]=[$Namen.$I$1];IF([.E87]&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88]);ISBLANK([.H88]));&quot;&quot;;IF(ISERROR(FIND(&quot;|&quot;&amp; SUBSTITUTE([.B88];&quot; &quot;;&quot;&quot;) &amp;&quot;|&quot;;&quot;|&quot; &amp; SUBSTITUTE([.H88];&quot; &quot;;&quot;&quot;) &amp;&quot;|&quot;));0;1))">
            <text:p/>
          </table:table-cell>
          <table:table-cell table:style-name="ce45" table:formula="oooc:=IF([.E88]=&quot;&quot;;&quot;&quot;;IF([$Namen.$G$2]=[$Namen.$I$1];IF([.E88]&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89]);ISBLANK([.H89]));&quot;&quot;;IF(ISERROR(FIND(&quot;|&quot;&amp; SUBSTITUTE([.B89];&quot; &quot;;&quot;&quot;) &amp;&quot;|&quot;;&quot;|&quot; &amp; SUBSTITUTE([.H89];&quot; &quot;;&quot;&quot;) &amp;&quot;|&quot;));0;1))">
            <text:p/>
          </table:table-cell>
          <table:table-cell table:style-name="ce45" table:formula="oooc:=IF([.E89]=&quot;&quot;;&quot;&quot;;IF([$Namen.$G$2]=[$Namen.$I$1];IF([.E89]&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90]);ISBLANK([.H90]));&quot;&quot;;IF(ISERROR(FIND(&quot;|&quot;&amp; SUBSTITUTE([.B90];&quot; &quot;;&quot;&quot;) &amp;&quot;|&quot;;&quot;|&quot; &amp; SUBSTITUTE([.H90];&quot; &quot;;&quot;&quot;) &amp;&quot;|&quot;));0;1))">
            <text:p/>
          </table:table-cell>
          <table:table-cell table:style-name="ce45" table:formula="oooc:=IF([.E90]=&quot;&quot;;&quot;&quot;;IF([$Namen.$G$2]=[$Namen.$I$1];IF([.E90]&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91]);ISBLANK([.H91]));&quot;&quot;;IF(ISERROR(FIND(&quot;|&quot;&amp; SUBSTITUTE([.B91];&quot; &quot;;&quot;&quot;) &amp;&quot;|&quot;;&quot;|&quot; &amp; SUBSTITUTE([.H91];&quot; &quot;;&quot;&quot;) &amp;&quot;|&quot;));0;1))">
            <text:p/>
          </table:table-cell>
          <table:table-cell table:style-name="ce45" table:formula="oooc:=IF([.E91]=&quot;&quot;;&quot;&quot;;IF([$Namen.$G$2]=[$Namen.$I$1];IF([.E91]&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92]);ISBLANK([.H92]));&quot;&quot;;IF(ISERROR(FIND(&quot;|&quot;&amp; SUBSTITUTE([.B92];&quot; &quot;;&quot;&quot;) &amp;&quot;|&quot;;&quot;|&quot; &amp; SUBSTITUTE([.H92];&quot; &quot;;&quot;&quot;) &amp;&quot;|&quot;));0;1))">
            <text:p/>
          </table:table-cell>
          <table:table-cell table:style-name="ce45" table:formula="oooc:=IF([.E92]=&quot;&quot;;&quot;&quot;;IF([$Namen.$G$2]=[$Namen.$I$1];IF([.E92]&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93]);ISBLANK([.H93]));&quot;&quot;;IF(ISERROR(FIND(&quot;|&quot;&amp; SUBSTITUTE([.B93];&quot; &quot;;&quot;&quot;) &amp;&quot;|&quot;;&quot;|&quot; &amp; SUBSTITUTE([.H93];&quot; &quot;;&quot;&quot;) &amp;&quot;|&quot;));0;1))">
            <text:p/>
          </table:table-cell>
          <table:table-cell table:style-name="ce45" table:formula="oooc:=IF([.E93]=&quot;&quot;;&quot;&quot;;IF([$Namen.$G$2]=[$Namen.$I$1];IF([.E93]&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94]);ISBLANK([.H94]));&quot;&quot;;IF(ISERROR(FIND(&quot;|&quot;&amp; SUBSTITUTE([.B94];&quot; &quot;;&quot;&quot;) &amp;&quot;|&quot;;&quot;|&quot; &amp; SUBSTITUTE([.H94];&quot; &quot;;&quot;&quot;) &amp;&quot;|&quot;));0;1))">
            <text:p/>
          </table:table-cell>
          <table:table-cell table:style-name="ce45" table:formula="oooc:=IF([.E94]=&quot;&quot;;&quot;&quot;;IF([$Namen.$G$2]=[$Namen.$I$1];IF([.E94]&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95]);ISBLANK([.H95]));&quot;&quot;;IF(ISERROR(FIND(&quot;|&quot;&amp; SUBSTITUTE([.B95];&quot; &quot;;&quot;&quot;) &amp;&quot;|&quot;;&quot;|&quot; &amp; SUBSTITUTE([.H95];&quot; &quot;;&quot;&quot;) &amp;&quot;|&quot;));0;1))">
            <text:p/>
          </table:table-cell>
          <table:table-cell table:style-name="ce45" table:formula="oooc:=IF([.E95]=&quot;&quot;;&quot;&quot;;IF([$Namen.$G$2]=[$Namen.$I$1];IF([.E95]&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96]);ISBLANK([.H96]));&quot;&quot;;IF(ISERROR(FIND(&quot;|&quot;&amp; SUBSTITUTE([.B96];&quot; &quot;;&quot;&quot;) &amp;&quot;|&quot;;&quot;|&quot; &amp; SUBSTITUTE([.H96];&quot; &quot;;&quot;&quot;) &amp;&quot;|&quot;));0;1))">
            <text:p/>
          </table:table-cell>
          <table:table-cell table:style-name="ce45" table:formula="oooc:=IF([.E96]=&quot;&quot;;&quot;&quot;;IF([$Namen.$G$2]=[$Namen.$I$1];IF([.E96]&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97]);ISBLANK([.H97]));&quot;&quot;;IF(ISERROR(FIND(&quot;|&quot;&amp; SUBSTITUTE([.B97];&quot; &quot;;&quot;&quot;) &amp;&quot;|&quot;;&quot;|&quot; &amp; SUBSTITUTE([.H97];&quot; &quot;;&quot;&quot;) &amp;&quot;|&quot;));0;1))">
            <text:p/>
          </table:table-cell>
          <table:table-cell table:style-name="ce45" table:formula="oooc:=IF([.E97]=&quot;&quot;;&quot;&quot;;IF([$Namen.$G$2]=[$Namen.$I$1];IF([.E97]&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98]);ISBLANK([.H98]));&quot;&quot;;IF(ISERROR(FIND(&quot;|&quot;&amp; SUBSTITUTE([.B98];&quot; &quot;;&quot;&quot;) &amp;&quot;|&quot;;&quot;|&quot; &amp; SUBSTITUTE([.H98];&quot; &quot;;&quot;&quot;) &amp;&quot;|&quot;));0;1))">
            <text:p/>
          </table:table-cell>
          <table:table-cell table:style-name="ce45" table:formula="oooc:=IF([.E98]=&quot;&quot;;&quot;&quot;;IF([$Namen.$G$2]=[$Namen.$I$1];IF([.E98]&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99]);ISBLANK([.H99]));&quot;&quot;;IF(ISERROR(FIND(&quot;|&quot;&amp; SUBSTITUTE([.B99];&quot; &quot;;&quot;&quot;) &amp;&quot;|&quot;;&quot;|&quot; &amp; SUBSTITUTE([.H99];&quot; &quot;;&quot;&quot;) &amp;&quot;|&quot;));0;1))">
            <text:p/>
          </table:table-cell>
          <table:table-cell table:style-name="ce45" table:formula="oooc:=IF([.E99]=&quot;&quot;;&quot;&quot;;IF([$Namen.$G$2]=[$Namen.$I$1];IF([.E99]&gt;0;&quot;&quot;;&quot;&quot;);&quot; &quot;))">
            <text:p/>
          </table:table-cell>
          <table:table-cell/>
          <table:table-cell/>
          <table:table-cell table:number-columns-repeated="248"/>
        </table:table-row>
        <table:table-row table:style-name="ro1">
          <table:table-cell/>
          <table:table-cell table:style-name="ce83"/>
          <table:table-cell table:style-name="Default" table:number-columns-repeated="2"/>
          <table:table-cell table:style-name="ce50" table:formula="oooc:=IF(OR(ISFORMULA([.B100]);ISBLANK([.H100]));&quot;&quot;;IF(ISERROR(FIND(&quot;|&quot;&amp; SUBSTITUTE([.B100];&quot; &quot;;&quot;&quot;) &amp;&quot;|&quot;;&quot;|&quot; &amp; SUBSTITUTE([.H100];&quot; &quot;;&quot;&quot;) &amp;&quot;|&quot;));0;1))">
            <text:p/>
          </table:table-cell>
          <table:table-cell table:style-name="ce45" table:formula="oooc:=IF([.E100]=&quot;&quot;;&quot;&quot;;IF([$Namen.$G$2]=[$Namen.$I$1];IF([.E100]&gt;0;&quot;&quot;;&quot;&quot;);&quot; &quot;))">
            <text:p/>
          </table:table-cell>
          <table:table-cell/>
          <table:table-cell/>
          <table:table-cell table:number-columns-repeated="248"/>
        </table:table-row>
        <table:table-row table:style-name="ro1" table:visibility="collapse">
          <table:table-cell/>
          <table:table-cell table:style-name="ce84"/>
          <table:table-cell table:style-name="ce77" table:formula="oooc:=IF(ISBLANK([.H101]);&quot;&quot;;IF(ISERROR(FIND(&quot;|&quot;&amp; SUBSTITUTE(SUBSTITUTE(SUBSTITUTE(SUBSTITUTE([.B101];&quot; &quot;;&quot;&quot;);&quot;·&quot;;&quot;*&quot; );&quot;–&quot; ;&quot;-&quot; );&quot;:&quot;;&quot;/&quot;) &amp;&quot;|&quot;;&quot;|&quot; &amp; SUBSTITUTE([.H101];&quot; &quot;;&quot;&quot;) &amp;&quot;|&quot;));0;1))">
            <text:p/>
          </table:table-cell>
          <table:table-cell table:style-name="ce45" table:formula="oooc:=IF([.C101]=&quot;&quot;;&quot;&quot;;IF([$Namen.$G$2]=[$Namen.$I$1];IF([.C101]&gt;0;&quot;&quot;;&quot;&quot;);&quot;&quot;))">
            <text:p/>
          </table:table-cell>
          <table:table-cell table:style-name="ce50" table:formula="oooc:=IF(OR(ISFORMULA([.B101]);ISBLANK([.H101]));&quot;&quot;;IF(ISERROR(FIND(&quot;|&quot;&amp; SUBSTITUTE([.B101];&quot; &quot;;&quot;&quot;) &amp;&quot;|&quot;;&quot;|&quot; &amp; SUBSTITUTE([.H101];&quot; &quot;;&quot;&quot;) &amp;&quot;|&quot;));0;1))">
            <text:p/>
          </table:table-cell>
          <table:table-cell table:number-columns-repeated="2"/>
          <table:table-cell/>
          <table:table-cell table:number-columns-repeated="248"/>
        </table:table-row>
        <table:table-row table:style-name="ro1" table:visibility="collapse">
          <table:table-cell/>
          <table:table-cell table:style-name="ce84"/>
          <table:table-cell table:style-name="ce77" table:formula="oooc:=IF(ISBLANK([.H102]);&quot;&quot;;IF(ISERROR(FIND(&quot;|&quot;&amp; SUBSTITUTE(SUBSTITUTE(SUBSTITUTE(SUBSTITUTE([.B102];&quot; &quot;;&quot;&quot;);&quot;·&quot;;&quot;*&quot; );&quot;–&quot; ;&quot;-&quot; );&quot;:&quot;;&quot;/&quot;) &amp;&quot;|&quot;;&quot;|&quot; &amp; SUBSTITUTE([.H102];&quot; &quot;;&quot;&quot;) &amp;&quot;|&quot;));0;1))">
            <text:p/>
          </table:table-cell>
          <table:table-cell table:style-name="ce45" table:formula="oooc:=IF([.C102]=&quot;&quot;;&quot;&quot;;IF([$Namen.$G$2]=[$Namen.$I$1];IF([.C102]&gt;0;&quot;&quot;;&quot;&quot;);&quot;&quot;))">
            <text:p/>
          </table:table-cell>
          <table:table-cell table:number-columns-repeated="3"/>
          <table:table-cell/>
          <table:table-cell table:number-columns-repeated="248"/>
        </table:table-row>
        <table:table-row table:style-name="ro1" table:visibility="collapse">
          <table:table-cell/>
          <table:table-cell table:style-name="ce84"/>
          <table:table-cell table:style-name="ce77"/>
          <table:table-cell table:style-name="ce45"/>
          <table:table-cell table:number-columns-repeated="252"/>
        </table:table-row>
        <table:table-row table:style-name="ro1" table:visibility="collapse" table:number-rows-repeated="9">
          <table:table-cell/>
          <table:table-cell table:style-name="ce84"/>
          <table:table-cell table:number-columns-repeated="254"/>
        </table:table-row>
        <table:table-row table:style-name="ro1" table:visibility="collapse" table:number-rows-repeated="65423">
          <table:table-cell table:number-columns-repeated="256"/>
        </table:table-row>
        <table:table-row table:style-name="ro1" table:visibility="collapse">
          <table:table-cell table:number-columns-repeated="256"/>
        </table:table-row>
      </table:table>
      <table:table table:name="Tabelle4" table:style-name="ta1" table:protected="true" table:protection-key="RISAaYM55EB4f9JUsQKkFIYvY3U=" table:print="false">
        <office:forms form:automatic-focus="false" form:apply-design-mode="false"/>
        <table:table-column table:style-name="co25" table:default-cell-style-name="ce34"/>
        <table:table-column table:style-name="co26" table:default-cell-style-name="ce90"/>
        <table:table-column table:style-name="co21" table:default-cell-style-name="ce76"/>
        <table:table-column table:style-name="co14" table:default-cell-style-name="ce46"/>
        <table:table-column table:style-name="co15" table:default-cell-style-name="ce49"/>
        <table:table-column table:style-name="co16" table:default-cell-style-name="ce43"/>
        <table:table-column table:style-name="co17" table:default-cell-style-name="ce43"/>
        <table:table-column table:style-name="co27" table:default-cell-style-name="ce49"/>
        <table:table-column table:style-name="co10" table:visibility="collapse" table:number-columns-repeated="18" table:default-cell-style-name="ce49"/>
        <table:table-column table:style-name="co10" table:visibility="collapse" table:number-columns-repeated="230" table:default-cell-style-name="ce43"/>
        <table:table-row table:style-name="ro3">
          <table:table-cell table:style-name="ce32" office:value-type="string">
            <text:p><text:s/>Prozentwert W</text:p>
          </table:table-cell>
          <table:table-cell table:style-name="ce37" office:value-type="string">
            <text:p><text:a xlink:href="#Tabelle3"></text:a><text:span text:style-name="T4"> </text:span><text:a xlink:href="#Namen"></text:a><text:span text:style-name="T4"> </text:span><text:a xlink:href="#Tabelle5"></text:a></text:p>
          </table:table-cell>
          <table:table-cell table:style-name="Default"/>
          <table:table-cell table:style-name="ce44"/>
          <table:table-cell table:style-name="Default"/>
          <table:table-cell table:style-name="ce51" office:value-type="string">
            <text:p>Prozentwert</text:p>
          </table:table-cell>
          <table:table-cell table:style-name="ce56"/>
          <table:table-cell table:style-name="Unsichtbar" table:number-columns-repeated="2"/>
          <table:table-cell table:number-columns-repeated="247"/>
        </table:table-row>
        <table:table-row table:style-name="ro1">
          <table:table-cell table:style-name="ce66"/>
          <table:table-cell/>
          <table:table-cell/>
          <table:table-cell table:style-name="ce44" table:formula="oooc:=IF(ISBLANK([.H2]);&quot;&quot;;IF(ISERROR(VALUE([.B2]));0;IF(ABS(VALUE([.B2])-[.H2])&lt;0.0005;1;0)))">
            <text:p/>
          </table:table-cell>
          <table:table-cell table:style-name="ce48"/>
          <table:table-cell table:style-name="ce52" office:value-type="string">
            <text:p>Fortschrittsbalken:</text:p>
          </table:table-cell>
          <table:table-cell table:style-name="ce57"/>
          <table:table-cell table:style-name="Unsichtbar"/>
          <table:table-cell table:style-name="Unsichtbar" table:number-columns-repeated="2"/>
          <table:table-cell table:style-name="ce48" table:number-columns-repeated="16"/>
          <table:table-cell table:style-name="ce42" table:number-columns-repeated="230"/>
        </table:table-row>
        <table:table-row table:style-name="ro1">
          <table:table-cell table:style-name="Default"/>
          <table:table-cell table:style-name="ce91" table:content-validation-name="val2"/>
          <table:table-cell/>
          <table:table-cell table:style-name="ce44" table:formula="oooc:=IF(ISBLANK([.H3]);&quot;&quot;;IF(ISERROR(VALUE([.B5]));0;IF(ABS(VALUE([.B5])-[.H3])&lt;0.0005;1;0)))">
            <text:p/>
          </table:table-cell>
          <table:table-cell/>
          <table:table-cell table:style-name="ce53" table:formula="oooc:=REPT(&quot;▓&quot;;ROUNDDOWN([.H5]/[.I5]*10))&amp;REPT(&quot;░&quot;;10-ROUNDDOWN([.H5]/[.I5]*10))&amp;IF([$Namen.$G$2]=[$Namen.$I$1];&quot;  (&quot;&amp;ROUND([.H5]/[.I5]*100)&amp;&quot; %)&quot;;&quot;&quot;)" office:value-type="string" office:string-value="░░░░░░░░░░">
            <text:p>░░░░░░░░░░</text:p>
          </table:table-cell>
          <table:table-cell table:style-name="ce94"/>
          <table:table-cell table:style-name="Unsichtbar"/>
          <table:table-cell table:style-name="Unsichtbar" table:number-columns-repeated="3"/>
          <table:table-cell table:number-columns-repeated="245"/>
        </table:table-row>
        <table:table-row table:style-name="ro1">
          <table:table-cell table:number-columns-repeated="3"/>
          <table:table-cell table:style-name="ce44"/>
          <table:table-cell/>
          <table:table-cell table:style-name="ce54" table:formula="oooc:=IF([$Namen.E8]&lt;&gt;&quot;x&quot;;&quot;&quot;;&quot;Leistung: &quot;&amp;CHOOSE([.J5];&quot;Keine Lösungen&quot;;&quot;Zu wenig&quot;;&quot;Wenig&quot;;&quot;Es wird ...&quot;;&quot;Befriedigend&quot;;&quot;Gut&quot;;&quot;Sehr gut&quot;;&quot;Vollständig&quot;))" office:value-type="string" office:string-value="Leistung: Keine Lösungen">
            <text:p>Leistung: Keine Lösungen</text:p>
          </table:table-cell>
          <table:table-cell table:style-name="ce94"/>
          <table:table-cell table:style-name="ce48" office:value-type="string">
            <text:p>Erreichte Punkte; von</text:p>
          </table:table-cell>
          <table:table-cell table:style-name="ce48"/>
          <table:table-cell table:style-name="ce61" office:value-type="string">
            <text:p>Wertungszahl</text:p>
          </table:table-cell>
          <table:table-cell table:style-name="Unsichtbar"/>
          <table:table-cell table:number-columns-repeated="245"/>
        </table:table-row>
        <table:table-row table:style-name="ro2">
          <table:table-cell table:style-name="ce89" office:value-type="string" table:number-columns-spanned="2" table:number-rows-spanned="1">
            <text:p>Berechne den Prozentwert W.</text:p>
          </table:table-cell>
          <table:covered-table-cell table:style-name="Default"/>
          <table:table-cell/>
          <table:table-cell table:style-name="ce44"/>
          <table:table-cell/>
          <table:table-cell table:style-name="ce93" table:formula="oooc:=IF([$Namen.E8]&lt;&gt;&quot;x&quot;;&quot;Keine Wertung&quot;;IF([$Namen.$G$2]=[$Namen.$I$1];&quot;Punktzahl: &quot;&amp;[.H5]&amp;&quot; von &quot;&amp;[.I5];&quot;&quot;))">
            <text:p/>
          </table:table-cell>
          <table:table-cell table:style-name="ce95"/>
          <table:table-cell table:formula="oooc:=[.K5]*SUM([.E6:.E100])/2" office:value-type="float" office:value="0">
            <text:p>0</text:p>
          </table:table-cell>
          <table:table-cell table:style-name="ce62" table:formula="oooc:=[.K5]*COUNTIF([.E6:.E100];&quot;&gt;=0&quot;)/2" office:value-type="float" office:value="6">
            <text:p>6</text:p>
          </table:table-cell>
          <table:table-cell table:style-name="Unsichtbar" table:formula="oooc:=IF([.H5]/[.I5]=0;1;IF([.H5]/[.I5]&lt;0.5;2;IF([.H5]/[.I5]&lt;0.6125;3;IF([.H5]/[.I5]&lt;0.725;4;IF([.H5]/[.I5]&lt;0.8375;5;IF([.H5]/[.I5]&lt;0.95;6;IF([.H5]/[.I5]&lt;1;7;8)))))))" office:value-type="float" office:value="1">
            <text:p>1</text:p>
          </table:table-cell>
          <table:table-cell table:formula="oooc:=IF([$Namen.E8]=&quot;x&quot;;1;0.001)" office:value-type="float" office:value="1">
            <text:p>1</text:p>
          </table:table-cell>
          <table:table-cell table:number-columns-repeated="245"/>
        </table:table-row>
        <table:table-row table:style-name="ro1">
          <table:table-cell/>
          <table:table-cell table:style-name="ce92"/>
          <table:table-cell table:style-name="ce77" table:formula="oooc:=IF(ISBLANK([.H6]);&quot;&quot;;IF(ISERROR(VALUE([.B6]));0;IF(ABS(VALUE([.B6])-[.H6])&lt;0.0005;1;0)))">
            <text:p/>
          </table:table-cell>
          <table:table-cell table:style-name="Default"/>
          <table:table-cell/>
          <table:table-cell table:style-name="ce76"/>
          <table:table-cell table:style-name="ce49"/>
          <table:table-cell table:style-name="Unsichtbar"/>
          <table:table-cell table:style-name="Unsichtbar"/>
          <table:table-cell table:number-columns-repeated="247"/>
        </table:table-row>
        <table:table-row table:style-name="ro2">
          <table:table-cell table:formula="oooc:=TEXT([.I7];&quot;Standard %&quot;) &amp;&quot; von &quot; &amp; [.J7] &amp; &quot; &quot; &amp; [.K7] &amp;&quot; sind &quot;" office:value-type="string" office:string-value="45 % von 100 m sind ">
            <text:p>45 % von 100 m sind </text:p>
          </table:table-cell>
          <table:table-cell table:style-name="ce92"/>
          <table:table-cell table:style-name="Default" table:number-columns-repeated="2"/>
          <table:table-cell table:style-name="ce50" table:formula="oooc:=IF(OR(ISFORMULA([.B7]);ISBLANK([.H7]));&quot;&quot;;IF(ISERROR(FIND(&quot;|&quot;&amp;SUBSTITUTE([.B7];&quot; &quot;;&quot;&quot;) &amp;&quot;|&quot;;&quot;|&quot; &amp; SUBSTITUTE([.H7];&quot; &quot;;&quot;&quot;) &amp;&quot;|&quot;));0;1))" office:value-type="float" office:value="0">
            <text:p>0</text:p>
          </table:table-cell>
          <table:table-cell table:style-name="ce45" table:formula="oooc:=IF([.E7]=&quot;&quot;;&quot;&quot;;IF([$Namen.$G$2]=[$Namen.$I$1];IF([.E7]&gt;0;&quot;&quot;;&quot;&quot;);&quot; &quot;))" office:value-type="string" office:string-value=" ">
            <text:p><text:s/></text:p>
          </table:table-cell>
          <table:table-cell table:style-name="Default"/>
          <table:table-cell table:formula="oooc:=TEXT([.I7]*[.J7];&quot;Standard&quot; &amp; [.K7])" office:value-type="string" office:string-value="45m">
            <text:p>45m</text:p>
          </table:table-cell>
          <table:table-cell table:formula="oooc:=com.sun.star.sheet.addin.Analysis.getRandbetween(1;100)/100" office:value-type="float" office:value="0.45">
            <text:p>0,45</text:p>
          </table:table-cell>
          <table:table-cell office:value-type="float" office:value="100">
            <text:p>100</text:p>
          </table:table-cell>
          <table:table-cell office:value-type="string">
            <text:p>m</text:p>
          </table:table-cell>
          <table:table-cell table:number-columns-repeated="245"/>
        </table:table-row>
        <table:table-row table:style-name="ro1">
          <table:table-cell/>
          <table:table-cell table:style-name="ce92"/>
          <table:table-cell table:style-name="Default" table:number-columns-repeated="2"/>
          <table:table-cell table:style-name="ce50" table:formula="oooc:=IF(OR(ISFORMULA([.B8]);ISBLANK([.H8]));&quot;&quot;;IF(ISERROR(FIND(&quot;|&quot;&amp;SUBSTITUTE([.B8];&quot; &quot;;&quot;&quot;) &amp;&quot;|&quot;;&quot;|&quot; &amp; SUBSTITUTE([.H8];&quot; &quot;;&quot;&quot;) &amp;&quot;|&quot;));0;1))">
            <text:p/>
          </table:table-cell>
          <table:table-cell table:style-name="ce45" table:formula="oooc:=IF([.E8]=&quot;&quot;;&quot;&quot;;IF([$Namen.$G$2]=[$Namen.$I$1];IF([.E8]&gt;0;&quot;&quot;;&quot;&quot;);&quot; &quot;))">
            <text:p/>
          </table:table-cell>
          <table:table-cell table:style-name="Default"/>
          <table:table-cell/>
          <table:table-cell table:number-columns-repeated="248"/>
        </table:table-row>
        <table:table-row table:style-name="ro2">
          <table:table-cell table:formula="oooc:=TEXT([.I9];&quot;Standard %&quot;) &amp;&quot; von &quot; &amp; [.J9] &amp; &quot; &quot; &amp; [.K9] &amp;&quot; sind &quot;" office:value-type="string" office:string-value="68 % von 50 t sind ">
            <text:p>68 % von 50 t sind </text:p>
          </table:table-cell>
          <table:table-cell table:style-name="ce92"/>
          <table:table-cell table:style-name="Default" table:number-columns-repeated="2"/>
          <table:table-cell table:style-name="ce50" table:formula="oooc:=IF(OR(ISFORMULA([.B9]);ISBLANK([.H9]));&quot;&quot;;IF(ISERROR(FIND(&quot;|&quot;&amp;SUBSTITUTE([.B9];&quot; &quot;;&quot;&quot;) &amp;&quot;|&quot;;&quot;|&quot; &amp; SUBSTITUTE([.H9];&quot; &quot;;&quot;&quot;) &amp;&quot;|&quot;));0;1))" office:value-type="float" office:value="0">
            <text:p>0</text:p>
          </table:table-cell>
          <table:table-cell table:style-name="ce45" table:formula="oooc:=IF([.E9]=&quot;&quot;;&quot;&quot;;IF([$Namen.$G$2]=[$Namen.$I$1];IF([.E9]&gt;0;&quot;&quot;;&quot;&quot;);&quot; &quot;))" office:value-type="string" office:string-value=" ">
            <text:p><text:s/></text:p>
          </table:table-cell>
          <table:table-cell table:style-name="Default"/>
          <table:table-cell table:formula="oooc:=TEXT([.I9]*[.J9];&quot;Standard&quot;) &amp; [.K9]" office:value-type="string" office:string-value="34t">
            <text:p>34t</text:p>
          </table:table-cell>
          <table:table-cell table:formula="oooc:=com.sun.star.sheet.addin.Analysis.getRandbetween(1;100)/100" office:value-type="float" office:value="0.68">
            <text:p>0,68</text:p>
          </table:table-cell>
          <table:table-cell office:value-type="float" office:value="50">
            <text:p>50</text:p>
          </table:table-cell>
          <table:table-cell office:value-type="string">
            <text:p>t</text:p>
          </table:table-cell>
          <table:table-cell table:number-columns-repeated="245"/>
        </table:table-row>
        <table:table-row table:style-name="ro1">
          <table:table-cell/>
          <table:table-cell table:style-name="ce92"/>
          <table:table-cell table:style-name="Default" table:number-columns-repeated="2"/>
          <table:table-cell table:style-name="ce50" table:formula="oooc:=IF(OR(ISFORMULA([.B10]);ISBLANK([.H10]));&quot;&quot;;IF(ISERROR(FIND(&quot;|&quot;&amp;SUBSTITUTE([.B10];&quot; &quot;;&quot;&quot;) &amp;&quot;|&quot;;&quot;|&quot; &amp; SUBSTITUTE([.H10];&quot; &quot;;&quot;&quot;) &amp;&quot;|&quot;));0;1))">
            <text:p/>
          </table:table-cell>
          <table:table-cell table:style-name="ce45" table:formula="oooc:=IF([.E10]=&quot;&quot;;&quot;&quot;;IF([$Namen.$G$2]=[$Namen.$I$1];IF([.E10]&gt;0;&quot;&quot;;&quot;&quot;);&quot; &quot;))">
            <text:p/>
          </table:table-cell>
          <table:table-cell table:style-name="Default"/>
          <table:table-cell/>
          <table:table-cell table:number-columns-repeated="248"/>
        </table:table-row>
        <table:table-row table:style-name="ro2">
          <table:table-cell table:formula="oooc:=TEXT([.I11];&quot;Standard %&quot;) &amp;&quot; von &quot; &amp; [.J11] &amp; &quot; &quot; &amp; [.K11] &amp;&quot; sind &quot;" office:value-type="string" office:string-value="49 % von 200 s sind ">
            <text:p>49 % von 200 s sind </text:p>
          </table:table-cell>
          <table:table-cell table:style-name="ce92"/>
          <table:table-cell table:style-name="Default" table:number-columns-repeated="2"/>
          <table:table-cell table:style-name="ce50" table:formula="oooc:=IF(OR(ISFORMULA([.B11]);ISBLANK([.H11]));&quot;&quot;;IF(ISERROR(FIND(&quot;|&quot;&amp;SUBSTITUTE([.B11];&quot; &quot;;&quot;&quot;) &amp;&quot;|&quot;;&quot;|&quot; &amp; SUBSTITUTE([.H11];&quot; &quot;;&quot;&quot;) &amp;&quot;|&quot;));0;1))" office:value-type="float" office:value="0">
            <text:p>0</text:p>
          </table:table-cell>
          <table:table-cell table:style-name="ce45" table:formula="oooc:=IF([.E11]=&quot;&quot;;&quot;&quot;;IF([$Namen.$G$2]=[$Namen.$I$1];IF([.E11]&gt;0;&quot;&quot;;&quot;&quot;);&quot; &quot;))" office:value-type="string" office:string-value=" ">
            <text:p><text:s/></text:p>
          </table:table-cell>
          <table:table-cell table:style-name="Default"/>
          <table:table-cell table:formula="oooc:=TEXT([.I11]*[.J11];&quot;Standard&quot;) &amp; [.K11]" office:value-type="string" office:string-value="98s">
            <text:p>98s</text:p>
          </table:table-cell>
          <table:table-cell table:formula="oooc:=com.sun.star.sheet.addin.Analysis.getRandbetween(1;100)/100" office:value-type="float" office:value="0.49">
            <text:p>0,49</text:p>
          </table:table-cell>
          <table:table-cell office:value-type="float" office:value="200">
            <text:p>200</text:p>
          </table:table-cell>
          <table:table-cell office:value-type="string">
            <text:p>s</text:p>
          </table:table-cell>
          <table:table-cell table:number-columns-repeated="245"/>
        </table:table-row>
        <table:table-row table:style-name="ro8">
          <table:table-cell/>
          <table:table-cell table:style-name="ce92"/>
          <table:table-cell table:style-name="Default" table:number-columns-repeated="2"/>
          <table:table-cell table:style-name="ce50" table:formula="oooc:=IF(OR(ISFORMULA([.B12]);ISBLANK([.H12]));&quot;&quot;;IF(ISERROR(FIND(&quot;|&quot;&amp;SUBSTITUTE([.B12];&quot; &quot;;&quot;&quot;) &amp;&quot;|&quot;;&quot;|&quot; &amp; SUBSTITUTE([.H12];&quot; &quot;;&quot;&quot;) &amp;&quot;|&quot;));0;1))">
            <text:p/>
          </table:table-cell>
          <table:table-cell table:style-name="ce45" table:formula="oooc:=IF([.E12]=&quot;&quot;;&quot;&quot;;IF([$Namen.$G$2]=[$Namen.$I$1];IF([.E12]&gt;0;&quot;&quot;;&quot;&quot;);&quot; &quot;))">
            <text:p/>
          </table:table-cell>
          <table:table-cell table:style-name="Default"/>
          <table:table-cell/>
          <table:table-cell table:number-columns-repeated="248"/>
        </table:table-row>
        <table:table-row table:style-name="ro2">
          <table:table-cell table:formula="oooc:=TEXT([.I13];&quot;Standard %&quot;) &amp;&quot; von &quot; &amp; [.J13] &amp; &quot; &quot; &amp; [.K13] &amp;&quot; sind &quot;" office:value-type="string" office:string-value="37 % von 300 m sind ">
            <text:p>37 % von 300 m sind </text:p>
          </table:table-cell>
          <table:table-cell table:style-name="ce92"/>
          <table:table-cell table:style-name="Default" table:number-columns-repeated="2"/>
          <table:table-cell table:style-name="ce50" table:formula="oooc:=IF(OR(ISFORMULA([.B13]);ISBLANK([.H13]));&quot;&quot;;IF(ISERROR(FIND(&quot;|&quot;&amp;SUBSTITUTE([.B13];&quot; &quot;;&quot;&quot;) &amp;&quot;|&quot;;&quot;|&quot; &amp; SUBSTITUTE([.H13];&quot; &quot;;&quot;&quot;) &amp;&quot;|&quot;));0;1))" office:value-type="float" office:value="0">
            <text:p>0</text:p>
          </table:table-cell>
          <table:table-cell table:style-name="ce45" table:formula="oooc:=IF([.E13]=&quot;&quot;;&quot;&quot;;IF([$Namen.$G$2]=[$Namen.$I$1];IF([.E13]&gt;0;&quot;&quot;;&quot;&quot;);&quot; &quot;))" office:value-type="string" office:string-value=" ">
            <text:p><text:s/></text:p>
          </table:table-cell>
          <table:table-cell table:style-name="Default"/>
          <table:table-cell table:formula="oooc:=TEXT([.I13]*[.J13];&quot;Standard&quot;) &amp; [.K13]" office:value-type="string" office:string-value="111m">
            <text:p>111m</text:p>
          </table:table-cell>
          <table:table-cell table:formula="oooc:=com.sun.star.sheet.addin.Analysis.getRandbetween(1;100)/100" office:value-type="float" office:value="0.37">
            <text:p>0,37</text:p>
          </table:table-cell>
          <table:table-cell office:value-type="float" office:value="300">
            <text:p>300</text:p>
          </table:table-cell>
          <table:table-cell office:value-type="string">
            <text:p>m</text:p>
          </table:table-cell>
          <table:table-cell table:number-columns-repeated="245"/>
        </table:table-row>
        <table:table-row table:style-name="ro1">
          <table:table-cell/>
          <table:table-cell table:style-name="ce92"/>
          <table:table-cell table:style-name="Default" table:number-columns-repeated="2"/>
          <table:table-cell table:style-name="ce50" table:formula="oooc:=IF(OR(ISFORMULA([.B14]);ISBLANK([.H14]));&quot;&quot;;IF(ISERROR(FIND(&quot;|&quot;&amp;SUBSTITUTE([.B14];&quot; &quot;;&quot;&quot;) &amp;&quot;|&quot;;&quot;|&quot; &amp; SUBSTITUTE([.H14];&quot; &quot;;&quot;&quot;) &amp;&quot;|&quot;));0;1))">
            <text:p/>
          </table:table-cell>
          <table:table-cell table:style-name="ce45" table:formula="oooc:=IF([.E14]=&quot;&quot;;&quot;&quot;;IF([$Namen.$G$2]=[$Namen.$I$1];IF([.E14]&gt;0;&quot;&quot;;&quot;&quot;);&quot; &quot;))">
            <text:p/>
          </table:table-cell>
          <table:table-cell table:style-name="Default"/>
          <table:table-cell/>
          <table:table-cell table:number-columns-repeated="3"/>
          <table:table-cell table:style-name="ce48" table:number-columns-repeated="15"/>
          <table:table-cell table:style-name="ce42" table:number-columns-repeated="230"/>
        </table:table-row>
        <table:table-row table:style-name="ro2">
          <table:table-cell table:formula="oooc:=TEXT([.I15];&quot;Standard %&quot;) &amp;&quot; von &quot; &amp; [.J15] &amp; &quot; &quot; &amp; [.K15] &amp;&quot; sind &quot;" office:value-type="string" office:string-value="74 % von 150 cm sind ">
            <text:p>74 % von 150 cm sind </text:p>
          </table:table-cell>
          <table:table-cell table:style-name="ce92"/>
          <table:table-cell table:style-name="Default" table:number-columns-repeated="2"/>
          <table:table-cell table:style-name="ce50" table:formula="oooc:=IF(OR(ISFORMULA([.B15]);ISBLANK([.H15]));&quot;&quot;;IF(ISERROR(FIND(&quot;|&quot;&amp;SUBSTITUTE([.B15];&quot; &quot;;&quot;&quot;) &amp;&quot;|&quot;;&quot;|&quot; &amp; SUBSTITUTE([.H15];&quot; &quot;;&quot;&quot;) &amp;&quot;|&quot;));0;1))" office:value-type="float" office:value="0">
            <text:p>0</text:p>
          </table:table-cell>
          <table:table-cell table:style-name="ce45" table:formula="oooc:=IF([.E15]=&quot;&quot;;&quot;&quot;;IF([$Namen.$G$2]=[$Namen.$I$1];IF([.E15]&gt;0;&quot;&quot;;&quot;&quot;);&quot; &quot;))" office:value-type="string" office:string-value=" ">
            <text:p><text:s/></text:p>
          </table:table-cell>
          <table:table-cell table:style-name="Default"/>
          <table:table-cell table:formula="oooc:=TEXT([.I15]*[.J15];&quot;Standard&quot;) &amp; [.K15]" office:value-type="string" office:string-value="111cm">
            <text:p>111cm</text:p>
          </table:table-cell>
          <table:table-cell table:formula="oooc:=com.sun.star.sheet.addin.Analysis.getRandbetween(1;100)/100" office:value-type="float" office:value="0.74">
            <text:p>0,74</text:p>
          </table:table-cell>
          <table:table-cell office:value-type="float" office:value="150">
            <text:p>150</text:p>
          </table:table-cell>
          <table:table-cell office:value-type="string">
            <text:p>cm</text:p>
          </table:table-cell>
          <table:table-cell table:number-columns-repeated="245"/>
        </table:table-row>
        <table:table-row table:style-name="ro1">
          <table:table-cell/>
          <table:table-cell table:style-name="ce92"/>
          <table:table-cell table:style-name="Default" table:number-columns-repeated="2"/>
          <table:table-cell table:style-name="ce50" table:formula="oooc:=IF(OR(ISFORMULA([.B16]);ISBLANK([.H16]));&quot;&quot;;IF(ISERROR(FIND(&quot;|&quot;&amp;SUBSTITUTE([.B16];&quot; &quot;;&quot;&quot;) &amp;&quot;|&quot;;&quot;|&quot; &amp; SUBSTITUTE([.H16];&quot; &quot;;&quot;&quot;) &amp;&quot;|&quot;));0;1))">
            <text:p/>
          </table:table-cell>
          <table:table-cell table:style-name="ce45" table:formula="oooc:=IF([.E16]=&quot;&quot;;&quot;&quot;;IF([$Namen.$G$2]=[$Namen.$I$1];IF([.E16]&gt;0;&quot;&quot;;&quot;&quot;);&quot; &quot;))">
            <text:p/>
          </table:table-cell>
          <table:table-cell table:style-name="Default"/>
          <table:table-cell/>
          <table:table-cell table:number-columns-repeated="248"/>
        </table:table-row>
        <table:table-row table:style-name="ro2">
          <table:table-cell table:formula="oooc:=TEXT([.I17];&quot;Standard %&quot;) &amp;&quot; von &quot; &amp; [.J17] &amp; &quot; &quot; &amp; [.K17] &amp;&quot; sind &quot;" office:value-type="string" office:string-value="10 % von 90 m sind ">
            <text:p>10 % von 90 m sind </text:p>
          </table:table-cell>
          <table:table-cell table:style-name="ce92"/>
          <table:table-cell table:style-name="Default" table:number-columns-repeated="2"/>
          <table:table-cell table:style-name="ce50" table:formula="oooc:=IF(OR(ISFORMULA([.B17]);ISBLANK([.H17]));&quot;&quot;;IF(ISERROR(FIND(&quot;|&quot;&amp;SUBSTITUTE([.B17];&quot; &quot;;&quot;&quot;) &amp;&quot;|&quot;;&quot;|&quot; &amp; SUBSTITUTE([.H17];&quot; &quot;;&quot;&quot;) &amp;&quot;|&quot;));0;1))" office:value-type="float" office:value="0">
            <text:p>0</text:p>
          </table:table-cell>
          <table:table-cell table:style-name="ce45" table:formula="oooc:=IF([.E17]=&quot;&quot;;&quot;&quot;;IF([$Namen.$G$2]=[$Namen.$I$1];IF([.E17]&gt;0;&quot;&quot;;&quot;&quot;);&quot; &quot;))" office:value-type="string" office:string-value=" ">
            <text:p><text:s/></text:p>
          </table:table-cell>
          <table:table-cell table:style-name="Default"/>
          <table:table-cell table:formula="oooc:=TEXT([.I17]*[.J17];&quot;Standard&quot;) &amp; [.K17]" office:value-type="string" office:string-value="9m">
            <text:p>9m</text:p>
          </table:table-cell>
          <table:table-cell table:formula="oooc:=com.sun.star.sheet.addin.Analysis.getRandbetween(1;50)/50" office:value-type="float" office:value="0.1">
            <text:p>0,1</text:p>
          </table:table-cell>
          <table:table-cell office:value-type="float" office:value="90">
            <text:p>90</text:p>
          </table:table-cell>
          <table:table-cell office:value-type="string">
            <text:p>m</text:p>
          </table:table-cell>
          <table:table-cell table:number-columns-repeated="245"/>
        </table:table-row>
        <table:table-row table:style-name="ro1">
          <table:table-cell/>
          <table:table-cell table:style-name="ce92"/>
          <table:table-cell table:style-name="Default" table:number-columns-repeated="2"/>
          <table:table-cell table:style-name="ce50" table:formula="oooc:=IF(OR(ISFORMULA([.B18]);ISBLANK([.H18]));&quot;&quot;;IF(ISERROR(FIND(&quot;|&quot;&amp;SUBSTITUTE([.B18];&quot; &quot;;&quot;&quot;) &amp;&quot;|&quot;;&quot;|&quot; &amp; SUBSTITUTE([.H18];&quot; &quot;;&quot;&quot;) &amp;&quot;|&quot;));0;1))">
            <text:p/>
          </table:table-cell>
          <table:table-cell table:style-name="ce45" table:formula="oooc:=IF([.E18]=&quot;&quot;;&quot;&quot;;IF([$Namen.$G$2]=[$Namen.$I$1];IF([.E18]&gt;0;&quot;&quot;;&quot;&quot;);&quot; &quot;))">
            <text:p/>
          </table:table-cell>
          <table:table-cell table:style-name="Default"/>
          <table:table-cell/>
          <table:table-cell table:number-columns-repeated="248"/>
        </table:table-row>
        <table:table-row table:style-name="ro2">
          <table:table-cell table:formula="oooc:=TEXT([.I19];&quot;Standard %&quot;) &amp;&quot; von &quot; &amp; [.J19] &amp; &quot; &quot; &amp; [.K19] &amp;&quot; sind &quot;" office:value-type="string" office:string-value="68 % von 125 kg sind ">
            <text:p>68 % von 125 kg sind </text:p>
          </table:table-cell>
          <table:table-cell table:style-name="ce92"/>
          <table:table-cell table:style-name="Default" table:number-columns-repeated="2"/>
          <table:table-cell table:style-name="ce50" table:formula="oooc:=IF(OR(ISFORMULA([.B19]);ISBLANK([.H19]));&quot;&quot;;IF(ISERROR(FIND(&quot;|&quot;&amp;SUBSTITUTE([.B19];&quot; &quot;;&quot;&quot;) &amp;&quot;|&quot;;&quot;|&quot; &amp; SUBSTITUTE([.H19];&quot; &quot;;&quot;&quot;) &amp;&quot;|&quot;));0;1))" office:value-type="float" office:value="0">
            <text:p>0</text:p>
          </table:table-cell>
          <table:table-cell table:style-name="ce45" table:formula="oooc:=IF([.E19]=&quot;&quot;;&quot;&quot;;IF([$Namen.$G$2]=[$Namen.$I$1];IF([.E19]&gt;0;&quot;&quot;;&quot;&quot;);&quot; &quot;))" office:value-type="string" office:string-value=" ">
            <text:p><text:s/></text:p>
          </table:table-cell>
          <table:table-cell table:style-name="Default"/>
          <table:table-cell table:formula="oooc:=TEXT([.I19]*[.J19];&quot;Standard&quot;) &amp; [.K19]" office:value-type="string" office:string-value="85kg">
            <text:p>85kg</text:p>
          </table:table-cell>
          <table:table-cell table:formula="oooc:=com.sun.star.sheet.addin.Analysis.getRandbetween(1;50)/50" office:value-type="float" office:value="0.68">
            <text:p>0,68</text:p>
          </table:table-cell>
          <table:table-cell office:value-type="float" office:value="125">
            <text:p>125</text:p>
          </table:table-cell>
          <table:table-cell office:value-type="string">
            <text:p>kg</text:p>
          </table:table-cell>
          <table:table-cell table:number-columns-repeated="245"/>
        </table:table-row>
        <table:table-row table:style-name="ro1">
          <table:table-cell/>
          <table:table-cell table:style-name="ce92"/>
          <table:table-cell table:style-name="Default" table:number-columns-repeated="2"/>
          <table:table-cell table:style-name="ce50" table:formula="oooc:=IF(OR(ISFORMULA([.B20]);ISBLANK([.H20]));&quot;&quot;;IF(ISERROR(FIND(&quot;|&quot;&amp;SUBSTITUTE([.B20];&quot; &quot;;&quot;&quot;) &amp;&quot;|&quot;;&quot;|&quot; &amp; SUBSTITUTE([.H20];&quot; &quot;;&quot;&quot;) &amp;&quot;|&quot;));0;1))">
            <text:p/>
          </table:table-cell>
          <table:table-cell table:style-name="ce45" table:formula="oooc:=IF([.E20]=&quot;&quot;;&quot;&quot;;IF([$Namen.$G$2]=[$Namen.$I$1];IF([.E20]&gt;0;&quot;&quot;;&quot;&quot;);&quot; &quot;))">
            <text:p/>
          </table:table-cell>
          <table:table-cell table:style-name="Default"/>
          <table:table-cell/>
          <table:table-cell table:number-columns-repeated="248"/>
        </table:table-row>
        <table:table-row table:style-name="ro2">
          <table:table-cell table:formula="oooc:=TEXT([.I21];&quot;Standard %&quot;) &amp;&quot; von &quot; &amp; [.J21] &amp; &quot; &quot; &amp; [.K21] &amp;&quot; sind &quot;" office:value-type="string" office:string-value="58 % von 50 km sind ">
            <text:p>58 % von 50 km sind </text:p>
          </table:table-cell>
          <table:table-cell table:style-name="ce92"/>
          <table:table-cell table:style-name="Default" table:number-columns-repeated="2"/>
          <table:table-cell table:style-name="ce50" table:formula="oooc:=IF(OR(ISFORMULA([.B21]);ISBLANK([.H21]));&quot;&quot;;IF(ISERROR(FIND(&quot;|&quot;&amp;SUBSTITUTE([.B21];&quot; &quot;;&quot;&quot;) &amp;&quot;|&quot;;&quot;|&quot; &amp; SUBSTITUTE([.H21];&quot; &quot;;&quot;&quot;) &amp;&quot;|&quot;));0;1))" office:value-type="float" office:value="0">
            <text:p>0</text:p>
          </table:table-cell>
          <table:table-cell table:style-name="ce45" table:formula="oooc:=IF([.E21]=&quot;&quot;;&quot;&quot;;IF([$Namen.$G$2]=[$Namen.$I$1];IF([.E21]&gt;0;&quot;&quot;;&quot;&quot;);&quot; &quot;))" office:value-type="string" office:string-value=" ">
            <text:p><text:s/></text:p>
          </table:table-cell>
          <table:table-cell table:style-name="Default"/>
          <table:table-cell table:formula="oooc:=TEXT([.I21]*[.J21];&quot;Standard&quot;) &amp; [.K21]" office:value-type="string" office:string-value="29km">
            <text:p>29km</text:p>
          </table:table-cell>
          <table:table-cell table:formula="oooc:=com.sun.star.sheet.addin.Analysis.getRandbetween(1;50)/50" office:value-type="float" office:value="0.58">
            <text:p>0,58</text:p>
          </table:table-cell>
          <table:table-cell office:value-type="float" office:value="50">
            <text:p>50</text:p>
          </table:table-cell>
          <table:table-cell office:value-type="string">
            <text:p>km</text:p>
          </table:table-cell>
          <table:table-cell table:number-columns-repeated="245"/>
        </table:table-row>
        <table:table-row table:style-name="ro1">
          <table:table-cell/>
          <table:table-cell table:style-name="ce92"/>
          <table:table-cell table:style-name="Default" table:number-columns-repeated="2"/>
          <table:table-cell table:style-name="ce50" table:formula="oooc:=IF(OR(ISFORMULA([.B22]);ISBLANK([.H22]));&quot;&quot;;IF(ISERROR(FIND(&quot;|&quot;&amp;SUBSTITUTE([.B22];&quot; &quot;;&quot;&quot;) &amp;&quot;|&quot;;&quot;|&quot; &amp; SUBSTITUTE([.H22];&quot; &quot;;&quot;&quot;) &amp;&quot;|&quot;));0;1))">
            <text:p/>
          </table:table-cell>
          <table:table-cell table:style-name="ce45" table:formula="oooc:=IF([.E22]=&quot;&quot;;&quot;&quot;;IF([$Namen.$G$2]=[$Namen.$I$1];IF([.E22]&gt;0;&quot;&quot;;&quot;&quot;);&quot; &quot;))">
            <text:p/>
          </table:table-cell>
          <table:table-cell table:style-name="Default"/>
          <table:table-cell/>
          <table:table-cell table:number-columns-repeated="248"/>
        </table:table-row>
        <table:table-row table:style-name="ro2">
          <table:table-cell table:formula="oooc:=TEXT([.I23];&quot;Standard %&quot;) &amp;&quot; von &quot; &amp; [.J23] &amp; &quot; &quot; &amp; [.K23] &amp;&quot; sind &quot;" office:value-type="string" office:string-value="92 % von 450 g sind ">
            <text:p>92 % von 450 g sind </text:p>
          </table:table-cell>
          <table:table-cell table:style-name="ce92"/>
          <table:table-cell table:style-name="Default" table:number-columns-repeated="2"/>
          <table:table-cell table:style-name="ce50" table:formula="oooc:=IF(OR(ISFORMULA([.B23]);ISBLANK([.H23]));&quot;&quot;;IF(ISERROR(FIND(&quot;|&quot;&amp;SUBSTITUTE([.B23];&quot; &quot;;&quot;&quot;) &amp;&quot;|&quot;;&quot;|&quot; &amp; SUBSTITUTE([.H23];&quot; &quot;;&quot;&quot;) &amp;&quot;|&quot;));0;1))" office:value-type="float" office:value="0">
            <text:p>0</text:p>
          </table:table-cell>
          <table:table-cell table:style-name="ce45" table:formula="oooc:=IF([.E23]=&quot;&quot;;&quot;&quot;;IF([$Namen.$G$2]=[$Namen.$I$1];IF([.E23]&gt;0;&quot;&quot;;&quot;&quot;);&quot; &quot;))" office:value-type="string" office:string-value=" ">
            <text:p><text:s/></text:p>
          </table:table-cell>
          <table:table-cell table:style-name="Default"/>
          <table:table-cell table:formula="oooc:=TEXT([.I23]*[.J23];&quot;Standard&quot;) &amp; [.K23]" office:value-type="string" office:string-value="414g">
            <text:p>414g</text:p>
          </table:table-cell>
          <table:table-cell table:formula="oooc:=com.sun.star.sheet.addin.Analysis.getRandbetween(1;50)/50" office:value-type="float" office:value="0.92">
            <text:p>0,92</text:p>
          </table:table-cell>
          <table:table-cell office:value-type="float" office:value="450">
            <text:p>450</text:p>
          </table:table-cell>
          <table:table-cell office:value-type="string">
            <text:p>g</text:p>
          </table:table-cell>
          <table:table-cell table:number-columns-repeated="245"/>
        </table:table-row>
        <table:table-row table:style-name="ro1">
          <table:table-cell/>
          <table:table-cell table:style-name="ce92"/>
          <table:table-cell table:style-name="Default" table:number-columns-repeated="2"/>
          <table:table-cell table:style-name="ce50" table:formula="oooc:=IF(OR(ISFORMULA([.B24]);ISBLANK([.H24]));&quot;&quot;;IF(ISERROR(FIND(&quot;|&quot;&amp;SUBSTITUTE([.B24];&quot; &quot;;&quot;&quot;) &amp;&quot;|&quot;;&quot;|&quot; &amp; SUBSTITUTE([.H24];&quot; &quot;;&quot;&quot;) &amp;&quot;|&quot;));0;1))">
            <text:p/>
          </table:table-cell>
          <table:table-cell table:style-name="ce45" table:formula="oooc:=IF([.E24]=&quot;&quot;;&quot;&quot;;IF([$Namen.$G$2]=[$Namen.$I$1];IF([.E24]&gt;0;&quot;&quot;;&quot;&quot;);&quot; &quot;))">
            <text:p/>
          </table:table-cell>
          <table:table-cell table:style-name="Default"/>
          <table:table-cell/>
          <table:table-cell table:number-columns-repeated="248"/>
        </table:table-row>
        <table:table-row table:style-name="ro2">
          <table:table-cell table:formula="oooc:=TEXT([.I25];&quot;Standard %&quot;) &amp;&quot; von &quot; &amp; [.J25] &amp; &quot; &quot; &amp; [.K25] &amp;&quot; sind &quot;" office:value-type="string" office:string-value="30 % von 1,5 m sind ">
            <text:p>30 % von 1,5 m sind </text:p>
          </table:table-cell>
          <table:table-cell table:style-name="ce92"/>
          <table:table-cell table:style-name="Default" table:number-columns-repeated="2"/>
          <table:table-cell table:style-name="ce50" table:formula="oooc:=IF(OR(ISFORMULA([.B25]);ISBLANK([.H25]));&quot;&quot;;IF(ISERROR(FIND(&quot;|&quot;&amp;SUBSTITUTE([.B25];&quot; &quot;;&quot;&quot;) &amp;&quot;|&quot;;&quot;|&quot; &amp; SUBSTITUTE([.H25];&quot; &quot;;&quot;&quot;) &amp;&quot;|&quot;));0;1))" office:value-type="float" office:value="0">
            <text:p>0</text:p>
          </table:table-cell>
          <table:table-cell table:style-name="ce45" table:formula="oooc:=IF([.E25]=&quot;&quot;;&quot;&quot;;IF([$Namen.$G$2]=[$Namen.$I$1];IF([.E25]&gt;0;&quot;&quot;;&quot;&quot;);&quot; &quot;))" office:value-type="string" office:string-value=" ">
            <text:p><text:s/></text:p>
          </table:table-cell>
          <table:table-cell table:style-name="Default"/>
          <table:table-cell table:formula="oooc:=TEXT([.I25]*[.J25];&quot;Standard&quot;) &amp; [.K25]" office:value-type="string" office:string-value="0,45m">
            <text:p>0,45m</text:p>
          </table:table-cell>
          <table:table-cell table:formula="oooc:=com.sun.star.sheet.addin.Analysis.getRandbetween(1;50)/50" office:value-type="float" office:value="0.3">
            <text:p>0,3</text:p>
          </table:table-cell>
          <table:table-cell office:value-type="float" office:value="1.5">
            <text:p>1,5</text:p>
          </table:table-cell>
          <table:table-cell office:value-type="string">
            <text:p>m</text:p>
          </table:table-cell>
          <table:table-cell table:style-name="ce48" table:number-columns-repeated="15"/>
          <table:table-cell table:style-name="ce42" table:number-columns-repeated="230"/>
        </table:table-row>
        <table:table-row table:style-name="ro1">
          <table:table-cell/>
          <table:table-cell table:style-name="ce92"/>
          <table:table-cell table:style-name="Default" table:number-columns-repeated="2"/>
          <table:table-cell table:style-name="ce50" table:formula="oooc:=IF(OR(ISFORMULA([.B26]);ISBLANK([.H26]));&quot;&quot;;IF(ISERROR(FIND(&quot;|&quot;&amp;SUBSTITUTE([.B26];&quot; &quot;;&quot;&quot;) &amp;&quot;|&quot;;&quot;|&quot; &amp; SUBSTITUTE([.H26];&quot; &quot;;&quot;&quot;) &amp;&quot;|&quot;));0;1))">
            <text:p/>
          </table:table-cell>
          <table:table-cell table:style-name="ce45" table:formula="oooc:=IF([.E26]=&quot;&quot;;&quot;&quot;;IF([$Namen.$G$2]=[$Namen.$I$1];IF([.E26]&gt;0;&quot;&quot;;&quot;&quot;);&quot; &quot;))">
            <text:p/>
          </table:table-cell>
          <table:table-cell table:style-name="Default"/>
          <table:table-cell/>
          <table:table-cell table:number-columns-repeated="248"/>
        </table:table-row>
        <table:table-row table:style-name="ro2">
          <table:table-cell table:formula="oooc:=TEXT([.I27];&quot;Standard %&quot;) &amp;&quot; von &quot; &amp; [.J27] &amp; &quot; &quot; &amp; [.K27] &amp;&quot; sind &quot;" office:value-type="string" office:string-value="62 % von 9 t sind ">
            <text:p>62 % von 9 t sind </text:p>
          </table:table-cell>
          <table:table-cell table:style-name="ce92"/>
          <table:table-cell table:style-name="Default" table:number-columns-repeated="2"/>
          <table:table-cell table:style-name="ce50" table:formula="oooc:=IF(OR(ISFORMULA([.B27]);ISBLANK([.H27]));&quot;&quot;;IF(ISERROR(FIND(&quot;|&quot;&amp;SUBSTITUTE([.B27];&quot; &quot;;&quot;&quot;) &amp;&quot;|&quot;;&quot;|&quot; &amp; SUBSTITUTE([.H27];&quot; &quot;;&quot;&quot;) &amp;&quot;|&quot;));0;1))" office:value-type="float" office:value="0">
            <text:p>0</text:p>
          </table:table-cell>
          <table:table-cell table:style-name="ce45" table:formula="oooc:=IF([.E27]=&quot;&quot;;&quot;&quot;;IF([$Namen.$G$2]=[$Namen.$I$1];IF([.E27]&gt;0;&quot;&quot;;&quot;&quot;);&quot; &quot;))" office:value-type="string" office:string-value=" ">
            <text:p><text:s/></text:p>
          </table:table-cell>
          <table:table-cell table:style-name="Default"/>
          <table:table-cell table:formula="oooc:=TEXT([.I27]*[.J27];&quot;Standard&quot;) &amp; [.K27]" office:value-type="string" office:string-value="5,58t">
            <text:p>5,58t</text:p>
          </table:table-cell>
          <table:table-cell table:formula="oooc:=com.sun.star.sheet.addin.Analysis.getRandbetween(1;50)/50" office:value-type="float" office:value="0.62">
            <text:p>0,62</text:p>
          </table:table-cell>
          <table:table-cell office:value-type="float" office:value="9">
            <text:p>9</text:p>
          </table:table-cell>
          <table:table-cell office:value-type="string">
            <text:p>t</text:p>
          </table:table-cell>
          <table:table-cell table:number-columns-repeated="245"/>
        </table:table-row>
        <table:table-row table:style-name="ro1">
          <table:table-cell/>
          <table:table-cell table:style-name="ce92"/>
          <table:table-cell table:style-name="Default" table:number-columns-repeated="2"/>
          <table:table-cell table:style-name="ce50" table:formula="oooc:=IF(OR(ISFORMULA([.B28]);ISBLANK([.H28]));&quot;&quot;;IF(ISERROR(FIND(&quot;|&quot;&amp;SUBSTITUTE([.B28];&quot; &quot;;&quot;&quot;) &amp;&quot;|&quot;;&quot;|&quot; &amp; SUBSTITUTE([.H28];&quot; &quot;;&quot;&quot;) &amp;&quot;|&quot;));0;1))">
            <text:p/>
          </table:table-cell>
          <table:table-cell table:style-name="ce45" table:formula="oooc:=IF([.E28]=&quot;&quot;;&quot;&quot;;IF([$Namen.$G$2]=[$Namen.$I$1];IF([.E28]&gt;0;&quot;&quot;;&quot;&quot;);&quot; &quot;))">
            <text:p/>
          </table:table-cell>
          <table:table-cell table:style-name="Default"/>
          <table:table-cell/>
          <table:table-cell table:number-columns-repeated="248"/>
        </table:table-row>
        <table:table-row table:style-name="ro2">
          <table:table-cell table:formula="oooc:=TEXT([.I29];&quot;Standard %&quot;) &amp;&quot; von &quot; &amp; [.J29] &amp; &quot; &quot; &amp; [.K29] &amp;&quot; sind &quot;" office:value-type="string" office:string-value="86 % von 400 km sind ">
            <text:p>86 % von 400 km sind </text:p>
          </table:table-cell>
          <table:table-cell table:style-name="ce92"/>
          <table:table-cell table:style-name="Default" table:number-columns-repeated="2"/>
          <table:table-cell table:style-name="ce50" table:formula="oooc:=IF(OR(ISFORMULA([.B29]);ISBLANK([.H29]));&quot;&quot;;IF(ISERROR(FIND(&quot;|&quot;&amp;SUBSTITUTE([.B29];&quot; &quot;;&quot;&quot;) &amp;&quot;|&quot;;&quot;|&quot; &amp; SUBSTITUTE([.H29];&quot; &quot;;&quot;&quot;) &amp;&quot;|&quot;));0;1))" office:value-type="float" office:value="0">
            <text:p>0</text:p>
          </table:table-cell>
          <table:table-cell table:style-name="ce45" table:formula="oooc:=IF([.E29]=&quot;&quot;;&quot;&quot;;IF([$Namen.$G$2]=[$Namen.$I$1];IF([.E29]&gt;0;&quot;&quot;;&quot;&quot;);&quot; &quot;))" office:value-type="string" office:string-value=" ">
            <text:p><text:s/></text:p>
          </table:table-cell>
          <table:table-cell table:style-name="ce60"/>
          <table:table-cell table:formula="oooc:=TEXT([.I29]*[.J29];&quot;Standard&quot;) &amp; [.K29]" office:value-type="string" office:string-value="344km">
            <text:p>344km</text:p>
          </table:table-cell>
          <table:table-cell table:formula="oooc:=com.sun.star.sheet.addin.Analysis.getRandbetween(1;50)/50" office:value-type="float" office:value="0.86">
            <text:p>0,86</text:p>
          </table:table-cell>
          <table:table-cell office:value-type="float" office:value="400">
            <text:p>400</text:p>
          </table:table-cell>
          <table:table-cell office:value-type="string">
            <text:p>km</text:p>
          </table:table-cell>
          <table:table-cell table:number-columns-repeated="245"/>
        </table:table-row>
        <table:table-row table:style-name="ro1">
          <table:table-cell/>
          <table:table-cell table:style-name="ce92"/>
          <table:table-cell table:style-name="Default" table:number-columns-repeated="2"/>
          <table:table-cell table:style-name="ce50" table:formula="oooc:=IF(OR(ISFORMULA([.B30]);ISBLANK([.H30]));&quot;&quot;;IF(ISERROR(FIND(&quot;|&quot;&amp;SUBSTITUTE([.B30];&quot; &quot;;&quot;&quot;) &amp;&quot;|&quot;;&quot;|&quot; &amp; SUBSTITUTE([.H30];&quot; &quot;;&quot;&quot;) &amp;&quot;|&quot;));0;1))">
            <text:p/>
          </table:table-cell>
          <table:table-cell table:style-name="ce45" table:formula="oooc:=IF([.E30]=&quot;&quot;;&quot;&quot;;IF([$Namen.$G$2]=[$Namen.$I$1];IF([.E30]&gt;0;&quot;&quot;;&quot;&quot;);&quot; &quot;))">
            <text:p/>
          </table:table-cell>
          <table:table-cell table:style-name="ce60"/>
          <table:table-cell/>
          <table:table-cell table:number-columns-repeated="248"/>
        </table:table-row>
        <table:table-row table:style-name="ro1">
          <table:table-cell table:style-name="ce33"/>
          <table:table-cell table:style-name="ce92"/>
          <table:table-cell table:style-name="Default" table:number-columns-repeated="2"/>
          <table:table-cell table:style-name="ce50" table:formula="oooc:=IF(OR(ISFORMULA([.B31]);ISBLANK([.H31]));&quot;&quot;;IF(ISERROR(FIND(&quot;|&quot;&amp;SUBSTITUTE([.B31];&quot; &quot;;&quot;&quot;) &amp;&quot;|&quot;;&quot;|&quot; &amp; SUBSTITUTE([.H31];&quot; &quot;;&quot;&quot;) &amp;&quot;|&quot;));0;1))">
            <text:p/>
          </table:table-cell>
          <table:table-cell table:style-name="ce45" table:formula="oooc:=IF([.E31]=&quot;&quot;;&quot;&quot;;IF([$Namen.$G$2]=[$Namen.$I$1];IF([.E31]&gt;0;&quot;&quot;;&quot;&quot;);&quot; &quot;))">
            <text:p/>
          </table:table-cell>
          <table:table-cell table:style-name="ce60"/>
          <table:table-cell/>
          <table:table-cell table:number-columns-repeated="248"/>
        </table:table-row>
        <table:table-row table:style-name="ro3">
          <table:table-cell/>
          <table:table-cell table:style-name="ce37" office:value-type="string">
            <text:p><text:a xlink:href="#Tabelle3"></text:a><text:span text:style-name="T4"> </text:span><text:a xlink:href="#Namen"></text:a><text:span text:style-name="T4"> </text:span><text:a xlink:href="#Tabelle5"></text:a></text:p>
          </table:table-cell>
          <table:table-cell table:style-name="Default" table:number-columns-repeated="2"/>
          <table:table-cell table:style-name="ce50" table:formula="oooc:=IF(OR(ISFORMULA([.B32]);ISBLANK([.H32]));&quot;&quot;;IF(ISERROR(FIND(&quot;|&quot;&amp;SUBSTITUTE([.B32];&quot; &quot;;&quot;&quot;) &amp;&quot;|&quot;;&quot;|&quot; &amp; SUBSTITUTE([.H32];&quot; &quot;;&quot;&quot;) &amp;&quot;|&quot;));0;1))">
            <text:p/>
          </table:table-cell>
          <table:table-cell table:style-name="ce45" table:formula="oooc:=IF([.E32]=&quot;&quot;;&quot;&quot;;IF([$Namen.$G$2]=[$Namen.$I$1];IF([.E32]&gt;0;&quot;&quot;;&quot;&quot;);&quot; &quot;))">
            <text:p/>
          </table:table-cell>
          <table:table-cell table:style-name="ce60"/>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33]);ISBLANK([.H33]));&quot;&quot;;IF(ISERROR(FIND(&quot;|&quot;&amp;SUBSTITUTE([.B33];&quot; &quot;;&quot;&quot;) &amp;&quot;|&quot;;&quot;|&quot; &amp; SUBSTITUTE([.H33];&quot; &quot;;&quot;&quot;) &amp;&quot;|&quot;));0;1))">
            <text:p/>
          </table:table-cell>
          <table:table-cell table:style-name="ce45" table:formula="oooc:=IF([.E33]=&quot;&quot;;&quot;&quot;;IF([$Namen.$G$2]=[$Namen.$I$1];IF([.E33]&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34]);ISBLANK([.H34]));&quot;&quot;;IF(ISERROR(FIND(&quot;|&quot;&amp;SUBSTITUTE([.B34];&quot; &quot;;&quot;&quot;) &amp;&quot;|&quot;;&quot;|&quot; &amp; SUBSTITUTE([.H34];&quot; &quot;;&quot;&quot;) &amp;&quot;|&quot;));0;1))">
            <text:p/>
          </table:table-cell>
          <table:table-cell table:style-name="ce45" table:formula="oooc:=IF([.E34]=&quot;&quot;;&quot;&quot;;IF([$Namen.$G$2]=[$Namen.$I$1];IF([.E34]&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35]);ISBLANK([.H35]));&quot;&quot;;IF(ISERROR(FIND(&quot;|&quot;&amp;SUBSTITUTE([.B35];&quot; &quot;;&quot;&quot;) &amp;&quot;|&quot;;&quot;|&quot; &amp; SUBSTITUTE([.H35];&quot; &quot;;&quot;&quot;) &amp;&quot;|&quot;));0;1))">
            <text:p/>
          </table:table-cell>
          <table:table-cell table:style-name="ce45" table:formula="oooc:=IF([.E35]=&quot;&quot;;&quot;&quot;;IF([$Namen.$G$2]=[$Namen.$I$1];IF([.E35]&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36]);ISBLANK([.H36]));&quot;&quot;;IF(ISERROR(FIND(&quot;|&quot;&amp;SUBSTITUTE([.B36];&quot; &quot;;&quot;&quot;) &amp;&quot;|&quot;;&quot;|&quot; &amp; SUBSTITUTE([.H36];&quot; &quot;;&quot;&quot;) &amp;&quot;|&quot;));0;1))">
            <text:p/>
          </table:table-cell>
          <table:table-cell table:style-name="ce45" table:formula="oooc:=IF([.E36]=&quot;&quot;;&quot;&quot;;IF([$Namen.$G$2]=[$Namen.$I$1];IF([.E36]&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37]);ISBLANK([.H37]));&quot;&quot;;IF(ISERROR(FIND(&quot;|&quot;&amp;SUBSTITUTE([.B37];&quot; &quot;;&quot;&quot;) &amp;&quot;|&quot;;&quot;|&quot; &amp; SUBSTITUTE([.H37];&quot; &quot;;&quot;&quot;) &amp;&quot;|&quot;));0;1))">
            <text:p/>
          </table:table-cell>
          <table:table-cell table:style-name="ce45" table:formula="oooc:=IF([.E37]=&quot;&quot;;&quot;&quot;;IF([$Namen.$G$2]=[$Namen.$I$1];IF([.E37]&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38]);ISBLANK([.H38]));&quot;&quot;;IF(ISERROR(FIND(&quot;|&quot;&amp;SUBSTITUTE([.B38];&quot; &quot;;&quot;&quot;) &amp;&quot;|&quot;;&quot;|&quot; &amp; SUBSTITUTE([.H38];&quot; &quot;;&quot;&quot;) &amp;&quot;|&quot;));0;1))">
            <text:p/>
          </table:table-cell>
          <table:table-cell table:style-name="ce45" table:formula="oooc:=IF([.E38]=&quot;&quot;;&quot;&quot;;IF([$Namen.$G$2]=[$Namen.$I$1];IF([.E38]&gt;0;&quot;&quot;;&quot;&quot;);&quot; &quot;))">
            <text:p/>
          </table:table-cell>
          <table:table-cell/>
          <table:table-cell/>
          <table:table-cell table:number-columns-repeated="248"/>
        </table:table-row>
        <table:table-row table:style-name="ro1">
          <table:table-cell table:formula="oooc:=IF(ISBLANK([.C39]);&quot;&quot;;SUBSTITUTE(SUBSTITUTE(SUBSTITUTE(FORMULA([.C39]);&quot;=&quot;; &quot;&quot;);&quot;*&quot;; &quot;·&quot;);&quot;/&quot;;&quot;:&quot;) &amp; &quot; = &quot;)">
            <text:p/>
          </table:table-cell>
          <table:table-cell table:style-name="ce92"/>
          <table:table-cell table:style-name="Default" table:number-columns-repeated="2"/>
          <table:table-cell table:style-name="ce50" table:formula="oooc:=IF(OR(ISFORMULA([.B39]);ISBLANK([.H39]));&quot;&quot;;IF(ISERROR(FIND(&quot;|&quot;&amp;SUBSTITUTE([.B39];&quot; &quot;;&quot;&quot;) &amp;&quot;|&quot;;&quot;|&quot; &amp; SUBSTITUTE([.H39];&quot; &quot;;&quot;&quot;) &amp;&quot;|&quot;));0;1))">
            <text:p/>
          </table:table-cell>
          <table:table-cell table:style-name="ce45" table:formula="oooc:=IF([.E39]=&quot;&quot;;&quot;&quot;;IF([$Namen.$G$2]=[$Namen.$I$1];IF([.E39]&gt;0;&quot;&quot;;&quot;&quot;);&quot; &quot;))">
            <text:p/>
          </table:table-cell>
          <table:table-cell/>
          <table:table-cell/>
          <table:table-cell table:number-columns-repeated="248"/>
        </table:table-row>
        <table:table-row table:style-name="ro1">
          <table:table-cell table:formula="oooc:=IF(ISBLANK([.C40]);&quot;&quot;;SUBSTITUTE(SUBSTITUTE(SUBSTITUTE(FORMULA([.C40]);&quot;=&quot;; &quot;&quot;);&quot;*&quot;; &quot;·&quot;);&quot;/&quot;;&quot;:&quot;) &amp; &quot; = &quot;)">
            <text:p/>
          </table:table-cell>
          <table:table-cell table:style-name="ce92"/>
          <table:table-cell table:style-name="Default" table:number-columns-repeated="2"/>
          <table:table-cell table:style-name="ce50" table:formula="oooc:=IF(OR(ISFORMULA([.B40]);ISBLANK([.H40]));&quot;&quot;;IF(ISERROR(FIND(&quot;|&quot;&amp;SUBSTITUTE([.B40];&quot; &quot;;&quot;&quot;) &amp;&quot;|&quot;;&quot;|&quot; &amp; SUBSTITUTE([.H40];&quot; &quot;;&quot;&quot;) &amp;&quot;|&quot;));0;1))">
            <text:p/>
          </table:table-cell>
          <table:table-cell table:style-name="ce45" table:formula="oooc:=IF([.E40]=&quot;&quot;;&quot;&quot;;IF([$Namen.$G$2]=[$Namen.$I$1];IF([.E40]&gt;0;&quot;&quot;;&quot;&quot;);&quot; &quot;))">
            <text:p/>
          </table:table-cell>
          <table:table-cell/>
          <table:table-cell/>
          <table:table-cell table:number-columns-repeated="248"/>
        </table:table-row>
        <table:table-row table:style-name="ro1">
          <table:table-cell table:formula="oooc:=IF(ISBLANK([.C41]);&quot;&quot;;SUBSTITUTE(SUBSTITUTE(SUBSTITUTE(FORMULA([.C41]);&quot;=&quot;; &quot;&quot;);&quot;*&quot;; &quot;·&quot;);&quot;/&quot;;&quot;:&quot;) &amp; &quot; = &quot;)">
            <text:p/>
          </table:table-cell>
          <table:table-cell table:style-name="ce92"/>
          <table:table-cell table:style-name="Default" table:number-columns-repeated="2"/>
          <table:table-cell table:style-name="ce50" table:formula="oooc:=IF(OR(ISFORMULA([.B41]);ISBLANK([.H41]));&quot;&quot;;IF(ISERROR(FIND(&quot;|&quot;&amp;SUBSTITUTE([.B41];&quot; &quot;;&quot;&quot;) &amp;&quot;|&quot;;&quot;|&quot; &amp; SUBSTITUTE([.H41];&quot; &quot;;&quot;&quot;) &amp;&quot;|&quot;));0;1))">
            <text:p/>
          </table:table-cell>
          <table:table-cell table:style-name="ce45" table:formula="oooc:=IF([.E41]=&quot;&quot;;&quot;&quot;;IF([$Namen.$G$2]=[$Namen.$I$1];IF([.E41]&gt;0;&quot;&quot;;&quot;&quot;);&quot; &quot;))">
            <text:p/>
          </table:table-cell>
          <table:table-cell/>
          <table:table-cell/>
          <table:table-cell table:number-columns-repeated="248"/>
        </table:table-row>
        <table:table-row table:style-name="ro1">
          <table:table-cell table:formula="oooc:=IF(ISBLANK([.C42]);&quot;&quot;;SUBSTITUTE(SUBSTITUTE(SUBSTITUTE(FORMULA([.C42]);&quot;=&quot;; &quot;&quot;);&quot;*&quot;; &quot;·&quot;);&quot;/&quot;;&quot;:&quot;) &amp; &quot; = &quot;)">
            <text:p/>
          </table:table-cell>
          <table:table-cell table:style-name="ce92"/>
          <table:table-cell table:style-name="Default" table:number-columns-repeated="2"/>
          <table:table-cell table:style-name="ce50" table:formula="oooc:=IF(OR(ISFORMULA([.B42]);ISBLANK([.H42]));&quot;&quot;;IF(ISERROR(FIND(&quot;|&quot;&amp;SUBSTITUTE([.B42];&quot; &quot;;&quot;&quot;) &amp;&quot;|&quot;;&quot;|&quot; &amp; SUBSTITUTE([.H42];&quot; &quot;;&quot;&quot;) &amp;&quot;|&quot;));0;1))">
            <text:p/>
          </table:table-cell>
          <table:table-cell table:style-name="ce45" table:formula="oooc:=IF([.E42]=&quot;&quot;;&quot;&quot;;IF([$Namen.$G$2]=[$Namen.$I$1];IF([.E42]&gt;0;&quot;&quot;;&quot;&quot;);&quot; &quot;))">
            <text:p/>
          </table:table-cell>
          <table:table-cell/>
          <table:table-cell/>
          <table:table-cell table:number-columns-repeated="248"/>
        </table:table-row>
        <table:table-row table:style-name="ro1">
          <table:table-cell table:formula="oooc:=IF(ISBLANK([.C43]);&quot;&quot;;SUBSTITUTE(SUBSTITUTE(SUBSTITUTE(FORMULA([.C43]);&quot;=&quot;; &quot;&quot;);&quot;*&quot;; &quot;·&quot;);&quot;/&quot;;&quot;:&quot;) &amp; &quot; = &quot;)">
            <text:p/>
          </table:table-cell>
          <table:table-cell table:style-name="ce92"/>
          <table:table-cell table:style-name="Default" table:number-columns-repeated="2"/>
          <table:table-cell table:style-name="ce50" table:formula="oooc:=IF(OR(ISFORMULA([.B43]);ISBLANK([.H43]));&quot;&quot;;IF(ISERROR(FIND(&quot;|&quot;&amp;SUBSTITUTE([.B43];&quot; &quot;;&quot;&quot;) &amp;&quot;|&quot;;&quot;|&quot; &amp; SUBSTITUTE([.H43];&quot; &quot;;&quot;&quot;) &amp;&quot;|&quot;));0;1))">
            <text:p/>
          </table:table-cell>
          <table:table-cell table:style-name="ce45" table:formula="oooc:=IF([.E43]=&quot;&quot;;&quot;&quot;;IF([$Namen.$G$2]=[$Namen.$I$1];IF([.E43]&gt;0;&quot;&quot;;&quot;&quot;);&quot; &quot;))">
            <text:p/>
          </table:table-cell>
          <table:table-cell/>
          <table:table-cell/>
          <table:table-cell table:number-columns-repeated="248"/>
        </table:table-row>
        <table:table-row table:style-name="ro1">
          <table:table-cell table:formula="oooc:=IF(ISBLANK([.C44]);&quot;&quot;;SUBSTITUTE(SUBSTITUTE(SUBSTITUTE(FORMULA([.C44]);&quot;=&quot;; &quot;&quot;);&quot;*&quot;; &quot;·&quot;);&quot;/&quot;;&quot;:&quot;) &amp; &quot; = &quot;)">
            <text:p/>
          </table:table-cell>
          <table:table-cell table:style-name="ce92"/>
          <table:table-cell table:style-name="Default" table:number-columns-repeated="2"/>
          <table:table-cell table:style-name="ce50" table:formula="oooc:=IF(OR(ISFORMULA([.B44]);ISBLANK([.H44]));&quot;&quot;;IF(ISERROR(FIND(&quot;|&quot;&amp;SUBSTITUTE([.B44];&quot; &quot;;&quot;&quot;) &amp;&quot;|&quot;;&quot;|&quot; &amp; SUBSTITUTE([.H44];&quot; &quot;;&quot;&quot;) &amp;&quot;|&quot;));0;1))">
            <text:p/>
          </table:table-cell>
          <table:table-cell table:style-name="ce45" table:formula="oooc:=IF([.E44]=&quot;&quot;;&quot;&quot;;IF([$Namen.$G$2]=[$Namen.$I$1];IF([.E44]&gt;0;&quot;&quot;;&quot;&quot;);&quot; &quot;))">
            <text:p/>
          </table:table-cell>
          <table:table-cell/>
          <table:table-cell/>
          <table:table-cell table:number-columns-repeated="248"/>
        </table:table-row>
        <table:table-row table:style-name="ro1">
          <table:table-cell table:formula="oooc:=IF(ISBLANK([.C45]);&quot;&quot;;SUBSTITUTE(SUBSTITUTE(SUBSTITUTE(FORMULA([.C45]);&quot;=&quot;; &quot;&quot;);&quot;*&quot;; &quot;·&quot;);&quot;/&quot;;&quot;:&quot;) &amp; &quot; = &quot;)">
            <text:p/>
          </table:table-cell>
          <table:table-cell table:style-name="ce92"/>
          <table:table-cell table:style-name="Default" table:number-columns-repeated="2"/>
          <table:table-cell table:style-name="ce50" table:formula="oooc:=IF(OR(ISFORMULA([.B45]);ISBLANK([.H45]));&quot;&quot;;IF(ISERROR(FIND(&quot;|&quot;&amp;SUBSTITUTE([.B45];&quot; &quot;;&quot;&quot;) &amp;&quot;|&quot;;&quot;|&quot; &amp; SUBSTITUTE([.H45];&quot; &quot;;&quot;&quot;) &amp;&quot;|&quot;));0;1))">
            <text:p/>
          </table:table-cell>
          <table:table-cell table:style-name="ce45" table:formula="oooc:=IF([.E45]=&quot;&quot;;&quot;&quot;;IF([$Namen.$G$2]=[$Namen.$I$1];IF([.E45]&gt;0;&quot;&quot;;&quot;&quot;);&quot; &quot;))">
            <text:p/>
          </table:table-cell>
          <table:table-cell/>
          <table:table-cell/>
          <table:table-cell table:number-columns-repeated="248"/>
        </table:table-row>
        <table:table-row table:style-name="ro1">
          <table:table-cell table:formula="oooc:=IF(ISBLANK([.C46]);&quot;&quot;;SUBSTITUTE(SUBSTITUTE(SUBSTITUTE(FORMULA([.C46]);&quot;=&quot;; &quot;&quot;);&quot;*&quot;; &quot;·&quot;);&quot;/&quot;;&quot;:&quot;) &amp; &quot; = &quot;)">
            <text:p/>
          </table:table-cell>
          <table:table-cell table:style-name="ce92"/>
          <table:table-cell table:style-name="Default" table:number-columns-repeated="2"/>
          <table:table-cell table:style-name="ce50" table:formula="oooc:=IF(OR(ISFORMULA([.B46]);ISBLANK([.H46]));&quot;&quot;;IF(ISERROR(FIND(&quot;|&quot;&amp;SUBSTITUTE([.B46];&quot; &quot;;&quot;&quot;) &amp;&quot;|&quot;;&quot;|&quot; &amp; SUBSTITUTE([.H46];&quot; &quot;;&quot;&quot;) &amp;&quot;|&quot;));0;1))">
            <text:p/>
          </table:table-cell>
          <table:table-cell table:style-name="ce45" table:formula="oooc:=IF([.E46]=&quot;&quot;;&quot;&quot;;IF([$Namen.$G$2]=[$Namen.$I$1];IF([.E46]&gt;0;&quot;&quot;;&quot;&quot;);&quot; &quot;))">
            <text:p/>
          </table:table-cell>
          <table:table-cell/>
          <table:table-cell/>
          <table:table-cell table:number-columns-repeated="248"/>
        </table:table-row>
        <table:table-row table:style-name="ro1">
          <table:table-cell table:formula="oooc:=IF(ISBLANK([.C47]);&quot;&quot;;SUBSTITUTE(SUBSTITUTE(SUBSTITUTE(FORMULA([.C47]);&quot;=&quot;; &quot;&quot;);&quot;*&quot;; &quot;·&quot;);&quot;/&quot;;&quot;:&quot;) &amp; &quot; = &quot;)">
            <text:p/>
          </table:table-cell>
          <table:table-cell table:style-name="ce92"/>
          <table:table-cell table:style-name="Default" table:number-columns-repeated="2"/>
          <table:table-cell table:style-name="ce50" table:formula="oooc:=IF(OR(ISFORMULA([.B47]);ISBLANK([.H47]));&quot;&quot;;IF(ISERROR(FIND(&quot;|&quot;&amp;SUBSTITUTE([.B47];&quot; &quot;;&quot;&quot;) &amp;&quot;|&quot;;&quot;|&quot; &amp; SUBSTITUTE([.H47];&quot; &quot;;&quot;&quot;) &amp;&quot;|&quot;));0;1))">
            <text:p/>
          </table:table-cell>
          <table:table-cell table:style-name="ce45" table:formula="oooc:=IF([.E47]=&quot;&quot;;&quot;&quot;;IF([$Namen.$G$2]=[$Namen.$I$1];IF([.E47]&gt;0;&quot;&quot;;&quot;&quot;);&quot; &quot;))">
            <text:p/>
          </table:table-cell>
          <table:table-cell/>
          <table:table-cell/>
          <table:table-cell table:number-columns-repeated="248"/>
        </table:table-row>
        <table:table-row table:style-name="ro1">
          <table:table-cell table:formula="oooc:=IF(ISBLANK([.C48]);&quot;&quot;;SUBSTITUTE(SUBSTITUTE(SUBSTITUTE(FORMULA([.C48]);&quot;=&quot;; &quot;&quot;);&quot;*&quot;; &quot;·&quot;);&quot;/&quot;;&quot;:&quot;) &amp; &quot; = &quot;)">
            <text:p/>
          </table:table-cell>
          <table:table-cell table:style-name="ce92"/>
          <table:table-cell table:style-name="Default" table:number-columns-repeated="2"/>
          <table:table-cell table:style-name="ce50" table:formula="oooc:=IF(OR(ISFORMULA([.B48]);ISBLANK([.H48]));&quot;&quot;;IF(ISERROR(FIND(&quot;|&quot;&amp;SUBSTITUTE([.B48];&quot; &quot;;&quot;&quot;) &amp;&quot;|&quot;;&quot;|&quot; &amp; SUBSTITUTE([.H48];&quot; &quot;;&quot;&quot;) &amp;&quot;|&quot;));0;1))">
            <text:p/>
          </table:table-cell>
          <table:table-cell table:style-name="ce45" table:formula="oooc:=IF([.E48]=&quot;&quot;;&quot;&quot;;IF([$Namen.$G$2]=[$Namen.$I$1];IF([.E48]&gt;0;&quot;&quot;;&quot;&quot;);&quot; &quot;))">
            <text:p/>
          </table:table-cell>
          <table:table-cell/>
          <table:table-cell/>
          <table:table-cell table:number-columns-repeated="248"/>
        </table:table-row>
        <table:table-row table:style-name="ro1">
          <table:table-cell table:formula="oooc:=IF(ISBLANK([.C49]);&quot;&quot;;SUBSTITUTE(SUBSTITUTE(SUBSTITUTE(FORMULA([.C49]);&quot;=&quot;; &quot;&quot;);&quot;*&quot;; &quot;·&quot;);&quot;/&quot;;&quot;:&quot;) &amp; &quot; = &quot;)">
            <text:p/>
          </table:table-cell>
          <table:table-cell table:style-name="ce92"/>
          <table:table-cell table:style-name="Default" table:number-columns-repeated="2"/>
          <table:table-cell table:style-name="ce50" table:formula="oooc:=IF(OR(ISFORMULA([.B49]);ISBLANK([.H49]));&quot;&quot;;IF(ISERROR(FIND(&quot;|&quot;&amp;SUBSTITUTE([.B49];&quot; &quot;;&quot;&quot;) &amp;&quot;|&quot;;&quot;|&quot; &amp; SUBSTITUTE([.H49];&quot; &quot;;&quot;&quot;) &amp;&quot;|&quot;));0;1))">
            <text:p/>
          </table:table-cell>
          <table:table-cell table:style-name="ce45" table:formula="oooc:=IF([.E49]=&quot;&quot;;&quot;&quot;;IF([$Namen.$G$2]=[$Namen.$I$1];IF([.E49]&gt;0;&quot;&quot;;&quot;&quot;);&quot; &quot;))">
            <text:p/>
          </table:table-cell>
          <table:table-cell/>
          <table:table-cell/>
          <table:table-cell table:number-columns-repeated="248"/>
        </table:table-row>
        <table:table-row table:style-name="ro1">
          <table:table-cell table:formula="oooc:=IF(ISBLANK([.C50]);&quot;&quot;;SUBSTITUTE(SUBSTITUTE(SUBSTITUTE(FORMULA([.C50]);&quot;=&quot;; &quot;&quot;);&quot;*&quot;; &quot;·&quot;);&quot;/&quot;;&quot;:&quot;) &amp; &quot; = &quot;)">
            <text:p/>
          </table:table-cell>
          <table:table-cell table:style-name="ce92"/>
          <table:table-cell table:style-name="Default" table:number-columns-repeated="2"/>
          <table:table-cell table:style-name="ce50" table:formula="oooc:=IF(OR(ISFORMULA([.B50]);ISBLANK([.H50]));&quot;&quot;;IF(ISERROR(FIND(&quot;|&quot;&amp;SUBSTITUTE([.B50];&quot; &quot;;&quot;&quot;) &amp;&quot;|&quot;;&quot;|&quot; &amp; SUBSTITUTE([.H50];&quot; &quot;;&quot;&quot;) &amp;&quot;|&quot;));0;1))">
            <text:p/>
          </table:table-cell>
          <table:table-cell table:style-name="ce45" table:formula="oooc:=IF([.E50]=&quot;&quot;;&quot;&quot;;IF([$Namen.$G$2]=[$Namen.$I$1];IF([.E50]&gt;0;&quot;&quot;;&quot;&quot;);&quot; &quot;))">
            <text:p/>
          </table:table-cell>
          <table:table-cell/>
          <table:table-cell/>
          <table:table-cell table:number-columns-repeated="248"/>
        </table:table-row>
        <table:table-row table:style-name="ro1">
          <table:table-cell table:formula="oooc:=IF(ISBLANK([.C51]);&quot;&quot;;SUBSTITUTE(SUBSTITUTE(SUBSTITUTE(FORMULA([.C51]);&quot;=&quot;; &quot;&quot;);&quot;*&quot;; &quot;·&quot;);&quot;/&quot;;&quot;:&quot;) &amp; &quot; = &quot;)">
            <text:p/>
          </table:table-cell>
          <table:table-cell table:style-name="ce92"/>
          <table:table-cell table:style-name="Default" table:number-columns-repeated="2"/>
          <table:table-cell table:style-name="ce50" table:formula="oooc:=IF(OR(ISFORMULA([.B51]);ISBLANK([.H51]));&quot;&quot;;IF(ISERROR(FIND(&quot;|&quot;&amp;SUBSTITUTE([.B51];&quot; &quot;;&quot;&quot;) &amp;&quot;|&quot;;&quot;|&quot; &amp; SUBSTITUTE([.H51];&quot; &quot;;&quot;&quot;) &amp;&quot;|&quot;));0;1))">
            <text:p/>
          </table:table-cell>
          <table:table-cell table:style-name="ce45" table:formula="oooc:=IF([.E51]=&quot;&quot;;&quot;&quot;;IF([$Namen.$G$2]=[$Namen.$I$1];IF([.E51]&gt;0;&quot;&quot;;&quot;&quot;);&quot; &quot;))">
            <text:p/>
          </table:table-cell>
          <table:table-cell/>
          <table:table-cell/>
          <table:table-cell table:number-columns-repeated="248"/>
        </table:table-row>
        <table:table-row table:style-name="ro1">
          <table:table-cell table:formula="oooc:=IF(ISBLANK([.C52]);&quot;&quot;;SUBSTITUTE(SUBSTITUTE(SUBSTITUTE(FORMULA([.C52]);&quot;=&quot;; &quot;&quot;);&quot;*&quot;; &quot;·&quot;);&quot;/&quot;;&quot;:&quot;) &amp; &quot; = &quot;)">
            <text:p/>
          </table:table-cell>
          <table:table-cell table:style-name="ce92"/>
          <table:table-cell table:style-name="Default" table:number-columns-repeated="2"/>
          <table:table-cell table:style-name="ce50" table:formula="oooc:=IF(OR(ISFORMULA([.B52]);ISBLANK([.H52]));&quot;&quot;;IF(ISERROR(FIND(&quot;|&quot;&amp;SUBSTITUTE([.B52];&quot; &quot;;&quot;&quot;) &amp;&quot;|&quot;;&quot;|&quot; &amp; SUBSTITUTE([.H52];&quot; &quot;;&quot;&quot;) &amp;&quot;|&quot;));0;1))">
            <text:p/>
          </table:table-cell>
          <table:table-cell table:style-name="ce45" table:formula="oooc:=IF([.E52]=&quot;&quot;;&quot;&quot;;IF([$Namen.$G$2]=[$Namen.$I$1];IF([.E52]&gt;0;&quot;&quot;;&quot;&quot;);&quot; &quot;))">
            <text:p/>
          </table:table-cell>
          <table:table-cell/>
          <table:table-cell/>
          <table:table-cell table:number-columns-repeated="248"/>
        </table:table-row>
        <table:table-row table:style-name="ro1">
          <table:table-cell table:style-name="ce35"/>
          <table:table-cell table:style-name="ce92"/>
          <table:table-cell table:style-name="Default" table:number-columns-repeated="2"/>
          <table:table-cell table:style-name="ce50" table:formula="oooc:=IF(OR(ISFORMULA([.B53]);ISBLANK([.H53]));&quot;&quot;;IF(ISERROR(FIND(&quot;|&quot;&amp;SUBSTITUTE([.B53];&quot; &quot;;&quot;&quot;) &amp;&quot;|&quot;;&quot;|&quot; &amp; SUBSTITUTE([.H53];&quot; &quot;;&quot;&quot;) &amp;&quot;|&quot;));0;1))">
            <text:p/>
          </table:table-cell>
          <table:table-cell table:style-name="ce45" table:formula="oooc:=IF([.E53]=&quot;&quot;;&quot;&quot;;IF([$Namen.$G$2]=[$Namen.$I$1];IF([.E53]&gt;0;&quot;&quot;;&quot;&quot;);&quot; &quot;))">
            <text:p/>
          </table:table-cell>
          <table:table-cell/>
          <table:table-cell/>
          <table:table-cell table:number-columns-repeated="248"/>
        </table:table-row>
        <table:table-row table:style-name="ro1">
          <table:table-cell table:style-name="ce35"/>
          <table:table-cell table:style-name="ce92"/>
          <table:table-cell table:style-name="Default" table:number-columns-repeated="2"/>
          <table:table-cell table:style-name="ce50" table:formula="oooc:=IF(OR(ISFORMULA([.B54]);ISBLANK([.H54]));&quot;&quot;;IF(ISERROR(FIND(&quot;|&quot;&amp;SUBSTITUTE([.B54];&quot; &quot;;&quot;&quot;) &amp;&quot;|&quot;;&quot;|&quot; &amp; SUBSTITUTE([.H54];&quot; &quot;;&quot;&quot;) &amp;&quot;|&quot;));0;1))">
            <text:p/>
          </table:table-cell>
          <table:table-cell table:style-name="ce45" table:formula="oooc:=IF([.E54]=&quot;&quot;;&quot;&quot;;IF([$Namen.$G$2]=[$Namen.$I$1];IF([.E54]&gt;0;&quot;&quot;;&quot;&quot;);&quot; &quot;))">
            <text:p/>
          </table:table-cell>
          <table:table-cell/>
          <table:table-cell/>
          <table:table-cell table:number-columns-repeated="248"/>
        </table:table-row>
        <table:table-row table:style-name="ro1">
          <table:table-cell table:style-name="ce35"/>
          <table:table-cell table:style-name="ce92"/>
          <table:table-cell table:style-name="Default" table:number-columns-repeated="2"/>
          <table:table-cell table:style-name="ce50" table:formula="oooc:=IF(OR(ISFORMULA([.B55]);ISBLANK([.H55]));&quot;&quot;;IF(ISERROR(FIND(&quot;|&quot;&amp;SUBSTITUTE([.B55];&quot; &quot;;&quot;&quot;) &amp;&quot;|&quot;;&quot;|&quot; &amp; SUBSTITUTE([.H55];&quot; &quot;;&quot;&quot;) &amp;&quot;|&quot;));0;1))">
            <text:p/>
          </table:table-cell>
          <table:table-cell table:style-name="ce45" table:formula="oooc:=IF([.E55]=&quot;&quot;;&quot;&quot;;IF([$Namen.$G$2]=[$Namen.$I$1];IF([.E55]&gt;0;&quot;&quot;;&quot;&quot;);&quot; &quot;))">
            <text:p/>
          </table:table-cell>
          <table:table-cell/>
          <table:table-cell/>
          <table:table-cell table:number-columns-repeated="248"/>
        </table:table-row>
        <table:table-row table:style-name="ro1">
          <table:table-cell table:style-name="ce35"/>
          <table:table-cell table:style-name="ce92"/>
          <table:table-cell table:style-name="Default" table:number-columns-repeated="2"/>
          <table:table-cell table:style-name="ce50" table:formula="oooc:=IF(OR(ISFORMULA([.B56]);ISBLANK([.H56]));&quot;&quot;;IF(ISERROR(FIND(&quot;|&quot;&amp;SUBSTITUTE([.B56];&quot; &quot;;&quot;&quot;) &amp;&quot;|&quot;;&quot;|&quot; &amp; SUBSTITUTE([.H56];&quot; &quot;;&quot;&quot;) &amp;&quot;|&quot;));0;1))">
            <text:p/>
          </table:table-cell>
          <table:table-cell table:style-name="ce45" table:formula="oooc:=IF([.E56]=&quot;&quot;;&quot;&quot;;IF([$Namen.$G$2]=[$Namen.$I$1];IF([.E56]&gt;0;&quot;&quot;;&quot;&quot;);&quot; &quot;))">
            <text:p/>
          </table:table-cell>
          <table:table-cell/>
          <table:table-cell/>
          <table:table-cell table:number-columns-repeated="248"/>
        </table:table-row>
        <table:table-row table:style-name="ro1">
          <table:table-cell table:style-name="ce35"/>
          <table:table-cell table:style-name="ce92"/>
          <table:table-cell table:style-name="Default" table:number-columns-repeated="2"/>
          <table:table-cell table:style-name="ce50" table:formula="oooc:=IF(OR(ISFORMULA([.B57]);ISBLANK([.H57]));&quot;&quot;;IF(ISERROR(FIND(&quot;|&quot;&amp;SUBSTITUTE([.B57];&quot; &quot;;&quot;&quot;) &amp;&quot;|&quot;;&quot;|&quot; &amp; SUBSTITUTE([.H57];&quot; &quot;;&quot;&quot;) &amp;&quot;|&quot;));0;1))">
            <text:p/>
          </table:table-cell>
          <table:table-cell table:style-name="ce45" table:formula="oooc:=IF([.E57]=&quot;&quot;;&quot;&quot;;IF([$Namen.$G$2]=[$Namen.$I$1];IF([.E57]&gt;0;&quot;&quot;;&quot;&quot;);&quot; &quot;))">
            <text:p/>
          </table:table-cell>
          <table:table-cell/>
          <table:table-cell/>
          <table:table-cell table:number-columns-repeated="248"/>
        </table:table-row>
        <table:table-row table:style-name="ro1">
          <table:table-cell table:style-name="ce35"/>
          <table:table-cell table:style-name="ce92"/>
          <table:table-cell table:style-name="Default" table:number-columns-repeated="2"/>
          <table:table-cell table:style-name="ce50" table:formula="oooc:=IF(OR(ISFORMULA([.B58]);ISBLANK([.H58]));&quot;&quot;;IF(ISERROR(FIND(&quot;|&quot;&amp;SUBSTITUTE([.B58];&quot; &quot;;&quot;&quot;) &amp;&quot;|&quot;;&quot;|&quot; &amp; SUBSTITUTE([.H58];&quot; &quot;;&quot;&quot;) &amp;&quot;|&quot;));0;1))">
            <text:p/>
          </table:table-cell>
          <table:table-cell table:style-name="ce45" table:formula="oooc:=IF([.E58]=&quot;&quot;;&quot;&quot;;IF([$Namen.$G$2]=[$Namen.$I$1];IF([.E58]&gt;0;&quot;&quot;;&quot;&quot;);&quot; &quot;))">
            <text:p/>
          </table:table-cell>
          <table:table-cell/>
          <table:table-cell/>
          <table:table-cell table:number-columns-repeated="248"/>
        </table:table-row>
        <table:table-row table:style-name="ro1">
          <table:table-cell table:style-name="ce35"/>
          <table:table-cell table:style-name="ce92"/>
          <table:table-cell table:style-name="Default" table:number-columns-repeated="2"/>
          <table:table-cell table:style-name="ce50" table:formula="oooc:=IF(OR(ISFORMULA([.B59]);ISBLANK([.H59]));&quot;&quot;;IF(ISERROR(FIND(&quot;|&quot;&amp;SUBSTITUTE([.B59];&quot; &quot;;&quot;&quot;) &amp;&quot;|&quot;;&quot;|&quot; &amp; SUBSTITUTE([.H59];&quot; &quot;;&quot;&quot;) &amp;&quot;|&quot;));0;1))">
            <text:p/>
          </table:table-cell>
          <table:table-cell table:style-name="ce45" table:formula="oooc:=IF([.E59]=&quot;&quot;;&quot;&quot;;IF([$Namen.$G$2]=[$Namen.$I$1];IF([.E59]&gt;0;&quot;&quot;;&quot;&quot;);&quot; &quot;))">
            <text:p/>
          </table:table-cell>
          <table:table-cell/>
          <table:table-cell/>
          <table:table-cell table:number-columns-repeated="248"/>
        </table:table-row>
        <table:table-row table:style-name="ro1">
          <table:table-cell table:style-name="ce35"/>
          <table:table-cell table:style-name="ce92"/>
          <table:table-cell table:style-name="Default" table:number-columns-repeated="2"/>
          <table:table-cell table:style-name="ce50" table:formula="oooc:=IF(OR(ISFORMULA([.B60]);ISBLANK([.H60]));&quot;&quot;;IF(ISERROR(FIND(&quot;|&quot;&amp;SUBSTITUTE([.B60];&quot; &quot;;&quot;&quot;) &amp;&quot;|&quot;;&quot;|&quot; &amp; SUBSTITUTE([.H60];&quot; &quot;;&quot;&quot;) &amp;&quot;|&quot;));0;1))">
            <text:p/>
          </table:table-cell>
          <table:table-cell table:style-name="ce45" table:formula="oooc:=IF([.E60]=&quot;&quot;;&quot;&quot;;IF([$Namen.$G$2]=[$Namen.$I$1];IF([.E60]&gt;0;&quot;&quot;;&quot;&quot;);&quot; &quot;))">
            <text:p/>
          </table:table-cell>
          <table:table-cell/>
          <table:table-cell/>
          <table:table-cell table:number-columns-repeated="248"/>
        </table:table-row>
        <table:table-row table:style-name="ro1">
          <table:table-cell table:style-name="ce35"/>
          <table:table-cell table:style-name="ce92"/>
          <table:table-cell table:style-name="Default" table:number-columns-repeated="2"/>
          <table:table-cell table:style-name="ce50" table:formula="oooc:=IF(OR(ISFORMULA([.B61]);ISBLANK([.H61]));&quot;&quot;;IF(ISERROR(FIND(&quot;|&quot;&amp;SUBSTITUTE([.B61];&quot; &quot;;&quot;&quot;) &amp;&quot;|&quot;;&quot;|&quot; &amp; SUBSTITUTE([.H61];&quot; &quot;;&quot;&quot;) &amp;&quot;|&quot;));0;1))">
            <text:p/>
          </table:table-cell>
          <table:table-cell table:style-name="ce45" table:formula="oooc:=IF([.E61]=&quot;&quot;;&quot;&quot;;IF([$Namen.$G$2]=[$Namen.$I$1];IF([.E61]&gt;0;&quot;&quot;;&quot;&quot;);&quot; &quot;))">
            <text:p/>
          </table:table-cell>
          <table:table-cell/>
          <table:table-cell/>
          <table:table-cell table:number-columns-repeated="248"/>
        </table:table-row>
        <table:table-row table:style-name="ro1">
          <table:table-cell table:style-name="ce35"/>
          <table:table-cell table:style-name="ce92"/>
          <table:table-cell table:style-name="Default" table:number-columns-repeated="2"/>
          <table:table-cell table:style-name="ce50" table:formula="oooc:=IF(OR(ISFORMULA([.B62]);ISBLANK([.H62]));&quot;&quot;;IF(ISERROR(FIND(&quot;|&quot;&amp;SUBSTITUTE([.B62];&quot; &quot;;&quot;&quot;) &amp;&quot;|&quot;;&quot;|&quot; &amp; SUBSTITUTE([.H62];&quot; &quot;;&quot;&quot;) &amp;&quot;|&quot;));0;1))">
            <text:p/>
          </table:table-cell>
          <table:table-cell table:style-name="ce45" table:formula="oooc:=IF([.E62]=&quot;&quot;;&quot;&quot;;IF([$Namen.$G$2]=[$Namen.$I$1];IF([.E62]&gt;0;&quot;&quot;;&quot;&quot;);&quot; &quot;))">
            <text:p/>
          </table:table-cell>
          <table:table-cell/>
          <table:table-cell/>
          <table:table-cell table:number-columns-repeated="248"/>
        </table:table-row>
        <table:table-row table:style-name="ro1">
          <table:table-cell table:style-name="ce35"/>
          <table:table-cell table:style-name="ce92"/>
          <table:table-cell table:style-name="Default" table:number-columns-repeated="2"/>
          <table:table-cell table:style-name="ce50" table:formula="oooc:=IF(OR(ISFORMULA([.B63]);ISBLANK([.H63]));&quot;&quot;;IF(ISERROR(FIND(&quot;|&quot;&amp;SUBSTITUTE([.B63];&quot; &quot;;&quot;&quot;) &amp;&quot;|&quot;;&quot;|&quot; &amp; SUBSTITUTE([.H63];&quot; &quot;;&quot;&quot;) &amp;&quot;|&quot;));0;1))">
            <text:p/>
          </table:table-cell>
          <table:table-cell table:style-name="ce45" table:formula="oooc:=IF([.E63]=&quot;&quot;;&quot;&quot;;IF([$Namen.$G$2]=[$Namen.$I$1];IF([.E63]&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64]);ISBLANK([.H64]));&quot;&quot;;IF(ISERROR(FIND(&quot;|&quot;&amp;SUBSTITUTE([.B64];&quot; &quot;;&quot;&quot;) &amp;&quot;|&quot;;&quot;|&quot; &amp; SUBSTITUTE([.H64];&quot; &quot;;&quot;&quot;) &amp;&quot;|&quot;));0;1))">
            <text:p/>
          </table:table-cell>
          <table:table-cell table:style-name="ce45" table:formula="oooc:=IF([.E64]=&quot;&quot;;&quot;&quot;;IF([$Namen.$G$2]=[$Namen.$I$1];IF([.E64]&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65]);ISBLANK([.H65]));&quot;&quot;;IF(ISERROR(FIND(&quot;|&quot;&amp;SUBSTITUTE([.B65];&quot; &quot;;&quot;&quot;) &amp;&quot;|&quot;;&quot;|&quot; &amp; SUBSTITUTE([.H65];&quot; &quot;;&quot;&quot;) &amp;&quot;|&quot;));0;1))">
            <text:p/>
          </table:table-cell>
          <table:table-cell table:style-name="ce45" table:formula="oooc:=IF([.E65]=&quot;&quot;;&quot;&quot;;IF([$Namen.$G$2]=[$Namen.$I$1];IF([.E65]&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66]);ISBLANK([.H66]));&quot;&quot;;IF(ISERROR(FIND(&quot;|&quot;&amp;SUBSTITUTE([.B66];&quot; &quot;;&quot;&quot;) &amp;&quot;|&quot;;&quot;|&quot; &amp; SUBSTITUTE([.H66];&quot; &quot;;&quot;&quot;) &amp;&quot;|&quot;));0;1))">
            <text:p/>
          </table:table-cell>
          <table:table-cell table:style-name="ce45" table:formula="oooc:=IF([.E66]=&quot;&quot;;&quot;&quot;;IF([$Namen.$G$2]=[$Namen.$I$1];IF([.E66]&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67]);ISBLANK([.H67]));&quot;&quot;;IF(ISERROR(FIND(&quot;|&quot;&amp;SUBSTITUTE([.B67];&quot; &quot;;&quot;&quot;) &amp;&quot;|&quot;;&quot;|&quot; &amp; SUBSTITUTE([.H67];&quot; &quot;;&quot;&quot;) &amp;&quot;|&quot;));0;1))">
            <text:p/>
          </table:table-cell>
          <table:table-cell table:style-name="ce45" table:formula="oooc:=IF([.E67]=&quot;&quot;;&quot;&quot;;IF([$Namen.$G$2]=[$Namen.$I$1];IF([.E67]&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68]);ISBLANK([.H68]));&quot;&quot;;IF(ISERROR(FIND(&quot;|&quot;&amp;SUBSTITUTE([.B68];&quot; &quot;;&quot;&quot;) &amp;&quot;|&quot;;&quot;|&quot; &amp; SUBSTITUTE([.H68];&quot; &quot;;&quot;&quot;) &amp;&quot;|&quot;));0;1))">
            <text:p/>
          </table:table-cell>
          <table:table-cell table:style-name="ce45" table:formula="oooc:=IF([.E68]=&quot;&quot;;&quot;&quot;;IF([$Namen.$G$2]=[$Namen.$I$1];IF([.E68]&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69]);ISBLANK([.H69]));&quot;&quot;;IF(ISERROR(FIND(&quot;|&quot;&amp;SUBSTITUTE([.B69];&quot; &quot;;&quot;&quot;) &amp;&quot;|&quot;;&quot;|&quot; &amp; SUBSTITUTE([.H69];&quot; &quot;;&quot;&quot;) &amp;&quot;|&quot;));0;1))">
            <text:p/>
          </table:table-cell>
          <table:table-cell table:style-name="ce45" table:formula="oooc:=IF([.E69]=&quot;&quot;;&quot;&quot;;IF([$Namen.$G$2]=[$Namen.$I$1];IF([.E69]&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70]);ISBLANK([.H70]));&quot;&quot;;IF(ISERROR(FIND(&quot;|&quot;&amp;SUBSTITUTE([.B70];&quot; &quot;;&quot;&quot;) &amp;&quot;|&quot;;&quot;|&quot; &amp; SUBSTITUTE([.H70];&quot; &quot;;&quot;&quot;) &amp;&quot;|&quot;));0;1))">
            <text:p/>
          </table:table-cell>
          <table:table-cell table:style-name="ce45" table:formula="oooc:=IF([.E70]=&quot;&quot;;&quot;&quot;;IF([$Namen.$G$2]=[$Namen.$I$1];IF([.E70]&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71]);ISBLANK([.H71]));&quot;&quot;;IF(ISERROR(FIND(&quot;|&quot;&amp;SUBSTITUTE([.B71];&quot; &quot;;&quot;&quot;) &amp;&quot;|&quot;;&quot;|&quot; &amp; SUBSTITUTE([.H71];&quot; &quot;;&quot;&quot;) &amp;&quot;|&quot;));0;1))">
            <text:p/>
          </table:table-cell>
          <table:table-cell table:style-name="ce45" table:formula="oooc:=IF([.E71]=&quot;&quot;;&quot;&quot;;IF([$Namen.$G$2]=[$Namen.$I$1];IF([.E71]&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72]);ISBLANK([.H72]));&quot;&quot;;IF(ISERROR(FIND(&quot;|&quot;&amp;SUBSTITUTE([.B72];&quot; &quot;;&quot;&quot;) &amp;&quot;|&quot;;&quot;|&quot; &amp; SUBSTITUTE([.H72];&quot; &quot;;&quot;&quot;) &amp;&quot;|&quot;));0;1))">
            <text:p/>
          </table:table-cell>
          <table:table-cell table:style-name="ce45" table:formula="oooc:=IF([.E72]=&quot;&quot;;&quot;&quot;;IF([$Namen.$G$2]=[$Namen.$I$1];IF([.E72]&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73]);ISBLANK([.H73]));&quot;&quot;;IF(ISERROR(FIND(&quot;|&quot;&amp;SUBSTITUTE([.B73];&quot; &quot;;&quot;&quot;) &amp;&quot;|&quot;;&quot;|&quot; &amp; SUBSTITUTE([.H73];&quot; &quot;;&quot;&quot;) &amp;&quot;|&quot;));0;1))">
            <text:p/>
          </table:table-cell>
          <table:table-cell table:style-name="ce45" table:formula="oooc:=IF([.E73]=&quot;&quot;;&quot;&quot;;IF([$Namen.$G$2]=[$Namen.$I$1];IF([.E73]&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74]);ISBLANK([.H74]));&quot;&quot;;IF(ISERROR(FIND(&quot;|&quot;&amp;SUBSTITUTE([.B74];&quot; &quot;;&quot;&quot;) &amp;&quot;|&quot;;&quot;|&quot; &amp; SUBSTITUTE([.H74];&quot; &quot;;&quot;&quot;) &amp;&quot;|&quot;));0;1))">
            <text:p/>
          </table:table-cell>
          <table:table-cell table:style-name="ce45" table:formula="oooc:=IF([.E74]=&quot;&quot;;&quot;&quot;;IF([$Namen.$G$2]=[$Namen.$I$1];IF([.E74]&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75]);ISBLANK([.H75]));&quot;&quot;;IF(ISERROR(FIND(&quot;|&quot;&amp;SUBSTITUTE([.B75];&quot; &quot;;&quot;&quot;) &amp;&quot;|&quot;;&quot;|&quot; &amp; SUBSTITUTE([.H75];&quot; &quot;;&quot;&quot;) &amp;&quot;|&quot;));0;1))">
            <text:p/>
          </table:table-cell>
          <table:table-cell table:style-name="ce45" table:formula="oooc:=IF([.E75]=&quot;&quot;;&quot;&quot;;IF([$Namen.$G$2]=[$Namen.$I$1];IF([.E75]&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76]);ISBLANK([.H76]));&quot;&quot;;IF(ISERROR(FIND(&quot;|&quot;&amp;SUBSTITUTE([.B76];&quot; &quot;;&quot;&quot;) &amp;&quot;|&quot;;&quot;|&quot; &amp; SUBSTITUTE([.H76];&quot; &quot;;&quot;&quot;) &amp;&quot;|&quot;));0;1))">
            <text:p/>
          </table:table-cell>
          <table:table-cell table:style-name="ce45" table:formula="oooc:=IF([.E76]=&quot;&quot;;&quot;&quot;;IF([$Namen.$G$2]=[$Namen.$I$1];IF([.E76]&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77]);ISBLANK([.H77]));&quot;&quot;;IF(ISERROR(FIND(&quot;|&quot;&amp;SUBSTITUTE([.B77];&quot; &quot;;&quot;&quot;) &amp;&quot;|&quot;;&quot;|&quot; &amp; SUBSTITUTE([.H77];&quot; &quot;;&quot;&quot;) &amp;&quot;|&quot;));0;1))">
            <text:p/>
          </table:table-cell>
          <table:table-cell table:style-name="ce45" table:formula="oooc:=IF([.E77]=&quot;&quot;;&quot;&quot;;IF([$Namen.$G$2]=[$Namen.$I$1];IF([.E77]&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78]);ISBLANK([.H78]));&quot;&quot;;IF(ISERROR(FIND(&quot;|&quot;&amp;SUBSTITUTE([.B78];&quot; &quot;;&quot;&quot;) &amp;&quot;|&quot;;&quot;|&quot; &amp; SUBSTITUTE([.H78];&quot; &quot;;&quot;&quot;) &amp;&quot;|&quot;));0;1))">
            <text:p/>
          </table:table-cell>
          <table:table-cell table:style-name="ce45" table:formula="oooc:=IF([.E78]=&quot;&quot;;&quot;&quot;;IF([$Namen.$G$2]=[$Namen.$I$1];IF([.E78]&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79]);ISBLANK([.H79]));&quot;&quot;;IF(ISERROR(FIND(&quot;|&quot;&amp;SUBSTITUTE([.B79];&quot; &quot;;&quot;&quot;) &amp;&quot;|&quot;;&quot;|&quot; &amp; SUBSTITUTE([.H79];&quot; &quot;;&quot;&quot;) &amp;&quot;|&quot;));0;1))">
            <text:p/>
          </table:table-cell>
          <table:table-cell table:style-name="ce45" table:formula="oooc:=IF([.E79]=&quot;&quot;;&quot;&quot;;IF([$Namen.$G$2]=[$Namen.$I$1];IF([.E79]&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80]);ISBLANK([.H80]));&quot;&quot;;IF(ISERROR(FIND(&quot;|&quot;&amp;SUBSTITUTE([.B80];&quot; &quot;;&quot;&quot;) &amp;&quot;|&quot;;&quot;|&quot; &amp; SUBSTITUTE([.H80];&quot; &quot;;&quot;&quot;) &amp;&quot;|&quot;));0;1))">
            <text:p/>
          </table:table-cell>
          <table:table-cell table:style-name="ce45" table:formula="oooc:=IF([.E80]=&quot;&quot;;&quot;&quot;;IF([$Namen.$G$2]=[$Namen.$I$1];IF([.E80]&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81]);ISBLANK([.H81]));&quot;&quot;;IF(ISERROR(FIND(&quot;|&quot;&amp;SUBSTITUTE([.B81];&quot; &quot;;&quot;&quot;) &amp;&quot;|&quot;;&quot;|&quot; &amp; SUBSTITUTE([.H81];&quot; &quot;;&quot;&quot;) &amp;&quot;|&quot;));0;1))">
            <text:p/>
          </table:table-cell>
          <table:table-cell table:style-name="ce45" table:formula="oooc:=IF([.E81]=&quot;&quot;;&quot;&quot;;IF([$Namen.$G$2]=[$Namen.$I$1];IF([.E81]&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82]);ISBLANK([.H82]));&quot;&quot;;IF(ISERROR(FIND(&quot;|&quot;&amp;SUBSTITUTE([.B82];&quot; &quot;;&quot;&quot;) &amp;&quot;|&quot;;&quot;|&quot; &amp; SUBSTITUTE([.H82];&quot; &quot;;&quot;&quot;) &amp;&quot;|&quot;));0;1))">
            <text:p/>
          </table:table-cell>
          <table:table-cell table:style-name="ce45" table:formula="oooc:=IF([.E82]=&quot;&quot;;&quot;&quot;;IF([$Namen.$G$2]=[$Namen.$I$1];IF([.E82]&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83]);ISBLANK([.H83]));&quot;&quot;;IF(ISERROR(FIND(&quot;|&quot;&amp;SUBSTITUTE([.B83];&quot; &quot;;&quot;&quot;) &amp;&quot;|&quot;;&quot;|&quot; &amp; SUBSTITUTE([.H83];&quot; &quot;;&quot;&quot;) &amp;&quot;|&quot;));0;1))">
            <text:p/>
          </table:table-cell>
          <table:table-cell table:style-name="ce45" table:formula="oooc:=IF([.E83]=&quot;&quot;;&quot;&quot;;IF([$Namen.$G$2]=[$Namen.$I$1];IF([.E83]&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84]);ISBLANK([.H84]));&quot;&quot;;IF(ISERROR(FIND(&quot;|&quot;&amp;SUBSTITUTE([.B84];&quot; &quot;;&quot;&quot;) &amp;&quot;|&quot;;&quot;|&quot; &amp; SUBSTITUTE([.H84];&quot; &quot;;&quot;&quot;) &amp;&quot;|&quot;));0;1))">
            <text:p/>
          </table:table-cell>
          <table:table-cell table:style-name="ce45" table:formula="oooc:=IF([.E84]=&quot;&quot;;&quot;&quot;;IF([$Namen.$G$2]=[$Namen.$I$1];IF([.E84]&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85]);ISBLANK([.H85]));&quot;&quot;;IF(ISERROR(FIND(&quot;|&quot;&amp;SUBSTITUTE([.B85];&quot; &quot;;&quot;&quot;) &amp;&quot;|&quot;;&quot;|&quot; &amp; SUBSTITUTE([.H85];&quot; &quot;;&quot;&quot;) &amp;&quot;|&quot;));0;1))">
            <text:p/>
          </table:table-cell>
          <table:table-cell table:style-name="ce45" table:formula="oooc:=IF([.E85]=&quot;&quot;;&quot;&quot;;IF([$Namen.$G$2]=[$Namen.$I$1];IF([.E85]&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86]);ISBLANK([.H86]));&quot;&quot;;IF(ISERROR(FIND(&quot;|&quot;&amp;SUBSTITUTE([.B86];&quot; &quot;;&quot;&quot;) &amp;&quot;|&quot;;&quot;|&quot; &amp; SUBSTITUTE([.H86];&quot; &quot;;&quot;&quot;) &amp;&quot;|&quot;));0;1))">
            <text:p/>
          </table:table-cell>
          <table:table-cell table:style-name="ce45" table:formula="oooc:=IF([.E86]=&quot;&quot;;&quot;&quot;;IF([$Namen.$G$2]=[$Namen.$I$1];IF([.E86]&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87]);ISBLANK([.H87]));&quot;&quot;;IF(ISERROR(FIND(&quot;|&quot;&amp;SUBSTITUTE([.B87];&quot; &quot;;&quot;&quot;) &amp;&quot;|&quot;;&quot;|&quot; &amp; SUBSTITUTE([.H87];&quot; &quot;;&quot;&quot;) &amp;&quot;|&quot;));0;1))">
            <text:p/>
          </table:table-cell>
          <table:table-cell table:style-name="ce45" table:formula="oooc:=IF([.E87]=&quot;&quot;;&quot;&quot;;IF([$Namen.$G$2]=[$Namen.$I$1];IF([.E87]&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88]);ISBLANK([.H88]));&quot;&quot;;IF(ISERROR(FIND(&quot;|&quot;&amp;SUBSTITUTE([.B88];&quot; &quot;;&quot;&quot;) &amp;&quot;|&quot;;&quot;|&quot; &amp; SUBSTITUTE([.H88];&quot; &quot;;&quot;&quot;) &amp;&quot;|&quot;));0;1))">
            <text:p/>
          </table:table-cell>
          <table:table-cell table:style-name="ce45" table:formula="oooc:=IF([.E88]=&quot;&quot;;&quot;&quot;;IF([$Namen.$G$2]=[$Namen.$I$1];IF([.E88]&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89]);ISBLANK([.H89]));&quot;&quot;;IF(ISERROR(FIND(&quot;|&quot;&amp;SUBSTITUTE([.B89];&quot; &quot;;&quot;&quot;) &amp;&quot;|&quot;;&quot;|&quot; &amp; SUBSTITUTE([.H89];&quot; &quot;;&quot;&quot;) &amp;&quot;|&quot;));0;1))">
            <text:p/>
          </table:table-cell>
          <table:table-cell table:style-name="ce45" table:formula="oooc:=IF([.E89]=&quot;&quot;;&quot;&quot;;IF([$Namen.$G$2]=[$Namen.$I$1];IF([.E89]&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90]);ISBLANK([.H90]));&quot;&quot;;IF(ISERROR(FIND(&quot;|&quot;&amp;SUBSTITUTE([.B90];&quot; &quot;;&quot;&quot;) &amp;&quot;|&quot;;&quot;|&quot; &amp; SUBSTITUTE([.H90];&quot; &quot;;&quot;&quot;) &amp;&quot;|&quot;));0;1))">
            <text:p/>
          </table:table-cell>
          <table:table-cell table:style-name="ce45" table:formula="oooc:=IF([.E90]=&quot;&quot;;&quot;&quot;;IF([$Namen.$G$2]=[$Namen.$I$1];IF([.E90]&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91]);ISBLANK([.H91]));&quot;&quot;;IF(ISERROR(FIND(&quot;|&quot;&amp;SUBSTITUTE([.B91];&quot; &quot;;&quot;&quot;) &amp;&quot;|&quot;;&quot;|&quot; &amp; SUBSTITUTE([.H91];&quot; &quot;;&quot;&quot;) &amp;&quot;|&quot;));0;1))">
            <text:p/>
          </table:table-cell>
          <table:table-cell table:style-name="ce45" table:formula="oooc:=IF([.E91]=&quot;&quot;;&quot;&quot;;IF([$Namen.$G$2]=[$Namen.$I$1];IF([.E91]&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92]);ISBLANK([.H92]));&quot;&quot;;IF(ISERROR(FIND(&quot;|&quot;&amp;SUBSTITUTE([.B92];&quot; &quot;;&quot;&quot;) &amp;&quot;|&quot;;&quot;|&quot; &amp; SUBSTITUTE([.H92];&quot; &quot;;&quot;&quot;) &amp;&quot;|&quot;));0;1))">
            <text:p/>
          </table:table-cell>
          <table:table-cell table:style-name="ce45" table:formula="oooc:=IF([.E92]=&quot;&quot;;&quot;&quot;;IF([$Namen.$G$2]=[$Namen.$I$1];IF([.E92]&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93]);ISBLANK([.H93]));&quot;&quot;;IF(ISERROR(FIND(&quot;|&quot;&amp;SUBSTITUTE([.B93];&quot; &quot;;&quot;&quot;) &amp;&quot;|&quot;;&quot;|&quot; &amp; SUBSTITUTE([.H93];&quot; &quot;;&quot;&quot;) &amp;&quot;|&quot;));0;1))">
            <text:p/>
          </table:table-cell>
          <table:table-cell table:style-name="ce45" table:formula="oooc:=IF([.E93]=&quot;&quot;;&quot;&quot;;IF([$Namen.$G$2]=[$Namen.$I$1];IF([.E93]&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94]);ISBLANK([.H94]));&quot;&quot;;IF(ISERROR(FIND(&quot;|&quot;&amp;SUBSTITUTE([.B94];&quot; &quot;;&quot;&quot;) &amp;&quot;|&quot;;&quot;|&quot; &amp; SUBSTITUTE([.H94];&quot; &quot;;&quot;&quot;) &amp;&quot;|&quot;));0;1))">
            <text:p/>
          </table:table-cell>
          <table:table-cell table:style-name="ce45" table:formula="oooc:=IF([.E94]=&quot;&quot;;&quot;&quot;;IF([$Namen.$G$2]=[$Namen.$I$1];IF([.E94]&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95]);ISBLANK([.H95]));&quot;&quot;;IF(ISERROR(FIND(&quot;|&quot;&amp;SUBSTITUTE([.B95];&quot; &quot;;&quot;&quot;) &amp;&quot;|&quot;;&quot;|&quot; &amp; SUBSTITUTE([.H95];&quot; &quot;;&quot;&quot;) &amp;&quot;|&quot;));0;1))">
            <text:p/>
          </table:table-cell>
          <table:table-cell table:style-name="ce45" table:formula="oooc:=IF([.E95]=&quot;&quot;;&quot;&quot;;IF([$Namen.$G$2]=[$Namen.$I$1];IF([.E95]&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96]);ISBLANK([.H96]));&quot;&quot;;IF(ISERROR(FIND(&quot;|&quot;&amp;SUBSTITUTE([.B96];&quot; &quot;;&quot;&quot;) &amp;&quot;|&quot;;&quot;|&quot; &amp; SUBSTITUTE([.H96];&quot; &quot;;&quot;&quot;) &amp;&quot;|&quot;));0;1))">
            <text:p/>
          </table:table-cell>
          <table:table-cell table:style-name="ce45" table:formula="oooc:=IF([.E96]=&quot;&quot;;&quot;&quot;;IF([$Namen.$G$2]=[$Namen.$I$1];IF([.E96]&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97]);ISBLANK([.H97]));&quot;&quot;;IF(ISERROR(FIND(&quot;|&quot;&amp;SUBSTITUTE([.B97];&quot; &quot;;&quot;&quot;) &amp;&quot;|&quot;;&quot;|&quot; &amp; SUBSTITUTE([.H97];&quot; &quot;;&quot;&quot;) &amp;&quot;|&quot;));0;1))">
            <text:p/>
          </table:table-cell>
          <table:table-cell table:style-name="ce45" table:formula="oooc:=IF([.E97]=&quot;&quot;;&quot;&quot;;IF([$Namen.$G$2]=[$Namen.$I$1];IF([.E97]&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98]);ISBLANK([.H98]));&quot;&quot;;IF(ISERROR(FIND(&quot;|&quot;&amp;SUBSTITUTE([.B98];&quot; &quot;;&quot;&quot;) &amp;&quot;|&quot;;&quot;|&quot; &amp; SUBSTITUTE([.H98];&quot; &quot;;&quot;&quot;) &amp;&quot;|&quot;));0;1))">
            <text:p/>
          </table:table-cell>
          <table:table-cell table:style-name="ce45" table:formula="oooc:=IF([.E98]=&quot;&quot;;&quot;&quot;;IF([$Namen.$G$2]=[$Namen.$I$1];IF([.E98]&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99]);ISBLANK([.H99]));&quot;&quot;;IF(ISERROR(FIND(&quot;|&quot;&amp;SUBSTITUTE([.B99];&quot; &quot;;&quot;&quot;) &amp;&quot;|&quot;;&quot;|&quot; &amp; SUBSTITUTE([.H99];&quot; &quot;;&quot;&quot;) &amp;&quot;|&quot;));0;1))">
            <text:p/>
          </table:table-cell>
          <table:table-cell table:style-name="ce45" table:formula="oooc:=IF([.E99]=&quot;&quot;;&quot;&quot;;IF([$Namen.$G$2]=[$Namen.$I$1];IF([.E99]&gt;0;&quot;&quot;;&quot;&quot;);&quot; &quot;))">
            <text:p/>
          </table:table-cell>
          <table:table-cell/>
          <table:table-cell/>
          <table:table-cell table:number-columns-repeated="248"/>
        </table:table-row>
        <table:table-row table:style-name="ro1">
          <table:table-cell/>
          <table:table-cell table:style-name="ce92"/>
          <table:table-cell table:style-name="Default" table:number-columns-repeated="2"/>
          <table:table-cell table:style-name="ce50" table:formula="oooc:=IF(OR(ISFORMULA([.B100]);ISBLANK([.H100]));&quot;&quot;;IF(ISERROR(FIND(&quot;|&quot;&amp;SUBSTITUTE([.B100];&quot; &quot;;&quot;&quot;) &amp;&quot;|&quot;;&quot;|&quot; &amp; SUBSTITUTE([.H100];&quot; &quot;;&quot;&quot;) &amp;&quot;|&quot;));0;1))">
            <text:p/>
          </table:table-cell>
          <table:table-cell table:style-name="ce45" table:formula="oooc:=IF([.E100]=&quot;&quot;;&quot;&quot;;IF([$Namen.$G$2]=[$Namen.$I$1];IF([.E100]&gt;0;&quot;&quot;;&quot;&quot;);&quot; &quot;))">
            <text:p/>
          </table:table-cell>
          <table:table-cell/>
          <table:table-cell/>
          <table:table-cell table:number-columns-repeated="248"/>
        </table:table-row>
        <table:table-row table:style-name="ro1" table:visibility="collapse">
          <table:table-cell/>
          <table:table-cell/>
          <table:table-cell table:style-name="ce77" table:formula="oooc:=IF(ISBLANK([.H101]);&quot;&quot;;IF(ISERROR(FIND(&quot;|&quot;&amp; SUBSTITUTE(SUBSTITUTE(SUBSTITUTE(SUBSTITUTE([.B101];&quot; &quot;;&quot;&quot;);&quot;·&quot;;&quot;*&quot; );&quot;–&quot; ;&quot;-&quot; );&quot;:&quot;;&quot;/&quot;) &amp;&quot;|&quot;;&quot;|&quot; &amp; SUBSTITUTE([.H101];&quot; &quot;;&quot;&quot;) &amp;&quot;|&quot;));0;1))">
            <text:p/>
          </table:table-cell>
          <table:table-cell table:style-name="ce45" table:formula="oooc:=IF([.C101]=&quot;&quot;;&quot;&quot;;IF([$Namen.$G$2]=[$Namen.$I$1];IF([.C101]&gt;0;&quot;&quot;;&quot;&quot;);&quot;&quot;))">
            <text:p/>
          </table:table-cell>
          <table:table-cell table:number-columns-repeated="3"/>
          <table:table-cell/>
          <table:table-cell table:number-columns-repeated="248"/>
        </table:table-row>
        <table:table-row table:style-name="ro1" table:visibility="collapse">
          <table:table-cell/>
          <table:table-cell/>
          <table:table-cell table:style-name="ce77" table:formula="oooc:=IF(ISBLANK([.H102]);&quot;&quot;;IF(ISERROR(FIND(&quot;|&quot;&amp; SUBSTITUTE(SUBSTITUTE(SUBSTITUTE(SUBSTITUTE([.B102];&quot; &quot;;&quot;&quot;);&quot;·&quot;;&quot;*&quot; );&quot;–&quot; ;&quot;-&quot; );&quot;:&quot;;&quot;/&quot;) &amp;&quot;|&quot;;&quot;|&quot; &amp; SUBSTITUTE([.H102];&quot; &quot;;&quot;&quot;) &amp;&quot;|&quot;));0;1))">
            <text:p/>
          </table:table-cell>
          <table:table-cell table:style-name="ce45" table:formula="oooc:=IF([.C102]=&quot;&quot;;&quot;&quot;;IF([$Namen.$G$2]=[$Namen.$I$1];IF([.C102]&gt;0;&quot;&quot;;&quot;&quot;);&quot;&quot;))">
            <text:p/>
          </table:table-cell>
          <table:table-cell table:number-columns-repeated="3"/>
          <table:table-cell/>
          <table:table-cell table:number-columns-repeated="248"/>
        </table:table-row>
        <table:table-row table:style-name="ro1" table:visibility="collapse">
          <table:table-cell table:number-columns-repeated="2"/>
          <table:table-cell table:style-name="ce77"/>
          <table:table-cell table:style-name="ce45"/>
          <table:table-cell table:number-columns-repeated="252"/>
        </table:table-row>
        <table:table-row table:style-name="ro1" table:visibility="collapse" table:number-rows-repeated="65432">
          <table:table-cell table:number-columns-repeated="256"/>
        </table:table-row>
        <table:table-row table:style-name="ro1" table:visibility="collapse">
          <table:table-cell table:number-columns-repeated="256"/>
        </table:table-row>
      </table:table>
      <table:table table:name="Tabelle5" table:style-name="ta1" table:protected="true" table:protection-key="RISAaYM55EB4f9JUsQKkFIYvY3U=" table:print="false">
        <office:forms form:automatic-focus="false" form:apply-design-mode="false"/>
        <table:table-column table:style-name="co25" table:default-cell-style-name="ce34"/>
        <table:table-column table:style-name="co26" table:default-cell-style-name="ce96"/>
        <table:table-column table:style-name="co21" table:default-cell-style-name="ce76"/>
        <table:table-column table:style-name="co14" table:default-cell-style-name="ce46"/>
        <table:table-column table:style-name="co15" table:default-cell-style-name="ce49"/>
        <table:table-column table:style-name="co16" table:default-cell-style-name="ce43"/>
        <table:table-column table:style-name="co17" table:default-cell-style-name="ce43"/>
        <table:table-column table:style-name="co27" table:default-cell-style-name="ce49"/>
        <table:table-column table:style-name="co10" table:visibility="collapse" table:number-columns-repeated="18" table:default-cell-style-name="ce49"/>
        <table:table-column table:style-name="co10" table:visibility="collapse" table:number-columns-repeated="230" table:default-cell-style-name="ce43"/>
        <table:table-row table:style-name="ro3">
          <table:table-cell table:style-name="ce65" office:value-type="string">
            <text:p>Grundwert G</text:p>
          </table:table-cell>
          <table:table-cell table:style-name="ce37" office:value-type="string">
            <text:p><text:a xlink:href="#Tabelle4"></text:a><text:span text:style-name="T4"> </text:span><text:a xlink:href="#Namen"></text:a><text:span text:style-name="T4"> </text:span><text:a xlink:href="#Tabelle6"></text:a></text:p>
          </table:table-cell>
          <table:table-cell table:style-name="Default"/>
          <table:table-cell table:style-name="ce44"/>
          <table:table-cell table:style-name="Default"/>
          <table:table-cell table:style-name="ce51" office:value-type="string">
            <text:p>Grundwerte</text:p>
          </table:table-cell>
          <table:table-cell table:style-name="ce56"/>
          <table:table-cell table:style-name="Unsichtbar" table:number-columns-repeated="2"/>
          <table:table-cell table:number-columns-repeated="247"/>
        </table:table-row>
        <table:table-row table:style-name="ro1">
          <table:table-cell table:style-name="ce66"/>
          <table:table-cell/>
          <table:table-cell/>
          <table:table-cell table:style-name="ce44" table:formula="oooc:=IF(ISBLANK([.H2]);&quot;&quot;;IF(ISERROR(VALUE([.B2]));0;IF(ABS(VALUE([.B2])-[.H2])&lt;0.0005;1;0)))">
            <text:p/>
          </table:table-cell>
          <table:table-cell table:style-name="ce48"/>
          <table:table-cell table:style-name="ce52" office:value-type="string">
            <text:p>Fortschrittsbalken:</text:p>
          </table:table-cell>
          <table:table-cell table:style-name="ce57"/>
          <table:table-cell table:style-name="Unsichtbar"/>
          <table:table-cell table:style-name="Unsichtbar" table:number-columns-repeated="2"/>
          <table:table-cell table:style-name="ce48" table:number-columns-repeated="16"/>
          <table:table-cell table:style-name="ce42" table:number-columns-repeated="230"/>
        </table:table-row>
        <table:table-row table:style-name="ro1">
          <table:table-cell table:style-name="Default" table:number-columns-repeated="2"/>
          <table:table-cell/>
          <table:table-cell table:style-name="ce44" table:formula="oooc:=IF(ISBLANK([.H3]);&quot;&quot;;IF(ISERROR(VALUE([.B2]));0;IF(ABS(VALUE([.B2])-[.H3])&lt;0.0005;1;0)))">
            <text:p/>
          </table:table-cell>
          <table:table-cell/>
          <table:table-cell table:style-name="ce53" table:formula="oooc:=REPT(&quot;▓&quot;;ROUNDDOWN([.H5]/[.I5]*10))&amp;REPT(&quot;░&quot;;10-ROUNDDOWN([.H5]/[.I5]*10))&amp;IF([$Namen.$G$2]=[$Namen.$I$1];&quot;  (&quot;&amp;ROUND([.H5]/[.I5]*100)&amp;&quot; %)&quot;;&quot;&quot;)" office:value-type="string" office:string-value="░░░░░░░░░░">
            <text:p>░░░░░░░░░░</text:p>
          </table:table-cell>
          <table:table-cell table:style-name="ce100"/>
          <table:table-cell table:style-name="Unsichtbar"/>
          <table:table-cell table:style-name="Unsichtbar" table:number-columns-repeated="2"/>
          <table:table-cell table:number-columns-repeated="246"/>
        </table:table-row>
        <table:table-row table:style-name="ro1">
          <table:table-cell table:number-columns-repeated="3"/>
          <table:table-cell table:style-name="ce44"/>
          <table:table-cell/>
          <table:table-cell table:style-name="ce54" table:formula="oooc:=IF([$Namen.E9]&lt;&gt;&quot;x&quot;;&quot;&quot;;&quot;Leistung: &quot;&amp;CHOOSE([.J5];&quot;Keine Lösungen&quot;;&quot;Zu wenig&quot;;&quot;Wenig&quot;;&quot;Es wird ...&quot;;&quot;Befriedigend&quot;;&quot;Gut&quot;;&quot;Sehr gut&quot;;&quot;Vollständig&quot;))" office:value-type="string" office:string-value="Leistung: Keine Lösungen">
            <text:p>Leistung: Keine Lösungen</text:p>
          </table:table-cell>
          <table:table-cell table:style-name="ce100"/>
          <table:table-cell table:style-name="ce48" office:value-type="string">
            <text:p>Erreichte Punkte; von</text:p>
          </table:table-cell>
          <table:table-cell table:style-name="ce62"/>
          <table:table-cell table:style-name="ce61" office:value-type="string">
            <text:p>Bewertung</text:p>
          </table:table-cell>
          <table:table-cell table:number-columns-repeated="246"/>
        </table:table-row>
        <table:table-row table:style-name="ro1">
          <table:table-cell table:number-columns-repeated="3"/>
          <table:table-cell table:style-name="ce44"/>
          <table:table-cell/>
          <table:table-cell table:style-name="ce99" table:formula="oooc:=IF([$Namen.E9]&lt;&gt;&quot;x&quot;;&quot;Keine Wertung&quot;;IF([$Namen.$G$2]=[$Namen.$I$1];&quot;Punktzahl: &quot;&amp;[.H5]&amp;&quot; von &quot;&amp;[.I5];&quot;&quot;))">
            <text:p/>
          </table:table-cell>
          <table:table-cell table:style-name="ce101"/>
          <table:table-cell table:formula="oooc:=[.K5]*SUM([.E6:.E100])/2" office:value-type="float" office:value="0">
            <text:p>0</text:p>
          </table:table-cell>
          <table:table-cell table:style-name="ce62" table:formula="oooc:=[.K5]*COUNTIF([.E6:.E100];&quot;&gt;=0&quot;)/2" office:value-type="float" office:value="10">
            <text:p>10</text:p>
          </table:table-cell>
          <table:table-cell table:style-name="Unsichtbar" table:formula="oooc:=IF([.H5]/[.I5]=0;1;IF([.H5]/[.I5]&lt;0.5;2;IF([.H5]/[.I5]&lt;0.6125;3;IF([.H5]/[.I5]&lt;0.725;4;IF([.H5]/[.I5]&lt;0.8375;5;IF([.H5]/[.I5]&lt;0.95;6;IF([.H5]/[.I5]&lt;1;7;8)))))))" office:value-type="float" office:value="1">
            <text:p>1</text:p>
          </table:table-cell>
          <table:table-cell table:formula="oooc:=IF([$Namen.E9]=&quot;x&quot;;1;0.001)" office:value-type="float" office:value="1">
            <text:p>1</text:p>
          </table:table-cell>
          <table:table-cell table:number-columns-repeated="245"/>
        </table:table-row>
        <table:table-row table:style-name="ro2">
          <table:table-cell table:style-name="ce89" office:value-type="string" table:number-columns-spanned="2" table:number-rows-spanned="1">
            <text:p>Berechne den Grundwert G</text:p>
          </table:table-cell>
          <table:covered-table-cell table:style-name="ce97" table:content-validation-name="val2"/>
          <table:table-cell table:style-name="ce77" table:formula="oooc:=IF(ISBLANK([.H6]);&quot;&quot;;IF(ISERROR(VALUE([.B6]));0;IF(ABS(VALUE([.B6])-[.H6])&lt;0.0005;1;0)))">
            <text:p/>
          </table:table-cell>
          <table:table-cell table:style-name="Default"/>
          <table:table-cell office:value-type="string">
            <text:p>Punkte</text:p>
          </table:table-cell>
          <table:table-cell table:style-name="ce76"/>
          <table:table-cell table:style-name="ce49"/>
          <table:table-cell table:style-name="Unsichtbar"/>
          <table:table-cell table:style-name="Unsichtbar"/>
          <table:table-cell table:number-columns-repeated="247"/>
        </table:table-row>
        <table:table-row table:style-name="ro1">
          <table:table-cell/>
          <table:table-cell table:style-name="ce98"/>
          <table:table-cell table:style-name="Default" table:number-columns-repeated="2"/>
          <table:table-cell table:style-name="ce50" table:formula="oooc:=IF(OR(ISFORMULA([.B7]);ISBLANK([.H7]));&quot;&quot;;IF(ISERROR(FIND(&quot;|&quot;&amp; SUBSTITUTE([.B7];&quot; &quot;;&quot;&quot;) &amp;&quot;|&quot;;&quot;|&quot; &amp; SUBSTITUTE([.H7];&quot; &quot;;&quot;&quot;) &amp;&quot;|&quot;));0;1))">
            <text:p/>
          </table:table-cell>
          <table:table-cell table:style-name="ce45" table:formula="oooc:=IF([.E7]=&quot;&quot;;&quot;&quot;;IF([$Namen.$G$2]=[$Namen.$I$1];IF([.E7]&gt;0;&quot;&quot;;&quot;&quot;);&quot; &quot;))">
            <text:p/>
          </table:table-cell>
          <table:table-cell table:style-name="Default"/>
          <table:table-cell table:style-name="Unsichtbar"/>
          <table:table-cell table:style-name="Unsichtbar"/>
          <table:table-cell table:number-columns-repeated="247"/>
        </table:table-row>
        <table:table-row table:style-name="ro2">
          <table:table-cell table:formula="oooc:=TEXT([.I8];&quot;Standard %&quot;) &amp;&quot; sind &quot; &amp;[.I8]* [.J8] &amp; &quot; &quot; &amp; [.K8] &amp;&quot;. G =&quot;" office:value-type="string" office:string-value="40 % sind 80 m. G =">
            <text:p>40 % sind 80 m. G =</text:p>
          </table:table-cell>
          <table:table-cell table:style-name="ce98"/>
          <table:table-cell table:style-name="Default" table:number-columns-repeated="2"/>
          <table:table-cell table:style-name="ce50" table:formula="oooc:=IF(OR(ISFORMULA([.B8]);ISBLANK([.H8]));&quot;&quot;;IF(ISERROR(FIND(&quot;|&quot;&amp; SUBSTITUTE([.B8];&quot; &quot;;&quot;&quot;) &amp;&quot;|&quot;;&quot;|&quot; &amp; SUBSTITUTE([.H8];&quot; &quot;;&quot;&quot;) &amp;&quot;|&quot;));0;1))" office:value-type="float" office:value="0">
            <text:p>0</text:p>
          </table:table-cell>
          <table:table-cell table:style-name="ce45" table:formula="oooc:=IF([.E8]=&quot;&quot;;&quot;&quot;;IF([$Namen.$G$2]=[$Namen.$I$1];IF([.E8]&gt;0;&quot;&quot;;&quot;&quot;);&quot; &quot;))" office:value-type="string" office:string-value=" ">
            <text:p><text:s/></text:p>
          </table:table-cell>
          <table:table-cell table:style-name="Default"/>
          <table:table-cell table:formula="oooc:=TEXT([.J8];&quot;Standard&quot;) &amp; [.K8]" office:value-type="string" office:string-value="200m">
            <text:p>200m</text:p>
          </table:table-cell>
          <table:table-cell table:formula="oooc:=com.sun.star.sheet.addin.Analysis.getRandbetween(1;10)/10" office:value-type="float" office:value="0.4">
            <text:p>0,4</text:p>
          </table:table-cell>
          <table:table-cell office:value-type="float" office:value="200">
            <text:p>200</text:p>
          </table:table-cell>
          <table:table-cell office:value-type="string">
            <text:p>m</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9]);ISBLANK([.H9]));&quot;&quot;;IF(ISERROR(FIND(&quot;|&quot;&amp; SUBSTITUTE([.B9];&quot; &quot;;&quot;&quot;) &amp;&quot;|&quot;;&quot;|&quot; &amp; SUBSTITUTE([.H9];&quot; &quot;;&quot;&quot;) &amp;&quot;|&quot;));0;1))">
            <text:p/>
          </table:table-cell>
          <table:table-cell table:style-name="ce45" table:formula="oooc:=IF([.E9]=&quot;&quot;;&quot;&quot;;IF([$Namen.$G$2]=[$Namen.$I$1];IF([.E9]&gt;0;&quot;&quot;;&quot;&quot;);&quot; &quot;))">
            <text:p/>
          </table:table-cell>
          <table:table-cell table:style-name="Default"/>
          <table:table-cell/>
          <table:table-cell table:number-columns-repeated="248"/>
        </table:table-row>
        <table:table-row table:style-name="ro2">
          <table:table-cell table:formula="oooc:=TEXT([.I10];&quot;Standard %&quot;) &amp;&quot; sind &quot; &amp;[.I10]* [.J10] &amp; &quot; &quot; &amp; [.K10] &amp;&quot;. G =&quot;" office:value-type="string" office:string-value="80 % sind 40 t. G =">
            <text:p>80 % sind 40 t. G =</text:p>
          </table:table-cell>
          <table:table-cell table:style-name="ce98"/>
          <table:table-cell table:style-name="Default" table:number-columns-repeated="2"/>
          <table:table-cell table:style-name="ce50" table:formula="oooc:=IF(OR(ISFORMULA([.B10]);ISBLANK([.H10]));&quot;&quot;;IF(ISERROR(FIND(&quot;|&quot;&amp; SUBSTITUTE([.B10];&quot; &quot;;&quot;&quot;) &amp;&quot;|&quot;;&quot;|&quot; &amp; SUBSTITUTE([.H10];&quot; &quot;;&quot;&quot;) &amp;&quot;|&quot;));0;1))" office:value-type="float" office:value="0">
            <text:p>0</text:p>
          </table:table-cell>
          <table:table-cell table:style-name="ce45" table:formula="oooc:=IF([.E10]=&quot;&quot;;&quot;&quot;;IF([$Namen.$G$2]=[$Namen.$I$1];IF([.E10]&gt;0;&quot;&quot;;&quot;&quot;);&quot; &quot;))" office:value-type="string" office:string-value=" ">
            <text:p><text:s/></text:p>
          </table:table-cell>
          <table:table-cell table:style-name="Default"/>
          <table:table-cell table:formula="oooc:=TEXT([.J10];&quot;Standard&quot;) &amp; [.K10]" office:value-type="string" office:string-value="50t">
            <text:p>50t</text:p>
          </table:table-cell>
          <table:table-cell table:formula="oooc:=com.sun.star.sheet.addin.Analysis.getRandbetween(1;10)/10" office:value-type="float" office:value="0.8">
            <text:p>0,8</text:p>
          </table:table-cell>
          <table:table-cell office:value-type="float" office:value="50">
            <text:p>50</text:p>
          </table:table-cell>
          <table:table-cell office:value-type="string">
            <text:p>t</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11]);ISBLANK([.H11]));&quot;&quot;;IF(ISERROR(FIND(&quot;|&quot;&amp; SUBSTITUTE([.B11];&quot; &quot;;&quot;&quot;) &amp;&quot;|&quot;;&quot;|&quot; &amp; SUBSTITUTE([.H11];&quot; &quot;;&quot;&quot;) &amp;&quot;|&quot;));0;1))">
            <text:p/>
          </table:table-cell>
          <table:table-cell table:style-name="ce45" table:formula="oooc:=IF([.E11]=&quot;&quot;;&quot;&quot;;IF([$Namen.$G$2]=[$Namen.$I$1];IF([.E11]&gt;0;&quot;&quot;;&quot;&quot;);&quot; &quot;))">
            <text:p/>
          </table:table-cell>
          <table:table-cell table:style-name="Default"/>
          <table:table-cell/>
          <table:table-cell table:number-columns-repeated="248"/>
        </table:table-row>
        <table:table-row table:style-name="ro2">
          <table:table-cell table:formula="oooc:=TEXT([.I12];&quot;Standard %&quot;) &amp;&quot; sind &quot; &amp;[.I12]* [.J12] &amp; &quot; &quot; &amp; [.K12] &amp;&quot;. G =&quot;" office:value-type="string" office:string-value="10 % sind 30 s. G =">
            <text:p>10 % sind 30 s. G =</text:p>
          </table:table-cell>
          <table:table-cell table:style-name="ce98"/>
          <table:table-cell table:style-name="Default" table:number-columns-repeated="2"/>
          <table:table-cell table:style-name="ce50" table:formula="oooc:=IF(OR(ISFORMULA([.B12]);ISBLANK([.H12]));&quot;&quot;;IF(ISERROR(FIND(&quot;|&quot;&amp; SUBSTITUTE([.B12];&quot; &quot;;&quot;&quot;) &amp;&quot;|&quot;;&quot;|&quot; &amp; SUBSTITUTE([.H12];&quot; &quot;;&quot;&quot;) &amp;&quot;|&quot;));0;1))" office:value-type="float" office:value="0">
            <text:p>0</text:p>
          </table:table-cell>
          <table:table-cell table:style-name="ce45" table:formula="oooc:=IF([.E12]=&quot;&quot;;&quot;&quot;;IF([$Namen.$G$2]=[$Namen.$I$1];IF([.E12]&gt;0;&quot;&quot;;&quot;&quot;);&quot; &quot;))" office:value-type="string" office:string-value=" ">
            <text:p><text:s/></text:p>
          </table:table-cell>
          <table:table-cell table:style-name="Default"/>
          <table:table-cell table:formula="oooc:=TEXT([.J12];&quot;Standard&quot;) &amp; [.K12]" office:value-type="string" office:string-value="300s">
            <text:p>300s</text:p>
          </table:table-cell>
          <table:table-cell table:formula="oooc:=com.sun.star.sheet.addin.Analysis.getRandbetween(1;10)/10" office:value-type="float" office:value="0.1">
            <text:p>0,1</text:p>
          </table:table-cell>
          <table:table-cell office:value-type="float" office:value="300">
            <text:p>300</text:p>
          </table:table-cell>
          <table:table-cell office:value-type="string">
            <text:p>s</text:p>
          </table:table-cell>
          <table:table-cell table:number-columns-repeated="245"/>
        </table:table-row>
        <table:table-row table:style-name="ro8">
          <table:table-cell/>
          <table:table-cell table:style-name="ce98"/>
          <table:table-cell table:style-name="Default" table:number-columns-repeated="2"/>
          <table:table-cell table:style-name="ce50" table:formula="oooc:=IF(OR(ISFORMULA([.B13]);ISBLANK([.H13]));&quot;&quot;;IF(ISERROR(FIND(&quot;|&quot;&amp; SUBSTITUTE([.B13];&quot; &quot;;&quot;&quot;) &amp;&quot;|&quot;;&quot;|&quot; &amp; SUBSTITUTE([.H13];&quot; &quot;;&quot;&quot;) &amp;&quot;|&quot;));0;1))">
            <text:p/>
          </table:table-cell>
          <table:table-cell table:style-name="ce45" table:formula="oooc:=IF([.E13]=&quot;&quot;;&quot;&quot;;IF([$Namen.$G$2]=[$Namen.$I$1];IF([.E13]&gt;0;&quot;&quot;;&quot;&quot;);&quot; &quot;))">
            <text:p/>
          </table:table-cell>
          <table:table-cell table:style-name="Default"/>
          <table:table-cell/>
          <table:table-cell table:number-columns-repeated="248"/>
        </table:table-row>
        <table:table-row table:style-name="ro2">
          <table:table-cell table:formula="oooc:=TEXT([.I14];&quot;Standard %&quot;) &amp;&quot; sind &quot; &amp;[.I14]* [.J14] &amp; &quot; &quot; &amp; [.K14] &amp;&quot;. G =&quot;" office:value-type="string" office:string-value="100 % sind 400 m. G =">
            <text:p>100 % sind 400 m. G =</text:p>
          </table:table-cell>
          <table:table-cell table:style-name="ce98"/>
          <table:table-cell table:style-name="Default" table:number-columns-repeated="2"/>
          <table:table-cell table:style-name="ce50" table:formula="oooc:=IF(OR(ISFORMULA([.B14]);ISBLANK([.H14]));&quot;&quot;;IF(ISERROR(FIND(&quot;|&quot;&amp; SUBSTITUTE([.B14];&quot; &quot;;&quot;&quot;) &amp;&quot;|&quot;;&quot;|&quot; &amp; SUBSTITUTE([.H14];&quot; &quot;;&quot;&quot;) &amp;&quot;|&quot;));0;1))" office:value-type="float" office:value="0">
            <text:p>0</text:p>
          </table:table-cell>
          <table:table-cell table:style-name="ce45" table:formula="oooc:=IF([.E14]=&quot;&quot;;&quot;&quot;;IF([$Namen.$G$2]=[$Namen.$I$1];IF([.E14]&gt;0;&quot;&quot;;&quot;&quot;);&quot; &quot;))" office:value-type="string" office:string-value=" ">
            <text:p><text:s/></text:p>
          </table:table-cell>
          <table:table-cell table:style-name="Default"/>
          <table:table-cell table:formula="oooc:=TEXT([.J14];&quot;Standard&quot;) &amp; [.K14]" office:value-type="string" office:string-value="400m">
            <text:p>400m</text:p>
          </table:table-cell>
          <table:table-cell table:formula="oooc:=com.sun.star.sheet.addin.Analysis.getRandbetween(1;10)/10" office:value-type="float" office:value="1">
            <text:p>1</text:p>
          </table:table-cell>
          <table:table-cell office:value-type="float" office:value="400">
            <text:p>400</text:p>
          </table:table-cell>
          <table:table-cell office:value-type="string">
            <text:p>m</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15]);ISBLANK([.H15]));&quot;&quot;;IF(ISERROR(FIND(&quot;|&quot;&amp; SUBSTITUTE([.B15];&quot; &quot;;&quot;&quot;) &amp;&quot;|&quot;;&quot;|&quot; &amp; SUBSTITUTE([.H15];&quot; &quot;;&quot;&quot;) &amp;&quot;|&quot;));0;1))">
            <text:p/>
          </table:table-cell>
          <table:table-cell table:style-name="ce45" table:formula="oooc:=IF([.E15]=&quot;&quot;;&quot;&quot;;IF([$Namen.$G$2]=[$Namen.$I$1];IF([.E15]&gt;0;&quot;&quot;;&quot;&quot;);&quot; &quot;))">
            <text:p/>
          </table:table-cell>
          <table:table-cell table:style-name="Default"/>
          <table:table-cell/>
          <table:table-cell table:number-columns-repeated="3"/>
          <table:table-cell table:style-name="ce48" table:number-columns-repeated="15"/>
          <table:table-cell table:style-name="ce42" table:number-columns-repeated="230"/>
        </table:table-row>
        <table:table-row table:style-name="ro2">
          <table:table-cell table:formula="oooc:=TEXT([.I16];&quot;Standard %&quot;) &amp;&quot; sind &quot; &amp;[.I16]* [.J16] &amp; &quot; &quot; &amp; [.K16] &amp;&quot;. G =&quot;" office:value-type="string" office:string-value="55 % sind 330 mm. G =">
            <text:p>55 % sind 330 mm. G =</text:p>
          </table:table-cell>
          <table:table-cell table:style-name="ce98"/>
          <table:table-cell table:style-name="Default" table:number-columns-repeated="2"/>
          <table:table-cell table:style-name="ce50" table:formula="oooc:=IF(OR(ISFORMULA([.B16]);ISBLANK([.H16]));&quot;&quot;;IF(ISERROR(FIND(&quot;|&quot;&amp; SUBSTITUTE([.B16];&quot; &quot;;&quot;&quot;) &amp;&quot;|&quot;;&quot;|&quot; &amp; SUBSTITUTE([.H16];&quot; &quot;;&quot;&quot;) &amp;&quot;|&quot;));0;1))" office:value-type="float" office:value="0">
            <text:p>0</text:p>
          </table:table-cell>
          <table:table-cell table:style-name="ce45" table:formula="oooc:=IF([.E16]=&quot;&quot;;&quot;&quot;;IF([$Namen.$G$2]=[$Namen.$I$1];IF([.E16]&gt;0;&quot;&quot;;&quot;&quot;);&quot; &quot;))" office:value-type="string" office:string-value=" ">
            <text:p><text:s/></text:p>
          </table:table-cell>
          <table:table-cell table:style-name="Default"/>
          <table:table-cell table:formula="oooc:=TEXT([.J16];&quot;Standard&quot;) &amp; [.K16]" office:value-type="string" office:string-value="600mm">
            <text:p>600mm</text:p>
          </table:table-cell>
          <table:table-cell table:formula="oooc:=com.sun.star.sheet.addin.Analysis.getRandbetween(1;10)/10-0.05" office:value-type="float" office:value="0.55">
            <text:p>0,55</text:p>
          </table:table-cell>
          <table:table-cell office:value-type="float" office:value="600">
            <text:p>600</text:p>
          </table:table-cell>
          <table:table-cell office:value-type="string">
            <text:p>mm</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17]);ISBLANK([.H17]));&quot;&quot;;IF(ISERROR(FIND(&quot;|&quot;&amp; SUBSTITUTE([.B17];&quot; &quot;;&quot;&quot;) &amp;&quot;|&quot;;&quot;|&quot; &amp; SUBSTITUTE([.H17];&quot; &quot;;&quot;&quot;) &amp;&quot;|&quot;));0;1))">
            <text:p/>
          </table:table-cell>
          <table:table-cell table:style-name="ce45" table:formula="oooc:=IF([.E17]=&quot;&quot;;&quot;&quot;;IF([$Namen.$G$2]=[$Namen.$I$1];IF([.E17]&gt;0;&quot;&quot;;&quot;&quot;);&quot; &quot;))">
            <text:p/>
          </table:table-cell>
          <table:table-cell table:style-name="Default"/>
          <table:table-cell/>
          <table:table-cell table:number-columns-repeated="248"/>
        </table:table-row>
        <table:table-row table:style-name="ro2">
          <table:table-cell table:formula="oooc:=TEXT([.I18];&quot;Standard %&quot;) &amp;&quot; sind &quot; &amp;[.I18]* [.J18] &amp; &quot; &quot; &amp; [.K18] &amp;&quot;. G =&quot;" office:value-type="string" office:string-value="55 % sind 44 m. G =">
            <text:p>55 % sind 44 m. G =</text:p>
          </table:table-cell>
          <table:table-cell table:style-name="ce98"/>
          <table:table-cell table:style-name="Default" table:number-columns-repeated="2"/>
          <table:table-cell table:style-name="ce50" table:formula="oooc:=IF(OR(ISFORMULA([.B18]);ISBLANK([.H18]));&quot;&quot;;IF(ISERROR(FIND(&quot;|&quot;&amp; SUBSTITUTE([.B18];&quot; &quot;;&quot;&quot;) &amp;&quot;|&quot;;&quot;|&quot; &amp; SUBSTITUTE([.H18];&quot; &quot;;&quot;&quot;) &amp;&quot;|&quot;));0;1))" office:value-type="float" office:value="0">
            <text:p>0</text:p>
          </table:table-cell>
          <table:table-cell table:style-name="ce45" table:formula="oooc:=IF([.E18]=&quot;&quot;;&quot;&quot;;IF([$Namen.$G$2]=[$Namen.$I$1];IF([.E18]&gt;0;&quot;&quot;;&quot;&quot;);&quot; &quot;))" office:value-type="string" office:string-value=" ">
            <text:p><text:s/></text:p>
          </table:table-cell>
          <table:table-cell table:style-name="Default"/>
          <table:table-cell table:formula="oooc:=TEXT([.J18];&quot;Standard&quot;) &amp; [.K18]" office:value-type="string" office:string-value="80m">
            <text:p>80m</text:p>
          </table:table-cell>
          <table:table-cell table:formula="oooc:=com.sun.star.sheet.addin.Analysis.getRandbetween(1;10)/10-0.05" office:value-type="float" office:value="0.55">
            <text:p>0,55</text:p>
          </table:table-cell>
          <table:table-cell office:value-type="float" office:value="80">
            <text:p>80</text:p>
          </table:table-cell>
          <table:table-cell office:value-type="string">
            <text:p>m</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19]);ISBLANK([.H19]));&quot;&quot;;IF(ISERROR(FIND(&quot;|&quot;&amp; SUBSTITUTE([.B19];&quot; &quot;;&quot;&quot;) &amp;&quot;|&quot;;&quot;|&quot; &amp; SUBSTITUTE([.H19];&quot; &quot;;&quot;&quot;) &amp;&quot;|&quot;));0;1))">
            <text:p/>
          </table:table-cell>
          <table:table-cell table:style-name="ce45" table:formula="oooc:=IF([.E19]=&quot;&quot;;&quot;&quot;;IF([$Namen.$G$2]=[$Namen.$I$1];IF([.E19]&gt;0;&quot;&quot;;&quot;&quot;);&quot; &quot;))">
            <text:p/>
          </table:table-cell>
          <table:table-cell table:style-name="Default"/>
          <table:table-cell/>
          <table:table-cell table:number-columns-repeated="248"/>
        </table:table-row>
        <table:table-row table:style-name="ro2">
          <table:table-cell table:formula="oooc:=TEXT([.I20];&quot;Standard %&quot;) &amp;&quot; sind &quot; &amp;[.I20]* [.J20] &amp; &quot; &quot; &amp; [.K20] &amp;&quot;. G =&quot;" office:value-type="string" office:string-value="5 % sind 6 kg. G =">
            <text:p>5 % sind 6 kg. G =</text:p>
          </table:table-cell>
          <table:table-cell table:style-name="ce98"/>
          <table:table-cell table:style-name="Default" table:number-columns-repeated="2"/>
          <table:table-cell table:style-name="ce50" table:formula="oooc:=IF(OR(ISFORMULA([.B20]);ISBLANK([.H20]));&quot;&quot;;IF(ISERROR(FIND(&quot;|&quot;&amp; SUBSTITUTE([.B20];&quot; &quot;;&quot;&quot;) &amp;&quot;|&quot;;&quot;|&quot; &amp; SUBSTITUTE([.H20];&quot; &quot;;&quot;&quot;) &amp;&quot;|&quot;));0;1))" office:value-type="float" office:value="0">
            <text:p>0</text:p>
          </table:table-cell>
          <table:table-cell table:style-name="ce45" table:formula="oooc:=IF([.E20]=&quot;&quot;;&quot;&quot;;IF([$Namen.$G$2]=[$Namen.$I$1];IF([.E20]&gt;0;&quot;&quot;;&quot;&quot;);&quot; &quot;))" office:value-type="string" office:string-value=" ">
            <text:p><text:s/></text:p>
          </table:table-cell>
          <table:table-cell table:style-name="Default"/>
          <table:table-cell table:formula="oooc:=TEXT([.J20];&quot;Standard&quot;) &amp; [.K20]" office:value-type="string" office:string-value="120kg">
            <text:p>120kg</text:p>
          </table:table-cell>
          <table:table-cell table:formula="oooc:=com.sun.star.sheet.addin.Analysis.getRandbetween(1;10)/10-0.05" office:value-type="float" office:value="0.05">
            <text:p>0,05</text:p>
          </table:table-cell>
          <table:table-cell office:value-type="float" office:value="120">
            <text:p>120</text:p>
          </table:table-cell>
          <table:table-cell office:value-type="string">
            <text:p>kg</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21]);ISBLANK([.H21]));&quot;&quot;;IF(ISERROR(FIND(&quot;|&quot;&amp; SUBSTITUTE([.B21];&quot; &quot;;&quot;&quot;) &amp;&quot;|&quot;;&quot;|&quot; &amp; SUBSTITUTE([.H21];&quot; &quot;;&quot;&quot;) &amp;&quot;|&quot;));0;1))">
            <text:p/>
          </table:table-cell>
          <table:table-cell table:style-name="ce45" table:formula="oooc:=IF([.E21]=&quot;&quot;;&quot;&quot;;IF([$Namen.$G$2]=[$Namen.$I$1];IF([.E21]&gt;0;&quot;&quot;;&quot;&quot;);&quot; &quot;))">
            <text:p/>
          </table:table-cell>
          <table:table-cell table:style-name="Default"/>
          <table:table-cell/>
          <table:table-cell table:number-columns-repeated="248"/>
        </table:table-row>
        <table:table-row table:style-name="ro2">
          <table:table-cell table:formula="oooc:=TEXT([.I22];&quot;Standard %&quot;) &amp;&quot; sind &quot; &amp;[.I22]* [.J22] &amp; &quot; &quot; &amp; [.K22] &amp;&quot;. G =&quot;" office:value-type="string" office:string-value="95 % sind 171 km. G =">
            <text:p>95 % sind 171 km. G =</text:p>
          </table:table-cell>
          <table:table-cell table:style-name="ce98"/>
          <table:table-cell table:style-name="Default" table:number-columns-repeated="2"/>
          <table:table-cell table:style-name="ce50" table:formula="oooc:=IF(OR(ISFORMULA([.B22]);ISBLANK([.H22]));&quot;&quot;;IF(ISERROR(FIND(&quot;|&quot;&amp; SUBSTITUTE([.B22];&quot; &quot;;&quot;&quot;) &amp;&quot;|&quot;;&quot;|&quot; &amp; SUBSTITUTE([.H22];&quot; &quot;;&quot;&quot;) &amp;&quot;|&quot;));0;1))" office:value-type="float" office:value="0">
            <text:p>0</text:p>
          </table:table-cell>
          <table:table-cell table:style-name="ce45" table:formula="oooc:=IF([.E22]=&quot;&quot;;&quot;&quot;;IF([$Namen.$G$2]=[$Namen.$I$1];IF([.E22]&gt;0;&quot;&quot;;&quot;&quot;);&quot; &quot;))" office:value-type="string" office:string-value=" ">
            <text:p><text:s/></text:p>
          </table:table-cell>
          <table:table-cell table:style-name="Default"/>
          <table:table-cell table:formula="oooc:=TEXT([.J22];&quot;Standard&quot;) &amp; [.K22]" office:value-type="string" office:string-value="180km">
            <text:p>180km</text:p>
          </table:table-cell>
          <table:table-cell table:formula="oooc:=com.sun.star.sheet.addin.Analysis.getRandbetween(1;10)/10-0.05" office:value-type="float" office:value="0.95">
            <text:p>0,95</text:p>
          </table:table-cell>
          <table:table-cell office:value-type="float" office:value="180">
            <text:p>180</text:p>
          </table:table-cell>
          <table:table-cell office:value-type="string">
            <text:p>km</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23]);ISBLANK([.H23]));&quot;&quot;;IF(ISERROR(FIND(&quot;|&quot;&amp; SUBSTITUTE([.B23];&quot; &quot;;&quot;&quot;) &amp;&quot;|&quot;;&quot;|&quot; &amp; SUBSTITUTE([.H23];&quot; &quot;;&quot;&quot;) &amp;&quot;|&quot;));0;1))">
            <text:p/>
          </table:table-cell>
          <table:table-cell table:style-name="ce45" table:formula="oooc:=IF([.E23]=&quot;&quot;;&quot;&quot;;IF([$Namen.$G$2]=[$Namen.$I$1];IF([.E23]&gt;0;&quot;&quot;;&quot;&quot;);&quot; &quot;))">
            <text:p/>
          </table:table-cell>
          <table:table-cell table:style-name="Default"/>
          <table:table-cell/>
          <table:table-cell table:number-columns-repeated="248"/>
        </table:table-row>
        <table:table-row table:style-name="ro2">
          <table:table-cell table:formula="oooc:=TEXT([.I24];&quot;Standard %&quot;) &amp;&quot; sind &quot; &amp;[.I24]* [.J24] &amp; &quot; &quot; &amp; [.K24] &amp;&quot;. G =&quot;" office:value-type="string" office:string-value="5 % sind 12,5 g. G =">
            <text:p>5 % sind 12,5 g. G =</text:p>
          </table:table-cell>
          <table:table-cell table:style-name="ce98"/>
          <table:table-cell table:style-name="Default" table:number-columns-repeated="2"/>
          <table:table-cell table:style-name="ce50" table:formula="oooc:=IF(OR(ISFORMULA([.B24]);ISBLANK([.H24]));&quot;&quot;;IF(ISERROR(FIND(&quot;|&quot;&amp; SUBSTITUTE([.B24];&quot; &quot;;&quot;&quot;) &amp;&quot;|&quot;;&quot;|&quot; &amp; SUBSTITUTE([.H24];&quot; &quot;;&quot;&quot;) &amp;&quot;|&quot;));0;1))" office:value-type="float" office:value="0">
            <text:p>0</text:p>
          </table:table-cell>
          <table:table-cell table:style-name="ce45" table:formula="oooc:=IF([.E24]=&quot;&quot;;&quot;&quot;;IF([$Namen.$G$2]=[$Namen.$I$1];IF([.E24]&gt;0;&quot;&quot;;&quot;&quot;);&quot; &quot;))" office:value-type="string" office:string-value=" ">
            <text:p><text:s/></text:p>
          </table:table-cell>
          <table:table-cell table:style-name="Default"/>
          <table:table-cell table:formula="oooc:=TEXT([.J24];&quot;Standard&quot;) &amp; [.K24]" office:value-type="string" office:string-value="250g">
            <text:p>250g</text:p>
          </table:table-cell>
          <table:table-cell table:formula="oooc:=com.sun.star.sheet.addin.Analysis.getRandbetween(1;10)/10-0.05" office:value-type="float" office:value="0.05">
            <text:p>0,05</text:p>
          </table:table-cell>
          <table:table-cell office:value-type="float" office:value="250">
            <text:p>250</text:p>
          </table:table-cell>
          <table:table-cell office:value-type="string">
            <text:p>g</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25]);ISBLANK([.H25]));&quot;&quot;;IF(ISERROR(FIND(&quot;|&quot;&amp; SUBSTITUTE([.B25];&quot; &quot;;&quot;&quot;) &amp;&quot;|&quot;;&quot;|&quot; &amp; SUBSTITUTE([.H25];&quot; &quot;;&quot;&quot;) &amp;&quot;|&quot;));0;1))">
            <text:p/>
          </table:table-cell>
          <table:table-cell table:style-name="ce45" table:formula="oooc:=IF([.E25]=&quot;&quot;;&quot;&quot;;IF([$Namen.$G$2]=[$Namen.$I$1];IF([.E25]&gt;0;&quot;&quot;;&quot;&quot;);&quot; &quot;))">
            <text:p/>
          </table:table-cell>
          <table:table-cell table:style-name="Default"/>
          <table:table-cell/>
          <table:table-cell table:number-columns-repeated="248"/>
        </table:table-row>
        <table:table-row table:style-name="ro2">
          <table:table-cell table:formula="oooc:=TEXT([.I26];&quot;Standard %&quot;) &amp;&quot; sind &quot; &amp;[.I26]* [.J26] &amp; &quot; &quot; &amp; [.K26] &amp;&quot;. G =&quot;" office:value-type="string" office:string-value="65 % sind 1,17 m. G =">
            <text:p>65 % sind 1,17 m. G =</text:p>
          </table:table-cell>
          <table:table-cell table:style-name="ce98"/>
          <table:table-cell table:style-name="Default" table:number-columns-repeated="2"/>
          <table:table-cell table:style-name="ce50" table:formula="oooc:=IF(OR(ISFORMULA([.B26]);ISBLANK([.H26]));&quot;&quot;;IF(ISERROR(FIND(&quot;|&quot;&amp; SUBSTITUTE([.B26];&quot; &quot;;&quot;&quot;) &amp;&quot;|&quot;;&quot;|&quot; &amp; SUBSTITUTE([.H26];&quot; &quot;;&quot;&quot;) &amp;&quot;|&quot;));0;1))" office:value-type="float" office:value="0">
            <text:p>0</text:p>
          </table:table-cell>
          <table:table-cell table:style-name="ce45" table:formula="oooc:=IF([.E26]=&quot;&quot;;&quot;&quot;;IF([$Namen.$G$2]=[$Namen.$I$1];IF([.E26]&gt;0;&quot;&quot;;&quot;&quot;);&quot; &quot;))" office:value-type="string" office:string-value=" ">
            <text:p><text:s/></text:p>
          </table:table-cell>
          <table:table-cell table:style-name="Default"/>
          <table:table-cell table:formula="oooc:=TEXT([.J26];&quot;Standard&quot;) &amp; [.K26]" office:value-type="string" office:string-value="1,8m">
            <text:p>1,8m</text:p>
          </table:table-cell>
          <table:table-cell table:formula="oooc:=com.sun.star.sheet.addin.Analysis.getRandbetween(1;10)/10-0.05" office:value-type="float" office:value="0.65">
            <text:p>0,65</text:p>
          </table:table-cell>
          <table:table-cell office:value-type="float" office:value="1.8">
            <text:p>1,8</text:p>
          </table:table-cell>
          <table:table-cell office:value-type="string">
            <text:p>m</text:p>
          </table:table-cell>
          <table:table-cell table:style-name="ce48" table:number-columns-repeated="15"/>
          <table:table-cell table:style-name="ce42" table:number-columns-repeated="230"/>
        </table:table-row>
        <table:table-row table:style-name="ro1">
          <table:table-cell/>
          <table:table-cell table:style-name="ce98"/>
          <table:table-cell table:style-name="Default" table:number-columns-repeated="2"/>
          <table:table-cell table:style-name="ce50" table:formula="oooc:=IF(OR(ISFORMULA([.B27]);ISBLANK([.H27]));&quot;&quot;;IF(ISERROR(FIND(&quot;|&quot;&amp; SUBSTITUTE([.B27];&quot; &quot;;&quot;&quot;) &amp;&quot;|&quot;;&quot;|&quot; &amp; SUBSTITUTE([.H27];&quot; &quot;;&quot;&quot;) &amp;&quot;|&quot;));0;1))">
            <text:p/>
          </table:table-cell>
          <table:table-cell table:style-name="ce45" table:formula="oooc:=IF([.E27]=&quot;&quot;;&quot;&quot;;IF([$Namen.$G$2]=[$Namen.$I$1];IF([.E27]&gt;0;&quot;&quot;;&quot;&quot;);&quot; &quot;))">
            <text:p/>
          </table:table-cell>
          <table:table-cell table:style-name="Default"/>
          <table:table-cell/>
          <table:table-cell table:number-columns-repeated="248"/>
        </table:table-row>
        <table:table-row table:style-name="ro2">
          <table:table-cell table:formula="oooc:=TEXT([.I28];&quot;Standard %&quot;) &amp;&quot; sind &quot; &amp;[.I28]* [.J28] &amp; &quot; &quot; &amp; [.K28] &amp;&quot;. G =&quot;" office:value-type="string" office:string-value="55 % sind 4,95 t. G =">
            <text:p>55 % sind 4,95 t. G =</text:p>
          </table:table-cell>
          <table:table-cell table:style-name="ce98"/>
          <table:table-cell table:style-name="Default" table:number-columns-repeated="2"/>
          <table:table-cell table:style-name="ce50" table:formula="oooc:=IF(OR(ISFORMULA([.B28]);ISBLANK([.H28]));&quot;&quot;;IF(ISERROR(FIND(&quot;|&quot;&amp; SUBSTITUTE([.B28];&quot; &quot;;&quot;&quot;) &amp;&quot;|&quot;;&quot;|&quot; &amp; SUBSTITUTE([.H28];&quot; &quot;;&quot;&quot;) &amp;&quot;|&quot;));0;1))" office:value-type="float" office:value="0">
            <text:p>0</text:p>
          </table:table-cell>
          <table:table-cell table:style-name="ce45" table:formula="oooc:=IF([.E28]=&quot;&quot;;&quot;&quot;;IF([$Namen.$G$2]=[$Namen.$I$1];IF([.E28]&gt;0;&quot;&quot;;&quot;&quot;);&quot; &quot;))" office:value-type="string" office:string-value=" ">
            <text:p><text:s/></text:p>
          </table:table-cell>
          <table:table-cell table:style-name="Default"/>
          <table:table-cell table:formula="oooc:=TEXT([.J28];&quot;Standard&quot;) &amp; [.K28]" office:value-type="string" office:string-value="9t">
            <text:p>9t</text:p>
          </table:table-cell>
          <table:table-cell table:formula="oooc:=com.sun.star.sheet.addin.Analysis.getRandbetween(1;10)/10-0.05" office:value-type="float" office:value="0.55">
            <text:p>0,55</text:p>
          </table:table-cell>
          <table:table-cell office:value-type="float" office:value="9">
            <text:p>9</text:p>
          </table:table-cell>
          <table:table-cell office:value-type="string">
            <text:p>t</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29]);ISBLANK([.H29]));&quot;&quot;;IF(ISERROR(FIND(&quot;|&quot;&amp; SUBSTITUTE([.B29];&quot; &quot;;&quot;&quot;) &amp;&quot;|&quot;;&quot;|&quot; &amp; SUBSTITUTE([.H29];&quot; &quot;;&quot;&quot;) &amp;&quot;|&quot;));0;1))">
            <text:p/>
          </table:table-cell>
          <table:table-cell table:style-name="ce45" table:formula="oooc:=IF([.E29]=&quot;&quot;;&quot;&quot;;IF([$Namen.$G$2]=[$Namen.$I$1];IF([.E29]&gt;0;&quot;&quot;;&quot;&quot;);&quot; &quot;))">
            <text:p/>
          </table:table-cell>
          <table:table-cell table:style-name="ce60"/>
          <table:table-cell/>
          <table:table-cell table:number-columns-repeated="248"/>
        </table:table-row>
        <table:table-row table:style-name="ro2">
          <table:table-cell table:formula="oooc:=TEXT([.I30];&quot;Standard %&quot;) &amp;&quot; sind &quot; &amp;[.I30]* [.J30] &amp; &quot; &quot; &amp; [.K30] &amp;&quot;. G =&quot;" office:value-type="string" office:string-value="55 % sind 132 mm. G =">
            <text:p>55 % sind 132 mm. G =</text:p>
          </table:table-cell>
          <table:table-cell table:style-name="ce98"/>
          <table:table-cell table:style-name="Default" table:number-columns-repeated="2"/>
          <table:table-cell table:style-name="ce50" table:formula="oooc:=IF(OR(ISFORMULA([.B30]);ISBLANK([.H30]));&quot;&quot;;IF(ISERROR(FIND(&quot;|&quot;&amp; SUBSTITUTE([.B30];&quot; &quot;;&quot;&quot;) &amp;&quot;|&quot;;&quot;|&quot; &amp; SUBSTITUTE([.H30];&quot; &quot;;&quot;&quot;) &amp;&quot;|&quot;));0;1))" office:value-type="float" office:value="0">
            <text:p>0</text:p>
          </table:table-cell>
          <table:table-cell table:style-name="ce45" table:formula="oooc:=IF([.E30]=&quot;&quot;;&quot;&quot;;IF([$Namen.$G$2]=[$Namen.$I$1];IF([.E30]&gt;0;&quot;&quot;;&quot;&quot;);&quot; &quot;))" office:value-type="string" office:string-value=" ">
            <text:p><text:s/></text:p>
          </table:table-cell>
          <table:table-cell table:style-name="ce60"/>
          <table:table-cell table:formula="oooc:=TEXT([.J30];&quot;Standard&quot;) &amp; [.K30]" office:value-type="string" office:string-value="240mm">
            <text:p>240mm</text:p>
          </table:table-cell>
          <table:table-cell table:formula="oooc:=com.sun.star.sheet.addin.Analysis.getRandbetween(1;10)/10-0.05" office:value-type="float" office:value="0.55">
            <text:p>0,55</text:p>
          </table:table-cell>
          <table:table-cell office:value-type="float" office:value="240">
            <text:p>240</text:p>
          </table:table-cell>
          <table:table-cell office:value-type="string">
            <text:p>mm</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31]);ISBLANK([.H31]));&quot;&quot;;IF(ISERROR(FIND(&quot;|&quot;&amp; SUBSTITUTE([.B31];&quot; &quot;;&quot;&quot;) &amp;&quot;|&quot;;&quot;|&quot; &amp; SUBSTITUTE([.H31];&quot; &quot;;&quot;&quot;) &amp;&quot;|&quot;));0;1))">
            <text:p/>
          </table:table-cell>
          <table:table-cell table:style-name="ce45" table:formula="oooc:=IF([.E31]=&quot;&quot;;&quot;&quot;;IF([$Namen.$G$2]=[$Namen.$I$1];IF([.E31]&gt;0;&quot;&quot;;&quot;&quot;);&quot; &quot;))">
            <text:p/>
          </table:table-cell>
          <table:table-cell table:style-name="ce60"/>
          <table:table-cell/>
          <table:table-cell table:number-columns-repeated="248"/>
        </table:table-row>
        <table:table-row table:style-name="ro2">
          <table:table-cell table:formula="oooc:=TEXT([.I32];&quot;Standard %&quot;) &amp;&quot; sind &quot; &amp;[.I32]* [.J32] &amp; &quot; &quot; &amp; [.K32] &amp;&quot;. G =&quot;" office:value-type="string" office:string-value="59 % sind 118 m. G =">
            <text:p>59 % sind 118 m. G =</text:p>
          </table:table-cell>
          <table:table-cell table:style-name="ce98"/>
          <table:table-cell table:style-name="Default" table:number-columns-repeated="2"/>
          <table:table-cell table:style-name="ce50" table:formula="oooc:=IF(OR(ISFORMULA([.B32]);ISBLANK([.H32]));&quot;&quot;;IF(ISERROR(FIND(&quot;|&quot;&amp; SUBSTITUTE([.B32];&quot; &quot;;&quot;&quot;) &amp;&quot;|&quot;;&quot;|&quot; &amp; SUBSTITUTE([.H32];&quot; &quot;;&quot;&quot;) &amp;&quot;|&quot;));0;1))" office:value-type="float" office:value="0">
            <text:p>0</text:p>
          </table:table-cell>
          <table:table-cell table:style-name="ce45" table:formula="oooc:=IF([.E32]=&quot;&quot;;&quot;&quot;;IF([$Namen.$G$2]=[$Namen.$I$1];IF([.E32]&gt;0;&quot;&quot;;&quot;&quot;);&quot; &quot;))" office:value-type="string" office:string-value=" ">
            <text:p><text:s/></text:p>
          </table:table-cell>
          <table:table-cell table:style-name="ce60"/>
          <table:table-cell table:formula="oooc:=TEXT([.J32];&quot;Standard&quot;) &amp; [.K32]" office:value-type="string" office:string-value="200m">
            <text:p>200m</text:p>
          </table:table-cell>
          <table:table-cell table:formula="oooc:=com.sun.star.sheet.addin.Analysis.getRandbetween(1;100)/100" office:value-type="float" office:value="0.59">
            <text:p>0,59</text:p>
          </table:table-cell>
          <table:table-cell office:value-type="float" office:value="200">
            <text:p>200</text:p>
          </table:table-cell>
          <table:table-cell office:value-type="string">
            <text:p>m</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33]);ISBLANK([.H33]));&quot;&quot;;IF(ISERROR(FIND(&quot;|&quot;&amp; SUBSTITUTE([.B33];&quot; &quot;;&quot;&quot;) &amp;&quot;|&quot;;&quot;|&quot; &amp; SUBSTITUTE([.H33];&quot; &quot;;&quot;&quot;) &amp;&quot;|&quot;));0;1))">
            <text:p/>
          </table:table-cell>
          <table:table-cell table:style-name="ce45" table:formula="oooc:=IF([.E33]=&quot;&quot;;&quot;&quot;;IF([$Namen.$G$2]=[$Namen.$I$1];IF([.E33]&gt;0;&quot;&quot;;&quot;&quot;);&quot; &quot;))">
            <text:p/>
          </table:table-cell>
          <table:table-cell/>
          <table:table-cell/>
          <table:table-cell table:number-columns-repeated="248"/>
        </table:table-row>
        <table:table-row table:style-name="ro2">
          <table:table-cell table:formula="oooc:=TEXT([.I34];&quot;Standard %&quot;) &amp;&quot; sind &quot; &amp;[.I34]* [.J34] &amp; &quot; &quot; &amp; [.K34] &amp;&quot;. G =&quot;" office:value-type="string" office:string-value="68 % sind 204 s. G =">
            <text:p>68 % sind 204 s. G =</text:p>
          </table:table-cell>
          <table:table-cell table:style-name="ce98"/>
          <table:table-cell table:style-name="Default" table:number-columns-repeated="2"/>
          <table:table-cell table:style-name="ce50" table:formula="oooc:=IF(OR(ISFORMULA([.B34]);ISBLANK([.H34]));&quot;&quot;;IF(ISERROR(FIND(&quot;|&quot;&amp; SUBSTITUTE([.B34];&quot; &quot;;&quot;&quot;) &amp;&quot;|&quot;;&quot;|&quot; &amp; SUBSTITUTE([.H34];&quot; &quot;;&quot;&quot;) &amp;&quot;|&quot;));0;1))" office:value-type="float" office:value="0">
            <text:p>0</text:p>
          </table:table-cell>
          <table:table-cell table:style-name="ce45" table:formula="oooc:=IF([.E34]=&quot;&quot;;&quot;&quot;;IF([$Namen.$G$2]=[$Namen.$I$1];IF([.E34]&gt;0;&quot;&quot;;&quot;&quot;);&quot; &quot;))" office:value-type="string" office:string-value=" ">
            <text:p><text:s/></text:p>
          </table:table-cell>
          <table:table-cell/>
          <table:table-cell table:formula="oooc:=TEXT([.J34];&quot;Standard&quot;) &amp; [.K34]" office:value-type="string" office:string-value="300s">
            <text:p>300s</text:p>
          </table:table-cell>
          <table:table-cell table:formula="oooc:=com.sun.star.sheet.addin.Analysis.getRandbetween(1;100)/100" office:value-type="float" office:value="0.68">
            <text:p>0,68</text:p>
          </table:table-cell>
          <table:table-cell office:value-type="float" office:value="300">
            <text:p>300</text:p>
          </table:table-cell>
          <table:table-cell office:value-type="string">
            <text:p>s</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35]);ISBLANK([.H35]));&quot;&quot;;IF(ISERROR(FIND(&quot;|&quot;&amp; SUBSTITUTE([.B35];&quot; &quot;;&quot;&quot;) &amp;&quot;|&quot;;&quot;|&quot; &amp; SUBSTITUTE([.H35];&quot; &quot;;&quot;&quot;) &amp;&quot;|&quot;));0;1))">
            <text:p/>
          </table:table-cell>
          <table:table-cell table:style-name="ce45" table:formula="oooc:=IF([.E35]=&quot;&quot;;&quot;&quot;;IF([$Namen.$G$2]=[$Namen.$I$1];IF([.E35]&gt;0;&quot;&quot;;&quot;&quot;);&quot; &quot;))">
            <text:p/>
          </table:table-cell>
          <table:table-cell/>
          <table:table-cell/>
          <table:table-cell table:number-columns-repeated="248"/>
        </table:table-row>
        <table:table-row table:style-name="ro2">
          <table:table-cell table:formula="oooc:=TEXT([.I36];&quot;Standard %&quot;) &amp;&quot; sind &quot; &amp;[.I36]* [.J36] &amp; &quot; &quot; &amp; [.K36] &amp;&quot;. G =&quot;" office:value-type="string" office:string-value="82 % sind 656 cm. G =">
            <text:p>82 % sind 656 cm. G =</text:p>
          </table:table-cell>
          <table:table-cell table:style-name="ce98"/>
          <table:table-cell table:style-name="Default" table:number-columns-repeated="2"/>
          <table:table-cell table:style-name="ce50" table:formula="oooc:=IF(OR(ISFORMULA([.B36]);ISBLANK([.H36]));&quot;&quot;;IF(ISERROR(FIND(&quot;|&quot;&amp; SUBSTITUTE([.B36];&quot; &quot;;&quot;&quot;) &amp;&quot;|&quot;;&quot;|&quot; &amp; SUBSTITUTE([.H36];&quot; &quot;;&quot;&quot;) &amp;&quot;|&quot;));0;1))" office:value-type="float" office:value="0">
            <text:p>0</text:p>
          </table:table-cell>
          <table:table-cell table:style-name="ce45" table:formula="oooc:=IF([.E36]=&quot;&quot;;&quot;&quot;;IF([$Namen.$G$2]=[$Namen.$I$1];IF([.E36]&gt;0;&quot;&quot;;&quot;&quot;);&quot; &quot;))" office:value-type="string" office:string-value=" ">
            <text:p><text:s/></text:p>
          </table:table-cell>
          <table:table-cell/>
          <table:table-cell table:formula="oooc:=TEXT([.J36];&quot;Standard&quot;) &amp; [.K36]" office:value-type="string" office:string-value="800cm">
            <text:p>800cm</text:p>
          </table:table-cell>
          <table:table-cell table:formula="oooc:=com.sun.star.sheet.addin.Analysis.getRandbetween(1;100)/100" office:value-type="float" office:value="0.82">
            <text:p>0,82</text:p>
          </table:table-cell>
          <table:table-cell office:value-type="float" office:value="800">
            <text:p>800</text:p>
          </table:table-cell>
          <table:table-cell office:value-type="string">
            <text:p>cm</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37]);ISBLANK([.H37]));&quot;&quot;;IF(ISERROR(FIND(&quot;|&quot;&amp; SUBSTITUTE([.B37];&quot; &quot;;&quot;&quot;) &amp;&quot;|&quot;;&quot;|&quot; &amp; SUBSTITUTE([.H37];&quot; &quot;;&quot;&quot;) &amp;&quot;|&quot;));0;1))">
            <text:p/>
          </table:table-cell>
          <table:table-cell table:style-name="ce45" table:formula="oooc:=IF([.E37]=&quot;&quot;;&quot;&quot;;IF([$Namen.$G$2]=[$Namen.$I$1];IF([.E37]&gt;0;&quot;&quot;;&quot;&quot;);&quot; &quot;))">
            <text:p/>
          </table:table-cell>
          <table:table-cell/>
          <table:table-cell/>
          <table:table-cell table:number-columns-repeated="248"/>
        </table:table-row>
        <table:table-row table:style-name="ro2">
          <table:table-cell table:formula="oooc:=TEXT([.I38];&quot;Standard %&quot;) &amp;&quot; sind &quot; &amp;[.I38]* [.J38] &amp; &quot; &quot; &amp; [.K38] &amp;&quot;. G =&quot;" office:value-type="string" office:string-value="66 % sind 33 m. G =">
            <text:p>66 % sind 33 m. G =</text:p>
          </table:table-cell>
          <table:table-cell table:style-name="ce98"/>
          <table:table-cell table:style-name="Default" table:number-columns-repeated="2"/>
          <table:table-cell table:style-name="ce50" table:formula="oooc:=IF(OR(ISFORMULA([.B38]);ISBLANK([.H38]));&quot;&quot;;IF(ISERROR(FIND(&quot;|&quot;&amp; SUBSTITUTE([.B38];&quot; &quot;;&quot;&quot;) &amp;&quot;|&quot;;&quot;|&quot; &amp; SUBSTITUTE([.H38];&quot; &quot;;&quot;&quot;) &amp;&quot;|&quot;));0;1))" office:value-type="float" office:value="0">
            <text:p>0</text:p>
          </table:table-cell>
          <table:table-cell table:style-name="ce45" table:formula="oooc:=IF([.E38]=&quot;&quot;;&quot;&quot;;IF([$Namen.$G$2]=[$Namen.$I$1];IF([.E38]&gt;0;&quot;&quot;;&quot;&quot;);&quot; &quot;))" office:value-type="string" office:string-value=" ">
            <text:p><text:s/></text:p>
          </table:table-cell>
          <table:table-cell/>
          <table:table-cell table:formula="oooc:=TEXT([.J38];&quot;Standard&quot;) &amp; [.K38]" office:value-type="string" office:string-value="50m">
            <text:p>50m</text:p>
          </table:table-cell>
          <table:table-cell table:formula="oooc:=com.sun.star.sheet.addin.Analysis.getRandbetween(1;100)/100" office:value-type="float" office:value="0.66">
            <text:p>0,66</text:p>
          </table:table-cell>
          <table:table-cell office:value-type="float" office:value="50">
            <text:p>50</text:p>
          </table:table-cell>
          <table:table-cell office:value-type="string">
            <text:p>m</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39]);ISBLANK([.H39]));&quot;&quot;;IF(ISERROR(FIND(&quot;|&quot;&amp; SUBSTITUTE([.B39];&quot; &quot;;&quot;&quot;) &amp;&quot;|&quot;;&quot;|&quot; &amp; SUBSTITUTE([.H39];&quot; &quot;;&quot;&quot;) &amp;&quot;|&quot;));0;1))">
            <text:p/>
          </table:table-cell>
          <table:table-cell table:style-name="ce45" table:formula="oooc:=IF([.E39]=&quot;&quot;;&quot;&quot;;IF([$Namen.$G$2]=[$Namen.$I$1];IF([.E39]&gt;0;&quot;&quot;;&quot;&quot;);&quot; &quot;))">
            <text:p/>
          </table:table-cell>
          <table:table-cell/>
          <table:table-cell/>
          <table:table-cell table:number-columns-repeated="248"/>
        </table:table-row>
        <table:table-row table:style-name="ro2">
          <table:table-cell table:formula="oooc:=TEXT([.I40];&quot;Standard %&quot;) &amp;&quot; sind &quot; &amp;[.I40]* [.J40] &amp; &quot; &quot; &amp; [.K40] &amp;&quot;. G =&quot;" office:value-type="string" office:string-value="29 % sind 5,8 g. G =">
            <text:p>29 % sind 5,8 g. G =</text:p>
          </table:table-cell>
          <table:table-cell table:style-name="ce98"/>
          <table:table-cell table:style-name="Default" table:number-columns-repeated="2"/>
          <table:table-cell table:style-name="ce50" table:formula="oooc:=IF(OR(ISFORMULA([.B40]);ISBLANK([.H40]));&quot;&quot;;IF(ISERROR(FIND(&quot;|&quot;&amp; SUBSTITUTE([.B40];&quot; &quot;;&quot;&quot;) &amp;&quot;|&quot;;&quot;|&quot; &amp; SUBSTITUTE([.H40];&quot; &quot;;&quot;&quot;) &amp;&quot;|&quot;));0;1))" office:value-type="float" office:value="0">
            <text:p>0</text:p>
          </table:table-cell>
          <table:table-cell table:style-name="ce45" table:formula="oooc:=IF([.E40]=&quot;&quot;;&quot;&quot;;IF([$Namen.$G$2]=[$Namen.$I$1];IF([.E40]&gt;0;&quot;&quot;;&quot;&quot;);&quot; &quot;))" office:value-type="string" office:string-value=" ">
            <text:p><text:s/></text:p>
          </table:table-cell>
          <table:table-cell/>
          <table:table-cell table:formula="oooc:=TEXT([.J40];&quot;Standard&quot;) &amp; [.K40]" office:value-type="string" office:string-value="20g">
            <text:p>20g</text:p>
          </table:table-cell>
          <table:table-cell table:formula="oooc:=com.sun.star.sheet.addin.Analysis.getRandbetween(1;100)/100" office:value-type="float" office:value="0.29">
            <text:p>0,29</text:p>
          </table:table-cell>
          <table:table-cell office:value-type="float" office:value="20">
            <text:p>20</text:p>
          </table:table-cell>
          <table:table-cell office:value-type="string">
            <text:p>g</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41]);ISBLANK([.H41]));&quot;&quot;;IF(ISERROR(FIND(&quot;|&quot;&amp; SUBSTITUTE([.B41];&quot; &quot;;&quot;&quot;) &amp;&quot;|&quot;;&quot;|&quot; &amp; SUBSTITUTE([.H41];&quot; &quot;;&quot;&quot;) &amp;&quot;|&quot;));0;1))">
            <text:p/>
          </table:table-cell>
          <table:table-cell table:style-name="ce45" table:formula="oooc:=IF([.E41]=&quot;&quot;;&quot;&quot;;IF([$Namen.$G$2]=[$Namen.$I$1];IF([.E41]&gt;0;&quot;&quot;;&quot;&quot;);&quot; &quot;))">
            <text:p/>
          </table:table-cell>
          <table:table-cell/>
          <table:table-cell/>
          <table:table-cell table:number-columns-repeated="248"/>
        </table:table-row>
        <table:table-row table:style-name="ro2">
          <table:table-cell table:formula="oooc:=TEXT([.I42];&quot;Standard %&quot;) &amp;&quot; sind &quot; &amp;[.I42]* [.J42] &amp; &quot; &quot; &amp; [.K42] &amp;&quot;. G =&quot;" office:value-type="string" office:string-value="50 % sind 75 s. G =">
            <text:p>50 % sind 75 s. G =</text:p>
          </table:table-cell>
          <table:table-cell table:style-name="ce98"/>
          <table:table-cell table:style-name="Default" table:number-columns-repeated="2"/>
          <table:table-cell table:style-name="ce50" table:formula="oooc:=IF(OR(ISFORMULA([.B42]);ISBLANK([.H42]));&quot;&quot;;IF(ISERROR(FIND(&quot;|&quot;&amp; SUBSTITUTE([.B42];&quot; &quot;;&quot;&quot;) &amp;&quot;|&quot;;&quot;|&quot; &amp; SUBSTITUTE([.H42];&quot; &quot;;&quot;&quot;) &amp;&quot;|&quot;));0;1))" office:value-type="float" office:value="0">
            <text:p>0</text:p>
          </table:table-cell>
          <table:table-cell table:style-name="ce45" table:formula="oooc:=IF([.E42]=&quot;&quot;;&quot;&quot;;IF([$Namen.$G$2]=[$Namen.$I$1];IF([.E42]&gt;0;&quot;&quot;;&quot;&quot;);&quot; &quot;))" office:value-type="string" office:string-value=" ">
            <text:p><text:s/></text:p>
          </table:table-cell>
          <table:table-cell/>
          <table:table-cell table:formula="oooc:=TEXT([.J42];&quot;Standard&quot;) &amp; [.K42]" office:value-type="string" office:string-value="150s">
            <text:p>150s</text:p>
          </table:table-cell>
          <table:table-cell table:formula="oooc:=com.sun.star.sheet.addin.Analysis.getRandbetween(1;100)/100" office:value-type="float" office:value="0.5">
            <text:p>0,5</text:p>
          </table:table-cell>
          <table:table-cell office:value-type="float" office:value="150">
            <text:p>150</text:p>
          </table:table-cell>
          <table:table-cell office:value-type="string">
            <text:p>s</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43]);ISBLANK([.H43]));&quot;&quot;;IF(ISERROR(FIND(&quot;|&quot;&amp; SUBSTITUTE([.B43];&quot; &quot;;&quot;&quot;) &amp;&quot;|&quot;;&quot;|&quot; &amp; SUBSTITUTE([.H43];&quot; &quot;;&quot;&quot;) &amp;&quot;|&quot;));0;1))">
            <text:p/>
          </table:table-cell>
          <table:table-cell table:style-name="ce45" table:formula="oooc:=IF([.E43]=&quot;&quot;;&quot;&quot;;IF([$Namen.$G$2]=[$Namen.$I$1];IF([.E43]&gt;0;&quot;&quot;;&quot;&quot;);&quot; &quot;))">
            <text:p/>
          </table:table-cell>
          <table:table-cell/>
          <table:table-cell/>
          <table:table-cell table:number-columns-repeated="248"/>
        </table:table-row>
        <table:table-row table:style-name="ro2">
          <table:table-cell table:formula="oooc:=TEXT([.I44];&quot;Standard %&quot;) &amp;&quot; sind &quot; &amp;[.I44]* [.J44] &amp; &quot; &quot; &amp; [.K44] &amp;&quot;. G =&quot;" office:value-type="string" office:string-value="33 % sind 8,25 kg. G =">
            <text:p>33 % sind 8,25 kg. G =</text:p>
          </table:table-cell>
          <table:table-cell table:style-name="ce98"/>
          <table:table-cell table:style-name="Default" table:number-columns-repeated="2"/>
          <table:table-cell table:style-name="ce50" table:formula="oooc:=IF(OR(ISFORMULA([.B44]);ISBLANK([.H44]));&quot;&quot;;IF(ISERROR(FIND(&quot;|&quot;&amp; SUBSTITUTE([.B44];&quot; &quot;;&quot;&quot;) &amp;&quot;|&quot;;&quot;|&quot; &amp; SUBSTITUTE([.H44];&quot; &quot;;&quot;&quot;) &amp;&quot;|&quot;));0;1))" office:value-type="float" office:value="0">
            <text:p>0</text:p>
          </table:table-cell>
          <table:table-cell table:style-name="ce45" table:formula="oooc:=IF([.E44]=&quot;&quot;;&quot;&quot;;IF([$Namen.$G$2]=[$Namen.$I$1];IF([.E44]&gt;0;&quot;&quot;;&quot;&quot;);&quot; &quot;))" office:value-type="string" office:string-value=" ">
            <text:p><text:s/></text:p>
          </table:table-cell>
          <table:table-cell/>
          <table:table-cell table:formula="oooc:=TEXT([.J44];&quot;Standard&quot;) &amp; [.K44]" office:value-type="string" office:string-value="25kg">
            <text:p>25kg</text:p>
          </table:table-cell>
          <table:table-cell table:formula="oooc:=com.sun.star.sheet.addin.Analysis.getRandbetween(1;100)/100" office:value-type="float" office:value="0.33">
            <text:p>0,33</text:p>
          </table:table-cell>
          <table:table-cell office:value-type="float" office:value="25">
            <text:p>25</text:p>
          </table:table-cell>
          <table:table-cell office:value-type="string">
            <text:p>kg</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45]);ISBLANK([.H45]));&quot;&quot;;IF(ISERROR(FIND(&quot;|&quot;&amp; SUBSTITUTE([.B45];&quot; &quot;;&quot;&quot;) &amp;&quot;|&quot;;&quot;|&quot; &amp; SUBSTITUTE([.H45];&quot; &quot;;&quot;&quot;) &amp;&quot;|&quot;));0;1))">
            <text:p/>
          </table:table-cell>
          <table:table-cell table:style-name="ce45" table:formula="oooc:=IF([.E45]=&quot;&quot;;&quot;&quot;;IF([$Namen.$G$2]=[$Namen.$I$1];IF([.E45]&gt;0;&quot;&quot;;&quot;&quot;);&quot; &quot;))">
            <text:p/>
          </table:table-cell>
          <table:table-cell/>
          <table:table-cell/>
          <table:table-cell table:number-columns-repeated="248"/>
        </table:table-row>
        <table:table-row table:style-name="ro2">
          <table:table-cell table:formula="oooc:=TEXT([.I46];&quot;Standard %&quot;) &amp;&quot; sind &quot; &amp;[.I46]* [.J46] &amp; &quot; &quot; &amp; [.K46] &amp;&quot;. G =&quot;" office:value-type="string" office:string-value="73 % sind 14,6 kg. G =">
            <text:p>73 % sind 14,6 kg. G =</text:p>
          </table:table-cell>
          <table:table-cell table:style-name="ce98"/>
          <table:table-cell table:style-name="Default" table:number-columns-repeated="2"/>
          <table:table-cell table:style-name="ce50" table:formula="oooc:=IF(OR(ISFORMULA([.B46]);ISBLANK([.H46]));&quot;&quot;;IF(ISERROR(FIND(&quot;|&quot;&amp; SUBSTITUTE([.B46];&quot; &quot;;&quot;&quot;) &amp;&quot;|&quot;;&quot;|&quot; &amp; SUBSTITUTE([.H46];&quot; &quot;;&quot;&quot;) &amp;&quot;|&quot;));0;1))" office:value-type="float" office:value="0">
            <text:p>0</text:p>
          </table:table-cell>
          <table:table-cell table:style-name="ce45" table:formula="oooc:=IF([.E46]=&quot;&quot;;&quot;&quot;;IF([$Namen.$G$2]=[$Namen.$I$1];IF([.E46]&gt;0;&quot;&quot;;&quot;&quot;);&quot; &quot;))" office:value-type="string" office:string-value=" ">
            <text:p><text:s/></text:p>
          </table:table-cell>
          <table:table-cell/>
          <table:table-cell table:formula="oooc:=TEXT([.J46];&quot;Standard&quot;) &amp; [.K46]" office:value-type="string" office:string-value="20kg">
            <text:p>20kg</text:p>
          </table:table-cell>
          <table:table-cell table:formula="oooc:=com.sun.star.sheet.addin.Analysis.getRandbetween(1;100)/100" office:value-type="float" office:value="0.73">
            <text:p>0,73</text:p>
          </table:table-cell>
          <table:table-cell office:value-type="float" office:value="20">
            <text:p>20</text:p>
          </table:table-cell>
          <table:table-cell office:value-type="string">
            <text:p>kg</text:p>
          </table:table-cell>
          <table:table-cell table:number-columns-repeated="245"/>
        </table:table-row>
        <table:table-row table:style-name="ro1">
          <table:table-cell/>
          <table:table-cell table:style-name="ce98"/>
          <table:table-cell table:style-name="Default" table:number-columns-repeated="2"/>
          <table:table-cell table:style-name="ce50" table:formula="oooc:=IF(OR(ISFORMULA([.B47]);ISBLANK([.H47]));&quot;&quot;;IF(ISERROR(FIND(&quot;|&quot;&amp; SUBSTITUTE([.B47];&quot; &quot;;&quot;&quot;) &amp;&quot;|&quot;;&quot;|&quot; &amp; SUBSTITUTE([.H47];&quot; &quot;;&quot;&quot;) &amp;&quot;|&quot;));0;1))">
            <text:p/>
          </table:table-cell>
          <table:table-cell table:style-name="ce45" table:formula="oooc:=IF([.E47]=&quot;&quot;;&quot;&quot;;IF([$Namen.$G$2]=[$Namen.$I$1];IF([.E47]&gt;0;&quot;&quot;;&quot;&quot;);&quot; &quot;))">
            <text:p/>
          </table:table-cell>
          <table:table-cell/>
          <table:table-cell table:style-name="Unsichtbar"/>
          <table:table-cell table:style-name="Unsichtbar"/>
          <table:table-cell table:number-columns-repeated="247"/>
        </table:table-row>
        <table:table-row table:style-name="ro1">
          <table:table-cell/>
          <table:table-cell table:style-name="ce98"/>
          <table:table-cell table:style-name="Default" table:number-columns-repeated="2"/>
          <table:table-cell table:style-name="ce50" table:formula="oooc:=IF(OR(ISFORMULA([.B48]);ISBLANK([.H48]));&quot;&quot;;IF(ISERROR(FIND(&quot;|&quot;&amp; SUBSTITUTE([.B48];&quot; &quot;;&quot;&quot;) &amp;&quot;|&quot;;&quot;|&quot; &amp; SUBSTITUTE([.H48];&quot; &quot;;&quot;&quot;) &amp;&quot;|&quot;));0;1))">
            <text:p/>
          </table:table-cell>
          <table:table-cell table:style-name="ce45" table:formula="oooc:=IF([.E48]=&quot;&quot;;&quot;&quot;;IF([$Namen.$G$2]=[$Namen.$I$1];IF([.E48]&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49]);ISBLANK([.H49]));&quot;&quot;;IF(ISERROR(FIND(&quot;|&quot;&amp; SUBSTITUTE([.B49];&quot; &quot;;&quot;&quot;) &amp;&quot;|&quot;;&quot;|&quot; &amp; SUBSTITUTE([.H49];&quot; &quot;;&quot;&quot;) &amp;&quot;|&quot;));0;1))">
            <text:p/>
          </table:table-cell>
          <table:table-cell table:style-name="ce45" table:formula="oooc:=IF([.E49]=&quot;&quot;;&quot;&quot;;IF([$Namen.$G$2]=[$Namen.$I$1];IF([.E49]&gt;0;&quot;&quot;;&quot;&quot;);&quot; &quot;))">
            <text:p/>
          </table:table-cell>
          <table:table-cell/>
          <table:table-cell/>
          <table:table-cell table:number-columns-repeated="248"/>
        </table:table-row>
        <table:table-row table:style-name="ro3">
          <table:table-cell/>
          <table:table-cell table:style-name="ce37" office:value-type="string">
            <text:p><text:a xlink:href="#Tabelle4"></text:a><text:span text:style-name="T4"> </text:span><text:a xlink:href="#Namen"></text:a><text:span text:style-name="T4"> </text:span><text:a xlink:href="#Tabelle6"></text:a></text:p>
          </table:table-cell>
          <table:table-cell table:style-name="Default" table:number-columns-repeated="2"/>
          <table:table-cell table:style-name="ce50" table:formula="oooc:=IF(OR(ISFORMULA([.B50]);ISBLANK([.H50]));&quot;&quot;;IF(ISERROR(FIND(&quot;|&quot;&amp; SUBSTITUTE([.B50];&quot; &quot;;&quot;&quot;) &amp;&quot;|&quot;;&quot;|&quot; &amp; SUBSTITUTE([.H50];&quot; &quot;;&quot;&quot;) &amp;&quot;|&quot;));0;1))">
            <text:p/>
          </table:table-cell>
          <table:table-cell table:style-name="ce45" table:formula="oooc:=IF([.E50]=&quot;&quot;;&quot;&quot;;IF([$Namen.$G$2]=[$Namen.$I$1];IF([.E50]&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51]);ISBLANK([.H51]));&quot;&quot;;IF(ISERROR(FIND(&quot;|&quot;&amp; SUBSTITUTE([.B51];&quot; &quot;;&quot;&quot;) &amp;&quot;|&quot;;&quot;|&quot; &amp; SUBSTITUTE([.H51];&quot; &quot;;&quot;&quot;) &amp;&quot;|&quot;));0;1))">
            <text:p/>
          </table:table-cell>
          <table:table-cell table:style-name="ce45" table:formula="oooc:=IF([.E51]=&quot;&quot;;&quot;&quot;;IF([$Namen.$G$2]=[$Namen.$I$1];IF([.E51]&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52]);ISBLANK([.H52]));&quot;&quot;;IF(ISERROR(FIND(&quot;|&quot;&amp; SUBSTITUTE([.B52];&quot; &quot;;&quot;&quot;) &amp;&quot;|&quot;;&quot;|&quot; &amp; SUBSTITUTE([.H52];&quot; &quot;;&quot;&quot;) &amp;&quot;|&quot;));0;1))">
            <text:p/>
          </table:table-cell>
          <table:table-cell table:style-name="ce45" table:formula="oooc:=IF([.E52]=&quot;&quot;;&quot;&quot;;IF([$Namen.$G$2]=[$Namen.$I$1];IF([.E52]&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53]);ISBLANK([.H53]));&quot;&quot;;IF(ISERROR(FIND(&quot;|&quot;&amp; SUBSTITUTE([.B53];&quot; &quot;;&quot;&quot;) &amp;&quot;|&quot;;&quot;|&quot; &amp; SUBSTITUTE([.H53];&quot; &quot;;&quot;&quot;) &amp;&quot;|&quot;));0;1))">
            <text:p/>
          </table:table-cell>
          <table:table-cell table:style-name="ce45" table:formula="oooc:=IF([.E53]=&quot;&quot;;&quot;&quot;;IF([$Namen.$G$2]=[$Namen.$I$1];IF([.E53]&gt;0;&quot;&quot;;&quot;&quot;);&quot; &quot;))">
            <text:p/>
          </table:table-cell>
          <table:table-cell/>
          <table:table-cell/>
          <table:table-cell table:number-columns-repeated="248"/>
        </table:table-row>
        <table:table-row table:style-name="ro1">
          <table:table-cell table:style-name="ce35"/>
          <table:table-cell table:style-name="ce98"/>
          <table:table-cell table:style-name="Default" table:number-columns-repeated="2"/>
          <table:table-cell table:style-name="ce50" table:formula="oooc:=IF(OR(ISFORMULA([.B54]);ISBLANK([.H54]));&quot;&quot;;IF(ISERROR(FIND(&quot;|&quot;&amp; SUBSTITUTE([.B54];&quot; &quot;;&quot;&quot;) &amp;&quot;|&quot;;&quot;|&quot; &amp; SUBSTITUTE([.H54];&quot; &quot;;&quot;&quot;) &amp;&quot;|&quot;));0;1))">
            <text:p/>
          </table:table-cell>
          <table:table-cell table:style-name="ce45" table:formula="oooc:=IF([.E54]=&quot;&quot;;&quot;&quot;;IF([$Namen.$G$2]=[$Namen.$I$1];IF([.E54]&gt;0;&quot;&quot;;&quot;&quot;);&quot; &quot;))">
            <text:p/>
          </table:table-cell>
          <table:table-cell/>
          <table:table-cell/>
          <table:table-cell table:number-columns-repeated="248"/>
        </table:table-row>
        <table:table-row table:style-name="ro1">
          <table:table-cell table:style-name="ce35"/>
          <table:table-cell table:style-name="ce98"/>
          <table:table-cell table:style-name="Default" table:number-columns-repeated="2"/>
          <table:table-cell table:style-name="ce50" table:formula="oooc:=IF(OR(ISFORMULA([.B55]);ISBLANK([.H55]));&quot;&quot;;IF(ISERROR(FIND(&quot;|&quot;&amp; SUBSTITUTE([.B55];&quot; &quot;;&quot;&quot;) &amp;&quot;|&quot;;&quot;|&quot; &amp; SUBSTITUTE([.H55];&quot; &quot;;&quot;&quot;) &amp;&quot;|&quot;));0;1))">
            <text:p/>
          </table:table-cell>
          <table:table-cell table:style-name="ce45" table:formula="oooc:=IF([.E55]=&quot;&quot;;&quot;&quot;;IF([$Namen.$G$2]=[$Namen.$I$1];IF([.E55]&gt;0;&quot;&quot;;&quot;&quot;);&quot; &quot;))">
            <text:p/>
          </table:table-cell>
          <table:table-cell/>
          <table:table-cell/>
          <table:table-cell table:number-columns-repeated="248"/>
        </table:table-row>
        <table:table-row table:style-name="ro1">
          <table:table-cell table:style-name="ce35"/>
          <table:table-cell table:style-name="ce98"/>
          <table:table-cell table:style-name="Default" table:number-columns-repeated="2"/>
          <table:table-cell table:style-name="ce50" table:formula="oooc:=IF(OR(ISFORMULA([.B56]);ISBLANK([.H56]));&quot;&quot;;IF(ISERROR(FIND(&quot;|&quot;&amp; SUBSTITUTE([.B56];&quot; &quot;;&quot;&quot;) &amp;&quot;|&quot;;&quot;|&quot; &amp; SUBSTITUTE([.H56];&quot; &quot;;&quot;&quot;) &amp;&quot;|&quot;));0;1))">
            <text:p/>
          </table:table-cell>
          <table:table-cell table:style-name="ce45" table:formula="oooc:=IF([.E56]=&quot;&quot;;&quot;&quot;;IF([$Namen.$G$2]=[$Namen.$I$1];IF([.E56]&gt;0;&quot;&quot;;&quot;&quot;);&quot; &quot;))">
            <text:p/>
          </table:table-cell>
          <table:table-cell/>
          <table:table-cell/>
          <table:table-cell table:number-columns-repeated="248"/>
        </table:table-row>
        <table:table-row table:style-name="ro1">
          <table:table-cell table:style-name="ce35"/>
          <table:table-cell table:style-name="ce98"/>
          <table:table-cell table:style-name="Default" table:number-columns-repeated="2"/>
          <table:table-cell table:style-name="ce50" table:formula="oooc:=IF(OR(ISFORMULA([.B57]);ISBLANK([.H57]));&quot;&quot;;IF(ISERROR(FIND(&quot;|&quot;&amp; SUBSTITUTE([.B57];&quot; &quot;;&quot;&quot;) &amp;&quot;|&quot;;&quot;|&quot; &amp; SUBSTITUTE([.H57];&quot; &quot;;&quot;&quot;) &amp;&quot;|&quot;));0;1))">
            <text:p/>
          </table:table-cell>
          <table:table-cell table:style-name="ce45" table:formula="oooc:=IF([.E57]=&quot;&quot;;&quot;&quot;;IF([$Namen.$G$2]=[$Namen.$I$1];IF([.E57]&gt;0;&quot;&quot;;&quot;&quot;);&quot; &quot;))">
            <text:p/>
          </table:table-cell>
          <table:table-cell/>
          <table:table-cell/>
          <table:table-cell table:number-columns-repeated="248"/>
        </table:table-row>
        <table:table-row table:style-name="ro1">
          <table:table-cell table:style-name="ce35"/>
          <table:table-cell table:style-name="ce98"/>
          <table:table-cell table:style-name="Default" table:number-columns-repeated="2"/>
          <table:table-cell table:style-name="ce50" table:formula="oooc:=IF(OR(ISFORMULA([.B58]);ISBLANK([.H58]));&quot;&quot;;IF(ISERROR(FIND(&quot;|&quot;&amp; SUBSTITUTE([.B58];&quot; &quot;;&quot;&quot;) &amp;&quot;|&quot;;&quot;|&quot; &amp; SUBSTITUTE([.H58];&quot; &quot;;&quot;&quot;) &amp;&quot;|&quot;));0;1))">
            <text:p/>
          </table:table-cell>
          <table:table-cell table:style-name="ce45" table:formula="oooc:=IF([.E58]=&quot;&quot;;&quot;&quot;;IF([$Namen.$G$2]=[$Namen.$I$1];IF([.E58]&gt;0;&quot;&quot;;&quot;&quot;);&quot; &quot;))">
            <text:p/>
          </table:table-cell>
          <table:table-cell/>
          <table:table-cell/>
          <table:table-cell table:number-columns-repeated="248"/>
        </table:table-row>
        <table:table-row table:style-name="ro1">
          <table:table-cell table:style-name="ce35"/>
          <table:table-cell table:style-name="ce98"/>
          <table:table-cell table:style-name="Default" table:number-columns-repeated="2"/>
          <table:table-cell table:style-name="ce50" table:formula="oooc:=IF(OR(ISFORMULA([.B59]);ISBLANK([.H59]));&quot;&quot;;IF(ISERROR(FIND(&quot;|&quot;&amp; SUBSTITUTE([.B59];&quot; &quot;;&quot;&quot;) &amp;&quot;|&quot;;&quot;|&quot; &amp; SUBSTITUTE([.H59];&quot; &quot;;&quot;&quot;) &amp;&quot;|&quot;));0;1))">
            <text:p/>
          </table:table-cell>
          <table:table-cell table:style-name="ce45" table:formula="oooc:=IF([.E59]=&quot;&quot;;&quot;&quot;;IF([$Namen.$G$2]=[$Namen.$I$1];IF([.E59]&gt;0;&quot;&quot;;&quot;&quot;);&quot; &quot;))">
            <text:p/>
          </table:table-cell>
          <table:table-cell/>
          <table:table-cell/>
          <table:table-cell table:number-columns-repeated="248"/>
        </table:table-row>
        <table:table-row table:style-name="ro1">
          <table:table-cell table:style-name="ce35"/>
          <table:table-cell table:style-name="ce98"/>
          <table:table-cell table:style-name="Default" table:number-columns-repeated="2"/>
          <table:table-cell table:style-name="ce50" table:formula="oooc:=IF(OR(ISFORMULA([.B60]);ISBLANK([.H60]));&quot;&quot;;IF(ISERROR(FIND(&quot;|&quot;&amp; SUBSTITUTE([.B60];&quot; &quot;;&quot;&quot;) &amp;&quot;|&quot;;&quot;|&quot; &amp; SUBSTITUTE([.H60];&quot; &quot;;&quot;&quot;) &amp;&quot;|&quot;));0;1))">
            <text:p/>
          </table:table-cell>
          <table:table-cell table:style-name="ce45" table:formula="oooc:=IF([.E60]=&quot;&quot;;&quot;&quot;;IF([$Namen.$G$2]=[$Namen.$I$1];IF([.E60]&gt;0;&quot;&quot;;&quot;&quot;);&quot; &quot;))">
            <text:p/>
          </table:table-cell>
          <table:table-cell/>
          <table:table-cell/>
          <table:table-cell table:number-columns-repeated="248"/>
        </table:table-row>
        <table:table-row table:style-name="ro1">
          <table:table-cell table:style-name="ce35"/>
          <table:table-cell table:style-name="ce98"/>
          <table:table-cell table:style-name="Default" table:number-columns-repeated="2"/>
          <table:table-cell table:style-name="ce50" table:formula="oooc:=IF(OR(ISFORMULA([.B61]);ISBLANK([.H61]));&quot;&quot;;IF(ISERROR(FIND(&quot;|&quot;&amp; SUBSTITUTE([.B61];&quot; &quot;;&quot;&quot;) &amp;&quot;|&quot;;&quot;|&quot; &amp; SUBSTITUTE([.H61];&quot; &quot;;&quot;&quot;) &amp;&quot;|&quot;));0;1))">
            <text:p/>
          </table:table-cell>
          <table:table-cell table:style-name="ce45" table:formula="oooc:=IF([.E61]=&quot;&quot;;&quot;&quot;;IF([$Namen.$G$2]=[$Namen.$I$1];IF([.E61]&gt;0;&quot;&quot;;&quot;&quot;);&quot; &quot;))">
            <text:p/>
          </table:table-cell>
          <table:table-cell/>
          <table:table-cell/>
          <table:table-cell table:number-columns-repeated="248"/>
        </table:table-row>
        <table:table-row table:style-name="ro1">
          <table:table-cell table:style-name="ce35"/>
          <table:table-cell table:style-name="ce98"/>
          <table:table-cell table:style-name="Default" table:number-columns-repeated="2"/>
          <table:table-cell table:style-name="ce50" table:formula="oooc:=IF(OR(ISFORMULA([.B62]);ISBLANK([.H62]));&quot;&quot;;IF(ISERROR(FIND(&quot;|&quot;&amp; SUBSTITUTE([.B62];&quot; &quot;;&quot;&quot;) &amp;&quot;|&quot;;&quot;|&quot; &amp; SUBSTITUTE([.H62];&quot; &quot;;&quot;&quot;) &amp;&quot;|&quot;));0;1))">
            <text:p/>
          </table:table-cell>
          <table:table-cell table:style-name="ce45" table:formula="oooc:=IF([.E62]=&quot;&quot;;&quot;&quot;;IF([$Namen.$G$2]=[$Namen.$I$1];IF([.E62]&gt;0;&quot;&quot;;&quot;&quot;);&quot; &quot;))">
            <text:p/>
          </table:table-cell>
          <table:table-cell/>
          <table:table-cell/>
          <table:table-cell table:number-columns-repeated="248"/>
        </table:table-row>
        <table:table-row table:style-name="ro1">
          <table:table-cell table:style-name="ce35"/>
          <table:table-cell table:style-name="ce98"/>
          <table:table-cell table:style-name="Default" table:number-columns-repeated="2"/>
          <table:table-cell table:style-name="ce50" table:formula="oooc:=IF(OR(ISFORMULA([.B63]);ISBLANK([.H63]));&quot;&quot;;IF(ISERROR(FIND(&quot;|&quot;&amp; SUBSTITUTE([.B63];&quot; &quot;;&quot;&quot;) &amp;&quot;|&quot;;&quot;|&quot; &amp; SUBSTITUTE([.H63];&quot; &quot;;&quot;&quot;) &amp;&quot;|&quot;));0;1))">
            <text:p/>
          </table:table-cell>
          <table:table-cell table:style-name="ce45" table:formula="oooc:=IF([.E63]=&quot;&quot;;&quot;&quot;;IF([$Namen.$G$2]=[$Namen.$I$1];IF([.E63]&gt;0;&quot;&quot;;&quot;&quot;);&quot; &quot;))">
            <text:p/>
          </table:table-cell>
          <table:table-cell/>
          <table:table-cell/>
          <table:table-cell table:number-columns-repeated="248"/>
        </table:table-row>
        <table:table-row table:style-name="ro1">
          <table:table-cell table:style-name="ce35"/>
          <table:table-cell table:style-name="ce98"/>
          <table:table-cell table:style-name="Default" table:number-columns-repeated="2"/>
          <table:table-cell table:style-name="ce50" table:formula="oooc:=IF(OR(ISFORMULA([.B64]);ISBLANK([.H64]));&quot;&quot;;IF(ISERROR(FIND(&quot;|&quot;&amp; SUBSTITUTE([.B64];&quot; &quot;;&quot;&quot;) &amp;&quot;|&quot;;&quot;|&quot; &amp; SUBSTITUTE([.H64];&quot; &quot;;&quot;&quot;) &amp;&quot;|&quot;));0;1))">
            <text:p/>
          </table:table-cell>
          <table:table-cell table:style-name="ce45" table:formula="oooc:=IF([.E64]=&quot;&quot;;&quot;&quot;;IF([$Namen.$G$2]=[$Namen.$I$1];IF([.E64]&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65]);ISBLANK([.H65]));&quot;&quot;;IF(ISERROR(FIND(&quot;|&quot;&amp; SUBSTITUTE([.B65];&quot; &quot;;&quot;&quot;) &amp;&quot;|&quot;;&quot;|&quot; &amp; SUBSTITUTE([.H65];&quot; &quot;;&quot;&quot;) &amp;&quot;|&quot;));0;1))">
            <text:p/>
          </table:table-cell>
          <table:table-cell table:style-name="ce45" table:formula="oooc:=IF([.E65]=&quot;&quot;;&quot;&quot;;IF([$Namen.$G$2]=[$Namen.$I$1];IF([.E65]&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66]);ISBLANK([.H66]));&quot;&quot;;IF(ISERROR(FIND(&quot;|&quot;&amp; SUBSTITUTE([.B66];&quot; &quot;;&quot;&quot;) &amp;&quot;|&quot;;&quot;|&quot; &amp; SUBSTITUTE([.H66];&quot; &quot;;&quot;&quot;) &amp;&quot;|&quot;));0;1))">
            <text:p/>
          </table:table-cell>
          <table:table-cell table:style-name="ce45" table:formula="oooc:=IF([.E66]=&quot;&quot;;&quot;&quot;;IF([$Namen.$G$2]=[$Namen.$I$1];IF([.E66]&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67]);ISBLANK([.H67]));&quot;&quot;;IF(ISERROR(FIND(&quot;|&quot;&amp; SUBSTITUTE([.B67];&quot; &quot;;&quot;&quot;) &amp;&quot;|&quot;;&quot;|&quot; &amp; SUBSTITUTE([.H67];&quot; &quot;;&quot;&quot;) &amp;&quot;|&quot;));0;1))">
            <text:p/>
          </table:table-cell>
          <table:table-cell table:style-name="ce45" table:formula="oooc:=IF([.E67]=&quot;&quot;;&quot;&quot;;IF([$Namen.$G$2]=[$Namen.$I$1];IF([.E67]&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68]);ISBLANK([.H68]));&quot;&quot;;IF(ISERROR(FIND(&quot;|&quot;&amp; SUBSTITUTE([.B68];&quot; &quot;;&quot;&quot;) &amp;&quot;|&quot;;&quot;|&quot; &amp; SUBSTITUTE([.H68];&quot; &quot;;&quot;&quot;) &amp;&quot;|&quot;));0;1))">
            <text:p/>
          </table:table-cell>
          <table:table-cell table:style-name="ce45" table:formula="oooc:=IF([.E68]=&quot;&quot;;&quot;&quot;;IF([$Namen.$G$2]=[$Namen.$I$1];IF([.E68]&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69]);ISBLANK([.H69]));&quot;&quot;;IF(ISERROR(FIND(&quot;|&quot;&amp; SUBSTITUTE([.B69];&quot; &quot;;&quot;&quot;) &amp;&quot;|&quot;;&quot;|&quot; &amp; SUBSTITUTE([.H69];&quot; &quot;;&quot;&quot;) &amp;&quot;|&quot;));0;1))">
            <text:p/>
          </table:table-cell>
          <table:table-cell table:style-name="ce45" table:formula="oooc:=IF([.E69]=&quot;&quot;;&quot;&quot;;IF([$Namen.$G$2]=[$Namen.$I$1];IF([.E69]&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70]);ISBLANK([.H70]));&quot;&quot;;IF(ISERROR(FIND(&quot;|&quot;&amp; SUBSTITUTE([.B70];&quot; &quot;;&quot;&quot;) &amp;&quot;|&quot;;&quot;|&quot; &amp; SUBSTITUTE([.H70];&quot; &quot;;&quot;&quot;) &amp;&quot;|&quot;));0;1))">
            <text:p/>
          </table:table-cell>
          <table:table-cell table:style-name="ce45" table:formula="oooc:=IF([.E70]=&quot;&quot;;&quot;&quot;;IF([$Namen.$G$2]=[$Namen.$I$1];IF([.E70]&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71]);ISBLANK([.H71]));&quot;&quot;;IF(ISERROR(FIND(&quot;|&quot;&amp; SUBSTITUTE([.B71];&quot; &quot;;&quot;&quot;) &amp;&quot;|&quot;;&quot;|&quot; &amp; SUBSTITUTE([.H71];&quot; &quot;;&quot;&quot;) &amp;&quot;|&quot;));0;1))">
            <text:p/>
          </table:table-cell>
          <table:table-cell table:style-name="ce45" table:formula="oooc:=IF([.E71]=&quot;&quot;;&quot;&quot;;IF([$Namen.$G$2]=[$Namen.$I$1];IF([.E71]&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72]);ISBLANK([.H72]));&quot;&quot;;IF(ISERROR(FIND(&quot;|&quot;&amp; SUBSTITUTE([.B72];&quot; &quot;;&quot;&quot;) &amp;&quot;|&quot;;&quot;|&quot; &amp; SUBSTITUTE([.H72];&quot; &quot;;&quot;&quot;) &amp;&quot;|&quot;));0;1))">
            <text:p/>
          </table:table-cell>
          <table:table-cell table:style-name="ce45" table:formula="oooc:=IF([.E72]=&quot;&quot;;&quot;&quot;;IF([$Namen.$G$2]=[$Namen.$I$1];IF([.E72]&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73]);ISBLANK([.H73]));&quot;&quot;;IF(ISERROR(FIND(&quot;|&quot;&amp; SUBSTITUTE([.B73];&quot; &quot;;&quot;&quot;) &amp;&quot;|&quot;;&quot;|&quot; &amp; SUBSTITUTE([.H73];&quot; &quot;;&quot;&quot;) &amp;&quot;|&quot;));0;1))">
            <text:p/>
          </table:table-cell>
          <table:table-cell table:style-name="ce45" table:formula="oooc:=IF([.E73]=&quot;&quot;;&quot;&quot;;IF([$Namen.$G$2]=[$Namen.$I$1];IF([.E73]&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74]);ISBLANK([.H74]));&quot;&quot;;IF(ISERROR(FIND(&quot;|&quot;&amp; SUBSTITUTE([.B74];&quot; &quot;;&quot;&quot;) &amp;&quot;|&quot;;&quot;|&quot; &amp; SUBSTITUTE([.H74];&quot; &quot;;&quot;&quot;) &amp;&quot;|&quot;));0;1))">
            <text:p/>
          </table:table-cell>
          <table:table-cell table:style-name="ce45" table:formula="oooc:=IF([.E74]=&quot;&quot;;&quot;&quot;;IF([$Namen.$G$2]=[$Namen.$I$1];IF([.E74]&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75]);ISBLANK([.H75]));&quot;&quot;;IF(ISERROR(FIND(&quot;|&quot;&amp; SUBSTITUTE([.B75];&quot; &quot;;&quot;&quot;) &amp;&quot;|&quot;;&quot;|&quot; &amp; SUBSTITUTE([.H75];&quot; &quot;;&quot;&quot;) &amp;&quot;|&quot;));0;1))">
            <text:p/>
          </table:table-cell>
          <table:table-cell table:style-name="ce45" table:formula="oooc:=IF([.E75]=&quot;&quot;;&quot;&quot;;IF([$Namen.$G$2]=[$Namen.$I$1];IF([.E75]&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76]);ISBLANK([.H76]));&quot;&quot;;IF(ISERROR(FIND(&quot;|&quot;&amp; SUBSTITUTE([.B76];&quot; &quot;;&quot;&quot;) &amp;&quot;|&quot;;&quot;|&quot; &amp; SUBSTITUTE([.H76];&quot; &quot;;&quot;&quot;) &amp;&quot;|&quot;));0;1))">
            <text:p/>
          </table:table-cell>
          <table:table-cell table:style-name="ce45" table:formula="oooc:=IF([.E76]=&quot;&quot;;&quot;&quot;;IF([$Namen.$G$2]=[$Namen.$I$1];IF([.E76]&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77]);ISBLANK([.H77]));&quot;&quot;;IF(ISERROR(FIND(&quot;|&quot;&amp; SUBSTITUTE([.B77];&quot; &quot;;&quot;&quot;) &amp;&quot;|&quot;;&quot;|&quot; &amp; SUBSTITUTE([.H77];&quot; &quot;;&quot;&quot;) &amp;&quot;|&quot;));0;1))">
            <text:p/>
          </table:table-cell>
          <table:table-cell table:style-name="ce45" table:formula="oooc:=IF([.E77]=&quot;&quot;;&quot;&quot;;IF([$Namen.$G$2]=[$Namen.$I$1];IF([.E77]&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78]);ISBLANK([.H78]));&quot;&quot;;IF(ISERROR(FIND(&quot;|&quot;&amp; SUBSTITUTE([.B78];&quot; &quot;;&quot;&quot;) &amp;&quot;|&quot;;&quot;|&quot; &amp; SUBSTITUTE([.H78];&quot; &quot;;&quot;&quot;) &amp;&quot;|&quot;));0;1))">
            <text:p/>
          </table:table-cell>
          <table:table-cell table:style-name="ce45" table:formula="oooc:=IF([.E78]=&quot;&quot;;&quot;&quot;;IF([$Namen.$G$2]=[$Namen.$I$1];IF([.E78]&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79]);ISBLANK([.H79]));&quot;&quot;;IF(ISERROR(FIND(&quot;|&quot;&amp; SUBSTITUTE([.B79];&quot; &quot;;&quot;&quot;) &amp;&quot;|&quot;;&quot;|&quot; &amp; SUBSTITUTE([.H79];&quot; &quot;;&quot;&quot;) &amp;&quot;|&quot;));0;1))">
            <text:p/>
          </table:table-cell>
          <table:table-cell table:style-name="ce45" table:formula="oooc:=IF([.E79]=&quot;&quot;;&quot;&quot;;IF([$Namen.$G$2]=[$Namen.$I$1];IF([.E79]&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80]);ISBLANK([.H80]));&quot;&quot;;IF(ISERROR(FIND(&quot;|&quot;&amp; SUBSTITUTE([.B80];&quot; &quot;;&quot;&quot;) &amp;&quot;|&quot;;&quot;|&quot; &amp; SUBSTITUTE([.H80];&quot; &quot;;&quot;&quot;) &amp;&quot;|&quot;));0;1))">
            <text:p/>
          </table:table-cell>
          <table:table-cell table:style-name="ce45" table:formula="oooc:=IF([.E80]=&quot;&quot;;&quot;&quot;;IF([$Namen.$G$2]=[$Namen.$I$1];IF([.E80]&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81]);ISBLANK([.H81]));&quot;&quot;;IF(ISERROR(FIND(&quot;|&quot;&amp; SUBSTITUTE([.B81];&quot; &quot;;&quot;&quot;) &amp;&quot;|&quot;;&quot;|&quot; &amp; SUBSTITUTE([.H81];&quot; &quot;;&quot;&quot;) &amp;&quot;|&quot;));0;1))">
            <text:p/>
          </table:table-cell>
          <table:table-cell table:style-name="ce45" table:formula="oooc:=IF([.E81]=&quot;&quot;;&quot;&quot;;IF([$Namen.$G$2]=[$Namen.$I$1];IF([.E81]&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82]);ISBLANK([.H82]));&quot;&quot;;IF(ISERROR(FIND(&quot;|&quot;&amp; SUBSTITUTE([.B82];&quot; &quot;;&quot;&quot;) &amp;&quot;|&quot;;&quot;|&quot; &amp; SUBSTITUTE([.H82];&quot; &quot;;&quot;&quot;) &amp;&quot;|&quot;));0;1))">
            <text:p/>
          </table:table-cell>
          <table:table-cell table:style-name="ce45" table:formula="oooc:=IF([.E82]=&quot;&quot;;&quot;&quot;;IF([$Namen.$G$2]=[$Namen.$I$1];IF([.E82]&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83]);ISBLANK([.H83]));&quot;&quot;;IF(ISERROR(FIND(&quot;|&quot;&amp; SUBSTITUTE([.B83];&quot; &quot;;&quot;&quot;) &amp;&quot;|&quot;;&quot;|&quot; &amp; SUBSTITUTE([.H83];&quot; &quot;;&quot;&quot;) &amp;&quot;|&quot;));0;1))">
            <text:p/>
          </table:table-cell>
          <table:table-cell table:style-name="ce45" table:formula="oooc:=IF([.E83]=&quot;&quot;;&quot;&quot;;IF([$Namen.$G$2]=[$Namen.$I$1];IF([.E83]&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84]);ISBLANK([.H84]));&quot;&quot;;IF(ISERROR(FIND(&quot;|&quot;&amp; SUBSTITUTE([.B84];&quot; &quot;;&quot;&quot;) &amp;&quot;|&quot;;&quot;|&quot; &amp; SUBSTITUTE([.H84];&quot; &quot;;&quot;&quot;) &amp;&quot;|&quot;));0;1))">
            <text:p/>
          </table:table-cell>
          <table:table-cell table:style-name="ce45" table:formula="oooc:=IF([.E84]=&quot;&quot;;&quot;&quot;;IF([$Namen.$G$2]=[$Namen.$I$1];IF([.E84]&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85]);ISBLANK([.H85]));&quot;&quot;;IF(ISERROR(FIND(&quot;|&quot;&amp; SUBSTITUTE([.B85];&quot; &quot;;&quot;&quot;) &amp;&quot;|&quot;;&quot;|&quot; &amp; SUBSTITUTE([.H85];&quot; &quot;;&quot;&quot;) &amp;&quot;|&quot;));0;1))">
            <text:p/>
          </table:table-cell>
          <table:table-cell table:style-name="ce45" table:formula="oooc:=IF([.E85]=&quot;&quot;;&quot;&quot;;IF([$Namen.$G$2]=[$Namen.$I$1];IF([.E85]&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86]);ISBLANK([.H86]));&quot;&quot;;IF(ISERROR(FIND(&quot;|&quot;&amp; SUBSTITUTE([.B86];&quot; &quot;;&quot;&quot;) &amp;&quot;|&quot;;&quot;|&quot; &amp; SUBSTITUTE([.H86];&quot; &quot;;&quot;&quot;) &amp;&quot;|&quot;));0;1))">
            <text:p/>
          </table:table-cell>
          <table:table-cell table:style-name="ce45" table:formula="oooc:=IF([.E86]=&quot;&quot;;&quot;&quot;;IF([$Namen.$G$2]=[$Namen.$I$1];IF([.E86]&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87]);ISBLANK([.H87]));&quot;&quot;;IF(ISERROR(FIND(&quot;|&quot;&amp; SUBSTITUTE([.B87];&quot; &quot;;&quot;&quot;) &amp;&quot;|&quot;;&quot;|&quot; &amp; SUBSTITUTE([.H87];&quot; &quot;;&quot;&quot;) &amp;&quot;|&quot;));0;1))">
            <text:p/>
          </table:table-cell>
          <table:table-cell table:style-name="ce45" table:formula="oooc:=IF([.E87]=&quot;&quot;;&quot;&quot;;IF([$Namen.$G$2]=[$Namen.$I$1];IF([.E87]&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88]);ISBLANK([.H88]));&quot;&quot;;IF(ISERROR(FIND(&quot;|&quot;&amp; SUBSTITUTE([.B88];&quot; &quot;;&quot;&quot;) &amp;&quot;|&quot;;&quot;|&quot; &amp; SUBSTITUTE([.H88];&quot; &quot;;&quot;&quot;) &amp;&quot;|&quot;));0;1))">
            <text:p/>
          </table:table-cell>
          <table:table-cell table:style-name="ce45" table:formula="oooc:=IF([.E88]=&quot;&quot;;&quot;&quot;;IF([$Namen.$G$2]=[$Namen.$I$1];IF([.E88]&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89]);ISBLANK([.H89]));&quot;&quot;;IF(ISERROR(FIND(&quot;|&quot;&amp; SUBSTITUTE([.B89];&quot; &quot;;&quot;&quot;) &amp;&quot;|&quot;;&quot;|&quot; &amp; SUBSTITUTE([.H89];&quot; &quot;;&quot;&quot;) &amp;&quot;|&quot;));0;1))">
            <text:p/>
          </table:table-cell>
          <table:table-cell table:style-name="ce45" table:formula="oooc:=IF([.E89]=&quot;&quot;;&quot;&quot;;IF([$Namen.$G$2]=[$Namen.$I$1];IF([.E89]&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90]);ISBLANK([.H90]));&quot;&quot;;IF(ISERROR(FIND(&quot;|&quot;&amp; SUBSTITUTE([.B90];&quot; &quot;;&quot;&quot;) &amp;&quot;|&quot;;&quot;|&quot; &amp; SUBSTITUTE([.H90];&quot; &quot;;&quot;&quot;) &amp;&quot;|&quot;));0;1))">
            <text:p/>
          </table:table-cell>
          <table:table-cell table:style-name="ce45" table:formula="oooc:=IF([.E90]=&quot;&quot;;&quot;&quot;;IF([$Namen.$G$2]=[$Namen.$I$1];IF([.E90]&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91]);ISBLANK([.H91]));&quot;&quot;;IF(ISERROR(FIND(&quot;|&quot;&amp; SUBSTITUTE([.B91];&quot; &quot;;&quot;&quot;) &amp;&quot;|&quot;;&quot;|&quot; &amp; SUBSTITUTE([.H91];&quot; &quot;;&quot;&quot;) &amp;&quot;|&quot;));0;1))">
            <text:p/>
          </table:table-cell>
          <table:table-cell table:style-name="ce45" table:formula="oooc:=IF([.E91]=&quot;&quot;;&quot;&quot;;IF([$Namen.$G$2]=[$Namen.$I$1];IF([.E91]&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92]);ISBLANK([.H92]));&quot;&quot;;IF(ISERROR(FIND(&quot;|&quot;&amp; SUBSTITUTE([.B92];&quot; &quot;;&quot;&quot;) &amp;&quot;|&quot;;&quot;|&quot; &amp; SUBSTITUTE([.H92];&quot; &quot;;&quot;&quot;) &amp;&quot;|&quot;));0;1))">
            <text:p/>
          </table:table-cell>
          <table:table-cell table:style-name="ce45" table:formula="oooc:=IF([.E92]=&quot;&quot;;&quot;&quot;;IF([$Namen.$G$2]=[$Namen.$I$1];IF([.E92]&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93]);ISBLANK([.H93]));&quot;&quot;;IF(ISERROR(FIND(&quot;|&quot;&amp; SUBSTITUTE([.B93];&quot; &quot;;&quot;&quot;) &amp;&quot;|&quot;;&quot;|&quot; &amp; SUBSTITUTE([.H93];&quot; &quot;;&quot;&quot;) &amp;&quot;|&quot;));0;1))">
            <text:p/>
          </table:table-cell>
          <table:table-cell table:style-name="ce45" table:formula="oooc:=IF([.E93]=&quot;&quot;;&quot;&quot;;IF([$Namen.$G$2]=[$Namen.$I$1];IF([.E93]&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94]);ISBLANK([.H94]));&quot;&quot;;IF(ISERROR(FIND(&quot;|&quot;&amp; SUBSTITUTE([.B94];&quot; &quot;;&quot;&quot;) &amp;&quot;|&quot;;&quot;|&quot; &amp; SUBSTITUTE([.H94];&quot; &quot;;&quot;&quot;) &amp;&quot;|&quot;));0;1))">
            <text:p/>
          </table:table-cell>
          <table:table-cell table:style-name="ce45" table:formula="oooc:=IF([.E94]=&quot;&quot;;&quot;&quot;;IF([$Namen.$G$2]=[$Namen.$I$1];IF([.E94]&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95]);ISBLANK([.H95]));&quot;&quot;;IF(ISERROR(FIND(&quot;|&quot;&amp; SUBSTITUTE([.B95];&quot; &quot;;&quot;&quot;) &amp;&quot;|&quot;;&quot;|&quot; &amp; SUBSTITUTE([.H95];&quot; &quot;;&quot;&quot;) &amp;&quot;|&quot;));0;1))">
            <text:p/>
          </table:table-cell>
          <table:table-cell table:style-name="ce45" table:formula="oooc:=IF([.E95]=&quot;&quot;;&quot;&quot;;IF([$Namen.$G$2]=[$Namen.$I$1];IF([.E95]&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96]);ISBLANK([.H96]));&quot;&quot;;IF(ISERROR(FIND(&quot;|&quot;&amp; SUBSTITUTE([.B96];&quot; &quot;;&quot;&quot;) &amp;&quot;|&quot;;&quot;|&quot; &amp; SUBSTITUTE([.H96];&quot; &quot;;&quot;&quot;) &amp;&quot;|&quot;));0;1))">
            <text:p/>
          </table:table-cell>
          <table:table-cell table:style-name="ce45" table:formula="oooc:=IF([.E96]=&quot;&quot;;&quot;&quot;;IF([$Namen.$G$2]=[$Namen.$I$1];IF([.E96]&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97]);ISBLANK([.H97]));&quot;&quot;;IF(ISERROR(FIND(&quot;|&quot;&amp; SUBSTITUTE([.B97];&quot; &quot;;&quot;&quot;) &amp;&quot;|&quot;;&quot;|&quot; &amp; SUBSTITUTE([.H97];&quot; &quot;;&quot;&quot;) &amp;&quot;|&quot;));0;1))">
            <text:p/>
          </table:table-cell>
          <table:table-cell table:style-name="ce45" table:formula="oooc:=IF([.E97]=&quot;&quot;;&quot;&quot;;IF([$Namen.$G$2]=[$Namen.$I$1];IF([.E97]&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98]);ISBLANK([.H98]));&quot;&quot;;IF(ISERROR(FIND(&quot;|&quot;&amp; SUBSTITUTE([.B98];&quot; &quot;;&quot;&quot;) &amp;&quot;|&quot;;&quot;|&quot; &amp; SUBSTITUTE([.H98];&quot; &quot;;&quot;&quot;) &amp;&quot;|&quot;));0;1))">
            <text:p/>
          </table:table-cell>
          <table:table-cell table:style-name="ce45" table:formula="oooc:=IF([.E98]=&quot;&quot;;&quot;&quot;;IF([$Namen.$G$2]=[$Namen.$I$1];IF([.E98]&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99]);ISBLANK([.H99]));&quot;&quot;;IF(ISERROR(FIND(&quot;|&quot;&amp; SUBSTITUTE([.B99];&quot; &quot;;&quot;&quot;) &amp;&quot;|&quot;;&quot;|&quot; &amp; SUBSTITUTE([.H99];&quot; &quot;;&quot;&quot;) &amp;&quot;|&quot;));0;1))">
            <text:p/>
          </table:table-cell>
          <table:table-cell table:style-name="ce45" table:formula="oooc:=IF([.E99]=&quot;&quot;;&quot;&quot;;IF([$Namen.$G$2]=[$Namen.$I$1];IF([.E99]&gt;0;&quot;&quot;;&quot;&quot;);&quot; &quot;))">
            <text:p/>
          </table:table-cell>
          <table:table-cell/>
          <table:table-cell/>
          <table:table-cell table:number-columns-repeated="248"/>
        </table:table-row>
        <table:table-row table:style-name="ro1">
          <table:table-cell/>
          <table:table-cell table:style-name="ce98"/>
          <table:table-cell table:style-name="Default" table:number-columns-repeated="2"/>
          <table:table-cell table:style-name="ce50" table:formula="oooc:=IF(OR(ISFORMULA([.B100]);ISBLANK([.H100]));&quot;&quot;;IF(ISERROR(FIND(&quot;|&quot;&amp; SUBSTITUTE([.B100];&quot; &quot;;&quot;&quot;) &amp;&quot;|&quot;;&quot;|&quot; &amp; SUBSTITUTE([.H100];&quot; &quot;;&quot;&quot;) &amp;&quot;|&quot;));0;1))">
            <text:p/>
          </table:table-cell>
          <table:table-cell table:style-name="ce45" table:formula="oooc:=IF([.E100]=&quot;&quot;;&quot;&quot;;IF([$Namen.$G$2]=[$Namen.$I$1];IF([.E100]&gt;0;&quot;&quot;;&quot;&quot;);&quot; &quot;))">
            <text:p/>
          </table:table-cell>
          <table:table-cell/>
          <table:table-cell/>
          <table:table-cell table:number-columns-repeated="248"/>
        </table:table-row>
        <table:table-row table:style-name="ro1" table:visibility="collapse">
          <table:table-cell/>
          <table:table-cell/>
          <table:table-cell table:style-name="ce77" table:formula="oooc:=IF(ISBLANK([.H101]);&quot;&quot;;IF(ISERROR(FIND(&quot;|&quot;&amp; SUBSTITUTE(SUBSTITUTE(SUBSTITUTE(SUBSTITUTE([.B101];&quot; &quot;;&quot;&quot;);&quot;·&quot;;&quot;*&quot; );&quot;–&quot; ;&quot;-&quot; );&quot;:&quot;;&quot;/&quot;) &amp;&quot;|&quot;;&quot;|&quot; &amp; SUBSTITUTE([.H101];&quot; &quot;;&quot;&quot;) &amp;&quot;|&quot;));0;1))">
            <text:p/>
          </table:table-cell>
          <table:table-cell table:style-name="ce45" table:formula="oooc:=IF([.C101]=&quot;&quot;;&quot;&quot;;IF([$Namen.$G$2]=[$Namen.$I$1];IF([.C101]&gt;0;&quot;&quot;;&quot;&quot;);&quot;&quot;))">
            <text:p/>
          </table:table-cell>
          <table:table-cell table:style-name="ce50" table:formula="oooc:=IF(OR(ISFORMULA([.B101]);ISBLANK([.H101]));&quot;&quot;;IF(ISERROR(FIND(&quot;|&quot;&amp; SUBSTITUTE([.B101];&quot; &quot;;&quot;&quot;) &amp;&quot;|&quot;;&quot;|&quot; &amp; SUBSTITUTE([.H101];&quot; &quot;;&quot;&quot;) &amp;&quot;|&quot;));0;1))">
            <text:p/>
          </table:table-cell>
          <table:table-cell table:number-columns-repeated="2"/>
          <table:table-cell/>
          <table:table-cell table:number-columns-repeated="248"/>
        </table:table-row>
        <table:table-row table:style-name="ro1" table:visibility="collapse">
          <table:table-cell/>
          <table:table-cell/>
          <table:table-cell table:style-name="ce77" table:formula="oooc:=IF(ISBLANK([.H102]);&quot;&quot;;IF(ISERROR(FIND(&quot;|&quot;&amp; SUBSTITUTE(SUBSTITUTE(SUBSTITUTE(SUBSTITUTE([.B102];&quot; &quot;;&quot;&quot;);&quot;·&quot;;&quot;*&quot; );&quot;–&quot; ;&quot;-&quot; );&quot;:&quot;;&quot;/&quot;) &amp;&quot;|&quot;;&quot;|&quot; &amp; SUBSTITUTE([.H102];&quot; &quot;;&quot;&quot;) &amp;&quot;|&quot;));0;1))">
            <text:p/>
          </table:table-cell>
          <table:table-cell table:style-name="ce45" table:formula="oooc:=IF([.C102]=&quot;&quot;;&quot;&quot;;IF([$Namen.$G$2]=[$Namen.$I$1];IF([.C102]&gt;0;&quot;&quot;;&quot;&quot;);&quot;&quot;))">
            <text:p/>
          </table:table-cell>
          <table:table-cell table:number-columns-repeated="3"/>
          <table:table-cell/>
          <table:table-cell table:number-columns-repeated="248"/>
        </table:table-row>
        <table:table-row table:style-name="ro1" table:visibility="collapse">
          <table:table-cell table:number-columns-repeated="2"/>
          <table:table-cell table:style-name="ce77"/>
          <table:table-cell table:style-name="ce45"/>
          <table:table-cell table:number-columns-repeated="252"/>
        </table:table-row>
        <table:table-row table:style-name="ro1" table:visibility="collapse" table:number-rows-repeated="65432">
          <table:table-cell table:number-columns-repeated="256"/>
        </table:table-row>
        <table:table-row table:style-name="ro1" table:visibility="collapse">
          <table:table-cell table:number-columns-repeated="256"/>
        </table:table-row>
      </table:table>
      <table:table table:name="Tabelle6" table:style-name="ta1" table:protected="true" table:protection-key="RISAaYM55EB4f9JUsQKkFIYvY3U=" table:print="false">
        <office:forms form:automatic-focus="false" form:apply-design-mode="false"/>
        <table:table-column table:style-name="co28" table:default-cell-style-name="ce103"/>
        <table:table-column table:style-name="co29" table:default-cell-style-name="ce105"/>
        <table:table-column table:style-name="co21" table:default-cell-style-name="ce76"/>
        <table:table-column table:style-name="co14" table:default-cell-style-name="ce46"/>
        <table:table-column table:style-name="co15" table:default-cell-style-name="ce49"/>
        <table:table-column table:style-name="co16" table:default-cell-style-name="ce43"/>
        <table:table-column table:style-name="co30" table:default-cell-style-name="ce43"/>
        <table:table-column table:style-name="co10" table:default-cell-style-name="ce49"/>
        <table:table-column table:style-name="co10" table:visibility="collapse" table:number-columns-repeated="18" table:default-cell-style-name="ce49"/>
        <table:table-column table:style-name="co10" table:visibility="collapse" table:number-columns-repeated="230" table:default-cell-style-name="ce43"/>
        <table:table-row table:style-name="ro3">
          <table:table-cell table:style-name="ce102" office:value-type="string">
            <text:p>Grundwertveränderungen</text:p>
          </table:table-cell>
          <table:table-cell table:style-name="ce37" office:value-type="string">
            <text:p><text:a xlink:href="#Tabelle5"></text:a><text:span text:style-name="T4"> </text:span><text:a xlink:href="#Namen"></text:a></text:p>
          </table:table-cell>
          <table:table-cell table:style-name="Default"/>
          <table:table-cell table:style-name="ce44"/>
          <table:table-cell table:style-name="Default"/>
          <table:table-cell table:style-name="ce51" office:value-type="string">
            <text:p>Grundwertveränderungen</text:p>
          </table:table-cell>
          <table:table-cell table:style-name="ce111"/>
          <table:table-cell table:style-name="Unsichtbar" table:number-columns-repeated="2"/>
          <table:table-cell table:number-columns-repeated="247"/>
        </table:table-row>
        <table:table-row table:style-name="ro1">
          <table:table-cell table:style-name="Default"/>
          <table:table-cell/>
          <table:table-cell/>
          <table:table-cell table:style-name="ce44" table:formula="oooc:=IF(ISBLANK([.H2]);&quot;&quot;;IF(ISERROR(VALUE([.B2]));0;IF(ABS(VALUE([.B2])-[.H2])&lt;0.0005;1;0)))">
            <text:p/>
          </table:table-cell>
          <table:table-cell table:style-name="ce48"/>
          <table:table-cell table:style-name="ce52" office:value-type="string">
            <text:p>Fortschrittsbalken:</text:p>
          </table:table-cell>
          <table:table-cell table:style-name="ce112"/>
          <table:table-cell table:style-name="Unsichtbar"/>
          <table:table-cell table:style-name="Unsichtbar" table:number-columns-repeated="2"/>
          <table:table-cell table:style-name="ce48" table:number-columns-repeated="16"/>
          <table:table-cell table:style-name="ce42" table:number-columns-repeated="230"/>
        </table:table-row>
        <table:table-row table:style-name="ro1">
          <table:table-cell table:style-name="Default"/>
          <table:table-cell table:style-name="ce106" table:content-validation-name="val2"/>
          <table:table-cell/>
          <table:table-cell table:style-name="ce44" table:formula="oooc:=IF(ISBLANK([.H3]);&quot;&quot;;IF(ISERROR(VALUE([.B2]));0;IF(ABS(VALUE([.B2])-[.H3])&lt;0.0005;1;0)))">
            <text:p/>
          </table:table-cell>
          <table:table-cell/>
          <table:table-cell table:style-name="ce53" table:formula="oooc:=REPT(&quot;▓&quot;;ROUNDDOWN([.H5]/[.I5]*10))&amp;REPT(&quot;░&quot;;10-ROUNDDOWN([.H5]/[.I5]*10))&amp;IF([$Namen.$G$2]=[$Namen.$I$1];&quot;  (&quot;&amp;ROUND([.H5]/[.I5]*100)&amp;&quot; %)&quot;;&quot;&quot;)" office:value-type="string" office:string-value="░░░░░░░░░░">
            <text:p>░░░░░░░░░░</text:p>
          </table:table-cell>
          <table:table-cell table:style-name="ce113"/>
          <table:table-cell table:style-name="Unsichtbar"/>
          <table:table-cell table:style-name="Unsichtbar" table:number-columns-repeated="2"/>
          <table:table-cell table:number-columns-repeated="246"/>
        </table:table-row>
        <table:table-row table:style-name="ro1">
          <table:table-cell table:number-columns-repeated="3"/>
          <table:table-cell table:style-name="ce44"/>
          <table:table-cell/>
          <table:table-cell table:style-name="ce54" table:formula="oooc:=IF([$Namen.E10]&lt;&gt;&quot;x&quot;;&quot;&quot;;&quot;Leistung: &quot;&amp;CHOOSE([.J5];&quot;Keine Lösungen&quot;;&quot;Zu wenig&quot;;&quot;Wenig&quot;;&quot;Es wird ...&quot;;&quot;Befriedigend&quot;;&quot;Gut&quot;;&quot;Sehr gut&quot;;&quot;Vollständig&quot;))" office:value-type="string" office:string-value="Leistung: Keine Lösungen">
            <text:p>Leistung: Keine Lösungen</text:p>
          </table:table-cell>
          <table:table-cell table:style-name="ce113"/>
          <table:table-cell table:style-name="ce48" office:value-type="string">
            <text:p>Erreichte Punkte; von</text:p>
          </table:table-cell>
          <table:table-cell table:style-name="ce48"/>
          <table:table-cell table:style-name="ce61" office:value-type="string">
            <text:p>Wertungszahl</text:p>
          </table:table-cell>
          <table:table-cell table:number-columns-repeated="246"/>
        </table:table-row>
        <table:table-row table:style-name="ro1">
          <table:table-cell table:number-columns-repeated="3"/>
          <table:table-cell table:style-name="ce44"/>
          <table:table-cell/>
          <table:table-cell table:style-name="ce110" table:formula="oooc:=IF([$Namen.E10]&lt;&gt;&quot;x&quot;;&quot;Keine Wertung&quot;;IF([$Namen.$G$2]=[$Namen.$I$1];&quot;Punktzahl: &quot;&amp;[.H5]&amp;&quot; von &quot;&amp;[.I5];&quot;&quot;))">
            <text:p/>
          </table:table-cell>
          <table:table-cell table:style-name="ce114"/>
          <table:table-cell table:formula="oooc:=[.K5]*SUM([.E6:.E100])/2" office:value-type="float" office:value="0">
            <text:p>0</text:p>
          </table:table-cell>
          <table:table-cell table:style-name="ce62" table:formula="oooc:=[.K5]*COUNTIF([.E6:.E100];&quot;&gt;=0&quot;)/2" office:value-type="float" office:value="25.5">
            <text:p>25,5</text:p>
          </table:table-cell>
          <table:table-cell table:style-name="Unsichtbar" table:formula="oooc:=IF([.H5]/[.I5]=0;1;IF([.H5]/[.I5]&lt;0.5;2;IF([.H5]/[.I5]&lt;0.6125;3;IF([.H5]/[.I5]&lt;0.725;4;IF([.H5]/[.I5]&lt;0.8375;5;IF([.H5]/[.I5]&lt;0.95;6;IF([.H5]/[.I5]&lt;1;7;8)))))))" office:value-type="float" office:value="1">
            <text:p>1</text:p>
          </table:table-cell>
          <table:table-cell table:formula="oooc:=IF([$Namen.E10]=&quot;x&quot;;1;0.001)" office:value-type="float" office:value="1">
            <text:p>1</text:p>
          </table:table-cell>
          <table:table-cell table:number-columns-repeated="245"/>
        </table:table-row>
        <table:table-row table:style-name="ro1">
          <table:table-cell/>
          <table:table-cell/>
          <table:table-cell table:style-name="ce77" table:formula="oooc:=IF(ISBLANK([.H6]);&quot;&quot;;IF(ISERROR(VALUE([.B6]));0;IF(ABS(VALUE([.B6])-[.H6])&lt;0.0005;1;0)))">
            <text:p/>
          </table:table-cell>
          <table:table-cell table:style-name="Default"/>
          <table:table-cell office:value-type="string">
            <text:p>Punkte</text:p>
          </table:table-cell>
          <table:table-cell table:style-name="ce76"/>
          <table:table-cell table:style-name="ce49"/>
          <table:table-cell table:style-name="Unsichtbar"/>
          <table:table-cell table:style-name="Unsichtbar"/>
          <table:table-cell table:number-columns-repeated="247"/>
        </table:table-row>
        <table:table-row table:style-name="ro3">
          <table:table-cell table:style-name="ce104" office:value-type="string">
            <text:p>Berechne den vermehrten Grundwert </text:p>
          </table:table-cell>
          <table:table-cell table:style-name="ce107" office:value-type="string">
            <text:p>G<text:span text:style-name="T5">+</text:span><text:span text:style-name="T6"> </text:span><text:span text:style-name="T7">ist</text:span></text:p>
          </table:table-cell>
          <table:table-cell table:style-name="Default" table:number-columns-repeated="2"/>
          <table:table-cell table:style-name="ce50" table:formula="oooc:=IF(OR(ISBLANK([.H7]);ISFORMULA([.B7]));&quot;&quot;;IF(ISERROR(FIND(&quot;|&quot;&amp; SUBSTITUTE(SUBSTITUTE(SUBSTITUTE(SUBSTITUTE([.B7];&quot; &quot;;&quot;&quot;);&quot;ml&quot;;&quot;cm³&quot; );&quot;l&quot; ;&quot;dm³&quot; );&quot;:&quot;;&quot;/&quot;) &amp;&quot;|&quot;;&quot;|&quot; &amp; SUBSTITUTE([.H7];&quot; &quot;;&quot;&quot;) &amp;&quot;|&quot;));0;1))">
            <text:p/>
          </table:table-cell>
          <table:table-cell table:style-name="ce45" table:formula="oooc:=IF([.E7]=&quot;&quot;;&quot;&quot;;IF([$Namen.$G$2]=[$Namen.$I$1];IF([.E7]&gt;0;&quot;&quot;;&quot;&quot;);&quot; &quot;))">
            <text:p/>
          </table:table-cell>
          <table:table-cell table:style-name="Default"/>
          <table:table-cell table:style-name="Unsichtbar"/>
          <table:table-cell table:style-name="Unsichtbar"/>
          <table:table-cell table:number-columns-repeated="247"/>
        </table:table-row>
        <table:table-row table:style-name="ro1">
          <table:table-cell table:formula="oooc:=[.I8]&amp; &quot; vermehrt um &quot; &amp; [.J8]*100&amp; &quot;% ergibt &quot;" office:value-type="string" office:string-value="700 vermehrt um 30% ergibt ">
            <text:p>700 vermehrt um 30% ergibt </text:p>
          </table:table-cell>
          <table:table-cell table:style-name="ce108"/>
          <table:table-cell table:style-name="Default" table:number-columns-repeated="2"/>
          <table:table-cell table:style-name="ce50" table:formula="oooc:=IF(OR(ISBLANK([.H8]);ISFORMULA([.B8]));&quot;&quot;;IF(ISERROR(FIND(&quot;|&quot;&amp; SUBSTITUTE(SUBSTITUTE(SUBSTITUTE(SUBSTITUTE([.B8];&quot; &quot;;&quot;&quot;);&quot;ml&quot;;&quot;cm³&quot; );&quot;l&quot; ;&quot;dm³&quot; );&quot;:&quot;;&quot;/&quot;) &amp;&quot;|&quot;;&quot;|&quot; &amp; SUBSTITUTE([.H8];&quot; &quot;;&quot;&quot;) &amp;&quot;|&quot;));0;1))" office:value-type="float" office:value="0">
            <text:p>0</text:p>
          </table:table-cell>
          <table:table-cell table:style-name="ce45" table:formula="oooc:=IF([.E8]=&quot;&quot;;&quot;&quot;;IF([$Namen.$G$2]=[$Namen.$I$1];IF([.E8]&gt;0;&quot;&quot;;&quot;&quot;);&quot; &quot;))" office:value-type="string" office:string-value=" ">
            <text:p><text:s/></text:p>
          </table:table-cell>
          <table:table-cell table:style-name="Default"/>
          <table:table-cell table:formula="oooc:=[.I8]*(1+[.J8])" office:value-type="float" office:value="910">
            <text:p>910</text:p>
          </table:table-cell>
          <table:table-cell table:formula="oooc:=com.sun.star.sheet.addin.Analysis.getRandbetween(1;19)*50" office:value-type="float" office:value="700">
            <text:p>700</text:p>
          </table:table-cell>
          <table:table-cell table:formula="oooc:=com.sun.star.sheet.addin.Analysis.getRandbetween(1;10)/10" office:value-type="float" office:value="0.3">
            <text:p>0,3</text:p>
          </table:table-cell>
          <table:table-cell table:number-columns-repeated="246"/>
        </table:table-row>
        <table:table-row table:style-name="ro1">
          <table:table-cell table:formula="oooc:=[.I9]&amp; &quot; vermehrt um &quot; &amp; [.J9]*100&amp; &quot;% ergibt &quot;" office:value-type="string" office:string-value="950 vermehrt um 50% ergibt ">
            <text:p>950 vermehrt um 50% ergibt </text:p>
          </table:table-cell>
          <table:table-cell table:style-name="ce108"/>
          <table:table-cell table:style-name="Default" table:number-columns-repeated="2"/>
          <table:table-cell table:style-name="ce50" table:formula="oooc:=IF(OR(ISBLANK([.H9]);ISFORMULA([.B9]));&quot;&quot;;IF(ISERROR(FIND(&quot;|&quot;&amp; SUBSTITUTE(SUBSTITUTE(SUBSTITUTE(SUBSTITUTE([.B9];&quot; &quot;;&quot;&quot;);&quot;ml&quot;;&quot;cm³&quot; );&quot;l&quot; ;&quot;dm³&quot; );&quot;:&quot;;&quot;/&quot;) &amp;&quot;|&quot;;&quot;|&quot; &amp; SUBSTITUTE([.H9];&quot; &quot;;&quot;&quot;) &amp;&quot;|&quot;));0;1))" office:value-type="float" office:value="0">
            <text:p>0</text:p>
          </table:table-cell>
          <table:table-cell table:style-name="ce45" table:formula="oooc:=IF([.E9]=&quot;&quot;;&quot;&quot;;IF([$Namen.$G$2]=[$Namen.$I$1];IF([.E9]&gt;0;&quot;&quot;;&quot;&quot;);&quot; &quot;))" office:value-type="string" office:string-value=" ">
            <text:p><text:s/></text:p>
          </table:table-cell>
          <table:table-cell table:style-name="Default"/>
          <table:table-cell table:formula="oooc:=[.I9]*(1+[.J9])" office:value-type="float" office:value="1425">
            <text:p>1425</text:p>
          </table:table-cell>
          <table:table-cell table:formula="oooc:=com.sun.star.sheet.addin.Analysis.getRandbetween(1;19)*50" office:value-type="float" office:value="950">
            <text:p>950</text:p>
          </table:table-cell>
          <table:table-cell table:formula="oooc:=com.sun.star.sheet.addin.Analysis.getRandbetween(1;10)/10" office:value-type="float" office:value="0.5">
            <text:p>0,5</text:p>
          </table:table-cell>
          <table:table-cell table:number-columns-repeated="246"/>
        </table:table-row>
        <table:table-row table:style-name="ro1">
          <table:table-cell table:formula="oooc:=[.I10]&amp; &quot; vermehrt um &quot; &amp; [.J10]*100&amp; &quot;% ergibt &quot;" office:value-type="string" office:string-value="100 vermehrt um 100% ergibt ">
            <text:p>100 vermehrt um 100% ergibt </text:p>
          </table:table-cell>
          <table:table-cell table:style-name="ce108"/>
          <table:table-cell table:style-name="Default" table:number-columns-repeated="2"/>
          <table:table-cell table:style-name="ce50" table:formula="oooc:=IF(OR(ISBLANK([.H10]);ISFORMULA([.B10]));&quot;&quot;;IF(ISERROR(FIND(&quot;|&quot;&amp; SUBSTITUTE(SUBSTITUTE(SUBSTITUTE(SUBSTITUTE([.B10];&quot; &quot;;&quot;&quot;);&quot;ml&quot;;&quot;cm³&quot; );&quot;l&quot; ;&quot;dm³&quot; );&quot;:&quot;;&quot;/&quot;) &amp;&quot;|&quot;;&quot;|&quot; &amp; SUBSTITUTE([.H10];&quot; &quot;;&quot;&quot;) &amp;&quot;|&quot;));0;1))" office:value-type="float" office:value="0">
            <text:p>0</text:p>
          </table:table-cell>
          <table:table-cell table:style-name="ce45" table:formula="oooc:=IF([.E10]=&quot;&quot;;&quot;&quot;;IF([$Namen.$G$2]=[$Namen.$I$1];IF([.E10]&gt;0;&quot;&quot;;&quot;&quot;);&quot; &quot;))" office:value-type="string" office:string-value=" ">
            <text:p><text:s/></text:p>
          </table:table-cell>
          <table:table-cell table:style-name="Default"/>
          <table:table-cell table:formula="oooc:=[.I10]*(1+[.J10])" office:value-type="float" office:value="200">
            <text:p>200</text:p>
          </table:table-cell>
          <table:table-cell table:formula="oooc:=com.sun.star.sheet.addin.Analysis.getRandbetween(1;19)*50" office:value-type="float" office:value="100">
            <text:p>100</text:p>
          </table:table-cell>
          <table:table-cell table:formula="oooc:=com.sun.star.sheet.addin.Analysis.getRandbetween(1;10)/10" office:value-type="float" office:value="1">
            <text:p>1</text:p>
          </table:table-cell>
          <table:table-cell table:number-columns-repeated="246"/>
        </table:table-row>
        <table:table-row table:style-name="ro1">
          <table:table-cell table:formula="oooc:=[.I11]&amp; &quot; vermehrt um &quot; &amp; [.J11]*100&amp; &quot;% ergibt &quot;" office:value-type="string" office:string-value="800 vermehrt um 100% ergibt ">
            <text:p>800 vermehrt um 100% ergibt </text:p>
          </table:table-cell>
          <table:table-cell table:style-name="ce108"/>
          <table:table-cell table:style-name="Default" table:number-columns-repeated="2"/>
          <table:table-cell table:style-name="ce50" table:formula="oooc:=IF(OR(ISBLANK([.H11]);ISFORMULA([.B11]));&quot;&quot;;IF(ISERROR(FIND(&quot;|&quot;&amp; SUBSTITUTE(SUBSTITUTE(SUBSTITUTE(SUBSTITUTE([.B11];&quot; &quot;;&quot;&quot;);&quot;ml&quot;;&quot;cm³&quot; );&quot;l&quot; ;&quot;dm³&quot; );&quot;:&quot;;&quot;/&quot;) &amp;&quot;|&quot;;&quot;|&quot; &amp; SUBSTITUTE([.H11];&quot; &quot;;&quot;&quot;) &amp;&quot;|&quot;));0;1))" office:value-type="float" office:value="0">
            <text:p>0</text:p>
          </table:table-cell>
          <table:table-cell table:style-name="ce45" table:formula="oooc:=IF([.E11]=&quot;&quot;;&quot;&quot;;IF([$Namen.$G$2]=[$Namen.$I$1];IF([.E11]&gt;0;&quot;&quot;;&quot;&quot;);&quot; &quot;))" office:value-type="string" office:string-value=" ">
            <text:p><text:s/></text:p>
          </table:table-cell>
          <table:table-cell table:style-name="Default"/>
          <table:table-cell table:formula="oooc:=[.I11]*(1+[.J11])" office:value-type="float" office:value="1600">
            <text:p>1600</text:p>
          </table:table-cell>
          <table:table-cell table:formula="oooc:=com.sun.star.sheet.addin.Analysis.getRandbetween(1;19)*50" office:value-type="float" office:value="800">
            <text:p>800</text:p>
          </table:table-cell>
          <table:table-cell table:formula="oooc:=com.sun.star.sheet.addin.Analysis.getRandbetween(1;10)/10" office:value-type="float" office:value="1">
            <text:p>1</text:p>
          </table:table-cell>
          <table:table-cell table:number-columns-repeated="246"/>
        </table:table-row>
        <table:table-row table:style-name="ro1">
          <table:table-cell table:formula="oooc:=[.I12]&amp; &quot; vermehrt um &quot; &amp; [.J12]*100&amp; &quot;% ergibt &quot;" office:value-type="string" office:string-value="800 vermehrt um 10% ergibt ">
            <text:p>800 vermehrt um 10% ergibt </text:p>
          </table:table-cell>
          <table:table-cell table:style-name="ce108"/>
          <table:table-cell table:style-name="Default" table:number-columns-repeated="2"/>
          <table:table-cell table:style-name="ce50" table:formula="oooc:=IF(OR(ISBLANK([.H12]);ISFORMULA([.B12]));&quot;&quot;;IF(ISERROR(FIND(&quot;|&quot;&amp; SUBSTITUTE(SUBSTITUTE(SUBSTITUTE(SUBSTITUTE([.B12];&quot; &quot;;&quot;&quot;);&quot;ml&quot;;&quot;cm³&quot; );&quot;l&quot; ;&quot;dm³&quot; );&quot;:&quot;;&quot;/&quot;) &amp;&quot;|&quot;;&quot;|&quot; &amp; SUBSTITUTE([.H12];&quot; &quot;;&quot;&quot;) &amp;&quot;|&quot;));0;1))" office:value-type="float" office:value="0">
            <text:p>0</text:p>
          </table:table-cell>
          <table:table-cell table:style-name="ce45" table:formula="oooc:=IF([.E12]=&quot;&quot;;&quot;&quot;;IF([$Namen.$G$2]=[$Namen.$I$1];IF([.E12]&gt;0;&quot;&quot;;&quot;&quot;);&quot; &quot;))" office:value-type="string" office:string-value=" ">
            <text:p><text:s/></text:p>
          </table:table-cell>
          <table:table-cell table:style-name="Default"/>
          <table:table-cell table:formula="oooc:=[.I12]*(1+[.J12])" office:value-type="float" office:value="880">
            <text:p>880</text:p>
          </table:table-cell>
          <table:table-cell table:formula="oooc:=com.sun.star.sheet.addin.Analysis.getRandbetween(1;19)*50" office:value-type="float" office:value="800">
            <text:p>800</text:p>
          </table:table-cell>
          <table:table-cell table:formula="oooc:=com.sun.star.sheet.addin.Analysis.getRandbetween(1;10)/10" office:value-type="float" office:value="0.1">
            <text:p>0,1</text:p>
          </table:table-cell>
          <table:table-cell table:number-columns-repeated="246"/>
        </table:table-row>
        <table:table-row table:style-name="ro1">
          <table:table-cell table:formula="oooc:=[.I13]&amp; &quot; vermehrt um &quot; &amp; [.J13]*100&amp; &quot;% ergibt &quot;" office:value-type="string" office:string-value="200 vermehrt um 40% ergibt ">
            <text:p>200 vermehrt um 40% ergibt </text:p>
          </table:table-cell>
          <table:table-cell table:style-name="ce108"/>
          <table:table-cell table:style-name="Default" table:number-columns-repeated="2"/>
          <table:table-cell table:style-name="ce50" table:formula="oooc:=IF(OR(ISBLANK([.H13]);ISFORMULA([.B13]));&quot;&quot;;IF(ISERROR(FIND(&quot;|&quot;&amp; SUBSTITUTE(SUBSTITUTE(SUBSTITUTE(SUBSTITUTE([.B13];&quot; &quot;;&quot;&quot;);&quot;ml&quot;;&quot;cm³&quot; );&quot;l&quot; ;&quot;dm³&quot; );&quot;:&quot;;&quot;/&quot;) &amp;&quot;|&quot;;&quot;|&quot; &amp; SUBSTITUTE([.H13];&quot; &quot;;&quot;&quot;) &amp;&quot;|&quot;));0;1))" office:value-type="float" office:value="0">
            <text:p>0</text:p>
          </table:table-cell>
          <table:table-cell table:style-name="ce45" table:formula="oooc:=IF([.E13]=&quot;&quot;;&quot;&quot;;IF([$Namen.$G$2]=[$Namen.$I$1];IF([.E13]&gt;0;&quot;&quot;;&quot;&quot;);&quot; &quot;))" office:value-type="string" office:string-value=" ">
            <text:p><text:s/></text:p>
          </table:table-cell>
          <table:table-cell table:style-name="Default"/>
          <table:table-cell table:formula="oooc:=[.I13]*(1+[.J13])" office:value-type="float" office:value="280">
            <text:p>280</text:p>
          </table:table-cell>
          <table:table-cell table:formula="oooc:=com.sun.star.sheet.addin.Analysis.getRandbetween(1;19)*50" office:value-type="float" office:value="200">
            <text:p>200</text:p>
          </table:table-cell>
          <table:table-cell table:formula="oooc:=com.sun.star.sheet.addin.Analysis.getRandbetween(1;10)/10" office:value-type="float" office:value="0.4">
            <text:p>0,4</text:p>
          </table:table-cell>
          <table:table-cell table:number-columns-repeated="246"/>
        </table:table-row>
        <table:table-row table:style-name="ro1">
          <table:table-cell table:formula="oooc:=[.I14]&amp; &quot; vermehrt um &quot; &amp; [.J14]*100&amp; &quot;% ergibt &quot;" office:value-type="string" office:string-value="850 vermehrt um 90% ergibt ">
            <text:p>850 vermehrt um 90% ergibt </text:p>
          </table:table-cell>
          <table:table-cell table:style-name="ce108"/>
          <table:table-cell table:style-name="Default" table:number-columns-repeated="2"/>
          <table:table-cell table:style-name="ce50" table:formula="oooc:=IF(OR(ISBLANK([.H14]);ISFORMULA([.B14]));&quot;&quot;;IF(ISERROR(FIND(&quot;|&quot;&amp; SUBSTITUTE(SUBSTITUTE(SUBSTITUTE(SUBSTITUTE([.B14];&quot; &quot;;&quot;&quot;);&quot;ml&quot;;&quot;cm³&quot; );&quot;l&quot; ;&quot;dm³&quot; );&quot;:&quot;;&quot;/&quot;) &amp;&quot;|&quot;;&quot;|&quot; &amp; SUBSTITUTE([.H14];&quot; &quot;;&quot;&quot;) &amp;&quot;|&quot;));0;1))" office:value-type="float" office:value="0">
            <text:p>0</text:p>
          </table:table-cell>
          <table:table-cell table:style-name="ce45" table:formula="oooc:=IF([.E14]=&quot;&quot;;&quot;&quot;;IF([$Namen.$G$2]=[$Namen.$I$1];IF([.E14]&gt;0;&quot;&quot;;&quot;&quot;);&quot; &quot;))" office:value-type="string" office:string-value=" ">
            <text:p><text:s/></text:p>
          </table:table-cell>
          <table:table-cell table:style-name="Default"/>
          <table:table-cell table:formula="oooc:=[.I14]*(1+[.J14])" office:value-type="float" office:value="1615">
            <text:p>1615</text:p>
          </table:table-cell>
          <table:table-cell table:formula="oooc:=com.sun.star.sheet.addin.Analysis.getRandbetween(1;19)*50" office:value-type="float" office:value="850">
            <text:p>850</text:p>
          </table:table-cell>
          <table:table-cell table:formula="oooc:=com.sun.star.sheet.addin.Analysis.getRandbetween(1;10)/10" office:value-type="float" office:value="0.9">
            <text:p>0,9</text:p>
          </table:table-cell>
          <table:table-cell table:number-columns-repeated="246"/>
        </table:table-row>
        <table:table-row table:style-name="ro1">
          <table:table-cell table:formula="oooc:=[.I15]&amp; &quot; vermehrt um &quot; &amp; [.J15]*100&amp; &quot;% ergibt &quot;" office:value-type="string" office:string-value="50 vermehrt um 70% ergibt ">
            <text:p>50 vermehrt um 70% ergibt </text:p>
          </table:table-cell>
          <table:table-cell table:style-name="ce108"/>
          <table:table-cell table:style-name="Default" table:number-columns-repeated="2"/>
          <table:table-cell table:style-name="ce50" table:formula="oooc:=IF(OR(ISBLANK([.H15]);ISFORMULA([.B15]));&quot;&quot;;IF(ISERROR(FIND(&quot;|&quot;&amp; SUBSTITUTE(SUBSTITUTE(SUBSTITUTE(SUBSTITUTE([.B15];&quot; &quot;;&quot;&quot;);&quot;ml&quot;;&quot;cm³&quot; );&quot;l&quot; ;&quot;dm³&quot; );&quot;:&quot;;&quot;/&quot;) &amp;&quot;|&quot;;&quot;|&quot; &amp; SUBSTITUTE([.H15];&quot; &quot;;&quot;&quot;) &amp;&quot;|&quot;));0;1))" office:value-type="float" office:value="0">
            <text:p>0</text:p>
          </table:table-cell>
          <table:table-cell table:style-name="ce45" table:formula="oooc:=IF([.E15]=&quot;&quot;;&quot;&quot;;IF([$Namen.$G$2]=[$Namen.$I$1];IF([.E15]&gt;0;&quot;&quot;;&quot;&quot;);&quot; &quot;))" office:value-type="string" office:string-value=" ">
            <text:p><text:s/></text:p>
          </table:table-cell>
          <table:table-cell table:style-name="Default"/>
          <table:table-cell table:formula="oooc:=[.I15]*(1+[.J15])" office:value-type="float" office:value="85">
            <text:p>85</text:p>
          </table:table-cell>
          <table:table-cell table:formula="oooc:=com.sun.star.sheet.addin.Analysis.getRandbetween(1;19)*50" office:value-type="float" office:value="50">
            <text:p>50</text:p>
          </table:table-cell>
          <table:table-cell table:formula="oooc:=com.sun.star.sheet.addin.Analysis.getRandbetween(1;10)/10" office:value-type="float" office:value="0.7">
            <text:p>0,7</text:p>
          </table:table-cell>
          <table:table-cell table:style-name="ce48" table:number-columns-repeated="16"/>
          <table:table-cell table:style-name="ce42" table:number-columns-repeated="230"/>
        </table:table-row>
        <table:table-row table:style-name="ro1">
          <table:table-cell table:formula="oooc:=[.I16]&amp; &quot; vermehrt um &quot; &amp; [.J16]*100&amp; &quot;% ergibt &quot;" office:value-type="string" office:string-value="400 vermehrt um 70% ergibt ">
            <text:p>400 vermehrt um 70% ergibt </text:p>
          </table:table-cell>
          <table:table-cell table:style-name="ce108"/>
          <table:table-cell table:style-name="Default" table:number-columns-repeated="2"/>
          <table:table-cell table:style-name="ce50" table:formula="oooc:=IF(OR(ISBLANK([.H16]);ISFORMULA([.B16]));&quot;&quot;;IF(ISERROR(FIND(&quot;|&quot;&amp; SUBSTITUTE(SUBSTITUTE(SUBSTITUTE(SUBSTITUTE([.B16];&quot; &quot;;&quot;&quot;);&quot;ml&quot;;&quot;cm³&quot; );&quot;l&quot; ;&quot;dm³&quot; );&quot;:&quot;;&quot;/&quot;) &amp;&quot;|&quot;;&quot;|&quot; &amp; SUBSTITUTE([.H16];&quot; &quot;;&quot;&quot;) &amp;&quot;|&quot;));0;1))" office:value-type="float" office:value="0">
            <text:p>0</text:p>
          </table:table-cell>
          <table:table-cell table:style-name="ce45" table:formula="oooc:=IF([.E16]=&quot;&quot;;&quot;&quot;;IF([$Namen.$G$2]=[$Namen.$I$1];IF([.E16]&gt;0;&quot;&quot;;&quot;&quot;);&quot; &quot;))" office:value-type="string" office:string-value=" ">
            <text:p><text:s/></text:p>
          </table:table-cell>
          <table:table-cell table:style-name="Default"/>
          <table:table-cell table:formula="oooc:=[.I16]*(1+[.J16])" office:value-type="float" office:value="680">
            <text:p>680</text:p>
          </table:table-cell>
          <table:table-cell table:formula="oooc:=com.sun.star.sheet.addin.Analysis.getRandbetween(1;19)*50" office:value-type="float" office:value="400">
            <text:p>400</text:p>
          </table:table-cell>
          <table:table-cell table:formula="oooc:=com.sun.star.sheet.addin.Analysis.getRandbetween(1;10)/10" office:value-type="float" office:value="0.7">
            <text:p>0,7</text:p>
          </table:table-cell>
          <table:table-cell table:number-columns-repeated="246"/>
        </table:table-row>
        <table:table-row table:style-name="ro1">
          <table:table-cell table:formula="oooc:=[.I17]&amp; &quot; vermehrt um &quot; &amp; [.J17]*100&amp; &quot;% ergibt &quot;" office:value-type="string" office:string-value="600 vermehrt um 20% ergibt ">
            <text:p>600 vermehrt um 20% ergibt </text:p>
          </table:table-cell>
          <table:table-cell table:style-name="ce108"/>
          <table:table-cell table:style-name="Default" table:number-columns-repeated="2"/>
          <table:table-cell table:style-name="ce50" table:formula="oooc:=IF(OR(ISBLANK([.H17]);ISFORMULA([.B17]));&quot;&quot;;IF(ISERROR(FIND(&quot;|&quot;&amp; SUBSTITUTE(SUBSTITUTE(SUBSTITUTE(SUBSTITUTE([.B17];&quot; &quot;;&quot;&quot;);&quot;ml&quot;;&quot;cm³&quot; );&quot;l&quot; ;&quot;dm³&quot; );&quot;:&quot;;&quot;/&quot;) &amp;&quot;|&quot;;&quot;|&quot; &amp; SUBSTITUTE([.H17];&quot; &quot;;&quot;&quot;) &amp;&quot;|&quot;));0;1))" office:value-type="float" office:value="0">
            <text:p>0</text:p>
          </table:table-cell>
          <table:table-cell table:style-name="ce45" table:formula="oooc:=IF([.E17]=&quot;&quot;;&quot;&quot;;IF([$Namen.$G$2]=[$Namen.$I$1];IF([.E17]&gt;0;&quot;&quot;;&quot;&quot;);&quot; &quot;))" office:value-type="string" office:string-value=" ">
            <text:p><text:s/></text:p>
          </table:table-cell>
          <table:table-cell table:style-name="Default"/>
          <table:table-cell table:formula="oooc:=[.I17]*(1+[.J17])" office:value-type="float" office:value="720">
            <text:p>720</text:p>
          </table:table-cell>
          <table:table-cell table:formula="oooc:=com.sun.star.sheet.addin.Analysis.getRandbetween(1;19)*50" office:value-type="float" office:value="600">
            <text:p>600</text:p>
          </table:table-cell>
          <table:table-cell table:formula="oooc:=com.sun.star.sheet.addin.Analysis.getRandbetween(1;10)/10" office:value-type="float" office:value="0.2">
            <text:p>0,2</text:p>
          </table:table-cell>
          <table:table-cell table:number-columns-repeated="246"/>
        </table:table-row>
        <table:table-row table:style-name="ro1">
          <table:table-cell table:style-name="Default"/>
          <table:table-cell table:style-name="ce108"/>
          <table:table-cell table:style-name="Default" table:number-columns-repeated="2"/>
          <table:table-cell table:style-name="ce50" table:formula="oooc:=IF(OR(ISBLANK([.H18]);ISFORMULA([.B18]));&quot;&quot;;IF(ISERROR(FIND(&quot;|&quot;&amp; SUBSTITUTE(SUBSTITUTE(SUBSTITUTE(SUBSTITUTE([.B18];&quot; &quot;;&quot;&quot;);&quot;ml&quot;;&quot;cm³&quot; );&quot;l&quot; ;&quot;dm³&quot; );&quot;:&quot;;&quot;/&quot;) &amp;&quot;|&quot;;&quot;|&quot; &amp; SUBSTITUTE([.H18];&quot; &quot;;&quot;&quot;) &amp;&quot;|&quot;));0;1))">
            <text:p/>
          </table:table-cell>
          <table:table-cell table:style-name="ce45" table:formula="oooc:=IF([.E18]=&quot;&quot;;&quot;&quot;;IF([$Namen.$G$2]=[$Namen.$I$1];IF([.E18]&gt;0;&quot;&quot;;&quot;&quot;);&quot; &quot;))">
            <text:p/>
          </table:table-cell>
          <table:table-cell table:style-name="Default"/>
          <table:table-cell/>
          <table:table-cell table:number-columns-repeated="248"/>
        </table:table-row>
        <table:table-row table:style-name="ro3">
          <table:table-cell table:style-name="ce104" office:value-type="string">
            <text:p>Berechne den verminderten Grundwert</text:p>
          </table:table-cell>
          <table:table-cell table:style-name="ce109" office:value-type="string">
            <text:p>G<text:span text:style-name="T5">-</text:span><text:span text:style-name="T6"> </text:span><text:span text:style-name="T7">ist</text:span></text:p>
          </table:table-cell>
          <table:table-cell table:style-name="Default" table:number-columns-repeated="2"/>
          <table:table-cell table:style-name="ce50" table:formula="oooc:=IF(OR(ISBLANK([.H19]);ISFORMULA([.B19]));&quot;&quot;;IF(ISERROR(FIND(&quot;|&quot;&amp; SUBSTITUTE(SUBSTITUTE(SUBSTITUTE(SUBSTITUTE([.B19];&quot; &quot;;&quot;&quot;);&quot;ml&quot;;&quot;cm³&quot; );&quot;l&quot; ;&quot;dm³&quot; );&quot;:&quot;;&quot;/&quot;) &amp;&quot;|&quot;;&quot;|&quot; &amp; SUBSTITUTE([.H19];&quot; &quot;;&quot;&quot;) &amp;&quot;|&quot;));0;1))">
            <text:p/>
          </table:table-cell>
          <table:table-cell table:style-name="ce45" table:formula="oooc:=IF([.E19]=&quot;&quot;;&quot;&quot;;IF([$Namen.$G$2]=[$Namen.$I$1];IF([.E19]&gt;0;&quot;&quot;;&quot;&quot;);&quot; &quot;))">
            <text:p/>
          </table:table-cell>
          <table:table-cell table:style-name="Default"/>
          <table:table-cell/>
          <table:table-cell table:number-columns-repeated="248"/>
        </table:table-row>
        <table:table-row table:style-name="ro1">
          <table:table-cell table:formula="oooc:=[.I20]&amp; &quot; vermindert um &quot; &amp; [.J20]*100&amp; &quot;% ergibt &quot;" office:value-type="string" office:string-value="350 vermindert um 30% ergibt ">
            <text:p>350 vermindert um 30% ergibt </text:p>
          </table:table-cell>
          <table:table-cell table:style-name="ce108"/>
          <table:table-cell table:style-name="Default" table:number-columns-repeated="2"/>
          <table:table-cell table:style-name="ce50" table:formula="oooc:=IF(OR(ISBLANK([.H20]);ISFORMULA([.B20]));&quot;&quot;;IF(ISERROR(FIND(&quot;|&quot;&amp; SUBSTITUTE(SUBSTITUTE(SUBSTITUTE(SUBSTITUTE([.B20];&quot; &quot;;&quot;&quot;);&quot;ml&quot;;&quot;cm³&quot; );&quot;l&quot; ;&quot;dm³&quot; );&quot;:&quot;;&quot;/&quot;) &amp;&quot;|&quot;;&quot;|&quot; &amp; SUBSTITUTE([.H20];&quot; &quot;;&quot;&quot;) &amp;&quot;|&quot;));0;1))" office:value-type="float" office:value="0">
            <text:p>0</text:p>
          </table:table-cell>
          <table:table-cell table:style-name="ce45" table:formula="oooc:=IF([.E20]=&quot;&quot;;&quot;&quot;;IF([$Namen.$G$2]=[$Namen.$I$1];IF([.E20]&gt;0;&quot;&quot;;&quot;&quot;);&quot; &quot;))" office:value-type="string" office:string-value=" ">
            <text:p><text:s/></text:p>
          </table:table-cell>
          <table:table-cell table:style-name="Default"/>
          <table:table-cell table:formula="oooc:=[.I20]*(1-[.J20])" office:value-type="float" office:value="245">
            <text:p>245</text:p>
          </table:table-cell>
          <table:table-cell table:formula="oooc:=com.sun.star.sheet.addin.Analysis.getRandbetween(1;19)*50" office:value-type="float" office:value="350">
            <text:p>350</text:p>
          </table:table-cell>
          <table:table-cell table:formula="oooc:=com.sun.star.sheet.addin.Analysis.getRandbetween(1;10)/10" office:value-type="float" office:value="0.3">
            <text:p>0,3</text:p>
          </table:table-cell>
          <table:table-cell table:number-columns-repeated="246"/>
        </table:table-row>
        <table:table-row table:style-name="ro1">
          <table:table-cell table:formula="oooc:=[.I21]&amp; &quot; vermindert um &quot; &amp; [.J21]*100&amp; &quot;% ergibt &quot;" office:value-type="string" office:string-value="50 vermindert um 90% ergibt ">
            <text:p>50 vermindert um 90% ergibt </text:p>
          </table:table-cell>
          <table:table-cell table:style-name="ce108"/>
          <table:table-cell table:style-name="Default" table:number-columns-repeated="2"/>
          <table:table-cell table:style-name="ce50" table:formula="oooc:=IF(OR(ISBLANK([.H21]);ISFORMULA([.B21]));&quot;&quot;;IF(ISERROR(FIND(&quot;|&quot;&amp; SUBSTITUTE(SUBSTITUTE(SUBSTITUTE(SUBSTITUTE([.B21];&quot; &quot;;&quot;&quot;);&quot;ml&quot;;&quot;cm³&quot; );&quot;l&quot; ;&quot;dm³&quot; );&quot;:&quot;;&quot;/&quot;) &amp;&quot;|&quot;;&quot;|&quot; &amp; SUBSTITUTE([.H21];&quot; &quot;;&quot;&quot;) &amp;&quot;|&quot;));0;1))" office:value-type="float" office:value="0">
            <text:p>0</text:p>
          </table:table-cell>
          <table:table-cell table:style-name="ce45" table:formula="oooc:=IF([.E21]=&quot;&quot;;&quot;&quot;;IF([$Namen.$G$2]=[$Namen.$I$1];IF([.E21]&gt;0;&quot;&quot;;&quot;&quot;);&quot; &quot;))" office:value-type="string" office:string-value=" ">
            <text:p><text:s/></text:p>
          </table:table-cell>
          <table:table-cell table:style-name="Default"/>
          <table:table-cell table:formula="oooc:=[.I21]*(1-[.J21])" office:value-type="float" office:value="5">
            <text:p>5</text:p>
          </table:table-cell>
          <table:table-cell table:formula="oooc:=com.sun.star.sheet.addin.Analysis.getRandbetween(1;19)*50" office:value-type="float" office:value="50">
            <text:p>50</text:p>
          </table:table-cell>
          <table:table-cell table:formula="oooc:=com.sun.star.sheet.addin.Analysis.getRandbetween(1;10)/10" office:value-type="float" office:value="0.9">
            <text:p>0,9</text:p>
          </table:table-cell>
          <table:table-cell table:number-columns-repeated="246"/>
        </table:table-row>
        <table:table-row table:style-name="ro1">
          <table:table-cell table:formula="oooc:=[.I22]&amp; &quot; vermindert um &quot; &amp; [.J22]*100&amp; &quot;% ergibt &quot;" office:value-type="string" office:string-value="450 vermindert um 70% ergibt ">
            <text:p>450 vermindert um 70% ergibt </text:p>
          </table:table-cell>
          <table:table-cell table:style-name="ce108"/>
          <table:table-cell table:style-name="Default" table:number-columns-repeated="2"/>
          <table:table-cell table:style-name="ce50" table:formula="oooc:=IF(OR(ISBLANK([.H22]);ISFORMULA([.B22]));&quot;&quot;;IF(ISERROR(FIND(&quot;|&quot;&amp; SUBSTITUTE(SUBSTITUTE(SUBSTITUTE(SUBSTITUTE([.B22];&quot; &quot;;&quot;&quot;);&quot;ml&quot;;&quot;cm³&quot; );&quot;l&quot; ;&quot;dm³&quot; );&quot;:&quot;;&quot;/&quot;) &amp;&quot;|&quot;;&quot;|&quot; &amp; SUBSTITUTE([.H22];&quot; &quot;;&quot;&quot;) &amp;&quot;|&quot;));0;1))" office:value-type="float" office:value="0">
            <text:p>0</text:p>
          </table:table-cell>
          <table:table-cell table:style-name="ce45" table:formula="oooc:=IF([.E22]=&quot;&quot;;&quot;&quot;;IF([$Namen.$G$2]=[$Namen.$I$1];IF([.E22]&gt;0;&quot;&quot;;&quot;&quot;);&quot; &quot;))" office:value-type="string" office:string-value=" ">
            <text:p><text:s/></text:p>
          </table:table-cell>
          <table:table-cell table:style-name="Default"/>
          <table:table-cell table:formula="oooc:=[.I22]*(1-[.J22])" office:value-type="float" office:value="135">
            <text:p>135</text:p>
          </table:table-cell>
          <table:table-cell table:formula="oooc:=com.sun.star.sheet.addin.Analysis.getRandbetween(1;19)*50" office:value-type="float" office:value="450">
            <text:p>450</text:p>
          </table:table-cell>
          <table:table-cell table:formula="oooc:=com.sun.star.sheet.addin.Analysis.getRandbetween(1;10)/10" office:value-type="float" office:value="0.7">
            <text:p>0,7</text:p>
          </table:table-cell>
          <table:table-cell table:number-columns-repeated="246"/>
        </table:table-row>
        <table:table-row table:style-name="ro1">
          <table:table-cell table:formula="oooc:=[.I23]&amp; &quot; vermindert um &quot; &amp; [.J23]*100&amp; &quot;% ergibt &quot;" office:value-type="string" office:string-value="200 vermindert um 90% ergibt ">
            <text:p>200 vermindert um 90% ergibt </text:p>
          </table:table-cell>
          <table:table-cell table:style-name="ce108"/>
          <table:table-cell table:style-name="Default" table:number-columns-repeated="2"/>
          <table:table-cell table:style-name="ce50" table:formula="oooc:=IF(OR(ISBLANK([.H23]);ISFORMULA([.B23]));&quot;&quot;;IF(ISERROR(FIND(&quot;|&quot;&amp; SUBSTITUTE(SUBSTITUTE(SUBSTITUTE(SUBSTITUTE([.B23];&quot; &quot;;&quot;&quot;);&quot;ml&quot;;&quot;cm³&quot; );&quot;l&quot; ;&quot;dm³&quot; );&quot;:&quot;;&quot;/&quot;) &amp;&quot;|&quot;;&quot;|&quot; &amp; SUBSTITUTE([.H23];&quot; &quot;;&quot;&quot;) &amp;&quot;|&quot;));0;1))" office:value-type="float" office:value="0">
            <text:p>0</text:p>
          </table:table-cell>
          <table:table-cell table:style-name="ce45" table:formula="oooc:=IF([.E23]=&quot;&quot;;&quot;&quot;;IF([$Namen.$G$2]=[$Namen.$I$1];IF([.E23]&gt;0;&quot;&quot;;&quot;&quot;);&quot; &quot;))" office:value-type="string" office:string-value=" ">
            <text:p><text:s/></text:p>
          </table:table-cell>
          <table:table-cell table:style-name="Default"/>
          <table:table-cell table:formula="oooc:=[.I23]*(1-[.J23])" office:value-type="float" office:value="20">
            <text:p>20</text:p>
          </table:table-cell>
          <table:table-cell table:formula="oooc:=com.sun.star.sheet.addin.Analysis.getRandbetween(1;19)*50" office:value-type="float" office:value="200">
            <text:p>200</text:p>
          </table:table-cell>
          <table:table-cell table:formula="oooc:=com.sun.star.sheet.addin.Analysis.getRandbetween(1;10)/10" office:value-type="float" office:value="0.9">
            <text:p>0,9</text:p>
          </table:table-cell>
          <table:table-cell table:number-columns-repeated="246"/>
        </table:table-row>
        <table:table-row table:style-name="ro1">
          <table:table-cell table:formula="oooc:=[.I24]&amp; &quot; vermindert um &quot; &amp; [.J24]*100&amp; &quot;% ergibt &quot;" office:value-type="string" office:string-value="950 vermindert um 80% ergibt ">
            <text:p>950 vermindert um 80% ergibt </text:p>
          </table:table-cell>
          <table:table-cell table:style-name="ce108"/>
          <table:table-cell table:style-name="Default" table:number-columns-repeated="2"/>
          <table:table-cell table:style-name="ce50" table:formula="oooc:=IF(OR(ISBLANK([.H24]);ISFORMULA([.B24]));&quot;&quot;;IF(ISERROR(FIND(&quot;|&quot;&amp; SUBSTITUTE(SUBSTITUTE(SUBSTITUTE(SUBSTITUTE([.B24];&quot; &quot;;&quot;&quot;);&quot;ml&quot;;&quot;cm³&quot; );&quot;l&quot; ;&quot;dm³&quot; );&quot;:&quot;;&quot;/&quot;) &amp;&quot;|&quot;;&quot;|&quot; &amp; SUBSTITUTE([.H24];&quot; &quot;;&quot;&quot;) &amp;&quot;|&quot;));0;1))" office:value-type="float" office:value="0">
            <text:p>0</text:p>
          </table:table-cell>
          <table:table-cell table:style-name="ce45" table:formula="oooc:=IF([.E24]=&quot;&quot;;&quot;&quot;;IF([$Namen.$G$2]=[$Namen.$I$1];IF([.E24]&gt;0;&quot;&quot;;&quot;&quot;);&quot; &quot;))" office:value-type="string" office:string-value=" ">
            <text:p><text:s/></text:p>
          </table:table-cell>
          <table:table-cell table:style-name="Default"/>
          <table:table-cell table:formula="oooc:=[.I24]*(1-[.J24])" office:value-type="float" office:value="190">
            <text:p>190</text:p>
          </table:table-cell>
          <table:table-cell table:formula="oooc:=com.sun.star.sheet.addin.Analysis.getRandbetween(1;19)*50" office:value-type="float" office:value="950">
            <text:p>950</text:p>
          </table:table-cell>
          <table:table-cell table:formula="oooc:=com.sun.star.sheet.addin.Analysis.getRandbetween(1;10)/10" office:value-type="float" office:value="0.8">
            <text:p>0,8</text:p>
          </table:table-cell>
          <table:table-cell table:number-columns-repeated="246"/>
        </table:table-row>
        <table:table-row table:style-name="ro1">
          <table:table-cell table:formula="oooc:=[.I25]&amp; &quot; vermindert um &quot; &amp; [.J25]*100&amp; &quot;% ergibt &quot;" office:value-type="string" office:string-value="150 vermindert um 100% ergibt ">
            <text:p>150 vermindert um 100% ergibt </text:p>
          </table:table-cell>
          <table:table-cell table:style-name="ce108"/>
          <table:table-cell table:style-name="Default" table:number-columns-repeated="2"/>
          <table:table-cell table:style-name="ce50" table:formula="oooc:=IF(OR(ISBLANK([.H25]);ISFORMULA([.B25]));&quot;&quot;;IF(ISERROR(FIND(&quot;|&quot;&amp; SUBSTITUTE(SUBSTITUTE(SUBSTITUTE(SUBSTITUTE([.B25];&quot; &quot;;&quot;&quot;);&quot;ml&quot;;&quot;cm³&quot; );&quot;l&quot; ;&quot;dm³&quot; );&quot;:&quot;;&quot;/&quot;) &amp;&quot;|&quot;;&quot;|&quot; &amp; SUBSTITUTE([.H25];&quot; &quot;;&quot;&quot;) &amp;&quot;|&quot;));0;1))" office:value-type="float" office:value="0">
            <text:p>0</text:p>
          </table:table-cell>
          <table:table-cell table:style-name="ce45" table:formula="oooc:=IF([.E25]=&quot;&quot;;&quot;&quot;;IF([$Namen.$G$2]=[$Namen.$I$1];IF([.E25]&gt;0;&quot;&quot;;&quot;&quot;);&quot; &quot;))" office:value-type="string" office:string-value=" ">
            <text:p><text:s/></text:p>
          </table:table-cell>
          <table:table-cell table:style-name="Default"/>
          <table:table-cell table:formula="oooc:=[.I25]*(1-[.J25])" office:value-type="float" office:value="0">
            <text:p>0</text:p>
          </table:table-cell>
          <table:table-cell table:formula="oooc:=com.sun.star.sheet.addin.Analysis.getRandbetween(1;19)*50" office:value-type="float" office:value="150">
            <text:p>150</text:p>
          </table:table-cell>
          <table:table-cell table:formula="oooc:=com.sun.star.sheet.addin.Analysis.getRandbetween(1;10)/10" office:value-type="float" office:value="1">
            <text:p>1</text:p>
          </table:table-cell>
          <table:table-cell table:number-columns-repeated="246"/>
        </table:table-row>
        <table:table-row table:style-name="ro1">
          <table:table-cell table:formula="oooc:=[.I26]&amp; &quot; vermindert um &quot; &amp; [.J26]*100&amp; &quot;% ergibt &quot;" office:value-type="string" office:string-value="500 vermindert um 10% ergibt ">
            <text:p>500 vermindert um 10% ergibt </text:p>
          </table:table-cell>
          <table:table-cell table:style-name="ce108"/>
          <table:table-cell table:style-name="Default" table:number-columns-repeated="2"/>
          <table:table-cell table:style-name="ce50" table:formula="oooc:=IF(OR(ISBLANK([.H26]);ISFORMULA([.B26]));&quot;&quot;;IF(ISERROR(FIND(&quot;|&quot;&amp; SUBSTITUTE(SUBSTITUTE(SUBSTITUTE(SUBSTITUTE([.B26];&quot; &quot;;&quot;&quot;);&quot;ml&quot;;&quot;cm³&quot; );&quot;l&quot; ;&quot;dm³&quot; );&quot;:&quot;;&quot;/&quot;) &amp;&quot;|&quot;;&quot;|&quot; &amp; SUBSTITUTE([.H26];&quot; &quot;;&quot;&quot;) &amp;&quot;|&quot;));0;1))" office:value-type="float" office:value="0">
            <text:p>0</text:p>
          </table:table-cell>
          <table:table-cell table:style-name="ce45" table:formula="oooc:=IF([.E26]=&quot;&quot;;&quot;&quot;;IF([$Namen.$G$2]=[$Namen.$I$1];IF([.E26]&gt;0;&quot;&quot;;&quot;&quot;);&quot; &quot;))" office:value-type="string" office:string-value=" ">
            <text:p><text:s/></text:p>
          </table:table-cell>
          <table:table-cell table:style-name="Default"/>
          <table:table-cell table:formula="oooc:=[.I26]*(1-[.J26])" office:value-type="float" office:value="450">
            <text:p>450</text:p>
          </table:table-cell>
          <table:table-cell table:formula="oooc:=com.sun.star.sheet.addin.Analysis.getRandbetween(1;19)*50" office:value-type="float" office:value="500">
            <text:p>500</text:p>
          </table:table-cell>
          <table:table-cell table:formula="oooc:=com.sun.star.sheet.addin.Analysis.getRandbetween(1;10)/10" office:value-type="float" office:value="0.1">
            <text:p>0,1</text:p>
          </table:table-cell>
          <table:table-cell table:style-name="ce48" table:number-columns-repeated="16"/>
          <table:table-cell table:style-name="ce42" table:number-columns-repeated="230"/>
        </table:table-row>
        <table:table-row table:style-name="ro1">
          <table:table-cell table:formula="oooc:=[.I27]&amp; &quot; vermindert um &quot; &amp; [.J27]*100&amp; &quot;% ergibt &quot;" office:value-type="string" office:string-value="700 vermindert um 30% ergibt ">
            <text:p>700 vermindert um 30% ergibt </text:p>
          </table:table-cell>
          <table:table-cell table:style-name="ce108"/>
          <table:table-cell table:style-name="Default" table:number-columns-repeated="2"/>
          <table:table-cell table:style-name="ce50" table:formula="oooc:=IF(OR(ISBLANK([.H27]);ISFORMULA([.B27]));&quot;&quot;;IF(ISERROR(FIND(&quot;|&quot;&amp; SUBSTITUTE(SUBSTITUTE(SUBSTITUTE(SUBSTITUTE([.B27];&quot; &quot;;&quot;&quot;);&quot;ml&quot;;&quot;cm³&quot; );&quot;l&quot; ;&quot;dm³&quot; );&quot;:&quot;;&quot;/&quot;) &amp;&quot;|&quot;;&quot;|&quot; &amp; SUBSTITUTE([.H27];&quot; &quot;;&quot;&quot;) &amp;&quot;|&quot;));0;1))" office:value-type="float" office:value="0">
            <text:p>0</text:p>
          </table:table-cell>
          <table:table-cell table:style-name="ce45" table:formula="oooc:=IF([.E27]=&quot;&quot;;&quot;&quot;;IF([$Namen.$G$2]=[$Namen.$I$1];IF([.E27]&gt;0;&quot;&quot;;&quot;&quot;);&quot; &quot;))" office:value-type="string" office:string-value=" ">
            <text:p><text:s/></text:p>
          </table:table-cell>
          <table:table-cell table:style-name="Default"/>
          <table:table-cell table:formula="oooc:=[.I27]*(1-[.J27])" office:value-type="float" office:value="490">
            <text:p>490</text:p>
          </table:table-cell>
          <table:table-cell table:formula="oooc:=com.sun.star.sheet.addin.Analysis.getRandbetween(1;19)*50" office:value-type="float" office:value="700">
            <text:p>700</text:p>
          </table:table-cell>
          <table:table-cell table:formula="oooc:=com.sun.star.sheet.addin.Analysis.getRandbetween(1;10)/10" office:value-type="float" office:value="0.3">
            <text:p>0,3</text:p>
          </table:table-cell>
          <table:table-cell table:number-columns-repeated="246"/>
        </table:table-row>
        <table:table-row table:style-name="ro1">
          <table:table-cell table:formula="oooc:=[.I28]&amp; &quot; vermindert um &quot; &amp; [.J28]*100&amp; &quot;% ergibt &quot;" office:value-type="string" office:string-value="150 vermindert um 80% ergibt ">
            <text:p>150 vermindert um 80% ergibt </text:p>
          </table:table-cell>
          <table:table-cell table:style-name="ce108"/>
          <table:table-cell table:style-name="Default" table:number-columns-repeated="2"/>
          <table:table-cell table:style-name="ce50" table:formula="oooc:=IF(OR(ISBLANK([.H28]);ISFORMULA([.B28]));&quot;&quot;;IF(ISERROR(FIND(&quot;|&quot;&amp; SUBSTITUTE(SUBSTITUTE(SUBSTITUTE(SUBSTITUTE([.B28];&quot; &quot;;&quot;&quot;);&quot;ml&quot;;&quot;cm³&quot; );&quot;l&quot; ;&quot;dm³&quot; );&quot;:&quot;;&quot;/&quot;) &amp;&quot;|&quot;;&quot;|&quot; &amp; SUBSTITUTE([.H28];&quot; &quot;;&quot;&quot;) &amp;&quot;|&quot;));0;1))" office:value-type="float" office:value="0">
            <text:p>0</text:p>
          </table:table-cell>
          <table:table-cell table:style-name="ce45" table:formula="oooc:=IF([.E28]=&quot;&quot;;&quot;&quot;;IF([$Namen.$G$2]=[$Namen.$I$1];IF([.E28]&gt;0;&quot;&quot;;&quot;&quot;);&quot; &quot;))" office:value-type="string" office:string-value=" ">
            <text:p><text:s/></text:p>
          </table:table-cell>
          <table:table-cell table:style-name="Default"/>
          <table:table-cell table:formula="oooc:=[.I28]*(1-[.J28])" office:value-type="float" office:value="30">
            <text:p>30</text:p>
          </table:table-cell>
          <table:table-cell table:formula="oooc:=com.sun.star.sheet.addin.Analysis.getRandbetween(1;19)*50" office:value-type="float" office:value="150">
            <text:p>150</text:p>
          </table:table-cell>
          <table:table-cell table:formula="oooc:=com.sun.star.sheet.addin.Analysis.getRandbetween(1;10)/10" office:value-type="float" office:value="0.8">
            <text:p>0,8</text:p>
          </table:table-cell>
          <table:table-cell table:number-columns-repeated="246"/>
        </table:table-row>
        <table:table-row table:style-name="ro1">
          <table:table-cell table:formula="oooc:=[.I29]&amp; &quot; vermindert um &quot; &amp; [.J29]*100&amp; &quot;% ergibt &quot;" office:value-type="string" office:string-value="350 vermindert um 90% ergibt ">
            <text:p>350 vermindert um 90% ergibt </text:p>
          </table:table-cell>
          <table:table-cell table:style-name="ce108"/>
          <table:table-cell table:style-name="Default" table:number-columns-repeated="2"/>
          <table:table-cell table:style-name="ce50" table:formula="oooc:=IF(OR(ISBLANK([.H29]);ISFORMULA([.B29]));&quot;&quot;;IF(ISERROR(FIND(&quot;|&quot;&amp; SUBSTITUTE(SUBSTITUTE(SUBSTITUTE(SUBSTITUTE([.B29];&quot; &quot;;&quot;&quot;);&quot;ml&quot;;&quot;cm³&quot; );&quot;l&quot; ;&quot;dm³&quot; );&quot;:&quot;;&quot;/&quot;) &amp;&quot;|&quot;;&quot;|&quot; &amp; SUBSTITUTE([.H29];&quot; &quot;;&quot;&quot;) &amp;&quot;|&quot;));0;1))" office:value-type="float" office:value="0">
            <text:p>0</text:p>
          </table:table-cell>
          <table:table-cell table:style-name="ce45" table:formula="oooc:=IF([.E29]=&quot;&quot;;&quot;&quot;;IF([$Namen.$G$2]=[$Namen.$I$1];IF([.E29]&gt;0;&quot;&quot;;&quot;&quot;);&quot; &quot;))" office:value-type="string" office:string-value=" ">
            <text:p><text:s/></text:p>
          </table:table-cell>
          <table:table-cell table:style-name="ce60"/>
          <table:table-cell table:formula="oooc:=[.I29]*(1-[.J29])" office:value-type="float" office:value="35">
            <text:p>35</text:p>
          </table:table-cell>
          <table:table-cell table:formula="oooc:=com.sun.star.sheet.addin.Analysis.getRandbetween(1;19)*50" office:value-type="float" office:value="350">
            <text:p>350</text:p>
          </table:table-cell>
          <table:table-cell table:formula="oooc:=com.sun.star.sheet.addin.Analysis.getRandbetween(1;10)/10" office:value-type="float" office:value="0.9">
            <text:p>0,9</text:p>
          </table:table-cell>
          <table:table-cell table:number-columns-repeated="246"/>
        </table:table-row>
        <table:table-row table:style-name="ro1">
          <table:table-cell table:formula="oooc:=IF(ISBLANK([.H30]);&quot;&quot;;SUBSTITUTE(SUBSTITUTE(SUBSTITUTE(SUBSTITUTE(FORMULA([.H30]);&quot;=&quot;; &quot;&quot;); &quot;$B$23&quot;; &quot;x&quot;);&quot;*&quot;; &quot;·&quot;);&quot;/&quot;;&quot;:&quot;) &amp; &quot; = &quot;)">
            <text:p/>
          </table:table-cell>
          <table:table-cell table:style-name="ce108"/>
          <table:table-cell table:style-name="Default" table:number-columns-repeated="2"/>
          <table:table-cell table:style-name="ce50" table:formula="oooc:=IF(OR(ISBLANK([.H30]);ISFORMULA([.B30]));&quot;&quot;;IF(ISERROR(FIND(&quot;|&quot;&amp; SUBSTITUTE(SUBSTITUTE(SUBSTITUTE(SUBSTITUTE([.B30];&quot; &quot;;&quot;&quot;);&quot;ml&quot;;&quot;cm³&quot; );&quot;l&quot; ;&quot;dm³&quot; );&quot;:&quot;;&quot;/&quot;) &amp;&quot;|&quot;;&quot;|&quot; &amp; SUBSTITUTE([.H30];&quot; &quot;;&quot;&quot;) &amp;&quot;|&quot;));0;1))">
            <text:p/>
          </table:table-cell>
          <table:table-cell table:style-name="ce45" table:formula="oooc:=IF([.E30]=&quot;&quot;;&quot;&quot;;IF([$Namen.$G$2]=[$Namen.$I$1];IF([.E30]&gt;0;&quot;&quot;;&quot;&quot;);&quot; &quot;))">
            <text:p/>
          </table:table-cell>
          <table:table-cell table:style-name="ce60"/>
          <table:table-cell/>
          <table:table-cell table:number-columns-repeated="248"/>
        </table:table-row>
        <table:table-row table:style-name="ro1">
          <table:table-cell table:style-name="Default"/>
          <table:table-cell table:style-name="ce108"/>
          <table:table-cell table:style-name="Default" table:number-columns-repeated="2"/>
          <table:table-cell table:style-name="ce50" table:formula="oooc:=IF(OR(ISBLANK([.H31]);ISFORMULA([.B31]));&quot;&quot;;IF(ISERROR(FIND(&quot;|&quot;&amp; SUBSTITUTE(SUBSTITUTE(SUBSTITUTE(SUBSTITUTE([.B31];&quot; &quot;;&quot;&quot;);&quot;ml&quot;;&quot;cm³&quot; );&quot;l&quot; ;&quot;dm³&quot; );&quot;:&quot;;&quot;/&quot;) &amp;&quot;|&quot;;&quot;|&quot; &amp; SUBSTITUTE([.H31];&quot; &quot;;&quot;&quot;) &amp;&quot;|&quot;));0;1))">
            <text:p/>
          </table:table-cell>
          <table:table-cell table:style-name="ce45" table:formula="oooc:=IF([.E31]=&quot;&quot;;&quot;&quot;;IF([$Namen.$G$2]=[$Namen.$I$1];IF([.E31]&gt;0;&quot;&quot;;&quot;&quot;);&quot; &quot;))">
            <text:p/>
          </table:table-cell>
          <table:table-cell table:style-name="ce60"/>
          <table:table-cell/>
          <table:table-cell table:number-columns-repeated="248"/>
        </table:table-row>
        <table:table-row table:style-name="ro2">
          <table:table-cell table:style-name="ce104" office:value-type="string">
            <text:p>Wie groß war der ursprüngliche Wert?</text:p>
          </table:table-cell>
          <table:table-cell table:style-name="ce108" office:value-type="string">
            <text:p>Alter Wert</text:p>
          </table:table-cell>
          <table:table-cell table:style-name="Default" table:number-columns-repeated="2"/>
          <table:table-cell table:style-name="ce50" table:formula="oooc:=IF(OR(ISBLANK([.H32]);ISFORMULA([.B32]));&quot;&quot;;IF(ISERROR(FIND(&quot;|&quot;&amp; SUBSTITUTE(SUBSTITUTE(SUBSTITUTE(SUBSTITUTE([.B32];&quot; &quot;;&quot;&quot;);&quot;ml&quot;;&quot;cm³&quot; );&quot;l&quot; ;&quot;dm³&quot; );&quot;:&quot;;&quot;/&quot;) &amp;&quot;|&quot;;&quot;|&quot; &amp; SUBSTITUTE([.H32];&quot; &quot;;&quot;&quot;) &amp;&quot;|&quot;));0;1))">
            <text:p/>
          </table:table-cell>
          <table:table-cell table:style-name="ce45" table:formula="oooc:=IF([.E32]=&quot;&quot;;&quot;&quot;;IF([$Namen.$G$2]=[$Namen.$I$1];IF([.E32]&gt;0;&quot;&quot;;&quot;&quot;);&quot; &quot;))">
            <text:p/>
          </table:table-cell>
          <table:table-cell table:style-name="ce60"/>
          <table:table-cell/>
          <table:table-cell table:number-columns-repeated="248"/>
        </table:table-row>
        <table:table-row table:style-name="ro1">
          <table:table-cell table:formula="oooc:=&quot;Nach Erhöhung um &quot;&amp;[.J33]*100&amp;&quot;% ergibt sich &quot;&amp;[.I33]&amp;&quot;.&quot;" office:value-type="string" office:string-value="Nach Erhöhung um 10% ergibt sich 110.">
            <text:p>Nach Erhöhung um 10% ergibt sich 110.</text:p>
          </table:table-cell>
          <table:table-cell table:style-name="ce108"/>
          <table:table-cell table:style-name="Default" table:number-columns-repeated="2"/>
          <table:table-cell table:style-name="ce50" table:formula="oooc:=IF(OR(ISBLANK([.H33]);ISFORMULA([.B33]));&quot;&quot;;IF(ISERROR(FIND(&quot;|&quot;&amp; SUBSTITUTE(SUBSTITUTE(SUBSTITUTE(SUBSTITUTE([.B33];&quot; &quot;;&quot;&quot;);&quot;ml&quot;;&quot;cm³&quot; );&quot;l&quot; ;&quot;dm³&quot; );&quot;:&quot;;&quot;/&quot;) &amp;&quot;|&quot;;&quot;|&quot; &amp; SUBSTITUTE([.H33];&quot; &quot;;&quot;&quot;) &amp;&quot;|&quot;));0;1))" office:value-type="float" office:value="0">
            <text:p>0</text:p>
          </table:table-cell>
          <table:table-cell table:style-name="ce45" table:formula="oooc:=IF([.E33]=&quot;&quot;;&quot;&quot;;IF([$Namen.$G$2]=[$Namen.$I$1];IF([.E33]&gt;0;&quot;&quot;;&quot;&quot;);&quot; &quot;))" office:value-type="string" office:string-value=" ">
            <text:p><text:s/></text:p>
          </table:table-cell>
          <table:table-cell/>
          <table:table-cell table:formula="oooc:=[.I33]/(1+[.J33])" office:value-type="float" office:value="100">
            <text:p>100</text:p>
          </table:table-cell>
          <table:table-cell table:formula="oooc:=com.sun.star.sheet.addin.Analysis.getRandbetween(1;19)*50*(1+[.J33])" office:value-type="float" office:value="110">
            <text:p>110</text:p>
          </table:table-cell>
          <table:table-cell table:formula="oooc:=com.sun.star.sheet.addin.Analysis.getRandbetween(1;3)/10" office:value-type="float" office:value="0.1">
            <text:p>0,1</text:p>
          </table:table-cell>
          <table:table-cell table:number-columns-repeated="246"/>
        </table:table-row>
        <table:table-row table:style-name="ro1">
          <table:table-cell table:formula="oooc:=&quot;Nach Erhöhung um &quot;&amp;[.J34]*100&amp;&quot;% ergibt sich &quot;&amp;[.I34]&amp;&quot;.&quot;" office:value-type="string" office:string-value="Nach Erhöhung um 20% ergibt sich 840.">
            <text:p>Nach Erhöhung um 20% ergibt sich 840.</text:p>
          </table:table-cell>
          <table:table-cell table:style-name="ce108"/>
          <table:table-cell table:style-name="Default" table:number-columns-repeated="2"/>
          <table:table-cell table:style-name="ce50" table:formula="oooc:=IF(OR(ISBLANK([.H34]);ISFORMULA([.B34]));&quot;&quot;;IF(ISERROR(FIND(&quot;|&quot;&amp; SUBSTITUTE(SUBSTITUTE(SUBSTITUTE(SUBSTITUTE([.B34];&quot; &quot;;&quot;&quot;);&quot;ml&quot;;&quot;cm³&quot; );&quot;l&quot; ;&quot;dm³&quot; );&quot;:&quot;;&quot;/&quot;) &amp;&quot;|&quot;;&quot;|&quot; &amp; SUBSTITUTE([.H34];&quot; &quot;;&quot;&quot;) &amp;&quot;|&quot;));0;1))" office:value-type="float" office:value="0">
            <text:p>0</text:p>
          </table:table-cell>
          <table:table-cell table:style-name="ce45" table:formula="oooc:=IF([.E34]=&quot;&quot;;&quot;&quot;;IF([$Namen.$G$2]=[$Namen.$I$1];IF([.E34]&gt;0;&quot;&quot;;&quot;&quot;);&quot; &quot;))" office:value-type="string" office:string-value=" ">
            <text:p><text:s/></text:p>
          </table:table-cell>
          <table:table-cell/>
          <table:table-cell table:formula="oooc:=[.I34]/(1+[.J34])" office:value-type="float" office:value="700">
            <text:p>700</text:p>
          </table:table-cell>
          <table:table-cell table:formula="oooc:=com.sun.star.sheet.addin.Analysis.getRandbetween(1;19)*50*(1+[.J34])" office:value-type="float" office:value="840">
            <text:p>840</text:p>
          </table:table-cell>
          <table:table-cell table:formula="oooc:=com.sun.star.sheet.addin.Analysis.getRandbetween(1;3)/10" office:value-type="float" office:value="0.2">
            <text:p>0,2</text:p>
          </table:table-cell>
          <table:table-cell table:number-columns-repeated="246"/>
        </table:table-row>
        <table:table-row table:style-name="ro1">
          <table:table-cell table:formula="oooc:=&quot;Nach Erhöhung um &quot;&amp;[.J35]*100&amp;&quot;% ergibt sich &quot;&amp;[.I35]&amp;&quot;.&quot;" office:value-type="string" office:string-value="Nach Erhöhung um 20% ergibt sich 660.">
            <text:p>Nach Erhöhung um 20% ergibt sich 660.</text:p>
          </table:table-cell>
          <table:table-cell table:style-name="ce108"/>
          <table:table-cell table:style-name="Default" table:number-columns-repeated="2"/>
          <table:table-cell table:style-name="ce50" table:formula="oooc:=IF(OR(ISBLANK([.H35]);ISFORMULA([.B35]));&quot;&quot;;IF(ISERROR(FIND(&quot;|&quot;&amp; SUBSTITUTE(SUBSTITUTE(SUBSTITUTE(SUBSTITUTE([.B35];&quot; &quot;;&quot;&quot;);&quot;ml&quot;;&quot;cm³&quot; );&quot;l&quot; ;&quot;dm³&quot; );&quot;:&quot;;&quot;/&quot;) &amp;&quot;|&quot;;&quot;|&quot; &amp; SUBSTITUTE([.H35];&quot; &quot;;&quot;&quot;) &amp;&quot;|&quot;));0;1))" office:value-type="float" office:value="0">
            <text:p>0</text:p>
          </table:table-cell>
          <table:table-cell table:style-name="ce45" table:formula="oooc:=IF([.E35]=&quot;&quot;;&quot;&quot;;IF([$Namen.$G$2]=[$Namen.$I$1];IF([.E35]&gt;0;&quot;&quot;;&quot;&quot;);&quot; &quot;))" office:value-type="string" office:string-value=" ">
            <text:p><text:s/></text:p>
          </table:table-cell>
          <table:table-cell/>
          <table:table-cell table:formula="oooc:=[.I35]/(1+[.J35])" office:value-type="float" office:value="550">
            <text:p>550</text:p>
          </table:table-cell>
          <table:table-cell table:formula="oooc:=com.sun.star.sheet.addin.Analysis.getRandbetween(1;19)*50*(1+[.J35])" office:value-type="float" office:value="660">
            <text:p>660</text:p>
          </table:table-cell>
          <table:table-cell table:formula="oooc:=com.sun.star.sheet.addin.Analysis.getRandbetween(1;3)/10" office:value-type="float" office:value="0.2">
            <text:p>0,2</text:p>
          </table:table-cell>
          <table:table-cell table:number-columns-repeated="246"/>
        </table:table-row>
        <table:table-row table:style-name="ro1">
          <table:table-cell table:formula="oooc:=&quot;Nach Erhöhung um &quot;&amp;[.J36]*100&amp;&quot;% ergibt sich &quot;&amp;[.I36]&amp;&quot;.&quot;" office:value-type="string" office:string-value="Nach Erhöhung um 30% ergibt sich 845.">
            <text:p>Nach Erhöhung um 30% ergibt sich 845.</text:p>
          </table:table-cell>
          <table:table-cell table:style-name="ce108"/>
          <table:table-cell table:style-name="Default" table:number-columns-repeated="2"/>
          <table:table-cell table:style-name="ce50" table:formula="oooc:=IF(OR(ISBLANK([.H36]);ISFORMULA([.B36]));&quot;&quot;;IF(ISERROR(FIND(&quot;|&quot;&amp; SUBSTITUTE(SUBSTITUTE(SUBSTITUTE(SUBSTITUTE([.B36];&quot; &quot;;&quot;&quot;);&quot;ml&quot;;&quot;cm³&quot; );&quot;l&quot; ;&quot;dm³&quot; );&quot;:&quot;;&quot;/&quot;) &amp;&quot;|&quot;;&quot;|&quot; &amp; SUBSTITUTE([.H36];&quot; &quot;;&quot;&quot;) &amp;&quot;|&quot;));0;1))" office:value-type="float" office:value="0">
            <text:p>0</text:p>
          </table:table-cell>
          <table:table-cell table:style-name="ce45" table:formula="oooc:=IF([.E36]=&quot;&quot;;&quot;&quot;;IF([$Namen.$G$2]=[$Namen.$I$1];IF([.E36]&gt;0;&quot;&quot;;&quot;&quot;);&quot; &quot;))" office:value-type="string" office:string-value=" ">
            <text:p><text:s/></text:p>
          </table:table-cell>
          <table:table-cell/>
          <table:table-cell table:formula="oooc:=[.I36]/(1+[.J36])" office:value-type="float" office:value="650">
            <text:p>650</text:p>
          </table:table-cell>
          <table:table-cell table:formula="oooc:=com.sun.star.sheet.addin.Analysis.getRandbetween(1;19)*50*(1+[.J36])" office:value-type="float" office:value="845">
            <text:p>845</text:p>
          </table:table-cell>
          <table:table-cell table:formula="oooc:=com.sun.star.sheet.addin.Analysis.getRandbetween(1;3)/10" office:value-type="float" office:value="0.3">
            <text:p>0,3</text:p>
          </table:table-cell>
          <table:table-cell table:number-columns-repeated="246"/>
        </table:table-row>
        <table:table-row table:style-name="ro1">
          <table:table-cell table:formula="oooc:=&quot;Nach Erhöhung um &quot;&amp;[.J37]*100&amp;&quot;% ergibt sich &quot;&amp;[.I37]&amp;&quot;.&quot;" office:value-type="string" office:string-value="Nach Erhöhung um 30% ergibt sich 1170.">
            <text:p>Nach Erhöhung um 30% ergibt sich 1170.</text:p>
          </table:table-cell>
          <table:table-cell table:style-name="ce108"/>
          <table:table-cell table:style-name="Default" table:number-columns-repeated="2"/>
          <table:table-cell table:style-name="ce50" table:formula="oooc:=IF(OR(ISBLANK([.H37]);ISFORMULA([.B37]));&quot;&quot;;IF(ISERROR(FIND(&quot;|&quot;&amp; SUBSTITUTE(SUBSTITUTE(SUBSTITUTE(SUBSTITUTE([.B37];&quot; &quot;;&quot;&quot;);&quot;ml&quot;;&quot;cm³&quot; );&quot;l&quot; ;&quot;dm³&quot; );&quot;:&quot;;&quot;/&quot;) &amp;&quot;|&quot;;&quot;|&quot; &amp; SUBSTITUTE([.H37];&quot; &quot;;&quot;&quot;) &amp;&quot;|&quot;));0;1))" office:value-type="float" office:value="0">
            <text:p>0</text:p>
          </table:table-cell>
          <table:table-cell table:style-name="ce45" table:formula="oooc:=IF([.E37]=&quot;&quot;;&quot;&quot;;IF([$Namen.$G$2]=[$Namen.$I$1];IF([.E37]&gt;0;&quot;&quot;;&quot;&quot;);&quot; &quot;))" office:value-type="string" office:string-value=" ">
            <text:p><text:s/></text:p>
          </table:table-cell>
          <table:table-cell/>
          <table:table-cell table:formula="oooc:=[.I37]/(1+[.J37])" office:value-type="float" office:value="900">
            <text:p>900</text:p>
          </table:table-cell>
          <table:table-cell table:formula="oooc:=com.sun.star.sheet.addin.Analysis.getRandbetween(1;19)*50*(1+[.J37])" office:value-type="float" office:value="1170">
            <text:p>1170</text:p>
          </table:table-cell>
          <table:table-cell table:formula="oooc:=com.sun.star.sheet.addin.Analysis.getRandbetween(1;3)/10" office:value-type="float" office:value="0.3">
            <text:p>0,3</text:p>
          </table:table-cell>
          <table:table-cell table:number-columns-repeated="246"/>
        </table:table-row>
        <table:table-row table:style-name="ro1">
          <table:table-cell table:formula="oooc:=&quot;Nach Erhöhung um &quot;&amp;[.J38]*100&amp;&quot;% ergibt sich &quot;&amp;[.I38]&amp;&quot;.&quot;" office:value-type="string" office:string-value="Nach Erhöhung um 10% ergibt sich 825.">
            <text:p>Nach Erhöhung um 10% ergibt sich 825.</text:p>
          </table:table-cell>
          <table:table-cell table:style-name="ce108"/>
          <table:table-cell table:style-name="Default" table:number-columns-repeated="2"/>
          <table:table-cell table:style-name="ce50" table:formula="oooc:=IF(OR(ISBLANK([.H38]);ISFORMULA([.B38]));&quot;&quot;;IF(ISERROR(FIND(&quot;|&quot;&amp; SUBSTITUTE(SUBSTITUTE(SUBSTITUTE(SUBSTITUTE([.B38];&quot; &quot;;&quot;&quot;);&quot;ml&quot;;&quot;cm³&quot; );&quot;l&quot; ;&quot;dm³&quot; );&quot;:&quot;;&quot;/&quot;) &amp;&quot;|&quot;;&quot;|&quot; &amp; SUBSTITUTE([.H38];&quot; &quot;;&quot;&quot;) &amp;&quot;|&quot;));0;1))" office:value-type="float" office:value="0">
            <text:p>0</text:p>
          </table:table-cell>
          <table:table-cell table:style-name="ce45" table:formula="oooc:=IF([.E38]=&quot;&quot;;&quot;&quot;;IF([$Namen.$G$2]=[$Namen.$I$1];IF([.E38]&gt;0;&quot;&quot;;&quot;&quot;);&quot; &quot;))" office:value-type="string" office:string-value=" ">
            <text:p><text:s/></text:p>
          </table:table-cell>
          <table:table-cell/>
          <table:table-cell table:formula="oooc:=[.I38]/(1+[.J38])" office:value-type="float" office:value="750">
            <text:p>750</text:p>
          </table:table-cell>
          <table:table-cell table:formula="oooc:=com.sun.star.sheet.addin.Analysis.getRandbetween(1;19)*50*(1+[.J38])" office:value-type="float" office:value="825">
            <text:p>825</text:p>
          </table:table-cell>
          <table:table-cell table:formula="oooc:=com.sun.star.sheet.addin.Analysis.getRandbetween(1;3)/10" office:value-type="float" office:value="0.1">
            <text:p>0,1</text:p>
          </table:table-cell>
          <table:table-cell table:number-columns-repeated="246"/>
        </table:table-row>
        <table:table-row table:style-name="ro1">
          <table:table-cell table:formula="oooc:=&quot;Nach Erhöhung um &quot;&amp;[.J39]*100&amp;&quot;% ergibt sich &quot;&amp;[.I39]&amp;&quot;.&quot;" office:value-type="string" office:string-value="Nach Erhöhung um 10% ergibt sich 330.">
            <text:p>Nach Erhöhung um 10% ergibt sich 330.</text:p>
          </table:table-cell>
          <table:table-cell table:style-name="ce108"/>
          <table:table-cell table:style-name="Default" table:number-columns-repeated="2"/>
          <table:table-cell table:style-name="ce50" table:formula="oooc:=IF(OR(ISBLANK([.H39]);ISFORMULA([.B39]));&quot;&quot;;IF(ISERROR(FIND(&quot;|&quot;&amp; SUBSTITUTE(SUBSTITUTE(SUBSTITUTE(SUBSTITUTE([.B39];&quot; &quot;;&quot;&quot;);&quot;ml&quot;;&quot;cm³&quot; );&quot;l&quot; ;&quot;dm³&quot; );&quot;:&quot;;&quot;/&quot;) &amp;&quot;|&quot;;&quot;|&quot; &amp; SUBSTITUTE([.H39];&quot; &quot;;&quot;&quot;) &amp;&quot;|&quot;));0;1))" office:value-type="float" office:value="0">
            <text:p>0</text:p>
          </table:table-cell>
          <table:table-cell table:style-name="ce45" table:formula="oooc:=IF([.E39]=&quot;&quot;;&quot;&quot;;IF([$Namen.$G$2]=[$Namen.$I$1];IF([.E39]&gt;0;&quot;&quot;;&quot;&quot;);&quot; &quot;))" office:value-type="string" office:string-value=" ">
            <text:p><text:s/></text:p>
          </table:table-cell>
          <table:table-cell/>
          <table:table-cell table:formula="oooc:=[.I39]/(1+[.J39])" office:value-type="float" office:value="300">
            <text:p>300</text:p>
          </table:table-cell>
          <table:table-cell table:formula="oooc:=com.sun.star.sheet.addin.Analysis.getRandbetween(1;19)*50*(1+[.J39])" office:value-type="float" office:value="330">
            <text:p>330</text:p>
          </table:table-cell>
          <table:table-cell table:formula="oooc:=com.sun.star.sheet.addin.Analysis.getRandbetween(1;3)/10" office:value-type="float" office:value="0.1">
            <text:p>0,1</text:p>
          </table:table-cell>
          <table:table-cell table:number-columns-repeated="246"/>
        </table:table-row>
        <table:table-row table:style-name="ro1">
          <table:table-cell table:formula="oooc:=&quot;Nach Erhöhung um &quot;&amp;[.J40]*100&amp;&quot;% ergibt sich &quot;&amp;[.I40]&amp;&quot;.&quot;" office:value-type="string" office:string-value="Nach Erhöhung um 10% ergibt sich 55.">
            <text:p>Nach Erhöhung um 10% ergibt sich 55.</text:p>
          </table:table-cell>
          <table:table-cell table:style-name="ce108"/>
          <table:table-cell table:style-name="Default" table:number-columns-repeated="2"/>
          <table:table-cell table:style-name="ce50" table:formula="oooc:=IF(OR(ISBLANK([.H40]);ISFORMULA([.B40]));&quot;&quot;;IF(ISERROR(FIND(&quot;|&quot;&amp; SUBSTITUTE(SUBSTITUTE(SUBSTITUTE(SUBSTITUTE([.B40];&quot; &quot;;&quot;&quot;);&quot;ml&quot;;&quot;cm³&quot; );&quot;l&quot; ;&quot;dm³&quot; );&quot;:&quot;;&quot;/&quot;) &amp;&quot;|&quot;;&quot;|&quot; &amp; SUBSTITUTE([.H40];&quot; &quot;;&quot;&quot;) &amp;&quot;|&quot;));0;1))" office:value-type="float" office:value="0">
            <text:p>0</text:p>
          </table:table-cell>
          <table:table-cell table:style-name="ce45" table:formula="oooc:=IF([.E40]=&quot;&quot;;&quot;&quot;;IF([$Namen.$G$2]=[$Namen.$I$1];IF([.E40]&gt;0;&quot;&quot;;&quot;&quot;);&quot; &quot;))" office:value-type="string" office:string-value=" ">
            <text:p><text:s/></text:p>
          </table:table-cell>
          <table:table-cell/>
          <table:table-cell table:formula="oooc:=[.I40]/(1+[.J40])" office:value-type="float" office:value="50">
            <text:p>50</text:p>
          </table:table-cell>
          <table:table-cell table:formula="oooc:=com.sun.star.sheet.addin.Analysis.getRandbetween(1;19)*50*(1+[.J40])" office:value-type="float" office:value="55">
            <text:p>55</text:p>
          </table:table-cell>
          <table:table-cell table:formula="oooc:=com.sun.star.sheet.addin.Analysis.getRandbetween(1;3)/10" office:value-type="float" office:value="0.1">
            <text:p>0,1</text:p>
          </table:table-cell>
          <table:table-cell table:number-columns-repeated="246"/>
        </table:table-row>
        <table:table-row table:style-name="ro1">
          <table:table-cell table:formula="oooc:=&quot;Nach Erhöhung um &quot;&amp;[.J41]*100&amp;&quot;% ergibt sich &quot;&amp;[.I41]&amp;&quot;.&quot;" office:value-type="string" office:string-value="Nach Erhöhung um 10% ergibt sich 495.">
            <text:p>Nach Erhöhung um 10% ergibt sich 495.</text:p>
          </table:table-cell>
          <table:table-cell table:style-name="ce108"/>
          <table:table-cell table:style-name="Default" table:number-columns-repeated="2"/>
          <table:table-cell table:style-name="ce50" table:formula="oooc:=IF(OR(ISBLANK([.H41]);ISFORMULA([.B41]));&quot;&quot;;IF(ISERROR(FIND(&quot;|&quot;&amp; SUBSTITUTE(SUBSTITUTE(SUBSTITUTE(SUBSTITUTE([.B41];&quot; &quot;;&quot;&quot;);&quot;ml&quot;;&quot;cm³&quot; );&quot;l&quot; ;&quot;dm³&quot; );&quot;:&quot;;&quot;/&quot;) &amp;&quot;|&quot;;&quot;|&quot; &amp; SUBSTITUTE([.H41];&quot; &quot;;&quot;&quot;) &amp;&quot;|&quot;));0;1))" office:value-type="float" office:value="0">
            <text:p>0</text:p>
          </table:table-cell>
          <table:table-cell table:style-name="ce45" table:formula="oooc:=IF([.E41]=&quot;&quot;;&quot;&quot;;IF([$Namen.$G$2]=[$Namen.$I$1];IF([.E41]&gt;0;&quot;&quot;;&quot;&quot;);&quot; &quot;))" office:value-type="string" office:string-value=" ">
            <text:p><text:s/></text:p>
          </table:table-cell>
          <table:table-cell/>
          <table:table-cell table:formula="oooc:=[.I41]/(1+[.J41])" office:value-type="float" office:value="450">
            <text:p>450</text:p>
          </table:table-cell>
          <table:table-cell table:formula="oooc:=com.sun.star.sheet.addin.Analysis.getRandbetween(1;19)*50*(1+[.J41])" office:value-type="float" office:value="495">
            <text:p>495</text:p>
          </table:table-cell>
          <table:table-cell table:formula="oooc:=com.sun.star.sheet.addin.Analysis.getRandbetween(1;3)/10" office:value-type="float" office:value="0.1">
            <text:p>0,1</text:p>
          </table:table-cell>
          <table:table-cell table:number-columns-repeated="246"/>
        </table:table-row>
        <table:table-row table:style-name="ro1">
          <table:table-cell table:formula="oooc:=&quot;Nach Erhöhung um &quot;&amp;[.J42]*100&amp;&quot;% ergibt sich &quot;&amp;[.I42]&amp;&quot;.&quot;" office:value-type="string" office:string-value="Nach Erhöhung um 10% ergibt sich 770.">
            <text:p>Nach Erhöhung um 10% ergibt sich 770.</text:p>
          </table:table-cell>
          <table:table-cell table:style-name="ce108"/>
          <table:table-cell table:style-name="Default" table:number-columns-repeated="2"/>
          <table:table-cell table:style-name="ce50" table:formula="oooc:=IF(OR(ISBLANK([.H42]);ISFORMULA([.B42]));&quot;&quot;;IF(ISERROR(FIND(&quot;|&quot;&amp; SUBSTITUTE(SUBSTITUTE(SUBSTITUTE(SUBSTITUTE([.B42];&quot; &quot;;&quot;&quot;);&quot;ml&quot;;&quot;cm³&quot; );&quot;l&quot; ;&quot;dm³&quot; );&quot;:&quot;;&quot;/&quot;) &amp;&quot;|&quot;;&quot;|&quot; &amp; SUBSTITUTE([.H42];&quot; &quot;;&quot;&quot;) &amp;&quot;|&quot;));0;1))" office:value-type="float" office:value="0">
            <text:p>0</text:p>
          </table:table-cell>
          <table:table-cell table:style-name="ce45" table:formula="oooc:=IF([.E42]=&quot;&quot;;&quot;&quot;;IF([$Namen.$G$2]=[$Namen.$I$1];IF([.E42]&gt;0;&quot;&quot;;&quot;&quot;);&quot; &quot;))" office:value-type="string" office:string-value=" ">
            <text:p><text:s/></text:p>
          </table:table-cell>
          <table:table-cell/>
          <table:table-cell table:formula="oooc:=[.I42]/(1+[.J42])" office:value-type="float" office:value="700">
            <text:p>700</text:p>
          </table:table-cell>
          <table:table-cell table:formula="oooc:=com.sun.star.sheet.addin.Analysis.getRandbetween(1;19)*50*(1+[.J42])" office:value-type="float" office:value="770">
            <text:p>770</text:p>
          </table:table-cell>
          <table:table-cell table:formula="oooc:=com.sun.star.sheet.addin.Analysis.getRandbetween(1;3)/10" office:value-type="float" office:value="0.1">
            <text:p>0,1</text:p>
          </table:table-cell>
          <table:table-cell table:number-columns-repeated="246"/>
        </table:table-row>
        <table:table-row table:style-name="ro1">
          <table:table-cell table:formula="oooc:=&quot;Nach Erhöhung um &quot;&amp;[.J43]*100&amp;&quot;% ergibt sich &quot;&amp;[.I43]&amp;&quot;.&quot;" office:value-type="string" office:string-value="Nach Erhöhung um 20% ergibt sich 720.">
            <text:p>Nach Erhöhung um 20% ergibt sich 720.</text:p>
          </table:table-cell>
          <table:table-cell table:style-name="ce108"/>
          <table:table-cell table:style-name="Default" table:number-columns-repeated="2"/>
          <table:table-cell table:style-name="ce50" table:formula="oooc:=IF(OR(ISBLANK([.H43]);ISFORMULA([.B43]));&quot;&quot;;IF(ISERROR(FIND(&quot;|&quot;&amp; SUBSTITUTE(SUBSTITUTE(SUBSTITUTE(SUBSTITUTE([.B43];&quot; &quot;;&quot;&quot;);&quot;ml&quot;;&quot;cm³&quot; );&quot;l&quot; ;&quot;dm³&quot; );&quot;:&quot;;&quot;/&quot;) &amp;&quot;|&quot;;&quot;|&quot; &amp; SUBSTITUTE([.H43];&quot; &quot;;&quot;&quot;) &amp;&quot;|&quot;));0;1))" office:value-type="float" office:value="0">
            <text:p>0</text:p>
          </table:table-cell>
          <table:table-cell table:style-name="ce45" table:formula="oooc:=IF([.E43]=&quot;&quot;;&quot;&quot;;IF([$Namen.$G$2]=[$Namen.$I$1];IF([.E43]&gt;0;&quot;&quot;;&quot;&quot;);&quot; &quot;))" office:value-type="string" office:string-value=" ">
            <text:p><text:s/></text:p>
          </table:table-cell>
          <table:table-cell/>
          <table:table-cell table:formula="oooc:=[.I43]/(1+[.J43])" office:value-type="float" office:value="600">
            <text:p>600</text:p>
          </table:table-cell>
          <table:table-cell table:formula="oooc:=com.sun.star.sheet.addin.Analysis.getRandbetween(1;19)*50*(1+[.J43])" office:value-type="float" office:value="720">
            <text:p>720</text:p>
          </table:table-cell>
          <table:table-cell table:formula="oooc:=com.sun.star.sheet.addin.Analysis.getRandbetween(1;3)/10" office:value-type="float" office:value="0.2">
            <text:p>0,2</text:p>
          </table:table-cell>
          <table:table-cell table:number-columns-repeated="246"/>
        </table:table-row>
        <table:table-row table:style-name="ro1">
          <table:table-cell table:formula="oooc:=&quot;Nach Erhöhung um &quot;&amp;[.J44]*100&amp;&quot;% ergibt sich &quot;&amp;[.I44]&amp;&quot;.&quot;" office:value-type="string" office:string-value="Nach Erhöhung um 20% ergibt sich 240.">
            <text:p>Nach Erhöhung um 20% ergibt sich 240.</text:p>
          </table:table-cell>
          <table:table-cell table:style-name="ce108"/>
          <table:table-cell table:style-name="Default" table:number-columns-repeated="2"/>
          <table:table-cell table:style-name="ce50" table:formula="oooc:=IF(OR(ISBLANK([.H44]);ISFORMULA([.B44]));&quot;&quot;;IF(ISERROR(FIND(&quot;|&quot;&amp; SUBSTITUTE(SUBSTITUTE(SUBSTITUTE(SUBSTITUTE([.B44];&quot; &quot;;&quot;&quot;);&quot;ml&quot;;&quot;cm³&quot; );&quot;l&quot; ;&quot;dm³&quot; );&quot;:&quot;;&quot;/&quot;) &amp;&quot;|&quot;;&quot;|&quot; &amp; SUBSTITUTE([.H44];&quot; &quot;;&quot;&quot;) &amp;&quot;|&quot;));0;1))" office:value-type="float" office:value="0">
            <text:p>0</text:p>
          </table:table-cell>
          <table:table-cell table:style-name="ce45" table:formula="oooc:=IF([.E44]=&quot;&quot;;&quot;&quot;;IF([$Namen.$G$2]=[$Namen.$I$1];IF([.E44]&gt;0;&quot;&quot;;&quot;&quot;);&quot; &quot;))" office:value-type="string" office:string-value=" ">
            <text:p><text:s/></text:p>
          </table:table-cell>
          <table:table-cell/>
          <table:table-cell table:formula="oooc:=[.I44]/(1+[.J44])" office:value-type="float" office:value="200">
            <text:p>200</text:p>
          </table:table-cell>
          <table:table-cell table:formula="oooc:=com.sun.star.sheet.addin.Analysis.getRandbetween(1;19)*50*(1+[.J44])" office:value-type="float" office:value="240">
            <text:p>240</text:p>
          </table:table-cell>
          <table:table-cell table:formula="oooc:=com.sun.star.sheet.addin.Analysis.getRandbetween(1;3)/10" office:value-type="float" office:value="0.2">
            <text:p>0,2</text:p>
          </table:table-cell>
          <table:table-cell table:number-columns-repeated="246"/>
        </table:table-row>
        <table:table-row table:style-name="ro1">
          <table:table-cell table:formula="oooc:=&quot;Nach Erhöhung um &quot;&amp;[.J45]*100&amp;&quot;% ergibt sich &quot;&amp;[.I45]&amp;&quot;.&quot;" office:value-type="string" office:string-value="Nach Erhöhung um 10% ergibt sich 220.">
            <text:p>Nach Erhöhung um 10% ergibt sich 220.</text:p>
          </table:table-cell>
          <table:table-cell table:style-name="ce108"/>
          <table:table-cell table:style-name="Default" table:number-columns-repeated="2"/>
          <table:table-cell table:style-name="ce50" table:formula="oooc:=IF(OR(ISBLANK([.H45]);ISFORMULA([.B45]));&quot;&quot;;IF(ISERROR(FIND(&quot;|&quot;&amp; SUBSTITUTE(SUBSTITUTE(SUBSTITUTE(SUBSTITUTE([.B45];&quot; &quot;;&quot;&quot;);&quot;ml&quot;;&quot;cm³&quot; );&quot;l&quot; ;&quot;dm³&quot; );&quot;:&quot;;&quot;/&quot;) &amp;&quot;|&quot;;&quot;|&quot; &amp; SUBSTITUTE([.H45];&quot; &quot;;&quot;&quot;) &amp;&quot;|&quot;));0;1))" office:value-type="float" office:value="0">
            <text:p>0</text:p>
          </table:table-cell>
          <table:table-cell table:style-name="ce45" table:formula="oooc:=IF([.E45]=&quot;&quot;;&quot;&quot;;IF([$Namen.$G$2]=[$Namen.$I$1];IF([.E45]&gt;0;&quot;&quot;;&quot;&quot;);&quot; &quot;))" office:value-type="string" office:string-value=" ">
            <text:p><text:s/></text:p>
          </table:table-cell>
          <table:table-cell/>
          <table:table-cell table:formula="oooc:=[.I45]/(1+[.J45])" office:value-type="float" office:value="200">
            <text:p>200</text:p>
          </table:table-cell>
          <table:table-cell table:formula="oooc:=com.sun.star.sheet.addin.Analysis.getRandbetween(1;19)*50*(1+[.J45])" office:value-type="float" office:value="220">
            <text:p>220</text:p>
          </table:table-cell>
          <table:table-cell table:formula="oooc:=com.sun.star.sheet.addin.Analysis.getRandbetween(1;3)/10" office:value-type="float" office:value="0.1">
            <text:p>0,1</text:p>
          </table:table-cell>
          <table:table-cell table:number-columns-repeated="246"/>
        </table:table-row>
        <table:table-row table:style-name="ro1">
          <table:table-cell table:formula="oooc:=&quot;Nach Erhöhung um &quot;&amp;[.J46]*100&amp;&quot;% ergibt sich &quot;&amp;[.I46]&amp;&quot;.&quot;" office:value-type="string" office:string-value="Nach Erhöhung um 20% ergibt sich 360.">
            <text:p>Nach Erhöhung um 20% ergibt sich 360.</text:p>
          </table:table-cell>
          <table:table-cell table:style-name="ce108"/>
          <table:table-cell table:style-name="Default" table:number-columns-repeated="2"/>
          <table:table-cell table:style-name="ce50" table:formula="oooc:=IF(OR(ISBLANK([.H46]);ISFORMULA([.B46]));&quot;&quot;;IF(ISERROR(FIND(&quot;|&quot;&amp; SUBSTITUTE(SUBSTITUTE(SUBSTITUTE(SUBSTITUTE([.B46];&quot; &quot;;&quot;&quot;);&quot;ml&quot;;&quot;cm³&quot; );&quot;l&quot; ;&quot;dm³&quot; );&quot;:&quot;;&quot;/&quot;) &amp;&quot;|&quot;;&quot;|&quot; &amp; SUBSTITUTE([.H46];&quot; &quot;;&quot;&quot;) &amp;&quot;|&quot;));0;1))" office:value-type="float" office:value="0">
            <text:p>0</text:p>
          </table:table-cell>
          <table:table-cell table:style-name="ce45" table:formula="oooc:=IF([.E46]=&quot;&quot;;&quot;&quot;;IF([$Namen.$G$2]=[$Namen.$I$1];IF([.E46]&gt;0;&quot;&quot;;&quot;&quot;);&quot; &quot;))" office:value-type="string" office:string-value=" ">
            <text:p><text:s/></text:p>
          </table:table-cell>
          <table:table-cell/>
          <table:table-cell table:formula="oooc:=[.I46]/(1+[.J46])" office:value-type="float" office:value="300">
            <text:p>300</text:p>
          </table:table-cell>
          <table:table-cell table:formula="oooc:=com.sun.star.sheet.addin.Analysis.getRandbetween(1;19)*50*(1+[.J46])" office:value-type="float" office:value="360">
            <text:p>360</text:p>
          </table:table-cell>
          <table:table-cell table:formula="oooc:=com.sun.star.sheet.addin.Analysis.getRandbetween(1;3)/10" office:value-type="float" office:value="0.2">
            <text:p>0,2</text:p>
          </table:table-cell>
          <table:table-cell table:number-columns-repeated="246"/>
        </table:table-row>
        <table:table-row table:style-name="ro1">
          <table:table-cell table:formula="oooc:=IF(ISBLANK([.H47]);&quot;&quot;;SUBSTITUTE(SUBSTITUTE(SUBSTITUTE(SUBSTITUTE(FORMULA([.H47]);&quot;=&quot;; &quot;&quot;); &quot;$B$2&quot;; &quot;x&quot;);&quot;*&quot;; &quot;·&quot;);&quot;/&quot;;&quot;:&quot;) &amp; &quot; = &quot;)">
            <text:p/>
          </table:table-cell>
          <table:table-cell table:style-name="ce108"/>
          <table:table-cell table:style-name="Default" table:number-columns-repeated="2"/>
          <table:table-cell table:style-name="ce50" table:formula="oooc:=IF(OR(ISBLANK([.H47]);ISFORMULA([.B47]));&quot;&quot;;IF(ISERROR(FIND(&quot;|&quot;&amp; SUBSTITUTE(SUBSTITUTE(SUBSTITUTE(SUBSTITUTE([.B47];&quot; &quot;;&quot;&quot;);&quot;ml&quot;;&quot;cm³&quot; );&quot;l&quot; ;&quot;dm³&quot; );&quot;:&quot;;&quot;/&quot;) &amp;&quot;|&quot;;&quot;|&quot; &amp; SUBSTITUTE([.H47];&quot; &quot;;&quot;&quot;) &amp;&quot;|&quot;));0;1))">
            <text:p/>
          </table:table-cell>
          <table:table-cell table:style-name="ce45" table:formula="oooc:=IF([.E47]=&quot;&quot;;&quot;&quot;;IF([$Namen.$G$2]=[$Namen.$I$1];IF([.E47]&gt;0;&quot;&quot;;&quot;&quot;);&quot; &quot;))">
            <text:p/>
          </table:table-cell>
          <table:table-cell/>
          <table:table-cell/>
          <table:table-cell table:number-columns-repeated="248"/>
        </table:table-row>
        <table:table-row table:style-name="ro1">
          <table:table-cell table:formula="oooc:=IF(ISBLANK([.H48]);&quot;&quot;;SUBSTITUTE(SUBSTITUTE(SUBSTITUTE(SUBSTITUTE(FORMULA([.H48]);&quot;=&quot;; &quot;&quot;); &quot;$B$2&quot;; &quot;x&quot;);&quot;*&quot;; &quot;·&quot;);&quot;/&quot;;&quot;:&quot;) &amp; &quot; = &quot;)">
            <text:p/>
          </table:table-cell>
          <table:table-cell table:style-name="ce108"/>
          <table:table-cell table:style-name="Default" table:number-columns-repeated="2"/>
          <table:table-cell table:style-name="ce50" table:formula="oooc:=IF(OR(ISBLANK([.H48]);ISFORMULA([.B48]));&quot;&quot;;IF(ISERROR(FIND(&quot;|&quot;&amp; SUBSTITUTE(SUBSTITUTE(SUBSTITUTE(SUBSTITUTE([.B48];&quot; &quot;;&quot;&quot;);&quot;ml&quot;;&quot;cm³&quot; );&quot;l&quot; ;&quot;dm³&quot; );&quot;:&quot;;&quot;/&quot;) &amp;&quot;|&quot;;&quot;|&quot; &amp; SUBSTITUTE([.H48];&quot; &quot;;&quot;&quot;) &amp;&quot;|&quot;));0;1))">
            <text:p/>
          </table:table-cell>
          <table:table-cell table:style-name="ce45" table:formula="oooc:=IF([.E48]=&quot;&quot;;&quot;&quot;;IF([$Namen.$G$2]=[$Namen.$I$1];IF([.E48]&gt;0;&quot;&quot;;&quot;&quot;);&quot; &quot;))">
            <text:p/>
          </table:table-cell>
          <table:table-cell/>
          <table:table-cell/>
          <table:table-cell table:number-columns-repeated="248"/>
        </table:table-row>
        <table:table-row table:style-name="ro1">
          <table:table-cell table:style-name="Default"/>
          <table:table-cell table:style-name="ce108"/>
          <table:table-cell table:style-name="Default" table:number-columns-repeated="2"/>
          <table:table-cell table:style-name="ce50" table:formula="oooc:=IF(OR(ISBLANK([.H49]);ISFORMULA([.B49]));&quot;&quot;;IF(ISERROR(FIND(&quot;|&quot;&amp; SUBSTITUTE(SUBSTITUTE(SUBSTITUTE(SUBSTITUTE([.B49];&quot; &quot;;&quot;&quot;);&quot;ml&quot;;&quot;cm³&quot; );&quot;l&quot; ;&quot;dm³&quot; );&quot;:&quot;;&quot;/&quot;) &amp;&quot;|&quot;;&quot;|&quot; &amp; SUBSTITUTE([.H49];&quot; &quot;;&quot;&quot;) &amp;&quot;|&quot;));0;1))">
            <text:p/>
          </table:table-cell>
          <table:table-cell table:style-name="ce45" table:formula="oooc:=IF([.E49]=&quot;&quot;;&quot;&quot;;IF([$Namen.$G$2]=[$Namen.$I$1];IF([.E49]&gt;0;&quot;&quot;;&quot;&quot;);&quot; &quot;))">
            <text:p/>
          </table:table-cell>
          <table:table-cell/>
          <table:table-cell/>
          <table:table-cell table:number-columns-repeated="248"/>
        </table:table-row>
        <table:table-row table:style-name="ro2">
          <table:table-cell table:style-name="ce104" office:value-type="string">
            <text:p>Wie groß war der ursprüngliche Wert?</text:p>
          </table:table-cell>
          <table:table-cell table:style-name="ce108" office:value-type="string">
            <text:p>Alter Wert</text:p>
          </table:table-cell>
          <table:table-cell table:style-name="Default" table:number-columns-repeated="2"/>
          <table:table-cell table:style-name="ce50" table:formula="oooc:=IF(OR(ISBLANK([.H50]);ISFORMULA([.B50]));&quot;&quot;;IF(ISERROR(FIND(&quot;|&quot;&amp; SUBSTITUTE(SUBSTITUTE(SUBSTITUTE(SUBSTITUTE([.B50];&quot; &quot;;&quot;&quot;);&quot;ml&quot;;&quot;cm³&quot; );&quot;l&quot; ;&quot;dm³&quot; );&quot;:&quot;;&quot;/&quot;) &amp;&quot;|&quot;;&quot;|&quot; &amp; SUBSTITUTE([.H50];&quot; &quot;;&quot;&quot;) &amp;&quot;|&quot;));0;1))">
            <text:p/>
          </table:table-cell>
          <table:table-cell table:style-name="ce45" table:formula="oooc:=IF([.E50]=&quot;&quot;;&quot;&quot;;IF([$Namen.$G$2]=[$Namen.$I$1];IF([.E50]&gt;0;&quot;&quot;;&quot;&quot;);&quot; &quot;))">
            <text:p/>
          </table:table-cell>
          <table:table-cell/>
          <table:table-cell/>
          <table:table-cell table:number-columns-repeated="248"/>
        </table:table-row>
        <table:table-row table:style-name="ro1">
          <table:table-cell table:formula="oooc:=&quot;Nach Verminderung um &quot;&amp;[.J51]*100&amp;&quot;% ergibt sich &quot;&amp;[.I51]&amp;&quot;.&quot;" office:value-type="string" office:string-value="Nach Verminderung um 30% ergibt sich 245.">
            <text:p>Nach Verminderung um 30% ergibt sich 245.</text:p>
          </table:table-cell>
          <table:table-cell table:style-name="ce108"/>
          <table:table-cell table:style-name="Default" table:number-columns-repeated="2"/>
          <table:table-cell table:style-name="ce50" table:formula="oooc:=IF(OR(ISBLANK([.H51]);ISFORMULA([.B51]));&quot;&quot;;IF(ISERROR(FIND(&quot;|&quot;&amp; SUBSTITUTE(SUBSTITUTE(SUBSTITUTE(SUBSTITUTE([.B51];&quot; &quot;;&quot;&quot;);&quot;ml&quot;;&quot;cm³&quot; );&quot;l&quot; ;&quot;dm³&quot; );&quot;:&quot;;&quot;/&quot;) &amp;&quot;|&quot;;&quot;|&quot; &amp; SUBSTITUTE([.H51];&quot; &quot;;&quot;&quot;) &amp;&quot;|&quot;));0;1))" office:value-type="float" office:value="0">
            <text:p>0</text:p>
          </table:table-cell>
          <table:table-cell table:style-name="ce45" table:formula="oooc:=IF([.E51]=&quot;&quot;;&quot;&quot;;IF([$Namen.$G$2]=[$Namen.$I$1];IF([.E51]&gt;0;&quot;&quot;;&quot;&quot;);&quot; &quot;))" office:value-type="string" office:string-value=" ">
            <text:p><text:s/></text:p>
          </table:table-cell>
          <table:table-cell/>
          <table:table-cell table:formula="oooc:=[.I51]/(1-[.J51])" office:value-type="float" office:value="350">
            <text:p>350</text:p>
          </table:table-cell>
          <table:table-cell table:formula="oooc:=com.sun.star.sheet.addin.Analysis.getRandbetween(1;19)*50*(1-[.J51])" office:value-type="float" office:value="245">
            <text:p>245</text:p>
          </table:table-cell>
          <table:table-cell table:formula="oooc:=com.sun.star.sheet.addin.Analysis.getRandbetween(1;3)/10" office:value-type="float" office:value="0.3">
            <text:p>0,3</text:p>
          </table:table-cell>
          <table:table-cell table:number-columns-repeated="246"/>
        </table:table-row>
        <table:table-row table:style-name="ro1">
          <table:table-cell table:formula="oooc:=&quot;Nach Verminderung um &quot;&amp;[.J52]*100&amp;&quot;% ergibt sich &quot;&amp;[.I52]&amp;&quot;.&quot;" office:value-type="string" office:string-value="Nach Verminderung um 10% ergibt sich 720.">
            <text:p>Nach Verminderung um 10% ergibt sich 720.</text:p>
          </table:table-cell>
          <table:table-cell table:style-name="ce108"/>
          <table:table-cell table:style-name="Default" table:number-columns-repeated="2"/>
          <table:table-cell table:style-name="ce50" table:formula="oooc:=IF(OR(ISBLANK([.H52]);ISFORMULA([.B52]));&quot;&quot;;IF(ISERROR(FIND(&quot;|&quot;&amp; SUBSTITUTE(SUBSTITUTE(SUBSTITUTE(SUBSTITUTE([.B52];&quot; &quot;;&quot;&quot;);&quot;ml&quot;;&quot;cm³&quot; );&quot;l&quot; ;&quot;dm³&quot; );&quot;:&quot;;&quot;/&quot;) &amp;&quot;|&quot;;&quot;|&quot; &amp; SUBSTITUTE([.H52];&quot; &quot;;&quot;&quot;) &amp;&quot;|&quot;));0;1))" office:value-type="float" office:value="0">
            <text:p>0</text:p>
          </table:table-cell>
          <table:table-cell table:style-name="ce45" table:formula="oooc:=IF([.E52]=&quot;&quot;;&quot;&quot;;IF([$Namen.$G$2]=[$Namen.$I$1];IF([.E52]&gt;0;&quot;&quot;;&quot;&quot;);&quot; &quot;))" office:value-type="string" office:string-value=" ">
            <text:p><text:s/></text:p>
          </table:table-cell>
          <table:table-cell/>
          <table:table-cell table:formula="oooc:=[.I52]/(1-[.J52])" office:value-type="float" office:value="800">
            <text:p>800</text:p>
          </table:table-cell>
          <table:table-cell table:formula="oooc:=com.sun.star.sheet.addin.Analysis.getRandbetween(1;19)*50*(1-[.J52])" office:value-type="float" office:value="720">
            <text:p>720</text:p>
          </table:table-cell>
          <table:table-cell table:formula="oooc:=com.sun.star.sheet.addin.Analysis.getRandbetween(1;3)/10" office:value-type="float" office:value="0.1">
            <text:p>0,1</text:p>
          </table:table-cell>
          <table:table-cell table:number-columns-repeated="246"/>
        </table:table-row>
        <table:table-row table:style-name="ro1">
          <table:table-cell table:formula="oooc:=&quot;Nach Verminderung um &quot;&amp;[.J53]*100&amp;&quot;% ergibt sich &quot;&amp;[.I53]&amp;&quot;.&quot;" office:value-type="string" office:string-value="Nach Verminderung um 10% ergibt sich 585.">
            <text:p>Nach Verminderung um 10% ergibt sich 585.</text:p>
          </table:table-cell>
          <table:table-cell table:style-name="ce108"/>
          <table:table-cell table:style-name="Default" table:number-columns-repeated="2"/>
          <table:table-cell table:style-name="ce50" table:formula="oooc:=IF(OR(ISBLANK([.H53]);ISFORMULA([.B53]));&quot;&quot;;IF(ISERROR(FIND(&quot;|&quot;&amp; SUBSTITUTE(SUBSTITUTE(SUBSTITUTE(SUBSTITUTE([.B53];&quot; &quot;;&quot;&quot;);&quot;ml&quot;;&quot;cm³&quot; );&quot;l&quot; ;&quot;dm³&quot; );&quot;:&quot;;&quot;/&quot;) &amp;&quot;|&quot;;&quot;|&quot; &amp; SUBSTITUTE([.H53];&quot; &quot;;&quot;&quot;) &amp;&quot;|&quot;));0;1))" office:value-type="float" office:value="0">
            <text:p>0</text:p>
          </table:table-cell>
          <table:table-cell table:style-name="ce45" table:formula="oooc:=IF([.E53]=&quot;&quot;;&quot;&quot;;IF([$Namen.$G$2]=[$Namen.$I$1];IF([.E53]&gt;0;&quot;&quot;;&quot;&quot;);&quot; &quot;))" office:value-type="string" office:string-value=" ">
            <text:p><text:s/></text:p>
          </table:table-cell>
          <table:table-cell/>
          <table:table-cell table:formula="oooc:=[.I53]/(1-[.J53])" office:value-type="float" office:value="650">
            <text:p>650</text:p>
          </table:table-cell>
          <table:table-cell table:formula="oooc:=com.sun.star.sheet.addin.Analysis.getRandbetween(1;19)*50*(1-[.J53])" office:value-type="float" office:value="585">
            <text:p>585</text:p>
          </table:table-cell>
          <table:table-cell table:formula="oooc:=com.sun.star.sheet.addin.Analysis.getRandbetween(1;3)/10" office:value-type="float" office:value="0.1">
            <text:p>0,1</text:p>
          </table:table-cell>
          <table:table-cell table:number-columns-repeated="246"/>
        </table:table-row>
        <table:table-row table:style-name="ro1">
          <table:table-cell table:formula="oooc:=&quot;Nach Verminderung um &quot;&amp;[.J54]*100&amp;&quot;% ergibt sich &quot;&amp;[.I54]&amp;&quot;.&quot;" office:value-type="string" office:string-value="Nach Verminderung um 10% ergibt sich 450.">
            <text:p>Nach Verminderung um 10% ergibt sich 450.</text:p>
          </table:table-cell>
          <table:table-cell table:style-name="ce108"/>
          <table:table-cell table:style-name="Default" table:number-columns-repeated="2"/>
          <table:table-cell table:style-name="ce50" table:formula="oooc:=IF(OR(ISBLANK([.H54]);ISFORMULA([.B54]));&quot;&quot;;IF(ISERROR(FIND(&quot;|&quot;&amp; SUBSTITUTE(SUBSTITUTE(SUBSTITUTE(SUBSTITUTE([.B54];&quot; &quot;;&quot;&quot;);&quot;ml&quot;;&quot;cm³&quot; );&quot;l&quot; ;&quot;dm³&quot; );&quot;:&quot;;&quot;/&quot;) &amp;&quot;|&quot;;&quot;|&quot; &amp; SUBSTITUTE([.H54];&quot; &quot;;&quot;&quot;) &amp;&quot;|&quot;));0;1))" office:value-type="float" office:value="0">
            <text:p>0</text:p>
          </table:table-cell>
          <table:table-cell table:style-name="ce45" table:formula="oooc:=IF([.E54]=&quot;&quot;;&quot;&quot;;IF([$Namen.$G$2]=[$Namen.$I$1];IF([.E54]&gt;0;&quot;&quot;;&quot;&quot;);&quot; &quot;))" office:value-type="string" office:string-value=" ">
            <text:p><text:s/></text:p>
          </table:table-cell>
          <table:table-cell/>
          <table:table-cell table:formula="oooc:=[.I54]/(1-[.J54])" office:value-type="float" office:value="500">
            <text:p>500</text:p>
          </table:table-cell>
          <table:table-cell table:formula="oooc:=com.sun.star.sheet.addin.Analysis.getRandbetween(1;19)*50*(1-[.J54])" office:value-type="float" office:value="450">
            <text:p>450</text:p>
          </table:table-cell>
          <table:table-cell table:formula="oooc:=com.sun.star.sheet.addin.Analysis.getRandbetween(1;3)/10" office:value-type="float" office:value="0.1">
            <text:p>0,1</text:p>
          </table:table-cell>
          <table:table-cell table:number-columns-repeated="246"/>
        </table:table-row>
        <table:table-row table:style-name="ro1">
          <table:table-cell table:formula="oooc:=&quot;Nach Verminderung um &quot;&amp;[.J55]*100&amp;&quot;% ergibt sich &quot;&amp;[.I55]&amp;&quot;.&quot;" office:value-type="string" office:string-value="Nach Verminderung um 20% ergibt sich 520.">
            <text:p>Nach Verminderung um 20% ergibt sich 520.</text:p>
          </table:table-cell>
          <table:table-cell table:style-name="ce108"/>
          <table:table-cell table:style-name="Default" table:number-columns-repeated="2"/>
          <table:table-cell table:style-name="ce50" table:formula="oooc:=IF(OR(ISBLANK([.H55]);ISFORMULA([.B55]));&quot;&quot;;IF(ISERROR(FIND(&quot;|&quot;&amp; SUBSTITUTE(SUBSTITUTE(SUBSTITUTE(SUBSTITUTE([.B55];&quot; &quot;;&quot;&quot;);&quot;ml&quot;;&quot;cm³&quot; );&quot;l&quot; ;&quot;dm³&quot; );&quot;:&quot;;&quot;/&quot;) &amp;&quot;|&quot;;&quot;|&quot; &amp; SUBSTITUTE([.H55];&quot; &quot;;&quot;&quot;) &amp;&quot;|&quot;));0;1))" office:value-type="float" office:value="0">
            <text:p>0</text:p>
          </table:table-cell>
          <table:table-cell table:style-name="ce45" table:formula="oooc:=IF([.E55]=&quot;&quot;;&quot;&quot;;IF([$Namen.$G$2]=[$Namen.$I$1];IF([.E55]&gt;0;&quot;&quot;;&quot;&quot;);&quot; &quot;))" office:value-type="string" office:string-value=" ">
            <text:p><text:s/></text:p>
          </table:table-cell>
          <table:table-cell/>
          <table:table-cell table:formula="oooc:=[.I55]/(1-[.J55])" office:value-type="float" office:value="650">
            <text:p>650</text:p>
          </table:table-cell>
          <table:table-cell table:formula="oooc:=com.sun.star.sheet.addin.Analysis.getRandbetween(1;19)*50*(1-[.J55])" office:value-type="float" office:value="520">
            <text:p>520</text:p>
          </table:table-cell>
          <table:table-cell table:formula="oooc:=com.sun.star.sheet.addin.Analysis.getRandbetween(1;3)/10" office:value-type="float" office:value="0.2">
            <text:p>0,2</text:p>
          </table:table-cell>
          <table:table-cell table:number-columns-repeated="246"/>
        </table:table-row>
        <table:table-row table:style-name="ro1">
          <table:table-cell table:formula="oooc:=&quot;Nach Verminderung um &quot;&amp;[.J56]*100&amp;&quot;% ergibt sich &quot;&amp;[.I56]&amp;&quot;.&quot;" office:value-type="string" office:string-value="Nach Verminderung um 30% ergibt sich 210.">
            <text:p>Nach Verminderung um 30% ergibt sich 210.</text:p>
          </table:table-cell>
          <table:table-cell table:style-name="ce108"/>
          <table:table-cell table:style-name="Default" table:number-columns-repeated="2"/>
          <table:table-cell table:style-name="ce50" table:formula="oooc:=IF(OR(ISBLANK([.H56]);ISFORMULA([.B56]));&quot;&quot;;IF(ISERROR(FIND(&quot;|&quot;&amp; SUBSTITUTE(SUBSTITUTE(SUBSTITUTE(SUBSTITUTE([.B56];&quot; &quot;;&quot;&quot;);&quot;ml&quot;;&quot;cm³&quot; );&quot;l&quot; ;&quot;dm³&quot; );&quot;:&quot;;&quot;/&quot;) &amp;&quot;|&quot;;&quot;|&quot; &amp; SUBSTITUTE([.H56];&quot; &quot;;&quot;&quot;) &amp;&quot;|&quot;));0;1))" office:value-type="float" office:value="0">
            <text:p>0</text:p>
          </table:table-cell>
          <table:table-cell table:style-name="ce45" table:formula="oooc:=IF([.E56]=&quot;&quot;;&quot;&quot;;IF([$Namen.$G$2]=[$Namen.$I$1];IF([.E56]&gt;0;&quot;&quot;;&quot;&quot;);&quot; &quot;))" office:value-type="string" office:string-value=" ">
            <text:p><text:s/></text:p>
          </table:table-cell>
          <table:table-cell/>
          <table:table-cell table:formula="oooc:=[.I56]/(1-[.J56])" office:value-type="float" office:value="300">
            <text:p>300</text:p>
          </table:table-cell>
          <table:table-cell table:formula="oooc:=com.sun.star.sheet.addin.Analysis.getRandbetween(1;19)*50*(1-[.J56])" office:value-type="float" office:value="210">
            <text:p>210</text:p>
          </table:table-cell>
          <table:table-cell table:formula="oooc:=com.sun.star.sheet.addin.Analysis.getRandbetween(1;3)/10" office:value-type="float" office:value="0.3">
            <text:p>0,3</text:p>
          </table:table-cell>
          <table:table-cell table:number-columns-repeated="246"/>
        </table:table-row>
        <table:table-row table:style-name="ro1">
          <table:table-cell table:formula="oooc:=&quot;Nach Verminderung um &quot;&amp;[.J57]*100&amp;&quot;% ergibt sich &quot;&amp;[.I57]&amp;&quot;.&quot;" office:value-type="string" office:string-value="Nach Verminderung um 10% ergibt sich 855.">
            <text:p>Nach Verminderung um 10% ergibt sich 855.</text:p>
          </table:table-cell>
          <table:table-cell table:style-name="ce108"/>
          <table:table-cell table:style-name="Default" table:number-columns-repeated="2"/>
          <table:table-cell table:style-name="ce50" table:formula="oooc:=IF(OR(ISBLANK([.H57]);ISFORMULA([.B57]));&quot;&quot;;IF(ISERROR(FIND(&quot;|&quot;&amp; SUBSTITUTE(SUBSTITUTE(SUBSTITUTE(SUBSTITUTE([.B57];&quot; &quot;;&quot;&quot;);&quot;ml&quot;;&quot;cm³&quot; );&quot;l&quot; ;&quot;dm³&quot; );&quot;:&quot;;&quot;/&quot;) &amp;&quot;|&quot;;&quot;|&quot; &amp; SUBSTITUTE([.H57];&quot; &quot;;&quot;&quot;) &amp;&quot;|&quot;));0;1))" office:value-type="float" office:value="0">
            <text:p>0</text:p>
          </table:table-cell>
          <table:table-cell table:style-name="ce45" table:formula="oooc:=IF([.E57]=&quot;&quot;;&quot;&quot;;IF([$Namen.$G$2]=[$Namen.$I$1];IF([.E57]&gt;0;&quot;&quot;;&quot;&quot;);&quot; &quot;))" office:value-type="string" office:string-value=" ">
            <text:p><text:s/></text:p>
          </table:table-cell>
          <table:table-cell/>
          <table:table-cell table:formula="oooc:=[.I57]/(1-[.J57])" office:value-type="float" office:value="950">
            <text:p>950</text:p>
          </table:table-cell>
          <table:table-cell table:formula="oooc:=com.sun.star.sheet.addin.Analysis.getRandbetween(1;19)*50*(1-[.J57])" office:value-type="float" office:value="855">
            <text:p>855</text:p>
          </table:table-cell>
          <table:table-cell table:formula="oooc:=com.sun.star.sheet.addin.Analysis.getRandbetween(1;3)/10" office:value-type="float" office:value="0.1">
            <text:p>0,1</text:p>
          </table:table-cell>
          <table:table-cell table:number-columns-repeated="246"/>
        </table:table-row>
        <table:table-row table:style-name="ro1">
          <table:table-cell table:formula="oooc:=&quot;Nach Verminderung um &quot;&amp;[.J58]*100&amp;&quot;% ergibt sich &quot;&amp;[.I58]&amp;&quot;.&quot;" office:value-type="string" office:string-value="Nach Verminderung um 10% ergibt sich 540.">
            <text:p>Nach Verminderung um 10% ergibt sich 540.</text:p>
          </table:table-cell>
          <table:table-cell table:style-name="ce108"/>
          <table:table-cell table:style-name="Default" table:number-columns-repeated="2"/>
          <table:table-cell table:style-name="ce50" table:formula="oooc:=IF(OR(ISBLANK([.H58]);ISFORMULA([.B58]));&quot;&quot;;IF(ISERROR(FIND(&quot;|&quot;&amp; SUBSTITUTE(SUBSTITUTE(SUBSTITUTE(SUBSTITUTE([.B58];&quot; &quot;;&quot;&quot;);&quot;ml&quot;;&quot;cm³&quot; );&quot;l&quot; ;&quot;dm³&quot; );&quot;:&quot;;&quot;/&quot;) &amp;&quot;|&quot;;&quot;|&quot; &amp; SUBSTITUTE([.H58];&quot; &quot;;&quot;&quot;) &amp;&quot;|&quot;));0;1))" office:value-type="float" office:value="0">
            <text:p>0</text:p>
          </table:table-cell>
          <table:table-cell table:style-name="ce45" table:formula="oooc:=IF([.E58]=&quot;&quot;;&quot;&quot;;IF([$Namen.$G$2]=[$Namen.$I$1];IF([.E58]&gt;0;&quot;&quot;;&quot;&quot;);&quot; &quot;))" office:value-type="string" office:string-value=" ">
            <text:p><text:s/></text:p>
          </table:table-cell>
          <table:table-cell/>
          <table:table-cell table:formula="oooc:=[.I58]/(1-[.J58])" office:value-type="float" office:value="600">
            <text:p>600</text:p>
          </table:table-cell>
          <table:table-cell table:formula="oooc:=com.sun.star.sheet.addin.Analysis.getRandbetween(1;19)*50*(1-[.J58])" office:value-type="float" office:value="540">
            <text:p>540</text:p>
          </table:table-cell>
          <table:table-cell table:formula="oooc:=com.sun.star.sheet.addin.Analysis.getRandbetween(1;3)/10" office:value-type="float" office:value="0.1">
            <text:p>0,1</text:p>
          </table:table-cell>
          <table:table-cell table:number-columns-repeated="246"/>
        </table:table-row>
        <table:table-row table:style-name="ro1">
          <table:table-cell table:formula="oooc:=&quot;Nach Verminderung um &quot;&amp;[.J59]*100&amp;&quot;% ergibt sich &quot;&amp;[.I59]&amp;&quot;.&quot;" office:value-type="string" office:string-value="Nach Verminderung um 20% ergibt sich 80.">
            <text:p>Nach Verminderung um 20% ergibt sich 80.</text:p>
          </table:table-cell>
          <table:table-cell table:style-name="ce108"/>
          <table:table-cell table:style-name="Default" table:number-columns-repeated="2"/>
          <table:table-cell table:style-name="ce50" table:formula="oooc:=IF(OR(ISBLANK([.H59]);ISFORMULA([.B59]));&quot;&quot;;IF(ISERROR(FIND(&quot;|&quot;&amp; SUBSTITUTE(SUBSTITUTE(SUBSTITUTE(SUBSTITUTE([.B59];&quot; &quot;;&quot;&quot;);&quot;ml&quot;;&quot;cm³&quot; );&quot;l&quot; ;&quot;dm³&quot; );&quot;:&quot;;&quot;/&quot;) &amp;&quot;|&quot;;&quot;|&quot; &amp; SUBSTITUTE([.H59];&quot; &quot;;&quot;&quot;) &amp;&quot;|&quot;));0;1))" office:value-type="float" office:value="0">
            <text:p>0</text:p>
          </table:table-cell>
          <table:table-cell table:style-name="ce45" table:formula="oooc:=IF([.E59]=&quot;&quot;;&quot;&quot;;IF([$Namen.$G$2]=[$Namen.$I$1];IF([.E59]&gt;0;&quot;&quot;;&quot;&quot;);&quot; &quot;))" office:value-type="string" office:string-value=" ">
            <text:p><text:s/></text:p>
          </table:table-cell>
          <table:table-cell/>
          <table:table-cell table:formula="oooc:=[.I59]/(1-[.J59])" office:value-type="float" office:value="100">
            <text:p>100</text:p>
          </table:table-cell>
          <table:table-cell table:formula="oooc:=com.sun.star.sheet.addin.Analysis.getRandbetween(1;19)*50*(1-[.J59])" office:value-type="float" office:value="80">
            <text:p>80</text:p>
          </table:table-cell>
          <table:table-cell table:formula="oooc:=com.sun.star.sheet.addin.Analysis.getRandbetween(1;3)/10" office:value-type="float" office:value="0.2">
            <text:p>0,2</text:p>
          </table:table-cell>
          <table:table-cell table:number-columns-repeated="246"/>
        </table:table-row>
        <table:table-row table:style-name="ro1">
          <table:table-cell table:formula="oooc:=&quot;Nach Verminderung um &quot;&amp;[.J60]*100&amp;&quot;% ergibt sich &quot;&amp;[.I60]&amp;&quot;.&quot;" office:value-type="string" office:string-value="Nach Verminderung um 20% ergibt sich 440.">
            <text:p>Nach Verminderung um 20% ergibt sich 440.</text:p>
          </table:table-cell>
          <table:table-cell table:style-name="ce108"/>
          <table:table-cell table:style-name="Default" table:number-columns-repeated="2"/>
          <table:table-cell table:style-name="ce50" table:formula="oooc:=IF(OR(ISBLANK([.H60]);ISFORMULA([.B60]));&quot;&quot;;IF(ISERROR(FIND(&quot;|&quot;&amp; SUBSTITUTE(SUBSTITUTE(SUBSTITUTE(SUBSTITUTE([.B60];&quot; &quot;;&quot;&quot;);&quot;ml&quot;;&quot;cm³&quot; );&quot;l&quot; ;&quot;dm³&quot; );&quot;:&quot;;&quot;/&quot;) &amp;&quot;|&quot;;&quot;|&quot; &amp; SUBSTITUTE([.H60];&quot; &quot;;&quot;&quot;) &amp;&quot;|&quot;));0;1))" office:value-type="float" office:value="0">
            <text:p>0</text:p>
          </table:table-cell>
          <table:table-cell table:style-name="ce45" table:formula="oooc:=IF([.E60]=&quot;&quot;;&quot;&quot;;IF([$Namen.$G$2]=[$Namen.$I$1];IF([.E60]&gt;0;&quot;&quot;;&quot;&quot;);&quot; &quot;))" office:value-type="string" office:string-value=" ">
            <text:p><text:s/></text:p>
          </table:table-cell>
          <table:table-cell/>
          <table:table-cell table:formula="oooc:=[.I60]/(1-[.J60])" office:value-type="float" office:value="550">
            <text:p>550</text:p>
          </table:table-cell>
          <table:table-cell table:formula="oooc:=com.sun.star.sheet.addin.Analysis.getRandbetween(1;19)*50*(1-[.J60])" office:value-type="float" office:value="440">
            <text:p>440</text:p>
          </table:table-cell>
          <table:table-cell table:formula="oooc:=com.sun.star.sheet.addin.Analysis.getRandbetween(1;3)/10" office:value-type="float" office:value="0.2">
            <text:p>0,2</text:p>
          </table:table-cell>
          <table:table-cell table:number-columns-repeated="246"/>
        </table:table-row>
        <table:table-row table:style-name="ro1">
          <table:table-cell table:formula="oooc:=&quot;Nach Verminderung um &quot;&amp;[.J61]*100&amp;&quot;% ergibt sich &quot;&amp;[.I61]&amp;&quot;.&quot;" office:value-type="string" office:string-value="Nach Verminderung um 10% ergibt sich 765.">
            <text:p>Nach Verminderung um 10% ergibt sich 765.</text:p>
          </table:table-cell>
          <table:table-cell table:style-name="ce108"/>
          <table:table-cell table:style-name="Default" table:number-columns-repeated="2"/>
          <table:table-cell table:style-name="ce50" table:formula="oooc:=IF(OR(ISBLANK([.H61]);ISFORMULA([.B61]));&quot;&quot;;IF(ISERROR(FIND(&quot;|&quot;&amp; SUBSTITUTE(SUBSTITUTE(SUBSTITUTE(SUBSTITUTE([.B61];&quot; &quot;;&quot;&quot;);&quot;ml&quot;;&quot;cm³&quot; );&quot;l&quot; ;&quot;dm³&quot; );&quot;:&quot;;&quot;/&quot;) &amp;&quot;|&quot;;&quot;|&quot; &amp; SUBSTITUTE([.H61];&quot; &quot;;&quot;&quot;) &amp;&quot;|&quot;));0;1))" office:value-type="float" office:value="0">
            <text:p>0</text:p>
          </table:table-cell>
          <table:table-cell table:style-name="ce45" table:formula="oooc:=IF([.E61]=&quot;&quot;;&quot;&quot;;IF([$Namen.$G$2]=[$Namen.$I$1];IF([.E61]&gt;0;&quot;&quot;;&quot;&quot;);&quot; &quot;))" office:value-type="string" office:string-value=" ">
            <text:p><text:s/></text:p>
          </table:table-cell>
          <table:table-cell/>
          <table:table-cell table:formula="oooc:=[.I61]/(1-[.J61])" office:value-type="float" office:value="850">
            <text:p>850</text:p>
          </table:table-cell>
          <table:table-cell table:formula="oooc:=com.sun.star.sheet.addin.Analysis.getRandbetween(1;19)*50*(1-[.J61])" office:value-type="float" office:value="765">
            <text:p>765</text:p>
          </table:table-cell>
          <table:table-cell table:formula="oooc:=com.sun.star.sheet.addin.Analysis.getRandbetween(1;3)/10" office:value-type="float" office:value="0.1">
            <text:p>0,1</text:p>
          </table:table-cell>
          <table:table-cell table:number-columns-repeated="246"/>
        </table:table-row>
        <table:table-row table:style-name="ro1">
          <table:table-cell table:formula="oooc:=&quot;Nach Verminderung um &quot;&amp;[.J62]*100&amp;&quot;% ergibt sich &quot;&amp;[.I62]&amp;&quot;.&quot;" office:value-type="string" office:string-value="Nach Verminderung um 30% ergibt sich 315.">
            <text:p>Nach Verminderung um 30% ergibt sich 315.</text:p>
          </table:table-cell>
          <table:table-cell table:style-name="ce108"/>
          <table:table-cell table:style-name="Default" table:number-columns-repeated="2"/>
          <table:table-cell table:style-name="ce50" table:formula="oooc:=IF(OR(ISBLANK([.H62]);ISFORMULA([.B62]));&quot;&quot;;IF(ISERROR(FIND(&quot;|&quot;&amp; SUBSTITUTE(SUBSTITUTE(SUBSTITUTE(SUBSTITUTE([.B62];&quot; &quot;;&quot;&quot;);&quot;ml&quot;;&quot;cm³&quot; );&quot;l&quot; ;&quot;dm³&quot; );&quot;:&quot;;&quot;/&quot;) &amp;&quot;|&quot;;&quot;|&quot; &amp; SUBSTITUTE([.H62];&quot; &quot;;&quot;&quot;) &amp;&quot;|&quot;));0;1))" office:value-type="float" office:value="0">
            <text:p>0</text:p>
          </table:table-cell>
          <table:table-cell table:style-name="ce45" table:formula="oooc:=IF([.E62]=&quot;&quot;;&quot;&quot;;IF([$Namen.$G$2]=[$Namen.$I$1];IF([.E62]&gt;0;&quot;&quot;;&quot;&quot;);&quot; &quot;))" office:value-type="string" office:string-value=" ">
            <text:p><text:s/></text:p>
          </table:table-cell>
          <table:table-cell/>
          <table:table-cell table:formula="oooc:=[.I62]/(1-[.J62])" office:value-type="float" office:value="450">
            <text:p>450</text:p>
          </table:table-cell>
          <table:table-cell table:formula="oooc:=com.sun.star.sheet.addin.Analysis.getRandbetween(1;19)*50*(1-[.J62])" office:value-type="float" office:value="315">
            <text:p>315</text:p>
          </table:table-cell>
          <table:table-cell table:formula="oooc:=com.sun.star.sheet.addin.Analysis.getRandbetween(1;3)/10" office:value-type="float" office:value="0.3">
            <text:p>0,3</text:p>
          </table:table-cell>
          <table:table-cell table:number-columns-repeated="246"/>
        </table:table-row>
        <table:table-row table:style-name="ro1">
          <table:table-cell table:formula="oooc:=&quot;Nach Verminderung um &quot;&amp;[.J63]*100&amp;&quot;% ergibt sich &quot;&amp;[.I63]&amp;&quot;.&quot;" office:value-type="string" office:string-value="Nach Verminderung um 30% ergibt sich 210.">
            <text:p>Nach Verminderung um 30% ergibt sich 210.</text:p>
          </table:table-cell>
          <table:table-cell table:style-name="ce108"/>
          <table:table-cell table:style-name="Default" table:number-columns-repeated="2"/>
          <table:table-cell table:style-name="ce50" table:formula="oooc:=IF(OR(ISBLANK([.H63]);ISFORMULA([.B63]));&quot;&quot;;IF(ISERROR(FIND(&quot;|&quot;&amp; SUBSTITUTE(SUBSTITUTE(SUBSTITUTE(SUBSTITUTE([.B63];&quot; &quot;;&quot;&quot;);&quot;ml&quot;;&quot;cm³&quot; );&quot;l&quot; ;&quot;dm³&quot; );&quot;:&quot;;&quot;/&quot;) &amp;&quot;|&quot;;&quot;|&quot; &amp; SUBSTITUTE([.H63];&quot; &quot;;&quot;&quot;) &amp;&quot;|&quot;));0;1))" office:value-type="float" office:value="0">
            <text:p>0</text:p>
          </table:table-cell>
          <table:table-cell table:style-name="ce45" table:formula="oooc:=IF([.E63]=&quot;&quot;;&quot;&quot;;IF([$Namen.$G$2]=[$Namen.$I$1];IF([.E63]&gt;0;&quot;&quot;;&quot;&quot;);&quot; &quot;))" office:value-type="string" office:string-value=" ">
            <text:p><text:s/></text:p>
          </table:table-cell>
          <table:table-cell/>
          <table:table-cell table:formula="oooc:=[.I63]/(1-[.J63])" office:value-type="float" office:value="300">
            <text:p>300</text:p>
          </table:table-cell>
          <table:table-cell table:formula="oooc:=com.sun.star.sheet.addin.Analysis.getRandbetween(1;19)*50*(1-[.J63])" office:value-type="float" office:value="210">
            <text:p>210</text:p>
          </table:table-cell>
          <table:table-cell table:formula="oooc:=com.sun.star.sheet.addin.Analysis.getRandbetween(1;3)/10" office:value-type="float" office:value="0.3">
            <text:p>0,3</text:p>
          </table:table-cell>
          <table:table-cell table:number-columns-repeated="246"/>
        </table:table-row>
        <table:table-row table:style-name="ro1">
          <table:table-cell table:formula="oooc:=&quot;Nach Verminderung um &quot;&amp;[.J64]*100&amp;&quot;% ergibt sich &quot;&amp;[.I64]&amp;&quot;.&quot;" office:value-type="string" office:string-value="Nach Verminderung um 20% ergibt sich 640.">
            <text:p>Nach Verminderung um 20% ergibt sich 640.</text:p>
          </table:table-cell>
          <table:table-cell table:style-name="ce108"/>
          <table:table-cell table:style-name="Default" table:number-columns-repeated="2"/>
          <table:table-cell table:style-name="ce50" table:formula="oooc:=IF(OR(ISBLANK([.H64]);ISFORMULA([.B64]));&quot;&quot;;IF(ISERROR(FIND(&quot;|&quot;&amp; SUBSTITUTE(SUBSTITUTE(SUBSTITUTE(SUBSTITUTE([.B64];&quot; &quot;;&quot;&quot;);&quot;ml&quot;;&quot;cm³&quot; );&quot;l&quot; ;&quot;dm³&quot; );&quot;:&quot;;&quot;/&quot;) &amp;&quot;|&quot;;&quot;|&quot; &amp; SUBSTITUTE([.H64];&quot; &quot;;&quot;&quot;) &amp;&quot;|&quot;));0;1))" office:value-type="float" office:value="0">
            <text:p>0</text:p>
          </table:table-cell>
          <table:table-cell table:style-name="ce45" table:formula="oooc:=IF([.E64]=&quot;&quot;;&quot;&quot;;IF([$Namen.$G$2]=[$Namen.$I$1];IF([.E64]&gt;0;&quot;&quot;;&quot;&quot;);&quot; &quot;))" office:value-type="string" office:string-value=" ">
            <text:p><text:s/></text:p>
          </table:table-cell>
          <table:table-cell/>
          <table:table-cell table:formula="oooc:=[.I64]/(1-[.J64])" office:value-type="float" office:value="800">
            <text:p>800</text:p>
          </table:table-cell>
          <table:table-cell table:formula="oooc:=com.sun.star.sheet.addin.Analysis.getRandbetween(1;19)*50*(1-[.J64])" office:value-type="float" office:value="640">
            <text:p>640</text:p>
          </table:table-cell>
          <table:table-cell table:formula="oooc:=com.sun.star.sheet.addin.Analysis.getRandbetween(1;3)/10" office:value-type="float" office:value="0.2">
            <text:p>0,2</text:p>
          </table:table-cell>
          <table:table-cell table:number-columns-repeated="246"/>
        </table:table-row>
        <table:table-row table:style-name="ro1">
          <table:table-cell table:formula="oooc:=&quot;Nach Verminderung um &quot;&amp;[.J65]*100&amp;&quot;% ergibt sich &quot;&amp;[.I65]&amp;&quot;.&quot;" office:value-type="string" office:string-value="Nach Verminderung um 10% ergibt sich 720.">
            <text:p>Nach Verminderung um 10% ergibt sich 720.</text:p>
          </table:table-cell>
          <table:table-cell table:style-name="ce108"/>
          <table:table-cell table:style-name="Default" table:number-columns-repeated="2"/>
          <table:table-cell table:style-name="ce50" table:formula="oooc:=IF(OR(ISBLANK([.H65]);ISFORMULA([.B65]));&quot;&quot;;IF(ISERROR(FIND(&quot;|&quot;&amp; SUBSTITUTE(SUBSTITUTE(SUBSTITUTE(SUBSTITUTE([.B65];&quot; &quot;;&quot;&quot;);&quot;ml&quot;;&quot;cm³&quot; );&quot;l&quot; ;&quot;dm³&quot; );&quot;:&quot;;&quot;/&quot;) &amp;&quot;|&quot;;&quot;|&quot; &amp; SUBSTITUTE([.H65];&quot; &quot;;&quot;&quot;) &amp;&quot;|&quot;));0;1))" office:value-type="float" office:value="0">
            <text:p>0</text:p>
          </table:table-cell>
          <table:table-cell table:style-name="ce45" table:formula="oooc:=IF([.E65]=&quot;&quot;;&quot;&quot;;IF([$Namen.$G$2]=[$Namen.$I$1];IF([.E65]&gt;0;&quot;&quot;;&quot;&quot;);&quot; &quot;))" office:value-type="string" office:string-value=" ">
            <text:p><text:s/></text:p>
          </table:table-cell>
          <table:table-cell/>
          <table:table-cell table:formula="oooc:=[.I65]/(1-[.J65])" office:value-type="float" office:value="800">
            <text:p>800</text:p>
          </table:table-cell>
          <table:table-cell table:formula="oooc:=com.sun.star.sheet.addin.Analysis.getRandbetween(1;19)*50*(1-[.J65])" office:value-type="float" office:value="720">
            <text:p>720</text:p>
          </table:table-cell>
          <table:table-cell table:formula="oooc:=com.sun.star.sheet.addin.Analysis.getRandbetween(1;3)/10" office:value-type="float" office:value="0.1">
            <text:p>0,1</text:p>
          </table:table-cell>
          <table:table-cell table:number-columns-repeated="246"/>
        </table:table-row>
        <table:table-row table:style-name="ro1">
          <table:table-cell table:formula="oooc:=&quot;Nach Verminderung um &quot;&amp;[.J66]*100&amp;&quot;% ergibt sich &quot;&amp;[.I66]&amp;&quot;.&quot;" office:value-type="string" office:string-value="Nach Verminderung um 10% ergibt sich 180.">
            <text:p>Nach Verminderung um 10% ergibt sich 180.</text:p>
          </table:table-cell>
          <table:table-cell table:style-name="ce108"/>
          <table:table-cell table:style-name="Default" table:number-columns-repeated="2"/>
          <table:table-cell table:style-name="ce50" table:formula="oooc:=IF(OR(ISBLANK([.H66]);ISFORMULA([.B66]));&quot;&quot;;IF(ISERROR(FIND(&quot;|&quot;&amp; SUBSTITUTE(SUBSTITUTE(SUBSTITUTE(SUBSTITUTE([.B66];&quot; &quot;;&quot;&quot;);&quot;ml&quot;;&quot;cm³&quot; );&quot;l&quot; ;&quot;dm³&quot; );&quot;:&quot;;&quot;/&quot;) &amp;&quot;|&quot;;&quot;|&quot; &amp; SUBSTITUTE([.H66];&quot; &quot;;&quot;&quot;) &amp;&quot;|&quot;));0;1))" office:value-type="float" office:value="0">
            <text:p>0</text:p>
          </table:table-cell>
          <table:table-cell table:style-name="ce45" table:formula="oooc:=IF([.E66]=&quot;&quot;;&quot;&quot;;IF([$Namen.$G$2]=[$Namen.$I$1];IF([.E66]&gt;0;&quot;&quot;;&quot;&quot;);&quot; &quot;))" office:value-type="string" office:string-value=" ">
            <text:p><text:s/></text:p>
          </table:table-cell>
          <table:table-cell/>
          <table:table-cell table:formula="oooc:=[.I66]/(1-[.J66])" office:value-type="float" office:value="200">
            <text:p>200</text:p>
          </table:table-cell>
          <table:table-cell table:formula="oooc:=com.sun.star.sheet.addin.Analysis.getRandbetween(1;19)*50*(1-[.J66])" office:value-type="float" office:value="180">
            <text:p>180</text:p>
          </table:table-cell>
          <table:table-cell table:formula="oooc:=com.sun.star.sheet.addin.Analysis.getRandbetween(1;3)/10" office:value-type="float" office:value="0.1">
            <text:p>0,1</text:p>
          </table:table-cell>
          <table:table-cell table:number-columns-repeated="246"/>
        </table:table-row>
        <table:table-row table:style-name="ro1">
          <table:table-cell table:formula="oooc:=&quot;Nach Verminderung um &quot;&amp;[.J67]*100&amp;&quot;% ergibt sich &quot;&amp;[.I67]&amp;&quot;.&quot;" office:value-type="string" office:string-value="Nach Verminderung um 30% ergibt sich 245.">
            <text:p>Nach Verminderung um 30% ergibt sich 245.</text:p>
          </table:table-cell>
          <table:table-cell table:style-name="ce108"/>
          <table:table-cell table:style-name="Default" table:number-columns-repeated="2"/>
          <table:table-cell table:style-name="ce50" table:formula="oooc:=IF(OR(ISBLANK([.H67]);ISFORMULA([.B67]));&quot;&quot;;IF(ISERROR(FIND(&quot;|&quot;&amp; SUBSTITUTE(SUBSTITUTE(SUBSTITUTE(SUBSTITUTE([.B67];&quot; &quot;;&quot;&quot;);&quot;ml&quot;;&quot;cm³&quot; );&quot;l&quot; ;&quot;dm³&quot; );&quot;:&quot;;&quot;/&quot;) &amp;&quot;|&quot;;&quot;|&quot; &amp; SUBSTITUTE([.H67];&quot; &quot;;&quot;&quot;) &amp;&quot;|&quot;));0;1))" office:value-type="float" office:value="0">
            <text:p>0</text:p>
          </table:table-cell>
          <table:table-cell table:style-name="ce45" table:formula="oooc:=IF([.E67]=&quot;&quot;;&quot;&quot;;IF([$Namen.$G$2]=[$Namen.$I$1];IF([.E67]&gt;0;&quot;&quot;;&quot;&quot;);&quot; &quot;))" office:value-type="string" office:string-value=" ">
            <text:p><text:s/></text:p>
          </table:table-cell>
          <table:table-cell/>
          <table:table-cell table:formula="oooc:=[.I67]/(1-[.J67])" office:value-type="float" office:value="350">
            <text:p>350</text:p>
          </table:table-cell>
          <table:table-cell table:formula="oooc:=com.sun.star.sheet.addin.Analysis.getRandbetween(1;19)*50*(1-[.J67])" office:value-type="float" office:value="245">
            <text:p>245</text:p>
          </table:table-cell>
          <table:table-cell table:formula="oooc:=com.sun.star.sheet.addin.Analysis.getRandbetween(1;3)/10" office:value-type="float" office:value="0.3">
            <text:p>0,3</text:p>
          </table:table-cell>
          <table:table-cell table:number-columns-repeated="246"/>
        </table:table-row>
        <table:table-row table:style-name="ro1">
          <table:table-cell/>
          <table:table-cell table:style-name="ce108"/>
          <table:table-cell table:style-name="Default" table:number-columns-repeated="2"/>
          <table:table-cell table:style-name="ce50" table:formula="oooc:=IF(OR(ISBLANK([.H68]);ISFORMULA([.B68]));&quot;&quot;;IF(ISERROR(FIND(&quot;|&quot;&amp; SUBSTITUTE(SUBSTITUTE(SUBSTITUTE(SUBSTITUTE([.B68];&quot; &quot;;&quot;&quot;);&quot;ml&quot;;&quot;cm³&quot; );&quot;l&quot; ;&quot;dm³&quot; );&quot;:&quot;;&quot;/&quot;) &amp;&quot;|&quot;;&quot;|&quot; &amp; SUBSTITUTE([.H68];&quot; &quot;;&quot;&quot;) &amp;&quot;|&quot;));0;1))">
            <text:p/>
          </table:table-cell>
          <table:table-cell table:style-name="ce45" table:formula="oooc:=IF([.E68]=&quot;&quot;;&quot;&quot;;IF([$Namen.$G$2]=[$Namen.$I$1];IF([.E68]&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69]);ISFORMULA([.B69]));&quot;&quot;;IF(ISERROR(FIND(&quot;|&quot;&amp; SUBSTITUTE(SUBSTITUTE(SUBSTITUTE(SUBSTITUTE([.B69];&quot; &quot;;&quot;&quot;);&quot;ml&quot;;&quot;cm³&quot; );&quot;l&quot; ;&quot;dm³&quot; );&quot;:&quot;;&quot;/&quot;) &amp;&quot;|&quot;;&quot;|&quot; &amp; SUBSTITUTE([.H69];&quot; &quot;;&quot;&quot;) &amp;&quot;|&quot;));0;1))">
            <text:p/>
          </table:table-cell>
          <table:table-cell table:style-name="ce45" table:formula="oooc:=IF([.E69]=&quot;&quot;;&quot;&quot;;IF([$Namen.$G$2]=[$Namen.$I$1];IF([.E69]&gt;0;&quot;&quot;;&quot;&quot;);&quot; &quot;))">
            <text:p/>
          </table:table-cell>
          <table:table-cell/>
          <table:table-cell/>
          <table:table-cell table:number-columns-repeated="248"/>
        </table:table-row>
        <table:table-row table:style-name="ro3">
          <table:table-cell/>
          <table:table-cell table:style-name="ce37" office:value-type="string">
            <text:p><text:a xlink:href="#Tabelle5"></text:a><text:span text:style-name="T4"> </text:span><text:a xlink:href="#Namen"></text:a></text:p>
          </table:table-cell>
          <table:table-cell table:style-name="Default" table:number-columns-repeated="2"/>
          <table:table-cell table:style-name="ce50" table:formula="oooc:=IF(OR(ISBLANK([.H70]);ISFORMULA([.B70]));&quot;&quot;;IF(ISERROR(FIND(&quot;|&quot;&amp; SUBSTITUTE(SUBSTITUTE(SUBSTITUTE(SUBSTITUTE([.B70];&quot; &quot;;&quot;&quot;);&quot;ml&quot;;&quot;cm³&quot; );&quot;l&quot; ;&quot;dm³&quot; );&quot;:&quot;;&quot;/&quot;) &amp;&quot;|&quot;;&quot;|&quot; &amp; SUBSTITUTE([.H70];&quot; &quot;;&quot;&quot;) &amp;&quot;|&quot;));0;1))">
            <text:p/>
          </table:table-cell>
          <table:table-cell table:style-name="ce45" table:formula="oooc:=IF([.E70]=&quot;&quot;;&quot;&quot;;IF([$Namen.$G$2]=[$Namen.$I$1];IF([.E70]&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71]);ISFORMULA([.B71]));&quot;&quot;;IF(ISERROR(FIND(&quot;|&quot;&amp; SUBSTITUTE(SUBSTITUTE(SUBSTITUTE(SUBSTITUTE([.B71];&quot; &quot;;&quot;&quot;);&quot;ml&quot;;&quot;cm³&quot; );&quot;l&quot; ;&quot;dm³&quot; );&quot;:&quot;;&quot;/&quot;) &amp;&quot;|&quot;;&quot;|&quot; &amp; SUBSTITUTE([.H71];&quot; &quot;;&quot;&quot;) &amp;&quot;|&quot;));0;1))">
            <text:p/>
          </table:table-cell>
          <table:table-cell table:style-name="ce45" table:formula="oooc:=IF([.E71]=&quot;&quot;;&quot;&quot;;IF([$Namen.$G$2]=[$Namen.$I$1];IF([.E71]&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72]);ISFORMULA([.B72]));&quot;&quot;;IF(ISERROR(FIND(&quot;|&quot;&amp; SUBSTITUTE(SUBSTITUTE(SUBSTITUTE(SUBSTITUTE([.B72];&quot; &quot;;&quot;&quot;);&quot;ml&quot;;&quot;cm³&quot; );&quot;l&quot; ;&quot;dm³&quot; );&quot;:&quot;;&quot;/&quot;) &amp;&quot;|&quot;;&quot;|&quot; &amp; SUBSTITUTE([.H72];&quot; &quot;;&quot;&quot;) &amp;&quot;|&quot;));0;1))">
            <text:p/>
          </table:table-cell>
          <table:table-cell table:style-name="ce45" table:formula="oooc:=IF([.E72]=&quot;&quot;;&quot;&quot;;IF([$Namen.$G$2]=[$Namen.$I$1];IF([.E72]&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73]);ISFORMULA([.B73]));&quot;&quot;;IF(ISERROR(FIND(&quot;|&quot;&amp; SUBSTITUTE(SUBSTITUTE(SUBSTITUTE(SUBSTITUTE([.B73];&quot; &quot;;&quot;&quot;);&quot;ml&quot;;&quot;cm³&quot; );&quot;l&quot; ;&quot;dm³&quot; );&quot;:&quot;;&quot;/&quot;) &amp;&quot;|&quot;;&quot;|&quot; &amp; SUBSTITUTE([.H73];&quot; &quot;;&quot;&quot;) &amp;&quot;|&quot;));0;1))">
            <text:p/>
          </table:table-cell>
          <table:table-cell table:style-name="ce45" table:formula="oooc:=IF([.E73]=&quot;&quot;;&quot;&quot;;IF([$Namen.$G$2]=[$Namen.$I$1];IF([.E73]&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74]);ISFORMULA([.B74]));&quot;&quot;;IF(ISERROR(FIND(&quot;|&quot;&amp; SUBSTITUTE(SUBSTITUTE(SUBSTITUTE(SUBSTITUTE([.B74];&quot; &quot;;&quot;&quot;);&quot;ml&quot;;&quot;cm³&quot; );&quot;l&quot; ;&quot;dm³&quot; );&quot;:&quot;;&quot;/&quot;) &amp;&quot;|&quot;;&quot;|&quot; &amp; SUBSTITUTE([.H74];&quot; &quot;;&quot;&quot;) &amp;&quot;|&quot;));0;1))">
            <text:p/>
          </table:table-cell>
          <table:table-cell table:style-name="ce45" table:formula="oooc:=IF([.E74]=&quot;&quot;;&quot;&quot;;IF([$Namen.$G$2]=[$Namen.$I$1];IF([.E74]&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75]);ISFORMULA([.B75]));&quot;&quot;;IF(ISERROR(FIND(&quot;|&quot;&amp; SUBSTITUTE(SUBSTITUTE(SUBSTITUTE(SUBSTITUTE([.B75];&quot; &quot;;&quot;&quot;);&quot;ml&quot;;&quot;cm³&quot; );&quot;l&quot; ;&quot;dm³&quot; );&quot;:&quot;;&quot;/&quot;) &amp;&quot;|&quot;;&quot;|&quot; &amp; SUBSTITUTE([.H75];&quot; &quot;;&quot;&quot;) &amp;&quot;|&quot;));0;1))">
            <text:p/>
          </table:table-cell>
          <table:table-cell table:style-name="ce45" table:formula="oooc:=IF([.E75]=&quot;&quot;;&quot;&quot;;IF([$Namen.$G$2]=[$Namen.$I$1];IF([.E75]&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76]);ISFORMULA([.B76]));&quot;&quot;;IF(ISERROR(FIND(&quot;|&quot;&amp; SUBSTITUTE(SUBSTITUTE(SUBSTITUTE(SUBSTITUTE([.B76];&quot; &quot;;&quot;&quot;);&quot;ml&quot;;&quot;cm³&quot; );&quot;l&quot; ;&quot;dm³&quot; );&quot;:&quot;;&quot;/&quot;) &amp;&quot;|&quot;;&quot;|&quot; &amp; SUBSTITUTE([.H76];&quot; &quot;;&quot;&quot;) &amp;&quot;|&quot;));0;1))">
            <text:p/>
          </table:table-cell>
          <table:table-cell table:style-name="ce45" table:formula="oooc:=IF([.E76]=&quot;&quot;;&quot;&quot;;IF([$Namen.$G$2]=[$Namen.$I$1];IF([.E76]&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77]);ISFORMULA([.B77]));&quot;&quot;;IF(ISERROR(FIND(&quot;|&quot;&amp; SUBSTITUTE(SUBSTITUTE(SUBSTITUTE(SUBSTITUTE([.B77];&quot; &quot;;&quot;&quot;);&quot;ml&quot;;&quot;cm³&quot; );&quot;l&quot; ;&quot;dm³&quot; );&quot;:&quot;;&quot;/&quot;) &amp;&quot;|&quot;;&quot;|&quot; &amp; SUBSTITUTE([.H77];&quot; &quot;;&quot;&quot;) &amp;&quot;|&quot;));0;1))">
            <text:p/>
          </table:table-cell>
          <table:table-cell table:style-name="ce45" table:formula="oooc:=IF([.E77]=&quot;&quot;;&quot;&quot;;IF([$Namen.$G$2]=[$Namen.$I$1];IF([.E77]&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78]);ISFORMULA([.B78]));&quot;&quot;;IF(ISERROR(FIND(&quot;|&quot;&amp; SUBSTITUTE(SUBSTITUTE(SUBSTITUTE(SUBSTITUTE([.B78];&quot; &quot;;&quot;&quot;);&quot;ml&quot;;&quot;cm³&quot; );&quot;l&quot; ;&quot;dm³&quot; );&quot;:&quot;;&quot;/&quot;) &amp;&quot;|&quot;;&quot;|&quot; &amp; SUBSTITUTE([.H78];&quot; &quot;;&quot;&quot;) &amp;&quot;|&quot;));0;1))">
            <text:p/>
          </table:table-cell>
          <table:table-cell table:style-name="ce45" table:formula="oooc:=IF([.E78]=&quot;&quot;;&quot;&quot;;IF([$Namen.$G$2]=[$Namen.$I$1];IF([.E78]&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79]);ISFORMULA([.B79]));&quot;&quot;;IF(ISERROR(FIND(&quot;|&quot;&amp; SUBSTITUTE(SUBSTITUTE(SUBSTITUTE(SUBSTITUTE([.B79];&quot; &quot;;&quot;&quot;);&quot;ml&quot;;&quot;cm³&quot; );&quot;l&quot; ;&quot;dm³&quot; );&quot;:&quot;;&quot;/&quot;) &amp;&quot;|&quot;;&quot;|&quot; &amp; SUBSTITUTE([.H79];&quot; &quot;;&quot;&quot;) &amp;&quot;|&quot;));0;1))">
            <text:p/>
          </table:table-cell>
          <table:table-cell table:style-name="ce45" table:formula="oooc:=IF([.E79]=&quot;&quot;;&quot;&quot;;IF([$Namen.$G$2]=[$Namen.$I$1];IF([.E79]&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80]);ISFORMULA([.B80]));&quot;&quot;;IF(ISERROR(FIND(&quot;|&quot;&amp; SUBSTITUTE(SUBSTITUTE(SUBSTITUTE(SUBSTITUTE([.B80];&quot; &quot;;&quot;&quot;);&quot;ml&quot;;&quot;cm³&quot; );&quot;l&quot; ;&quot;dm³&quot; );&quot;:&quot;;&quot;/&quot;) &amp;&quot;|&quot;;&quot;|&quot; &amp; SUBSTITUTE([.H80];&quot; &quot;;&quot;&quot;) &amp;&quot;|&quot;));0;1))">
            <text:p/>
          </table:table-cell>
          <table:table-cell table:style-name="ce45" table:formula="oooc:=IF([.E80]=&quot;&quot;;&quot;&quot;;IF([$Namen.$G$2]=[$Namen.$I$1];IF([.E80]&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81]);ISFORMULA([.B81]));&quot;&quot;;IF(ISERROR(FIND(&quot;|&quot;&amp; SUBSTITUTE(SUBSTITUTE(SUBSTITUTE(SUBSTITUTE([.B81];&quot; &quot;;&quot;&quot;);&quot;ml&quot;;&quot;cm³&quot; );&quot;l&quot; ;&quot;dm³&quot; );&quot;:&quot;;&quot;/&quot;) &amp;&quot;|&quot;;&quot;|&quot; &amp; SUBSTITUTE([.H81];&quot; &quot;;&quot;&quot;) &amp;&quot;|&quot;));0;1))">
            <text:p/>
          </table:table-cell>
          <table:table-cell table:style-name="ce45" table:formula="oooc:=IF([.E81]=&quot;&quot;;&quot;&quot;;IF([$Namen.$G$2]=[$Namen.$I$1];IF([.E81]&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82]);ISFORMULA([.B82]));&quot;&quot;;IF(ISERROR(FIND(&quot;|&quot;&amp; SUBSTITUTE(SUBSTITUTE(SUBSTITUTE(SUBSTITUTE([.B82];&quot; &quot;;&quot;&quot;);&quot;ml&quot;;&quot;cm³&quot; );&quot;l&quot; ;&quot;dm³&quot; );&quot;:&quot;;&quot;/&quot;) &amp;&quot;|&quot;;&quot;|&quot; &amp; SUBSTITUTE([.H82];&quot; &quot;;&quot;&quot;) &amp;&quot;|&quot;));0;1))">
            <text:p/>
          </table:table-cell>
          <table:table-cell table:style-name="ce45" table:formula="oooc:=IF([.E82]=&quot;&quot;;&quot;&quot;;IF([$Namen.$G$2]=[$Namen.$I$1];IF([.E82]&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83]);ISFORMULA([.B83]));&quot;&quot;;IF(ISERROR(FIND(&quot;|&quot;&amp; SUBSTITUTE(SUBSTITUTE(SUBSTITUTE(SUBSTITUTE([.B83];&quot; &quot;;&quot;&quot;);&quot;ml&quot;;&quot;cm³&quot; );&quot;l&quot; ;&quot;dm³&quot; );&quot;:&quot;;&quot;/&quot;) &amp;&quot;|&quot;;&quot;|&quot; &amp; SUBSTITUTE([.H83];&quot; &quot;;&quot;&quot;) &amp;&quot;|&quot;));0;1))">
            <text:p/>
          </table:table-cell>
          <table:table-cell table:style-name="ce45" table:formula="oooc:=IF([.E83]=&quot;&quot;;&quot;&quot;;IF([$Namen.$G$2]=[$Namen.$I$1];IF([.E83]&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84]);ISFORMULA([.B84]));&quot;&quot;;IF(ISERROR(FIND(&quot;|&quot;&amp; SUBSTITUTE(SUBSTITUTE(SUBSTITUTE(SUBSTITUTE([.B84];&quot; &quot;;&quot;&quot;);&quot;ml&quot;;&quot;cm³&quot; );&quot;l&quot; ;&quot;dm³&quot; );&quot;:&quot;;&quot;/&quot;) &amp;&quot;|&quot;;&quot;|&quot; &amp; SUBSTITUTE([.H84];&quot; &quot;;&quot;&quot;) &amp;&quot;|&quot;));0;1))">
            <text:p/>
          </table:table-cell>
          <table:table-cell table:style-name="ce45" table:formula="oooc:=IF([.E84]=&quot;&quot;;&quot;&quot;;IF([$Namen.$G$2]=[$Namen.$I$1];IF([.E84]&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85]);ISFORMULA([.B85]));&quot;&quot;;IF(ISERROR(FIND(&quot;|&quot;&amp; SUBSTITUTE(SUBSTITUTE(SUBSTITUTE(SUBSTITUTE([.B85];&quot; &quot;;&quot;&quot;);&quot;ml&quot;;&quot;cm³&quot; );&quot;l&quot; ;&quot;dm³&quot; );&quot;:&quot;;&quot;/&quot;) &amp;&quot;|&quot;;&quot;|&quot; &amp; SUBSTITUTE([.H85];&quot; &quot;;&quot;&quot;) &amp;&quot;|&quot;));0;1))">
            <text:p/>
          </table:table-cell>
          <table:table-cell table:style-name="ce45" table:formula="oooc:=IF([.E85]=&quot;&quot;;&quot;&quot;;IF([$Namen.$G$2]=[$Namen.$I$1];IF([.E85]&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86]);ISFORMULA([.B86]));&quot;&quot;;IF(ISERROR(FIND(&quot;|&quot;&amp; SUBSTITUTE(SUBSTITUTE(SUBSTITUTE(SUBSTITUTE([.B86];&quot; &quot;;&quot;&quot;);&quot;ml&quot;;&quot;cm³&quot; );&quot;l&quot; ;&quot;dm³&quot; );&quot;:&quot;;&quot;/&quot;) &amp;&quot;|&quot;;&quot;|&quot; &amp; SUBSTITUTE([.H86];&quot; &quot;;&quot;&quot;) &amp;&quot;|&quot;));0;1))">
            <text:p/>
          </table:table-cell>
          <table:table-cell table:style-name="ce45" table:formula="oooc:=IF([.E86]=&quot;&quot;;&quot;&quot;;IF([$Namen.$G$2]=[$Namen.$I$1];IF([.E86]&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87]);ISFORMULA([.B87]));&quot;&quot;;IF(ISERROR(FIND(&quot;|&quot;&amp; SUBSTITUTE(SUBSTITUTE(SUBSTITUTE(SUBSTITUTE([.B87];&quot; &quot;;&quot;&quot;);&quot;ml&quot;;&quot;cm³&quot; );&quot;l&quot; ;&quot;dm³&quot; );&quot;:&quot;;&quot;/&quot;) &amp;&quot;|&quot;;&quot;|&quot; &amp; SUBSTITUTE([.H87];&quot; &quot;;&quot;&quot;) &amp;&quot;|&quot;));0;1))">
            <text:p/>
          </table:table-cell>
          <table:table-cell table:style-name="ce45" table:formula="oooc:=IF([.E87]=&quot;&quot;;&quot;&quot;;IF([$Namen.$G$2]=[$Namen.$I$1];IF([.E87]&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88]);ISFORMULA([.B88]));&quot;&quot;;IF(ISERROR(FIND(&quot;|&quot;&amp; SUBSTITUTE(SUBSTITUTE(SUBSTITUTE(SUBSTITUTE([.B88];&quot; &quot;;&quot;&quot;);&quot;ml&quot;;&quot;cm³&quot; );&quot;l&quot; ;&quot;dm³&quot; );&quot;:&quot;;&quot;/&quot;) &amp;&quot;|&quot;;&quot;|&quot; &amp; SUBSTITUTE([.H88];&quot; &quot;;&quot;&quot;) &amp;&quot;|&quot;));0;1))">
            <text:p/>
          </table:table-cell>
          <table:table-cell table:style-name="ce45" table:formula="oooc:=IF([.E88]=&quot;&quot;;&quot;&quot;;IF([$Namen.$G$2]=[$Namen.$I$1];IF([.E88]&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89]);ISFORMULA([.B89]));&quot;&quot;;IF(ISERROR(FIND(&quot;|&quot;&amp; SUBSTITUTE(SUBSTITUTE(SUBSTITUTE(SUBSTITUTE([.B89];&quot; &quot;;&quot;&quot;);&quot;ml&quot;;&quot;cm³&quot; );&quot;l&quot; ;&quot;dm³&quot; );&quot;:&quot;;&quot;/&quot;) &amp;&quot;|&quot;;&quot;|&quot; &amp; SUBSTITUTE([.H89];&quot; &quot;;&quot;&quot;) &amp;&quot;|&quot;));0;1))">
            <text:p/>
          </table:table-cell>
          <table:table-cell table:style-name="ce45" table:formula="oooc:=IF([.E89]=&quot;&quot;;&quot;&quot;;IF([$Namen.$G$2]=[$Namen.$I$1];IF([.E89]&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90]);ISFORMULA([.B90]));&quot;&quot;;IF(ISERROR(FIND(&quot;|&quot;&amp; SUBSTITUTE(SUBSTITUTE(SUBSTITUTE(SUBSTITUTE([.B90];&quot; &quot;;&quot;&quot;);&quot;ml&quot;;&quot;cm³&quot; );&quot;l&quot; ;&quot;dm³&quot; );&quot;:&quot;;&quot;/&quot;) &amp;&quot;|&quot;;&quot;|&quot; &amp; SUBSTITUTE([.H90];&quot; &quot;;&quot;&quot;) &amp;&quot;|&quot;));0;1))">
            <text:p/>
          </table:table-cell>
          <table:table-cell table:style-name="ce45" table:formula="oooc:=IF([.E90]=&quot;&quot;;&quot;&quot;;IF([$Namen.$G$2]=[$Namen.$I$1];IF([.E90]&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91]);ISFORMULA([.B91]));&quot;&quot;;IF(ISERROR(FIND(&quot;|&quot;&amp; SUBSTITUTE(SUBSTITUTE(SUBSTITUTE(SUBSTITUTE([.B91];&quot; &quot;;&quot;&quot;);&quot;ml&quot;;&quot;cm³&quot; );&quot;l&quot; ;&quot;dm³&quot; );&quot;:&quot;;&quot;/&quot;) &amp;&quot;|&quot;;&quot;|&quot; &amp; SUBSTITUTE([.H91];&quot; &quot;;&quot;&quot;) &amp;&quot;|&quot;));0;1))">
            <text:p/>
          </table:table-cell>
          <table:table-cell table:style-name="ce45" table:formula="oooc:=IF([.E91]=&quot;&quot;;&quot;&quot;;IF([$Namen.$G$2]=[$Namen.$I$1];IF([.E91]&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92]);ISFORMULA([.B92]));&quot;&quot;;IF(ISERROR(FIND(&quot;|&quot;&amp; SUBSTITUTE(SUBSTITUTE(SUBSTITUTE(SUBSTITUTE([.B92];&quot; &quot;;&quot;&quot;);&quot;ml&quot;;&quot;cm³&quot; );&quot;l&quot; ;&quot;dm³&quot; );&quot;:&quot;;&quot;/&quot;) &amp;&quot;|&quot;;&quot;|&quot; &amp; SUBSTITUTE([.H92];&quot; &quot;;&quot;&quot;) &amp;&quot;|&quot;));0;1))">
            <text:p/>
          </table:table-cell>
          <table:table-cell table:style-name="ce45" table:formula="oooc:=IF([.E92]=&quot;&quot;;&quot;&quot;;IF([$Namen.$G$2]=[$Namen.$I$1];IF([.E92]&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93]);ISFORMULA([.B93]));&quot;&quot;;IF(ISERROR(FIND(&quot;|&quot;&amp; SUBSTITUTE(SUBSTITUTE(SUBSTITUTE(SUBSTITUTE([.B93];&quot; &quot;;&quot;&quot;);&quot;ml&quot;;&quot;cm³&quot; );&quot;l&quot; ;&quot;dm³&quot; );&quot;:&quot;;&quot;/&quot;) &amp;&quot;|&quot;;&quot;|&quot; &amp; SUBSTITUTE([.H93];&quot; &quot;;&quot;&quot;) &amp;&quot;|&quot;));0;1))">
            <text:p/>
          </table:table-cell>
          <table:table-cell table:style-name="ce45" table:formula="oooc:=IF([.E93]=&quot;&quot;;&quot;&quot;;IF([$Namen.$G$2]=[$Namen.$I$1];IF([.E93]&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94]);ISFORMULA([.B94]));&quot;&quot;;IF(ISERROR(FIND(&quot;|&quot;&amp; SUBSTITUTE(SUBSTITUTE(SUBSTITUTE(SUBSTITUTE([.B94];&quot; &quot;;&quot;&quot;);&quot;ml&quot;;&quot;cm³&quot; );&quot;l&quot; ;&quot;dm³&quot; );&quot;:&quot;;&quot;/&quot;) &amp;&quot;|&quot;;&quot;|&quot; &amp; SUBSTITUTE([.H94];&quot; &quot;;&quot;&quot;) &amp;&quot;|&quot;));0;1))">
            <text:p/>
          </table:table-cell>
          <table:table-cell table:style-name="ce45" table:formula="oooc:=IF([.E94]=&quot;&quot;;&quot;&quot;;IF([$Namen.$G$2]=[$Namen.$I$1];IF([.E94]&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95]);ISFORMULA([.B95]));&quot;&quot;;IF(ISERROR(FIND(&quot;|&quot;&amp; SUBSTITUTE(SUBSTITUTE(SUBSTITUTE(SUBSTITUTE([.B95];&quot; &quot;;&quot;&quot;);&quot;ml&quot;;&quot;cm³&quot; );&quot;l&quot; ;&quot;dm³&quot; );&quot;:&quot;;&quot;/&quot;) &amp;&quot;|&quot;;&quot;|&quot; &amp; SUBSTITUTE([.H95];&quot; &quot;;&quot;&quot;) &amp;&quot;|&quot;));0;1))">
            <text:p/>
          </table:table-cell>
          <table:table-cell table:style-name="ce45" table:formula="oooc:=IF([.E95]=&quot;&quot;;&quot;&quot;;IF([$Namen.$G$2]=[$Namen.$I$1];IF([.E95]&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96]);ISFORMULA([.B96]));&quot;&quot;;IF(ISERROR(FIND(&quot;|&quot;&amp; SUBSTITUTE(SUBSTITUTE(SUBSTITUTE(SUBSTITUTE([.B96];&quot; &quot;;&quot;&quot;);&quot;ml&quot;;&quot;cm³&quot; );&quot;l&quot; ;&quot;dm³&quot; );&quot;:&quot;;&quot;/&quot;) &amp;&quot;|&quot;;&quot;|&quot; &amp; SUBSTITUTE([.H96];&quot; &quot;;&quot;&quot;) &amp;&quot;|&quot;));0;1))">
            <text:p/>
          </table:table-cell>
          <table:table-cell table:style-name="ce45" table:formula="oooc:=IF([.E96]=&quot;&quot;;&quot;&quot;;IF([$Namen.$G$2]=[$Namen.$I$1];IF([.E96]&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97]);ISFORMULA([.B97]));&quot;&quot;;IF(ISERROR(FIND(&quot;|&quot;&amp; SUBSTITUTE(SUBSTITUTE(SUBSTITUTE(SUBSTITUTE([.B97];&quot; &quot;;&quot;&quot;);&quot;ml&quot;;&quot;cm³&quot; );&quot;l&quot; ;&quot;dm³&quot; );&quot;:&quot;;&quot;/&quot;) &amp;&quot;|&quot;;&quot;|&quot; &amp; SUBSTITUTE([.H97];&quot; &quot;;&quot;&quot;) &amp;&quot;|&quot;));0;1))">
            <text:p/>
          </table:table-cell>
          <table:table-cell table:style-name="ce45" table:formula="oooc:=IF([.E97]=&quot;&quot;;&quot;&quot;;IF([$Namen.$G$2]=[$Namen.$I$1];IF([.E97]&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98]);ISFORMULA([.B98]));&quot;&quot;;IF(ISERROR(FIND(&quot;|&quot;&amp; SUBSTITUTE(SUBSTITUTE(SUBSTITUTE(SUBSTITUTE([.B98];&quot; &quot;;&quot;&quot;);&quot;ml&quot;;&quot;cm³&quot; );&quot;l&quot; ;&quot;dm³&quot; );&quot;:&quot;;&quot;/&quot;) &amp;&quot;|&quot;;&quot;|&quot; &amp; SUBSTITUTE([.H98];&quot; &quot;;&quot;&quot;) &amp;&quot;|&quot;));0;1))">
            <text:p/>
          </table:table-cell>
          <table:table-cell table:style-name="ce45" table:formula="oooc:=IF([.E98]=&quot;&quot;;&quot;&quot;;IF([$Namen.$G$2]=[$Namen.$I$1];IF([.E98]&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99]);ISFORMULA([.B99]));&quot;&quot;;IF(ISERROR(FIND(&quot;|&quot;&amp; SUBSTITUTE(SUBSTITUTE(SUBSTITUTE(SUBSTITUTE([.B99];&quot; &quot;;&quot;&quot;);&quot;ml&quot;;&quot;cm³&quot; );&quot;l&quot; ;&quot;dm³&quot; );&quot;:&quot;;&quot;/&quot;) &amp;&quot;|&quot;;&quot;|&quot; &amp; SUBSTITUTE([.H99];&quot; &quot;;&quot;&quot;) &amp;&quot;|&quot;));0;1))">
            <text:p/>
          </table:table-cell>
          <table:table-cell table:style-name="ce45" table:formula="oooc:=IF([.E99]=&quot;&quot;;&quot;&quot;;IF([$Namen.$G$2]=[$Namen.$I$1];IF([.E99]&gt;0;&quot;&quot;;&quot;&quot;);&quot; &quot;))">
            <text:p/>
          </table:table-cell>
          <table:table-cell/>
          <table:table-cell/>
          <table:table-cell table:number-columns-repeated="248"/>
        </table:table-row>
        <table:table-row table:style-name="ro1">
          <table:table-cell/>
          <table:table-cell table:style-name="ce108"/>
          <table:table-cell table:style-name="Default" table:number-columns-repeated="2"/>
          <table:table-cell table:style-name="ce50" table:formula="oooc:=IF(OR(ISBLANK([.H100]);ISFORMULA([.B100]));&quot;&quot;;IF(ISERROR(FIND(&quot;|&quot;&amp; SUBSTITUTE(SUBSTITUTE(SUBSTITUTE(SUBSTITUTE([.B100];&quot; &quot;;&quot;&quot;);&quot;ml&quot;;&quot;cm³&quot; );&quot;l&quot; ;&quot;dm³&quot; );&quot;:&quot;;&quot;/&quot;) &amp;&quot;|&quot;;&quot;|&quot; &amp; SUBSTITUTE([.H100];&quot; &quot;;&quot;&quot;) &amp;&quot;|&quot;));0;1))">
            <text:p/>
          </table:table-cell>
          <table:table-cell table:style-name="ce45" table:formula="oooc:=IF([.E100]=&quot;&quot;;&quot;&quot;;IF([$Namen.$G$2]=[$Namen.$I$1];IF([.E100]&gt;0;&quot;&quot;;&quot;&quot;);&quot; &quot;))">
            <text:p/>
          </table:table-cell>
          <table:table-cell/>
          <table:table-cell/>
          <table:table-cell table:number-columns-repeated="248"/>
        </table:table-row>
        <table:table-row table:style-name="ro1" table:visibility="collapse">
          <table:table-cell/>
          <table:table-cell/>
          <table:table-cell table:style-name="ce77" table:formula="oooc:=IF(ISBLANK([.H101]);&quot;&quot;;IF(ISERROR(FIND(&quot;|&quot;&amp; SUBSTITUTE(SUBSTITUTE(SUBSTITUTE(SUBSTITUTE([.B101];&quot; &quot;;&quot;&quot;);&quot;·&quot;;&quot;*&quot; );&quot;ml&quot; ;&quot;cm³&quot; );&quot;l&quot;;&quot;dm³&quot;) &amp;&quot;|&quot;;&quot;|&quot; &amp; SUBSTITUTE([.H101];&quot; &quot;;&quot;&quot;) &amp;&quot;|&quot;));0;1))">
            <text:p/>
          </table:table-cell>
          <table:table-cell table:style-name="ce45" table:formula="oooc:=IF([.C101]=&quot;&quot;;&quot;&quot;;IF([$Namen.$G$2]=[$Namen.$I$1];IF([.C101]&gt;0;&quot;&quot;;&quot;&quot;);&quot;&quot;))">
            <text:p/>
          </table:table-cell>
          <table:table-cell table:style-name="ce50" table:formula="oooc:=IF(OR(ISBLANK([.H101]);ISFORMULA([.B101]));&quot;&quot;;IF(ISERROR(FIND(&quot;|&quot;&amp; SUBSTITUTE(SUBSTITUTE(SUBSTITUTE(SUBSTITUTE([.B101];&quot; &quot;;&quot;&quot;);&quot;l&quot;;&quot;dm³&quot; );&quot;ml&quot; ;&quot;cm³&quot; );&quot;:&quot;;&quot;/&quot;) &amp;&quot;|&quot;;&quot;|&quot; &amp; SUBSTITUTE([.H101];&quot; &quot;;&quot;&quot;) &amp;&quot;|&quot;));0;1))">
            <text:p/>
          </table:table-cell>
          <table:table-cell table:number-columns-repeated="2"/>
          <table:table-cell/>
          <table:table-cell table:number-columns-repeated="248"/>
        </table:table-row>
        <table:table-row table:style-name="ro1" table:visibility="collapse">
          <table:table-cell/>
          <table:table-cell/>
          <table:table-cell table:style-name="ce77" table:formula="oooc:=IF(ISBLANK([.H102]);&quot;&quot;;IF(ISERROR(FIND(&quot;|&quot;&amp; SUBSTITUTE(SUBSTITUTE(SUBSTITUTE(SUBSTITUTE([.B102];&quot; &quot;;&quot;&quot;);&quot;·&quot;;&quot;*&quot; );&quot;ml&quot; ;&quot;cm³&quot; );&quot;l&quot;;&quot;dm³&quot;) &amp;&quot;|&quot;;&quot;|&quot; &amp; SUBSTITUTE([.H102];&quot; &quot;;&quot;&quot;) &amp;&quot;|&quot;));0;1))">
            <text:p/>
          </table:table-cell>
          <table:table-cell table:style-name="ce45" table:formula="oooc:=IF([.C102]=&quot;&quot;;&quot;&quot;;IF([$Namen.$G$2]=[$Namen.$I$1];IF([.C102]&gt;0;&quot;&quot;;&quot;&quot;);&quot;&quot;))">
            <text:p/>
          </table:table-cell>
          <table:table-cell table:number-columns-repeated="3"/>
          <table:table-cell/>
          <table:table-cell table:number-columns-repeated="248"/>
        </table:table-row>
        <table:table-row table:style-name="ro1" table:visibility="collapse">
          <table:table-cell table:number-columns-repeated="2"/>
          <table:table-cell table:style-name="ce77"/>
          <table:table-cell table:style-name="ce45"/>
          <table:table-cell table:number-columns-repeated="252"/>
        </table:table-row>
        <table:table-row table:style-name="ro1" table:visibility="collapse" table:number-rows-repeated="65432">
          <table:table-cell table:number-columns-repeated="256"/>
        </table:table-row>
        <table:table-row table:style-name="ro1" table:visibility="collapse">
          <table:table-cell table:number-columns-repeated="256"/>
        </table:table-row>
      </table:table>
      <table:named-expressions>
        <table:named-range table:name="x" table:base-cell-address="$Tabelle5.$C$4" table:cell-range-address=".$B$2"/>
        <table:named-range table:name="y" table:base-cell-address="$Tabelle5.$C$4" table:cell-range-address=".$B$3"/>
        <table:named-range table:name="a" table:base-cell-address="$Tabelle4.$J$1" table:cell-range-address="$Tabelle4.$J$1"/>
        <table:named-range table:name="b" table:base-cell-address="$Tabelle4.$J$2" table:cell-range-address="$Tabelle4.$J$2"/>
        <table:named-range table:name="c" table:base-cell-address="$Tabelle4.$J$3" table:cell-range-address="$Tabelle4.$J$3"/>
        <table:named-range table:name="d" table:base-cell-address="$Tabelle4.$J$4" table:cell-range-address="$Tabelle4.$J$4"/>
        <table:named-range table:name="e" table:base-cell-address="$Tabelle4.$J$5" table:cell-range-address="$Tabelle4.$J$7"/>
        <table:named-range table:name="f" table:base-cell-address="$Tabelle4.$J$6" table:cell-range-address="$Tabelle4.$J$8"/>
      </table:named-expressions>
      <table:database-ranges>
        <table:database-range table:target-range-address="Tabelle2.A54:Tabelle2.A54" table:contains-header="false">
          <table:sort table:bind-styles-to-content="false">
            <table:sort-by table:field-number="0" table:order="descending" table:data-type="automatic"/>
          </table:sort>
        </table:database-rang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Wingdings1" svg:font-family="Wingdings" style:font-pitch="variable" style:font-charset="x-symbol"/>
    <style:font-face style:name="Wingdings" svg:font-family="Wingdings" style:font-adornments="Standard" style:font-pitch="variable" style:font-charset="x-symbol"/>
    <style:font-face style:name="Courier New" svg:font-family="'Courier New'" style:font-family-generic="modern" style:font-pitch="fixed"/>
    <style:font-face style:name="Arial Unicode MS" svg:font-family="'Arial Unicode MS'" style:font-pitch="variable"/>
    <style:font-face style:name="Tahoma" svg:font-family="Tahoma" style:font-pitch="variable"/>
    <style:font-face style:name="Comic Sans MS" svg:font-family="'Comic Sans MS'" style:font-family-generic="script" style:font-pitch="variable"/>
    <style:font-face style:name="Arial" svg:font-family="Arial" style:font-family-generic="swiss" style:font-pitch="variable"/>
    <style:font-face style:name="Arial1" svg:font-family="Arial" style:font-adornments="Standard" style:font-family-generic="swiss" style:font-pitch="variable"/>
    <style:font-face style:name="Andale Sans UI" svg:font-family="'Andale Sans UI'" style:font-family-generic="system" style:font-pitch="variable"/>
    <style:font-face style:name="Tahoma1" svg:font-family="Tahoma" style:font-family-generic="system" style:font-pitch="variable"/>
  </office:font-face-decls>
  <office:styles>
    <style:default-style style:family="table-cell">
      <style:table-cell-properties style:decimal-places="3"/>
      <style:paragraph-properties style:tab-stop-distance="1.25cm"/>
      <style:text-properties style:font-name="Arial" fo:language="de" fo:country="DE" style:font-name-asian="Arial Unicode MS" style:language-asian="de" style:country-asian="DE" style:font-name-complex="Tahoma" style:language-complex="de" style:country-complex="DE"/>
    </style:default-style>
    <style:default-style style:family="graphic">
      <style:graphic-properties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de" fo:country="DE" style:font-size-asian="24pt" style:language-asian="de" style:country-asian="DE" style:font-size-complex="24pt" style:language-complex="de" style:country-complex="DE"/>
    </style:default-style>
    <number:number-style style:name="N0">
      <number:number number:min-integer-digits="1"/>
    </number:number-style>
    <number:text-style style:name="N100">
      <number:text-content/>
    </number:text-style>
    <number:currency-style style:name="N106P0" style:volatile="true">
      <number:number number:decimal-places="2" number:min-integer-digits="1" number:grouping="true"/>
      <number:text> </number:text>
      <number:currency-symbol number:language="de" number:country="DE">€</number:currency-symbol>
    </number:currency-style>
    <number:currency-style style:name="N106">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106P0"/>
    </number:currency-style>
    <number:number-style style:name="N108">
      <number:number number:decimal-places="4" number:min-integer-digits="1" number:decimal-replacement=""/>
    </number:number-style>
    <number:number-style style:name="N111P0" style:volatile="true">
      <style:text-properties fo:color="#000000"/>
      <number:text>= ???</number:text>
    </number:number-style>
    <number:number-style style:name="N111P1" style:volatile="true">
      <style:text-properties fo:color="#000000"/>
      <number:text>Versuch es nochmal</number:text>
    </number:number-style>
    <number:number-style style:name="N111">
      <number:text>??? </number:text>
      <number:number number:min-integer-digits="1"/>
      <number:text/>
      <style:map style:condition="value()&lt;=0" style:apply-style-name="N111P0"/>
      <style:map style:condition="value()&gt;0" style:apply-style-name="N111P1"/>
    </number:number-style>
    <number:number-style style:name="N112">
      <number:number number:decimal-places="2" number:min-integer-digits="1" number:decimal-replacement=""/>
    </number:number-style>
    <number:number-style style:name="N113">
      <number:number number:decimal-places="3" number:min-integer-digits="1"/>
    </number:number-style>
    <number:number-style style:name="N114">
      <number:number number:decimal-places="4" number:min-integer-digits="1"/>
    </number:number-style>
    <number:number-style style:name="N115">
      <number:number number:decimal-places="5" number:min-integer-digits="1"/>
    </number:number-style>
    <number:number-style style:name="N116">
      <number:number number:decimal-places="6" number:min-integer-digits="1"/>
    </number:number-style>
    <number:number-style style:name="N117">
      <number:number number:decimal-places="7" number:min-integer-digits="1"/>
    </number:number-style>
    <number:number-style style:name="N118">
      <number:number number:decimal-places="8" number:min-integer-digits="1"/>
    </number:number-style>
    <number:number-style style:name="N119">
      <number:number number:decimal-places="9" number:min-integer-digits="1"/>
    </number:number-style>
    <number:number-style style:name="N120">
      <number:number number:decimal-places="10" number:min-integer-digits="1"/>
    </number:number-style>
    <number:number-style style:name="N121">
      <number:number number:decimal-places="1" number:min-integer-digits="1"/>
    </number:number-style>
    <number:percentage-style style:name="N122">
      <number:number number:decimal-places="3" number:min-integer-digits="1"/>
      <number:text>%</number:text>
    </number:percentage-style>
    <number:percentage-style style:name="N123">
      <number:number number:decimal-places="1" number:min-integer-digits="1"/>
      <number:text>%</number:text>
    </number:percentage-style>
    <number:text-style style:name="N124">
      <number:text>( </number:text>
      <number:text-content/>
      <number:text> )</number:text>
    </number:text-style>
    <number:number-style style:name="N125">
      <number:text>Umfang =</number:text>
    </number:number-style>
    <number:number-style style:name="N126">
      <number:text>= </number:text>
      <number:number number:min-integer-digits="1"/>
      <number:text/>
    </number:number-style>
    <number:number-style style:name="N127">
      <number:number number:decimal-places="0" number:min-integer-digits="4" number:grouping="true"/>
    </number:number-style>
    <number:number-style style:name="N128">
      <number:text/>
    </number:number-style>
    <number:number-style style:name="N129">
      <number:text>Formel eingeben</number:text>
    </number:number-style>
    <number:number-style style:name="N130">
      <number:text>Formel für Umfang hier</number:text>
    </number:number-style>
    <number:number-style style:name="N131">
      <number:text>= ???</number:text>
    </number:number-style>
    <number:number-style style:name="N134P0" style:volatile="true">
      <style:text-properties fo:color="#000000"/>
      <number:text>= ??? </number:text>
      <number:number number:decimal-places="0" number:min-integer-digits="1"/>
    </number:number-style>
    <number:number-style style:name="N134P1" style:volatile="true">
      <style:text-properties fo:color="#000000"/>
      <number:text>= Nochmal </number:text>
      <number:number number:decimal-places="0" number:min-integer-digits="1"/>
    </number:number-style>
    <number:number-style style:name="N134">
      <style:text-properties fo:color="#000000"/>
      <number:text>a</number:text>
      <style:map style:condition="value()&lt;=0" style:apply-style-name="N134P0"/>
      <style:map style:condition="value()&gt;7" style:apply-style-name="N134P1"/>
    </number:number-style>
    <number:number-style style:name="N137P0" style:volatile="true">
      <style:text-properties fo:color="#000000"/>
      <number:text>= ??? </number:text>
      <number:number number:min-integer-digits="1"/>
      <number:text> </number:text>
    </number:number-style>
    <number:number-style style:name="N137P1" style:volatile="true">
      <style:text-properties fo:color="#000000"/>
      <number:text>= Nochmal </number:text>
    </number:number-style>
    <number:number-style style:name="N137">
      <number:number number:min-integer-digits="1"/>
      <number:text/>
      <style:map style:condition="value()&lt;=0" style:apply-style-name="N137P0"/>
      <style:map style:condition="value()&gt;0" style:apply-style-name="N137P1"/>
    </number:number-style>
    <number:number-style style:name="N139P0" style:volatile="true">
      <style:text-properties fo:color="#000000"/>
      <number:text>= ???</number:text>
    </number:number-style>
    <number:number-style style:name="N139P1" style:volatile="true">
      <style:text-properties fo:color="#000000"/>
      <number:text>= </number:text>
      <number:number number:min-integer-digits="1"/>
      <number:text> stimmt nicht</number:text>
    </number:number-style>
    <number:number-style style:name="N139">
      <number:number number:min-integer-digits="1"/>
      <number:text/>
      <style:map style:condition="value()&lt;=0" style:apply-style-name="N139P0"/>
      <style:map style:condition="value()&gt;0" style:apply-style-name="N139P1"/>
    </number:number-style>
    <number:number-style style:name="N140P0" style:volatile="true">
      <style:text-properties fo:color="#000000"/>
      <number:text>= ???</number:text>
    </number:number-style>
    <number:number-style style:name="N140P1" style:volatile="true">
      <style:text-properties fo:color="#000000"/>
      <number:text>= </number:text>
      <number:number number:min-integer-digits="1"/>
      <number:text> stimmt nicht</number:text>
    </number:number-style>
    <number:number-style style:name="N140">
      <number:text>??? </number:text>
      <number:number number:min-integer-digits="1"/>
      <number:text/>
      <style:map style:condition="value()&lt;=0" style:apply-style-name="N140P0"/>
      <style:map style:condition="value()&gt;0" style:apply-style-name="N140P1"/>
    </number:number-style>
    <number:number-style style:name="N142P0" style:volatile="true">
      <style:text-properties fo:color="#000000"/>
      <number:text>= ???</number:text>
    </number:number-style>
    <number:date-style style:name="N142P1" style:volatile="true">
      <style:text-properties fo:color="#000000"/>
      <number:text>= V</number:text>
      <number:year number:style="long"/>
      <number:year/>
      <number:seconds/>
      <number:text>uc</number:text>
      <number:hours/>
      <number:text> </number:text>
      <number:year/>
      <number:seconds/>
      <number:text> noc</number:text>
      <number:hours/>
      <number:minutes/>
      <number:text>al"</number:text>
    </number:date-style>
    <number:number-style style:name="N142">
      <number:text>??? </number:text>
      <number:number number:min-integer-digits="1"/>
      <number:text/>
      <style:map style:condition="value()&lt;=0" style:apply-style-name="N142P0"/>
      <style:map style:condition="value()&gt;0" style:apply-style-name="N142P1"/>
    </number:number-style>
    <number:number-style style:name="N143P0" style:volatile="true">
      <style:text-properties fo:color="#000000"/>
      <number:text>= ???</number:text>
    </number:number-style>
    <number:number-style style:name="N143">
      <style:text-properties fo:color="#0000ff"/>
      <number:text>Versuch es nochmal</number:text>
      <style:map style:condition="value()=0" style:apply-style-name="N143P0"/>
    </number:number-style>
    <number:number-style style:name="N144P0" style:volatile="true">
      <style:text-properties fo:color="#000000"/>
      <number:text>= ???</number:text>
    </number:number-style>
    <number:number-style style:name="N144">
      <style:text-properties fo:color="#00ffff"/>
      <number:text>Versuch es nochmal</number:text>
      <style:map style:condition="value()=0" style:apply-style-name="N144P0"/>
    </number:number-style>
    <number:percentage-style style:name="N145">
      <number:number number:min-integer-digits="1"/>
      <number:text> %</number:text>
    </number:percentage-style>
    <style:style style:name="Default" style:family="table-cell" style:data-style-name="N108">
      <style:table-cell-properties fo:background-color="#e6e6ff" style:cell-protect="protected formula-hidden" style:print-content="true"/>
      <style:text-properties fo:font-size="14pt"/>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6"/>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ingabe" style:family="table-cell" style:parent-style-name="Default" style:data-style-name="N100">
      <style:table-cell-properties fo:background-color="#ffff00" style:cell-protect="formula-hidden" style:print-content="true" style:text-align-source="fix" style:repeat-content="false"/>
      <style:paragraph-properties fo:text-align="start" fo:margin-left="0cm"/>
      <style:text-properties style:font-name="Arial" fo:font-size="14pt" fo:font-weight="bold"/>
    </style:style>
    <style:style style:name="Hinweis" style:family="table-cell" style:parent-style-name="Default" style:data-style-name="N0">
      <style:table-cell-properties style:text-align-source="fix" style:repeat-content="false" fo:wrap-option="wrap" style:vertical-align="top"/>
      <style:paragraph-properties fo:text-align="start"/>
      <style:text-properties fo:font-size="10pt"/>
    </style:style>
    <style:style style:name="Eingabe3" style:family="table-cell" style:parent-style-name="Eingabe" style:data-style-name="N111"/>
    <style:style style:name="Unsichtbar" style:family="table-cell" style:parent-style-name="Default">
      <style:table-cell-properties fo:background-color="#e6e6ff" style:cell-protect="hidden-and-protected" style:print-content="false"/>
      <style:text-properties style:use-window-font-color="true"/>
    </style:style>
    <style:style style:name="Eingabe_5f_" style:display-name="Eingabe_" style:family="table-cell" style:parent-style-name="Eingabe">
      <style:table-cell-properties fo:border-bottom="0.088cm solid #000000" style:text-align-source="fix" style:repeat-content="false" fo:border-left="none" fo:border-right="none" fo:border-top="none"/>
      <style:paragraph-properties fo:text-align="center"/>
    </style:style>
    <style:style style:name="Eingabe_20_Text" style:display-name="Eingabe Text" style:family="table-cell" style:parent-style-name="Eingabe" style:data-style-name="N100"/>
    <style:style style:name="Passwort" style:family="table-cell" style:parent-style-name="Default">
      <style:table-cell-properties fo:background-color="#ffff00" style:cell-protect="none" style:print-content="true"/>
    </style:style>
    <draw:gradient draw:name="Gradient_20_7" draw:display-name="Gradient 7" draw:style="linear" draw:start-color="#000000" draw:end-color="#ffffff" draw:start-intensity="100%" draw:end-intensity="100%" draw:angle="0" draw:border="0%"/>
    <draw:gradient draw:name="Gradient_20_8" draw:display-name="Gradient 8" draw:style="linear" draw:start-color="#000000" draw:end-color="#ffffff" draw:start-intensity="100%" draw:end-intensity="100%" draw:angle="0" draw:border="0%"/>
    <draw:hatch draw:name="Hatch_20_4" draw:display-name="Hatch 4" draw:style="single" draw:color="#000000" draw:distance="0.02cm" draw:rotation="0"/>
    <draw:hatch draw:name="Hatch_20_51" draw:display-name="Hatch 51" draw:style="single" draw:color="#000000" draw:distance="0.011cm" draw:rotation="0"/>
    <draw:hatch draw:name="Hatch_20_52" draw:display-name="Hatch 52" draw:style="single" draw:color="#000000" draw:distance="0.011cm" draw:rotation="0"/>
    <draw:hatch draw:name="Hatch_20_53" draw:display-name="Hatch 53" draw:style="single" draw:color="#000000" draw:distance="0.011cm" draw:rotation="0"/>
    <draw:hatch draw:name="Hatch_20_54" draw:display-name="Hatch 54" draw:style="single" draw:color="#000000" draw:distance="0.011cm" draw:rotation="0"/>
    <draw:hatch draw:name="Hatch_20_55" draw:display-name="Hatch 55" draw:style="single" draw:color="#000000" draw:distance="0.011cm" draw:rotation="0"/>
    <draw:hatch draw:name="Hatch_20_56" draw:display-name="Hatch 56" draw:style="single" draw:color="#000000" draw:distance="0.011cm" draw:rotation="0"/>
    <draw:hatch draw:name="Hatch_20_57" draw:display-name="Hatch 57" draw:style="single" draw:color="#000000" draw:distance="0.011cm" draw:rotation="0"/>
    <draw:hatch draw:name="Hatch_20_58" draw:display-name="Hatch 58" draw:style="single" draw:color="#000000" draw:distance="0.011cm" draw:rotation="0"/>
    <draw:hatch draw:name="Hatch_20_59" draw:display-name="Hatch 59" draw:style="single" draw:color="#000000" draw:distance="0.011cm" draw:rotation="0"/>
    <draw:hatch draw:name="Hatch_20_60" draw:display-name="Hatch 60" draw:style="single" draw:color="#000000" draw:distance="0.011cm" draw:rotation="0"/>
    <draw:hatch draw:name="Hatch_20_61" draw:display-name="Hatch 61" draw:style="single" draw:color="#000000" draw:distance="0.011cm" draw:rotation="0"/>
    <draw:hatch draw:name="Hatch_20_62" draw:display-name="Hatch 62" draw:style="single" draw:color="#000000" draw:distance="0.011cm" draw:rotation="0"/>
    <draw:hatch draw:name="Hatch_20_63" draw:display-name="Hatch 63" draw:style="single" draw:color="#000000" draw:distance="0.011cm" draw:rotation="0"/>
    <draw:hatch draw:name="Hatch_20_64" draw:display-name="Hatch 64" draw:style="single" draw:color="#000000" draw:distance="0.011cm" draw:rotation="0"/>
    <draw:hatch draw:name="Hatch_20_65" draw:display-name="Hatch 65" draw:style="single" draw:color="#000000" draw:distance="0.011cm" draw:rotation="0"/>
    <draw:hatch draw:name="Hatch_20_66" draw:display-name="Hatch 66" draw:style="single" draw:color="#000000" draw:distance="0.011cm" draw:rotation="0"/>
    <draw:hatch draw:name="Hatch_20_67" draw:display-name="Hatch 67" draw:style="single" draw:color="#000000" draw:distance="0.011cm" draw:rotation="0"/>
    <draw:hatch draw:name="Hatch_20_68" draw:display-name="Hatch 68" draw:style="single" draw:color="#000000" draw:distance="0.011cm" draw:rotation="0"/>
    <draw:hatch draw:name="Hatch_20_69" draw:display-name="Hatch 69" draw:style="single" draw:color="#000000" draw:distance="0.011cm" draw:rotation="0"/>
    <draw:hatch draw:name="Hatch_20_70" draw:display-name="Hatch 70" draw:style="single" draw:color="#000000" draw:distance="0.011cm" draw:rotation="0"/>
    <draw:hatch draw:name="Hatch_20_71" draw:display-name="Hatch 71" draw:style="single" draw:color="#000000" draw:distance="0.011cm" draw:rotation="0"/>
    <draw:hatch draw:name="Hatch_20_72" draw:display-name="Hatch 72" draw:style="single" draw:color="#000000" draw:distance="0.011cm" draw:rotation="0"/>
    <draw:hatch draw:name="Hatch_20_73" draw:display-name="Hatch 73" draw:style="single" draw:color="#000000" draw:distance="0.011cm" draw:rotation="0"/>
    <draw:hatch draw:name="Hatch_20_74" draw:display-name="Hatch 74" draw:style="single" draw:color="#000000" draw:distance="0.011cm" draw:rotation="0"/>
    <draw:hatch draw:name="Hatch_20_75" draw:display-name="Hatch 75" draw:style="single" draw:color="#000000" draw:distance="0.011cm" draw:rotation="0"/>
    <draw:hatch draw:name="Hatch_20_76" draw:display-name="Hatch 76" draw:style="single" draw:color="#000000" draw:distance="0.011cm" draw:rotation="0"/>
    <draw:fill-image draw:name="Bitmape_20_1" draw:display-name="Bitmape 1" xlink:href="Pictures/10000000000000200000002000309F1C.png" xlink:type="simple" xlink:show="embed" xlink:actuate="onLoad"/>
    <draw:fill-image draw:name="Bitmape_20_5" draw:display-name="Bitmape 5" xlink:href="Pictures/10000000000000200000002000309F1C.png" xlink:type="simple" xlink:show="embed" xlink:actuate="onLoad"/>
    <draw:marker draw:name="Linienende_20_1" draw:display-name="Linienende 1" svg:viewBox="0 0 20 30" svg:d="m10 0-10 30h20z"/>
    <draw:stroke-dash draw:name="Dash_20_1" draw:display-name="Dash 1" draw:style="rect" draw:dots1="1" draw:dots1-length="0.02cm" draw:dots2="1" draw:dots2-length="0.02cm" draw:distance="0.02cm"/>
    <draw:stroke-dash draw:name="Dash_20_10" draw:display-name="Dash 10" draw:style="rect" draw:dots1="1" draw:dots1-length="0.011cm" draw:dots2="1" draw:dots2-length="0.011cm" draw:distance="0.011cm"/>
    <draw:stroke-dash draw:name="Dash_20_11" draw:display-name="Dash 11" draw:style="rect" draw:dots1="1" draw:dots1-length="0.011cm" draw:dots2="1" draw:dots2-length="0.011cm" draw:distance="0.011cm"/>
    <draw:stroke-dash draw:name="Dash_20_12" draw:display-name="Dash 12" draw:style="rect" draw:dots1="1" draw:dots1-length="0.011cm" draw:dots2="1" draw:dots2-length="0.011cm" draw:distance="0.011cm"/>
    <draw:stroke-dash draw:name="Dash_20_13" draw:display-name="Dash 13" draw:style="rect" draw:dots1="1" draw:dots1-length="0.011cm" draw:dots2="1" draw:dots2-length="0.011cm" draw:distance="0.011cm"/>
    <draw:stroke-dash draw:name="Dash_20_14" draw:display-name="Dash 14" draw:style="rect" draw:dots1="1" draw:dots1-length="0.011cm" draw:dots2="1" draw:dots2-length="0.011cm" draw:distance="0.011cm"/>
    <draw:stroke-dash draw:name="Dash_20_15" draw:display-name="Dash 15" draw:style="rect" draw:dots1="1" draw:dots1-length="0.011cm" draw:dots2="1" draw:dots2-length="0.011cm" draw:distance="0.011cm"/>
    <draw:stroke-dash draw:name="Dash_20_16" draw:display-name="Dash 16" draw:style="rect" draw:dots1="1" draw:dots1-length="0.011cm" draw:dots2="1" draw:dots2-length="0.011cm" draw:distance="0.011cm"/>
    <draw:stroke-dash draw:name="Dash_20_17" draw:display-name="Dash 17" draw:style="rect" draw:dots1="1" draw:dots1-length="0.011cm" draw:dots2="1" draw:dots2-length="0.011cm" draw:distance="0.011cm"/>
    <draw:stroke-dash draw:name="Dash_20_18" draw:display-name="Dash 18" draw:style="rect" draw:dots1="1" draw:dots1-length="0.011cm" draw:dots2="1" draw:dots2-length="0.011cm" draw:distance="0.011cm"/>
    <draw:stroke-dash draw:name="Dash_20_19" draw:display-name="Dash 19" draw:style="rect" draw:dots1="1" draw:dots1-length="0.011cm" draw:dots2="1" draw:dots2-length="0.011cm" draw:distance="0.011cm"/>
    <draw:stroke-dash draw:name="Dash_20_20" draw:display-name="Dash 20" draw:style="rect" draw:dots1="1" draw:dots1-length="0.011cm" draw:dots2="1" draw:dots2-length="0.011cm" draw:distance="0.011cm"/>
    <draw:stroke-dash draw:name="Dash_20_21" draw:display-name="Dash 21" draw:style="rect" draw:dots1="1" draw:dots1-length="0.011cm" draw:dots2="1" draw:dots2-length="0.011cm" draw:distance="0.011cm"/>
    <draw:stroke-dash draw:name="Dash_20_22" draw:display-name="Dash 22" draw:style="rect" draw:dots1="1" draw:dots1-length="0.011cm" draw:dots2="1" draw:dots2-length="0.011cm" draw:distance="0.011cm"/>
    <draw:stroke-dash draw:name="Dash_20_23" draw:display-name="Dash 23" draw:style="rect" draw:dots1="1" draw:dots1-length="0.011cm" draw:dots2="1" draw:dots2-length="0.011cm" draw:distance="0.011cm"/>
    <draw:stroke-dash draw:name="Dash_20_24" draw:display-name="Dash 24" draw:style="rect" draw:dots1="1" draw:dots1-length="0.011cm" draw:dots2="1" draw:dots2-length="0.011cm" draw:distance="0.011cm"/>
    <draw:stroke-dash draw:name="Dash_20_25" draw:display-name="Dash 25" draw:style="rect" draw:dots1="1" draw:dots1-length="0.011cm" draw:dots2="1" draw:dots2-length="0.011cm" draw:distance="0.011cm"/>
    <draw:stroke-dash draw:name="Dash_20_26" draw:display-name="Dash 26" draw:style="rect" draw:dots1="1" draw:dots1-length="0.011cm" draw:dots2="1" draw:dots2-length="0.011cm" draw:distance="0.011cm"/>
    <draw:stroke-dash draw:name="Dash_20_27" draw:display-name="Dash 27" draw:style="rect" draw:dots1="1" draw:dots1-length="0.011cm" draw:dots2="1" draw:dots2-length="0.011cm" draw:distance="0.011cm"/>
    <draw:stroke-dash draw:name="Dash_20_28" draw:display-name="Dash 28" draw:style="rect" draw:dots1="1" draw:dots1-length="0.011cm" draw:dots2="1" draw:dots2-length="0.011cm" draw:distance="0.011cm"/>
    <draw:stroke-dash draw:name="Dash_20_29" draw:display-name="Dash 29" draw:style="rect" draw:dots1="1" draw:dots1-length="0.011cm" draw:dots2="1" draw:dots2-length="0.011cm" draw:distance="0.011cm"/>
    <draw:stroke-dash draw:name="Dash_20_30" draw:display-name="Dash 30" draw:style="rect" draw:dots1="1" draw:dots1-length="0.011cm" draw:dots2="1" draw:dots2-length="0.011cm" draw:distance="0.011cm"/>
    <draw:stroke-dash draw:name="Dash_20_31" draw:display-name="Dash 31" draw:style="rect" draw:dots1="1" draw:dots1-length="0.011cm" draw:dots2="1" draw:dots2-length="0.011cm" draw:distance="0.011cm"/>
    <draw:stroke-dash draw:name="Dash_20_6" draw:display-name="Dash 6" draw:style="rect" draw:dots1="1" draw:dots1-length="0.011cm" draw:dots2="1" draw:dots2-length="0.011cm" draw:distance="0.011cm"/>
    <draw:stroke-dash draw:name="Dash_20_7" draw:display-name="Dash 7" draw:style="rect" draw:dots1="1" draw:dots1-length="0.011cm" draw:dots2="1" draw:dots2-length="0.011cm" draw:distance="0.011cm"/>
    <draw:stroke-dash draw:name="Dash_20_8" draw:display-name="Dash 8" draw:style="rect" draw:dots1="1" draw:dots1-length="0.011cm" draw:dots2="1" draw:dots2-length="0.011cm" draw:distance="0.011cm"/>
    <draw:stroke-dash draw:name="Dash_20_9" draw:display-name="Dash 9" draw:style="rect" draw:dots1="1" draw:dots1-length="0.011cm" draw:dots2="1" draw:dots2-length="0.011cm" draw:distance="0.011cm"/>
  </office:styles>
  <office:automatic-styles>
    <style:page-layout style:name="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Seite <text:page-number>1</text:page-number></text:p>
      </style:footer>
      <style:footer-left style:display="false"/>
    </style:master-page>
    <style:master-page style:name="Report" style:page-layout-name="pm2">
      <style:header>
        <style:region-left>
          <text:p><text:sheet-name>???</text:sheet-name> (<text:title>???</text:title>)</text:p>
        </style:region-left>
        <style:region-right>
          <text:p><text:date style:data-style-name="N2" text:date-value="2008-05-25">25.05.2008</text:date>, <text:time>19:01:15</text:time></text:p>
        </style:region-right>
      </style:header>
      <style:header-left style:display="false"/>
      <style:footer>
        <text:p>Seit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Win32 OpenOffice.org_project/680m12$Build-9286</meta:generator>
    <dc:title>Prozent</dc:title>
    <dc:description>Die Rechte dieses Dokuments liegen beim Autor.
Die Passwörter für Dokumentschutz und für den Tabellenschutz können beim Autor erfragt werden.

Es kann keine Gewähr dafür übernommen werden, dass dieses Tabellendokument fehlerfrei ist. 

Obgleich kaum vorstellbar, dass Schäden auftreten gilt dieser Haftungsausschluss:
Keine Haftung für Schäden, die durch die Benutzung diseses Dokuments entstehen könnten.
Daher liegt die Benutzung in eigener Verantwortung. 
</dc:description>
    <dc:subject>Übungen zur Prozentrechnung</dc:subject>
    <meta:initial-creator>Joachim Kreutzer</meta:initial-creator>
    <meta:creation-date>2008-05-25T16:55:22</meta:creation-date>
    <dc:creator>Joachim Kreutzer</dc:creator>
    <dc:date>2008-05-25T19:01:15</dc:date>
    <meta:keyword>Prozent</meta:keyword>
    <meta:keyword>Prozentsatz</meta:keyword>
    <meta:keyword>Grundwert</meta:keyword>
    <meta:keyword>Prozentwert</meta:keyword>
    <meta:editing-cycles>7</meta:editing-cycles>
    <meta:editing-duration>PT1H18M1S</meta:editing-duration>
    <meta:user-defined meta:name="Info 1"/>
    <meta:user-defined meta:name="Info 2"/>
    <meta:user-defined meta:name="Info 3"/>
    <meta:user-defined meta:name="Info 4"/>
    <meta:document-statistic meta:table-count="7" meta:cell-count="2967" meta:object-count="25"/>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1">
  <office:automatic-styles>
    <number:number-style style:name="N0">
      <number:number number:min-integer-digits="1"/>
    </number:number-style>
    <number:number-style style:name="N108">
      <number:number number:decimal-places="4" number:min-integer-digits="1" number:decimal-replacement=""/>
    </number:number-style>
    <style:style style:name="ch1" style:family="chart">
      <style:graphic-properties draw:stroke="none" draw:fill="solid" draw:fill-color="#ffffff" draw:fill-image-width="0cm" draw:fill-image-height="0cm"/>
    </style:style>
    <style:style style:name="ch2" style:family="chart">
      <style:chart-properties style:direction="ltr"/>
      <style:graphic-properties draw:stroke="none" draw:fill="none" draw:fill-color="#ffffff"/>
      <style:text-properties fo:font-family="Arial" style:font-family-generic="swiss" style:font-pitch="variable" fo:font-size="18.9575958251953pt" style:font-family-asian="'Arial Unicode MS'" style:font-family-generic-asian="system" style:font-pitch-asian="variable" style:font-size-asian="18.9575958251953pt" style:font-family-complex="Tahoma" style:font-family-generic-complex="system" style:font-pitch-complex="variable" style:font-size-complex="18.9575958251953pt"/>
    </style:style>
    <style:style style:name="ch3" style:family="chart">
      <style:chart-properties chart:connect-bars="false"/>
    </style:style>
    <style:style style:name="ch4" style:family="chart" style:data-style-name="N0">
      <style:chart-properties chart:display-label="true" chart:tick-marks-major-inner="false" chart:tick-marks-major-outer="true" chart:logarithmic="false" chart:text-overlap="false" chart:reverse-direction="false" text:line-break="true" chart:label-arrangement="side-by-side" chart:visible="true" style:direction="ltr"/>
      <style:graphic-properties draw:stroke="solid" svg:stroke-width="0.05cm" svg:stroke-color="#000000"/>
      <style:text-properties fo:font-family="Arial" style:font-family-generic="swiss" style:font-pitch="variable" fo:font-size="11.1999998092651pt" style:font-family-asian="'Arial Unicode MS'" style:font-family-generic-asian="system" style:font-pitch-asian="variable" style:font-size-asian="11.1999998092651pt" style:font-family-complex="Tahoma" style:font-family-generic-complex="system" style:font-pitch-complex="variable" style:font-size-complex="11.1999998092651pt"/>
    </style:style>
    <style:style style:name="ch5" style:family="chart" style:data-style-name="N108">
      <style:chart-properties chart:display-label="true" chart:tick-marks-major-inner="false" chart:tick-marks-major-outer="true" chart:tick-marks-minor-inner="false" chart:tick-marks-minor-outer="false" chart:logarithmic="false" chart:maximum="1" chart:origin="0" chart:interval-major="0.5" chart:text-overlap="false" chart:reverse-direction="false" text:line-break="false" chart:label-arrangement="side-by-side" chart:visible="true" style:direction="ltr"/>
      <style:graphic-properties draw:stroke="solid" svg:stroke-width="0.05cm" svg:stroke-color="#000000"/>
      <style:text-properties fo:font-family="Arial" style:font-family-generic="swiss" style:font-pitch="variable" fo:font-size="11.1999998092651pt" style:font-family-asian="'Arial Unicode MS'" style:font-family-generic-asian="system" style:font-pitch-asian="variable" style:font-size-asian="11.1999998092651pt" style:font-family-complex="Tahoma" style:font-family-generic-complex="system" style:font-pitch-complex="variable" style:font-size-complex="11.1999998092651pt"/>
    </style:style>
    <style:style style:name="ch6" style:family="chart">
      <style:graphic-properties svg:stroke-width="0cm"/>
    </style:style>
    <style:style style:name="ch7" style:family="chart">
      <style:graphic-properties draw:stroke="solid" svg:stroke-width="0cm" svg:stroke-color="#000000" draw:fill-color="#9999ff"/>
      <style:text-properties fo:font-family="Arial" style:font-family-generic="swiss" style:font-pitch="variable" fo:font-size="9.69999980926514pt" style:font-family-asian="'Arial Unicode MS'" style:font-family-generic-asian="system" style:font-pitch-asian="variable" style:font-size-asian="9.69999980926514pt" style:font-family-complex="Tahoma" style:font-family-generic-complex="system" style:font-pitch-complex="variable" style:font-size-complex="9.69999980926514pt"/>
    </style:style>
    <style:style style:name="ch8" style:family="chart">
      <style:graphic-properties draw:stroke="none" draw:fill="none" draw:fill-color="#d9d9d9"/>
    </style:style>
    <style:style style:name="ch9" style:family="chart">
      <style:graphic-properties draw:stroke="none" draw:fill-color="#999999"/>
    </style:style>
  </office:automatic-styles>
  <office:body>
    <office:chart>
      <chart:chart svg:width="15.846cm" svg:height="10.26cm" chart:class="chart:bar" chart:style-name="ch1">
        <chart:title svg:x="4.657cm" svg:y="0.206cm" chart:style-name="ch2">
          <text:p>Auswertung</text:p>
        </chart:title>
        <chart:plot-area chart:style-name="ch3" table:cell-range-address="Namen.H5:Namen.I10 Namen.I4:Namen.I10 Namen.H4:Namen.H4" chart:data-source-has-labels="both" svg:x="0.314cm" svg:y="1.354cm" svg:width="15.213cm" svg:height="8.701cm">
          <chart:axis chart:dimension="x" chart:name="primary-x" chart:style-name="ch4">
            <chart:categories table:cell-range-address="Namen.H5:Namen.H10"/>
          </chart:axis>
          <chart:axis chart:dimension="y" chart:name="primary-y" chart:style-name="ch5">
            <chart:grid chart:style-name="ch6" chart:class="major"/>
          </chart:axis>
          <chart:series chart:style-name="ch7" chart:values-cell-range-address="Namen.I5:Namen.I10" chart:label-cell-address="Namen.I4:Namen.I4" chart:class="chart:bar">
            <chart:data-point chart:repeated="6"/>
          </chart:series>
          <chart:wall chart:style-name="ch8"/>
          <chart:floor chart:style-name="ch9"/>
        </chart:plot-area>
        <table:table table:name="local-table">
          <table:table-header-columns>
            <table:table-column/>
          </table:table-header-columns>
          <table:table-columns>
            <table:table-column table:number-columns-repeated="1"/>
          </table:table-columns>
          <table:table-header-rows>
            <table:table-row>
              <table:table-cell>
                <text:p/>
              </table:table-cell>
              <table:table-cell office:value-type="string">
                <text:p>erreichte Prozentpunkte</text:p>
              </table:table-cell>
            </table:table-row>
          </table:table-header-rows>
          <table:table-rows>
            <table:table-row>
              <table:table-cell office:value-type="string">
                <text:p>Anteile</text:p>
              </table:table-cell>
              <table:table-cell office:value-type="float" office:value="0">
                <text:p>0</text:p>
              </table:table-cell>
            </table:table-row>
            <table:table-row>
              <table:table-cell office:value-type="string">
                <text:p>Prozentsätze</text:p>
              </table:table-cell>
              <table:table-cell office:value-type="float" office:value="0">
                <text:p>0</text:p>
              </table:table-cell>
            </table:table-row>
            <table:table-row>
              <table:table-cell office:value-type="string">
                <text:p>Prozentanteile</text:p>
              </table:table-cell>
              <table:table-cell office:value-type="float" office:value="0">
                <text:p>0</text:p>
              </table:table-cell>
            </table:table-row>
            <table:table-row>
              <table:table-cell office:value-type="string">
                <text:p>Prozentwert</text:p>
              </table:table-cell>
              <table:table-cell office:value-type="float" office:value="0">
                <text:p>0</text:p>
              </table:table-cell>
            </table:table-row>
            <table:table-row>
              <table:table-cell office:value-type="string">
                <text:p>Grundwerte</text:p>
              </table:table-cell>
              <table:table-cell office:value-type="float" office:value="0">
                <text:p>0</text:p>
              </table:table-cell>
            </table:table-row>
            <table:table-row>
              <table:table-cell office:value-type="string">
                <text:p>Grundwertveränderungen</text:p>
              </table:table-cell>
              <table:table-cell office:value-type="float" office:value="0">
                <text:p>0</text:p>
              </table:table-cell>
            </table:table-row>
          </table:table-rows>
        </table:table>
      </chart:chart>
    </office:chart>
  </office:body>
</office:document-content>
</file>

<file path=Object 1/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Win32 OpenOffice.org_project/680m12$Build-9286</meta:generator>
  </office:meta>
</office:document-meta>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office:version="1.1">
  <office:styles/>
</office:document-styles>
</file>