
<file path=META-INF/manifest.xml><?xml version="1.0" encoding="utf-8"?>
<manifest:manifest xmlns:manifest="urn:oasis:names:tc:opendocument:xmlns:manifest:1.0" manifest:version="1.2">
  <manifest:file-entry manifest:full-path="/" manifest:version="1.2" manifest:media-type="application/vnd.oasis.opendocument.spreadsheet-template"/>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Object 3/meta.xml" manifest:media-type="text/xml"/>
  <manifest:file-entry manifest:full-path="Object 3/styles.xml" manifest:media-type="text/xml"/>
  <manifest:file-entry manifest:full-path="Object 3/content.xml" manifest:media-type="text/xml"/>
  <manifest:file-entry manifest:full-path="Object 3/" manifest:media-type="application/vnd.oasis.opendocument.chart"/>
  <manifest:file-entry manifest:full-path="Object 5/meta.xml" manifest:media-type="text/xml"/>
  <manifest:file-entry manifest:full-path="Object 5/styles.xml" manifest:media-type="text/xml"/>
  <manifest:file-entry manifest:full-path="Object 5/content.xml" manifest:media-type="text/xml"/>
  <manifest:file-entry manifest:full-path="Object 5/" manifest:media-type="application/vnd.oasis.opendocument.chart"/>
  <manifest:file-entry manifest:full-path="styles.xml" manifest:media-type="text/xml"/>
  <manifest:file-entry manifest:full-path="manifest.rdf" manifest:media-type="application/rdf+xml"/>
  <manifest:file-entry manifest:full-path="Object 6/meta.xml" manifest:media-type="text/xml"/>
  <manifest:file-entry manifest:full-path="Object 6/styles.xml" manifest:media-type="text/xml"/>
  <manifest:file-entry manifest:full-path="Object 6/content.xml" manifest:media-type="text/xml"/>
  <manifest:file-entry manifest:full-path="Object 6/"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meta.xml" manifest:media-type="text/xml"/>
  <manifest:file-entry manifest:full-path="Pictures/1000000000000020000000204B249CA79A42C6D7.png" manifest:media-type="image/png"/>
  <manifest:file-entry manifest:full-path="Pictures/200005F200001A8300000CD76F9EF8965D22CC81.svm" manifest:media-type=""/>
  <manifest:file-entry manifest:full-path="Pictures/200000DE00000AE3000005073BAC5E709A964D64.svm" manifest:media-type=""/>
  <manifest:file-entry manifest:full-path="Pictures/200009C1000017950000179556B64EA066786C5D.svm" manifest:media-type=""/>
  <manifest:file-entry manifest:full-path="Pictures/20000160000008EF000008EF20D68873C40E877F.svm" manifest:media-type=""/>
  <manifest:file-entry manifest:full-path="Pictures/2000027100000BDD00000BDD491DBD72250F8AC7.svm" manifest:media-type=""/>
  <manifest:file-entry manifest:full-path="Pictures/2000014800000D5A0000076113B348E8299EDC51.svm" manifest:media-type=""/>
  <manifest:file-entry manifest:full-path="Pictures/2000057D000011B9000011B9F87F1F259559C36F.svm" manifest:media-type=""/>
  <manifest:file-entry manifest:full-path="Pictures/20000778000014A7000014A7F509C83FE139AB0A.svm" manifest:media-type=""/>
  <manifest:file-entry manifest:full-path="Pictures/20000C5800001A8300001A8354F2F5C7336358C6.svm" manifest:media-type=""/>
  <manifest:file-entry manifest:full-path="Pictures/2000034C00001F4A00001FC9EBC0FA117F267F02.svm" manifest:media-type=""/>
  <manifest:file-entry manifest:full-path="Pictures/200001FE00000EB5000009D768D5B324AE844084.svm" manifest:media-type=""/>
  <manifest:file-entry manifest:full-path="Pictures/2000019400000CD7000006FB22DF3AE323C3D914.svm" manifest:media-type=""/>
  <manifest:file-entry manifest:full-path="Pictures/2000010500000601000009E9EE3E1066107DEA78.svm" manifest:media-type=""/>
  <manifest:file-entry manifest:full-path="Pictures/200001050000050700000CD75EC19C2876B5BBE1.svm" manifest:media-type=""/>
  <manifest:file-entry manifest:full-path="Pictures/200002A500000DD100000BDDC5FB9BB8C90B8EB0.svm" manifest:media-type=""/>
  <manifest:file-entry manifest:full-path="Pictures/2000020900000CD700000CD72B0495AA22C471A4.svm" manifest:media-type=""/>
  <manifest:file-entry manifest:full-path="Pictures/2000020900000BDD000009E98AC2C8E025A6C953.svm" manifest:media-type=""/>
  <manifest:file-entry manifest:full-path="Pictures/20000549000015A100000DD10AF94234373311FE.svm" manifest:media-type=""/>
  <manifest:file-entry manifest:full-path="Pictures/200008B000001A83000012B32C7BF903FAE969D6.svm" manifest:media-type=""/>
  <manifest:file-entry manifest:full-path="Pictures/2000034100000AF5000012C56A603B7EF5AAC185.svm" manifest:media-type=""/>
  <manifest:file-entry manifest:full-path="Pictures/200006CF0000169B000012B3FA63E416F32A64BB.svm" manifest:media-type=""/>
  <manifest:file-entry manifest:full-path="Pictures/200000F800000313000012B3449617F83D27449F.svm" manifest:media-type=""/>
  <manifest:file-entry manifest:full-path="Pictures/2000072A000016AD000012C52707DE9E19DFF41E.svm" manifest:media-type=""/>
  <manifest:file-entry manifest:full-path="Pictures/20000522000011CB00000FD706DCF2D2138F8C38.svm" manifest:media-type=""/>
  <manifest:file-entry manifest:full-path="Pictures/200002230000090100000DE375E1F12D2AB15AAC.svm" manifest:media-type=""/>
  <manifest:file-entry manifest:full-path="Pictures/200001BB000009FB000009FB200966B8D8218B6B.svm" manifest:media-type=""/>
  <manifest:file-entry manifest:full-path="Pictures/2000037500000CE900000EDD161E536193C140C6.svm" manifest:media-type=""/>
  <manifest:file-entry manifest:full-path="Pictures/2000024A00000BEF00000BEFC7FE855CFB2BF6A4.svm" manifest:media-type=""/>
  <manifest:file-entry manifest:full-path="Pictures/2000042B000011CB00000DE35BB510A67372B00B.svm" manifest:media-type=""/>
  <manifest:file-entry manifest:full-path="Pictures/200002F300000DE300000BEF7E39E4FF1784BD10.svm" manifest:media-type=""/>
  <manifest:file-entry manifest:full-path="Pictures/200004EE00000EDD000012C5247933F8DE181079.svm" manifest:media-type=""/>
  <manifest:file-entry manifest:full-path="Pictures/200008FE00001A95000012C543A696710BE72CDA.svm" manifest:media-type=""/>
  <manifest:file-entry manifest:full-path="Pictures/2000083B00001A95000010D1B0BF08408B7E5AE9.svm" manifest:media-type=""/>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1"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Segoe UI" svg:font-family="'Segoe UI'" style:font-family-generic="system" style:font-pitch="variable"/>
    <style:font-face style:name="Tahoma2" svg:font-family="Tahoma" style:font-family-generic="system" style:font-pitch="variable"/>
  </office:font-face-decls>
  <office:automatic-styles>
    <style:style style:name="co1" style:family="table-column">
      <style:table-column-properties fo:break-before="auto" style:column-width="9.31mm"/>
    </style:style>
    <style:style style:name="co2" style:family="table-column">
      <style:table-column-properties fo:break-before="auto" style:column-width="64.05mm"/>
    </style:style>
    <style:style style:name="co3" style:family="table-column">
      <style:table-column-properties fo:break-before="auto" style:column-width="2.56mm"/>
    </style:style>
    <style:style style:name="co4" style:family="table-column">
      <style:table-column-properties fo:break-before="auto" style:column-width="13.11mm"/>
    </style:style>
    <style:style style:name="co5" style:family="table-column">
      <style:table-column-properties fo:break-before="auto" style:column-width="12.59mm"/>
    </style:style>
    <style:style style:name="co6" style:family="table-column">
      <style:table-column-properties fo:break-before="auto" style:column-width="75.11mm"/>
    </style:style>
    <style:style style:name="co7" style:family="table-column">
      <style:table-column-properties fo:break-before="auto" style:column-width="40.13mm"/>
    </style:style>
    <style:style style:name="co8" style:family="table-column">
      <style:table-column-properties fo:break-before="auto" style:column-width="41.15mm"/>
    </style:style>
    <style:style style:name="co9" style:family="table-column">
      <style:table-column-properties fo:break-before="auto" style:column-width="32.19mm"/>
    </style:style>
    <style:style style:name="co10" style:family="table-column">
      <style:table-column-properties fo:break-before="auto" style:column-width="20.07mm"/>
    </style:style>
    <style:style style:name="co11" style:family="table-column">
      <style:table-column-properties fo:break-before="auto" style:column-width="22.67mm"/>
    </style:style>
    <style:style style:name="co12" style:family="table-column">
      <style:table-column-properties fo:break-before="auto" style:column-width="22.58mm"/>
    </style:style>
    <style:style style:name="co13" style:family="table-column">
      <style:table-column-properties fo:break-before="auto" style:column-width="9.81mm"/>
    </style:style>
    <style:style style:name="co14" style:family="table-column">
      <style:table-column-properties fo:break-before="auto" style:column-width="78.19mm"/>
    </style:style>
    <style:style style:name="co15" style:family="table-column">
      <style:table-column-properties fo:break-before="auto" style:column-width="31.38mm"/>
    </style:style>
    <style:style style:name="co16" style:family="table-column">
      <style:table-column-properties fo:break-before="auto" style:column-width="7.44mm"/>
    </style:style>
    <style:style style:name="co17" style:family="table-column">
      <style:table-column-properties fo:break-before="auto" style:column-width="9mm"/>
    </style:style>
    <style:style style:name="co18" style:family="table-column">
      <style:table-column-properties fo:break-before="auto" style:column-width="9.77mm"/>
    </style:style>
    <style:style style:name="co19" style:family="table-column">
      <style:table-column-properties fo:break-before="auto" style:column-width="30.09mm"/>
    </style:style>
    <style:style style:name="co20" style:family="table-column">
      <style:table-column-properties fo:break-before="auto" style:column-width="29.58mm"/>
    </style:style>
    <style:style style:name="co21" style:family="table-column">
      <style:table-column-properties fo:break-before="auto" style:column-width="28.29mm"/>
    </style:style>
    <style:style style:name="co22" style:family="table-column">
      <style:table-column-properties fo:break-before="auto" style:column-width="29.05mm"/>
    </style:style>
    <style:style style:name="co23" style:family="table-column">
      <style:table-column-properties fo:break-before="auto" style:column-width="45.37mm"/>
    </style:style>
    <style:style style:name="co24" style:family="table-column">
      <style:table-column-properties fo:break-before="auto" style:column-width="18.64mm"/>
    </style:style>
    <style:style style:name="co25" style:family="table-column">
      <style:table-column-properties fo:break-before="auto" style:column-width="30.6mm"/>
    </style:style>
    <style:style style:name="co26" style:family="table-column">
      <style:table-column-properties fo:break-before="auto" style:column-width="115.2mm"/>
    </style:style>
    <style:style style:name="co27" style:family="table-column">
      <style:table-column-properties fo:break-before="auto" style:column-width="21.85mm"/>
    </style:style>
    <style:style style:name="co28" style:family="table-column">
      <style:table-column-properties fo:break-before="auto" style:column-width="27.01mm"/>
    </style:style>
    <style:style style:name="co29" style:family="table-column">
      <style:table-column-properties fo:break-before="auto" style:column-width="21.96mm"/>
    </style:style>
    <style:style style:name="co30" style:family="table-column">
      <style:table-column-properties fo:break-before="auto" style:column-width="129.79mm"/>
    </style:style>
    <style:style style:name="co31" style:family="table-column">
      <style:table-column-properties fo:break-before="auto" style:column-width="19.6mm"/>
    </style:style>
    <style:style style:name="co32" style:family="table-column">
      <style:table-column-properties fo:break-before="auto" style:column-width="14.64mm"/>
    </style:style>
    <style:style style:name="co33" style:family="table-column">
      <style:table-column-properties fo:break-before="auto" style:column-width="47.85mm"/>
    </style:style>
    <style:style style:name="co34" style:family="table-column">
      <style:table-column-properties fo:break-before="auto" style:column-width="78.03mm"/>
    </style:style>
    <style:style style:name="co35" style:family="table-column">
      <style:table-column-properties fo:break-before="auto" style:column-width="105.46mm"/>
    </style:style>
    <style:style style:name="co36" style:family="table-column">
      <style:table-column-properties fo:break-before="auto" style:column-width="19.12mm"/>
    </style:style>
    <style:style style:name="co37" style:family="table-column">
      <style:table-column-properties fo:break-before="auto" style:column-width="10.74mm"/>
    </style:style>
    <style:style style:name="co38" style:family="table-column">
      <style:table-column-properties fo:break-before="auto" style:column-width="20.88mm"/>
    </style:style>
    <style:style style:name="ro1" style:family="table-row">
      <style:table-row-properties style:row-height="6.12mm" fo:break-before="auto" style:use-optimal-row-height="true"/>
    </style:style>
    <style:style style:name="ro2" style:family="table-row">
      <style:table-row-properties style:row-height="8.18mm" fo:break-before="auto" style:use-optimal-row-height="true"/>
    </style:style>
    <style:style style:name="ro3" style:family="table-row">
      <style:table-row-properties style:row-height="8.63mm" fo:break-before="auto" style:use-optimal-row-height="true"/>
    </style:style>
    <style:style style:name="ro4" style:family="table-row">
      <style:table-row-properties style:row-height="8.01mm" fo:break-before="auto" style:use-optimal-row-height="true"/>
    </style:style>
    <style:style style:name="ro5" style:family="table-row">
      <style:table-row-properties style:row-height="10.69mm" fo:break-before="auto" style:use-optimal-row-height="true"/>
    </style:style>
    <style:style style:name="ro6" style:family="table-row">
      <style:table-row-properties style:row-height="6.21mm" fo:break-before="auto" style:use-optimal-row-height="false"/>
    </style:style>
    <style:style style:name="ro7" style:family="table-row">
      <style:table-row-properties style:row-height="7.78mm" fo:break-before="auto" style:use-optimal-row-height="true"/>
    </style:style>
    <style:style style:name="ro8" style:family="table-row">
      <style:table-row-properties style:row-height="7.99mm" fo:break-before="auto" style:use-optimal-row-height="true"/>
    </style:style>
    <style:style style:name="ro9" style:family="table-row">
      <style:table-row-properties style:row-height="6.16mm" fo:break-before="auto" style:use-optimal-row-height="true"/>
    </style:style>
    <style:style style:name="ro10" style:family="table-row">
      <style:table-row-properties style:row-height="14.45mm" fo:break-before="auto" style:use-optimal-row-height="true"/>
    </style:style>
    <style:style style:name="ro11" style:family="table-row">
      <style:table-row-properties style:row-height="10.28mm" fo:break-before="auto" style:use-optimal-row-height="false"/>
    </style:style>
    <style:style style:name="ro12" style:family="table-row">
      <style:table-row-properties style:row-height="9.79mm" fo:break-before="auto" style:use-optimal-row-height="true"/>
    </style:style>
    <style:style style:name="ro13" style:family="table-row">
      <style:table-row-properties style:row-height="10.14mm" fo:break-before="auto" style:use-optimal-row-height="true"/>
    </style:style>
    <style:style style:name="ro14" style:family="table-row">
      <style:table-row-properties style:row-height="8.54mm" fo:break-before="auto" style:use-optimal-row-height="true"/>
    </style:style>
    <style:style style:name="ro15" style:family="table-row">
      <style:table-row-properties style:row-height="6.21mm" fo:break-before="auto" style:use-optimal-row-height="true"/>
    </style:style>
    <style:style style:name="ro16" style:family="table-row">
      <style:table-row-properties style:row-height="8.5mm" fo:break-before="auto" style:use-optimal-row-height="true"/>
    </style:style>
    <style:style style:name="ta1" style:family="table" style:master-page-name="Default">
      <style:table-properties table:display="true" style:writing-mode="lr-tb"/>
    </style:style>
    <number:number-style style:name="N60">
      <number:scientific-number number:decimal-places="2" loext:min-decimal-places="2" number:min-integer-digits="1" number:min-exponent-digits="3" loext:exponent-interval="1" loext:forced-exponent-sign="true"/>
    </number:number-style>
    <style:style style:name="ce1" style:family="table-cell" style:parent-style-name="Default">
      <style:text-properties fo:font-weight="bold"/>
    </style:style>
    <style:style style:name="ce2" style:family="table-cell" style:parent-style-name="Default">
      <style:table-cell-properties fo:background-color="#e6e6ff"/>
      <style:text-properties fo:font-size="14pt"/>
    </style:style>
    <style:style style:name="ce39" style:family="table-cell" style:parent-style-name="Eingabe">
      <style:table-cell-properties fo:background-color="#ffff00"/>
      <style:map style:condition="is-true-formula(NOT(ISBLANK([.B5])))" style:apply-style-name="Result" style:base-cell-address="Namen.B5"/>
    </style:style>
    <style:style style:name="ce4" style:family="table-cell" style:parent-style-name="Default">
      <style:table-cell-properties style:text-align-source="fix" style:repeat-content="false"/>
      <style:paragraph-properties fo:text-align="center" fo:margin-left="0mm"/>
      <style:text-properties fo:font-size="20pt" fo:font-weight="bold" style:font-size-asian="20pt" style:font-weight-asian="bold" style:font-size-complex="20pt" style:font-weight-complex="bold"/>
    </style:style>
    <style:style style:name="ce5" style:family="table-cell" style:parent-style-name="Hinweis">
      <style:table-cell-properties fo:wrap-option="no-wrap"/>
    </style:style>
    <style:style style:name="ce6" style:family="table-cell" style:parent-style-name="Default">
      <style:table-cell-properties fo:border-bottom="none" fo:background-color="#e6e6ff" fo:border-left="2.49pt solid #000000" fo:border-right="none" fo:border-top="2.49pt solid #000000"/>
      <style:text-properties fo:font-size="14pt"/>
    </style:style>
    <style:style style:name="ce7" style:family="table-cell" style:parent-style-name="Default">
      <style:table-cell-properties fo:border-bottom="none" fo:border-left="2.49pt solid #000000" fo:border-right="none" fo:border-top="none"/>
    </style:style>
    <style:style style:name="ce8" style:family="table-cell" style:parent-style-name="Default">
      <style:table-cell-properties fo:border-bottom="2.49pt solid #000000" fo:background-color="#e6e6ff" fo:border-left="2.49pt solid #000000" fo:border-right="none" fo:border-top="none"/>
      <style:text-properties fo:font-size="14pt"/>
    </style:style>
    <style:style style:name="ce9" style:family="table-cell" style:parent-style-name="Default">
      <style:table-cell-properties style:text-align-source="fix" style:repeat-content="false" fo:border="2.49pt solid #000000"/>
      <style:paragraph-properties fo:text-align="center" fo:margin-left="0mm"/>
    </style:style>
    <style:style style:name="ce10" style:family="table-cell" style:parent-style-name="Default">
      <style:table-cell-properties fo:border-bottom="none" fo:background-color="#e6e6ff" fo:border-left="none" fo:border-right="2.49pt solid #000000" fo:border-top="2.49pt solid #000000"/>
      <style:text-properties fo:font-size="14pt"/>
    </style:style>
    <style:style style:name="ce11" style:family="table-cell" style:parent-style-name="Default">
      <style:table-cell-properties fo:border-bottom="none" fo:background-color="#e6e6ff" fo:border-left="none" fo:border-right="2.49pt solid #000000" fo:border-top="none"/>
      <style:text-properties fo:font-size="14pt"/>
    </style:style>
    <style:style style:name="ce12" style:family="table-cell" style:parent-style-name="Default">
      <style:table-cell-properties fo:border-bottom="2.49pt solid #000000" fo:background-color="#e6e6ff" fo:border-left="none" fo:border-right="2.49pt solid #000000" fo:border-top="none"/>
      <style:text-properties fo:font-size="14pt"/>
    </style:style>
    <style:style style:name="ce13" style:family="table-cell" style:parent-style-name="Eingabe">
      <style:table-cell-properties style:text-align-source="fix" style:repeat-content="false" fo:border="2.49pt solid #000000"/>
      <style:paragraph-properties fo:text-align="center" fo:margin-left="0mm"/>
    </style:style>
    <style:style style:name="ce14" style:family="table-cell" style:parent-style-name="Default">
      <style:table-cell-properties fo:border-bottom="none" style:text-align-source="fix" style:repeat-content="false" fo:border-left="2.49pt solid #000000" fo:border-right="none" fo:border-top="2.49pt solid #000000"/>
      <style:paragraph-properties fo:text-align="center" fo:margin-left="0mm"/>
      <style:text-properties style:font-name="Comic Sans MS" fo:font-size="14pt" fo:font-style="italic" fo:font-weight="bold" style:font-style-asian="italic" style:font-style-complex="italic"/>
    </style:style>
    <style:style style:name="ce15" style:family="table-cell" style:parent-style-name="Default">
      <style:table-cell-properties fo:border-bottom="none" style:text-align-source="fix" style:repeat-content="false" fo:border-left="2.49pt solid #000000" fo:border-right="none" fo:border-top="none"/>
      <style:paragraph-properties fo:text-align="end" fo:margin-left="0mm"/>
    </style:style>
    <style:style style:name="ce16" style:family="table-cell" style:parent-style-name="Default">
      <style:table-cell-properties fo:border-bottom="none" style:text-align-source="fix" style:repeat-content="false" fo:border-left="2.49pt solid #000000" fo:border-right="none" fo:border-top="none"/>
      <style:paragraph-properties fo:text-align="end" fo:margin-left="0mm"/>
      <style:text-properties fo:font-size="10.5pt" fo:font-weight="normal" style:font-size-asian="10.5pt" style:font-weight-asian="normal" style:font-size-complex="10.5pt" style:font-weight-complex="normal"/>
    </style:style>
    <style:style style:name="ce17" style:family="table-cell" style:parent-style-name="Default">
      <style:table-cell-properties fo:border-bottom="none" fo:border-left="2.49pt solid #000000" fo:border-right="none" fo:border-top="none"/>
      <style:text-properties fo:font-weight="bold"/>
    </style:style>
    <style:style style:name="ce18" style:family="table-cell" style:parent-style-name="Default">
      <style:table-cell-properties style:text-align-source="fix" style:repeat-content="false" fo:border="2.49pt solid #000000"/>
      <style:paragraph-properties fo:text-align="center" fo:margin-left="0mm"/>
      <style:text-properties fo:font-size="14pt"/>
    </style:style>
    <style:style style:name="ce19"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color="#0000ff" style:font-name="Courier New"/>
    </style:style>
    <style:style style:name="ce20" style:family="table-cell" style:parent-style-name="Default" style:data-style-name="N0">
      <style:table-cell-properties fo:border-bottom="none" fo:background-color="#e6e6ff" fo:border-left="2.49pt solid #000000" fo:border-right="none" fo:border-top="none"/>
      <style:text-properties fo:font-size="14pt" fo:font-weight="normal" style:font-weight-asian="normal" style:font-weight-complex="normal"/>
    </style:style>
    <style:style style:name="ce21" style:family="table-cell" style:parent-style-name="Default">
      <style:table-cell-properties fo:border-bottom="none" fo:border-left="none" fo:border-right="2.49pt solid #000000" fo:border-top="2.49pt solid #000000"/>
      <style:text-properties style:font-name="Arial" fo:font-size="14pt"/>
    </style:style>
    <style:style style:name="ce22" style:family="table-cell" style:parent-style-name="Passwort">
      <style:table-cell-properties fo:border-bottom="none" fo:border-left="none" fo:border-right="2.49pt solid #000000" fo:border-top="none"/>
    </style:style>
    <style:style style:name="ce23" style:family="table-cell" style:parent-style-name="Default">
      <style:table-cell-properties fo:border-bottom="none" fo:border-left="none" fo:border-right="2.49pt solid #000000" fo:border-top="none"/>
    </style:style>
    <style:style style:name="ce24"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fo:font-weight="normal" style:font-weight-asian="normal" style:font-weight-complex="normal"/>
    </style:style>
    <style:style style:name="ce25"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style:style>
    <style:style style:name="ce26" style:family="table-cell" style:parent-style-name="Default" style:data-style-name="N145">
      <style:table-cell-properties fo:border-bottom="2.49pt solid #000000" fo:background-color="#e6e6ff" fo:border-left="none" fo:border-right="2.49pt solid #000000" fo:border-top="none"/>
      <style:text-properties fo:font-size="14pt"/>
    </style:style>
    <style:style style:name="ce27" style:family="table-cell" style:parent-style-name="Unsichtbar">
      <style:table-cell-properties style:text-align-source="fix" style:repeat-content="false"/>
      <style:paragraph-properties fo:text-align="end" fo:margin-left="0mm"/>
    </style:style>
    <style:style style:name="ce86" style:family="table-cell" style:parent-style-name="Unsichtbar">
      <style:table-cell-properties fo:border-bottom="none" style:text-align-source="fix" style:repeat-content="false" fo:border-left="2.49pt solid #000000" fo:border-right="none" fo:border-top="none"/>
      <style:paragraph-properties fo:text-align="center" fo:margin-left="0mm"/>
      <style:text-properties style:font-name="Arial" fo:language="de" fo:country="DE" style:font-size-asian="6.80000019073486pt" style:language-asian="de" style:country-asian="DE" style:font-size-complex="6.80000019073486pt" style:language-complex="de" style:country-complex="DE"/>
    </style:style>
    <style:style style:name="ce29" style:family="table-cell" style:parent-style-name="Unsichtbar">
      <style:table-cell-properties fo:border="none"/>
    </style:style>
    <style:style style:name="ce91" style:family="table-cell" style:parent-style-name="Unsichtbar">
      <style:table-cell-properties style:text-align-source="fix" style:repeat-content="false" fo:border="none"/>
      <style:paragraph-properties fo:text-align="center" fo:margin-left="0mm"/>
      <style:text-properties style:font-name="Arial" fo:language="de" fo:country="DE" style:font-size-asian="6.80000019073486pt" style:language-asian="de" style:country-asian="DE" style:font-size-complex="6.80000019073486pt" style:language-complex="de" style:country-complex="DE"/>
    </style:style>
    <style:style style:name="ce32" style:family="table-cell" style:parent-style-name="Default">
      <style:table-cell-properties style:text-align-source="fix" style:repeat-content="false"/>
      <style:paragraph-properties fo:text-align="start" fo:margin-left="0mm"/>
      <style:text-properties style:font-name="Arial" fo:font-size="14pt" fo:font-weight="bold"/>
    </style:style>
    <style:style style:name="ce33" style:family="table-cell" style:parent-style-name="Default">
      <style:table-cell-properties style:text-align-source="fix" style:repeat-content="false" fo:wrap-option="wrap"/>
      <style:paragraph-properties fo:text-align="start" fo:margin-left="0mm"/>
      <style:text-properties style:font-name="Arial" fo:font-size="14pt" fo:font-weight="normal" fo:hyphenate="true"/>
    </style:style>
    <style:style style:name="ce34" style:family="table-cell" style:parent-style-name="Default">
      <style:table-cell-properties style:text-align-source="fix" style:repeat-content="false"/>
      <style:paragraph-properties fo:text-align="end" fo:margin-left="0mm"/>
      <style:text-properties style:font-name="Arial" fo:font-size="14pt"/>
    </style:style>
    <style:style style:name="ce35" style:family="table-cell" style:parent-style-name="Default">
      <style:table-cell-properties style:text-align-source="fix" style:repeat-content="false"/>
      <style:paragraph-properties fo:text-align="end" fo:margin-left="0mm"/>
      <style:text-properties style:font-name="Arial" fo:font-size="14pt" fo:font-weight="bold"/>
    </style:style>
    <style:style style:name="ce98" style:family="table-cell" style:parent-style-name="Default">
      <style:table-cell-properties style:text-align-source="fix" style:repeat-content="false"/>
      <style:paragraph-properties fo:text-align="start" fo:margin-left="0mm"/>
      <style:text-properties style:font-name="Arial" fo:font-size="18pt" fo:font-weight="bold" style:font-size-asian="18pt" style:font-weight-asian="bold" style:font-size-complex="18pt" style:font-weight-complex="bold"/>
    </style:style>
    <style:style style:name="ce36" style:family="table-cell" style:parent-style-name="Default">
      <style:table-cell-properties style:text-align-source="fix" style:repeat-content="false"/>
      <style:paragraph-properties fo:text-align="start" fo:margin-left="0mm"/>
      <style:text-properties style:font-name="Arial" fo:font-size="14pt" fo:font-weight="bold" style:font-weight-asian="bold" style:font-weight-complex="bold"/>
    </style:style>
    <style:style style:name="ce37" style:family="table-cell" style:parent-style-name="Default" style:data-style-name="N60">
      <style:table-cell-properties style:text-align-source="fix" style:repeat-content="false"/>
      <style:paragraph-properties fo:text-align="end" fo:margin-left="0mm"/>
      <style:text-properties style:font-name="Arial" fo:font-size="14pt"/>
    </style:style>
    <style:style style:name="ce38" style:family="table-cell" style:parent-style-name="Default">
      <style:table-cell-properties style:text-align-source="fix" style:repeat-content="false"/>
      <style:paragraph-properties fo:text-align="start" fo:margin-left="0mm"/>
      <style:text-properties style:font-name="Wingdings1" fo:font-size="20pt" style:font-name-asian="Wingdings1" style:font-size-asian="20pt" style:font-name-complex="Wingdings1" style:font-size-complex="20pt"/>
    </style:style>
    <style:style style:name="ce136"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style>
    <style:style style:name="ce196" style:family="table-cell" style:parent-style-name="Eingabe">
      <style:map style:condition="is-true-formula(OR([.G9]=&quot;&quot;;[.G9]=&quot;&quot;))" style:apply-style-name="Result" style:base-cell-address="Tabelle1.C9"/>
    </style:style>
    <style:style style:name="ce172" style:family="table-cell" style:parent-style-name="Default">
      <style:map style:condition="is-true-formula(OR([.G9]=&quot;&quot;;[.G9]=&quot;&quot;))" style:apply-style-name="Result" style:base-cell-address="Tabelle1.C9"/>
    </style:style>
    <style:style style:name="ce170" style:family="table-cell" style:parent-style-name="Eingabe">
      <style:map style:condition="is-true-formula(OR([.G35]=&quot;&quot;;[.G35]=&quot;&quot;))" style:apply-style-name="Result" style:base-cell-address="Tabelle1.C35"/>
    </style:style>
    <style:style style:name="ce114" style:family="table-cell" style:parent-style-name="Eingabe">
      <style:map style:condition="is-true-formula(OR([.G36]=&quot;&quot;;[.G36]=&quot;&quot;))" style:apply-style-name="Result" style:base-cell-address="Tabelle1.C36"/>
    </style:style>
    <style:style style:name="ce116" style:family="table-cell" style:parent-style-name="Eingabe">
      <style:map style:condition="is-true-formula(OR([.G37]=&quot;&quot;;[.G37]=&quot;&quot;))" style:apply-style-name="Result" style:base-cell-address="Tabelle1.C37"/>
    </style:style>
    <style:style style:name="ce122" style:family="table-cell" style:parent-style-name="Eingabe">
      <style:map style:condition="is-true-formula(OR([.G38]=&quot;&quot;;[.G38]=&quot;&quot;))" style:apply-style-name="Result" style:base-cell-address="Tabelle1.C38"/>
    </style:style>
    <style:style style:name="ce123" style:family="table-cell" style:parent-style-name="Eingabe">
      <style:map style:condition="is-true-formula(OR([.G39]=&quot;&quot;;[.G39]=&quot;&quot;))" style:apply-style-name="Result" style:base-cell-address="Tabelle1.C39"/>
    </style:style>
    <style:style style:name="ce124" style:family="table-cell" style:parent-style-name="Eingabe">
      <style:map style:condition="is-true-formula(OR([.G50]=&quot;&quot;;[.G50]=&quot;&quot;))" style:apply-style-name="Result" style:base-cell-address="Tabelle1.C50"/>
    </style:style>
    <style:style style:name="ce125"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map style:condition="is-true-formula(OR([.G79]=&quot;&quot;;[.G79]=&quot;&quot;))" style:apply-style-name="Result" style:base-cell-address="Tabelle1.C79"/>
    </style:style>
    <style:style style:name="ce142" style:family="table-cell" style:parent-style-name="Default">
      <style:table-cell-properties style:text-align-source="fix" style:repeat-content="false"/>
      <style:paragraph-properties fo:text-align="center" fo:margin-left="0mm"/>
      <style:text-properties style:font-name="Comic Sans MS"/>
    </style:style>
    <style:style style:name="ce45" style:family="table-cell" style:parent-style-name="Default">
      <style:text-properties style:font-name="Arial"/>
    </style:style>
    <style:style style:name="ce46" style:family="table-cell" style:parent-style-name="Default">
      <style:paragraph-properties fo:margin-left="0mm"/>
      <style:text-properties style:font-name="Arial" style:font-name-asian="Wingdings1" style:font-name-complex="Wingdings1"/>
    </style:style>
    <style:style style:name="ce48" style:family="table-cell" style:parent-style-name="Default">
      <style:table-cell-properties style:text-align-source="fix" style:repeat-content="false"/>
      <style:paragraph-properties fo:text-align="center" fo:margin-left="0mm"/>
      <style:text-properties style:font-name="Wingdings1" style:font-name-asian="Wingdings1" style:font-name-complex="Wingdings1"/>
    </style:style>
    <style:style style:name="ce49" style:family="table-cell" style:parent-style-name="Default">
      <style:text-properties style:font-name="Wingdings"/>
    </style:style>
    <style:style style:name="ce50" style:family="table-cell" style:parent-style-name="Unsichtbar">
      <style:text-properties style:font-name="Arial"/>
    </style:style>
    <style:style style:name="ce51" style:family="table-cell" style:parent-style-name="Unsichtbar">
      <style:text-properties style:font-name="Arial" fo:font-weight="bold"/>
    </style:style>
    <style:style style:name="ce52" style:family="table-cell" style:parent-style-name="Unsichtbar">
      <style:table-cell-properties style:text-align-source="fix" style:repeat-content="false"/>
      <style:paragraph-properties fo:text-align="center" fo:margin-left="0mm"/>
      <style:text-properties style:font-name="Arial" style:font-name-asian="Wingdings1" style:font-name-complex="Wingdings1"/>
    </style:style>
    <style:style style:name="ce53"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54" style:family="table-cell" style:parent-style-name="Default">
      <style:table-cell-properties fo:border-bottom="none" fo:border-left="2.49pt solid #000000" fo:border-right="none" fo:border-top="2.49pt solid #000000"/>
    </style:style>
    <style:style style:name="ce55" style:family="table-cell" style:parent-style-name="Default">
      <style:table-cell-properties fo:border-bottom="none" style:text-align-source="fix" style:repeat-content="false" fo:border-left="2.49pt solid #000000" fo:border-right="none" fo:border-top="none"/>
      <style:paragraph-properties fo:text-align="start" fo:margin-left="0mm"/>
    </style:style>
    <style:style style:name="ce56" style:family="table-cell" style:parent-style-name="Default">
      <style:table-cell-properties fo:border-bottom="none" fo:border-left="2.49pt solid #000000" fo:border-right="none" fo:border-top="none"/>
      <style:text-properties fo:font-size="14pt" fo:font-weight="normal" style:font-weight-asian="normal" style:font-weight-complex="normal"/>
    </style:style>
    <style:style style:name="ce155" style:family="table-cell" style:parent-style-name="Default">
      <style:table-cell-properties fo:border-bottom="2.49pt solid #000000" style:text-align-source="fix" style:repeat-content="false" fo:border-left="2.49pt solid #000000" fo:border-right="none" fo:border-top="none"/>
      <style:paragraph-properties fo:text-align="start" fo:margin-left="0m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style>
    <style:style style:name="ce58" style:family="table-cell" style:parent-style-name="Default">
      <style:text-properties style:font-name="Arial" fo:font-size="14pt"/>
    </style:style>
    <style:style style:name="ce59" style:family="table-cell" style:parent-style-name="Default">
      <style:table-cell-properties fo:border="none"/>
      <style:text-properties style:font-name="Arial" fo:font-size="14pt"/>
    </style:style>
    <style:style style:name="ce60" style:family="table-cell" style:parent-style-name="Default">
      <style:table-cell-properties fo:border-bottom="none" fo:border-left="none" fo:border-right="2.49pt solid #000000" fo:border-top="2.49pt solid #000000"/>
      <style:text-properties style:font-name="Arial" fo:font-size="14pt" fo:font-weight="bold"/>
    </style:style>
    <style:style style:name="ce159" style:family="table-cell" style:parent-style-name="Default">
      <style:table-cell-properties fo:border-bottom="none" style:text-align-source="fix" style:repeat-content="false" fo:border-left="none" fo:border-right="2.49pt solid #000000" fo:border-top="none"/>
      <style:paragraph-properties fo:text-align="start" fo:margin-left="0m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160" style:family="table-cell" style:parent-style-name="Default">
      <style:table-cell-properties fo:border-bottom="2.49pt solid #000000" style:text-align-source="fix" style:repeat-content="false" fo:border-left="none" fo:border-right="2.49pt solid #000000" fo:border-top="none"/>
      <style:paragraph-properties fo:text-align="start" fo:margin-left="0m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63" style:family="table-cell" style:parent-style-name="Default">
      <style:text-properties fo:font-size="14pt"/>
    </style:style>
    <style:style style:name="ce64" style:family="table-cell" style:parent-style-name="Unsichtbar">
      <style:text-properties style:font-name="Arial" fo:font-weight="normal" style:font-weight-asian="normal" style:font-weight-complex="normal"/>
    </style:style>
    <style:style style:name="ce65" style:family="table-cell" style:parent-style-name="Unsichtbar">
      <style:table-cell-properties style:text-align-source="fix" style:repeat-content="false"/>
      <style:paragraph-properties fo:text-align="start" fo:margin-left="0mm"/>
      <style:text-properties style:font-name="Arial"/>
    </style:style>
    <style:style style:name="ce66" style:family="table-cell" style:parent-style-name="Unsichtbar">
      <style:table-cell-properties style:text-align-source="fix" style:repeat-content="false" fo:border="none"/>
      <style:paragraph-properties fo:text-align="start" fo:margin-left="0mm"/>
      <style:text-properties style:font-name="Comic Sans MS" fo:language="de" fo:country="DE" style:font-size-asian="6.80000019073486pt" style:language-asian="de" style:country-asian="DE" style:font-size-complex="6.80000019073486pt" style:language-complex="de" style:country-complex="DE"/>
    </style:style>
    <style:style style:name="ce67" style:family="table-cell" style:parent-style-name="Unsichtbar">
      <style:table-cell-properties style:text-align-source="fix" style:repeat-content="false"/>
      <style:paragraph-properties fo:text-align="end" fo:margin-left="0mm"/>
      <style:text-properties style:font-name="Arial"/>
    </style:style>
    <style:style style:name="ce68" style:family="table-cell" style:parent-style-name="Unsichtbar">
      <style:table-cell-properties style:text-align-source="fix" style:repeat-content="false"/>
      <style:paragraph-properties fo:text-align="center" fo:margin-left="0mm"/>
    </style:style>
    <style:style style:name="ce69" style:family="table-cell" style:parent-style-name="Default">
      <style:text-properties style:font-name="Arial" fo:font-size="14pt" fo:font-weight="bold"/>
    </style:style>
    <style:style style:name="ce163" style:family="table-cell" style:parent-style-name="Default">
      <style:text-properties style:font-name-asian="Arial1" style:font-name-complex="Arial1"/>
      <style:map style:condition="is-true-formula(OR([.G8]=&quot;&quot;;[.G8]=&quot;&quot;))" style:apply-style-name="Result" style:base-cell-address="Tabelle2.C8"/>
    </style:style>
    <style:style style:name="ce168" style:family="table-cell" style:parent-style-name="Eingabe">
      <style:map style:condition="is-true-formula(OR([.G8]=&quot;&quot;;[.G8]=&quot;&quot;))" style:apply-style-name="Result" style:base-cell-address="Tabelle2.C8"/>
    </style:style>
    <style:style style:name="ce169" style:family="table-cell" style:parent-style-name="Default">
      <style:map style:condition="is-true-formula(OR([.G8]=&quot;&quot;;[.G8]=&quot;&quot;))" style:apply-style-name="Result" style:base-cell-address="Tabelle2.C8"/>
    </style:style>
    <style:style style:name="ce166" style:family="table-cell" style:parent-style-name="Default">
      <style:text-properties fo:color="#000000" style:font-name="Tahoma" fo:language="zxx" fo:country="none" style:font-name-asian="Tahoma" style:font-size-asian="5.55000019073486pt" style:language-asian="zxx" style:country-asian="none" style:font-name-complex="Tahoma" style:font-size-complex="5.55000019073486pt" style:language-complex="zxx" style:country-complex="none"/>
      <style:map style:condition="is-true-formula(OR([.G8]=&quot;&quot;;[.G8]=&quot;&quot;))" style:apply-style-name="Result" style:base-cell-address="Tabelle2.C8"/>
    </style:style>
    <style:style style:name="ce167"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map style:condition="is-true-formula(OR([.G8]=&quot;&quot;;[.G8]=&quot;&quot;))" style:apply-style-name="Result" style:base-cell-address="Tabelle2.C8"/>
    </style:style>
    <style:style style:name="ce84" style:family="table-cell" style:parent-style-name="Default">
      <style:table-cell-properties style:text-align-source="fix" style:repeat-content="false"/>
      <style:paragraph-properties fo:text-align="center" fo:margin-left="0mm"/>
      <style:text-properties style:font-name="Arial" style:font-name-asian="Wingdings1" style:font-name-complex="Wingdings1"/>
    </style:style>
    <style:style style:name="ce88" style:family="table-cell" style:parent-style-name="Default">
      <style:table-cell-properties style:text-align-source="fix" style:repeat-content="false"/>
      <style:paragraph-properties fo:text-align="start" fo:margin-left="0mm"/>
      <style:text-properties fo:font-weight="bold"/>
    </style:style>
    <style:style style:name="ce89" style:family="table-cell" style:parent-style-name="Default">
      <style:table-cell-properties style:text-align-source="fix" style:repeat-content="false" style:vertical-align="middle"/>
      <style:paragraph-properties fo:text-align="end" fo:margin-left="0mm"/>
    </style:style>
    <style:style style:name="ce90" style:family="table-cell" style:parent-style-name="Default">
      <style:table-cell-properties fo:wrap-option="wrap"/>
      <style:text-properties style:font-name="Arial" fo:font-size="14pt"/>
    </style:style>
    <style:style style:name="ce178" style:family="table-cell" style:parent-style-name="Default">
      <style:table-cell-properties style:text-align-source="fix" style:repeat-content="false" fo:wrap-option="wrap" style:vertical-align="middle"/>
      <style:paragraph-properties fo:text-align="end" fo:margin-left="0mm"/>
      <style:text-properties style:font-name="Arial" fo:font-size="14pt"/>
    </style:style>
    <style:style style:name="ce92" style:family="table-cell" style:parent-style-name="Default">
      <style:table-cell-properties style:text-align-source="fix" style:repeat-content="false" fo:wrap-option="wrap"/>
      <style:paragraph-properties fo:text-align="end" fo:margin-left="0mm"/>
      <style:text-properties style:font-name="Arial" fo:font-size="14pt"/>
    </style:style>
    <style:style style:name="ce180" style:family="table-cell" style:parent-style-name="Eingabe">
      <style:map style:condition="is-true-formula(OR([.G8]=&quot;&quot;;[.G8]=&quot;&quot;))" style:apply-style-name="Result" style:base-cell-address="Tabelle3.C8"/>
    </style:style>
    <style:style style:name="ce197" style:family="table-cell" style:parent-style-name="Eingabe">
      <style:table-cell-properties fo:border-bottom="none" fo:border-left="none" fo:border-right="none" fo:border-top="2.49pt solid #000000"/>
      <style:map style:condition="is-true-formula(OR([.G8]=&quot;&quot;;[.G8]=&quot;&quot;))" style:apply-style-name="Result" style:base-cell-address="Tabelle3.C8"/>
    </style:style>
    <style:style style:name="ce182" style:family="table-cell" style:parent-style-name="Default">
      <style:map style:condition="is-true-formula(OR([.G8]=&quot;&quot;;[.G8]=&quot;&quot;))" style:apply-style-name="Result" style:base-cell-address="Tabelle3.C8"/>
    </style:style>
    <style:style style:name="ce199" style:family="table-cell" style:parent-style-name="Default">
      <style:table-cell-properties fo:wrap-option="wrap"/>
      <style:text-properties style:font-name="Arial" fo:font-size="14pt"/>
      <style:map style:condition="is-true-formula(OR([.G8]=&quot;&quot;;[.G8]=&quot;&quot;))" style:apply-style-name="Result" style:base-cell-address="Tabelle3.C8"/>
    </style:style>
    <style:style style:name="ce200" style:family="table-cell" style:parent-style-name="Default">
      <style:table-cell-properties fo:border="none"/>
      <style:map style:condition="is-true-formula(OR([.G8]=&quot;&quot;;[.G8]=&quot;&quot;))" style:apply-style-name="Result" style:base-cell-address="Tabelle3.C8"/>
    </style:style>
    <style:style style:name="ce100" style:family="table-cell" style:parent-style-name="Default">
      <style:text-properties fo:font-weight="bold" style:font-weight-asian="bold" style:font-weight-complex="bold"/>
    </style:style>
    <style:style style:name="ce101" style:family="table-cell" style:parent-style-name="Default">
      <style:table-cell-properties style:text-align-source="fix" style:repeat-content="false" fo:wrap-option="wrap"/>
      <style:paragraph-properties fo:text-align="start" fo:margin-left="0mm"/>
      <style:text-properties style:font-name="Arial" fo:font-size="12pt" fo:font-weight="normal" style:font-size-asian="12pt" style:font-size-complex="12pt" fo:hyphenate="true"/>
    </style:style>
    <style:style style:name="ce102" style:family="table-cell" style:parent-style-name="Default">
      <style:table-cell-properties style:text-align-source="fix" style:repeat-content="false"/>
      <style:paragraph-properties fo:text-align="start" fo:margin-left="0mm"/>
      <style:text-properties style:font-name="Arial" fo:font-size="10pt"/>
    </style:style>
    <style:style style:name="ce103" style:family="table-cell" style:parent-style-name="Default">
      <style:table-cell-properties style:text-align-source="fix" style:repeat-content="false"/>
      <style:paragraph-properties fo:text-align="end" fo:margin-left="0mm"/>
    </style:style>
    <style:style style:name="ce104" style:family="table-cell" style:parent-style-name="Default">
      <style:table-cell-properties style:text-align-source="fix" style:repeat-content="false" fo:wrap-option="wrap"/>
      <style:paragraph-properties fo:text-align="start" fo:margin-left="0mm"/>
      <style:text-properties style:font-name="Arial" fo:font-size="10pt"/>
    </style:style>
    <style:style style:name="ce106" style:family="table-cell" style:parent-style-name="Default">
      <style:table-cell-properties style:text-align-source="fix" style:repeat-content="false"/>
      <style:paragraph-properties fo:text-align="start" fo:margin-left="0mm"/>
      <style:text-properties style:font-name="Wingdings1" style:font-name-asian="Wingdings1" style:font-size-asian="20pt" style:font-name-complex="Wingdings1" style:font-size-complex="20pt"/>
    </style:style>
    <style:style style:name="ce212" style:family="table-cell" style:parent-style-name="Default">
      <style:table-cell-properties style:text-align-source="fix" style:repeat-content="false"/>
      <style:paragraph-properties fo:text-align="start" fo:margin-left="0mm"/>
      <style:text-properties style:font-name="Wingdings" style:font-name-asian="Wingdings1" style:font-size-asian="20pt" style:font-name-complex="Wingdings1" style:font-size-complex="20pt"/>
    </style:style>
    <style:style style:name="ce192" style:family="table-cell" style:parent-style-name="Default">
      <style:map style:condition="is-true-formula(OR([.F9]=&quot;&quot;;[.F9]=&quot;&quot;))" style:apply-style-name="Result_20__28_user_29_" style:base-cell-address="Tabelle4.C9"/>
    </style:style>
    <style:style style:name="ce217" style:family="table-cell" style:parent-style-name="Eingabe">
      <style:map style:condition="is-true-formula(OR([.F9]=&quot;&quot;;[.F9]=&quot;&quot;))" style:apply-style-name="Result_20__28_user_29_" style:base-cell-address="Tabelle4.C9"/>
    </style:style>
    <style:style style:name="ce218" style:family="table-cell" style:parent-style-name="Eingabe">
      <style:map style:condition="is-true-formula(OR([.G10]=&quot;&quot;;[.G10]=&quot;&quot;))" style:apply-style-name="Result" style:base-cell-address="Tabelle4.C10"/>
    </style:style>
    <style:style style:name="ce219" style:family="table-cell" style:parent-style-name="Default">
      <style:map style:condition="is-true-formula(OR([.F9]=&quot;&quot;;[.F9]=&quot;&quot;))" style:apply-style-name="Result_20__28_user_29_" style:base-cell-address="Tabelle4.C9"/>
    </style:style>
    <style:style style:name="ce201" style:family="table-cell" style:parent-style-name="Eingabe">
      <style:map style:condition="is-true-formula(OR([.F21]=&quot;&quot;;[.F21]=&quot;&quot;))" style:apply-style-name="Result_20__28_user_29_" style:base-cell-address="Tabelle4.C21"/>
    </style:style>
    <style:style style:name="ce202" style:family="table-cell" style:parent-style-name="Eingabe">
      <style:map style:condition="is-true-formula(OR([.F30]=&quot;&quot;;[.F30]=&quot;&quot;))" style:apply-style-name="Result_20__28_user_29_" style:base-cell-address="Tabelle4.C30"/>
    </style:style>
    <style:style style:name="ce203" style:family="table-cell" style:parent-style-name="Eingabe">
      <style:map style:condition="is-true-formula(OR([.F37]=&quot;&quot;;[.F37]=&quot;&quot;))" style:apply-style-name="Result_20__28_user_29_" style:base-cell-address="Tabelle4.C37"/>
    </style:style>
    <style:style style:name="ce204" style:family="table-cell" style:parent-style-name="Eingabe">
      <style:map style:condition="is-true-formula(OR([.F46]=&quot;&quot;;[.F46]=&quot;&quot;))" style:apply-style-name="Result_20__28_user_29_" style:base-cell-address="Tabelle4.C46"/>
    </style:style>
    <style:style style:name="ce205" style:family="table-cell" style:parent-style-name="Eingabe">
      <style:map style:condition="is-true-formula(OR([.F61]=&quot;&quot;;[.F61]=&quot;&quot;))" style:apply-style-name="Result_20__28_user_29_" style:base-cell-address="Tabelle4.C61"/>
    </style:style>
    <style:style style:name="ce206" style:family="table-cell" style:parent-style-name="Eingabe">
      <style:map style:condition="is-true-formula(OR([.F74]=&quot;&quot;;[.F74]=&quot;&quot;))" style:apply-style-name="Result_20__28_user_29_" style:base-cell-address="Tabelle4.C74"/>
    </style:style>
    <style:style style:name="ce207" style:family="table-cell" style:parent-style-name="Eingabe">
      <style:map style:condition="is-true-formula(OR([.F89]=&quot;&quot;;[.F89]=&quot;&quot;))" style:apply-style-name="Result_20__28_user_29_" style:base-cell-address="Tabelle4.C89"/>
    </style:style>
    <style:style style:name="ce208" style:family="table-cell" style:parent-style-name="Eingabe">
      <style:map style:condition="is-true-formula(OR([.F105]=&quot;&quot;;[.F105]=&quot;&quot;))" style:apply-style-name="Result_20__28_user_29_" style:base-cell-address="Tabelle4.C105"/>
    </style:style>
    <style:style style:name="ce228" style:family="table-cell" style:parent-style-name="Default">
      <style:map style:condition="is-true-formula(OR([.G10]=&quot;&quot;;[.G10]=&quot;&quot;))" style:apply-style-name="Result" style:base-cell-address="Tabelle4.C10"/>
    </style:style>
    <style:style style:name="ce222" style:family="table-cell" style:parent-style-name="Eingabe">
      <style:map style:condition="is-true-formula(OR([.G10]=&quot;&quot;;[.G10]=&quot;&quot;))" style:apply-style-name="Result" style:base-cell-address="Tabelle4.C10"/>
    </style:style>
    <style:style style:name="ce227" style:family="table-cell" style:parent-style-name="Unsichtbar">
      <style:table-cell-properties style:text-align-source="fix" style:repeat-content="false"/>
      <style:paragraph-properties fo:text-align="start" fo:margin-left="0mm"/>
    </style:style>
    <style:style style:name="ce117" style:family="table-cell" style:parent-style-name="Default">
      <style:table-cell-properties style:text-align-source="fix" style:repeat-content="false" fo:wrap-option="wrap"/>
      <style:paragraph-properties fo:text-align="start" fo:margin-left="0mm"/>
      <style:text-properties style:font-name="Arial" fo:font-size="14pt" fo:font-weight="bold" style:font-weight-asian="bold" style:font-weight-complex="bold" fo:hyphenate="true"/>
    </style:style>
    <style:style style:name="ce118" style:family="table-cell" style:parent-style-name="Default">
      <style:table-cell-properties style:text-align-source="fix" style:repeat-content="false"/>
      <style:paragraph-properties fo:text-align="start" fo:margin-left="0mm"/>
      <style:text-properties style:font-name="Arial" fo:font-size="12pt" fo:font-weight="normal" style:font-size-asian="12pt" style:font-weight-asian="normal" style:font-size-complex="12pt" style:font-weight-complex="normal"/>
    </style:style>
    <style:style style:name="ce119" style:family="table-cell" style:parent-style-name="Default">
      <style:text-properties fo:font-size="12pt" style:font-size-asian="12pt" style:font-size-complex="12pt"/>
    </style:style>
    <style:style style:name="ce216" style:family="table-cell" style:parent-style-name="Default">
      <style:table-cell-properties style:text-align-source="fix" style:repeat-content="false"/>
      <style:paragraph-properties fo:text-align="end" fo:margin-left="0mm"/>
      <style:text-properties fo:font-size="12pt" style:font-size-asian="12pt" style:font-size-complex="12pt"/>
    </style:style>
    <style:style style:name="ce120" style:family="table-cell" style:parent-style-name="Default">
      <style:table-cell-properties style:text-align-source="fix" style:repeat-content="false" fo:wrap-option="wrap"/>
      <style:paragraph-properties fo:text-align="start" fo:margin-left="0mm"/>
      <style:text-properties style:font-name="Arial" fo:font-size="14pt" fo:font-weight="bold" style:font-weight-asian="bold" style:font-weight-complex="bold"/>
    </style:style>
    <style:style style:name="ce121" style:family="table-cell" style:parent-style-name="Default">
      <style:table-cell-properties style:text-align-source="fix" style:repeat-content="false" fo:wrap-option="wrap"/>
      <style:paragraph-properties fo:text-align="start" fo:margin-left="0mm"/>
      <style:text-properties style:font-name="Arial" fo:font-size="14pt" fo:font-weight="bold"/>
    </style:style>
    <style:style style:name="ce232" style:family="table-cell" style:parent-style-name="Eingabe">
      <style:map style:condition="is-true-formula(OR([.G9]=&quot;&quot;;[.G9]=&quot;&quot;))" style:apply-style-name="Result" style:base-cell-address="Tabelle5.C9"/>
    </style:style>
    <style:style style:name="ce233" style:family="table-cell" style:parent-style-name="Eingabe">
      <style:map style:condition="is-true-formula(OR([.G10]=&quot;&quot;;[.G10]=&quot;&quot;))" style:apply-style-name="Result" style:base-cell-address="Tabelle5.C10"/>
    </style:style>
    <style:style style:name="ce234" style:family="table-cell" style:parent-style-name="Eingabe">
      <style:map style:condition="is-true-formula(OR([.G11]=&quot;&quot;;[.G11]=&quot;&quot;))" style:apply-style-name="Result" style:base-cell-address="Tabelle5.C11"/>
    </style:style>
    <style:style style:name="ce237" style:family="table-cell" style:parent-style-name="Eingabe">
      <style:map style:condition="is-true-formula(OR([.G12]=&quot;&quot;;[.G12]=&quot;&quot;))" style:apply-style-name="Result" style:base-cell-address="Tabelle5.C12"/>
    </style:style>
    <style:style style:name="ce238" style:family="table-cell" style:parent-style-name="Eingabe">
      <style:map style:condition="is-true-formula(OR([.G13]=&quot;&quot;;[.G13]=&quot;&quot;))" style:apply-style-name="Result" style:base-cell-address="Tabelle5.C13"/>
    </style:style>
    <style:style style:name="ce235" style:family="table-cell" style:parent-style-name="Default">
      <style:table-cell-properties style:text-align-source="fix" style:repeat-content="false" fo:wrap-option="wrap"/>
      <style:paragraph-properties fo:text-align="end" fo:margin-left="0mm"/>
      <style:text-properties style:font-name="Arial" fo:font-size="14pt"/>
      <style:map style:condition="is-true-formula(OR([.G13]=&quot;&quot;;[.G13]=&quot;&quot;))" style:apply-style-name="Result" style:base-cell-address="Tabelle5.C13"/>
    </style:style>
    <style:style style:name="ce245" style:family="table-cell" style:parent-style-name="Default">
      <style:map style:condition="is-true-formula(OR([.G13]=&quot;&quot;;[.G13]=&quot;&quot;))" style:apply-style-name="Result" style:base-cell-address="Tabelle5.C13"/>
    </style:style>
    <style:style style:name="ce247" style:family="table-cell" style:parent-style-name="Eingabe">
      <style:map style:condition="is-true-formula(OR([.G24]=&quot;&quot;;[.G24]=&quot;&quot;))" style:apply-style-name="Result" style:base-cell-address="Tabelle5.C24"/>
    </style:style>
    <style:style style:name="ce248" style:family="table-cell" style:parent-style-name="Eingabe">
      <style:map style:condition="is-true-formula(OR([.G25]=&quot;&quot;;[.G25]=&quot;&quot;))" style:apply-style-name="Result" style:base-cell-address="Tabelle5.C25"/>
    </style:style>
    <style:style style:name="ce249" style:family="table-cell" style:parent-style-name="Eingabe">
      <style:map style:condition="is-true-formula(OR([.G26]=&quot;&quot;;[.G26]=&quot;&quot;))" style:apply-style-name="Result" style:base-cell-address="Tabelle5.C26"/>
    </style:style>
    <style:style style:name="ce236" style:family="table-cell" style:parent-style-name="Default">
      <style:table-cell-properties style:text-align-source="fix" style:repeat-content="false" fo:wrap-option="wrap"/>
      <style:paragraph-properties fo:text-align="start" fo:margin-left="0mm"/>
      <style:text-properties style:font-name="Arial" fo:font-size="14pt" fo:font-weight="bold" style:font-weight-asian="bold" style:font-weight-complex="bold"/>
      <style:map style:condition="is-true-formula(OR([.G13]=&quot;&quot;;[.G13]=&quot;&quot;))" style:apply-style-name="Result" style:base-cell-address="Tabelle5.C13"/>
    </style:style>
    <style:style style:name="ce244" style:family="table-cell" style:parent-style-name="Eingabe">
      <style:map style:condition="is-true-formula(OR([.G13]=&quot;&quot;;[.G13]=&quot;&quot;))" style:apply-style-name="Result" style:base-cell-address="Tabelle5.C13"/>
    </style:style>
    <style:style style:name="ce239" style:family="table-cell" style:parent-style-name="Unsichtbar" style:data-style-name="N0">
      <style:table-cell-properties style:text-align-source="fix" style:repeat-content="false"/>
      <style:paragraph-properties fo:text-align="center" fo:margin-left="0mm"/>
      <style:text-properties style:font-name="Arial" style:font-name-asian="Wingdings1" style:font-name-complex="Wingdings1"/>
    </style:style>
    <style:style style:name="ce240" style:family="table-cell" style:parent-style-name="Unsichtbar">
      <style:text-properties style:font-name="Arial" fo:font-weight="bold" style:font-weight-asian="bold" style:font-weight-complex="bold"/>
    </style:style>
    <style:style style:name="ce241" style:family="table-cell" style:parent-style-name="Unsichtbar">
      <style:text-properties style:font-name="Arial" fo:font-style="italic" style:font-style-asian="italic" style:font-style-complex="italic"/>
    </style:style>
    <style:style style:name="ce242" style:family="table-cell" style:parent-style-name="Unsichtbar">
      <style:text-properties style:font-name="Arial" fo:font-size="20pt" style:font-size-asian="20pt" style:font-size-complex="20pt"/>
    </style:style>
    <style:style style:name="ce251" style:family="table-cell" style:parent-style-name="Default">
      <style:table-cell-properties style:text-align-source="fix" style:repeat-content="false" fo:wrap-option="wrap" style:vertical-align="middle"/>
      <style:paragraph-properties fo:text-align="start" fo:margin-left="0mm"/>
      <style:text-properties style:font-name="Arial" fo:font-size="12pt" fo:font-weight="normal" style:font-size-asian="12pt" style:font-size-complex="12pt" fo:hyphenate="true"/>
    </style:style>
    <style:style style:name="ce127" style:family="table-cell" style:parent-style-name="Default">
      <style:table-cell-properties style:text-align-source="fix" style:repeat-content="false"/>
      <style:paragraph-properties fo:text-align="end" fo:margin-left="0mm"/>
      <style:text-properties style:font-name="Arial" fo:font-size="10pt" style:font-size-asian="10pt" style:font-size-complex="10pt"/>
    </style:style>
    <style:style style:name="ce253" style:family="table-cell" style:parent-style-name="Default">
      <style:table-cell-properties style:text-align-source="fix" style:repeat-content="false"/>
      <style:paragraph-properties fo:text-align="end" fo:margin-left="0mm"/>
      <style:text-properties style:font-name="Arial" fo:font-size="14pt" fo:font-style="italic" style:font-style-asian="italic" style:font-style-complex="italic"/>
    </style:style>
    <style:style style:name="ce261" style:family="table-cell" style:parent-style-name="Eingabe">
      <style:map style:condition="is-true-formula(OR([.G8]=&quot;&quot;;[.G8]=&quot;&quot;))" style:apply-style-name="Result" style:base-cell-address="Tabelle5.C8"/>
    </style:style>
    <style:style style:name="ce262" style:family="table-cell" style:parent-style-name="Default">
      <style:map style:condition="is-true-formula(OR([.G8]=&quot;&quot;;[.G8]=&quot;&quot;))" style:apply-style-name="Result" style:base-cell-address="Tabelle5.C8"/>
    </style:style>
    <style:style style:name="ce246" style:family="table-cell" style:parent-style-name="Default">
      <style:table-cell-properties style:text-align-source="fix" style:repeat-content="false"/>
      <style:paragraph-properties fo:text-align="center" fo:margin-left="0mm"/>
      <style:map style:condition="is-true-formula(OR([.G8]=&quot;&quot;;[.G8]=&quot;&quot;))" style:apply-style-name="Result" style:base-cell-address="Tabelle5.C8"/>
    </style:style>
    <style:style style:name="ce264"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map style:condition="is-true-formula(OR([.G8]=&quot;&quot;;[.G8]=&quot;&quot;))" style:apply-style-name="Result" style:base-cell-address="Tabelle5.C8"/>
    </style:style>
    <style:style style:name="ce133" style:family="table-cell" style:parent-style-name="Default">
      <style:table-cell-properties fo:border="none"/>
      <style:text-properties style:font-name="Arial" fo:font-size="14pt" fo:font-weight="bold" style:font-weight-asian="bold" style:font-weight-complex="bold"/>
    </style:style>
    <style:style style:name="ce134" style:family="table-cell" style:parent-style-name="Default">
      <style:table-cell-properties fo:border-bottom="none" fo:border-left="none" fo:border-right="2.49pt solid #000000" fo:border-top="2.49pt solid #000000"/>
    </style:style>
    <style:style style:name="ce138" style:family="table-cell" style:parent-style-name="Unsichtbar">
      <style:table-cell-properties style:text-align-source="fix" style:repeat-content="false"/>
      <style:paragraph-properties fo:text-align="start" fo:margin-left="0mm"/>
      <style:text-properties style:font-name="Arial" fo:font-weight="bold"/>
    </style:style>
    <style:style style:name="gr1" style:family="graphic">
      <style:graphic-properties draw:stroke="none" draw:fill="none" draw:ole-draw-aspect="1"/>
    </style:style>
    <style:style style:name="gr2" style:family="graphic">
      <style:graphic-properties svg:stroke-width="0.53mm" draw:marker-start-width="2.79mm" draw:marker-end="Small_20_Arrow" draw:marker-end-width="2.79mm" draw:textarea-horizontal-align="center" draw:textarea-vertical-align="middle" fo:padding-top="0.26mm" fo:padding-bottom="0.26mm" fo:padding-left="0.26mm" fo:padding-right="0.26mm"/>
    </style:style>
    <style:style style:name="gr3" style:family="graphic">
      <style:graphic-properties draw:stroke="solid" draw:stroke-dash="Dashed_20__28_var_29__20_1" svg:stroke-width="0.53mm" svg:stroke-color="#000000" draw:marker-start="" draw:marker-start-width="2.79mm" draw:marker-start-center="false" draw:marker-end="" draw:marker-end-width="2.79mm" draw:marker-end-center="false" draw:fill="solid" draw:fill-color="#e6e6e6" style:repeat="repeat" draw:textarea-horizontal-align="justify" draw:textarea-vertical-align="middle" draw:auto-grow-height="false" fo:min-height="1.96mm" fo:min-width="0mm" fo:padding-top="1.51mm" fo:padding-bottom="1.51mm" fo:padding-left="2.76mm" fo:padding-right="2.76mm" draw:shadow="hidden" draw:shadow-offset-x="2mm" draw:shadow-offset-y="2mm" draw:shadow-color="#808080"/>
    </style:style>
    <style:style style:name="gr4" style:family="graphic">
      <style:graphic-properties draw:stroke="solid" draw:stroke-dash="Dashed_20__28_var_29__20_1" svg:stroke-width="0.53mm" svg:stroke-color="#000000" draw:marker-start="" draw:marker-start-width="2.79mm" draw:marker-start-center="false" draw:marker-end="" draw:marker-end-width="2.79mm" draw:marker-end-center="false" draw:fill="solid" draw:fill-color="#c0c0c0" style:repeat="repeat" draw:textarea-horizontal-align="justify" draw:textarea-vertical-align="middle" fo:padding-top="1.51mm" fo:padding-bottom="1.51mm" fo:padding-left="2.76mm" fo:padding-right="2.76mm" draw:shadow="hidden" draw:shadow-offset-x="2mm" draw:shadow-offset-y="2mm" draw:shadow-color="#808080"/>
    </style:style>
    <style:style style:name="gr5" style:family="graphic">
      <style:graphic-properties draw:stroke="solid" draw:stroke-dash="Dashed_20__28_var_29__20_1" svg:stroke-width="0.53mm" svg:stroke-color="#000000" draw:marker-start="" draw:marker-start-width="2.79mm" draw:marker-start-center="false" draw:marker-end="" draw:marker-end-width="2.79mm" draw:marker-end-center="false" draw:fill="solid" draw:fill-color="#999999" style:repeat="repeat" draw:textarea-horizontal-align="justify" draw:textarea-vertical-align="middle" fo:padding-top="1.51mm" fo:padding-bottom="1.51mm" fo:padding-left="2.76mm" fo:padding-right="2.76mm" draw:shadow="hidden" draw:shadow-offset-x="2mm" draw:shadow-offset-y="2mm" draw:shadow-color="#808080"/>
    </style:style>
    <style:style style:name="gr6" style:family="graphic">
      <style:graphic-properties draw:stroke="solid" draw:stroke-dash="Dashed_20__28_var_29__20_1" svg:stroke-width="0.35mm" svg:stroke-color="#000000" draw:marker-start="" draw:marker-start-width="2.52mm" draw:marker-start-center="false" draw:marker-end="" draw:marker-end-width="2.52mm" draw:marker-end-center="false" draw:fill="solid" draw:fill-color="#e6e6e6" style:repeat="repeat" draw:textarea-horizontal-align="justify" draw:textarea-vertical-align="middle" draw:auto-grow-height="false" fo:min-height="2.16mm" fo:min-width="0mm" fo:padding-top="1.42mm" fo:padding-bottom="1.42mm" fo:padding-left="2.67mm" fo:padding-right="2.67mm" draw:shadow="hidden" draw:shadow-offset-x="2mm" draw:shadow-offset-y="2mm" draw:shadow-color="#808080"/>
    </style:style>
    <style:style style:name="gr7" style:family="graphic">
      <style:graphic-properties draw:stroke="solid" draw:stroke-dash="Dashed_20__28_var_29__20_1" svg:stroke-width="0.35mm" svg:stroke-color="#000000" draw:marker-start="" draw:marker-start-width="2.52mm" draw:marker-start-center="false" draw:marker-end="" draw:marker-end-width="2.52mm" draw:marker-end-center="false" draw:fill="solid" draw:fill-color="#c0c0c0" style:repeat="repeat" draw:textarea-horizontal-align="justify" draw:textarea-vertical-align="middle" fo:padding-top="1.42mm" fo:padding-bottom="1.42mm" fo:padding-left="2.67mm" fo:padding-right="2.67mm" draw:shadow="hidden" draw:shadow-offset-x="2mm" draw:shadow-offset-y="2mm" draw:shadow-color="#808080"/>
    </style:style>
    <style:style style:name="gr8" style:family="graphic">
      <style:graphic-properties draw:stroke="solid" draw:stroke-dash="Dashed_20__28_var_29__20_1" svg:stroke-width="0.35mm" svg:stroke-color="#000000" draw:marker-start="" draw:marker-start-width="2.52mm" draw:marker-start-center="false" draw:marker-end="" draw:marker-end-width="2.52mm" draw:marker-end-center="false" draw:fill="solid" draw:fill-color="#999999" style:repeat="repeat" draw:textarea-horizontal-align="justify" draw:textarea-vertical-align="middle" fo:padding-top="1.42mm" fo:padding-bottom="1.42mm" fo:padding-left="2.67mm" fo:padding-right="2.67mm" draw:shadow="hidden" draw:shadow-offset-x="2mm" draw:shadow-offset-y="2mm" draw:shadow-color="#808080"/>
    </style:style>
    <style:style style:name="gr9" style:family="graphic">
      <style:graphic-properties draw:stroke="none" svg:stroke-width="0mm" svg:stroke-color="#3465af" draw:marker-start="" draw:marker-start-width="2mm" draw:marker-start-center="false" draw:marker-end="" draw:marker-end-width="2mm" draw:marker-end-center="false" draw:fill="none" draw:fill-color="#729fcf" draw:textarea-horizontal-align="justify" draw:textarea-vertical-align="middle" fo:padding-top="1.25mm" fo:padding-bottom="1.25mm" fo:padding-left="2.5mm" fo:padding-right="2.5mm" draw:shadow="hidden" draw:shadow-offset-x="2mm" draw:shadow-offset-y="2mm" draw:shadow-color="#808080" draw:color-mode="standard" draw:luminance="0%" draw:contrast="0%" draw:gamma="100%" draw:red="0%" draw:green="0%" draw:blue="0%" fo:clip="rect(0mm, 0mm, 0mm, 0mm)" draw:image-opacity="100%" style:mirror="none"/>
    </style:style>
    <style:style style:name="gr10" style:family="graphic">
      <style:graphic-properties draw:stroke="solid" draw:stroke-dash="Dashed_20__28_var_29__20_1" svg:stroke-width="0.35mm" svg:stroke-color="#000000" draw:marker-start="" draw:marker-start-width="2.52mm" draw:marker-start-center="false" draw:marker-end="" draw:marker-end-width="2.52mm" draw:marker-end-center="false" draw:fill="solid" draw:fill-color="#e6e6e6" style:repeat="repeat" draw:textarea-horizontal-align="justify" draw:textarea-vertical-align="middle" draw:auto-grow-height="false" fo:min-height="2.11mm" fo:min-width="0mm" fo:padding-top="1.42mm" fo:padding-bottom="1.42mm" fo:padding-left="2.67mm" fo:padding-right="2.67mm" draw:shadow="hidden" draw:shadow-offset-x="2mm" draw:shadow-offset-y="2mm" draw:shadow-color="#808080"/>
    </style:style>
    <style:style style:name="gr11" style:family="graphic">
      <style:graphic-properties svg:stroke-width="1mm" draw:textarea-horizontal-align="center" draw:textarea-vertical-align="middle" fo:padding-top="0.5mm" fo:padding-bottom="0.5mm" fo:padding-left="0.5mm" fo:padding-right="0.5mm"/>
    </style:style>
    <style:style style:name="gr12" style:family="graphic">
      <style:graphic-properties svg:stroke-width="1mm" draw:marker-start="Linienende_20_1" draw:textarea-horizontal-align="center" draw:textarea-vertical-align="middle" fo:padding-top="0.5mm" fo:padding-bottom="0.5mm" fo:padding-left="0.5mm" fo:padding-right="0.5mm"/>
    </style:style>
    <style:style style:name="gr13" style:family="graphic">
      <style:graphic-properties draw:stroke="dash" draw:stroke-dash="Ultrafine_20_Dashed" svg:stroke-width="1mm" draw:textarea-horizontal-align="center" draw:textarea-vertical-align="middle" fo:padding-top="0.5mm" fo:padding-bottom="0.5mm" fo:padding-left="0.5mm" fo:padding-right="0.5mm"/>
    </style:style>
    <style:style style:name="gr14" style:family="graphic">
      <style:graphic-properties svg:stroke-width="1mm" draw:fill="none" draw:textarea-vertical-align="middle" draw:auto-grow-height="false" fo:min-height="27.71mm" fo:min-width="5.99mm" fo:padding-top="0.5mm" fo:padding-bottom="0.5mm" fo:padding-left="0.5mm" fo:padding-right="0.5mm"/>
    </style:style>
    <style:style style:name="gr15" style:family="graphic">
      <style:graphic-properties draw:stroke="dash" draw:stroke-dash="Ultrafine_20_Dashed" svg:stroke-width="2.12mm" draw:marker-start-width="3.68mm" draw:marker-end-width="3.68mm" draw:fill="none" draw:textarea-vertical-align="middle" draw:auto-grow-height="false" fo:min-height="20.39mm" fo:min-width="4.86mm" fo:padding-top="1.06mm" fo:padding-bottom="1.06mm" fo:padding-left="1.06mm" fo:padding-right="1.06mm"/>
    </style:style>
    <style:style style:name="gr16" style:family="graphic">
      <style:graphic-properties draw:stroke="dash" draw:stroke-dash="Ultrafine_20_Dashed" svg:stroke-width="2.12mm" draw:marker-start-width="3.68mm" draw:marker-end-width="3.68mm" draw:textarea-horizontal-align="center" draw:textarea-vertical-align="middle" fo:padding-top="1.06mm" fo:padding-bottom="1.06mm" fo:padding-left="1.06mm" fo:padding-right="1.06mm"/>
    </style:style>
    <style:style style:name="P1" style:family="paragraph">
      <loext:graphic-properties draw:fill="none"/>
    </style:style>
    <style:style style:name="P2" style:family="paragraph">
      <style:paragraph-properties fo:text-align="center"/>
    </style:style>
    <style:style style:name="P3" style:family="paragraph">
      <loext:graphic-properties draw:fill="solid" draw:fill-color="#e6e6e6" style:repeat="repeat"/>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4" style:family="paragraph">
      <loext:graphic-properties draw:fill="solid" draw:fill-color="#c0c0c0" style:repeat="repeat"/>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5" style:family="paragraph">
      <loext:graphic-properties draw:fill="solid" draw:fill-color="#999999" style:repeat="repeat"/>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6" style:family="paragraph">
      <loext:graphic-properties draw:fill="none" draw:fill-color="#729fcf"/>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7" style:family="paragraph">
      <loext:graphic-properties draw:fill="none"/>
      <style:paragraph-properties fo:text-align="center"/>
    </style:style>
    <style:style style:name="T1" style:family="text">
      <style:text-properties style:text-underline-style="none" style:text-underline-color="font-color"/>
    </style:style>
    <style:style style:name="T2" style:family="text">
      <style:text-properties fo:font-weight="bold" style:text-underline-style="solid" style:text-underline-width="auto" style:text-underline-color="font-color" style:font-weight-asian="bold" style:font-weight-complex="bold"/>
    </style:style>
    <style:style style:name="T3" style:family="text">
      <style:text-properties fo:font-weight="bold" style:font-weight-asian="bold" style:font-weight-complex="bold"/>
    </style:style>
    <style:style style:name="T4" style:family="text">
      <style:text-properties fo:font-weight="normal" style:font-weight-asian="normal" style:font-weight-complex="normal"/>
    </style:style>
    <style:style style:name="T5" style:family="text">
      <style:text-properties fo:font-size="20pt" style:font-size-asian="20pt" style:font-size-complex="20pt"/>
    </style:style>
    <style:style style:name="T6" style:family="text">
      <style:text-properties style:font-name="Arial"/>
    </style:style>
    <style:style style:name="T7" style:family="text">
      <style:text-properties style:text-position="33% 58%"/>
    </style:style>
  </office:automatic-styles>
  <office:body>
    <office:spreadsheet>
      <table:content-validations>
        <table:content-validation table:name="val1" table:condition="of:cell-content-is-in-list(&quot;x&quot;;&quot;-&quot;;&quot;&quot;;&quot;&quot;)" table:allow-empty-cell="true" table:display-list="unsorted" table:base-cell-address="Namen.F7">
          <table:help-message table:title="Soll diese Tabelle bewertet werden" table:display="true">
            <text:p>x bedeutet: Tabelle wird bewertet</text:p>
            <text:p>- bedeutet: keine Wertung</text:p>
          </table:help-message>
        </table:content-validation>
        <table:content-validation table:name="val2" table:condition="of:cell-content-is-decimal-number() and cell-content()!=-5445.123456789" table:allow-empty-cell="true" table:base-cell-address="Tabelle1.C4">
          <table:error-message table:message-type="stop" table:title="Hinweis" table:display="true">
            <text:p>Bitte eine Zahl wie 5,3 eingeben.</text:p>
          </table:error-message>
        </table:content-validation>
      </table:content-validations>
      <table:table table:name="Namen" table:style-name="ta1" table:protected="true" table:protection-key="RISAaYM55EB4f9JUsQKkFIYvY3U=" table:protection-key-digest-algorithm="http://www.w3.org/2000/09/xmldsig#sha1" table:print-ranges="Namen.B2:Namen.H38">
        <loext:table-protection loext:select-protected-cells="true" loext:select-unprotected-cells="true"/>
        <office:forms form:automatic-focus="false" form:apply-design-mode="false"/>
        <table:table-column table:style-name="co1" table:default-cell-style-name="Default"/>
        <table:table-column table:style-name="co2" table:default-cell-style-name="Default"/>
        <table:table-column table:style-name="co3" table:number-columns-repeated="2"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Unsichtbar"/>
        <table:table-column table:style-name="co9" table:default-cell-style-name="Unsichtbar"/>
        <table:table-column table:style-name="co10" table:default-cell-style-name="Unsichtbar"/>
        <table:table-column table:style-name="co11" table:default-cell-style-name="Unsichtbar"/>
        <table:table-column table:style-name="co11" table:number-columns-repeated="245" table:default-cell-style-name="Default"/>
        <table:table-row table:style-name="ro1">
          <table:table-cell/>
          <table:table-cell table:style-name="ce1"/>
          <table:table-cell table:style-name="ce2" table:number-columns-repeated="6"/>
          <table:table-cell table:style-name="ce27"/>
          <table:table-cell table:style-name="ce29"/>
          <table:table-cell table:number-columns-repeated="2"/>
          <table:table-cell table:style-name="Unsichtbar" table:number-columns-repeated="3"/>
          <table:table-cell table:style-name="ce2" table:number-columns-repeated="242"/>
        </table:table-row>
        <table:table-row table:style-name="ro1">
          <table:table-cell/>
          <table:table-cell table:style-name="ce1" office:value-type="string" calcext:value-type="string">
            <text:p>Volumen einfacher Körper</text:p>
          </table:table-cell>
          <table:table-cell table:style-name="ce2" table:number-columns-repeated="4"/>
          <table:table-cell table:style-name="ce14" office:value-type="string" calcext:value-type="string">
            <text:p>Gesamtwertung</text:p>
          </table:table-cell>
          <table:table-cell table:style-name="ce21"/>
          <table:table-cell table:style-name="ce27" office:value-type="string" calcext:value-type="string">
            <text:p>Kennwort:</text:p>
          </table:table-cell>
          <table:table-cell table:style-name="ce29" table:formula="of:=[.C22]&amp;[.C23]&amp;[.C24]&amp;[.C25]&amp;[.C26]&amp;[.C27]&amp;[.C28]&amp;[.C29]&amp;[.C30]&amp;[.C31]&amp;[.C32]&amp;[.C33]" office:value-type="string" office:string-value="Training" calcext:value-type="string">
            <text:p>Training</text:p>
          </table:table-cell>
          <table:table-cell table:number-columns-repeated="2"/>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6" office:value-type="string" calcext:value-type="string">
            <text:p>Tabelle in</text:p>
          </table:table-cell>
          <table:table-cell table:style-name="ce10"/>
          <table:table-cell table:style-name="ce15" office:value-type="string" calcext:value-type="string">
            <text:p>Passwort für Korrekturen:</text:p>
          </table:table-cell>
          <table:table-cell table:style-name="ce22" office:value-type="string" calcext:value-type="string">
            <text:p>Training</text:p>
          </table:table-cell>
          <table:table-cell office:value-type="string" calcext:value-type="string">
            <text:p>Erreichte Punkte</text:p>
          </table:table-cell>
          <table:table-cell office:value-type="string" calcext:value-type="string">
            <text:p>Geamtpunktzahl</text:p>
          </table:table-cell>
          <table:table-cell table:number-columns-repeated="2"/>
          <table:table-cell table:style-name="Unsichtbar" table:number-columns-repeated="3"/>
          <table:table-cell table:style-name="ce2" table:number-columns-repeated="242"/>
        </table:table-row>
        <table:table-row table:style-name="ro1">
          <table:table-cell/>
          <table:table-cell table:style-name="ce2" office:value-type="string" calcext:value-type="string">
            <text:p>Gebt eure Namen ein:</text:p>
          </table:table-cell>
          <table:table-cell table:number-columns-repeated="2"/>
          <table:table-cell table:style-name="ce7" office:value-type="string" calcext:value-type="string">
            <text:p>Wertung</text:p>
          </table:table-cell>
          <table:table-cell table:style-name="ce11"/>
          <table:table-cell table:style-name="ce16"/>
          <table:table-cell table:style-name="ce23"/>
          <table:table-cell table:style-name="ce86" table:formula="of:=ROUNDDOWN(([Tabelle1.I6]+[Tabelle2.I6]+[Tabelle3.I6]+[Tabelle4.I6]+[Tabelle5.I6]+[Tabelle6.I6])*2)/2" office:value-type="float" office:value="0" calcext:value-type="float">
            <text:p>0</text:p>
          </table:table-cell>
          <table:table-cell table:style-name="ce91" table:formula="of:=ROUNDDOWN(([Tabelle1.J6]+[Tabelle2.J6]+[Tabelle3.J6]+[Tabelle4.J6]+[Tabelle5.J6]+[Tabelle6.J6])*2)/2" office:value-type="float" office:value="273" calcext:value-type="float">
            <text:p>273</text:p>
          </table:table-cell>
          <table:table-cell table:formula="of:=IF([.I4]/[.J4]=0;1;IF([.I4]/[.J4]&lt;0.5;2;IF([.I4]/[.J4]&lt;0.6125;3;IF([.I4]/[.J4]&lt;0.725;4;IF([.I4]/[.J4]&lt;0.8375;5;IF([.I4]/[.J4]&lt;0.95;6;IF([.I4]/[.J4]&lt;1;7;8)))))))" office:value-type="float" office:value="1" calcext:value-type="float">
            <text:p>1</text:p>
          </table:table-cell>
          <table:table-cell/>
          <table:table-cell table:style-name="Unsichtbar" table:number-columns-repeated="3"/>
          <table:table-cell table:style-name="ce2" table:number-columns-repeated="242"/>
        </table:table-row>
        <table:table-row table:style-name="ro1">
          <table:table-cell/>
          <table:table-cell table:style-name="ce39"/>
          <table:table-cell table:style-name="ce2" table:number-columns-repeated="2"/>
          <table:table-cell table:style-name="ce8" office:value-type="string" calcext:value-type="string">
            <text:p>aufnehmen</text:p>
          </table:table-cell>
          <table:table-cell table:style-name="ce12"/>
          <table:table-cell table:style-name="ce17" office:value-type="string" calcext:value-type="string">
            <text:p>Liste</text:p>
          </table:table-cell>
          <table:table-cell table:style-name="ce23" table:formula="of:=IF([$Namen.$H$3]=[$Namen.$J$2];&quot;Punktzahlen&quot;;&quot;Fortschritt&quot;)" office:value-type="string" office:string-value="Punktzahlen" calcext:value-type="string">
            <text:p>Punktzahlen</text:p>
          </table:table-cell>
          <table:table-cell office:value-type="string" calcext:value-type="string">
            <text:p>Tabelle</text:p>
          </table:table-cell>
          <table:table-cell office:value-type="string" calcext:value-type="string">
            <text:p>erreichte Prozentpunkte</text:p>
          </table:table-cell>
          <table:table-cell table:number-columns-repeated="2"/>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9" office:value-type="string" calcext:value-type="string">
            <text:p>T1:</text:p>
          </table:table-cell>
          <table:table-cell table:style-name="ce13" table:content-validation-name="val1" office:value-type="string" calcext:value-type="string">
            <text:p>x</text:p>
          </table:table-cell>
          <table:table-cell table:style-name="ce18" table:formula="of:=[Tabelle1.$G$2]" office:value-type="string" office:string-value="Längen" calcext:value-type="string">
            <text:p>Längen</text:p>
          </table:table-cell>
          <table:table-cell table:style-name="ce24" table:formula="of:=IF([.F6]=&quot;x&quot;;IF([$Namen.$H$3]=[$Namen.$J$2];[Tabelle1.$I$6] &amp; &quot; von &quot; &amp; [Tabelle1.$J$6];REPT(&quot;▓&quot;;ROUNDDOWN([.J6]*10))&amp;REPT(&quot;░&quot;;10-ROUNDDOWN([.J6]*10)));&quot;ohne Wertung&quot;)" office:value-type="string" office:string-value="0 von 44" calcext:value-type="string">
            <text:p>0 von 44</text:p>
          </table:table-cell>
          <table:table-cell table:style-name="ce29" table:formula="of:=[Tabelle1.$G$2]" office:value-type="string" office:string-value="Längen" calcext:value-type="string">
            <text:p>Längen</text:p>
          </table:table-cell>
          <table:table-cell table:formula="of:=[Tabelle1.$I$6]/[Tabelle1.$J$6]" office:value-type="float" office:value="0" calcext:value-type="float">
            <text:p>0</text:p>
          </table:table-cell>
          <table:table-cell table:formula="of:=[Tabelle1.$J$6]" office:value-type="float" office:value="44" calcext:value-type="float">
            <text:p>44</text:p>
          </table:table-cell>
          <table:table-cell/>
          <table:table-cell table:style-name="Unsichtbar" table:number-columns-repeated="3"/>
          <table:table-cell table:style-name="ce2" table:number-columns-repeated="242"/>
        </table:table-row>
        <table:table-row table:style-name="ro1">
          <table:table-cell/>
          <table:table-cell table:style-name="ce2"/>
          <table:table-cell table:number-columns-repeated="2"/>
          <table:table-cell table:style-name="ce9" office:value-type="string" calcext:value-type="string">
            <text:p>T2:</text:p>
          </table:table-cell>
          <table:table-cell table:style-name="ce13" table:content-validation-name="val1" office:value-type="string" calcext:value-type="string">
            <text:p>x</text:p>
          </table:table-cell>
          <table:table-cell table:style-name="ce18" table:formula="of:=[Tabelle2.$G$2]" office:value-type="string" office:string-value="Gewichte" calcext:value-type="string">
            <text:p>Gewichte</text:p>
          </table:table-cell>
          <table:table-cell table:style-name="ce25" table:formula="of:=IF([.F7]=&quot;x&quot;;IF([$Namen.$H$3]=[$Namen.$J$2];[Tabelle2.$I$6] &amp; &quot; von &quot; &amp; [Tabelle2.$J$6];REPT(&quot;▓&quot;;ROUNDDOWN([.J7]*10))&amp;REPT(&quot;░&quot;;10-ROUNDDOWN([.J7]*10)));&quot;ohne Wertung&quot;)" office:value-type="string" office:string-value="0 von 59" calcext:value-type="string">
            <text:p>0 von 59</text:p>
          </table:table-cell>
          <table:table-cell table:style-name="ce29" table:formula="of:=[Tabelle2.$G$2]" office:value-type="string" office:string-value="Gewichte" calcext:value-type="string">
            <text:p>Gewichte</text:p>
          </table:table-cell>
          <table:table-cell table:formula="of:=[Tabelle2.$I$6]/[Tabelle2.$J$6]" office:value-type="float" office:value="0" calcext:value-type="float">
            <text:p>0</text:p>
          </table:table-cell>
          <table:table-cell table:formula="of:=[Tabelle2.$J$6]" office:value-type="float" office:value="59" calcext:value-type="float">
            <text:p>59</text:p>
          </table:table-cell>
          <table:table-cell/>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9" office:value-type="string" calcext:value-type="string">
            <text:p>T3:</text:p>
          </table:table-cell>
          <table:table-cell table:style-name="ce13" table:content-validation-name="val1" office:value-type="string" calcext:value-type="string">
            <text:p>x</text:p>
          </table:table-cell>
          <table:table-cell table:style-name="ce18" table:formula="of:=[Tabelle3.$G$2]" office:value-type="string" office:string-value="Zeitspannen" calcext:value-type="string">
            <text:p>Zeitspannen</text:p>
          </table:table-cell>
          <table:table-cell table:style-name="ce25" table:formula="of:=IF([.F8]=&quot;x&quot;;IF([$Namen.$H$3]=[$Namen.$J$2];[Tabelle3.$I$6] &amp; &quot; von &quot; &amp; [Tabelle3.$J$6];REPT(&quot;▓&quot;;ROUNDDOWN([.J8]*10))&amp;REPT(&quot;░&quot;;10-ROUNDDOWN([.J8]*10)));&quot;ohne Wertung&quot;)" office:value-type="string" office:string-value="0 von 17" calcext:value-type="string">
            <text:p>0 von 17</text:p>
          </table:table-cell>
          <table:table-cell table:style-name="ce29" table:formula="of:=[Tabelle3.$G$2]" office:value-type="string" office:string-value="Zeitspannen" calcext:value-type="string">
            <text:p>Zeitspannen</text:p>
          </table:table-cell>
          <table:table-cell table:formula="of:=[Tabelle3.$I$6]/[Tabelle3.$J$6]" office:value-type="float" office:value="0" calcext:value-type="float">
            <text:p>0</text:p>
          </table:table-cell>
          <table:table-cell table:formula="of:=[Tabelle3.$J$6]" office:value-type="float" office:value="17" calcext:value-type="float">
            <text:p>17</text:p>
          </table:table-cell>
          <table:table-cell/>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9" office:value-type="string" calcext:value-type="string">
            <text:p>T4:</text:p>
          </table:table-cell>
          <table:table-cell table:style-name="ce13" table:content-validation-name="val1" office:value-type="string" calcext:value-type="string">
            <text:p>x</text:p>
          </table:table-cell>
          <table:table-cell table:style-name="ce18" table:formula="of:=[Tabelle4.$G$2]" office:value-type="string" office:string-value="Würfel" calcext:value-type="string">
            <text:p>Würfel</text:p>
          </table:table-cell>
          <table:table-cell table:style-name="ce25" table:formula="of:=IF([.F9]=&quot;x&quot;;IF([$Namen.$H$3]=[$Namen.$J$2];[Tabelle4.$I$6] &amp; &quot; von &quot; &amp; [Tabelle4.$J$6];REPT(&quot;▓&quot;;ROUNDDOWN([.J9]*10))&amp;REPT(&quot;░&quot;;10-ROUNDDOWN([.J9]*10)));&quot;ohne Wertung&quot;)" office:value-type="string" office:string-value="0 von 41" calcext:value-type="string">
            <text:p>0 von 41</text:p>
          </table:table-cell>
          <table:table-cell table:style-name="ce29" table:formula="of:=[Tabelle4.$G$2]" office:value-type="string" office:string-value="Würfel" calcext:value-type="string">
            <text:p>Würfel</text:p>
          </table:table-cell>
          <table:table-cell table:formula="of:=[Tabelle4.$I$6]/[Tabelle4.$J$6]" office:value-type="float" office:value="0" calcext:value-type="float">
            <text:p>0</text:p>
          </table:table-cell>
          <table:table-cell table:formula="of:=[Tabelle4.$J$6]" office:value-type="float" office:value="41" calcext:value-type="float">
            <text:p>41</text:p>
          </table:table-cell>
          <table:table-cell/>
          <table:table-cell table:style-name="Unsichtbar" table:number-columns-repeated="3"/>
          <table:table-cell table:style-name="ce2" table:number-columns-repeated="242"/>
        </table:table-row>
        <table:table-row table:style-name="ro1">
          <table:table-cell table:number-columns-repeated="4"/>
          <table:table-cell table:style-name="ce9" office:value-type="string" calcext:value-type="string">
            <text:p>T5:</text:p>
          </table:table-cell>
          <table:table-cell table:style-name="ce13" table:content-validation-name="val1" office:value-type="string" calcext:value-type="string">
            <text:p>x</text:p>
          </table:table-cell>
          <table:table-cell table:style-name="ce18" table:formula="of:=[Tabelle5.$G$2]" office:value-type="string" office:string-value="Quader" calcext:value-type="string">
            <text:p>Quader</text:p>
          </table:table-cell>
          <table:table-cell table:style-name="ce25" table:formula="of:=IF([.F10]=&quot;x&quot;;IF([$Namen.$H$3]=[$Namen.$J$2];[Tabelle5.$I$6] &amp; &quot; von &quot; &amp; [Tabelle5.$J$6];REPT(&quot;▓&quot;;ROUNDDOWN([.J10]*10))&amp;REPT(&quot;░&quot;;10-ROUNDDOWN([.J10]*10)));&quot;ohne Wertung&quot;)" office:value-type="string" office:string-value="0 von 63" calcext:value-type="string">
            <text:p>0 von 63</text:p>
          </table:table-cell>
          <table:table-cell table:style-name="ce29" table:formula="of:=[Tabelle5.$G$2]" office:value-type="string" office:string-value="Quader" calcext:value-type="string">
            <text:p>Quader</text:p>
          </table:table-cell>
          <table:table-cell table:formula="of:=[Tabelle5.$I$6]/[Tabelle5.$J$6]" office:value-type="float" office:value="0" calcext:value-type="float">
            <text:p>0</text:p>
          </table:table-cell>
          <table:table-cell table:formula="of:=[Tabelle5.$J$6]" office:value-type="float" office:value="63" calcext:value-type="float">
            <text:p>63</text:p>
          </table:table-cell>
          <table:table-cell/>
          <table:table-cell table:style-name="Unsichtbar" table:number-columns-repeated="3"/>
          <table:table-cell table:style-name="ce2" table:number-columns-repeated="242"/>
        </table:table-row>
        <table:table-row table:style-name="ro1">
          <table:table-cell table:number-columns-repeated="2"/>
          <table:table-cell table:style-name="ce2" table:number-columns-repeated="2"/>
          <table:table-cell table:style-name="ce9" office:value-type="string" calcext:value-type="string">
            <text:p>T6:</text:p>
          </table:table-cell>
          <table:table-cell table:style-name="ce13" table:content-validation-name="val1" office:value-type="string" calcext:value-type="string">
            <text:p>x</text:p>
          </table:table-cell>
          <table:table-cell table:style-name="ce18" table:formula="of:=[Tabelle6.$G$2]" office:value-type="string" office:string-value="Prismen" calcext:value-type="string">
            <text:p>Prismen</text:p>
          </table:table-cell>
          <table:table-cell table:style-name="ce25" table:formula="of:=IF([.F11]=&quot;x&quot;;IF([$Namen.$H$3]=[$Namen.$J$2];[Tabelle6.$I$6] &amp; &quot; von &quot; &amp; [Tabelle6.$J$6];REPT(&quot;▓&quot;;ROUNDDOWN([.J11]*10))&amp;REPT(&quot;░&quot;;10-ROUNDDOWN([.J11]*10)));&quot;ohne Wertung&quot;)" office:value-type="string" office:string-value="0 von 49" calcext:value-type="string">
            <text:p>0 von 49</text:p>
          </table:table-cell>
          <table:table-cell table:style-name="ce29" table:formula="of:=[Tabelle6.$G$2]" office:value-type="string" office:string-value="Prismen" calcext:value-type="string">
            <text:p>Prismen</text:p>
          </table:table-cell>
          <table:table-cell table:formula="of:=[Tabelle6.$I$6]/[Tabelle6.$J$6]" office:value-type="float" office:value="0" calcext:value-type="float">
            <text:p>0</text:p>
          </table:table-cell>
          <table:table-cell table:formula="of:=[Tabelle6.$J$6]" office:value-type="float" office:value="49" calcext:value-type="float">
            <text:p>49</text:p>
          </table:table-cell>
          <table:table-cell/>
          <table:table-cell table:style-name="Unsichtbar" table:number-columns-repeated="3"/>
          <table:table-cell table:style-name="ce2" table:number-columns-repeated="242"/>
        </table:table-row>
        <table:table-row table:style-name="ro2">
          <table:table-cell/>
          <table:table-cell table:style-name="ce4" office:value-type="string" calcext:value-type="string">
            <text:p><text:a xlink:href="#Tabelle1" xlink:type="simple">LOS GEHT'S!</text:a></text:p>
          </table:table-cell>
          <table:table-cell table:style-name="ce2" table:number-columns-repeated="2"/>
          <table:table-cell table:number-columns-repeated="2"/>
          <table:table-cell table:style-name="ce7" office:value-type="string" calcext:value-type="string">
            <text:p>Gesamtfortschritt:</text:p>
          </table:table-cell>
          <table:table-cell table:style-name="ce23"/>
          <table:table-cell table:number-columns-repeated="4"/>
          <table:table-cell table:style-name="Unsichtbar" table:number-columns-repeated="3"/>
          <table:table-cell table:style-name="ce2" table:number-columns-repeated="242"/>
        </table:table-row>
        <table:table-row table:style-name="ro1">
          <table:table-cell table:number-columns-repeated="6"/>
          <table:table-cell table:style-name="ce19" table:formula="of:=REPT(&quot;▓&quot;;ROUNDDOWN([.I4]/[.J4]*40))&amp;REPT(&quot;░&quot;;40-ROUNDDOWN([.I4]/[.J4]*40))&amp;IF([$Namen.$H$3]=[$Namen.$J$2];&quot;  (&quot;&amp;ROUND([.I4]/[.J4]*100;1)&amp;&quot; %)&quot;;&quot;&quot;)" office:value-type="string" office:string-value="░░░░░░░░░░░░░░░░░░░░░░░░░░░░░░░░░░░░░░░░  (0 %)" calcext:value-type="string">
            <text:p>░░░░░░░░░░░░░░░░░░░░░░░░░░░░░░░░░░░░░░░░ <text:s/>(0 %)</text:p>
          </table:table-cell>
          <table:table-cell table:style-name="ce23"/>
          <table:table-cell table:number-columns-repeated="4"/>
          <table:table-cell table:style-name="Unsichtbar" table:number-columns-repeated="3"/>
          <table:table-cell table:style-name="ce2" table:number-columns-repeated="242"/>
        </table:table-row>
        <table:table-row table:style-name="ro1">
          <table:table-cell table:number-columns-repeated="6"/>
          <table:table-cell table:style-name="ce20" table:formula="of:=IF([$Namen.$H$3]=[$Namen.$J$2];&quot;Gesamtpunktzahl: &quot; &amp; [.I4] &amp; &quot; von &quot;&amp;[.J4];&quot;Gesamtpunktzahl nach Kennworteingabe&quot;)" office:value-type="string" office:string-value="Gesamtpunktzahl: 0 von 273" calcext:value-type="string">
            <text:p>Gesamtpunktzahl: 0 von 273</text:p>
          </table:table-cell>
          <table:table-cell table:style-name="ce23"/>
          <table:table-cell table:number-columns-repeated="4"/>
          <table:table-cell table:style-name="Unsichtbar" table:number-columns-repeated="3"/>
          <table:table-cell table:style-name="ce2" table:number-columns-repeated="242"/>
        </table:table-row>
        <table:table-row table:style-name="ro1">
          <table:table-cell table:number-columns-repeated="6"/>
          <table:table-cell table:style-name="ce7"/>
          <table:table-cell table:style-name="ce23"/>
          <table:table-cell table:number-columns-repeated="4"/>
          <table:table-cell table:style-name="Unsichtbar" table:number-columns-repeated="3"/>
          <table:table-cell table:style-name="ce2" table:number-columns-repeated="242"/>
        </table:table-row>
        <table:table-row table:style-name="ro1">
          <table:table-cell table:number-columns-repeated="6"/>
          <table:table-cell table:style-name="ce8" table:formula="of:=&quot;Gesamtleistung&quot;&amp;IF([$Namen.$H$3]=[$Namen.$J$2];&quot;: &quot;&amp;CHOOSE([.K4];&quot;Noch keine Eingabe&quot;;&quot;Noch zu wenig&quot;;&quot;Noch wenig&quot;;&quot;Es wird ...&quot;;&quot;Befriedigend&quot;;&quot;Gut&quot;;&quot;Sehr gut&quot;;&quot;Vollständig&quot;);&quot; nach Kennworteingabe&quot;)" office:value-type="string" office:string-value="Gesamtleistung: Noch keine Eingabe" calcext:value-type="string">
            <text:p>Gesamtleistung: Noch keine Eingabe</text:p>
          </table:table-cell>
          <table:table-cell table:style-name="ce26"/>
          <table:table-cell/>
          <table:table-cell table:formula="of:=[.I4]/[.J4]" office:value-type="float" office:value="0" calcext:value-type="float">
            <text:p>0</text:p>
          </table:table-cell>
          <table:table-cell table:number-columns-repeated="2"/>
          <table:table-cell table:style-name="Unsichtbar" table:number-columns-repeated="3"/>
          <table:table-cell table:style-name="ce2" table:number-columns-repeated="242"/>
        </table:table-row>
        <table:table-row table:style-name="ro1">
          <table:table-cell/>
          <table:table-cell table:style-name="ce2" office:value-type="string" calcext:value-type="string">
            <text:p>Wichtige Hinweise zur Benutzung</text:p>
          </table:table-cell>
          <table:table-cell table:number-columns-repeated="10"/>
          <table:table-cell table:style-name="Unsichtbar" table:number-columns-repeated="3"/>
          <table:table-cell table:style-name="ce2" table:number-columns-repeated="242"/>
        </table:table-row>
        <table:table-row table:style-name="ro1">
          <table:table-cell/>
          <table:table-cell table:style-name="ce5" office:value-type="string" calcext:value-type="string">
            <text:p>Für diese Übung bitte folgende Optionen beachten:</text:p>
          </table:table-cell>
          <table:table-cell table:number-columns-repeated="10"/>
          <table:table-cell table:style-name="Unsichtbar" table:number-columns-repeated="3"/>
          <table:table-cell table:style-name="ce2" table:number-columns-repeated="242"/>
        </table:table-row>
        <table:table-row table:style-name="ro1">
          <table:table-cell/>
          <table:table-cell table:style-name="ce5" office:value-type="string" calcext:value-type="string">
            <text:p>1. Extras --&gt; Autokorrektur... --&gt; Optionen --&gt; Jeden Satz mit einem Großbuchstaben beginnen:<text:span text:style-name="T1"> </text:span><text:span text:style-name="T2">aus</text:span><text:span text:style-name="T3">schalten</text:span></text:p>
          </table:table-cell>
          <table:table-cell table:number-columns-repeated="10"/>
          <table:table-cell table:style-name="Unsichtbar" table:number-columns-repeated="3"/>
          <table:table-cell table:style-name="ce2" table:number-columns-repeated="242"/>
        </table:table-row>
        <table:table-row table:style-name="ro1">
          <table:table-cell/>
          <table:table-cell table:style-name="ce5" office:value-type="string" calcext:value-type="string">
            <text:p>2. Extras --&gt; Zellinhalte --&gt; Autoeingabe: <text:span text:style-name="T2">aus</text:span><text:span text:style-name="T3">schalten</text:span></text:p>
          </table:table-cell>
          <table:table-cell table:style-name="ce5"/>
          <table:table-cell table:style-name="ce2" table:number-columns-repeated="3"/>
          <table:table-cell table:number-columns-repeated="6"/>
          <table:table-cell table:style-name="Unsichtbar" table:number-columns-repeated="3"/>
          <table:table-cell table:style-name="ce2" table:number-columns-repeated="242"/>
        </table:table-row>
        <table:table-row table:style-name="ro1">
          <table:table-cell/>
          <table:table-cell table:style-name="ce2">
            <draw:frame table:end-cell-address="Namen.H38" table:end-x="66.58mm" table:end-y="2.92mm" draw:z-index="0" draw:style-name="gr1" draw:text-style-name="P1" svg:width="207.49mm" svg:height="102.17mm" svg:x="2.6mm" svg:y="4.82mm">
              <draw:object draw:notify-on-update-of-ranges="Namen.I6:Namen.I11 Namen.J5:Namen.J5 Namen.J6:Namen.J11" xlink:href="./Object 2" xlink:type="simple" xlink:show="embed" xlink:actuate="onLoad">
                <loext:p/>
              </draw:object>
              <draw:image xlink:href="./ObjectReplacements/Object 2" xlink:type="simple" xlink:show="embed" xlink:actuate="onLoad"/>
            </draw:frame>
            <draw:frame table:end-cell-address="Namen.H38" table:end-x="72.39mm" table:end-y="2.92mm" draw:z-index="1" draw:style-name="gr1" draw:text-style-name="P1" svg:width="207.49mm" svg:height="102.06mm" svg:x="2.6mm" svg:y="4.93mm">
              <draw:object draw:notify-on-update-of-ranges="Namen.I6:Namen.I11 Namen.J5:Namen.J5 Namen.J6:Namen.J11" xlink:href="./Object 3" xlink:type="simple" xlink:show="embed" xlink:actuate="onLoad">
                <loext:p/>
              </draw:object>
              <draw:image xlink:href="./ObjectReplacements/Object 3" xlink:type="simple" xlink:show="embed" xlink:actuate="onLoad"/>
            </draw:frame>
            <draw:frame table:end-cell-address="Namen.H38" table:end-x="66.58mm" table:end-y="2.59mm" draw:z-index="2" draw:style-name="gr1" draw:text-style-name="P1" svg:width="207.49mm" svg:height="102.17mm" svg:x="2.6mm" svg:y="4.49mm">
              <draw:object draw:notify-on-update-of-ranges="Namen.I6:Namen.I11 Namen.J5:Namen.J5 Namen.J6:Namen.J11" xlink:href="./Object 5" xlink:type="simple" xlink:show="embed" xlink:actuate="onLoad">
                <loext:p/>
              </draw:object>
              <draw:image xlink:href="./ObjectReplacements/Object 5" xlink:type="simple" xlink:show="embed" xlink:actuate="onLoad"/>
            </draw:frame>
            <draw:frame table:end-cell-address="Namen.H38" table:end-x="72.39mm" table:end-y="2.55mm" draw:z-index="3" draw:style-name="gr1" draw:text-style-name="P1" svg:width="207.49mm" svg:height="102.06mm" svg:x="2.6mm" svg:y="4.56mm">
              <draw:object draw:notify-on-update-of-ranges="Namen.I6:Namen.I11 Namen.J5:Namen.J5 Namen.J6:Namen.J11" xlink:href="./Object 6" xlink:type="simple" xlink:show="embed" xlink:actuate="onLoad">
                <loext:p/>
              </draw:object>
              <draw:image xlink:href="./ObjectReplacements/Object 6" xlink:type="simple" xlink:show="embed" xlink:actuate="onLoad"/>
            </draw:frame>
          </table:table-cell>
          <table:table-cell table:style-name="ce2" table:number-columns-repeated="6"/>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T</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r</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a</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i</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n</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i</text:p>
          </table:table-cell>
          <table:table-cell table:style-name="ce2" table:number-columns-repeated="5"/>
          <table:table-cell table:number-columns-repeated="4"/>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n</text:p>
          </table:table-cell>
          <table:table-cell table:style-name="ce2" table:number-columns-repeated="3"/>
          <table:table-cell table:number-columns-repeated="6"/>
          <table:table-cell table:style-name="Unsichtbar" table:number-columns-repeated="3"/>
          <table:table-cell table:style-name="ce2" table:number-columns-repeated="242"/>
        </table:table-row>
        <table:table-row table:style-name="ro1">
          <table:table-cell/>
          <table:table-cell table:style-name="ce2"/>
          <table:table-cell table:style-name="Eingabe" office:value-type="string" calcext:value-type="string">
            <text:p>g</text:p>
          </table:table-cell>
          <table:table-cell table:style-name="ce2" table:number-columns-repeated="3"/>
          <table:table-cell table:number-columns-repeated="6"/>
          <table:table-cell table:style-name="Unsichtbar" table:number-columns-repeated="3"/>
          <table:table-cell table:style-name="ce2" table:number-columns-repeated="242"/>
        </table:table-row>
        <table:table-row table:style-name="ro1" table:number-rows-repeated="2">
          <table:table-cell/>
          <table:table-cell table:style-name="ce2"/>
          <table:table-cell table:style-name="Eingabe"/>
          <table:table-cell table:number-columns-repeated="2"/>
          <table:table-cell table:style-name="ce2"/>
          <table:table-cell table:number-columns-repeated="6"/>
          <table:table-cell table:style-name="Unsichtbar" table:number-columns-repeated="3"/>
          <table:table-cell table:style-name="ce2" table:number-columns-repeated="242"/>
        </table:table-row>
        <table:table-row table:style-name="ro1" table:number-rows-repeated="2">
          <table:table-cell/>
          <table:table-cell table:style-name="ce2"/>
          <table:table-cell table:style-name="Eingabe"/>
          <table:table-cell table:number-columns-repeated="2"/>
          <table:table-cell table:style-name="ce2" table:number-columns-repeated="3"/>
          <table:table-cell table:number-columns-repeated="4"/>
          <table:table-cell table:style-name="Unsichtbar" table:number-columns-repeated="3"/>
          <table:table-cell table:style-name="ce2" table:number-columns-repeated="242"/>
        </table:table-row>
        <table:table-row table:style-name="ro1" table:number-rows-repeated="65504">
          <table:table-cell/>
          <table:table-cell table:style-name="ce2" table:number-columns-repeated="7"/>
          <table:table-cell table:number-columns-repeated="4"/>
          <table:table-cell table:style-name="Unsichtbar" table:number-columns-repeated="3"/>
          <table:table-cell table:style-name="ce2"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Namen.B5:Namen.B5">
            <calcext:condition calcext:apply-style-name="Result" calcext:value="formula-is(NOT(ISBLANK([.B5])))" calcext:base-cell-address="Namen.B5"/>
          </calcext:conditional-format>
        </calcext:conditional-formats>
      </table:table>
      <table:table table:name="Tabelle1" table:style-name="ta1" table:protected="true" table:protection-key="RISAaYM55EB4f9JUsQKkFIYvY3U=" table:protection-key-digest-algorithm="http://www.w3.org/2000/09/xmldsig#sha1" table:print-ranges="Tabelle1.B1:Tabelle1.H77">
        <loext:table-protection loext:select-protected-cells="true" loext:select-unprotected-cells="true"/>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11" table:number-columns-repeated="3" table:default-cell-style-name="Default"/>
        <table:table-column table:style-name="co11" table:default-cell-style-name="Unsichtbar"/>
        <table:table-column table:style-name="co11" table:number-columns-repeated="244"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38"/>
          <table:table-cell table:style-name="ce45"/>
          <table:table-cell table:style-name="ce48"/>
          <table:table-cell table:style-name="ce50"/>
          <table:table-cell table:style-name="ce53"/>
          <table:table-cell table:style-name="ce59"/>
          <table:table-cell table:style-name="Unsichtbar" table:number-columns-repeated="2"/>
          <table:table-cell table:style-name="ce50" table:number-columns-repeated="5"/>
          <table:table-cell table:style-name="ce58" table:number-columns-repeated="242"/>
        </table:table-row>
        <table:table-row table:style-name="ro4">
          <table:table-cell/>
          <table:table-cell table:style-name="ce32" office:value-type="string" calcext:value-type="string">
            <text:p>Größen umrechenn</text:p>
          </table:table-cell>
          <table:table-cell table:style-name="ce136" office:value-type="string" calcext:value-type="string">
            <text:p><text:a xlink:href="#Namen" xlink:type="simple"></text:a> <text:a xlink:href="#Namen" xlink:type="simple"></text:a> <text:a xlink:href="#Tabelle2" xlink:type="simple"></text:a></text:p>
          </table:table-cell>
          <table:table-cell table:style-name="ce45"/>
          <table:table-cell table:style-name="ce48"/>
          <table:table-cell table:style-name="ce50"/>
          <table:table-cell table:style-name="ce53" office:value-type="string" calcext:value-type="string">
            <text:p>Längen</text:p>
          </table:table-cell>
          <table:table-cell table:style-name="ce59"/>
          <table:table-cell table:style-name="Unsichtbar" table:number-columns-repeated="2"/>
          <table:table-cell table:style-name="ce50" table:number-columns-repeated="5"/>
          <table:table-cell table:style-name="ce58" table:number-columns-repeated="242"/>
        </table:table-row>
        <table:table-row table:style-name="ro5">
          <table:table-cell/>
          <table:table-cell table:style-name="ce33" office:value-type="string" calcext:value-type="string" table:number-columns-spanned="2" table:number-rows-spanned="1">
            <text:p>Millimeter (mm), Zentimeter (cm), Dezimeter (dm), Meter (m) oder Kilometer (km)</text:p>
          </table:table-cell>
          <table:covered-table-cell table:style-name="Eingabe" table:content-validation-name="val2"/>
          <table:table-cell table:style-name="ce45"/>
          <table:table-cell table:style-name="ce48"/>
          <table:table-cell table:style-name="ce51"/>
          <table:table-cell table:style-name="ce54" office:value-type="string" calcext:value-type="string">
            <text:p>Fortschrittsbalken:</text:p>
          </table:table-cell>
          <table:table-cell table:style-name="ce60"/>
          <table:table-cell table:style-name="Unsichtbar" table:number-columns-repeated="3"/>
          <table:table-cell table:style-name="ce51" table:number-columns-repeated="4"/>
          <table:table-cell table:style-name="ce69" table:number-columns-repeated="242"/>
        </table:table-row>
        <table:table-row table:style-name="ro6">
          <table:table-cell table:number-columns-repeated="3"/>
          <table:table-cell table:style-name="ce45"/>
          <table:table-cell table:style-name="ce48"/>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style-name="Unsichtbar" table:number-columns-repeated="3"/>
          <table:table-cell table:style-name="ce50" table:number-columns-repeated="4"/>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56" table:formula="of:=IF([$Namen.F6]&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64" office:value-type="string" calcext:value-type="string">
            <text:p>Erreichte Punkte; von</text:p>
          </table:table-cell>
          <table:table-cell table:style-name="ce51"/>
          <table:table-cell table:style-name="ce64" office:value-type="string" calcext:value-type="string">
            <text:p>Wertungszahl</text:p>
          </table:table-cell>
          <table:table-cell table:style-name="ce50" table:number-columns-repeated="4"/>
          <table:table-cell table:style-name="ce58" table:number-columns-repeated="242"/>
        </table:table-row>
        <table:table-row table:style-name="ro1">
          <table:table-cell/>
          <table:table-cell office:value-type="string" calcext:value-type="string">
            <text:p>Längen umrechnen (km, m, dm, cm, mm)</text:p>
          </table:table-cell>
          <table:table-cell/>
          <table:table-cell table:style-name="ce45"/>
          <table:table-cell table:style-name="ce48"/>
          <table:table-cell table:style-name="ce50"/>
          <table:table-cell table:style-name="ce155" table:formula="of:=IF([$Namen.F6]&lt;&gt;&quot;x&quot;;&quot;Keine Wertung&quot;;IF([$Namen.$H$3]=[$Namen.$J$2];&quot;Punktzahl: &quot;&amp;[.I6]&amp;&quot; von &quot;&amp;[.J6];&quot;&quot;))" office:value-type="string" office:string-value="Punktzahl: 0 von 44" calcext:value-type="string">
            <text:p>Punktzahl: 0 von 44</text:p>
          </table:table-cell>
          <table:table-cell table:style-name="ce160"/>
          <table:table-cell table:style-name="ce50" table:formula="of:=[.L6]*SUM([.F7:.F85])" office:value-type="float" office:value="0" calcext:value-type="float">
            <text:p>0</text:p>
          </table:table-cell>
          <table:table-cell table:style-name="ce66" table:formula="of:=[.L6]*COUNTIF([.F7:.F85];&quot;&gt;=0&quot;)" office:value-type="float" office:value="44" calcext:value-type="float">
            <text:p>44</text:p>
          </table:table-cell>
          <table:table-cell table:style-name="Unsichtbar" table:formula="of:=IF([.I6]/[.J6]=0;1;IF([.I6]/[.J6]&lt;0.5;2;IF([.I6]/[.J6]&lt;0.6125;3;IF([.I6]/[.J6]&lt;0.725;4;IF([.I6]/[.J6]&lt;0.8375;5;IF([.I6]/[.J6]&lt;0.95;6;IF([.I6]/[.J6]&lt;1;7;8)))))))" office:value-type="float" office:value="1" calcext:value-type="float">
            <text:p>1</text:p>
          </table:table-cell>
          <table:table-cell table:style-name="ce50" table:formula="of:=IF([$Namen.F6]=&quot;x&quot;;1;0.001)"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32" office:value-type="string" calcext:value-type="string">
            <text:p>Rechne um in die nächstkleinere Einheit.</text:p>
          </table:table-cell>
          <table:table-cell/>
          <table:table-cell table:style-name="ce46"/>
          <table:table-cell table:style-name="ce49"/>
          <table:table-cell table:style-name="ce50"/>
          <table:table-cell table:number-columns-repeated="2"/>
          <table:table-cell table:style-name="ce50"/>
          <table:table-cell table:style-name="Unsichtbar" table:number-columns-repeated="2"/>
          <table:table-cell table:style-name="ce50" table:number-columns-repeated="4"/>
          <table:table-cell table:style-name="ce58" table:number-columns-repeated="242"/>
        </table:table-row>
        <table:table-row table:style-name="ro1">
          <table:table-cell/>
          <table:table-cell table:style-name="ce34" table:formula="of:=&quot;Beispiel: &quot;&amp;VALUE([.J8]) &amp;&quot; &quot; &amp; CHOOSE([.K8];&quot;km&quot;;&quot;m&quot;;&quot;dm&quot;;&quot;cm&quot;;&quot;mm&quot;) &amp; &quot; = &quot;" office:value-type="string" office:string-value="Beispiel: 9 km = " calcext:value-type="string">
            <text:p>Beispiel: 9 km = </text:p>
          </table:table-cell>
          <table:table-cell table:formula="of:=[.I8]" office:value-type="string" office:string-value="9000m" calcext:value-type="string">
            <text:p>9000m</text:p>
          </table:table-cell>
          <table:table-cell table:number-columns-repeated="2"/>
          <table:table-cell table:style-name="ce52" table:formula="of:=IF(OR(ISFORMULA([.C8]);ISBLANK([.I8]));&quot;&quot;;IF(ISERROR(FIND(&quot;|&quot;&amp; SUBSTITUTE([.C8];&quot; &quot;;&quot;&quot;) &amp;&quot;|&quot;;&quot;|&quot; &amp; SUBSTITUTE([.I8];&quot; &quot;;&quot;&quot;) &amp;&quot;|&quot;));0;1))">
            <text:p/>
          </table:table-cell>
          <table:table-cell table:style-name="ce49" table:formula="of:=IF([.F8]=&quot;&quot;;&quot;&quot;;IF([$Namen.$H$3]=[$Namen.$J$2];IF([.F8]&gt;0;&quot;&quot;;&quot;&quot;);&quot; &quot;))">
            <text:p/>
          </table:table-cell>
          <table:table-cell/>
          <table:table-cell table:style-name="ce50" table:formula="of:=[.J8]*CHOOSE([.K8];1000;10;10;10)&amp;[.L8]" office:value-type="string" office:string-value="9000m" calcext:value-type="string">
            <text:p>9000m</text:p>
          </table:table-cell>
          <table:table-cell table:style-name="ce50" table:formula="of:=RANDBETWEEN(1;10)" office:value-type="float" office:value="9" calcext:value-type="float">
            <text:p>9</text:p>
          </table:table-cell>
          <table:table-cell table:style-name="ce50" table:formula="of:=RANDBETWEEN(1;4)" office:value-type="float" office:value="1" calcext:value-type="float">
            <text:p>1</text:p>
          </table:table-cell>
          <table:table-cell table:style-name="ce50" table:formula="of:=CHOOSE([.K8]+1;&quot;km&quot;;&quot;m&quot;;&quot;dm&quot;;&quot;cm&quot;;&quot;mm&quot;)" office:value-type="string" office:string-value="m" calcext:value-type="string">
            <text:p>m</text:p>
          </table:table-cell>
          <table:table-cell table:style-name="ce50" table:number-columns-repeated="3"/>
          <table:table-cell table:style-name="ce58" table:number-columns-repeated="242"/>
        </table:table-row>
        <table:table-row table:style-name="ro1">
          <table:table-cell/>
          <table:table-cell table:style-name="ce34" table:formula="of:=VALUE([.J9]) &amp;&quot; &quot; &amp; CHOOSE([.K9];&quot;km&quot;;&quot;m&quot;;&quot;dm&quot;;&quot;cm&quot;;&quot;mm&quot;) &amp; &quot; = &quot;" office:value-type="string" office:string-value="37 m = " calcext:value-type="string">
            <text:p>37 m = </text:p>
          </table:table-cell>
          <table:table-cell table:style-name="ce196"/>
          <table:table-cell table:number-columns-repeated="2"/>
          <table:table-cell table:style-name="ce52" table:formula="of:=IF(OR(ISFORMULA([.C9]);ISBLANK([.I9]));&quot;&quot;;IF(ISERROR(FIND(&quot;|&quot;&amp; SUBSTITUTE([.C9];&quot; &quot;;&quot;&quot;) &amp;&quot;|&quot;;&quot;|&quot; &amp; SUBSTITUTE([.I9];&quot; &quot;;&quot;&quot;) &amp;&quot;|&quot;));0;1))" office:value-type="float" office:value="0" calcext:value-type="float">
            <text:p>0</text:p>
          </table:table-cell>
          <table:table-cell table:style-name="ce49" table:formula="of:=IF([.F9]=&quot;&quot;;&quot;&quot;;IF([$Namen.$H$3]=[$Namen.$J$2];IF([.F9]&gt;0;&quot;&quot;;&quot;&quot;);&quot; &quot;))" office:value-type="string" office:string-value="" calcext:value-type="string">
            <text:p></text:p>
          </table:table-cell>
          <table:table-cell/>
          <table:table-cell table:style-name="ce50" table:formula="of:=[.J9]*CHOOSE([.K9];1000;10;10;10)&amp;[.L9]" office:value-type="string" office:string-value="370dm" calcext:value-type="string">
            <text:p>370dm</text:p>
          </table:table-cell>
          <table:table-cell table:style-name="ce50" table:formula="of:=RANDBETWEEN(11;50)" office:value-type="float" office:value="37" calcext:value-type="float">
            <text:p>37</text:p>
          </table:table-cell>
          <table:table-cell table:style-name="ce50" table:formula="of:=RANDBETWEEN(1;4)" office:value-type="float" office:value="2" calcext:value-type="float">
            <text:p>2</text:p>
          </table:table-cell>
          <table:table-cell table:style-name="ce50" table:formula="of:=CHOOSE([.K9]+1;&quot;km&quot;;&quot;m&quot;;&quot;dm&quot;;&quot;cm&quot;;&quot;mm&quot;)" office:value-type="string" office:string-value="dm" calcext:value-type="string">
            <text:p>dm</text:p>
          </table:table-cell>
          <table:table-cell table:style-name="ce50" table:number-columns-repeated="3"/>
          <table:table-cell table:style-name="ce58" table:number-columns-repeated="242"/>
        </table:table-row>
        <table:table-row table:style-name="ro1">
          <table:table-cell/>
          <table:table-cell table:style-name="ce34" table:formula="of:=VALUE([.J10]) &amp;&quot; &quot; &amp; CHOOSE([.K10];&quot;km&quot;;&quot;m&quot;;&quot;dm&quot;;&quot;cm&quot;;&quot;mm&quot;) &amp; &quot; = &quot;" office:value-type="string" office:string-value="63 dm = " calcext:value-type="string">
            <text:p>63 dm = </text:p>
          </table:table-cell>
          <table:table-cell table:style-name="ce196"/>
          <table:table-cell table:number-columns-repeated="2"/>
          <table:table-cell table:style-name="ce52" table:formula="of:=IF(OR(ISFORMULA([.C10]);ISBLANK([.I10]));&quot;&quot;;IF(ISERROR(FIND(&quot;|&quot;&amp; SUBSTITUTE([.C10];&quot; &quot;;&quot;&quot;) &amp;&quot;|&quot;;&quot;|&quot; &amp; SUBSTITUTE([.I10];&quot; &quot;;&quot;&quot;) &amp;&quot;|&quot;));0;1))" office:value-type="float" office:value="0" calcext:value-type="float">
            <text:p>0</text:p>
          </table:table-cell>
          <table:table-cell table:style-name="ce49" table:formula="of:=IF([.F10]=&quot;&quot;;&quot;&quot;;IF([$Namen.$H$3]=[$Namen.$J$2];IF([.F10]&gt;0;&quot;&quot;;&quot;&quot;);&quot; &quot;))" office:value-type="string" office:string-value="" calcext:value-type="string">
            <text:p></text:p>
          </table:table-cell>
          <table:table-cell/>
          <table:table-cell table:style-name="ce50" table:formula="of:=[.J10]*CHOOSE([.K10];1000;10;10;10)&amp;[.L10]" office:value-type="string" office:string-value="630cm" calcext:value-type="string">
            <text:p>630cm</text:p>
          </table:table-cell>
          <table:table-cell table:style-name="ce50" table:formula="of:=RANDBETWEEN(50;100)" office:value-type="float" office:value="63" calcext:value-type="float">
            <text:p>63</text:p>
          </table:table-cell>
          <table:table-cell table:style-name="ce50" table:formula="of:=RANDBETWEEN(1;4)" office:value-type="float" office:value="3" calcext:value-type="float">
            <text:p>3</text:p>
          </table:table-cell>
          <table:table-cell table:style-name="ce50" table:formula="of:=CHOOSE([.K10]+1;&quot;km&quot;;&quot;m&quot;;&quot;dm&quot;;&quot;cm&quot;;&quot;mm&quot;)" office:value-type="string" office:string-value="cm" calcext:value-type="string">
            <text:p>cm</text:p>
          </table:table-cell>
          <table:table-cell table:style-name="ce50" table:number-columns-repeated="3"/>
          <table:table-cell table:style-name="ce58" table:number-columns-repeated="242"/>
        </table:table-row>
        <table:table-row table:style-name="ro1">
          <table:table-cell/>
          <table:table-cell table:style-name="ce34" table:formula="of:=VALUE([.J11]) &amp;&quot; &quot; &amp; CHOOSE([.K11];&quot;km&quot;;&quot;m&quot;;&quot;dm&quot;;&quot;cm&quot;;&quot;mm&quot;) &amp; &quot; = &quot;" office:value-type="string" office:string-value="8,4 m = " calcext:value-type="string">
            <text:p>8,4 m = </text:p>
          </table:table-cell>
          <table:table-cell table:style-name="ce196"/>
          <table:table-cell table:number-columns-repeated="2"/>
          <table:table-cell table:style-name="ce52" table:formula="of:=IF(OR(ISFORMULA([.C11]);ISBLANK([.I11]));&quot;&quot;;IF(ISERROR(FIND(&quot;|&quot;&amp; SUBSTITUTE([.C11];&quot; &quot;;&quot;&quot;) &amp;&quot;|&quot;;&quot;|&quot; &amp; SUBSTITUTE([.I11];&quot; &quot;;&quot;&quot;) &amp;&quot;|&quot;));0;1))" office:value-type="float" office:value="0" calcext:value-type="float">
            <text:p>0</text:p>
          </table:table-cell>
          <table:table-cell table:style-name="ce49" table:formula="of:=IF([.F11]=&quot;&quot;;&quot;&quot;;IF([$Namen.$H$3]=[$Namen.$J$2];IF([.F11]&gt;0;&quot;&quot;;&quot;&quot;);&quot; &quot;))" office:value-type="string" office:string-value="" calcext:value-type="string">
            <text:p></text:p>
          </table:table-cell>
          <table:table-cell/>
          <table:table-cell table:style-name="ce50" table:formula="of:=[.J11]*CHOOSE([.K11];1000;10;10;10)&amp;[.L11]" office:value-type="string" office:string-value="84dm" calcext:value-type="string">
            <text:p>84dm</text:p>
          </table:table-cell>
          <table:table-cell table:style-name="ce50" table:formula="of:=RANDBETWEEN(1;100)/10" office:value-type="float" office:value="8.4" calcext:value-type="float">
            <text:p>8,4</text:p>
          </table:table-cell>
          <table:table-cell table:style-name="ce50" table:formula="of:=RANDBETWEEN(1;4)" office:value-type="float" office:value="2" calcext:value-type="float">
            <text:p>2</text:p>
          </table:table-cell>
          <table:table-cell table:style-name="ce50" table:formula="of:=CHOOSE([.K11]+1;&quot;km&quot;;&quot;m&quot;;&quot;dm&quot;;&quot;cm&quot;;&quot;mm&quot;)" office:value-type="string" office:string-value="dm" calcext:value-type="string">
            <text:p>dm</text:p>
          </table:table-cell>
          <table:table-cell table:style-name="ce50" table:number-columns-repeated="3"/>
          <table:table-cell table:style-name="ce58" table:number-columns-repeated="242"/>
        </table:table-row>
        <table:table-row table:style-name="ro1">
          <table:table-cell/>
          <table:table-cell table:style-name="ce34" table:formula="of:=VALUE([.J12]) &amp;&quot; &quot; &amp; CHOOSE([.K12];&quot;km&quot;;&quot;m&quot;;&quot;dm&quot;;&quot;cm&quot;;&quot;mm&quot;) &amp; &quot; = &quot;" office:value-type="string" office:string-value="7,3 km = " calcext:value-type="string">
            <text:p>7,3 km = </text:p>
          </table:table-cell>
          <table:table-cell table:style-name="ce196"/>
          <table:table-cell table:number-columns-repeated="2"/>
          <table:table-cell table:style-name="ce52" table:formula="of:=IF(OR(ISFORMULA([.C12]);ISBLANK([.I12]));&quot;&quot;;IF(ISERROR(FIND(&quot;|&quot;&amp; SUBSTITUTE([.C12];&quot; &quot;;&quot;&quot;) &amp;&quot;|&quot;;&quot;|&quot; &amp; SUBSTITUTE([.I12];&quot; &quot;;&quot;&quot;) &amp;&quot;|&quot;));0;1))" office:value-type="float" office:value="0" calcext:value-type="float">
            <text:p>0</text:p>
          </table:table-cell>
          <table:table-cell table:style-name="ce49" table:formula="of:=IF([.F12]=&quot;&quot;;&quot;&quot;;IF([$Namen.$H$3]=[$Namen.$J$2];IF([.F12]&gt;0;&quot;&quot;;&quot;&quot;);&quot; &quot;))" office:value-type="string" office:string-value="" calcext:value-type="string">
            <text:p></text:p>
          </table:table-cell>
          <table:table-cell/>
          <table:table-cell table:style-name="ce50" table:formula="of:=[.J12]*CHOOSE([.K12];1000;10;10;10)&amp;[.L12]" office:value-type="string" office:string-value="7300m" calcext:value-type="string">
            <text:p>7300m</text:p>
          </table:table-cell>
          <table:table-cell table:style-name="ce50" table:formula="of:=RANDBETWEEN(1;100)/10" office:value-type="float" office:value="7.3" calcext:value-type="float">
            <text:p>7,3</text:p>
          </table:table-cell>
          <table:table-cell table:style-name="ce50" table:formula="of:=RANDBETWEEN(1;4)" office:value-type="float" office:value="1" calcext:value-type="float">
            <text:p>1</text:p>
          </table:table-cell>
          <table:table-cell table:style-name="ce50" table:formula="of:=CHOOSE([.K12]+1;&quot;km&quot;;&quot;m&quot;;&quot;dm&quot;;&quot;cm&quot;;&quot;mm&quot;)" office:value-type="string" office:string-value="m" calcext:value-type="string">
            <text:p>m</text:p>
          </table:table-cell>
          <table:table-cell table:style-name="ce50" table:number-columns-repeated="3"/>
          <table:table-cell table:style-name="ce58" table:number-columns-repeated="242"/>
        </table:table-row>
        <table:table-row table:style-name="ro1">
          <table:table-cell table:number-columns-repeated="2"/>
          <table:table-cell table:style-name="ce172"/>
          <table:table-cell table:number-columns-repeated="2"/>
          <table:table-cell table:style-name="ce52" table:formula="of:=IF(OR(ISFORMULA([.C13]);ISBLANK([.I13]));&quot;&quot;;IF(ISERROR(FIND(&quot;|&quot;&amp; SUBSTITUTE([.C13];&quot; &quot;;&quot;&quot;) &amp;&quot;|&quot;;&quot;|&quot; &amp; SUBSTITUTE([.I13];&quot; &quot;;&quot;&quot;) &amp;&quot;|&quot;));0;1))">
            <text:p/>
          </table:table-cell>
          <table:table-cell table:style-name="ce49" table:formula="of:=IF([.F13]=&quot;&quot;;&quot;&quot;;IF([$Namen.$H$3]=[$Namen.$J$2];IF([.F13]&gt;0;&quot;&quot;;&quot;&quot;);&quot; &quot;))">
            <text:p/>
          </table:table-cell>
          <table:table-cell/>
          <table:table-cell table:style-name="ce50"/>
          <table:table-cell table:style-name="Unsichtbar" office:value-type="string" calcext:value-type="string">
            <text:p>Maßzahl</text:p>
          </table:table-cell>
          <table:table-cell table:style-name="Unsichtbar" office:value-type="string" calcext:value-type="string">
            <text:p>Einheit</text:p>
          </table:table-cell>
          <table:table-cell table:style-name="ce50" table:number-columns-repeated="4"/>
          <table:table-cell table:style-name="ce58" table:number-columns-repeated="242"/>
        </table:table-row>
        <table:table-row table:style-name="ro1">
          <table:table-cell/>
          <table:table-cell table:style-name="ce32" office:value-type="string" calcext:value-type="string">
            <text:p>Rechne um in die nächstgrößere Einheit.</text:p>
          </table:table-cell>
          <table:table-cell table:style-name="ce172"/>
          <table:table-cell table:number-columns-repeated="2"/>
          <table:table-cell table:style-name="ce52" table:formula="of:=IF(OR(ISFORMULA([.C14]);ISBLANK([.I14]));&quot;&quot;;IF(ISERROR(FIND(&quot;|&quot;&amp; SUBSTITUTE([.C14];&quot; &quot;;&quot;&quot;) &amp;&quot;|&quot;;&quot;|&quot; &amp; SUBSTITUTE([.I14];&quot; &quot;;&quot;&quot;) &amp;&quot;|&quot;));0;1))">
            <text:p/>
          </table:table-cell>
          <table:table-cell table:style-name="ce49" table:formula="of:=IF([.F14]=&quot;&quot;;&quot;&quot;;IF([$Namen.$H$3]=[$Namen.$J$2];IF([.F14]&gt;0;&quot;&quot;;&quot;&quot;);&quot; &quot;))">
            <text:p/>
          </table:table-cell>
          <table:table-cell table:style-name="ce63"/>
          <table:table-cell table:style-name="ce50"/>
          <table:table-cell table:style-name="ce67" office:value-type="string" calcext:value-type="string">
            <text:p>1=km;2=m;3=dm;4=cm;5=mm</text:p>
          </table:table-cell>
          <table:table-cell table:style-name="ce68" office:value-type="string" calcext:value-type="string">
            <text:p>VorgabeE</text:p>
          </table:table-cell>
          <table:table-cell table:style-name="ce50" office:value-type="string" calcext:value-type="string">
            <text:p>Zieleinheit</text:p>
          </table:table-cell>
          <table:table-cell table:style-name="ce50" table:number-columns-repeated="3"/>
          <table:table-cell table:style-name="ce58" table:number-columns-repeated="242"/>
        </table:table-row>
        <table:table-row table:style-name="ro1">
          <table:table-cell/>
          <table:table-cell table:style-name="ce34" table:formula="of:=VALUE([.J15]) &amp;&quot; &quot; &amp; CHOOSE([.K15];&quot;km&quot;;&quot;m&quot;;&quot;dm&quot;;&quot;cm&quot;;&quot;mm&quot;) &amp; &quot; = &quot;" office:value-type="string" office:string-value="71 cm = " calcext:value-type="string">
            <text:p>71 cm = </text:p>
          </table:table-cell>
          <table:table-cell table:style-name="ce196"/>
          <table:table-cell table:number-columns-repeated="2"/>
          <table:table-cell table:style-name="ce52" table:formula="of:=IF(OR(ISFORMULA([.C15]);ISBLANK([.I15]));&quot;&quot;;IF(ISERROR(FIND(&quot;|&quot;&amp; SUBSTITUTE([.C15];&quot; &quot;;&quot;&quot;) &amp;&quot;|&quot;;&quot;|&quot; &amp; SUBSTITUTE([.I15];&quot; &quot;;&quot;&quot;) &amp;&quot;|&quot;));0;1))" office:value-type="float" office:value="0" calcext:value-type="float">
            <text:p>0</text:p>
          </table:table-cell>
          <table:table-cell table:style-name="ce49" table:formula="of:=IF([.F15]=&quot;&quot;;&quot;&quot;;IF([$Namen.$H$3]=[$Namen.$J$2];IF([.F15]&gt;0;&quot;&quot;;&quot;&quot;);&quot; &quot;))" office:value-type="string" office:string-value="" calcext:value-type="string">
            <text:p></text:p>
          </table:table-cell>
          <table:table-cell table:style-name="ce63"/>
          <table:table-cell table:style-name="ce50" table:formula="of:=[.J15]/CHOOSE([.K15]-1;1000;10;10;10;10)&amp;[.L15]" office:value-type="string" office:string-value="7,1dm" calcext:value-type="string">
            <text:p>7,1dm</text:p>
          </table:table-cell>
          <table:table-cell table:style-name="ce50" table:formula="of:=RANDBETWEEN(10;100)" office:value-type="float" office:value="71" calcext:value-type="float">
            <text:p>71</text:p>
          </table:table-cell>
          <table:table-cell table:style-name="ce50" table:formula="of:=RANDBETWEEN(2;5)" office:value-type="float" office:value="4" calcext:value-type="float">
            <text:p>4</text:p>
          </table:table-cell>
          <table:table-cell table:style-name="ce50" table:formula="of:=CHOOSE([.K15]-1;&quot;km&quot;;&quot;m&quot;;&quot;dm&quot;;&quot;cm&quot;;&quot;mm&quot;)" office:value-type="string" office:string-value="dm" calcext:value-type="string">
            <text:p>dm</text:p>
          </table:table-cell>
          <table:table-cell table:style-name="ce50" table:number-columns-repeated="3"/>
          <table:table-cell table:style-name="ce58" table:number-columns-repeated="242"/>
        </table:table-row>
        <table:table-row table:style-name="ro1">
          <table:table-cell/>
          <table:table-cell table:style-name="ce34" table:formula="of:=VALUE([.J16]) &amp;&quot; &quot; &amp; CHOOSE([.K16];&quot;km&quot;;&quot;m&quot;;&quot;dm&quot;;&quot;cm&quot;;&quot;mm&quot;) &amp; &quot; = &quot;" office:value-type="string" office:string-value="52 cm = " calcext:value-type="string">
            <text:p>52 cm = </text:p>
          </table:table-cell>
          <table:table-cell table:style-name="ce196"/>
          <table:table-cell table:number-columns-repeated="2"/>
          <table:table-cell table:style-name="ce52" table:formula="of:=IF(OR(ISFORMULA([.C16]);ISBLANK([.I16]));&quot;&quot;;IF(ISERROR(FIND(&quot;|&quot;&amp; SUBSTITUTE([.C16];&quot; &quot;;&quot;&quot;) &amp;&quot;|&quot;;&quot;|&quot; &amp; SUBSTITUTE([.I16];&quot; &quot;;&quot;&quot;) &amp;&quot;|&quot;));0;1))" office:value-type="float" office:value="0" calcext:value-type="float">
            <text:p>0</text:p>
          </table:table-cell>
          <table:table-cell table:style-name="ce49" table:formula="of:=IF([.F16]=&quot;&quot;;&quot;&quot;;IF([$Namen.$H$3]=[$Namen.$J$2];IF([.F16]&gt;0;&quot;&quot;;&quot;&quot;);&quot; &quot;))" office:value-type="string" office:string-value="" calcext:value-type="string">
            <text:p></text:p>
          </table:table-cell>
          <table:table-cell table:style-name="ce63"/>
          <table:table-cell table:style-name="ce50" table:formula="of:=[.J16]/CHOOSE([.K16]-1;1000;10;10;10;10)&amp;[.L16]" office:value-type="string" office:string-value="5,2dm" calcext:value-type="string">
            <text:p>5,2dm</text:p>
          </table:table-cell>
          <table:table-cell table:style-name="ce50" table:formula="of:=RANDBETWEEN(10;100)" office:value-type="float" office:value="52" calcext:value-type="float">
            <text:p>52</text:p>
          </table:table-cell>
          <table:table-cell table:style-name="ce50" table:formula="of:=RANDBETWEEN(2;5)" office:value-type="float" office:value="4" calcext:value-type="float">
            <text:p>4</text:p>
          </table:table-cell>
          <table:table-cell table:style-name="ce50" table:formula="of:=CHOOSE([.K16]-1;&quot;km&quot;;&quot;m&quot;;&quot;dm&quot;;&quot;cm&quot;;&quot;mm&quot;)" office:value-type="string" office:string-value="dm" calcext:value-type="string">
            <text:p>dm</text:p>
          </table:table-cell>
          <table:table-cell table:style-name="ce50" table:number-columns-repeated="3"/>
          <table:table-cell table:style-name="ce58" table:number-columns-repeated="242"/>
        </table:table-row>
        <table:table-row table:style-name="ro1">
          <table:table-cell/>
          <table:table-cell table:style-name="ce34" table:formula="of:=VALUE([.J17]) &amp;&quot; &quot; &amp; CHOOSE([.K17];&quot;km&quot;;&quot;m&quot;;&quot;dm&quot;;&quot;cm&quot;;&quot;mm&quot;) &amp; &quot; = &quot;" office:value-type="string" office:string-value="98 dm = " calcext:value-type="string">
            <text:p>98 dm = </text:p>
          </table:table-cell>
          <table:table-cell table:style-name="ce196"/>
          <table:table-cell table:number-columns-repeated="2"/>
          <table:table-cell table:style-name="ce52" table:formula="of:=IF(OR(ISFORMULA([.C17]);ISBLANK([.I17]));&quot;&quot;;IF(ISERROR(FIND(&quot;|&quot;&amp; SUBSTITUTE([.C17];&quot; &quot;;&quot;&quot;) &amp;&quot;|&quot;;&quot;|&quot; &amp; SUBSTITUTE([.I17];&quot; &quot;;&quot;&quot;) &amp;&quot;|&quot;));0;1))" office:value-type="float" office:value="0" calcext:value-type="float">
            <text:p>0</text:p>
          </table:table-cell>
          <table:table-cell table:style-name="ce49" table:formula="of:=IF([.F17]=&quot;&quot;;&quot;&quot;;IF([$Namen.$H$3]=[$Namen.$J$2];IF([.F17]&gt;0;&quot;&quot;;&quot;&quot;);&quot; &quot;))" office:value-type="string" office:string-value="" calcext:value-type="string">
            <text:p></text:p>
          </table:table-cell>
          <table:table-cell table:style-name="ce58"/>
          <table:table-cell table:style-name="ce50" table:formula="of:=[.J17]/CHOOSE([.K17]-1;1000;10;10;10;10)&amp;[.L17]" office:value-type="string" office:string-value="9,8m" calcext:value-type="string">
            <text:p>9,8m</text:p>
          </table:table-cell>
          <table:table-cell table:style-name="ce50" table:formula="of:=RANDBETWEEN(10;100)" office:value-type="float" office:value="98" calcext:value-type="float">
            <text:p>98</text:p>
          </table:table-cell>
          <table:table-cell table:style-name="ce50" table:formula="of:=RANDBETWEEN(2;5)" office:value-type="float" office:value="3" calcext:value-type="float">
            <text:p>3</text:p>
          </table:table-cell>
          <table:table-cell table:style-name="ce50" table:formula="of:=CHOOSE([.K17]-1;&quot;km&quot;;&quot;m&quot;;&quot;dm&quot;;&quot;cm&quot;;&quot;mm&quot;)" office:value-type="string" office:string-value="m" calcext:value-type="string">
            <text:p>m</text:p>
          </table:table-cell>
          <table:table-cell table:style-name="ce50" table:number-columns-repeated="3"/>
          <table:table-cell table:style-name="ce58" table:number-columns-repeated="242"/>
        </table:table-row>
        <table:table-row table:style-name="ro1">
          <table:table-cell/>
          <table:table-cell table:style-name="ce34" table:formula="of:=VALUE([.J18]) &amp;&quot; &quot; &amp; CHOOSE([.K18];&quot;km&quot;;&quot;m&quot;;&quot;dm&quot;;&quot;cm&quot;;&quot;mm&quot;) &amp; &quot; = &quot;" office:value-type="string" office:string-value="60 m = " calcext:value-type="string">
            <text:p>60 m = </text:p>
          </table:table-cell>
          <table:table-cell table:style-name="ce196"/>
          <table:table-cell table:number-columns-repeated="2"/>
          <table:table-cell table:style-name="ce52" table:formula="of:=IF(OR(ISFORMULA([.C18]);ISBLANK([.I18]));&quot;&quot;;IF(ISERROR(FIND(&quot;|&quot;&amp; SUBSTITUTE([.C18];&quot; &quot;;&quot;&quot;) &amp;&quot;|&quot;;&quot;|&quot; &amp; SUBSTITUTE([.I18];&quot; &quot;;&quot;&quot;) &amp;&quot;|&quot;));0;1))" office:value-type="float" office:value="0" calcext:value-type="float">
            <text:p>0</text:p>
          </table:table-cell>
          <table:table-cell table:style-name="ce49" table:formula="of:=IF([.F18]=&quot;&quot;;&quot;&quot;;IF([$Namen.$H$3]=[$Namen.$J$2];IF([.F18]&gt;0;&quot;&quot;;&quot;&quot;);&quot; &quot;))" office:value-type="string" office:string-value="" calcext:value-type="string">
            <text:p></text:p>
          </table:table-cell>
          <table:table-cell table:style-name="ce58"/>
          <table:table-cell table:style-name="ce50" table:formula="of:=[.J18]/CHOOSE([.K18]-1;1000;10;10;10;10)&amp;[.L18]" office:value-type="string" office:string-value="0,06km" calcext:value-type="string">
            <text:p>0,06km</text:p>
          </table:table-cell>
          <table:table-cell table:style-name="ce50" table:formula="of:=RANDBETWEEN(10;100)" office:value-type="float" office:value="60" calcext:value-type="float">
            <text:p>60</text:p>
          </table:table-cell>
          <table:table-cell table:style-name="ce50" table:formula="of:=RANDBETWEEN(2;5)" office:value-type="float" office:value="2" calcext:value-type="float">
            <text:p>2</text:p>
          </table:table-cell>
          <table:table-cell table:style-name="ce50" table:formula="of:=CHOOSE([.K18]-1;&quot;km&quot;;&quot;m&quot;;&quot;dm&quot;;&quot;cm&quot;;&quot;mm&quot;)" office:value-type="string" office:string-value="km" calcext:value-type="string">
            <text:p>km</text:p>
          </table:table-cell>
          <table:table-cell table:style-name="ce50" table:number-columns-repeated="3"/>
          <table:table-cell table:style-name="ce58" table:number-columns-repeated="242"/>
        </table:table-row>
        <table:table-row table:style-name="ro1">
          <table:table-cell/>
          <table:table-cell table:style-name="ce34" table:formula="of:=VALUE([.J19]) &amp;&quot; &quot; &amp; CHOOSE([.K19];&quot;km&quot;;&quot;m&quot;;&quot;dm&quot;;&quot;cm&quot;;&quot;mm&quot;) &amp; &quot; = &quot;" office:value-type="string" office:string-value="18 dm = " calcext:value-type="string">
            <text:p>18 dm = </text:p>
          </table:table-cell>
          <table:table-cell table:style-name="ce196"/>
          <table:table-cell table:number-columns-repeated="2"/>
          <table:table-cell table:style-name="ce52" table:formula="of:=IF(OR(ISFORMULA([.C19]);ISBLANK([.I19]));&quot;&quot;;IF(ISERROR(FIND(&quot;|&quot;&amp; SUBSTITUTE([.C19];&quot; &quot;;&quot;&quot;) &amp;&quot;|&quot;;&quot;|&quot; &amp; SUBSTITUTE([.I19];&quot; &quot;;&quot;&quot;) &amp;&quot;|&quot;));0;1))" office:value-type="float" office:value="0" calcext:value-type="float">
            <text:p>0</text:p>
          </table:table-cell>
          <table:table-cell table:style-name="ce49" table:formula="of:=IF([.F19]=&quot;&quot;;&quot;&quot;;IF([$Namen.$H$3]=[$Namen.$J$2];IF([.F19]&gt;0;&quot;&quot;;&quot;&quot;);&quot; &quot;))" office:value-type="string" office:string-value="" calcext:value-type="string">
            <text:p></text:p>
          </table:table-cell>
          <table:table-cell table:style-name="ce58"/>
          <table:table-cell table:style-name="ce50" table:formula="of:=[.J19]/CHOOSE([.K19]-1;1000;10;10;10;10)&amp;[.L19]" office:value-type="string" office:string-value="1,8m" calcext:value-type="string">
            <text:p>1,8m</text:p>
          </table:table-cell>
          <table:table-cell table:style-name="ce50" table:formula="of:=RANDBETWEEN(10;100)" office:value-type="float" office:value="18" calcext:value-type="float">
            <text:p>18</text:p>
          </table:table-cell>
          <table:table-cell table:style-name="ce50" table:formula="of:=RANDBETWEEN(2;5)" office:value-type="float" office:value="3" calcext:value-type="float">
            <text:p>3</text:p>
          </table:table-cell>
          <table:table-cell table:style-name="ce50" table:formula="of:=CHOOSE([.K19]-1;&quot;km&quot;;&quot;m&quot;;&quot;dm&quot;;&quot;cm&quot;;&quot;mm&quot;)" office:value-type="string" office:string-value="m" calcext:value-type="string">
            <text:p>m</text:p>
          </table:table-cell>
          <table:table-cell table:style-name="ce50" table:number-columns-repeated="3"/>
          <table:table-cell table:style-name="ce58" table:number-columns-repeated="242"/>
        </table:table-row>
        <table:table-row table:style-name="ro1">
          <table:table-cell/>
          <table:table-cell table:style-name="ce34" table:formula="of:=IF(ISBLANK([.I20]);&quot;&quot;;SUBSTITUTE(SUBSTITUTE(SUBSTITUTE(SUBSTITUTE(FORMULA([.I20]);&quot;=&quot;; &quot;&quot;); &quot;$B$23&quot;; &quot;x&quot;);&quot;*&quot;; &quot;·&quot;);&quot;/&quot;;&quot;:&quot;) &amp; &quot; = &quot;)">
            <text:p/>
          </table:table-cell>
          <table:table-cell table:style-name="ce172"/>
          <table:table-cell table:number-columns-repeated="2"/>
          <table:table-cell table:style-name="ce52" table:formula="of:=IF(OR(ISFORMULA([.C20]);ISBLANK([.I20]));&quot;&quot;;IF(ISERROR(FIND(&quot;|&quot;&amp; SUBSTITUTE([.C20];&quot; &quot;;&quot;&quot;) &amp;&quot;|&quot;;&quot;|&quot; &amp; SUBSTITUTE([.I20];&quot; &quot;;&quot;&quot;) &amp;&quot;|&quot;));0;1))">
            <text:p/>
          </table:table-cell>
          <table:table-cell table:style-name="ce49" table:formula="of:=IF([.F20]=&quot;&quot;;&quot;&quot;;IF([$Namen.$H$3]=[$Namen.$J$2];IF([.F20]&gt;0;&quot;&quot;;&quot;&quot;);&quot; &quot;))">
            <text:p/>
          </table:table-cell>
          <table:table-cell table:style-name="ce63"/>
          <table:table-cell table:style-name="ce50" table:number-columns-repeated="7"/>
          <table:table-cell table:style-name="ce58" table:number-columns-repeated="242"/>
        </table:table-row>
        <table:table-row table:style-name="ro1">
          <table:table-cell/>
          <table:table-cell table:style-name="ce35" office:value-type="string" calcext:value-type="string">
            <text:p>Schreibe mit einem Komma.</text:p>
          </table:table-cell>
          <table:table-cell table:style-name="ce172"/>
          <table:table-cell table:number-columns-repeated="2"/>
          <table:table-cell table:style-name="ce52" table:formula="of:=IF(OR(ISFORMULA([.C21]);ISBLANK([.I21]));&quot;&quot;;IF(ISERROR(FIND(&quot;|&quot;&amp; SUBSTITUTE([.C21];&quot; &quot;;&quot;&quot;) &amp;&quot;|&quot;;&quot;|&quot; &amp; SUBSTITUTE([.I21];&quot; &quot;;&quot;&quot;) &amp;&quot;|&quot;));0;1))">
            <text:p/>
          </table:table-cell>
          <table:table-cell table:style-name="ce49" table:formula="of:=IF([.F21]=&quot;&quot;;&quot;&quot;;IF([$Namen.$H$3]=[$Namen.$J$2];IF([.F21]&gt;0;&quot;&quot;;&quot;&quot;);&quot; &quot;))">
            <text:p/>
          </table:table-cell>
          <table:table-cell table:style-name="ce58"/>
          <table:table-cell table:style-name="ce50" table:number-columns-repeated="2"/>
          <table:table-cell table:style-name="ce50" office:value-type="string" calcext:value-type="string">
            <text:p>VorgabeE</text:p>
          </table:table-cell>
          <table:table-cell table:style-name="Unsichtbar" office:value-type="string" calcext:value-type="string">
            <text:p>Zieleinheit</text:p>
          </table:table-cell>
          <table:table-cell table:style-name="ce50" table:number-columns-repeated="3"/>
          <table:table-cell table:style-name="ce58" table:number-columns-repeated="242"/>
        </table:table-row>
        <table:table-row table:style-name="ro1">
          <table:table-cell/>
          <table:table-cell table:style-name="ce34" table:formula="of:=[.J22]&amp; &quot; &quot;&amp;CHOOSE([.K22];&quot;km&quot;;&quot;m&quot;;&quot;dm&quot;;&quot;cm&quot;;&quot;mm&quot;)&amp;&quot; &quot;&amp;[.M22]&amp;&quot; &quot;&amp;CHOOSE([.K22]+1;&quot;km&quot;;&quot;m&quot;;&quot;dm&quot;;&quot;cm&quot;;&quot;mm&quot;)&amp;&quot; = &quot;" office:value-type="string" office:string-value="1 km 184 m = " calcext:value-type="string">
            <text:p>1 km 184 m = </text:p>
          </table:table-cell>
          <table:table-cell table:style-name="ce196"/>
          <table:table-cell table:number-columns-repeated="2"/>
          <table:table-cell table:style-name="ce52" table:formula="of:=IF(OR(ISFORMULA([.C22]);ISBLANK([.I22]));&quot;&quot;;IF(ISERROR(FIND(&quot;|&quot;&amp; SUBSTITUTE([.C22];&quot; &quot;;&quot;&quot;) &amp;&quot;|&quot;;&quot;|&quot; &amp; SUBSTITUTE([.I22];&quot; &quot;;&quot;&quot;) &amp;&quot;|&quot;));0;1))" office:value-type="float" office:value="0" calcext:value-type="float">
            <text:p>0</text:p>
          </table:table-cell>
          <table:table-cell table:style-name="ce49" table:formula="of:=IF([.F22]=&quot;&quot;;&quot;&quot;;IF([$Namen.$H$3]=[$Namen.$J$2];IF([.F22]&gt;0;&quot;&quot;;&quot;&quot;);&quot; &quot;))" office:value-type="string" office:string-value="" calcext:value-type="string">
            <text:p></text:p>
          </table:table-cell>
          <table:table-cell table:style-name="ce58"/>
          <table:table-cell table:style-name="ce50" table:formula="of:=[.J22]+[.M22] / CHOOSE([.K22];1000;10;10;10;10)&amp;[.L22]" office:value-type="string" office:string-value="1,184km" calcext:value-type="string">
            <text:p>1,184km</text:p>
          </table:table-cell>
          <table:table-cell table:style-name="ce50" table:formula="of:=RANDBETWEEN(1;15)" office:value-type="float" office:value="1" calcext:value-type="float">
            <text:p>1</text:p>
          </table:table-cell>
          <table:table-cell table:style-name="ce50" office:value-type="float" office:value="1" calcext:value-type="float">
            <text:p>1</text:p>
          </table:table-cell>
          <table:table-cell table:style-name="Unsichtbar" table:formula="of:=CHOOSE([.K22];&quot;km&quot;;&quot;m&quot;;&quot;dm&quot;;&quot;cm&quot;;&quot;mm&quot;)" office:value-type="string" office:string-value="km" calcext:value-type="string">
            <text:p>km</text:p>
          </table:table-cell>
          <table:table-cell table:style-name="ce50" table:formula="of:=IF([.K22]=1;RANDBETWEEN(1;199);RANDBETWEEN(1;9))" office:value-type="float" office:value="184" calcext:value-type="float">
            <text:p>184</text:p>
          </table:table-cell>
          <table:table-cell table:style-name="ce50" table:number-columns-repeated="2"/>
          <table:table-cell table:style-name="ce58" table:number-columns-repeated="242"/>
        </table:table-row>
        <table:table-row table:style-name="ro1">
          <table:table-cell/>
          <table:table-cell table:style-name="ce34" table:formula="of:=[.J23]&amp; &quot; &quot;&amp;CHOOSE([.K23];&quot;km&quot;;&quot;m&quot;;&quot;dm&quot;;&quot;cm&quot;;&quot;mm&quot;)&amp;&quot; &quot;&amp;[.M23]&amp;&quot; &quot;&amp;CHOOSE([.K23]+1;&quot;km&quot;;&quot;m&quot;;&quot;dm&quot;;&quot;cm&quot;;&quot;mm&quot;)&amp;&quot; = &quot;" office:value-type="string" office:string-value="6 km 135 m = " calcext:value-type="string">
            <text:p>6 km 135 m = </text:p>
          </table:table-cell>
          <table:table-cell table:style-name="ce196"/>
          <table:table-cell table:number-columns-repeated="2"/>
          <table:table-cell table:style-name="ce52" table:formula="of:=IF(OR(ISFORMULA([.C23]);ISBLANK([.I23]));&quot;&quot;;IF(ISERROR(FIND(&quot;|&quot;&amp; SUBSTITUTE([.C23];&quot; &quot;;&quot;&quot;) &amp;&quot;|&quot;;&quot;|&quot; &amp; SUBSTITUTE([.I23];&quot; &quot;;&quot;&quot;) &amp;&quot;|&quot;));0;1))" office:value-type="float" office:value="0" calcext:value-type="float">
            <text:p>0</text:p>
          </table:table-cell>
          <table:table-cell table:style-name="ce49" table:formula="of:=IF([.F23]=&quot;&quot;;&quot;&quot;;IF([$Namen.$H$3]=[$Namen.$J$2];IF([.F23]&gt;0;&quot;&quot;;&quot;&quot;);&quot; &quot;))" office:value-type="string" office:string-value="" calcext:value-type="string">
            <text:p></text:p>
          </table:table-cell>
          <table:table-cell table:style-name="ce58"/>
          <table:table-cell table:style-name="ce50" table:formula="of:=[.J23]+[.M23] / CHOOSE([.K23];1000;10;10;10;10)&amp;[.L23]" office:value-type="string" office:string-value="6,135km" calcext:value-type="string">
            <text:p>6,135km</text:p>
          </table:table-cell>
          <table:table-cell table:style-name="ce50" table:formula="of:=RANDBETWEEN(1;15)" office:value-type="float" office:value="6" calcext:value-type="float">
            <text:p>6</text:p>
          </table:table-cell>
          <table:table-cell table:style-name="ce50" office:value-type="float" office:value="1" calcext:value-type="float">
            <text:p>1</text:p>
          </table:table-cell>
          <table:table-cell table:style-name="Unsichtbar" table:formula="of:=CHOOSE([.K23];&quot;km&quot;;&quot;m&quot;;&quot;dm&quot;;&quot;cm&quot;;&quot;mm&quot;)" office:value-type="string" office:string-value="km" calcext:value-type="string">
            <text:p>km</text:p>
          </table:table-cell>
          <table:table-cell table:style-name="ce50" table:formula="of:=IF([.K23]=1;RANDBETWEEN(1;199);RANDBETWEEN(1;9))" office:value-type="float" office:value="135" calcext:value-type="float">
            <text:p>135</text:p>
          </table:table-cell>
          <table:table-cell table:style-name="ce50" table:number-columns-repeated="2"/>
          <table:table-cell table:style-name="ce58" table:number-columns-repeated="242"/>
        </table:table-row>
        <table:table-row table:style-name="ro1">
          <table:table-cell/>
          <table:table-cell table:style-name="ce34" table:formula="of:=[.J24]&amp; &quot; &quot;&amp;CHOOSE([.K24];&quot;km&quot;;&quot;m&quot;;&quot;dm&quot;;&quot;cm&quot;;&quot;mm&quot;)&amp;&quot; &quot;&amp;[.M24]&amp;&quot; &quot;&amp;CHOOSE([.K24]+1;&quot;km&quot;;&quot;m&quot;;&quot;dm&quot;;&quot;cm&quot;;&quot;mm&quot;)&amp;&quot; = &quot;" office:value-type="string" office:string-value="6 m 1 dm = " calcext:value-type="string">
            <text:p>6 m 1 dm = </text:p>
          </table:table-cell>
          <table:table-cell table:style-name="ce196"/>
          <table:table-cell table:number-columns-repeated="2"/>
          <table:table-cell table:style-name="ce52" table:formula="of:=IF(OR(ISFORMULA([.C24]);ISBLANK([.I24]));&quot;&quot;;IF(ISERROR(FIND(&quot;|&quot;&amp; SUBSTITUTE([.C24];&quot; &quot;;&quot;&quot;) &amp;&quot;|&quot;;&quot;|&quot; &amp; SUBSTITUTE([.I24];&quot; &quot;;&quot;&quot;) &amp;&quot;|&quot;));0;1))" office:value-type="float" office:value="0" calcext:value-type="float">
            <text:p>0</text:p>
          </table:table-cell>
          <table:table-cell table:style-name="ce49" table:formula="of:=IF([.F24]=&quot;&quot;;&quot;&quot;;IF([$Namen.$H$3]=[$Namen.$J$2];IF([.F24]&gt;0;&quot;&quot;;&quot;&quot;);&quot; &quot;))" office:value-type="string" office:string-value="" calcext:value-type="string">
            <text:p></text:p>
          </table:table-cell>
          <table:table-cell table:style-name="ce58"/>
          <table:table-cell table:style-name="ce50" table:formula="of:=[.J24]+[.M24] / CHOOSE([.K24];1000;10;10;10;10)&amp;[.L24]" office:value-type="string" office:string-value="6,1m" calcext:value-type="string">
            <text:p>6,1m</text:p>
          </table:table-cell>
          <table:table-cell table:style-name="ce50" table:formula="of:=RANDBETWEEN(1;15)" office:value-type="float" office:value="6" calcext:value-type="float">
            <text:p>6</text:p>
          </table:table-cell>
          <table:table-cell table:style-name="ce50" table:formula="of:=RANDBETWEEN(1;4)" office:value-type="float" office:value="2" calcext:value-type="float">
            <text:p>2</text:p>
          </table:table-cell>
          <table:table-cell table:style-name="Unsichtbar" table:formula="of:=CHOOSE([.K24];&quot;km&quot;;&quot;m&quot;;&quot;dm&quot;;&quot;cm&quot;;&quot;mm&quot;)" office:value-type="string" office:string-value="m" calcext:value-type="string">
            <text:p>m</text:p>
          </table:table-cell>
          <table:table-cell table:style-name="ce50" table:formula="of:=IF([.K24]=1;RANDBETWEEN(1;199);RANDBETWEEN(1;9))"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J25]&amp; &quot; &quot;&amp;CHOOSE([.K25];&quot;km&quot;;&quot;m&quot;;&quot;dm&quot;;&quot;cm&quot;;&quot;mm&quot;)&amp;&quot; &quot;&amp;[.M25]&amp;&quot; &quot;&amp;CHOOSE([.K25]+1;&quot;km&quot;;&quot;m&quot;;&quot;dm&quot;;&quot;cm&quot;;&quot;mm&quot;)&amp;&quot; = &quot;" office:value-type="string" office:string-value="10 dm 8 cm = " calcext:value-type="string">
            <text:p>10 dm 8 cm = </text:p>
          </table:table-cell>
          <table:table-cell table:style-name="ce196"/>
          <table:table-cell table:number-columns-repeated="2"/>
          <table:table-cell table:style-name="ce52" table:formula="of:=IF(OR(ISFORMULA([.C25]);ISBLANK([.I25]));&quot;&quot;;IF(ISERROR(FIND(&quot;|&quot;&amp; SUBSTITUTE([.C25];&quot; &quot;;&quot;&quot;) &amp;&quot;|&quot;;&quot;|&quot; &amp; SUBSTITUTE([.I25];&quot; &quot;;&quot;&quot;) &amp;&quot;|&quot;));0;1))" office:value-type="float" office:value="0" calcext:value-type="float">
            <text:p>0</text:p>
          </table:table-cell>
          <table:table-cell table:style-name="ce49" table:formula="of:=IF([.F25]=&quot;&quot;;&quot;&quot;;IF([$Namen.$H$3]=[$Namen.$J$2];IF([.F25]&gt;0;&quot;&quot;;&quot;&quot;);&quot; &quot;))" office:value-type="string" office:string-value="" calcext:value-type="string">
            <text:p></text:p>
          </table:table-cell>
          <table:table-cell table:style-name="ce58"/>
          <table:table-cell table:style-name="ce50" table:formula="of:=[.J25]+[.M25] / CHOOSE([.K25];1000;10;10;10;10)&amp;[.L25]" office:value-type="string" office:string-value="10,8dm" calcext:value-type="string">
            <text:p>10,8dm</text:p>
          </table:table-cell>
          <table:table-cell table:style-name="ce50" table:formula="of:=RANDBETWEEN(1;15)" office:value-type="float" office:value="10" calcext:value-type="float">
            <text:p>10</text:p>
          </table:table-cell>
          <table:table-cell table:style-name="ce50" table:formula="of:=RANDBETWEEN(1;4)" office:value-type="float" office:value="3" calcext:value-type="float">
            <text:p>3</text:p>
          </table:table-cell>
          <table:table-cell table:style-name="Unsichtbar" table:formula="of:=CHOOSE([.K25];&quot;km&quot;;&quot;m&quot;;&quot;dm&quot;;&quot;cm&quot;;&quot;mm&quot;)" office:value-type="string" office:string-value="dm" calcext:value-type="string">
            <text:p>dm</text:p>
          </table:table-cell>
          <table:table-cell table:style-name="ce50" table:formula="of:=IF([.K25]=1;RANDBETWEEN(1;199);RANDBETWEEN(1;9))" office:value-type="float" office:value="8" calcext:value-type="float">
            <text:p>8</text:p>
          </table:table-cell>
          <table:table-cell table:style-name="ce50" table:number-columns-repeated="2"/>
          <table:table-cell table:style-name="ce58" table:number-columns-repeated="242"/>
        </table:table-row>
        <table:table-row table:style-name="ro1">
          <table:table-cell/>
          <table:table-cell table:style-name="ce34" table:formula="of:=[.J26]&amp; &quot; &quot;&amp;CHOOSE([.K26];&quot;km&quot;;&quot;m&quot;;&quot;dm&quot;;&quot;cm&quot;;&quot;mm&quot;)&amp;&quot; &quot;&amp;[.M26]&amp;&quot; &quot;&amp;CHOOSE([.K26]+1;&quot;km&quot;;&quot;m&quot;;&quot;dm&quot;;&quot;cm&quot;;&quot;mm&quot;)&amp;&quot; = &quot;" office:value-type="string" office:string-value="13 m 9 dm = " calcext:value-type="string">
            <text:p>13 m 9 dm = </text:p>
          </table:table-cell>
          <table:table-cell table:style-name="ce196"/>
          <table:table-cell table:number-columns-repeated="2"/>
          <table:table-cell table:style-name="ce52" table:formula="of:=IF(OR(ISFORMULA([.C26]);ISBLANK([.I26]));&quot;&quot;;IF(ISERROR(FIND(&quot;|&quot;&amp; SUBSTITUTE([.C26];&quot; &quot;;&quot;&quot;) &amp;&quot;|&quot;;&quot;|&quot; &amp; SUBSTITUTE([.I26];&quot; &quot;;&quot;&quot;) &amp;&quot;|&quot;));0;1))" office:value-type="float" office:value="0" calcext:value-type="float">
            <text:p>0</text:p>
          </table:table-cell>
          <table:table-cell table:style-name="ce49" table:formula="of:=IF([.F26]=&quot;&quot;;&quot;&quot;;IF([$Namen.$H$3]=[$Namen.$J$2];IF([.F26]&gt;0;&quot;&quot;;&quot;&quot;);&quot; &quot;))" office:value-type="string" office:string-value="" calcext:value-type="string">
            <text:p></text:p>
          </table:table-cell>
          <table:table-cell table:style-name="ce58"/>
          <table:table-cell table:style-name="ce50" table:formula="of:=[.J26]+[.M26] / CHOOSE([.K26];1000;10;10;10;10)&amp;[.L26]" office:value-type="string" office:string-value="13,9m" calcext:value-type="string">
            <text:p>13,9m</text:p>
          </table:table-cell>
          <table:table-cell table:style-name="ce50" table:formula="of:=RANDBETWEEN(1;15)" office:value-type="float" office:value="13" calcext:value-type="float">
            <text:p>13</text:p>
          </table:table-cell>
          <table:table-cell table:style-name="ce50" table:formula="of:=RANDBETWEEN(1;4)" office:value-type="float" office:value="2" calcext:value-type="float">
            <text:p>2</text:p>
          </table:table-cell>
          <table:table-cell table:style-name="Unsichtbar" table:formula="of:=CHOOSE([.K26];&quot;km&quot;;&quot;m&quot;;&quot;dm&quot;;&quot;cm&quot;;&quot;mm&quot;)" office:value-type="string" office:string-value="m" calcext:value-type="string">
            <text:p>m</text:p>
          </table:table-cell>
          <table:table-cell table:style-name="ce50" table:formula="of:=IF([.K26]=1;RANDBETWEEN(1;199);RANDBETWEEN(1;9))" office:value-type="float" office:value="9" calcext:value-type="float">
            <text:p>9</text:p>
          </table:table-cell>
          <table:table-cell table:style-name="ce50" table:number-columns-repeated="2"/>
          <table:table-cell table:style-name="ce58" table:number-columns-repeated="242"/>
        </table:table-row>
        <table:table-row table:style-name="ro1">
          <table:table-cell table:number-columns-repeated="2"/>
          <table:table-cell table:style-name="ce172"/>
          <table:table-cell table:number-columns-repeated="9"/>
          <table:table-cell table:style-name="ce50" table:number-columns-repeated="3"/>
          <table:table-cell table:style-name="ce58" table:number-columns-repeated="242"/>
        </table:table-row>
        <table:table-row table:style-name="ro1">
          <table:table-cell/>
          <table:table-cell table:style-name="ce34"/>
          <table:table-cell table:style-name="ce172"/>
          <table:table-cell table:number-columns-repeated="2"/>
          <table:table-cell table:style-name="ce52"/>
          <table:table-cell table:style-name="ce49"/>
          <table:table-cell table:style-name="ce58"/>
          <table:table-cell table:style-name="ce50" table:number-columns-repeated="3"/>
          <table:table-cell table:style-name="Unsichtbar"/>
          <table:table-cell table:style-name="ce50" table:number-columns-repeated="3"/>
          <table:table-cell table:style-name="ce58" table:number-columns-repeated="242"/>
        </table:table-row>
        <table:table-row table:style-name="ro1">
          <table:table-cell/>
          <table:table-cell table:style-name="ce35" office:value-type="string" calcext:value-type="string">
            <text:p>Schreibe ohne Komma</text:p>
          </table:table-cell>
          <table:table-cell table:style-name="ce196"/>
          <table:table-cell table:number-columns-repeated="2"/>
          <table:table-cell table:style-name="ce52" table:formula="of:=IF(OR(ISFORMULA([.C29]);ISBLANK([.I29]));&quot;&quot;;IF(ISERROR(FIND(&quot;|&quot;&amp; SUBSTITUTE([.C29];&quot; &quot;;&quot;&quot;) &amp;&quot;|&quot;;&quot;|&quot; &amp; SUBSTITUTE([.I29];&quot; &quot;;&quot;&quot;) &amp;&quot;|&quot;));0;1))">
            <text:p/>
          </table:table-cell>
          <table:table-cell table:style-name="ce49" table:formula="of:=IF([.F29]=&quot;&quot;;&quot;&quot;;IF([$Namen.$H$3]=[$Namen.$J$2];IF([.F29]&gt;0;&quot;&quot;;&quot;&quot;);&quot; &quot;))">
            <text:p/>
          </table:table-cell>
          <table:table-cell table:style-name="ce58"/>
          <table:table-cell table:style-name="ce50" table:number-columns-repeated="2"/>
          <table:table-cell table:style-name="ce50" office:value-type="string" calcext:value-type="string">
            <text:p>VorgabeE</text:p>
          </table:table-cell>
          <table:table-cell table:style-name="Unsichtbar" office:value-type="string" calcext:value-type="string">
            <text:p>Zieleinheit</text:p>
          </table:table-cell>
          <table:table-cell table:style-name="ce50" table:number-columns-repeated="3"/>
          <table:table-cell table:style-name="ce58" table:number-columns-repeated="242"/>
        </table:table-row>
        <table:table-row table:style-name="ro1">
          <table:table-cell/>
          <table:table-cell table:style-name="ce34" table:formula="of:=[.J30]&amp;&quot; &quot;&amp;CHOOSE([.K30];&quot;a&quot;;&quot;d&quot;;&quot;h&quot;;&quot;min&quot;;&quot;s&quot;;&quot;ms&quot;)&amp;&quot; = &quot;" office:value-type="string" office:string-value="3 h = " calcext:value-type="string">
            <text:p>3 h = </text:p>
          </table:table-cell>
          <table:table-cell table:style-name="ce196"/>
          <table:table-cell table:number-columns-repeated="2"/>
          <table:table-cell table:style-name="ce52" table:formula="of:=IF(OR(ISFORMULA([.C30]);ISBLANK([.I30]));&quot;&quot;;IF(ISERROR(FIND(&quot;|&quot;&amp; SUBSTITUTE([.C30];&quot; &quot;;&quot;&quot;) &amp;&quot;|&quot;;&quot;|&quot; &amp; SUBSTITUTE([.I30];&quot; &quot;;&quot;&quot;) &amp;&quot;|&quot;));0;1))" office:value-type="float" office:value="0" calcext:value-type="float">
            <text:p>0</text:p>
          </table:table-cell>
          <table:table-cell table:style-name="ce49" table:formula="of:=IF([.F30]=&quot;&quot;;&quot;&quot;;IF([$Namen.$H$3]=[$Namen.$J$2];IF([.F30]&gt;0;&quot;&quot;;&quot;&quot;);&quot; &quot;))" office:value-type="string" office:string-value="" calcext:value-type="string">
            <text:p></text:p>
          </table:table-cell>
          <table:table-cell table:style-name="ce58"/>
          <table:table-cell table:style-name="ce50" table:formula="of:=[.J30]* CHOOSE([.K30];365;24;60;60;1000)&amp;[.L30]" office:value-type="string" office:string-value="180min" calcext:value-type="string">
            <text:p>180min</text:p>
          </table:table-cell>
          <table:table-cell table:style-name="ce50" table:formula="of:=RANDBETWEEN(1;4)" office:value-type="float" office:value="3" calcext:value-type="float">
            <text:p>3</text:p>
          </table:table-cell>
          <table:table-cell table:style-name="ce50" table:formula="of:=RANDBETWEEN(3;4)" office:value-type="float" office:value="3" calcext:value-type="float">
            <text:p>3</text:p>
          </table:table-cell>
          <table:table-cell table:style-name="Unsichtbar" table:formula="of:=CHOOSE([.K30]+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1]&amp;&quot; &quot;&amp;CHOOSE([.K31];&quot;a&quot;;&quot;d&quot;;&quot;h&quot;;&quot;min&quot;;&quot;s&quot;;&quot;ms&quot;)&amp;&quot; = &quot;" office:value-type="string" office:string-value="1,25 h = " calcext:value-type="string">
            <text:p>1,25 h = </text:p>
          </table:table-cell>
          <table:table-cell table:style-name="ce196"/>
          <table:table-cell table:number-columns-repeated="2"/>
          <table:table-cell table:style-name="ce52" table:formula="of:=IF(OR(ISFORMULA([.C31]);ISBLANK([.I31]));&quot;&quot;;IF(ISERROR(FIND(&quot;|&quot;&amp; SUBSTITUTE([.C31];&quot; &quot;;&quot;&quot;) &amp;&quot;|&quot;;&quot;|&quot; &amp; SUBSTITUTE([.I31];&quot; &quot;;&quot;&quot;) &amp;&quot;|&quot;));0;1))" office:value-type="float" office:value="0" calcext:value-type="float">
            <text:p>0</text:p>
          </table:table-cell>
          <table:table-cell table:style-name="ce49" table:formula="of:=IF([.F31]=&quot;&quot;;&quot;&quot;;IF([$Namen.$H$3]=[$Namen.$J$2];IF([.F31]&gt;0;&quot;&quot;;&quot;&quot;);&quot; &quot;))" office:value-type="string" office:string-value="" calcext:value-type="string">
            <text:p></text:p>
          </table:table-cell>
          <table:table-cell table:style-name="ce58"/>
          <table:table-cell table:style-name="ce50" table:formula="of:=[.J31]* CHOOSE([.K31];365;24;60;60;1000)&amp;[.L31]" office:value-type="string" office:string-value="75min" calcext:value-type="string">
            <text:p>75min</text:p>
          </table:table-cell>
          <table:table-cell table:style-name="ce50" table:formula="of:=RANDBETWEEN(1;2)+0.25" office:value-type="float" office:value="1.25" calcext:value-type="float">
            <text:p>1,25</text:p>
          </table:table-cell>
          <table:table-cell table:style-name="ce50" table:formula="of:=RANDBETWEEN(3;4)" office:value-type="float" office:value="3" calcext:value-type="float">
            <text:p>3</text:p>
          </table:table-cell>
          <table:table-cell table:style-name="Unsichtbar" table:formula="of:=CHOOSE([.K31]+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2]&amp;&quot; &quot;&amp;CHOOSE([.K32];&quot;a&quot;;&quot;d&quot;;&quot;h&quot;;&quot;min&quot;;&quot;s&quot;;&quot;ms&quot;)&amp;&quot; = &quot;" office:value-type="string" office:string-value="5,5 min = " calcext:value-type="string">
            <text:p>5,5 min = </text:p>
          </table:table-cell>
          <table:table-cell table:style-name="ce196"/>
          <table:table-cell table:number-columns-repeated="2"/>
          <table:table-cell table:style-name="ce52" table:formula="of:=IF(OR(ISFORMULA([.C32]);ISBLANK([.I32]));&quot;&quot;;IF(ISERROR(FIND(&quot;|&quot;&amp; SUBSTITUTE([.C32];&quot; &quot;;&quot;&quot;) &amp;&quot;|&quot;;&quot;|&quot; &amp; SUBSTITUTE([.I32];&quot; &quot;;&quot;&quot;) &amp;&quot;|&quot;));0;1))" office:value-type="float" office:value="0" calcext:value-type="float">
            <text:p>0</text:p>
          </table:table-cell>
          <table:table-cell table:style-name="ce49" table:formula="of:=IF([.F32]=&quot;&quot;;&quot;&quot;;IF([$Namen.$H$3]=[$Namen.$J$2];IF([.F32]&gt;0;&quot;&quot;;&quot;&quot;);&quot; &quot;))" office:value-type="string" office:string-value="" calcext:value-type="string">
            <text:p></text:p>
          </table:table-cell>
          <table:table-cell table:style-name="ce58"/>
          <table:table-cell table:style-name="ce50" table:formula="of:=[.J32]* CHOOSE([.K32];365;24;60;60;1000)&amp;[.L32]" office:value-type="string" office:string-value="330s" calcext:value-type="string">
            <text:p>330s</text:p>
          </table:table-cell>
          <table:table-cell table:style-name="ce50" table:formula="of:=RANDBETWEEN(4;6)+0.5" office:value-type="float" office:value="5.5" calcext:value-type="float">
            <text:p>5,5</text:p>
          </table:table-cell>
          <table:table-cell table:style-name="ce50" table:formula="of:=RANDBETWEEN(3;4)" office:value-type="float" office:value="4" calcext:value-type="float">
            <text:p>4</text:p>
          </table:table-cell>
          <table:table-cell table:style-name="Unsichtbar" table:formula="of:=CHOOSE([.K32]+1;&quot;a&quot;;&quot;d&quot;;&quot;h&quot;;&quot;min&quot;;&quot;s&quot;;&quot;ms&quot;)" office:value-type="string" office:string-value="s" calcext:value-type="string">
            <text:p>s</text:p>
          </table:table-cell>
          <table:table-cell table:style-name="ce50" table:number-columns-repeated="3"/>
          <table:table-cell table:style-name="ce58" table:number-columns-repeated="242"/>
        </table:table-row>
        <table:table-row table:style-name="ro1">
          <table:table-cell/>
          <table:table-cell table:style-name="ce34" table:formula="of:=[.J33]&amp;&quot; &quot;&amp;CHOOSE([.K33];&quot;a&quot;;&quot;d&quot;;&quot;h&quot;;&quot;min&quot;;&quot;s&quot;;&quot;ms&quot;)&amp;&quot; = &quot;" office:value-type="string" office:string-value="1,75 h = " calcext:value-type="string">
            <text:p>1,75 h = </text:p>
          </table:table-cell>
          <table:table-cell table:style-name="ce196"/>
          <table:table-cell table:number-columns-repeated="2"/>
          <table:table-cell table:style-name="ce52" table:formula="of:=IF(OR(ISFORMULA([.C33]);ISBLANK([.I33]));&quot;&quot;;IF(ISERROR(FIND(&quot;|&quot;&amp; SUBSTITUTE([.C33];&quot; &quot;;&quot;&quot;) &amp;&quot;|&quot;;&quot;|&quot; &amp; SUBSTITUTE([.I33];&quot; &quot;;&quot;&quot;) &amp;&quot;|&quot;));0;1))" office:value-type="float" office:value="0" calcext:value-type="float">
            <text:p>0</text:p>
          </table:table-cell>
          <table:table-cell table:style-name="ce49" table:formula="of:=IF([.F33]=&quot;&quot;;&quot;&quot;;IF([$Namen.$H$3]=[$Namen.$J$2];IF([.F33]&gt;0;&quot;&quot;;&quot;&quot;);&quot; &quot;))" office:value-type="string" office:string-value="" calcext:value-type="string">
            <text:p></text:p>
          </table:table-cell>
          <table:table-cell table:style-name="ce58"/>
          <table:table-cell table:style-name="ce50" table:formula="of:=[.J33]* CHOOSE([.K33];365;24;60;60;1000)&amp;[.L33]" office:value-type="string" office:string-value="105min" calcext:value-type="string">
            <text:p>105min</text:p>
          </table:table-cell>
          <table:table-cell table:style-name="ce50" table:formula="of:=RANDBETWEEN(1;2)+0.75" office:value-type="float" office:value="1.75" calcext:value-type="float">
            <text:p>1,75</text:p>
          </table:table-cell>
          <table:table-cell table:style-name="ce50" table:formula="of:=RANDBETWEEN(3;4)" office:value-type="float" office:value="3" calcext:value-type="float">
            <text:p>3</text:p>
          </table:table-cell>
          <table:table-cell table:style-name="Unsichtbar" table:formula="of:=CHOOSE([.K33]+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4]&amp;&quot; &quot;&amp;CHOOSE([.K34];&quot;a&quot;;&quot;d&quot;;&quot;h&quot;;&quot;min&quot;;&quot;s&quot;;&quot;ms&quot;)&amp;&quot; = &quot;" office:value-type="string" office:string-value="2,1 h = " calcext:value-type="string">
            <text:p>2,1 h = </text:p>
          </table:table-cell>
          <table:table-cell table:style-name="ce196"/>
          <table:table-cell table:number-columns-repeated="2"/>
          <table:table-cell table:style-name="ce52" table:formula="of:=IF(OR(ISFORMULA([.C34]);ISBLANK([.I34]));&quot;&quot;;IF(ISERROR(FIND(&quot;|&quot;&amp; SUBSTITUTE([.C34];&quot; &quot;;&quot;&quot;) &amp;&quot;|&quot;;&quot;|&quot; &amp; SUBSTITUTE([.I34];&quot; &quot;;&quot;&quot;) &amp;&quot;|&quot;));0;1))" office:value-type="float" office:value="0" calcext:value-type="float">
            <text:p>0</text:p>
          </table:table-cell>
          <table:table-cell table:style-name="ce49" table:formula="of:=IF([.F34]=&quot;&quot;;&quot;&quot;;IF([$Namen.$H$3]=[$Namen.$J$2];IF([.F34]&gt;0;&quot;&quot;;&quot;&quot;);&quot; &quot;))" office:value-type="string" office:string-value="" calcext:value-type="string">
            <text:p></text:p>
          </table:table-cell>
          <table:table-cell table:style-name="ce58"/>
          <table:table-cell table:style-name="ce50" table:formula="of:=[.J34]* CHOOSE([.K34];365;24;60;60;1000)&amp;[.L34]" office:value-type="string" office:string-value="126min" calcext:value-type="string">
            <text:p>126min</text:p>
          </table:table-cell>
          <table:table-cell table:style-name="ce50" table:formula="of:=RANDBETWEEN(1;2)+0.1" office:value-type="float" office:value="2.1" calcext:value-type="float">
            <text:p>2,1</text:p>
          </table:table-cell>
          <table:table-cell table:style-name="ce50" table:formula="of:=RANDBETWEEN(3;4)" office:value-type="float" office:value="3" calcext:value-type="float">
            <text:p>3</text:p>
          </table:table-cell>
          <table:table-cell table:style-name="Unsichtbar" table:formula="of:=CHOOSE([.K34]+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5]&amp;&quot; &quot;&amp;CHOOSE([.K35];&quot;a&quot;;&quot;d&quot;;&quot;h&quot;;&quot;min&quot;;&quot;s&quot;;&quot;ms&quot;)&amp;&quot; = &quot;" office:value-type="string" office:string-value="4,1 h = " calcext:value-type="string">
            <text:p>4,1 h = </text:p>
          </table:table-cell>
          <table:table-cell table:style-name="ce170"/>
          <table:table-cell table:number-columns-repeated="2"/>
          <table:table-cell table:style-name="ce52" table:formula="of:=IF(OR(ISFORMULA([.C35]);ISBLANK([.I35]));&quot;&quot;;IF(ISERROR(FIND(&quot;|&quot;&amp; SUBSTITUTE([.C35];&quot; &quot;;&quot;&quot;) &amp;&quot;|&quot;;&quot;|&quot; &amp; SUBSTITUTE([.I35];&quot; &quot;;&quot;&quot;) &amp;&quot;|&quot;));0;1))" office:value-type="float" office:value="0" calcext:value-type="float">
            <text:p>0</text:p>
          </table:table-cell>
          <table:table-cell table:style-name="ce49" table:formula="of:=IF([.F35]=&quot;&quot;;&quot;&quot;;IF([$Namen.$H$3]=[$Namen.$J$2];IF([.F35]&gt;0;&quot;&quot;;&quot;&quot;);&quot; &quot;))" office:value-type="string" office:string-value="" calcext:value-type="string">
            <text:p></text:p>
          </table:table-cell>
          <table:table-cell table:style-name="ce58"/>
          <table:table-cell table:style-name="ce50" table:formula="of:=[.J35]* CHOOSE([.K35];365;24;60;60;1000)&amp;[.L35]" office:value-type="string" office:string-value="246min" calcext:value-type="string">
            <text:p>246min</text:p>
          </table:table-cell>
          <table:table-cell table:style-name="ce50" table:formula="of:=RANDBETWEEN(3;5)+RANDBETWEEN(1;2)*0.1" office:value-type="float" office:value="4.1" calcext:value-type="float">
            <text:p>4,1</text:p>
          </table:table-cell>
          <table:table-cell table:style-name="ce50" table:formula="of:=RANDBETWEEN(3;4)" office:value-type="float" office:value="3" calcext:value-type="float">
            <text:p>3</text:p>
          </table:table-cell>
          <table:table-cell table:style-name="Unsichtbar" table:formula="of:=CHOOSE([.K35]+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6]&amp;&quot; &quot;&amp;CHOOSE([.K36];&quot;a&quot;;&quot;d&quot;;&quot;h&quot;;&quot;min&quot;;&quot;s&quot;;&quot;ms&quot;)&amp;&quot; = &quot;" office:value-type="string" office:string-value="3,1 h = " calcext:value-type="string">
            <text:p>3,1 h = </text:p>
          </table:table-cell>
          <table:table-cell table:style-name="ce114"/>
          <table:table-cell table:number-columns-repeated="2"/>
          <table:table-cell table:style-name="ce52" table:formula="of:=IF(OR(ISFORMULA([.C36]);ISBLANK([.I36]));&quot;&quot;;IF(ISERROR(FIND(&quot;|&quot;&amp; SUBSTITUTE([.C36];&quot; &quot;;&quot;&quot;) &amp;&quot;|&quot;;&quot;|&quot; &amp; SUBSTITUTE([.I36];&quot; &quot;;&quot;&quot;) &amp;&quot;|&quot;));0;1))" office:value-type="float" office:value="0" calcext:value-type="float">
            <text:p>0</text:p>
          </table:table-cell>
          <table:table-cell table:style-name="ce49" table:formula="of:=IF([.F36]=&quot;&quot;;&quot;&quot;;IF([$Namen.$H$3]=[$Namen.$J$2];IF([.F36]&gt;0;&quot;&quot;;&quot;&quot;);&quot; &quot;))" office:value-type="string" office:string-value="" calcext:value-type="string">
            <text:p></text:p>
          </table:table-cell>
          <table:table-cell table:style-name="ce58"/>
          <table:table-cell table:style-name="ce50" table:formula="of:=[.J36]* CHOOSE([.K36];365;24;60;60;1000)&amp;[.L36]" office:value-type="string" office:string-value="186min" calcext:value-type="string">
            <text:p>186min</text:p>
          </table:table-cell>
          <table:table-cell table:style-name="ce50" table:formula="of:=RANDBETWEEN(1;5)+RANDBETWEEN(1;3)*0.1" office:value-type="float" office:value="3.1" calcext:value-type="float">
            <text:p>3,1</text:p>
          </table:table-cell>
          <table:table-cell table:style-name="ce50" table:formula="of:=RANDBETWEEN(3;4)" office:value-type="float" office:value="3" calcext:value-type="float">
            <text:p>3</text:p>
          </table:table-cell>
          <table:table-cell table:style-name="Unsichtbar" table:formula="of:=CHOOSE([.K36]+1;&quot;a&quot;;&quot;d&quot;;&quot;h&quot;;&quot;min&quot;;&quot;s&quot;;&quot;ms&quot;)" office:value-type="string" office:string-value="min" calcext:value-type="string">
            <text:p>min</text:p>
          </table:table-cell>
          <table:table-cell table:style-name="ce50" table:number-columns-repeated="3"/>
          <table:table-cell table:style-name="ce58" table:number-columns-repeated="242"/>
        </table:table-row>
        <table:table-row table:style-name="ro1">
          <table:table-cell/>
          <table:table-cell table:style-name="ce34" table:formula="of:=[.J37]&amp;&quot; &quot;&amp;CHOOSE([.K37];&quot;a&quot;;&quot;d&quot;;&quot;h&quot;;&quot;min&quot;;&quot;s&quot;;&quot;ms&quot;)&amp;&quot; = &quot;" office:value-type="string" office:string-value="4,1 min = " calcext:value-type="string">
            <text:p>4,1 min = </text:p>
          </table:table-cell>
          <table:table-cell table:style-name="ce116"/>
          <table:table-cell table:number-columns-repeated="2"/>
          <table:table-cell table:style-name="ce52" table:formula="of:=IF(OR(ISFORMULA([.C37]);ISBLANK([.I37]));&quot;&quot;;IF(ISERROR(FIND(&quot;|&quot;&amp; SUBSTITUTE([.C37];&quot; &quot;;&quot;&quot;) &amp;&quot;|&quot;;&quot;|&quot; &amp; SUBSTITUTE([.I37];&quot; &quot;;&quot;&quot;) &amp;&quot;|&quot;));0;1))" office:value-type="float" office:value="0" calcext:value-type="float">
            <text:p>0</text:p>
          </table:table-cell>
          <table:table-cell table:style-name="ce49" table:formula="of:=IF([.F37]=&quot;&quot;;&quot;&quot;;IF([$Namen.$H$3]=[$Namen.$J$2];IF([.F37]&gt;0;&quot;&quot;;&quot;&quot;);&quot; &quot;))" office:value-type="string" office:string-value="" calcext:value-type="string">
            <text:p></text:p>
          </table:table-cell>
          <table:table-cell table:style-name="ce58"/>
          <table:table-cell table:style-name="ce50" table:formula="of:=[.J37]* CHOOSE([.K37];365;24;60;60;1000)&amp;[.L37]" office:value-type="string" office:string-value="246s" calcext:value-type="string">
            <text:p>246s</text:p>
          </table:table-cell>
          <table:table-cell table:style-name="ce50" table:formula="of:=RANDBETWEEN(1;5)+RANDBETWEEN(1;3)*0.1" office:value-type="float" office:value="4.1" calcext:value-type="float">
            <text:p>4,1</text:p>
          </table:table-cell>
          <table:table-cell table:style-name="ce50" table:formula="of:=RANDBETWEEN(3;4)" office:value-type="float" office:value="4" calcext:value-type="float">
            <text:p>4</text:p>
          </table:table-cell>
          <table:table-cell table:style-name="Unsichtbar" table:formula="of:=CHOOSE([.K37]+1;&quot;a&quot;;&quot;d&quot;;&quot;h&quot;;&quot;min&quot;;&quot;s&quot;;&quot;ms&quot;)" office:value-type="string" office:string-value="s" calcext:value-type="string">
            <text:p>s</text:p>
          </table:table-cell>
          <table:table-cell table:style-name="ce50" table:number-columns-repeated="3"/>
          <table:table-cell table:style-name="ce58" table:number-columns-repeated="242"/>
        </table:table-row>
        <table:table-row table:style-name="ro1">
          <table:table-cell/>
          <table:table-cell table:style-name="ce34" table:formula="of:=[.J38]&amp;&quot; &quot;&amp;CHOOSE([.K38];&quot;a&quot;;&quot;d&quot;;&quot;h&quot;;&quot;min&quot;;&quot;s&quot;;&quot;ms&quot;)&amp;&quot; = &quot;" office:value-type="string" office:string-value="5,3 min = " calcext:value-type="string">
            <text:p>5,3 min = </text:p>
          </table:table-cell>
          <table:table-cell table:style-name="ce122"/>
          <table:table-cell table:number-columns-repeated="2"/>
          <table:table-cell table:style-name="ce52" table:formula="of:=IF(OR(ISFORMULA([.C38]);ISBLANK([.I38]));&quot;&quot;;IF(ISERROR(FIND(&quot;|&quot;&amp; SUBSTITUTE([.C38];&quot; &quot;;&quot;&quot;) &amp;&quot;|&quot;;&quot;|&quot; &amp; SUBSTITUTE([.I38];&quot; &quot;;&quot;&quot;) &amp;&quot;|&quot;));0;1))" office:value-type="float" office:value="0" calcext:value-type="float">
            <text:p>0</text:p>
          </table:table-cell>
          <table:table-cell table:style-name="ce49" table:formula="of:=IF([.F38]=&quot;&quot;;&quot;&quot;;IF([$Namen.$H$3]=[$Namen.$J$2];IF([.F38]&gt;0;&quot;&quot;;&quot;&quot;);&quot; &quot;))" office:value-type="string" office:string-value="" calcext:value-type="string">
            <text:p></text:p>
          </table:table-cell>
          <table:table-cell table:style-name="ce58"/>
          <table:table-cell table:style-name="ce50" table:formula="of:=[.J38]* CHOOSE([.K38];365;24;60;60;1000)&amp;[.L38]" office:value-type="string" office:string-value="318s" calcext:value-type="string">
            <text:p>318s</text:p>
          </table:table-cell>
          <table:table-cell table:style-name="ce50" table:formula="of:=RANDBETWEEN(1;5)+RANDBETWEEN(1;3)*0.1" office:value-type="float" office:value="5.3" calcext:value-type="float">
            <text:p>5,3</text:p>
          </table:table-cell>
          <table:table-cell table:style-name="ce50" table:formula="of:=RANDBETWEEN(3;4)" office:value-type="float" office:value="4" calcext:value-type="float">
            <text:p>4</text:p>
          </table:table-cell>
          <table:table-cell table:style-name="Unsichtbar" table:formula="of:=CHOOSE([.K38]+1;&quot;a&quot;;&quot;d&quot;;&quot;h&quot;;&quot;min&quot;;&quot;s&quot;;&quot;ms&quot;)" office:value-type="string" office:string-value="s" calcext:value-type="string">
            <text:p>s</text:p>
          </table:table-cell>
          <table:table-cell table:style-name="ce50" table:number-columns-repeated="3"/>
          <table:table-cell table:style-name="ce58" table:number-columns-repeated="242"/>
        </table:table-row>
        <table:table-row table:style-name="ro1">
          <table:table-cell/>
          <table:table-cell table:style-name="ce34" table:formula="of:=[.J39]&amp;&quot; &quot;&amp;CHOOSE([.K39];&quot;a&quot;;&quot;d&quot;;&quot;h&quot;;&quot;min&quot;;&quot;s&quot;;&quot;ms&quot;)&amp;&quot; = &quot;" office:value-type="string" office:string-value="2,9 min = " calcext:value-type="string">
            <text:p>2,9 min = </text:p>
          </table:table-cell>
          <table:table-cell table:style-name="ce123"/>
          <table:table-cell table:number-columns-repeated="2"/>
          <table:table-cell table:style-name="ce52" table:formula="of:=IF(OR(ISFORMULA([.C39]);ISBLANK([.I39]));&quot;&quot;;IF(ISERROR(FIND(&quot;|&quot;&amp; SUBSTITUTE([.C39];&quot; &quot;;&quot;&quot;) &amp;&quot;|&quot;;&quot;|&quot; &amp; SUBSTITUTE([.I39];&quot; &quot;;&quot;&quot;) &amp;&quot;|&quot;));0;1))" office:value-type="float" office:value="0" calcext:value-type="float">
            <text:p>0</text:p>
          </table:table-cell>
          <table:table-cell table:style-name="ce49" table:formula="of:=IF([.F39]=&quot;&quot;;&quot;&quot;;IF([$Namen.$H$3]=[$Namen.$J$2];IF([.F39]&gt;0;&quot;&quot;;&quot;&quot;);&quot; &quot;))" office:value-type="string" office:string-value="" calcext:value-type="string">
            <text:p></text:p>
          </table:table-cell>
          <table:table-cell table:style-name="ce58"/>
          <table:table-cell table:style-name="ce50" table:formula="of:=[.J39]* CHOOSE([.K39];365;24;60;60;1000)&amp;[.L39]" office:value-type="string" office:string-value="174s" calcext:value-type="string">
            <text:p>174s</text:p>
          </table:table-cell>
          <table:table-cell table:style-name="ce50" table:formula="of:=RANDBETWEEN(1;2)+0.9" office:value-type="float" office:value="2.9" calcext:value-type="float">
            <text:p>2,9</text:p>
          </table:table-cell>
          <table:table-cell table:style-name="ce50" table:formula="of:=RANDBETWEEN(3;4)" office:value-type="float" office:value="4" calcext:value-type="float">
            <text:p>4</text:p>
          </table:table-cell>
          <table:table-cell table:style-name="Unsichtbar" table:formula="of:=CHOOSE([.K39]+1;&quot;a&quot;;&quot;d&quot;;&quot;h&quot;;&quot;min&quot;;&quot;s&quot;;&quot;ms&quot;)" office:value-type="string" office:string-value="s" calcext:value-type="string">
            <text:p>s</text:p>
          </table:table-cell>
          <table:table-cell table:style-name="ce50" table:number-columns-repeated="3"/>
          <table:table-cell table:style-name="ce58" table:number-columns-repeated="242"/>
        </table:table-row>
        <table:table-row table:style-name="ro1">
          <table:table-cell/>
          <table:table-cell table:style-name="ce34"/>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7">
          <table:table-cell/>
          <table:table-cell table:style-name="ce98" office:value-type="string" calcext:value-type="string">
            <text:p>Flächen umrechnen, wir verwenden: </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Dorfgröße: 1 km² = 100 ha           <text:span text:style-name="T4">(Seitenlänge bei einem Quadrat: 1000 m, für 1 km² sprich: 1 Quadratkilometer.)</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   Baggersee:             1 ha = 100a            <text:span text:style-name="T4">(Seitenlänge bei einem Quadrat: 100 m, ha heißt Hektar)</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      Hausgrundfläche:                 1 a = 100m²           <text:span text:style-name="T4">(Seitenlänge bei einem Quadrat: 10 m, a stegt für hier Ar.) </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         2 Schulbänke:                               1 m² = 100dm²           <text:span text:style-name="T4">(Seitenlänge  bei einem Quadrat: 1 m)</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            Handrückenfläche:                                  1 dm²=100cm²           <text:span text:style-name="T4">(Seitenlänge bei einem Quadrat: 1 dm)</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               Fingernagelfläche:                                           1 cm²=100mm²           <text:span text:style-name="T4">(Seitenlänge bei einem Quadrat: 1 cm)</text:spa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Rechne um in die nächstkleinere Einheit</text:p>
          </table:table-cell>
          <table:table-cell table:style-name="ce172"/>
          <table:table-cell table:number-columns-repeated="2"/>
          <table:table-cell table:style-name="ce52" table:formula="of:=IF(OR(ISFORMULA([.C49]);ISBLANK([.I49]));&quot;&quot;;IF(ISERROR(FIND(&quot;|&quot;&amp; SUBSTITUTE([.C49];&quot; &quot;;&quot;&quot;) &amp;&quot;|&quot;;&quot;|&quot; &amp; SUBSTITUTE([.I49];&quot; &quot;;&quot;&quot;) &amp;&quot;|&quot;));0;1))">
            <text:p/>
          </table:table-cell>
          <table:table-cell table:style-name="ce49" table:formula="of:=IF([.F49]=&quot;&quot;;&quot;&quot;;IF([$Namen.$H$3]=[$Namen.$J$2];IF([.F49]&gt;0;&quot;&quot;;&quot;&quot;);&quot; &quot;))">
            <text:p/>
          </table:table-cell>
          <table:table-cell/>
          <table:table-cell table:style-name="ce65"/>
          <table:table-cell table:style-name="ce27" office:value-type="string" calcext:value-type="string">
            <text:p>1=km²; 2=ha; 3=a; 4=m²; 5=dm²; 6=cm²; 7 mm²</text:p>
          </table:table-cell>
          <table:table-cell table:style-name="ce50" office:value-type="string" calcext:value-type="string">
            <text:p>Zufallseinheit</text:p>
          </table:table-cell>
          <table:table-cell table:style-name="ce50" office:value-type="string" calcext:value-type="string">
            <text:p>Zieleinheit</text:p>
          </table:table-cell>
          <table:table-cell table:style-name="ce50" office:value-type="string" calcext:value-type="string">
            <text:p>Vorgabeeinheit</text:p>
          </table:table-cell>
          <table:table-cell table:style-name="ce50" table:number-columns-repeated="2"/>
          <table:table-cell table:style-name="ce58" table:number-columns-repeated="242"/>
        </table:table-row>
        <table:table-row table:style-name="ro1">
          <table:table-cell/>
          <table:table-cell table:style-name="ce34" table:formula="of:=&quot;Beispiel: &quot;&amp;[.J50]&amp; &quot; &quot; &amp;[.M50] &amp; &quot; = &quot;" office:value-type="string" office:string-value="Beispiel: 3 m² = " calcext:value-type="string">
            <text:p>Beispiel: 3 m² = </text:p>
          </table:table-cell>
          <table:table-cell table:style-name="ce124" office:value-type="string" calcext:value-type="string">
            <text:p>300dm²</text:p>
          </table:table-cell>
          <table:table-cell table:number-columns-repeated="3"/>
          <table:table-cell table:style-name="ce49" table:formula="of:=IF([.F50]=&quot;&quot;;&quot;&quot;;IF([$Namen.$H$3]=[$Namen.$J$2];IF([.F50]&gt;0;&quot;&quot;;&quot;&quot;);&quot; &quot;))">
            <text:p/>
          </table:table-cell>
          <table:table-cell/>
          <table:table-cell table:style-name="ce50" table:formula="of:=[.J50]*CHOOSE([.K50];100;100;100;100;100;100)&amp;[.L50]" office:value-type="string" office:string-value="300dm²" calcext:value-type="string">
            <text:p>300dm²</text:p>
          </table:table-cell>
          <table:table-cell table:style-name="ce50" office:value-type="float" office:value="3" calcext:value-type="float">
            <text:p>3</text:p>
          </table:table-cell>
          <table:table-cell table:style-name="ce50" office:value-type="float" office:value="4" calcext:value-type="float">
            <text:p>4</text:p>
          </table:table-cell>
          <table:table-cell table:style-name="ce50" table:formula="of:=CHOOSE([.$K50]+1;&quot;km²&quot;;&quot;ha&quot;;&quot;a&quot;;&quot;m²&quot;;&quot;dm²&quot;;&quot;cm²&quot;;&quot;mm²&quot;)" office:value-type="string" office:string-value="dm²" calcext:value-type="string">
            <text:p>dm²</text:p>
          </table:table-cell>
          <table:table-cell table:style-name="ce50" table:formula="of:=CHOOSE([.$K50];&quot;km²&quot;;&quot;ha&quot;;&quot;a&quot;;&quot;m²&quot;;&quot;dm²&quot;;&quot;cm²&quot;;&quot;mm²&quot;)" office:value-type="string" office:string-value="m²" calcext:value-type="string">
            <text:p>m²</text:p>
          </table:table-cell>
          <table:table-cell table:style-name="ce50" table:number-columns-repeated="2"/>
          <table:table-cell table:style-name="ce58" table:number-columns-repeated="242"/>
        </table:table-row>
        <table:table-row table:style-name="ro1">
          <table:table-cell/>
          <table:table-cell table:style-name="ce34" table:formula="of:=[.J51]&amp; &quot; &quot; &amp;[.M51] &amp; &quot; = &quot;" office:value-type="string" office:string-value="4 m² = " calcext:value-type="string">
            <text:p>4 m² = </text:p>
          </table:table-cell>
          <table:table-cell table:style-name="ce196"/>
          <table:table-cell table:number-columns-repeated="2"/>
          <table:table-cell table:style-name="ce52" table:formula="of:=IF(OR(ISFORMULA([.C51]);ISBLANK([.I51]));&quot;&quot;;IF(ISERROR(FIND(&quot;|&quot;&amp; SUBSTITUTE([.C51];&quot; &quot;;&quot;&quot;) &amp;&quot;|&quot;;&quot;|&quot; &amp; SUBSTITUTE([.I51];&quot; &quot;;&quot;&quot;) &amp;&quot;|&quot;));0;1))" office:value-type="float" office:value="0" calcext:value-type="float">
            <text:p>0</text:p>
          </table:table-cell>
          <table:table-cell table:style-name="ce49" table:formula="of:=IF([.F51]=&quot;&quot;;&quot;&quot;;IF([$Namen.$H$3]=[$Namen.$J$2];IF([.F51]&gt;0;&quot;&quot;;&quot;&quot;);&quot; &quot;))" office:value-type="string" office:string-value="" calcext:value-type="string">
            <text:p></text:p>
          </table:table-cell>
          <table:table-cell/>
          <table:table-cell table:style-name="ce50" table:formula="of:=[.J51]*CHOOSE([.K51];100;100;100;100;100;100)&amp;[.L51]" office:value-type="string" office:string-value="400dm²" calcext:value-type="string">
            <text:p>400dm²</text:p>
          </table:table-cell>
          <table:table-cell table:style-name="ce50" table:formula="of:=RANDBETWEEN(1;4)" office:value-type="float" office:value="4" calcext:value-type="float">
            <text:p>4</text:p>
          </table:table-cell>
          <table:table-cell table:style-name="ce50" table:formula="of:=RANDBETWEEN(1;5)" office:value-type="float" office:value="4" calcext:value-type="float">
            <text:p>4</text:p>
          </table:table-cell>
          <table:table-cell table:style-name="ce50" table:formula="of:=CHOOSE([.$K51]+1;&quot;km²&quot;;&quot;ha&quot;;&quot;a&quot;;&quot;m²&quot;;&quot;dm²&quot;;&quot;cm²&quot;;&quot;mm²&quot;)" office:value-type="string" office:string-value="dm²" calcext:value-type="string">
            <text:p>dm²</text:p>
          </table:table-cell>
          <table:table-cell table:style-name="ce50" table:formula="of:=CHOOSE([.$K51];&quot;km²&quot;;&quot;ha&quot;;&quot;a&quot;;&quot;m²&quot;;&quot;dm²&quot;;&quot;cm²&quot;;&quot;mm²&quot;)" office:value-type="string" office:string-value="m²" calcext:value-type="string">
            <text:p>m²</text:p>
          </table:table-cell>
          <table:table-cell table:style-name="ce50" table:number-columns-repeated="2"/>
          <table:table-cell table:style-name="ce58" table:number-columns-repeated="242"/>
        </table:table-row>
        <table:table-row table:style-name="ro1">
          <table:table-cell/>
          <table:table-cell table:style-name="ce34" table:formula="of:=[.J52]&amp; &quot; &quot; &amp;[.M52] &amp; &quot; = &quot;" office:value-type="string" office:string-value="1 km² = " calcext:value-type="string">
            <text:p>1 km² = </text:p>
          </table:table-cell>
          <table:table-cell table:style-name="ce196"/>
          <table:table-cell table:number-columns-repeated="2"/>
          <table:table-cell table:style-name="ce52" table:formula="of:=IF(OR(ISFORMULA([.C52]);ISBLANK([.I52]));&quot;&quot;;IF(ISERROR(FIND(&quot;|&quot;&amp; SUBSTITUTE([.C52];&quot; &quot;;&quot;&quot;) &amp;&quot;|&quot;;&quot;|&quot; &amp; SUBSTITUTE([.I52];&quot; &quot;;&quot;&quot;) &amp;&quot;|&quot;));0;1))" office:value-type="float" office:value="0" calcext:value-type="float">
            <text:p>0</text:p>
          </table:table-cell>
          <table:table-cell table:style-name="ce49" table:formula="of:=IF([.F52]=&quot;&quot;;&quot;&quot;;IF([$Namen.$H$3]=[$Namen.$J$2];IF([.F52]&gt;0;&quot;&quot;;&quot;&quot;);&quot; &quot;))" office:value-type="string" office:string-value="" calcext:value-type="string">
            <text:p></text:p>
          </table:table-cell>
          <table:table-cell/>
          <table:table-cell table:style-name="ce50" table:formula="of:=[.J52]*CHOOSE([.K52];100;100;100;100;100;100)&amp;[.L52]" office:value-type="string" office:string-value="100ha" calcext:value-type="string">
            <text:p>100ha</text:p>
          </table:table-cell>
          <table:table-cell table:style-name="ce50" table:formula="of:=RANDBETWEEN(1;4)" office:value-type="float" office:value="1" calcext:value-type="float">
            <text:p>1</text:p>
          </table:table-cell>
          <table:table-cell table:style-name="ce50" table:formula="of:=RANDBETWEEN(1;5)" office:value-type="float" office:value="1" calcext:value-type="float">
            <text:p>1</text:p>
          </table:table-cell>
          <table:table-cell table:style-name="ce50" table:formula="of:=CHOOSE([.K52]+1;&quot;km²&quot;;&quot;ha&quot;;&quot;a&quot;;&quot;m²&quot;;&quot;dm²&quot;;&quot;cm²&quot;;&quot;mm²&quot;)" office:value-type="string" office:string-value="ha" calcext:value-type="string">
            <text:p>ha</text:p>
          </table:table-cell>
          <table:table-cell table:style-name="ce50" table:formula="of:=CHOOSE([.$K52];&quot;km²&quot;;&quot;ha&quot;;&quot;a&quot;;&quot;m²&quot;;&quot;dm²&quot;;&quot;cm²&quot;;&quot;mm²&quot;)" office:value-type="string" office:string-value="km²" calcext:value-type="string">
            <text:p>km²</text:p>
          </table:table-cell>
          <table:table-cell table:style-name="ce50" table:number-columns-repeated="2"/>
          <table:table-cell table:style-name="ce58" table:number-columns-repeated="242"/>
        </table:table-row>
        <table:table-row table:style-name="ro1">
          <table:table-cell/>
          <table:table-cell table:style-name="ce34" table:formula="of:=[.J53]&amp; &quot; &quot; &amp;[.M53] &amp; &quot; = &quot;" office:value-type="string" office:string-value="0,5 km² = " calcext:value-type="string">
            <text:p>0,5 km² = </text:p>
          </table:table-cell>
          <table:table-cell table:style-name="ce196"/>
          <table:table-cell table:number-columns-repeated="2"/>
          <table:table-cell table:style-name="ce52" table:formula="of:=IF(OR(ISFORMULA([.C53]);ISBLANK([.I53]));&quot;&quot;;IF(ISERROR(FIND(&quot;|&quot;&amp; SUBSTITUTE([.C53];&quot; &quot;;&quot;&quot;) &amp;&quot;|&quot;;&quot;|&quot; &amp; SUBSTITUTE([.I53];&quot; &quot;;&quot;&quot;) &amp;&quot;|&quot;));0;1))" office:value-type="float" office:value="0" calcext:value-type="float">
            <text:p>0</text:p>
          </table:table-cell>
          <table:table-cell table:style-name="ce49" table:formula="of:=IF([.F53]=&quot;&quot;;&quot;&quot;;IF([$Namen.$H$3]=[$Namen.$J$2];IF([.F53]&gt;0;&quot;&quot;;&quot;&quot;);&quot; &quot;))" office:value-type="string" office:string-value="" calcext:value-type="string">
            <text:p></text:p>
          </table:table-cell>
          <table:table-cell/>
          <table:table-cell table:style-name="ce50" table:formula="of:=[.J53]*CHOOSE([.K53];100;100;100;100;100;100)&amp;[.L53]" office:value-type="string" office:string-value="50ha" calcext:value-type="string">
            <text:p>50ha</text:p>
          </table:table-cell>
          <table:table-cell table:style-name="ce50" table:formula="of:=RANDBETWEEN(1;4)/4" office:value-type="float" office:value="0.5" calcext:value-type="float">
            <text:p>0,5</text:p>
          </table:table-cell>
          <table:table-cell table:style-name="ce50" table:formula="of:=RANDBETWEEN(1;5)" office:value-type="float" office:value="1" calcext:value-type="float">
            <text:p>1</text:p>
          </table:table-cell>
          <table:table-cell table:style-name="ce50" table:formula="of:=CHOOSE([.K53]+1;&quot;km²&quot;;&quot;ha&quot;;&quot;a&quot;;&quot;m²&quot;;&quot;dm²&quot;;&quot;cm²&quot;;&quot;mm²&quot;)" office:value-type="string" office:string-value="ha" calcext:value-type="string">
            <text:p>ha</text:p>
          </table:table-cell>
          <table:table-cell table:style-name="ce50" table:formula="of:=CHOOSE([.$K53];&quot;km²&quot;;&quot;ha&quot;;&quot;a&quot;;&quot;m²&quot;;&quot;dm²&quot;;&quot;cm²&quot;;&quot;mm²&quot;)" office:value-type="string" office:string-value="km²" calcext:value-type="string">
            <text:p>km²</text:p>
          </table:table-cell>
          <table:table-cell table:style-name="ce50" table:number-columns-repeated="2"/>
          <table:table-cell table:style-name="ce58" table:number-columns-repeated="242"/>
        </table:table-row>
        <table:table-row table:style-name="ro1">
          <table:table-cell/>
          <table:table-cell table:style-name="ce34" table:formula="of:=[.J54]&amp; &quot; &quot; &amp;[.M54] &amp; &quot; = &quot;" office:value-type="string" office:string-value="2,4 km² = " calcext:value-type="string">
            <text:p>2,4 km² = </text:p>
          </table:table-cell>
          <table:table-cell table:style-name="ce196"/>
          <table:table-cell table:number-columns-repeated="2"/>
          <table:table-cell table:style-name="ce52" table:formula="of:=IF(OR(ISFORMULA([.C54]);ISBLANK([.I54]));&quot;&quot;;IF(ISERROR(FIND(&quot;|&quot;&amp; SUBSTITUTE([.C54];&quot; &quot;;&quot;&quot;) &amp;&quot;|&quot;;&quot;|&quot; &amp; SUBSTITUTE([.I54];&quot; &quot;;&quot;&quot;) &amp;&quot;|&quot;));0;1))" office:value-type="float" office:value="0" calcext:value-type="float">
            <text:p>0</text:p>
          </table:table-cell>
          <table:table-cell table:style-name="ce49" table:formula="of:=IF([.F54]=&quot;&quot;;&quot;&quot;;IF([$Namen.$H$3]=[$Namen.$J$2];IF([.F54]&gt;0;&quot;&quot;;&quot;&quot;);&quot; &quot;))" office:value-type="string" office:string-value="" calcext:value-type="string">
            <text:p></text:p>
          </table:table-cell>
          <table:table-cell/>
          <table:table-cell table:style-name="ce50" table:formula="of:=[.J54]*CHOOSE([.K54];100;100;100;100;100;100)&amp;[.L54]" office:value-type="string" office:string-value="240ha" calcext:value-type="string">
            <text:p>240ha</text:p>
          </table:table-cell>
          <table:table-cell table:style-name="ce50" table:formula="of:=RANDBETWEEN(1;40)/10" office:value-type="float" office:value="2.4" calcext:value-type="float">
            <text:p>2,4</text:p>
          </table:table-cell>
          <table:table-cell table:style-name="ce50" table:formula="of:=RANDBETWEEN(1;5)" office:value-type="float" office:value="1" calcext:value-type="float">
            <text:p>1</text:p>
          </table:table-cell>
          <table:table-cell table:style-name="ce50" table:formula="of:=CHOOSE([.K54]+1;&quot;km²&quot;;&quot;ha&quot;;&quot;a&quot;;&quot;m²&quot;;&quot;dm²&quot;;&quot;cm²&quot;;&quot;mm²&quot;)" office:value-type="string" office:string-value="ha" calcext:value-type="string">
            <text:p>ha</text:p>
          </table:table-cell>
          <table:table-cell table:style-name="ce50" table:formula="of:=CHOOSE([.$K54];&quot;km²&quot;;&quot;ha&quot;;&quot;a&quot;;&quot;m²&quot;;&quot;dm²&quot;;&quot;cm²&quot;;&quot;mm²&quot;)" office:value-type="string" office:string-value="km²" calcext:value-type="string">
            <text:p>km²</text:p>
          </table:table-cell>
          <table:table-cell table:style-name="ce50" table:number-columns-repeated="2"/>
          <table:table-cell table:style-name="ce58" table:number-columns-repeated="242"/>
        </table:table-row>
        <table:table-row table:style-name="ro1">
          <table:table-cell/>
          <table:table-cell table:style-name="ce34" table:formula="of:=[.J55]&amp; &quot; &quot; &amp;[.M55] &amp; &quot; = &quot;" office:value-type="string" office:string-value="0,5 dm² = " calcext:value-type="string">
            <text:p>0,5 dm² = </text:p>
          </table:table-cell>
          <table:table-cell table:style-name="ce196"/>
          <table:table-cell table:number-columns-repeated="2"/>
          <table:table-cell table:style-name="ce52" table:formula="of:=IF(OR(ISFORMULA([.C55]);ISBLANK([.I55]));&quot;&quot;;IF(ISERROR(FIND(&quot;|&quot;&amp; SUBSTITUTE([.C55];&quot; &quot;;&quot;&quot;) &amp;&quot;|&quot;;&quot;|&quot; &amp; SUBSTITUTE([.I55];&quot; &quot;;&quot;&quot;) &amp;&quot;|&quot;));0;1))" office:value-type="float" office:value="0" calcext:value-type="float">
            <text:p>0</text:p>
          </table:table-cell>
          <table:table-cell table:style-name="ce49" table:formula="of:=IF([.F55]=&quot;&quot;;&quot;&quot;;IF([$Namen.$H$3]=[$Namen.$J$2];IF([.F55]&gt;0;&quot;&quot;;&quot;&quot;);&quot; &quot;))" office:value-type="string" office:string-value="" calcext:value-type="string">
            <text:p></text:p>
          </table:table-cell>
          <table:table-cell/>
          <table:table-cell table:style-name="ce50" table:formula="of:=[.J55]*CHOOSE([.K55];100;100;100;100;100;100)&amp;[.L55]" office:value-type="string" office:string-value="50cm²" calcext:value-type="string">
            <text:p>50cm²</text:p>
          </table:table-cell>
          <table:table-cell table:style-name="ce50" table:formula="of:=RANDBETWEEN(1;40)/10" office:value-type="float" office:value="0.5" calcext:value-type="float">
            <text:p>0,5</text:p>
          </table:table-cell>
          <table:table-cell table:style-name="ce50" table:formula="of:=RANDBETWEEN(1;5)" office:value-type="float" office:value="5" calcext:value-type="float">
            <text:p>5</text:p>
          </table:table-cell>
          <table:table-cell table:style-name="ce50" table:formula="of:=CHOOSE([.K55]+1;&quot;km²&quot;;&quot;ha&quot;;&quot;a&quot;;&quot;m²&quot;;&quot;dm²&quot;;&quot;cm²&quot;;&quot;mm²&quot;)" office:value-type="string" office:string-value="cm²" calcext:value-type="string">
            <text:p>cm²</text:p>
          </table:table-cell>
          <table:table-cell table:style-name="ce50" table:formula="of:=CHOOSE([.$K55];&quot;km²&quot;;&quot;ha&quot;;&quot;a&quot;;&quot;m²&quot;;&quot;dm²&quot;;&quot;cm²&quot;;&quot;mm²&quot;)" office:value-type="string" office:string-value="dm²" calcext:value-type="string">
            <text:p>dm²</text:p>
          </table:table-cell>
          <table:table-cell table:style-name="ce50" table:number-columns-repeated="2"/>
          <table:table-cell table:style-name="ce58" table:number-columns-repeated="242"/>
        </table:table-row>
        <table:table-row table:style-name="ro1">
          <table:table-cell/>
          <table:table-cell table:style-name="ce34"/>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Rechne um in die nächstgrößere Einheit</text:p>
          </table:table-cell>
          <table:table-cell table:style-name="ce172"/>
          <table:table-cell table:number-columns-repeated="2"/>
          <table:table-cell table:style-name="ce52" table:formula="of:=IF(OR(ISFORMULA([.C57]);ISBLANK([.I57]));&quot;&quot;;IF(ISERROR(FIND(&quot;|&quot;&amp; SUBSTITUTE([.C57];&quot; &quot;;&quot;&quot;) &amp;&quot;|&quot;;&quot;|&quot; &amp; SUBSTITUTE([.I57];&quot; &quot;;&quot;&quot;) &amp;&quot;|&quot;));0;1))">
            <text:p/>
          </table:table-cell>
          <table:table-cell table:style-name="ce49" table:formula="of:=IF([.F57]=&quot;&quot;;&quot;&quot;;IF([$Namen.$H$3]=[$Namen.$J$2];IF([.F57]&gt;0;&quot;&quot;;&quot;&quot;);&quot; &quot;))">
            <text:p/>
          </table:table-cell>
          <table:table-cell table:style-name="ce63"/>
          <table:table-cell table:style-name="ce50"/>
          <table:table-cell table:style-name="ce27" office:value-type="string" calcext:value-type="string">
            <text:p>1=km²; 2=ha; 3=a; 4=m²; 5=dm²; 6=cm²; 7 mm²</text:p>
          </table:table-cell>
          <table:table-cell table:style-name="ce50" office:value-type="string" calcext:value-type="string">
            <text:p>Zufallseinheit</text:p>
          </table:table-cell>
          <table:table-cell table:style-name="ce50" office:value-type="string" calcext:value-type="string">
            <text:p>Zieleinheit</text:p>
          </table:table-cell>
          <table:table-cell table:style-name="ce50" office:value-type="string" calcext:value-type="string">
            <text:p>Vorgabeeinheit</text:p>
          </table:table-cell>
          <table:table-cell table:style-name="ce50" table:number-columns-repeated="2"/>
          <table:table-cell table:style-name="ce58" table:number-columns-repeated="242"/>
        </table:table-row>
        <table:table-row table:style-name="ro1">
          <table:table-cell/>
          <table:table-cell table:style-name="ce34" table:formula="of:=[.J58]&amp; &quot; &quot; &amp;[.M58] &amp; &quot; = &quot;" office:value-type="string" office:string-value="360 dm² = " calcext:value-type="string">
            <text:p>360 dm² = </text:p>
          </table:table-cell>
          <table:table-cell table:style-name="ce196"/>
          <table:table-cell table:number-columns-repeated="2"/>
          <table:table-cell table:style-name="ce52" table:formula="of:=IF(OR(ISFORMULA([.C58]);ISBLANK([.I58]));&quot;&quot;;IF(ISERROR(FIND(&quot;|&quot;&amp; SUBSTITUTE([.C58];&quot; &quot;;&quot;&quot;) &amp;&quot;|&quot;;&quot;|&quot; &amp; SUBSTITUTE([.I58];&quot; &quot;;&quot;&quot;) &amp;&quot;|&quot;));0;1))" office:value-type="float" office:value="0" calcext:value-type="float">
            <text:p>0</text:p>
          </table:table-cell>
          <table:table-cell table:style-name="ce49" table:formula="of:=IF([.F58]=&quot;&quot;;&quot;&quot;;IF([$Namen.$H$3]=[$Namen.$J$2];IF([.F58]&gt;0;&quot;&quot;;&quot;&quot;);&quot; &quot;))" office:value-type="string" office:string-value="" calcext:value-type="string">
            <text:p></text:p>
          </table:table-cell>
          <table:table-cell table:style-name="ce63"/>
          <table:table-cell table:style-name="ce50" table:formula="of:=[.J58]/CHOOSE([.K58]-1;100;100;100;100;100;100)&amp;[.L58]" office:value-type="string" office:string-value="3,6m²" calcext:value-type="string">
            <text:p>3,6m²</text:p>
          </table:table-cell>
          <table:table-cell table:style-name="ce50" table:formula="of:=RANDBETWEEN(1;12)*30" office:value-type="float" office:value="360" calcext:value-type="float">
            <text:p>360</text:p>
          </table:table-cell>
          <table:table-cell table:style-name="ce50" table:formula="of:=RANDBETWEEN(2;7)" office:value-type="float" office:value="5" calcext:value-type="float">
            <text:p>5</text:p>
          </table:table-cell>
          <table:table-cell table:style-name="ce50" table:formula="of:=CHOOSE([.K58]-1;&quot;km²&quot;;&quot;ha&quot;;&quot;a&quot;;&quot;m²&quot;;&quot;dm²&quot;;&quot;cm²&quot;;&quot;mm²&quot;)" office:value-type="string" office:string-value="m²" calcext:value-type="string">
            <text:p>m²</text:p>
          </table:table-cell>
          <table:table-cell table:style-name="ce50" table:formula="of:=CHOOSE([.$K58];&quot;km²&quot;;&quot;ha&quot;;&quot;a&quot;;&quot;m²&quot;;&quot;dm²&quot;;&quot;cm²&quot;;&quot;mm²&quot;)" office:value-type="string" office:string-value="dm²" calcext:value-type="string">
            <text:p>dm²</text:p>
          </table:table-cell>
          <table:table-cell table:style-name="ce50" table:number-columns-repeated="2"/>
          <table:table-cell table:style-name="ce58" table:number-columns-repeated="242"/>
        </table:table-row>
        <table:table-row table:style-name="ro1">
          <table:table-cell/>
          <table:table-cell table:style-name="ce34" table:formula="of:=[.J59]&amp; &quot; &quot; &amp;[.M59] &amp; &quot; = &quot;" office:value-type="string" office:string-value="90 m² = " calcext:value-type="string">
            <text:p>90 m² = </text:p>
          </table:table-cell>
          <table:table-cell table:style-name="ce196"/>
          <table:table-cell table:number-columns-repeated="2"/>
          <table:table-cell table:style-name="ce52" table:formula="of:=IF(OR(ISFORMULA([.C59]);ISBLANK([.I59]));&quot;&quot;;IF(ISERROR(FIND(&quot;|&quot;&amp; SUBSTITUTE([.C59];&quot; &quot;;&quot;&quot;) &amp;&quot;|&quot;;&quot;|&quot; &amp; SUBSTITUTE([.I59];&quot; &quot;;&quot;&quot;) &amp;&quot;|&quot;));0;1))" office:value-type="float" office:value="0" calcext:value-type="float">
            <text:p>0</text:p>
          </table:table-cell>
          <table:table-cell table:style-name="ce49" table:formula="of:=IF([.F59]=&quot;&quot;;&quot;&quot;;IF([$Namen.$H$3]=[$Namen.$J$2];IF([.F59]&gt;0;&quot;&quot;;&quot;&quot;);&quot; &quot;))" office:value-type="string" office:string-value="" calcext:value-type="string">
            <text:p></text:p>
          </table:table-cell>
          <table:table-cell table:style-name="ce63"/>
          <table:table-cell table:style-name="ce50" table:formula="of:=[.J59]/CHOOSE([.K59]-1;100;100;100;100;100;100)&amp;[.L59]" office:value-type="string" office:string-value="0,9a" calcext:value-type="string">
            <text:p>0,9a</text:p>
          </table:table-cell>
          <table:table-cell table:style-name="ce50" table:formula="of:=RANDBETWEEN(1;12)*30" office:value-type="float" office:value="90" calcext:value-type="float">
            <text:p>90</text:p>
          </table:table-cell>
          <table:table-cell table:style-name="ce50" table:formula="of:=RANDBETWEEN(2;7)" office:value-type="float" office:value="4" calcext:value-type="float">
            <text:p>4</text:p>
          </table:table-cell>
          <table:table-cell table:style-name="ce50" table:formula="of:=CHOOSE([.K59]-1;&quot;km²&quot;;&quot;ha&quot;;&quot;a&quot;;&quot;m²&quot;;&quot;dm²&quot;;&quot;cm²&quot;;&quot;mm²&quot;)" office:value-type="string" office:string-value="a" calcext:value-type="string">
            <text:p>a</text:p>
          </table:table-cell>
          <table:table-cell table:style-name="ce50" table:formula="of:=CHOOSE([.$K59];&quot;km²&quot;;&quot;ha&quot;;&quot;a&quot;;&quot;m²&quot;;&quot;dm²&quot;;&quot;cm²&quot;;&quot;mm²&quot;)" office:value-type="string" office:string-value="m²" calcext:value-type="string">
            <text:p>m²</text:p>
          </table:table-cell>
          <table:table-cell table:style-name="ce50" table:number-columns-repeated="2"/>
          <table:table-cell table:style-name="ce58" table:number-columns-repeated="242"/>
        </table:table-row>
        <table:table-row table:style-name="ro1">
          <table:table-cell/>
          <table:table-cell table:style-name="ce34" table:formula="of:=[.J60]&amp; &quot; &quot; &amp;[.M60] &amp; &quot; = &quot;" office:value-type="string" office:string-value="60 cm² = " calcext:value-type="string">
            <text:p>60 cm² = </text:p>
          </table:table-cell>
          <table:table-cell table:style-name="ce196"/>
          <table:table-cell table:number-columns-repeated="2"/>
          <table:table-cell table:style-name="ce52" table:formula="of:=IF(OR(ISFORMULA([.C60]);ISBLANK([.I60]));&quot;&quot;;IF(ISERROR(FIND(&quot;|&quot;&amp; SUBSTITUTE([.C60];&quot; &quot;;&quot;&quot;) &amp;&quot;|&quot;;&quot;|&quot; &amp; SUBSTITUTE([.I60];&quot; &quot;;&quot;&quot;) &amp;&quot;|&quot;));0;1))" office:value-type="float" office:value="0" calcext:value-type="float">
            <text:p>0</text:p>
          </table:table-cell>
          <table:table-cell table:style-name="ce49" table:formula="of:=IF([.F60]=&quot;&quot;;&quot;&quot;;IF([$Namen.$H$3]=[$Namen.$J$2];IF([.F60]&gt;0;&quot;&quot;;&quot;&quot;);&quot; &quot;))" office:value-type="string" office:string-value="" calcext:value-type="string">
            <text:p></text:p>
          </table:table-cell>
          <table:table-cell table:style-name="ce58"/>
          <table:table-cell table:style-name="ce50" table:formula="of:=[.J60]/CHOOSE([.K60]-1;100;100;100;100;100;100)&amp;[.L60]" office:value-type="string" office:string-value="0,6dm²" calcext:value-type="string">
            <text:p>0,6dm²</text:p>
          </table:table-cell>
          <table:table-cell table:style-name="ce50" table:formula="of:=RANDBETWEEN(1;12)*30" office:value-type="float" office:value="60" calcext:value-type="float">
            <text:p>60</text:p>
          </table:table-cell>
          <table:table-cell table:style-name="ce50" table:formula="of:=RANDBETWEEN(2;7)" office:value-type="float" office:value="6" calcext:value-type="float">
            <text:p>6</text:p>
          </table:table-cell>
          <table:table-cell table:style-name="ce50" table:formula="of:=CHOOSE([.K60]-1;&quot;km²&quot;;&quot;ha&quot;;&quot;a&quot;;&quot;m²&quot;;&quot;dm²&quot;;&quot;cm²&quot;;&quot;mm²&quot;)" office:value-type="string" office:string-value="dm²" calcext:value-type="string">
            <text:p>dm²</text:p>
          </table:table-cell>
          <table:table-cell table:style-name="ce50" table:formula="of:=CHOOSE([.$K60];&quot;km²&quot;;&quot;ha&quot;;&quot;a&quot;;&quot;m²&quot;;&quot;dm²&quot;;&quot;cm²&quot;;&quot;mm²&quot;)" office:value-type="string" office:string-value="cm²" calcext:value-type="string">
            <text:p>cm²</text:p>
          </table:table-cell>
          <table:table-cell table:style-name="ce50" table:number-columns-repeated="2"/>
          <table:table-cell table:style-name="ce58" table:number-columns-repeated="242"/>
        </table:table-row>
        <table:table-row table:style-name="ro1">
          <table:table-cell/>
          <table:table-cell table:style-name="ce34" table:formula="of:=[.J61]&amp; &quot; &quot; &amp;[.M61] &amp; &quot; = &quot;" office:value-type="string" office:string-value="180 cm² = " calcext:value-type="string">
            <text:p>180 cm² = </text:p>
          </table:table-cell>
          <table:table-cell table:style-name="ce196"/>
          <table:table-cell table:number-columns-repeated="2"/>
          <table:table-cell table:style-name="ce52" table:formula="of:=IF(OR(ISFORMULA([.C61]);ISBLANK([.I61]));&quot;&quot;;IF(ISERROR(FIND(&quot;|&quot;&amp; SUBSTITUTE([.C61];&quot; &quot;;&quot;&quot;) &amp;&quot;|&quot;;&quot;|&quot; &amp; SUBSTITUTE([.I61];&quot; &quot;;&quot;&quot;) &amp;&quot;|&quot;));0;1))" office:value-type="float" office:value="0" calcext:value-type="float">
            <text:p>0</text:p>
          </table:table-cell>
          <table:table-cell table:style-name="ce49" table:formula="of:=IF([.F61]=&quot;&quot;;&quot;&quot;;IF([$Namen.$H$3]=[$Namen.$J$2];IF([.F61]&gt;0;&quot;&quot;;&quot;&quot;);&quot; &quot;))" office:value-type="string" office:string-value="" calcext:value-type="string">
            <text:p></text:p>
          </table:table-cell>
          <table:table-cell table:style-name="ce58"/>
          <table:table-cell table:style-name="ce50" table:formula="of:=[.J61]/CHOOSE([.K61]-1;100;100;100;100;100;100)&amp;[.L61]" office:value-type="string" office:string-value="1,8dm²" calcext:value-type="string">
            <text:p>1,8dm²</text:p>
          </table:table-cell>
          <table:table-cell table:style-name="ce50" table:formula="of:=RANDBETWEEN(1;12)*30" office:value-type="float" office:value="180" calcext:value-type="float">
            <text:p>180</text:p>
          </table:table-cell>
          <table:table-cell table:style-name="ce50" table:formula="of:=RANDBETWEEN(2;7)" office:value-type="float" office:value="6" calcext:value-type="float">
            <text:p>6</text:p>
          </table:table-cell>
          <table:table-cell table:style-name="ce50" table:formula="of:=CHOOSE([.K61]-1;&quot;km²&quot;;&quot;ha&quot;;&quot;a&quot;;&quot;m²&quot;;&quot;dm²&quot;;&quot;cm²&quot;;&quot;mm²&quot;)" office:value-type="string" office:string-value="dm²" calcext:value-type="string">
            <text:p>dm²</text:p>
          </table:table-cell>
          <table:table-cell table:style-name="ce50" table:formula="of:=CHOOSE([.$K61];&quot;km²&quot;;&quot;ha&quot;;&quot;a&quot;;&quot;m²&quot;;&quot;dm²&quot;;&quot;cm²&quot;;&quot;mm²&quot;)" office:value-type="string" office:string-value="cm²" calcext:value-type="string">
            <text:p>cm²</text:p>
          </table:table-cell>
          <table:table-cell table:style-name="ce50" table:number-columns-repeated="2"/>
          <table:table-cell table:style-name="ce58" table:number-columns-repeated="242"/>
        </table:table-row>
        <table:table-row table:style-name="ro1">
          <table:table-cell/>
          <table:table-cell table:style-name="ce34" table:formula="of:=[.J62]&amp; &quot; &quot; &amp;[.M62] &amp; &quot; = &quot;" office:value-type="string" office:string-value="330 dm² = " calcext:value-type="string">
            <text:p>330 dm² = </text:p>
          </table:table-cell>
          <table:table-cell table:style-name="ce196"/>
          <table:table-cell table:number-columns-repeated="2"/>
          <table:table-cell table:style-name="ce52" table:formula="of:=IF(OR(ISFORMULA([.C62]);ISBLANK([.I62]));&quot;&quot;;IF(ISERROR(FIND(&quot;|&quot;&amp; SUBSTITUTE([.C62];&quot; &quot;;&quot;&quot;) &amp;&quot;|&quot;;&quot;|&quot; &amp; SUBSTITUTE([.I62];&quot; &quot;;&quot;&quot;) &amp;&quot;|&quot;));0;1))" office:value-type="float" office:value="0" calcext:value-type="float">
            <text:p>0</text:p>
          </table:table-cell>
          <table:table-cell table:style-name="ce49" table:formula="of:=IF([.F62]=&quot;&quot;;&quot;&quot;;IF([$Namen.$H$3]=[$Namen.$J$2];IF([.F62]&gt;0;&quot;&quot;;&quot;&quot;);&quot; &quot;))" office:value-type="string" office:string-value="" calcext:value-type="string">
            <text:p></text:p>
          </table:table-cell>
          <table:table-cell table:style-name="ce58"/>
          <table:table-cell table:style-name="ce50" table:formula="of:=[.J62]/CHOOSE([.K62]-1;100;100;100;100;100;100)&amp;[.L62]" office:value-type="string" office:string-value="3,3m²" calcext:value-type="string">
            <text:p>3,3m²</text:p>
          </table:table-cell>
          <table:table-cell table:style-name="ce50" table:formula="of:=RANDBETWEEN(1;12)*30" office:value-type="float" office:value="330" calcext:value-type="float">
            <text:p>330</text:p>
          </table:table-cell>
          <table:table-cell table:style-name="ce50" table:formula="of:=RANDBETWEEN(2;7)" office:value-type="float" office:value="5" calcext:value-type="float">
            <text:p>5</text:p>
          </table:table-cell>
          <table:table-cell table:style-name="ce50" table:formula="of:=CHOOSE([.K62]-1;&quot;km²&quot;;&quot;ha&quot;;&quot;a&quot;;&quot;m²&quot;;&quot;dm²&quot;;&quot;cm²&quot;;&quot;mm²&quot;)" office:value-type="string" office:string-value="m²" calcext:value-type="string">
            <text:p>m²</text:p>
          </table:table-cell>
          <table:table-cell table:style-name="ce50" table:formula="of:=CHOOSE([.$K62];&quot;km²&quot;;&quot;ha&quot;;&quot;a&quot;;&quot;m²&quot;;&quot;dm²&quot;;&quot;cm²&quot;;&quot;mm²&quot;)" office:value-type="string" office:string-value="dm²" calcext:value-type="string">
            <text:p>dm²</text:p>
          </table:table-cell>
          <table:table-cell table:style-name="ce50" table:number-columns-repeated="2"/>
          <table:table-cell table:style-name="ce58" table:number-columns-repeated="242"/>
        </table:table-row>
        <table:table-row table:style-name="ro1">
          <table:table-cell/>
          <table:table-cell table:style-name="ce34"/>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6" office:value-type="string" calcext:value-type="string">
            <text:p>Volumen umrechnen</text:p>
          </table:table-cell>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Rechne um in die nächstkleinere Einheit</text:p>
          </table:table-cell>
          <table:table-cell table:style-name="ce172"/>
          <table:table-cell table:number-columns-repeated="2"/>
          <table:table-cell table:style-name="ce52" table:formula="of:=IF(OR(ISBLANK([.I65]);ISFORMULA([.C65]));&quot;&quot;;IF(ISERROR(FIND(&quot;|&quot;&amp; SUBSTITUTE(SUBSTITUTE(SUBSTITUTE(SUBSTITUTE([.C65];&quot; &quot;;&quot;&quot;);&quot;ml&quot;;&quot;cm³&quot; );&quot;l&quot; ;&quot;dm³&quot; );&quot;:&quot;;&quot;/&quot;) &amp;&quot;|&quot;;&quot;|&quot; &amp; SUBSTITUTE([.I65];&quot; &quot;;&quot;&quot;) &amp;&quot;|&quot;));0;1))">
            <text:p/>
          </table:table-cell>
          <table:table-cell table:style-name="ce49" table:formula="of:=IF([.F65]=&quot;&quot;;&quot;&quot;;IF([$Namen.$H$3]=[$Namen.$J$2];IF([.F65]&gt;0;&quot;&quot;;&quot;&quot;);&quot; &quot;))">
            <text:p/>
          </table:table-cell>
          <table:table-cell/>
          <table:table-cell table:style-name="ce65"/>
          <table:table-cell table:style-name="ce27" office:value-type="string" calcext:value-type="string">
            <text:p>1=m³; 2=dm³; 3=cm³; 4=mm³</text:p>
          </table:table-cell>
          <table:table-cell table:style-name="ce50" office:value-type="string" calcext:value-type="string">
            <text:p>Zufallseinheit</text:p>
          </table:table-cell>
          <table:table-cell table:style-name="ce50" office:value-type="string" calcext:value-type="string">
            <text:p>Zieleinheit</text:p>
          </table:table-cell>
          <table:table-cell table:style-name="ce50" office:value-type="string" calcext:value-type="string">
            <text:p>VorgabeEinheit</text:p>
          </table:table-cell>
          <table:table-cell table:style-name="ce50" table:number-columns-repeated="2"/>
          <table:table-cell table:style-name="ce58" table:number-columns-repeated="242"/>
        </table:table-row>
        <table:table-row table:style-name="ro1">
          <table:table-cell/>
          <table:table-cell table:style-name="ce37" table:formula="of:=[.J66]&amp; &quot; &quot; &amp;[.M66]&amp;&quot; = &quot;" office:value-type="string" office:string-value="2 m³ = " calcext:value-type="string">
            <text:p>2 m³ = </text:p>
          </table:table-cell>
          <table:table-cell table:style-name="ce196"/>
          <table:table-cell table:number-columns-repeated="2"/>
          <table:table-cell table:style-name="ce52" table:formula="of:=IF(OR(ISBLANK([.I66]);ISFORMULA([.C66]));&quot;&quot;;IF(ISERROR(FIND(&quot;|&quot;&amp; SUBSTITUTE(SUBSTITUTE(SUBSTITUTE(SUBSTITUTE([.C66];&quot; &quot;;&quot;&quot;);&quot;ml&quot;;&quot;cm³&quot; );&quot;l&quot; ;&quot;dm³&quot; );&quot;:&quot;;&quot;/&quot;) &amp;&quot;|&quot;;&quot;|&quot; &amp; SUBSTITUTE([.I66];&quot; &quot;;&quot;&quot;) &amp;&quot;|&quot;));0;1))" office:value-type="float" office:value="0" calcext:value-type="float">
            <text:p>0</text:p>
          </table:table-cell>
          <table:table-cell table:style-name="ce49" table:formula="of:=IF([.F66]=&quot;&quot;;&quot;&quot;;IF([$Namen.$H$3]=[$Namen.$J$2];IF([.F66]&gt;0;&quot;&quot;;&quot;&quot;);&quot; &quot;))" office:value-type="string" office:string-value="" calcext:value-type="string">
            <text:p></text:p>
          </table:table-cell>
          <table:table-cell/>
          <table:table-cell table:style-name="ce50" table:formula="of:=[.J66]*1000&amp;[.L66]" office:value-type="string" office:string-value="2000dm³" calcext:value-type="string">
            <text:p>2000dm³</text:p>
          </table:table-cell>
          <table:table-cell table:style-name="ce50" table:formula="of:=RANDBETWEEN(1;4)" office:value-type="float" office:value="2" calcext:value-type="float">
            <text:p>2</text:p>
          </table:table-cell>
          <table:table-cell table:style-name="ce50" table:formula="of:=RANDBETWEEN(1;3)" office:value-type="float" office:value="1" calcext:value-type="float">
            <text:p>1</text:p>
          </table:table-cell>
          <table:table-cell table:style-name="ce50" table:formula="of:=CHOOSE([.K66]+1;&quot;m³&quot;;&quot;dm³&quot;;&quot;cm³&quot;;&quot;mm³&quot;)" office:value-type="string" office:string-value="dm³" calcext:value-type="string">
            <text:p>dm³</text:p>
          </table:table-cell>
          <table:table-cell table:style-name="ce50" table:formula="of:=CHOOSE([.K66];&quot;m³&quot;;&quot;dm³&quot;;&quot;cm³&quot;;&quot;mm³&quot;)" office:value-type="string" office:string-value="m³" calcext:value-type="string">
            <text:p>m³</text:p>
          </table:table-cell>
          <table:table-cell table:style-name="ce50" table:number-columns-repeated="2"/>
          <table:table-cell table:style-name="ce58" table:number-columns-repeated="242"/>
        </table:table-row>
        <table:table-row table:style-name="ro1">
          <table:table-cell/>
          <table:table-cell table:style-name="ce37" table:formula="of:=[.J67]&amp; &quot; &quot; &amp;[.M67]&amp;&quot; = &quot;" office:value-type="string" office:string-value="3 cm³ = " calcext:value-type="string">
            <text:p>3 cm³ = </text:p>
          </table:table-cell>
          <table:table-cell table:style-name="ce196"/>
          <table:table-cell table:number-columns-repeated="2"/>
          <table:table-cell table:style-name="ce52" table:formula="of:=IF(OR(ISBLANK([.I67]);ISFORMULA([.C67]));&quot;&quot;;IF(ISERROR(FIND(&quot;|&quot;&amp; SUBSTITUTE(SUBSTITUTE(SUBSTITUTE(SUBSTITUTE([.C67];&quot; &quot;;&quot;&quot;);&quot;ml&quot;;&quot;cm³&quot; );&quot;l&quot; ;&quot;dm³&quot; );&quot;:&quot;;&quot;/&quot;) &amp;&quot;|&quot;;&quot;|&quot; &amp; SUBSTITUTE([.I67];&quot; &quot;;&quot;&quot;) &amp;&quot;|&quot;));0;1))" office:value-type="float" office:value="0" calcext:value-type="float">
            <text:p>0</text:p>
          </table:table-cell>
          <table:table-cell table:style-name="ce49" table:formula="of:=IF([.F67]=&quot;&quot;;&quot;&quot;;IF([$Namen.$H$3]=[$Namen.$J$2];IF([.F67]&gt;0;&quot;&quot;;&quot;&quot;);&quot; &quot;))" office:value-type="string" office:string-value="" calcext:value-type="string">
            <text:p></text:p>
          </table:table-cell>
          <table:table-cell/>
          <table:table-cell table:style-name="ce50" table:formula="of:=[.J67]*1000&amp;[.L67]" office:value-type="string" office:string-value="3000mm³" calcext:value-type="string">
            <text:p>3000mm³</text:p>
          </table:table-cell>
          <table:table-cell table:style-name="ce50" table:formula="of:=RANDBETWEEN(1;4)" office:value-type="float" office:value="3" calcext:value-type="float">
            <text:p>3</text:p>
          </table:table-cell>
          <table:table-cell table:style-name="ce50" table:formula="of:=RANDBETWEEN(1;3)" office:value-type="float" office:value="3" calcext:value-type="float">
            <text:p>3</text:p>
          </table:table-cell>
          <table:table-cell table:style-name="ce50" table:formula="of:=CHOOSE([.K67]+1;&quot;m³&quot;;&quot;dm³&quot;;&quot;cm³&quot;;&quot;mm³&quot;)" office:value-type="string" office:string-value="mm³" calcext:value-type="string">
            <text:p>mm³</text:p>
          </table:table-cell>
          <table:table-cell table:style-name="ce50" table:formula="of:=CHOOSE([.K67];&quot;m³&quot;;&quot;dm³&quot;;&quot;cm³&quot;;&quot;mm³&quot;)" office:value-type="string" office:string-value="cm³" calcext:value-type="string">
            <text:p>cm³</text:p>
          </table:table-cell>
          <table:table-cell table:style-name="ce50" table:number-columns-repeated="2"/>
          <table:table-cell table:style-name="ce58" table:number-columns-repeated="242"/>
        </table:table-row>
        <table:table-row table:style-name="ro1">
          <table:table-cell/>
          <table:table-cell table:style-name="ce37" table:formula="of:=[.J68]&amp; &quot; &quot; &amp;[.M68]&amp;&quot; = &quot;" office:value-type="string" office:string-value="0,5 m³ = " calcext:value-type="string">
            <text:p>0,5 m³ = </text:p>
          </table:table-cell>
          <table:table-cell table:style-name="ce196"/>
          <table:table-cell table:number-columns-repeated="2"/>
          <table:table-cell table:style-name="ce52" table:formula="of:=IF(OR(ISBLANK([.I68]);ISFORMULA([.C68]));&quot;&quot;;IF(ISERROR(FIND(&quot;|&quot;&amp; SUBSTITUTE(SUBSTITUTE(SUBSTITUTE(SUBSTITUTE([.C68];&quot; &quot;;&quot;&quot;);&quot;ml&quot;;&quot;cm³&quot; );&quot;l&quot; ;&quot;dm³&quot; );&quot;:&quot;;&quot;/&quot;) &amp;&quot;|&quot;;&quot;|&quot; &amp; SUBSTITUTE([.I68];&quot; &quot;;&quot;&quot;) &amp;&quot;|&quot;));0;1))" office:value-type="float" office:value="0" calcext:value-type="float">
            <text:p>0</text:p>
          </table:table-cell>
          <table:table-cell table:style-name="ce49" table:formula="of:=IF([.F68]=&quot;&quot;;&quot;&quot;;IF([$Namen.$H$3]=[$Namen.$J$2];IF([.F68]&gt;0;&quot;&quot;;&quot;&quot;);&quot; &quot;))" office:value-type="string" office:string-value="" calcext:value-type="string">
            <text:p></text:p>
          </table:table-cell>
          <table:table-cell/>
          <table:table-cell table:style-name="ce50" table:formula="of:=[.J68]*1000&amp;[.L68]" office:value-type="string" office:string-value="500dm³" calcext:value-type="string">
            <text:p>500dm³</text:p>
          </table:table-cell>
          <table:table-cell table:style-name="ce50" table:formula="of:=RANDBETWEEN(1;4)/4" office:value-type="float" office:value="0.5" calcext:value-type="float">
            <text:p>0,5</text:p>
          </table:table-cell>
          <table:table-cell table:style-name="ce50" table:formula="of:=RANDBETWEEN(1;3)" office:value-type="float" office:value="1" calcext:value-type="float">
            <text:p>1</text:p>
          </table:table-cell>
          <table:table-cell table:style-name="ce50" table:formula="of:=CHOOSE([.K68]+1;&quot;m³&quot;;&quot;dm³&quot;;&quot;cm³&quot;;&quot;mm³&quot;)" office:value-type="string" office:string-value="dm³" calcext:value-type="string">
            <text:p>dm³</text:p>
          </table:table-cell>
          <table:table-cell table:style-name="ce50" table:formula="of:=CHOOSE([.K68];&quot;m³&quot;;&quot;dm³&quot;;&quot;cm³&quot;;&quot;mm³&quot;)" office:value-type="string" office:string-value="m³" calcext:value-type="string">
            <text:p>m³</text:p>
          </table:table-cell>
          <table:table-cell table:style-name="ce50" table:number-columns-repeated="2"/>
          <table:table-cell table:style-name="ce58" table:number-columns-repeated="242"/>
        </table:table-row>
        <table:table-row table:style-name="ro1">
          <table:table-cell/>
          <table:table-cell table:style-name="ce37" table:formula="of:=[.J69]&amp; &quot; &quot; &amp;[.M69]&amp;&quot; = &quot;" office:value-type="string" office:string-value="0,3 m³ = " calcext:value-type="string">
            <text:p>0,3 m³ = </text:p>
          </table:table-cell>
          <table:table-cell table:style-name="ce196"/>
          <table:table-cell table:number-columns-repeated="2"/>
          <table:table-cell table:style-name="ce52" table:formula="of:=IF(OR(ISBLANK([.I69]);ISFORMULA([.C69]));&quot;&quot;;IF(ISERROR(FIND(&quot;|&quot;&amp; SUBSTITUTE(SUBSTITUTE(SUBSTITUTE(SUBSTITUTE([.C69];&quot; &quot;;&quot;&quot;);&quot;ml&quot;;&quot;cm³&quot; );&quot;l&quot; ;&quot;dm³&quot; );&quot;:&quot;;&quot;/&quot;) &amp;&quot;|&quot;;&quot;|&quot; &amp; SUBSTITUTE([.I69];&quot; &quot;;&quot;&quot;) &amp;&quot;|&quot;));0;1))" office:value-type="float" office:value="0" calcext:value-type="float">
            <text:p>0</text:p>
          </table:table-cell>
          <table:table-cell table:style-name="ce49" table:formula="of:=IF([.F69]=&quot;&quot;;&quot;&quot;;IF([$Namen.$H$3]=[$Namen.$J$2];IF([.F69]&gt;0;&quot;&quot;;&quot;&quot;);&quot; &quot;))" office:value-type="string" office:string-value="" calcext:value-type="string">
            <text:p></text:p>
          </table:table-cell>
          <table:table-cell/>
          <table:table-cell table:style-name="ce50" table:formula="of:=[.J69]*1000&amp;[.L69]" office:value-type="string" office:string-value="300dm³" calcext:value-type="string">
            <text:p>300dm³</text:p>
          </table:table-cell>
          <table:table-cell table:style-name="ce50" table:formula="of:=RANDBETWEEN(1;40)/10" office:value-type="float" office:value="0.3" calcext:value-type="float">
            <text:p>0,3</text:p>
          </table:table-cell>
          <table:table-cell table:style-name="ce50" table:formula="of:=RANDBETWEEN(1;3)" office:value-type="float" office:value="1" calcext:value-type="float">
            <text:p>1</text:p>
          </table:table-cell>
          <table:table-cell table:style-name="ce50" table:formula="of:=CHOOSE([.K69]+1;&quot;m³&quot;;&quot;dm³&quot;;&quot;cm³&quot;;&quot;mm³&quot;)" office:value-type="string" office:string-value="dm³" calcext:value-type="string">
            <text:p>dm³</text:p>
          </table:table-cell>
          <table:table-cell table:style-name="ce50" table:formula="of:=CHOOSE([.K69];&quot;m³&quot;;&quot;dm³&quot;;&quot;cm³&quot;;&quot;mm³&quot;)" office:value-type="string" office:string-value="m³" calcext:value-type="string">
            <text:p>m³</text:p>
          </table:table-cell>
          <table:table-cell table:style-name="ce50" table:number-columns-repeated="2"/>
          <table:table-cell table:style-name="ce58" table:number-columns-repeated="242"/>
        </table:table-row>
        <table:table-row table:style-name="ro1">
          <table:table-cell/>
          <table:table-cell table:style-name="ce37" table:formula="of:=[.J70]&amp; &quot; &quot; &amp;[.M70]&amp;&quot; = &quot;" office:value-type="string" office:string-value="1,6 dm³ = " calcext:value-type="string">
            <text:p>1,6 dm³ = </text:p>
          </table:table-cell>
          <table:table-cell table:style-name="ce196"/>
          <table:table-cell table:number-columns-repeated="2"/>
          <table:table-cell table:style-name="ce52" table:formula="of:=IF(OR(ISBLANK([.I70]);ISFORMULA([.C70]));&quot;&quot;;IF(ISERROR(FIND(&quot;|&quot;&amp; SUBSTITUTE(SUBSTITUTE(SUBSTITUTE(SUBSTITUTE([.C70];&quot; &quot;;&quot;&quot;);&quot;ml&quot;;&quot;cm³&quot; );&quot;l&quot; ;&quot;dm³&quot; );&quot;:&quot;;&quot;/&quot;) &amp;&quot;|&quot;;&quot;|&quot; &amp; SUBSTITUTE([.I70];&quot; &quot;;&quot;&quot;) &amp;&quot;|&quot;));0;1))" office:value-type="float" office:value="0" calcext:value-type="float">
            <text:p>0</text:p>
          </table:table-cell>
          <table:table-cell table:style-name="ce49" table:formula="of:=IF([.F70]=&quot;&quot;;&quot;&quot;;IF([$Namen.$H$3]=[$Namen.$J$2];IF([.F70]&gt;0;&quot;&quot;;&quot;&quot;);&quot; &quot;))" office:value-type="string" office:string-value="" calcext:value-type="string">
            <text:p></text:p>
          </table:table-cell>
          <table:table-cell/>
          <table:table-cell table:style-name="ce50" table:formula="of:=[.J70]*1000&amp;[.L70]" office:value-type="string" office:string-value="1600cm³" calcext:value-type="string">
            <text:p>1600cm³</text:p>
          </table:table-cell>
          <table:table-cell table:style-name="ce50" table:formula="of:=RANDBETWEEN(1;40)/10" office:value-type="float" office:value="1.6" calcext:value-type="float">
            <text:p>1,6</text:p>
          </table:table-cell>
          <table:table-cell table:style-name="ce50" table:formula="of:=RANDBETWEEN(1;3)" office:value-type="float" office:value="2" calcext:value-type="float">
            <text:p>2</text:p>
          </table:table-cell>
          <table:table-cell table:style-name="ce50" table:formula="of:=CHOOSE([.K70]+1;&quot;m³&quot;;&quot;dm³&quot;;&quot;cm³&quot;;&quot;mm³&quot;)" office:value-type="string" office:string-value="cm³" calcext:value-type="string">
            <text:p>cm³</text:p>
          </table:table-cell>
          <table:table-cell table:style-name="ce50" table:formula="of:=CHOOSE([.K70];&quot;m³&quot;;&quot;dm³&quot;;&quot;cm³&quot;;&quot;mm³&quot;)" office:value-type="string" office:string-value="dm³" calcext:value-type="string">
            <text:p>dm³</text:p>
          </table:table-cell>
          <table:table-cell table:style-name="ce50" table:number-columns-repeated="2"/>
          <table:table-cell table:style-name="ce58" table:number-columns-repeated="242"/>
        </table:table-row>
        <table:table-row table:style-name="ro1">
          <table:table-cell/>
          <table:table-cell table:style-name="ce34"/>
          <table:table-cell table:style-name="ce172"/>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2" office:value-type="string" calcext:value-type="string">
            <text:p>Rechne um in die nächstgrößere Einheit</text:p>
          </table:table-cell>
          <table:table-cell table:style-name="ce172"/>
          <table:table-cell table:number-columns-repeated="2"/>
          <table:table-cell table:style-name="ce52" table:formula="of:=IF(OR(ISBLANK([.I72]);ISFORMULA([.C72]));&quot;&quot;;IF(ISERROR(FIND(&quot;|&quot;&amp; SUBSTITUTE(SUBSTITUTE(SUBSTITUTE(SUBSTITUTE([.C72];&quot; &quot;;&quot;&quot;);&quot;ml&quot;;&quot;cm³&quot; );&quot;l&quot; ;&quot;dm³&quot; );&quot;:&quot;;&quot;/&quot;) &amp;&quot;|&quot;;&quot;|&quot; &amp; SUBSTITUTE([.I72];&quot; &quot;;&quot;&quot;) &amp;&quot;|&quot;));0;1))">
            <text:p/>
          </table:table-cell>
          <table:table-cell table:style-name="ce49" table:formula="of:=IF([.F72]=&quot;&quot;;&quot;&quot;;IF([$Namen.$H$3]=[$Namen.$J$2];IF([.F72]&gt;0;&quot;&quot;;&quot;&quot;);&quot; &quot;))">
            <text:p/>
          </table:table-cell>
          <table:table-cell table:style-name="ce63"/>
          <table:table-cell table:style-name="ce50"/>
          <table:table-cell table:style-name="ce27" office:value-type="string" calcext:value-type="string">
            <text:p>1=m³; 2=dm³; 3=cm³; 4=mm³</text:p>
          </table:table-cell>
          <table:table-cell table:style-name="ce50" office:value-type="string" calcext:value-type="string">
            <text:p>Zufallseinheit</text:p>
          </table:table-cell>
          <table:table-cell table:style-name="ce50" office:value-type="string" calcext:value-type="string">
            <text:p>Zieleinheit</text:p>
          </table:table-cell>
          <table:table-cell table:style-name="ce50" office:value-type="string" calcext:value-type="string">
            <text:p>VorgabeEinheit</text:p>
          </table:table-cell>
          <table:table-cell table:style-name="ce50" table:number-columns-repeated="2"/>
          <table:table-cell table:style-name="ce58" table:number-columns-repeated="242"/>
        </table:table-row>
        <table:table-row table:style-name="ro1">
          <table:table-cell/>
          <table:table-cell table:style-name="ce37" table:formula="of:=[.J73]&amp; &quot; &quot; &amp;[.M73]&amp;&quot; = &quot;" office:value-type="string" office:string-value="120 cm³ = " calcext:value-type="string">
            <text:p>120 cm³ = </text:p>
          </table:table-cell>
          <table:table-cell table:style-name="ce196"/>
          <table:table-cell table:number-columns-repeated="2"/>
          <table:table-cell table:style-name="ce52" table:formula="of:=IF(OR(ISBLANK([.I73]);ISFORMULA([.C73]));&quot;&quot;;IF(ISERROR(FIND(&quot;|&quot;&amp; SUBSTITUTE(SUBSTITUTE(SUBSTITUTE(SUBSTITUTE([.C73];&quot; &quot;;&quot;&quot;);&quot;ml&quot;;&quot;cm³&quot; );&quot;l&quot; ;&quot;dm³&quot; );&quot;:&quot;;&quot;/&quot;) &amp;&quot;|&quot;;&quot;|&quot; &amp; SUBSTITUTE([.I73];&quot; &quot;;&quot;&quot;) &amp;&quot;|&quot;));0;1))" office:value-type="float" office:value="0" calcext:value-type="float">
            <text:p>0</text:p>
          </table:table-cell>
          <table:table-cell table:style-name="ce49" table:formula="of:=IF([.F73]=&quot;&quot;;&quot;&quot;;IF([$Namen.$H$3]=[$Namen.$J$2];IF([.F73]&gt;0;&quot;&quot;;&quot;&quot;);&quot; &quot;))" office:value-type="string" office:string-value="" calcext:value-type="string">
            <text:p></text:p>
          </table:table-cell>
          <table:table-cell table:style-name="ce63"/>
          <table:table-cell table:style-name="ce50" table:formula="of:=[.J73]/1000&amp;[.L73]" office:value-type="string" office:string-value="0,12dm³" calcext:value-type="string">
            <text:p>0,12dm³</text:p>
          </table:table-cell>
          <table:table-cell table:style-name="ce50" table:formula="of:=RANDBETWEEN(1;12)*30" office:value-type="float" office:value="120" calcext:value-type="float">
            <text:p>120</text:p>
          </table:table-cell>
          <table:table-cell table:style-name="ce50" table:formula="of:=RANDBETWEEN(2;4)" office:value-type="float" office:value="3" calcext:value-type="float">
            <text:p>3</text:p>
          </table:table-cell>
          <table:table-cell table:style-name="ce50" table:formula="of:=CHOOSE([.K73]-1;&quot;m³&quot;;&quot;dm³&quot;;&quot;cm³&quot;;&quot;mm³&quot;)" office:value-type="string" office:string-value="dm³" calcext:value-type="string">
            <text:p>dm³</text:p>
          </table:table-cell>
          <table:table-cell table:style-name="ce50" table:formula="of:=CHOOSE([.K73];&quot;m³&quot;;&quot;dm³&quot;;&quot;cm³&quot;;&quot;mm³&quot;)" office:value-type="string" office:string-value="cm³" calcext:value-type="string">
            <text:p>cm³</text:p>
          </table:table-cell>
          <table:table-cell table:style-name="ce50" table:number-columns-repeated="2"/>
          <table:table-cell table:style-name="ce58" table:number-columns-repeated="242"/>
        </table:table-row>
        <table:table-row table:style-name="ro1">
          <table:table-cell/>
          <table:table-cell table:style-name="ce37" table:formula="of:=[.J74]&amp; &quot; &quot; &amp;[.M74]&amp;&quot; = &quot;" office:value-type="string" office:string-value="300 dm³ = " calcext:value-type="string">
            <text:p>300 dm³ = </text:p>
          </table:table-cell>
          <table:table-cell table:style-name="ce196"/>
          <table:table-cell table:number-columns-repeated="2"/>
          <table:table-cell table:style-name="ce52" table:formula="of:=IF(OR(ISBLANK([.I74]);ISFORMULA([.C74]));&quot;&quot;;IF(ISERROR(FIND(&quot;|&quot;&amp; SUBSTITUTE(SUBSTITUTE(SUBSTITUTE(SUBSTITUTE([.C74];&quot; &quot;;&quot;&quot;);&quot;ml&quot;;&quot;cm³&quot; );&quot;l&quot; ;&quot;dm³&quot; );&quot;:&quot;;&quot;/&quot;) &amp;&quot;|&quot;;&quot;|&quot; &amp; SUBSTITUTE([.I74];&quot; &quot;;&quot;&quot;) &amp;&quot;|&quot;));0;1))" office:value-type="float" office:value="0" calcext:value-type="float">
            <text:p>0</text:p>
          </table:table-cell>
          <table:table-cell table:style-name="ce49" table:formula="of:=IF([.F74]=&quot;&quot;;&quot;&quot;;IF([$Namen.$H$3]=[$Namen.$J$2];IF([.F74]&gt;0;&quot;&quot;;&quot;&quot;);&quot; &quot;))" office:value-type="string" office:string-value="" calcext:value-type="string">
            <text:p></text:p>
          </table:table-cell>
          <table:table-cell table:style-name="ce63"/>
          <table:table-cell table:style-name="ce50" table:formula="of:=[.J74]/1000&amp;[.L74]" office:value-type="string" office:string-value="0,3m³" calcext:value-type="string">
            <text:p>0,3m³</text:p>
          </table:table-cell>
          <table:table-cell table:style-name="ce50" table:formula="of:=RANDBETWEEN(1;12)*30" office:value-type="float" office:value="300" calcext:value-type="float">
            <text:p>300</text:p>
          </table:table-cell>
          <table:table-cell table:style-name="ce50" table:formula="of:=RANDBETWEEN(2;4)" office:value-type="float" office:value="2" calcext:value-type="float">
            <text:p>2</text:p>
          </table:table-cell>
          <table:table-cell table:style-name="ce50" table:formula="of:=CHOOSE([.K74]-1;&quot;m³&quot;;&quot;dm³&quot;;&quot;cm³&quot;;&quot;mm³&quot;)" office:value-type="string" office:string-value="m³" calcext:value-type="string">
            <text:p>m³</text:p>
          </table:table-cell>
          <table:table-cell table:style-name="ce50" table:formula="of:=CHOOSE([.K74];&quot;m³&quot;;&quot;dm³&quot;;&quot;cm³&quot;;&quot;mm³&quot;)" office:value-type="string" office:string-value="dm³" calcext:value-type="string">
            <text:p>dm³</text:p>
          </table:table-cell>
          <table:table-cell table:style-name="ce50" table:number-columns-repeated="2"/>
          <table:table-cell table:style-name="ce58" table:number-columns-repeated="242"/>
        </table:table-row>
        <table:table-row table:style-name="ro1">
          <table:table-cell/>
          <table:table-cell table:style-name="ce37" table:formula="of:=[.J75]&amp; &quot; &quot; &amp;[.M75]&amp;&quot; = &quot;" office:value-type="string" office:string-value="150 mm³ = " calcext:value-type="string">
            <text:p>150 mm³ = </text:p>
          </table:table-cell>
          <table:table-cell table:style-name="ce196"/>
          <table:table-cell table:number-columns-repeated="2"/>
          <table:table-cell table:style-name="ce52" table:formula="of:=IF(OR(ISBLANK([.I75]);ISFORMULA([.C75]));&quot;&quot;;IF(ISERROR(FIND(&quot;|&quot;&amp; SUBSTITUTE(SUBSTITUTE(SUBSTITUTE(SUBSTITUTE([.C75];&quot; &quot;;&quot;&quot;);&quot;ml&quot;;&quot;cm³&quot; );&quot;l&quot; ;&quot;dm³&quot; );&quot;:&quot;;&quot;/&quot;) &amp;&quot;|&quot;;&quot;|&quot; &amp; SUBSTITUTE([.I75];&quot; &quot;;&quot;&quot;) &amp;&quot;|&quot;));0;1))" office:value-type="float" office:value="0" calcext:value-type="float">
            <text:p>0</text:p>
          </table:table-cell>
          <table:table-cell table:style-name="ce49" table:formula="of:=IF([.F75]=&quot;&quot;;&quot;&quot;;IF([$Namen.$H$3]=[$Namen.$J$2];IF([.F75]&gt;0;&quot;&quot;;&quot;&quot;);&quot; &quot;))" office:value-type="string" office:string-value="" calcext:value-type="string">
            <text:p></text:p>
          </table:table-cell>
          <table:table-cell table:style-name="ce58"/>
          <table:table-cell table:style-name="ce50" table:formula="of:=[.J75]/1000&amp;[.L75]" office:value-type="string" office:string-value="0,15cm³" calcext:value-type="string">
            <text:p>0,15cm³</text:p>
          </table:table-cell>
          <table:table-cell table:style-name="ce50" table:formula="of:=RANDBETWEEN(1;12)*30" office:value-type="float" office:value="150" calcext:value-type="float">
            <text:p>150</text:p>
          </table:table-cell>
          <table:table-cell table:style-name="ce50" table:formula="of:=RANDBETWEEN(2;4)" office:value-type="float" office:value="4" calcext:value-type="float">
            <text:p>4</text:p>
          </table:table-cell>
          <table:table-cell table:style-name="ce50" table:formula="of:=CHOOSE([.K75]-1;&quot;m³&quot;;&quot;dm³&quot;;&quot;cm³&quot;;&quot;mm³&quot;)" office:value-type="string" office:string-value="cm³" calcext:value-type="string">
            <text:p>cm³</text:p>
          </table:table-cell>
          <table:table-cell table:style-name="ce50" table:formula="of:=CHOOSE([.K75];&quot;m³&quot;;&quot;dm³&quot;;&quot;cm³&quot;;&quot;mm³&quot;)" office:value-type="string" office:string-value="mm³" calcext:value-type="string">
            <text:p>mm³</text:p>
          </table:table-cell>
          <table:table-cell table:style-name="ce50" table:number-columns-repeated="2"/>
          <table:table-cell table:style-name="ce58" table:number-columns-repeated="242"/>
        </table:table-row>
        <table:table-row table:style-name="ro1">
          <table:table-cell/>
          <table:table-cell table:style-name="ce37" table:formula="of:=[.J76]&amp; &quot; &quot; &amp;[.M76]&amp;&quot; = &quot;" office:value-type="string" office:string-value="360 dm³ = " calcext:value-type="string">
            <text:p>360 dm³ = </text:p>
          </table:table-cell>
          <table:table-cell table:style-name="ce196"/>
          <table:table-cell table:number-columns-repeated="2"/>
          <table:table-cell table:style-name="ce52" table:formula="of:=IF(OR(ISBLANK([.I76]);ISFORMULA([.C76]));&quot;&quot;;IF(ISERROR(FIND(&quot;|&quot;&amp; SUBSTITUTE(SUBSTITUTE(SUBSTITUTE(SUBSTITUTE([.C76];&quot; &quot;;&quot;&quot;);&quot;ml&quot;;&quot;cm³&quot; );&quot;l&quot; ;&quot;dm³&quot; );&quot;:&quot;;&quot;/&quot;) &amp;&quot;|&quot;;&quot;|&quot; &amp; SUBSTITUTE([.I76];&quot; &quot;;&quot;&quot;) &amp;&quot;|&quot;));0;1))" office:value-type="float" office:value="0" calcext:value-type="float">
            <text:p>0</text:p>
          </table:table-cell>
          <table:table-cell table:style-name="ce49" table:formula="of:=IF([.F76]=&quot;&quot;;&quot;&quot;;IF([$Namen.$H$3]=[$Namen.$J$2];IF([.F76]&gt;0;&quot;&quot;;&quot;&quot;);&quot; &quot;))" office:value-type="string" office:string-value="" calcext:value-type="string">
            <text:p></text:p>
          </table:table-cell>
          <table:table-cell table:style-name="ce58"/>
          <table:table-cell table:style-name="ce50" table:formula="of:=[.J76]/1000&amp;[.L76]" office:value-type="string" office:string-value="0,36m³" calcext:value-type="string">
            <text:p>0,36m³</text:p>
          </table:table-cell>
          <table:table-cell table:style-name="ce50" table:formula="of:=RANDBETWEEN(1;12)*30" office:value-type="float" office:value="360" calcext:value-type="float">
            <text:p>360</text:p>
          </table:table-cell>
          <table:table-cell table:style-name="ce50" table:formula="of:=RANDBETWEEN(2;4)" office:value-type="float" office:value="2" calcext:value-type="float">
            <text:p>2</text:p>
          </table:table-cell>
          <table:table-cell table:style-name="ce50" table:formula="of:=CHOOSE([.K76]-1;&quot;m³&quot;;&quot;dm³&quot;;&quot;cm³&quot;;&quot;mm³&quot;)" office:value-type="string" office:string-value="m³" calcext:value-type="string">
            <text:p>m³</text:p>
          </table:table-cell>
          <table:table-cell table:style-name="ce50" table:formula="of:=CHOOSE([.K76];&quot;m³&quot;;&quot;dm³&quot;;&quot;cm³&quot;;&quot;mm³&quot;)" office:value-type="string" office:string-value="dm³" calcext:value-type="string">
            <text:p>dm³</text:p>
          </table:table-cell>
          <table:table-cell table:style-name="ce50" table:number-columns-repeated="2"/>
          <table:table-cell table:style-name="ce58" table:number-columns-repeated="242"/>
        </table:table-row>
        <table:table-row table:style-name="ro1">
          <table:table-cell/>
          <table:table-cell table:style-name="ce37" table:formula="of:=[.J77]&amp; &quot; &quot; &amp;[.M77]&amp;&quot; = &quot;" office:value-type="string" office:string-value="270 dm³ = " calcext:value-type="string">
            <text:p>270 dm³ = </text:p>
          </table:table-cell>
          <table:table-cell table:style-name="ce196"/>
          <table:table-cell table:number-columns-repeated="2"/>
          <table:table-cell table:style-name="ce52" table:formula="of:=IF(OR(ISBLANK([.I77]);ISFORMULA([.C77]));&quot;&quot;;IF(ISERROR(FIND(&quot;|&quot;&amp; SUBSTITUTE(SUBSTITUTE(SUBSTITUTE(SUBSTITUTE([.C77];&quot; &quot;;&quot;&quot;);&quot;ml&quot;;&quot;cm³&quot; );&quot;l&quot; ;&quot;dm³&quot; );&quot;:&quot;;&quot;/&quot;) &amp;&quot;|&quot;;&quot;|&quot; &amp; SUBSTITUTE([.I77];&quot; &quot;;&quot;&quot;) &amp;&quot;|&quot;));0;1))" office:value-type="float" office:value="0" calcext:value-type="float">
            <text:p>0</text:p>
          </table:table-cell>
          <table:table-cell table:style-name="ce49" table:formula="of:=IF([.F77]=&quot;&quot;;&quot;&quot;;IF([$Namen.$H$3]=[$Namen.$J$2];IF([.F77]&gt;0;&quot;&quot;;&quot;&quot;);&quot; &quot;))" office:value-type="string" office:string-value="" calcext:value-type="string">
            <text:p></text:p>
          </table:table-cell>
          <table:table-cell table:style-name="ce58"/>
          <table:table-cell table:style-name="ce50" table:formula="of:=[.J77]/1000&amp;[.L77]" office:value-type="string" office:string-value="0,27m³" calcext:value-type="string">
            <text:p>0,27m³</text:p>
          </table:table-cell>
          <table:table-cell table:style-name="ce50" table:formula="of:=RANDBETWEEN(1;12)*30" office:value-type="float" office:value="270" calcext:value-type="float">
            <text:p>270</text:p>
          </table:table-cell>
          <table:table-cell table:style-name="ce50" table:formula="of:=RANDBETWEEN(2;4)" office:value-type="float" office:value="2" calcext:value-type="float">
            <text:p>2</text:p>
          </table:table-cell>
          <table:table-cell table:style-name="ce50" table:formula="of:=CHOOSE([.K77]-1;&quot;m³&quot;;&quot;dm³&quot;;&quot;cm³&quot;;&quot;mm³&quot;)" office:value-type="string" office:string-value="m³" calcext:value-type="string">
            <text:p>m³</text:p>
          </table:table-cell>
          <table:table-cell table:style-name="ce50" table:formula="of:=CHOOSE([.K77];&quot;m³&quot;;&quot;dm³&quot;;&quot;cm³&quot;;&quot;mm³&quot;)" office:value-type="string" office:string-value="dm³" calcext:value-type="string">
            <text:p>dm³</text:p>
          </table:table-cell>
          <table:table-cell table:style-name="ce50" table:number-columns-repeated="2"/>
          <table:table-cell table:style-name="ce58" table:number-columns-repeated="242"/>
        </table:table-row>
        <table:table-row table:style-name="ro1">
          <table:table-cell/>
          <table:table-cell table:style-name="ce37"/>
          <table:table-cell table:style-name="ce17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3">
          <table:table-cell/>
          <table:table-cell table:style-name="ce34"/>
          <table:table-cell table:style-name="ce125" office:value-type="string" calcext:value-type="string">
            <text:p><text:span text:style-name="T5"><text:a xlink:href="#Namen" xlink:type="simple"></text:a></text:span><text:span text:style-name="T5"> </text:span><text:span text:style-name="T5"><text:a xlink:href="#Namen" xlink:type="simple"></text:a></text:span><text:span text:style-name="T5"> </text:span><text:span text:style-name="T5"><text:a xlink:href="#Tabelle2" xlink:type="simple"></text:a></text:span></text:p>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53">
          <table:table-cell/>
          <table:table-cell table:style-name="ce34"/>
          <table:table-cell table:style-name="ce172"/>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3366">
          <table:table-cell/>
          <table:table-cell table:style-name="ce34"/>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style-name="ce142" table:number-columns-repeated="3"/>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61996">
          <table:table-cell/>
          <table:table-cell table:style-name="ce34"/>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983079">
          <table:table-cell table:number-columns-repeated="257"/>
        </table:table-row>
        <table:table-row table:style-name="ro1">
          <table:table-cell table:number-columns-repeated="257"/>
        </table:table-row>
        <calcext:conditional-formats>
          <calcext:conditional-format calcext:target-range-address="Tabelle1.C81:Tabelle1.C133 Tabelle1.C9:Tabelle1.C34 Tabelle1.C40:Tabelle1.C49 Tabelle1.C51:Tabelle1.C78">
            <calcext:condition calcext:apply-style-name="Result" calcext:value="formula-is(OR([.G9]=&quot;&quot;;[.G9]=&quot;&quot;))" calcext:base-cell-address="Tabelle1.C9"/>
          </calcext:conditional-format>
          <calcext:conditional-format calcext:target-range-address="Tabelle1.C35:Tabelle1.C35">
            <calcext:condition calcext:apply-style-name="Result" calcext:value="formula-is(OR([.G35]=&quot;&quot;;[.G35]=&quot;&quot;))" calcext:base-cell-address="Tabelle1.C35"/>
          </calcext:conditional-format>
          <calcext:conditional-format calcext:target-range-address="Tabelle1.C36:Tabelle1.C36">
            <calcext:condition calcext:apply-style-name="Result" calcext:value="formula-is(OR([.G36]=&quot;&quot;;[.G36]=&quot;&quot;))" calcext:base-cell-address="Tabelle1.C36"/>
          </calcext:conditional-format>
          <calcext:conditional-format calcext:target-range-address="Tabelle1.C37:Tabelle1.C37">
            <calcext:condition calcext:apply-style-name="Result" calcext:value="formula-is(OR([.G37]=&quot;&quot;;[.G37]=&quot;&quot;))" calcext:base-cell-address="Tabelle1.C37"/>
          </calcext:conditional-format>
          <calcext:conditional-format calcext:target-range-address="Tabelle1.C38:Tabelle1.C38">
            <calcext:condition calcext:apply-style-name="Result" calcext:value="formula-is(OR([.G38]=&quot;&quot;;[.G38]=&quot;&quot;))" calcext:base-cell-address="Tabelle1.C38"/>
          </calcext:conditional-format>
          <calcext:conditional-format calcext:target-range-address="Tabelle1.C39:Tabelle1.C39">
            <calcext:condition calcext:apply-style-name="Result" calcext:value="formula-is(OR([.G39]=&quot;&quot;;[.G39]=&quot;&quot;))" calcext:base-cell-address="Tabelle1.C39"/>
          </calcext:conditional-format>
          <calcext:conditional-format calcext:target-range-address="Tabelle1.C50:Tabelle1.C50">
            <calcext:condition calcext:apply-style-name="Result" calcext:value="formula-is(OR([.G50]=&quot;&quot;;[.G50]=&quot;&quot;))" calcext:base-cell-address="Tabelle1.C50"/>
          </calcext:conditional-format>
          <calcext:conditional-format calcext:target-range-address="Tabelle1.C79:Tabelle1.C79">
            <calcext:condition calcext:apply-style-name="Result" calcext:value="formula-is(OR([.G79]=&quot;&quot;;[.G79]=&quot;&quot;))" calcext:base-cell-address="Tabelle1.C79"/>
          </calcext:conditional-format>
        </calcext:conditional-formats>
      </table:table>
      <table:table table:name="Tabelle2" table:style-name="ta1" table:protected="true" table:protection-key="RISAaYM55EB4f9JUsQKkFIYvY3U=" table:protection-key-digest-algorithm="http://www.w3.org/2000/09/xmldsig#sha1" table:print-ranges="Tabelle2.B1:Tabelle2.H96">
        <loext:table-protection loext:select-protected-cells="true" loext:select-unprotected-cells="true"/>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2" table:default-cell-style-name="Default"/>
        <table:table-column table:style-name="co23" table:default-cell-style-name="Default"/>
        <table:table-column table:style-name="co11" table:number-columns-repeated="248"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38"/>
          <table:table-cell/>
          <table:table-cell table:style-name="ce48"/>
          <table:table-cell table:style-name="ce50"/>
          <table:table-cell table:style-name="ce53"/>
          <table:table-cell table:style-name="ce59"/>
          <table:table-cell table:style-name="Unsichtbar" table:number-columns-repeated="2"/>
          <table:table-cell table:style-name="ce50" table:number-columns-repeated="5"/>
          <table:table-cell table:style-name="ce58" table:number-columns-repeated="242"/>
        </table:table-row>
        <table:table-row table:style-name="ro8">
          <table:table-cell/>
          <table:table-cell table:style-name="ce32" office:value-type="string" calcext:value-type="string">
            <text:p>Mit Größen rechnen</text:p>
          </table:table-cell>
          <table:table-cell table:style-name="ce136" office:value-type="string" calcext:value-type="string">
            <text:p><text:a xlink:href="#Tabelle1" xlink:type="simple"></text:a> <text:a xlink:href="#Namen" xlink:type="simple"></text:a> <text:a xlink:href="#Tabelle3" xlink:type="simple"></text:a></text:p>
          </table:table-cell>
          <table:table-cell/>
          <table:table-cell table:style-name="ce48"/>
          <table:table-cell table:style-name="ce50" office:value-type="string" calcext:value-type="string">
            <text:p>Punkte</text:p>
          </table:table-cell>
          <table:table-cell table:style-name="ce53" office:value-type="string" calcext:value-type="string">
            <text:p>Gewichte</text:p>
          </table:table-cell>
          <table:table-cell table:style-name="ce59"/>
          <table:table-cell table:style-name="Unsichtbar" table:number-columns-repeated="2"/>
          <table:table-cell table:style-name="ce50" table:number-columns-repeated="5"/>
          <table:table-cell table:style-name="ce58" table:number-columns-repeated="242"/>
        </table:table-row>
        <table:table-row table:style-name="ro1">
          <table:table-cell/>
          <table:table-cell table:style-name="ce33" table:number-columns-spanned="2" table:number-rows-spanned="1"/>
          <table:covered-table-cell table:style-name="Eingabe" table:content-validation-name="val2"/>
          <table:table-cell table:style-name="ce45"/>
          <table:table-cell table:style-name="ce48" table:formula="of:=IF(ISBLANK([.I3]);&quot;&quot;;IF(ISERROR(VALUE([.C3]));0;IF(ABS(VALUE([.C3])-[.I3])&lt;0.0005;1;0)))">
            <text:p/>
          </table:table-cell>
          <table:table-cell table:style-name="ce51"/>
          <table:table-cell table:style-name="ce54" office:value-type="string" calcext:value-type="string">
            <text:p>Fortschrittsbalken:</text:p>
          </table:table-cell>
          <table:table-cell table:style-name="ce60"/>
          <table:table-cell table:style-name="Unsichtbar" table:number-columns-repeated="3"/>
          <table:table-cell table:style-name="ce51" table:number-columns-repeated="4"/>
          <table:table-cell table:style-name="ce69" table:number-columns-repeated="242"/>
        </table:table-row>
        <table:table-row table:style-name="ro1">
          <table:table-cell table:number-columns-repeated="3"/>
          <table:table-cell table:style-name="ce45"/>
          <table:table-cell table:style-name="ce48" table:formula="of:=IF(ISBLANK([.I4]);&quot;&quot;;IF(ISERROR(VALUE([.C3]));0;IF(ABS(VALUE([.C3])-[.I4])&lt;0.0005;1;0)))">
            <text:p/>
          </table:table-cell>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style-name="Unsichtbar" table:number-columns-repeated="3"/>
          <table:table-cell table:style-name="ce50" table:number-columns-repeated="4"/>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56" table:formula="of:=IF([$Namen.F7]&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51" office:value-type="string" calcext:value-type="string">
            <text:p>Erreichte Punkte; von</text:p>
          </table:table-cell>
          <table:table-cell table:style-name="ce51"/>
          <table:table-cell table:style-name="ce64" office:value-type="string" calcext:value-type="string">
            <text:p>Wertungszahl</text:p>
          </table:table-cell>
          <table:table-cell table:style-name="ce50" table:number-columns-repeated="4"/>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155" table:formula="of:=IF([$Namen.F7]&lt;&gt;&quot;x&quot;;&quot;Keine Wertung&quot;;IF([$Namen.$H$3]=[$Namen.$J$2];&quot;Punktzahl: &quot;&amp;[.I6]&amp;&quot; von &quot;&amp;[.J6];&quot;&quot;))" office:value-type="string" office:string-value="Punktzahl: 0 von 59" calcext:value-type="string">
            <text:p>Punktzahl: 0 von 59</text:p>
          </table:table-cell>
          <table:table-cell table:style-name="ce160"/>
          <table:table-cell table:style-name="ce50" table:formula="of:=[.L6]*SUM([.F7:.F88])" office:value-type="float" office:value="0" calcext:value-type="float">
            <text:p>0</text:p>
          </table:table-cell>
          <table:table-cell table:style-name="ce66" table:formula="of:=[.L6]*COUNTIF([.F7:.F88];&quot;&gt;=0&quot;)" office:value-type="float" office:value="59" calcext:value-type="float">
            <text:p>59</text:p>
          </table:table-cell>
          <table:table-cell table:style-name="Unsichtbar" table:formula="of:=IF([.I6]/[.J6]=0;1;IF([.I6]/[.J6]&lt;0.5;2;IF([.I6]/[.J6]&lt;0.6125;3;IF([.I6]/[.J6]&lt;0.725;4;IF([.I6]/[.J6]&lt;0.8375;5;IF([.I6]/[.J6]&lt;0.95;6;IF([.I6]/[.J6]&lt;1;7;8)))))))" office:value-type="float" office:value="1" calcext:value-type="float">
            <text:p>1</text:p>
          </table:table-cell>
          <table:table-cell table:style-name="ce50" table:formula="of:=IF([$Namen.F7]=&quot;x&quot;;1;0.001)"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32" office:value-type="string" calcext:value-type="string">
            <text:p>Verwende die abgekürzten Maßeinheiten.</text:p>
          </table:table-cell>
          <table:table-cell/>
          <table:table-cell table:style-name="ce84" table:formula="of:=IF(ISBLANK([.I7]);&quot;&quot;;IF(ISERROR(VALUE([.C7]));0;IF(ABS(VALUE([.C7])-[.I7])&lt;0.0005;1;0)))">
            <text:p/>
          </table:table-cell>
          <table:table-cell/>
          <table:table-cell table:style-name="ce50"/>
          <table:table-cell table:style-name="ce45"/>
          <table:table-cell table:style-name="ce50" table:number-columns-repeated="2"/>
          <table:table-cell table:style-name="Unsichtbar" office:value-type="string" calcext:value-type="string">
            <text:p>Maßzahl</text:p>
          </table:table-cell>
          <table:table-cell table:style-name="Unsichtbar" office:value-type="string" calcext:value-type="string">
            <text:p>Einheit</text:p>
          </table:table-cell>
          <table:table-cell table:style-name="ce50" table:number-columns-repeated="4"/>
          <table:table-cell table:style-name="ce58" table:number-columns-repeated="242"/>
        </table:table-row>
        <table:table-row table:style-name="ro1">
          <table:table-cell/>
          <table:table-cell table:style-name="ce34" office:value-type="string" calcext:value-type="string">
            <text:p><text:span text:style-name="T6">Beispiel: 4 ·</text:span> 35 g = </text:p>
          </table:table-cell>
          <table:table-cell table:style-name="ce163" table:formula="of:=[.I8]" office:value-type="string" office:string-value="140g" calcext:value-type="string">
            <text:p>140g</text:p>
          </table:table-cell>
          <table:table-cell table:number-columns-repeated="2"/>
          <table:table-cell table:style-name="ce52" table:formula="of:=IF(OR(ISFORMULA([.C8]);ISBLANK([.I8]));&quot;&quot;;IF(ISERROR(FIND(&quot;|&quot;&amp; SUBSTITUTE([.C8];&quot; &quot;;&quot;&quot;) &amp;&quot;|&quot;;&quot;|&quot; &amp; SUBSTITUTE([.I8];&quot; &quot;;&quot;&quot;) &amp;&quot;|&quot;));0;1))">
            <text:p/>
          </table:table-cell>
          <table:table-cell table:style-name="ce49" table:formula="of:=IF([.F8]=&quot;&quot;;&quot;&quot;;IF([$Namen.$H$3]=[$Namen.$J$2];IF([.F8]&gt;0;&quot;&quot;;&quot;&quot;);&quot; &quot;))">
            <text:p/>
          </table:table-cell>
          <table:table-cell/>
          <table:table-cell table:style-name="ce50" office:value-type="string" calcext:value-type="string">
            <text:p>140g</text:p>
          </table:table-cell>
          <table:table-cell table:style-name="ce50" table:number-columns-repeated="6"/>
          <table:table-cell table:style-name="ce58" table:number-columns-repeated="242"/>
        </table:table-row>
        <table:table-row table:style-name="ro1">
          <table:table-cell/>
          <table:table-cell table:style-name="ce34" table:formula="of:=[.J9]&amp;&quot; · &quot;&amp;[.K9]&amp;&quot; &quot;&amp;[.L9]&amp;&quot; = &quot;" office:value-type="string" office:string-value="3 · 23 € = " calcext:value-type="string">
            <text:p>3 · 23 € = </text:p>
          </table:table-cell>
          <table:table-cell table:style-name="ce168"/>
          <table:table-cell table:number-columns-repeated="2"/>
          <table:table-cell table:style-name="ce52" table:formula="of:=IF(OR(ISFORMULA([.C9]);ISBLANK([.I9]));&quot;&quot;;IF(ISERROR(FIND(&quot;|&quot;&amp; SUBSTITUTE([.C9];&quot; &quot;;&quot;&quot;) &amp;&quot;|&quot;;&quot;|&quot; &amp; SUBSTITUTE([.I9];&quot; &quot;;&quot;&quot;) &amp;&quot;|&quot;));0;1))" office:value-type="float" office:value="0" calcext:value-type="float">
            <text:p>0</text:p>
          </table:table-cell>
          <table:table-cell table:style-name="ce49" table:formula="of:=IF([.F9]=&quot;&quot;;&quot;&quot;;IF([$Namen.$H$3]=[$Namen.$J$2];IF([.F9]&gt;0;&quot;&quot;;&quot;&quot;);&quot; &quot;))" office:value-type="string" office:string-value="" calcext:value-type="string">
            <text:p></text:p>
          </table:table-cell>
          <table:table-cell/>
          <table:table-cell table:style-name="ce50" table:formula="of:=[.J9]*[.K9]&amp;&quot;€|&quot;&amp;[.J9]*[.K9]*100&amp;&quot;ct&quot;" office:value-type="string" office:string-value="69€|6900ct" calcext:value-type="string">
            <text:p>69€|6900ct</text:p>
          </table:table-cell>
          <table:table-cell table:style-name="Unsichtbar" table:formula="of:=RANDBETWEEN(3;6)" office:value-type="float" office:value="3" calcext:value-type="float">
            <text:p>3</text:p>
          </table:table-cell>
          <table:table-cell table:style-name="ce50" table:formula="of:=RANDBETWEEN(21;29)" office:value-type="float" office:value="23" calcext:value-type="float">
            <text:p>23</text:p>
          </table:table-cell>
          <table:table-cell table:style-name="ce50" office:value-type="string" calcext:value-type="string">
            <text:p>€</text:p>
          </table:table-cell>
          <table:table-cell table:style-name="ce50" table:number-columns-repeated="3"/>
          <table:table-cell table:style-name="ce58" table:number-columns-repeated="242"/>
        </table:table-row>
        <table:table-row table:style-name="ro1">
          <table:table-cell/>
          <table:table-cell table:style-name="ce34" table:formula="of:=[.J10]&amp;&quot; &quot;&amp;[.L10]&amp;&quot; + &quot;&amp;[.K10]&amp;&quot; &quot;&amp;[.L10]&amp;&quot; = &quot;" office:value-type="string" office:string-value="5 € + 22 € = " calcext:value-type="string">
            <text:p>5 € + 22 € = </text:p>
          </table:table-cell>
          <table:table-cell table:style-name="ce168"/>
          <table:table-cell table:number-columns-repeated="2"/>
          <table:table-cell table:style-name="ce52" table:formula="of:=IF(OR(ISFORMULA([.C10]);ISBLANK([.I10]));&quot;&quot;;IF(ISERROR(FIND(&quot;|&quot;&amp; SUBSTITUTE([.C10];&quot; &quot;;&quot;&quot;) &amp;&quot;|&quot;;&quot;|&quot; &amp; SUBSTITUTE([.I10];&quot; &quot;;&quot;&quot;) &amp;&quot;|&quot;));0;1))" office:value-type="float" office:value="0" calcext:value-type="float">
            <text:p>0</text:p>
          </table:table-cell>
          <table:table-cell table:style-name="ce49" table:formula="of:=IF([.F10]=&quot;&quot;;&quot;&quot;;IF([$Namen.$H$3]=[$Namen.$J$2];IF([.F10]&gt;0;&quot;&quot;;&quot;&quot;);&quot; &quot;))" office:value-type="string" office:string-value="" calcext:value-type="string">
            <text:p></text:p>
          </table:table-cell>
          <table:table-cell/>
          <table:table-cell table:style-name="ce50" table:formula="of:=[.J10]+[.K10]&amp;&quot;€|&quot;&amp;([.J10]+[.K10])*100&amp;&quot;ct&quot;" office:value-type="string" office:string-value="27€|2700ct" calcext:value-type="string">
            <text:p>27€|2700ct</text:p>
          </table:table-cell>
          <table:table-cell table:style-name="Unsichtbar" office:value-type="float" office:value="5" calcext:value-type="float">
            <text:p>5</text:p>
          </table:table-cell>
          <table:table-cell table:style-name="ce50" table:formula="of:=RANDBETWEEN(21;29)" office:value-type="float" office:value="22" calcext:value-type="float">
            <text:p>22</text:p>
          </table:table-cell>
          <table:table-cell table:style-name="ce50" office:value-type="string" calcext:value-type="string">
            <text:p>€</text:p>
          </table:table-cell>
          <table:table-cell table:style-name="ce50" table:number-columns-repeated="3"/>
          <table:table-cell table:style-name="ce58" table:number-columns-repeated="242"/>
        </table:table-row>
        <table:table-row table:style-name="ro1">
          <table:table-cell/>
          <table:table-cell table:style-name="ce34" table:formula="of:=[.J11]&amp;&quot; &quot;&amp;[.L11]&amp;&quot; - &quot;&amp;[.K11]&amp;&quot; &quot;&amp;[.L11]&amp;&quot; = &quot;" office:value-type="string" office:string-value="73 kg - 22 kg = " calcext:value-type="string">
            <text:p>73 kg - 22 kg = </text:p>
          </table:table-cell>
          <table:table-cell table:style-name="ce168"/>
          <table:table-cell table:number-columns-repeated="2"/>
          <table:table-cell table:style-name="ce52" table:formula="of:=IF(OR(ISFORMULA([.C11]);ISBLANK([.I11]));&quot;&quot;;IF(ISERROR(FIND(&quot;|&quot;&amp; SUBSTITUTE([.C11];&quot; &quot;;&quot;&quot;) &amp;&quot;|&quot;;&quot;|&quot; &amp; SUBSTITUTE([.I11];&quot; &quot;;&quot;&quot;) &amp;&quot;|&quot;));0;1))" office:value-type="float" office:value="0" calcext:value-type="float">
            <text:p>0</text:p>
          </table:table-cell>
          <table:table-cell table:style-name="ce49" table:formula="of:=IF([.F11]=&quot;&quot;;&quot;&quot;;IF([$Namen.$H$3]=[$Namen.$J$2];IF([.F11]&gt;0;&quot;&quot;;&quot;&quot;);&quot; &quot;))" office:value-type="string" office:string-value="" calcext:value-type="string">
            <text:p></text:p>
          </table:table-cell>
          <table:table-cell/>
          <table:table-cell table:style-name="ce50" table:formula="of:=[.J11]-[.K11]&amp;&quot;kg|&quot;&amp;([.J11]-[.K11])*1000&amp;&quot;g&quot;" office:value-type="string" office:string-value="51kg|51000g" calcext:value-type="string">
            <text:p>51kg|51000g</text:p>
          </table:table-cell>
          <table:table-cell table:style-name="ce50" table:formula="of:=RANDBETWEEN(50;100)" office:value-type="float" office:value="73" calcext:value-type="float">
            <text:p>73</text:p>
          </table:table-cell>
          <table:table-cell table:style-name="ce50" table:formula="of:=RANDBETWEEN(5;49)" office:value-type="float" office:value="22" calcext:value-type="float">
            <text:p>22</text:p>
          </table:table-cell>
          <table:table-cell table:style-name="ce50" office:value-type="string" calcext:value-type="string">
            <text:p>kg</text:p>
          </table:table-cell>
          <table:table-cell table:style-name="ce50" table:number-columns-repeated="3"/>
          <table:table-cell table:style-name="ce58" table:number-columns-repeated="242"/>
        </table:table-row>
        <table:table-row table:style-name="ro1">
          <table:table-cell/>
          <table:table-cell table:style-name="ce34" office:value-type="string" calcext:value-type="string">
            <text:p>66 m : 22 = </text:p>
          </table:table-cell>
          <table:table-cell table:style-name="ce168"/>
          <table:table-cell table:number-columns-repeated="2"/>
          <table:table-cell table:style-name="ce52" table:formula="of:=IF(OR(ISFORMULA([.C12]);ISBLANK([.I12]));&quot;&quot;;IF(ISERROR(FIND(&quot;|&quot;&amp; SUBSTITUTE([.C12];&quot; &quot;;&quot;&quot;) &amp;&quot;|&quot;;&quot;|&quot; &amp; SUBSTITUTE([.I12];&quot; &quot;;&quot;&quot;) &amp;&quot;|&quot;));0;1))" office:value-type="float" office:value="0" calcext:value-type="float">
            <text:p>0</text:p>
          </table:table-cell>
          <table:table-cell table:style-name="ce49" table:formula="of:=IF([.F12]=&quot;&quot;;&quot;&quot;;IF([$Namen.$H$3]=[$Namen.$J$2];IF([.F12]&gt;0;&quot;&quot;;&quot;&quot;);&quot; &quot;))" office:value-type="string" office:string-value="" calcext:value-type="string">
            <text:p></text:p>
          </table:table-cell>
          <table:table-cell/>
          <table:table-cell table:style-name="ce50" office:value-type="string" calcext:value-type="string">
            <text:p>3m|30dm|300cm</text:p>
          </table:table-cell>
          <table:table-cell table:style-name="ce50" table:number-columns-repeated="6"/>
          <table:table-cell table:style-name="ce58" table:number-columns-repeated="242"/>
        </table:table-row>
        <table:table-row table:style-name="ro1">
          <table:table-cell/>
          <table:table-cell table:style-name="ce34" office:value-type="string" calcext:value-type="string">
            <text:p>75 € : 5 = </text:p>
          </table:table-cell>
          <table:table-cell table:style-name="ce168"/>
          <table:table-cell table:number-columns-repeated="2"/>
          <table:table-cell table:style-name="ce52" table:formula="of:=IF(OR(ISFORMULA([.C13]);ISBLANK([.I13]));&quot;&quot;;IF(ISERROR(FIND(&quot;|&quot;&amp; SUBSTITUTE([.C13];&quot; &quot;;&quot;&quot;) &amp;&quot;|&quot;;&quot;|&quot; &amp; SUBSTITUTE([.I13];&quot; &quot;;&quot;&quot;) &amp;&quot;|&quot;));0;1))" office:value-type="float" office:value="0" calcext:value-type="float">
            <text:p>0</text:p>
          </table:table-cell>
          <table:table-cell table:style-name="ce49" table:formula="of:=IF([.F13]=&quot;&quot;;&quot;&quot;;IF([$Namen.$H$3]=[$Namen.$J$2];IF([.F13]&gt;0;&quot;&quot;;&quot;&quot;);&quot; &quot;))" office:value-type="string" office:string-value="" calcext:value-type="string">
            <text:p></text:p>
          </table:table-cell>
          <table:table-cell/>
          <table:table-cell table:style-name="ce50" office:value-type="string" calcext:value-type="string">
            <text:p>15€|1500ct</text:p>
          </table:table-cell>
          <table:table-cell table:style-name="ce50" table:number-columns-repeated="6"/>
          <table:table-cell table:style-name="ce58" table:number-columns-repeated="242"/>
        </table:table-row>
        <table:table-row table:style-name="ro1">
          <table:table-cell/>
          <table:table-cell table:style-name="ce34" table:formula="of:=[.J14]&amp;&quot; min – &quot;&amp;[.K14]&amp; &quot; min = &quot;" office:value-type="string" office:string-value="36 min – 19 min = " calcext:value-type="string">
            <text:p>36 min – 19 min = </text:p>
          </table:table-cell>
          <table:table-cell table:style-name="ce168"/>
          <table:table-cell table:number-columns-repeated="2"/>
          <table:table-cell table:style-name="ce52" table:formula="of:=IF(OR(ISFORMULA([.C14]);ISBLANK([.I14]));&quot;&quot;;IF(ISERROR(FIND(&quot;|&quot;&amp; SUBSTITUTE([.C14];&quot; &quot;;&quot;&quot;) &amp;&quot;|&quot;;&quot;|&quot; &amp; SUBSTITUTE([.I14];&quot; &quot;;&quot;&quot;) &amp;&quot;|&quot;));0;1))" office:value-type="float" office:value="0" calcext:value-type="float">
            <text:p>0</text:p>
          </table:table-cell>
          <table:table-cell table:style-name="ce49" table:formula="of:=IF([.F14]=&quot;&quot;;&quot;&quot;;IF([$Namen.$H$3]=[$Namen.$J$2];IF([.F14]&gt;0;&quot;&quot;;&quot;&quot;);&quot; &quot;))" office:value-type="string" office:string-value="" calcext:value-type="string">
            <text:p></text:p>
          </table:table-cell>
          <table:table-cell/>
          <table:table-cell table:style-name="ce50" table:formula="of:=[.J14]-[.K14]&amp;&quot;min&quot;" office:value-type="string" office:string-value="17min" calcext:value-type="string">
            <text:p>17min</text:p>
          </table:table-cell>
          <table:table-cell table:style-name="ce50" table:formula="of:=RANDBETWEEN(30;40)" office:value-type="float" office:value="36" calcext:value-type="float">
            <text:p>36</text:p>
          </table:table-cell>
          <table:table-cell table:style-name="ce50" table:formula="of:=RANDBETWEEN(10;20)" office:value-type="float" office:value="19" calcext:value-type="float">
            <text:p>19</text:p>
          </table:table-cell>
          <table:table-cell table:style-name="ce50" table:number-columns-repeated="4"/>
          <table:table-cell table:style-name="ce58" table:number-columns-repeated="242"/>
        </table:table-row>
        <table:table-row table:style-name="ro1">
          <table:table-cell/>
          <table:table-cell table:style-name="ce34" office:value-type="string" calcext:value-type="string">
            <text:p>4500 g + 334 g = </text:p>
          </table:table-cell>
          <table:table-cell table:style-name="ce168"/>
          <table:table-cell table:number-columns-repeated="2"/>
          <table:table-cell table:style-name="ce52" table:formula="of:=IF(OR(ISFORMULA([.C15]);ISBLANK([.I15]));&quot;&quot;;IF(ISERROR(FIND(&quot;|&quot;&amp; SUBSTITUTE([.C15];&quot; &quot;;&quot;&quot;) &amp;&quot;|&quot;;&quot;|&quot; &amp; SUBSTITUTE([.I15];&quot; &quot;;&quot;&quot;) &amp;&quot;|&quot;));0;1))" office:value-type="float" office:value="0" calcext:value-type="float">
            <text:p>0</text:p>
          </table:table-cell>
          <table:table-cell table:style-name="ce49" table:formula="of:=IF([.F15]=&quot;&quot;;&quot;&quot;;IF([$Namen.$H$3]=[$Namen.$J$2];IF([.F15]&gt;0;&quot;&quot;;&quot;&quot;);&quot; &quot;))" office:value-type="string" office:string-value="" calcext:value-type="string">
            <text:p></text:p>
          </table:table-cell>
          <table:table-cell/>
          <table:table-cell table:style-name="ce50" office:value-type="string" calcext:value-type="string">
            <text:p>4834g|4,834kg</text:p>
          </table:table-cell>
          <table:table-cell table:style-name="ce50" table:number-columns-repeated="2"/>
          <table:table-cell table:style-name="ce51" table:number-columns-repeated="4"/>
          <table:table-cell table:style-name="ce69" table:number-columns-repeated="242"/>
        </table:table-row>
        <table:table-row table:style-name="ro1">
          <table:table-cell/>
          <table:table-cell table:style-name="ce34" office:value-type="string" calcext:value-type="string">
            <text:p>3 min – 24 s = </text:p>
          </table:table-cell>
          <table:table-cell table:style-name="ce168"/>
          <table:table-cell table:number-columns-repeated="2"/>
          <table:table-cell table:style-name="ce52" table:formula="of:=IF(OR(ISFORMULA([.C16]);ISBLANK([.I16]));&quot;&quot;;IF(ISERROR(FIND(&quot;|&quot;&amp; SUBSTITUTE([.C16];&quot; &quot;;&quot;&quot;) &amp;&quot;|&quot;;&quot;|&quot; &amp; SUBSTITUTE([.I16];&quot; &quot;;&quot;&quot;) &amp;&quot;|&quot;));0;1))" office:value-type="float" office:value="0" calcext:value-type="float">
            <text:p>0</text:p>
          </table:table-cell>
          <table:table-cell table:style-name="ce49" table:formula="of:=IF([.F16]=&quot;&quot;;&quot;&quot;;IF([$Namen.$H$3]=[$Namen.$J$2];IF([.F16]&gt;0;&quot;&quot;;&quot;&quot;);&quot; &quot;))" office:value-type="string" office:string-value="" calcext:value-type="string">
            <text:p></text:p>
          </table:table-cell>
          <table:table-cell/>
          <table:table-cell table:style-name="ce50" office:value-type="string" calcext:value-type="string">
            <text:p>156s|2,6min</text:p>
          </table:table-cell>
          <table:table-cell table:style-name="ce50" table:number-columns-repeated="6"/>
          <table:table-cell table:style-name="ce58" table:number-columns-repeated="242"/>
        </table:table-row>
        <table:table-row table:style-name="ro1">
          <table:table-cell/>
          <table:table-cell table:style-name="ce34" office:value-type="string" calcext:value-type="string">
            <text:p>1 min : 10 = </text:p>
          </table:table-cell>
          <table:table-cell table:style-name="ce168"/>
          <table:table-cell table:number-columns-repeated="2"/>
          <table:table-cell table:style-name="ce52" table:formula="of:=IF(OR(ISFORMULA([.C17]);ISBLANK([.I17]));&quot;&quot;;IF(ISERROR(FIND(&quot;|&quot;&amp; SUBSTITUTE([.C17];&quot; &quot;;&quot;&quot;) &amp;&quot;|&quot;;&quot;|&quot; &amp; SUBSTITUTE([.I17];&quot; &quot;;&quot;&quot;) &amp;&quot;|&quot;));0;1))" office:value-type="float" office:value="0" calcext:value-type="float">
            <text:p>0</text:p>
          </table:table-cell>
          <table:table-cell table:style-name="ce49" table:formula="of:=IF([.F17]=&quot;&quot;;&quot;&quot;;IF([$Namen.$H$3]=[$Namen.$J$2];IF([.F17]&gt;0;&quot;&quot;;&quot;&quot;);&quot; &quot;))" office:value-type="string" office:string-value="" calcext:value-type="string">
            <text:p></text:p>
          </table:table-cell>
          <table:table-cell/>
          <table:table-cell table:style-name="ce50" office:value-type="string" calcext:value-type="string">
            <text:p>6s|0,1min</text:p>
          </table:table-cell>
          <table:table-cell table:style-name="ce50" table:number-columns-repeated="6"/>
          <table:table-cell table:style-name="ce58" table:number-columns-repeated="242"/>
        </table:table-row>
        <table:table-row table:style-name="ro1">
          <table:table-cell table:number-columns-repeated="2"/>
          <table:table-cell table:style-name="ce169"/>
          <table:table-cell table:number-columns-repeated="2"/>
          <table:table-cell table:style-name="ce52" table:formula="of:=IF(OR(ISFORMULA([.C18]);ISBLANK([.I18]));&quot;&quot;;IF(ISERROR(FIND(&quot;|&quot;&amp; SUBSTITUTE([.C18];&quot; &quot;;&quot;&quot;) &amp;&quot;|&quot;;&quot;|&quot; &amp; SUBSTITUTE([.I18];&quot; &quot;;&quot;&quot;) &amp;&quot;|&quot;));0;1))">
            <text:p/>
          </table:table-cell>
          <table:table-cell table:style-name="ce49" table:formula="of:=IF([.F18]=&quot;&quot;;&quot;&quot;;IF([$Namen.$H$3]=[$Namen.$J$2];IF([.F18]&gt;0;&quot;&quot;;&quot;&quot;);&quot; &quot;))">
            <text:p/>
          </table:table-cell>
          <table:table-cell/>
          <table:table-cell table:style-name="ce50" table:number-columns-repeated="7"/>
          <table:table-cell table:style-name="ce58" table:number-columns-repeated="242"/>
        </table:table-row>
        <table:table-row table:style-name="ro1">
          <table:table-cell/>
          <table:table-cell table:style-name="ce32" office:value-type="string" calcext:value-type="string">
            <text:p>Mit Geld rechnen</text:p>
          </table:table-cell>
          <table:table-cell table:style-name="ce169"/>
          <table:table-cell table:number-columns-repeated="2"/>
          <table:table-cell table:style-name="ce52" table:formula="of:=IF(OR(ISFORMULA([.C19]);ISBLANK([.I19]));&quot;&quot;;IF(ISERROR(FIND(&quot;|&quot;&amp; SUBSTITUTE([.C19];&quot; &quot;;&quot;&quot;) &amp;&quot;|&quot;;&quot;|&quot; &amp; SUBSTITUTE([.I19];&quot; &quot;;&quot;&quot;) &amp;&quot;|&quot;));0;1))">
            <text:p/>
          </table:table-cell>
          <table:table-cell table:style-name="ce49" table:formula="of:=IF([.F19]=&quot;&quot;;&quot;&quot;;IF([$Namen.$H$3]=[$Namen.$J$2];IF([.F19]&gt;0;&quot;&quot;;&quot;&quot;);&quot; &quot;))">
            <text:p/>
          </table:table-cell>
          <table:table-cell/>
          <table:table-cell table:style-name="ce65"/>
          <table:table-cell table:style-name="ce67" office:value-type="string" calcext:value-type="string">
            <text:p>1=€; 2 = ct</text:p>
          </table:table-cell>
          <table:table-cell table:style-name="ce50" office:value-type="string" calcext:value-type="string">
            <text:p>VorgabeE</text:p>
          </table:table-cell>
          <table:table-cell table:style-name="ce50" table:number-columns-repeated="4"/>
          <table:table-cell table:style-name="ce58" table:number-columns-repeated="242"/>
        </table:table-row>
        <table:table-row table:style-name="ro1">
          <table:table-cell/>
          <table:table-cell table:style-name="ce34" table:formula="of:=&quot;Beispiel: &quot;&amp;DOLLAR(N([.J20]))&amp;&quot; + &quot; &amp; [.K20]*100&amp;&quot; ct = &quot;" office:value-type="string" office:string-value="Beispiel: 4,83 € + 176 ct = " calcext:value-type="string">
            <text:p>Beispiel: 4,83 € + 176 ct = </text:p>
          </table:table-cell>
          <table:table-cell table:style-name="ce169" table:formula="of:=DOLLAR([.J20]+[.K20])" office:value-type="string" office:string-value="6,59 €" calcext:value-type="string">
            <text:p>6,59 €</text:p>
          </table:table-cell>
          <table:table-cell table:number-columns-repeated="2"/>
          <table:table-cell table:style-name="ce52" table:formula="of:=IF(OR(ISFORMULA([.C20]);ISBLANK([.I20]));&quot;&quot;;IF(ISERROR(FIND(&quot;|&quot;&amp; SUBSTITUTE([.C20];&quot; &quot;;&quot;&quot;) &amp;&quot;|&quot;;&quot;|&quot; &amp; SUBSTITUTE([.I20];&quot; &quot;;&quot;&quot;) &amp;&quot;|&quot;));0;1))">
            <text:p/>
          </table:table-cell>
          <table:table-cell table:style-name="ce49" table:formula="of:=IF([.F20]=&quot;&quot;;&quot;&quot;;IF([$Namen.$H$3]=[$Namen.$J$2];IF([.F20]&gt;0;&quot;&quot;;&quot;&quot;);&quot; &quot;))">
            <text:p/>
          </table:table-cell>
          <table:table-cell/>
          <table:table-cell table:style-name="ce50" table:formula="of:=IF(([.J20]+[.K20])*10=INT([.J20]*10+[.K20]*10);[.J20]+[.K20]&amp;&quot;0€|&quot;;&quot;&quot;)  &amp; [.J20]+[.K20] &amp; &quot;€&quot;&amp;&quot;|&quot;&amp;([.J20]+[.K20])*100&amp;&quot;ct&quot;" office:value-type="string" office:string-value="6,59€|659ct" calcext:value-type="string">
            <text:p>6,59€|659ct</text:p>
          </table:table-cell>
          <table:table-cell table:style-name="ce50" table:formula="of:=RANDBETWEEN(100;1000)/100" office:value-type="float" office:value="4.83" calcext:value-type="float">
            <text:p>4,83</text:p>
          </table:table-cell>
          <table:table-cell table:style-name="ce50" table:formula="of:=RANDBETWEEN(1;200)/100" office:value-type="float" office:value="1.76" calcext:value-type="float">
            <text:p>1,76</text:p>
          </table:table-cell>
          <table:table-cell table:style-name="ce50" table:number-columns-repeated="4"/>
          <table:table-cell table:style-name="ce58" table:number-columns-repeated="242"/>
        </table:table-row>
        <table:table-row table:style-name="ro1">
          <table:table-cell/>
          <table:table-cell table:style-name="ce34" table:formula="of:=DOLLAR(N([.J21]))&amp;&quot; + &quot; &amp; [.K21]*100&amp;&quot; ct = &quot;" office:value-type="string" office:string-value="7,28 € + 74 ct = " calcext:value-type="string">
            <text:p>7,28 € + 74 ct = </text:p>
          </table:table-cell>
          <table:table-cell table:style-name="ce168"/>
          <table:table-cell table:number-columns-repeated="2"/>
          <table:table-cell table:style-name="ce52" table:formula="of:=IF(OR(ISFORMULA([.C21]);ISBLANK([.I21]));&quot;&quot;;IF(ISERROR(FIND(&quot;|&quot;&amp; SUBSTITUTE([.C21];&quot; &quot;;&quot;&quot;) &amp;&quot;|&quot;;&quot;|&quot; &amp; SUBSTITUTE([.I21];&quot; &quot;;&quot;&quot;) &amp;&quot;|&quot;));0;1))" office:value-type="float" office:value="0" calcext:value-type="float">
            <text:p>0</text:p>
          </table:table-cell>
          <table:table-cell table:style-name="ce49" table:formula="of:=IF([.F21]=&quot;&quot;;&quot;&quot;;IF([$Namen.$H$3]=[$Namen.$J$2];IF([.F21]&gt;0;&quot;&quot;;&quot;&quot;);&quot; &quot;))" office:value-type="string" office:string-value="" calcext:value-type="string">
            <text:p></text:p>
          </table:table-cell>
          <table:table-cell/>
          <table:table-cell table:style-name="ce50" table:formula="of:=IF(([.J21]+[.K21])*10=INT([.J21]*10+[.K21]*10);[.J21]+[.K21]&amp;&quot;0€|&quot;;&quot;&quot;)  &amp; [.J21]+[.K21] &amp; &quot;€&quot;&amp;&quot;|&quot;&amp;([.J21]+[.K21])*100&amp;&quot;ct&quot;" office:value-type="string" office:string-value="8,02€|802ct" calcext:value-type="string">
            <text:p>8,02€|802ct</text:p>
          </table:table-cell>
          <table:table-cell table:style-name="ce50" table:formula="of:=RANDBETWEEN(100;1000)/100" office:value-type="float" office:value="7.28" calcext:value-type="float">
            <text:p>7,28</text:p>
          </table:table-cell>
          <table:table-cell table:style-name="ce50" table:formula="of:=RANDBETWEEN(1;200)/100" office:value-type="float" office:value="0.74" calcext:value-type="float">
            <text:p>0,74</text:p>
          </table:table-cell>
          <table:table-cell table:style-name="ce50" table:number-columns-repeated="4"/>
          <table:table-cell table:style-name="ce58" table:number-columns-repeated="242"/>
        </table:table-row>
        <table:table-row table:style-name="ro1">
          <table:table-cell/>
          <table:table-cell table:style-name="ce34" table:formula="of:=DOLLAR(N([.J22]))&amp;&quot; + &quot; &amp; [.K22]*100&amp;&quot; ct = &quot;" office:value-type="string" office:string-value="7,24 € + 128 ct = " calcext:value-type="string">
            <text:p>7,24 € + 128 ct = </text:p>
          </table:table-cell>
          <table:table-cell table:style-name="ce168"/>
          <table:table-cell table:number-columns-repeated="2"/>
          <table:table-cell table:style-name="ce52" table:formula="of:=IF(OR(ISFORMULA([.C22]);ISBLANK([.I22]));&quot;&quot;;IF(ISERROR(FIND(&quot;|&quot;&amp; SUBSTITUTE([.C22];&quot; &quot;;&quot;&quot;) &amp;&quot;|&quot;;&quot;|&quot; &amp; SUBSTITUTE([.I22];&quot; &quot;;&quot;&quot;) &amp;&quot;|&quot;));0;1))" office:value-type="float" office:value="0" calcext:value-type="float">
            <text:p>0</text:p>
          </table:table-cell>
          <table:table-cell table:style-name="ce49" table:formula="of:=IF([.F22]=&quot;&quot;;&quot;&quot;;IF([$Namen.$H$3]=[$Namen.$J$2];IF([.F22]&gt;0;&quot;&quot;;&quot;&quot;);&quot; &quot;))" office:value-type="string" office:string-value="" calcext:value-type="string">
            <text:p></text:p>
          </table:table-cell>
          <table:table-cell/>
          <table:table-cell table:style-name="ce50" table:formula="of:=IF(([.J22]+[.K22])*10=INT([.J22]*10+[.K22]*10);[.J22]+[.K22]&amp;&quot;0€|&quot;;&quot;&quot;)  &amp; [.J22]+[.K22] &amp; &quot;€&quot;&amp;&quot;|&quot;&amp;([.J22]+[.K22])*100&amp;&quot;ct&quot;" office:value-type="string" office:string-value="8,52€|852ct" calcext:value-type="string">
            <text:p>8,52€|852ct</text:p>
          </table:table-cell>
          <table:table-cell table:style-name="ce50" table:formula="of:=RANDBETWEEN(100;1000)/100" office:value-type="float" office:value="7.24" calcext:value-type="float">
            <text:p>7,24</text:p>
          </table:table-cell>
          <table:table-cell table:style-name="ce50" table:formula="of:=RANDBETWEEN(1;200)/100" office:value-type="float" office:value="1.28" calcext:value-type="float">
            <text:p>1,28</text:p>
          </table:table-cell>
          <table:table-cell table:style-name="ce50" table:number-columns-repeated="4"/>
          <table:table-cell table:style-name="ce58" table:number-columns-repeated="242"/>
        </table:table-row>
        <table:table-row table:style-name="ro1">
          <table:table-cell/>
          <table:table-cell table:style-name="ce34" table:formula="of:=DOLLAR(N([.J23]))&amp;&quot; + &quot; &amp; [.K23]*100&amp;&quot; ct = &quot;" office:value-type="string" office:string-value="6,05 € + 164 ct = " calcext:value-type="string">
            <text:p>6,05 € + 164 ct = </text:p>
          </table:table-cell>
          <table:table-cell table:style-name="ce168"/>
          <table:table-cell table:number-columns-repeated="2"/>
          <table:table-cell table:style-name="ce52" table:formula="of:=IF(OR(ISFORMULA([.C23]);ISBLANK([.I23]));&quot;&quot;;IF(ISERROR(FIND(&quot;|&quot;&amp; SUBSTITUTE([.C23];&quot; &quot;;&quot;&quot;) &amp;&quot;|&quot;;&quot;|&quot; &amp; SUBSTITUTE([.I23];&quot; &quot;;&quot;&quot;) &amp;&quot;|&quot;));0;1))" office:value-type="float" office:value="0" calcext:value-type="float">
            <text:p>0</text:p>
          </table:table-cell>
          <table:table-cell table:style-name="ce49" table:formula="of:=IF([.F23]=&quot;&quot;;&quot;&quot;;IF([$Namen.$H$3]=[$Namen.$J$2];IF([.F23]&gt;0;&quot;&quot;;&quot;&quot;);&quot; &quot;))" office:value-type="string" office:string-value="" calcext:value-type="string">
            <text:p></text:p>
          </table:table-cell>
          <table:table-cell/>
          <table:table-cell table:style-name="ce50" table:formula="of:=IF(([.J23]+[.K23])*10=INT([.J23]*10+[.K23]*10);[.J23]+[.K23]&amp;&quot;0€|&quot;;&quot;&quot;)  &amp; [.J23]+[.K23] &amp; &quot;€&quot;&amp;&quot;|&quot;&amp;([.J23]+[.K23])*100&amp;&quot;ct&quot;" office:value-type="string" office:string-value="7,69€|769ct" calcext:value-type="string">
            <text:p>7,69€|769ct</text:p>
          </table:table-cell>
          <table:table-cell table:style-name="ce50" table:formula="of:=RANDBETWEEN(100;1000)/100" office:value-type="float" office:value="6.05" calcext:value-type="float">
            <text:p>6,05</text:p>
          </table:table-cell>
          <table:table-cell table:style-name="ce50" table:formula="of:=RANDBETWEEN(1;200)/100" office:value-type="float" office:value="1.64" calcext:value-type="float">
            <text:p>1,64</text:p>
          </table:table-cell>
          <table:table-cell table:style-name="ce50" table:number-columns-repeated="4"/>
          <table:table-cell table:style-name="ce58" table:number-columns-repeated="242"/>
        </table:table-row>
        <table:table-row table:style-name="ro1">
          <table:table-cell/>
          <table:table-cell table:style-name="ce34" table:formula="of:=DOLLAR(N([.J24]))&amp;&quot; + &quot; &amp; [.K24]*100&amp;&quot; ct = &quot;" office:value-type="string" office:string-value="6,85 € + 14 ct = " calcext:value-type="string">
            <text:p>6,85 € + 14 ct = </text:p>
          </table:table-cell>
          <table:table-cell table:style-name="ce168"/>
          <table:table-cell table:number-columns-repeated="2"/>
          <table:table-cell table:style-name="ce52" table:formula="of:=IF(OR(ISFORMULA([.C24]);ISBLANK([.I24]));&quot;&quot;;IF(ISERROR(FIND(&quot;|&quot;&amp; SUBSTITUTE([.C24];&quot; &quot;;&quot;&quot;) &amp;&quot;|&quot;;&quot;|&quot; &amp; SUBSTITUTE([.I24];&quot; &quot;;&quot;&quot;) &amp;&quot;|&quot;));0;1))" office:value-type="float" office:value="0" calcext:value-type="float">
            <text:p>0</text:p>
          </table:table-cell>
          <table:table-cell table:style-name="ce49" table:formula="of:=IF([.F24]=&quot;&quot;;&quot;&quot;;IF([$Namen.$H$3]=[$Namen.$J$2];IF([.F24]&gt;0;&quot;&quot;;&quot;&quot;);&quot; &quot;))" office:value-type="string" office:string-value="" calcext:value-type="string">
            <text:p></text:p>
          </table:table-cell>
          <table:table-cell/>
          <table:table-cell table:style-name="ce50" table:formula="of:=IF(([.J24]+[.K24])*10=INT([.J24]*10+[.K24]*10);[.J24]+[.K24]&amp;&quot;0€|&quot;;&quot;&quot;)  &amp; [.J24]+[.K24] &amp; &quot;€&quot;&amp;&quot;|&quot;&amp;([.J24]+[.K24])*100&amp;&quot;ct&quot;" office:value-type="string" office:string-value="6,99€|699ct" calcext:value-type="string">
            <text:p>6,99€|699ct</text:p>
          </table:table-cell>
          <table:table-cell table:style-name="ce50" table:formula="of:=RANDBETWEEN(100;1000)/100" office:value-type="float" office:value="6.85" calcext:value-type="float">
            <text:p>6,85</text:p>
          </table:table-cell>
          <table:table-cell table:style-name="ce50" table:formula="of:=RANDBETWEEN(1;200)/100" office:value-type="float" office:value="0.14" calcext:value-type="float">
            <text:p>0,14</text:p>
          </table:table-cell>
          <table:table-cell table:style-name="ce50" table:number-columns-repeated="4"/>
          <table:table-cell table:style-name="ce58" table:number-columns-repeated="242"/>
        </table:table-row>
        <table:table-row table:style-name="ro1">
          <table:table-cell/>
          <table:table-cell table:style-name="ce34" table:formula="of:=DOLLAR(N([.J25]))&amp;&quot; + &quot; &amp; [.K25]*100&amp;&quot; ct = &quot;" office:value-type="string" office:string-value="9,00 € + 34 ct = " calcext:value-type="string">
            <text:p>9,00 € + 34 ct = </text:p>
          </table:table-cell>
          <table:table-cell table:style-name="ce168"/>
          <table:table-cell table:number-columns-repeated="2"/>
          <table:table-cell table:style-name="ce52" table:formula="of:=IF(OR(ISFORMULA([.C25]);ISBLANK([.I25]));&quot;&quot;;IF(ISERROR(FIND(&quot;|&quot;&amp; SUBSTITUTE([.C25];&quot; &quot;;&quot;&quot;) &amp;&quot;|&quot;;&quot;|&quot; &amp; SUBSTITUTE([.I25];&quot; &quot;;&quot;&quot;) &amp;&quot;|&quot;));0;1))" office:value-type="float" office:value="0" calcext:value-type="float">
            <text:p>0</text:p>
          </table:table-cell>
          <table:table-cell table:style-name="ce49" table:formula="of:=IF([.F25]=&quot;&quot;;&quot;&quot;;IF([$Namen.$H$3]=[$Namen.$J$2];IF([.F25]&gt;0;&quot;&quot;;&quot;&quot;);&quot; &quot;))" office:value-type="string" office:string-value="" calcext:value-type="string">
            <text:p></text:p>
          </table:table-cell>
          <table:table-cell/>
          <table:table-cell table:style-name="ce50" table:formula="of:=IF(([.J25]+[.K25])*10=INT([.J25]*10+[.K25]*10);[.J25]+[.K25]&amp;&quot;0€|&quot;;&quot;&quot;)  &amp; [.J25]+[.K25] &amp; &quot;€&quot;&amp;&quot;|&quot;&amp;([.J25]+[.K25])*100&amp;&quot;ct&quot;" office:value-type="string" office:string-value="9,34€|934ct" calcext:value-type="string">
            <text:p>9,34€|934ct</text:p>
          </table:table-cell>
          <table:table-cell table:style-name="ce50" table:formula="of:=RANDBETWEEN(100;1000)/100" office:value-type="float" office:value="9" calcext:value-type="float">
            <text:p>9</text:p>
          </table:table-cell>
          <table:table-cell table:style-name="ce50" table:formula="of:=RANDBETWEEN(1;200)/100" office:value-type="float" office:value="0.34" calcext:value-type="float">
            <text:p>0,34</text:p>
          </table:table-cell>
          <table:table-cell table:style-name="ce50" table:number-columns-repeated="4"/>
          <table:table-cell table:style-name="ce58" table:number-columns-repeated="242"/>
        </table:table-row>
        <table:table-row table:style-name="ro1">
          <table:table-cell/>
          <table:table-cell table:style-name="ce34" table:formula="of:=DOLLAR(N([.J26]))&amp;&quot; + &quot; &amp; [.K26]*100&amp;&quot; ct = &quot;" office:value-type="string" office:string-value="3,66 € + 20 ct = " calcext:value-type="string">
            <text:p>3,66 € + 20 ct = </text:p>
          </table:table-cell>
          <table:table-cell table:style-name="ce168"/>
          <table:table-cell table:number-columns-repeated="2"/>
          <table:table-cell table:style-name="ce52" table:formula="of:=IF(OR(ISFORMULA([.C26]);ISBLANK([.I26]));&quot;&quot;;IF(ISERROR(FIND(&quot;|&quot;&amp; SUBSTITUTE([.C26];&quot; &quot;;&quot;&quot;) &amp;&quot;|&quot;;&quot;|&quot; &amp; SUBSTITUTE([.I26];&quot; &quot;;&quot;&quot;) &amp;&quot;|&quot;));0;1))" office:value-type="float" office:value="0" calcext:value-type="float">
            <text:p>0</text:p>
          </table:table-cell>
          <table:table-cell table:style-name="ce49" table:formula="of:=IF([.F26]=&quot;&quot;;&quot;&quot;;IF([$Namen.$H$3]=[$Namen.$J$2];IF([.F26]&gt;0;&quot;&quot;;&quot;&quot;);&quot; &quot;))" office:value-type="string" office:string-value="" calcext:value-type="string">
            <text:p></text:p>
          </table:table-cell>
          <table:table-cell/>
          <table:table-cell table:style-name="ce50" table:formula="of:=IF(([.J26]+[.K26])*10=INT([.J26]*10+[.K26]*10);[.J26]+[.K26]&amp;&quot;0€|&quot;;&quot;&quot;)  &amp; [.J26]+[.K26] &amp; &quot;€&quot;&amp;&quot;|&quot;&amp;([.J26]+[.K26])*100&amp;&quot;ct&quot;" office:value-type="string" office:string-value="3,86€|386ct" calcext:value-type="string">
            <text:p>3,86€|386ct</text:p>
          </table:table-cell>
          <table:table-cell table:style-name="ce50" table:formula="of:=RANDBETWEEN(100;1000)/100" office:value-type="float" office:value="3.66" calcext:value-type="float">
            <text:p>3,66</text:p>
          </table:table-cell>
          <table:table-cell table:style-name="ce50" table:formula="of:=RANDBETWEEN(1;200)/100" office:value-type="float" office:value="0.2" calcext:value-type="float">
            <text:p>0,2</text:p>
          </table:table-cell>
          <table:table-cell table:style-name="ce50"/>
          <table:table-cell table:style-name="ce51" table:number-columns-repeated="3"/>
          <table:table-cell table:style-name="ce69" table:number-columns-repeated="242"/>
        </table:table-row>
        <table:table-row table:style-name="ro1">
          <table:table-cell/>
          <table:table-cell table:style-name="ce34" table:formula="of:=DOLLAR(N([.J27]))&amp;&quot; + &quot; &amp; [.K27]*100&amp;&quot; ct = &quot;" office:value-type="string" office:string-value="9,57 € + 168 ct = " calcext:value-type="string">
            <text:p>9,57 € + 168 ct = </text:p>
          </table:table-cell>
          <table:table-cell table:style-name="ce168"/>
          <table:table-cell table:number-columns-repeated="2"/>
          <table:table-cell table:style-name="ce52" table:formula="of:=IF(OR(ISFORMULA([.C27]);ISBLANK([.I27]));&quot;&quot;;IF(ISERROR(FIND(&quot;|&quot;&amp; SUBSTITUTE([.C27];&quot; &quot;;&quot;&quot;) &amp;&quot;|&quot;;&quot;|&quot; &amp; SUBSTITUTE([.I27];&quot; &quot;;&quot;&quot;) &amp;&quot;|&quot;));0;1))" office:value-type="float" office:value="0" calcext:value-type="float">
            <text:p>0</text:p>
          </table:table-cell>
          <table:table-cell table:style-name="ce49" table:formula="of:=IF([.F27]=&quot;&quot;;&quot;&quot;;IF([$Namen.$H$3]=[$Namen.$J$2];IF([.F27]&gt;0;&quot;&quot;;&quot;&quot;);&quot; &quot;))" office:value-type="string" office:string-value="" calcext:value-type="string">
            <text:p></text:p>
          </table:table-cell>
          <table:table-cell/>
          <table:table-cell table:style-name="ce50" table:formula="of:=IF(([.J27]+[.K27])*10=INT([.J27]*10+[.K27]*10);[.J27]+[.K27]&amp;&quot;0€|&quot;;&quot;&quot;)  &amp; [.J27]+[.K27] &amp; &quot;€&quot;&amp;&quot;|&quot;&amp;([.J27]+[.K27])*100&amp;&quot;ct&quot;" office:value-type="string" office:string-value="11,25€|1125ct" calcext:value-type="string">
            <text:p>11,25€|1125ct</text:p>
          </table:table-cell>
          <table:table-cell table:style-name="ce50" table:formula="of:=RANDBETWEEN(100;1000)/100" office:value-type="float" office:value="9.57" calcext:value-type="float">
            <text:p>9,57</text:p>
          </table:table-cell>
          <table:table-cell table:style-name="ce50" table:formula="of:=RANDBETWEEN(1;200)/100" office:value-type="float" office:value="1.68" calcext:value-type="float">
            <text:p>1,68</text:p>
          </table:table-cell>
          <table:table-cell table:style-name="ce50" table:number-columns-repeated="4"/>
          <table:table-cell table:style-name="ce58" table:number-columns-repeated="242"/>
        </table:table-row>
        <table:table-row table:style-name="ro1">
          <table:table-cell/>
          <table:table-cell table:style-name="ce34" table:formula="of:=DOLLAR(N([.J28]))&amp;&quot; + &quot; &amp; [.K28]*100&amp;&quot; ct = &quot;" office:value-type="string" office:string-value="2,99 € + 110 ct = " calcext:value-type="string">
            <text:p>2,99 € + 110 ct = </text:p>
          </table:table-cell>
          <table:table-cell table:style-name="ce168"/>
          <table:table-cell table:number-columns-repeated="2"/>
          <table:table-cell table:style-name="ce52" table:formula="of:=IF(OR(ISFORMULA([.C28]);ISBLANK([.I28]));&quot;&quot;;IF(ISERROR(FIND(&quot;|&quot;&amp; SUBSTITUTE([.C28];&quot; &quot;;&quot;&quot;) &amp;&quot;|&quot;;&quot;|&quot; &amp; SUBSTITUTE([.I28];&quot; &quot;;&quot;&quot;) &amp;&quot;|&quot;));0;1))" office:value-type="float" office:value="0" calcext:value-type="float">
            <text:p>0</text:p>
          </table:table-cell>
          <table:table-cell table:style-name="ce49" table:formula="of:=IF([.F28]=&quot;&quot;;&quot;&quot;;IF([$Namen.$H$3]=[$Namen.$J$2];IF([.F28]&gt;0;&quot;&quot;;&quot;&quot;);&quot; &quot;))" office:value-type="string" office:string-value="" calcext:value-type="string">
            <text:p></text:p>
          </table:table-cell>
          <table:table-cell/>
          <table:table-cell table:style-name="ce50" table:formula="of:=IF(([.J28]+[.K28])*10=INT([.J28]*10+[.K28]*10);[.J28]+[.K28]&amp;&quot;0€|&quot;;&quot;&quot;)  &amp; [.J28]+[.K28] &amp; &quot;€&quot;&amp;&quot;|&quot;&amp;([.J28]+[.K28])*100&amp;&quot;ct&quot;" office:value-type="string" office:string-value="4,09€|409ct" calcext:value-type="string">
            <text:p>4,09€|409ct</text:p>
          </table:table-cell>
          <table:table-cell table:style-name="ce50" table:formula="of:=RANDBETWEEN(100;1000)/100" office:value-type="float" office:value="2.99" calcext:value-type="float">
            <text:p>2,99</text:p>
          </table:table-cell>
          <table:table-cell table:style-name="ce50" table:formula="of:=RANDBETWEEN(1;200)/100" office:value-type="float" office:value="1.1" calcext:value-type="float">
            <text:p>1,1</text:p>
          </table:table-cell>
          <table:table-cell table:style-name="ce50" table:number-columns-repeated="4"/>
          <table:table-cell table:style-name="ce58" table:number-columns-repeated="242"/>
        </table:table-row>
        <table:table-row table:style-name="ro1">
          <table:table-cell/>
          <table:table-cell table:style-name="ce34" table:formula="of:=DOLLAR(N([.J29]))&amp;&quot; + &quot; &amp; [.K29]*100&amp;&quot; ct = &quot;" office:value-type="string" office:string-value="2,52 € + 72 ct = " calcext:value-type="string">
            <text:p>2,52 € + 72 ct = </text:p>
          </table:table-cell>
          <table:table-cell table:style-name="ce168"/>
          <table:table-cell table:number-columns-repeated="2"/>
          <table:table-cell table:style-name="ce52" table:formula="of:=IF(OR(ISFORMULA([.C29]);ISBLANK([.I29]));&quot;&quot;;IF(ISERROR(FIND(&quot;|&quot;&amp; SUBSTITUTE([.C29];&quot; &quot;;&quot;&quot;) &amp;&quot;|&quot;;&quot;|&quot; &amp; SUBSTITUTE([.I29];&quot; &quot;;&quot;&quot;) &amp;&quot;|&quot;));0;1))" office:value-type="float" office:value="0" calcext:value-type="float">
            <text:p>0</text:p>
          </table:table-cell>
          <table:table-cell table:style-name="ce49" table:formula="of:=IF([.F29]=&quot;&quot;;&quot;&quot;;IF([$Namen.$H$3]=[$Namen.$J$2];IF([.F29]&gt;0;&quot;&quot;;&quot;&quot;);&quot; &quot;))" office:value-type="string" office:string-value="" calcext:value-type="string">
            <text:p></text:p>
          </table:table-cell>
          <table:table-cell/>
          <table:table-cell table:style-name="ce50" table:formula="of:=IF(([.J29]+[.K29])*10=INT([.J29]*10+[.K29]*10);[.J29]+[.K29]&amp;&quot;0€|&quot;;&quot;&quot;)  &amp; [.J29]+[.K29] &amp; &quot;€&quot;&amp;&quot;|&quot;&amp;([.J29]+[.K29])*100&amp;&quot;ct&quot;" office:value-type="string" office:string-value="3,24€|324ct" calcext:value-type="string">
            <text:p>3,24€|324ct</text:p>
          </table:table-cell>
          <table:table-cell table:style-name="ce50" table:formula="of:=RANDBETWEEN(100;1000)/100" office:value-type="float" office:value="2.52" calcext:value-type="float">
            <text:p>2,52</text:p>
          </table:table-cell>
          <table:table-cell table:style-name="ce50" table:formula="of:=RANDBETWEEN(1;200)/100" office:value-type="float" office:value="0.72" calcext:value-type="float">
            <text:p>0,72</text:p>
          </table:table-cell>
          <table:table-cell table:style-name="ce50" table:number-columns-repeated="4"/>
          <table:table-cell table:style-name="ce58" table:number-columns-repeated="242"/>
        </table:table-row>
        <table:table-row table:style-name="ro1">
          <table:table-cell/>
          <table:table-cell table:style-name="ce34" table:formula="of:=IF(ISBLANK([.I30]);&quot;&quot;;SUBSTITUTE(SUBSTITUTE(SUBSTITUTE(SUBSTITUTE(FORMULA([.I30]);&quot;=&quot;; &quot;&quot;); &quot;$B$23&quot;; &quot;x&quot;);&quot;*&quot;; &quot;·&quot;);&quot;/&quot;;&quot;:&quot;) &amp; &quot; = &quot;)">
            <text:p/>
          </table:table-cell>
          <table:table-cell table:style-name="ce169"/>
          <table:table-cell table:number-columns-repeated="2"/>
          <table:table-cell table:style-name="ce52" table:formula="of:=IF(OR(ISFORMULA([.C30]);ISBLANK([.I30]));&quot;&quot;;IF(ISERROR(FIND(&quot;|&quot;&amp; SUBSTITUTE([.C30];&quot; &quot;;&quot;&quot;) &amp;&quot;|&quot;;&quot;|&quot; &amp; SUBSTITUTE([.I30];&quot; &quot;;&quot;&quot;) &amp;&quot;|&quot;));0;1))">
            <text:p/>
          </table:table-cell>
          <table:table-cell table:style-name="ce49"/>
          <table:table-cell table:style-name="ce63"/>
          <table:table-cell table:style-name="ce50" table:number-columns-repeated="7"/>
          <table:table-cell table:style-name="ce58" table:number-columns-repeated="242"/>
        </table:table-row>
        <table:table-row table:style-name="ro1">
          <table:table-cell/>
          <table:table-cell table:style-name="ce32"/>
          <table:table-cell table:style-name="ce169"/>
          <table:table-cell table:number-columns-repeated="2"/>
          <table:table-cell table:style-name="ce52" table:formula="of:=IF(OR(ISFORMULA([.C31]);ISBLANK([.I31]));&quot;&quot;;IF(ISERROR(FIND(&quot;|&quot;&amp; SUBSTITUTE([.C31];&quot; &quot;;&quot;&quot;) &amp;&quot;|&quot;;&quot;|&quot; &amp; SUBSTITUTE([.I31];&quot; &quot;;&quot;&quot;) &amp;&quot;|&quot;));0;1))">
            <text:p/>
          </table:table-cell>
          <table:table-cell table:style-name="ce49"/>
          <table:table-cell table:style-name="ce63"/>
          <table:table-cell table:style-name="ce50"/>
          <table:table-cell table:style-name="ce67"/>
          <table:table-cell table:style-name="ce68"/>
          <table:table-cell table:style-name="ce50" table:number-columns-repeated="4"/>
          <table:table-cell table:style-name="ce58" table:number-columns-repeated="242"/>
        </table:table-row>
        <table:table-row table:style-name="ro1">
          <table:table-cell/>
          <table:table-cell table:style-name="ce34" table:formula="of:=&quot;Beispiel: &quot;&amp;[.K32] &amp;  &quot; · &quot; &amp; DOLLAR([.J32]) &amp; &quot; = &quot;" office:value-type="string" office:string-value="Beispiel: 3 · 2,29 € = " calcext:value-type="string">
            <text:p>Beispiel: 3 · 2,29 € = </text:p>
          </table:table-cell>
          <table:table-cell table:style-name="ce169" table:formula="of:=DOLLAR([.J32]*[.K32])" office:value-type="string" office:string-value="6,87 €" calcext:value-type="string">
            <text:p>6,87 €</text:p>
          </table:table-cell>
          <table:table-cell table:number-columns-repeated="2"/>
          <table:table-cell table:style-name="ce52" table:formula="of:=IF(OR(ISFORMULA([.C32]);ISBLANK([.I32]));&quot;&quot;;IF(ISERROR(FIND(&quot;|&quot;&amp; SUBSTITUTE([.C32];&quot; &quot;;&quot;&quot;) &amp;&quot;|&quot;;&quot;|&quot; &amp; SUBSTITUTE([.I32];&quot; &quot;;&quot;&quot;) &amp;&quot;|&quot;));0;1))">
            <text:p/>
          </table:table-cell>
          <table:table-cell table:style-name="ce49"/>
          <table:table-cell table:style-name="ce63"/>
          <table:table-cell table:style-name="ce50" table:formula="of:=IF([.J32]*[.K32]=INT([.J32]*[.K32]);[.J32]*[.K32]&amp;&quot;,00€|&quot;;IF(([.J32]*[.K32])*10=INT([.J32]*[.K32]*10);[.J32]*[.K32]&amp;&quot;0€|&quot;;&quot;&quot;))&amp;[.J32]*[.K32] &amp; &quot;€&quot;&amp;&quot;|&quot;&amp;([.J32]*[.K32])*100&amp;&quot;ct&quot;" office:value-type="string" office:string-value="6,87€|687ct" calcext:value-type="string">
            <text:p>6,87€|687ct</text:p>
          </table:table-cell>
          <table:table-cell table:style-name="ce50" table:formula="of:=RANDBETWEEN(120;299)*0.01" office:value-type="float" office:value="2.29" calcext:value-type="float">
            <text:p>2,29</text:p>
          </table:table-cell>
          <table:table-cell table:style-name="ce50" table:formula="of:=RANDBETWEEN(3;6)" office:value-type="float" office:value="3" calcext:value-type="float">
            <text:p>3</text:p>
          </table:table-cell>
          <table:table-cell table:style-name="ce50" table:number-columns-repeated="4"/>
          <table:table-cell table:style-name="ce58" table:number-columns-repeated="242"/>
        </table:table-row>
        <table:table-row table:style-name="ro1">
          <table:table-cell/>
          <table:table-cell table:style-name="ce34" table:formula="of:=[.K33] &amp;  &quot; · &quot; &amp; DOLLAR([.J33]) &amp; &quot; = &quot;" office:value-type="string" office:string-value="5 · 3,00 € = " calcext:value-type="string">
            <text:p>5 · 3,00 € = </text:p>
          </table:table-cell>
          <table:table-cell table:style-name="ce168"/>
          <table:table-cell table:number-columns-repeated="2"/>
          <table:table-cell table:style-name="ce52" table:formula="of:=IF(OR(ISFORMULA([.C33]);ISBLANK([.I33]));&quot;&quot;;IF(ISERROR(FIND(&quot;|&quot;&amp; SUBSTITUTE([.C33];&quot; &quot;;&quot;&quot;) &amp;&quot;|&quot;;&quot;|&quot; &amp; SUBSTITUTE([.I33];&quot; &quot;;&quot;&quot;) &amp;&quot;|&quot;));0;1))" office:value-type="float" office:value="0" calcext:value-type="float">
            <text:p>0</text:p>
          </table:table-cell>
          <table:table-cell table:style-name="ce49" table:formula="of:=IF([.F33]=&quot;&quot;;&quot;&quot;;IF([$Namen.$H$3]=[$Namen.$J$2];IF([.F33]&gt;0;&quot;&quot;;&quot;&quot;);&quot; &quot;))" office:value-type="string" office:string-value="" calcext:value-type="string">
            <text:p></text:p>
          </table:table-cell>
          <table:table-cell table:style-name="ce63"/>
          <table:table-cell table:style-name="ce50" table:formula="of:=IF([.J33]*[.K33]=INT([.J33]*[.K33]);[.J33]*[.K33]&amp;&quot;,00€|&quot;;IF(([.J33]*[.K33])*10=INT([.J33]*[.K33]*10);[.J33]*[.K33]&amp;&quot;0€|&quot;;&quot;&quot;))&amp;[.J33]*[.K33] &amp; &quot;€&quot;&amp;&quot;|&quot;&amp;([.J33]*[.K33])*100&amp;&quot;ct&quot;" office:value-type="string" office:string-value="15,00€|15€|1500ct" calcext:value-type="string">
            <text:p>15,00€|15€|1500ct</text:p>
          </table:table-cell>
          <table:table-cell table:style-name="ce50" table:formula="of:=RANDBETWEEN(1;20)*0.5" office:value-type="float" office:value="3" calcext:value-type="float">
            <text:p>3</text:p>
          </table:table-cell>
          <table:table-cell table:style-name="ce50" table:formula="of:=RANDBETWEEN(3;6)" office:value-type="float" office:value="5" calcext:value-type="float">
            <text:p>5</text:p>
          </table:table-cell>
          <table:table-cell table:style-name="ce50" table:number-columns-repeated="4"/>
          <table:table-cell table:style-name="ce58" table:number-columns-repeated="242"/>
        </table:table-row>
        <table:table-row table:style-name="ro1">
          <table:table-cell/>
          <table:table-cell table:style-name="ce34" table:formula="of:=[.K34] &amp;  &quot; · &quot; &amp; DOLLAR([.J34]) &amp; &quot; = &quot;" office:value-type="string" office:string-value="6 · 2,50 € = " calcext:value-type="string">
            <text:p>6 · 2,50 € = </text:p>
          </table:table-cell>
          <table:table-cell table:style-name="ce168"/>
          <table:table-cell table:number-columns-repeated="2"/>
          <table:table-cell table:style-name="ce52" table:formula="of:=IF(OR(ISFORMULA([.C34]);ISBLANK([.I34]));&quot;&quot;;IF(ISERROR(FIND(&quot;|&quot;&amp; SUBSTITUTE([.C34];&quot; &quot;;&quot;&quot;) &amp;&quot;|&quot;;&quot;|&quot; &amp; SUBSTITUTE([.I34];&quot; &quot;;&quot;&quot;) &amp;&quot;|&quot;));0;1))" office:value-type="float" office:value="0" calcext:value-type="float">
            <text:p>0</text:p>
          </table:table-cell>
          <table:table-cell table:style-name="ce49" table:formula="of:=IF([.F34]=&quot;&quot;;&quot;&quot;;IF([$Namen.$H$3]=[$Namen.$J$2];IF([.F34]&gt;0;&quot;&quot;;&quot;&quot;);&quot; &quot;))" office:value-type="string" office:string-value="" calcext:value-type="string">
            <text:p></text:p>
          </table:table-cell>
          <table:table-cell table:style-name="ce58"/>
          <table:table-cell table:style-name="ce50" table:formula="of:=IF([.J34]*[.K34]=INT([.J34]*[.K34]);[.J34]*[.K34]&amp;&quot;,00€|&quot;;IF(([.J34]*[.K34])*10=INT([.J34]*[.K34]*10);[.J34]*[.K34]&amp;&quot;0€|&quot;;&quot;&quot;))&amp;[.J34]*[.K34] &amp; &quot;€&quot;&amp;&quot;|&quot;&amp;([.J34]*[.K34])*100&amp;&quot;ct&quot;" office:value-type="string" office:string-value="15,00€|15€|1500ct" calcext:value-type="string">
            <text:p>15,00€|15€|1500ct</text:p>
          </table:table-cell>
          <table:table-cell table:style-name="ce50" table:formula="of:=RANDBETWEEN(1;20)*0.5" office:value-type="float" office:value="2.5" calcext:value-type="float">
            <text:p>2,5</text:p>
          </table:table-cell>
          <table:table-cell table:style-name="ce50" table:formula="of:=RANDBETWEEN(3;6)" office:value-type="float" office:value="6" calcext:value-type="float">
            <text:p>6</text:p>
          </table:table-cell>
          <table:table-cell table:style-name="ce50" table:number-columns-repeated="4"/>
          <table:table-cell table:style-name="ce58" table:number-columns-repeated="242"/>
        </table:table-row>
        <table:table-row table:style-name="ro1">
          <table:table-cell/>
          <table:table-cell table:style-name="ce34" table:formula="of:=[.K35] &amp;  &quot; · &quot; &amp; DOLLAR([.J35]) &amp; &quot; = &quot;" office:value-type="string" office:string-value="3 · 6,50 € = " calcext:value-type="string">
            <text:p>3 · 6,50 € = </text:p>
          </table:table-cell>
          <table:table-cell table:style-name="ce168"/>
          <table:table-cell table:number-columns-repeated="2"/>
          <table:table-cell table:style-name="ce52" table:formula="of:=IF(OR(ISFORMULA([.C35]);ISBLANK([.I35]));&quot;&quot;;IF(ISERROR(FIND(&quot;|&quot;&amp; SUBSTITUTE([.C35];&quot; &quot;;&quot;&quot;) &amp;&quot;|&quot;;&quot;|&quot; &amp; SUBSTITUTE([.I35];&quot; &quot;;&quot;&quot;) &amp;&quot;|&quot;));0;1))" office:value-type="float" office:value="0" calcext:value-type="float">
            <text:p>0</text:p>
          </table:table-cell>
          <table:table-cell table:style-name="ce49" table:formula="of:=IF([.F35]=&quot;&quot;;&quot;&quot;;IF([$Namen.$H$3]=[$Namen.$J$2];IF([.F35]&gt;0;&quot;&quot;;&quot;&quot;);&quot; &quot;))" office:value-type="string" office:string-value="" calcext:value-type="string">
            <text:p></text:p>
          </table:table-cell>
          <table:table-cell table:style-name="ce58"/>
          <table:table-cell table:style-name="ce50" table:formula="of:=IF([.J35]*[.K35]=INT([.J35]*[.K35]);[.J35]*[.K35]&amp;&quot;,00€|&quot;;IF(([.J35]*[.K35])*10=INT([.J35]*[.K35]*10);[.J35]*[.K35]&amp;&quot;0€|&quot;;&quot;&quot;))&amp;[.J35]*[.K35] &amp; &quot;€&quot;&amp;&quot;|&quot;&amp;([.J35]*[.K35])*100&amp;&quot;ct&quot;" office:value-type="string" office:string-value="19,50€|19,5€|1950ct" calcext:value-type="string">
            <text:p>19,50€|19,5€|1950ct</text:p>
          </table:table-cell>
          <table:table-cell table:style-name="ce50" table:formula="of:=RANDBETWEEN(1;20)*0.5" office:value-type="float" office:value="6.5" calcext:value-type="float">
            <text:p>6,5</text:p>
          </table:table-cell>
          <table:table-cell table:style-name="ce50" table:formula="of:=RANDBETWEEN(3;6)" office:value-type="float" office:value="3" calcext:value-type="float">
            <text:p>3</text:p>
          </table:table-cell>
          <table:table-cell table:style-name="ce50" table:number-columns-repeated="4"/>
          <table:table-cell table:style-name="ce58" table:number-columns-repeated="242"/>
        </table:table-row>
        <table:table-row table:style-name="ro1">
          <table:table-cell/>
          <table:table-cell table:style-name="ce34" table:formula="of:=[.K36] &amp;  &quot; · &quot; &amp; DOLLAR([.J36]) &amp; &quot; = &quot;" office:value-type="string" office:string-value="5 · 5,50 € = " calcext:value-type="string">
            <text:p>5 · 5,50 € = </text:p>
          </table:table-cell>
          <table:table-cell table:style-name="ce168"/>
          <table:table-cell table:number-columns-repeated="2"/>
          <table:table-cell table:style-name="ce52" table:formula="of:=IF(OR(ISFORMULA([.C36]);ISBLANK([.I36]));&quot;&quot;;IF(ISERROR(FIND(&quot;|&quot;&amp; SUBSTITUTE([.C36];&quot; &quot;;&quot;&quot;) &amp;&quot;|&quot;;&quot;|&quot; &amp; SUBSTITUTE([.I36];&quot; &quot;;&quot;&quot;) &amp;&quot;|&quot;));0;1))" office:value-type="float" office:value="0" calcext:value-type="float">
            <text:p>0</text:p>
          </table:table-cell>
          <table:table-cell table:style-name="ce49" table:formula="of:=IF([.F36]=&quot;&quot;;&quot;&quot;;IF([$Namen.$H$3]=[$Namen.$J$2];IF([.F36]&gt;0;&quot;&quot;;&quot;&quot;);&quot; &quot;))" office:value-type="string" office:string-value="" calcext:value-type="string">
            <text:p></text:p>
          </table:table-cell>
          <table:table-cell table:style-name="ce58"/>
          <table:table-cell table:style-name="ce50" table:formula="of:=IF([.J36]*[.K36]=INT([.J36]*[.K36]);[.J36]*[.K36]&amp;&quot;,00€|&quot;;IF(([.J36]*[.K36])*10=INT([.J36]*[.K36]*10);[.J36]*[.K36]&amp;&quot;0€|&quot;;&quot;&quot;))&amp;[.J36]*[.K36] &amp; &quot;€&quot;&amp;&quot;|&quot;&amp;([.J36]*[.K36])*100&amp;&quot;ct&quot;" office:value-type="string" office:string-value="27,50€|27,5€|2750ct" calcext:value-type="string">
            <text:p>27,50€|27,5€|2750ct</text:p>
          </table:table-cell>
          <table:table-cell table:style-name="ce50" table:formula="of:=RANDBETWEEN(1;20)*0.5" office:value-type="float" office:value="5.5" calcext:value-type="float">
            <text:p>5,5</text:p>
          </table:table-cell>
          <table:table-cell table:style-name="ce50" table:formula="of:=RANDBETWEEN(3;6)" office:value-type="float" office:value="5" calcext:value-type="float">
            <text:p>5</text:p>
          </table:table-cell>
          <table:table-cell table:style-name="ce50" table:number-columns-repeated="4"/>
          <table:table-cell table:style-name="ce58" table:number-columns-repeated="242"/>
        </table:table-row>
        <table:table-row table:style-name="ro1">
          <table:table-cell/>
          <table:table-cell table:style-name="ce34" table:formula="of:=[.K37] &amp;  &quot; · &quot; &amp; DOLLAR([.J37]) &amp; &quot; = &quot;" office:value-type="string" office:string-value="5 · 0,05 € = " calcext:value-type="string">
            <text:p>5 · 0,05 € = </text:p>
          </table:table-cell>
          <table:table-cell table:style-name="ce168"/>
          <table:table-cell table:number-columns-repeated="2"/>
          <table:table-cell table:style-name="ce52" table:formula="of:=IF(OR(ISFORMULA([.C37]);ISBLANK([.I37]));&quot;&quot;;IF(ISERROR(FIND(&quot;|&quot;&amp; SUBSTITUTE([.C37];&quot; &quot;;&quot;&quot;) &amp;&quot;|&quot;;&quot;|&quot; &amp; SUBSTITUTE([.I37];&quot; &quot;;&quot;&quot;) &amp;&quot;|&quot;));0;1))" office:value-type="float" office:value="0" calcext:value-type="float">
            <text:p>0</text:p>
          </table:table-cell>
          <table:table-cell table:style-name="ce49" table:formula="of:=IF([.F37]=&quot;&quot;;&quot;&quot;;IF([$Namen.$H$3]=[$Namen.$J$2];IF([.F37]&gt;0;&quot;&quot;;&quot;&quot;);&quot; &quot;))" office:value-type="string" office:string-value="" calcext:value-type="string">
            <text:p></text:p>
          </table:table-cell>
          <table:table-cell table:style-name="ce58"/>
          <table:table-cell table:style-name="ce50" table:formula="of:=IF([.J37]*[.K37]=INT([.J37]*[.K37]);[.J37]*[.K37]&amp;&quot;,00€|&quot;;IF(([.J37]*[.K37])*10=INT([.J37]*[.K37]*10);[.J37]*[.K37]&amp;&quot;0€|&quot;;&quot;&quot;))&amp;[.J37]*[.K37] &amp; &quot;€&quot;&amp;&quot;|&quot;&amp;([.J37]*[.K37])*100&amp;&quot;ct&quot;" office:value-type="string" office:string-value="0,25€|25ct" calcext:value-type="string">
            <text:p>0,25€|25ct</text:p>
          </table:table-cell>
          <table:table-cell table:style-name="ce50" table:formula="of:=RANDBETWEEN(5;99)/100" office:value-type="float" office:value="0.05" calcext:value-type="float">
            <text:p>0,05</text:p>
          </table:table-cell>
          <table:table-cell table:style-name="ce50" table:formula="of:=RANDBETWEEN(3;6)" office:value-type="float" office:value="5" calcext:value-type="float">
            <text:p>5</text:p>
          </table:table-cell>
          <table:table-cell table:style-name="ce50" table:number-columns-repeated="4"/>
          <table:table-cell table:style-name="ce58" table:number-columns-repeated="242"/>
        </table:table-row>
        <table:table-row table:style-name="ro1">
          <table:table-cell/>
          <table:table-cell table:style-name="ce34" table:formula="of:=[.K38] &amp;  &quot; · &quot; &amp; DOLLAR([.J38]) &amp; &quot; = &quot;" office:value-type="string" office:string-value="4 · 0,42 € = " calcext:value-type="string">
            <text:p>4 · 0,42 € = </text:p>
          </table:table-cell>
          <table:table-cell table:style-name="ce168"/>
          <table:table-cell table:number-columns-repeated="2"/>
          <table:table-cell table:style-name="ce52" table:formula="of:=IF(OR(ISFORMULA([.C38]);ISBLANK([.I38]));&quot;&quot;;IF(ISERROR(FIND(&quot;|&quot;&amp; SUBSTITUTE([.C38];&quot; &quot;;&quot;&quot;) &amp;&quot;|&quot;;&quot;|&quot; &amp; SUBSTITUTE([.I38];&quot; &quot;;&quot;&quot;) &amp;&quot;|&quot;));0;1))" office:value-type="float" office:value="0" calcext:value-type="float">
            <text:p>0</text:p>
          </table:table-cell>
          <table:table-cell table:style-name="ce49" table:formula="of:=IF([.F38]=&quot;&quot;;&quot;&quot;;IF([$Namen.$H$3]=[$Namen.$J$2];IF([.F38]&gt;0;&quot;&quot;;&quot;&quot;);&quot; &quot;))" office:value-type="string" office:string-value="" calcext:value-type="string">
            <text:p></text:p>
          </table:table-cell>
          <table:table-cell table:style-name="ce58"/>
          <table:table-cell table:style-name="ce50" table:formula="of:=IF([.J38]*[.K38]=INT([.J38]*[.K38]);[.J38]*[.K38]&amp;&quot;,00€|&quot;;IF(([.J38]*[.K38])*10=INT([.J38]*[.K38]*10);[.J38]*[.K38]&amp;&quot;0€|&quot;;&quot;&quot;))&amp;[.J38]*[.K38] &amp; &quot;€&quot;&amp;&quot;|&quot;&amp;([.J38]*[.K38])*100&amp;&quot;ct&quot;" office:value-type="string" office:string-value="1,68€|168ct" calcext:value-type="string">
            <text:p>1,68€|168ct</text:p>
          </table:table-cell>
          <table:table-cell table:style-name="ce50" table:formula="of:=RANDBETWEEN(5;99)/100" office:value-type="float" office:value="0.42" calcext:value-type="float">
            <text:p>0,42</text:p>
          </table:table-cell>
          <table:table-cell table:style-name="ce50" table:formula="of:=RANDBETWEEN(3;6)" office:value-type="float" office:value="4" calcext:value-type="float">
            <text:p>4</text:p>
          </table:table-cell>
          <table:table-cell table:style-name="ce50" table:number-columns-repeated="4"/>
          <table:table-cell table:style-name="ce58" table:number-columns-repeated="242"/>
        </table:table-row>
        <table:table-row table:style-name="ro1">
          <table:table-cell/>
          <table:table-cell table:style-name="ce34" table:formula="of:=[.K39] &amp;  &quot; · &quot; &amp; DOLLAR([.J39]) &amp; &quot; = &quot;" office:value-type="string" office:string-value="4 · 0,37 € = " calcext:value-type="string">
            <text:p>4 · 0,37 € = </text:p>
          </table:table-cell>
          <table:table-cell table:style-name="ce168"/>
          <table:table-cell table:number-columns-repeated="2"/>
          <table:table-cell table:style-name="ce52" table:formula="of:=IF(OR(ISFORMULA([.C39]);ISBLANK([.I39]));&quot;&quot;;IF(ISERROR(FIND(&quot;|&quot;&amp; SUBSTITUTE([.C39];&quot; &quot;;&quot;&quot;) &amp;&quot;|&quot;;&quot;|&quot; &amp; SUBSTITUTE([.I39];&quot; &quot;;&quot;&quot;) &amp;&quot;|&quot;));0;1))" office:value-type="float" office:value="0" calcext:value-type="float">
            <text:p>0</text:p>
          </table:table-cell>
          <table:table-cell table:style-name="ce49" table:formula="of:=IF([.F39]=&quot;&quot;;&quot;&quot;;IF([$Namen.$H$3]=[$Namen.$J$2];IF([.F39]&gt;0;&quot;&quot;;&quot;&quot;);&quot; &quot;))" office:value-type="string" office:string-value="" calcext:value-type="string">
            <text:p></text:p>
          </table:table-cell>
          <table:table-cell table:style-name="ce58"/>
          <table:table-cell table:style-name="ce50" table:formula="of:=IF([.J39]*[.K39]=INT([.J39]*[.K39]);[.J39]*[.K39]&amp;&quot;,00€|&quot;;IF(([.J39]*[.K39])*10=INT([.J39]*[.K39]*10);[.J39]*[.K39]&amp;&quot;0€|&quot;;&quot;&quot;))&amp;[.J39]*[.K39] &amp; &quot;€&quot;&amp;&quot;|&quot;&amp;([.J39]*[.K39])*100&amp;&quot;ct&quot;" office:value-type="string" office:string-value="1,48€|148ct" calcext:value-type="string">
            <text:p>1,48€|148ct</text:p>
          </table:table-cell>
          <table:table-cell table:style-name="ce50" table:formula="of:=RANDBETWEEN(5;99)/100" office:value-type="float" office:value="0.37" calcext:value-type="float">
            <text:p>0,37</text:p>
          </table:table-cell>
          <table:table-cell table:style-name="ce50" table:formula="of:=RANDBETWEEN(3;6)" office:value-type="float" office:value="4" calcext:value-type="float">
            <text:p>4</text:p>
          </table:table-cell>
          <table:table-cell table:style-name="ce50" table:number-columns-repeated="4"/>
          <table:table-cell table:style-name="ce58" table:number-columns-repeated="242"/>
        </table:table-row>
        <table:table-row table:style-name="ro1">
          <table:table-cell/>
          <table:table-cell table:style-name="ce34" table:formula="of:=[.K40] &amp;  &quot; · &quot; &amp; DOLLAR([.J40]) &amp; &quot; = &quot;" office:value-type="string" office:string-value="4 · 0,80 € = " calcext:value-type="string">
            <text:p>4 · 0,80 € = </text:p>
          </table:table-cell>
          <table:table-cell table:style-name="ce168"/>
          <table:table-cell table:number-columns-repeated="2"/>
          <table:table-cell table:style-name="ce52" table:formula="of:=IF(OR(ISFORMULA([.C40]);ISBLANK([.I40]));&quot;&quot;;IF(ISERROR(FIND(&quot;|&quot;&amp; SUBSTITUTE([.C40];&quot; &quot;;&quot;&quot;) &amp;&quot;|&quot;;&quot;|&quot; &amp; SUBSTITUTE([.I40];&quot; &quot;;&quot;&quot;) &amp;&quot;|&quot;));0;1))" office:value-type="float" office:value="0" calcext:value-type="float">
            <text:p>0</text:p>
          </table:table-cell>
          <table:table-cell table:style-name="ce49" table:formula="of:=IF([.F40]=&quot;&quot;;&quot;&quot;;IF([$Namen.$H$3]=[$Namen.$J$2];IF([.F40]&gt;0;&quot;&quot;;&quot;&quot;);&quot; &quot;))" office:value-type="string" office:string-value="" calcext:value-type="string">
            <text:p></text:p>
          </table:table-cell>
          <table:table-cell table:style-name="ce58"/>
          <table:table-cell table:style-name="ce50" table:formula="of:=IF([.J40]*[.K40]=INT([.J40]*[.K40]);[.J40]*[.K40]&amp;&quot;,00€|&quot;;IF(([.J40]*[.K40])*10=INT([.J40]*[.K40]*10);[.J40]*[.K40]&amp;&quot;0€|&quot;;&quot;&quot;))&amp;[.J40]*[.K40] &amp; &quot;€&quot;&amp;&quot;|&quot;&amp;([.J40]*[.K40])*100&amp;&quot;ct&quot;" office:value-type="string" office:string-value="3,20€|3,2€|320ct" calcext:value-type="string">
            <text:p>3,20€|3,2€|320ct</text:p>
          </table:table-cell>
          <table:table-cell table:style-name="ce50" table:formula="of:=RANDBETWEEN(5;99)/100" office:value-type="float" office:value="0.8" calcext:value-type="float">
            <text:p>0,8</text:p>
          </table:table-cell>
          <table:table-cell table:style-name="ce50" table:formula="of:=RANDBETWEEN(3;6)" office:value-type="float" office:value="4" calcext:value-type="float">
            <text:p>4</text:p>
          </table:table-cell>
          <table:table-cell table:style-name="ce50" table:number-columns-repeated="4"/>
          <table:table-cell table:style-name="ce58" table:number-columns-repeated="242"/>
        </table:table-row>
        <table:table-row table:style-name="ro1">
          <table:table-cell/>
          <table:table-cell table:style-name="ce34" table:formula="of:=[.K41] &amp;  &quot; · &quot; &amp; DOLLAR([.J41]) &amp; &quot; = &quot;" office:value-type="string" office:string-value="4 · 0,82 € = " calcext:value-type="string">
            <text:p>4 · 0,82 € = </text:p>
          </table:table-cell>
          <table:table-cell table:style-name="ce168"/>
          <table:table-cell table:number-columns-repeated="2"/>
          <table:table-cell table:style-name="ce52" table:formula="of:=IF(OR(ISFORMULA([.C41]);ISBLANK([.I41]));&quot;&quot;;IF(ISERROR(FIND(&quot;|&quot;&amp; SUBSTITUTE([.C41];&quot; &quot;;&quot;&quot;) &amp;&quot;|&quot;;&quot;|&quot; &amp; SUBSTITUTE([.I41];&quot; &quot;;&quot;&quot;) &amp;&quot;|&quot;));0;1))" office:value-type="float" office:value="0" calcext:value-type="float">
            <text:p>0</text:p>
          </table:table-cell>
          <table:table-cell table:style-name="ce49" table:formula="of:=IF([.F41]=&quot;&quot;;&quot;&quot;;IF([$Namen.$H$3]=[$Namen.$J$2];IF([.F41]&gt;0;&quot;&quot;;&quot;&quot;);&quot; &quot;))" office:value-type="string" office:string-value="" calcext:value-type="string">
            <text:p></text:p>
          </table:table-cell>
          <table:table-cell table:style-name="ce58"/>
          <table:table-cell table:style-name="ce50" table:formula="of:=IF([.J41]*[.K41]=INT([.J41]*[.K41]);[.J41]*[.K41]&amp;&quot;,00€|&quot;;IF(([.J41]*[.K41])*10=INT([.J41]*[.K41]*10);[.J41]*[.K41]&amp;&quot;0€|&quot;;&quot;&quot;))&amp;[.J41]*[.K41] &amp; &quot;€&quot;&amp;&quot;|&quot;&amp;([.J41]*[.K41])*100&amp;&quot;ct&quot;" office:value-type="string" office:string-value="3,28€|328ct" calcext:value-type="string">
            <text:p>3,28€|328ct</text:p>
          </table:table-cell>
          <table:table-cell table:style-name="ce50" table:formula="of:=RANDBETWEEN(5;99)/100" office:value-type="float" office:value="0.82" calcext:value-type="float">
            <text:p>0,82</text:p>
          </table:table-cell>
          <table:table-cell table:style-name="ce50" table:formula="of:=RANDBETWEEN(3;6)" office:value-type="float" office:value="4" calcext:value-type="float">
            <text:p>4</text:p>
          </table:table-cell>
          <table:table-cell table:style-name="ce50" table:number-columns-repeated="4"/>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42]);ISBLANK([.I42]));&quot;&quot;;IF(ISERROR(FIND(&quot;|&quot;&amp; SUBSTITUTE([.C42];&quot; &quot;;&quot;&quot;) &amp;&quot;|&quot;;&quot;|&quot; &amp; SUBSTITUTE([.I42];&quot; &quot;;&quot;&quot;) &amp;&quot;|&quot;));0;1))">
            <text:p/>
          </table:table-cell>
          <table:table-cell table:style-name="ce49" table:formula="of:=IF([.F42]=&quot;&quot;;&quot;&quot;;IF([$Namen.$H$3]=[$Namen.$J$2];IF([.F4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Längen addieren und subtrahieren</text:p>
          </table:table-cell>
          <table:table-cell table:style-name="ce169"/>
          <table:table-cell table:number-columns-repeated="2"/>
          <table:table-cell table:style-name="ce52" table:formula="of:=IF(OR(ISFORMULA([.C43]);ISBLANK([.I43]));&quot;&quot;;IF(ISERROR(FIND(&quot;|&quot;&amp; SUBSTITUTE([.C43];&quot; &quot;;&quot;&quot;) &amp;&quot;|&quot;;&quot;|&quot; &amp; SUBSTITUTE([.I43];&quot; &quot;;&quot;&quot;) &amp;&quot;|&quot;));0;1))">
            <text:p/>
          </table:table-cell>
          <table:table-cell table:style-name="ce49" table:formula="of:=IF([.F43]=&quot;&quot;;&quot;&quot;;IF([$Namen.$H$3]=[$Namen.$J$2];IF([.F43]&gt;0;&quot;&quot;;&quot;&quot;);&quot; &quot;))">
            <text:p/>
          </table:table-cell>
          <table:table-cell table:style-name="ce58"/>
          <table:table-cell table:style-name="ce50"/>
          <table:table-cell table:style-name="ce67" office:value-type="string" calcext:value-type="string">
            <text:p>1=m;2=dm;3=cm;4=mm</text:p>
          </table:table-cell>
          <table:table-cell table:style-name="ce50" office:value-type="string" calcext:value-type="string">
            <text:p>VorgabeE</text:p>
          </table:table-cell>
          <table:table-cell table:style-name="Unsichtbar" office:value-type="string" calcext:value-type="string">
            <text:p>Einheit1</text:p>
          </table:table-cell>
          <table:table-cell table:style-name="ce50" office:value-type="string" calcext:value-type="string">
            <text:p>Vz</text:p>
          </table:table-cell>
          <table:table-cell table:style-name="ce50" table:number-columns-repeated="2"/>
          <table:table-cell table:style-name="ce58" table:number-columns-repeated="242"/>
        </table:table-row>
        <table:table-row table:style-name="ro1">
          <table:table-cell/>
          <table:table-cell table:style-name="ce34" table:formula="of:=&quot;Beispiel: &quot;&amp; VALUE([.J44]*10^[.L44]/10) &amp; &quot; &quot; &amp; CHOOSE([.L44];&quot;m&quot;;&quot;dm&quot;;&quot;cm&quot;;&quot;mm&quot;) &amp; IF([.M44]&gt;0;&quot; + &quot;;&quot; - &quot;)&amp;VALUE([.K44]*10^[.L44]/10) &amp; &quot; &quot; &amp; CHOOSE([.L44];&quot;m&quot;;&quot;dm&quot;;&quot;cm&quot;;&quot;mm&quot;)&amp;&quot; = &quot;" office:value-type="string" office:string-value="Beispiel: 610 cm - 85 cm = " calcext:value-type="string">
            <text:p>Beispiel: 610 cm - 85 cm = </text:p>
          </table:table-cell>
          <table:table-cell table:style-name="ce169" table:formula="of:=([.J44]+[.K44]*[.M44])*10^[.L44]/10&amp;&quot; &quot;&amp;CHOOSE([.L44];&quot;m&quot;;&quot;dm&quot;;&quot;cm&quot;;&quot;mm&quot;)" office:value-type="string" office:string-value="525 cm" calcext:value-type="string">
            <text:p>525 cm</text:p>
          </table:table-cell>
          <table:table-cell table:number-columns-repeated="2"/>
          <table:table-cell table:style-name="ce52" table:formula="of:=IF(OR(ISFORMULA([.C44]);ISBLANK([.I44]));&quot;&quot;;IF(ISERROR(FIND(&quot;|&quot;&amp; SUBSTITUTE([.C44];&quot; &quot;;&quot;&quot;) &amp;&quot;|&quot;;&quot;|&quot; &amp; SUBSTITUTE([.I44];&quot; &quot;;&quot;&quot;) &amp;&quot;|&quot;));0;1))">
            <text:p/>
          </table:table-cell>
          <table:table-cell table:style-name="ce49" table:formula="of:=IF([.F44]=&quot;&quot;;&quot;&quot;;IF([$Namen.$H$3]=[$Namen.$J$2];IF([.F44]&gt;0;&quot;&quot;;&quot;&quot;);&quot; &quot;))">
            <text:p/>
          </table:table-cell>
          <table:table-cell table:style-name="ce58"/>
          <table:table-cell table:style-name="ce50" table:formula="of:=[.J44]+([.K44]*[.M44]) &amp; &quot;m&quot;&amp;&quot;|&quot;&amp;([.J44]+([.K44]*[.M44]))*10 &amp; &quot;dm|&quot;&amp;([.J44]+([.K44]*[.M44]))*100&amp;&quot;cm&quot;&amp;&quot;|&quot;&amp;([.J44]+([.K44]*[.M44]))*1000&amp;&quot;mm&quot;" office:value-type="string" office:string-value="5,25m|52,5dm|525cm|5250mm" calcext:value-type="string">
            <text:p>5,25m|52,5dm|525cm|5250mm</text:p>
          </table:table-cell>
          <table:table-cell table:style-name="ce50" table:formula="of:=RANDBETWEEN(200/5;1000/5)/100*5" office:value-type="float" office:value="6.1" calcext:value-type="float">
            <text:p>6,1</text:p>
          </table:table-cell>
          <table:table-cell table:style-name="ce50" table:formula="of:=RANDBETWEEN(10;20)/20" office:value-type="float" office:value="0.85" calcext:value-type="float">
            <text:p>0,85</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J45]*10^[.L45]/10) &amp; &quot; &quot; &amp; CHOOSE([.L45];&quot;m&quot;;&quot;dm&quot;;&quot;cm&quot;;&quot;mm&quot;) &amp; IF([.M45]&gt;0;&quot; + &quot;;&quot; - &quot;)&amp;VALUE([.K45]*10^[.L45]/10) &amp; &quot; &quot; &amp; CHOOSE([.L45];&quot;m&quot;;&quot;dm&quot;;&quot;cm&quot;;&quot;mm&quot;)&amp;&quot; = &quot;" office:value-type="string" office:string-value="455 cm + 60 cm = " calcext:value-type="string">
            <text:p>455 cm + 60 cm = </text:p>
          </table:table-cell>
          <table:table-cell table:style-name="ce168"/>
          <table:table-cell table:number-columns-repeated="2"/>
          <table:table-cell table:style-name="ce52" table:formula="of:=IF(OR(ISFORMULA([.C45]);ISBLANK([.I45]));&quot;&quot;;IF(ISERROR(FIND(&quot;|&quot;&amp; SUBSTITUTE([.C45];&quot; &quot;;&quot;&quot;) &amp;&quot;|&quot;;&quot;|&quot; &amp; SUBSTITUTE([.I45];&quot; &quot;;&quot;&quot;) &amp;&quot;|&quot;));0;1))" office:value-type="float" office:value="0" calcext:value-type="float">
            <text:p>0</text:p>
          </table:table-cell>
          <table:table-cell table:style-name="ce49" table:formula="of:=IF([.F45]=&quot;&quot;;&quot;&quot;;IF([$Namen.$H$3]=[$Namen.$J$2];IF([.F45]&gt;0;&quot;&quot;;&quot;&quot;);&quot; &quot;))" office:value-type="string" office:string-value="" calcext:value-type="string">
            <text:p></text:p>
          </table:table-cell>
          <table:table-cell table:style-name="ce58"/>
          <table:table-cell table:style-name="ce50" table:formula="of:=[.J45]+([.K45]*[.M45]) &amp; &quot;m&quot;&amp;&quot;|&quot;&amp;([.J45]+([.K45]*[.M45]))*10 &amp; &quot;dm|&quot;&amp;([.J45]+([.K45]*[.M45]))*100&amp;&quot;cm&quot;&amp;&quot;|&quot;&amp;([.J45]+([.K45]*[.M45]))*1000&amp;&quot;mm&quot;" office:value-type="string" office:string-value="5,15m|51,5dm|515cm|5150mm" calcext:value-type="string">
            <text:p>5,15m|51,5dm|515cm|5150mm</text:p>
          </table:table-cell>
          <table:table-cell table:style-name="ce50" table:formula="of:=RANDBETWEEN(200/5;1000/5)/100*5" office:value-type="float" office:value="4.55" calcext:value-type="float">
            <text:p>4,55</text:p>
          </table:table-cell>
          <table:table-cell table:style-name="ce50" table:formula="of:=RANDBETWEEN(10;20)/20" office:value-type="float" office:value="0.6" calcext:value-type="float">
            <text:p>0,6</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J46]*10^[.L46]/10) &amp; &quot; &quot; &amp; CHOOSE([.L46];&quot;m&quot;;&quot;dm&quot;;&quot;cm&quot;;&quot;mm&quot;) &amp; IF([.M46]&gt;0;&quot; + &quot;;&quot; - &quot;)&amp;VALUE([.K46]*10^[.L46]/10) &amp; &quot; &quot; &amp; CHOOSE([.L46];&quot;m&quot;;&quot;dm&quot;;&quot;cm&quot;;&quot;mm&quot;)&amp;&quot; = &quot;" office:value-type="string" office:string-value="610 cm + 670 cm = " calcext:value-type="string">
            <text:p>610 cm + 670 cm = </text:p>
          </table:table-cell>
          <table:table-cell table:style-name="ce168"/>
          <table:table-cell table:number-columns-repeated="2"/>
          <table:table-cell table:style-name="ce52" table:formula="of:=IF(OR(ISFORMULA([.C46]);ISBLANK([.I46]));&quot;&quot;;IF(ISERROR(FIND(&quot;|&quot;&amp; SUBSTITUTE([.C46];&quot; &quot;;&quot;&quot;) &amp;&quot;|&quot;;&quot;|&quot; &amp; SUBSTITUTE([.I46];&quot; &quot;;&quot;&quot;) &amp;&quot;|&quot;));0;1))" office:value-type="float" office:value="0" calcext:value-type="float">
            <text:p>0</text:p>
          </table:table-cell>
          <table:table-cell table:style-name="ce49" table:formula="of:=IF([.F46]=&quot;&quot;;&quot;&quot;;IF([$Namen.$H$3]=[$Namen.$J$2];IF([.F46]&gt;0;&quot;&quot;;&quot;&quot;);&quot; &quot;))" office:value-type="string" office:string-value="" calcext:value-type="string">
            <text:p></text:p>
          </table:table-cell>
          <table:table-cell table:style-name="ce58"/>
          <table:table-cell table:style-name="ce50" table:formula="of:=[.J46]+([.K46]*[.M46]) &amp; &quot;m&quot;&amp;&quot;|&quot;&amp;([.J46]+([.K46]*[.M46]))*10 &amp; &quot;dm|&quot;&amp;([.J46]+([.K46]*[.M46]))*100&amp;&quot;cm&quot;&amp;&quot;|&quot;&amp;([.J46]+([.K46]*[.M46]))*1000&amp;&quot;mm&quot;" office:value-type="string" office:string-value="12,8m|128dm|1280cm|12800mm" calcext:value-type="string">
            <text:p>12,8m|128dm|1280cm|12800mm</text:p>
          </table:table-cell>
          <table:table-cell table:style-name="ce50" table:formula="of:=RANDBETWEEN(200/5;1000/5)/100*5" office:value-type="float" office:value="6.1" calcext:value-type="float">
            <text:p>6,1</text:p>
          </table:table-cell>
          <table:table-cell table:style-name="ce50" table:formula="of:=RANDBETWEEN(100;200)/20" office:value-type="float" office:value="6.7" calcext:value-type="float">
            <text:p>6,7</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J47]*10^[.L47]/10) &amp; &quot; &quot; &amp; CHOOSE([.L47];&quot;m&quot;;&quot;dm&quot;;&quot;cm&quot;;&quot;mm&quot;) &amp; IF([.M47]&gt;0;&quot; + &quot;;&quot; - &quot;)&amp;VALUE([.K47]*10^[.L47]/10) &amp; &quot; &quot; &amp; CHOOSE([.L47];&quot;m&quot;;&quot;dm&quot;;&quot;cm&quot;;&quot;mm&quot;)&amp;&quot; = &quot;" office:value-type="string" office:string-value="6,95 m - 5,6 m = " calcext:value-type="string">
            <text:p>6,95 m - 5,6 m = </text:p>
          </table:table-cell>
          <table:table-cell table:style-name="ce168"/>
          <table:table-cell table:number-columns-repeated="2"/>
          <table:table-cell table:style-name="ce52" table:formula="of:=IF(OR(ISFORMULA([.C47]);ISBLANK([.I47]));&quot;&quot;;IF(ISERROR(FIND(&quot;|&quot;&amp; SUBSTITUTE([.C47];&quot; &quot;;&quot;&quot;) &amp;&quot;|&quot;;&quot;|&quot; &amp; SUBSTITUTE([.I47];&quot; &quot;;&quot;&quot;) &amp;&quot;|&quot;));0;1))" office:value-type="float" office:value="0" calcext:value-type="float">
            <text:p>0</text:p>
          </table:table-cell>
          <table:table-cell table:style-name="ce49" table:formula="of:=IF([.F47]=&quot;&quot;;&quot;&quot;;IF([$Namen.$H$3]=[$Namen.$J$2];IF([.F47]&gt;0;&quot;&quot;;&quot;&quot;);&quot; &quot;))" office:value-type="string" office:string-value="" calcext:value-type="string">
            <text:p></text:p>
          </table:table-cell>
          <table:table-cell table:style-name="ce58"/>
          <table:table-cell table:style-name="ce50" table:formula="of:=[.J47]+([.K47]*[.M47]) &amp; &quot;m&quot;&amp;&quot;|&quot;&amp;([.J47]+([.K47]*[.M47]))*10 &amp; &quot;dm|&quot;&amp;([.J47]+([.K47]*[.M47]))*100&amp;&quot;cm&quot;&amp;&quot;|&quot;&amp;([.J47]+([.K47]*[.M47]))*1000&amp;&quot;mm&quot;" office:value-type="string" office:string-value="1,35m|13,5dm|135cm|1350mm" calcext:value-type="string">
            <text:p>1,35m|13,5dm|135cm|1350mm</text:p>
          </table:table-cell>
          <table:table-cell table:style-name="ce50" table:formula="of:=RANDBETWEEN(200/5;1000/5)/100*5" office:value-type="float" office:value="6.95" calcext:value-type="float">
            <text:p>6,95</text:p>
          </table:table-cell>
          <table:table-cell table:style-name="ce50" table:formula="of:=RANDBETWEEN(100;200)/20" office:value-type="float" office:value="5.6" calcext:value-type="float">
            <text:p>5,6</text:p>
          </table:table-cell>
          <table:table-cell table:style-name="Unsichtbar" table:formula="of:=RANDBETWEEN(1;3)" office:value-type="float" office:value="1" calcext:value-type="float">
            <text:p>1</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J48]*10^[.L48]/10) &amp; &quot; &quot; &amp; CHOOSE([.L48];&quot;m&quot;;&quot;dm&quot;;&quot;cm&quot;;&quot;mm&quot;) &amp; IF([.M48]&gt;0;&quot; + &quot;;&quot; - &quot;)&amp;VALUE([.K48]*10^[.L48]/10) &amp; &quot; &quot; &amp; CHOOSE([.L48];&quot;m&quot;;&quot;dm&quot;;&quot;cm&quot;;&quot;mm&quot;)&amp;&quot; = &quot;" office:value-type="string" office:string-value="2,65 m + 8,55 m = " calcext:value-type="string">
            <text:p>2,65 m + 8,55 m = </text:p>
          </table:table-cell>
          <table:table-cell table:style-name="ce168"/>
          <table:table-cell table:number-columns-repeated="2"/>
          <table:table-cell table:style-name="ce52" table:formula="of:=IF(OR(ISFORMULA([.C48]);ISBLANK([.I48]));&quot;&quot;;IF(ISERROR(FIND(&quot;|&quot;&amp; SUBSTITUTE([.C48];&quot; &quot;;&quot;&quot;) &amp;&quot;|&quot;;&quot;|&quot; &amp; SUBSTITUTE([.I48];&quot; &quot;;&quot;&quot;) &amp;&quot;|&quot;));0;1))" office:value-type="float" office:value="0" calcext:value-type="float">
            <text:p>0</text:p>
          </table:table-cell>
          <table:table-cell table:style-name="ce49" table:formula="of:=IF([.F48]=&quot;&quot;;&quot;&quot;;IF([$Namen.$H$3]=[$Namen.$J$2];IF([.F48]&gt;0;&quot;&quot;;&quot;&quot;);&quot; &quot;))" office:value-type="string" office:string-value="" calcext:value-type="string">
            <text:p></text:p>
          </table:table-cell>
          <table:table-cell table:style-name="ce58"/>
          <table:table-cell table:style-name="ce50" table:formula="of:=[.J48]+([.K48]*[.M48]) &amp; &quot;m&quot;&amp;&quot;|&quot;&amp;([.J48]+([.K48]*[.M48]))*10 &amp; &quot;dm|&quot;&amp;([.J48]+([.K48]*[.M48]))*100&amp;&quot;cm&quot;&amp;&quot;|&quot;&amp;([.J48]+([.K48]*[.M48]))*1000&amp;&quot;mm&quot;" office:value-type="string" office:string-value="11,2m|112dm|1120cm|11200mm" calcext:value-type="string">
            <text:p>11,2m|112dm|1120cm|11200mm</text:p>
          </table:table-cell>
          <table:table-cell table:style-name="ce50" table:formula="of:=RANDBETWEEN(200/5;1000/5)/100*5" office:value-type="float" office:value="2.65" calcext:value-type="float">
            <text:p>2,65</text:p>
          </table:table-cell>
          <table:table-cell table:style-name="ce50" table:formula="of:=RANDBETWEEN(100;200)/20" office:value-type="float" office:value="8.55" calcext:value-type="float">
            <text:p>8,55</text:p>
          </table:table-cell>
          <table:table-cell table:style-name="Unsichtbar" table:formula="of:=RANDBETWEEN(1;3)" office:value-type="float" office:value="1" calcext:value-type="float">
            <text:p>1</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J49]*10^[.L49]/10) &amp; &quot; &quot; &amp; CHOOSE([.L49];&quot;m&quot;;&quot;dm&quot;;&quot;cm&quot;;&quot;mm&quot;) &amp; IF([.M49]&gt;0;&quot; + &quot;;&quot; - &quot;)&amp;VALUE([.K49]*10^[.L49]/10) &amp; &quot; &quot; &amp; CHOOSE([.L49];&quot;m&quot;;&quot;dm&quot;;&quot;cm&quot;;&quot;mm&quot;)&amp;&quot; = &quot;" office:value-type="string" office:string-value="605 cm - 135 cm = " calcext:value-type="string">
            <text:p>605 cm - 135 cm = </text:p>
          </table:table-cell>
          <table:table-cell table:style-name="ce168"/>
          <table:table-cell table:number-columns-repeated="2"/>
          <table:table-cell table:style-name="ce52" table:formula="of:=IF(OR(ISFORMULA([.C49]);ISBLANK([.I49]));&quot;&quot;;IF(ISERROR(FIND(&quot;|&quot;&amp; SUBSTITUTE([.C49];&quot; &quot;;&quot;&quot;) &amp;&quot;|&quot;;&quot;|&quot; &amp; SUBSTITUTE([.I49];&quot; &quot;;&quot;&quot;) &amp;&quot;|&quot;));0;1))" office:value-type="float" office:value="0" calcext:value-type="float">
            <text:p>0</text:p>
          </table:table-cell>
          <table:table-cell table:style-name="ce49" table:formula="of:=IF([.F49]=&quot;&quot;;&quot;&quot;;IF([$Namen.$H$3]=[$Namen.$J$2];IF([.F49]&gt;0;&quot;&quot;;&quot;&quot;);&quot; &quot;))" office:value-type="string" office:string-value="" calcext:value-type="string">
            <text:p></text:p>
          </table:table-cell>
          <table:table-cell table:style-name="ce58"/>
          <table:table-cell table:style-name="ce50" table:formula="of:=[.J49]+([.K49]*[.M49]) &amp; &quot;m&quot;&amp;&quot;|&quot;&amp;([.J49]+([.K49]*[.M49]))*10 &amp; &quot;dm|&quot;&amp;([.J49]+([.K49]*[.M49]))*100&amp;&quot;cm&quot;&amp;&quot;|&quot;&amp;([.J49]+([.K49]*[.M49]))*1000&amp;&quot;mm&quot;" office:value-type="string" office:string-value="4,7m|47dm|470cm|4700mm" calcext:value-type="string">
            <text:p>4,7m|47dm|470cm|4700mm</text:p>
          </table:table-cell>
          <table:table-cell table:style-name="ce50" table:formula="of:=RANDBETWEEN(200/5;1000/5)/100*5" office:value-type="float" office:value="6.05" calcext:value-type="float">
            <text:p>6,05</text:p>
          </table:table-cell>
          <table:table-cell table:style-name="ce50" table:formula="of:=RANDBETWEEN(100;200)/100" office:value-type="float" office:value="1.35" calcext:value-type="float">
            <text:p>1,35</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Tabelle3.J7]*10^[.L50]/10) &amp; &quot; &quot; &amp; CHOOSE([.L50];&quot;m&quot;;&quot;dm&quot;;&quot;cm&quot;;&quot;mm&quot;) &amp; IF([.M50]&gt;0;&quot; + &quot;;&quot; - &quot;)&amp;VALUE([.K50]*10^[.L50]/10) &amp; &quot; &quot; &amp; CHOOSE([.L50];&quot;m&quot;;&quot;dm&quot;;&quot;cm&quot;;&quot;mm&quot;)&amp;&quot; = &quot;" office:value-type="string" office:string-value="0 cm - 180 cm = " calcext:value-type="string">
            <text:p>0 cm - 180 cm = </text:p>
          </table:table-cell>
          <table:table-cell table:style-name="ce168"/>
          <table:table-cell table:number-columns-repeated="2"/>
          <table:table-cell table:style-name="ce52" table:formula="of:=IF(OR(ISFORMULA([.C50]);ISBLANK([.I50]));&quot;&quot;;IF(ISERROR(FIND(&quot;|&quot;&amp; SUBSTITUTE([.C50];&quot; &quot;;&quot;&quot;) &amp;&quot;|&quot;;&quot;|&quot; &amp; SUBSTITUTE([.I50];&quot; &quot;;&quot;&quot;) &amp;&quot;|&quot;));0;1))" office:value-type="float" office:value="0" calcext:value-type="float">
            <text:p>0</text:p>
          </table:table-cell>
          <table:table-cell table:style-name="ce49" table:formula="of:=IF([.F50]=&quot;&quot;;&quot;&quot;;IF([$Namen.$H$3]=[$Namen.$J$2];IF([.F50]&gt;0;&quot;&quot;;&quot;&quot;);&quot; &quot;))" office:value-type="string" office:string-value="" calcext:value-type="string">
            <text:p></text:p>
          </table:table-cell>
          <table:table-cell table:style-name="ce58"/>
          <table:table-cell table:style-name="ce50" table:formula="of:=[Tabelle3.J7]+([.K50]*[.M50]) &amp; &quot;m&quot;&amp;&quot;|&quot;&amp;([Tabelle3.J7]+([.K50]*[.M50]))*10 &amp; &quot;dm|&quot;&amp;([Tabelle3.J7]+([.K50]*[.M50]))*100&amp;&quot;cm&quot;&amp;&quot;|&quot;&amp;([Tabelle3.J7]+([.K50]*[.M50]))*1000&amp;&quot;mm&quot;" office:value-type="string" office:string-value="-1,8m|-18dm|-180cm|-1800mm" calcext:value-type="string">
            <text:p>-1,8m|-18dm|-180cm|-1800mm</text:p>
          </table:table-cell>
          <table:table-cell table:style-name="ce50" table:formula="of:=RANDBETWEEN(200/5;1000/5)/100*5" office:value-type="float" office:value="5.3" calcext:value-type="float">
            <text:p>5,3</text:p>
          </table:table-cell>
          <table:table-cell table:style-name="ce50" table:formula="of:=RANDBETWEEN(100;200)/100" office:value-type="float" office:value="1.8" calcext:value-type="float">
            <text:p>1,8</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Tabelle3.J8]*10^[.L51]/10) &amp; &quot; &quot; &amp; CHOOSE([.L51];&quot;m&quot;;&quot;dm&quot;;&quot;cm&quot;;&quot;mm&quot;) &amp; IF([.M51]&gt;0;&quot; + &quot;;&quot; - &quot;)&amp;VALUE([.K51]*10^[.L51]/10) &amp; &quot; &quot; &amp; CHOOSE([.L51];&quot;m&quot;;&quot;dm&quot;;&quot;cm&quot;;&quot;mm&quot;)&amp;&quot; = &quot;" office:value-type="string" office:string-value="30 dm + 15,1 dm = " calcext:value-type="string">
            <text:p>30 dm + 15,1 dm = </text:p>
          </table:table-cell>
          <table:table-cell table:style-name="ce168"/>
          <table:table-cell table:number-columns-repeated="2"/>
          <table:table-cell table:style-name="ce52" table:formula="of:=IF(OR(ISFORMULA([.C51]);ISBLANK([.I51]));&quot;&quot;;IF(ISERROR(FIND(&quot;|&quot;&amp; SUBSTITUTE([.C51];&quot; &quot;;&quot;&quot;) &amp;&quot;|&quot;;&quot;|&quot; &amp; SUBSTITUTE([.I51];&quot; &quot;;&quot;&quot;) &amp;&quot;|&quot;));0;1))" office:value-type="float" office:value="0" calcext:value-type="float">
            <text:p>0</text:p>
          </table:table-cell>
          <table:table-cell table:style-name="ce49" table:formula="of:=IF([.F51]=&quot;&quot;;&quot;&quot;;IF([$Namen.$H$3]=[$Namen.$J$2];IF([.F51]&gt;0;&quot;&quot;;&quot;&quot;);&quot; &quot;))" office:value-type="string" office:string-value="" calcext:value-type="string">
            <text:p></text:p>
          </table:table-cell>
          <table:table-cell table:style-name="ce58"/>
          <table:table-cell table:style-name="ce50" table:formula="of:=[Tabelle3.J8]+([.K51]*[.M51]) &amp; &quot;m&quot;&amp;&quot;|&quot;&amp;([Tabelle3.J8]+([.K51]*[.M51]))*10 &amp; &quot;dm|&quot;&amp;([Tabelle3.J8]+([.K51]*[.M51]))*100&amp;&quot;cm&quot;&amp;&quot;|&quot;&amp;([Tabelle3.J8]+([.K51]*[.M51]))*1000&amp;&quot;mm&quot;" office:value-type="string" office:string-value="4,51m|45,1dm|451cm|4510mm" calcext:value-type="string">
            <text:p>4,51m|45,1dm|451cm|4510mm</text:p>
          </table:table-cell>
          <table:table-cell table:style-name="ce50" table:formula="of:=RANDBETWEEN(200/5;1000/5)/100*5" office:value-type="float" office:value="3.15" calcext:value-type="float">
            <text:p>3,15</text:p>
          </table:table-cell>
          <table:table-cell table:style-name="ce50" table:formula="of:=RANDBETWEEN(100;200)/100" office:value-type="float" office:value="1.51" calcext:value-type="float">
            <text:p>1,51</text:p>
          </table:table-cell>
          <table:table-cell table:style-name="Unsichtbar" table:formula="of:=RANDBETWEEN(1;3)" office:value-type="float" office:value="2" calcext:value-type="float">
            <text:p>2</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Tabelle3.J9]*10^[.L52]/10) &amp; &quot; &quot; &amp; CHOOSE([.L52];&quot;m&quot;;&quot;dm&quot;;&quot;cm&quot;;&quot;mm&quot;) &amp; IF([.M52]&gt;0;&quot; + &quot;;&quot; - &quot;)&amp;VALUE([.K52]*10^[.L52]/10) &amp; &quot; &quot; &amp; CHOOSE([.L52];&quot;m&quot;;&quot;dm&quot;;&quot;cm&quot;;&quot;mm&quot;)&amp;&quot; = &quot;" office:value-type="string" office:string-value="1000 cm - 151 cm = " calcext:value-type="string">
            <text:p>1000 cm - 151 cm = </text:p>
          </table:table-cell>
          <table:table-cell table:style-name="ce168"/>
          <table:table-cell table:number-columns-repeated="2"/>
          <table:table-cell table:style-name="ce52" table:formula="of:=IF(OR(ISFORMULA([.C52]);ISBLANK([.I52]));&quot;&quot;;IF(ISERROR(FIND(&quot;|&quot;&amp; SUBSTITUTE([.C52];&quot; &quot;;&quot;&quot;) &amp;&quot;|&quot;;&quot;|&quot; &amp; SUBSTITUTE([.I52];&quot; &quot;;&quot;&quot;) &amp;&quot;|&quot;));0;1))" office:value-type="float" office:value="0" calcext:value-type="float">
            <text:p>0</text:p>
          </table:table-cell>
          <table:table-cell table:style-name="ce49" table:formula="of:=IF([.F52]=&quot;&quot;;&quot;&quot;;IF([$Namen.$H$3]=[$Namen.$J$2];IF([.F52]&gt;0;&quot;&quot;;&quot;&quot;);&quot; &quot;))" office:value-type="string" office:string-value="" calcext:value-type="string">
            <text:p></text:p>
          </table:table-cell>
          <table:table-cell table:style-name="ce58"/>
          <table:table-cell table:style-name="ce50" table:formula="of:=[Tabelle3.J9]+([.K52]*[.M52]) &amp; &quot;m&quot;&amp;&quot;|&quot;&amp;([Tabelle3.J9]+([.K52]*[.M52]))*10 &amp; &quot;dm|&quot;&amp;([Tabelle3.J9]+([.K52]*[.M52]))*100&amp;&quot;cm&quot;&amp;&quot;|&quot;&amp;([Tabelle3.J9]+([.K52]*[.M52]))*1000&amp;&quot;mm&quot;" office:value-type="string" office:string-value="8,49m|84,9dm|849cm|8490mm" calcext:value-type="string">
            <text:p>8,49m|84,9dm|849cm|8490mm</text:p>
          </table:table-cell>
          <table:table-cell table:style-name="ce50" table:formula="of:=RANDBETWEEN(200/5;1000/5)/100*5" office:value-type="float" office:value="7.35" calcext:value-type="float">
            <text:p>7,35</text:p>
          </table:table-cell>
          <table:table-cell table:style-name="ce50" table:formula="of:=RANDBETWEEN(100;200)/100" office:value-type="float" office:value="1.51" calcext:value-type="float">
            <text:p>1,51</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formula="of:= VALUE([Tabelle3.J10]*10^[.L53]/10) &amp; &quot; &quot; &amp; CHOOSE([.L53];&quot;m&quot;;&quot;dm&quot;;&quot;cm&quot;;&quot;mm&quot;) &amp; IF([.M53]&gt;0;&quot; + &quot;;&quot; - &quot;)&amp;VALUE([.K53]*10^[.L53]/10) &amp; &quot; &quot; &amp; CHOOSE([.L53];&quot;m&quot;;&quot;dm&quot;;&quot;cm&quot;;&quot;mm&quot;)&amp;&quot; = &quot;" office:value-type="string" office:string-value="0 cm + 101 cm = " calcext:value-type="string">
            <text:p>0 cm + 101 cm = </text:p>
          </table:table-cell>
          <table:table-cell table:style-name="ce168"/>
          <table:table-cell table:number-columns-repeated="2"/>
          <table:table-cell table:style-name="ce52" table:formula="of:=IF(OR(ISFORMULA([.C53]);ISBLANK([.I53]));&quot;&quot;;IF(ISERROR(FIND(&quot;|&quot;&amp; SUBSTITUTE([.C53];&quot; &quot;;&quot;&quot;) &amp;&quot;|&quot;;&quot;|&quot; &amp; SUBSTITUTE([.I53];&quot; &quot;;&quot;&quot;) &amp;&quot;|&quot;));0;1))" office:value-type="float" office:value="0" calcext:value-type="float">
            <text:p>0</text:p>
          </table:table-cell>
          <table:table-cell table:style-name="ce49" table:formula="of:=IF([.F53]=&quot;&quot;;&quot;&quot;;IF([$Namen.$H$3]=[$Namen.$J$2];IF([.F53]&gt;0;&quot;&quot;;&quot;&quot;);&quot; &quot;))" office:value-type="string" office:string-value="" calcext:value-type="string">
            <text:p></text:p>
          </table:table-cell>
          <table:table-cell table:style-name="ce58"/>
          <table:table-cell table:style-name="ce50" table:formula="of:=[Tabelle3.J10]+([.K53]*[.M53]) &amp; &quot;m&quot;&amp;&quot;|&quot;&amp;([Tabelle3.J10]+([.K53]*[.M53]))*10 &amp; &quot;dm|&quot;&amp;([Tabelle3.J10]+([.K53]*[.M53]))*100&amp;&quot;cm&quot;&amp;&quot;|&quot;&amp;([Tabelle3.J10]+([.K53]*[.M53]))*1000&amp;&quot;mm&quot;" office:value-type="string" office:string-value="1,01m|10,1dm|101cm|1010mm" calcext:value-type="string">
            <text:p>1,01m|10,1dm|101cm|1010mm</text:p>
          </table:table-cell>
          <table:table-cell table:style-name="ce50" table:formula="of:=RANDBETWEEN(200/5;1000/5)/100*5" office:value-type="float" office:value="3.75" calcext:value-type="float">
            <text:p>3,75</text:p>
          </table:table-cell>
          <table:table-cell table:style-name="ce50" table:formula="of:=RANDBETWEEN(100;200)/100" office:value-type="float" office:value="1.01" calcext:value-type="float">
            <text:p>1,01</text:p>
          </table:table-cell>
          <table:table-cell table:style-name="Unsichtbar" table:formula="of:=RANDBETWEEN(1;3)" office:value-type="float" office:value="3" calcext:value-type="float">
            <text:p>3</text:p>
          </table:table-cell>
          <table:table-cell table:style-name="ce50" table:formula="of:=ROUND(RANDBETWEEN(-1;0)+0.5)" office:value-type="float" office:value="1" calcext:value-type="float">
            <text:p>1</text:p>
          </table:table-cell>
          <table:table-cell table:style-name="ce50" table:number-columns-repeated="2"/>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54]);ISBLANK([.I54]));&quot;&quot;;IF(ISERROR(FIND(&quot;|&quot;&amp; SUBSTITUTE([.C54];&quot; &quot;;&quot;&quot;) &amp;&quot;|&quot;;&quot;|&quot; &amp; SUBSTITUTE([.I54];&quot; &quot;;&quot;&quot;) &amp;&quot;|&quot;));0;1))">
            <text:p/>
          </table:table-cell>
          <table:table-cell table:style-name="ce49" table:formula="of:=IF([.F54]=&quot;&quot;;&quot;&quot;;IF([$Namen.$H$3]=[$Namen.$J$2];IF([.F5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5" office:value-type="string" calcext:value-type="string">
            <text:p>Berechne</text:p>
          </table:table-cell>
          <table:table-cell table:style-name="ce169"/>
          <table:table-cell table:number-columns-repeated="2"/>
          <table:table-cell table:style-name="ce52" table:formula="of:=IF(OR(ISFORMULA([.C55]);ISBLANK([.I55]));&quot;&quot;;IF(ISERROR(FIND(&quot;|&quot;&amp; SUBSTITUTE([.C55];&quot; &quot;;&quot;&quot;) &amp;&quot;|&quot;;&quot;|&quot; &amp; SUBSTITUTE([.I55];&quot; &quot;;&quot;&quot;) &amp;&quot;|&quot;));0;1))">
            <text:p/>
          </table:table-cell>
          <table:table-cell table:style-name="ce49" table:formula="of:=IF([.F55]=&quot;&quot;;&quot;&quot;;IF([$Namen.$H$3]=[$Namen.$J$2];IF([.F55]&gt;0;&quot;&quot;;&quot;&quot;);&quot; &quot;))">
            <text:p/>
          </table:table-cell>
          <table:table-cell table:style-name="ce58"/>
          <table:table-cell table:style-name="ce50"/>
          <table:table-cell table:style-name="ce67" office:value-type="string" calcext:value-type="string">
            <text:p>1=m;2=dm;3=cm;4=mm</text:p>
          </table:table-cell>
          <table:table-cell table:style-name="ce50" office:value-type="string" calcext:value-type="string">
            <text:p>VorgabeE</text:p>
          </table:table-cell>
          <table:table-cell table:style-name="Unsichtbar" office:value-type="string" calcext:value-type="string">
            <text:p>Zieleinheit</text:p>
          </table:table-cell>
          <table:table-cell table:style-name="ce50" table:number-columns-repeated="3"/>
          <table:table-cell table:style-name="ce58" table:number-columns-repeated="242"/>
        </table:table-row>
        <table:table-row table:style-name="ro9">
          <table:table-cell/>
          <table:table-cell table:style-name="ce34" table:formula="of:=&quot;Beispiel: &quot;&amp;VALUE([.J56]*10^[.L56]/10) &amp; &quot; &quot; &amp;CHOOSE([.L56];&quot;m&quot;;&quot;dm&quot;;&quot;cm&quot;;&quot;mm&quot;)&amp;&quot; · &quot; &amp; [.K56] &amp; &quot; = &quot;" office:value-type="string" office:string-value="Beispiel: 5,1 m · 3 = " calcext:value-type="string">
            <text:p>Beispiel: 5,1 m · 3 = </text:p>
          </table:table-cell>
          <table:table-cell table:style-name="ce166" table:formula="of:=[.J56]*[.K56]*10^[.L56]/10&amp;&quot; &quot;&amp;CHOOSE([.L56];&quot;m&quot;;&quot;dm&quot;;&quot;cm&quot;;&quot;mm&quot;)" office:value-type="string" office:string-value="15,3 m" calcext:value-type="string">
            <text:p>15,3 m</text:p>
          </table:table-cell>
          <table:table-cell table:number-columns-repeated="2"/>
          <table:table-cell table:style-name="ce52" table:formula="of:=IF(OR(ISFORMULA([.C56]);ISBLANK([.I56]));&quot;&quot;;IF(ISERROR(FIND(&quot;|&quot;&amp; SUBSTITUTE([.C56];&quot; &quot;;&quot;&quot;) &amp;&quot;|&quot;;&quot;|&quot; &amp; SUBSTITUTE([.I56];&quot; &quot;;&quot;&quot;) &amp;&quot;|&quot;));0;1))">
            <text:p/>
          </table:table-cell>
          <table:table-cell table:style-name="ce49" table:formula="of:=IF([.F56]=&quot;&quot;;&quot;&quot;;IF([$Namen.$H$3]=[$Namen.$J$2];IF([.F56]&gt;0;&quot;&quot;;&quot;&quot;);&quot; &quot;))">
            <text:p/>
          </table:table-cell>
          <table:table-cell table:style-name="ce58"/>
          <table:table-cell table:style-name="ce50" table:formula="of:=[.J56]*[.K56] &amp; &quot;m&quot;&amp;&quot;|&quot;&amp;([.J56]*[.K56])*10&amp;&quot;dm&quot;&amp;&quot;|&quot;&amp;([.J56]*[.K56])*100&amp;&quot;cm&quot;&amp;&quot;|&quot;&amp;([.J56]*[.K56])*1000&amp;&quot;mm&quot;" office:value-type="string" office:string-value="15,3m|153dm|1530cm|15300mm" calcext:value-type="string">
            <text:p>15,3m|153dm|1530cm|15300mm</text:p>
          </table:table-cell>
          <table:table-cell table:style-name="ce50" table:formula="of:=RANDBETWEEN(1;120)*0.05" office:value-type="float" office:value="5.1" calcext:value-type="float">
            <text:p>5,1</text:p>
          </table:table-cell>
          <table:table-cell table:style-name="ce50" table:formula="of:=RANDBETWEEN(3;6)" office:value-type="float" office:value="3" calcext:value-type="float">
            <text:p>3</text:p>
          </table:table-cell>
          <table:table-cell table:style-name="Unsichtbar" table:formula="of:=RANDBETWEEN(1;4)"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34" table:formula="of:=VALUE([.J57]*10^[.L57]/10) &amp; &quot; &quot; &amp;CHOOSE([.L57];&quot;m&quot;;&quot;dm&quot;;&quot;cm&quot;;&quot;mm&quot;)&amp;&quot; · &quot; &amp; [.K57] &amp; &quot; = &quot;" office:value-type="string" office:string-value="105 cm · 5 = " calcext:value-type="string">
            <text:p>105 cm · 5 = </text:p>
          </table:table-cell>
          <table:table-cell table:style-name="ce168"/>
          <table:table-cell table:number-columns-repeated="2"/>
          <table:table-cell table:style-name="ce52" table:formula="of:=IF(OR(ISFORMULA([.C57]);ISBLANK([.I57]));&quot;&quot;;IF(ISERROR(FIND(&quot;|&quot;&amp; SUBSTITUTE([.C57];&quot; &quot;;&quot;&quot;) &amp;&quot;|&quot;;&quot;|&quot; &amp; SUBSTITUTE([.I57];&quot; &quot;;&quot;&quot;) &amp;&quot;|&quot;));0;1))" office:value-type="float" office:value="0" calcext:value-type="float">
            <text:p>0</text:p>
          </table:table-cell>
          <table:table-cell table:style-name="ce49" table:formula="of:=IF([.F57]=&quot;&quot;;&quot;&quot;;IF([$Namen.$H$3]=[$Namen.$J$2];IF([.F57]&gt;0;&quot;&quot;;&quot;&quot;);&quot; &quot;))" office:value-type="string" office:string-value="" calcext:value-type="string">
            <text:p></text:p>
          </table:table-cell>
          <table:table-cell table:style-name="ce58"/>
          <table:table-cell table:style-name="ce50" table:formula="of:=[.J57]*[.K57] &amp; &quot;m&quot;&amp;&quot;|&quot;&amp;([.J57]*[.K57])*10&amp;&quot;dm&quot;&amp;&quot;|&quot;&amp;([.J57]*[.K57])*100&amp;&quot;cm&quot;&amp;&quot;|&quot;&amp;([.J57]*[.K57])*1000&amp;&quot;mm&quot;" office:value-type="string" office:string-value="5,25m|52,5dm|525cm|5250mm" calcext:value-type="string">
            <text:p>5,25m|52,5dm|525cm|5250mm</text:p>
          </table:table-cell>
          <table:table-cell table:style-name="ce50" table:formula="of:=RANDBETWEEN(1;120)*0.05" office:value-type="float" office:value="1.05" calcext:value-type="float">
            <text:p>1,05</text:p>
          </table:table-cell>
          <table:table-cell table:style-name="ce50" table:formula="of:=RANDBETWEEN(3;6)" office:value-type="float" office:value="5" calcext:value-type="float">
            <text:p>5</text:p>
          </table:table-cell>
          <table:table-cell table:style-name="Unsichtbar" table:formula="of:=RANDBETWEEN(1;4)"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VALUE([.J58]*10^[.L58]/10) &amp; &quot; &quot; &amp;CHOOSE([.L58];&quot;m&quot;;&quot;dm&quot;;&quot;cm&quot;;&quot;mm&quot;)&amp;&quot; · &quot; &amp; [.K58] &amp; &quot; = &quot;" office:value-type="string" office:string-value="425 cm · 3 = " calcext:value-type="string">
            <text:p>425 cm · 3 = </text:p>
          </table:table-cell>
          <table:table-cell table:style-name="ce168"/>
          <table:table-cell table:number-columns-repeated="2"/>
          <table:table-cell table:style-name="ce52" table:formula="of:=IF(OR(ISFORMULA([.C58]);ISBLANK([.I58]));&quot;&quot;;IF(ISERROR(FIND(&quot;|&quot;&amp; SUBSTITUTE([.C58];&quot; &quot;;&quot;&quot;) &amp;&quot;|&quot;;&quot;|&quot; &amp; SUBSTITUTE([.I58];&quot; &quot;;&quot;&quot;) &amp;&quot;|&quot;));0;1))" office:value-type="float" office:value="0" calcext:value-type="float">
            <text:p>0</text:p>
          </table:table-cell>
          <table:table-cell table:style-name="ce49" table:formula="of:=IF([.F58]=&quot;&quot;;&quot;&quot;;IF([$Namen.$H$3]=[$Namen.$J$2];IF([.F58]&gt;0;&quot;&quot;;&quot;&quot;);&quot; &quot;))" office:value-type="string" office:string-value="" calcext:value-type="string">
            <text:p></text:p>
          </table:table-cell>
          <table:table-cell table:style-name="ce58"/>
          <table:table-cell table:style-name="ce50" table:formula="of:=[.J58]*[.K58] &amp; &quot;m&quot;&amp;&quot;|&quot;&amp;([.J58]*[.K58])*10&amp;&quot;dm&quot;&amp;&quot;|&quot;&amp;([.J58]*[.K58])*100&amp;&quot;cm&quot;&amp;&quot;|&quot;&amp;([.J58]*[.K58])*1000&amp;&quot;mm&quot;" office:value-type="string" office:string-value="12,75m|127,5dm|1275cm|12750mm" calcext:value-type="string">
            <text:p>12,75m|127,5dm|1275cm|12750mm</text:p>
          </table:table-cell>
          <table:table-cell table:style-name="ce50" table:formula="of:=RANDBETWEEN(1;120)*0.05" office:value-type="float" office:value="4.25" calcext:value-type="float">
            <text:p>4,25</text:p>
          </table:table-cell>
          <table:table-cell table:style-name="ce50" table:formula="of:=RANDBETWEEN(3;6)" office:value-type="float" office:value="3" calcext:value-type="float">
            <text:p>3</text:p>
          </table:table-cell>
          <table:table-cell table:style-name="Unsichtbar" table:formula="of:=RANDBETWEEN(1;4)"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VALUE([.J59]*10^[.L59]/10) &amp; &quot; &quot; &amp;CHOOSE([.L59];&quot;m&quot;;&quot;dm&quot;;&quot;cm&quot;;&quot;mm&quot;)&amp;&quot; · &quot; &amp; [.K59] &amp; &quot; = &quot;" office:value-type="string" office:string-value="440 cm · 6 = " calcext:value-type="string">
            <text:p>440 cm · 6 = </text:p>
          </table:table-cell>
          <table:table-cell table:style-name="ce168"/>
          <table:table-cell table:number-columns-repeated="2"/>
          <table:table-cell table:style-name="ce52" table:formula="of:=IF(OR(ISFORMULA([.C59]);ISBLANK([.I59]));&quot;&quot;;IF(ISERROR(FIND(&quot;|&quot;&amp; SUBSTITUTE([.C59];&quot; &quot;;&quot;&quot;) &amp;&quot;|&quot;;&quot;|&quot; &amp; SUBSTITUTE([.I59];&quot; &quot;;&quot;&quot;) &amp;&quot;|&quot;));0;1))" office:value-type="float" office:value="0" calcext:value-type="float">
            <text:p>0</text:p>
          </table:table-cell>
          <table:table-cell table:style-name="ce49" table:formula="of:=IF([.F59]=&quot;&quot;;&quot;&quot;;IF([$Namen.$H$3]=[$Namen.$J$2];IF([.F59]&gt;0;&quot;&quot;;&quot;&quot;);&quot; &quot;))" office:value-type="string" office:string-value="" calcext:value-type="string">
            <text:p></text:p>
          </table:table-cell>
          <table:table-cell table:style-name="ce58"/>
          <table:table-cell table:style-name="ce50" table:formula="of:=[.J59]*[.K59] &amp; &quot;m&quot;&amp;&quot;|&quot;&amp;([.J59]*[.K59])*10&amp;&quot;dm&quot;&amp;&quot;|&quot;&amp;([.J59]*[.K59])*100&amp;&quot;cm&quot;&amp;&quot;|&quot;&amp;([.J59]*[.K59])*1000&amp;&quot;mm&quot;" office:value-type="string" office:string-value="26,4m|264dm|2640cm|26400mm" calcext:value-type="string">
            <text:p>26,4m|264dm|2640cm|26400mm</text:p>
          </table:table-cell>
          <table:table-cell table:style-name="ce50" table:formula="of:=RANDBETWEEN(1;120)*0.05" office:value-type="float" office:value="4.4" calcext:value-type="float">
            <text:p>4,4</text:p>
          </table:table-cell>
          <table:table-cell table:style-name="ce50" table:formula="of:=RANDBETWEEN(3;6)" office:value-type="float" office:value="6" calcext:value-type="float">
            <text:p>6</text:p>
          </table:table-cell>
          <table:table-cell table:style-name="Unsichtbar" table:formula="of:=RANDBETWEEN(1;4)"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VALUE([.J60]*10^[.L60]/10) &amp; &quot; &quot; &amp;CHOOSE([.L60];&quot;m&quot;;&quot;dm&quot;;&quot;cm&quot;;&quot;mm&quot;)&amp;&quot; · &quot; &amp; [.K60] &amp; &quot; = &quot;" office:value-type="string" office:string-value="2800 mm · 3 = " calcext:value-type="string">
            <text:p>2800 mm · 3 = </text:p>
          </table:table-cell>
          <table:table-cell table:style-name="ce168"/>
          <table:table-cell table:number-columns-repeated="2"/>
          <table:table-cell table:style-name="ce52" table:formula="of:=IF(OR(ISFORMULA([.C60]);ISBLANK([.I60]));&quot;&quot;;IF(ISERROR(FIND(&quot;|&quot;&amp; SUBSTITUTE([.C60];&quot; &quot;;&quot;&quot;) &amp;&quot;|&quot;;&quot;|&quot; &amp; SUBSTITUTE([.I60];&quot; &quot;;&quot;&quot;) &amp;&quot;|&quot;));0;1))" office:value-type="float" office:value="0" calcext:value-type="float">
            <text:p>0</text:p>
          </table:table-cell>
          <table:table-cell table:style-name="ce49" table:formula="of:=IF([.F60]=&quot;&quot;;&quot;&quot;;IF([$Namen.$H$3]=[$Namen.$J$2];IF([.F60]&gt;0;&quot;&quot;;&quot;&quot;);&quot; &quot;))" office:value-type="string" office:string-value="" calcext:value-type="string">
            <text:p></text:p>
          </table:table-cell>
          <table:table-cell table:style-name="ce58"/>
          <table:table-cell table:style-name="ce50" table:formula="of:=[.J60]*[.K60] &amp; &quot;m&quot;&amp;&quot;|&quot;&amp;([.J60]*[.K60])*10&amp;&quot;dm&quot;&amp;&quot;|&quot;&amp;([.J60]*[.K60])*100&amp;&quot;cm&quot;&amp;&quot;|&quot;&amp;([.J60]*[.K60])*1000&amp;&quot;mm&quot;" office:value-type="string" office:string-value="8,4m|84dm|840cm|8400mm" calcext:value-type="string">
            <text:p>8,4m|84dm|840cm|8400mm</text:p>
          </table:table-cell>
          <table:table-cell table:style-name="ce50" table:formula="of:=RANDBETWEEN(1;120)*0.05" office:value-type="float" office:value="2.8" calcext:value-type="float">
            <text:p>2,8</text:p>
          </table:table-cell>
          <table:table-cell table:style-name="ce50" table:formula="of:=RANDBETWEEN(3;6)" office:value-type="float" office:value="3" calcext:value-type="float">
            <text:p>3</text:p>
          </table:table-cell>
          <table:table-cell table:style-name="Unsichtbar" table:formula="of:=RANDBETWEEN(1;4)" office:value-type="float" office:value="4" calcext:value-type="float">
            <text:p>4</text:p>
          </table:table-cell>
          <table:table-cell table:style-name="ce50" table:number-columns-repeated="3"/>
          <table:table-cell table:style-name="ce58" table:number-columns-repeated="242"/>
        </table:table-row>
        <table:table-row table:style-name="ro1">
          <table:table-cell/>
          <table:table-cell table:style-name="ce34" table:formula="of:=VALUE([.J61]*10^[.L61]/10) &amp; &quot; &quot; &amp;CHOOSE([.L61];&quot;m&quot;;&quot;dm&quot;;&quot;cm&quot;;&quot;mm&quot;)&amp;&quot; · &quot; &amp; [.K61] &amp; &quot; = &quot;" office:value-type="string" office:string-value="45 dm · 4 = " calcext:value-type="string">
            <text:p>45 dm · 4 = </text:p>
          </table:table-cell>
          <table:table-cell table:style-name="ce168"/>
          <table:table-cell table:number-columns-repeated="2"/>
          <table:table-cell table:style-name="ce52" table:formula="of:=IF(OR(ISFORMULA([.C61]);ISBLANK([.I61]));&quot;&quot;;IF(ISERROR(FIND(&quot;|&quot;&amp; SUBSTITUTE([.C61];&quot; &quot;;&quot;&quot;) &amp;&quot;|&quot;;&quot;|&quot; &amp; SUBSTITUTE([.I61];&quot; &quot;;&quot;&quot;) &amp;&quot;|&quot;));0;1))" office:value-type="float" office:value="0" calcext:value-type="float">
            <text:p>0</text:p>
          </table:table-cell>
          <table:table-cell table:style-name="ce49" table:formula="of:=IF([.F61]=&quot;&quot;;&quot;&quot;;IF([$Namen.$H$3]=[$Namen.$J$2];IF([.F61]&gt;0;&quot;&quot;;&quot;&quot;);&quot; &quot;))" office:value-type="string" office:string-value="" calcext:value-type="string">
            <text:p></text:p>
          </table:table-cell>
          <table:table-cell table:style-name="ce58"/>
          <table:table-cell table:style-name="ce50" table:formula="of:=[.J61]*[.K61] &amp; &quot;m&quot;&amp;&quot;|&quot;&amp;([.J61]*[.K61])*10&amp;&quot;dm&quot;&amp;&quot;|&quot;&amp;([.J61]*[.K61])*100&amp;&quot;cm&quot;&amp;&quot;|&quot;&amp;([.J61]*[.K61])*1000&amp;&quot;mm&quot;" office:value-type="string" office:string-value="18m|180dm|1800cm|18000mm" calcext:value-type="string">
            <text:p>18m|180dm|1800cm|18000mm</text:p>
          </table:table-cell>
          <table:table-cell table:style-name="ce50" table:formula="of:=RANDBETWEEN(1;120)*0.05" office:value-type="float" office:value="4.5" calcext:value-type="float">
            <text:p>4,5</text:p>
          </table:table-cell>
          <table:table-cell table:style-name="ce50" table:formula="of:=RANDBETWEEN(3;6)" office:value-type="float" office:value="4" calcext:value-type="float">
            <text:p>4</text:p>
          </table:table-cell>
          <table:table-cell table:style-name="Unsichtbar" table:formula="of:=RANDBETWEEN(1;4)"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VALUE([.J62]*10^[.L62]/10) &amp; &quot; &quot; &amp;CHOOSE([.L62];&quot;m&quot;;&quot;dm&quot;;&quot;cm&quot;;&quot;mm&quot;)&amp;&quot; · &quot; &amp; [.K62] &amp; &quot; = &quot;" office:value-type="string" office:string-value="400 cm · 6 = " calcext:value-type="string">
            <text:p>400 cm · 6 = </text:p>
          </table:table-cell>
          <table:table-cell table:style-name="ce168"/>
          <table:table-cell table:number-columns-repeated="2"/>
          <table:table-cell table:style-name="ce52" table:formula="of:=IF(OR(ISFORMULA([.C62]);ISBLANK([.I62]));&quot;&quot;;IF(ISERROR(FIND(&quot;|&quot;&amp; SUBSTITUTE([.C62];&quot; &quot;;&quot;&quot;) &amp;&quot;|&quot;;&quot;|&quot; &amp; SUBSTITUTE([.I62];&quot; &quot;;&quot;&quot;) &amp;&quot;|&quot;));0;1))" office:value-type="float" office:value="0" calcext:value-type="float">
            <text:p>0</text:p>
          </table:table-cell>
          <table:table-cell table:style-name="ce49" table:formula="of:=IF([.F62]=&quot;&quot;;&quot;&quot;;IF([$Namen.$H$3]=[$Namen.$J$2];IF([.F62]&gt;0;&quot;&quot;;&quot;&quot;);&quot; &quot;))" office:value-type="string" office:string-value="" calcext:value-type="string">
            <text:p></text:p>
          </table:table-cell>
          <table:table-cell table:style-name="ce58"/>
          <table:table-cell table:style-name="ce50" table:formula="of:=[.J62]*[.K62] &amp; &quot;m&quot;&amp;&quot;|&quot;&amp;([.J62]*[.K62])*10&amp;&quot;dm&quot;&amp;&quot;|&quot;&amp;([.J62]*[.K62])*100&amp;&quot;cm&quot;&amp;&quot;|&quot;&amp;([.J62]*[.K62])*1000&amp;&quot;mm&quot;" office:value-type="string" office:string-value="24m|240dm|2400cm|24000mm" calcext:value-type="string">
            <text:p>24m|240dm|2400cm|24000mm</text:p>
          </table:table-cell>
          <table:table-cell table:style-name="ce50" table:formula="of:=RANDBETWEEN(1;120)*0.05" office:value-type="float" office:value="4" calcext:value-type="float">
            <text:p>4</text:p>
          </table:table-cell>
          <table:table-cell table:style-name="ce50" table:formula="of:=RANDBETWEEN(3;6)" office:value-type="float" office:value="6" calcext:value-type="float">
            <text:p>6</text:p>
          </table:table-cell>
          <table:table-cell table:style-name="Unsichtbar" table:formula="of:=RANDBETWEEN(1;4)"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VALUE([.J63]*10^[.L63]/10) &amp; &quot; &quot; &amp;CHOOSE([.L63];&quot;m&quot;;&quot;dm&quot;;&quot;cm&quot;;&quot;mm&quot;)&amp;&quot; · &quot; &amp; [.K63] &amp; &quot; = &quot;" office:value-type="string" office:string-value="42,5 dm · 4 = " calcext:value-type="string">
            <text:p>42,5 dm · 4 = </text:p>
          </table:table-cell>
          <table:table-cell table:style-name="ce168"/>
          <table:table-cell table:number-columns-repeated="2"/>
          <table:table-cell table:style-name="ce52" table:formula="of:=IF(OR(ISFORMULA([.C63]);ISBLANK([.I63]));&quot;&quot;;IF(ISERROR(FIND(&quot;|&quot;&amp; SUBSTITUTE([.C63];&quot; &quot;;&quot;&quot;) &amp;&quot;|&quot;;&quot;|&quot; &amp; SUBSTITUTE([.I63];&quot; &quot;;&quot;&quot;) &amp;&quot;|&quot;));0;1))" office:value-type="float" office:value="0" calcext:value-type="float">
            <text:p>0</text:p>
          </table:table-cell>
          <table:table-cell table:style-name="ce49" table:formula="of:=IF([.F63]=&quot;&quot;;&quot;&quot;;IF([$Namen.$H$3]=[$Namen.$J$2];IF([.F63]&gt;0;&quot;&quot;;&quot;&quot;);&quot; &quot;))" office:value-type="string" office:string-value="" calcext:value-type="string">
            <text:p></text:p>
          </table:table-cell>
          <table:table-cell table:style-name="ce58"/>
          <table:table-cell table:style-name="ce50" table:formula="of:=[.J63]*[.K63] &amp; &quot;m&quot;&amp;&quot;|&quot;&amp;([.J63]*[.K63])*10&amp;&quot;dm&quot;&amp;&quot;|&quot;&amp;([.J63]*[.K63])*100&amp;&quot;cm&quot;&amp;&quot;|&quot;&amp;([.J63]*[.K63])*1000&amp;&quot;mm&quot;" office:value-type="string" office:string-value="17m|170dm|1700cm|17000mm" calcext:value-type="string">
            <text:p>17m|170dm|1700cm|17000mm</text:p>
          </table:table-cell>
          <table:table-cell table:style-name="ce50" table:formula="of:=RANDBETWEEN(1;120)*0.05" office:value-type="float" office:value="4.25" calcext:value-type="float">
            <text:p>4,25</text:p>
          </table:table-cell>
          <table:table-cell table:style-name="ce50" table:formula="of:=RANDBETWEEN(3;6)" office:value-type="float" office:value="4" calcext:value-type="float">
            <text:p>4</text:p>
          </table:table-cell>
          <table:table-cell table:style-name="Unsichtbar" table:formula="of:=RANDBETWEEN(1;4)"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VALUE([.J64]*10^[.L64]/10) &amp; &quot; &quot; &amp;CHOOSE([.L64];&quot;m&quot;;&quot;dm&quot;;&quot;cm&quot;;&quot;mm&quot;)&amp;&quot; · &quot; &amp; [.K64] &amp; &quot; = &quot;" office:value-type="string" office:string-value="5 m · 4 = " calcext:value-type="string">
            <text:p>5 m · 4 = </text:p>
          </table:table-cell>
          <table:table-cell table:style-name="ce168"/>
          <table:table-cell table:number-columns-repeated="2"/>
          <table:table-cell table:style-name="ce52" table:formula="of:=IF(OR(ISFORMULA([.C64]);ISBLANK([.I64]));&quot;&quot;;IF(ISERROR(FIND(&quot;|&quot;&amp; SUBSTITUTE([.C64];&quot; &quot;;&quot;&quot;) &amp;&quot;|&quot;;&quot;|&quot; &amp; SUBSTITUTE([.I64];&quot; &quot;;&quot;&quot;) &amp;&quot;|&quot;));0;1))" office:value-type="float" office:value="0" calcext:value-type="float">
            <text:p>0</text:p>
          </table:table-cell>
          <table:table-cell table:style-name="ce49" table:formula="of:=IF([.F64]=&quot;&quot;;&quot;&quot;;IF([$Namen.$H$3]=[$Namen.$J$2];IF([.F64]&gt;0;&quot;&quot;;&quot;&quot;);&quot; &quot;))" office:value-type="string" office:string-value="" calcext:value-type="string">
            <text:p></text:p>
          </table:table-cell>
          <table:table-cell table:style-name="ce58"/>
          <table:table-cell table:style-name="ce50" table:formula="of:=[.J64]*[.K64] &amp; &quot;m&quot;&amp;&quot;|&quot;&amp;([.J64]*[.K64])*10&amp;&quot;dm&quot;&amp;&quot;|&quot;&amp;([.J64]*[.K64])*100&amp;&quot;cm&quot;&amp;&quot;|&quot;&amp;([.J64]*[.K64])*1000&amp;&quot;mm&quot;" office:value-type="string" office:string-value="20m|200dm|2000cm|20000mm" calcext:value-type="string">
            <text:p>20m|200dm|2000cm|20000mm</text:p>
          </table:table-cell>
          <table:table-cell table:style-name="ce50" table:formula="of:=RANDBETWEEN(1;120)*0.05" office:value-type="float" office:value="5" calcext:value-type="float">
            <text:p>5</text:p>
          </table:table-cell>
          <table:table-cell table:style-name="ce50" table:formula="of:=RANDBETWEEN(3;6)" office:value-type="float" office:value="4" calcext:value-type="float">
            <text:p>4</text:p>
          </table:table-cell>
          <table:table-cell table:style-name="Unsichtbar" table:formula="of:=RANDBETWEEN(1;4)"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34" table:formula="of:=VALUE([.J65]*10^[.L65]/10) &amp; &quot; &quot; &amp;CHOOSE([.L65];&quot;m&quot;;&quot;dm&quot;;&quot;cm&quot;;&quot;mm&quot;)&amp;&quot; · &quot; &amp; [.K65] &amp; &quot; = &quot;" office:value-type="string" office:string-value="345 cm · 3 = " calcext:value-type="string">
            <text:p>345 cm · 3 = </text:p>
          </table:table-cell>
          <table:table-cell table:style-name="ce168"/>
          <table:table-cell table:number-columns-repeated="2"/>
          <table:table-cell table:style-name="ce52" table:formula="of:=IF(OR(ISFORMULA([.C65]);ISBLANK([.I65]));&quot;&quot;;IF(ISERROR(FIND(&quot;|&quot;&amp; SUBSTITUTE([.C65];&quot; &quot;;&quot;&quot;) &amp;&quot;|&quot;;&quot;|&quot; &amp; SUBSTITUTE([.I65];&quot; &quot;;&quot;&quot;) &amp;&quot;|&quot;));0;1))" office:value-type="float" office:value="0" calcext:value-type="float">
            <text:p>0</text:p>
          </table:table-cell>
          <table:table-cell table:style-name="ce49" table:formula="of:=IF([.F65]=&quot;&quot;;&quot;&quot;;IF([$Namen.$H$3]=[$Namen.$J$2];IF([.F65]&gt;0;&quot;&quot;;&quot;&quot;);&quot; &quot;))" office:value-type="string" office:string-value="" calcext:value-type="string">
            <text:p></text:p>
          </table:table-cell>
          <table:table-cell table:style-name="ce58"/>
          <table:table-cell table:style-name="ce50" table:formula="of:=[.J65]*[.K65] &amp; &quot;m&quot;&amp;&quot;|&quot;&amp;([.J65]*[.K65])*10&amp;&quot;dm&quot;&amp;&quot;|&quot;&amp;([.J65]*[.K65])*100&amp;&quot;cm&quot;&amp;&quot;|&quot;&amp;([.J65]*[.K65])*1000&amp;&quot;mm&quot;" office:value-type="string" office:string-value="10,35m|103,5dm|1035cm|10350mm" calcext:value-type="string">
            <text:p>10,35m|103,5dm|1035cm|10350mm</text:p>
          </table:table-cell>
          <table:table-cell table:style-name="ce50" table:formula="of:=RANDBETWEEN(1;120)*0.05" office:value-type="float" office:value="3.45" calcext:value-type="float">
            <text:p>3,45</text:p>
          </table:table-cell>
          <table:table-cell table:style-name="ce50" table:formula="of:=RANDBETWEEN(3;6)" office:value-type="float" office:value="3" calcext:value-type="float">
            <text:p>3</text:p>
          </table:table-cell>
          <table:table-cell table:style-name="Unsichtbar" table:formula="of:=RANDBETWEEN(1;4)"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66]);ISBLANK([.I66]));&quot;&quot;;IF(ISERROR(FIND(&quot;|&quot;&amp; SUBSTITUTE([.C66];&quot; &quot;;&quot;&quot;) &amp;&quot;|&quot;;&quot;|&quot; &amp; SUBSTITUTE([.I66];&quot; &quot;;&quot;&quot;) &amp;&quot;|&quot;));0;1))">
            <text:p/>
          </table:table-cell>
          <table:table-cell table:style-name="ce49" table:formula="of:=IF([.F66]=&quot;&quot;;&quot;&quot;;IF([$Namen.$H$3]=[$Namen.$J$2];IF([.F6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Mit Flächen rechnen</text:p>
          </table:table-cell>
          <table:table-cell table:style-name="ce169"/>
          <table:table-cell table:number-columns-repeated="2"/>
          <table:table-cell table:style-name="ce52" table:formula="of:=IF(OR(ISFORMULA([.C67]);ISBLANK([.I67]));&quot;&quot;;IF(ISERROR(FIND(&quot;|&quot;&amp; SUBSTITUTE([.C67];&quot; &quot;;&quot;&quot;) &amp;&quot;|&quot;;&quot;|&quot; &amp; SUBSTITUTE([.I67];&quot; &quot;;&quot;&quot;) &amp;&quot;|&quot;));0;1))">
            <text:p/>
          </table:table-cell>
          <table:table-cell table:style-name="ce49" table:formula="of:=IF([.F67]=&quot;&quot;;&quot;&quot;;IF([$Namen.$H$3]=[$Namen.$J$2];IF([.F67]&gt;0;&quot;&quot;;&quot;&quot;);&quot; &quot;))">
            <text:p/>
          </table:table-cell>
          <table:table-cell table:style-name="ce58"/>
          <table:table-cell table:style-name="ce50"/>
          <table:table-cell table:style-name="ce27" office:value-type="string" calcext:value-type="string">
            <text:p>1=km²; 2=ha; 3=a; 4=m²; 5=dm²; 6=cm²; 7 mm²</text:p>
          </table:table-cell>
          <table:table-cell table:style-name="ce50" office:value-type="string" calcext:value-type="string">
            <text:p>Summand</text:p>
          </table:table-cell>
          <table:table-cell table:style-name="Unsichtbar" office:value-type="string" calcext:value-type="string">
            <text:p>Zieleinheit</text:p>
          </table:table-cell>
          <table:table-cell table:style-name="ce50" office:value-type="string" calcext:value-type="string">
            <text:p>Änderung</text:p>
          </table:table-cell>
          <table:table-cell table:style-name="ce50" office:value-type="string" calcext:value-type="string">
            <text:p>Vorzeichen</text:p>
          </table:table-cell>
          <table:table-cell table:style-name="ce50"/>
          <table:table-cell table:style-name="ce58" table:number-columns-repeated="242"/>
        </table:table-row>
        <table:table-row table:style-name="ro1">
          <table:table-cell/>
          <table:table-cell table:style-name="ce34" table:formula="of:= &quot;Beispiel: &quot;&amp;VALUE([.J68]) &amp; &quot; &quot; &amp; CHOOSE([.L68];&quot;km²&quot;;&quot;ha&quot;;&quot;a&quot;;&quot;m²&quot;;&quot;dm²&quot;;&quot;cm²&quot;;&quot;mm²&quot;) &amp; IF([.N68]&gt;0;&quot; + &quot;;&quot; - &quot;)&amp;VALUE([.K68]+99*[.K68]*[.M68]) &amp; &quot; &quot; &amp; CHOOSE([.L68]+[.M68];&quot;km²&quot;;&quot;ha&quot;;&quot;a&quot;;&quot;m²&quot;;&quot;dm²&quot;;&quot;cm²&quot;;&quot;mm²&quot;)&amp;&quot; = &quot;" office:value-type="string" office:string-value="Beispiel: 5,8 ha + 50 a = " calcext:value-type="string">
            <text:p>Beispiel: 5,8 ha + 50 a = </text:p>
          </table:table-cell>
          <table:table-cell table:style-name="ce169" table:formula="of:=[.J68]+[.N68]*[.K68] &amp; &quot; &quot; &amp;CHOOSE([.L68];&quot;km²&quot;;&quot;ha&quot;;&quot;a&quot;;&quot;m²&quot;;&quot;dm²&quot;;&quot;cm²&quot;;&quot;mm²&quot;)" office:value-type="string" office:string-value="6,3 ha" calcext:value-type="string">
            <text:p>6,3 ha</text:p>
          </table:table-cell>
          <table:table-cell table:number-columns-repeated="2"/>
          <table:table-cell table:style-name="ce52" table:formula="of:=IF(OR(ISFORMULA([.C68]);ISBLANK([.I68]));&quot;&quot;;IF(ISERROR(FIND(&quot;|&quot;&amp; SUBSTITUTE([.C68];&quot; &quot;;&quot;&quot;) &amp;&quot;|&quot;;&quot;|&quot; &amp; SUBSTITUTE([.I68];&quot; &quot;;&quot;&quot;) &amp;&quot;|&quot;));0;1))">
            <text:p/>
          </table:table-cell>
          <table:table-cell table:style-name="ce49" table:formula="of:=IF([.F68]=&quot;&quot;;&quot;&quot;;IF([$Namen.$H$3]=[$Namen.$J$2];IF([.F68]&gt;0;&quot;&quot;;&quot;&quot;);&quot; &quot;))">
            <text:p/>
          </table:table-cell>
          <table:table-cell table:style-name="ce58"/>
          <table:table-cell table:style-name="ce50" table:formula="of:=([.J68]+([.K68]*[.N68]))/100 &amp; CHOOSE([.L68]-1;&quot;km²&quot;;&quot;ha&quot;;&quot;a&quot;;&quot;m²&quot;;&quot;dm²&quot;;&quot;cm²&quot;;&quot;mm²&quot;) &amp; &quot;|&quot;&amp;([.J68]+([.K68]*[.N68])) &amp; CHOOSE([.L68];&quot;km²&quot;;&quot;ha&quot;;&quot;a&quot;;&quot;m²&quot;;&quot;dm²&quot;;&quot;cm²&quot;;&quot;mm²&quot;)&amp;&quot;|&quot;&amp;([.J68]+([.K68]*[.N68]))*100&amp;CHOOSE([.L68]+1;&quot;km²&quot;;&quot;ha&quot;;&quot;a&quot;;&quot;m²&quot;;&quot;dm²&quot;;&quot;cm²&quot;;&quot;mm²&quot;)" office:value-type="string" office:string-value="0,063km²|6,3ha|630a" calcext:value-type="string">
            <text:p>0,063km²|6,3ha|630a</text:p>
          </table:table-cell>
          <table:table-cell table:style-name="ce50" table:formula="of:=RANDBETWEEN(4;100)/10" office:value-type="float" office:value="5.8" calcext:value-type="float">
            <text:p>5,8</text:p>
          </table:table-cell>
          <table:table-cell table:style-name="ce50" table:formula="of:=RANDBETWEEN(10;20)/20" office:value-type="float" office:value="0.5" calcext:value-type="float">
            <text:p>0,5</text:p>
          </table:table-cell>
          <table:table-cell table:style-name="Unsichtbar" table:formula="of:=RANDBETWEEN(2;6)" office:value-type="float" office:value="2" calcext:value-type="float">
            <text:p>2</text:p>
          </table:table-cell>
          <table:table-cell table:number-columns-repeated="2"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69]) &amp; &quot; &quot; &amp; CHOOSE([.L69];&quot;km²&quot;;&quot;ha&quot;;&quot;a&quot;;&quot;m²&quot;;&quot;dm²&quot;;&quot;cm²&quot;;&quot;mm²&quot;) &amp; IF([.N69]&gt;0;&quot; + &quot;;&quot; - &quot;)&amp;VALUE([.K69]+99*[.K69]*[.M69]) &amp; &quot; &quot; &amp; CHOOSE([.L69]+[.M69];&quot;km²&quot;;&quot;ha&quot;;&quot;a&quot;;&quot;m²&quot;;&quot;dm²&quot;;&quot;cm²&quot;;&quot;mm²&quot;)&amp;&quot; = &quot;" office:value-type="string" office:string-value="4,4 cm² + 80 mm² = " calcext:value-type="string">
            <text:p>4,4 cm² + 80 mm² = </text:p>
          </table:table-cell>
          <table:table-cell table:style-name="ce168"/>
          <table:table-cell table:number-columns-repeated="2"/>
          <table:table-cell table:style-name="ce52" table:formula="of:=IF(OR(ISFORMULA([.C69]);ISBLANK([.I69]));&quot;&quot;;IF(ISERROR(FIND(&quot;|&quot;&amp; SUBSTITUTE([.C69];&quot; &quot;;&quot;&quot;) &amp;&quot;|&quot;;&quot;|&quot; &amp; SUBSTITUTE([.I69];&quot; &quot;;&quot;&quot;) &amp;&quot;|&quot;));0;1))" office:value-type="float" office:value="0" calcext:value-type="float">
            <text:p>0</text:p>
          </table:table-cell>
          <table:table-cell table:style-name="ce49" table:formula="of:=IF([.F69]=&quot;&quot;;&quot;&quot;;IF([$Namen.$H$3]=[$Namen.$J$2];IF([.F69]&gt;0;&quot;&quot;;&quot;&quot;);&quot; &quot;))" office:value-type="string" office:string-value="" calcext:value-type="string">
            <text:p></text:p>
          </table:table-cell>
          <table:table-cell table:style-name="ce58"/>
          <table:table-cell table:style-name="ce50" table:formula="of:=([.J69]+([.K69]*[.N69]))/100 &amp; CHOOSE([.L69]-1;&quot;km²&quot;;&quot;ha&quot;;&quot;a&quot;;&quot;m²&quot;;&quot;dm²&quot;;&quot;cm²&quot;;&quot;mm²&quot;) &amp; &quot;|&quot;&amp;([.J69]+([.K69]*[.N69])) &amp; CHOOSE([.L69];&quot;km²&quot;;&quot;ha&quot;;&quot;a&quot;;&quot;m²&quot;;&quot;dm²&quot;;&quot;cm²&quot;;&quot;mm²&quot;)&amp;&quot;|&quot;&amp;([.J69]+([.K69]*[.N69]))*100&amp;CHOOSE([.L69]+1;&quot;km²&quot;;&quot;ha&quot;;&quot;a&quot;;&quot;m²&quot;;&quot;dm²&quot;;&quot;cm²&quot;;&quot;mm²&quot;)" office:value-type="string" office:string-value="0,052dm²|5,2cm²|520mm²" calcext:value-type="string">
            <text:p>0,052dm²|5,2cm²|520mm²</text:p>
          </table:table-cell>
          <table:table-cell table:style-name="ce50" table:formula="of:=RANDBETWEEN(4;100)/10" office:value-type="float" office:value="4.4" calcext:value-type="float">
            <text:p>4,4</text:p>
          </table:table-cell>
          <table:table-cell table:style-name="ce50" table:formula="of:=RANDBETWEEN(10;20)/20" office:value-type="float" office:value="0.8" calcext:value-type="float">
            <text:p>0,8</text:p>
          </table:table-cell>
          <table:table-cell table:style-name="Unsichtbar" table:formula="of:=RANDBETWEEN(2;6)" office:value-type="float" office:value="6" calcext:value-type="float">
            <text:p>6</text:p>
          </table:table-cell>
          <table:table-cell table:style-name="ce50" table:formula="of:=RANDBETWEEN(0;1)" office:value-type="float" office:value="1" calcext:value-type="float">
            <text:p>1</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70]) &amp; &quot; &quot; &amp; CHOOSE([.L70];&quot;km²&quot;;&quot;ha&quot;;&quot;a&quot;;&quot;m²&quot;;&quot;dm²&quot;;&quot;cm²&quot;;&quot;mm²&quot;) &amp; IF([.N70]&gt;0;&quot; + &quot;;&quot; - &quot;)&amp;VALUE([.K70]+99*[.K70]*[.M70]) &amp; &quot; &quot; &amp; CHOOSE([.L70]+[.M70];&quot;km²&quot;;&quot;ha&quot;;&quot;a&quot;;&quot;m²&quot;;&quot;dm²&quot;;&quot;cm²&quot;;&quot;mm²&quot;)&amp;&quot; = &quot;" office:value-type="string" office:string-value="0,4 dm² + 0,6 dm² = " calcext:value-type="string">
            <text:p>0,4 dm² + 0,6 dm² = </text:p>
          </table:table-cell>
          <table:table-cell table:style-name="ce168"/>
          <table:table-cell table:number-columns-repeated="2"/>
          <table:table-cell table:style-name="ce52" table:formula="of:=IF(OR(ISFORMULA([.C70]);ISBLANK([.I70]));&quot;&quot;;IF(ISERROR(FIND(&quot;|&quot;&amp; SUBSTITUTE([.C70];&quot; &quot;;&quot;&quot;) &amp;&quot;|&quot;;&quot;|&quot; &amp; SUBSTITUTE([.I70];&quot; &quot;;&quot;&quot;) &amp;&quot;|&quot;));0;1))" office:value-type="float" office:value="0" calcext:value-type="float">
            <text:p>0</text:p>
          </table:table-cell>
          <table:table-cell table:style-name="ce49" table:formula="of:=IF([.F70]=&quot;&quot;;&quot;&quot;;IF([$Namen.$H$3]=[$Namen.$J$2];IF([.F70]&gt;0;&quot;&quot;;&quot;&quot;);&quot; &quot;))" office:value-type="string" office:string-value="" calcext:value-type="string">
            <text:p></text:p>
          </table:table-cell>
          <table:table-cell table:style-name="ce58"/>
          <table:table-cell table:style-name="ce50" table:formula="of:=([.J70]+([.K70]*[.N70]))/100 &amp; CHOOSE([.L70]-1;&quot;km²&quot;;&quot;ha&quot;;&quot;a&quot;;&quot;m²&quot;;&quot;dm²&quot;;&quot;cm²&quot;;&quot;mm²&quot;) &amp; &quot;|&quot;&amp;([.J70]+([.K70]*[.N70])) &amp; CHOOSE([.L70];&quot;km²&quot;;&quot;ha&quot;;&quot;a&quot;;&quot;m²&quot;;&quot;dm²&quot;;&quot;cm²&quot;;&quot;mm²&quot;)&amp;&quot;|&quot;&amp;([.J70]+([.K70]*[.N70]))*100&amp;CHOOSE([.L70]+1;&quot;km²&quot;;&quot;ha&quot;;&quot;a&quot;;&quot;m²&quot;;&quot;dm²&quot;;&quot;cm²&quot;;&quot;mm²&quot;)" office:value-type="string" office:string-value="0,01m²|1dm²|100cm²" calcext:value-type="string">
            <text:p>0,01m²|1dm²|100cm²</text:p>
          </table:table-cell>
          <table:table-cell table:style-name="ce50" table:formula="of:=RANDBETWEEN(4;100)/10" office:value-type="float" office:value="0.4" calcext:value-type="float">
            <text:p>0,4</text:p>
          </table:table-cell>
          <table:table-cell table:style-name="ce50" table:formula="of:=RANDBETWEEN(10;20)/20" office:value-type="float" office:value="0.6" calcext:value-type="float">
            <text:p>0,6</text:p>
          </table:table-cell>
          <table:table-cell table:style-name="Unsichtbar" table:formula="of:=RANDBETWEEN(2;6)" office:value-type="float" office:value="5" calcext:value-type="float">
            <text:p>5</text:p>
          </table:table-cell>
          <table:table-cell table:style-name="ce50" table:formula="of:=RANDBETWEEN(0;1)" office:value-type="float" office:value="0" calcext:value-type="float">
            <text:p>0</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71]) &amp; &quot; &quot; &amp; CHOOSE([.L71];&quot;km²&quot;;&quot;ha&quot;;&quot;a&quot;;&quot;m²&quot;;&quot;dm²&quot;;&quot;cm²&quot;;&quot;mm²&quot;) &amp; IF([.N71]&gt;0;&quot; + &quot;;&quot; - &quot;)&amp;VALUE([.K71]+99*[.K71]*[.M71]) &amp; &quot; &quot; &amp; CHOOSE([.L71]+[.M71];&quot;km²&quot;;&quot;ha&quot;;&quot;a&quot;;&quot;m²&quot;;&quot;dm²&quot;;&quot;cm²&quot;;&quot;mm²&quot;)&amp;&quot; = &quot;" office:value-type="string" office:string-value="5,15 ha + 9,65 ha = " calcext:value-type="string">
            <text:p>5,15 ha + 9,65 ha = </text:p>
          </table:table-cell>
          <table:table-cell table:style-name="ce168"/>
          <table:table-cell table:number-columns-repeated="2"/>
          <table:table-cell table:style-name="ce52" table:formula="of:=IF(OR(ISFORMULA([.C71]);ISBLANK([.I71]));&quot;&quot;;IF(ISERROR(FIND(&quot;|&quot;&amp; SUBSTITUTE([.C71];&quot; &quot;;&quot;&quot;) &amp;&quot;|&quot;;&quot;|&quot; &amp; SUBSTITUTE([.I71];&quot; &quot;;&quot;&quot;) &amp;&quot;|&quot;));0;1))" office:value-type="float" office:value="0" calcext:value-type="float">
            <text:p>0</text:p>
          </table:table-cell>
          <table:table-cell table:style-name="ce49" table:formula="of:=IF([.F71]=&quot;&quot;;&quot;&quot;;IF([$Namen.$H$3]=[$Namen.$J$2];IF([.F71]&gt;0;&quot;&quot;;&quot;&quot;);&quot; &quot;))" office:value-type="string" office:string-value="" calcext:value-type="string">
            <text:p></text:p>
          </table:table-cell>
          <table:table-cell table:style-name="ce58"/>
          <table:table-cell table:style-name="ce50" table:formula="of:=([.J71]+([.K71]*[.N71]))/100 &amp; CHOOSE([.L71]-1;&quot;km²&quot;;&quot;ha&quot;;&quot;a&quot;;&quot;m²&quot;;&quot;dm²&quot;;&quot;cm²&quot;;&quot;mm²&quot;) &amp; &quot;|&quot;&amp;([.J71]+([.K71]*[.N71])) &amp; CHOOSE([.L71];&quot;km²&quot;;&quot;ha&quot;;&quot;a&quot;;&quot;m²&quot;;&quot;dm²&quot;;&quot;cm²&quot;;&quot;mm²&quot;)&amp;&quot;|&quot;&amp;([.J71]+([.K71]*[.N71]))*100&amp;CHOOSE([.L71]+1;&quot;km²&quot;;&quot;ha&quot;;&quot;a&quot;;&quot;m²&quot;;&quot;dm²&quot;;&quot;cm²&quot;;&quot;mm²&quot;)" office:value-type="string" office:string-value="0,148km²|14,8ha|1480a" calcext:value-type="string">
            <text:p>0,148km²|14,8ha|1480a</text:p>
          </table:table-cell>
          <table:table-cell table:style-name="ce50" table:formula="of:=RANDBETWEEN(200/5;1000/5)/100*5" office:value-type="float" office:value="5.15" calcext:value-type="float">
            <text:p>5,15</text:p>
          </table:table-cell>
          <table:table-cell table:style-name="ce50" table:formula="of:=RANDBETWEEN(100;200)/20" office:value-type="float" office:value="9.65" calcext:value-type="float">
            <text:p>9,65</text:p>
          </table:table-cell>
          <table:table-cell table:style-name="Unsichtbar" table:formula="of:=RANDBETWEEN(2;6)" office:value-type="float" office:value="2" calcext:value-type="float">
            <text:p>2</text:p>
          </table:table-cell>
          <table:table-cell table:style-name="ce50" table:formula="of:=RANDBETWEEN(0;1)" office:value-type="float" office:value="0" calcext:value-type="float">
            <text:p>0</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72]) &amp; &quot; &quot; &amp; CHOOSE([.L72];&quot;km²&quot;;&quot;ha&quot;;&quot;a&quot;;&quot;m²&quot;;&quot;dm²&quot;;&quot;cm²&quot;;&quot;mm²&quot;) &amp; IF([.N72]&gt;0;&quot; + &quot;;&quot; - &quot;)&amp;VALUE([.K72]+99*[.K72]*[.M72]) &amp; &quot; &quot; &amp; CHOOSE([.L72]+[.M72];&quot;km²&quot;;&quot;ha&quot;;&quot;a&quot;;&quot;m²&quot;;&quot;dm²&quot;;&quot;cm²&quot;;&quot;mm²&quot;)&amp;&quot; = &quot;" office:value-type="string" office:string-value="2,7 cm² + 7,85 cm² = " calcext:value-type="string">
            <text:p>2,7 cm² + 7,85 cm² = </text:p>
          </table:table-cell>
          <table:table-cell table:style-name="ce168"/>
          <table:table-cell table:number-columns-repeated="2"/>
          <table:table-cell table:style-name="ce52" table:formula="of:=IF(OR(ISFORMULA([.C72]);ISBLANK([.I72]));&quot;&quot;;IF(ISERROR(FIND(&quot;|&quot;&amp; SUBSTITUTE([.C72];&quot; &quot;;&quot;&quot;) &amp;&quot;|&quot;;&quot;|&quot; &amp; SUBSTITUTE([.I72];&quot; &quot;;&quot;&quot;) &amp;&quot;|&quot;));0;1))" office:value-type="float" office:value="0" calcext:value-type="float">
            <text:p>0</text:p>
          </table:table-cell>
          <table:table-cell table:style-name="ce49" table:formula="of:=IF([.F72]=&quot;&quot;;&quot;&quot;;IF([$Namen.$H$3]=[$Namen.$J$2];IF([.F72]&gt;0;&quot;&quot;;&quot;&quot;);&quot; &quot;))" office:value-type="string" office:string-value="" calcext:value-type="string">
            <text:p></text:p>
          </table:table-cell>
          <table:table-cell table:style-name="ce58"/>
          <table:table-cell table:style-name="ce50" table:formula="of:=([.J72]+([.K72]*[.N72]))/100 &amp; CHOOSE([.L72]-1;&quot;km²&quot;;&quot;ha&quot;;&quot;a&quot;;&quot;m²&quot;;&quot;dm²&quot;;&quot;cm²&quot;;&quot;mm²&quot;) &amp; &quot;|&quot;&amp;([.J72]+([.K72]*[.N72])) &amp; CHOOSE([.L72];&quot;km²&quot;;&quot;ha&quot;;&quot;a&quot;;&quot;m²&quot;;&quot;dm²&quot;;&quot;cm²&quot;;&quot;mm²&quot;)&amp;&quot;|&quot;&amp;([.J72]+([.K72]*[.N72]))*100&amp;CHOOSE([.L72]+1;&quot;km²&quot;;&quot;ha&quot;;&quot;a&quot;;&quot;m²&quot;;&quot;dm²&quot;;&quot;cm²&quot;;&quot;mm²&quot;)" office:value-type="string" office:string-value="0,1055dm²|10,55cm²|1055mm²" calcext:value-type="string">
            <text:p>0,1055dm²|10,55cm²|1055mm²</text:p>
          </table:table-cell>
          <table:table-cell table:style-name="ce50" table:formula="of:=RANDBETWEEN(200/5;1000/5)/100*5" office:value-type="float" office:value="2.7" calcext:value-type="float">
            <text:p>2,7</text:p>
          </table:table-cell>
          <table:table-cell table:style-name="ce50" table:formula="of:=RANDBETWEEN(100;200)/20" office:value-type="float" office:value="7.85" calcext:value-type="float">
            <text:p>7,85</text:p>
          </table:table-cell>
          <table:table-cell table:style-name="Unsichtbar" table:formula="of:=RANDBETWEEN(2;6)" office:value-type="float" office:value="6" calcext:value-type="float">
            <text:p>6</text:p>
          </table:table-cell>
          <table:table-cell table:style-name="ce50" table:formula="of:=RANDBETWEEN(0;1)" office:value-type="float" office:value="0" calcext:value-type="float">
            <text:p>0</text:p>
          </table:table-cell>
          <table:table-cell table:style-name="ce50" table:formula="of:=ROUND(RANDBETWEEN(-1;0)+0.5)"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73]) &amp; &quot; &quot; &amp; CHOOSE([.L73];&quot;km²&quot;;&quot;ha&quot;;&quot;a&quot;;&quot;m²&quot;;&quot;dm²&quot;;&quot;cm²&quot;;&quot;mm²&quot;) &amp; IF([.N73]&gt;0;&quot; + &quot;;&quot; - &quot;)&amp;VALUE([.K73]+99*[.K73]*[.M73]) &amp; &quot; &quot; &amp; CHOOSE([.L73]+[.M73];&quot;km²&quot;;&quot;ha&quot;;&quot;a&quot;;&quot;m²&quot;;&quot;dm²&quot;;&quot;cm²&quot;;&quot;mm²&quot;)&amp;&quot; = &quot;" office:value-type="string" office:string-value="8,55 a - 755 m² = " calcext:value-type="string">
            <text:p>8,55 a - 755 m² = </text:p>
          </table:table-cell>
          <table:table-cell table:style-name="ce168"/>
          <table:table-cell table:number-columns-repeated="2"/>
          <table:table-cell table:style-name="ce52" table:formula="of:=IF(OR(ISFORMULA([.C73]);ISBLANK([.I73]));&quot;&quot;;IF(ISERROR(FIND(&quot;|&quot;&amp; SUBSTITUTE([.C73];&quot; &quot;;&quot;&quot;) &amp;&quot;|&quot;;&quot;|&quot; &amp; SUBSTITUTE([.I73];&quot; &quot;;&quot;&quot;) &amp;&quot;|&quot;));0;1))" office:value-type="float" office:value="0" calcext:value-type="float">
            <text:p>0</text:p>
          </table:table-cell>
          <table:table-cell table:style-name="ce49" table:formula="of:=IF([.F73]=&quot;&quot;;&quot;&quot;;IF([$Namen.$H$3]=[$Namen.$J$2];IF([.F73]&gt;0;&quot;&quot;;&quot;&quot;);&quot; &quot;))" office:value-type="string" office:string-value="" calcext:value-type="string">
            <text:p></text:p>
          </table:table-cell>
          <table:table-cell table:style-name="ce58"/>
          <table:table-cell table:style-name="ce50" table:formula="of:=([.J73]+([.K73]*[.N73]))/100 &amp; CHOOSE([.L73]-1;&quot;km²&quot;;&quot;ha&quot;;&quot;a&quot;;&quot;m²&quot;;&quot;dm²&quot;;&quot;cm²&quot;;&quot;mm²&quot;) &amp; &quot;|&quot;&amp;([.J73]+([.K73]*[.N73])) &amp; CHOOSE([.L73];&quot;km²&quot;;&quot;ha&quot;;&quot;a&quot;;&quot;m²&quot;;&quot;dm²&quot;;&quot;cm²&quot;;&quot;mm²&quot;)&amp;&quot;|&quot;&amp;([.J73]+([.K73]*[.N73]))*100&amp;CHOOSE([.L73]+1;&quot;km²&quot;;&quot;ha&quot;;&quot;a&quot;;&quot;m²&quot;;&quot;dm²&quot;;&quot;cm²&quot;;&quot;mm²&quot;)" office:value-type="string" office:string-value="0,01ha|1a|100m²" calcext:value-type="string">
            <text:p>0,01ha|1a|100m²</text:p>
          </table:table-cell>
          <table:table-cell table:style-name="ce50" table:formula="of:=RANDBETWEEN(200/5;1000/5)/100*5" office:value-type="float" office:value="8.55" calcext:value-type="float">
            <text:p>8,55</text:p>
          </table:table-cell>
          <table:table-cell table:style-name="ce50" table:formula="of:=RANDBETWEEN(100;200)/20" office:value-type="float" office:value="7.55" calcext:value-type="float">
            <text:p>7,55</text:p>
          </table:table-cell>
          <table:table-cell table:style-name="Unsichtbar" table:formula="of:=RANDBETWEEN(2;6)" office:value-type="float" office:value="3" calcext:value-type="float">
            <text:p>3</text:p>
          </table:table-cell>
          <table:table-cell table:style-name="ce50" table:formula="of:=RANDBETWEEN(0;1)" office:value-type="float" office:value="1" calcext:value-type="float">
            <text:p>1</text:p>
          </table:table-cell>
          <table:table-cell table:style-name="ce50" table:formula="of:=ROUND(RANDBETWEEN(-1;0)+0.5)"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74]);ISBLANK([.I74]));&quot;&quot;;IF(ISERROR(FIND(&quot;|&quot;&amp; SUBSTITUTE([.C74];&quot; &quot;;&quot;&quot;) &amp;&quot;|&quot;;&quot;|&quot; &amp; SUBSTITUTE([.I74];&quot; &quot;;&quot;&quot;) &amp;&quot;|&quot;));0;1))">
            <text:p/>
          </table:table-cell>
          <table:table-cell table:style-name="ce49" table:formula="of:=IF([.F74]=&quot;&quot;;&quot;&quot;;IF([$Namen.$H$3]=[$Namen.$J$2];IF([.F7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5" office:value-type="string" calcext:value-type="string">
            <text:p>Berechne</text:p>
          </table:table-cell>
          <table:table-cell table:style-name="ce169"/>
          <table:table-cell table:number-columns-repeated="2"/>
          <table:table-cell table:style-name="ce52" table:formula="of:=IF(OR(ISFORMULA([.C75]);ISBLANK([.I75]));&quot;&quot;;IF(ISERROR(FIND(&quot;|&quot;&amp; SUBSTITUTE([.C75];&quot; &quot;;&quot;&quot;) &amp;&quot;|&quot;;&quot;|&quot; &amp; SUBSTITUTE([.I75];&quot; &quot;;&quot;&quot;) &amp;&quot;|&quot;));0;1))">
            <text:p/>
          </table:table-cell>
          <table:table-cell table:style-name="ce49" table:formula="of:=IF([.F75]=&quot;&quot;;&quot;&quot;;IF([$Namen.$H$3]=[$Namen.$J$2];IF([.F75]&gt;0;&quot;&quot;;&quot;&quot;);&quot; &quot;))">
            <text:p/>
          </table:table-cell>
          <table:table-cell table:style-name="ce58"/>
          <table:table-cell table:style-name="ce50"/>
          <table:table-cell table:style-name="ce27" office:value-type="string" calcext:value-type="string">
            <text:p>1=km²; 2=ha; 3=a; 4=m²; 5=dm²; 6=cm²; 7 mm²</text:p>
          </table:table-cell>
          <table:table-cell table:style-name="ce50" office:value-type="string" calcext:value-type="string">
            <text:p>Faktor</text:p>
          </table:table-cell>
          <table:table-cell table:style-name="Unsichtbar" office:value-type="string" calcext:value-type="string">
            <text:p>Zieleinheit</text:p>
          </table:table-cell>
          <table:table-cell table:style-name="ce50" table:number-columns-repeated="3"/>
          <table:table-cell table:style-name="ce58" table:number-columns-repeated="242"/>
        </table:table-row>
        <table:table-row table:style-name="ro1">
          <table:table-cell/>
          <table:table-cell table:style-name="ce34" table:formula="of:=&quot;Beispiel: &quot;&amp;[.K76] &amp; &quot; · &quot; &amp;[.J76] &amp;&quot; &quot; &amp;CHOOSE([.L76];&quot;km²&quot;;&quot;ha&quot;;&quot;a&quot;;&quot;m²&quot;;&quot;dm²&quot;;&quot;cm²&quot;;&quot;mm²&quot;)&amp; &quot; = &quot;" office:value-type="string" office:string-value="Beispiel: 5 · 1,6 ha = " calcext:value-type="string">
            <text:p>Beispiel: 5 · 1,6 ha = </text:p>
          </table:table-cell>
          <table:table-cell table:style-name="ce169" table:formula="of:=[.J76]*[.K76] &amp; &quot; &quot; &amp;CHOOSE([.L76];&quot;km²&quot;;&quot;ha&quot;;&quot;a&quot;;&quot;m²&quot;;&quot;dm²&quot;;&quot;cm²&quot;;&quot;mm²&quot;)" office:value-type="string" office:string-value="8 ha" calcext:value-type="string">
            <text:p>8 ha</text:p>
          </table:table-cell>
          <table:table-cell table:number-columns-repeated="2"/>
          <table:table-cell table:style-name="ce52" table:formula="of:=IF(OR(ISFORMULA([.C76]);ISBLANK([.I76]));&quot;&quot;;IF(ISERROR(FIND(&quot;|&quot;&amp; SUBSTITUTE([.C76];&quot; &quot;;&quot;&quot;) &amp;&quot;|&quot;;&quot;|&quot; &amp; SUBSTITUTE([.I76];&quot; &quot;;&quot;&quot;) &amp;&quot;|&quot;));0;1))">
            <text:p/>
          </table:table-cell>
          <table:table-cell table:style-name="ce49" table:formula="of:=IF([.F76]=&quot;&quot;;&quot;&quot;;IF([$Namen.$H$3]=[$Namen.$J$2];IF([.F76]&gt;0;&quot;&quot;;&quot;&quot;);&quot; &quot;))">
            <text:p/>
          </table:table-cell>
          <table:table-cell table:style-name="ce58"/>
          <table:table-cell table:style-name="ce50" table:formula="of:=[.J76]*[.K76]/100 &amp;CHOOSE([.L76]-1;&quot;km²&quot;;&quot;ha&quot;;&quot;a&quot;;&quot;m²&quot;;&quot;dm²&quot;;&quot;cm²&quot;;&quot;mm²&quot;)&amp;&quot;|&quot;&amp;([.J76]*[.K76])&amp;CHOOSE([.L76];&quot;km²&quot;;&quot;ha&quot;;&quot;a&quot;;&quot;m²&quot;;&quot;dm²&quot;;&quot;cm²&quot;;&quot;mm²&quot;)&amp;&quot;|&quot;&amp;[.J76]*[.K76]*100&amp;CHOOSE([.L76]+1;&quot;km²&quot;;&quot;ha&quot;;&quot;a&quot;;&quot;m²&quot;;&quot;dm²&quot;;&quot;cm²&quot;;&quot;mm²&quot;)" office:value-type="string" office:string-value="0,08km²|8ha|800a" calcext:value-type="string">
            <text:p>0,08km²|8ha|800a</text:p>
          </table:table-cell>
          <table:table-cell table:style-name="ce50" table:formula="of:=RANDBETWEEN(1;120)*0.05" office:value-type="float" office:value="1.6" calcext:value-type="float">
            <text:p>1,6</text:p>
          </table:table-cell>
          <table:table-cell table:style-name="ce50" table:formula="of:=RANDBETWEEN(3;6)" office:value-type="float" office:value="5" calcext:value-type="float">
            <text:p>5</text:p>
          </table:table-cell>
          <table:table-cell table:style-name="Unsichtbar" table:formula="of:=RANDBETWEEN(2;6)"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77] &amp; &quot; · &quot; &amp;[.J77] &amp;&quot; &quot; &amp;CHOOSE([.L77];&quot;km²&quot;;&quot;ha&quot;;&quot;a&quot;;&quot;m²&quot;;&quot;dm²&quot;;&quot;cm²&quot;;&quot;mm²&quot;)&amp; &quot; = &quot;" office:value-type="string" office:string-value="4 · 0,65 dm² = " calcext:value-type="string">
            <text:p>4 · 0,65 dm² = </text:p>
          </table:table-cell>
          <table:table-cell table:style-name="ce168"/>
          <table:table-cell table:number-columns-repeated="2"/>
          <table:table-cell table:style-name="ce52" table:formula="of:=IF(OR(ISFORMULA([.C77]);ISBLANK([.I77]));&quot;&quot;;IF(ISERROR(FIND(&quot;|&quot;&amp; SUBSTITUTE([.C77];&quot; &quot;;&quot;&quot;) &amp;&quot;|&quot;;&quot;|&quot; &amp; SUBSTITUTE([.I77];&quot; &quot;;&quot;&quot;) &amp;&quot;|&quot;));0;1))" office:value-type="float" office:value="0" calcext:value-type="float">
            <text:p>0</text:p>
          </table:table-cell>
          <table:table-cell table:style-name="ce49" table:formula="of:=IF([.F77]=&quot;&quot;;&quot;&quot;;IF([$Namen.$H$3]=[$Namen.$J$2];IF([.F77]&gt;0;&quot;&quot;;&quot;&quot;);&quot; &quot;))" office:value-type="string" office:string-value="" calcext:value-type="string">
            <text:p></text:p>
          </table:table-cell>
          <table:table-cell table:style-name="ce58"/>
          <table:table-cell table:style-name="ce50" table:formula="of:=[.J77]*[.K77]/100 &amp;CHOOSE([.L77]-1;&quot;km²&quot;;&quot;ha&quot;;&quot;a&quot;;&quot;m²&quot;;&quot;dm²&quot;;&quot;cm²&quot;;&quot;mm²&quot;)&amp;&quot;|&quot;&amp;([.J77]*[.K77])&amp;CHOOSE([.L77];&quot;km²&quot;;&quot;ha&quot;;&quot;a&quot;;&quot;m²&quot;;&quot;dm²&quot;;&quot;cm²&quot;;&quot;mm²&quot;)&amp;&quot;|&quot;&amp;[.J77]*[.K77]*100&amp;CHOOSE([.L77]+1;&quot;km²&quot;;&quot;ha&quot;;&quot;a&quot;;&quot;m²&quot;;&quot;dm²&quot;;&quot;cm²&quot;;&quot;mm²&quot;)" office:value-type="string" office:string-value="0,026m²|2,6dm²|260cm²" calcext:value-type="string">
            <text:p>0,026m²|2,6dm²|260cm²</text:p>
          </table:table-cell>
          <table:table-cell table:style-name="ce50" table:formula="of:=RANDBETWEEN(1;120)*0.05" office:value-type="float" office:value="0.65" calcext:value-type="float">
            <text:p>0,65</text:p>
          </table:table-cell>
          <table:table-cell table:style-name="ce50" table:formula="of:=RANDBETWEEN(3;6)" office:value-type="float" office:value="4" calcext:value-type="float">
            <text:p>4</text:p>
          </table:table-cell>
          <table:table-cell table:style-name="Unsichtbar" table:formula="of:=RANDBETWEEN(2;6)" office:value-type="float" office:value="5" calcext:value-type="float">
            <text:p>5</text:p>
          </table:table-cell>
          <table:table-cell table:style-name="ce50" table:number-columns-repeated="3"/>
          <table:table-cell table:style-name="ce58" table:number-columns-repeated="242"/>
        </table:table-row>
        <table:table-row table:style-name="ro1">
          <table:table-cell/>
          <table:table-cell table:style-name="ce34" table:formula="of:=[.K78] &amp; &quot; · &quot; &amp;[.J78] &amp;&quot; &quot; &amp;CHOOSE([.L78];&quot;km²&quot;;&quot;ha&quot;;&quot;a&quot;;&quot;m²&quot;;&quot;dm²&quot;;&quot;cm²&quot;;&quot;mm²&quot;)&amp; &quot; = &quot;" office:value-type="string" office:string-value="3 · 5,25 ha = " calcext:value-type="string">
            <text:p>3 · 5,25 ha = </text:p>
          </table:table-cell>
          <table:table-cell table:style-name="ce168"/>
          <table:table-cell table:number-columns-repeated="2"/>
          <table:table-cell table:style-name="ce52" table:formula="of:=IF(OR(ISFORMULA([.C78]);ISBLANK([.I78]));&quot;&quot;;IF(ISERROR(FIND(&quot;|&quot;&amp; SUBSTITUTE([.C78];&quot; &quot;;&quot;&quot;) &amp;&quot;|&quot;;&quot;|&quot; &amp; SUBSTITUTE([.I78];&quot; &quot;;&quot;&quot;) &amp;&quot;|&quot;));0;1))" office:value-type="float" office:value="0" calcext:value-type="float">
            <text:p>0</text:p>
          </table:table-cell>
          <table:table-cell table:style-name="ce49" table:formula="of:=IF([.F78]=&quot;&quot;;&quot;&quot;;IF([$Namen.$H$3]=[$Namen.$J$2];IF([.F78]&gt;0;&quot;&quot;;&quot;&quot;);&quot; &quot;))" office:value-type="string" office:string-value="" calcext:value-type="string">
            <text:p></text:p>
          </table:table-cell>
          <table:table-cell table:style-name="ce58"/>
          <table:table-cell table:style-name="ce50" table:formula="of:=[.J78]*[.K78]/100 &amp;CHOOSE([.L78]-1;&quot;km²&quot;;&quot;ha&quot;;&quot;a&quot;;&quot;m²&quot;;&quot;dm²&quot;;&quot;cm²&quot;;&quot;mm²&quot;)&amp;&quot;|&quot;&amp;([.J78]*[.K78])&amp;CHOOSE([.L78];&quot;km²&quot;;&quot;ha&quot;;&quot;a&quot;;&quot;m²&quot;;&quot;dm²&quot;;&quot;cm²&quot;;&quot;mm²&quot;)&amp;&quot;|&quot;&amp;[.J78]*[.K78]*100&amp;CHOOSE([.L78]+1;&quot;km²&quot;;&quot;ha&quot;;&quot;a&quot;;&quot;m²&quot;;&quot;dm²&quot;;&quot;cm²&quot;;&quot;mm²&quot;)" office:value-type="string" office:string-value="0,1575km²|15,75ha|1575a" calcext:value-type="string">
            <text:p>0,1575km²|15,75ha|1575a</text:p>
          </table:table-cell>
          <table:table-cell table:style-name="ce50" table:formula="of:=RANDBETWEEN(1;120)*0.05" office:value-type="float" office:value="5.25" calcext:value-type="float">
            <text:p>5,25</text:p>
          </table:table-cell>
          <table:table-cell table:style-name="ce50" table:formula="of:=RANDBETWEEN(3;6)" office:value-type="float" office:value="3" calcext:value-type="float">
            <text:p>3</text:p>
          </table:table-cell>
          <table:table-cell table:style-name="Unsichtbar" table:formula="of:=RANDBETWEEN(2;6)"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79] &amp; &quot; · &quot; &amp;[.J79] &amp;&quot; &quot; &amp;CHOOSE([.L79];&quot;km²&quot;;&quot;ha&quot;;&quot;a&quot;;&quot;m²&quot;;&quot;dm²&quot;;&quot;cm²&quot;;&quot;mm²&quot;)&amp; &quot; = &quot;" office:value-type="string" office:string-value="5 · 2,55 ha = " calcext:value-type="string">
            <text:p>5 · 2,55 ha = </text:p>
          </table:table-cell>
          <table:table-cell table:style-name="ce168"/>
          <table:table-cell table:number-columns-repeated="2"/>
          <table:table-cell table:style-name="ce52" table:formula="of:=IF(OR(ISFORMULA([.C79]);ISBLANK([.I79]));&quot;&quot;;IF(ISERROR(FIND(&quot;|&quot;&amp; SUBSTITUTE([.C79];&quot; &quot;;&quot;&quot;) &amp;&quot;|&quot;;&quot;|&quot; &amp; SUBSTITUTE([.I79];&quot; &quot;;&quot;&quot;) &amp;&quot;|&quot;));0;1))" office:value-type="float" office:value="0" calcext:value-type="float">
            <text:p>0</text:p>
          </table:table-cell>
          <table:table-cell table:style-name="ce49" table:formula="of:=IF([.F79]=&quot;&quot;;&quot;&quot;;IF([$Namen.$H$3]=[$Namen.$J$2];IF([.F79]&gt;0;&quot;&quot;;&quot;&quot;);&quot; &quot;))" office:value-type="string" office:string-value="" calcext:value-type="string">
            <text:p></text:p>
          </table:table-cell>
          <table:table-cell table:style-name="ce58"/>
          <table:table-cell table:style-name="ce50" table:formula="of:=[.J79]*[.K79]/100 &amp;CHOOSE([.L79]-1;&quot;km²&quot;;&quot;ha&quot;;&quot;a&quot;;&quot;m²&quot;;&quot;dm²&quot;;&quot;cm²&quot;;&quot;mm²&quot;)&amp;&quot;|&quot;&amp;([.J79]*[.K79])&amp;CHOOSE([.L79];&quot;km²&quot;;&quot;ha&quot;;&quot;a&quot;;&quot;m²&quot;;&quot;dm²&quot;;&quot;cm²&quot;;&quot;mm²&quot;)&amp;&quot;|&quot;&amp;[.J79]*[.K79]*100&amp;CHOOSE([.L79]+1;&quot;km²&quot;;&quot;ha&quot;;&quot;a&quot;;&quot;m²&quot;;&quot;dm²&quot;;&quot;cm²&quot;;&quot;mm²&quot;)" office:value-type="string" office:string-value="0,1275km²|12,75ha|1275a" calcext:value-type="string">
            <text:p>0,1275km²|12,75ha|1275a</text:p>
          </table:table-cell>
          <table:table-cell table:style-name="ce50" table:formula="of:=RANDBETWEEN(1;120)*0.05" office:value-type="float" office:value="2.55" calcext:value-type="float">
            <text:p>2,55</text:p>
          </table:table-cell>
          <table:table-cell table:style-name="ce50" table:formula="of:=RANDBETWEEN(3;6)" office:value-type="float" office:value="5" calcext:value-type="float">
            <text:p>5</text:p>
          </table:table-cell>
          <table:table-cell table:style-name="Unsichtbar" table:formula="of:=RANDBETWEEN(2;6)"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80] &amp; &quot; · &quot; &amp;[.J80] &amp;&quot; &quot; &amp;CHOOSE([.L80];&quot;km²&quot;;&quot;ha&quot;;&quot;a&quot;;&quot;m²&quot;;&quot;dm²&quot;;&quot;cm²&quot;;&quot;mm²&quot;)&amp; &quot; = &quot;" office:value-type="string" office:string-value="6 · 2,55 ha = " calcext:value-type="string">
            <text:p>6 · 2,55 ha = </text:p>
          </table:table-cell>
          <table:table-cell table:style-name="ce168"/>
          <table:table-cell table:number-columns-repeated="2"/>
          <table:table-cell table:style-name="ce52" table:formula="of:=IF(OR(ISFORMULA([.C80]);ISBLANK([.I80]));&quot;&quot;;IF(ISERROR(FIND(&quot;|&quot;&amp; SUBSTITUTE([.C80];&quot; &quot;;&quot;&quot;) &amp;&quot;|&quot;;&quot;|&quot; &amp; SUBSTITUTE([.I80];&quot; &quot;;&quot;&quot;) &amp;&quot;|&quot;));0;1))" office:value-type="float" office:value="0" calcext:value-type="float">
            <text:p>0</text:p>
          </table:table-cell>
          <table:table-cell table:style-name="ce49" table:formula="of:=IF([.F80]=&quot;&quot;;&quot;&quot;;IF([$Namen.$H$3]=[$Namen.$J$2];IF([.F80]&gt;0;&quot;&quot;;&quot;&quot;);&quot; &quot;))" office:value-type="string" office:string-value="" calcext:value-type="string">
            <text:p></text:p>
          </table:table-cell>
          <table:table-cell table:style-name="ce58"/>
          <table:table-cell table:style-name="ce50" table:formula="of:=[.J80]*[.K80]/100 &amp;CHOOSE([.L80]-1;&quot;km²&quot;;&quot;ha&quot;;&quot;a&quot;;&quot;m²&quot;;&quot;dm²&quot;;&quot;cm²&quot;;&quot;mm²&quot;)&amp;&quot;|&quot;&amp;([.J80]*[.K80])&amp;CHOOSE([.L80];&quot;km²&quot;;&quot;ha&quot;;&quot;a&quot;;&quot;m²&quot;;&quot;dm²&quot;;&quot;cm²&quot;;&quot;mm²&quot;)&amp;&quot;|&quot;&amp;[.J80]*[.K80]*100&amp;CHOOSE([.L80]+1;&quot;km²&quot;;&quot;ha&quot;;&quot;a&quot;;&quot;m²&quot;;&quot;dm²&quot;;&quot;cm²&quot;;&quot;mm²&quot;)" office:value-type="string" office:string-value="0,153km²|15,3ha|1530a" calcext:value-type="string">
            <text:p>0,153km²|15,3ha|1530a</text:p>
          </table:table-cell>
          <table:table-cell table:style-name="ce50" table:formula="of:=RANDBETWEEN(1;120)*0.05" office:value-type="float" office:value="2.55" calcext:value-type="float">
            <text:p>2,55</text:p>
          </table:table-cell>
          <table:table-cell table:style-name="ce50" table:formula="of:=RANDBETWEEN(3;6)" office:value-type="float" office:value="6" calcext:value-type="float">
            <text:p>6</text:p>
          </table:table-cell>
          <table:table-cell table:style-name="Unsichtbar" table:formula="of:=RANDBETWEEN(2;6)"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81] &amp; &quot; · &quot; &amp;[.J81] &amp;&quot; &quot; &amp;CHOOSE([.L81];&quot;km²&quot;;&quot;ha&quot;;&quot;a&quot;;&quot;m²&quot;;&quot;dm²&quot;;&quot;cm²&quot;;&quot;mm²&quot;)&amp; &quot; = &quot;" office:value-type="string" office:string-value="4 · 3,65 a = " calcext:value-type="string">
            <text:p>4 · 3,65 a = </text:p>
          </table:table-cell>
          <table:table-cell table:style-name="ce168"/>
          <table:table-cell table:number-columns-repeated="2"/>
          <table:table-cell table:style-name="ce52" table:formula="of:=IF(OR(ISFORMULA([.C81]);ISBLANK([.I81]));&quot;&quot;;IF(ISERROR(FIND(&quot;|&quot;&amp; SUBSTITUTE([.C81];&quot; &quot;;&quot;&quot;) &amp;&quot;|&quot;;&quot;|&quot; &amp; SUBSTITUTE([.I81];&quot; &quot;;&quot;&quot;) &amp;&quot;|&quot;));0;1))" office:value-type="float" office:value="0" calcext:value-type="float">
            <text:p>0</text:p>
          </table:table-cell>
          <table:table-cell table:style-name="ce49" table:formula="of:=IF([.F81]=&quot;&quot;;&quot;&quot;;IF([$Namen.$H$3]=[$Namen.$J$2];IF([.F81]&gt;0;&quot;&quot;;&quot;&quot;);&quot; &quot;))" office:value-type="string" office:string-value="" calcext:value-type="string">
            <text:p></text:p>
          </table:table-cell>
          <table:table-cell table:style-name="ce58"/>
          <table:table-cell table:style-name="ce50" table:formula="of:=[.J81]*[.K81]/100 &amp;CHOOSE([.L81]-1;&quot;km²&quot;;&quot;ha&quot;;&quot;a&quot;;&quot;m²&quot;;&quot;dm²&quot;;&quot;cm²&quot;;&quot;mm²&quot;)&amp;&quot;|&quot;&amp;([.J81]*[.K81])&amp;CHOOSE([.L81];&quot;km²&quot;;&quot;ha&quot;;&quot;a&quot;;&quot;m²&quot;;&quot;dm²&quot;;&quot;cm²&quot;;&quot;mm²&quot;)&amp;&quot;|&quot;&amp;[.J81]*[.K81]*100&amp;CHOOSE([.L81]+1;&quot;km²&quot;;&quot;ha&quot;;&quot;a&quot;;&quot;m²&quot;;&quot;dm²&quot;;&quot;cm²&quot;;&quot;mm²&quot;)" office:value-type="string" office:string-value="0,146ha|14,6a|1460m²" calcext:value-type="string">
            <text:p>0,146ha|14,6a|1460m²</text:p>
          </table:table-cell>
          <table:table-cell table:style-name="ce50" table:formula="of:=RANDBETWEEN(1;120)*0.05" office:value-type="float" office:value="3.65" calcext:value-type="float">
            <text:p>3,65</text:p>
          </table:table-cell>
          <table:table-cell table:style-name="ce50" table:formula="of:=RANDBETWEEN(3;6)" office:value-type="float" office:value="4" calcext:value-type="float">
            <text:p>4</text:p>
          </table:table-cell>
          <table:table-cell table:style-name="Unsichtbar" table:formula="of:=RANDBETWEEN(2;6)"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82]);ISBLANK([.I82]));&quot;&quot;;IF(ISERROR(FIND(&quot;|&quot;&amp; SUBSTITUTE([.C82];&quot; &quot;;&quot;&quot;) &amp;&quot;|&quot;;&quot;|&quot; &amp; SUBSTITUTE([.I82];&quot; &quot;;&quot;&quot;) &amp;&quot;|&quot;));0;1))">
            <text:p/>
          </table:table-cell>
          <table:table-cell table:style-name="ce49" table:formula="of:=IF([.F82]=&quot;&quot;;&quot;&quot;;IF([$Namen.$H$3]=[$Namen.$J$2];IF([.F8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2" office:value-type="string" calcext:value-type="string">
            <text:p>Volumenberechnungen</text:p>
          </table:table-cell>
          <table:table-cell table:style-name="ce169"/>
          <table:table-cell table:number-columns-repeated="2"/>
          <table:table-cell table:style-name="ce52" table:formula="of:=IF(OR(ISFORMULA([.C83]);ISBLANK([.I83]));&quot;&quot;;IF(ISERROR(FIND(&quot;|&quot;&amp; SUBSTITUTE([.C83];&quot; &quot;;&quot;&quot;) &amp;&quot;|&quot;;&quot;|&quot; &amp; SUBSTITUTE([.I83];&quot; &quot;;&quot;&quot;) &amp;&quot;|&quot;));0;1))">
            <text:p/>
          </table:table-cell>
          <table:table-cell table:style-name="ce49" table:formula="of:=IF([.F83]=&quot;&quot;;&quot;&quot;;IF([$Namen.$H$3]=[$Namen.$J$2];IF([.F83]&gt;0;&quot;&quot;;&quot;&quot;);&quot; &quot;))">
            <text:p/>
          </table:table-cell>
          <table:table-cell table:style-name="ce58"/>
          <table:table-cell table:style-name="ce50"/>
          <table:table-cell table:style-name="ce27" office:value-type="string" calcext:value-type="string">
            <text:p>1=m³; 2=dm³; 3=cm³; 4=mm³</text:p>
          </table:table-cell>
          <table:table-cell table:style-name="ce50" office:value-type="string" calcext:value-type="string">
            <text:p>Summand</text:p>
          </table:table-cell>
          <table:table-cell table:style-name="Unsichtbar" office:value-type="string" calcext:value-type="string">
            <text:p>Zieleinheit</text:p>
          </table:table-cell>
          <table:table-cell table:style-name="ce50" office:value-type="string" calcext:value-type="string">
            <text:p>Änderung</text:p>
          </table:table-cell>
          <table:table-cell table:style-name="ce50" office:value-type="string" calcext:value-type="string">
            <text:p>Vorzeichen</text:p>
          </table:table-cell>
          <table:table-cell table:style-name="ce50"/>
          <table:table-cell table:style-name="ce58" table:number-columns-repeated="242"/>
        </table:table-row>
        <table:table-row table:style-name="ro1">
          <table:table-cell/>
          <table:table-cell table:style-name="ce34" table:formula="of:= &quot;Beispiel: &quot;&amp;VALUE([.J84]) &amp; &quot; &quot; &amp; CHOOSE([.L84];&quot;m³&quot;;&quot;dm³&quot;;&quot;cm³&quot;;&quot;mm²&quot;) &amp; IF([.N84]&gt;0;&quot; + &quot;;&quot; - &quot;)&amp;VALUE([.K84]+999*[.K84]*[.M84]) &amp; &quot; &quot; &amp; CHOOSE([.L84]+[.M84];&quot;m³&quot;;&quot;dm³&quot;;&quot;cm³&quot;;&quot;mm³&quot;)&amp;&quot; = &quot;" office:value-type="string" office:string-value="Beispiel: 1,3 cm³ + 0,75 cm³ = " calcext:value-type="string">
            <text:p>Beispiel: 1,3 cm³ + 0,75 cm³ = </text:p>
          </table:table-cell>
          <table:table-cell table:style-name="ce169" table:formula="of:=[.J84]+[.K84]*[.N84]&amp;&quot; &quot;&amp;CHOOSE([.L84];&quot;m³&quot;;&quot;dm³&quot;;&quot;cm³&quot;;&quot;mm²&quot;)" office:value-type="string" office:string-value="2,05 cm³" calcext:value-type="string">
            <text:p>2,05 cm³</text:p>
          </table:table-cell>
          <table:table-cell table:number-columns-repeated="2"/>
          <table:table-cell table:style-name="ce52" table:formula="of:=IF(OR(ISFORMULA([.C84]);ISBLANK([.I84]));&quot;&quot;;IF(ISERROR(FIND(&quot;|&quot;&amp; SUBSTITUTE([.C84];&quot; &quot;;&quot;&quot;) &amp;&quot;|&quot;;&quot;|&quot; &amp; SUBSTITUTE([.I84];&quot; &quot;;&quot;&quot;) &amp;&quot;|&quot;));0;1))">
            <text:p/>
          </table:table-cell>
          <table:table-cell table:style-name="ce49" table:formula="of:=IF([.F84]=&quot;&quot;;&quot;&quot;;IF([$Namen.$H$3]=[$Namen.$J$2];IF([.F84]&gt;0;&quot;&quot;;&quot;&quot;);&quot; &quot;))">
            <text:p/>
          </table:table-cell>
          <table:table-cell table:style-name="ce58"/>
          <table:table-cell table:style-name="ce50" table:formula="of:=([.J84]+([.K84]*[.N84]))/1000 &amp; CHOOSE([.L84]-1;&quot;m³&quot;;&quot;dm³&quot;;&quot;cm³&quot;;&quot;mm³&quot;) &amp; &quot;|&quot;&amp;([.J84]+([.K84]*[.N84])) &amp; CHOOSE([.L84];&quot;m³&quot;;&quot;dm³&quot;;&quot;cm³&quot;;&quot;mm³&quot;)&amp;&quot;|&quot;&amp;([.J84]+([.K84]*[.N84]))*1000&amp;CHOOSE([.L84]+1;&quot;m³&quot;;&quot;dm³&quot;;&quot;cm³&quot;;&quot;mm³&quot;)" office:value-type="string" office:string-value="0,00205dm³|2,05cm³|2050mm³" calcext:value-type="string">
            <text:p>0,00205dm³|2,05cm³|2050mm³</text:p>
          </table:table-cell>
          <table:table-cell table:style-name="ce50" table:formula="of:=RANDBETWEEN(4;100)/10" office:value-type="float" office:value="1.3" calcext:value-type="float">
            <text:p>1,3</text:p>
          </table:table-cell>
          <table:table-cell table:style-name="ce50" table:formula="of:=RANDBETWEEN(10;20)/20" office:value-type="float" office:value="0.75" calcext:value-type="float">
            <text:p>0,75</text:p>
          </table:table-cell>
          <table:table-cell table:style-name="Unsichtbar" table:formula="of:=RANDBETWEEN(2;3)" office:value-type="float" office:value="3" calcext:value-type="float">
            <text:p>3</text:p>
          </table:table-cell>
          <table:table-cell table:style-name="ce50" office:value-type="float" office:value="0" calcext:value-type="float">
            <text:p>0</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85]) &amp; &quot; &quot; &amp; CHOOSE([.L85];&quot;m³&quot;;&quot;dm³&quot;;&quot;cm³&quot;;&quot;mm²&quot;) &amp; IF([.N85]&gt;0;&quot; + &quot;;&quot; - &quot;)&amp;VALUE([.K85]+999*[.K85]*[.M85]) &amp; &quot; &quot; &amp; CHOOSE([.L85]+[.M85];&quot;m³&quot;;&quot;dm³&quot;;&quot;cm³&quot;;&quot;mm³&quot;)&amp;&quot; = &quot;" office:value-type="string" office:string-value="9,9 dm³ + 0,8 dm³ = " calcext:value-type="string">
            <text:p>9,9 dm³ + 0,8 dm³ = </text:p>
          </table:table-cell>
          <table:table-cell table:style-name="ce168"/>
          <table:table-cell table:number-columns-repeated="2"/>
          <table:table-cell table:style-name="ce52" table:formula="of:=IF(OR(ISFORMULA([.C85]);ISBLANK([.I85]));&quot;&quot;;IF(ISERROR(FIND(&quot;|&quot;&amp; SUBSTITUTE([.C85];&quot; &quot;;&quot;&quot;) &amp;&quot;|&quot;;&quot;|&quot; &amp; SUBSTITUTE([.I85];&quot; &quot;;&quot;&quot;) &amp;&quot;|&quot;));0;1))" office:value-type="float" office:value="0" calcext:value-type="float">
            <text:p>0</text:p>
          </table:table-cell>
          <table:table-cell table:style-name="ce49" table:formula="of:=IF([.F85]=&quot;&quot;;&quot;&quot;;IF([$Namen.$H$3]=[$Namen.$J$2];IF([.F85]&gt;0;&quot;&quot;;&quot;&quot;);&quot; &quot;))" office:value-type="string" office:string-value="" calcext:value-type="string">
            <text:p></text:p>
          </table:table-cell>
          <table:table-cell table:style-name="ce58"/>
          <table:table-cell table:style-name="ce50" table:formula="of:=([.J85]+([.K85]*[.N85]))/1000 &amp; CHOOSE([.L85]-1;&quot;m³&quot;;&quot;dm³&quot;;&quot;cm³&quot;;&quot;mm³&quot;) &amp; &quot;|&quot;&amp;([.J85]+([.K85]*[.N85])) &amp; CHOOSE([.L85];&quot;m³&quot;;&quot;dm³&quot;;&quot;cm³&quot;;&quot;mm³&quot;)&amp;&quot;|&quot;&amp;([.J85]+([.K85]*[.N85]))*1000&amp;CHOOSE([.L85]+1;&quot;m³&quot;;&quot;dm³&quot;;&quot;cm³&quot;;&quot;mm³&quot;)" office:value-type="string" office:string-value="0,0107m³|10,7dm³|10700cm³" calcext:value-type="string">
            <text:p>0,0107m³|10,7dm³|10700cm³</text:p>
          </table:table-cell>
          <table:table-cell table:style-name="ce50" table:formula="of:=RANDBETWEEN(4;100)/10" office:value-type="float" office:value="9.9" calcext:value-type="float">
            <text:p>9,9</text:p>
          </table:table-cell>
          <table:table-cell table:style-name="ce50" table:formula="of:=RANDBETWEEN(10;20)/20" office:value-type="float" office:value="0.8" calcext:value-type="float">
            <text:p>0,8</text:p>
          </table:table-cell>
          <table:table-cell table:style-name="Unsichtbar" table:formula="of:=RANDBETWEEN(2;3)" office:value-type="float" office:value="2" calcext:value-type="float">
            <text:p>2</text:p>
          </table:table-cell>
          <table:table-cell table:style-name="ce50" table:formula="of:=RANDBETWEEN(0;1)" office:value-type="float" office:value="0" calcext:value-type="float">
            <text:p>0</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86]) &amp; &quot; &quot; &amp; CHOOSE([.L86];&quot;m³&quot;;&quot;dm³&quot;;&quot;cm³&quot;;&quot;mm²&quot;) &amp; IF([.N86]&gt;0;&quot; + &quot;;&quot; - &quot;)&amp;VALUE([.K86]+999*[.K86]*[.M86]) &amp; &quot; &quot; &amp; CHOOSE([.L86]+[.M86];&quot;m³&quot;;&quot;dm³&quot;;&quot;cm³&quot;;&quot;mm³&quot;)&amp;&quot; = &quot;" office:value-type="string" office:string-value="2,6 cm³ + 0,95 cm³ = " calcext:value-type="string">
            <text:p>2,6 cm³ + 0,95 cm³ = </text:p>
          </table:table-cell>
          <table:table-cell table:style-name="ce168"/>
          <table:table-cell table:number-columns-repeated="2"/>
          <table:table-cell table:style-name="ce52" table:formula="of:=IF(OR(ISFORMULA([.C86]);ISBLANK([.I86]));&quot;&quot;;IF(ISERROR(FIND(&quot;|&quot;&amp; SUBSTITUTE([.C86];&quot; &quot;;&quot;&quot;) &amp;&quot;|&quot;;&quot;|&quot; &amp; SUBSTITUTE([.I86];&quot; &quot;;&quot;&quot;) &amp;&quot;|&quot;));0;1))" office:value-type="float" office:value="0" calcext:value-type="float">
            <text:p>0</text:p>
          </table:table-cell>
          <table:table-cell table:style-name="ce49" table:formula="of:=IF([.F86]=&quot;&quot;;&quot;&quot;;IF([$Namen.$H$3]=[$Namen.$J$2];IF([.F86]&gt;0;&quot;&quot;;&quot;&quot;);&quot; &quot;))" office:value-type="string" office:string-value="" calcext:value-type="string">
            <text:p></text:p>
          </table:table-cell>
          <table:table-cell table:style-name="ce58"/>
          <table:table-cell table:style-name="ce50" table:formula="of:=([.J86]+([.K86]*[.N86]))/1000 &amp; CHOOSE([.L86]-1;&quot;m³&quot;;&quot;dm³&quot;;&quot;cm³&quot;;&quot;mm³&quot;) &amp; &quot;|&quot;&amp;([.J86]+([.K86]*[.N86])) &amp; CHOOSE([.L86];&quot;m³&quot;;&quot;dm³&quot;;&quot;cm³&quot;;&quot;mm³&quot;)&amp;&quot;|&quot;&amp;([.J86]+([.K86]*[.N86]))*1000&amp;CHOOSE([.L86]+1;&quot;m³&quot;;&quot;dm³&quot;;&quot;cm³&quot;;&quot;mm³&quot;)" office:value-type="string" office:string-value="0,00355dm³|3,55cm³|3550mm³" calcext:value-type="string">
            <text:p>0,00355dm³|3,55cm³|3550mm³</text:p>
          </table:table-cell>
          <table:table-cell table:style-name="ce50" table:formula="of:=RANDBETWEEN(4;100)/10" office:value-type="float" office:value="2.6" calcext:value-type="float">
            <text:p>2,6</text:p>
          </table:table-cell>
          <table:table-cell table:style-name="ce50" table:formula="of:=RANDBETWEEN(10;20)/20" office:value-type="float" office:value="0.95" calcext:value-type="float">
            <text:p>0,95</text:p>
          </table:table-cell>
          <table:table-cell table:style-name="Unsichtbar" table:formula="of:=RANDBETWEEN(2;3)" office:value-type="float" office:value="3" calcext:value-type="float">
            <text:p>3</text:p>
          </table:table-cell>
          <table:table-cell table:style-name="ce50" table:formula="of:=RANDBETWEEN(0;1)" office:value-type="float" office:value="0" calcext:value-type="float">
            <text:p>0</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87]) &amp; &quot; &quot; &amp; CHOOSE([.L87];&quot;m³&quot;;&quot;dm³&quot;;&quot;cm³&quot;;&quot;mm²&quot;) &amp; IF([.N87]&gt;0;&quot; + &quot;;&quot; - &quot;)&amp;VALUE([.K87]+999*[.K87]*[.M87]) &amp; &quot; &quot; &amp; CHOOSE([.L87]+[.M87];&quot;m³&quot;;&quot;dm³&quot;;&quot;cm³&quot;;&quot;mm³&quot;)&amp;&quot; = &quot;" office:value-type="string" office:string-value="2,5 dm³ + 750 cm³ = " calcext:value-type="string">
            <text:p>2,5 dm³ + 750 cm³ = </text:p>
          </table:table-cell>
          <table:table-cell table:style-name="ce168"/>
          <table:table-cell table:number-columns-repeated="2"/>
          <table:table-cell table:style-name="ce52" table:formula="of:=IF(OR(ISFORMULA([.C87]);ISBLANK([.I87]));&quot;&quot;;IF(ISERROR(FIND(&quot;|&quot;&amp; SUBSTITUTE([.C87];&quot; &quot;;&quot;&quot;) &amp;&quot;|&quot;;&quot;|&quot; &amp; SUBSTITUTE([.I87];&quot; &quot;;&quot;&quot;) &amp;&quot;|&quot;));0;1))" office:value-type="float" office:value="0" calcext:value-type="float">
            <text:p>0</text:p>
          </table:table-cell>
          <table:table-cell table:style-name="ce49" table:formula="of:=IF([.F87]=&quot;&quot;;&quot;&quot;;IF([$Namen.$H$3]=[$Namen.$J$2];IF([.F87]&gt;0;&quot;&quot;;&quot;&quot;);&quot; &quot;))" office:value-type="string" office:string-value="" calcext:value-type="string">
            <text:p></text:p>
          </table:table-cell>
          <table:table-cell table:style-name="ce58"/>
          <table:table-cell table:style-name="ce50" table:formula="of:=([.J87]+([.K87]*[.N87]))/1000 &amp; CHOOSE([.L87]-1;&quot;m³&quot;;&quot;dm³&quot;;&quot;cm³&quot;;&quot;mm³&quot;) &amp; &quot;|&quot;&amp;([.J87]+([.K87]*[.N87])) &amp; CHOOSE([.L87];&quot;m³&quot;;&quot;dm³&quot;;&quot;cm³&quot;;&quot;mm³&quot;)&amp;&quot;|&quot;&amp;([.J87]+([.K87]*[.N87]))*1000&amp;CHOOSE([.L87]+1;&quot;m³&quot;;&quot;dm³&quot;;&quot;cm³&quot;;&quot;mm³&quot;)" office:value-type="string" office:string-value="0,00325m³|3,25dm³|3250cm³" calcext:value-type="string">
            <text:p>0,00325m³|3,25dm³|3250cm³</text:p>
          </table:table-cell>
          <table:table-cell table:style-name="ce50" table:formula="of:=RANDBETWEEN(4;100)/10" office:value-type="float" office:value="2.5" calcext:value-type="float">
            <text:p>2,5</text:p>
          </table:table-cell>
          <table:table-cell table:style-name="ce50" table:formula="of:=RANDBETWEEN(10;20)/20" office:value-type="float" office:value="0.75" calcext:value-type="float">
            <text:p>0,75</text:p>
          </table:table-cell>
          <table:table-cell table:style-name="Unsichtbar" table:formula="of:=RANDBETWEEN(2;3)" office:value-type="float" office:value="2" calcext:value-type="float">
            <text:p>2</text:p>
          </table:table-cell>
          <table:table-cell table:style-name="ce50" table:formula="of:=RANDBETWEEN(0;1)" office:value-type="float" office:value="1" calcext:value-type="float">
            <text:p>1</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formula="of:= VALUE([.J88]) &amp; &quot; &quot; &amp; CHOOSE([.L88];&quot;m³&quot;;&quot;dm³&quot;;&quot;cm³&quot;;&quot;mm²&quot;) &amp; IF([.N88]&gt;0;&quot; + &quot;;&quot; - &quot;)&amp;VALUE([.K88]+999*[.K88]*[.M88]) &amp; &quot; &quot; &amp; CHOOSE([.L88]+[.M88];&quot;m³&quot;;&quot;dm³&quot;;&quot;cm³&quot;;&quot;mm³&quot;)&amp;&quot; = &quot;" office:value-type="string" office:string-value="2,2 cm³ + 650 mm³ = " calcext:value-type="string">
            <text:p>2,2 cm³ + 650 mm³ = </text:p>
          </table:table-cell>
          <table:table-cell table:style-name="ce168"/>
          <table:table-cell table:number-columns-repeated="2"/>
          <table:table-cell table:style-name="ce52" table:formula="of:=IF(OR(ISFORMULA([.C88]);ISBLANK([.I88]));&quot;&quot;;IF(ISERROR(FIND(&quot;|&quot;&amp; SUBSTITUTE([.C88];&quot; &quot;;&quot;&quot;) &amp;&quot;|&quot;;&quot;|&quot; &amp; SUBSTITUTE([.I88];&quot; &quot;;&quot;&quot;) &amp;&quot;|&quot;));0;1))" office:value-type="float" office:value="0" calcext:value-type="float">
            <text:p>0</text:p>
          </table:table-cell>
          <table:table-cell table:style-name="ce49" table:formula="of:=IF([.F88]=&quot;&quot;;&quot;&quot;;IF([$Namen.$H$3]=[$Namen.$J$2];IF([.F88]&gt;0;&quot;&quot;;&quot;&quot;);&quot; &quot;))" office:value-type="string" office:string-value="" calcext:value-type="string">
            <text:p></text:p>
          </table:table-cell>
          <table:table-cell table:style-name="ce58"/>
          <table:table-cell table:style-name="ce50" table:formula="of:=([.J88]+([.K88]*[.N88]))/1000 &amp; CHOOSE([.L88]-1;&quot;m³&quot;;&quot;dm³&quot;;&quot;cm³&quot;;&quot;mm³&quot;) &amp; &quot;|&quot;&amp;([.J88]+([.K88]*[.N88])) &amp; CHOOSE([.L88];&quot;m³&quot;;&quot;dm³&quot;;&quot;cm³&quot;;&quot;mm³&quot;)&amp;&quot;|&quot;&amp;([.J88]+([.K88]*[.N88]))*1000&amp;CHOOSE([.L88]+1;&quot;m³&quot;;&quot;dm³&quot;;&quot;cm³&quot;;&quot;mm³&quot;)" office:value-type="string" office:string-value="0,00285dm³|2,85cm³|2850mm³" calcext:value-type="string">
            <text:p>0,00285dm³|2,85cm³|2850mm³</text:p>
          </table:table-cell>
          <table:table-cell table:style-name="ce50" table:formula="of:=RANDBETWEEN(4;100)/10" office:value-type="float" office:value="2.2" calcext:value-type="float">
            <text:p>2,2</text:p>
          </table:table-cell>
          <table:table-cell table:style-name="ce50" table:formula="of:=RANDBETWEEN(10;20)/20" office:value-type="float" office:value="0.65" calcext:value-type="float">
            <text:p>0,65</text:p>
          </table:table-cell>
          <table:table-cell table:style-name="Unsichtbar" table:formula="of:=RANDBETWEEN(2;3)" office:value-type="float" office:value="3" calcext:value-type="float">
            <text:p>3</text:p>
          </table:table-cell>
          <table:table-cell table:style-name="ce50" table:formula="of:=RANDBETWEEN(0;1)" office:value-type="float" office:value="1" calcext:value-type="float">
            <text:p>1</text:p>
          </table:table-cell>
          <table:table-cell table:style-name="ce50" office:value-type="float" office:value="1" calcext:value-type="float">
            <text:p>1</text:p>
          </table:table-cell>
          <table:table-cell table:style-name="ce50"/>
          <table:table-cell table:style-name="ce58" table:number-columns-repeated="242"/>
        </table:table-row>
        <table:table-row table:style-name="ro1">
          <table:table-cell/>
          <table:table-cell table:style-name="ce34"/>
          <table:table-cell table:style-name="ce169"/>
          <table:table-cell table:number-columns-repeated="2"/>
          <table:table-cell table:style-name="ce52" table:formula="of:=IF(OR(ISFORMULA([.C89]);ISBLANK([.I89]));&quot;&quot;;IF(ISERROR(FIND(&quot;|&quot;&amp; SUBSTITUTE([.C89];&quot; &quot;;&quot;&quot;) &amp;&quot;|&quot;;&quot;|&quot; &amp; SUBSTITUTE([.I89];&quot; &quot;;&quot;&quot;) &amp;&quot;|&quot;));0;1))">
            <text:p/>
          </table:table-cell>
          <table:table-cell table:style-name="ce49" table:formula="of:=IF([.F89]=&quot;&quot;;&quot;&quot;;IF([$Namen.$H$3]=[$Namen.$J$2];IF([.F8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5" office:value-type="string" calcext:value-type="string">
            <text:p>Berechne</text:p>
          </table:table-cell>
          <table:table-cell table:style-name="ce169"/>
          <table:table-cell table:number-columns-repeated="2"/>
          <table:table-cell table:style-name="ce52" table:formula="of:=IF(OR(ISFORMULA([.C90]);ISBLANK([.I90]));&quot;&quot;;IF(ISERROR(FIND(&quot;|&quot;&amp; SUBSTITUTE([.C90];&quot; &quot;;&quot;&quot;) &amp;&quot;|&quot;;&quot;|&quot; &amp; SUBSTITUTE([.I90];&quot; &quot;;&quot;&quot;) &amp;&quot;|&quot;));0;1))">
            <text:p/>
          </table:table-cell>
          <table:table-cell table:style-name="ce49" table:formula="of:=IF([.F90]=&quot;&quot;;&quot;&quot;;IF([$Namen.$H$3]=[$Namen.$J$2];IF([.F90]&gt;0;&quot;&quot;;&quot;&quot;);&quot; &quot;))">
            <text:p/>
          </table:table-cell>
          <table:table-cell table:style-name="ce58"/>
          <table:table-cell table:style-name="ce50"/>
          <table:table-cell table:style-name="ce27" office:value-type="string" calcext:value-type="string">
            <text:p>1=m³; 2=dm³; 3=cm³; 4=mm³</text:p>
          </table:table-cell>
          <table:table-cell table:style-name="ce50" office:value-type="string" calcext:value-type="string">
            <text:p>Faktor</text:p>
          </table:table-cell>
          <table:table-cell table:style-name="Unsichtbar" office:value-type="string" calcext:value-type="string">
            <text:p>Zieleinheit</text:p>
          </table:table-cell>
          <table:table-cell table:style-name="ce50" table:number-columns-repeated="3"/>
          <table:table-cell table:style-name="ce58" table:number-columns-repeated="242"/>
        </table:table-row>
        <table:table-row table:style-name="ro1">
          <table:table-cell/>
          <table:table-cell table:style-name="ce34" table:formula="of:=&quot;Beispiel: &quot;&amp;[.K91] &amp; &quot; · &quot; &amp; VALUE([.J91]) &amp; &quot; &quot; &amp;CHOOSE([.L91];&quot;m³&quot;;&quot;dm³&quot;;&quot;cm³&quot;;&quot;mm³&quot;)&amp; &quot; = &quot;" office:value-type="string" office:string-value="Beispiel: 5 · 2,6 dm³ = " calcext:value-type="string">
            <text:p>Beispiel: 5 · 2,6 dm³ = </text:p>
          </table:table-cell>
          <table:table-cell table:style-name="ce169" table:formula="of:=[.J91]*[.K91]&amp;&quot; &quot;&amp;CHOOSE([.L91];&quot;m³&quot;;&quot;dm³&quot;;&quot;cm³&quot;;&quot;mm³&quot;)" office:value-type="string" office:string-value="13 dm³" calcext:value-type="string">
            <text:p>13 dm³</text:p>
          </table:table-cell>
          <table:table-cell table:number-columns-repeated="2"/>
          <table:table-cell table:style-name="ce52" table:formula="of:=IF(OR(ISFORMULA([.C91]);ISBLANK([.I91]));&quot;&quot;;IF(ISERROR(FIND(&quot;|&quot;&amp; SUBSTITUTE([.C91];&quot; &quot;;&quot;&quot;) &amp;&quot;|&quot;;&quot;|&quot; &amp; SUBSTITUTE([.I91];&quot; &quot;;&quot;&quot;) &amp;&quot;|&quot;));0;1))">
            <text:p/>
          </table:table-cell>
          <table:table-cell table:style-name="ce49" table:formula="of:=IF([.F91]=&quot;&quot;;&quot;&quot;;IF([$Namen.$H$3]=[$Namen.$J$2];IF([.F91]&gt;0;&quot;&quot;;&quot;&quot;);&quot; &quot;))">
            <text:p/>
          </table:table-cell>
          <table:table-cell table:style-name="ce58"/>
          <table:table-cell table:style-name="ce50" table:formula="of:=[.J91]*[.K91]/100 &amp;CHOOSE([.L91]-1;&quot;m³&quot;;&quot;dm³&quot;;&quot;cm³&quot;;&quot;mm³&quot;)&amp;&quot;|&quot;&amp;([.J91]*[.K91])&amp;CHOOSE([.L91];&quot;m³&quot;;&quot;dm³&quot;;&quot;cm³&quot;;&quot;mm³&quot;)&amp;&quot;|&quot;&amp;[.J91]*[.K91]*100&amp;CHOOSE([.L91]+1;&quot;m³&quot;;&quot;dm³&quot;;&quot;cm³&quot;;&quot;mm³&quot;)" office:value-type="string" office:string-value="0,13m³|13dm³|1300cm³" calcext:value-type="string">
            <text:p>0,13m³|13dm³|1300cm³</text:p>
          </table:table-cell>
          <table:table-cell table:style-name="ce50" table:formula="of:=RANDBETWEEN(1;120)*0.05" office:value-type="float" office:value="2.6" calcext:value-type="float">
            <text:p>2,6</text:p>
          </table:table-cell>
          <table:table-cell table:style-name="ce50" table:formula="of:=RANDBETWEEN(3;6)" office:value-type="float" office:value="5" calcext:value-type="float">
            <text:p>5</text:p>
          </table:table-cell>
          <table:table-cell table:style-name="Unsichtbar" table:formula="of:=RANDBETWEEN(2;3)"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92] &amp; &quot; · &quot; &amp; VALUE([.J92]) &amp; &quot; &quot; &amp;CHOOSE([.L92];&quot;m³&quot;;&quot;dm³&quot;;&quot;cm³&quot;;&quot;mm³&quot;)&amp; &quot; = &quot;" office:value-type="string" office:string-value="6 · 3,3 cm³ = " calcext:value-type="string">
            <text:p>6 · 3,3 cm³ = </text:p>
          </table:table-cell>
          <table:table-cell table:style-name="ce168"/>
          <table:table-cell table:number-columns-repeated="2"/>
          <table:table-cell table:style-name="ce52" table:formula="of:=IF(OR(ISFORMULA([.C92]);ISBLANK([.I92]));&quot;&quot;;IF(ISERROR(FIND(&quot;|&quot;&amp; SUBSTITUTE([.C92];&quot; &quot;;&quot;&quot;) &amp;&quot;|&quot;;&quot;|&quot; &amp; SUBSTITUTE([.I92];&quot; &quot;;&quot;&quot;) &amp;&quot;|&quot;));0;1))" office:value-type="float" office:value="0" calcext:value-type="float">
            <text:p>0</text:p>
          </table:table-cell>
          <table:table-cell table:style-name="ce49" table:formula="of:=IF([.F92]=&quot;&quot;;&quot;&quot;;IF([$Namen.$H$3]=[$Namen.$J$2];IF([.F92]&gt;0;&quot;&quot;;&quot;&quot;);&quot; &quot;))" office:value-type="string" office:string-value="" calcext:value-type="string">
            <text:p></text:p>
          </table:table-cell>
          <table:table-cell table:style-name="ce58"/>
          <table:table-cell table:style-name="ce50" table:formula="of:=[.J92]*[.K92]/100 &amp;CHOOSE([.L92]-1;&quot;m³&quot;;&quot;dm³&quot;;&quot;cm³&quot;;&quot;mm³&quot;)&amp;&quot;|&quot;&amp;([.J92]*[.K92])&amp;CHOOSE([.L92];&quot;m³&quot;;&quot;dm³&quot;;&quot;cm³&quot;;&quot;mm³&quot;)&amp;&quot;|&quot;&amp;[.J92]*[.K92]*100&amp;CHOOSE([.L92]+1;&quot;m³&quot;;&quot;dm³&quot;;&quot;cm³&quot;;&quot;mm³&quot;)" office:value-type="string" office:string-value="0,198dm³|19,8cm³|1980mm³" calcext:value-type="string">
            <text:p>0,198dm³|19,8cm³|1980mm³</text:p>
          </table:table-cell>
          <table:table-cell table:style-name="ce50" table:formula="of:=RANDBETWEEN(1;120)*0.1" office:value-type="float" office:value="3.3" calcext:value-type="float">
            <text:p>3,3</text:p>
          </table:table-cell>
          <table:table-cell table:style-name="ce50" table:formula="of:=RANDBETWEEN(3;6)" office:value-type="float" office:value="6" calcext:value-type="float">
            <text:p>6</text:p>
          </table:table-cell>
          <table:table-cell table:style-name="Unsichtbar" table:formula="of:=RANDBETWEEN(2;3)"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K93] &amp; &quot; · &quot; &amp; VALUE([.J93]) &amp; &quot; &quot; &amp;CHOOSE([.L93];&quot;m³&quot;;&quot;dm³&quot;;&quot;cm³&quot;;&quot;mm³&quot;)&amp; &quot; = &quot;" office:value-type="string" office:string-value="6 · 4,2 dm³ = " calcext:value-type="string">
            <text:p>6 · 4,2 dm³ = </text:p>
          </table:table-cell>
          <table:table-cell table:style-name="ce168"/>
          <table:table-cell table:number-columns-repeated="2"/>
          <table:table-cell table:style-name="ce52" table:formula="of:=IF(OR(ISFORMULA([.C93]);ISBLANK([.I93]));&quot;&quot;;IF(ISERROR(FIND(&quot;|&quot;&amp; SUBSTITUTE([.C93];&quot; &quot;;&quot;&quot;) &amp;&quot;|&quot;;&quot;|&quot; &amp; SUBSTITUTE([.I93];&quot; &quot;;&quot;&quot;) &amp;&quot;|&quot;));0;1))" office:value-type="float" office:value="0" calcext:value-type="float">
            <text:p>0</text:p>
          </table:table-cell>
          <table:table-cell table:style-name="ce49" table:formula="of:=IF([.F93]=&quot;&quot;;&quot;&quot;;IF([$Namen.$H$3]=[$Namen.$J$2];IF([.F93]&gt;0;&quot;&quot;;&quot;&quot;);&quot; &quot;))" office:value-type="string" office:string-value="" calcext:value-type="string">
            <text:p></text:p>
          </table:table-cell>
          <table:table-cell table:style-name="ce58"/>
          <table:table-cell table:style-name="ce50" table:formula="of:=[.J93]*[.K93]/100 &amp;CHOOSE([.L93]-1;&quot;m³&quot;;&quot;dm³&quot;;&quot;cm³&quot;;&quot;mm³&quot;)&amp;&quot;|&quot;&amp;([.J93]*[.K93])&amp;CHOOSE([.L93];&quot;m³&quot;;&quot;dm³&quot;;&quot;cm³&quot;;&quot;mm³&quot;)&amp;&quot;|&quot;&amp;[.J93]*[.K93]*100&amp;CHOOSE([.L93]+1;&quot;m³&quot;;&quot;dm³&quot;;&quot;cm³&quot;;&quot;mm³&quot;)" office:value-type="string" office:string-value="0,252m³|25,2dm³|2520cm³" calcext:value-type="string">
            <text:p>0,252m³|25,2dm³|2520cm³</text:p>
          </table:table-cell>
          <table:table-cell table:style-name="ce50" table:formula="of:=RANDBETWEEN(1;120)*0.1" office:value-type="float" office:value="4.2" calcext:value-type="float">
            <text:p>4,2</text:p>
          </table:table-cell>
          <table:table-cell table:style-name="ce50" table:formula="of:=RANDBETWEEN(3;6)" office:value-type="float" office:value="6" calcext:value-type="float">
            <text:p>6</text:p>
          </table:table-cell>
          <table:table-cell table:style-name="Unsichtbar" table:formula="of:=RANDBETWEEN(2;3)"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94] &amp; &quot; · &quot; &amp; VALUE([.J94]) &amp; &quot; &quot; &amp;CHOOSE([.L94];&quot;m³&quot;;&quot;dm³&quot;;&quot;cm³&quot;;&quot;mm³&quot;)&amp; &quot; = &quot;" office:value-type="string" office:string-value="6 · 1,3 dm³ = " calcext:value-type="string">
            <text:p>6 · 1,3 dm³ = </text:p>
          </table:table-cell>
          <table:table-cell table:style-name="ce168"/>
          <table:table-cell table:number-columns-repeated="2"/>
          <table:table-cell table:style-name="ce52" table:formula="of:=IF(OR(ISFORMULA([.C94]);ISBLANK([.I94]));&quot;&quot;;IF(ISERROR(FIND(&quot;|&quot;&amp; SUBSTITUTE([.C94];&quot; &quot;;&quot;&quot;) &amp;&quot;|&quot;;&quot;|&quot; &amp; SUBSTITUTE([.I94];&quot; &quot;;&quot;&quot;) &amp;&quot;|&quot;));0;1))" office:value-type="float" office:value="0" calcext:value-type="float">
            <text:p>0</text:p>
          </table:table-cell>
          <table:table-cell table:style-name="ce49" table:formula="of:=IF([.F94]=&quot;&quot;;&quot;&quot;;IF([$Namen.$H$3]=[$Namen.$J$2];IF([.F94]&gt;0;&quot;&quot;;&quot;&quot;);&quot; &quot;))" office:value-type="string" office:string-value="" calcext:value-type="string">
            <text:p></text:p>
          </table:table-cell>
          <table:table-cell table:style-name="ce58"/>
          <table:table-cell table:style-name="ce50" table:formula="of:=[.J94]*[.K94]/100 &amp;CHOOSE([.L94]-1;&quot;m³&quot;;&quot;dm³&quot;;&quot;cm³&quot;;&quot;mm³&quot;)&amp;&quot;|&quot;&amp;([.J94]*[.K94])&amp;CHOOSE([.L94];&quot;m³&quot;;&quot;dm³&quot;;&quot;cm³&quot;;&quot;mm³&quot;)&amp;&quot;|&quot;&amp;[.J94]*[.K94]*100&amp;CHOOSE([.L94]+1;&quot;m³&quot;;&quot;dm³&quot;;&quot;cm³&quot;;&quot;mm³&quot;)" office:value-type="string" office:string-value="0,078m³|7,8dm³|780cm³" calcext:value-type="string">
            <text:p>0,078m³|7,8dm³|780cm³</text:p>
          </table:table-cell>
          <table:table-cell table:style-name="ce50" table:formula="of:=RANDBETWEEN(1;120)*0.1" office:value-type="float" office:value="1.3" calcext:value-type="float">
            <text:p>1,3</text:p>
          </table:table-cell>
          <table:table-cell table:style-name="ce50" table:formula="of:=RANDBETWEEN(3;6)" office:value-type="float" office:value="6" calcext:value-type="float">
            <text:p>6</text:p>
          </table:table-cell>
          <table:table-cell table:style-name="Unsichtbar" table:formula="of:=RANDBETWEEN(2;3)" office:value-type="float" office:value="2" calcext:value-type="float">
            <text:p>2</text:p>
          </table:table-cell>
          <table:table-cell table:style-name="ce50" table:number-columns-repeated="3"/>
          <table:table-cell table:style-name="ce58" table:number-columns-repeated="242"/>
        </table:table-row>
        <table:table-row table:style-name="ro1">
          <table:table-cell/>
          <table:table-cell table:style-name="ce34" table:formula="of:=[.K95] &amp; &quot; · &quot; &amp; VALUE([.J95]) &amp; &quot; &quot; &amp;CHOOSE([.L95];&quot;m³&quot;;&quot;dm³&quot;;&quot;cm³&quot;;&quot;mm³&quot;)&amp; &quot; = &quot;" office:value-type="string" office:string-value="4 · 2,2 cm³ = " calcext:value-type="string">
            <text:p>4 · 2,2 cm³ = </text:p>
          </table:table-cell>
          <table:table-cell table:style-name="ce168"/>
          <table:table-cell table:number-columns-repeated="2"/>
          <table:table-cell table:style-name="ce52" table:formula="of:=IF(OR(ISFORMULA([.C95]);ISBLANK([.I95]));&quot;&quot;;IF(ISERROR(FIND(&quot;|&quot;&amp; SUBSTITUTE([.C95];&quot; &quot;;&quot;&quot;) &amp;&quot;|&quot;;&quot;|&quot; &amp; SUBSTITUTE([.I95];&quot; &quot;;&quot;&quot;) &amp;&quot;|&quot;));0;1))" office:value-type="float" office:value="0" calcext:value-type="float">
            <text:p>0</text:p>
          </table:table-cell>
          <table:table-cell table:style-name="ce49" table:formula="of:=IF([.F95]=&quot;&quot;;&quot;&quot;;IF([$Namen.$H$3]=[$Namen.$J$2];IF([.F95]&gt;0;&quot;&quot;;&quot;&quot;);&quot; &quot;))" office:value-type="string" office:string-value="" calcext:value-type="string">
            <text:p></text:p>
          </table:table-cell>
          <table:table-cell table:style-name="ce58"/>
          <table:table-cell table:style-name="ce50" table:formula="of:=[.J95]*[.K95]/100 &amp;CHOOSE([.L95]-1;&quot;m³&quot;;&quot;dm³&quot;;&quot;cm³&quot;;&quot;mm³&quot;)&amp;&quot;|&quot;&amp;([.J95]*[.K95])&amp;CHOOSE([.L95];&quot;m³&quot;;&quot;dm³&quot;;&quot;cm³&quot;;&quot;mm³&quot;)&amp;&quot;|&quot;&amp;[.J95]*[.K95]*100&amp;CHOOSE([.L95]+1;&quot;m³&quot;;&quot;dm³&quot;;&quot;cm³&quot;;&quot;mm³&quot;)" office:value-type="string" office:string-value="0,088dm³|8,8cm³|880mm³" calcext:value-type="string">
            <text:p>0,088dm³|8,8cm³|880mm³</text:p>
          </table:table-cell>
          <table:table-cell table:style-name="ce50" table:formula="of:=RANDBETWEEN(1;120)*0.05" office:value-type="float" office:value="2.2" calcext:value-type="float">
            <text:p>2,2</text:p>
          </table:table-cell>
          <table:table-cell table:style-name="ce50" table:formula="of:=RANDBETWEEN(3;6)" office:value-type="float" office:value="4" calcext:value-type="float">
            <text:p>4</text:p>
          </table:table-cell>
          <table:table-cell table:style-name="Unsichtbar" table:formula="of:=RANDBETWEEN(2;3)"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formula="of:=[.K96] &amp; &quot; · &quot; &amp; VALUE([.J96]) &amp; &quot; &quot; &amp;CHOOSE([.L96];&quot;m³&quot;;&quot;dm³&quot;;&quot;cm³&quot;;&quot;mm³&quot;)&amp; &quot; = &quot;" office:value-type="string" office:string-value="5 · 3,65 cm³ = " calcext:value-type="string">
            <text:p>5 · 3,65 cm³ = </text:p>
          </table:table-cell>
          <table:table-cell table:style-name="ce168"/>
          <table:table-cell table:number-columns-repeated="2"/>
          <table:table-cell table:style-name="ce52" table:formula="of:=IF(OR(ISFORMULA([.C96]);ISBLANK([.I96]));&quot;&quot;;IF(ISERROR(FIND(&quot;|&quot;&amp; SUBSTITUTE([.C96];&quot; &quot;;&quot;&quot;) &amp;&quot;|&quot;;&quot;|&quot; &amp; SUBSTITUTE([.I96];&quot; &quot;;&quot;&quot;) &amp;&quot;|&quot;));0;1))" office:value-type="float" office:value="0" calcext:value-type="float">
            <text:p>0</text:p>
          </table:table-cell>
          <table:table-cell table:style-name="ce49" table:formula="of:=IF([.F96]=&quot;&quot;;&quot;&quot;;IF([$Namen.$H$3]=[$Namen.$J$2];IF([.F96]&gt;0;&quot;&quot;;&quot;&quot;);&quot; &quot;))" office:value-type="string" office:string-value="" calcext:value-type="string">
            <text:p></text:p>
          </table:table-cell>
          <table:table-cell table:style-name="ce58"/>
          <table:table-cell table:style-name="ce50" table:formula="of:=[.J96]*[.K96]/100 &amp;CHOOSE([.L96]-1;&quot;m³&quot;;&quot;dm³&quot;;&quot;cm³&quot;;&quot;mm³&quot;)&amp;&quot;|&quot;&amp;([.J96]*[.K96])&amp;CHOOSE([.L96];&quot;m³&quot;;&quot;dm³&quot;;&quot;cm³&quot;;&quot;mm³&quot;)&amp;&quot;|&quot;&amp;[.J96]*[.K96]*100&amp;CHOOSE([.L96]+1;&quot;m³&quot;;&quot;dm³&quot;;&quot;cm³&quot;;&quot;mm³&quot;)" office:value-type="string" office:string-value="0,1825dm³|18,25cm³|1825mm³" calcext:value-type="string">
            <text:p>0,1825dm³|18,25cm³|1825mm³</text:p>
          </table:table-cell>
          <table:table-cell table:style-name="ce50" table:formula="of:=RANDBETWEEN(1;120)*0.05" office:value-type="float" office:value="3.65" calcext:value-type="float">
            <text:p>3,65</text:p>
          </table:table-cell>
          <table:table-cell table:style-name="ce50" table:formula="of:=RANDBETWEEN(3;6)" office:value-type="float" office:value="5" calcext:value-type="float">
            <text:p>5</text:p>
          </table:table-cell>
          <table:table-cell table:style-name="Unsichtbar" table:formula="of:=RANDBETWEEN(2;3)" office:value-type="float" office:value="3" calcext:value-type="float">
            <text:p>3</text:p>
          </table:table-cell>
          <table:table-cell table:style-name="ce50" table:number-columns-repeated="3"/>
          <table:table-cell table:style-name="ce58" table:number-columns-repeated="242"/>
        </table:table-row>
        <table:table-row table:style-name="ro1">
          <table:table-cell/>
          <table:table-cell table:style-name="ce34"/>
          <table:table-cell table:style-name="ce169"/>
          <table:table-cell table:style-name="ce45"/>
          <table:table-cell table:style-name="ce142"/>
          <table:table-cell table:style-name="ce52" table:formula="of:=IF(OR(ISFORMULA([.C97]);ISBLANK([.I97]));&quot;&quot;;IF(ISERROR(FIND(&quot;|&quot;&amp; SUBSTITUTE([.C97];&quot; &quot;;&quot;&quot;) &amp;&quot;|&quot;;&quot;|&quot; &amp; SUBSTITUTE([.I97];&quot; &quot;;&quot;&quot;) &amp;&quot;|&quot;));0;1))">
            <text:p/>
          </table:table-cell>
          <table:table-cell table:style-name="ce49" table:formula="of:=IF([.F97]=&quot;&quot;;&quot;&quot;;IF([$Namen.$H$3]=[$Namen.$J$2];IF([.F97]&gt;0;&quot;&quot;;&quot;&quot;);&quot; &quot;))">
            <text:p/>
          </table:table-cell>
          <table:table-cell table:style-name="ce58"/>
          <table:table-cell table:style-name="ce50" table:number-columns-repeated="7"/>
          <table:table-cell table:style-name="ce58" table:number-columns-repeated="242"/>
        </table:table-row>
        <table:table-row table:style-name="ro4">
          <table:table-cell/>
          <table:table-cell table:style-name="ce34"/>
          <table:table-cell table:style-name="ce167" office:value-type="string" calcext:value-type="string">
            <text:p><text:a xlink:href="#Tabelle1" xlink:type="simple"></text:a> <text:a xlink:href="#Namen" xlink:type="simple"></text:a> <text:a xlink:href="#Tabelle3" xlink:type="simple"></text:a></text:p>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2">
          <table:table-cell/>
          <table:table-cell table:style-name="ce34"/>
          <table:table-cell table:style-name="ce169"/>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65419">
          <table:table-cell/>
          <table:table-cell table:style-name="ce34"/>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983056">
          <table:table-cell table:number-columns-repeated="257"/>
        </table:table-row>
        <table:table-row table:style-name="ro1">
          <table:table-cell table:number-columns-repeated="257"/>
        </table:table-row>
        <calcext:conditional-formats>
          <calcext:conditional-format calcext:target-range-address="Tabelle2.C8:Tabelle2.C100">
            <calcext:condition calcext:apply-style-name="Result" calcext:value="formula-is(OR([.G8]=&quot;&quot;;[.G8]=&quot;&quot;))" calcext:base-cell-address="Tabelle2.C8"/>
          </calcext:conditional-format>
        </calcext:conditional-formats>
      </table:table>
      <table:table table:name="Tabelle3" table:style-name="ta1" table:protected="true" table:protection-key="RISAaYM55EB4f9JUsQKkFIYvY3U=" table:protection-key-digest-algorithm="http://www.w3.org/2000/09/xmldsig#sha1" table:print-ranges="Tabelle3.B1:Tabelle3.H57">
        <loext:table-protection loext:select-protected-cells="true" loext:select-unprotected-cells="true"/>
        <table:table-column table:style-name="co13" table:default-cell-style-name="Default"/>
        <table:table-column table:style-name="co14" table:default-cell-style-name="Default"/>
        <table:table-column table:style-name="co24"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5" table:default-cell-style-name="Default"/>
        <table:table-column table:style-name="co21" table:default-cell-style-name="Unsichtbar"/>
        <table:table-column table:style-name="co11" table:number-columns-repeated="4" table:default-cell-style-name="Unsichtbar"/>
        <table:table-column table:style-name="co11" table:number-columns-repeated="244"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38"/>
          <table:table-cell/>
          <table:table-cell table:style-name="ce48"/>
          <table:table-cell table:style-name="ce50"/>
          <table:table-cell table:style-name="ce53"/>
          <table:table-cell table:style-name="ce59"/>
          <table:table-cell table:number-columns-repeated="2"/>
          <table:table-cell table:style-name="ce50" table:number-columns-repeated="5"/>
          <table:table-cell table:style-name="ce58" table:number-columns-repeated="242"/>
        </table:table-row>
        <table:table-row table:style-name="ro2">
          <table:table-cell/>
          <table:table-cell table:style-name="ce32" office:value-type="string" calcext:value-type="string">
            <text:p>Mit Brüchen rechnen</text:p>
          </table:table-cell>
          <table:table-cell table:style-name="ce136" office:value-type="string" calcext:value-type="string">
            <text:p><text:a xlink:href="#Tabelle2" xlink:type="simple"></text:a> <text:a xlink:href="#Namen" xlink:type="simple"></text:a> <text:a xlink:href="#Tabelle4" xlink:type="simple"></text:a></text:p>
          </table:table-cell>
          <table:table-cell/>
          <table:table-cell table:style-name="ce48"/>
          <table:table-cell table:style-name="ce50" office:value-type="string" calcext:value-type="string">
            <text:p>Punkte</text:p>
          </table:table-cell>
          <table:table-cell table:style-name="ce53" office:value-type="string" calcext:value-type="string">
            <text:p>Zeitspannen</text:p>
          </table:table-cell>
          <table:table-cell table:style-name="ce59"/>
          <table:table-cell table:number-columns-repeated="2"/>
          <table:table-cell table:style-name="ce50" table:number-columns-repeated="5"/>
          <table:table-cell table:style-name="ce58" table:number-columns-repeated="242"/>
        </table:table-row>
        <table:table-row table:style-name="ro1">
          <table:table-cell/>
          <table:table-cell table:style-name="ce33"/>
          <table:table-cell/>
          <table:table-cell table:style-name="ce45"/>
          <table:table-cell table:style-name="ce48" table:formula="of:=IF(ISBLANK([.I3]);&quot;&quot;;IF(ISERROR(VALUE([.C3]));0;IF(ABS(VALUE([.C3])-[.I3])&lt;0.0005;1;0)))">
            <text:p/>
          </table:table-cell>
          <table:table-cell table:style-name="ce51"/>
          <table:table-cell table:style-name="ce54" office:value-type="string" calcext:value-type="string">
            <text:p>Fortschrittsbalken:</text:p>
          </table:table-cell>
          <table:table-cell table:style-name="ce60"/>
          <table:table-cell table:number-columns-repeated="3"/>
          <table:table-cell table:style-name="ce51" table:number-columns-repeated="4"/>
          <table:table-cell table:style-name="ce69" table:number-columns-repeated="242"/>
        </table:table-row>
        <table:table-row table:style-name="ro1">
          <table:table-cell table:number-columns-repeated="3"/>
          <table:table-cell table:style-name="ce45"/>
          <table:table-cell table:style-name="ce48" table:formula="of:=IF(ISBLANK([.I4]);&quot;&quot;;IF(ISERROR(VALUE([.C3]));0;IF(ABS(VALUE([.C3])-[.I4])&lt;0.0005;1;0)))">
            <text:p/>
          </table:table-cell>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number-columns-repeated="4"/>
          <table:table-cell table:style-name="ce50" table:number-columns-repeated="3"/>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56" table:formula="of:=IF([$Namen.F8]&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51" office:value-type="string" calcext:value-type="string">
            <text:p>Erreichte Punkte; von</text:p>
          </table:table-cell>
          <table:table-cell table:style-name="ce51"/>
          <table:table-cell table:style-name="ce64" office:value-type="string" calcext:value-type="string">
            <text:p>Wertungszahl</text:p>
          </table:table-cell>
          <table:table-cell/>
          <table:table-cell table:style-name="ce50" table:number-columns-repeated="3"/>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155" table:formula="of:=IF([$Namen.F8]&lt;&gt;&quot;x&quot;;&quot;Keine Wertung&quot;;IF([$Namen.$H$3]=[$Namen.$J$2];&quot;Punktzahl: &quot;&amp;[.I6]&amp;&quot; von &quot;&amp;[.J6];&quot;&quot;))" office:value-type="string" office:string-value="Punktzahl: 0 von 17" calcext:value-type="string">
            <text:p>Punktzahl: 0 von 17</text:p>
          </table:table-cell>
          <table:table-cell table:style-name="ce160"/>
          <table:table-cell table:style-name="ce50" table:formula="of:=[.L6]*SUM([.F7:.F101])/2" office:value-type="float" office:value="0" calcext:value-type="float">
            <text:p>0</text:p>
          </table:table-cell>
          <table:table-cell table:style-name="ce66" table:formula="of:=[.L6]*COUNTIF([.F7:.F101];&quot;&gt;=0&quot;)/2" office:value-type="float" office:value="17" calcext:value-type="float">
            <text:p>17</text:p>
          </table:table-cell>
          <table:table-cell table:formula="of:=IF([.I6]/[.J6]=0;1;IF([.I6]/[.J6]&lt;0.5;2;IF([.I6]/[.J6]&lt;0.6125;3;IF([.I6]/[.J6]&lt;0.725;4;IF([.I6]/[.J6]&lt;0.8375;5;IF([.I6]/[.J6]&lt;0.95;6;IF([.I6]/[.J6]&lt;1;7;8)))))))" office:value-type="float" office:value="1" calcext:value-type="float">
            <text:p>1</text:p>
          </table:table-cell>
          <table:table-cell table:style-name="ce50" table:formula="of:=IF([$Namen.F8]=&quot;x&quot;;1;0.001)"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88" office:value-type="string" calcext:value-type="string">
            <text:p>Schreibe als vollständig gekürzten Bruch</text:p>
          </table:table-cell>
          <table:table-cell table:number-columns-repeated="3"/>
          <table:table-cell table:style-name="ce52" table:formula="of:=IF(OR(ISFORMULA([.C7]);ISBLANK([.I7]));&quot;&quot;;IF(ISERROR(FIND(&quot;|&quot;&amp; SUBSTITUTE([.C7];&quot; &quot;;&quot;&quot;) &amp;&quot;|&quot;;&quot;|&quot; &amp; SUBSTITUTE([.I7];&quot; &quot;;&quot;&quot;) &amp;&quot;|&quot;));0;1))">
            <text:p/>
          </table:table-cell>
          <table:table-cell table:style-name="ce49" table:formula="of:=IF([.F7]=&quot;&quot;;&quot;&quot;;IF([$Namen.$H$3]=[$Namen.$J$2];IF([.F7]&gt;0;&quot;&quot;;&quot;&quot;);&quot; &quot;))">
            <text:p/>
          </table:table-cell>
          <table:table-cell table:style-name="ce58"/>
          <table:table-cell/>
          <table:table-cell table:style-name="ce50"/>
          <table:table-cell/>
          <table:table-cell table:style-name="ce50" table:number-columns-repeated="4"/>
          <table:table-cell table:style-name="ce58" table:number-columns-repeated="242"/>
        </table:table-row>
        <table:table-row table:style-name="ro1">
          <table:table-cell/>
          <table:table-cell table:style-name="ce89" table:formula="of:=[.I8]/[.I9]&amp; &quot; =&quot;" office:value-type="string" office:string-value="0,3 =" calcext:value-type="string" table:number-columns-spanned="1" table:number-rows-spanned="2">
            <text:p>0,3 =</text:p>
          </table:table-cell>
          <table:table-cell table:style-name="ce180"/>
          <table:table-cell table:number-columns-repeated="2"/>
          <table:table-cell table:style-name="ce52" table:formula="of:=IF(OR(ISFORMULA([.C8]);ISBLANK([.I8]));&quot;&quot;;IF(ISERROR(FIND(&quot;|&quot;&amp; SUBSTITUTE([.C8];&quot; &quot;;&quot;&quot;) &amp;&quot;|&quot;;&quot;|&quot; &amp; SUBSTITUTE([.I8];&quot; &quot;;&quot;&quot;) &amp;&quot;|&quot;));0;1))" office:value-type="float" office:value="0" calcext:value-type="float">
            <text:p>0</text:p>
          </table:table-cell>
          <table:table-cell table:style-name="ce49" table:formula="of:=IF([.F8]=&quot;&quot;;&quot;&quot;;IF([$Namen.$H$3]=[$Namen.$J$2];IF([.F8]&gt;0;&quot;&quot;;&quot;&quot;);&quot; &quot;))" office:value-type="string" office:string-value="" calcext:value-type="string">
            <text:p></text:p>
          </table:table-cell>
          <table:table-cell table:style-name="ce58"/>
          <table:table-cell table:formula="of:=[.J8]/GCD([.J8];[.J9])" office:value-type="float" office:value="3" calcext:value-type="float">
            <text:p>3</text:p>
          </table:table-cell>
          <table:table-cell table:style-name="ce50" table:formula="of:=RANDBETWEEN(1;[.J9]-1)" office:value-type="float" office:value="3" calcext:value-type="float">
            <text:p>3</text:p>
          </table:table-cell>
          <table:table-cell table:style-name="ce50" table:number-columns-repeated="5"/>
          <table:table-cell table:style-name="ce58" table:number-columns-repeated="242"/>
        </table:table-row>
        <table:table-row table:style-name="ro1">
          <table:table-cell/>
          <table:covered-table-cell/>
          <table:table-cell table:style-name="ce197"/>
          <table:table-cell table:number-columns-repeated="2"/>
          <table:table-cell table:style-name="ce52" table:formula="of:=IF(OR(ISFORMULA([.C9]);ISBLANK([.I9]));&quot;&quot;;IF(ISERROR(FIND(&quot;|&quot;&amp; SUBSTITUTE([.C9];&quot; &quot;;&quot;&quot;) &amp;&quot;|&quot;;&quot;|&quot; &amp; SUBSTITUTE([.I9];&quot; &quot;;&quot;&quot;) &amp;&quot;|&quot;));0;1))" office:value-type="float" office:value="0" calcext:value-type="float">
            <text:p>0</text:p>
          </table:table-cell>
          <table:table-cell table:style-name="ce49" table:formula="of:=IF([.F9]=&quot;&quot;;&quot;&quot;;IF([$Namen.$H$3]=[$Namen.$J$2];IF([.F9]&gt;0;&quot;&quot;;&quot;&quot;);&quot; &quot;))" office:value-type="string" office:string-value="" calcext:value-type="string">
            <text:p></text:p>
          </table:table-cell>
          <table:table-cell table:style-name="ce58"/>
          <table:table-cell table:formula="of:=[.J9]*[.I8]/[.J8]" office:value-type="float" office:value="10" calcext:value-type="float">
            <text:p>10</text:p>
          </table:table-cell>
          <table:table-cell office:value-type="float" office:value="10" calcext:value-type="float">
            <text:p>10</text:p>
          </table:table-cell>
          <table:table-cell table:style-name="ce50" table:number-columns-repeated="5"/>
          <table:table-cell table:style-name="ce58" table:number-columns-repeated="242"/>
        </table:table-row>
        <table:table-row table:style-name="ro1">
          <table:table-cell table:number-columns-repeated="2"/>
          <table:table-cell table:style-name="ce182"/>
          <table:table-cell table:number-columns-repeated="2"/>
          <table:table-cell table:style-name="ce52" table:formula="of:=IF(OR(ISFORMULA([.C10]);ISBLANK([.I10]));&quot;&quot;;IF(ISERROR(FIND(&quot;|&quot;&amp; SUBSTITUTE([.C10];&quot; &quot;;&quot;&quot;) &amp;&quot;|&quot;;&quot;|&quot; &amp; SUBSTITUTE([.I10];&quot; &quot;;&quot;&quot;) &amp;&quot;|&quot;));0;1))">
            <text:p/>
          </table:table-cell>
          <table:table-cell table:style-name="ce49" table:formula="of:=IF([.F10]=&quot;&quot;;&quot;&quot;;IF([$Namen.$H$3]=[$Namen.$J$2];IF([.F1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89" table:formula="of:=[.I11]/[.I12]&amp; &quot; =&quot;" office:value-type="string" office:string-value="0,4 =" calcext:value-type="string" table:number-columns-spanned="1" table:number-rows-spanned="2">
            <text:p>0,4 =</text:p>
          </table:table-cell>
          <table:table-cell table:style-name="ce180"/>
          <table:table-cell table:number-columns-repeated="2"/>
          <table:table-cell table:style-name="ce52" table:formula="of:=IF(OR(ISFORMULA([.C11]);ISBLANK([.I11]));&quot;&quot;;IF(ISERROR(FIND(&quot;|&quot;&amp; SUBSTITUTE([.C11];&quot; &quot;;&quot;&quot;) &amp;&quot;|&quot;;&quot;|&quot; &amp; SUBSTITUTE([.I11];&quot; &quot;;&quot;&quot;) &amp;&quot;|&quot;));0;1))" office:value-type="float" office:value="0" calcext:value-type="float">
            <text:p>0</text:p>
          </table:table-cell>
          <table:table-cell table:style-name="ce49" table:formula="of:=IF([.F11]=&quot;&quot;;&quot;&quot;;IF([$Namen.$H$3]=[$Namen.$J$2];IF([.F11]&gt;0;&quot;&quot;;&quot;&quot;);&quot; &quot;))" office:value-type="string" office:string-value="" calcext:value-type="string">
            <text:p></text:p>
          </table:table-cell>
          <table:table-cell table:style-name="ce58"/>
          <table:table-cell table:formula="of:=[.J11]/GCD([.J11];[.J12])" office:value-type="float" office:value="2" calcext:value-type="float">
            <text:p>2</text:p>
          </table:table-cell>
          <table:table-cell table:style-name="ce50" table:formula="of:=RANDBETWEEN(1;[.J12]-1)" office:value-type="float" office:value="4" calcext:value-type="float">
            <text:p>4</text:p>
          </table:table-cell>
          <table:table-cell table:style-name="ce50" table:number-columns-repeated="5"/>
          <table:table-cell table:style-name="ce58" table:number-columns-repeated="242"/>
        </table:table-row>
        <table:table-row table:style-name="ro1">
          <table:table-cell/>
          <table:covered-table-cell/>
          <table:table-cell table:style-name="ce197"/>
          <table:table-cell table:number-columns-repeated="2"/>
          <table:table-cell table:style-name="ce52" table:formula="of:=IF(OR(ISFORMULA([.C12]);ISBLANK([.I12]));&quot;&quot;;IF(ISERROR(FIND(&quot;|&quot;&amp; SUBSTITUTE([.C12];&quot; &quot;;&quot;&quot;) &amp;&quot;|&quot;;&quot;|&quot; &amp; SUBSTITUTE([.I12];&quot; &quot;;&quot;&quot;) &amp;&quot;|&quot;));0;1))" office:value-type="float" office:value="0" calcext:value-type="float">
            <text:p>0</text:p>
          </table:table-cell>
          <table:table-cell table:style-name="ce49" table:formula="of:=IF([.F12]=&quot;&quot;;&quot;&quot;;IF([$Namen.$H$3]=[$Namen.$J$2];IF([.F12]&gt;0;&quot;&quot;;&quot;&quot;);&quot; &quot;))" office:value-type="string" office:string-value="" calcext:value-type="string">
            <text:p></text:p>
          </table:table-cell>
          <table:table-cell table:style-name="ce58"/>
          <table:table-cell table:formula="of:=[.J12]*[.I11]/[.J11]" office:value-type="float" office:value="5" calcext:value-type="float">
            <text:p>5</text:p>
          </table:table-cell>
          <table:table-cell office:value-type="float" office:value="10" calcext:value-type="float">
            <text:p>10</text:p>
          </table:table-cell>
          <table:table-cell table:style-name="ce50" table:number-columns-repeated="5"/>
          <table:table-cell table:style-name="ce58" table:number-columns-repeated="242"/>
        </table:table-row>
        <table:table-row table:style-name="ro1">
          <table:table-cell/>
          <table:table-cell table:style-name="ce90"/>
          <table:table-cell table:style-name="ce199"/>
          <table:table-cell table:number-columns-repeated="2"/>
          <table:table-cell table:style-name="ce52" table:formula="of:=IF(OR(ISFORMULA([.C13]);ISBLANK([.I13]));&quot;&quot;;IF(ISERROR(FIND(&quot;|&quot;&amp; SUBSTITUTE([.C13];&quot; &quot;;&quot;&quot;) &amp;&quot;|&quot;;&quot;|&quot; &amp; SUBSTITUTE([.I13];&quot; &quot;;&quot;&quot;) &amp;&quot;|&quot;));0;1))">
            <text:p/>
          </table:table-cell>
          <table:table-cell table:style-name="ce49" table:formula="of:=IF([.F13]=&quot;&quot;;&quot;&quot;;IF([$Namen.$H$3]=[$Namen.$J$2];IF([.F1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89" table:formula="of:=[.I14]/[.I15]&amp; &quot; =&quot;" office:value-type="string" office:string-value="0,6 =" calcext:value-type="string" table:number-columns-spanned="1" table:number-rows-spanned="2">
            <text:p>0,6 =</text:p>
          </table:table-cell>
          <table:table-cell table:style-name="ce180"/>
          <table:table-cell table:number-columns-repeated="2"/>
          <table:table-cell table:style-name="ce52" table:formula="of:=IF(OR(ISFORMULA([.C14]);ISBLANK([.I14]));&quot;&quot;;IF(ISERROR(FIND(&quot;|&quot;&amp; SUBSTITUTE([.C14];&quot; &quot;;&quot;&quot;) &amp;&quot;|&quot;;&quot;|&quot; &amp; SUBSTITUTE([.I14];&quot; &quot;;&quot;&quot;) &amp;&quot;|&quot;));0;1))" office:value-type="float" office:value="0" calcext:value-type="float">
            <text:p>0</text:p>
          </table:table-cell>
          <table:table-cell table:style-name="ce49" table:formula="of:=IF([.F14]=&quot;&quot;;&quot;&quot;;IF([$Namen.$H$3]=[$Namen.$J$2];IF([.F14]&gt;0;&quot;&quot;;&quot;&quot;);&quot; &quot;))" office:value-type="string" office:string-value="" calcext:value-type="string">
            <text:p></text:p>
          </table:table-cell>
          <table:table-cell table:style-name="ce58"/>
          <table:table-cell table:formula="of:=[.J14]/GCD([.J14];[.J15])" office:value-type="float" office:value="3" calcext:value-type="float">
            <text:p>3</text:p>
          </table:table-cell>
          <table:table-cell table:style-name="ce50" table:formula="of:=RANDBETWEEN(1;[.J15]-1)" office:value-type="float" office:value="12" calcext:value-type="float">
            <text:p>12</text:p>
          </table:table-cell>
          <table:table-cell table:style-name="ce50" table:number-columns-repeated="5"/>
          <table:table-cell table:style-name="ce58" table:number-columns-repeated="242"/>
        </table:table-row>
        <table:table-row table:style-name="ro1">
          <table:table-cell/>
          <table:covered-table-cell/>
          <table:table-cell table:style-name="ce197"/>
          <table:table-cell table:number-columns-repeated="2"/>
          <table:table-cell table:style-name="ce52" table:formula="of:=IF(OR(ISFORMULA([.C15]);ISBLANK([.I15]));&quot;&quot;;IF(ISERROR(FIND(&quot;|&quot;&amp; SUBSTITUTE([.C15];&quot; &quot;;&quot;&quot;) &amp;&quot;|&quot;;&quot;|&quot; &amp; SUBSTITUTE([.I15];&quot; &quot;;&quot;&quot;) &amp;&quot;|&quot;));0;1))" office:value-type="float" office:value="0" calcext:value-type="float">
            <text:p>0</text:p>
          </table:table-cell>
          <table:table-cell table:style-name="ce49" table:formula="of:=IF([.F15]=&quot;&quot;;&quot;&quot;;IF([$Namen.$H$3]=[$Namen.$J$2];IF([.F15]&gt;0;&quot;&quot;;&quot;&quot;);&quot; &quot;))" office:value-type="string" office:string-value="" calcext:value-type="string">
            <text:p></text:p>
          </table:table-cell>
          <table:table-cell table:style-name="ce58"/>
          <table:table-cell table:formula="of:=[.J15]*[.I14]/[.J14]" office:value-type="float" office:value="5" calcext:value-type="float">
            <text:p>5</text:p>
          </table:table-cell>
          <table:table-cell office:value-type="float" office:value="20" calcext:value-type="float">
            <text:p>20</text:p>
          </table:table-cell>
          <table:table-cell table:style-name="ce50"/>
          <table:table-cell table:style-name="ce51" table:number-columns-repeated="4"/>
          <table:table-cell table:style-name="ce69" table:number-columns-repeated="242"/>
        </table:table-row>
        <table:table-row table:style-name="ro1">
          <table:table-cell/>
          <table:table-cell table:style-name="ce90"/>
          <table:table-cell table:style-name="ce182"/>
          <table:table-cell table:number-columns-repeated="2"/>
          <table:table-cell table:style-name="ce52" table:formula="of:=IF(OR(ISFORMULA([.C16]);ISBLANK([.I16]));&quot;&quot;;IF(ISERROR(FIND(&quot;|&quot;&amp; SUBSTITUTE([.C16];&quot; &quot;;&quot;&quot;) &amp;&quot;|&quot;;&quot;|&quot; &amp; SUBSTITUTE([.I16];&quot; &quot;;&quot;&quot;) &amp;&quot;|&quot;));0;1))">
            <text:p/>
          </table:table-cell>
          <table:table-cell table:style-name="ce49" table:formula="of:=IF([.F16]=&quot;&quot;;&quot;&quot;;IF([$Namen.$H$3]=[$Namen.$J$2];IF([.F1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17]/[.I18] &amp; &quot; =&quot;" office:value-type="string" office:string-value="0,6 =" calcext:value-type="string" table:number-columns-spanned="1" table:number-rows-spanned="2">
            <text:p>0,6 =</text:p>
          </table:table-cell>
          <table:table-cell table:style-name="ce180"/>
          <table:table-cell table:number-columns-repeated="2"/>
          <table:table-cell table:style-name="ce52" table:formula="of:=IF(OR(ISFORMULA([.C17]);ISBLANK([.I17]));&quot;&quot;;IF(ISERROR(FIND(&quot;|&quot;&amp; SUBSTITUTE([.C17];&quot; &quot;;&quot;&quot;) &amp;&quot;|&quot;;&quot;|&quot; &amp; SUBSTITUTE([.I17];&quot; &quot;;&quot;&quot;) &amp;&quot;|&quot;));0;1))" office:value-type="float" office:value="0" calcext:value-type="float">
            <text:p>0</text:p>
          </table:table-cell>
          <table:table-cell table:style-name="ce49" table:formula="of:=IF([.F17]=&quot;&quot;;&quot;&quot;;IF([$Namen.$H$3]=[$Namen.$J$2];IF([.F17]&gt;0;&quot;&quot;;&quot;&quot;);&quot; &quot;))" office:value-type="string" office:string-value="" calcext:value-type="string">
            <text:p></text:p>
          </table:table-cell>
          <table:table-cell table:style-name="ce58"/>
          <table:table-cell table:formula="of:=[.J17]/GCD([.J17];[.J18])" office:value-type="float" office:value="3" calcext:value-type="float">
            <text:p>3</text:p>
          </table:table-cell>
          <table:table-cell table:style-name="ce50" table:formula="of:=RANDBETWEEN(1;[.J18]-1)" office:value-type="float" office:value="12" calcext:value-type="float">
            <text:p>12</text:p>
          </table:table-cell>
          <table:table-cell table:style-name="ce50" table:number-columns-repeated="5"/>
          <table:table-cell table:style-name="ce58" table:number-columns-repeated="242"/>
        </table:table-row>
        <table:table-row table:style-name="ro1">
          <table:table-cell/>
          <table:covered-table-cell table:style-name="ce178"/>
          <table:table-cell table:style-name="ce197"/>
          <table:table-cell table:number-columns-repeated="2"/>
          <table:table-cell table:style-name="ce52" table:formula="of:=IF(OR(ISFORMULA([.C18]);ISBLANK([.I18]));&quot;&quot;;IF(ISERROR(FIND(&quot;|&quot;&amp; SUBSTITUTE([.C18];&quot; &quot;;&quot;&quot;) &amp;&quot;|&quot;;&quot;|&quot; &amp; SUBSTITUTE([.I18];&quot; &quot;;&quot;&quot;) &amp;&quot;|&quot;));0;1))" office:value-type="float" office:value="0" calcext:value-type="float">
            <text:p>0</text:p>
          </table:table-cell>
          <table:table-cell table:style-name="ce49" table:formula="of:=IF([.F18]=&quot;&quot;;&quot;&quot;;IF([$Namen.$H$3]=[$Namen.$J$2];IF([.F18]&gt;0;&quot;&quot;;&quot;&quot;);&quot; &quot;))" office:value-type="string" office:string-value="" calcext:value-type="string">
            <text:p></text:p>
          </table:table-cell>
          <table:table-cell table:style-name="ce58"/>
          <table:table-cell table:formula="of:=[.J18]*[.I17]/[.J17]" office:value-type="float" office:value="5" calcext:value-type="float">
            <text:p>5</text:p>
          </table:table-cell>
          <table:table-cell office:value-type="float" office:value="20" calcext:value-type="float">
            <text:p>20</text:p>
          </table:table-cell>
          <table:table-cell/>
          <table:table-cell table:style-name="ce50" table:number-columns-repeated="4"/>
          <table:table-cell table:style-name="ce58" table:number-columns-repeated="242"/>
        </table:table-row>
        <table:table-row table:style-name="ro1">
          <table:table-cell/>
          <table:table-cell table:style-name="ce178"/>
          <table:table-cell table:style-name="ce182"/>
          <table:table-cell table:number-columns-repeated="2"/>
          <table:table-cell table:style-name="ce52" table:formula="of:=IF(OR(ISFORMULA([.C19]);ISBLANK([.I19]));&quot;&quot;;IF(ISERROR(FIND(&quot;|&quot;&amp; SUBSTITUTE([.C19];&quot; &quot;;&quot;&quot;) &amp;&quot;|&quot;;&quot;|&quot; &amp; SUBSTITUTE([.I19];&quot; &quot;;&quot;&quot;) &amp;&quot;|&quot;));0;1))">
            <text:p/>
          </table:table-cell>
          <table:table-cell table:style-name="ce49" table:formula="of:=IF([.F19]=&quot;&quot;;&quot;&quot;;IF([$Namen.$H$3]=[$Namen.$J$2];IF([.F1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20]/[.I21] &amp; &quot; =&quot;" office:value-type="string" office:string-value="0,75 =" calcext:value-type="string" table:number-columns-spanned="1" table:number-rows-spanned="2">
            <text:p>0,75 =</text:p>
          </table:table-cell>
          <table:table-cell table:style-name="ce180"/>
          <table:table-cell table:number-columns-repeated="2"/>
          <table:table-cell table:style-name="ce52" table:formula="of:=IF(OR(ISFORMULA([.C20]);ISBLANK([.I20]));&quot;&quot;;IF(ISERROR(FIND(&quot;|&quot;&amp; SUBSTITUTE([.C20];&quot; &quot;;&quot;&quot;) &amp;&quot;|&quot;;&quot;|&quot; &amp; SUBSTITUTE([.I20];&quot; &quot;;&quot;&quot;) &amp;&quot;|&quot;));0;1))" office:value-type="float" office:value="0" calcext:value-type="float">
            <text:p>0</text:p>
          </table:table-cell>
          <table:table-cell table:style-name="ce49" table:formula="of:=IF([.F20]=&quot;&quot;;&quot;&quot;;IF([$Namen.$H$3]=[$Namen.$J$2];IF([.F20]&gt;0;&quot;&quot;;&quot;&quot;);&quot; &quot;))" office:value-type="string" office:string-value="" calcext:value-type="string">
            <text:p></text:p>
          </table:table-cell>
          <table:table-cell table:style-name="ce58"/>
          <table:table-cell table:formula="of:=[.J20]/GCD([.J20];[.J21])" office:value-type="float" office:value="3" calcext:value-type="float">
            <text:p>3</text:p>
          </table:table-cell>
          <table:table-cell table:style-name="ce50" table:formula="of:=RANDBETWEEN(1;[.J21]-1)" office:value-type="float" office:value="15" calcext:value-type="float">
            <text:p>15</text:p>
          </table:table-cell>
          <table:table-cell table:style-name="ce50" table:number-columns-repeated="5"/>
          <table:table-cell table:style-name="ce58" table:number-columns-repeated="242"/>
        </table:table-row>
        <table:table-row table:style-name="ro1">
          <table:table-cell/>
          <table:covered-table-cell table:style-name="ce178"/>
          <table:table-cell table:style-name="ce197"/>
          <table:table-cell table:number-columns-repeated="2"/>
          <table:table-cell table:style-name="ce52" table:formula="of:=IF(OR(ISFORMULA([.C21]);ISBLANK([.I21]));&quot;&quot;;IF(ISERROR(FIND(&quot;|&quot;&amp; SUBSTITUTE([.C21];&quot; &quot;;&quot;&quot;) &amp;&quot;|&quot;;&quot;|&quot; &amp; SUBSTITUTE([.I21];&quot; &quot;;&quot;&quot;) &amp;&quot;|&quot;));0;1))" office:value-type="float" office:value="0" calcext:value-type="float">
            <text:p>0</text:p>
          </table:table-cell>
          <table:table-cell table:style-name="ce49" table:formula="of:=IF([.F21]=&quot;&quot;;&quot;&quot;;IF([$Namen.$H$3]=[$Namen.$J$2];IF([.F21]&gt;0;&quot;&quot;;&quot;&quot;);&quot; &quot;))" office:value-type="string" office:string-value="" calcext:value-type="string">
            <text:p></text:p>
          </table:table-cell>
          <table:table-cell table:style-name="ce58"/>
          <table:table-cell table:formula="of:=[.J21]*[.I20]/[.J20]" office:value-type="float" office:value="4" calcext:value-type="float">
            <text:p>4</text:p>
          </table:table-cell>
          <table:table-cell office:value-type="float" office:value="20" calcext:value-type="float">
            <text:p>20</text:p>
          </table:table-cell>
          <table:table-cell table:style-name="ce50" table:number-columns-repeated="5"/>
          <table:table-cell table:style-name="ce58" table:number-columns-repeated="242"/>
        </table:table-row>
        <table:table-row table:style-name="ro1">
          <table:table-cell/>
          <table:table-cell table:style-name="ce178"/>
          <table:table-cell table:style-name="ce182"/>
          <table:table-cell table:number-columns-repeated="2"/>
          <table:table-cell table:style-name="ce52" table:formula="of:=IF(OR(ISFORMULA([.C22]);ISBLANK([.I22]));&quot;&quot;;IF(ISERROR(FIND(&quot;|&quot;&amp; SUBSTITUTE([.C22];&quot; &quot;;&quot;&quot;) &amp;&quot;|&quot;;&quot;|&quot; &amp; SUBSTITUTE([.I22];&quot; &quot;;&quot;&quot;) &amp;&quot;|&quot;));0;1))">
            <text:p/>
          </table:table-cell>
          <table:table-cell table:style-name="ce49" table:formula="of:=IF([.F22]=&quot;&quot;;&quot;&quot;;IF([$Namen.$H$3]=[$Namen.$J$2];IF([.F2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23]/[.I24] &amp; &quot; =&quot;" office:value-type="string" office:string-value="0,4 =" calcext:value-type="string" table:number-columns-spanned="1" table:number-rows-spanned="2">
            <text:p>0,4 =</text:p>
          </table:table-cell>
          <table:table-cell table:style-name="ce180"/>
          <table:table-cell table:number-columns-repeated="2"/>
          <table:table-cell table:style-name="ce52" table:formula="of:=IF(OR(ISFORMULA([.C23]);ISBLANK([.I23]));&quot;&quot;;IF(ISERROR(FIND(&quot;|&quot;&amp; SUBSTITUTE([.C23];&quot; &quot;;&quot;&quot;) &amp;&quot;|&quot;;&quot;|&quot; &amp; SUBSTITUTE([.I23];&quot; &quot;;&quot;&quot;) &amp;&quot;|&quot;));0;1))" office:value-type="float" office:value="0" calcext:value-type="float">
            <text:p>0</text:p>
          </table:table-cell>
          <table:table-cell table:style-name="ce49" table:formula="of:=IF([.F23]=&quot;&quot;;&quot;&quot;;IF([$Namen.$H$3]=[$Namen.$J$2];IF([.F23]&gt;0;&quot;&quot;;&quot;&quot;);&quot; &quot;))" office:value-type="string" office:string-value="" calcext:value-type="string">
            <text:p></text:p>
          </table:table-cell>
          <table:table-cell table:style-name="ce58"/>
          <table:table-cell table:formula="of:=[.J23]/GCD([.J23];[.J24])" office:value-type="float" office:value="2" calcext:value-type="float">
            <text:p>2</text:p>
          </table:table-cell>
          <table:table-cell table:style-name="ce50" table:formula="of:=RANDBETWEEN(1;[.J24]-1)" office:value-type="float" office:value="10" calcext:value-type="float">
            <text:p>10</text:p>
          </table:table-cell>
          <table:table-cell table:style-name="ce50" table:number-columns-repeated="5"/>
          <table:table-cell table:style-name="ce58" table:number-columns-repeated="242"/>
        </table:table-row>
        <table:table-row table:style-name="ro1">
          <table:table-cell/>
          <table:covered-table-cell table:style-name="ce178"/>
          <table:table-cell table:style-name="ce197"/>
          <table:table-cell table:number-columns-repeated="2"/>
          <table:table-cell table:style-name="ce52" table:formula="of:=IF(OR(ISFORMULA([.C24]);ISBLANK([.I24]));&quot;&quot;;IF(ISERROR(FIND(&quot;|&quot;&amp; SUBSTITUTE([.C24];&quot; &quot;;&quot;&quot;) &amp;&quot;|&quot;;&quot;|&quot; &amp; SUBSTITUTE([.I24];&quot; &quot;;&quot;&quot;) &amp;&quot;|&quot;));0;1))" office:value-type="float" office:value="0" calcext:value-type="float">
            <text:p>0</text:p>
          </table:table-cell>
          <table:table-cell table:style-name="ce49" table:formula="of:=IF([.F24]=&quot;&quot;;&quot;&quot;;IF([$Namen.$H$3]=[$Namen.$J$2];IF([.F24]&gt;0;&quot;&quot;;&quot;&quot;);&quot; &quot;))" office:value-type="string" office:string-value="" calcext:value-type="string">
            <text:p></text:p>
          </table:table-cell>
          <table:table-cell table:style-name="ce58"/>
          <table:table-cell table:formula="of:=[.J24]*[.I23]/[.J23]" office:value-type="float" office:value="5" calcext:value-type="float">
            <text:p>5</text:p>
          </table:table-cell>
          <table:table-cell office:value-type="float" office:value="25" calcext:value-type="float">
            <text:p>25</text:p>
          </table:table-cell>
          <table:table-cell table:style-name="ce50" table:number-columns-repeated="5"/>
          <table:table-cell table:style-name="ce58" table:number-columns-repeated="242"/>
        </table:table-row>
        <table:table-row table:style-name="ro1">
          <table:table-cell/>
          <table:table-cell table:style-name="ce178"/>
          <table:table-cell table:style-name="ce182"/>
          <table:table-cell table:number-columns-repeated="2"/>
          <table:table-cell table:style-name="ce52" table:formula="of:=IF(OR(ISFORMULA([.C25]);ISBLANK([.I25]));&quot;&quot;;IF(ISERROR(FIND(&quot;|&quot;&amp; SUBSTITUTE([.C25];&quot; &quot;;&quot;&quot;) &amp;&quot;|&quot;;&quot;|&quot; &amp; SUBSTITUTE([.I25];&quot; &quot;;&quot;&quot;) &amp;&quot;|&quot;));0;1))">
            <text:p/>
          </table:table-cell>
          <table:table-cell table:style-name="ce49" table:formula="of:=IF([.F25]=&quot;&quot;;&quot;&quot;;IF([$Namen.$H$3]=[$Namen.$J$2];IF([.F2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26]/[.I27] &amp; &quot; =&quot;" office:value-type="string" office:string-value="0,24 =" calcext:value-type="string" table:number-columns-spanned="1" table:number-rows-spanned="2">
            <text:p>0,24 =</text:p>
          </table:table-cell>
          <table:table-cell table:style-name="ce180"/>
          <table:table-cell table:number-columns-repeated="2"/>
          <table:table-cell table:style-name="ce52" table:formula="of:=IF(OR(ISFORMULA([.C26]);ISBLANK([.I26]));&quot;&quot;;IF(ISERROR(FIND(&quot;|&quot;&amp; SUBSTITUTE([.C26];&quot; &quot;;&quot;&quot;) &amp;&quot;|&quot;;&quot;|&quot; &amp; SUBSTITUTE([.I26];&quot; &quot;;&quot;&quot;) &amp;&quot;|&quot;));0;1))" office:value-type="float" office:value="0" calcext:value-type="float">
            <text:p>0</text:p>
          </table:table-cell>
          <table:table-cell table:style-name="ce49" table:formula="of:=IF([.F26]=&quot;&quot;;&quot;&quot;;IF([$Namen.$H$3]=[$Namen.$J$2];IF([.F26]&gt;0;&quot;&quot;;&quot;&quot;);&quot; &quot;))" office:value-type="string" office:string-value="" calcext:value-type="string">
            <text:p></text:p>
          </table:table-cell>
          <table:table-cell table:style-name="ce58"/>
          <table:table-cell table:formula="of:=[.J26]/GCD([.J26];[.J27])" office:value-type="float" office:value="6" calcext:value-type="float">
            <text:p>6</text:p>
          </table:table-cell>
          <table:table-cell table:style-name="ce50" table:formula="of:=RANDBETWEEN(1;[.J27]-1)" office:value-type="float" office:value="6" calcext:value-type="float">
            <text:p>6</text:p>
          </table:table-cell>
          <table:table-cell table:style-name="ce50" table:number-columns-repeated="2"/>
          <table:table-cell table:style-name="ce51" table:number-columns-repeated="3"/>
          <table:table-cell table:style-name="ce69" table:number-columns-repeated="242"/>
        </table:table-row>
        <table:table-row table:style-name="ro1">
          <table:table-cell/>
          <table:covered-table-cell table:style-name="ce178"/>
          <table:table-cell table:style-name="ce197"/>
          <table:table-cell table:number-columns-repeated="2"/>
          <table:table-cell table:style-name="ce52" table:formula="of:=IF(OR(ISFORMULA([.C27]);ISBLANK([.I27]));&quot;&quot;;IF(ISERROR(FIND(&quot;|&quot;&amp; SUBSTITUTE([.C27];&quot; &quot;;&quot;&quot;) &amp;&quot;|&quot;;&quot;|&quot; &amp; SUBSTITUTE([.I27];&quot; &quot;;&quot;&quot;) &amp;&quot;|&quot;));0;1))" office:value-type="float" office:value="0" calcext:value-type="float">
            <text:p>0</text:p>
          </table:table-cell>
          <table:table-cell table:style-name="ce49" table:formula="of:=IF([.F27]=&quot;&quot;;&quot;&quot;;IF([$Namen.$H$3]=[$Namen.$J$2];IF([.F27]&gt;0;&quot;&quot;;&quot;&quot;);&quot; &quot;))" office:value-type="string" office:string-value="" calcext:value-type="string">
            <text:p></text:p>
          </table:table-cell>
          <table:table-cell table:style-name="ce58"/>
          <table:table-cell table:formula="of:=[.J27]*[.I26]/[.J26]" office:value-type="float" office:value="25" calcext:value-type="float">
            <text:p>25</text:p>
          </table:table-cell>
          <table:table-cell office:value-type="float" office:value="25" calcext:value-type="float">
            <text:p>25</text:p>
          </table:table-cell>
          <table:table-cell table:style-name="ce50" table:number-columns-repeated="5"/>
          <table:table-cell table:style-name="ce58" table:number-columns-repeated="242"/>
        </table:table-row>
        <table:table-row table:style-name="ro1">
          <table:table-cell/>
          <table:table-cell table:style-name="ce178"/>
          <table:table-cell table:style-name="ce182"/>
          <table:table-cell table:number-columns-repeated="2"/>
          <table:table-cell table:style-name="ce52" table:formula="of:=IF(OR(ISFORMULA([.C28]);ISBLANK([.I28]));&quot;&quot;;IF(ISERROR(FIND(&quot;|&quot;&amp; SUBSTITUTE([.C28];&quot; &quot;;&quot;&quot;) &amp;&quot;|&quot;;&quot;|&quot; &amp; SUBSTITUTE([.I28];&quot; &quot;;&quot;&quot;) &amp;&quot;|&quot;));0;1))">
            <text:p/>
          </table:table-cell>
          <table:table-cell table:style-name="ce49" table:formula="of:=IF([.F28]=&quot;&quot;;&quot;&quot;;IF([$Namen.$H$3]=[$Namen.$J$2];IF([.F2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29]/[.I30] &amp; &quot; =&quot;" office:value-type="string" office:string-value="0,62 =" calcext:value-type="string" table:number-columns-spanned="1" table:number-rows-spanned="2">
            <text:p>0,62 =</text:p>
          </table:table-cell>
          <table:table-cell table:style-name="ce180"/>
          <table:table-cell table:number-columns-repeated="2"/>
          <table:table-cell table:style-name="ce52" table:formula="of:=IF(OR(ISFORMULA([.C29]);ISBLANK([.I29]));&quot;&quot;;IF(ISERROR(FIND(&quot;|&quot;&amp; SUBSTITUTE([.C29];&quot; &quot;;&quot;&quot;) &amp;&quot;|&quot;;&quot;|&quot; &amp; SUBSTITUTE([.I29];&quot; &quot;;&quot;&quot;) &amp;&quot;|&quot;));0;1))" office:value-type="float" office:value="0" calcext:value-type="float">
            <text:p>0</text:p>
          </table:table-cell>
          <table:table-cell table:style-name="ce49" table:formula="of:=IF([.F29]=&quot;&quot;;&quot;&quot;;IF([$Namen.$H$3]=[$Namen.$J$2];IF([.F29]&gt;0;&quot;&quot;;&quot;&quot;);&quot; &quot;))" office:value-type="string" office:string-value="" calcext:value-type="string">
            <text:p></text:p>
          </table:table-cell>
          <table:table-cell table:style-name="ce58"/>
          <table:table-cell table:formula="of:=[.J29]/GCD([.J29];[.J30])" office:value-type="float" office:value="31" calcext:value-type="float">
            <text:p>31</text:p>
          </table:table-cell>
          <table:table-cell table:style-name="ce50" table:formula="of:=RANDBETWEEN(1;[.J30]-1)" office:value-type="float" office:value="31" calcext:value-type="float">
            <text:p>31</text:p>
          </table:table-cell>
          <table:table-cell table:style-name="ce50" table:number-columns-repeated="5"/>
          <table:table-cell table:style-name="ce58" table:number-columns-repeated="242"/>
        </table:table-row>
        <table:table-row table:style-name="ro1">
          <table:table-cell/>
          <table:covered-table-cell table:style-name="ce178"/>
          <table:table-cell table:style-name="ce197"/>
          <table:table-cell table:number-columns-repeated="2"/>
          <table:table-cell table:style-name="ce52" table:formula="of:=IF(OR(ISFORMULA([.C30]);ISBLANK([.I30]));&quot;&quot;;IF(ISERROR(FIND(&quot;|&quot;&amp; SUBSTITUTE([.C30];&quot; &quot;;&quot;&quot;) &amp;&quot;|&quot;;&quot;|&quot; &amp; SUBSTITUTE([.I30];&quot; &quot;;&quot;&quot;) &amp;&quot;|&quot;));0;1))" office:value-type="float" office:value="0" calcext:value-type="float">
            <text:p>0</text:p>
          </table:table-cell>
          <table:table-cell table:style-name="ce49" table:formula="of:=IF([.F30]=&quot;&quot;;&quot;&quot;;IF([$Namen.$H$3]=[$Namen.$J$2];IF([.F30]&gt;0;&quot;&quot;;&quot;&quot;);&quot; &quot;))" office:value-type="string" office:string-value="" calcext:value-type="string">
            <text:p></text:p>
          </table:table-cell>
          <table:table-cell table:style-name="ce58"/>
          <table:table-cell table:formula="of:=[.J30]*[.I29]/[.J29]" office:value-type="float" office:value="50" calcext:value-type="float">
            <text:p>50</text:p>
          </table:table-cell>
          <table:table-cell office:value-type="float" office:value="50" calcext:value-type="float">
            <text:p>5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31]);ISBLANK([.I31]));&quot;&quot;;IF(ISERROR(FIND(&quot;|&quot;&amp; SUBSTITUTE([.C31];&quot; &quot;;&quot;&quot;) &amp;&quot;|&quot;;&quot;|&quot; &amp; SUBSTITUTE([.I31];&quot; &quot;;&quot;&quot;) &amp;&quot;|&quot;));0;1))">
            <text:p/>
          </table:table-cell>
          <table:table-cell table:style-name="ce49" table:formula="of:=IF([.F31]=&quot;&quot;;&quot;&quot;;IF([$Namen.$H$3]=[$Namen.$J$2];IF([.F31]&gt;0;&quot;&quot;;&quot;&quot;);&quot; &quot;))">
            <text:p/>
          </table:table-cell>
          <table:table-cell table:style-name="ce58"/>
          <table:table-cell table:style-name="ce50" table:number-columns-repeated="2"/>
          <table:table-cell table:style-name="ce68"/>
          <table:table-cell table:style-name="ce50" table:number-columns-repeated="4"/>
          <table:table-cell table:style-name="ce58" table:number-columns-repeated="242"/>
        </table:table-row>
        <table:table-row table:style-name="ro1">
          <table:table-cell/>
          <table:table-cell table:style-name="ce178" table:formula="of:=[.I32]/[.I33] &amp; &quot; =&quot;" office:value-type="string" office:string-value="0,44 =" calcext:value-type="string" table:number-columns-spanned="1" table:number-rows-spanned="2">
            <text:p>0,44 =</text:p>
          </table:table-cell>
          <table:table-cell table:style-name="ce180"/>
          <table:table-cell table:number-columns-repeated="2"/>
          <table:table-cell table:style-name="ce52" table:formula="of:=IF(OR(ISFORMULA([.C32]);ISBLANK([.I32]));&quot;&quot;;IF(ISERROR(FIND(&quot;|&quot;&amp; SUBSTITUTE([.C32];&quot; &quot;;&quot;&quot;) &amp;&quot;|&quot;;&quot;|&quot; &amp; SUBSTITUTE([.I32];&quot; &quot;;&quot;&quot;) &amp;&quot;|&quot;));0;1))" office:value-type="float" office:value="0" calcext:value-type="float">
            <text:p>0</text:p>
          </table:table-cell>
          <table:table-cell table:style-name="ce49" table:formula="of:=IF([.F32]=&quot;&quot;;&quot;&quot;;IF([$Namen.$H$3]=[$Namen.$J$2];IF([.F32]&gt;0;&quot;&quot;;&quot;&quot;);&quot; &quot;))" office:value-type="string" office:string-value="" calcext:value-type="string">
            <text:p></text:p>
          </table:table-cell>
          <table:table-cell table:style-name="ce58"/>
          <table:table-cell table:formula="of:=[.J32]/GCD([.J32];[.J33])" office:value-type="float" office:value="11" calcext:value-type="float">
            <text:p>11</text:p>
          </table:table-cell>
          <table:table-cell table:style-name="ce50" table:formula="of:=RANDBETWEEN(1;[.J33]-1)" office:value-type="float" office:value="22" calcext:value-type="float">
            <text:p>22</text:p>
          </table:table-cell>
          <table:table-cell table:style-name="ce50" table:number-columns-repeated="5"/>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33]);ISBLANK([.I33]));&quot;&quot;;IF(ISERROR(FIND(&quot;|&quot;&amp; SUBSTITUTE([.C33];&quot; &quot;;&quot;&quot;) &amp;&quot;|&quot;;&quot;|&quot; &amp; SUBSTITUTE([.I33];&quot; &quot;;&quot;&quot;) &amp;&quot;|&quot;));0;1))" office:value-type="float" office:value="0" calcext:value-type="float">
            <text:p>0</text:p>
          </table:table-cell>
          <table:table-cell table:style-name="ce49" table:formula="of:=IF([.F33]=&quot;&quot;;&quot;&quot;;IF([$Namen.$H$3]=[$Namen.$J$2];IF([.F33]&gt;0;&quot;&quot;;&quot;&quot;);&quot; &quot;))" office:value-type="string" office:string-value="" calcext:value-type="string">
            <text:p></text:p>
          </table:table-cell>
          <table:table-cell table:style-name="ce58"/>
          <table:table-cell table:formula="of:=[.J33]*[.I32]/[.J32]" office:value-type="float" office:value="25" calcext:value-type="float">
            <text:p>25</text:p>
          </table:table-cell>
          <table:table-cell office:value-type="float" office:value="50" calcext:value-type="float">
            <text:p>5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34]);ISBLANK([.I34]));&quot;&quot;;IF(ISERROR(FIND(&quot;|&quot;&amp; SUBSTITUTE([.C34];&quot; &quot;;&quot;&quot;) &amp;&quot;|&quot;;&quot;|&quot; &amp; SUBSTITUTE([.I34];&quot; &quot;;&quot;&quot;) &amp;&quot;|&quot;));0;1))">
            <text:p/>
          </table:table-cell>
          <table:table-cell table:style-name="ce49" table:formula="of:=IF([.F34]=&quot;&quot;;&quot;&quot;;IF([$Namen.$H$3]=[$Namen.$J$2];IF([.F3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35]/[.I36] &amp; &quot; =&quot;" office:value-type="string" office:string-value="0,98 =" calcext:value-type="string" table:number-columns-spanned="1" table:number-rows-spanned="2">
            <text:p>0,98 =</text:p>
          </table:table-cell>
          <table:table-cell table:style-name="ce180"/>
          <table:table-cell table:number-columns-repeated="2"/>
          <table:table-cell table:style-name="ce52" table:formula="of:=IF(OR(ISFORMULA([.C35]);ISBLANK([.I35]));&quot;&quot;;IF(ISERROR(FIND(&quot;|&quot;&amp; SUBSTITUTE([.C35];&quot; &quot;;&quot;&quot;) &amp;&quot;|&quot;;&quot;|&quot; &amp; SUBSTITUTE([.I35];&quot; &quot;;&quot;&quot;) &amp;&quot;|&quot;));0;1))" office:value-type="float" office:value="0" calcext:value-type="float">
            <text:p>0</text:p>
          </table:table-cell>
          <table:table-cell table:style-name="ce49" table:formula="of:=IF([.F35]=&quot;&quot;;&quot;&quot;;IF([$Namen.$H$3]=[$Namen.$J$2];IF([.F35]&gt;0;&quot;&quot;;&quot;&quot;);&quot; &quot;))" office:value-type="string" office:string-value="" calcext:value-type="string">
            <text:p></text:p>
          </table:table-cell>
          <table:table-cell table:style-name="ce58"/>
          <table:table-cell table:formula="of:=[.J35]/GCD([.J35];[.J36])" office:value-type="float" office:value="49" calcext:value-type="float">
            <text:p>49</text:p>
          </table:table-cell>
          <table:table-cell table:style-name="ce50" table:formula="of:=RANDBETWEEN(1;[.J36]-1)" office:value-type="float" office:value="98" calcext:value-type="float">
            <text:p>98</text:p>
          </table:table-cell>
          <table:table-cell table:style-name="ce50" table:number-columns-repeated="5"/>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36]);ISBLANK([.I36]));&quot;&quot;;IF(ISERROR(FIND(&quot;|&quot;&amp; SUBSTITUTE([.C36];&quot; &quot;;&quot;&quot;) &amp;&quot;|&quot;;&quot;|&quot; &amp; SUBSTITUTE([.I36];&quot; &quot;;&quot;&quot;) &amp;&quot;|&quot;));0;1))" office:value-type="float" office:value="0" calcext:value-type="float">
            <text:p>0</text:p>
          </table:table-cell>
          <table:table-cell table:style-name="ce49" table:formula="of:=IF([.F36]=&quot;&quot;;&quot;&quot;;IF([$Namen.$H$3]=[$Namen.$J$2];IF([.F36]&gt;0;&quot;&quot;;&quot;&quot;);&quot; &quot;))" office:value-type="string" office:string-value="" calcext:value-type="string">
            <text:p></text:p>
          </table:table-cell>
          <table:table-cell table:style-name="ce58"/>
          <table:table-cell table:formula="of:=[.J36]*[.I35]/[.J35]" office:value-type="float" office:value="50" calcext:value-type="float">
            <text:p>50</text:p>
          </table:table-cell>
          <table:table-cell office:value-type="float" office:value="100" calcext:value-type="float">
            <text:p>10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37]);ISBLANK([.I37]));&quot;&quot;;IF(ISERROR(FIND(&quot;|&quot;&amp; SUBSTITUTE([.C37];&quot; &quot;;&quot;&quot;) &amp;&quot;|&quot;;&quot;|&quot; &amp; SUBSTITUTE([.I37];&quot; &quot;;&quot;&quot;) &amp;&quot;|&quot;));0;1))">
            <text:p/>
          </table:table-cell>
          <table:table-cell table:style-name="ce49" table:formula="of:=IF([.F37]=&quot;&quot;;&quot;&quot;;IF([$Namen.$H$3]=[$Namen.$J$2];IF([.F3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38]/[.I39] &amp; &quot; =&quot;" office:value-type="string" office:string-value="0,22 =" calcext:value-type="string" table:number-columns-spanned="1" table:number-rows-spanned="2">
            <text:p>0,22 =</text:p>
          </table:table-cell>
          <table:table-cell table:style-name="ce180"/>
          <table:table-cell table:number-columns-repeated="2"/>
          <table:table-cell table:style-name="ce52" table:formula="of:=IF(OR(ISFORMULA([.C38]);ISBLANK([.I38]));&quot;&quot;;IF(ISERROR(FIND(&quot;|&quot;&amp; SUBSTITUTE([.C38];&quot; &quot;;&quot;&quot;) &amp;&quot;|&quot;;&quot;|&quot; &amp; SUBSTITUTE([.I38];&quot; &quot;;&quot;&quot;) &amp;&quot;|&quot;));0;1))" office:value-type="float" office:value="0" calcext:value-type="float">
            <text:p>0</text:p>
          </table:table-cell>
          <table:table-cell table:style-name="ce49" table:formula="of:=IF([.F38]=&quot;&quot;;&quot;&quot;;IF([$Namen.$H$3]=[$Namen.$J$2];IF([.F38]&gt;0;&quot;&quot;;&quot;&quot;);&quot; &quot;))" office:value-type="string" office:string-value="" calcext:value-type="string">
            <text:p></text:p>
          </table:table-cell>
          <table:table-cell table:style-name="ce58"/>
          <table:table-cell table:formula="of:=[.J38]/GCD([.J38];[.J39])" office:value-type="float" office:value="11" calcext:value-type="float">
            <text:p>11</text:p>
          </table:table-cell>
          <table:table-cell table:style-name="ce50" table:formula="of:=RANDBETWEEN(1;[.J39]-1)" office:value-type="float" office:value="22" calcext:value-type="float">
            <text:p>22</text:p>
          </table:table-cell>
          <table:table-cell table:style-name="ce50" table:number-columns-repeated="5"/>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39]);ISBLANK([.I39]));&quot;&quot;;IF(ISERROR(FIND(&quot;|&quot;&amp; SUBSTITUTE([.C39];&quot; &quot;;&quot;&quot;) &amp;&quot;|&quot;;&quot;|&quot; &amp; SUBSTITUTE([.I39];&quot; &quot;;&quot;&quot;) &amp;&quot;|&quot;));0;1))" office:value-type="float" office:value="0" calcext:value-type="float">
            <text:p>0</text:p>
          </table:table-cell>
          <table:table-cell table:style-name="ce49" table:formula="of:=IF([.F39]=&quot;&quot;;&quot;&quot;;IF([$Namen.$H$3]=[$Namen.$J$2];IF([.F39]&gt;0;&quot;&quot;;&quot;&quot;);&quot; &quot;))" office:value-type="string" office:string-value="" calcext:value-type="string">
            <text:p></text:p>
          </table:table-cell>
          <table:table-cell table:style-name="ce58"/>
          <table:table-cell table:formula="of:=[.J39]*[.I38]/[.J38]" office:value-type="float" office:value="50" calcext:value-type="float">
            <text:p>50</text:p>
          </table:table-cell>
          <table:table-cell office:value-type="float" office:value="100" calcext:value-type="float">
            <text:p>10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40]);ISBLANK([.I40]));&quot;&quot;;IF(ISERROR(FIND(&quot;|&quot;&amp; SUBSTITUTE([.C40];&quot; &quot;;&quot;&quot;) &amp;&quot;|&quot;;&quot;|&quot; &amp; SUBSTITUTE([.I40];&quot; &quot;;&quot;&quot;) &amp;&quot;|&quot;));0;1))">
            <text:p/>
          </table:table-cell>
          <table:table-cell table:style-name="ce49" table:formula="of:=IF([.F40]=&quot;&quot;;&quot;&quot;;IF([$Namen.$H$3]=[$Namen.$J$2];IF([.F4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178" table:formula="of:=[.I41]/[.I42] &amp; &quot; =&quot;" office:value-type="string" office:string-value="0,79 =" calcext:value-type="string" table:number-columns-spanned="1" table:number-rows-spanned="2">
            <text:p>0,79 =</text:p>
          </table:table-cell>
          <table:table-cell table:style-name="ce180"/>
          <table:table-cell table:number-columns-repeated="2"/>
          <table:table-cell table:style-name="ce52" table:formula="of:=IF(OR(ISFORMULA([.C41]);ISBLANK([.I41]));&quot;&quot;;IF(ISERROR(FIND(&quot;|&quot;&amp; SUBSTITUTE([.C41];&quot; &quot;;&quot;&quot;) &amp;&quot;|&quot;;&quot;|&quot; &amp; SUBSTITUTE([.I41];&quot; &quot;;&quot;&quot;) &amp;&quot;|&quot;));0;1))" office:value-type="float" office:value="0" calcext:value-type="float">
            <text:p>0</text:p>
          </table:table-cell>
          <table:table-cell table:style-name="ce49" table:formula="of:=IF([.F41]=&quot;&quot;;&quot;&quot;;IF([$Namen.$H$3]=[$Namen.$J$2];IF([.F41]&gt;0;&quot;&quot;;&quot;&quot;);&quot; &quot;))" office:value-type="string" office:string-value="" calcext:value-type="string">
            <text:p></text:p>
          </table:table-cell>
          <table:table-cell table:style-name="ce58"/>
          <table:table-cell table:formula="of:=[.J41]/GCD([.J41];[.J42])" office:value-type="float" office:value="79" calcext:value-type="float">
            <text:p>79</text:p>
          </table:table-cell>
          <table:table-cell table:style-name="ce50" table:formula="of:=RANDBETWEEN(1;[.J42]-1)" office:value-type="float" office:value="79" calcext:value-type="float">
            <text:p>79</text:p>
          </table:table-cell>
          <table:table-cell table:style-name="ce50" table:number-columns-repeated="5"/>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42]);ISBLANK([.I42]));&quot;&quot;;IF(ISERROR(FIND(&quot;|&quot;&amp; SUBSTITUTE([.C42];&quot; &quot;;&quot;&quot;) &amp;&quot;|&quot;;&quot;|&quot; &amp; SUBSTITUTE([.I42];&quot; &quot;;&quot;&quot;) &amp;&quot;|&quot;));0;1))" office:value-type="float" office:value="0" calcext:value-type="float">
            <text:p>0</text:p>
          </table:table-cell>
          <table:table-cell table:style-name="ce49" table:formula="of:=IF([.F42]=&quot;&quot;;&quot;&quot;;IF([$Namen.$H$3]=[$Namen.$J$2];IF([.F42]&gt;0;&quot;&quot;;&quot;&quot;);&quot; &quot;))" office:value-type="string" office:string-value="" calcext:value-type="string">
            <text:p></text:p>
          </table:table-cell>
          <table:table-cell table:style-name="ce58"/>
          <table:table-cell table:formula="of:=[.J42]*[.I41]/[.J41]" office:value-type="float" office:value="100" calcext:value-type="float">
            <text:p>100</text:p>
          </table:table-cell>
          <table:table-cell office:value-type="float" office:value="100" calcext:value-type="float">
            <text:p>10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43]);ISBLANK([.I43]));&quot;&quot;;IF(ISERROR(FIND(&quot;|&quot;&amp; SUBSTITUTE([.C43];&quot; &quot;;&quot;&quot;) &amp;&quot;|&quot;;&quot;|&quot; &amp; SUBSTITUTE([.I43];&quot; &quot;;&quot;&quot;) &amp;&quot;|&quot;));0;1))">
            <text:p/>
          </table:table-cell>
          <table:table-cell table:style-name="ce49" table:formula="of:=IF([.F43]=&quot;&quot;;&quot;&quot;;IF([$Namen.$H$3]=[$Namen.$J$2];IF([.F43]&gt;0;&quot;&quot;;&quot;&quot;);&quot; &quot;))">
            <text:p/>
          </table:table-cell>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178" table:formula="of:=[.I44]/[.I45] &amp; &quot; =&quot;" office:value-type="string" office:string-value="0,36 =" calcext:value-type="string" table:number-columns-spanned="1" table:number-rows-spanned="2">
            <text:p>0,36 =</text:p>
          </table:table-cell>
          <table:table-cell table:style-name="ce180"/>
          <table:table-cell table:number-columns-repeated="2"/>
          <table:table-cell table:style-name="ce52" table:formula="of:=IF(OR(ISFORMULA([.C44]);ISBLANK([.I44]));&quot;&quot;;IF(ISERROR(FIND(&quot;|&quot;&amp; SUBSTITUTE([.C44];&quot; &quot;;&quot;&quot;) &amp;&quot;|&quot;;&quot;|&quot; &amp; SUBSTITUTE([.I44];&quot; &quot;;&quot;&quot;) &amp;&quot;|&quot;));0;1))" office:value-type="float" office:value="0" calcext:value-type="float">
            <text:p>0</text:p>
          </table:table-cell>
          <table:table-cell table:style-name="ce49" table:formula="of:=IF([.F44]=&quot;&quot;;&quot;&quot;;IF([$Namen.$H$3]=[$Namen.$J$2];IF([.F44]&gt;0;&quot;&quot;;&quot;&quot;);&quot; &quot;))" office:value-type="string" office:string-value="" calcext:value-type="string">
            <text:p></text:p>
          </table:table-cell>
          <table:table-cell table:style-name="ce58"/>
          <table:table-cell table:formula="of:=[.J44]/GCD([.J44];[.J45])" office:value-type="float" office:value="9" calcext:value-type="float">
            <text:p>9</text:p>
          </table:table-cell>
          <table:table-cell table:style-name="ce50" table:formula="of:=RANDBETWEEN(1;[.J45]-1)" office:value-type="float" office:value="36" calcext:value-type="float">
            <text:p>36</text:p>
          </table:table-cell>
          <table:table-cell table:style-name="ce50"/>
          <table:table-cell/>
          <table:table-cell table:style-name="ce50" table:number-columns-repeated="3"/>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45]);ISBLANK([.I45]));&quot;&quot;;IF(ISERROR(FIND(&quot;|&quot;&amp; SUBSTITUTE([.C45];&quot; &quot;;&quot;&quot;) &amp;&quot;|&quot;;&quot;|&quot; &amp; SUBSTITUTE([.I45];&quot; &quot;;&quot;&quot;) &amp;&quot;|&quot;));0;1))" office:value-type="float" office:value="0" calcext:value-type="float">
            <text:p>0</text:p>
          </table:table-cell>
          <table:table-cell table:style-name="ce49" table:formula="of:=IF([.F45]=&quot;&quot;;&quot;&quot;;IF([$Namen.$H$3]=[$Namen.$J$2];IF([.F45]&gt;0;&quot;&quot;;&quot;&quot;);&quot; &quot;))" office:value-type="string" office:string-value="" calcext:value-type="string">
            <text:p></text:p>
          </table:table-cell>
          <table:table-cell table:style-name="ce58"/>
          <table:table-cell table:formula="of:=[.J45]*[.I44]/[.J44]" office:value-type="float" office:value="25" calcext:value-type="float">
            <text:p>25</text:p>
          </table:table-cell>
          <table:table-cell office:value-type="float" office:value="100" calcext:value-type="float">
            <text:p>100</text:p>
          </table:table-cell>
          <table:table-cell table:style-name="ce50"/>
          <table:table-cell/>
          <table:table-cell table:style-name="ce50" table:number-columns-repeated="3"/>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46]);ISBLANK([.I46]));&quot;&quot;;IF(ISERROR(FIND(&quot;|&quot;&amp; SUBSTITUTE([.C46];&quot; &quot;;&quot;&quot;) &amp;&quot;|&quot;;&quot;|&quot; &amp; SUBSTITUTE([.I46];&quot; &quot;;&quot;&quot;) &amp;&quot;|&quot;));0;1))">
            <text:p/>
          </table:table-cell>
          <table:table-cell table:style-name="ce49" table:formula="of:=IF([.F46]=&quot;&quot;;&quot;&quot;;IF([$Namen.$H$3]=[$Namen.$J$2];IF([.F46]&gt;0;&quot;&quot;;&quot;&quot;);&quot; &quot;))">
            <text:p/>
          </table:table-cell>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178" table:formula="of:=[.I47]/[.I48] &amp; &quot; =&quot;" office:value-type="string" office:string-value="0,375 =" calcext:value-type="string" table:number-columns-spanned="1" table:number-rows-spanned="2">
            <text:p>0,375 =</text:p>
          </table:table-cell>
          <table:table-cell table:style-name="ce180"/>
          <table:table-cell table:number-columns-repeated="2"/>
          <table:table-cell table:style-name="ce52" table:formula="of:=IF(OR(ISFORMULA([.C47]);ISBLANK([.I47]));&quot;&quot;;IF(ISERROR(FIND(&quot;|&quot;&amp; SUBSTITUTE([.C47];&quot; &quot;;&quot;&quot;) &amp;&quot;|&quot;;&quot;|&quot; &amp; SUBSTITUTE([.I47];&quot; &quot;;&quot;&quot;) &amp;&quot;|&quot;));0;1))" office:value-type="float" office:value="0" calcext:value-type="float">
            <text:p>0</text:p>
          </table:table-cell>
          <table:table-cell table:style-name="ce49" table:formula="of:=IF([.F47]=&quot;&quot;;&quot;&quot;;IF([$Namen.$H$3]=[$Namen.$J$2];IF([.F47]&gt;0;&quot;&quot;;&quot;&quot;);&quot; &quot;))" office:value-type="string" office:string-value="" calcext:value-type="string">
            <text:p></text:p>
          </table:table-cell>
          <table:table-cell table:style-name="ce58"/>
          <table:table-cell table:formula="of:=[.J47]/GCD([.J47];[.J48])" office:value-type="float" office:value="3" calcext:value-type="float">
            <text:p>3</text:p>
          </table:table-cell>
          <table:table-cell table:style-name="ce50" table:formula="of:=RANDBETWEEN(1;[.J48]-1)" office:value-type="float" office:value="75" calcext:value-type="float">
            <text:p>75</text:p>
          </table:table-cell>
          <table:table-cell table:style-name="ce50"/>
          <table:table-cell/>
          <table:table-cell table:style-name="ce50" table:number-columns-repeated="3"/>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48]);ISBLANK([.I48]));&quot;&quot;;IF(ISERROR(FIND(&quot;|&quot;&amp; SUBSTITUTE([.C48];&quot; &quot;;&quot;&quot;) &amp;&quot;|&quot;;&quot;|&quot; &amp; SUBSTITUTE([.I48];&quot; &quot;;&quot;&quot;) &amp;&quot;|&quot;));0;1))" office:value-type="float" office:value="0" calcext:value-type="float">
            <text:p>0</text:p>
          </table:table-cell>
          <table:table-cell table:style-name="ce49" table:formula="of:=IF([.F48]=&quot;&quot;;&quot;&quot;;IF([$Namen.$H$3]=[$Namen.$J$2];IF([.F48]&gt;0;&quot;&quot;;&quot;&quot;);&quot; &quot;))" office:value-type="string" office:string-value="" calcext:value-type="string">
            <text:p></text:p>
          </table:table-cell>
          <table:table-cell table:style-name="ce58"/>
          <table:table-cell table:formula="of:=[.J48]*[.I47]/[.J47]" office:value-type="float" office:value="8" calcext:value-type="float">
            <text:p>8</text:p>
          </table:table-cell>
          <table:table-cell office:value-type="float" office:value="200" calcext:value-type="float">
            <text:p>200</text:p>
          </table:table-cell>
          <table:table-cell table:style-name="ce50"/>
          <table:table-cell/>
          <table:table-cell table:style-name="ce50" table:number-columns-repeated="3"/>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49]);ISBLANK([.I49]));&quot;&quot;;IF(ISERROR(FIND(&quot;|&quot;&amp; SUBSTITUTE([.C49];&quot; &quot;;&quot;&quot;) &amp;&quot;|&quot;;&quot;|&quot; &amp; SUBSTITUTE([.I49];&quot; &quot;;&quot;&quot;) &amp;&quot;|&quot;));0;1))">
            <text:p/>
          </table:table-cell>
          <table:table-cell table:style-name="ce49" table:formula="of:=IF([.F49]=&quot;&quot;;&quot;&quot;;IF([$Namen.$H$3]=[$Namen.$J$2];IF([.F49]&gt;0;&quot;&quot;;&quot;&quot;);&quot; &quot;))">
            <text:p/>
          </table:table-cell>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178" table:formula="of:=[.I50]/[.I51] &amp; &quot; =&quot;" office:value-type="string" office:string-value="0,58 =" calcext:value-type="string" table:number-columns-spanned="1" table:number-rows-spanned="2">
            <text:p>0,58 =</text:p>
          </table:table-cell>
          <table:table-cell table:style-name="ce180"/>
          <table:table-cell table:number-columns-repeated="2"/>
          <table:table-cell table:style-name="ce52" table:formula="of:=IF(OR(ISFORMULA([.C50]);ISBLANK([.I50]));&quot;&quot;;IF(ISERROR(FIND(&quot;|&quot;&amp; SUBSTITUTE([.C50];&quot; &quot;;&quot;&quot;) &amp;&quot;|&quot;;&quot;|&quot; &amp; SUBSTITUTE([.I50];&quot; &quot;;&quot;&quot;) &amp;&quot;|&quot;));0;1))" office:value-type="float" office:value="0" calcext:value-type="float">
            <text:p>0</text:p>
          </table:table-cell>
          <table:table-cell table:style-name="ce49" table:formula="of:=IF([.F50]=&quot;&quot;;&quot;&quot;;IF([$Namen.$H$3]=[$Namen.$J$2];IF([.F50]&gt;0;&quot;&quot;;&quot;&quot;);&quot; &quot;))" office:value-type="string" office:string-value="" calcext:value-type="string">
            <text:p></text:p>
          </table:table-cell>
          <table:table-cell table:style-name="ce58"/>
          <table:table-cell table:formula="of:=[.J50]/GCD([.J50];[.J51])" office:value-type="float" office:value="29" calcext:value-type="float">
            <text:p>29</text:p>
          </table:table-cell>
          <table:table-cell table:style-name="ce50" table:formula="of:=RANDBETWEEN(1;[.J51]-1)" office:value-type="float" office:value="116" calcext:value-type="float">
            <text:p>116</text:p>
          </table:table-cell>
          <table:table-cell table:style-name="ce50"/>
          <table:table-cell/>
          <table:table-cell table:style-name="ce50" table:number-columns-repeated="3"/>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51]);ISBLANK([.I51]));&quot;&quot;;IF(ISERROR(FIND(&quot;|&quot;&amp; SUBSTITUTE([.C51];&quot; &quot;;&quot;&quot;) &amp;&quot;|&quot;;&quot;|&quot; &amp; SUBSTITUTE([.I51];&quot; &quot;;&quot;&quot;) &amp;&quot;|&quot;));0;1))" office:value-type="float" office:value="0" calcext:value-type="float">
            <text:p>0</text:p>
          </table:table-cell>
          <table:table-cell table:style-name="ce49" table:formula="of:=IF([.F51]=&quot;&quot;;&quot;&quot;;IF([$Namen.$H$3]=[$Namen.$J$2];IF([.F51]&gt;0;&quot;&quot;;&quot;&quot;);&quot; &quot;))" office:value-type="string" office:string-value="" calcext:value-type="string">
            <text:p></text:p>
          </table:table-cell>
          <table:table-cell table:style-name="ce58"/>
          <table:table-cell table:formula="of:=[.J51]*[.I50]/[.J50]" office:value-type="float" office:value="50" calcext:value-type="float">
            <text:p>50</text:p>
          </table:table-cell>
          <table:table-cell office:value-type="float" office:value="200" calcext:value-type="float">
            <text:p>200</text:p>
          </table:table-cell>
          <table:table-cell table:style-name="ce50"/>
          <table:table-cell/>
          <table:table-cell table:style-name="ce50" table:number-columns-repeated="3"/>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52]);ISBLANK([.I52]));&quot;&quot;;IF(ISERROR(FIND(&quot;|&quot;&amp; SUBSTITUTE([.C52];&quot; &quot;;&quot;&quot;) &amp;&quot;|&quot;;&quot;|&quot; &amp; SUBSTITUTE([.I52];&quot; &quot;;&quot;&quot;) &amp;&quot;|&quot;));0;1))">
            <text:p/>
          </table:table-cell>
          <table:table-cell table:style-name="ce49" table:formula="of:=IF([.F52]=&quot;&quot;;&quot;&quot;;IF([$Namen.$H$3]=[$Namen.$J$2];IF([.F52]&gt;0;&quot;&quot;;&quot;&quot;);&quot; &quot;))">
            <text:p/>
          </table:table-cell>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178" table:formula="of:=[.I53]/[.I54] &amp; &quot; =&quot;" office:value-type="string" office:string-value="0,66 =" calcext:value-type="string" table:number-columns-spanned="1" table:number-rows-spanned="2">
            <text:p>0,66 =</text:p>
          </table:table-cell>
          <table:table-cell table:style-name="ce180"/>
          <table:table-cell table:number-columns-repeated="2"/>
          <table:table-cell table:style-name="ce52" table:formula="of:=IF(OR(ISFORMULA([.C53]);ISBLANK([.I53]));&quot;&quot;;IF(ISERROR(FIND(&quot;|&quot;&amp; SUBSTITUTE([.C53];&quot; &quot;;&quot;&quot;) &amp;&quot;|&quot;;&quot;|&quot; &amp; SUBSTITUTE([.I53];&quot; &quot;;&quot;&quot;) &amp;&quot;|&quot;));0;1))" office:value-type="float" office:value="0" calcext:value-type="float">
            <text:p>0</text:p>
          </table:table-cell>
          <table:table-cell table:style-name="ce49" table:formula="of:=IF([.F53]=&quot;&quot;;&quot;&quot;;IF([$Namen.$H$3]=[$Namen.$J$2];IF([.F53]&gt;0;&quot;&quot;;&quot;&quot;);&quot; &quot;))" office:value-type="string" office:string-value="" calcext:value-type="string">
            <text:p></text:p>
          </table:table-cell>
          <table:table-cell table:style-name="ce58"/>
          <table:table-cell table:formula="of:=[.J53]/GCD([.J53];[.J54])" office:value-type="float" office:value="33" calcext:value-type="float">
            <text:p>33</text:p>
          </table:table-cell>
          <table:table-cell table:style-name="ce50" table:formula="of:=RANDBETWEEN(1;[.J54]-1)" office:value-type="float" office:value="132" calcext:value-type="float">
            <text:p>132</text:p>
          </table:table-cell>
          <table:table-cell table:style-name="ce50"/>
          <table:table-cell/>
          <table:table-cell table:style-name="ce50" table:number-columns-repeated="3"/>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54]);ISBLANK([.I54]));&quot;&quot;;IF(ISERROR(FIND(&quot;|&quot;&amp; SUBSTITUTE([.C54];&quot; &quot;;&quot;&quot;) &amp;&quot;|&quot;;&quot;|&quot; &amp; SUBSTITUTE([.I54];&quot; &quot;;&quot;&quot;) &amp;&quot;|&quot;));0;1))" office:value-type="float" office:value="0" calcext:value-type="float">
            <text:p>0</text:p>
          </table:table-cell>
          <table:table-cell table:style-name="ce49" table:formula="of:=IF([.F54]=&quot;&quot;;&quot;&quot;;IF([$Namen.$H$3]=[$Namen.$J$2];IF([.F54]&gt;0;&quot;&quot;;&quot;&quot;);&quot; &quot;))" office:value-type="string" office:string-value="" calcext:value-type="string">
            <text:p></text:p>
          </table:table-cell>
          <table:table-cell table:style-name="ce58"/>
          <table:table-cell table:formula="of:=[.J54]*[.I53]/[.J53]" office:value-type="float" office:value="50" calcext:value-type="float">
            <text:p>50</text:p>
          </table:table-cell>
          <table:table-cell office:value-type="float" office:value="200" calcext:value-type="float">
            <text:p>200</text:p>
          </table:table-cell>
          <table:table-cell table:style-name="ce50" table:number-columns-repeated="5"/>
          <table:table-cell table:style-name="ce58" table:number-columns-repeated="242"/>
        </table:table-row>
        <table:table-row table:style-name="ro1">
          <table:table-cell/>
          <table:table-cell table:style-name="ce92"/>
          <table:table-cell table:style-name="ce182"/>
          <table:table-cell table:number-columns-repeated="2"/>
          <table:table-cell table:style-name="ce52" table:formula="of:=IF(OR(ISFORMULA([.C55]);ISBLANK([.I55]));&quot;&quot;;IF(ISERROR(FIND(&quot;|&quot;&amp; SUBSTITUTE([.C55];&quot; &quot;;&quot;&quot;) &amp;&quot;|&quot;;&quot;|&quot; &amp; SUBSTITUTE([.I55];&quot; &quot;;&quot;&quot;) &amp;&quot;|&quot;));0;1))">
            <text:p/>
          </table:table-cell>
          <table:table-cell table:style-name="ce49" table:formula="of:=IF([.F55]=&quot;&quot;;&quot;&quot;;IF([$Namen.$H$3]=[$Namen.$J$2];IF([.F55]&gt;0;&quot;&quot;;&quot;&quot;);&quot; &quot;))">
            <text:p/>
          </table:table-cell>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178" table:formula="of:=[.I56]/[.I57] &amp; &quot; =&quot;" office:value-type="string" office:string-value="0,9 =" calcext:value-type="string" table:number-columns-spanned="1" table:number-rows-spanned="2">
            <text:p>0,9 =</text:p>
          </table:table-cell>
          <table:table-cell table:style-name="ce180"/>
          <table:table-cell table:number-columns-repeated="2"/>
          <table:table-cell table:style-name="ce52" table:formula="of:=IF(OR(ISFORMULA([.C56]);ISBLANK([.I56]));&quot;&quot;;IF(ISERROR(FIND(&quot;|&quot;&amp; SUBSTITUTE([.C56];&quot; &quot;;&quot;&quot;) &amp;&quot;|&quot;;&quot;|&quot; &amp; SUBSTITUTE([.I56];&quot; &quot;;&quot;&quot;) &amp;&quot;|&quot;));0;1))" office:value-type="float" office:value="0" calcext:value-type="float">
            <text:p>0</text:p>
          </table:table-cell>
          <table:table-cell table:style-name="ce49" table:formula="of:=IF([.F56]=&quot;&quot;;&quot;&quot;;IF([$Namen.$H$3]=[$Namen.$J$2];IF([.F56]&gt;0;&quot;&quot;;&quot;&quot;);&quot; &quot;))" office:value-type="string" office:string-value="" calcext:value-type="string">
            <text:p></text:p>
          </table:table-cell>
          <table:table-cell table:style-name="ce58"/>
          <table:table-cell table:formula="of:=[.J56]/GCD([.J56];[.J57])" office:value-type="float" office:value="9" calcext:value-type="float">
            <text:p>9</text:p>
          </table:table-cell>
          <table:table-cell table:style-name="ce50" table:formula="of:=RANDBETWEEN(1;[.J57]-1)" office:value-type="float" office:value="180" calcext:value-type="float">
            <text:p>180</text:p>
          </table:table-cell>
          <table:table-cell table:style-name="ce50"/>
          <table:table-cell/>
          <table:table-cell table:style-name="ce50" table:number-columns-repeated="3"/>
          <table:table-cell table:style-name="ce58" table:number-columns-repeated="242"/>
        </table:table-row>
        <table:table-row table:style-name="ro1">
          <table:table-cell/>
          <table:covered-table-cell table:style-name="ce92"/>
          <table:table-cell table:style-name="ce197"/>
          <table:table-cell table:number-columns-repeated="2"/>
          <table:table-cell table:style-name="ce52" table:formula="of:=IF(OR(ISFORMULA([.C57]);ISBLANK([.I57]));&quot;&quot;;IF(ISERROR(FIND(&quot;|&quot;&amp; SUBSTITUTE([.C57];&quot; &quot;;&quot;&quot;) &amp;&quot;|&quot;;&quot;|&quot; &amp; SUBSTITUTE([.I57];&quot; &quot;;&quot;&quot;) &amp;&quot;|&quot;));0;1))" office:value-type="float" office:value="0" calcext:value-type="float">
            <text:p>0</text:p>
          </table:table-cell>
          <table:table-cell table:style-name="ce49" table:formula="of:=IF([.F57]=&quot;&quot;;&quot;&quot;;IF([$Namen.$H$3]=[$Namen.$J$2];IF([.F57]&gt;0;&quot;&quot;;&quot;&quot;);&quot; &quot;))" office:value-type="string" office:string-value="" calcext:value-type="string">
            <text:p></text:p>
          </table:table-cell>
          <table:table-cell table:style-name="ce58"/>
          <table:table-cell table:formula="of:=[.J57]*[.I56]/[.J56]" office:value-type="float" office:value="10" calcext:value-type="float">
            <text:p>10</text:p>
          </table:table-cell>
          <table:table-cell office:value-type="float" office:value="200" calcext:value-type="float">
            <text:p>200</text:p>
          </table:table-cell>
          <table:table-cell table:style-name="ce50"/>
          <table:table-cell/>
          <table:table-cell table:style-name="ce50" table:number-columns-repeated="3"/>
          <table:table-cell table:style-name="ce58" table:number-columns-repeated="242"/>
        </table:table-row>
        <table:table-row table:style-name="ro1">
          <table:table-cell/>
          <table:table-cell table:style-name="ce92"/>
          <table:table-cell table:style-name="ce200"/>
          <table:table-cell table:style-name="ce84" table:formula="of:=IF(ISBLANK([.I58]);&quot;&quot;;IF(ISERROR(FIND(&quot;|&quot;&amp; SUBSTITUTE(SUBSTITUTE(SUBSTITUTE(SUBSTITUTE([.C58];&quot; &quot;;&quot;&quot;);&quot;·&quot;;&quot;*&quot; );&quot;–&quot; ;&quot;-&quot; );&quot;:&quot;;&quot;/&quot;) &amp;&quot;|&quot;;&quot;|&quot; &amp; SUBSTITUTE([.I58];&quot; &quot;;&quot;&quot;) &amp;&quot;|&quot;));0;1))">
            <text:p/>
          </table:table-cell>
          <table:table-cell table:style-name="ce49" table:formula="of:=IF([.D58]=&quot;&quot;;&quot;&quot;;IF([$Namen.$H$3]=[$Namen.$J$2];IF([.D58]&gt;0;&quot;&quot;;&quot;&quot;);&quot;&quot;))">
            <text:p/>
          </table:table-cell>
          <table:table-cell table:style-name="ce50"/>
          <table:table-cell table:style-name="ce58" table:number-columns-repeated="2"/>
          <table:table-cell table:style-name="ce50" table:number-columns-repeated="3"/>
          <table:table-cell/>
          <table:table-cell table:style-name="ce50" table:number-columns-repeated="3"/>
          <table:table-cell table:style-name="ce58" table:number-columns-repeated="242"/>
        </table:table-row>
        <table:table-row table:style-name="ro2">
          <table:table-cell/>
          <table:table-cell table:style-name="ce34"/>
          <table:table-cell table:style-name="ce136" office:value-type="string" calcext:value-type="string">
            <text:p><text:a xlink:href="#Tabelle2" xlink:type="simple"></text:a> <text:a xlink:href="#Namen" xlink:type="simple"></text:a> <text:a xlink:href="#Tabelle4" xlink:type="simple"></text:a></text:p>
          </table:table-cell>
          <table:table-cell table:number-columns-repeated="2"/>
          <table:table-cell table:style-name="ce52"/>
          <table:table-cell table:style-name="ce49"/>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number-rows-repeated="7">
          <table:table-cell/>
          <table:table-cell table:style-name="ce34"/>
          <table:table-cell table:style-name="ce182"/>
          <table:table-cell table:number-columns-repeated="2"/>
          <table:table-cell table:style-name="ce52"/>
          <table:table-cell table:style-name="ce49"/>
          <table:table-cell table:style-name="ce58"/>
          <table:table-cell table:style-name="ce50" table:number-columns-repeated="3"/>
          <table:table-cell/>
          <table:table-cell table:style-name="ce50" table:number-columns-repeated="3"/>
          <table:table-cell table:style-name="ce58" table:number-columns-repeated="242"/>
        </table:table-row>
        <table:table-row table:style-name="ro1">
          <table:table-cell/>
          <table:table-cell table:style-name="ce34"/>
          <table:table-cell table:style-name="ce182"/>
          <table:table-cell table:number-columns-repeated="2"/>
          <table:table-cell table:style-name="ce52"/>
          <table:table-cell table:style-name="ce49"/>
          <table:table-cell table:style-name="ce58"/>
          <table:table-cell table:style-name="ce50" table:number-columns-repeated="7"/>
          <table:table-cell table:style-name="ce58" table:number-columns-repeated="242"/>
        </table:table-row>
        <table:table-row table:style-name="ro1">
          <table:table-cell/>
          <table:table-cell table:style-name="ce34"/>
          <table:table-cell table:number-columns-repeated="3"/>
          <table:table-cell table:style-name="ce52" table:formula="of:=IF(OR(ISFORMULA([.C59]);ISBLANK([.I68]));&quot;&quot;;IF(ISERROR(FIND(&quot;|&quot;&amp; SUBSTITUTE([.C59];&quot; &quot;;&quot;&quot;) &amp;&quot;|&quot;;&quot;|&quot; &amp; SUBSTITUTE([.I68];&quot; &quot;;&quot;&quot;) &amp;&quot;|&quot;));0;1))">
            <text:p/>
          </table:table-cell>
          <table:table-cell table:style-name="ce49" table:formula="of:=IF([.F68]=&quot;&quot;;&quot;&quot;;IF([$Namen.$H$3]=[$Namen.$J$2];IF([.F6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2"/>
          <table:table-cell table:number-columns-repeated="2"/>
          <table:table-cell table:style-name="ce52" table:formula="of:=IF(OR(ISFORMULA([.C69]);ISBLANK([.I69]));&quot;&quot;;IF(ISERROR(FIND(&quot;|&quot;&amp; SUBSTITUTE([.C69];&quot; &quot;;&quot;&quot;) &amp;&quot;|&quot;;&quot;|&quot; &amp; SUBSTITUTE([.I69];&quot; &quot;;&quot;&quot;) &amp;&quot;|&quot;));0;1))">
            <text:p/>
          </table:table-cell>
          <table:table-cell table:style-name="ce49" table:formula="of:=IF([.F69]=&quot;&quot;;&quot;&quot;;IF([$Namen.$H$3]=[$Namen.$J$2];IF([.F6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2"/>
          <table:table-cell table:number-columns-repeated="2"/>
          <table:table-cell table:style-name="ce52" table:formula="of:=IF(OR(ISFORMULA([.C70]);ISBLANK([.I70]));&quot;&quot;;IF(ISERROR(FIND(&quot;|&quot;&amp; SUBSTITUTE([.C70];&quot; &quot;;&quot;&quot;) &amp;&quot;|&quot;;&quot;|&quot; &amp; SUBSTITUTE([.I70];&quot; &quot;;&quot;&quot;) &amp;&quot;|&quot;));0;1))">
            <text:p/>
          </table:table-cell>
          <table:table-cell table:style-name="ce49" table:formula="of:=IF([.F70]=&quot;&quot;;&quot;&quot;;IF([$Namen.$H$3]=[$Namen.$J$2];IF([.F7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1]);ISBLANK([.I71]));&quot;&quot;;IF(ISERROR(FIND(&quot;|&quot;&amp; SUBSTITUTE([.C71];&quot; &quot;;&quot;&quot;) &amp;&quot;|&quot;;&quot;|&quot; &amp; SUBSTITUTE([.I71];&quot; &quot;;&quot;&quot;) &amp;&quot;|&quot;));0;1))">
            <text:p/>
          </table:table-cell>
          <table:table-cell table:style-name="ce49" table:formula="of:=IF([.F71]=&quot;&quot;;&quot;&quot;;IF([$Namen.$H$3]=[$Namen.$J$2];IF([.F7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2]);ISBLANK([.I72]));&quot;&quot;;IF(ISERROR(FIND(&quot;|&quot;&amp; SUBSTITUTE([.C72];&quot; &quot;;&quot;&quot;) &amp;&quot;|&quot;;&quot;|&quot; &amp; SUBSTITUTE([.I72];&quot; &quot;;&quot;&quot;) &amp;&quot;|&quot;));0;1))">
            <text:p/>
          </table:table-cell>
          <table:table-cell table:style-name="ce49" table:formula="of:=IF([.F72]=&quot;&quot;;&quot;&quot;;IF([$Namen.$H$3]=[$Namen.$J$2];IF([.F7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3]);ISBLANK([.I73]));&quot;&quot;;IF(ISERROR(FIND(&quot;|&quot;&amp; SUBSTITUTE([.C73];&quot; &quot;;&quot;&quot;) &amp;&quot;|&quot;;&quot;|&quot; &amp; SUBSTITUTE([.I73];&quot; &quot;;&quot;&quot;) &amp;&quot;|&quot;));0;1))">
            <text:p/>
          </table:table-cell>
          <table:table-cell table:style-name="ce49" table:formula="of:=IF([.F73]=&quot;&quot;;&quot;&quot;;IF([$Namen.$H$3]=[$Namen.$J$2];IF([.F7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4]);ISBLANK([.I74]));&quot;&quot;;IF(ISERROR(FIND(&quot;|&quot;&amp; SUBSTITUTE([.C74];&quot; &quot;;&quot;&quot;) &amp;&quot;|&quot;;&quot;|&quot; &amp; SUBSTITUTE([.I74];&quot; &quot;;&quot;&quot;) &amp;&quot;|&quot;));0;1))">
            <text:p/>
          </table:table-cell>
          <table:table-cell table:style-name="ce49" table:formula="of:=IF([.F74]=&quot;&quot;;&quot;&quot;;IF([$Namen.$H$3]=[$Namen.$J$2];IF([.F7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5]);ISBLANK([.I75]));&quot;&quot;;IF(ISERROR(FIND(&quot;|&quot;&amp; SUBSTITUTE([.C75];&quot; &quot;;&quot;&quot;) &amp;&quot;|&quot;;&quot;|&quot; &amp; SUBSTITUTE([.I75];&quot; &quot;;&quot;&quot;) &amp;&quot;|&quot;));0;1))">
            <text:p/>
          </table:table-cell>
          <table:table-cell table:style-name="ce49" table:formula="of:=IF([.F75]=&quot;&quot;;&quot;&quot;;IF([$Namen.$H$3]=[$Namen.$J$2];IF([.F7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6]);ISBLANK([.I76]));&quot;&quot;;IF(ISERROR(FIND(&quot;|&quot;&amp; SUBSTITUTE([.C76];&quot; &quot;;&quot;&quot;) &amp;&quot;|&quot;;&quot;|&quot; &amp; SUBSTITUTE([.I76];&quot; &quot;;&quot;&quot;) &amp;&quot;|&quot;));0;1))">
            <text:p/>
          </table:table-cell>
          <table:table-cell table:style-name="ce49" table:formula="of:=IF([.F76]=&quot;&quot;;&quot;&quot;;IF([$Namen.$H$3]=[$Namen.$J$2];IF([.F7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7]);ISBLANK([.I77]));&quot;&quot;;IF(ISERROR(FIND(&quot;|&quot;&amp; SUBSTITUTE([.C77];&quot; &quot;;&quot;&quot;) &amp;&quot;|&quot;;&quot;|&quot; &amp; SUBSTITUTE([.I77];&quot; &quot;;&quot;&quot;) &amp;&quot;|&quot;));0;1))">
            <text:p/>
          </table:table-cell>
          <table:table-cell table:style-name="ce49" table:formula="of:=IF([.F77]=&quot;&quot;;&quot;&quot;;IF([$Namen.$H$3]=[$Namen.$J$2];IF([.F7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8]);ISBLANK([.I78]));&quot;&quot;;IF(ISERROR(FIND(&quot;|&quot;&amp; SUBSTITUTE([.C78];&quot; &quot;;&quot;&quot;) &amp;&quot;|&quot;;&quot;|&quot; &amp; SUBSTITUTE([.I78];&quot; &quot;;&quot;&quot;) &amp;&quot;|&quot;));0;1))">
            <text:p/>
          </table:table-cell>
          <table:table-cell table:style-name="ce49" table:formula="of:=IF([.F78]=&quot;&quot;;&quot;&quot;;IF([$Namen.$H$3]=[$Namen.$J$2];IF([.F7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79]);ISBLANK([.I79]));&quot;&quot;;IF(ISERROR(FIND(&quot;|&quot;&amp; SUBSTITUTE([.C79];&quot; &quot;;&quot;&quot;) &amp;&quot;|&quot;;&quot;|&quot; &amp; SUBSTITUTE([.I79];&quot; &quot;;&quot;&quot;) &amp;&quot;|&quot;));0;1))">
            <text:p/>
          </table:table-cell>
          <table:table-cell table:style-name="ce49" table:formula="of:=IF([.F79]=&quot;&quot;;&quot;&quot;;IF([$Namen.$H$3]=[$Namen.$J$2];IF([.F7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0]);ISBLANK([.I80]));&quot;&quot;;IF(ISERROR(FIND(&quot;|&quot;&amp; SUBSTITUTE([.C80];&quot; &quot;;&quot;&quot;) &amp;&quot;|&quot;;&quot;|&quot; &amp; SUBSTITUTE([.I80];&quot; &quot;;&quot;&quot;) &amp;&quot;|&quot;));0;1))">
            <text:p/>
          </table:table-cell>
          <table:table-cell table:style-name="ce49" table:formula="of:=IF([.F80]=&quot;&quot;;&quot;&quot;;IF([$Namen.$H$3]=[$Namen.$J$2];IF([.F8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1]);ISBLANK([.I81]));&quot;&quot;;IF(ISERROR(FIND(&quot;|&quot;&amp; SUBSTITUTE([.C81];&quot; &quot;;&quot;&quot;) &amp;&quot;|&quot;;&quot;|&quot; &amp; SUBSTITUTE([.I81];&quot; &quot;;&quot;&quot;) &amp;&quot;|&quot;));0;1))">
            <text:p/>
          </table:table-cell>
          <table:table-cell table:style-name="ce49" table:formula="of:=IF([.F81]=&quot;&quot;;&quot;&quot;;IF([$Namen.$H$3]=[$Namen.$J$2];IF([.F8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2]);ISBLANK([.I82]));&quot;&quot;;IF(ISERROR(FIND(&quot;|&quot;&amp; SUBSTITUTE([.C82];&quot; &quot;;&quot;&quot;) &amp;&quot;|&quot;;&quot;|&quot; &amp; SUBSTITUTE([.I82];&quot; &quot;;&quot;&quot;) &amp;&quot;|&quot;));0;1))">
            <text:p/>
          </table:table-cell>
          <table:table-cell table:style-name="ce49" table:formula="of:=IF([.F82]=&quot;&quot;;&quot;&quot;;IF([$Namen.$H$3]=[$Namen.$J$2];IF([.F8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3]);ISBLANK([.I83]));&quot;&quot;;IF(ISERROR(FIND(&quot;|&quot;&amp; SUBSTITUTE([.C83];&quot; &quot;;&quot;&quot;) &amp;&quot;|&quot;;&quot;|&quot; &amp; SUBSTITUTE([.I83];&quot; &quot;;&quot;&quot;) &amp;&quot;|&quot;));0;1))">
            <text:p/>
          </table:table-cell>
          <table:table-cell table:style-name="ce49" table:formula="of:=IF([.F83]=&quot;&quot;;&quot;&quot;;IF([$Namen.$H$3]=[$Namen.$J$2];IF([.F8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4]);ISBLANK([.I84]));&quot;&quot;;IF(ISERROR(FIND(&quot;|&quot;&amp; SUBSTITUTE([.C84];&quot; &quot;;&quot;&quot;) &amp;&quot;|&quot;;&quot;|&quot; &amp; SUBSTITUTE([.I84];&quot; &quot;;&quot;&quot;) &amp;&quot;|&quot;));0;1))">
            <text:p/>
          </table:table-cell>
          <table:table-cell table:style-name="ce49" table:formula="of:=IF([.F84]=&quot;&quot;;&quot;&quot;;IF([$Namen.$H$3]=[$Namen.$J$2];IF([.F8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5]);ISBLANK([.I85]));&quot;&quot;;IF(ISERROR(FIND(&quot;|&quot;&amp; SUBSTITUTE([.C85];&quot; &quot;;&quot;&quot;) &amp;&quot;|&quot;;&quot;|&quot; &amp; SUBSTITUTE([.I85];&quot; &quot;;&quot;&quot;) &amp;&quot;|&quot;));0;1))">
            <text:p/>
          </table:table-cell>
          <table:table-cell table:style-name="ce49" table:formula="of:=IF([.F85]=&quot;&quot;;&quot;&quot;;IF([$Namen.$H$3]=[$Namen.$J$2];IF([.F8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6]);ISBLANK([.I86]));&quot;&quot;;IF(ISERROR(FIND(&quot;|&quot;&amp; SUBSTITUTE([.C86];&quot; &quot;;&quot;&quot;) &amp;&quot;|&quot;;&quot;|&quot; &amp; SUBSTITUTE([.I86];&quot; &quot;;&quot;&quot;) &amp;&quot;|&quot;));0;1))">
            <text:p/>
          </table:table-cell>
          <table:table-cell table:style-name="ce49" table:formula="of:=IF([.F86]=&quot;&quot;;&quot;&quot;;IF([$Namen.$H$3]=[$Namen.$J$2];IF([.F8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7]);ISBLANK([.I87]));&quot;&quot;;IF(ISERROR(FIND(&quot;|&quot;&amp; SUBSTITUTE([.C87];&quot; &quot;;&quot;&quot;) &amp;&quot;|&quot;;&quot;|&quot; &amp; SUBSTITUTE([.I87];&quot; &quot;;&quot;&quot;) &amp;&quot;|&quot;));0;1))">
            <text:p/>
          </table:table-cell>
          <table:table-cell table:style-name="ce49" table:formula="of:=IF([.F87]=&quot;&quot;;&quot;&quot;;IF([$Namen.$H$3]=[$Namen.$J$2];IF([.F8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8]);ISBLANK([.I88]));&quot;&quot;;IF(ISERROR(FIND(&quot;|&quot;&amp; SUBSTITUTE([.C88];&quot; &quot;;&quot;&quot;) &amp;&quot;|&quot;;&quot;|&quot; &amp; SUBSTITUTE([.I88];&quot; &quot;;&quot;&quot;) &amp;&quot;|&quot;));0;1))">
            <text:p/>
          </table:table-cell>
          <table:table-cell table:style-name="ce49" table:formula="of:=IF([.F88]=&quot;&quot;;&quot;&quot;;IF([$Namen.$H$3]=[$Namen.$J$2];IF([.F8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89]);ISBLANK([.I89]));&quot;&quot;;IF(ISERROR(FIND(&quot;|&quot;&amp; SUBSTITUTE([.C89];&quot; &quot;;&quot;&quot;) &amp;&quot;|&quot;;&quot;|&quot; &amp; SUBSTITUTE([.I89];&quot; &quot;;&quot;&quot;) &amp;&quot;|&quot;));0;1))">
            <text:p/>
          </table:table-cell>
          <table:table-cell table:style-name="ce49" table:formula="of:=IF([.F89]=&quot;&quot;;&quot;&quot;;IF([$Namen.$H$3]=[$Namen.$J$2];IF([.F8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0]);ISBLANK([.I90]));&quot;&quot;;IF(ISERROR(FIND(&quot;|&quot;&amp; SUBSTITUTE([.C90];&quot; &quot;;&quot;&quot;) &amp;&quot;|&quot;;&quot;|&quot; &amp; SUBSTITUTE([.I90];&quot; &quot;;&quot;&quot;) &amp;&quot;|&quot;));0;1))">
            <text:p/>
          </table:table-cell>
          <table:table-cell table:style-name="ce49" table:formula="of:=IF([.F90]=&quot;&quot;;&quot;&quot;;IF([$Namen.$H$3]=[$Namen.$J$2];IF([.F9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1]);ISBLANK([.I91]));&quot;&quot;;IF(ISERROR(FIND(&quot;|&quot;&amp; SUBSTITUTE([.C91];&quot; &quot;;&quot;&quot;) &amp;&quot;|&quot;;&quot;|&quot; &amp; SUBSTITUTE([.I91];&quot; &quot;;&quot;&quot;) &amp;&quot;|&quot;));0;1))">
            <text:p/>
          </table:table-cell>
          <table:table-cell table:style-name="ce49" table:formula="of:=IF([.F91]=&quot;&quot;;&quot;&quot;;IF([$Namen.$H$3]=[$Namen.$J$2];IF([.F9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2]);ISBLANK([.I92]));&quot;&quot;;IF(ISERROR(FIND(&quot;|&quot;&amp; SUBSTITUTE([.C92];&quot; &quot;;&quot;&quot;) &amp;&quot;|&quot;;&quot;|&quot; &amp; SUBSTITUTE([.I92];&quot; &quot;;&quot;&quot;) &amp;&quot;|&quot;));0;1))">
            <text:p/>
          </table:table-cell>
          <table:table-cell table:style-name="ce49" table:formula="of:=IF([.F92]=&quot;&quot;;&quot;&quot;;IF([$Namen.$H$3]=[$Namen.$J$2];IF([.F9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3]);ISBLANK([.I93]));&quot;&quot;;IF(ISERROR(FIND(&quot;|&quot;&amp; SUBSTITUTE([.C93];&quot; &quot;;&quot;&quot;) &amp;&quot;|&quot;;&quot;|&quot; &amp; SUBSTITUTE([.I93];&quot; &quot;;&quot;&quot;) &amp;&quot;|&quot;));0;1))">
            <text:p/>
          </table:table-cell>
          <table:table-cell table:style-name="ce49" table:formula="of:=IF([.F93]=&quot;&quot;;&quot;&quot;;IF([$Namen.$H$3]=[$Namen.$J$2];IF([.F9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4]);ISBLANK([.I94]));&quot;&quot;;IF(ISERROR(FIND(&quot;|&quot;&amp; SUBSTITUTE([.C94];&quot; &quot;;&quot;&quot;) &amp;&quot;|&quot;;&quot;|&quot; &amp; SUBSTITUTE([.I94];&quot; &quot;;&quot;&quot;) &amp;&quot;|&quot;));0;1))">
            <text:p/>
          </table:table-cell>
          <table:table-cell table:style-name="ce49" table:formula="of:=IF([.F94]=&quot;&quot;;&quot;&quot;;IF([$Namen.$H$3]=[$Namen.$J$2];IF([.F9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5]);ISBLANK([.I95]));&quot;&quot;;IF(ISERROR(FIND(&quot;|&quot;&amp; SUBSTITUTE([.C95];&quot; &quot;;&quot;&quot;) &amp;&quot;|&quot;;&quot;|&quot; &amp; SUBSTITUTE([.I95];&quot; &quot;;&quot;&quot;) &amp;&quot;|&quot;));0;1))">
            <text:p/>
          </table:table-cell>
          <table:table-cell table:style-name="ce49" table:formula="of:=IF([.F95]=&quot;&quot;;&quot;&quot;;IF([$Namen.$H$3]=[$Namen.$J$2];IF([.F9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6]);ISBLANK([.I96]));&quot;&quot;;IF(ISERROR(FIND(&quot;|&quot;&amp; SUBSTITUTE([.C96];&quot; &quot;;&quot;&quot;) &amp;&quot;|&quot;;&quot;|&quot; &amp; SUBSTITUTE([.I96];&quot; &quot;;&quot;&quot;) &amp;&quot;|&quot;));0;1))">
            <text:p/>
          </table:table-cell>
          <table:table-cell table:style-name="ce49" table:formula="of:=IF([.F96]=&quot;&quot;;&quot;&quot;;IF([$Namen.$H$3]=[$Namen.$J$2];IF([.F9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7]);ISBLANK([.I97]));&quot;&quot;;IF(ISERROR(FIND(&quot;|&quot;&amp; SUBSTITUTE([.C97];&quot; &quot;;&quot;&quot;) &amp;&quot;|&quot;;&quot;|&quot; &amp; SUBSTITUTE([.I97];&quot; &quot;;&quot;&quot;) &amp;&quot;|&quot;));0;1))">
            <text:p/>
          </table:table-cell>
          <table:table-cell table:style-name="ce49" table:formula="of:=IF([.F97]=&quot;&quot;;&quot;&quot;;IF([$Namen.$H$3]=[$Namen.$J$2];IF([.F9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8]);ISBLANK([.I98]));&quot;&quot;;IF(ISERROR(FIND(&quot;|&quot;&amp; SUBSTITUTE([.C98];&quot; &quot;;&quot;&quot;) &amp;&quot;|&quot;;&quot;|&quot; &amp; SUBSTITUTE([.I98];&quot; &quot;;&quot;&quot;) &amp;&quot;|&quot;));0;1))">
            <text:p/>
          </table:table-cell>
          <table:table-cell table:style-name="ce49" table:formula="of:=IF([.F98]=&quot;&quot;;&quot;&quot;;IF([$Namen.$H$3]=[$Namen.$J$2];IF([.F9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99]);ISBLANK([.I99]));&quot;&quot;;IF(ISERROR(FIND(&quot;|&quot;&amp; SUBSTITUTE([.C99];&quot; &quot;;&quot;&quot;) &amp;&quot;|&quot;;&quot;|&quot; &amp; SUBSTITUTE([.I99];&quot; &quot;;&quot;&quot;) &amp;&quot;|&quot;));0;1))">
            <text:p/>
          </table:table-cell>
          <table:table-cell table:style-name="ce49" table:formula="of:=IF([.F99]=&quot;&quot;;&quot;&quot;;IF([$Namen.$H$3]=[$Namen.$J$2];IF([.F9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180"/>
          <table:table-cell table:number-columns-repeated="2"/>
          <table:table-cell table:style-name="ce52" table:formula="of:=IF(OR(ISFORMULA([.C100]);ISBLANK([.I100]));&quot;&quot;;IF(ISERROR(FIND(&quot;|&quot;&amp; SUBSTITUTE([.C100];&quot; &quot;;&quot;&quot;) &amp;&quot;|&quot;;&quot;|&quot; &amp; SUBSTITUTE([.I100];&quot; &quot;;&quot;&quot;) &amp;&quot;|&quot;));0;1))">
            <text:p/>
          </table:table-cell>
          <table:table-cell table:style-name="ce49" table:formula="of:=IF([.F100]=&quot;&quot;;&quot;&quot;;IF([$Namen.$H$3]=[$Namen.$J$2];IF([.F10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Eingabe"/>
          <table:table-cell table:number-columns-repeated="2"/>
          <table:table-cell table:style-name="ce52" table:formula="of:=IF(OR(ISFORMULA([.C101]);ISBLANK([.I101]));&quot;&quot;;IF(ISERROR(FIND(&quot;|&quot;&amp; SUBSTITUTE([.C101];&quot; &quot;;&quot;&quot;) &amp;&quot;|&quot;;&quot;|&quot; &amp; SUBSTITUTE([.I101];&quot; &quot;;&quot;&quot;) &amp;&quot;|&quot;));0;1))">
            <text:p/>
          </table:table-cell>
          <table:table-cell table:style-name="ce49" table:formula="of:=IF([.F101]=&quot;&quot;;&quot;&quot;;IF([$Namen.$H$3]=[$Namen.$J$2];IF([.F10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Eingabe"/>
          <table:table-cell table:style-name="ce84" table:formula="of:=IF(ISBLANK([.I102]);&quot;&quot;;IF(ISERROR(FIND(&quot;|&quot;&amp; SUBSTITUTE(SUBSTITUTE(SUBSTITUTE(SUBSTITUTE([.C102];&quot; &quot;;&quot;&quot;);&quot;·&quot;;&quot;*&quot; );&quot;–&quot; ;&quot;-&quot; );&quot;:&quot;;&quot;/&quot;) &amp;&quot;|&quot;;&quot;|&quot; &amp; SUBSTITUTE([.I102];&quot; &quot;;&quot;&quot;) &amp;&quot;|&quot;));0;1))">
            <text:p/>
          </table:table-cell>
          <table:table-cell table:style-name="ce49" table:formula="of:=IF([.D102]=&quot;&quot;;&quot;&quot;;IF([$Namen.$H$3]=[$Namen.$J$2];IF([.D102]&gt;0;&quot;&quot;;&quot;&quot;);&quot;&quot;))">
            <text:p/>
          </table:table-cell>
          <table:table-cell table:style-name="ce52" table:formula="of:=IF(OR(ISFORMULA([.C102]);ISBLANK([.I102]));&quot;&quot;;IF(ISERROR(FIND(&quot;|&quot;&amp; SUBSTITUTE([.C102];&quot; &quot;;&quot;&quot;) &amp;&quot;|&quot;;&quot;|&quot; &amp; SUBSTITUTE([.I102];&quot; &quot;;&quot;&quot;) &amp;&quot;|&quot;));0;1))">
            <text:p/>
          </table:table-cell>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style-name="Eingabe"/>
          <table:table-cell table:style-name="ce84" table:formula="of:=IF(ISBLANK([.I103]);&quot;&quot;;IF(ISERROR(FIND(&quot;|&quot;&amp; SUBSTITUTE(SUBSTITUTE(SUBSTITUTE(SUBSTITUTE([.C103];&quot; &quot;;&quot;&quot;);&quot;·&quot;;&quot;*&quot; );&quot;–&quot; ;&quot;-&quot; );&quot;:&quot;;&quot;/&quot;) &amp;&quot;|&quot;;&quot;|&quot; &amp; SUBSTITUTE([.I103];&quot; &quot;;&quot;&quot;) &amp;&quot;|&quot;));0;1))">
            <text:p/>
          </table:table-cell>
          <table:table-cell table:style-name="ce49" table:formula="of:=IF([.D103]=&quot;&quot;;&quot;&quot;;IF([$Namen.$H$3]=[$Namen.$J$2];IF([.D103]&gt;0;&quot;&quot;;&quot;&quot;);&quot;&quot;))">
            <text:p/>
          </table:table-cell>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style-name="Eingabe"/>
          <table:table-cell table:style-name="ce84"/>
          <table:table-cell table:style-name="ce49"/>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65433">
          <table:table-cell/>
          <table:table-cell table:style-name="ce34"/>
          <table:table-cell table:style-name="Eingabe"/>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Tabelle3.C69:Tabelle3.C100 Tabelle3.C60:Tabelle3.C67 Tabelle3.C8:Tabelle3.C58">
            <calcext:condition calcext:apply-style-name="Result" calcext:value="formula-is(OR([.G8]=&quot;&quot;;[.G8]=&quot;&quot;))" calcext:base-cell-address="Tabelle3.C8"/>
          </calcext:conditional-format>
        </calcext:conditional-formats>
      </table:table>
      <table:table table:name="Tabelle4" table:style-name="ta1" table:protected="true" table:protection-key="RISAaYM55EB4f9JUsQKkFIYvY3U=" table:protection-key-digest-algorithm="http://www.w3.org/2000/09/xmldsig#sha1" table:print-ranges="Tabelle4.B1:Tabelle4.H112">
        <loext:table-protection loext:select-protected-cells="true" loext:select-unprotected-cells="true"/>
        <office:forms form:automatic-focus="false" form:apply-design-mode="false"/>
        <table:table-column table:style-name="co13" table:default-cell-style-name="Default"/>
        <table:table-column table:style-name="co26" table:default-cell-style-name="Default"/>
        <table:table-column table:style-name="co27"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8" table:default-cell-style-name="Default"/>
        <table:table-column table:style-name="co29" table:default-cell-style-name="Unsichtbar"/>
        <table:table-column table:style-name="co11" table:number-columns-repeated="248"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106"/>
          <table:table-cell/>
          <table:table-cell table:style-name="ce48"/>
          <table:table-cell table:style-name="ce50"/>
          <table:table-cell table:style-name="ce53"/>
          <table:table-cell table:style-name="ce59"/>
          <table:table-cell/>
          <table:table-cell table:style-name="Unsichtbar"/>
          <table:table-cell table:style-name="ce50" table:number-columns-repeated="5"/>
          <table:table-cell table:style-name="ce58" table:number-columns-repeated="242"/>
        </table:table-row>
        <table:table-row table:style-name="ro1">
          <table:table-cell/>
          <table:table-cell table:style-name="ce32" office:value-type="string" calcext:value-type="string">
            <text:p>Würfel</text:p>
          </table:table-cell>
          <table:table-cell table:style-name="ce212" office:value-type="string" calcext:value-type="string">
            <text:p><text:a xlink:href="#Tabelle3" xlink:type="simple"></text:a> <text:a xlink:href="#Namen" xlink:type="simple"></text:a> <text:a xlink:href="#Tabelle5" xlink:type="simple"></text:a></text:p>
          </table:table-cell>
          <table:table-cell/>
          <table:table-cell table:style-name="ce48"/>
          <table:table-cell table:style-name="ce50"/>
          <table:table-cell table:style-name="ce53" office:value-type="string" calcext:value-type="string">
            <text:p>Würfel</text:p>
          </table:table-cell>
          <table:table-cell table:style-name="ce59"/>
          <table:table-cell/>
          <table:table-cell table:style-name="Unsichtbar"/>
          <table:table-cell table:style-name="ce50" table:number-columns-repeated="5"/>
          <table:table-cell table:style-name="ce58" table:number-columns-repeated="242"/>
        </table:table-row>
        <table:table-row table:style-name="ro1">
          <table:table-cell/>
          <table:table-cell table:style-name="ce100"/>
          <table:table-cell/>
          <table:table-cell table:style-name="ce45"/>
          <table:table-cell table:style-name="ce48" table:formula="of:=IF(ISBLANK([.I3]);&quot;&quot;;IF(ISERROR(VALUE([.C3]));0;IF(ABS(VALUE([.C3])-[.I3])&lt;0.0005;1;0)))">
            <text:p/>
          </table:table-cell>
          <table:table-cell table:style-name="ce51"/>
          <table:table-cell table:style-name="ce54" office:value-type="string" calcext:value-type="string">
            <text:p>Fortschrittsbalken:</text:p>
          </table:table-cell>
          <table:table-cell table:style-name="ce60"/>
          <table:table-cell/>
          <table:table-cell table:style-name="Unsichtbar" table:number-columns-repeated="2"/>
          <table:table-cell table:style-name="ce51" table:number-columns-repeated="4"/>
          <table:table-cell table:style-name="ce69" table:number-columns-repeated="242"/>
        </table:table-row>
        <table:table-row table:style-name="ro10">
          <table:table-cell/>
          <table:table-cell table:style-name="ce101" office:value-type="string" calcext:value-type="string" table:number-columns-spanned="2" table:number-rows-spanned="1">
            <text:p>Die Kantenlänge eines Würfelchens beträgt <text:s/>jeweils 1 cm. Damit ist die Fläche einer Seite eines kleinen Würfels 1 cm² und das Volumen 1 cm³.</text:p>
          </table:table-cell>
          <table:covered-table-cell table:content-validation-name="val2"/>
          <table:table-cell table:style-name="ce45"/>
          <table:table-cell table:style-name="ce48" table:formula="of:=IF(ISBLANK([.I4]);&quot;&quot;;IF(ISERROR(VALUE([.C4]));0;IF(ABS(VALUE([.C4])-[.I4])&lt;0.0005;1;0)))">
            <text:p/>
          </table:table-cell>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table-cell table:style-name="Unsichtbar" table:number-columns-repeated="3"/>
          <table:table-cell table:style-name="ce50" table:number-columns-repeated="3"/>
          <table:table-cell table:style-name="ce58" table:number-columns-repeated="242"/>
        </table:table-row>
        <table:table-row table:style-name="ro1">
          <table:table-cell/>
          <table:table-cell table:style-name="ce33"/>
          <table:table-cell table:content-validation-name="val2"/>
          <table:table-cell table:style-name="ce45"/>
          <table:table-cell table:style-name="ce48"/>
          <table:table-cell table:style-name="ce50"/>
          <table:table-cell table:style-name="ce56" table:formula="of:=IF([$Namen.F9]&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51" office:value-type="string" calcext:value-type="string">
            <text:p>Erreichte Punkte; von</text:p>
          </table:table-cell>
          <table:table-cell table:style-name="ce51"/>
          <table:table-cell table:style-name="ce64" office:value-type="string" calcext:value-type="string">
            <text:p>Wertungszahl</text:p>
          </table:table-cell>
          <table:table-cell table:style-name="Unsichtbar"/>
          <table:table-cell table:style-name="ce50" table:number-columns-repeated="3"/>
          <table:table-cell table:style-name="ce58" table:number-columns-repeated="242"/>
        </table:table-row>
        <table:table-row table:style-name="ro1">
          <table:table-cell/>
          <table:table-cell table:style-name="ce33"/>
          <table:table-cell table:content-validation-name="val2"/>
          <table:table-cell table:style-name="ce45"/>
          <table:table-cell table:style-name="ce48"/>
          <table:table-cell table:style-name="ce50"/>
          <table:table-cell table:style-name="ce155" table:formula="of:=IF([$Namen.F9]&lt;&gt;&quot;x&quot;;&quot;Keine Wertung&quot;;IF([$Namen.$H$3]=[$Namen.$J$2];&quot;Punktzahl: &quot;&amp;[.I6]&amp;&quot; von &quot;&amp;[.J6];&quot;&quot;))" office:value-type="string" office:string-value="Punktzahl: 0 von 41" calcext:value-type="string">
            <text:p>Punktzahl: 0 von 41</text:p>
          </table:table-cell>
          <table:table-cell table:style-name="ce160"/>
          <table:table-cell table:style-name="ce50" table:formula="of:=[.L6]*SUM([.F7:.F149])" office:value-type="float" office:value="0" calcext:value-type="float">
            <text:p>0</text:p>
          </table:table-cell>
          <table:table-cell table:style-name="ce66" table:formula="of:=[.L6]*COUNTIF([.F7:.F149];&quot;&gt;=0&quot;)" office:value-type="float" office:value="41" calcext:value-type="float">
            <text:p>41</text:p>
          </table:table-cell>
          <table:table-cell table:style-name="Unsichtbar" table:formula="of:=IF([.I6]/[.J6]=0;1;IF([.I6]/[.J6]&lt;0.5;2;IF([.I6]/[.J6]&lt;0.6125;3;IF([.I6]/[.J6]&lt;0.725;4;IF([.I6]/[.J6]&lt;0.8375;5;IF([.I6]/[.J6]&lt;0.95;6;IF([.I6]/[.J6]&lt;1;7;8)))))))" office:value-type="float" office:value="1" calcext:value-type="float">
            <text:p>1</text:p>
          </table:table-cell>
          <table:table-cell table:style-name="ce50" table:formula="of:=IF([$Namen.F9]=&quot;x&quot;;1;0.001)"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32" office:value-type="string" calcext:value-type="string">
            <text:p>Würfel: Bestimme jeweils das Volumen und die Oberfläche.</text:p>
          </table:table-cell>
          <table:table-cell/>
          <table:table-cell table:style-name="ce46"/>
          <table:table-cell table:style-name="ce49"/>
          <table:table-cell table:style-name="ce50"/>
          <table:table-cell table:number-columns-repeated="2"/>
          <table:table-cell table:style-name="ce50"/>
          <table:table-cell table:style-name="Unsichtbar" table:number-columns-repeated="2"/>
          <table:table-cell table:style-name="ce50" table:number-columns-repeated="4"/>
          <table:table-cell table:style-name="ce58" table:number-columns-repeated="242"/>
        </table:table-row>
        <table:table-row table:style-name="ro1">
          <table:table-cell/>
          <table:table-cell table:style-name="ce102" office:value-type="string" calcext:value-type="string">
            <text:p>Beispiel: Da dieser Würfel die Kantenlänge 1 cm besitzt ist V=1cm³. Eine einzelne Seitenfläche umfasst 1 cm².</text:p>
          </table:table-cell>
          <table:table-cell table:number-columns-repeated="3"/>
          <table:table-cell table:style-name="ce52"/>
          <table:table-cell table:style-name="ce49"/>
          <table:table-cell/>
          <table:table-cell table:style-name="ce227"/>
          <table:table-cell table:style-name="ce50" table:number-columns-repeated="3"/>
          <table:table-cell table:number-columns-repeated="2"/>
          <table:table-cell table:style-name="ce50"/>
          <table:table-cell table:style-name="ce58" table:number-columns-repeated="242"/>
        </table:table-row>
        <table:table-row table:style-name="ro1">
          <table:table-cell/>
          <table:table-cell table:style-name="ce34">
            <draw:line table:end-cell-address="Tabelle4.B10" table:end-x="59.9mm" table:end-y="3.84mm" draw:z-index="0" draw:style-name="gr2" draw:text-style-name="P2" svg:x1="59.93mm" svg:y1="0.36mm" svg:x2="48.55mm" svg:y2="9.99mm">
              <text:p/>
            </draw:line>
          </table:table-cell>
          <table:table-cell table:style-name="ce192"/>
          <table:table-cell table:number-columns-repeated="2"/>
          <table:table-cell table:style-name="ce52" table:formula="of:=IF(OR(ISFORMULA([.C9]);ISBLANK([.I9]));&quot;&quot;;IF(ISERROR(FIND(&quot;|&quot;&amp; SUBSTITUTE([.C9];&quot; &quot;;&quot;&quot;) &amp;&quot;|&quot;;&quot;|&quot; &amp; SUBSTITUTE([.I9];&quot; &quot;;&quot;&quot;) &amp;&quot;|&quot;));0;1))">
            <text:p/>
          </table:table-cell>
          <table:table-cell table:style-name="ce49" table:formula="of:=IF([.F9]=&quot;&quot;;&quot;&quot;;IF([$Namen.$H$3]=[$Namen.$J$2];IF([.F9]&gt;0;&quot;&quot;;&quot;&quot;);&quot; &quot;))">
            <text:p/>
          </table:table-cell>
          <table:table-cell/>
          <table:table-cell table:style-name="ce50" table:number-columns-repeated="4"/>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draw:g table:end-cell-address="Tabelle4.B11" table:end-x="51.85mm" table:end-y="5.69mm" draw:z-index="1">
              <draw:custom-shape draw:style-name="gr3" draw:text-style-name="P3" svg:width="4.98mm" svg:height="4.98mm" svg:x="44.4mm" svg:y="6.85mm">
                <text:p/>
                <draw:enhanced-geometry svg:viewBox="0 0 21600 21600" draw:type="rectangle" draw:enhanced-path="M 0 0 L 21600 0 21600 21600 0 21600 0 0 Z N"/>
              </draw:custom-shape>
              <draw:polygon draw:style-name="gr4" draw:text-style-name="P4" svg:width="7.46mm" svg:height="2.48mm" svg:x="44.4mm" svg:y="4.36mm" svg:viewBox="0 0 747 249" draw:points="0,249 498,249 747,0 249,0">
                <text:p/>
              </draw:polygon>
              <draw:polygon draw:style-name="gr5" draw:text-style-name="P5" svg:width="2.48mm" svg:height="7.46mm" svg:x="49.38mm" svg:y="4.36mm" svg:viewBox="0 0 249 747" draw:points="0,747 249,498 249,0 0,249">
                <text:p/>
              </draw:polygon>
            </draw:g>
          </table:table-cell>
          <table:table-cell table:style-name="ce217"/>
          <table:table-cell office:value-type="string" calcext:value-type="string">
            <text:p><text:s/>cm³.</text:p>
          </table:table-cell>
          <table:table-cell/>
          <table:table-cell table:style-name="ce52" table:formula="of:=IF(OR(ISFORMULA([.C10]);ISBLANK([.I10]));&quot;&quot;;IF(ISERROR(FIND(&quot;|&quot;&amp; SUBSTITUTE([.C10];&quot; &quot;;&quot;&quot;) &amp;&quot;|&quot;;&quot;|&quot; &amp; SUBSTITUTE([.I10];&quot; &quot;;&quot;&quot;) &amp;&quot;|&quot;));0;1))" office:value-type="float" office:value="0" calcext:value-type="float">
            <text:p>0</text:p>
          </table:table-cell>
          <table:table-cell table:style-name="ce49" table:formula="of:=IF([.F10]=&quot;&quot;;&quot;&quot;;IF([$Namen.$H$3]=[$Namen.$J$2];IF([.F10]&gt;0;&quot;&quot;;&quot;&quot;);&quot; &quot;))" office:value-type="string" office:string-value="" calcext:value-type="string">
            <text:p></text:p>
          </table:table-cell>
          <table:table-cell/>
          <table:table-cell table:style-name="ce50" office:value-type="float" office:value="1" calcext:value-type="float">
            <text:p>1</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s/>cm². </text:p>
          </table:table-cell>
          <table:table-cell/>
          <table:table-cell table:style-name="ce52" table:formula="of:=IF(OR(ISFORMULA([.C11]);ISBLANK([.I11]));&quot;&quot;;IF(ISERROR(FIND(&quot;|&quot;&amp; SUBSTITUTE([.C11];&quot; &quot;;&quot;&quot;) &amp;&quot;|&quot;;&quot;|&quot; &amp; SUBSTITUTE([.I11];&quot; &quot;;&quot;&quot;) &amp;&quot;|&quot;));0;1))" office:value-type="float" office:value="0" calcext:value-type="float">
            <text:p>0</text:p>
          </table:table-cell>
          <table:table-cell table:style-name="ce49" table:formula="of:=IF([.F11]=&quot;&quot;;&quot;&quot;;IF([$Namen.$H$3]=[$Namen.$J$2];IF([.F11]&gt;0;&quot;&quot;;&quot;&quot;);&quot; &quot;))" office:value-type="string" office:string-value="" calcext:value-type="string">
            <text:p></text:p>
          </table:table-cell>
          <table:table-cell/>
          <table:table-cell table:style-name="ce50" office:value-type="float" office:value="1" calcext:value-type="float">
            <text:p>1</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text:p>
          </table:table-cell>
          <table:table-cell table:style-name="ce217"/>
          <table:table-cell office:value-type="string" calcext:value-type="string">
            <text:p><text:s/>cm². </text:p>
          </table:table-cell>
          <table:table-cell/>
          <table:table-cell table:style-name="ce52" table:formula="of:=IF(OR(ISFORMULA([.C12]);ISBLANK([.I12]));&quot;&quot;;IF(ISERROR(FIND(&quot;|&quot;&amp; SUBSTITUTE([.C12];&quot; &quot;;&quot;&quot;) &amp;&quot;|&quot;;&quot;|&quot; &amp; SUBSTITUTE([.I12];&quot; &quot;;&quot;&quot;) &amp;&quot;|&quot;));0;1))" office:value-type="float" office:value="0" calcext:value-type="float">
            <text:p>0</text:p>
          </table:table-cell>
          <table:table-cell table:style-name="ce49" table:formula="of:=IF([.F12]=&quot;&quot;;&quot;&quot;;IF([$Namen.$H$3]=[$Namen.$J$2];IF([.F12]&gt;0;&quot;&quot;;&quot;&quot;);&quot; &quot;))" office:value-type="string" office:string-value="" calcext:value-type="string">
            <text:p></text:p>
          </table:table-cell>
          <table:table-cell/>
          <table:table-cell table:style-name="ce50" office:value-type="float" office:value="6" calcext:value-type="float">
            <text:p>6</text:p>
          </table:table-cell>
          <table:table-cell table:style-name="Unsichtbar" table:number-columns-repeated="3"/>
          <table:table-cell table:number-columns-repeated="2"/>
          <table:table-cell table:style-name="ce50"/>
          <table:table-cell table:style-name="ce58" table:number-columns-repeated="242"/>
        </table:table-row>
        <table:table-row table:style-name="ro11">
          <table:table-cell/>
          <table:table-cell table:style-name="ce104" office:value-type="string" calcext:value-type="string" table:number-columns-spanned="5" table:number-rows-spanned="1">
            <text:p>Hinweis: Dieser Würfel ist aus einzelnen kleinen Würfelchen mit je 1 cm³ Volumen aufgebaut. Durch Zählen der Würfelchen kannst du direkt das Volumen bestimmen.</text:p>
          </table:table-cell>
          <table:covered-table-cell table:style-name="ce218"/>
          <table:covered-table-cell table:number-columns-repeated="2"/>
          <table:covered-table-cell table:style-name="ce52"/>
          <table:table-cell table:style-name="ce49"/>
          <table:table-cell/>
          <table:table-cell table:style-name="ce50"/>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17"/>
          <table:table-cell table:number-columns-repeated="2"/>
          <table:table-cell table:style-name="ce52" table:formula="of:=IF(OR(ISFORMULA([.C14]);ISBLANK([.I14]));&quot;&quot;;IF(ISERROR(FIND(&quot;|&quot;&amp; SUBSTITUTE([.C14];&quot; &quot;;&quot;&quot;) &amp;&quot;|&quot;;&quot;|&quot; &amp; SUBSTITUTE([.I14];&quot; &quot;;&quot;&quot;) &amp;&quot;|&quot;));0;1))" office:value-type="float" office:value="0" calcext:value-type="float">
            <text:p>0</text:p>
          </table:table-cell>
          <table:table-cell table:style-name="ce49" table:formula="of:=IF([.F14]=&quot;&quot;;&quot;&quot;;IF([$Namen.$H$3]=[$Namen.$J$2];IF([.F14]&gt;0;&quot;&quot;;&quot;&quot;);&quot; &quot;))" office:value-type="string" office:string-value="" calcext:value-type="string">
            <text:p></text:p>
          </table:table-cell>
          <table:table-cell/>
          <table:table-cell table:style-name="ce50" office:value-type="string" calcext:value-type="string">
            <text:p>2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draw:g table:end-cell-address="Tabelle4.B17" table:end-x="53.91mm" table:end-y="3.43mm" draw:z-index="2">
              <draw:custom-shape draw:style-name="gr6" draw:text-style-name="P3" svg:width="4.98mm" svg:height="5mm" svg:x="43.95mm" svg:y="5.67mm">
                <text:p/>
                <draw:enhanced-geometry svg:viewBox="0 0 21600 21600" draw:type="rectangle" draw:enhanced-path="M 0 0 L 21600 0 21600 21600 0 21600 0 0 Z N"/>
              </draw:custom-shape>
              <draw:polygon draw:style-name="gr7" draw:text-style-name="P4" svg:width="7.48mm" svg:height="2.49mm" svg:x="43.95mm" svg:y="3.17mm" svg:viewBox="0 0 749 250" draw:points="0,250 499,250 749,0 250,0">
                <text:p/>
              </draw:polygon>
              <draw:polygon draw:style-name="gr8" draw:text-style-name="P5" svg:width="2.49mm" svg:height="7.49mm" svg:x="48.93mm" svg:y="3.17mm" svg:viewBox="0 0 250 750" draw:points="0,750 250,500 250,0 0,250">
                <text:p/>
              </draw:polygon>
              <draw:custom-shape draw:style-name="gr6" draw:text-style-name="P3" svg:width="4.99mm" svg:height="5mm" svg:x="38.96mm" svg:y="5.67mm">
                <text:p/>
                <draw:enhanced-geometry svg:viewBox="0 0 21600 21600" draw:type="rectangle" draw:enhanced-path="M 0 0 L 21600 0 21600 21600 0 21600 0 0 Z N"/>
              </draw:custom-shape>
              <draw:custom-shape draw:style-name="gr6" draw:text-style-name="P3" svg:width="4.98mm" svg:height="5mm" svg:x="43.95mm" svg:y="10.67mm">
                <text:p/>
                <draw:enhanced-geometry svg:viewBox="0 0 21600 21600" draw:type="rectangle" draw:enhanced-path="M 0 0 L 21600 0 21600 21600 0 21600 0 0 Z N"/>
              </draw:custom-shape>
              <draw:custom-shape draw:style-name="gr6" draw:text-style-name="P3" svg:width="4.99mm" svg:height="5mm" svg:x="38.96mm" svg:y="10.67mm">
                <text:p/>
                <draw:enhanced-geometry svg:viewBox="0 0 21600 21600" draw:type="rectangle" draw:enhanced-path="M 0 0 L 21600 0 21600 21600 0 21600 0 0 Z N"/>
              </draw:custom-shape>
              <draw:polygon draw:style-name="gr8" draw:text-style-name="P5" svg:width="2.49mm" svg:height="7.49mm" svg:x="48.93mm" svg:y="8.17mm" svg:viewBox="0 0 250 750" draw:points="0,750 250,500 250,0 0,250">
                <text:p/>
              </draw:polygon>
              <draw:polygon draw:style-name="gr8" draw:text-style-name="P5" svg:width="2.49mm" svg:height="7.49mm" svg:x="51.43mm" svg:y="0.67mm" svg:viewBox="0 0 250 750" draw:points="0,750 250,500 250,0 0,250">
                <text:p/>
              </draw:polygon>
              <draw:polygon draw:style-name="gr8" draw:text-style-name="P5" svg:width="2.49mm" svg:height="7.49mm" svg:x="51.43mm" svg:y="5.67mm" svg:viewBox="0 0 250 750" draw:points="0,750 250,500 250,0 0,250">
                <text:p/>
              </draw:polygon>
              <draw:polygon draw:style-name="gr7" draw:text-style-name="P4" svg:width="7.48mm" svg:height="2.49mm" svg:x="38.96mm" svg:y="3.17mm" svg:viewBox="0 0 749 250" draw:points="0,250 499,250 749,0 250,0">
                <text:p/>
              </draw:polygon>
              <draw:polygon draw:style-name="gr7" draw:text-style-name="P4" svg:width="7.48mm" svg:height="2.49mm" svg:x="46.45mm" svg:y="0.67mm" svg:viewBox="0 0 749 250" draw:points="0,250 499,250 749,0 250,0">
                <text:p/>
              </draw:polygon>
              <draw:polygon draw:style-name="gr7" draw:text-style-name="P4" svg:width="7.48mm" svg:height="2.49mm" svg:x="41.46mm" svg:y="0.67mm" svg:viewBox="0 0 749 250" draw:points="0,250 499,250 749,0 250,0">
                <text:p/>
              </draw:polygon>
            </draw:g>
          </table:table-cell>
          <table:table-cell table:style-name="ce217"/>
          <table:table-cell office:value-type="string" calcext:value-type="string">
            <text:p><text:s/>cm³.</text:p>
          </table:table-cell>
          <table:table-cell/>
          <table:table-cell table:style-name="ce52" table:formula="of:=IF(OR(ISFORMULA([.C15]);ISBLANK([.I15]));&quot;&quot;;IF(ISERROR(FIND(&quot;|&quot;&amp; SUBSTITUTE([.C15];&quot; &quot;;&quot;&quot;) &amp;&quot;|&quot;;&quot;|&quot; &amp; SUBSTITUTE([.I15];&quot; &quot;;&quot;&quot;) &amp;&quot;|&quot;));0;1))" office:value-type="float" office:value="0" calcext:value-type="float">
            <text:p>0</text:p>
          </table:table-cell>
          <table:table-cell table:style-name="ce49" table:formula="of:=IF([.F15]=&quot;&quot;;&quot;&quot;;IF([$Namen.$H$3]=[$Namen.$J$2];IF([.F15]&gt;0;&quot;&quot;;&quot;&quot;);&quot; &quot;))" office:value-type="string" office:string-value="" calcext:value-type="string">
            <text:p></text:p>
          </table:table-cell>
          <table:table-cell/>
          <table:table-cell table:style-name="ce50" office:value-type="float" office:value="8" calcext:value-type="float">
            <text:p>8</text:p>
          </table:table-cell>
          <table:table-cell table:style-name="Unsichtbar" table:number-columns-repeated="3"/>
          <table:table-cell table:number-columns-repeated="2"/>
          <table:table-cell table:style-name="ce51"/>
          <table:table-cell table:style-name="ce69"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s/>cm². </text:p>
          </table:table-cell>
          <table:table-cell/>
          <table:table-cell table:style-name="ce52" table:formula="of:=IF(OR(ISFORMULA([.C16]);ISBLANK([.I16]));&quot;&quot;;IF(ISERROR(FIND(&quot;|&quot;&amp; SUBSTITUTE([.C16];&quot; &quot;;&quot;&quot;) &amp;&quot;|&quot;;&quot;|&quot; &amp; SUBSTITUTE([.I16];&quot; &quot;;&quot;&quot;) &amp;&quot;|&quot;));0;1))" office:value-type="float" office:value="0" calcext:value-type="float">
            <text:p>0</text:p>
          </table:table-cell>
          <table:table-cell table:style-name="ce49" table:formula="of:=IF([.F16]=&quot;&quot;;&quot;&quot;;IF([$Namen.$H$3]=[$Namen.$J$2];IF([.F16]&gt;0;&quot;&quot;;&quot;&quot;);&quot; &quot;))" office:value-type="string" office:string-value="" calcext:value-type="string">
            <text:p></text:p>
          </table:table-cell>
          <table:table-cell/>
          <table:table-cell table:style-name="ce50" office:value-type="float" office:value="4" calcext:value-type="float">
            <text:p>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text:p>
          </table:table-cell>
          <table:table-cell table:style-name="ce217"/>
          <table:table-cell office:value-type="string" calcext:value-type="string">
            <text:p><text:s/>cm². </text:p>
          </table:table-cell>
          <table:table-cell/>
          <table:table-cell table:style-name="ce52" table:formula="of:=IF(OR(ISFORMULA([.C17]);ISBLANK([.I17]));&quot;&quot;;IF(ISERROR(FIND(&quot;|&quot;&amp; SUBSTITUTE([.C17];&quot; &quot;;&quot;&quot;) &amp;&quot;|&quot;;&quot;|&quot; &amp; SUBSTITUTE([.I17];&quot; &quot;;&quot;&quot;) &amp;&quot;|&quot;));0;1))" office:value-type="float" office:value="0" calcext:value-type="float">
            <text:p>0</text:p>
          </table:table-cell>
          <table:table-cell table:style-name="ce49" table:formula="of:=IF([.F17]=&quot;&quot;;&quot;&quot;;IF([$Namen.$H$3]=[$Namen.$J$2];IF([.F17]&gt;0;&quot;&quot;;&quot;&quot;);&quot; &quot;))" office:value-type="string" office:string-value="" calcext:value-type="string">
            <text:p></text:p>
          </table:table-cell>
          <table:table-cell/>
          <table:table-cell table:style-name="ce50" office:value-type="float" office:value="24" calcext:value-type="float">
            <text:p>2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6"/>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32"/>
          <table:table-cell table:style-name="ce219"/>
          <table:table-cell table:number-columns-repeated="6"/>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table-cell table:number-columns-repeated="3"/>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draw:frame table:end-cell-address="Tabelle4.B25" table:end-x="55.8mm" table:end-y="0.93mm" draw:z-index="3" draw:name="Bild 1" draw:style-name="gr9" draw:text-style-name="P6" svg:width="22.83mm" svg:height="22.83mm" svg:x="32.99mm" svg:y="2.6mm">
              <draw:image xlink:href="Pictures/20000160000008EF000008EF20D68873C40E877F.svm" xlink:type="simple" xlink:show="embed" xlink:actuate="onLoad">
                <text:p/>
              </draw:image>
            </draw:frame>
          </table:table-cell>
          <table:table-cell table:style-name="ce201"/>
          <table:table-cell table:number-columns-repeated="2"/>
          <table:table-cell table:style-name="ce52" table:formula="of:=IF(OR(ISFORMULA([.C21]);ISBLANK([.I21]));&quot;&quot;;IF(ISERROR(FIND(&quot;|&quot;&amp; SUBSTITUTE([.C21];&quot; &quot;;&quot;&quot;) &amp;&quot;|&quot;;&quot;|&quot; &amp; SUBSTITUTE([.I21];&quot; &quot;;&quot;&quot;) &amp;&quot;|&quot;));0;1))" office:value-type="float" office:value="0" calcext:value-type="float">
            <text:p>0</text:p>
          </table:table-cell>
          <table:table-cell table:style-name="ce49" table:formula="of:=IF([.F21]=&quot;&quot;;&quot;&quot;;IF([$Namen.$H$3]=[$Namen.$J$2];IF([.F21]&gt;0;&quot;&quot;;&quot;&quot;);&quot; &quot;))" office:value-type="string" office:string-value="" calcext:value-type="string">
            <text:p></text:p>
          </table:table-cell>
          <table:table-cell/>
          <table:table-cell table:style-name="ce50" office:value-type="string" calcext:value-type="string">
            <text:p>3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p>
          </table:table-cell>
          <table:table-cell/>
          <table:table-cell table:style-name="ce52" table:formula="of:=IF(OR(ISFORMULA([.C22]);ISBLANK([.I22]));&quot;&quot;;IF(ISERROR(FIND(&quot;|&quot;&amp; SUBSTITUTE([.C22];&quot; &quot;;&quot;&quot;) &amp;&quot;|&quot;;&quot;|&quot; &amp; SUBSTITUTE([.I22];&quot; &quot;;&quot;&quot;) &amp;&quot;|&quot;));0;1))" office:value-type="float" office:value="0" calcext:value-type="float">
            <text:p>0</text:p>
          </table:table-cell>
          <table:table-cell table:style-name="ce49" table:formula="of:=IF([.F22]=&quot;&quot;;&quot;&quot;;IF([$Namen.$H$3]=[$Namen.$J$2];IF([.F22]&gt;0;&quot;&quot;;&quot;&quot;);&quot; &quot;))" office:value-type="string" office:string-value="" calcext:value-type="string">
            <text:p></text:p>
          </table:table-cell>
          <table:table-cell/>
          <table:table-cell office:value-type="string" calcext:value-type="string">
            <text:p>27cm³</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p>
          </table:table-cell>
          <table:table-cell/>
          <table:table-cell table:style-name="ce52" table:formula="of:=IF(OR(ISFORMULA([.C23]);ISBLANK([.I23]));&quot;&quot;;IF(ISERROR(FIND(&quot;|&quot;&amp; SUBSTITUTE([.C23];&quot; &quot;;&quot;&quot;) &amp;&quot;|&quot;;&quot;|&quot; &amp; SUBSTITUTE([.I23];&quot; &quot;;&quot;&quot;) &amp;&quot;|&quot;));0;1))" office:value-type="float" office:value="0" calcext:value-type="float">
            <text:p>0</text:p>
          </table:table-cell>
          <table:table-cell table:style-name="ce49" table:formula="of:=IF([.F23]=&quot;&quot;;&quot;&quot;;IF([$Namen.$H$3]=[$Namen.$J$2];IF([.F23]&gt;0;&quot;&quot;;&quot;&quot;);&quot; &quot;))" office:value-type="string" office:string-value="" calcext:value-type="string">
            <text:p></text:p>
          </table:table-cell>
          <table:table-cell/>
          <table:table-cell office:value-type="string" calcext:value-type="string">
            <text:p>9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text:p>
          </table:table-cell>
          <table:table-cell table:style-name="ce217"/>
          <table:table-cell office:value-type="string" calcext:value-type="string">
            <text:p>.</text:p>
          </table:table-cell>
          <table:table-cell/>
          <table:table-cell table:style-name="ce52" table:formula="of:=IF(OR(ISFORMULA([.C24]);ISBLANK([.I24]));&quot;&quot;;IF(ISERROR(FIND(&quot;|&quot;&amp; SUBSTITUTE([.C24];&quot; &quot;;&quot;&quot;) &amp;&quot;|&quot;;&quot;|&quot; &amp; SUBSTITUTE([.I24];&quot; &quot;;&quot;&quot;) &amp;&quot;|&quot;));0;1))" office:value-type="float" office:value="0" calcext:value-type="float">
            <text:p>0</text:p>
          </table:table-cell>
          <table:table-cell table:style-name="ce49" table:formula="of:=IF([.F24]=&quot;&quot;;&quot;&quot;;IF([$Namen.$H$3]=[$Namen.$J$2];IF([.F24]&gt;0;&quot;&quot;;&quot;&quot;);&quot; &quot;))" office:value-type="string" office:string-value="" calcext:value-type="string">
            <text:p></text:p>
          </table:table-cell>
          <table:table-cell/>
          <table:table-cell office:value-type="string" calcext:value-type="string">
            <text:p>54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25]);ISBLANK([.I25]));&quot;&quot;;IF(ISERROR(FIND(&quot;|&quot;&amp; SUBSTITUTE([.C25];&quot; &quot;;&quot;&quot;) &amp;&quot;|&quot;;&quot;|&quot; &amp; SUBSTITUTE([.I25];&quot; &quot;;&quot;&quot;) &amp;&quot;|&quot;));0;1))">
            <text:p/>
          </table:table-cell>
          <table:table-cell table:style-name="ce49" table:formula="of:=IF([.F25]=&quot;&quot;;&quot;&quot;;IF([$Namen.$H$3]=[$Namen.$J$2];IF([.F2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26]);ISBLANK([.I26]));&quot;&quot;;IF(ISERROR(FIND(&quot;|&quot;&amp; SUBSTITUTE([.C26];&quot; &quot;;&quot;&quot;) &amp;&quot;|&quot;;&quot;|&quot; &amp; SUBSTITUTE([.I26];&quot; &quot;;&quot;&quot;) &amp;&quot;|&quot;));0;1))">
            <text:p/>
          </table:table-cell>
          <table:table-cell table:style-name="ce49" table:formula="of:=IF([.F26]=&quot;&quot;;&quot;&quot;;IF([$Namen.$H$3]=[$Namen.$J$2];IF([.F26]&gt;0;&quot;&quot;;&quot;&quot;);&quot; &quot;))">
            <text:p/>
          </table:table-cell>
          <table:table-cell table:number-columns-repeated="2"/>
          <table:table-cell table:style-name="Unsichtbar" table:number-columns-repeated="3"/>
          <table:table-cell table:number-columns-repeated="2"/>
          <table:table-cell table:style-name="ce51"/>
          <table:table-cell table:style-name="ce69" table:number-columns-repeated="242"/>
        </table:table-row>
        <table:table-row table:style-name="ro1">
          <table:table-cell/>
          <table:table-cell table:style-name="ce103"/>
          <table:table-cell table:style-name="ce219"/>
          <table:table-cell table:number-columns-repeated="2"/>
          <table:table-cell table:style-name="ce52" table:formula="of:=IF(OR(ISFORMULA([.C27]);ISBLANK([.I27]));&quot;&quot;;IF(ISERROR(FIND(&quot;|&quot;&amp; SUBSTITUTE([.C27];&quot; &quot;;&quot;&quot;) &amp;&quot;|&quot;;&quot;|&quot; &amp; SUBSTITUTE([.I27];&quot; &quot;;&quot;&quot;) &amp;&quot;|&quot;));0;1))">
            <text:p/>
          </table:table-cell>
          <table:table-cell table:style-name="ce49" table:formula="of:=IF([.F27]=&quot;&quot;;&quot;&quot;;IF([$Namen.$H$3]=[$Namen.$J$2];IF([.F27]&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28]);ISBLANK([.I28]));&quot;&quot;;IF(ISERROR(FIND(&quot;|&quot;&amp; SUBSTITUTE([.C28];&quot; &quot;;&quot;&quot;) &amp;&quot;|&quot;;&quot;|&quot; &amp; SUBSTITUTE([.I28];&quot; &quot;;&quot;&quot;) &amp;&quot;|&quot;));0;1))">
            <text:p/>
          </table:table-cell>
          <table:table-cell table:style-name="ce49" table:formula="of:=IF([.F28]=&quot;&quot;;&quot;&quot;;IF([$Namen.$H$3]=[$Namen.$J$2];IF([.F2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draw:frame table:end-cell-address="Tabelle4.B34" table:end-x="58.07mm" table:end-y="3.86mm" draw:z-index="4" draw:name="Bild 2" draw:style-name="gr9" draw:text-style-name="P6" svg:width="30.33mm" svg:height="30.38mm" svg:x="27.76mm" svg:y="4.1mm">
              <draw:image xlink:href="Pictures/2000027100000BDD00000BDD491DBD72250F8AC7.svm" xlink:type="simple" xlink:show="embed" xlink:actuate="onLoad">
                <text:p/>
              </draw:image>
            </draw:frame>
          </table:table-cell>
          <table:table-cell table:style-name="ce219"/>
          <table:table-cell table:number-columns-repeated="2"/>
          <table:table-cell table:style-name="ce52" table:formula="of:=IF(OR(ISFORMULA([.C29]);ISBLANK([.I29]));&quot;&quot;;IF(ISERROR(FIND(&quot;|&quot;&amp; SUBSTITUTE([.C29];&quot; &quot;;&quot;&quot;) &amp;&quot;|&quot;;&quot;|&quot; &amp; SUBSTITUTE([.I29];&quot; &quot;;&quot;&quot;) &amp;&quot;|&quot;));0;1))">
            <text:p/>
          </table:table-cell>
          <table:table-cell table:style-name="ce49" table:formula="of:=IF([.F29]=&quot;&quot;;&quot;&quot;;IF([$Namen.$H$3]=[$Namen.$J$2];IF([.F2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2"/>
          <table:table-cell table:number-columns-repeated="2"/>
          <table:table-cell table:style-name="ce52" table:formula="of:=IF(OR(ISFORMULA([.C30]);ISBLANK([.I30]));&quot;&quot;;IF(ISERROR(FIND(&quot;|&quot;&amp; SUBSTITUTE([.C30];&quot; &quot;;&quot;&quot;) &amp;&quot;|&quot;;&quot;|&quot; &amp; SUBSTITUTE([.I30];&quot; &quot;;&quot;&quot;) &amp;&quot;|&quot;));0;1))" office:value-type="float" office:value="0" calcext:value-type="float">
            <text:p>0</text:p>
          </table:table-cell>
          <table:table-cell table:style-name="ce49" table:formula="of:=IF([.F30]=&quot;&quot;;&quot;&quot;;IF([$Namen.$H$3]=[$Namen.$J$2];IF([.F30]&gt;0;&quot;&quot;;&quot;&quot;);&quot; &quot;))" office:value-type="string" office:string-value="" calcext:value-type="string">
            <text:p></text:p>
          </table:table-cell>
          <table:table-cell/>
          <table:table-cell table:style-name="ce50" office:value-type="string" calcext:value-type="string">
            <text:p>4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s/>cm³.</text:p>
          </table:table-cell>
          <table:table-cell/>
          <table:table-cell table:style-name="ce52" table:formula="of:=IF(OR(ISFORMULA([.C31]);ISBLANK([.I31]));&quot;&quot;;IF(ISERROR(FIND(&quot;|&quot;&amp; SUBSTITUTE([.C31];&quot; &quot;;&quot;&quot;) &amp;&quot;|&quot;;&quot;|&quot; &amp; SUBSTITUTE([.I31];&quot; &quot;;&quot;&quot;) &amp;&quot;|&quot;));0;1))" office:value-type="float" office:value="0" calcext:value-type="float">
            <text:p>0</text:p>
          </table:table-cell>
          <table:table-cell table:style-name="ce49" table:formula="of:=IF([.F31]=&quot;&quot;;&quot;&quot;;IF([$Namen.$H$3]=[$Namen.$J$2];IF([.F31]&gt;0;&quot;&quot;;&quot;&quot;);&quot; &quot;))" office:value-type="string" office:string-value="" calcext:value-type="string">
            <text:p></text:p>
          </table:table-cell>
          <table:table-cell/>
          <table:table-cell office:value-type="float" office:value="64" calcext:value-type="float">
            <text:p>6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s/>cm²</text:p>
          </table:table-cell>
          <table:table-cell/>
          <table:table-cell table:style-name="ce52" table:formula="of:=IF(OR(ISFORMULA([.C32]);ISBLANK([.I32]));&quot;&quot;;IF(ISERROR(FIND(&quot;|&quot;&amp; SUBSTITUTE([.C32];&quot; &quot;;&quot;&quot;) &amp;&quot;|&quot;;&quot;|&quot; &amp; SUBSTITUTE([.I32];&quot; &quot;;&quot;&quot;) &amp;&quot;|&quot;));0;1))" office:value-type="float" office:value="0" calcext:value-type="float">
            <text:p>0</text:p>
          </table:table-cell>
          <table:table-cell table:style-name="ce49" table:formula="of:=IF([.F32]=&quot;&quot;;&quot;&quot;;IF([$Namen.$H$3]=[$Namen.$J$2];IF([.F32]&gt;0;&quot;&quot;;&quot;&quot;);&quot; &quot;))" office:value-type="string" office:string-value="" calcext:value-type="string">
            <text:p></text:p>
          </table:table-cell>
          <table:table-cell/>
          <table:table-cell office:value-type="float" office:value="16" calcext:value-type="float">
            <text:p>16</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text:p>
          </table:table-cell>
          <table:table-cell table:style-name="ce217"/>
          <table:table-cell office:value-type="string" calcext:value-type="string">
            <text:p><text:s/>cm². </text:p>
          </table:table-cell>
          <table:table-cell/>
          <table:table-cell table:style-name="ce52" table:formula="of:=IF(OR(ISFORMULA([.C33]);ISBLANK([.I33]));&quot;&quot;;IF(ISERROR(FIND(&quot;|&quot;&amp; SUBSTITUTE([.C33];&quot; &quot;;&quot;&quot;) &amp;&quot;|&quot;;&quot;|&quot; &amp; SUBSTITUTE([.I33];&quot; &quot;;&quot;&quot;) &amp;&quot;|&quot;));0;1))" office:value-type="float" office:value="0" calcext:value-type="float">
            <text:p>0</text:p>
          </table:table-cell>
          <table:table-cell table:style-name="ce49" table:formula="of:=IF([.F33]=&quot;&quot;;&quot;&quot;;IF([$Namen.$H$3]=[$Namen.$J$2];IF([.F33]&gt;0;&quot;&quot;;&quot;&quot;);&quot; &quot;))" office:value-type="string" office:string-value="" calcext:value-type="string">
            <text:p></text:p>
          </table:table-cell>
          <table:table-cell/>
          <table:table-cell office:value-type="float" office:value="96" calcext:value-type="float">
            <text:p>96</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34]);ISBLANK([.I34]));&quot;&quot;;IF(ISERROR(FIND(&quot;|&quot;&amp; SUBSTITUTE([.C34];&quot; &quot;;&quot;&quot;) &amp;&quot;|&quot;;&quot;|&quot; &amp; SUBSTITUTE([.I34];&quot; &quot;;&quot;&quot;) &amp;&quot;|&quot;));0;1))">
            <text:p/>
          </table:table-cell>
          <table:table-cell table:style-name="ce49" table:formula="of:=IF([.F34]=&quot;&quot;;&quot;&quot;;IF([$Namen.$H$3]=[$Namen.$J$2];IF([.F3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35]);ISBLANK([.I35]));&quot;&quot;;IF(ISERROR(FIND(&quot;|&quot;&amp; SUBSTITUTE([.C35];&quot; &quot;;&quot;&quot;) &amp;&quot;|&quot;;&quot;|&quot; &amp; SUBSTITUTE([.I35];&quot; &quot;;&quot;&quot;) &amp;&quot;|&quot;));0;1))">
            <text:p/>
          </table:table-cell>
          <table:table-cell table:style-name="ce49" table:formula="of:=IF([.F35]=&quot;&quot;;&quot;&quot;;IF([$Namen.$H$3]=[$Namen.$J$2];IF([.F3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36]);ISBLANK([.I36]));&quot;&quot;;IF(ISERROR(FIND(&quot;|&quot;&amp; SUBSTITUTE([.C36];&quot; &quot;;&quot;&quot;) &amp;&quot;|&quot;;&quot;|&quot; &amp; SUBSTITUTE([.I36];&quot; &quot;;&quot;&quot;) &amp;&quot;|&quot;));0;1))">
            <text:p/>
          </table:table-cell>
          <table:table-cell table:style-name="ce49" table:formula="of:=IF([.F36]=&quot;&quot;;&quot;&quot;;IF([$Namen.$H$3]=[$Namen.$J$2];IF([.F36]&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draw:g table:end-cell-address="Tabelle4.B43" table:end-x="56.49mm" table:end-y="1.38mm" draw:z-index="6">
              <draw:custom-shape draw:style-name="gr6" draw:text-style-name="P3" svg:width="5mm" svg:height="5mm" svg:x="39.02mm" svg:y="13.16mm">
                <text:p/>
                <draw:enhanced-geometry svg:viewBox="0 0 21600 21600" draw:type="rectangle" draw:enhanced-path="M 0 0 L 21600 0 21600 21600 0 21600 0 0 Z N"/>
              </draw:custom-shape>
              <draw:polygon draw:style-name="gr7" draw:text-style-name="P4" svg:width="7.49mm" svg:height="2.49mm" svg:x="39.02mm" svg:y="10.64mm" svg:viewBox="0 0 750 250" draw:points="0,250 500,250 750,0 250,0">
                <text:p/>
              </draw:polygon>
              <draw:polygon draw:style-name="gr8" draw:text-style-name="P5" svg:width="2.49mm" svg:height="7.49mm" svg:x="44.02mm" svg:y="10.64mm" svg:viewBox="0 0 250 750" draw:points="0,750 250,500 250,0 0,250">
                <text:p/>
              </draw:polygon>
              <draw:custom-shape draw:style-name="gr6" draw:text-style-name="P3" svg:width="4.99mm" svg:height="5mm" svg:x="34.03mm" svg:y="13.16mm">
                <text:p/>
                <draw:enhanced-geometry svg:viewBox="0 0 21600 21600" draw:type="rectangle" draw:enhanced-path="M 0 0 L 21600 0 21600 21600 0 21600 0 0 Z N"/>
              </draw:custom-shape>
              <draw:custom-shape draw:style-name="gr6" draw:text-style-name="P3" svg:width="5mm" svg:height="5mm" svg:x="29.03mm" svg:y="13.16mm">
                <text:p/>
                <draw:enhanced-geometry svg:viewBox="0 0 21600 21600" draw:type="rectangle" draw:enhanced-path="M 0 0 L 21600 0 21600 21600 0 21600 0 0 Z N"/>
              </draw:custom-shape>
              <draw:custom-shape draw:style-name="gr6" draw:text-style-name="P3" svg:width="4.99mm" svg:height="5mm" svg:x="24.04mm" svg:y="13.16mm">
                <text:p/>
                <draw:enhanced-geometry svg:viewBox="0 0 21600 21600" draw:type="rectangle" draw:enhanced-path="M 0 0 L 21600 0 21600 21600 0 21600 0 0 Z N"/>
              </draw:custom-shape>
              <draw:custom-shape draw:style-name="gr6" draw:text-style-name="P3" svg:width="5mm" svg:height="5mm" svg:x="19.04mm" svg:y="13.16mm">
                <text:p/>
                <draw:enhanced-geometry svg:viewBox="0 0 21600 21600" draw:type="rectangle" draw:enhanced-path="M 0 0 L 21600 0 21600 21600 0 21600 0 0 Z N"/>
              </draw:custom-shape>
              <draw:custom-shape draw:style-name="gr10" draw:text-style-name="P3" svg:width="5mm" svg:height="4.95mm" svg:x="39.02mm" svg:y="18.16mm">
                <text:p/>
                <draw:enhanced-geometry svg:viewBox="0 0 21600 21600" draw:type="rectangle" draw:enhanced-path="M 0 0 L 21600 0 21600 21600 0 21600 0 0 Z N"/>
              </draw:custom-shape>
              <draw:custom-shape draw:style-name="gr10" draw:text-style-name="P3" svg:width="4.99mm" svg:height="4.95mm" svg:x="34.03mm" svg:y="18.16mm">
                <text:p/>
                <draw:enhanced-geometry svg:viewBox="0 0 21600 21600" draw:type="rectangle" draw:enhanced-path="M 0 0 L 21600 0 21600 21600 0 21600 0 0 Z N"/>
              </draw:custom-shape>
              <draw:custom-shape draw:style-name="gr10" draw:text-style-name="P3" svg:width="5mm" svg:height="4.95mm" svg:x="29.03mm" svg:y="18.16mm">
                <text:p/>
                <draw:enhanced-geometry svg:viewBox="0 0 21600 21600" draw:type="rectangle" draw:enhanced-path="M 0 0 L 21600 0 21600 21600 0 21600 0 0 Z N"/>
              </draw:custom-shape>
              <draw:custom-shape draw:style-name="gr10" draw:text-style-name="P3" svg:width="4.99mm" svg:height="4.95mm" svg:x="24.04mm" svg:y="18.16mm">
                <text:p/>
                <draw:enhanced-geometry svg:viewBox="0 0 21600 21600" draw:type="rectangle" draw:enhanced-path="M 0 0 L 21600 0 21600 21600 0 21600 0 0 Z N"/>
              </draw:custom-shape>
              <draw:custom-shape draw:style-name="gr10" draw:text-style-name="P3" svg:width="5mm" svg:height="4.95mm" svg:x="19.04mm" svg:y="18.16mm">
                <text:p/>
                <draw:enhanced-geometry svg:viewBox="0 0 21600 21600" draw:type="rectangle" draw:enhanced-path="M 0 0 L 21600 0 21600 21600 0 21600 0 0 Z N"/>
              </draw:custom-shape>
              <draw:custom-shape draw:style-name="gr6" draw:text-style-name="P3" svg:width="5mm" svg:height="5mm" svg:x="39.02mm" svg:y="23.11mm">
                <text:p/>
                <draw:enhanced-geometry svg:viewBox="0 0 21600 21600" draw:type="rectangle" draw:enhanced-path="M 0 0 L 21600 0 21600 21600 0 21600 0 0 Z N"/>
              </draw:custom-shape>
              <draw:custom-shape draw:style-name="gr6" draw:text-style-name="P3" svg:width="4.99mm" svg:height="5mm" svg:x="34.03mm" svg:y="23.11mm">
                <text:p/>
                <draw:enhanced-geometry svg:viewBox="0 0 21600 21600" draw:type="rectangle" draw:enhanced-path="M 0 0 L 21600 0 21600 21600 0 21600 0 0 Z N"/>
              </draw:custom-shape>
              <draw:custom-shape draw:style-name="gr6" draw:text-style-name="P3" svg:width="5mm" svg:height="5mm" svg:x="29.03mm" svg:y="23.11mm">
                <text:p/>
                <draw:enhanced-geometry svg:viewBox="0 0 21600 21600" draw:type="rectangle" draw:enhanced-path="M 0 0 L 21600 0 21600 21600 0 21600 0 0 Z N"/>
              </draw:custom-shape>
              <draw:custom-shape draw:style-name="gr6" draw:text-style-name="P3" svg:width="4.99mm" svg:height="5mm" svg:x="24.04mm" svg:y="23.11mm">
                <text:p/>
                <draw:enhanced-geometry svg:viewBox="0 0 21600 21600" draw:type="rectangle" draw:enhanced-path="M 0 0 L 21600 0 21600 21600 0 21600 0 0 Z N"/>
              </draw:custom-shape>
              <draw:custom-shape draw:style-name="gr6" draw:text-style-name="P3" svg:width="5mm" svg:height="5mm" svg:x="19.04mm" svg:y="23.11mm">
                <text:p/>
                <draw:enhanced-geometry svg:viewBox="0 0 21600 21600" draw:type="rectangle" draw:enhanced-path="M 0 0 L 21600 0 21600 21600 0 21600 0 0 Z N"/>
              </draw:custom-shape>
              <draw:custom-shape draw:style-name="gr6" draw:text-style-name="P3" svg:width="5mm" svg:height="5mm" svg:x="39.02mm" svg:y="28.11mm">
                <text:p/>
                <draw:enhanced-geometry svg:viewBox="0 0 21600 21600" draw:type="rectangle" draw:enhanced-path="M 0 0 L 21600 0 21600 21600 0 21600 0 0 Z N"/>
              </draw:custom-shape>
              <draw:custom-shape draw:style-name="gr6" draw:text-style-name="P3" svg:width="4.99mm" svg:height="5mm" svg:x="34.03mm" svg:y="28.11mm">
                <text:p/>
                <draw:enhanced-geometry svg:viewBox="0 0 21600 21600" draw:type="rectangle" draw:enhanced-path="M 0 0 L 21600 0 21600 21600 0 21600 0 0 Z N"/>
              </draw:custom-shape>
              <draw:custom-shape draw:style-name="gr6" draw:text-style-name="P3" svg:width="5mm" svg:height="5mm" svg:x="29.03mm" svg:y="28.11mm">
                <text:p/>
                <draw:enhanced-geometry svg:viewBox="0 0 21600 21600" draw:type="rectangle" draw:enhanced-path="M 0 0 L 21600 0 21600 21600 0 21600 0 0 Z N"/>
              </draw:custom-shape>
              <draw:custom-shape draw:style-name="gr6" draw:text-style-name="P3" svg:width="4.99mm" svg:height="5mm" svg:x="24.04mm" svg:y="28.11mm">
                <text:p/>
                <draw:enhanced-geometry svg:viewBox="0 0 21600 21600" draw:type="rectangle" draw:enhanced-path="M 0 0 L 21600 0 21600 21600 0 21600 0 0 Z N"/>
              </draw:custom-shape>
              <draw:custom-shape draw:style-name="gr6" draw:text-style-name="P3" svg:width="5mm" svg:height="5mm" svg:x="19.04mm" svg:y="28.11mm">
                <text:p/>
                <draw:enhanced-geometry svg:viewBox="0 0 21600 21600" draw:type="rectangle" draw:enhanced-path="M 0 0 L 21600 0 21600 21600 0 21600 0 0 Z N"/>
              </draw:custom-shape>
              <draw:custom-shape draw:style-name="gr6" draw:text-style-name="P3" svg:width="5mm" svg:height="5mm" svg:x="39.02mm" svg:y="33.11mm">
                <text:p/>
                <draw:enhanced-geometry svg:viewBox="0 0 21600 21600" draw:type="rectangle" draw:enhanced-path="M 0 0 L 21600 0 21600 21600 0 21600 0 0 Z N"/>
              </draw:custom-shape>
              <draw:custom-shape draw:style-name="gr6" draw:text-style-name="P3" svg:width="4.99mm" svg:height="5mm" svg:x="34.03mm" svg:y="33.11mm">
                <text:p/>
                <draw:enhanced-geometry svg:viewBox="0 0 21600 21600" draw:type="rectangle" draw:enhanced-path="M 0 0 L 21600 0 21600 21600 0 21600 0 0 Z N"/>
              </draw:custom-shape>
              <draw:custom-shape draw:style-name="gr6" draw:text-style-name="P3" svg:width="5mm" svg:height="5mm" svg:x="29.03mm" svg:y="33.11mm">
                <text:p/>
                <draw:enhanced-geometry svg:viewBox="0 0 21600 21600" draw:type="rectangle" draw:enhanced-path="M 0 0 L 21600 0 21600 21600 0 21600 0 0 Z N"/>
              </draw:custom-shape>
              <draw:custom-shape draw:style-name="gr6" draw:text-style-name="P3" svg:width="4.99mm" svg:height="5mm" svg:x="24.04mm" svg:y="33.11mm">
                <text:p/>
                <draw:enhanced-geometry svg:viewBox="0 0 21600 21600" draw:type="rectangle" draw:enhanced-path="M 0 0 L 21600 0 21600 21600 0 21600 0 0 Z N"/>
              </draw:custom-shape>
              <draw:custom-shape draw:style-name="gr6" draw:text-style-name="P3" svg:width="5mm" svg:height="5mm" svg:x="19.04mm" svg:y="33.11mm">
                <text:p/>
                <draw:enhanced-geometry svg:viewBox="0 0 21600 21600" draw:type="rectangle" draw:enhanced-path="M 0 0 L 21600 0 21600 21600 0 21600 0 0 Z N"/>
              </draw:custom-shape>
              <draw:polygon draw:style-name="gr8" draw:text-style-name="P5" svg:width="2.49mm" svg:height="7.49mm" svg:x="44.02mm" svg:y="15.64mm" svg:viewBox="0 0 250 750" draw:points="0,750 250,500 250,0 0,250">
                <text:p/>
              </draw:polygon>
              <draw:polygon draw:style-name="gr8" draw:text-style-name="P5" svg:width="2.49mm" svg:height="7.49mm" svg:x="44.02mm" svg:y="20.63mm" svg:viewBox="0 0 250 750" draw:points="0,750 250,500 250,0 0,250">
                <text:p/>
              </draw:polygon>
              <draw:polygon draw:style-name="gr8" draw:text-style-name="P5" svg:width="2.49mm" svg:height="7.49mm" svg:x="44.02mm" svg:y="25.63mm" svg:viewBox="0 0 250 750" draw:points="0,750 250,500 250,0 0,250">
                <text:p/>
              </draw:polygon>
              <draw:polygon draw:style-name="gr8" draw:text-style-name="P5" svg:width="2.49mm" svg:height="7.49mm" svg:x="44.02mm" svg:y="30.61mm" svg:viewBox="0 0 250 750" draw:points="0,750 250,500 250,0 0,250">
                <text:p/>
              </draw:polygon>
              <draw:polygon draw:style-name="gr8" draw:text-style-name="P5" svg:width="2.49mm" svg:height="7.49mm" svg:x="46.52mm" svg:y="8.16mm" svg:viewBox="0 0 250 750" draw:points="0,750 250,500 250,0 0,250">
                <text:p/>
              </draw:polygon>
              <draw:polygon draw:style-name="gr8" draw:text-style-name="P5" svg:width="2.49mm" svg:height="7.49mm" svg:x="46.52mm" svg:y="13.14mm" svg:viewBox="0 0 250 750" draw:points="0,750 250,500 250,0 0,250">
                <text:p/>
              </draw:polygon>
              <draw:polygon draw:style-name="gr8" draw:text-style-name="P5" svg:width="2.49mm" svg:height="7.49mm" svg:x="46.52mm" svg:y="18.14mm" svg:viewBox="0 0 250 750" draw:points="0,750 250,500 250,0 0,250">
                <text:p/>
              </draw:polygon>
              <draw:polygon draw:style-name="gr8" draw:text-style-name="P5" svg:width="2.49mm" svg:height="7.49mm" svg:x="46.52mm" svg:y="23.13mm" svg:viewBox="0 0 250 750" draw:points="0,750 250,500 250,0 0,250">
                <text:p/>
              </draw:polygon>
              <draw:polygon draw:style-name="gr8" draw:text-style-name="P5" svg:width="2.49mm" svg:height="7.49mm" svg:x="46.52mm" svg:y="28.13mm" svg:viewBox="0 0 250 750" draw:points="0,750 250,500 250,0 0,250">
                <text:p/>
              </draw:polygon>
              <draw:polygon draw:style-name="gr8" draw:text-style-name="P5" svg:width="2.49mm" svg:height="7.49mm" svg:x="49.01mm" svg:y="5.66mm" svg:viewBox="0 0 250 750" draw:points="0,750 250,500 250,0 0,250">
                <text:p/>
              </draw:polygon>
              <draw:polygon draw:style-name="gr8" draw:text-style-name="P5" svg:width="2.49mm" svg:height="7.49mm" svg:x="49.01mm" svg:y="10.64mm" svg:viewBox="0 0 250 750" draw:points="0,750 250,500 250,0 0,250">
                <text:p/>
              </draw:polygon>
              <draw:polygon draw:style-name="gr8" draw:text-style-name="P5" svg:width="2.49mm" svg:height="7.49mm" svg:x="49.01mm" svg:y="15.64mm" svg:viewBox="0 0 250 750" draw:points="0,750 250,500 250,0 0,250">
                <text:p/>
              </draw:polygon>
              <draw:polygon draw:style-name="gr8" draw:text-style-name="P5" svg:width="2.49mm" svg:height="7.49mm" svg:x="49.01mm" svg:y="20.63mm" svg:viewBox="0 0 250 750" draw:points="0,750 250,500 250,0 0,250">
                <text:p/>
              </draw:polygon>
              <draw:polygon draw:style-name="gr8" draw:text-style-name="P5" svg:width="2.49mm" svg:height="7.49mm" svg:x="49.01mm" svg:y="25.63mm" svg:viewBox="0 0 250 750" draw:points="0,750 250,500 250,0 0,250">
                <text:p/>
              </draw:polygon>
              <draw:polygon draw:style-name="gr8" draw:text-style-name="P5" svg:width="2.49mm" svg:height="7.49mm" svg:x="51.51mm" svg:y="3.16mm" svg:viewBox="0 0 250 750" draw:points="0,750 250,500 250,0 0,250">
                <text:p/>
              </draw:polygon>
              <draw:polygon draw:style-name="gr8" draw:text-style-name="P5" svg:width="2.49mm" svg:height="7.49mm" svg:x="51.51mm" svg:y="8.16mm" svg:viewBox="0 0 250 750" draw:points="0,750 250,500 250,0 0,250">
                <text:p/>
              </draw:polygon>
              <draw:polygon draw:style-name="gr8" draw:text-style-name="P5" svg:width="2.49mm" svg:height="7.49mm" svg:x="51.51mm" svg:y="13.14mm" svg:viewBox="0 0 250 750" draw:points="0,750 250,500 250,0 0,250">
                <text:p/>
              </draw:polygon>
              <draw:polygon draw:style-name="gr8" draw:text-style-name="P5" svg:width="2.49mm" svg:height="7.49mm" svg:x="51.51mm" svg:y="18.14mm" svg:viewBox="0 0 250 750" draw:points="0,750 250,500 250,0 0,250">
                <text:p/>
              </draw:polygon>
              <draw:polygon draw:style-name="gr8" draw:text-style-name="P5" svg:width="2.49mm" svg:height="7.49mm" svg:x="51.51mm" svg:y="23.13mm" svg:viewBox="0 0 250 750" draw:points="0,750 250,500 250,0 0,250">
                <text:p/>
              </draw:polygon>
              <draw:polygon draw:style-name="gr8" draw:text-style-name="P5" svg:width="2.49mm" svg:height="7.49mm" svg:x="54.01mm" svg:y="0.66mm" svg:viewBox="0 0 250 750" draw:points="0,750 250,500 250,0 0,250">
                <text:p/>
              </draw:polygon>
              <draw:polygon draw:style-name="gr8" draw:text-style-name="P5" svg:width="2.49mm" svg:height="7.49mm" svg:x="54.01mm" svg:y="5.66mm" svg:viewBox="0 0 250 750" draw:points="0,750 250,500 250,0 0,250">
                <text:p/>
              </draw:polygon>
              <draw:polygon draw:style-name="gr8" draw:text-style-name="P5" svg:width="2.49mm" svg:height="7.49mm" svg:x="54.01mm" svg:y="10.64mm" svg:viewBox="0 0 250 750" draw:points="0,750 250,500 250,0 0,250">
                <text:p/>
              </draw:polygon>
              <draw:polygon draw:style-name="gr8" draw:text-style-name="P5" svg:width="2.49mm" svg:height="7.49mm" svg:x="54.01mm" svg:y="15.64mm" svg:viewBox="0 0 250 750" draw:points="0,750 250,500 250,0 0,250">
                <text:p/>
              </draw:polygon>
              <draw:polygon draw:style-name="gr8" draw:text-style-name="P5" svg:width="2.49mm" svg:height="7.49mm" svg:x="54.01mm" svg:y="20.63mm" svg:viewBox="0 0 250 750" draw:points="0,750 250,500 250,0 0,250">
                <text:p/>
              </draw:polygon>
              <draw:polygon draw:style-name="gr7" draw:text-style-name="P4" svg:width="7.49mm" svg:height="2.49mm" svg:x="34.03mm" svg:y="10.64mm" svg:viewBox="0 0 750 250" draw:points="0,250 500,250 750,0 250,0">
                <text:p/>
              </draw:polygon>
              <draw:polygon draw:style-name="gr7" draw:text-style-name="P4" svg:width="7.49mm" svg:height="2.49mm" svg:x="29.03mm" svg:y="10.64mm" svg:viewBox="0 0 750 250" draw:points="0,250 500,250 750,0 250,0">
                <text:p/>
              </draw:polygon>
              <draw:polygon draw:style-name="gr7" draw:text-style-name="P4" svg:width="7.49mm" svg:height="2.49mm" svg:x="24.04mm" svg:y="10.64mm" svg:viewBox="0 0 750 250" draw:points="0,250 500,250 750,0 250,0">
                <text:p/>
              </draw:polygon>
              <draw:polygon draw:style-name="gr7" draw:text-style-name="P4" svg:width="7.49mm" svg:height="2.49mm" svg:x="19.04mm" svg:y="10.64mm" svg:viewBox="0 0 750 250" draw:points="0,250 500,250 750,0 250,0">
                <text:p/>
              </draw:polygon>
              <draw:polygon draw:style-name="gr7" draw:text-style-name="P4" svg:width="7.49mm" svg:height="2.49mm" svg:x="41.52mm" svg:y="8.16mm" svg:viewBox="0 0 750 250" draw:points="0,250 500,250 750,0 250,0">
                <text:p/>
              </draw:polygon>
              <draw:polygon draw:style-name="gr7" draw:text-style-name="P4" svg:width="7.49mm" svg:height="2.49mm" svg:x="36.53mm" svg:y="8.16mm" svg:viewBox="0 0 750 250" draw:points="0,250 500,250 750,0 250,0">
                <text:p/>
              </draw:polygon>
              <draw:polygon draw:style-name="gr7" draw:text-style-name="P4" svg:width="7.49mm" svg:height="2.49mm" svg:x="31.53mm" svg:y="8.16mm" svg:viewBox="0 0 750 250" draw:points="0,250 500,250 750,0 250,0">
                <text:p/>
              </draw:polygon>
              <draw:polygon draw:style-name="gr7" draw:text-style-name="P4" svg:width="7.49mm" svg:height="2.49mm" svg:x="26.54mm" svg:y="8.16mm" svg:viewBox="0 0 750 250" draw:points="0,250 500,250 750,0 250,0">
                <text:p/>
              </draw:polygon>
              <draw:polygon draw:style-name="gr7" draw:text-style-name="P4" svg:width="7.49mm" svg:height="2.49mm" svg:x="21.54mm" svg:y="8.16mm" svg:viewBox="0 0 750 250" draw:points="0,250 500,250 750,0 250,0">
                <text:p/>
              </draw:polygon>
              <draw:polygon draw:style-name="gr7" draw:text-style-name="P4" svg:width="7.49mm" svg:height="2.49mm" svg:x="44.02mm" svg:y="5.66mm" svg:viewBox="0 0 750 250" draw:points="0,250 500,250 750,0 250,0">
                <text:p/>
              </draw:polygon>
              <draw:polygon draw:style-name="gr7" draw:text-style-name="P4" svg:width="7.49mm" svg:height="2.49mm" svg:x="39.02mm" svg:y="5.66mm" svg:viewBox="0 0 750 250" draw:points="0,250 500,250 750,0 250,0">
                <text:p/>
              </draw:polygon>
              <draw:polygon draw:style-name="gr7" draw:text-style-name="P4" svg:width="7.49mm" svg:height="2.49mm" svg:x="34.03mm" svg:y="5.66mm" svg:viewBox="0 0 750 250" draw:points="0,250 500,250 750,0 250,0">
                <text:p/>
              </draw:polygon>
              <draw:polygon draw:style-name="gr7" draw:text-style-name="P4" svg:width="7.49mm" svg:height="2.49mm" svg:x="29.03mm" svg:y="5.66mm" svg:viewBox="0 0 750 250" draw:points="0,250 500,250 750,0 250,0">
                <text:p/>
              </draw:polygon>
              <draw:polygon draw:style-name="gr7" draw:text-style-name="P4" svg:width="7.49mm" svg:height="2.49mm" svg:x="24.04mm" svg:y="5.66mm" svg:viewBox="0 0 750 250" draw:points="0,250 500,250 750,0 250,0">
                <text:p/>
              </draw:polygon>
              <draw:polygon draw:style-name="gr7" draw:text-style-name="P4" svg:width="7.49mm" svg:height="2.49mm" svg:x="46.52mm" svg:y="3.16mm" svg:viewBox="0 0 750 250" draw:points="0,250 500,250 750,0 250,0">
                <text:p/>
              </draw:polygon>
              <draw:polygon draw:style-name="gr7" draw:text-style-name="P4" svg:width="7.49mm" svg:height="2.49mm" svg:x="41.52mm" svg:y="3.16mm" svg:viewBox="0 0 750 250" draw:points="0,250 500,250 750,0 250,0">
                <text:p/>
              </draw:polygon>
              <draw:polygon draw:style-name="gr7" draw:text-style-name="P4" svg:width="7.49mm" svg:height="2.49mm" svg:x="36.53mm" svg:y="3.16mm" svg:viewBox="0 0 750 250" draw:points="0,250 500,250 750,0 250,0">
                <text:p/>
              </draw:polygon>
              <draw:polygon draw:style-name="gr7" draw:text-style-name="P4" svg:width="7.49mm" svg:height="2.49mm" svg:x="31.53mm" svg:y="3.16mm" svg:viewBox="0 0 750 250" draw:points="0,250 500,250 750,0 250,0">
                <text:p/>
              </draw:polygon>
              <draw:polygon draw:style-name="gr7" draw:text-style-name="P4" svg:width="7.49mm" svg:height="2.49mm" svg:x="26.54mm" svg:y="3.16mm" svg:viewBox="0 0 750 250" draw:points="0,250 500,250 750,0 250,0">
                <text:p/>
              </draw:polygon>
              <draw:polygon draw:style-name="gr7" draw:text-style-name="P4" svg:width="7.49mm" svg:height="2.49mm" svg:x="49.01mm" svg:y="0.66mm" svg:viewBox="0 0 750 250" draw:points="0,250 500,250 750,0 250,0">
                <text:p/>
              </draw:polygon>
              <draw:polygon draw:style-name="gr7" draw:text-style-name="P4" svg:width="7.49mm" svg:height="2.49mm" svg:x="44.02mm" svg:y="0.66mm" svg:viewBox="0 0 750 250" draw:points="0,250 500,250 750,0 250,0">
                <text:p/>
              </draw:polygon>
              <draw:polygon draw:style-name="gr7" draw:text-style-name="P4" svg:width="7.49mm" svg:height="2.49mm" svg:x="39.02mm" svg:y="0.66mm" svg:viewBox="0 0 750 250" draw:points="0,250 500,250 750,0 250,0">
                <text:p/>
              </draw:polygon>
              <draw:polygon draw:style-name="gr7" draw:text-style-name="P4" svg:width="7.49mm" svg:height="2.49mm" svg:x="34.03mm" svg:y="0.66mm" svg:viewBox="0 0 750 250" draw:points="0,250 500,250 750,0 250,0">
                <text:p/>
              </draw:polygon>
              <draw:polygon draw:style-name="gr7" draw:text-style-name="P4" svg:width="7.49mm" svg:height="2.49mm" svg:x="29.03mm" svg:y="0.66mm" svg:viewBox="0 0 750 250" draw:points="0,250 500,250 750,0 250,0">
                <text:p/>
              </draw:polygon>
            </draw:g>
          </table:table-cell>
          <table:table-cell table:style-name="ce203"/>
          <table:table-cell table:number-columns-repeated="2"/>
          <table:table-cell table:style-name="ce52" table:formula="of:=IF(OR(ISFORMULA([.C37]);ISBLANK([.I37]));&quot;&quot;;IF(ISERROR(FIND(&quot;|&quot;&amp; SUBSTITUTE([.C37];&quot; &quot;;&quot;&quot;) &amp;&quot;|&quot;;&quot;|&quot; &amp; SUBSTITUTE([.I37];&quot; &quot;;&quot;&quot;) &amp;&quot;|&quot;));0;1))" office:value-type="float" office:value="0" calcext:value-type="float">
            <text:p>0</text:p>
          </table:table-cell>
          <table:table-cell table:style-name="ce49" table:formula="of:=IF([.F37]=&quot;&quot;;&quot;&quot;;IF([$Namen.$H$3]=[$Namen.$J$2];IF([.F37]&gt;0;&quot;&quot;;&quot;&quot;);&quot; &quot;))" office:value-type="string" office:string-value="" calcext:value-type="string">
            <text:p></text:p>
          </table:table-cell>
          <table:table-cell/>
          <table:table-cell table:style-name="ce50" office:value-type="string" calcext:value-type="string">
            <text:p>5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p>
          </table:table-cell>
          <table:table-cell/>
          <table:table-cell table:style-name="ce52" table:formula="of:=IF(OR(ISFORMULA([.C38]);ISBLANK([.I38]));&quot;&quot;;IF(ISERROR(FIND(&quot;|&quot;&amp; SUBSTITUTE([.C38];&quot; &quot;;&quot;&quot;) &amp;&quot;|&quot;;&quot;|&quot; &amp; SUBSTITUTE([.I38];&quot; &quot;;&quot;&quot;) &amp;&quot;|&quot;));0;1))" office:value-type="float" office:value="0" calcext:value-type="float">
            <text:p>0</text:p>
          </table:table-cell>
          <table:table-cell table:style-name="ce49" table:formula="of:=IF([.F38]=&quot;&quot;;&quot;&quot;;IF([$Namen.$H$3]=[$Namen.$J$2];IF([.F38]&gt;0;&quot;&quot;;&quot;&quot;);&quot; &quot;))" office:value-type="string" office:string-value="" calcext:value-type="string">
            <text:p></text:p>
          </table:table-cell>
          <table:table-cell/>
          <table:table-cell office:value-type="string" calcext:value-type="string">
            <text:p>125cm³</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p>
          </table:table-cell>
          <table:table-cell/>
          <table:table-cell table:style-name="ce52" table:formula="of:=IF(OR(ISFORMULA([.C39]);ISBLANK([.I39]));&quot;&quot;;IF(ISERROR(FIND(&quot;|&quot;&amp; SUBSTITUTE([.C39];&quot; &quot;;&quot;&quot;) &amp;&quot;|&quot;;&quot;|&quot; &amp; SUBSTITUTE([.I39];&quot; &quot;;&quot;&quot;) &amp;&quot;|&quot;));0;1))" office:value-type="float" office:value="0" calcext:value-type="float">
            <text:p>0</text:p>
          </table:table-cell>
          <table:table-cell table:style-name="ce49" table:formula="of:=IF([.F39]=&quot;&quot;;&quot;&quot;;IF([$Namen.$H$3]=[$Namen.$J$2];IF([.F39]&gt;0;&quot;&quot;;&quot;&quot;);&quot; &quot;))" office:value-type="string" office:string-value="" calcext:value-type="string">
            <text:p></text:p>
          </table:table-cell>
          <table:table-cell/>
          <table:table-cell office:value-type="string" calcext:value-type="string">
            <text:p>25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 </text:p>
          </table:table-cell>
          <table:table-cell table:style-name="ce217"/>
          <table:table-cell office:value-type="string" calcext:value-type="string">
            <text:p>.</text:p>
          </table:table-cell>
          <table:table-cell/>
          <table:table-cell table:style-name="ce52" table:formula="of:=IF(OR(ISFORMULA([.C40]);ISBLANK([.I40]));&quot;&quot;;IF(ISERROR(FIND(&quot;|&quot;&amp; SUBSTITUTE([.C40];&quot; &quot;;&quot;&quot;) &amp;&quot;|&quot;;&quot;|&quot; &amp; SUBSTITUTE([.I40];&quot; &quot;;&quot;&quot;) &amp;&quot;|&quot;));0;1))" office:value-type="float" office:value="0" calcext:value-type="float">
            <text:p>0</text:p>
          </table:table-cell>
          <table:table-cell table:style-name="ce49" table:formula="of:=IF([.F40]=&quot;&quot;;&quot;&quot;;IF([$Namen.$H$3]=[$Namen.$J$2];IF([.F40]&gt;0;&quot;&quot;;&quot;&quot;);&quot; &quot;))" office:value-type="string" office:string-value="" calcext:value-type="string">
            <text:p></text:p>
          </table:table-cell>
          <table:table-cell/>
          <table:table-cell office:value-type="string" calcext:value-type="string">
            <text:p>150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41]);ISBLANK([.I41]));&quot;&quot;;IF(ISERROR(FIND(&quot;|&quot;&amp; SUBSTITUTE([.C41];&quot; &quot;;&quot;&quot;) &amp;&quot;|&quot;;&quot;|&quot; &amp; SUBSTITUTE([.I41];&quot; &quot;;&quot;&quot;) &amp;&quot;|&quot;));0;1))">
            <text:p/>
          </table:table-cell>
          <table:table-cell table:style-name="ce49" table:formula="of:=IF([.F41]=&quot;&quot;;&quot;&quot;;IF([$Namen.$H$3]=[$Namen.$J$2];IF([.F4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42]);ISBLANK([.I42]));&quot;&quot;;IF(ISERROR(FIND(&quot;|&quot;&amp; SUBSTITUTE([.C42];&quot; &quot;;&quot;&quot;) &amp;&quot;|&quot;;&quot;|&quot; &amp; SUBSTITUTE([.I42];&quot; &quot;;&quot;&quot;) &amp;&quot;|&quot;));0;1))">
            <text:p/>
          </table:table-cell>
          <table:table-cell table:style-name="ce49" table:formula="of:=IF([.F42]=&quot;&quot;;&quot;&quot;;IF([$Namen.$H$3]=[$Namen.$J$2];IF([.F42]&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43]);ISBLANK([.I43]));&quot;&quot;;IF(ISERROR(FIND(&quot;|&quot;&amp; SUBSTITUTE([.C43];&quot; &quot;;&quot;&quot;) &amp;&quot;|&quot;;&quot;|&quot; &amp; SUBSTITUTE([.I43];&quot; &quot;;&quot;&quot;) &amp;&quot;|&quot;));0;1))">
            <text:p/>
          </table:table-cell>
          <table:table-cell table:style-name="ce49" table:formula="of:=IF([.F43]=&quot;&quot;;&quot;&quot;;IF([$Namen.$H$3]=[$Namen.$J$2];IF([.F4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draw:frame table:end-cell-address="Tabelle4.B51" table:end-x="53.49mm" table:end-y="5.51mm" draw:z-index="5" draw:name="Bild 4" draw:style-name="gr9" draw:text-style-name="P6" svg:width="45.33mm" svg:height="45.38mm" svg:x="8.18mm" svg:y="2.99mm">
              <draw:image xlink:href="Pictures/2000057D000011B9000011B9F87F1F259559C36F.svm" xlink:type="simple" xlink:show="embed" xlink:actuate="onLoad">
                <text:p/>
              </draw:image>
            </draw:frame>
          </table:table-cell>
          <table:table-cell table:style-name="ce219"/>
          <table:table-cell table:number-columns-repeated="2"/>
          <table:table-cell table:style-name="ce52" table:formula="of:=IF(OR(ISFORMULA([.C44]);ISBLANK([.I44]));&quot;&quot;;IF(ISERROR(FIND(&quot;|&quot;&amp; SUBSTITUTE([.C44];&quot; &quot;;&quot;&quot;) &amp;&quot;|&quot;;&quot;|&quot; &amp; SUBSTITUTE([.I44];&quot; &quot;;&quot;&quot;) &amp;&quot;|&quot;));0;1))">
            <text:p/>
          </table:table-cell>
          <table:table-cell table:style-name="ce49" table:formula="of:=IF([.F44]=&quot;&quot;;&quot;&quot;;IF([$Namen.$H$3]=[$Namen.$J$2];IF([.F4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45]);ISBLANK([.I45]));&quot;&quot;;IF(ISERROR(FIND(&quot;|&quot;&amp; SUBSTITUTE([.C45];&quot; &quot;;&quot;&quot;) &amp;&quot;|&quot;;&quot;|&quot; &amp; SUBSTITUTE([.I45];&quot; &quot;;&quot;&quot;) &amp;&quot;|&quot;));0;1))">
            <text:p/>
          </table:table-cell>
          <table:table-cell table:style-name="ce49" table:formula="of:=IF([.F45]=&quot;&quot;;&quot;&quot;;IF([$Namen.$H$3]=[$Namen.$J$2];IF([.F4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4"/>
          <table:table-cell table:number-columns-repeated="2"/>
          <table:table-cell table:style-name="ce52" table:formula="of:=IF(OR(ISFORMULA([.C46]);ISBLANK([.I46]));&quot;&quot;;IF(ISERROR(FIND(&quot;|&quot;&amp; SUBSTITUTE([.C46];&quot; &quot;;&quot;&quot;) &amp;&quot;|&quot;;&quot;|&quot; &amp; SUBSTITUTE([.I46];&quot; &quot;;&quot;&quot;) &amp;&quot;|&quot;));0;1))" office:value-type="float" office:value="0" calcext:value-type="float">
            <text:p>0</text:p>
          </table:table-cell>
          <table:table-cell table:style-name="ce49" table:formula="of:=IF([.F46]=&quot;&quot;;&quot;&quot;;IF([$Namen.$H$3]=[$Namen.$J$2];IF([.F46]&gt;0;&quot;&quot;;&quot;&quot;);&quot; &quot;))" office:value-type="string" office:string-value="" calcext:value-type="string">
            <text:p></text:p>
          </table:table-cell>
          <table:table-cell/>
          <table:table-cell table:style-name="ce50" office:value-type="string" calcext:value-type="string">
            <text:p>6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table:number-columns-repeated="2"/>
          <table:table-cell table:style-name="ce52" table:formula="of:=IF(OR(ISFORMULA([.C47]);ISBLANK([.I47]));&quot;&quot;;IF(ISERROR(FIND(&quot;|&quot;&amp; SUBSTITUTE([.C47];&quot; &quot;;&quot;&quot;) &amp;&quot;|&quot;;&quot;|&quot; &amp; SUBSTITUTE([.I47];&quot; &quot;;&quot;&quot;) &amp;&quot;|&quot;));0;1))" office:value-type="float" office:value="0" calcext:value-type="float">
            <text:p>0</text:p>
          </table:table-cell>
          <table:table-cell table:style-name="ce49" table:formula="of:=IF([.F47]=&quot;&quot;;&quot;&quot;;IF([$Namen.$H$3]=[$Namen.$J$2];IF([.F47]&gt;0;&quot;&quot;;&quot;&quot;);&quot; &quot;))" office:value-type="string" office:string-value="" calcext:value-type="string">
            <text:p></text:p>
          </table:table-cell>
          <table:table-cell/>
          <table:table-cell office:value-type="string" calcext:value-type="string">
            <text:p>216cm³</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table:number-columns-repeated="2"/>
          <table:table-cell table:style-name="ce52" table:formula="of:=IF(OR(ISFORMULA([.C48]);ISBLANK([.I48]));&quot;&quot;;IF(ISERROR(FIND(&quot;|&quot;&amp; SUBSTITUTE([.C48];&quot; &quot;;&quot;&quot;) &amp;&quot;|&quot;;&quot;|&quot; &amp; SUBSTITUTE([.I48];&quot; &quot;;&quot;&quot;) &amp;&quot;|&quot;));0;1))" office:value-type="float" office:value="0" calcext:value-type="float">
            <text:p>0</text:p>
          </table:table-cell>
          <table:table-cell table:style-name="ce49" table:formula="of:=IF([.F48]=&quot;&quot;;&quot;&quot;;IF([$Namen.$H$3]=[$Namen.$J$2];IF([.F48]&gt;0;&quot;&quot;;&quot;&quot;);&quot; &quot;))" office:value-type="string" office:string-value="" calcext:value-type="string">
            <text:p></text:p>
          </table:table-cell>
          <table:table-cell/>
          <table:table-cell office:value-type="string" calcext:value-type="string">
            <text:p>36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beträgt </text:p>
          </table:table-cell>
          <table:table-cell table:style-name="ce217"/>
          <table:table-cell table:number-columns-repeated="2"/>
          <table:table-cell table:style-name="ce52" table:formula="of:=IF(OR(ISFORMULA([.C49]);ISBLANK([.I49]));&quot;&quot;;IF(ISERROR(FIND(&quot;|&quot;&amp; SUBSTITUTE([.C49];&quot; &quot;;&quot;&quot;) &amp;&quot;|&quot;;&quot;|&quot; &amp; SUBSTITUTE([.I49];&quot; &quot;;&quot;&quot;) &amp;&quot;|&quot;));0;1))" office:value-type="float" office:value="0" calcext:value-type="float">
            <text:p>0</text:p>
          </table:table-cell>
          <table:table-cell table:style-name="ce49" table:formula="of:=IF([.F49]=&quot;&quot;;&quot;&quot;;IF([$Namen.$H$3]=[$Namen.$J$2];IF([.F49]&gt;0;&quot;&quot;;&quot;&quot;);&quot; &quot;))" office:value-type="string" office:string-value="" calcext:value-type="string">
            <text:p></text:p>
          </table:table-cell>
          <table:table-cell/>
          <table:table-cell office:value-type="string" calcext:value-type="string">
            <text:p>216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0]);ISBLANK([.I50]));&quot;&quot;;IF(ISERROR(FIND(&quot;|&quot;&amp; SUBSTITUTE([.C50];&quot; &quot;;&quot;&quot;) &amp;&quot;|&quot;;&quot;|&quot; &amp; SUBSTITUTE([.I50];&quot; &quot;;&quot;&quot;) &amp;&quot;|&quot;));0;1))">
            <text:p/>
          </table:table-cell>
          <table:table-cell table:style-name="ce49" table:formula="of:=IF([.F50]=&quot;&quot;;&quot;&quot;;IF([$Namen.$H$3]=[$Namen.$J$2];IF([.F50]&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1]);ISBLANK([.I51]));&quot;&quot;;IF(ISERROR(FIND(&quot;|&quot;&amp; SUBSTITUTE([.C51];&quot; &quot;;&quot;&quot;) &amp;&quot;|&quot;;&quot;|&quot; &amp; SUBSTITUTE([.I51];&quot; &quot;;&quot;&quot;) &amp;&quot;|&quot;));0;1))">
            <text:p/>
          </table:table-cell>
          <table:table-cell table:style-name="ce49" table:formula="of:=IF([.F51]=&quot;&quot;;&quot;&quot;;IF([$Namen.$H$3]=[$Namen.$J$2];IF([.F5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2]);ISBLANK([.I52]));&quot;&quot;;IF(ISERROR(FIND(&quot;|&quot;&amp; SUBSTITUTE([.C52];&quot; &quot;;&quot;&quot;) &amp;&quot;|&quot;;&quot;|&quot; &amp; SUBSTITUTE([.I52];&quot; &quot;;&quot;&quot;) &amp;&quot;|&quot;));0;1))">
            <text:p/>
          </table:table-cell>
          <table:table-cell table:style-name="ce49" table:formula="of:=IF([.F52]=&quot;&quot;;&quot;&quot;;IF([$Namen.$H$3]=[$Namen.$J$2];IF([.F52]&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3]);ISBLANK([.I53]));&quot;&quot;;IF(ISERROR(FIND(&quot;|&quot;&amp; SUBSTITUTE([.C53];&quot; &quot;;&quot;&quot;) &amp;&quot;|&quot;;&quot;|&quot; &amp; SUBSTITUTE([.I53];&quot; &quot;;&quot;&quot;) &amp;&quot;|&quot;));0;1))">
            <text:p/>
          </table:table-cell>
          <table:table-cell table:style-name="ce49" table:formula="of:=IF([.F53]=&quot;&quot;;&quot;&quot;;IF([$Namen.$H$3]=[$Namen.$J$2];IF([.F5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4]);ISBLANK([.I54]));&quot;&quot;;IF(ISERROR(FIND(&quot;|&quot;&amp; SUBSTITUTE([.C54];&quot; &quot;;&quot;&quot;) &amp;&quot;|&quot;;&quot;|&quot; &amp; SUBSTITUTE([.I54];&quot; &quot;;&quot;&quot;) &amp;&quot;|&quot;));0;1))">
            <text:p/>
          </table:table-cell>
          <table:table-cell table:style-name="ce49" table:formula="of:=IF([.F54]=&quot;&quot;;&quot;&quot;;IF([$Namen.$H$3]=[$Namen.$J$2];IF([.F5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5]);ISBLANK([.I55]));&quot;&quot;;IF(ISERROR(FIND(&quot;|&quot;&amp; SUBSTITUTE([.C55];&quot; &quot;;&quot;&quot;) &amp;&quot;|&quot;;&quot;|&quot; &amp; SUBSTITUTE([.I55];&quot; &quot;;&quot;&quot;) &amp;&quot;|&quot;));0;1))">
            <text:p/>
          </table:table-cell>
          <table:table-cell table:style-name="ce49" table:formula="of:=IF([.F55]=&quot;&quot;;&quot;&quot;;IF([$Namen.$H$3]=[$Namen.$J$2];IF([.F5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6]);ISBLANK([.I56]));&quot;&quot;;IF(ISERROR(FIND(&quot;|&quot;&amp; SUBSTITUTE([.C56];&quot; &quot;;&quot;&quot;) &amp;&quot;|&quot;;&quot;|&quot; &amp; SUBSTITUTE([.I56];&quot; &quot;;&quot;&quot;) &amp;&quot;|&quot;));0;1))">
            <text:p/>
          </table:table-cell>
          <table:table-cell table:style-name="ce49" table:formula="of:=IF([.F56]=&quot;&quot;;&quot;&quot;;IF([$Namen.$H$3]=[$Namen.$J$2];IF([.F56]&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draw:frame table:end-cell-address="Tabelle4.B66" table:end-x="54.79mm" table:end-y="3.61mm" draw:z-index="7" draw:name="Bild 3" draw:style-name="gr9" draw:text-style-name="P6" svg:width="52.83mm" svg:height="52.88mm" svg:x="1.98mm" svg:y="5.83mm">
              <draw:image xlink:href="Pictures/20000778000014A7000014A7F509C83FE139AB0A.svm" xlink:type="simple" xlink:show="embed" xlink:actuate="onLoad">
                <text:p/>
              </draw:image>
            </draw:frame>
          </table:table-cell>
          <table:table-cell table:style-name="ce219"/>
          <table:table-cell table:number-columns-repeated="2"/>
          <table:table-cell table:style-name="ce52" table:formula="of:=IF(OR(ISFORMULA([.C57]);ISBLANK([.I57]));&quot;&quot;;IF(ISERROR(FIND(&quot;|&quot;&amp; SUBSTITUTE([.C57];&quot; &quot;;&quot;&quot;) &amp;&quot;|&quot;;&quot;|&quot; &amp; SUBSTITUTE([.I57];&quot; &quot;;&quot;&quot;) &amp;&quot;|&quot;));0;1))">
            <text:p/>
          </table:table-cell>
          <table:table-cell table:style-name="ce49" table:formula="of:=IF([.F57]=&quot;&quot;;&quot;&quot;;IF([$Namen.$H$3]=[$Namen.$J$2];IF([.F57]&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8]);ISBLANK([.I58]));&quot;&quot;;IF(ISERROR(FIND(&quot;|&quot;&amp; SUBSTITUTE([.C58];&quot; &quot;;&quot;&quot;) &amp;&quot;|&quot;;&quot;|&quot; &amp; SUBSTITUTE([.I58];&quot; &quot;;&quot;&quot;) &amp;&quot;|&quot;));0;1))">
            <text:p/>
          </table:table-cell>
          <table:table-cell table:style-name="ce49" table:formula="of:=IF([.F58]=&quot;&quot;;&quot;&quot;;IF([$Namen.$H$3]=[$Namen.$J$2];IF([.F5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59]);ISBLANK([.I59]));&quot;&quot;;IF(ISERROR(FIND(&quot;|&quot;&amp; SUBSTITUTE([.C59];&quot; &quot;;&quot;&quot;) &amp;&quot;|&quot;;&quot;|&quot; &amp; SUBSTITUTE([.I59];&quot; &quot;;&quot;&quot;) &amp;&quot;|&quot;));0;1))">
            <text:p/>
          </table:table-cell>
          <table:table-cell table:style-name="ce49" table:formula="of:=IF([.F59]=&quot;&quot;;&quot;&quot;;IF([$Namen.$H$3]=[$Namen.$J$2];IF([.F5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number-columns-repeated="2"/>
          <table:table-cell table:style-name="ce219"/>
          <table:table-cell table:number-columns-repeated="2"/>
          <table:table-cell table:style-name="ce52" table:formula="of:=IF(OR(ISFORMULA([.C60]);ISBLANK([.I60]));&quot;&quot;;IF(ISERROR(FIND(&quot;|&quot;&amp; SUBSTITUTE([.C60];&quot; &quot;;&quot;&quot;) &amp;&quot;|&quot;;&quot;|&quot; &amp; SUBSTITUTE([.I60];&quot; &quot;;&quot;&quot;) &amp;&quot;|&quot;));0;1))">
            <text:p/>
          </table:table-cell>
          <table:table-cell table:style-name="ce49" table:formula="of:=IF([.F60]=&quot;&quot;;&quot;&quot;;IF([$Namen.$H$3]=[$Namen.$J$2];IF([.F60]&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5"/>
          <table:table-cell office:value-type="string" calcext:value-type="string">
            <text:p><text:s/>cm</text:p>
          </table:table-cell>
          <table:table-cell/>
          <table:table-cell table:style-name="ce52" table:formula="of:=IF(OR(ISFORMULA([.C61]);ISBLANK([.I61]));&quot;&quot;;IF(ISERROR(FIND(&quot;|&quot;&amp; SUBSTITUTE([.C61];&quot; &quot;;&quot;&quot;) &amp;&quot;|&quot;;&quot;|&quot; &amp; SUBSTITUTE([.I61];&quot; &quot;;&quot;&quot;) &amp;&quot;|&quot;));0;1))" office:value-type="float" office:value="0" calcext:value-type="float">
            <text:p>0</text:p>
          </table:table-cell>
          <table:table-cell table:style-name="ce49" table:formula="of:=IF([.F61]=&quot;&quot;;&quot;&quot;;IF([$Namen.$H$3]=[$Namen.$J$2];IF([.F61]&gt;0;&quot;&quot;;&quot;&quot;);&quot; &quot;))" office:value-type="string" office:string-value="" calcext:value-type="string">
            <text:p></text:p>
          </table:table-cell>
          <table:table-cell/>
          <table:table-cell table:style-name="ce50" office:value-type="string" calcext:value-type="string">
            <text:p>7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s/>cm³.</text:p>
          </table:table-cell>
          <table:table-cell/>
          <table:table-cell table:style-name="ce52" table:formula="of:=IF(OR(ISFORMULA([.C62]);ISBLANK([.I62]));&quot;&quot;;IF(ISERROR(FIND(&quot;|&quot;&amp; SUBSTITUTE([.C62];&quot; &quot;;&quot;&quot;) &amp;&quot;|&quot;;&quot;|&quot; &amp; SUBSTITUTE([.I62];&quot; &quot;;&quot;&quot;) &amp;&quot;|&quot;));0;1))" office:value-type="float" office:value="0" calcext:value-type="float">
            <text:p>0</text:p>
          </table:table-cell>
          <table:table-cell table:style-name="ce49" table:formula="of:=IF([.F62]=&quot;&quot;;&quot;&quot;;IF([$Namen.$H$3]=[$Namen.$J$2];IF([.F62]&gt;0;&quot;&quot;;&quot;&quot;);&quot; &quot;))" office:value-type="string" office:string-value="" calcext:value-type="string">
            <text:p></text:p>
          </table:table-cell>
          <table:table-cell/>
          <table:table-cell office:value-type="float" office:value="343" calcext:value-type="float">
            <text:p>343</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s/>cm². </text:p>
          </table:table-cell>
          <table:table-cell/>
          <table:table-cell table:style-name="ce52" table:formula="of:=IF(OR(ISFORMULA([.C63]);ISBLANK([.I63]));&quot;&quot;;IF(ISERROR(FIND(&quot;|&quot;&amp; SUBSTITUTE([.C63];&quot; &quot;;&quot;&quot;) &amp;&quot;|&quot;;&quot;|&quot; &amp; SUBSTITUTE([.I63];&quot; &quot;;&quot;&quot;) &amp;&quot;|&quot;));0;1))" office:value-type="float" office:value="0" calcext:value-type="float">
            <text:p>0</text:p>
          </table:table-cell>
          <table:table-cell table:style-name="ce49" table:formula="of:=IF([.F63]=&quot;&quot;;&quot;&quot;;IF([$Namen.$H$3]=[$Namen.$J$2];IF([.F63]&gt;0;&quot;&quot;;&quot;&quot;);&quot; &quot;))" office:value-type="string" office:string-value="" calcext:value-type="string">
            <text:p></text:p>
          </table:table-cell>
          <table:table-cell/>
          <table:table-cell office:value-type="float" office:value="49" calcext:value-type="float">
            <text:p>49</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hat</text:p>
          </table:table-cell>
          <table:table-cell table:style-name="ce217"/>
          <table:table-cell office:value-type="string" calcext:value-type="string">
            <text:p><text:s/>cm². </text:p>
          </table:table-cell>
          <table:table-cell/>
          <table:table-cell table:style-name="ce52" table:formula="of:=IF(OR(ISFORMULA([.C64]);ISBLANK([.I64]));&quot;&quot;;IF(ISERROR(FIND(&quot;|&quot;&amp; SUBSTITUTE([.C64];&quot; &quot;;&quot;&quot;) &amp;&quot;|&quot;;&quot;|&quot; &amp; SUBSTITUTE([.I64];&quot; &quot;;&quot;&quot;) &amp;&quot;|&quot;));0;1))" office:value-type="float" office:value="0" calcext:value-type="float">
            <text:p>0</text:p>
          </table:table-cell>
          <table:table-cell table:style-name="ce49" table:formula="of:=IF([.F64]=&quot;&quot;;&quot;&quot;;IF([$Namen.$H$3]=[$Namen.$J$2];IF([.F64]&gt;0;&quot;&quot;;&quot;&quot;);&quot; &quot;))" office:value-type="string" office:string-value="" calcext:value-type="string">
            <text:p></text:p>
          </table:table-cell>
          <table:table-cell/>
          <table:table-cell table:formula="of:=49*6" office:value-type="float" office:value="294" calcext:value-type="float">
            <text:p>29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65]);ISBLANK([.I65]));&quot;&quot;;IF(ISERROR(FIND(&quot;|&quot;&amp; SUBSTITUTE([.C65];&quot; &quot;;&quot;&quot;) &amp;&quot;|&quot;;&quot;|&quot; &amp; SUBSTITUTE([.I65];&quot; &quot;;&quot;&quot;) &amp;&quot;|&quot;));0;1))">
            <text:p/>
          </table:table-cell>
          <table:table-cell table:style-name="ce49" table:formula="of:=IF([.F65]=&quot;&quot;;&quot;&quot;;IF([$Namen.$H$3]=[$Namen.$J$2];IF([.F6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66]);ISBLANK([.I66]));&quot;&quot;;IF(ISERROR(FIND(&quot;|&quot;&amp; SUBSTITUTE([.C66];&quot; &quot;;&quot;&quot;) &amp;&quot;|&quot;;&quot;|&quot; &amp; SUBSTITUTE([.I66];&quot; &quot;;&quot;&quot;) &amp;&quot;|&quot;));0;1))">
            <text:p/>
          </table:table-cell>
          <table:table-cell table:style-name="ce49" table:formula="of:=IF([.F66]=&quot;&quot;;&quot;&quot;;IF([$Namen.$H$3]=[$Namen.$J$2];IF([.F66]&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67]);ISBLANK([.I67]));&quot;&quot;;IF(ISERROR(FIND(&quot;|&quot;&amp; SUBSTITUTE([.C67];&quot; &quot;;&quot;&quot;) &amp;&quot;|&quot;;&quot;|&quot; &amp; SUBSTITUTE([.I67];&quot; &quot;;&quot;&quot;) &amp;&quot;|&quot;));0;1))">
            <text:p/>
          </table:table-cell>
          <table:table-cell table:style-name="ce49" table:formula="of:=IF([.F67]=&quot;&quot;;&quot;&quot;;IF([$Namen.$H$3]=[$Namen.$J$2];IF([.F67]&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68]);ISBLANK([.I68]));&quot;&quot;;IF(ISERROR(FIND(&quot;|&quot;&amp; SUBSTITUTE([.C68];&quot; &quot;;&quot;&quot;) &amp;&quot;|&quot;;&quot;|&quot; &amp; SUBSTITUTE([.I68];&quot; &quot;;&quot;&quot;) &amp;&quot;|&quot;));0;1))">
            <text:p/>
          </table:table-cell>
          <table:table-cell table:style-name="ce49" table:formula="of:=IF([.F68]=&quot;&quot;;&quot;&quot;;IF([$Namen.$H$3]=[$Namen.$J$2];IF([.F6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69]);ISBLANK([.I69]));&quot;&quot;;IF(ISERROR(FIND(&quot;|&quot;&amp; SUBSTITUTE([.C69];&quot; &quot;;&quot;&quot;) &amp;&quot;|&quot;;&quot;|&quot; &amp; SUBSTITUTE([.I69];&quot; &quot;;&quot;&quot;) &amp;&quot;|&quot;));0;1))">
            <text:p/>
          </table:table-cell>
          <table:table-cell table:style-name="ce49" table:formula="of:=IF([.F69]=&quot;&quot;;&quot;&quot;;IF([$Namen.$H$3]=[$Namen.$J$2];IF([.F6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draw:frame table:end-cell-address="Tabelle4.B80" table:end-x="57.7mm" table:end-y="1.02mm" draw:z-index="8" draw:name="Bild 5" draw:style-name="gr9" draw:text-style-name="P6" svg:width="60.38mm" svg:height="60.38mm" svg:x="7.14mm" svg:y="1.86mm">
              <draw:image xlink:href="Pictures/200009C1000017950000179556B64EA066786C5D.svm" xlink:type="simple" xlink:show="embed" xlink:actuate="onLoad">
                <text:p/>
              </draw:image>
            </draw:frame>
          </table:table-cell>
          <table:table-cell table:style-name="ce103"/>
          <table:table-cell table:style-name="ce219"/>
          <table:table-cell table:number-columns-repeated="2"/>
          <table:table-cell table:style-name="ce52" table:formula="of:=IF(OR(ISFORMULA([.C70]);ISBLANK([.I70]));&quot;&quot;;IF(ISERROR(FIND(&quot;|&quot;&amp; SUBSTITUTE([.C70];&quot; &quot;;&quot;&quot;) &amp;&quot;|&quot;;&quot;|&quot; &amp; SUBSTITUTE([.I70];&quot; &quot;;&quot;&quot;) &amp;&quot;|&quot;));0;1))">
            <text:p/>
          </table:table-cell>
          <table:table-cell table:style-name="ce49" table:formula="of:=IF([.F70]=&quot;&quot;;&quot;&quot;;IF([$Namen.$H$3]=[$Namen.$J$2];IF([.F70]&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71]);ISBLANK([.I71]));&quot;&quot;;IF(ISERROR(FIND(&quot;|&quot;&amp; SUBSTITUTE([.C71];&quot; &quot;;&quot;&quot;) &amp;&quot;|&quot;;&quot;|&quot; &amp; SUBSTITUTE([.I71];&quot; &quot;;&quot;&quot;) &amp;&quot;|&quot;));0;1))">
            <text:p/>
          </table:table-cell>
          <table:table-cell table:style-name="ce49" table:formula="of:=IF([.F71]=&quot;&quot;;&quot;&quot;;IF([$Namen.$H$3]=[$Namen.$J$2];IF([.F7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72]);ISBLANK([.I72]));&quot;&quot;;IF(ISERROR(FIND(&quot;|&quot;&amp; SUBSTITUTE([.C72];&quot; &quot;;&quot;&quot;) &amp;&quot;|&quot;;&quot;|&quot; &amp; SUBSTITUTE([.I72];&quot; &quot;;&quot;&quot;) &amp;&quot;|&quot;));0;1))">
            <text:p/>
          </table:table-cell>
          <table:table-cell table:style-name="ce49" table:formula="of:=IF([.F72]=&quot;&quot;;&quot;&quot;;IF([$Namen.$H$3]=[$Namen.$J$2];IF([.F72]&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73]);ISBLANK([.I73]));&quot;&quot;;IF(ISERROR(FIND(&quot;|&quot;&amp; SUBSTITUTE([.C73];&quot; &quot;;&quot;&quot;) &amp;&quot;|&quot;;&quot;|&quot; &amp; SUBSTITUTE([.I73];&quot; &quot;;&quot;&quot;) &amp;&quot;|&quot;));0;1))">
            <text:p/>
          </table:table-cell>
          <table:table-cell table:style-name="ce49" table:formula="of:=IF([.F73]=&quot;&quot;;&quot;&quot;;IF([$Namen.$H$3]=[$Namen.$J$2];IF([.F7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6"/>
          <table:table-cell office:value-type="string" calcext:value-type="string">
            <text:p><text:s/>cm</text:p>
          </table:table-cell>
          <table:table-cell/>
          <table:table-cell table:style-name="ce52" table:formula="of:=IF(OR(ISFORMULA([.C74]);ISBLANK([.I74]));&quot;&quot;;IF(ISERROR(FIND(&quot;|&quot;&amp; SUBSTITUTE([.C74];&quot; &quot;;&quot;&quot;) &amp;&quot;|&quot;;&quot;|&quot; &amp; SUBSTITUTE([.I74];&quot; &quot;;&quot;&quot;) &amp;&quot;|&quot;));0;1))" office:value-type="float" office:value="0" calcext:value-type="float">
            <text:p>0</text:p>
          </table:table-cell>
          <table:table-cell table:style-name="ce49" table:formula="of:=IF([.F74]=&quot;&quot;;&quot;&quot;;IF([$Namen.$H$3]=[$Namen.$J$2];IF([.F74]&gt;0;&quot;&quot;;&quot;&quot;);&quot; &quot;))" office:value-type="string" office:string-value="" calcext:value-type="string">
            <text:p></text:p>
          </table:table-cell>
          <table:table-cell/>
          <table:table-cell table:style-name="ce50" office:value-type="string" calcext:value-type="string">
            <text:p>8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s/>cm³.</text:p>
          </table:table-cell>
          <table:table-cell/>
          <table:table-cell table:style-name="ce52" table:formula="of:=IF(OR(ISFORMULA([.C75]);ISBLANK([.I75]));&quot;&quot;;IF(ISERROR(FIND(&quot;|&quot;&amp; SUBSTITUTE([.C75];&quot; &quot;;&quot;&quot;) &amp;&quot;|&quot;;&quot;|&quot; &amp; SUBSTITUTE([.I75];&quot; &quot;;&quot;&quot;) &amp;&quot;|&quot;));0;1))" office:value-type="float" office:value="0" calcext:value-type="float">
            <text:p>0</text:p>
          </table:table-cell>
          <table:table-cell table:style-name="ce49" table:formula="of:=IF([.F75]=&quot;&quot;;&quot;&quot;;IF([$Namen.$H$3]=[$Namen.$J$2];IF([.F75]&gt;0;&quot;&quot;;&quot;&quot;);&quot; &quot;))" office:value-type="string" office:string-value="" calcext:value-type="string">
            <text:p></text:p>
          </table:table-cell>
          <table:table-cell/>
          <table:table-cell office:value-type="float" office:value="512" calcext:value-type="float">
            <text:p>512</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s/>cm². </text:p>
          </table:table-cell>
          <table:table-cell/>
          <table:table-cell table:style-name="ce52" table:formula="of:=IF(OR(ISFORMULA([.C76]);ISBLANK([.I76]));&quot;&quot;;IF(ISERROR(FIND(&quot;|&quot;&amp; SUBSTITUTE([.C76];&quot; &quot;;&quot;&quot;) &amp;&quot;|&quot;;&quot;|&quot; &amp; SUBSTITUTE([.I76];&quot; &quot;;&quot;&quot;) &amp;&quot;|&quot;));0;1))" office:value-type="float" office:value="0" calcext:value-type="float">
            <text:p>0</text:p>
          </table:table-cell>
          <table:table-cell table:style-name="ce49" table:formula="of:=IF([.F76]=&quot;&quot;;&quot;&quot;;IF([$Namen.$H$3]=[$Namen.$J$2];IF([.F76]&gt;0;&quot;&quot;;&quot;&quot;);&quot; &quot;))" office:value-type="string" office:string-value="" calcext:value-type="string">
            <text:p></text:p>
          </table:table-cell>
          <table:table-cell/>
          <table:table-cell office:value-type="float" office:value="64" calcext:value-type="float">
            <text:p>6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hat</text:p>
          </table:table-cell>
          <table:table-cell table:style-name="ce217"/>
          <table:table-cell office:value-type="string" calcext:value-type="string">
            <text:p><text:s/>cm². </text:p>
          </table:table-cell>
          <table:table-cell/>
          <table:table-cell table:style-name="ce52" table:formula="of:=IF(OR(ISFORMULA([.C77]);ISBLANK([.I77]));&quot;&quot;;IF(ISERROR(FIND(&quot;|&quot;&amp; SUBSTITUTE([.C77];&quot; &quot;;&quot;&quot;) &amp;&quot;|&quot;;&quot;|&quot; &amp; SUBSTITUTE([.I77];&quot; &quot;;&quot;&quot;) &amp;&quot;|&quot;));0;1))" office:value-type="float" office:value="0" calcext:value-type="float">
            <text:p>0</text:p>
          </table:table-cell>
          <table:table-cell table:style-name="ce49" table:formula="of:=IF([.F77]=&quot;&quot;;&quot;&quot;;IF([$Namen.$H$3]=[$Namen.$J$2];IF([.F77]&gt;0;&quot;&quot;;&quot;&quot;);&quot; &quot;))" office:value-type="string" office:string-value="" calcext:value-type="string">
            <text:p></text:p>
          </table:table-cell>
          <table:table-cell/>
          <table:table-cell table:formula="of:=6*[.I76]" office:value-type="float" office:value="384" calcext:value-type="float">
            <text:p>384</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78]);ISBLANK([.I78]));&quot;&quot;;IF(ISERROR(FIND(&quot;|&quot;&amp; SUBSTITUTE([.C78];&quot; &quot;;&quot;&quot;) &amp;&quot;|&quot;;&quot;|&quot; &amp; SUBSTITUTE([.I78];&quot; &quot;;&quot;&quot;) &amp;&quot;|&quot;));0;1))">
            <text:p/>
          </table:table-cell>
          <table:table-cell table:style-name="ce49" table:formula="of:=IF([.F78]=&quot;&quot;;&quot;&quot;;IF([$Namen.$H$3]=[$Namen.$J$2];IF([.F7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79]);ISBLANK([.I79]));&quot;&quot;;IF(ISERROR(FIND(&quot;|&quot;&amp; SUBSTITUTE([.C79];&quot; &quot;;&quot;&quot;) &amp;&quot;|&quot;;&quot;|&quot; &amp; SUBSTITUTE([.I79];&quot; &quot;;&quot;&quot;) &amp;&quot;|&quot;));0;1))">
            <text:p/>
          </table:table-cell>
          <table:table-cell table:style-name="ce49" table:formula="of:=IF([.F79]=&quot;&quot;;&quot;&quot;;IF([$Namen.$H$3]=[$Namen.$J$2];IF([.F7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0]);ISBLANK([.I80]));&quot;&quot;;IF(ISERROR(FIND(&quot;|&quot;&amp; SUBSTITUTE([.C80];&quot; &quot;;&quot;&quot;) &amp;&quot;|&quot;;&quot;|&quot; &amp; SUBSTITUTE([.I80];&quot; &quot;;&quot;&quot;) &amp;&quot;|&quot;));0;1))">
            <text:p/>
          </table:table-cell>
          <table:table-cell table:style-name="ce49" table:formula="of:=IF([.F80]=&quot;&quot;;&quot;&quot;;IF([$Namen.$H$3]=[$Namen.$J$2];IF([.F80]&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1]);ISBLANK([.I81]));&quot;&quot;;IF(ISERROR(FIND(&quot;|&quot;&amp; SUBSTITUTE([.C81];&quot; &quot;;&quot;&quot;) &amp;&quot;|&quot;;&quot;|&quot; &amp; SUBSTITUTE([.I81];&quot; &quot;;&quot;&quot;) &amp;&quot;|&quot;));0;1))">
            <text:p/>
          </table:table-cell>
          <table:table-cell table:style-name="ce49" table:formula="of:=IF([.F81]=&quot;&quot;;&quot;&quot;;IF([$Namen.$H$3]=[$Namen.$J$2];IF([.F8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2]);ISBLANK([.I82]));&quot;&quot;;IF(ISERROR(FIND(&quot;|&quot;&amp; SUBSTITUTE([.C82];&quot; &quot;;&quot;&quot;) &amp;&quot;|&quot;;&quot;|&quot; &amp; SUBSTITUTE([.I82];&quot; &quot;;&quot;&quot;) &amp;&quot;|&quot;));0;1))">
            <text:p/>
          </table:table-cell>
          <table:table-cell table:style-name="ce49" table:formula="of:=IF([.F82]=&quot;&quot;;&quot;&quot;;IF([$Namen.$H$3]=[$Namen.$J$2];IF([.F82]&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draw:frame table:end-cell-address="Tabelle4.B94" table:end-x="62.55mm" table:end-y="5.45mm" draw:z-index="10" draw:name="Bild 7" draw:style-name="gr9" draw:text-style-name="P6" svg:width="67.88mm" svg:height="67.88mm" svg:x="4.49mm" svg:y="4.91mm">
              <draw:image xlink:href="Pictures/20000C5800001A8300001A8354F2F5C7336358C6.svm" xlink:type="simple" xlink:show="embed" xlink:actuate="onLoad">
                <text:p/>
              </draw:image>
            </draw:frame>
          </table:table-cell>
          <table:table-cell table:style-name="ce103"/>
          <table:table-cell table:style-name="ce219"/>
          <table:table-cell table:number-columns-repeated="2"/>
          <table:table-cell table:style-name="ce52" table:formula="of:=IF(OR(ISFORMULA([.C83]);ISBLANK([.I83]));&quot;&quot;;IF(ISERROR(FIND(&quot;|&quot;&amp; SUBSTITUTE([.C83];&quot; &quot;;&quot;&quot;) &amp;&quot;|&quot;;&quot;|&quot; &amp; SUBSTITUTE([.I83];&quot; &quot;;&quot;&quot;) &amp;&quot;|&quot;));0;1))">
            <text:p/>
          </table:table-cell>
          <table:table-cell table:style-name="ce49" table:formula="of:=IF([.F83]=&quot;&quot;;&quot;&quot;;IF([$Namen.$H$3]=[$Namen.$J$2];IF([.F8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4]);ISBLANK([.I84]));&quot;&quot;;IF(ISERROR(FIND(&quot;|&quot;&amp; SUBSTITUTE([.C84];&quot; &quot;;&quot;&quot;) &amp;&quot;|&quot;;&quot;|&quot; &amp; SUBSTITUTE([.I84];&quot; &quot;;&quot;&quot;) &amp;&quot;|&quot;));0;1))">
            <text:p/>
          </table:table-cell>
          <table:table-cell table:style-name="ce49" table:formula="of:=IF([.F84]=&quot;&quot;;&quot;&quot;;IF([$Namen.$H$3]=[$Namen.$J$2];IF([.F8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5]);ISBLANK([.I85]));&quot;&quot;;IF(ISERROR(FIND(&quot;|&quot;&amp; SUBSTITUTE([.C85];&quot; &quot;;&quot;&quot;) &amp;&quot;|&quot;;&quot;|&quot; &amp; SUBSTITUTE([.I85];&quot; &quot;;&quot;&quot;) &amp;&quot;|&quot;));0;1))">
            <text:p/>
          </table:table-cell>
          <table:table-cell table:style-name="ce49" table:formula="of:=IF([.F85]=&quot;&quot;;&quot;&quot;;IF([$Namen.$H$3]=[$Namen.$J$2];IF([.F8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6]);ISBLANK([.I86]));&quot;&quot;;IF(ISERROR(FIND(&quot;|&quot;&amp; SUBSTITUTE([.C86];&quot; &quot;;&quot;&quot;) &amp;&quot;|&quot;;&quot;|&quot; &amp; SUBSTITUTE([.I86];&quot; &quot;;&quot;&quot;) &amp;&quot;|&quot;));0;1))">
            <text:p/>
          </table:table-cell>
          <table:table-cell table:style-name="ce49" table:formula="of:=IF([.F86]=&quot;&quot;;&quot;&quot;;IF([$Namen.$H$3]=[$Namen.$J$2];IF([.F86]&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7]);ISBLANK([.I87]));&quot;&quot;;IF(ISERROR(FIND(&quot;|&quot;&amp; SUBSTITUTE([.C87];&quot; &quot;;&quot;&quot;) &amp;&quot;|&quot;;&quot;|&quot; &amp; SUBSTITUTE([.I87];&quot; &quot;;&quot;&quot;) &amp;&quot;|&quot;));0;1))">
            <text:p/>
          </table:table-cell>
          <table:table-cell table:style-name="ce49" table:formula="of:=IF([.F87]=&quot;&quot;;&quot;&quot;;IF([$Namen.$H$3]=[$Namen.$J$2];IF([.F87]&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88]);ISBLANK([.I88]));&quot;&quot;;IF(ISERROR(FIND(&quot;|&quot;&amp; SUBSTITUTE([.C88];&quot; &quot;;&quot;&quot;) &amp;&quot;|&quot;;&quot;|&quot; &amp; SUBSTITUTE([.I88];&quot; &quot;;&quot;&quot;) &amp;&quot;|&quot;));0;1))">
            <text:p/>
          </table:table-cell>
          <table:table-cell table:style-name="ce49" table:formula="of:=IF([.F88]=&quot;&quot;;&quot;&quot;;IF([$Namen.$H$3]=[$Namen.$J$2];IF([.F8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7"/>
          <table:table-cell table:number-columns-repeated="2"/>
          <table:table-cell table:style-name="ce52" table:formula="of:=IF(OR(ISFORMULA([.C89]);ISBLANK([.I89]));&quot;&quot;;IF(ISERROR(FIND(&quot;|&quot;&amp; SUBSTITUTE([.C89];&quot; &quot;;&quot;&quot;) &amp;&quot;|&quot;;&quot;|&quot; &amp; SUBSTITUTE([.I89];&quot; &quot;;&quot;&quot;) &amp;&quot;|&quot;));0;1))" office:value-type="float" office:value="0" calcext:value-type="float">
            <text:p>0</text:p>
          </table:table-cell>
          <table:table-cell table:style-name="ce49" table:formula="of:=IF([.F89]=&quot;&quot;;&quot;&quot;;IF([$Namen.$H$3]=[$Namen.$J$2];IF([.F89]&gt;0;&quot;&quot;;&quot;&quot;);&quot; &quot;))" office:value-type="string" office:string-value="" calcext:value-type="string">
            <text:p></text:p>
          </table:table-cell>
          <table:table-cell/>
          <table:table-cell table:style-name="ce50" office:value-type="string" calcext:value-type="string">
            <text:p>9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 </text:p>
          </table:table-cell>
          <table:table-cell table:style-name="ce217"/>
          <table:table-cell office:value-type="string" calcext:value-type="string">
            <text:p>.</text:p>
          </table:table-cell>
          <table:table-cell/>
          <table:table-cell table:style-name="ce52" table:formula="of:=IF(OR(ISFORMULA([.C90]);ISBLANK([.I90]));&quot;&quot;;IF(ISERROR(FIND(&quot;|&quot;&amp; SUBSTITUTE([.C90];&quot; &quot;;&quot;&quot;) &amp;&quot;|&quot;;&quot;|&quot; &amp; SUBSTITUTE([.I90];&quot; &quot;;&quot;&quot;) &amp;&quot;|&quot;));0;1))" office:value-type="float" office:value="0" calcext:value-type="float">
            <text:p>0</text:p>
          </table:table-cell>
          <table:table-cell table:style-name="ce49" table:formula="of:=IF([.F90]=&quot;&quot;;&quot;&quot;;IF([$Namen.$H$3]=[$Namen.$J$2];IF([.F90]&gt;0;&quot;&quot;;&quot;&quot;);&quot; &quot;))" office:value-type="string" office:string-value="" calcext:value-type="string">
            <text:p></text:p>
          </table:table-cell>
          <table:table-cell/>
          <table:table-cell office:value-type="string" calcext:value-type="string">
            <text:p>729cm³</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 </text:p>
          </table:table-cell>
          <table:table-cell table:style-name="ce217"/>
          <table:table-cell office:value-type="string" calcext:value-type="string">
            <text:p>.</text:p>
          </table:table-cell>
          <table:table-cell/>
          <table:table-cell table:style-name="ce52" table:formula="of:=IF(OR(ISFORMULA([.C91]);ISBLANK([.I91]));&quot;&quot;;IF(ISERROR(FIND(&quot;|&quot;&amp; SUBSTITUTE([.C91];&quot; &quot;;&quot;&quot;) &amp;&quot;|&quot;;&quot;|&quot; &amp; SUBSTITUTE([.I91];&quot; &quot;;&quot;&quot;) &amp;&quot;|&quot;));0;1))" office:value-type="float" office:value="0" calcext:value-type="float">
            <text:p>0</text:p>
          </table:table-cell>
          <table:table-cell table:style-name="ce49" table:formula="of:=IF([.F91]=&quot;&quot;;&quot;&quot;;IF([$Namen.$H$3]=[$Namen.$J$2];IF([.F91]&gt;0;&quot;&quot;;&quot;&quot;);&quot; &quot;))" office:value-type="string" office:string-value="" calcext:value-type="string">
            <text:p></text:p>
          </table:table-cell>
          <table:table-cell/>
          <table:table-cell office:value-type="string" calcext:value-type="string">
            <text:p>81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hat</text:p>
          </table:table-cell>
          <table:table-cell table:style-name="ce217"/>
          <table:table-cell office:value-type="string" calcext:value-type="string">
            <text:p>.</text:p>
          </table:table-cell>
          <table:table-cell/>
          <table:table-cell table:style-name="ce52" table:formula="of:=IF(OR(ISFORMULA([.C92]);ISBLANK([.I92]));&quot;&quot;;IF(ISERROR(FIND(&quot;|&quot;&amp; SUBSTITUTE([.C92];&quot; &quot;;&quot;&quot;) &amp;&quot;|&quot;;&quot;|&quot; &amp; SUBSTITUTE([.I92];&quot; &quot;;&quot;&quot;) &amp;&quot;|&quot;));0;1))" office:value-type="float" office:value="0" calcext:value-type="float">
            <text:p>0</text:p>
          </table:table-cell>
          <table:table-cell table:style-name="ce49" table:formula="of:=IF([.F92]=&quot;&quot;;&quot;&quot;;IF([$Namen.$H$3]=[$Namen.$J$2];IF([.F92]&gt;0;&quot;&quot;;&quot;&quot;);&quot; &quot;))" office:value-type="string" office:string-value="" calcext:value-type="string">
            <text:p></text:p>
          </table:table-cell>
          <table:table-cell/>
          <table:table-cell office:value-type="string" calcext:value-type="string">
            <text:p>486c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3]);ISBLANK([.I93]));&quot;&quot;;IF(ISERROR(FIND(&quot;|&quot;&amp; SUBSTITUTE([.C93];&quot; &quot;;&quot;&quot;) &amp;&quot;|&quot;;&quot;|&quot; &amp; SUBSTITUTE([.I93];&quot; &quot;;&quot;&quot;) &amp;&quot;|&quot;));0;1))">
            <text:p/>
          </table:table-cell>
          <table:table-cell table:style-name="ce49" table:formula="of:=IF([.F93]=&quot;&quot;;&quot;&quot;;IF([$Namen.$H$3]=[$Namen.$J$2];IF([.F9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4]);ISBLANK([.I94]));&quot;&quot;;IF(ISERROR(FIND(&quot;|&quot;&amp; SUBSTITUTE([.C94];&quot; &quot;;&quot;&quot;) &amp;&quot;|&quot;;&quot;|&quot; &amp; SUBSTITUTE([.I94];&quot; &quot;;&quot;&quot;) &amp;&quot;|&quot;));0;1))">
            <text:p/>
          </table:table-cell>
          <table:table-cell table:style-name="ce49" table:formula="of:=IF([.F94]=&quot;&quot;;&quot;&quot;;IF([$Namen.$H$3]=[$Namen.$J$2];IF([.F9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draw:frame table:end-cell-address="Tabelle4.B109" table:end-x="72.36mm" table:end-y="1.05mm" draw:z-index="9" draw:name="Bild 6" draw:style-name="gr9" draw:text-style-name="P6" svg:width="80.11mm" svg:height="81.33mm" svg:x="2.07mm" svg:y="5.43mm">
              <draw:image xlink:href="Pictures/2000034C00001F4A00001FC9EBC0FA117F267F02.svm" xlink:type="simple" xlink:show="embed" xlink:actuate="onLoad">
                <text:p/>
              </draw:image>
            </draw:frame>
          </table:table-cell>
          <table:table-cell table:style-name="ce103"/>
          <table:table-cell table:style-name="ce219"/>
          <table:table-cell table:number-columns-repeated="2"/>
          <table:table-cell table:style-name="ce52" table:formula="of:=IF(OR(ISFORMULA([.C95]);ISBLANK([.I95]));&quot;&quot;;IF(ISERROR(FIND(&quot;|&quot;&amp; SUBSTITUTE([.C95];&quot; &quot;;&quot;&quot;) &amp;&quot;|&quot;;&quot;|&quot; &amp; SUBSTITUTE([.I95];&quot; &quot;;&quot;&quot;) &amp;&quot;|&quot;));0;1))">
            <text:p/>
          </table:table-cell>
          <table:table-cell table:style-name="ce49" table:formula="of:=IF([.F95]=&quot;&quot;;&quot;&quot;;IF([$Namen.$H$3]=[$Namen.$J$2];IF([.F95]&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6]);ISBLANK([.I96]));&quot;&quot;;IF(ISERROR(FIND(&quot;|&quot;&amp; SUBSTITUTE([.C96];&quot; &quot;;&quot;&quot;) &amp;&quot;|&quot;;&quot;|&quot; &amp; SUBSTITUTE([.I96];&quot; &quot;;&quot;&quot;) &amp;&quot;|&quot;));0;1))">
            <text:p/>
          </table:table-cell>
          <table:table-cell table:style-name="ce49" table:formula="of:=IF([.F96]=&quot;&quot;;&quot;&quot;;IF([$Namen.$H$3]=[$Namen.$J$2];IF([.F96]&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7]);ISBLANK([.I97]));&quot;&quot;;IF(ISERROR(FIND(&quot;|&quot;&amp; SUBSTITUTE([.C97];&quot; &quot;;&quot;&quot;) &amp;&quot;|&quot;;&quot;|&quot; &amp; SUBSTITUTE([.I97];&quot; &quot;;&quot;&quot;) &amp;&quot;|&quot;));0;1))">
            <text:p/>
          </table:table-cell>
          <table:table-cell table:style-name="ce49" table:formula="of:=IF([.F97]=&quot;&quot;;&quot;&quot;;IF([$Namen.$H$3]=[$Namen.$J$2];IF([.F97]&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8]);ISBLANK([.I98]));&quot;&quot;;IF(ISERROR(FIND(&quot;|&quot;&amp; SUBSTITUTE([.C98];&quot; &quot;;&quot;&quot;) &amp;&quot;|&quot;;&quot;|&quot; &amp; SUBSTITUTE([.I98];&quot; &quot;;&quot;&quot;) &amp;&quot;|&quot;));0;1))">
            <text:p/>
          </table:table-cell>
          <table:table-cell table:style-name="ce49" table:formula="of:=IF([.F98]=&quot;&quot;;&quot;&quot;;IF([$Namen.$H$3]=[$Namen.$J$2];IF([.F98]&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99]);ISBLANK([.I99]));&quot;&quot;;IF(ISERROR(FIND(&quot;|&quot;&amp; SUBSTITUTE([.C99];&quot; &quot;;&quot;&quot;) &amp;&quot;|&quot;;&quot;|&quot; &amp; SUBSTITUTE([.I99];&quot; &quot;;&quot;&quot;) &amp;&quot;|&quot;));0;1))">
            <text:p/>
          </table:table-cell>
          <table:table-cell table:style-name="ce49" table:formula="of:=IF([.F99]=&quot;&quot;;&quot;&quot;;IF([$Namen.$H$3]=[$Namen.$J$2];IF([.F9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0]);ISBLANK([.I100]));&quot;&quot;;IF(ISERROR(FIND(&quot;|&quot;&amp; SUBSTITUTE([.C100];&quot; &quot;;&quot;&quot;) &amp;&quot;|&quot;;&quot;|&quot; &amp; SUBSTITUTE([.I100];&quot; &quot;;&quot;&quot;) &amp;&quot;|&quot;));0;1))">
            <text:p/>
          </table:table-cell>
          <table:table-cell table:style-name="ce49" table:formula="of:=IF([.F100]=&quot;&quot;;&quot;&quot;;IF([$Namen.$H$3]=[$Namen.$J$2];IF([.F100]&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1]);ISBLANK([.I101]));&quot;&quot;;IF(ISERROR(FIND(&quot;|&quot;&amp; SUBSTITUTE([.C101];&quot; &quot;;&quot;&quot;) &amp;&quot;|&quot;;&quot;|&quot; &amp; SUBSTITUTE([.I101];&quot; &quot;;&quot;&quot;) &amp;&quot;|&quot;));0;1))">
            <text:p/>
          </table:table-cell>
          <table:table-cell table:style-name="ce49" table:formula="of:=IF([.F101]=&quot;&quot;;&quot;&quot;;IF([$Namen.$H$3]=[$Namen.$J$2];IF([.F10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2]);ISBLANK([.I102]));&quot;&quot;;IF(ISERROR(FIND(&quot;|&quot;&amp; SUBSTITUTE([.C102];&quot; &quot;;&quot;&quot;) &amp;&quot;|&quot;;&quot;|&quot; &amp; SUBSTITUTE([.I102];&quot; &quot;;&quot;&quot;) &amp;&quot;|&quot;));0;1))">
            <text:p/>
          </table:table-cell>
          <table:table-cell table:style-name="ce49" table:formula="of:=IF([.F102]=&quot;&quot;;&quot;&quot;;IF([$Namen.$H$3]=[$Namen.$J$2];IF([.F102]&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3]);ISBLANK([.I103]));&quot;&quot;;IF(ISERROR(FIND(&quot;|&quot;&amp; SUBSTITUTE([.C103];&quot; &quot;;&quot;&quot;) &amp;&quot;|&quot;;&quot;|&quot; &amp; SUBSTITUTE([.I103];&quot; &quot;;&quot;&quot;) &amp;&quot;|&quot;));0;1))">
            <text:p/>
          </table:table-cell>
          <table:table-cell table:style-name="ce49" table:formula="of:=IF([.F103]=&quot;&quot;;&quot;&quot;;IF([$Namen.$H$3]=[$Namen.$J$2];IF([.F10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4]);ISBLANK([.I104]));&quot;&quot;;IF(ISERROR(FIND(&quot;|&quot;&amp; SUBSTITUTE([.C104];&quot; &quot;;&quot;&quot;) &amp;&quot;|&quot;;&quot;|&quot; &amp; SUBSTITUTE([.I104];&quot; &quot;;&quot;&quot;) &amp;&quot;|&quot;));0;1))">
            <text:p/>
          </table:table-cell>
          <table:table-cell table:style-name="ce49" table:formula="of:=IF([.F104]=&quot;&quot;;&quot;&quot;;IF([$Namen.$H$3]=[$Namen.$J$2];IF([.F104]&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Kantenlänge a=</text:p>
          </table:table-cell>
          <table:table-cell table:style-name="ce208"/>
          <table:table-cell table:number-columns-repeated="2"/>
          <table:table-cell table:style-name="ce52" table:formula="of:=IF(OR(ISFORMULA([.C105]);ISBLANK([.I105]));&quot;&quot;;IF(ISERROR(FIND(&quot;|&quot;&amp; SUBSTITUTE([.C105];&quot; &quot;;&quot;&quot;) &amp;&quot;|&quot;;&quot;|&quot; &amp; SUBSTITUTE([.I105];&quot; &quot;;&quot;&quot;) &amp;&quot;|&quot;));0;1))" office:value-type="float" office:value="0" calcext:value-type="float">
            <text:p>0</text:p>
          </table:table-cell>
          <table:table-cell table:style-name="ce49" table:formula="of:=IF([.F105]=&quot;&quot;;&quot;&quot;;IF([$Namen.$H$3]=[$Namen.$J$2];IF([.F105]&gt;0;&quot;&quot;;&quot;&quot;);&quot; &quot;))" office:value-type="string" office:string-value="" calcext:value-type="string">
            <text:p></text:p>
          </table:table-cell>
          <table:table-cell/>
          <table:table-cell table:style-name="ce50" office:value-type="string" calcext:value-type="string">
            <text:p>10cm</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as Volumen beträgt</text:p>
          </table:table-cell>
          <table:table-cell table:style-name="ce217"/>
          <table:table-cell office:value-type="string" calcext:value-type="string">
            <text:p>.</text:p>
          </table:table-cell>
          <table:table-cell/>
          <table:table-cell table:style-name="ce52" table:formula="of:=IF(OR(ISFORMULA([.C106]);ISBLANK([.I106]));&quot;&quot;;IF(ISERROR(FIND(&quot;|&quot;&amp; SUBSTITUTE([.C106];&quot; &quot;;&quot;&quot;) &amp;&quot;|&quot;;&quot;|&quot; &amp; SUBSTITUTE([.I106];&quot; &quot;;&quot;&quot;) &amp;&quot;|&quot;));0;1))" office:value-type="float" office:value="0" calcext:value-type="float">
            <text:p>0</text:p>
          </table:table-cell>
          <table:table-cell table:style-name="ce49" table:formula="of:=IF([.F106]=&quot;&quot;;&quot;&quot;;IF([$Namen.$H$3]=[$Namen.$J$2];IF([.F106]&gt;0;&quot;&quot;;&quot;&quot;);&quot; &quot;))" office:value-type="string" office:string-value="" calcext:value-type="string">
            <text:p></text:p>
          </table:table-cell>
          <table:table-cell/>
          <table:table-cell office:value-type="string" calcext:value-type="string">
            <text:p>1000cm³|1dm³</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Eine Seitenfläche hat</text:p>
          </table:table-cell>
          <table:table-cell table:style-name="ce217"/>
          <table:table-cell office:value-type="string" calcext:value-type="string">
            <text:p>.</text:p>
          </table:table-cell>
          <table:table-cell/>
          <table:table-cell table:style-name="ce52" table:formula="of:=IF(OR(ISFORMULA([.C107]);ISBLANK([.I107]));&quot;&quot;;IF(ISERROR(FIND(&quot;|&quot;&amp; SUBSTITUTE([.C107];&quot; &quot;;&quot;&quot;) &amp;&quot;|&quot;;&quot;|&quot; &amp; SUBSTITUTE([.I107];&quot; &quot;;&quot;&quot;) &amp;&quot;|&quot;));0;1))" office:value-type="float" office:value="0" calcext:value-type="float">
            <text:p>0</text:p>
          </table:table-cell>
          <table:table-cell table:style-name="ce49" table:formula="of:=IF([.F107]=&quot;&quot;;&quot;&quot;;IF([$Namen.$H$3]=[$Namen.$J$2];IF([.F107]&gt;0;&quot;&quot;;&quot;&quot;);&quot; &quot;))" office:value-type="string" office:string-value="" calcext:value-type="string">
            <text:p></text:p>
          </table:table-cell>
          <table:table-cell/>
          <table:table-cell office:value-type="string" calcext:value-type="string">
            <text:p>100cm²|1d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Die Oberfläche hat</text:p>
          </table:table-cell>
          <table:table-cell table:style-name="ce217"/>
          <table:table-cell office:value-type="string" calcext:value-type="string">
            <text:p>.</text:p>
          </table:table-cell>
          <table:table-cell/>
          <table:table-cell table:style-name="ce52" table:formula="of:=IF(OR(ISFORMULA([.C108]);ISBLANK([.I108]));&quot;&quot;;IF(ISERROR(FIND(&quot;|&quot;&amp; SUBSTITUTE([.C108];&quot; &quot;;&quot;&quot;) &amp;&quot;|&quot;;&quot;|&quot; &amp; SUBSTITUTE([.I108];&quot; &quot;;&quot;&quot;) &amp;&quot;|&quot;));0;1))" office:value-type="float" office:value="0" calcext:value-type="float">
            <text:p>0</text:p>
          </table:table-cell>
          <table:table-cell table:style-name="ce49" table:formula="of:=IF([.F108]=&quot;&quot;;&quot;&quot;;IF([$Namen.$H$3]=[$Namen.$J$2];IF([.F108]&gt;0;&quot;&quot;;&quot;&quot;);&quot; &quot;))" office:value-type="string" office:string-value="" calcext:value-type="string">
            <text:p></text:p>
          </table:table-cell>
          <table:table-cell/>
          <table:table-cell office:value-type="string" calcext:value-type="string">
            <text:p>600cm²|6dm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09]);ISBLANK([.I109]));&quot;&quot;;IF(ISERROR(FIND(&quot;|&quot;&amp; SUBSTITUTE([.C109];&quot; &quot;;&quot;&quot;) &amp;&quot;|&quot;;&quot;|&quot; &amp; SUBSTITUTE([.I109];&quot; &quot;;&quot;&quot;) &amp;&quot;|&quot;));0;1))">
            <text:p/>
          </table:table-cell>
          <table:table-cell table:style-name="ce49" table:formula="of:=IF([.F109]=&quot;&quot;;&quot;&quot;;IF([$Namen.$H$3]=[$Namen.$J$2];IF([.F109]&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Formel für das Volumen eines Würfels:</text:p>
          </table:table-cell>
          <table:table-cell table:style-name="ce217"/>
          <table:table-cell table:number-columns-repeated="2"/>
          <table:table-cell table:style-name="ce52" table:formula="of:=IF(OR(ISFORMULA([.C110]);ISBLANK([.I110]));&quot;&quot;;IF(ISERROR(FIND(&quot;|&quot;&amp; SUBSTITUTE([.C110];&quot; &quot;;&quot;&quot;) &amp;&quot;|&quot;;&quot;|&quot; &amp; SUBSTITUTE([.I110];&quot; &quot;;&quot;&quot;) &amp;&quot;|&quot;));0;1))" office:value-type="float" office:value="0" calcext:value-type="float">
            <text:p>0</text:p>
          </table:table-cell>
          <table:table-cell table:style-name="ce49" table:formula="of:=IF([.F110]=&quot;&quot;;&quot;&quot;;IF([$Namen.$H$3]=[$Namen.$J$2];IF([.F110]&gt;0;&quot;&quot;;&quot;&quot;);&quot; &quot;))" office:value-type="string" office:string-value="" calcext:value-type="string">
            <text:p></text:p>
          </table:table-cell>
          <table:table-cell/>
          <table:table-cell office:value-type="string" calcext:value-type="string">
            <text:p>V=a³|V=a*a*a</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11]);ISBLANK([.I111]));&quot;&quot;;IF(ISERROR(FIND(&quot;|&quot;&amp; SUBSTITUTE([.C111];&quot; &quot;;&quot;&quot;) &amp;&quot;|&quot;;&quot;|&quot; &amp; SUBSTITUTE([.I111];&quot; &quot;;&quot;&quot;) &amp;&quot;|&quot;));0;1))">
            <text:p/>
          </table:table-cell>
          <table:table-cell table:style-name="ce49" table:formula="of:=IF([.F111]=&quot;&quot;;&quot;&quot;;IF([$Namen.$H$3]=[$Namen.$J$2];IF([.F111]&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office:value-type="string" calcext:value-type="string">
            <text:p>Formel für die Oberfläche eines Würfels:</text:p>
          </table:table-cell>
          <table:table-cell table:style-name="ce217"/>
          <table:table-cell table:number-columns-repeated="2"/>
          <table:table-cell table:style-name="ce52" table:formula="of:=IF(OR(ISFORMULA([.C112]);ISBLANK([.I112]));&quot;&quot;;IF(ISERROR(FIND(&quot;|&quot;&amp; SUBSTITUTE([.C112];&quot; &quot;;&quot;&quot;) &amp;&quot;|&quot;;&quot;|&quot; &amp; SUBSTITUTE([.I112];&quot; &quot;;&quot;&quot;) &amp;&quot;|&quot;));0;1))" office:value-type="float" office:value="0" calcext:value-type="float">
            <text:p>0</text:p>
          </table:table-cell>
          <table:table-cell table:style-name="ce49" table:formula="of:=IF([.F112]=&quot;&quot;;&quot;&quot;;IF([$Namen.$H$3]=[$Namen.$J$2];IF([.F112]&gt;0;&quot;&quot;;&quot;&quot;);&quot; &quot;))" office:value-type="string" office:string-value="" calcext:value-type="string">
            <text:p></text:p>
          </table:table-cell>
          <table:table-cell/>
          <table:table-cell office:value-type="string" calcext:value-type="string">
            <text:p>O=6a²|O=6*a*a|O=6*a²</text:p>
          </table:table-cell>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103"/>
          <table:table-cell table:style-name="ce219"/>
          <table:table-cell table:number-columns-repeated="2"/>
          <table:table-cell table:style-name="ce52" table:formula="of:=IF(OR(ISFORMULA([.C113]);ISBLANK([.I113]));&quot;&quot;;IF(ISERROR(FIND(&quot;|&quot;&amp; SUBSTITUTE([.C113];&quot; &quot;;&quot;&quot;) &amp;&quot;|&quot;;&quot;|&quot; &amp; SUBSTITUTE([.I113];&quot; &quot;;&quot;&quot;) &amp;&quot;|&quot;));0;1))">
            <text:p/>
          </table:table-cell>
          <table:table-cell table:style-name="ce49" table:formula="of:=IF([.F113]=&quot;&quot;;&quot;&quot;;IF([$Namen.$H$3]=[$Namen.$J$2];IF([.F113]&gt;0;&quot;&quot;;&quot;&quot;);&quot; &quot;))">
            <text:p/>
          </table:table-cell>
          <table:table-cell table:number-columns-repeated="2"/>
          <table:table-cell table:style-name="Unsichtbar" table:number-columns-repeated="3"/>
          <table:table-cell table:number-columns-repeated="2"/>
          <table:table-cell table:style-name="ce50"/>
          <table:table-cell table:style-name="ce58" table:number-columns-repeated="242"/>
        </table:table-row>
        <table:table-row table:style-name="ro1">
          <table:table-cell/>
          <table:table-cell table:style-name="ce34"/>
          <table:table-cell table:style-name="ce228"/>
          <table:table-cell table:number-columns-repeated="2"/>
          <table:table-cell table:style-name="ce52" table:formula="of:=IF(OR(ISFORMULA([.C114]);ISBLANK([.I114]));&quot;&quot;;IF(ISERROR(FIND(&quot;|&quot;&amp; SUBSTITUTE([.C114];&quot; &quot;;&quot;&quot;) &amp;&quot;|&quot;;&quot;|&quot; &amp; SUBSTITUTE([.I114];&quot; &quot;;&quot;&quot;) &amp;&quot;|&quot;));0;1))">
            <text:p/>
          </table:table-cell>
          <table:table-cell table:style-name="ce49" table:formula="of:=IF([.F114]=&quot;&quot;;&quot;&quot;;IF([$Namen.$H$3]=[$Namen.$J$2];IF([.F114]&gt;0;&quot;&quot;;&quot;&quot;);&quot; &quot;))">
            <text:p/>
          </table:table-cell>
          <table:table-cell table:style-name="ce58"/>
          <table:table-cell table:style-name="ce50" table:number-columns-repeated="3"/>
          <table:table-cell table:style-name="Unsichtbar"/>
          <table:table-cell table:style-name="ce50" table:number-columns-repeated="3"/>
          <table:table-cell table:style-name="ce58" table:number-columns-repeated="242"/>
        </table:table-row>
        <table:table-row table:style-name="ro1">
          <table:table-cell/>
          <table:table-cell table:style-name="ce34"/>
          <table:table-cell table:style-name="ce228"/>
          <table:table-cell table:number-columns-repeated="2"/>
          <table:table-cell table:style-name="ce52" table:formula="of:=IF(OR(ISFORMULA([.C115]);ISBLANK([.I115]));&quot;&quot;;IF(ISERROR(FIND(&quot;|&quot;&amp; SUBSTITUTE([.C115];&quot; &quot;;&quot;&quot;) &amp;&quot;|&quot;;&quot;|&quot; &amp; SUBSTITUTE([.I115];&quot; &quot;;&quot;&quot;) &amp;&quot;|&quot;));0;1))">
            <text:p/>
          </table:table-cell>
          <table:table-cell table:style-name="ce49" table:formula="of:=IF([.F115]=&quot;&quot;;&quot;&quot;;IF([$Namen.$H$3]=[$Namen.$J$2];IF([.F11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12" office:value-type="string" calcext:value-type="string">
            <text:p><text:a xlink:href="#Tabelle3" xlink:type="simple"></text:a> <text:a xlink:href="#Namen" xlink:type="simple"></text:a> <text:a xlink:href="#Tabelle5" xlink:type="simple"></text:a></text:p>
          </table:table-cell>
          <table:table-cell table:number-columns-repeated="2"/>
          <table:table-cell table:style-name="ce52" table:formula="of:=IF(OR(ISFORMULA([.C116]);ISBLANK([.I116]));&quot;&quot;;IF(ISERROR(FIND(&quot;|&quot;&amp; SUBSTITUTE([.C116];&quot; &quot;;&quot;&quot;) &amp;&quot;|&quot;;&quot;|&quot; &amp; SUBSTITUTE([.I116];&quot; &quot;;&quot;&quot;) &amp;&quot;|&quot;));0;1))">
            <text:p/>
          </table:table-cell>
          <table:table-cell table:style-name="ce49" table:formula="of:=IF([.F116]=&quot;&quot;;&quot;&quot;;IF([$Namen.$H$3]=[$Namen.$J$2];IF([.F11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8"/>
          <table:table-cell table:number-columns-repeated="2"/>
          <table:table-cell table:style-name="ce52" table:formula="of:=IF(OR(ISFORMULA([.C117]);ISBLANK([.I117]));&quot;&quot;;IF(ISERROR(FIND(&quot;|&quot;&amp; SUBSTITUTE([.C117];&quot; &quot;;&quot;&quot;) &amp;&quot;|&quot;;&quot;|&quot; &amp; SUBSTITUTE([.I117];&quot; &quot;;&quot;&quot;) &amp;&quot;|&quot;));0;1))">
            <text:p/>
          </table:table-cell>
          <table:table-cell table:style-name="ce49" table:formula="of:=IF([.F117]=&quot;&quot;;&quot;&quot;;IF([$Namen.$H$3]=[$Namen.$J$2];IF([.F11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8"/>
          <table:table-cell table:number-columns-repeated="2"/>
          <table:table-cell table:style-name="ce52" table:formula="of:=IF(OR(ISFORMULA([.C118]);ISBLANK([.I118]));&quot;&quot;;IF(ISERROR(FIND(&quot;|&quot;&amp; SUBSTITUTE([.C118];&quot; &quot;;&quot;&quot;) &amp;&quot;|&quot;;&quot;|&quot; &amp; SUBSTITUTE([.I118];&quot; &quot;;&quot;&quot;) &amp;&quot;|&quot;));0;1))">
            <text:p/>
          </table:table-cell>
          <table:table-cell table:style-name="ce49" table:formula="of:=IF([.F118]=&quot;&quot;;&quot;&quot;;IF([$Namen.$H$3]=[$Namen.$J$2];IF([.F11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8"/>
          <table:table-cell table:number-columns-repeated="2"/>
          <table:table-cell table:style-name="ce52" table:formula="of:=IF(OR(ISFORMULA([.C119]);ISBLANK([.I119]));&quot;&quot;;IF(ISERROR(FIND(&quot;|&quot;&amp; SUBSTITUTE([.C119];&quot; &quot;;&quot;&quot;) &amp;&quot;|&quot;;&quot;|&quot; &amp; SUBSTITUTE([.I119];&quot; &quot;;&quot;&quot;) &amp;&quot;|&quot;));0;1))">
            <text:p/>
          </table:table-cell>
          <table:table-cell table:style-name="ce49" table:formula="of:=IF([.F119]=&quot;&quot;;&quot;&quot;;IF([$Namen.$H$3]=[$Namen.$J$2];IF([.F11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0]);ISBLANK([.I120]));&quot;&quot;;IF(ISERROR(FIND(&quot;|&quot;&amp; SUBSTITUTE([.C120];&quot; &quot;;&quot;&quot;) &amp;&quot;|&quot;;&quot;|&quot; &amp; SUBSTITUTE([.I120];&quot; &quot;;&quot;&quot;) &amp;&quot;|&quot;));0;1))">
            <text:p/>
          </table:table-cell>
          <table:table-cell table:style-name="ce49" table:formula="of:=IF([.F120]=&quot;&quot;;&quot;&quot;;IF([$Namen.$H$3]=[$Namen.$J$2];IF([.F12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1]);ISBLANK([.I121]));&quot;&quot;;IF(ISERROR(FIND(&quot;|&quot;&amp; SUBSTITUTE([.C121];&quot; &quot;;&quot;&quot;) &amp;&quot;|&quot;;&quot;|&quot; &amp; SUBSTITUTE([.I121];&quot; &quot;;&quot;&quot;) &amp;&quot;|&quot;));0;1))">
            <text:p/>
          </table:table-cell>
          <table:table-cell table:style-name="ce49" table:formula="of:=IF([.F121]=&quot;&quot;;&quot;&quot;;IF([$Namen.$H$3]=[$Namen.$J$2];IF([.F12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2]);ISBLANK([.I122]));&quot;&quot;;IF(ISERROR(FIND(&quot;|&quot;&amp; SUBSTITUTE([.C122];&quot; &quot;;&quot;&quot;) &amp;&quot;|&quot;;&quot;|&quot; &amp; SUBSTITUTE([.I122];&quot; &quot;;&quot;&quot;) &amp;&quot;|&quot;));0;1))">
            <text:p/>
          </table:table-cell>
          <table:table-cell table:style-name="ce49" table:formula="of:=IF([.F122]=&quot;&quot;;&quot;&quot;;IF([$Namen.$H$3]=[$Namen.$J$2];IF([.F12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3]);ISBLANK([.I123]));&quot;&quot;;IF(ISERROR(FIND(&quot;|&quot;&amp; SUBSTITUTE([.C123];&quot; &quot;;&quot;&quot;) &amp;&quot;|&quot;;&quot;|&quot; &amp; SUBSTITUTE([.I123];&quot; &quot;;&quot;&quot;) &amp;&quot;|&quot;));0;1))">
            <text:p/>
          </table:table-cell>
          <table:table-cell table:style-name="ce49" table:formula="of:=IF([.F123]=&quot;&quot;;&quot;&quot;;IF([$Namen.$H$3]=[$Namen.$J$2];IF([.F12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4]);ISBLANK([.I124]));&quot;&quot;;IF(ISERROR(FIND(&quot;|&quot;&amp; SUBSTITUTE([.C124];&quot; &quot;;&quot;&quot;) &amp;&quot;|&quot;;&quot;|&quot; &amp; SUBSTITUTE([.I124];&quot; &quot;;&quot;&quot;) &amp;&quot;|&quot;));0;1))">
            <text:p/>
          </table:table-cell>
          <table:table-cell table:style-name="ce49" table:formula="of:=IF([.F124]=&quot;&quot;;&quot;&quot;;IF([$Namen.$H$3]=[$Namen.$J$2];IF([.F12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5]);ISBLANK([.I125]));&quot;&quot;;IF(ISERROR(FIND(&quot;|&quot;&amp; SUBSTITUTE([.C125];&quot; &quot;;&quot;&quot;) &amp;&quot;|&quot;;&quot;|&quot; &amp; SUBSTITUTE([.I125];&quot; &quot;;&quot;&quot;) &amp;&quot;|&quot;));0;1))">
            <text:p/>
          </table:table-cell>
          <table:table-cell table:style-name="ce49" table:formula="of:=IF([.F125]=&quot;&quot;;&quot;&quot;;IF([$Namen.$H$3]=[$Namen.$J$2];IF([.F12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6]);ISBLANK([.I126]));&quot;&quot;;IF(ISERROR(FIND(&quot;|&quot;&amp; SUBSTITUTE([.C126];&quot; &quot;;&quot;&quot;) &amp;&quot;|&quot;;&quot;|&quot; &amp; SUBSTITUTE([.I126];&quot; &quot;;&quot;&quot;) &amp;&quot;|&quot;));0;1))">
            <text:p/>
          </table:table-cell>
          <table:table-cell table:style-name="ce49" table:formula="of:=IF([.F126]=&quot;&quot;;&quot;&quot;;IF([$Namen.$H$3]=[$Namen.$J$2];IF([.F12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7]);ISBLANK([.I127]));&quot;&quot;;IF(ISERROR(FIND(&quot;|&quot;&amp; SUBSTITUTE([.C127];&quot; &quot;;&quot;&quot;) &amp;&quot;|&quot;;&quot;|&quot; &amp; SUBSTITUTE([.I127];&quot; &quot;;&quot;&quot;) &amp;&quot;|&quot;));0;1))">
            <text:p/>
          </table:table-cell>
          <table:table-cell table:style-name="ce49" table:formula="of:=IF([.F127]=&quot;&quot;;&quot;&quot;;IF([$Namen.$H$3]=[$Namen.$J$2];IF([.F12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8]);ISBLANK([.I128]));&quot;&quot;;IF(ISERROR(FIND(&quot;|&quot;&amp; SUBSTITUTE([.C128];&quot; &quot;;&quot;&quot;) &amp;&quot;|&quot;;&quot;|&quot; &amp; SUBSTITUTE([.I128];&quot; &quot;;&quot;&quot;) &amp;&quot;|&quot;));0;1))">
            <text:p/>
          </table:table-cell>
          <table:table-cell table:style-name="ce49" table:formula="of:=IF([.F128]=&quot;&quot;;&quot;&quot;;IF([$Namen.$H$3]=[$Namen.$J$2];IF([.F12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29]);ISBLANK([.I129]));&quot;&quot;;IF(ISERROR(FIND(&quot;|&quot;&amp; SUBSTITUTE([.C129];&quot; &quot;;&quot;&quot;) &amp;&quot;|&quot;;&quot;|&quot; &amp; SUBSTITUTE([.I129];&quot; &quot;;&quot;&quot;) &amp;&quot;|&quot;));0;1))">
            <text:p/>
          </table:table-cell>
          <table:table-cell table:style-name="ce49" table:formula="of:=IF([.F129]=&quot;&quot;;&quot;&quot;;IF([$Namen.$H$3]=[$Namen.$J$2];IF([.F12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0]);ISBLANK([.I130]));&quot;&quot;;IF(ISERROR(FIND(&quot;|&quot;&amp; SUBSTITUTE([.C130];&quot; &quot;;&quot;&quot;) &amp;&quot;|&quot;;&quot;|&quot; &amp; SUBSTITUTE([.I130];&quot; &quot;;&quot;&quot;) &amp;&quot;|&quot;));0;1))">
            <text:p/>
          </table:table-cell>
          <table:table-cell table:style-name="ce49" table:formula="of:=IF([.F130]=&quot;&quot;;&quot;&quot;;IF([$Namen.$H$3]=[$Namen.$J$2];IF([.F13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1]);ISBLANK([.I131]));&quot;&quot;;IF(ISERROR(FIND(&quot;|&quot;&amp; SUBSTITUTE([.C131];&quot; &quot;;&quot;&quot;) &amp;&quot;|&quot;;&quot;|&quot; &amp; SUBSTITUTE([.I131];&quot; &quot;;&quot;&quot;) &amp;&quot;|&quot;));0;1))">
            <text:p/>
          </table:table-cell>
          <table:table-cell table:style-name="ce49" table:formula="of:=IF([.F131]=&quot;&quot;;&quot;&quot;;IF([$Namen.$H$3]=[$Namen.$J$2];IF([.F13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2]);ISBLANK([.I132]));&quot;&quot;;IF(ISERROR(FIND(&quot;|&quot;&amp; SUBSTITUTE([.C132];&quot; &quot;;&quot;&quot;) &amp;&quot;|&quot;;&quot;|&quot; &amp; SUBSTITUTE([.I132];&quot; &quot;;&quot;&quot;) &amp;&quot;|&quot;));0;1))">
            <text:p/>
          </table:table-cell>
          <table:table-cell table:style-name="ce49" table:formula="of:=IF([.F132]=&quot;&quot;;&quot;&quot;;IF([$Namen.$H$3]=[$Namen.$J$2];IF([.F13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3]);ISBLANK([.I133]));&quot;&quot;;IF(ISERROR(FIND(&quot;|&quot;&amp; SUBSTITUTE([.C133];&quot; &quot;;&quot;&quot;) &amp;&quot;|&quot;;&quot;|&quot; &amp; SUBSTITUTE([.I133];&quot; &quot;;&quot;&quot;) &amp;&quot;|&quot;));0;1))">
            <text:p/>
          </table:table-cell>
          <table:table-cell table:style-name="ce49" table:formula="of:=IF([.F133]=&quot;&quot;;&quot;&quot;;IF([$Namen.$H$3]=[$Namen.$J$2];IF([.F13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4]);ISBLANK([.I134]));&quot;&quot;;IF(ISERROR(FIND(&quot;|&quot;&amp; SUBSTITUTE([.C134];&quot; &quot;;&quot;&quot;) &amp;&quot;|&quot;;&quot;|&quot; &amp; SUBSTITUTE([.I134];&quot; &quot;;&quot;&quot;) &amp;&quot;|&quot;));0;1))">
            <text:p/>
          </table:table-cell>
          <table:table-cell table:style-name="ce49" table:formula="of:=IF([.F134]=&quot;&quot;;&quot;&quot;;IF([$Namen.$H$3]=[$Namen.$J$2];IF([.F13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5]);ISBLANK([.I135]));&quot;&quot;;IF(ISERROR(FIND(&quot;|&quot;&amp; SUBSTITUTE([.C135];&quot; &quot;;&quot;&quot;) &amp;&quot;|&quot;;&quot;|&quot; &amp; SUBSTITUTE([.I135];&quot; &quot;;&quot;&quot;) &amp;&quot;|&quot;));0;1))">
            <text:p/>
          </table:table-cell>
          <table:table-cell table:style-name="ce49" table:formula="of:=IF([.F135]=&quot;&quot;;&quot;&quot;;IF([$Namen.$H$3]=[$Namen.$J$2];IF([.F13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6]);ISBLANK([.I136]));&quot;&quot;;IF(ISERROR(FIND(&quot;|&quot;&amp; SUBSTITUTE([.C136];&quot; &quot;;&quot;&quot;) &amp;&quot;|&quot;;&quot;|&quot; &amp; SUBSTITUTE([.I136];&quot; &quot;;&quot;&quot;) &amp;&quot;|&quot;));0;1))">
            <text:p/>
          </table:table-cell>
          <table:table-cell table:style-name="ce49" table:formula="of:=IF([.F136]=&quot;&quot;;&quot;&quot;;IF([$Namen.$H$3]=[$Namen.$J$2];IF([.F13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7]);ISBLANK([.I137]));&quot;&quot;;IF(ISERROR(FIND(&quot;|&quot;&amp; SUBSTITUTE([.C137];&quot; &quot;;&quot;&quot;) &amp;&quot;|&quot;;&quot;|&quot; &amp; SUBSTITUTE([.I137];&quot; &quot;;&quot;&quot;) &amp;&quot;|&quot;));0;1))">
            <text:p/>
          </table:table-cell>
          <table:table-cell table:style-name="ce49" table:formula="of:=IF([.F137]=&quot;&quot;;&quot;&quot;;IF([$Namen.$H$3]=[$Namen.$J$2];IF([.F13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8]);ISBLANK([.I138]));&quot;&quot;;IF(ISERROR(FIND(&quot;|&quot;&amp; SUBSTITUTE([.C138];&quot; &quot;;&quot;&quot;) &amp;&quot;|&quot;;&quot;|&quot; &amp; SUBSTITUTE([.I138];&quot; &quot;;&quot;&quot;) &amp;&quot;|&quot;));0;1))">
            <text:p/>
          </table:table-cell>
          <table:table-cell table:style-name="ce49" table:formula="of:=IF([.F138]=&quot;&quot;;&quot;&quot;;IF([$Namen.$H$3]=[$Namen.$J$2];IF([.F13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39]);ISBLANK([.I139]));&quot;&quot;;IF(ISERROR(FIND(&quot;|&quot;&amp; SUBSTITUTE([.C139];&quot; &quot;;&quot;&quot;) &amp;&quot;|&quot;;&quot;|&quot; &amp; SUBSTITUTE([.I139];&quot; &quot;;&quot;&quot;) &amp;&quot;|&quot;));0;1))">
            <text:p/>
          </table:table-cell>
          <table:table-cell table:style-name="ce49" table:formula="of:=IF([.F139]=&quot;&quot;;&quot;&quot;;IF([$Namen.$H$3]=[$Namen.$J$2];IF([.F13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0]);ISBLANK([.I140]));&quot;&quot;;IF(ISERROR(FIND(&quot;|&quot;&amp; SUBSTITUTE([.C140];&quot; &quot;;&quot;&quot;) &amp;&quot;|&quot;;&quot;|&quot; &amp; SUBSTITUTE([.I140];&quot; &quot;;&quot;&quot;) &amp;&quot;|&quot;));0;1))">
            <text:p/>
          </table:table-cell>
          <table:table-cell table:style-name="ce49" table:formula="of:=IF([.F140]=&quot;&quot;;&quot;&quot;;IF([$Namen.$H$3]=[$Namen.$J$2];IF([.F140]&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1]);ISBLANK([.I141]));&quot;&quot;;IF(ISERROR(FIND(&quot;|&quot;&amp; SUBSTITUTE([.C141];&quot; &quot;;&quot;&quot;) &amp;&quot;|&quot;;&quot;|&quot; &amp; SUBSTITUTE([.I141];&quot; &quot;;&quot;&quot;) &amp;&quot;|&quot;));0;1))">
            <text:p/>
          </table:table-cell>
          <table:table-cell table:style-name="ce49" table:formula="of:=IF([.F141]=&quot;&quot;;&quot;&quot;;IF([$Namen.$H$3]=[$Namen.$J$2];IF([.F141]&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2]);ISBLANK([.I142]));&quot;&quot;;IF(ISERROR(FIND(&quot;|&quot;&amp; SUBSTITUTE([.C142];&quot; &quot;;&quot;&quot;) &amp;&quot;|&quot;;&quot;|&quot; &amp; SUBSTITUTE([.I142];&quot; &quot;;&quot;&quot;) &amp;&quot;|&quot;));0;1))">
            <text:p/>
          </table:table-cell>
          <table:table-cell table:style-name="ce49" table:formula="of:=IF([.F142]=&quot;&quot;;&quot;&quot;;IF([$Namen.$H$3]=[$Namen.$J$2];IF([.F142]&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3]);ISBLANK([.I143]));&quot;&quot;;IF(ISERROR(FIND(&quot;|&quot;&amp; SUBSTITUTE([.C143];&quot; &quot;;&quot;&quot;) &amp;&quot;|&quot;;&quot;|&quot; &amp; SUBSTITUTE([.I143];&quot; &quot;;&quot;&quot;) &amp;&quot;|&quot;));0;1))">
            <text:p/>
          </table:table-cell>
          <table:table-cell table:style-name="ce49" table:formula="of:=IF([.F143]=&quot;&quot;;&quot;&quot;;IF([$Namen.$H$3]=[$Namen.$J$2];IF([.F143]&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4]);ISBLANK([.I144]));&quot;&quot;;IF(ISERROR(FIND(&quot;|&quot;&amp; SUBSTITUTE([.C144];&quot; &quot;;&quot;&quot;) &amp;&quot;|&quot;;&quot;|&quot; &amp; SUBSTITUTE([.I144];&quot; &quot;;&quot;&quot;) &amp;&quot;|&quot;));0;1))">
            <text:p/>
          </table:table-cell>
          <table:table-cell table:style-name="ce49" table:formula="of:=IF([.F144]=&quot;&quot;;&quot;&quot;;IF([$Namen.$H$3]=[$Namen.$J$2];IF([.F144]&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5]);ISBLANK([.I145]));&quot;&quot;;IF(ISERROR(FIND(&quot;|&quot;&amp; SUBSTITUTE([.C145];&quot; &quot;;&quot;&quot;) &amp;&quot;|&quot;;&quot;|&quot; &amp; SUBSTITUTE([.I145];&quot; &quot;;&quot;&quot;) &amp;&quot;|&quot;));0;1))">
            <text:p/>
          </table:table-cell>
          <table:table-cell table:style-name="ce49" table:formula="of:=IF([.F145]=&quot;&quot;;&quot;&quot;;IF([$Namen.$H$3]=[$Namen.$J$2];IF([.F145]&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6]);ISBLANK([.I146]));&quot;&quot;;IF(ISERROR(FIND(&quot;|&quot;&amp; SUBSTITUTE([.C146];&quot; &quot;;&quot;&quot;) &amp;&quot;|&quot;;&quot;|&quot; &amp; SUBSTITUTE([.I146];&quot; &quot;;&quot;&quot;) &amp;&quot;|&quot;));0;1))">
            <text:p/>
          </table:table-cell>
          <table:table-cell table:style-name="ce49" table:formula="of:=IF([.F146]=&quot;&quot;;&quot;&quot;;IF([$Namen.$H$3]=[$Namen.$J$2];IF([.F146]&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7]);ISBLANK([.I147]));&quot;&quot;;IF(ISERROR(FIND(&quot;|&quot;&amp; SUBSTITUTE([.C147];&quot; &quot;;&quot;&quot;) &amp;&quot;|&quot;;&quot;|&quot; &amp; SUBSTITUTE([.I147];&quot; &quot;;&quot;&quot;) &amp;&quot;|&quot;));0;1))">
            <text:p/>
          </table:table-cell>
          <table:table-cell table:style-name="ce49" table:formula="of:=IF([.F147]=&quot;&quot;;&quot;&quot;;IF([$Namen.$H$3]=[$Namen.$J$2];IF([.F147]&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8]);ISBLANK([.I148]));&quot;&quot;;IF(ISERROR(FIND(&quot;|&quot;&amp; SUBSTITUTE([.C148];&quot; &quot;;&quot;&quot;) &amp;&quot;|&quot;;&quot;|&quot; &amp; SUBSTITUTE([.I148];&quot; &quot;;&quot;&quot;) &amp;&quot;|&quot;));0;1))">
            <text:p/>
          </table:table-cell>
          <table:table-cell table:style-name="ce49" table:formula="of:=IF([.F148]=&quot;&quot;;&quot;&quot;;IF([$Namen.$H$3]=[$Namen.$J$2];IF([.F148]&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number-columns-repeated="2"/>
          <table:table-cell table:style-name="ce52" table:formula="of:=IF(OR(ISFORMULA([.C149]);ISBLANK([.I149]));&quot;&quot;;IF(ISERROR(FIND(&quot;|&quot;&amp; SUBSTITUTE([.C149];&quot; &quot;;&quot;&quot;) &amp;&quot;|&quot;;&quot;|&quot; &amp; SUBSTITUTE([.I149];&quot; &quot;;&quot;&quot;) &amp;&quot;|&quot;));0;1))">
            <text:p/>
          </table:table-cell>
          <table:table-cell table:style-name="ce49" table:formula="of:=IF([.F149]=&quot;&quot;;&quot;&quot;;IF([$Namen.$H$3]=[$Namen.$J$2];IF([.F149]&gt;0;&quot;&quot;;&quot;&quot;);&quot; &quot;))">
            <text:p/>
          </table:table-cell>
          <table:table-cell table:style-name="ce58"/>
          <table:table-cell table:style-name="ce50" table:number-columns-repeated="7"/>
          <table:table-cell table:style-name="ce58" table:number-columns-repeated="242"/>
        </table:table-row>
        <table:table-row table:style-name="ro1">
          <table:table-cell/>
          <table:table-cell table:style-name="ce34"/>
          <table:table-cell table:style-name="ce222"/>
          <table:table-cell table:style-name="ce84" table:formula="of:=IF(ISBLANK([.I150]);&quot;&quot;;IF(ISERROR(FIND(&quot;|&quot;&amp; SUBSTITUTE(SUBSTITUTE(SUBSTITUTE(SUBSTITUTE([.C150];&quot; &quot;;&quot;&quot;);&quot;·&quot;;&quot;*&quot; );&quot;–&quot; ;&quot;-&quot; );&quot;:&quot;;&quot;/&quot;) &amp;&quot;|&quot;;&quot;|&quot; &amp; SUBSTITUTE([.I150];&quot; &quot;;&quot;&quot;) &amp;&quot;|&quot;));0;1))">
            <text:p/>
          </table:table-cell>
          <table:table-cell table:style-name="ce49" table:formula="of:=IF([.D150]=&quot;&quot;;&quot;&quot;;IF([$Namen.$H$3]=[$Namen.$J$2];IF([.D150]&gt;0;&quot;&quot;;&quot;&quot;);&quot;&quot;))">
            <text:p/>
          </table:table-cell>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style-name="Eingabe"/>
          <table:table-cell table:style-name="ce84" table:formula="of:=IF(ISBLANK([.I151]);&quot;&quot;;IF(ISERROR(FIND(&quot;|&quot;&amp; SUBSTITUTE(SUBSTITUTE(SUBSTITUTE(SUBSTITUTE([.C151];&quot; &quot;;&quot;&quot;);&quot;·&quot;;&quot;*&quot; );&quot;–&quot; ;&quot;-&quot; );&quot;:&quot;;&quot;/&quot;) &amp;&quot;|&quot;;&quot;|&quot; &amp; SUBSTITUTE([.I151];&quot; &quot;;&quot;&quot;) &amp;&quot;|&quot;));0;1))">
            <text:p/>
          </table:table-cell>
          <table:table-cell table:style-name="ce49" table:formula="of:=IF([.D151]=&quot;&quot;;&quot;&quot;;IF([$Namen.$H$3]=[$Namen.$J$2];IF([.D151]&gt;0;&quot;&quot;;&quot;&quot;);&quot;&quot;))">
            <text:p/>
          </table:table-cell>
          <table:table-cell table:style-name="ce50"/>
          <table:table-cell table:style-name="ce58" table:number-columns-repeated="2"/>
          <table:table-cell table:style-name="ce50" table:number-columns-repeated="7"/>
          <table:table-cell table:style-name="ce58" table:number-columns-repeated="242"/>
        </table:table-row>
        <table:table-row table:style-name="ro1">
          <table:table-cell/>
          <table:table-cell table:style-name="ce34"/>
          <table:table-cell table:style-name="Eingabe"/>
          <table:table-cell table:style-name="ce84"/>
          <table:table-cell table:style-name="ce49"/>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65385">
          <table:table-cell/>
          <table:table-cell table:style-name="ce34"/>
          <table:table-cell table:style-name="Eingabe"/>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Tabelle4.C106:Tabelle4.C113 Tabelle4.C9:Tabelle4.C12 Tabelle4.C14:Tabelle4.C20 Tabelle4.C22:Tabelle4.C29 Tabelle4.C31:Tabelle4.C36 Tabelle4.C38:Tabelle4.C45 Tabelle4.C47:Tabelle4.C60 Tabelle4.C62:Tabelle4.C73 Tabelle4.C75:Tabelle4.C88 Tabelle4.C90:Tabelle4.C104">
            <calcext:condition calcext:apply-style-name="Result (user)" calcext:value="formula-is(OR([.F9]=&quot;&quot;;[.F9]=&quot;&quot;))" calcext:base-cell-address="Tabelle4.C9"/>
          </calcext:conditional-format>
          <calcext:conditional-format calcext:target-range-address="Tabelle4.C117:Tabelle4.C150 Tabelle4.C106:Tabelle4.C115 Tabelle4.C10:Tabelle4.C20 Tabelle4.C22:Tabelle4.C29 Tabelle4.C31:Tabelle4.C36 Tabelle4.C38:Tabelle4.C45 Tabelle4.C47:Tabelle4.C60 Tabelle4.C62:Tabelle4.C73 Tabelle4.C75:Tabelle4.C88 Tabelle4.C90:Tabelle4.C104">
            <calcext:condition calcext:apply-style-name="Result" calcext:value="formula-is(OR([.G10]=&quot;&quot;;[.G10]=&quot;&quot;))" calcext:base-cell-address="Tabelle4.C10"/>
          </calcext:conditional-format>
          <calcext:conditional-format calcext:target-range-address="Tabelle4.C21:Tabelle4.C21">
            <calcext:condition calcext:apply-style-name="Result (user)" calcext:value="formula-is(OR([.F21]=&quot;&quot;;[.F21]=&quot;&quot;))" calcext:base-cell-address="Tabelle4.C21"/>
          </calcext:conditional-format>
          <calcext:conditional-format calcext:target-range-address="Tabelle4.C21:Tabelle4.C21">
            <calcext:condition calcext:apply-style-name="Result" calcext:value="formula-is(OR([.G21]=&quot;&quot;;[.G21]=&quot;&quot;))" calcext:base-cell-address="Tabelle4.C21"/>
          </calcext:conditional-format>
          <calcext:conditional-format calcext:target-range-address="Tabelle4.C30:Tabelle4.C30">
            <calcext:condition calcext:apply-style-name="Result (user)" calcext:value="formula-is(OR([.F30]=&quot;&quot;;[.F30]=&quot;&quot;))" calcext:base-cell-address="Tabelle4.C30"/>
          </calcext:conditional-format>
          <calcext:conditional-format calcext:target-range-address="Tabelle4.C30:Tabelle4.C30">
            <calcext:condition calcext:apply-style-name="Result" calcext:value="formula-is(OR([.G30]=&quot;&quot;;[.G30]=&quot;&quot;))" calcext:base-cell-address="Tabelle4.C30"/>
          </calcext:conditional-format>
          <calcext:conditional-format calcext:target-range-address="Tabelle4.C37:Tabelle4.C37">
            <calcext:condition calcext:apply-style-name="Result (user)" calcext:value="formula-is(OR([.F37]=&quot;&quot;;[.F37]=&quot;&quot;))" calcext:base-cell-address="Tabelle4.C37"/>
          </calcext:conditional-format>
          <calcext:conditional-format calcext:target-range-address="Tabelle4.C37:Tabelle4.C37">
            <calcext:condition calcext:apply-style-name="Result" calcext:value="formula-is(OR([.G37]=&quot;&quot;;[.G37]=&quot;&quot;))" calcext:base-cell-address="Tabelle4.C37"/>
          </calcext:conditional-format>
          <calcext:conditional-format calcext:target-range-address="Tabelle4.C46:Tabelle4.C46">
            <calcext:condition calcext:apply-style-name="Result (user)" calcext:value="formula-is(OR([.F46]=&quot;&quot;;[.F46]=&quot;&quot;))" calcext:base-cell-address="Tabelle4.C46"/>
          </calcext:conditional-format>
          <calcext:conditional-format calcext:target-range-address="Tabelle4.C46:Tabelle4.C46">
            <calcext:condition calcext:apply-style-name="Result" calcext:value="formula-is(OR([.G46]=&quot;&quot;;[.G46]=&quot;&quot;))" calcext:base-cell-address="Tabelle4.C46"/>
          </calcext:conditional-format>
          <calcext:conditional-format calcext:target-range-address="Tabelle4.C61:Tabelle4.C61">
            <calcext:condition calcext:apply-style-name="Result (user)" calcext:value="formula-is(OR([.F61]=&quot;&quot;;[.F61]=&quot;&quot;))" calcext:base-cell-address="Tabelle4.C61"/>
          </calcext:conditional-format>
          <calcext:conditional-format calcext:target-range-address="Tabelle4.C61:Tabelle4.C61">
            <calcext:condition calcext:apply-style-name="Result" calcext:value="formula-is(OR([.G61]=&quot;&quot;;[.G61]=&quot;&quot;))" calcext:base-cell-address="Tabelle4.C61"/>
          </calcext:conditional-format>
          <calcext:conditional-format calcext:target-range-address="Tabelle4.C74:Tabelle4.C74">
            <calcext:condition calcext:apply-style-name="Result (user)" calcext:value="formula-is(OR([.F74]=&quot;&quot;;[.F74]=&quot;&quot;))" calcext:base-cell-address="Tabelle4.C74"/>
          </calcext:conditional-format>
          <calcext:conditional-format calcext:target-range-address="Tabelle4.C74:Tabelle4.C74">
            <calcext:condition calcext:apply-style-name="Result" calcext:value="formula-is(OR([.G74]=&quot;&quot;;[.G74]=&quot;&quot;))" calcext:base-cell-address="Tabelle4.C74"/>
          </calcext:conditional-format>
          <calcext:conditional-format calcext:target-range-address="Tabelle4.C89:Tabelle4.C89">
            <calcext:condition calcext:apply-style-name="Result (user)" calcext:value="formula-is(OR([.F89]=&quot;&quot;;[.F89]=&quot;&quot;))" calcext:base-cell-address="Tabelle4.C89"/>
          </calcext:conditional-format>
          <calcext:conditional-format calcext:target-range-address="Tabelle4.C89:Tabelle4.C89">
            <calcext:condition calcext:apply-style-name="Result" calcext:value="formula-is(OR([.G89]=&quot;&quot;;[.G89]=&quot;&quot;))" calcext:base-cell-address="Tabelle4.C89"/>
          </calcext:conditional-format>
          <calcext:conditional-format calcext:target-range-address="Tabelle4.C105:Tabelle4.C105">
            <calcext:condition calcext:apply-style-name="Result (user)" calcext:value="formula-is(OR([.F105]=&quot;&quot;;[.F105]=&quot;&quot;))" calcext:base-cell-address="Tabelle4.C105"/>
          </calcext:conditional-format>
          <calcext:conditional-format calcext:target-range-address="Tabelle4.C105:Tabelle4.C105">
            <calcext:condition calcext:apply-style-name="Result" calcext:value="formula-is(OR([.G105]=&quot;&quot;;[.G105]=&quot;&quot;))" calcext:base-cell-address="Tabelle4.C105"/>
          </calcext:conditional-format>
        </calcext:conditional-formats>
      </table:table>
      <table:table table:name="Tabelle5" table:style-name="ta1" table:protected="true" table:protection-key="RISAaYM55EB4f9JUsQKkFIYvY3U=" table:protection-key-digest-algorithm="http://www.w3.org/2000/09/xmldsig#sha1" table:print-ranges="Tabelle5.B1:Tabelle5.H109">
        <loext:table-protection loext:select-protected-cells="true" loext:select-unprotected-cells="true"/>
        <table:shapes>
          <draw:frame draw:z-index="14" draw:name="Bild 8" draw:style-name="gr9" draw:text-style-name="P6" svg:width="34.17mm" svg:height="18.88mm" svg:x="52.15mm" svg:y="85.33mm">
            <draw:image xlink:href="Pictures/2000014800000D5A0000076113B348E8299EDC51.svm" xlink:type="simple" xlink:show="embed" xlink:actuate="onLoad">
              <text:p/>
            </draw:image>
          </draw:frame>
          <draw:frame draw:z-index="15" draw:name="Bild 22" draw:style-name="gr9" draw:text-style-name="P6" svg:width="37.64mm" svg:height="25.18mm" svg:x="55.06mm" svg:y="164.58mm">
            <draw:image xlink:href="Pictures/200001FE00000EB5000009D768D5B324AE844084.svm" xlink:type="simple" xlink:show="embed" xlink:actuate="onLoad">
              <text:p/>
            </draw:image>
          </draw:frame>
        </table:shapes>
        <table:table-column table:style-name="co13" table:default-cell-style-name="Default"/>
        <table:table-column table:style-name="co30" table:default-cell-style-name="Default"/>
        <table:table-column table:style-name="co31" table:default-cell-style-name="Default"/>
        <table:table-column table:style-name="co16" table:default-cell-style-name="Default"/>
        <table:table-column table:style-name="co17" table:default-cell-style-name="Default"/>
        <table:table-column table:style-name="co18" table:default-cell-style-name="Default"/>
        <table:table-column table:style-name="co32" table:default-cell-style-name="Default"/>
        <table:table-column table:style-name="co33" table:default-cell-style-name="Default"/>
        <table:table-column table:style-name="co34" table:default-cell-style-name="Default"/>
        <table:table-column table:style-name="co11" table:number-columns-repeated="248"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38"/>
          <table:table-cell/>
          <table:table-cell table:style-name="ce48"/>
          <table:table-cell table:style-name="ce50"/>
          <table:table-cell table:style-name="ce53"/>
          <table:table-cell table:style-name="ce59"/>
          <table:table-cell table:style-name="Unsichtbar" table:number-columns-repeated="2"/>
          <table:table-cell table:style-name="ce50" table:number-columns-repeated="5"/>
          <table:table-cell table:style-name="ce58" table:number-columns-repeated="242"/>
        </table:table-row>
        <table:table-row table:style-name="ro4">
          <table:table-cell/>
          <table:table-cell table:style-name="ce32" office:value-type="string" calcext:value-type="string">
            <text:p>Quader</text:p>
          </table:table-cell>
          <table:table-cell table:style-name="ce136" office:value-type="string" calcext:value-type="string">
            <text:p><text:a xlink:href="#Tabelle4" xlink:type="simple"></text:a> <text:a xlink:href="#Namen" xlink:type="simple"></text:a> <text:a xlink:href="#Tabelle6" xlink:type="simple"></text:a></text:p>
          </table:table-cell>
          <table:table-cell/>
          <table:table-cell table:style-name="ce48"/>
          <table:table-cell table:style-name="ce50"/>
          <table:table-cell table:style-name="ce53" office:value-type="string" calcext:value-type="string">
            <text:p>Quader</text:p>
          </table:table-cell>
          <table:table-cell table:style-name="ce59"/>
          <table:table-cell table:style-name="Unsichtbar" table:number-columns-repeated="2"/>
          <table:table-cell table:style-name="ce50" table:number-columns-repeated="5"/>
          <table:table-cell table:style-name="ce58" table:number-columns-repeated="242"/>
        </table:table-row>
        <table:table-row table:style-name="ro1">
          <table:table-cell/>
          <table:table-cell table:style-name="ce100" office:value-type="string" calcext:value-type="string">
            <text:p>Jeder Quader ist aus Würfeln mit je einer </text:p>
          </table:table-cell>
          <table:table-cell table:style-name="ce45" table:number-columns-repeated="2"/>
          <table:table-cell table:style-name="ce48" table:formula="of:=IF(ISBLANK([.I3]);&quot;&quot;;IF(ISERROR(VALUE([.C3]));0;IF(ABS(VALUE([.C3])-[.I3])&lt;0.0005;1;0)))">
            <text:p/>
          </table:table-cell>
          <table:table-cell table:style-name="ce51"/>
          <table:table-cell table:style-name="ce54" office:value-type="string" calcext:value-type="string">
            <text:p>Fortschrittsbalken:</text:p>
          </table:table-cell>
          <table:table-cell table:style-name="ce60"/>
          <table:table-cell table:style-name="Unsichtbar" table:number-columns-repeated="3"/>
          <table:table-cell table:style-name="ce51" table:number-columns-repeated="4"/>
          <table:table-cell table:style-name="ce69" table:number-columns-repeated="242"/>
        </table:table-row>
        <table:table-row table:style-name="ro1">
          <table:table-cell/>
          <table:table-cell table:style-name="ce117" office:value-type="string" calcext:value-type="string" table:number-columns-spanned="2" table:number-rows-spanned="1">
            <text:p>Kantenlänge von 1 cm zusammengesetzt. </text:p>
          </table:table-cell>
          <table:covered-table-cell/>
          <table:table-cell table:style-name="ce45"/>
          <table:table-cell table:style-name="ce48" table:formula="of:=IF(ISBLANK([.I4]);&quot;&quot;;IF(ISERROR(VALUE([.C3]));0;IF(ABS(VALUE([.C3])-[.I4])&lt;0.0005;1;0)))">
            <text:p/>
          </table:table-cell>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style-name="Unsichtbar" table:number-columns-repeated="3"/>
          <table:table-cell table:style-name="ce50" table:number-columns-repeated="4"/>
          <table:table-cell table:style-name="ce58" table:number-columns-repeated="242"/>
        </table:table-row>
        <table:table-row table:style-name="ro1">
          <table:table-cell/>
          <table:table-cell table:style-name="ce118" office:value-type="string" calcext:value-type="string">
            <text:p>Quader: Bestimme seine<text:span text:style-name="T3"> Grundfläche</text:span> (=Deckfläche), das <text:span text:style-name="T3">Volumen</text:span>, <text:span text:style-name="T3">Mantelfläche</text:span> und </text:p>
          </table:table-cell>
          <table:table-cell/>
          <table:table-cell table:style-name="ce45"/>
          <table:table-cell table:style-name="ce48"/>
          <table:table-cell table:style-name="ce50"/>
          <table:table-cell table:style-name="ce56" table:formula="of:=IF([$Namen.F10]&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51" office:value-type="string" calcext:value-type="string">
            <text:p>Erreichte Punkte; von</text:p>
          </table:table-cell>
          <table:table-cell table:style-name="ce66"/>
          <table:table-cell table:style-name="ce64" office:value-type="string" calcext:value-type="string">
            <text:p>Bewertung</text:p>
          </table:table-cell>
          <table:table-cell table:style-name="ce50" table:number-columns-repeated="4"/>
          <table:table-cell table:style-name="ce58" table:number-columns-repeated="242"/>
        </table:table-row>
        <table:table-row table:style-name="ro12">
          <table:table-cell/>
          <table:table-cell table:style-name="ce119" office:value-type="string" calcext:value-type="string">
            <text:p>die <text:span text:style-name="T3">Oberfläche</text:span>. Die Mantelfläche M umfasst alle Rechteckflächen zwischen der </text:p>
            <text:p>Grundfläche G und der Deckfläche D.</text:p>
          </table:table-cell>
          <table:table-cell/>
          <table:table-cell table:style-name="ce45"/>
          <table:table-cell table:style-name="ce48"/>
          <table:table-cell table:style-name="ce50"/>
          <table:table-cell table:style-name="ce155" table:formula="of:=IF([$Namen.F10]&lt;&gt;&quot;x&quot;;&quot;Keine Wertung&quot;;IF([$Namen.$H$3]=[$Namen.$J$2];&quot;Punktzahl: &quot;&amp;[.I6]&amp;&quot; von &quot;&amp;[.J6];&quot;&quot;))" office:value-type="string" office:string-value="Punktzahl: 0 von 63" calcext:value-type="string">
            <text:p>Punktzahl: 0 von 63</text:p>
          </table:table-cell>
          <table:table-cell table:style-name="ce160"/>
          <table:table-cell table:style-name="ce50" table:formula="of:=[.L6]*SUM([.F7:.F107])" office:value-type="float" office:value="0" calcext:value-type="float">
            <text:p>0</text:p>
          </table:table-cell>
          <table:table-cell table:style-name="ce66" table:formula="of:=[.L6]*COUNTIF([.F7:.F107];&quot;&gt;=0&quot;)" office:value-type="float" office:value="63" calcext:value-type="float">
            <text:p>63</text:p>
          </table:table-cell>
          <table:table-cell table:style-name="Unsichtbar" table:formula="of:=IF([.I6]/[.J6]=0;1;IF([.I6]/[.J6]&lt;0.5;2;IF([.I6]/[.J6]&lt;0.6125;3;IF([.I6]/[.J6]&lt;0.725;4;IF([.I6]/[.J6]&lt;0.8375;5;IF([.I6]/[.J6]&lt;0.95;6;IF([.I6]/[.J6]&lt;1;7;8)))))))" office:value-type="float" office:value="1" calcext:value-type="float">
            <text:p>1</text:p>
          </table:table-cell>
          <table:table-cell table:style-name="ce50" table:formula="of:=IF([$Namen.F10]=&quot;x&quot;;1;0.001)" office:value-type="float" office:value="1" calcext:value-type="float">
            <text:p>1</text:p>
          </table:table-cell>
          <table:table-cell table:style-name="ce50" table:number-columns-repeated="3"/>
          <table:table-cell table:style-name="ce58" table:number-columns-repeated="242"/>
        </table:table-row>
        <table:table-row table:style-name="ro13">
          <table:table-cell/>
          <table:table-cell table:style-name="ce119" office:value-type="string" calcext:value-type="string">
            <text:p>Die Oberfläche setzt sich aus der <text:span text:style-name="T3">Grundfläche</text:span>, der <text:span text:style-name="T3">Deckfläche</text:span> und</text:p>
            <text:p><text:span text:style-name="T3">Mantelfläche</text:span> (alle Flächen seitlich) zusammen.</text:p>
          </table:table-cell>
          <table:table-cell/>
          <table:table-cell table:style-name="ce84"/>
          <table:table-cell table:style-name="ce103"/>
          <table:table-cell table:style-name="ce50"/>
          <table:table-cell table:style-name="ce45"/>
          <table:table-cell table:style-name="ce50"/>
          <table:table-cell/>
          <table:table-cell table:style-name="Unsichtbar"/>
          <table:table-cell table:style-name="ce50" table:number-columns-repeated="5"/>
          <table:table-cell table:style-name="ce58" table:number-columns-repeated="242"/>
        </table:table-row>
        <table:table-row table:style-name="ro1">
          <table:table-cell/>
          <table:table-cell table:style-name="ce119"/>
          <table:table-cell/>
          <table:table-cell table:style-name="ce84"/>
          <table:table-cell table:style-name="ce103"/>
          <table:table-cell table:style-name="ce50"/>
          <table:table-cell table:style-name="ce45"/>
          <table:table-cell table:style-name="ce50"/>
          <table:table-cell/>
          <table:table-cell table:style-name="Unsichtbar"/>
          <table:table-cell table:style-name="ce50" table:number-columns-repeated="5"/>
          <table:table-cell table:style-name="ce58" table:number-columns-repeated="242"/>
        </table:table-row>
        <table:table-row table:style-name="ro1">
          <table:table-cell/>
          <table:table-cell table:style-name="ce216" office:value-type="string" calcext:value-type="string">
            <text:p>Kantenlängen: <text:s/>a=</text:p>
          </table:table-cell>
          <table:table-cell table:style-name="ce232"/>
          <table:table-cell table:number-columns-repeated="2"/>
          <table:table-cell table:style-name="ce239" table:formula="of:=IF(OR(ISFORMULA([.C9]);ISBLANK([.J9]));&quot;&quot;;IF(ISERROR(FIND(&quot;|&quot;&amp;SUBSTITUTE([.C9];&quot; &quot;;&quot;&quot;) &amp;&quot;|&quot;;&quot;|&quot; &amp; SUBSTITUTE([.J9];&quot; &quot;;&quot;&quot;) &amp;&quot;|&quot;));0;1))" office:value-type="float" office:value="0" calcext:value-type="float">
            <text:p>0</text:p>
          </table:table-cell>
          <table:table-cell table:style-name="ce49" table:formula="of:=IF([.F9]=&quot;&quot;;&quot;&quot;;IF([$Namen.$H$3]=[$Namen.$J$2];IF([.F9]&gt;0;&quot;&quot;;&quot;&quot;);&quot; &quot;))" office:value-type="string" office:string-value="" calcext:value-type="string">
            <text:p></text:p>
          </table:table-cell>
          <table:table-cell table:style-name="ce240" office:value-type="string" calcext:value-type="string">
            <text:p>Das fettbreite a (für Länge)</text:p>
          </table:table-cell>
          <table:table-cell/>
          <table:table-cell table:style-name="Unsichtbar" office:value-type="string" calcext:value-type="string">
            <text:p>5cm</text:p>
          </table:table-cell>
          <table:table-cell table:style-name="ce50" table:number-columns-repeated="5"/>
          <table:table-cell table:style-name="ce58" table:number-columns-repeated="242"/>
        </table:table-row>
        <table:table-row table:style-name="ro1">
          <table:table-cell/>
          <table:table-cell table:style-name="ce216" office:value-type="string" calcext:value-type="string">
            <text:p>b=</text:p>
          </table:table-cell>
          <table:table-cell table:style-name="ce233"/>
          <table:table-cell table:number-columns-repeated="2"/>
          <table:table-cell table:style-name="ce239" table:formula="of:=IF(OR(ISFORMULA([.C10]);ISBLANK([.J10]));&quot;&quot;;IF(ISERROR(FIND(&quot;|&quot;&amp;SUBSTITUTE([.C10];&quot; &quot;;&quot;&quot;) &amp;&quot;|&quot;;&quot;|&quot; &amp; SUBSTITUTE([.J10];&quot; &quot;;&quot;&quot;) &amp;&quot;|&quot;));0;1))" office:value-type="float" office:value="0" calcext:value-type="float">
            <text:p>0</text:p>
          </table:table-cell>
          <table:table-cell table:style-name="ce49" table:formula="of:=IF([.F10]=&quot;&quot;;&quot;&quot;;IF([$Namen.$H$3]=[$Namen.$J$2];IF([.F10]&gt;0;&quot;&quot;;&quot;&quot;);&quot; &quot;))" office:value-type="string" office:string-value="" calcext:value-type="string">
            <text:p></text:p>
          </table:table-cell>
          <table:table-cell table:style-name="ce241" office:value-type="string" calcext:value-type="string">
            <text:p>Das schräge b (für die Breite oder Tiefe)</text:p>
          </table:table-cell>
          <table:table-cell/>
          <table:table-cell table:style-name="Unsichtbar" office:value-type="string" calcext:value-type="string">
            <text:p>2cm</text:p>
          </table:table-cell>
          <table:table-cell table:style-name="ce50" table:number-columns-repeated="5"/>
          <table:table-cell table:style-name="ce58" table:number-columns-repeated="242"/>
        </table:table-row>
        <table:table-row table:style-name="ro14">
          <table:table-cell/>
          <table:table-cell table:style-name="ce216" office:value-type="string" calcext:value-type="string">
            <text:p>c=</text:p>
            <draw:g table:end-cell-address="Tabelle5.B12" table:end-x="98.46mm" table:end-y="5.65mm" draw:z-index="13">
              <draw:line draw:style-name="gr11" draw:text-style-name="P2" svg:x1="90.13mm" svg:y1="2.65mm" svg:x2="98.48mm" svg:y2="6.83mm">
                <text:p/>
              </draw:line>
              <draw:line draw:style-name="gr11" draw:text-style-name="P2" svg:x1="66.71mm" svg:y1="11.08mm" svg:x2="90.14mm" svg:y2="2.65mm">
                <text:p/>
              </draw:line>
              <draw:line draw:style-name="gr12" draw:text-style-name="P2" svg:x1="64.06mm" svg:y1="14.21mm" svg:x2="67.5mm" svg:y2="10.71mm">
                <text:p/>
              </draw:line>
            </draw:g>
          </table:table-cell>
          <table:table-cell table:style-name="ce234"/>
          <table:table-cell table:number-columns-repeated="2"/>
          <table:table-cell table:style-name="ce239" table:formula="of:=IF(OR(ISFORMULA([.C11]);ISBLANK([.J11]));&quot;&quot;;IF(ISERROR(FIND(&quot;|&quot;&amp;SUBSTITUTE([.C11];&quot; &quot;;&quot;&quot;) &amp;&quot;|&quot;;&quot;|&quot; &amp; SUBSTITUTE([.J11];&quot; &quot;;&quot;&quot;) &amp;&quot;|&quot;));0;1))" office:value-type="float" office:value="0" calcext:value-type="float">
            <text:p>0</text:p>
          </table:table-cell>
          <table:table-cell table:style-name="ce49" table:formula="of:=IF([.F11]=&quot;&quot;;&quot;&quot;;IF([$Namen.$H$3]=[$Namen.$J$2];IF([.F11]&gt;0;&quot;&quot;;&quot;&quot;);&quot; &quot;))" office:value-type="string" office:string-value="" calcext:value-type="string">
            <text:p></text:p>
          </table:table-cell>
          <table:table-cell table:style-name="ce242" office:value-type="string" calcext:value-type="string">
            <text:p>Das <text:span text:style-name="T7">hohe c</text:span> (für die Höhe)</text:p>
          </table:table-cell>
          <table:table-cell/>
          <table:table-cell table:style-name="Unsichtbar" office:value-type="string" calcext:value-type="string">
            <text:p>2cm</text:p>
          </table:table-cell>
          <table:table-cell table:style-name="ce50" table:number-columns-repeated="5"/>
          <table:table-cell table:style-name="ce58" table:number-columns-repeated="242"/>
        </table:table-row>
        <table:table-row table:style-name="ro15">
          <table:table-cell/>
          <table:table-cell table:style-name="ce103" office:value-type="string" calcext:value-type="string">
            <text:p><text:span text:style-name="T3">Deck</text:span>fläche D=</text:p>
          </table:table-cell>
          <table:table-cell table:style-name="ce237"/>
          <table:table-cell office:value-type="string" calcext:value-type="string">
            <text:p>cm²</text:p>
          </table:table-cell>
          <table:table-cell/>
          <table:table-cell table:style-name="ce52" table:formula="of:=IF(OR(ISFORMULA([.C12]);ISBLANK([.J12]));&quot;&quot;;IF(ISERROR(FIND(&quot;|&quot;&amp;SUBSTITUTE([.C12];&quot; &quot;;&quot;&quot;) &amp;&quot;|&quot;;&quot;|&quot; &amp; SUBSTITUTE([.J12];&quot; &quot;;&quot;&quot;) &amp;&quot;|&quot;));0;1))" office:value-type="float" office:value="0" calcext:value-type="float">
            <text:p>0</text:p>
          </table:table-cell>
          <table:table-cell table:style-name="ce49" table:formula="of:=IF([.F12]=&quot;&quot;;&quot;&quot;;IF([$Namen.$H$3]=[$Namen.$J$2];IF([.F12]&gt;0;&quot;&quot;;&quot;&quot;);&quot; &quot;))" office:value-type="string" office:string-value="" calcext:value-type="string">
            <text:p></text:p>
          </table:table-cell>
          <table:table-cell table:number-columns-repeated="2"/>
          <table:table-cell table:style-name="ce50" office:value-type="float" office:value="10" calcext:value-type="float">
            <text:p>1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text:span text:style-name="T3">Grund</text:span>fläche G=</text:p>
            <draw:g table:end-cell-address="Tabelle5.B16" table:end-x="93.86mm" table:end-y="4.99mm" draw:z-index="0">
              <draw:line draw:style-name="gr11" draw:text-style-name="P2" svg:x1="87.25mm" svg:y1="18.75mm" svg:x2="93.88mm" svg:y2="3.08mm">
                <text:p/>
              </draw:line>
              <draw:line draw:style-name="gr11" draw:text-style-name="P2" svg:x1="62.91mm" svg:y1="23.61mm" svg:x2="87.26mm" svg:y2="18.75mm">
                <text:p/>
              </draw:line>
              <draw:line draw:style-name="gr12" draw:text-style-name="P2" svg:x1="59.54mm" svg:y1="19.93mm" svg:x2="63.76mm" svg:y2="23.62mm">
                <text:p/>
              </draw:line>
            </draw:g>
          </table:table-cell>
          <table:table-cell table:style-name="ce238"/>
          <table:table-cell office:value-type="string" calcext:value-type="string">
            <text:p>cm²</text:p>
          </table:table-cell>
          <table:table-cell/>
          <table:table-cell table:style-name="ce52" table:formula="of:=IF(OR(ISFORMULA([.C13]);ISBLANK([.J13]));&quot;&quot;;IF(ISERROR(FIND(&quot;|&quot;&amp;SUBSTITUTE([.C13];&quot; &quot;;&quot;&quot;) &amp;&quot;|&quot;;&quot;|&quot; &amp; SUBSTITUTE([.J13];&quot; &quot;;&quot;&quot;) &amp;&quot;|&quot;));0;1))" office:value-type="float" office:value="0" calcext:value-type="float">
            <text:p>0</text:p>
          </table:table-cell>
          <table:table-cell table:style-name="ce49" table:formula="of:=IF([.F13]=&quot;&quot;;&quot;&quot;;IF([$Namen.$H$3]=[$Namen.$J$2];IF([.F13]&gt;0;&quot;&quot;;&quot;&quot;);&quot; &quot;))" office:value-type="string" office:string-value="" calcext:value-type="string">
            <text:p></text:p>
          </table:table-cell>
          <table:table-cell table:number-columns-repeated="2"/>
          <table:table-cell table:style-name="ce50" office:value-type="float" office:value="10" calcext:value-type="float">
            <text:p>1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14]);ISBLANK([.J14]));&quot;&quot;;IF(ISERROR(FIND(&quot;|&quot;&amp;SUBSTITUTE([.C14];&quot; &quot;;&quot;&quot;) &amp;&quot;|&quot;;&quot;|&quot; &amp; SUBSTITUTE([.J14];&quot; &quot;;&quot;&quot;) &amp;&quot;|&quot;));0;1))" office:value-type="float" office:value="0" calcext:value-type="float">
            <text:p>0</text:p>
          </table:table-cell>
          <table:table-cell table:style-name="ce49" table:formula="of:=IF([.F14]=&quot;&quot;;&quot;&quot;;IF([$Namen.$H$3]=[$Namen.$J$2];IF([.F14]&gt;0;&quot;&quot;;&quot;&quot;);&quot; &quot;))" office:value-type="string" office:string-value="" calcext:value-type="string">
            <text:p></text:p>
          </table:table-cell>
          <table:table-cell table:number-columns-repeated="2"/>
          <table:table-cell table:style-name="ce50" office:value-type="float" office:value="20" calcext:value-type="float">
            <text:p>2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M =</text:p>
          </table:table-cell>
          <table:table-cell table:style-name="ce238"/>
          <table:table-cell office:value-type="string" calcext:value-type="string">
            <text:p>cm²</text:p>
          </table:table-cell>
          <table:table-cell/>
          <table:table-cell table:style-name="ce52" table:formula="of:=IF(OR(ISFORMULA([.C15]);ISBLANK([.J15]));&quot;&quot;;IF(ISERROR(FIND(&quot;|&quot;&amp;SUBSTITUTE([.C15];&quot; &quot;;&quot;&quot;) &amp;&quot;|&quot;;&quot;|&quot; &amp; SUBSTITUTE([.J15];&quot; &quot;;&quot;&quot;) &amp;&quot;|&quot;));0;1))" office:value-type="float" office:value="0" calcext:value-type="float">
            <text:p>0</text:p>
          </table:table-cell>
          <table:table-cell table:style-name="ce49" table:formula="of:=IF([.F15]=&quot;&quot;;&quot;&quot;;IF([$Namen.$H$3]=[$Namen.$J$2];IF([.F15]&gt;0;&quot;&quot;;&quot;&quot;);&quot; &quot;))" office:value-type="string" office:string-value="" calcext:value-type="string">
            <text:p></text:p>
          </table:table-cell>
          <table:table-cell table:number-columns-repeated="2"/>
          <table:table-cell table:style-name="ce50" table:formula="of:=[.J16]-2*[.J13]" office:value-type="float" office:value="28" calcext:value-type="float">
            <text:p>2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16]);ISBLANK([.J16]));&quot;&quot;;IF(ISERROR(FIND(&quot;|&quot;&amp;SUBSTITUTE([.C16];&quot; &quot;;&quot;&quot;) &amp;&quot;|&quot;;&quot;|&quot; &amp; SUBSTITUTE([.J16];&quot; &quot;;&quot;&quot;) &amp;&quot;|&quot;));0;1))" office:value-type="float" office:value="0" calcext:value-type="float">
            <text:p>0</text:p>
          </table:table-cell>
          <table:table-cell table:style-name="ce49" table:formula="of:=IF([.F16]=&quot;&quot;;&quot;&quot;;IF([$Namen.$H$3]=[$Namen.$J$2];IF([.F16]&gt;0;&quot;&quot;;&quot;&quot;);&quot; &quot;))" office:value-type="string" office:string-value="" calcext:value-type="string">
            <text:p></text:p>
          </table:table-cell>
          <table:table-cell table:number-columns-repeated="2"/>
          <table:table-cell table:style-name="ce50" office:value-type="float" office:value="48" calcext:value-type="float">
            <text:p>48</text:p>
          </table:table-cell>
          <table:table-cell table:style-name="ce50" table:number-columns-repeated="5"/>
          <table:table-cell table:style-name="ce58" table:number-columns-repeated="242"/>
        </table:table-row>
        <table:table-row table:style-name="ro1">
          <table:table-cell/>
          <table:table-cell table:style-name="ce92"/>
          <table:table-cell table:style-name="ce235"/>
          <table:table-cell table:style-name="ce92"/>
          <table:table-cell/>
          <table:table-cell table:style-name="ce52" table:formula="of:=IF(OR(ISFORMULA([.C17]);ISBLANK([.J17]));&quot;&quot;;IF(ISERROR(FIND(&quot;|&quot;&amp;SUBSTITUTE([.C17];&quot; &quot;;&quot;&quot;) &amp;&quot;|&quot;;&quot;|&quot; &amp; SUBSTITUTE([.J17];&quot; &quot;;&quot;&quot;) &amp;&quot;|&quot;));0;1))">
            <text:p/>
          </table:table-cell>
          <table:table-cell table:style-name="ce49" table:formula="of:=IF([.F17]=&quot;&quot;;&quot;&quot;;IF([$Namen.$H$3]=[$Namen.$J$2];IF([.F17]&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number-columns-repeated="2"/>
          <table:table-cell table:style-name="ce245"/>
          <table:table-cell table:number-columns-repeated="2"/>
          <table:table-cell table:style-name="ce52" table:formula="of:=IF(OR(ISFORMULA([.C18]);ISBLANK([.J18]));&quot;&quot;;IF(ISERROR(FIND(&quot;|&quot;&amp;SUBSTITUTE([.C18];&quot; &quot;;&quot;&quot;) &amp;&quot;|&quot;;&quot;|&quot; &amp; SUBSTITUTE([.J18];&quot; &quot;;&quot;&quot;) &amp;&quot;|&quot;));0;1))">
            <text:p/>
          </table:table-cell>
          <table:table-cell table:style-name="ce49" table:formula="of:=IF([.F18]=&quot;&quot;;&quot;&quot;;IF([$Namen.$H$3]=[$Namen.$J$2];IF([.F18]&gt;0;&quot;&quot;;&quot;&quot;);&quot; &quot;))">
            <text:p/>
          </table:table-cell>
          <table:table-cell table:number-columns-repeated="2"/>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draw:frame table:end-cell-address="Tabelle5.B22" table:end-x="83.27mm" table:end-y="3.5mm" draw:z-index="1" draw:name="Bild 9" draw:style-name="gr9" draw:text-style-name="P6" svg:width="32.83mm" svg:height="18.16mm" svg:x="50.46mm" svg:y="3.98mm">
              <draw:image xlink:href="Pictures/2000019400000CD7000006FB22DF3AE323C3D914.svm" xlink:type="simple" xlink:show="embed" xlink:actuate="onLoad">
                <text:p/>
              </draw:image>
            </draw:frame>
          </table:table-cell>
          <table:table-cell table:style-name="ce238"/>
          <table:table-cell office:value-type="string" calcext:value-type="string">
            <text:p>cm²</text:p>
          </table:table-cell>
          <table:table-cell/>
          <table:table-cell table:style-name="ce52" table:formula="of:=IF(OR(ISFORMULA([.C19]);ISBLANK([.J19]));&quot;&quot;;IF(ISERROR(FIND(&quot;|&quot;&amp;SUBSTITUTE([.C19];&quot; &quot;;&quot;&quot;) &amp;&quot;|&quot;;&quot;|&quot; &amp; SUBSTITUTE([.J19];&quot; &quot;;&quot;&quot;) &amp;&quot;|&quot;));0;1))" office:value-type="float" office:value="0" calcext:value-type="float">
            <text:p>0</text:p>
          </table:table-cell>
          <table:table-cell table:style-name="ce49" table:formula="of:=IF([.F19]=&quot;&quot;;&quot;&quot;;IF([$Namen.$H$3]=[$Namen.$J$2];IF([.F19]&gt;0;&quot;&quot;;&quot;&quot;);&quot; &quot;))" office:value-type="string" office:string-value="" calcext:value-type="string">
            <text:p></text:p>
          </table:table-cell>
          <table:table-cell table:number-columns-repeated="2"/>
          <table:table-cell table:style-name="ce50" office:value-type="float" office:value="15" calcext:value-type="float">
            <text:p>15</text:p>
          </table:table-cell>
          <table:table-cell table:style-name="ce50" table:number-columns-repeated="2"/>
          <table:table-cell table:style-name="ce51" table:number-columns-repeated="3"/>
          <table:table-cell table:style-name="ce69"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20]);ISBLANK([.J20]));&quot;&quot;;IF(ISERROR(FIND(&quot;|&quot;&amp;SUBSTITUTE([.C20];&quot; &quot;;&quot;&quot;) &amp;&quot;|&quot;;&quot;|&quot; &amp; SUBSTITUTE([.J20];&quot; &quot;;&quot;&quot;) &amp;&quot;|&quot;));0;1))" office:value-type="float" office:value="0" calcext:value-type="float">
            <text:p>0</text:p>
          </table:table-cell>
          <table:table-cell table:style-name="ce49" table:formula="of:=IF([.F20]=&quot;&quot;;&quot;&quot;;IF([$Namen.$H$3]=[$Namen.$J$2];IF([.F20]&gt;0;&quot;&quot;;&quot;&quot;);&quot; &quot;))" office:value-type="string" office:string-value="" calcext:value-type="string">
            <text:p></text:p>
          </table:table-cell>
          <table:table-cell table:number-columns-repeated="2"/>
          <table:table-cell table:style-name="ce50" office:value-type="float" office:value="30" calcext:value-type="float">
            <text:p>3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21]);ISBLANK([.J21]));&quot;&quot;;IF(ISERROR(FIND(&quot;|&quot;&amp;SUBSTITUTE([.C21];&quot; &quot;;&quot;&quot;) &amp;&quot;|&quot;;&quot;|&quot; &amp; SUBSTITUTE([.J21];&quot; &quot;;&quot;&quot;) &amp;&quot;|&quot;));0;1))" office:value-type="float" office:value="0" calcext:value-type="float">
            <text:p>0</text:p>
          </table:table-cell>
          <table:table-cell table:style-name="ce49" table:formula="of:=IF([.F21]=&quot;&quot;;&quot;&quot;;IF([$Namen.$H$3]=[$Namen.$J$2];IF([.F21]&gt;0;&quot;&quot;;&quot;&quot;);&quot; &quot;))" office:value-type="string" office:string-value="" calcext:value-type="string">
            <text:p></text:p>
          </table:table-cell>
          <table:table-cell table:number-columns-repeated="2"/>
          <table:table-cell table:style-name="ce50" office:value-type="float" office:value="32" calcext:value-type="float">
            <text:p>3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22]);ISBLANK([.J22]));&quot;&quot;;IF(ISERROR(FIND(&quot;|&quot;&amp;SUBSTITUTE([.C22];&quot; &quot;;&quot;&quot;) &amp;&quot;|&quot;;&quot;|&quot; &amp; SUBSTITUTE([.J22];&quot; &quot;;&quot;&quot;) &amp;&quot;|&quot;));0;1))" office:value-type="float" office:value="0" calcext:value-type="float">
            <text:p>0</text:p>
          </table:table-cell>
          <table:table-cell table:style-name="ce49" table:formula="of:=IF([.F22]=&quot;&quot;;&quot;&quot;;IF([$Namen.$H$3]=[$Namen.$J$2];IF([.F22]&gt;0;&quot;&quot;;&quot;&quot;);&quot; &quot;))" office:value-type="string" office:string-value="" calcext:value-type="string">
            <text:p></text:p>
          </table:table-cell>
          <table:table-cell table:number-columns-repeated="2"/>
          <table:table-cell table:style-name="ce50" office:value-type="float" office:value="62" calcext:value-type="float">
            <text:p>62</text:p>
          </table:table-cell>
          <table:table-cell table:style-name="ce50" table:number-columns-repeated="5"/>
          <table:table-cell table:style-name="ce58" table:number-columns-repeated="242"/>
        </table:table-row>
        <table:table-row table:style-name="ro1">
          <table:table-cell/>
          <table:table-cell table:style-name="ce92"/>
          <table:table-cell table:style-name="ce235"/>
          <table:table-cell table:number-columns-repeated="2"/>
          <table:table-cell table:style-name="ce52" table:formula="of:=IF(OR(ISFORMULA([.C23]);ISBLANK([.J23]));&quot;&quot;;IF(ISERROR(FIND(&quot;|&quot;&amp;SUBSTITUTE([.C23];&quot; &quot;;&quot;&quot;) &amp;&quot;|&quot;;&quot;|&quot; &amp; SUBSTITUTE([.J23];&quot; &quot;;&quot;&quot;) &amp;&quot;|&quot;));0;1))">
            <text:p/>
          </table:table-cell>
          <table:table-cell table:style-name="ce49" table:formula="of:=IF([.F23]=&quot;&quot;;&quot;&quot;;IF([$Namen.$H$3]=[$Namen.$J$2];IF([.F23]&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table-cell table:style-name="ce216" office:value-type="string" calcext:value-type="string">
            <text:p>Kantenlängen: <text:s/>a=</text:p>
          </table:table-cell>
          <table:table-cell table:style-name="ce247"/>
          <table:table-cell table:number-columns-repeated="2"/>
          <table:table-cell table:style-name="ce239" table:formula="of:=IF(OR(ISFORMULA([.C24]);ISBLANK([.J24]));&quot;&quot;;IF(ISERROR(FIND(&quot;|&quot;&amp;SUBSTITUTE([.C24];&quot; &quot;;&quot;&quot;) &amp;&quot;|&quot;;&quot;|&quot; &amp; SUBSTITUTE([.J24];&quot; &quot;;&quot;&quot;) &amp;&quot;|&quot;));0;1))" office:value-type="float" office:value="0" calcext:value-type="float">
            <text:p>0</text:p>
          </table:table-cell>
          <table:table-cell table:style-name="ce49" table:formula="of:=IF([.F24]=&quot;&quot;;&quot;&quot;;IF([$Namen.$H$3]=[$Namen.$J$2];IF([.F24]&gt;0;&quot;&quot;;&quot;&quot;);&quot; &quot;))" office:value-type="string" office:string-value="" calcext:value-type="string">
            <text:p></text:p>
          </table:table-cell>
          <table:table-cell table:style-name="ce50"/>
          <table:table-cell/>
          <table:table-cell table:style-name="Unsichtbar" office:value-type="string" calcext:value-type="string">
            <text:p>5cm</text:p>
          </table:table-cell>
          <table:table-cell table:style-name="ce50" table:number-columns-repeated="5"/>
          <table:table-cell table:style-name="ce58" table:number-columns-repeated="242"/>
        </table:table-row>
        <table:table-row table:style-name="ro1">
          <table:table-cell/>
          <table:table-cell table:style-name="ce216" office:value-type="string" calcext:value-type="string">
            <text:p>b=</text:p>
          </table:table-cell>
          <table:table-cell table:style-name="ce248"/>
          <table:table-cell table:number-columns-repeated="2"/>
          <table:table-cell table:style-name="ce239" table:formula="of:=IF(OR(ISFORMULA([.C25]);ISBLANK([.J25]));&quot;&quot;;IF(ISERROR(FIND(&quot;|&quot;&amp;SUBSTITUTE([.C25];&quot; &quot;;&quot;&quot;) &amp;&quot;|&quot;;&quot;|&quot; &amp; SUBSTITUTE([.J25];&quot; &quot;;&quot;&quot;) &amp;&quot;|&quot;));0;1))" office:value-type="float" office:value="0" calcext:value-type="float">
            <text:p>0</text:p>
          </table:table-cell>
          <table:table-cell table:style-name="ce49" table:formula="of:=IF([.F25]=&quot;&quot;;&quot;&quot;;IF([$Namen.$H$3]=[$Namen.$J$2];IF([.F25]&gt;0;&quot;&quot;;&quot;&quot;);&quot; &quot;))" office:value-type="string" office:string-value="" calcext:value-type="string">
            <text:p></text:p>
          </table:table-cell>
          <table:table-cell table:style-name="ce50"/>
          <table:table-cell/>
          <table:table-cell table:style-name="Unsichtbar" office:value-type="string" calcext:value-type="string">
            <text:p>4cm</text:p>
          </table:table-cell>
          <table:table-cell table:style-name="ce50" table:number-columns-repeated="5"/>
          <table:table-cell table:style-name="ce58" table:number-columns-repeated="242"/>
        </table:table-row>
        <table:table-row table:style-name="ro1">
          <table:table-cell/>
          <table:table-cell table:style-name="ce216" office:value-type="string" calcext:value-type="string">
            <text:p>c=</text:p>
          </table:table-cell>
          <table:table-cell table:style-name="ce249"/>
          <table:table-cell table:number-columns-repeated="2"/>
          <table:table-cell table:style-name="ce239" table:formula="of:=IF(OR(ISFORMULA([.C26]);ISBLANK([.J26]));&quot;&quot;;IF(ISERROR(FIND(&quot;|&quot;&amp;SUBSTITUTE([.C26];&quot; &quot;;&quot;&quot;) &amp;&quot;|&quot;;&quot;|&quot; &amp; SUBSTITUTE([.J26];&quot; &quot;;&quot;&quot;) &amp;&quot;|&quot;));0;1))" office:value-type="float" office:value="0" calcext:value-type="float">
            <text:p>0</text:p>
          </table:table-cell>
          <table:table-cell table:style-name="ce49" table:formula="of:=IF([.F26]=&quot;&quot;;&quot;&quot;;IF([$Namen.$H$3]=[$Namen.$J$2];IF([.F26]&gt;0;&quot;&quot;;&quot;&quot;);&quot; &quot;))" office:value-type="string" office:string-value="" calcext:value-type="string">
            <text:p></text:p>
          </table:table-cell>
          <table:table-cell table:style-name="ce50"/>
          <table:table-cell/>
          <table:table-cell table:style-name="Unsichtbar" office:value-type="string" calcext:value-type="string">
            <text:p>2cm</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27]);ISBLANK([.J27]));&quot;&quot;;IF(ISERROR(FIND(&quot;|&quot;&amp;SUBSTITUTE([.C27];&quot; &quot;;&quot;&quot;) &amp;&quot;|&quot;;&quot;|&quot; &amp; SUBSTITUTE([.J27];&quot; &quot;;&quot;&quot;) &amp;&quot;|&quot;));0;1))" office:value-type="float" office:value="0" calcext:value-type="float">
            <text:p>0</text:p>
          </table:table-cell>
          <table:table-cell table:style-name="ce49" table:formula="of:=IF([.F27]=&quot;&quot;;&quot;&quot;;IF([$Namen.$H$3]=[$Namen.$J$2];IF([.F27]&gt;0;&quot;&quot;;&quot;&quot;);&quot; &quot;))" office:value-type="string" office:string-value="" calcext:value-type="string">
            <text:p></text:p>
          </table:table-cell>
          <table:table-cell table:number-columns-repeated="2"/>
          <table:table-cell table:style-name="ce50" office:value-type="float" office:value="20" calcext:value-type="float">
            <text:p>2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28]);ISBLANK([.J28]));&quot;&quot;;IF(ISERROR(FIND(&quot;|&quot;&amp;SUBSTITUTE([.C28];&quot; &quot;;&quot;&quot;) &amp;&quot;|&quot;;&quot;|&quot; &amp; SUBSTITUTE([.J28];&quot; &quot;;&quot;&quot;) &amp;&quot;|&quot;));0;1))" office:value-type="float" office:value="0" calcext:value-type="float">
            <text:p>0</text:p>
          </table:table-cell>
          <table:table-cell table:style-name="ce49" table:formula="of:=IF([.F28]=&quot;&quot;;&quot;&quot;;IF([$Namen.$H$3]=[$Namen.$J$2];IF([.F28]&gt;0;&quot;&quot;;&quot;&quot;);&quot; &quot;))" office:value-type="string" office:string-value="" calcext:value-type="string">
            <text:p></text:p>
          </table:table-cell>
          <table:table-cell table:number-columns-repeated="2"/>
          <table:table-cell table:style-name="ce50" office:value-type="float" office:value="40" calcext:value-type="float">
            <text:p>4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29]);ISBLANK([.J29]));&quot;&quot;;IF(ISERROR(FIND(&quot;|&quot;&amp;SUBSTITUTE([.C29];&quot; &quot;;&quot;&quot;) &amp;&quot;|&quot;;&quot;|&quot; &amp; SUBSTITUTE([.J29];&quot; &quot;;&quot;&quot;) &amp;&quot;|&quot;));0;1))" office:value-type="float" office:value="0" calcext:value-type="float">
            <text:p>0</text:p>
          </table:table-cell>
          <table:table-cell table:style-name="ce49" table:formula="of:=IF([.F29]=&quot;&quot;;&quot;&quot;;IF([$Namen.$H$3]=[$Namen.$J$2];IF([.F29]&gt;0;&quot;&quot;;&quot;&quot;);&quot; &quot;))" office:value-type="string" office:string-value="" calcext:value-type="string">
            <text:p></text:p>
          </table:table-cell>
          <table:table-cell table:number-columns-repeated="2"/>
          <table:table-cell table:style-name="ce50" table:formula="of:=[.J30]-2*[.J27]" office:value-type="float" office:value="36" calcext:value-type="float">
            <text:p>36</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30]);ISBLANK([.J30]));&quot;&quot;;IF(ISERROR(FIND(&quot;|&quot;&amp;SUBSTITUTE([.C30];&quot; &quot;;&quot;&quot;) &amp;&quot;|&quot;;&quot;|&quot; &amp; SUBSTITUTE([.J30];&quot; &quot;;&quot;&quot;) &amp;&quot;|&quot;));0;1))" office:value-type="float" office:value="0" calcext:value-type="float">
            <text:p>0</text:p>
          </table:table-cell>
          <table:table-cell table:style-name="ce49" table:formula="of:=IF([.F30]=&quot;&quot;;&quot;&quot;;IF([$Namen.$H$3]=[$Namen.$J$2];IF([.F30]&gt;0;&quot;&quot;;&quot;&quot;);&quot; &quot;))" office:value-type="string" office:string-value="" calcext:value-type="string">
            <text:p></text:p>
          </table:table-cell>
          <table:table-cell table:number-columns-repeated="2"/>
          <table:table-cell table:style-name="ce50" office:value-type="float" office:value="76" calcext:value-type="float">
            <text:p>76</text:p>
          </table:table-cell>
          <table:table-cell table:style-name="ce50" table:number-columns-repeated="5"/>
          <table:table-cell table:style-name="ce58" table:number-columns-repeated="242"/>
        </table:table-row>
        <table:table-row table:style-name="ro1">
          <table:table-cell/>
          <table:table-cell table:style-name="ce92"/>
          <table:table-cell table:style-name="ce235"/>
          <table:table-cell table:number-columns-repeated="2"/>
          <table:table-cell table:style-name="ce52" table:formula="of:=IF(OR(ISFORMULA([.C31]);ISBLANK([.J31]));&quot;&quot;;IF(ISERROR(FIND(&quot;|&quot;&amp;SUBSTITUTE([.C31];&quot; &quot;;&quot;&quot;) &amp;&quot;|&quot;;&quot;|&quot; &amp; SUBSTITUTE([.J31];&quot; &quot;;&quot;&quot;) &amp;&quot;|&quot;));0;1))">
            <text:p/>
          </table:table-cell>
          <table:table-cell table:style-name="ce49" table:formula="of:=IF([.F31]=&quot;&quot;;&quot;&quot;;IF([$Namen.$H$3]=[$Namen.$J$2];IF([.F31]&gt;0;&quot;&quot;;&quot;&quot;);&quot; &quot;))">
            <text:p/>
          </table:table-cell>
          <table:table-cell table:number-columns-repeated="2"/>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draw:frame table:end-cell-address="Tabelle5.B34" table:end-x="82.98mm" table:end-y="3.54mm" draw:z-index="2" draw:name="Bild 11" draw:style-name="gr9" draw:text-style-name="P6" svg:width="27.83mm" svg:height="13mm" svg:x="55.17mm" svg:y="2.98mm">
              <draw:image xlink:href="Pictures/200000DE00000AE3000005073BAC5E709A964D64.svm" xlink:type="simple" xlink:show="embed" xlink:actuate="onLoad">
                <text:p/>
              </draw:image>
            </draw:frame>
          </table:table-cell>
          <table:table-cell table:style-name="ce238"/>
          <table:table-cell office:value-type="string" calcext:value-type="string">
            <text:p>cm²</text:p>
          </table:table-cell>
          <table:table-cell/>
          <table:table-cell table:style-name="ce52" table:formula="of:=IF(OR(ISFORMULA([.C32]);ISBLANK([.J32]));&quot;&quot;;IF(ISERROR(FIND(&quot;|&quot;&amp;SUBSTITUTE([.C32];&quot; &quot;;&quot;&quot;) &amp;&quot;|&quot;;&quot;|&quot; &amp; SUBSTITUTE([.J32];&quot; &quot;;&quot;&quot;) &amp;&quot;|&quot;));0;1))" office:value-type="float" office:value="0" calcext:value-type="float">
            <text:p>0</text:p>
          </table:table-cell>
          <table:table-cell table:style-name="ce49" table:formula="of:=IF([.F32]=&quot;&quot;;&quot;&quot;;IF([$Namen.$H$3]=[$Namen.$J$2];IF([.F32]&gt;0;&quot;&quot;;&quot;&quot;);&quot; &quot;))" office:value-type="string" office:string-value="" calcext:value-type="string">
            <text:p></text:p>
          </table:table-cell>
          <table:table-cell table:number-columns-repeated="2"/>
          <table:table-cell table:style-name="ce50" office:value-type="float" office:value="5" calcext:value-type="float">
            <text:p>5</text:p>
          </table:table-cell>
          <table:table-cell table:style-name="ce50" table:number-columns-repeated="3"/>
          <table:table-cell table:style-name="ce51" table:number-columns-repeated="2"/>
          <table:table-cell table:style-name="ce69"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33]);ISBLANK([.J33]));&quot;&quot;;IF(ISERROR(FIND(&quot;|&quot;&amp;SUBSTITUTE([.C33];&quot; &quot;;&quot;&quot;) &amp;&quot;|&quot;;&quot;|&quot; &amp; SUBSTITUTE([.J33];&quot; &quot;;&quot;&quot;) &amp;&quot;|&quot;));0;1))" office:value-type="float" office:value="0" calcext:value-type="float">
            <text:p>0</text:p>
          </table:table-cell>
          <table:table-cell table:style-name="ce49" table:formula="of:=IF([.F33]=&quot;&quot;;&quot;&quot;;IF([$Namen.$H$3]=[$Namen.$J$2];IF([.F33]&gt;0;&quot;&quot;;&quot;&quot;);&quot; &quot;))" office:value-type="string" office:string-value="" calcext:value-type="string">
            <text:p></text:p>
          </table:table-cell>
          <table:table-cell table:number-columns-repeated="2"/>
          <table:table-cell table:style-name="ce50" office:value-type="float" office:value="10" calcext:value-type="float">
            <text:p>1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34]);ISBLANK([.J34]));&quot;&quot;;IF(ISERROR(FIND(&quot;|&quot;&amp;SUBSTITUTE([.C34];&quot; &quot;;&quot;&quot;) &amp;&quot;|&quot;;&quot;|&quot; &amp; SUBSTITUTE([.J34];&quot; &quot;;&quot;&quot;) &amp;&quot;|&quot;));0;1))" office:value-type="float" office:value="0" calcext:value-type="float">
            <text:p>0</text:p>
          </table:table-cell>
          <table:table-cell table:style-name="ce49" table:formula="of:=IF([.F34]=&quot;&quot;;&quot;&quot;;IF([$Namen.$H$3]=[$Namen.$J$2];IF([.F34]&gt;0;&quot;&quot;;&quot;&quot;);&quot; &quot;))" office:value-type="string" office:string-value="" calcext:value-type="string">
            <text:p></text:p>
          </table:table-cell>
          <table:table-cell table:number-columns-repeated="2"/>
          <table:table-cell table:style-name="ce50" table:formula="of:=[.J35]-2*[.J32]" office:value-type="float" office:value="24" calcext:value-type="float">
            <text:p>24</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35]);ISBLANK([.J35]));&quot;&quot;;IF(ISERROR(FIND(&quot;|&quot;&amp;SUBSTITUTE([.C35];&quot; &quot;;&quot;&quot;) &amp;&quot;|&quot;;&quot;|&quot; &amp; SUBSTITUTE([.J35];&quot; &quot;;&quot;&quot;) &amp;&quot;|&quot;));0;1))" office:value-type="float" office:value="0" calcext:value-type="float">
            <text:p>0</text:p>
          </table:table-cell>
          <table:table-cell table:style-name="ce49" table:formula="of:=IF([.F35]=&quot;&quot;;&quot;&quot;;IF([$Namen.$H$3]=[$Namen.$J$2];IF([.F35]&gt;0;&quot;&quot;;&quot;&quot;);&quot; &quot;))" office:value-type="string" office:string-value="" calcext:value-type="string">
            <text:p></text:p>
          </table:table-cell>
          <table:table-cell table:number-columns-repeated="2"/>
          <table:table-cell table:style-name="ce50" office:value-type="float" office:value="34" calcext:value-type="float">
            <text:p>34</text:p>
          </table:table-cell>
          <table:table-cell table:style-name="ce50" table:number-columns-repeated="5"/>
          <table:table-cell table:style-name="ce58" table:number-columns-repeated="242"/>
        </table:table-row>
        <table:table-row table:style-name="ro1">
          <table:table-cell/>
          <table:table-cell table:style-name="ce120">
            <draw:frame table:end-cell-address="Tabelle5.B40" table:end-x="86.27mm" table:end-y="3.2mm" draw:z-index="3" draw:name="Bild 12" draw:style-name="gr9" draw:text-style-name="P6" svg:width="15.33mm" svg:height="25.65mm" svg:x="70.96mm" svg:y="2.3mm">
              <draw:image xlink:href="Pictures/2000010500000601000009E9EE3E1066107DEA78.svm" xlink:type="simple" xlink:show="embed" xlink:actuate="onLoad">
                <text:p/>
              </draw:image>
            </draw:frame>
          </table:table-cell>
          <table:table-cell table:style-name="ce236"/>
          <table:table-cell table:number-columns-repeated="2"/>
          <table:table-cell table:style-name="ce52" table:formula="of:=IF(OR(ISFORMULA([.C36]);ISBLANK([.J36]));&quot;&quot;;IF(ISERROR(FIND(&quot;|&quot;&amp;SUBSTITUTE([.C36];&quot; &quot;;&quot;&quot;) &amp;&quot;|&quot;;&quot;|&quot; &amp; SUBSTITUTE([.J36];&quot; &quot;;&quot;&quot;) &amp;&quot;|&quot;));0;1))">
            <text:p/>
          </table:table-cell>
          <table:table-cell table:style-name="ce49" table:formula="of:=IF([.F36]=&quot;&quot;;&quot;&quot;;IF([$Namen.$H$3]=[$Namen.$J$2];IF([.F36]&gt;0;&quot;&quot;;&quot;&quot;);&quot; &quot;))">
            <text:p/>
          </table:table-cell>
          <table:table-cell table:number-columns-repeated="2"/>
          <table:table-cell table:style-name="ce45" table:number-columns-repeated="2"/>
          <table:table-cell table:style-name="ce50" table:number-columns-repeated="4"/>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37]);ISBLANK([.J37]));&quot;&quot;;IF(ISERROR(FIND(&quot;|&quot;&amp;SUBSTITUTE([.C37];&quot; &quot;;&quot;&quot;) &amp;&quot;|&quot;;&quot;|&quot; &amp; SUBSTITUTE([.J37];&quot; &quot;;&quot;&quot;) &amp;&quot;|&quot;));0;1))" office:value-type="float" office:value="0" calcext:value-type="float">
            <text:p>0</text:p>
          </table:table-cell>
          <table:table-cell table:style-name="ce49" table:formula="of:=IF([.F37]=&quot;&quot;;&quot;&quot;;IF([$Namen.$H$3]=[$Namen.$J$2];IF([.F37]&gt;0;&quot;&quot;;&quot;&quot;);&quot; &quot;))" office:value-type="string" office:string-value="" calcext:value-type="string">
            <text:p></text:p>
          </table:table-cell>
          <table:table-cell table:number-columns-repeated="2"/>
          <table:table-cell table:style-name="ce50" office:value-type="float" office:value="4" calcext:value-type="float">
            <text:p>4</text:p>
          </table:table-cell>
          <table:table-cell table:style-name="ce50" table:number-columns-repeated="2"/>
          <table:table-cell/>
          <table:table-cell table:style-name="ce50" table:number-columns-repeated="2"/>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38]);ISBLANK([.J38]));&quot;&quot;;IF(ISERROR(FIND(&quot;|&quot;&amp;SUBSTITUTE([.C38];&quot; &quot;;&quot;&quot;) &amp;&quot;|&quot;;&quot;|&quot; &amp; SUBSTITUTE([.J38];&quot; &quot;;&quot;&quot;) &amp;&quot;|&quot;));0;1))" office:value-type="float" office:value="0" calcext:value-type="float">
            <text:p>0</text:p>
          </table:table-cell>
          <table:table-cell table:style-name="ce49" table:formula="of:=IF([.F38]=&quot;&quot;;&quot;&quot;;IF([$Namen.$H$3]=[$Namen.$J$2];IF([.F38]&gt;0;&quot;&quot;;&quot;&quot;);&quot; &quot;))" office:value-type="string" office:string-value="" calcext:value-type="string">
            <text:p></text:p>
          </table:table-cell>
          <table:table-cell table:number-columns-repeated="2"/>
          <table:table-cell table:style-name="ce50" office:value-type="float" office:value="16" calcext:value-type="float">
            <text:p>16</text:p>
          </table:table-cell>
          <table:table-cell table:style-name="ce50" table:number-columns-repeated="2"/>
          <table:table-cell/>
          <table:table-cell table:style-name="ce50" table:number-columns-repeated="2"/>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39]);ISBLANK([.J39]));&quot;&quot;;IF(ISERROR(FIND(&quot;|&quot;&amp;SUBSTITUTE([.C39];&quot; &quot;;&quot;&quot;) &amp;&quot;|&quot;;&quot;|&quot; &amp; SUBSTITUTE([.J39];&quot; &quot;;&quot;&quot;) &amp;&quot;|&quot;));0;1))" office:value-type="float" office:value="0" calcext:value-type="float">
            <text:p>0</text:p>
          </table:table-cell>
          <table:table-cell table:style-name="ce49" table:formula="of:=IF([.F39]=&quot;&quot;;&quot;&quot;;IF([$Namen.$H$3]=[$Namen.$J$2];IF([.F39]&gt;0;&quot;&quot;;&quot;&quot;);&quot; &quot;))" office:value-type="string" office:string-value="" calcext:value-type="string">
            <text:p></text:p>
          </table:table-cell>
          <table:table-cell table:number-columns-repeated="2"/>
          <table:table-cell table:style-name="ce50" table:formula="of:=[.J40]-2*[.J37]" office:value-type="float" office:value="32" calcext:value-type="float">
            <text:p>32</text:p>
          </table:table-cell>
          <table:table-cell table:style-name="ce50" table:number-columns-repeated="2"/>
          <table:table-cell/>
          <table:table-cell table:style-name="ce50" table:number-columns-repeated="2"/>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40]);ISBLANK([.J40]));&quot;&quot;;IF(ISERROR(FIND(&quot;|&quot;&amp;SUBSTITUTE([.C40];&quot; &quot;;&quot;&quot;) &amp;&quot;|&quot;;&quot;|&quot; &amp; SUBSTITUTE([.J40];&quot; &quot;;&quot;&quot;) &amp;&quot;|&quot;));0;1))" office:value-type="float" office:value="0" calcext:value-type="float">
            <text:p>0</text:p>
          </table:table-cell>
          <table:table-cell table:style-name="ce49" table:formula="of:=IF([.F40]=&quot;&quot;;&quot;&quot;;IF([$Namen.$H$3]=[$Namen.$J$2];IF([.F40]&gt;0;&quot;&quot;;&quot;&quot;);&quot; &quot;))" office:value-type="string" office:string-value="" calcext:value-type="string">
            <text:p></text:p>
          </table:table-cell>
          <table:table-cell table:number-columns-repeated="2"/>
          <table:table-cell table:style-name="ce50" office:value-type="float" office:value="40" calcext:value-type="float">
            <text:p>40</text:p>
          </table:table-cell>
          <table:table-cell table:style-name="ce50" table:number-columns-repeated="2"/>
          <table:table-cell/>
          <table:table-cell table:style-name="ce50" table:number-columns-repeated="2"/>
          <table:table-cell table:style-name="ce58" table:number-columns-repeated="242"/>
        </table:table-row>
        <table:table-row table:style-name="ro1">
          <table:table-cell/>
          <table:table-cell table:style-name="ce92">
            <draw:frame table:end-cell-address="Tabelle5.B46" table:end-x="85.44mm" table:end-y="4.73mm" draw:z-index="4" draw:name="Bild 13" draw:style-name="gr9" draw:text-style-name="P6" svg:width="12.83mm" svg:height="33.17mm" svg:x="72.63mm" svg:y="2.54mm">
              <draw:image xlink:href="Pictures/200001050000050700000CD75EC19C2876B5BBE1.svm" xlink:type="simple" xlink:show="embed" xlink:actuate="onLoad">
                <text:p/>
              </draw:image>
            </draw:frame>
          </table:table-cell>
          <table:table-cell table:style-name="ce235"/>
          <table:table-cell table:number-columns-repeated="2"/>
          <table:table-cell table:style-name="ce52" table:formula="of:=IF(OR(ISFORMULA([.C41]);ISBLANK([.J41]));&quot;&quot;;IF(ISERROR(FIND(&quot;|&quot;&amp;SUBSTITUTE([.C41];&quot; &quot;;&quot;&quot;) &amp;&quot;|&quot;;&quot;|&quot; &amp; SUBSTITUTE([.J41];&quot; &quot;;&quot;&quot;) &amp;&quot;|&quot;));0;1))">
            <text:p/>
          </table:table-cell>
          <table:table-cell table:style-name="ce49" table:formula="of:=IF([.F41]=&quot;&quot;;&quot;&quot;;IF([$Namen.$H$3]=[$Namen.$J$2];IF([.F41]&gt;0;&quot;&quot;;&quot;&quot;);&quot; &quot;))">
            <text:p/>
          </table:table-cell>
          <table:table-cell table:number-columns-repeated="2"/>
          <table:table-cell table:style-name="ce50" table:number-columns-repeated="3"/>
          <table:table-cell/>
          <table:table-cell table:style-name="ce50" table:number-columns-repeated="2"/>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42]);ISBLANK([.J42]));&quot;&quot;;IF(ISERROR(FIND(&quot;|&quot;&amp;SUBSTITUTE([.C42];&quot; &quot;;&quot;&quot;) &amp;&quot;|&quot;;&quot;|&quot; &amp; SUBSTITUTE([.J42];&quot; &quot;;&quot;&quot;) &amp;&quot;|&quot;));0;1))" office:value-type="float" office:value="0" calcext:value-type="float">
            <text:p>0</text:p>
          </table:table-cell>
          <table:table-cell table:style-name="ce49" table:formula="of:=IF([.F42]=&quot;&quot;;&quot;&quot;;IF([$Namen.$H$3]=[$Namen.$J$2];IF([.F42]&gt;0;&quot;&quot;;&quot;&quot;);&quot; &quot;))" office:value-type="string" office:string-value="" calcext:value-type="string">
            <text:p></text:p>
          </table:table-cell>
          <table:table-cell table:number-columns-repeated="2"/>
          <table:table-cell table:style-name="ce50" office:value-type="float" office:value="2" calcext:value-type="float">
            <text:p>2</text:p>
          </table:table-cell>
          <table:table-cell table:style-name="ce50" table:number-columns-repeated="2"/>
          <table:table-cell/>
          <table:table-cell table:style-name="ce50" table:number-columns-repeated="2"/>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43]);ISBLANK([.J43]));&quot;&quot;;IF(ISERROR(FIND(&quot;|&quot;&amp;SUBSTITUTE([.C43];&quot; &quot;;&quot;&quot;) &amp;&quot;|&quot;;&quot;|&quot; &amp; SUBSTITUTE([.J43];&quot; &quot;;&quot;&quot;) &amp;&quot;|&quot;));0;1))" office:value-type="float" office:value="0" calcext:value-type="float">
            <text:p>0</text:p>
          </table:table-cell>
          <table:table-cell table:style-name="ce49" table:formula="of:=IF([.F43]=&quot;&quot;;&quot;&quot;;IF([$Namen.$H$3]=[$Namen.$J$2];IF([.F43]&gt;0;&quot;&quot;;&quot;&quot;);&quot; &quot;))" office:value-type="string" office:string-value="" calcext:value-type="string">
            <text:p></text:p>
          </table:table-cell>
          <table:table-cell table:number-columns-repeated="2"/>
          <table:table-cell table:style-name="ce50" office:value-type="float" office:value="12" calcext:value-type="float">
            <text:p>1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44]);ISBLANK([.J44]));&quot;&quot;;IF(ISERROR(FIND(&quot;|&quot;&amp;SUBSTITUTE([.C44];&quot; &quot;;&quot;&quot;) &amp;&quot;|&quot;;&quot;|&quot; &amp; SUBSTITUTE([.J44];&quot; &quot;;&quot;&quot;) &amp;&quot;|&quot;));0;1))" office:value-type="float" office:value="0" calcext:value-type="float">
            <text:p>0</text:p>
          </table:table-cell>
          <table:table-cell table:style-name="ce49" table:formula="of:=IF([.F44]=&quot;&quot;;&quot;&quot;;IF([$Namen.$H$3]=[$Namen.$J$2];IF([.F44]&gt;0;&quot;&quot;;&quot;&quot;);&quot; &quot;))" office:value-type="string" office:string-value="" calcext:value-type="string">
            <text:p></text:p>
          </table:table-cell>
          <table:table-cell table:number-columns-repeated="2"/>
          <table:table-cell table:style-name="ce50" table:formula="of:=[.J45]-2*[.J42]" office:value-type="float" office:value="36" calcext:value-type="float">
            <text:p>36</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45]);ISBLANK([.J45]));&quot;&quot;;IF(ISERROR(FIND(&quot;|&quot;&amp;SUBSTITUTE([.C45];&quot; &quot;;&quot;&quot;) &amp;&quot;|&quot;;&quot;|&quot; &amp; SUBSTITUTE([.J45];&quot; &quot;;&quot;&quot;) &amp;&quot;|&quot;));0;1))" office:value-type="float" office:value="0" calcext:value-type="float">
            <text:p>0</text:p>
          </table:table-cell>
          <table:table-cell table:style-name="ce49" table:formula="of:=IF([.F45]=&quot;&quot;;&quot;&quot;;IF([$Namen.$H$3]=[$Namen.$J$2];IF([.F45]&gt;0;&quot;&quot;;&quot;&quot;);&quot; &quot;))" office:value-type="string" office:string-value="" calcext:value-type="string">
            <text:p></text:p>
          </table:table-cell>
          <table:table-cell table:number-columns-repeated="2"/>
          <table:table-cell table:style-name="ce50" office:value-type="float" office:value="40" calcext:value-type="float">
            <text:p>40</text:p>
          </table:table-cell>
          <table:table-cell table:style-name="ce50" table:number-columns-repeated="5"/>
          <table:table-cell table:style-name="ce58" table:number-columns-repeated="242"/>
        </table:table-row>
        <table:table-row table:style-name="ro1">
          <table:table-cell/>
          <table:table-cell table:style-name="ce92"/>
          <table:table-cell table:style-name="ce235"/>
          <table:table-cell table:number-columns-repeated="2"/>
          <table:table-cell table:style-name="ce52" table:formula="of:=IF(OR(ISFORMULA([.C46]);ISBLANK([.J46]));&quot;&quot;;IF(ISERROR(FIND(&quot;|&quot;&amp;SUBSTITUTE([.C46];&quot; &quot;;&quot;&quot;) &amp;&quot;|&quot;;&quot;|&quot; &amp; SUBSTITUTE([.J46];&quot; &quot;;&quot;&quot;) &amp;&quot;|&quot;));0;1))">
            <text:p/>
          </table:table-cell>
          <table:table-cell table:style-name="ce49" table:formula="of:=IF([.F46]=&quot;&quot;;&quot;&quot;;IF([$Namen.$H$3]=[$Namen.$J$2];IF([.F46]&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table-cell table:style-name="ce92">
            <draw:frame table:end-cell-address="Tabelle5.B52" table:end-x="86.69mm" table:end-y="3.59mm" draw:z-index="5" draw:name="Bild 14" draw:style-name="gr9" draw:text-style-name="P6" svg:width="35.33mm" svg:height="30.66mm" svg:x="51.38mm" svg:y="3.89mm">
              <draw:image xlink:href="Pictures/200002A500000DD100000BDDC5FB9BB8C90B8EB0.svm" xlink:type="simple" xlink:show="embed" xlink:actuate="onLoad">
                <text:p/>
              </draw:image>
            </draw:frame>
          </table:table-cell>
          <table:table-cell table:style-name="ce235"/>
          <table:table-cell table:number-columns-repeated="2"/>
          <table:table-cell table:style-name="ce52" table:formula="of:=IF(OR(ISFORMULA([.C47]);ISBLANK([.J47]));&quot;&quot;;IF(ISERROR(FIND(&quot;|&quot;&amp;SUBSTITUTE([.C47];&quot; &quot;;&quot;&quot;) &amp;&quot;|&quot;;&quot;|&quot; &amp; SUBSTITUTE([.J47];&quot; &quot;;&quot;&quot;) &amp;&quot;|&quot;));0;1))">
            <text:p/>
          </table:table-cell>
          <table:table-cell table:style-name="ce49"/>
          <table:table-cell table:number-columns-repeated="2"/>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48]);ISBLANK([.J48]));&quot;&quot;;IF(ISERROR(FIND(&quot;|&quot;&amp;SUBSTITUTE([.C48];&quot; &quot;;&quot;&quot;) &amp;&quot;|&quot;;&quot;|&quot; &amp; SUBSTITUTE([.J48];&quot; &quot;;&quot;&quot;) &amp;&quot;|&quot;));0;1))" office:value-type="float" office:value="0" calcext:value-type="float">
            <text:p>0</text:p>
          </table:table-cell>
          <table:table-cell table:style-name="ce49" table:formula="of:=IF([.F48]=&quot;&quot;;&quot;&quot;;IF([$Namen.$H$3]=[$Namen.$J$2];IF([.F48]&gt;0;&quot;&quot;;&quot;&quot;);&quot; &quot;))" office:value-type="string" office:string-value="" calcext:value-type="string">
            <text:p></text:p>
          </table:table-cell>
          <table:table-cell table:number-columns-repeated="2"/>
          <table:table-cell table:style-name="ce50" office:value-type="float" office:value="12" calcext:value-type="float">
            <text:p>1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49]);ISBLANK([.J49]));&quot;&quot;;IF(ISERROR(FIND(&quot;|&quot;&amp;SUBSTITUTE([.C49];&quot; &quot;;&quot;&quot;) &amp;&quot;|&quot;;&quot;|&quot; &amp; SUBSTITUTE([.J49];&quot; &quot;;&quot;&quot;) &amp;&quot;|&quot;));0;1))" office:value-type="float" office:value="0" calcext:value-type="float">
            <text:p>0</text:p>
          </table:table-cell>
          <table:table-cell table:style-name="ce49" table:formula="of:=IF([.F49]=&quot;&quot;;&quot;&quot;;IF([$Namen.$H$3]=[$Namen.$J$2];IF([.F49]&gt;0;&quot;&quot;;&quot;&quot;);&quot; &quot;))" office:value-type="string" office:string-value="" calcext:value-type="string">
            <text:p></text:p>
          </table:table-cell>
          <table:table-cell table:number-columns-repeated="2"/>
          <table:table-cell table:style-name="ce50" office:value-type="float" office:value="60" calcext:value-type="float">
            <text:p>6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50]);ISBLANK([.J50]));&quot;&quot;;IF(ISERROR(FIND(&quot;|&quot;&amp;SUBSTITUTE([.C50];&quot; &quot;;&quot;&quot;) &amp;&quot;|&quot;;&quot;|&quot; &amp; SUBSTITUTE([.J50];&quot; &quot;;&quot;&quot;) &amp;&quot;|&quot;));0;1))" office:value-type="float" office:value="0" calcext:value-type="float">
            <text:p>0</text:p>
          </table:table-cell>
          <table:table-cell table:style-name="ce49" table:formula="of:=IF([.F50]=&quot;&quot;;&quot;&quot;;IF([$Namen.$H$3]=[$Namen.$J$2];IF([.F50]&gt;0;&quot;&quot;;&quot;&quot;);&quot; &quot;))" office:value-type="string" office:string-value="" calcext:value-type="string">
            <text:p></text:p>
          </table:table-cell>
          <table:table-cell table:number-columns-repeated="2"/>
          <table:table-cell table:style-name="ce50" table:formula="of:=[.J51]-2*[.J48]" office:value-type="float" office:value="80" calcext:value-type="float">
            <text:p>8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51]);ISBLANK([.J51]));&quot;&quot;;IF(ISERROR(FIND(&quot;|&quot;&amp;SUBSTITUTE([.C51];&quot; &quot;;&quot;&quot;) &amp;&quot;|&quot;;&quot;|&quot; &amp; SUBSTITUTE([.J51];&quot; &quot;;&quot;&quot;) &amp;&quot;|&quot;));0;1))" office:value-type="float" office:value="0" calcext:value-type="float">
            <text:p>0</text:p>
          </table:table-cell>
          <table:table-cell table:style-name="ce49" table:formula="of:=IF([.F51]=&quot;&quot;;&quot;&quot;;IF([$Namen.$H$3]=[$Namen.$J$2];IF([.F51]&gt;0;&quot;&quot;;&quot;&quot;);&quot; &quot;))" office:value-type="string" office:string-value="" calcext:value-type="string">
            <text:p></text:p>
          </table:table-cell>
          <table:table-cell table:number-columns-repeated="2"/>
          <table:table-cell table:style-name="ce50" office:value-type="float" office:value="104" calcext:value-type="float">
            <text:p>104</text:p>
          </table:table-cell>
          <table:table-cell table:style-name="ce50" table:number-columns-repeated="5"/>
          <table:table-cell table:style-name="ce58" table:number-columns-repeated="242"/>
        </table:table-row>
        <table:table-row table:style-name="ro1">
          <table:table-cell/>
          <table:table-cell table:style-name="ce92"/>
          <table:table-cell table:style-name="ce235"/>
          <table:table-cell table:number-columns-repeated="2"/>
          <table:table-cell table:style-name="ce52" table:formula="of:=IF(OR(ISFORMULA([.C52]);ISBLANK([.J52]));&quot;&quot;;IF(ISERROR(FIND(&quot;|&quot;&amp;SUBSTITUTE([.C52];&quot; &quot;;&quot;&quot;) &amp;&quot;|&quot;;&quot;|&quot; &amp; SUBSTITUTE([.J52];&quot; &quot;;&quot;&quot;) &amp;&quot;|&quot;));0;1))">
            <text:p/>
          </table:table-cell>
          <table:table-cell table:style-name="ce49" table:formula="of:=IF([.F52]=&quot;&quot;;&quot;&quot;;IF([$Namen.$H$3]=[$Namen.$J$2];IF([.F52]&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table-cell table:style-name="ce92">
            <draw:frame table:end-cell-address="Tabelle5.B58" table:end-x="86.15mm" table:end-y="5.04mm" draw:z-index="6" draw:name="Bild 15" draw:style-name="gr9" draw:text-style-name="P6" svg:width="32.83mm" svg:height="33.24mm" svg:x="53.34mm" svg:y="2.77mm">
              <draw:image xlink:href="Pictures/2000020900000CD700000CD72B0495AA22C471A4.svm" xlink:type="simple" xlink:show="embed" xlink:actuate="onLoad">
                <text:p/>
              </draw:image>
            </draw:frame>
          </table:table-cell>
          <table:table-cell table:style-name="ce235"/>
          <table:table-cell table:number-columns-repeated="2"/>
          <table:table-cell table:style-name="ce52" table:formula="of:=IF(OR(ISFORMULA([.C53]);ISBLANK([.J53]));&quot;&quot;;IF(ISERROR(FIND(&quot;|&quot;&amp;SUBSTITUTE([.C53];&quot; &quot;;&quot;&quot;) &amp;&quot;|&quot;;&quot;|&quot; &amp; SUBSTITUTE([.J53];&quot; &quot;;&quot;&quot;) &amp;&quot;|&quot;));0;1))">
            <text:p/>
          </table:table-cell>
          <table:table-cell table:style-name="ce49" table:formula="of:=IF([.F53]=&quot;&quot;;&quot;&quot;;IF([$Namen.$H$3]=[$Namen.$J$2];IF([.F53]&gt;0;&quot;&quot;;&quot;&quot;);&quot; &quot;))">
            <text:p/>
          </table:table-cell>
          <table:table-cell table:number-columns-repeated="2"/>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54]);ISBLANK([.J54]));&quot;&quot;;IF(ISERROR(FIND(&quot;|&quot;&amp;SUBSTITUTE([.C54];&quot; &quot;;&quot;&quot;) &amp;&quot;|&quot;;&quot;|&quot; &amp; SUBSTITUTE([.J54];&quot; &quot;;&quot;&quot;) &amp;&quot;|&quot;));0;1))" office:value-type="float" office:value="0" calcext:value-type="float">
            <text:p>0</text:p>
          </table:table-cell>
          <table:table-cell table:style-name="ce49" table:formula="of:=IF([.F54]=&quot;&quot;;&quot;&quot;;IF([$Namen.$H$3]=[$Namen.$J$2];IF([.F54]&gt;0;&quot;&quot;;&quot;&quot;);&quot; &quot;))" office:value-type="string" office:string-value="" calcext:value-type="string">
            <text:p></text:p>
          </table:table-cell>
          <table:table-cell table:number-columns-repeated="2"/>
          <table:table-cell table:style-name="ce50" office:value-type="float" office:value="18" calcext:value-type="float">
            <text:p>1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55]);ISBLANK([.J55]));&quot;&quot;;IF(ISERROR(FIND(&quot;|&quot;&amp;SUBSTITUTE([.C55];&quot; &quot;;&quot;&quot;) &amp;&quot;|&quot;;&quot;|&quot; &amp; SUBSTITUTE([.J55];&quot; &quot;;&quot;&quot;) &amp;&quot;|&quot;));0;1))" office:value-type="float" office:value="0" calcext:value-type="float">
            <text:p>0</text:p>
          </table:table-cell>
          <table:table-cell table:style-name="ce49" table:formula="of:=IF([.F55]=&quot;&quot;;&quot;&quot;;IF([$Namen.$H$3]=[$Namen.$J$2];IF([.F55]&gt;0;&quot;&quot;;&quot;&quot;);&quot; &quot;))" office:value-type="string" office:string-value="" calcext:value-type="string">
            <text:p></text:p>
          </table:table-cell>
          <table:table-cell table:number-columns-repeated="2"/>
          <table:table-cell table:style-name="ce50" office:value-type="float" office:value="36" calcext:value-type="float">
            <text:p>36</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56]);ISBLANK([.J56]));&quot;&quot;;IF(ISERROR(FIND(&quot;|&quot;&amp;SUBSTITUTE([.C56];&quot; &quot;;&quot;&quot;) &amp;&quot;|&quot;;&quot;|&quot; &amp; SUBSTITUTE([.J56];&quot; &quot;;&quot;&quot;) &amp;&quot;|&quot;));0;1))" office:value-type="float" office:value="0" calcext:value-type="float">
            <text:p>0</text:p>
          </table:table-cell>
          <table:table-cell table:style-name="ce49" table:formula="of:=IF([.F56]=&quot;&quot;;&quot;&quot;;IF([$Namen.$H$3]=[$Namen.$J$2];IF([.F56]&gt;0;&quot;&quot;;&quot;&quot;);&quot; &quot;))" office:value-type="string" office:string-value="" calcext:value-type="string">
            <text:p></text:p>
          </table:table-cell>
          <table:table-cell table:number-columns-repeated="2"/>
          <table:table-cell table:style-name="ce50" table:formula="of:=[.J57]-2*[.J54]" office:value-type="float" office:value="44" calcext:value-type="float">
            <text:p>44</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57]);ISBLANK([.J57]));&quot;&quot;;IF(ISERROR(FIND(&quot;|&quot;&amp;SUBSTITUTE([.C57];&quot; &quot;;&quot;&quot;) &amp;&quot;|&quot;;&quot;|&quot; &amp; SUBSTITUTE([.J57];&quot; &quot;;&quot;&quot;) &amp;&quot;|&quot;));0;1))" office:value-type="float" office:value="0" calcext:value-type="float">
            <text:p>0</text:p>
          </table:table-cell>
          <table:table-cell table:style-name="ce49" table:formula="of:=IF([.F57]=&quot;&quot;;&quot;&quot;;IF([$Namen.$H$3]=[$Namen.$J$2];IF([.F57]&gt;0;&quot;&quot;;&quot;&quot;);&quot; &quot;))" office:value-type="string" office:string-value="" calcext:value-type="string">
            <text:p></text:p>
          </table:table-cell>
          <table:table-cell table:number-columns-repeated="2"/>
          <table:table-cell table:style-name="ce50" office:value-type="float" office:value="80" calcext:value-type="float">
            <text:p>80</text:p>
          </table:table-cell>
          <table:table-cell table:style-name="ce50" table:number-columns-repeated="5"/>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58]);ISBLANK([.J58]));&quot;&quot;;IF(ISERROR(FIND(&quot;|&quot;&amp;SUBSTITUTE([.C58];&quot; &quot;;&quot;&quot;) &amp;&quot;|&quot;;&quot;|&quot; &amp; SUBSTITUTE([.J58];&quot; &quot;;&quot;&quot;) &amp;&quot;|&quot;));0;1))">
            <text:p/>
          </table:table-cell>
          <table:table-cell table:style-name="ce49"/>
          <table:table-cell table:style-name="ce58"/>
          <table:table-cell/>
          <table:table-cell table:style-name="ce50" table:number-columns-repeated="6"/>
          <table:table-cell table:style-name="ce58" table:number-columns-repeated="242"/>
        </table:table-row>
        <table:table-row table:style-name="ro1">
          <table:table-cell/>
          <table:table-cell table:style-name="ce121" table:number-columns-spanned="2" table:number-rows-spanned="1"/>
          <table:covered-table-cell table:style-name="ce244"/>
          <table:table-cell table:style-name="ce84" table:formula="of:=IF(ISBLANK([.J59]);&quot;&quot;;IF(ISERROR(VALUE([.C59]));0;IF(ABS(VALUE([.C59])-[.J59])&lt;0.0005;1;0)))">
            <text:p/>
          </table:table-cell>
          <table:table-cell table:style-name="ce103"/>
          <table:table-cell table:style-name="ce52" table:formula="of:=IF(OR(ISFORMULA([.C59]);ISBLANK([.J59]));&quot;&quot;;IF(ISERROR(FIND(&quot;|&quot;&amp;SUBSTITUTE([.C59];&quot; &quot;;&quot;&quot;) &amp;&quot;|&quot;;&quot;|&quot; &amp; SUBSTITUTE([.J59];&quot; &quot;;&quot;&quot;) &amp;&quot;|&quot;));0;1))">
            <text:p/>
          </table:table-cell>
          <table:table-cell table:style-name="ce45"/>
          <table:table-cell table:style-name="ce50"/>
          <table:table-cell/>
          <table:table-cell table:style-name="Unsichtbar"/>
          <table:table-cell table:style-name="ce50" table:number-columns-repeated="5"/>
          <table:table-cell table:style-name="ce58" table:number-columns-repeated="242"/>
        </table:table-row>
        <table:table-row table:style-name="ro15">
          <table:table-cell/>
          <table:table-cell table:style-name="ce92" office:value-type="string" calcext:value-type="string">
            <text:p>Grundfläche G=</text:p>
            <draw:frame table:end-cell-address="Tabelle5.B64" table:end-x="80.47mm" table:end-y="1.65mm" draw:z-index="7" draw:name="Bild 16" draw:style-name="gr9" draw:text-style-name="P6" svg:width="30.33mm" svg:height="25.73mm" svg:x="50.16mm" svg:y="0.77mm">
              <draw:image xlink:href="Pictures/2000020900000BDD000009E98AC2C8E025A6C953.svm" xlink:type="simple" xlink:show="embed" xlink:actuate="onLoad">
                <text:p/>
              </draw:image>
            </draw:frame>
          </table:table-cell>
          <table:table-cell table:style-name="ce238"/>
          <table:table-cell office:value-type="string" calcext:value-type="string">
            <text:p>cm²</text:p>
          </table:table-cell>
          <table:table-cell/>
          <table:table-cell table:style-name="ce52" table:formula="of:=IF(OR(ISFORMULA([.C60]);ISBLANK([.J60]));&quot;&quot;;IF(ISERROR(FIND(&quot;|&quot;&amp;SUBSTITUTE([.C60];&quot; &quot;;&quot;&quot;) &amp;&quot;|&quot;;&quot;|&quot; &amp; SUBSTITUTE([.J60];&quot; &quot;;&quot;&quot;) &amp;&quot;|&quot;));0;1))" office:value-type="float" office:value="0" calcext:value-type="float">
            <text:p>0</text:p>
          </table:table-cell>
          <table:table-cell table:style-name="ce49" table:formula="of:=IF([.F60]=&quot;&quot;;&quot;&quot;;IF([$Namen.$H$3]=[$Namen.$J$2];IF([.F60]&gt;0;&quot;&quot;;&quot;&quot;);&quot; &quot;))" office:value-type="string" office:string-value="" calcext:value-type="string">
            <text:p></text:p>
          </table:table-cell>
          <table:table-cell table:number-columns-repeated="2"/>
          <table:table-cell table:style-name="ce50" office:value-type="float" office:value="16" calcext:value-type="float">
            <text:p>16</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61]);ISBLANK([.J61]));&quot;&quot;;IF(ISERROR(FIND(&quot;|&quot;&amp;SUBSTITUTE([.C61];&quot; &quot;;&quot;&quot;) &amp;&quot;|&quot;;&quot;|&quot; &amp; SUBSTITUTE([.J61];&quot; &quot;;&quot;&quot;) &amp;&quot;|&quot;));0;1))" office:value-type="float" office:value="0" calcext:value-type="float">
            <text:p>0</text:p>
          </table:table-cell>
          <table:table-cell table:style-name="ce49" table:formula="of:=IF([.F61]=&quot;&quot;;&quot;&quot;;IF([$Namen.$H$3]=[$Namen.$J$2];IF([.F61]&gt;0;&quot;&quot;;&quot;&quot;);&quot; &quot;))" office:value-type="string" office:string-value="" calcext:value-type="string">
            <text:p></text:p>
          </table:table-cell>
          <table:table-cell table:number-columns-repeated="2"/>
          <table:table-cell table:style-name="ce50" office:value-type="float" office:value="48" calcext:value-type="float">
            <text:p>4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62]);ISBLANK([.J62]));&quot;&quot;;IF(ISERROR(FIND(&quot;|&quot;&amp;SUBSTITUTE([.C62];&quot; &quot;;&quot;&quot;) &amp;&quot;|&quot;;&quot;|&quot; &amp; SUBSTITUTE([.J62];&quot; &quot;;&quot;&quot;) &amp;&quot;|&quot;));0;1))" office:value-type="float" office:value="0" calcext:value-type="float">
            <text:p>0</text:p>
          </table:table-cell>
          <table:table-cell table:style-name="ce49" table:formula="of:=IF([.F62]=&quot;&quot;;&quot;&quot;;IF([$Namen.$H$3]=[$Namen.$J$2];IF([.F62]&gt;0;&quot;&quot;;&quot;&quot;);&quot; &quot;))" office:value-type="string" office:string-value="" calcext:value-type="string">
            <text:p></text:p>
          </table:table-cell>
          <table:table-cell table:number-columns-repeated="2"/>
          <table:table-cell table:style-name="ce50" table:formula="of:=[.J63]-2*[.J60]" office:value-type="float" office:value="48" calcext:value-type="float">
            <text:p>4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63]);ISBLANK([.J63]));&quot;&quot;;IF(ISERROR(FIND(&quot;|&quot;&amp;SUBSTITUTE([.C63];&quot; &quot;;&quot;&quot;) &amp;&quot;|&quot;;&quot;|&quot; &amp; SUBSTITUTE([.J63];&quot; &quot;;&quot;&quot;) &amp;&quot;|&quot;));0;1))" office:value-type="float" office:value="0" calcext:value-type="float">
            <text:p>0</text:p>
          </table:table-cell>
          <table:table-cell table:style-name="ce49" table:formula="of:=IF([.F63]=&quot;&quot;;&quot;&quot;;IF([$Namen.$H$3]=[$Namen.$J$2];IF([.F63]&gt;0;&quot;&quot;;&quot;&quot;);&quot; &quot;))" office:value-type="string" office:string-value="" calcext:value-type="string">
            <text:p></text:p>
          </table:table-cell>
          <table:table-cell table:number-columns-repeated="2"/>
          <table:table-cell table:style-name="ce50" office:value-type="float" office:value="80" calcext:value-type="float">
            <text:p>80</text:p>
          </table:table-cell>
          <table:table-cell table:style-name="ce50" table:number-columns-repeated="5"/>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64]);ISBLANK([.J64]));&quot;&quot;;IF(ISERROR(FIND(&quot;|&quot;&amp;SUBSTITUTE([.C64];&quot; &quot;;&quot;&quot;) &amp;&quot;|&quot;;&quot;|&quot; &amp; SUBSTITUTE([.J64];&quot; &quot;;&quot;&quot;) &amp;&quot;|&quot;));0;1))">
            <text:p/>
          </table:table-cell>
          <table:table-cell table:style-name="ce49" table:formula="of:=IF([.F64]=&quot;&quot;;&quot;&quot;;IF([$Namen.$H$3]=[$Namen.$J$2];IF([.F64]&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65]);ISBLANK([.J65]));&quot;&quot;;IF(ISERROR(FIND(&quot;|&quot;&amp;SUBSTITUTE([.C65];&quot; &quot;;&quot;&quot;) &amp;&quot;|&quot;;&quot;|&quot; &amp; SUBSTITUTE([.J65];&quot; &quot;;&quot;&quot;) &amp;&quot;|&quot;));0;1))">
            <text:p/>
          </table:table-cell>
          <table:table-cell table:style-name="ce49" table:formula="of:=IF([.F65]=&quot;&quot;;&quot;&quot;;IF([$Namen.$H$3]=[$Namen.$J$2];IF([.F65]&gt;0;&quot;&quot;;&quot;&quot;);&quot; &quot;))">
            <text:p/>
          </table:table-cell>
          <table:table-cell table:number-columns-repeated="2"/>
          <table:table-cell table:style-name="ce50" table:number-columns-repeated="6"/>
          <table:table-cell table:style-name="ce58" table:number-columns-repeated="242"/>
        </table:table-row>
        <table:table-row table:style-name="ro1">
          <table:table-cell/>
          <table:table-cell table:style-name="ce92">
            <draw:frame table:end-cell-address="Tabelle5.B72" table:end-x="87.87mm" table:end-y="3.39mm" draw:z-index="8" draw:name="Bild 17" draw:style-name="gr9" draw:text-style-name="P6" svg:width="55.33mm" svg:height="35.67mm" svg:x="32.56mm" svg:y="4.8mm">
              <draw:image xlink:href="Pictures/20000549000015A100000DD10AF94234373311FE.svm" xlink:type="simple" xlink:show="embed" xlink:actuate="onLoad">
                <text:p/>
              </draw:image>
            </draw:frame>
          </table:table-cell>
          <table:table-cell table:style-name="ce245"/>
          <table:table-cell table:number-columns-repeated="2"/>
          <table:table-cell table:style-name="ce52" table:formula="of:=IF(OR(ISFORMULA([.C66]);ISBLANK([.J66]));&quot;&quot;;IF(ISERROR(FIND(&quot;|&quot;&amp;SUBSTITUTE([.C66];&quot; &quot;;&quot;&quot;) &amp;&quot;|&quot;;&quot;|&quot; &amp; SUBSTITUTE([.J66];&quot; &quot;;&quot;&quot;) &amp;&quot;|&quot;));0;1))">
            <text:p/>
          </table:table-cell>
          <table:table-cell table:style-name="ce49" table:formula="of:=IF([.F66]=&quot;&quot;;&quot;&quot;;IF([$Namen.$H$3]=[$Namen.$J$2];IF([.F66]&gt;0;&quot;&quot;;&quot;&quot;);&quot; &quot;))">
            <text:p/>
          </table:table-cell>
          <table:table-cell table:number-columns-repeated="2"/>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67]);ISBLANK([.J67]));&quot;&quot;;IF(ISERROR(FIND(&quot;|&quot;&amp;SUBSTITUTE([.C67];&quot; &quot;;&quot;&quot;) &amp;&quot;|&quot;;&quot;|&quot; &amp; SUBSTITUTE([.J67];&quot; &quot;;&quot;&quot;) &amp;&quot;|&quot;));0;1))" office:value-type="float" office:value="0" calcext:value-type="float">
            <text:p>0</text:p>
          </table:table-cell>
          <table:table-cell table:style-name="ce49" table:formula="of:=IF([.F67]=&quot;&quot;;&quot;&quot;;IF([$Namen.$H$3]=[$Namen.$J$2];IF([.F67]&gt;0;&quot;&quot;;&quot;&quot;);&quot; &quot;))" office:value-type="string" office:string-value="" calcext:value-type="string">
            <text:p></text:p>
          </table:table-cell>
          <table:table-cell table:number-columns-repeated="2"/>
          <table:table-cell table:style-name="ce50" office:value-type="float" office:value="48" calcext:value-type="float">
            <text:p>4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68]);ISBLANK([.J68]));&quot;&quot;;IF(ISERROR(FIND(&quot;|&quot;&amp;SUBSTITUTE([.C68];&quot; &quot;;&quot;&quot;) &amp;&quot;|&quot;;&quot;|&quot; &amp; SUBSTITUTE([.J68];&quot; &quot;;&quot;&quot;) &amp;&quot;|&quot;));0;1))" office:value-type="float" office:value="0" calcext:value-type="float">
            <text:p>0</text:p>
          </table:table-cell>
          <table:table-cell table:style-name="ce49" table:formula="of:=IF([.F68]=&quot;&quot;;&quot;&quot;;IF([$Namen.$H$3]=[$Namen.$J$2];IF([.F68]&gt;0;&quot;&quot;;&quot;&quot;);&quot; &quot;))" office:value-type="string" office:string-value="" calcext:value-type="string">
            <text:p></text:p>
          </table:table-cell>
          <table:table-cell table:number-columns-repeated="2"/>
          <table:table-cell table:style-name="ce50" office:value-type="float" office:value="192" calcext:value-type="float">
            <text:p>19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69]);ISBLANK([.J69]));&quot;&quot;;IF(ISERROR(FIND(&quot;|&quot;&amp;SUBSTITUTE([.C69];&quot; &quot;;&quot;&quot;) &amp;&quot;|&quot;;&quot;|&quot; &amp; SUBSTITUTE([.J69];&quot; &quot;;&quot;&quot;) &amp;&quot;|&quot;));0;1))" office:value-type="float" office:value="0" calcext:value-type="float">
            <text:p>0</text:p>
          </table:table-cell>
          <table:table-cell table:style-name="ce49" table:formula="of:=IF([.F69]=&quot;&quot;;&quot;&quot;;IF([$Namen.$H$3]=[$Namen.$J$2];IF([.F69]&gt;0;&quot;&quot;;&quot;&quot;);&quot; &quot;))" office:value-type="string" office:string-value="" calcext:value-type="string">
            <text:p></text:p>
          </table:table-cell>
          <table:table-cell table:number-columns-repeated="2"/>
          <table:table-cell table:style-name="ce50" table:formula="of:=[.J70]-2*[.J67]" office:value-type="float" office:value="112" calcext:value-type="float">
            <text:p>11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70]);ISBLANK([.J70]));&quot;&quot;;IF(ISERROR(FIND(&quot;|&quot;&amp;SUBSTITUTE([.C70];&quot; &quot;;&quot;&quot;) &amp;&quot;|&quot;;&quot;|&quot; &amp; SUBSTITUTE([.J70];&quot; &quot;;&quot;&quot;) &amp;&quot;|&quot;));0;1))" office:value-type="float" office:value="0" calcext:value-type="float">
            <text:p>0</text:p>
          </table:table-cell>
          <table:table-cell table:style-name="ce49" table:formula="of:=IF([.F70]=&quot;&quot;;&quot;&quot;;IF([$Namen.$H$3]=[$Namen.$J$2];IF([.F70]&gt;0;&quot;&quot;;&quot;&quot;);&quot; &quot;))" office:value-type="string" office:string-value="" calcext:value-type="string">
            <text:p></text:p>
          </table:table-cell>
          <table:table-cell table:style-name="ce63"/>
          <table:table-cell/>
          <table:table-cell table:style-name="ce50" office:value-type="float" office:value="208" calcext:value-type="float">
            <text:p>208</text:p>
          </table:table-cell>
          <table:table-cell table:style-name="ce50" table:number-columns-repeated="5"/>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71]);ISBLANK([.J71]));&quot;&quot;;IF(ISERROR(FIND(&quot;|&quot;&amp; SUBSTITUTE([.C71];&quot; &quot;;&quot;&quot;) &amp;&quot;|&quot;;&quot;|&quot; &amp; SUBSTITUTE([.J71];&quot; &quot;;&quot;&quot;) &amp;&quot;|&quot;));0;1))">
            <text:p/>
          </table:table-cell>
          <table:table-cell table:style-name="ce49" table:formula="of:=IF([.F71]=&quot;&quot;;&quot;&quot;;IF([$Namen.$H$3]=[$Namen.$J$2];IF([.F71]&gt;0;&quot;&quot;;&quot;&quot;);&quot; &quot;))">
            <text:p/>
          </table:table-cell>
          <table:table-cell table:style-name="ce63"/>
          <table:table-cell/>
          <table:table-cell table:style-name="ce50" table:number-columns-repeated="6"/>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72]);ISBLANK([.J72]));&quot;&quot;;IF(ISERROR(FIND(&quot;|&quot;&amp; SUBSTITUTE([.C72];&quot; &quot;;&quot;&quot;) &amp;&quot;|&quot;;&quot;|&quot; &amp; SUBSTITUTE([.J72];&quot; &quot;;&quot;&quot;) &amp;&quot;|&quot;));0;1))">
            <text:p/>
          </table:table-cell>
          <table:table-cell table:style-name="ce49" table:formula="of:=IF([.F72]=&quot;&quot;;&quot;&quot;;IF([$Namen.$H$3]=[$Namen.$J$2];IF([.F72]&gt;0;&quot;&quot;;&quot;&quot;);&quot; &quot;))">
            <text:p/>
          </table:table-cell>
          <table:table-cell table:style-name="ce63"/>
          <table:table-cell/>
          <table:table-cell table:style-name="ce50" table:number-columns-repeated="6"/>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73]);ISBLANK([.J73]));&quot;&quot;;IF(ISERROR(FIND(&quot;|&quot;&amp; SUBSTITUTE([.C73];&quot; &quot;;&quot;&quot;) &amp;&quot;|&quot;;&quot;|&quot; &amp; SUBSTITUTE([.J73];&quot; &quot;;&quot;&quot;) &amp;&quot;|&quot;));0;1))">
            <text:p/>
          </table:table-cell>
          <table:table-cell table:style-name="ce49" table:formula="of:=IF([.F73]=&quot;&quot;;&quot;&quot;;IF([$Namen.$H$3]=[$Namen.$J$2];IF([.F73]&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92">
            <draw:frame table:end-cell-address="Tabelle5.B79" table:end-x="83.37mm" table:end-y="5.32mm" draw:z-index="9" draw:name="Bild 18" draw:style-name="gr9" draw:text-style-name="P6" svg:width="67.83mm" svg:height="33.15mm" svg:x="15.56mm" svg:y="3.13mm">
              <draw:image xlink:href="Pictures/200005F200001A8300000CD76F9EF8965D22CC81.svm" xlink:type="simple" xlink:show="embed" xlink:actuate="onLoad">
                <text:p/>
              </draw:image>
            </draw:frame>
          </table:table-cell>
          <table:table-cell table:style-name="ce245"/>
          <table:table-cell table:number-columns-repeated="2"/>
          <table:table-cell table:style-name="ce52" table:formula="of:=IF(OR(ISFORMULA([.C74]);ISBLANK([.J74]));&quot;&quot;;IF(ISERROR(FIND(&quot;|&quot;&amp; SUBSTITUTE([.C74];&quot; &quot;;&quot;&quot;) &amp;&quot;|&quot;;&quot;|&quot; &amp; SUBSTITUTE([.J74];&quot; &quot;;&quot;&quot;) &amp;&quot;|&quot;));0;1))">
            <text:p/>
          </table:table-cell>
          <table:table-cell table:style-name="ce49" table:formula="of:=IF([.F74]=&quot;&quot;;&quot;&quot;;IF([$Namen.$H$3]=[$Namen.$J$2];IF([.F74]&gt;0;&quot;&quot;;&quot;&quot;);&quot; &quot;))">
            <text:p/>
          </table:table-cell>
          <table:table-cell table:style-name="ce58"/>
          <table:table-cell/>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75]);ISBLANK([.J75]));&quot;&quot;;IF(ISERROR(FIND(&quot;|&quot;&amp; SUBSTITUTE([.C75];&quot; &quot;;&quot;&quot;) &amp;&quot;|&quot;;&quot;|&quot; &amp; SUBSTITUTE([.J75];&quot; &quot;;&quot;&quot;) &amp;&quot;|&quot;));0;1))" office:value-type="float" office:value="0" calcext:value-type="float">
            <text:p>0</text:p>
          </table:table-cell>
          <table:table-cell table:style-name="ce49" table:formula="of:=IF([.F75]=&quot;&quot;;&quot;&quot;;IF([$Namen.$H$3]=[$Namen.$J$2];IF([.F75]&gt;0;&quot;&quot;;&quot;&quot;);&quot; &quot;))" office:value-type="string" office:string-value="" calcext:value-type="string">
            <text:p></text:p>
          </table:table-cell>
          <table:table-cell table:style-name="ce58"/>
          <table:table-cell/>
          <table:table-cell table:style-name="ce50" table:formula="of:=9*9" office:value-type="float" office:value="81" calcext:value-type="float">
            <text:p>81</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76]);ISBLANK([.J76]));&quot;&quot;;IF(ISERROR(FIND(&quot;|&quot;&amp; SUBSTITUTE([.C76];&quot; &quot;;&quot;&quot;) &amp;&quot;|&quot;;&quot;|&quot; &amp; SUBSTITUTE([.J76];&quot; &quot;;&quot;&quot;) &amp;&quot;|&quot;));0;1))" office:value-type="float" office:value="0" calcext:value-type="float">
            <text:p>0</text:p>
          </table:table-cell>
          <table:table-cell table:style-name="ce49" table:formula="of:=IF([.F76]=&quot;&quot;;&quot;&quot;;IF([$Namen.$H$3]=[$Namen.$J$2];IF([.F76]&gt;0;&quot;&quot;;&quot;&quot;);&quot; &quot;))" office:value-type="string" office:string-value="" calcext:value-type="string">
            <text:p></text:p>
          </table:table-cell>
          <table:table-cell table:style-name="ce58"/>
          <table:table-cell/>
          <table:table-cell table:style-name="ce50" table:formula="of:=81*2" office:value-type="float" office:value="162" calcext:value-type="float">
            <text:p>16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77]);ISBLANK([.J77]));&quot;&quot;;IF(ISERROR(FIND(&quot;|&quot;&amp; SUBSTITUTE([.C77];&quot; &quot;;&quot;&quot;) &amp;&quot;|&quot;;&quot;|&quot; &amp; SUBSTITUTE([.J77];&quot; &quot;;&quot;&quot;) &amp;&quot;|&quot;));0;1))" office:value-type="float" office:value="0" calcext:value-type="float">
            <text:p>0</text:p>
          </table:table-cell>
          <table:table-cell table:style-name="ce49" table:formula="of:=IF([.F77]=&quot;&quot;;&quot;&quot;;IF([$Namen.$H$3]=[$Namen.$J$2];IF([.F77]&gt;0;&quot;&quot;;&quot;&quot;);&quot; &quot;))" office:value-type="string" office:string-value="" calcext:value-type="string">
            <text:p></text:p>
          </table:table-cell>
          <table:table-cell table:style-name="ce58"/>
          <table:table-cell/>
          <table:table-cell table:style-name="ce50" table:formula="of:=[.J78]-2*[.J75]" office:value-type="float" office:value="72" calcext:value-type="float">
            <text:p>72</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78]);ISBLANK([.J78]));&quot;&quot;;IF(ISERROR(FIND(&quot;|&quot;&amp; SUBSTITUTE([.C78];&quot; &quot;;&quot;&quot;) &amp;&quot;|&quot;;&quot;|&quot; &amp; SUBSTITUTE([.J78];&quot; &quot;;&quot;&quot;) &amp;&quot;|&quot;));0;1))" office:value-type="float" office:value="0" calcext:value-type="float">
            <text:p>0</text:p>
          </table:table-cell>
          <table:table-cell table:style-name="ce49" table:formula="of:=IF([.F78]=&quot;&quot;;&quot;&quot;;IF([$Namen.$H$3]=[$Namen.$J$2];IF([.F78]&gt;0;&quot;&quot;;&quot;&quot;);&quot; &quot;))" office:value-type="string" office:string-value="" calcext:value-type="string">
            <text:p></text:p>
          </table:table-cell>
          <table:table-cell table:style-name="ce58"/>
          <table:table-cell/>
          <table:table-cell table:style-name="ce50" table:formula="of:=81*2+4*2*9" office:value-type="float" office:value="234" calcext:value-type="float">
            <text:p>234</text:p>
          </table:table-cell>
          <table:table-cell table:style-name="ce50" table:number-columns-repeated="5"/>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79]);ISBLANK([.J79]));&quot;&quot;;IF(ISERROR(FIND(&quot;|&quot;&amp; SUBSTITUTE([.C79];&quot; &quot;;&quot;&quot;) &amp;&quot;|&quot;;&quot;|&quot; &amp; SUBSTITUTE([.J79];&quot; &quot;;&quot;&quot;) &amp;&quot;|&quot;));0;1))">
            <text:p/>
          </table:table-cell>
          <table:table-cell table:style-name="ce49" table:formula="of:=IF([.F79]=&quot;&quot;;&quot;&quot;;IF([$Namen.$H$3]=[$Namen.$J$2];IF([.F79]&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92"/>
          <table:table-cell table:style-name="ce245"/>
          <table:table-cell table:number-columns-repeated="2"/>
          <table:table-cell table:style-name="ce52" table:formula="of:=IF(OR(ISFORMULA([.C80]);ISBLANK([.J80]));&quot;&quot;;IF(ISERROR(FIND(&quot;|&quot;&amp; SUBSTITUTE([.C80];&quot; &quot;;&quot;&quot;) &amp;&quot;|&quot;;&quot;|&quot; &amp; SUBSTITUTE([.J80];&quot; &quot;;&quot;&quot;) &amp;&quot;|&quot;));0;1))">
            <text:p/>
          </table:table-cell>
          <table:table-cell table:style-name="ce49" table:formula="of:=IF([.F80]=&quot;&quot;;&quot;&quot;;IF([$Namen.$H$3]=[$Namen.$J$2];IF([.F80]&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92"/>
          <table:table-cell table:style-name="ce245"/>
          <table:table-cell table:number-columns-repeated="2"/>
          <table:table-cell table:style-name="ce52"/>
          <table:table-cell table:style-name="ce49"/>
          <table:table-cell table:style-name="ce58"/>
          <table:table-cell/>
          <table:table-cell table:style-name="ce50" table:number-columns-repeated="6"/>
          <table:table-cell table:style-name="ce58" table:number-columns-repeated="242"/>
        </table:table-row>
        <table:table-row table:style-name="ro1">
          <table:table-cell/>
          <table:table-cell>
            <draw:frame table:end-cell-address="Tabelle5.B90" table:end-x="81.4mm" table:end-y="0.89mm" draw:z-index="10" draw:name="Bild 19" draw:style-name="gr9" draw:text-style-name="P6" svg:width="67.83mm" svg:height="48.21mm" svg:x="13.59mm" svg:y="2mm">
              <draw:image xlink:href="Pictures/200008B000001A83000012B32C7BF903FAE969D6.svm" xlink:type="simple" xlink:show="embed" xlink:actuate="onLoad">
                <text:p/>
              </draw:image>
            </draw:frame>
          </table:table-cell>
          <table:table-cell table:style-name="ce245"/>
          <table:table-cell table:number-columns-repeated="2"/>
          <table:table-cell table:style-name="ce52"/>
          <table:table-cell table:style-name="ce49"/>
          <table:table-cell table:style-name="ce58"/>
          <table:table-cell/>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83]);ISBLANK([.J83]));&quot;&quot;;IF(ISERROR(FIND(&quot;|&quot;&amp; SUBSTITUTE([.C83];&quot; &quot;;&quot;&quot;) &amp;&quot;|&quot;;&quot;|&quot; &amp; SUBSTITUTE([.J83];&quot; &quot;;&quot;&quot;) &amp;&quot;|&quot;));0;1))" office:value-type="float" office:value="0" calcext:value-type="float">
            <text:p>0</text:p>
          </table:table-cell>
          <table:table-cell table:style-name="ce49" table:formula="of:=IF([.F83]=&quot;&quot;;&quot;&quot;;IF([$Namen.$H$3]=[$Namen.$J$2];IF([.F83]&gt;0;&quot;&quot;;&quot;&quot;);&quot; &quot;))" office:value-type="string" office:string-value="" calcext:value-type="string">
            <text:p></text:p>
          </table:table-cell>
          <table:table-cell table:style-name="ce58"/>
          <table:table-cell/>
          <table:table-cell table:style-name="ce50" office:value-type="float" office:value="81" calcext:value-type="float">
            <text:p>81</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84]);ISBLANK([.J84]));&quot;&quot;;IF(ISERROR(FIND(&quot;|&quot;&amp; SUBSTITUTE([.C84];&quot; &quot;;&quot;&quot;) &amp;&quot;|&quot;;&quot;|&quot; &amp; SUBSTITUTE([.J84];&quot; &quot;;&quot;&quot;) &amp;&quot;|&quot;));0;1))" office:value-type="float" office:value="0" calcext:value-type="float">
            <text:p>0</text:p>
          </table:table-cell>
          <table:table-cell table:style-name="ce49" table:formula="of:=IF([.F84]=&quot;&quot;;&quot;&quot;;IF([$Namen.$H$3]=[$Namen.$J$2];IF([.F84]&gt;0;&quot;&quot;;&quot;&quot;);&quot; &quot;))" office:value-type="string" office:string-value="" calcext:value-type="string">
            <text:p></text:p>
          </table:table-cell>
          <table:table-cell table:style-name="ce58"/>
          <table:table-cell/>
          <table:table-cell table:style-name="ce50" table:formula="of:=81*5" office:value-type="float" office:value="405" calcext:value-type="float">
            <text:p>405</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85]);ISBLANK([.J85]));&quot;&quot;;IF(ISERROR(FIND(&quot;|&quot;&amp; SUBSTITUTE([.C85];&quot; &quot;;&quot;&quot;) &amp;&quot;|&quot;;&quot;|&quot; &amp; SUBSTITUTE([.J85];&quot; &quot;;&quot;&quot;) &amp;&quot;|&quot;));0;1))" office:value-type="float" office:value="0" calcext:value-type="float">
            <text:p>0</text:p>
          </table:table-cell>
          <table:table-cell table:style-name="ce49" table:formula="of:=IF([.F85]=&quot;&quot;;&quot;&quot;;IF([$Namen.$H$3]=[$Namen.$J$2];IF([.F85]&gt;0;&quot;&quot;;&quot;&quot;);&quot; &quot;))" office:value-type="string" office:string-value="" calcext:value-type="string">
            <text:p></text:p>
          </table:table-cell>
          <table:table-cell table:style-name="ce58"/>
          <table:table-cell/>
          <table:table-cell table:style-name="ce50" table:formula="of:=[.J86]-2*[.J83]" office:value-type="float" office:value="180" calcext:value-type="float">
            <text:p>18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86]);ISBLANK([.J86]));&quot;&quot;;IF(ISERROR(FIND(&quot;|&quot;&amp; SUBSTITUTE([.C86];&quot; &quot;;&quot;&quot;) &amp;&quot;|&quot;;&quot;|&quot; &amp; SUBSTITUTE([.J86];&quot; &quot;;&quot;&quot;) &amp;&quot;|&quot;));0;1))" office:value-type="float" office:value="0" calcext:value-type="float">
            <text:p>0</text:p>
          </table:table-cell>
          <table:table-cell table:style-name="ce49" table:formula="of:=IF([.F86]=&quot;&quot;;&quot;&quot;;IF([$Namen.$H$3]=[$Namen.$J$2];IF([.F86]&gt;0;&quot;&quot;;&quot;&quot;);&quot; &quot;))" office:value-type="string" office:string-value="" calcext:value-type="string">
            <text:p></text:p>
          </table:table-cell>
          <table:table-cell table:style-name="ce58"/>
          <table:table-cell/>
          <table:table-cell table:style-name="ce50" table:formula="of:=2*81+5*9*4" office:value-type="float" office:value="342" calcext:value-type="float">
            <text:p>342</text:p>
          </table:table-cell>
          <table:table-cell table:style-name="ce50" table:number-columns-repeated="5"/>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87]);ISBLANK([.J87]));&quot;&quot;;IF(ISERROR(FIND(&quot;|&quot;&amp; SUBSTITUTE([.C87];&quot; &quot;;&quot;&quot;) &amp;&quot;|&quot;;&quot;|&quot; &amp; SUBSTITUTE([.J87];&quot; &quot;;&quot;&quot;) &amp;&quot;|&quot;));0;1))">
            <text:p/>
          </table:table-cell>
          <table:table-cell table:style-name="ce49" table:formula="of:=IF([.F87]=&quot;&quot;;&quot;&quot;;IF([$Namen.$H$3]=[$Namen.$J$2];IF([.F87]&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88]);ISBLANK([.J88]));&quot;&quot;;IF(ISERROR(FIND(&quot;|&quot;&amp; SUBSTITUTE([.C88];&quot; &quot;;&quot;&quot;) &amp;&quot;|&quot;;&quot;|&quot; &amp; SUBSTITUTE([.J88];&quot; &quot;;&quot;&quot;) &amp;&quot;|&quot;));0;1))">
            <text:p/>
          </table:table-cell>
          <table:table-cell table:style-name="ce49" table:formula="of:=IF([.F88]=&quot;&quot;;&quot;&quot;;IF([$Namen.$H$3]=[$Namen.$J$2];IF([.F88]&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89]);ISBLANK([.J89]));&quot;&quot;;IF(ISERROR(FIND(&quot;|&quot;&amp; SUBSTITUTE([.C89];&quot; &quot;;&quot;&quot;) &amp;&quot;|&quot;;&quot;|&quot; &amp; SUBSTITUTE([.J89];&quot; &quot;;&quot;&quot;) &amp;&quot;|&quot;));0;1))">
            <text:p/>
          </table:table-cell>
          <table:table-cell table:style-name="ce49" table:formula="of:=IF([.F89]=&quot;&quot;;&quot;&quot;;IF([$Namen.$H$3]=[$Namen.$J$2];IF([.F89]&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90]);ISBLANK([.J90]));&quot;&quot;;IF(ISERROR(FIND(&quot;|&quot;&amp; SUBSTITUTE([.C90];&quot; &quot;;&quot;&quot;) &amp;&quot;|&quot;;&quot;|&quot; &amp; SUBSTITUTE([.J90];&quot; &quot;;&quot;&quot;) &amp;&quot;|&quot;));0;1))">
            <text:p/>
          </table:table-cell>
          <table:table-cell table:style-name="ce49" table:formula="of:=IF([.F90]=&quot;&quot;;&quot;&quot;;IF([$Namen.$H$3]=[$Namen.$J$2];IF([.F90]&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draw:frame table:end-cell-address="Tabelle5.B99" table:end-x="78.99mm" table:end-y="1.35mm" draw:z-index="11" draw:name="Bild 20" draw:style-name="gr9" draw:text-style-name="P6" svg:width="57.83mm" svg:height="48.23mm" svg:x="21.18mm" svg:y="2.44mm">
              <draw:image xlink:href="Pictures/200006CF0000169B000012B3FA63E416F32A64BB.svm" xlink:type="simple" xlink:show="embed" xlink:actuate="onLoad">
                <text:p/>
              </draw:image>
            </draw:frame>
          </table:table-cell>
          <table:table-cell table:style-name="ce245"/>
          <table:table-cell table:number-columns-repeated="2"/>
          <table:table-cell table:style-name="ce52" table:formula="of:=IF(OR(ISFORMULA([.C91]);ISBLANK([.J91]));&quot;&quot;;IF(ISERROR(FIND(&quot;|&quot;&amp; SUBSTITUTE([.C91];&quot; &quot;;&quot;&quot;) &amp;&quot;|&quot;;&quot;|&quot; &amp; SUBSTITUTE([.J91];&quot; &quot;;&quot;&quot;) &amp;&quot;|&quot;));0;1))">
            <text:p/>
          </table:table-cell>
          <table:table-cell table:style-name="ce49" table:formula="of:=IF([.F91]=&quot;&quot;;&quot;&quot;;IF([$Namen.$H$3]=[$Namen.$J$2];IF([.F91]&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number-columns-repeated="2"/>
          <table:table-cell table:style-name="ce245"/>
          <table:table-cell table:number-columns-repeated="2"/>
          <table:table-cell table:style-name="ce52" table:formula="of:=IF(OR(ISFORMULA([.C92]);ISBLANK([.J92]));&quot;&quot;;IF(ISERROR(FIND(&quot;|&quot;&amp; SUBSTITUTE([.C92];&quot; &quot;;&quot;&quot;) &amp;&quot;|&quot;;&quot;|&quot; &amp; SUBSTITUTE([.J92];&quot; &quot;;&quot;&quot;) &amp;&quot;|&quot;));0;1))">
            <text:p/>
          </table:table-cell>
          <table:table-cell table:style-name="ce49" table:formula="of:=IF([.F92]=&quot;&quot;;&quot;&quot;;IF([$Namen.$H$3]=[$Namen.$J$2];IF([.F92]&gt;0;&quot;&quot;;&quot;&quot;);&quot; &quot;))">
            <text:p/>
          </table:table-cell>
          <table:table-cell table:style-name="ce58"/>
          <table:table-cell/>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93]);ISBLANK([.J93]));&quot;&quot;;IF(ISERROR(FIND(&quot;|&quot;&amp; SUBSTITUTE([.C93];&quot; &quot;;&quot;&quot;) &amp;&quot;|&quot;;&quot;|&quot; &amp; SUBSTITUTE([.J93];&quot; &quot;;&quot;&quot;) &amp;&quot;|&quot;));0;1))" office:value-type="float" office:value="0" calcext:value-type="float">
            <text:p>0</text:p>
          </table:table-cell>
          <table:table-cell table:style-name="ce49" table:formula="of:=IF([.F93]=&quot;&quot;;&quot;&quot;;IF([$Namen.$H$3]=[$Namen.$J$2];IF([.F93]&gt;0;&quot;&quot;;&quot;&quot;);&quot; &quot;))" office:value-type="string" office:string-value="" calcext:value-type="string">
            <text:p></text:p>
          </table:table-cell>
          <table:table-cell table:style-name="ce58"/>
          <table:table-cell/>
          <table:table-cell table:style-name="ce50" table:formula="of:=3*10" office:value-type="float" office:value="30" calcext:value-type="float">
            <text:p>3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94]);ISBLANK([.J94]));&quot;&quot;;IF(ISERROR(FIND(&quot;|&quot;&amp; SUBSTITUTE([.C94];&quot; &quot;;&quot;&quot;) &amp;&quot;|&quot;;&quot;|&quot; &amp; SUBSTITUTE([.J94];&quot; &quot;;&quot;&quot;) &amp;&quot;|&quot;));0;1))" office:value-type="float" office:value="0" calcext:value-type="float">
            <text:p>0</text:p>
          </table:table-cell>
          <table:table-cell table:style-name="ce49" table:formula="of:=IF([.F94]=&quot;&quot;;&quot;&quot;;IF([$Namen.$H$3]=[$Namen.$J$2];IF([.F94]&gt;0;&quot;&quot;;&quot;&quot;);&quot; &quot;))" office:value-type="string" office:string-value="" calcext:value-type="string">
            <text:p></text:p>
          </table:table-cell>
          <table:table-cell table:style-name="ce58"/>
          <table:table-cell/>
          <table:table-cell table:style-name="ce50" table:formula="of:=30*8" office:value-type="float" office:value="240" calcext:value-type="float">
            <text:p>240</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95]);ISBLANK([.J95]));&quot;&quot;;IF(ISERROR(FIND(&quot;|&quot;&amp; SUBSTITUTE([.C95];&quot; &quot;;&quot;&quot;) &amp;&quot;|&quot;;&quot;|&quot; &amp; SUBSTITUTE([.J95];&quot; &quot;;&quot;&quot;) &amp;&quot;|&quot;));0;1))" office:value-type="float" office:value="0" calcext:value-type="float">
            <text:p>0</text:p>
          </table:table-cell>
          <table:table-cell table:style-name="ce49" table:formula="of:=IF([.F95]=&quot;&quot;;&quot;&quot;;IF([$Namen.$H$3]=[$Namen.$J$2];IF([.F95]&gt;0;&quot;&quot;;&quot;&quot;);&quot; &quot;))" office:value-type="string" office:string-value="" calcext:value-type="string">
            <text:p></text:p>
          </table:table-cell>
          <table:table-cell table:style-name="ce58"/>
          <table:table-cell/>
          <table:table-cell table:style-name="ce50" table:formula="of:=[.J96]-2*[.J93]" office:value-type="float" office:value="208" calcext:value-type="float">
            <text:p>208</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96]);ISBLANK([.J96]));&quot;&quot;;IF(ISERROR(FIND(&quot;|&quot;&amp; SUBSTITUTE([.C96];&quot; &quot;;&quot;&quot;) &amp;&quot;|&quot;;&quot;|&quot; &amp; SUBSTITUTE([.J96];&quot; &quot;;&quot;&quot;) &amp;&quot;|&quot;));0;1))" office:value-type="float" office:value="0" calcext:value-type="float">
            <text:p>0</text:p>
          </table:table-cell>
          <table:table-cell table:style-name="ce49" table:formula="of:=IF([.F96]=&quot;&quot;;&quot;&quot;;IF([$Namen.$H$3]=[$Namen.$J$2];IF([.F96]&gt;0;&quot;&quot;;&quot;&quot;);&quot; &quot;))" office:value-type="string" office:string-value="" calcext:value-type="string">
            <text:p></text:p>
          </table:table-cell>
          <table:table-cell table:style-name="ce58"/>
          <table:table-cell/>
          <table:table-cell table:style-name="ce50" table:formula="of:=2*30+2*3*8+2*8*10" office:value-type="float" office:value="268" calcext:value-type="float">
            <text:p>268</text:p>
          </table:table-cell>
          <table:table-cell table:style-name="ce50" table:number-columns-repeated="5"/>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97]);ISBLANK([.J97]));&quot;&quot;;IF(ISERROR(FIND(&quot;|&quot;&amp; SUBSTITUTE([.C97];&quot; &quot;;&quot;&quot;) &amp;&quot;|&quot;;&quot;|&quot; &amp; SUBSTITUTE([.J97];&quot; &quot;;&quot;&quot;) &amp;&quot;|&quot;));0;1))">
            <text:p/>
          </table:table-cell>
          <table:table-cell table:style-name="ce49" table:formula="of:=IF([.F97]=&quot;&quot;;&quot;&quot;;IF([$Namen.$H$3]=[$Namen.$J$2];IF([.F97]&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98]);ISBLANK([.J98]));&quot;&quot;;IF(ISERROR(FIND(&quot;|&quot;&amp; SUBSTITUTE([.C98];&quot; &quot;;&quot;&quot;) &amp;&quot;|&quot;;&quot;|&quot; &amp; SUBSTITUTE([.J98];&quot; &quot;;&quot;&quot;) &amp;&quot;|&quot;));0;1))">
            <text:p/>
          </table:table-cell>
          <table:table-cell table:style-name="ce49" table:formula="of:=IF([.F98]=&quot;&quot;;&quot;&quot;;IF([$Namen.$H$3]=[$Namen.$J$2];IF([.F98]&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99]);ISBLANK([.J99]));&quot;&quot;;IF(ISERROR(FIND(&quot;|&quot;&amp; SUBSTITUTE([.C99];&quot; &quot;;&quot;&quot;) &amp;&quot;|&quot;;&quot;|&quot; &amp; SUBSTITUTE([.J99];&quot; &quot;;&quot;&quot;) &amp;&quot;|&quot;));0;1))">
            <text:p/>
          </table:table-cell>
          <table:table-cell table:style-name="ce49" table:formula="of:=IF([.F99]=&quot;&quot;;&quot;&quot;;IF([$Namen.$H$3]=[$Namen.$J$2];IF([.F99]&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100]);ISBLANK([.J100]));&quot;&quot;;IF(ISERROR(FIND(&quot;|&quot;&amp; SUBSTITUTE([.C100];&quot; &quot;;&quot;&quot;) &amp;&quot;|&quot;;&quot;|&quot; &amp; SUBSTITUTE([.J100];&quot; &quot;;&quot;&quot;) &amp;&quot;|&quot;));0;1))">
            <text:p/>
          </table:table-cell>
          <table:table-cell table:style-name="ce49" table:formula="of:=IF([.F100]=&quot;&quot;;&quot;&quot;;IF([$Namen.$H$3]=[$Namen.$J$2];IF([.F100]&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draw:frame table:end-cell-address="Tabelle5.B108" table:end-x="78.91mm" table:end-y="5.49mm" draw:z-index="12" draw:name="Bild 21" draw:style-name="gr9" draw:text-style-name="P6" svg:width="7.83mm" svg:height="48.2mm" svg:x="71.1mm" svg:y="0.49mm">
              <draw:image xlink:href="Pictures/200000F800000313000012B3449617F83D27449F.svm" xlink:type="simple" xlink:show="embed" xlink:actuate="onLoad">
                <text:p/>
              </draw:image>
            </draw:frame>
          </table:table-cell>
          <table:table-cell table:style-name="ce245"/>
          <table:table-cell table:number-columns-repeated="2"/>
          <table:table-cell table:style-name="ce52" table:formula="of:=IF(OR(ISFORMULA([.C101]);ISBLANK([.J101]));&quot;&quot;;IF(ISERROR(FIND(&quot;|&quot;&amp; SUBSTITUTE([.C101];&quot; &quot;;&quot;&quot;) &amp;&quot;|&quot;;&quot;|&quot; &amp; SUBSTITUTE([.J101];&quot; &quot;;&quot;&quot;) &amp;&quot;|&quot;));0;1))">
            <text:p/>
          </table:table-cell>
          <table:table-cell table:style-name="ce49" table:formula="of:=IF([.F101]=&quot;&quot;;&quot;&quot;;IF([$Namen.$H$3]=[$Namen.$J$2];IF([.F101]&gt;0;&quot;&quot;;&quot;&quot;);&quot; &quot;))">
            <text:p/>
          </table:table-cell>
          <table:table-cell table:style-name="ce58"/>
          <table:table-cell/>
          <table:table-cell table:style-name="ce50" table:number-columns-repeated="6"/>
          <table:table-cell table:style-name="ce58" table:number-columns-repeated="242"/>
        </table:table-row>
        <table:table-row table:style-name="ro15">
          <table:table-cell/>
          <table:table-cell table:style-name="ce92" office:value-type="string" calcext:value-type="string">
            <text:p>Grundfläche G=</text:p>
          </table:table-cell>
          <table:table-cell table:style-name="ce238"/>
          <table:table-cell office:value-type="string" calcext:value-type="string">
            <text:p>cm²</text:p>
          </table:table-cell>
          <table:table-cell/>
          <table:table-cell table:style-name="ce52" table:formula="of:=IF(OR(ISFORMULA([.C102]);ISBLANK([.J102]));&quot;&quot;;IF(ISERROR(FIND(&quot;|&quot;&amp; SUBSTITUTE([.C102];&quot; &quot;;&quot;&quot;) &amp;&quot;|&quot;;&quot;|&quot; &amp; SUBSTITUTE([.J102];&quot; &quot;;&quot;&quot;) &amp;&quot;|&quot;));0;1))" office:value-type="float" office:value="0" calcext:value-type="float">
            <text:p>0</text:p>
          </table:table-cell>
          <table:table-cell table:style-name="ce49" table:formula="of:=IF([.F102]=&quot;&quot;;&quot;&quot;;IF([$Namen.$H$3]=[$Namen.$J$2];IF([.F102]&gt;0;&quot;&quot;;&quot;&quot;);&quot; &quot;))" office:value-type="string" office:string-value="" calcext:value-type="string">
            <text:p></text:p>
          </table:table-cell>
          <table:table-cell table:style-name="ce58"/>
          <table:table-cell/>
          <table:table-cell table:style-name="ce50" office:value-type="float" office:value="1" calcext:value-type="float">
            <text:p>1</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Volumen V=</text:p>
          </table:table-cell>
          <table:table-cell table:style-name="ce238"/>
          <table:table-cell office:value-type="string" calcext:value-type="string">
            <text:p>cm³</text:p>
          </table:table-cell>
          <table:table-cell/>
          <table:table-cell table:style-name="ce52" table:formula="of:=IF(OR(ISFORMULA([.C103]);ISBLANK([.J103]));&quot;&quot;;IF(ISERROR(FIND(&quot;|&quot;&amp; SUBSTITUTE([.C103];&quot; &quot;;&quot;&quot;) &amp;&quot;|&quot;;&quot;|&quot; &amp; SUBSTITUTE([.J103];&quot; &quot;;&quot;&quot;) &amp;&quot;|&quot;));0;1))" office:value-type="float" office:value="0" calcext:value-type="float">
            <text:p>0</text:p>
          </table:table-cell>
          <table:table-cell table:style-name="ce49" table:formula="of:=IF([.F103]=&quot;&quot;;&quot;&quot;;IF([$Namen.$H$3]=[$Namen.$J$2];IF([.F103]&gt;0;&quot;&quot;;&quot;&quot;);&quot; &quot;))" office:value-type="string" office:string-value="" calcext:value-type="string">
            <text:p></text:p>
          </table:table-cell>
          <table:table-cell table:style-name="ce58"/>
          <table:table-cell/>
          <table:table-cell table:style-name="ce50" office:value-type="float" office:value="9" calcext:value-type="float">
            <text:p>9</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Mantelfläche =</text:p>
          </table:table-cell>
          <table:table-cell table:style-name="ce238"/>
          <table:table-cell office:value-type="string" calcext:value-type="string">
            <text:p>cm²</text:p>
          </table:table-cell>
          <table:table-cell/>
          <table:table-cell table:style-name="ce52" table:formula="of:=IF(OR(ISFORMULA([.C104]);ISBLANK([.J104]));&quot;&quot;;IF(ISERROR(FIND(&quot;|&quot;&amp; SUBSTITUTE([.C104];&quot; &quot;;&quot;&quot;) &amp;&quot;|&quot;;&quot;|&quot; &amp; SUBSTITUTE([.J104];&quot; &quot;;&quot;&quot;) &amp;&quot;|&quot;));0;1))" office:value-type="float" office:value="0" calcext:value-type="float">
            <text:p>0</text:p>
          </table:table-cell>
          <table:table-cell table:style-name="ce49" table:formula="of:=IF([.F104]=&quot;&quot;;&quot;&quot;;IF([$Namen.$H$3]=[$Namen.$J$2];IF([.F104]&gt;0;&quot;&quot;;&quot;&quot;);&quot; &quot;))" office:value-type="string" office:string-value="" calcext:value-type="string">
            <text:p></text:p>
          </table:table-cell>
          <table:table-cell table:style-name="ce58"/>
          <table:table-cell/>
          <table:table-cell table:style-name="ce50" table:formula="of:=[.J105]-2*[.J102]" office:value-type="float" office:value="36" calcext:value-type="float">
            <text:p>36</text:p>
          </table:table-cell>
          <table:table-cell table:style-name="ce50" table:number-columns-repeated="5"/>
          <table:table-cell table:style-name="ce58" table:number-columns-repeated="242"/>
        </table:table-row>
        <table:table-row table:style-name="ro15">
          <table:table-cell/>
          <table:table-cell table:style-name="ce92" office:value-type="string" calcext:value-type="string">
            <text:p>Oberfläche O=</text:p>
          </table:table-cell>
          <table:table-cell table:style-name="ce238"/>
          <table:table-cell office:value-type="string" calcext:value-type="string">
            <text:p>cm²</text:p>
          </table:table-cell>
          <table:table-cell/>
          <table:table-cell table:style-name="ce52" table:formula="of:=IF(OR(ISFORMULA([.C105]);ISBLANK([.J105]));&quot;&quot;;IF(ISERROR(FIND(&quot;|&quot;&amp; SUBSTITUTE([.C105];&quot; &quot;;&quot;&quot;) &amp;&quot;|&quot;;&quot;|&quot; &amp; SUBSTITUTE([.J105];&quot; &quot;;&quot;&quot;) &amp;&quot;|&quot;));0;1))" office:value-type="float" office:value="0" calcext:value-type="float">
            <text:p>0</text:p>
          </table:table-cell>
          <table:table-cell table:style-name="ce49" table:formula="of:=IF([.F105]=&quot;&quot;;&quot;&quot;;IF([$Namen.$H$3]=[$Namen.$J$2];IF([.F105]&gt;0;&quot;&quot;;&quot;&quot;);&quot; &quot;))" office:value-type="string" office:string-value="" calcext:value-type="string">
            <text:p></text:p>
          </table:table-cell>
          <table:table-cell table:style-name="ce58"/>
          <table:table-cell/>
          <table:table-cell table:style-name="ce50" table:formula="of:=2+4*9" office:value-type="float" office:value="38" calcext:value-type="float">
            <text:p>38</text:p>
          </table:table-cell>
          <table:table-cell table:style-name="ce50" table:number-columns-repeated="5"/>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106]);ISBLANK([.J106]));&quot;&quot;;IF(ISERROR(FIND(&quot;|&quot;&amp; SUBSTITUTE([.C106];&quot; &quot;;&quot;&quot;) &amp;&quot;|&quot;;&quot;|&quot; &amp; SUBSTITUTE([.J106];&quot; &quot;;&quot;&quot;) &amp;&quot;|&quot;));0;1))">
            <text:p/>
          </table:table-cell>
          <table:table-cell table:style-name="ce49" table:formula="of:=IF([.F106]=&quot;&quot;;&quot;&quot;;IF([$Namen.$H$3]=[$Namen.$J$2];IF([.F106]&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number-columns-repeated="2"/>
          <table:table-cell table:style-name="ce52" table:formula="of:=IF(OR(ISFORMULA([.C107]);ISBLANK([.J107]));&quot;&quot;;IF(ISERROR(FIND(&quot;|&quot;&amp; SUBSTITUTE([.C107];&quot; &quot;;&quot;&quot;) &amp;&quot;|&quot;;&quot;|&quot; &amp; SUBSTITUTE([.J107];&quot; &quot;;&quot;&quot;) &amp;&quot;|&quot;));0;1))">
            <text:p/>
          </table:table-cell>
          <table:table-cell table:style-name="ce49" table:formula="of:=IF([.F107]=&quot;&quot;;&quot;&quot;;IF([$Namen.$H$3]=[$Namen.$J$2];IF([.F107]&gt;0;&quot;&quot;;&quot;&quot;);&quot; &quot;))">
            <text:p/>
          </table:table-cell>
          <table:table-cell table:style-name="ce58"/>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style-name="ce84" table:formula="of:=IF(ISBLANK([.J108]);&quot;&quot;;IF(ISERROR(FIND(&quot;|&quot;&amp; SUBSTITUTE(SUBSTITUTE(SUBSTITUTE(SUBSTITUTE([.C108];&quot; &quot;;&quot;&quot;);&quot;·&quot;;&quot;*&quot; );&quot;–&quot; ;&quot;-&quot; );&quot;:&quot;;&quot;/&quot;) &amp;&quot;|&quot;;&quot;|&quot; &amp; SUBSTITUTE([.J108];&quot; &quot;;&quot;&quot;) &amp;&quot;|&quot;));0;1))">
            <text:p/>
          </table:table-cell>
          <table:table-cell table:style-name="ce49" table:formula="of:=IF([.D108]=&quot;&quot;;&quot;&quot;;IF([$Namen.$H$3]=[$Namen.$J$2];IF([.D108]&gt;0;&quot;&quot;;&quot;&quot;);&quot;&quot;))">
            <text:p/>
          </table:table-cell>
          <table:table-cell table:style-name="ce52" table:formula="of:=IF(OR(ISFORMULA([.C108]);ISBLANK([.J108]));&quot;&quot;;IF(ISERROR(FIND(&quot;|&quot;&amp; SUBSTITUTE([.C108];&quot; &quot;;&quot;&quot;) &amp;&quot;|&quot;;&quot;|&quot; &amp; SUBSTITUTE([.J108];&quot; &quot;;&quot;&quot;) &amp;&quot;|&quot;));0;1))">
            <text:p/>
          </table:table-cell>
          <table:table-cell table:style-name="ce58" table:number-columns-repeated="2"/>
          <table:table-cell/>
          <table:table-cell table:style-name="ce50" table:number-columns-repeated="6"/>
          <table:table-cell table:style-name="ce58" table:number-columns-repeated="242"/>
        </table:table-row>
        <table:table-row table:style-name="ro16">
          <table:table-cell/>
          <table:table-cell table:style-name="ce34"/>
          <table:table-cell table:style-name="ce136" office:value-type="string" calcext:value-type="string">
            <text:p><text:a xlink:href="#Tabelle4" xlink:type="simple"></text:a> <text:a xlink:href="#Namen" xlink:type="simple"></text:a> <text:a xlink:href="#Tabelle6" xlink:type="simple"></text:a></text:p>
          </table:table-cell>
          <table:table-cell table:style-name="ce84"/>
          <table:table-cell table:style-name="ce49"/>
          <table:table-cell table:style-name="ce50"/>
          <table:table-cell table:style-name="ce58" table:number-columns-repeated="2"/>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style-name="ce84"/>
          <table:table-cell table:style-name="ce49"/>
          <table:table-cell table:style-name="ce50"/>
          <table:table-cell table:style-name="ce58" table:number-columns-repeated="2"/>
          <table:table-cell/>
          <table:table-cell table:style-name="ce50" table:number-columns-repeated="6"/>
          <table:table-cell table:style-name="ce58" table:number-columns-repeated="242"/>
        </table:table-row>
        <table:table-row table:style-name="ro1">
          <table:table-cell/>
          <table:table-cell table:style-name="ce34"/>
          <table:table-cell table:style-name="ce245"/>
          <table:table-cell table:style-name="ce45"/>
          <table:table-cell table:style-name="ce142"/>
          <table:table-cell table:style-name="ce50"/>
          <table:table-cell table:style-name="ce58" table:number-columns-repeated="2"/>
          <table:table-cell/>
          <table:table-cell table:style-name="ce50" table:number-columns-repeated="6"/>
          <table:table-cell table:style-name="ce58" table:number-columns-repeated="242"/>
        </table:table-row>
        <table:table-row table:style-name="ro1" table:number-rows-repeated="45">
          <table:table-cell/>
          <table:table-cell table:style-name="ce34"/>
          <table:table-cell table:style-name="ce245"/>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65387">
          <table:table-cell/>
          <table:table-cell table:style-name="ce34"/>
          <table:table-cell/>
          <table:table-cell table:style-name="ce45"/>
          <table:table-cell table:style-name="ce142"/>
          <table:table-cell table:style-name="ce50"/>
          <table:table-cell table:style-name="ce58" table:number-columns-repeated="2"/>
          <table:table-cell table:style-name="ce50" table:number-columns-repeated="7"/>
          <table:table-cell table:style-name="ce58" table:number-columns-repeated="242"/>
        </table:table-row>
        <table:table-row table:style-name="ro1" table:number-rows-repeated="983032">
          <table:table-cell table:number-columns-repeated="257"/>
        </table:table-row>
        <table:table-row table:style-name="ro1">
          <table:table-cell table:number-columns-repeated="257"/>
        </table:table-row>
        <calcext:conditional-formats>
          <calcext:conditional-format calcext:target-range-address="Tabelle5.C110:Tabelle5.C156 Tabelle5.C27:Tabelle5.C108 Tabelle5.C13:Tabelle5.C23">
            <calcext:condition calcext:apply-style-name="Result" calcext:value="formula-is(OR([.G13]=&quot;&quot;;[.G13]=&quot;&quot;))" calcext:base-cell-address="Tabelle5.C13"/>
          </calcext:conditional-format>
          <calcext:conditional-format calcext:target-range-address="Tabelle5.C12:Tabelle5.C12">
            <calcext:condition calcext:apply-style-name="Result" calcext:value="formula-is(OR([.G12]=&quot;&quot;;[.G12]=&quot;&quot;))" calcext:base-cell-address="Tabelle5.C12"/>
          </calcext:conditional-format>
          <calcext:conditional-format calcext:target-range-address="Tabelle5.C9:Tabelle5.C9">
            <calcext:condition calcext:apply-style-name="Result" calcext:value="formula-is(OR([.G9]=&quot;&quot;;[.G9]=&quot;&quot;))" calcext:base-cell-address="Tabelle5.C9"/>
          </calcext:conditional-format>
          <calcext:conditional-format calcext:target-range-address="Tabelle5.C10:Tabelle5.C10">
            <calcext:condition calcext:apply-style-name="Result" calcext:value="formula-is(OR([.G10]=&quot;&quot;;[.G10]=&quot;&quot;))" calcext:base-cell-address="Tabelle5.C10"/>
          </calcext:conditional-format>
          <calcext:conditional-format calcext:target-range-address="Tabelle5.C11:Tabelle5.C11">
            <calcext:condition calcext:apply-style-name="Result" calcext:value="formula-is(OR([.G11]=&quot;&quot;;[.G11]=&quot;&quot;))" calcext:base-cell-address="Tabelle5.C11"/>
          </calcext:conditional-format>
          <calcext:conditional-format calcext:target-range-address="Tabelle5.C24:Tabelle5.C24">
            <calcext:condition calcext:apply-style-name="Result" calcext:value="formula-is(OR([.G24]=&quot;&quot;;[.G24]=&quot;&quot;))" calcext:base-cell-address="Tabelle5.C24"/>
          </calcext:conditional-format>
          <calcext:conditional-format calcext:target-range-address="Tabelle5.C25:Tabelle5.C25">
            <calcext:condition calcext:apply-style-name="Result" calcext:value="formula-is(OR([.G25]=&quot;&quot;;[.G25]=&quot;&quot;))" calcext:base-cell-address="Tabelle5.C25"/>
          </calcext:conditional-format>
          <calcext:conditional-format calcext:target-range-address="Tabelle5.C26:Tabelle5.C26">
            <calcext:condition calcext:apply-style-name="Result" calcext:value="formula-is(OR([.G26]=&quot;&quot;;[.G26]=&quot;&quot;))" calcext:base-cell-address="Tabelle5.C26"/>
          </calcext:conditional-format>
        </calcext:conditional-formats>
      </table:table>
      <table:table table:name="Tabelle6" table:style-name="ta1" table:protected="true" table:protection-key="RISAaYM55EB4f9JUsQKkFIYvY3U=" table:protection-key-digest-algorithm="http://www.w3.org/2000/09/xmldsig#sha1" table:print-ranges="Tabelle6.B1:Tabelle6.H109">
        <loext:table-protection loext:select-protected-cells="true" loext:select-unprotected-cells="true"/>
        <office:forms form:automatic-focus="false" form:apply-design-mode="false"/>
        <table:shapes>
          <draw:g draw:z-index="0">
            <draw:frame draw:name="Bild 30" draw:style-name="gr9" draw:text-style-name="P6" svg:width="58.04mm" svg:height="48.04mm" svg:x="10.64mm" svg:y="443.25mm">
              <draw:image xlink:href="Pictures/2000072A000016AD000012C52707DE9E19DFF41E.svm" xlink:type="simple" xlink:show="embed" xlink:actuate="onLoad">
                <text:p/>
              </draw:image>
            </draw:frame>
            <draw:line draw:style-name="gr13" draw:text-style-name="P2" svg:x1="78.41mm" svg:y1="447.23mm" svg:x2="48.87mm" svg:y2="454.73mm">
              <text:p/>
            </draw:line>
          </draw:g>
          <draw:g draw:z-index="1">
            <draw:frame draw:name="Bild 27" draw:style-name="gr9" draw:text-style-name="P6" svg:width="45.54mm" svg:height="40.54mm" svg:x="21.86mm" svg:y="281.93mm">
              <draw:image xlink:href="Pictures/20000522000011CB00000FD706DCF2D2138F8C38.svm" xlink:type="simple" xlink:show="embed" xlink:actuate="onLoad">
                <text:p/>
              </draw:image>
            </draw:frame>
            <draw:custom-shape draw:style-name="gr14" draw:text-style-name="P7" svg:width="19.36mm" svg:height="30.63mm" draw:transform="skewX (0.0186750229963393) rotate (0.00872664625997165) translate (58.94mm 283.36mm)">
              <text:p/>
              <draw:enhanced-geometry svg:viewBox="0 0 21600 21600" draw:glue-points="0 0 0 21600 21600 10800" draw:text-areas="0 ?f9 7800 ?f10" draw:type="right-brace" draw:modifiers="2173.49556067083 8659.62950017476"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path draw:style-name="gr13" draw:text-style-name="P2" svg:width="44.07mm" svg:height="24.88mm" svg:x="34.76mm" svg:y="285.26mm" svg:viewBox="0 0 4408 2489" svg:d="M0 1963c11 159 37 331 193 451 145 112 319 63 483 70 192 9 385-1 579-14 186-12 352-75 515-141 182-74 333-212 530-254 208-44 375-158 515-283 164-147 382-241 531-408 137-155 294-295 435-453 139-155 239-309 370-465 105-126 170-275 225-423l32-43">
              <text:p/>
            </draw:path>
          </draw:g>
          <draw:g draw:z-index="2">
            <draw:frame draw:name="Bild 10" draw:style-name="gr9" draw:text-style-name="P6" svg:width="23.04mm" svg:height="35.54mm" svg:x="37.21mm" svg:y="65.07mm">
              <draw:image xlink:href="Pictures/200002230000090100000DE375E1F12D2AB15AAC.svm" xlink:type="simple" xlink:show="embed" xlink:actuate="onLoad">
                <text:p/>
              </draw:image>
            </draw:frame>
            <draw:custom-shape draw:style-name="gr15" draw:text-style-name="P7" svg:width="19.32mm" svg:height="25.03mm" draw:transform="skewX (0.408756110817072) rotate (-0.251501945212383) translate (61.17mm 72.39mm)">
              <text:p/>
              <draw:enhanced-geometry svg:viewBox="0 0 21600 21600" draw:glue-points="0 0 0 21600 21600 10800" draw:text-areas="0 ?f9 7800 ?f10" draw:type="right-brace" draw:modifiers="3481.79104477612 4378.01091061687" draw:enhanced-path="M 0 0 C 5400 0 10800 ?f0 10800 ?f1 L 10800 ?f2 C 10800 ?f3 16200 ?f4 21600 ?f4 16200 ?f4 10800 ?f5 10800 ?f6 L 10800 ?f7 C 10800 ?f8 5400 21600 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right $1" draw:handle-range-y-minimum="0" draw:handle-range-y-maximum="21600"/>
              </draw:enhanced-geometry>
            </draw:custom-shape>
            <draw:line draw:style-name="gr16" draw:text-style-name="P2" svg:x1="50.59mm" svg:y1="67.31mm" svg:x2="80.44mm" svg:y2="61.83mm">
              <text:p/>
            </draw:line>
          </draw:g>
        </table:shapes>
        <table:table-column table:style-name="co13" table:default-cell-style-name="Default"/>
        <table:table-column table:style-name="co35" table:default-cell-style-name="Default"/>
        <table:table-column table:style-name="co36" table:default-cell-style-name="Default"/>
        <table:table-column table:style-name="co37"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38" table:default-cell-style-name="Unsichtbar"/>
        <table:table-column table:style-name="co11" table:number-columns-repeated="248" table:default-cell-style-name="Default"/>
        <table:table-row table:style-name="ro3">
          <table:table-cell/>
          <table:table-cell table:style-name="ce32" table:formula="of:=&quot;Name: &quot;&amp;[$Namen.B5]" office:value-type="string" office:string-value="Name: " calcext:value-type="string">
            <text:p>Name: </text:p>
          </table:table-cell>
          <table:table-cell table:style-name="ce38"/>
          <table:table-cell/>
          <table:table-cell table:style-name="ce48"/>
          <table:table-cell/>
          <table:table-cell table:style-name="ce53"/>
          <table:table-cell table:style-name="ce133"/>
          <table:table-cell table:style-name="ce227"/>
          <table:table-cell table:style-name="Unsichtbar"/>
          <table:table-cell table:style-name="ce50" table:number-columns-repeated="5"/>
          <table:table-cell table:style-name="ce58" table:number-columns-repeated="242"/>
        </table:table-row>
        <table:table-row table:style-name="ro4">
          <table:table-cell/>
          <table:table-cell table:style-name="ce32" office:value-type="string" calcext:value-type="string">
            <text:p>Prismen</text:p>
          </table:table-cell>
          <table:table-cell table:style-name="ce136" office:value-type="string" calcext:value-type="string">
            <text:p><text:a xlink:href="#Tabelle5" xlink:type="simple"></text:a> <text:a xlink:href="#Namen" xlink:type="simple"></text:a></text:p>
          </table:table-cell>
          <table:table-cell table:style-name="ce49"/>
          <table:table-cell table:style-name="ce48"/>
          <table:table-cell/>
          <table:table-cell table:style-name="ce53" office:value-type="string" calcext:value-type="string">
            <text:p>Prismen</text:p>
          </table:table-cell>
          <table:table-cell table:style-name="ce133"/>
          <table:table-cell table:style-name="ce227"/>
          <table:table-cell table:style-name="Unsichtbar"/>
          <table:table-cell table:style-name="ce50" table:number-columns-repeated="5"/>
          <table:table-cell table:style-name="ce58" table:number-columns-repeated="242"/>
        </table:table-row>
        <table:table-row table:style-name="ro13">
          <table:table-cell/>
          <table:table-cell table:style-name="ce251" office:value-type="string" calcext:value-type="string" table:number-columns-spanned="4" table:number-rows-spanned="1">
            <text:p>Die <text:span text:style-name="T3">Grundfläche G</text:span> und <text:span text:style-name="T3">Deckfläche D</text:span> eines Prisma haben die gleiche Form und Größe. Daher ist ihr Flächeninhalt stets identisch.</text:p>
          </table:table-cell>
          <table:covered-table-cell table:style-name="Eingabe" table:content-validation-name="val2"/>
          <table:covered-table-cell table:style-name="ce45"/>
          <table:covered-table-cell table:style-name="ce48" table:formula="of:=IF(ISBLANK([.I3]);&quot;&quot;;IF(ISERROR(VALUE([.C3]));0;IF(ABS(VALUE([.C3])-[.I3])&lt;0.0005;1;0)))">
            <text:p/>
          </table:covered-table-cell>
          <table:table-cell table:style-name="ce51"/>
          <table:table-cell table:style-name="ce54" office:value-type="string" calcext:value-type="string">
            <text:p>Fortschrittsbalken:</text:p>
          </table:table-cell>
          <table:table-cell table:style-name="ce134"/>
          <table:table-cell table:style-name="ce227"/>
          <table:table-cell table:style-name="Unsichtbar" table:number-columns-repeated="2"/>
          <table:table-cell table:style-name="ce51" table:number-columns-repeated="4"/>
          <table:table-cell table:style-name="ce69" table:number-columns-repeated="242"/>
        </table:table-row>
        <table:table-row table:style-name="ro13">
          <table:table-cell/>
          <table:table-cell table:style-name="ce119" office:value-type="string" calcext:value-type="string">
            <text:p>Die <text:span text:style-name="T3">Mantelfläche M</text:span> umfasst alle Rechteckflächen zwischen der </text:p>
            <text:p>Grundfläche G und der Deckfläche D.</text:p>
          </table:table-cell>
          <table:table-cell/>
          <table:table-cell table:style-name="ce45"/>
          <table:table-cell table:style-name="ce48" table:formula="of:=IF(ISBLANK([.I4]);&quot;&quot;;IF(ISERROR(VALUE([.C3]));0;IF(ABS(VALUE([.C3])-[.I4])&lt;0.0005;1;0)))">
            <text:p/>
          </table:table-cell>
          <table:table-cell table:style-name="ce50"/>
          <table:table-cell table:style-name="ce55" table:formula="of:=REPT(&quot;▓&quot;;ROUNDDOWN([.I6]/[.J6]*10))&amp;REPT(&quot;░&quot;;10-ROUNDDOWN([.I6]/[.J6]*10))&amp;IF([$Namen.$H$3]=[$Namen.$J$2];&quot;  (&quot;&amp;ROUND([.I6]/[.J6]*100)&amp;&quot; %)&quot;;&quot;&quot;)" office:value-type="string" office:string-value="░░░░░░░░░░  (0 %)" calcext:value-type="string">
            <text:p>░░░░░░░░░░ <text:s/>(0 %)</text:p>
          </table:table-cell>
          <table:table-cell table:style-name="ce159"/>
          <table:table-cell table:style-name="ce227"/>
          <table:table-cell table:style-name="Unsichtbar" table:number-columns-repeated="2"/>
          <table:table-cell table:style-name="ce50" table:number-columns-repeated="4"/>
          <table:table-cell table:style-name="ce58" table:number-columns-repeated="242"/>
        </table:table-row>
        <table:table-row table:style-name="ro13">
          <table:table-cell/>
          <table:table-cell table:style-name="ce119" office:value-type="string" calcext:value-type="string">
            <text:p>Die <text:span text:style-name="T3">Oberfläche O</text:span> setzt sich aus der Grundfläche, der Deckfläche und</text:p>
            <text:p>der Mantelfläche (alle Flächen seitlich) zusammen.</text:p>
          </table:table-cell>
          <table:table-cell/>
          <table:table-cell table:style-name="ce45"/>
          <table:table-cell table:style-name="ce48"/>
          <table:table-cell table:style-name="ce50"/>
          <table:table-cell table:style-name="ce56" table:formula="of:=IF([$Namen.F11]&lt;&gt;&quot;x&quot;;&quot;&quot;;&quot;Leistung: &quot;&amp;CHOOSE([.K6];&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159"/>
          <table:table-cell table:style-name="ce138" office:value-type="string" calcext:value-type="string">
            <text:p>Erreichte Punkte; von</text:p>
          </table:table-cell>
          <table:table-cell table:style-name="ce51"/>
          <table:table-cell table:style-name="ce64" office:value-type="string" calcext:value-type="string">
            <text:p>Wertungszahl</text:p>
          </table:table-cell>
          <table:table-cell table:style-name="ce50" table:number-columns-repeated="4"/>
          <table:table-cell table:style-name="ce58" table:number-columns-repeated="242"/>
        </table:table-row>
        <table:table-row table:style-name="ro1">
          <table:table-cell table:number-columns-repeated="3"/>
          <table:table-cell table:style-name="ce45"/>
          <table:table-cell table:style-name="ce48"/>
          <table:table-cell table:style-name="ce50"/>
          <table:table-cell table:style-name="ce155" table:formula="of:=IF([$Namen.F11]&lt;&gt;&quot;x&quot;;&quot;Keine Wertung&quot;;IF([$Namen.$H$3]=[$Namen.$J$2];&quot;Punktzahl: &quot;&amp;[.I6]&amp;&quot; von &quot;&amp;[.J6];&quot;&quot;))" office:value-type="string" office:string-value="Punktzahl: 0 von 49" calcext:value-type="string">
            <text:p>Punktzahl: 0 von 49</text:p>
          </table:table-cell>
          <table:table-cell table:style-name="ce160"/>
          <table:table-cell table:style-name="ce65" table:formula="of:=[.L6]*SUM([.Z7:.Z142])" office:value-type="float" office:value="0" calcext:value-type="float">
            <text:p>0</text:p>
          </table:table-cell>
          <table:table-cell table:style-name="ce66" table:formula="of:=[.L6]*COUNTIF([.Z7:.Z142];&quot;&gt;=0&quot;)" office:value-type="float" office:value="49" calcext:value-type="float">
            <text:p>49</text:p>
          </table:table-cell>
          <table:table-cell table:style-name="Unsichtbar" table:formula="of:=IF([.I6]/[.J6]=0;1;IF([.I6]/[.J6]&lt;0.5;2;IF([.I6]/[.J6]&lt;0.6125;3;IF([.I6]/[.J6]&lt;0.725;4;IF([.I6]/[.J6]&lt;0.8375;5;IF([.I6]/[.J6]&lt;0.95;6;IF([.I6]/[.J6]&lt;1;7;8)))))))" office:value-type="float" office:value="1" calcext:value-type="float">
            <text:p>1</text:p>
          </table:table-cell>
          <table:table-cell table:style-name="ce50" table:formula="of:=IF([$Namen.F11]=&quot;x&quot;;1;0.001)" office:value-type="float" office:value="1" calcext:value-type="float">
            <text:p>1</text:p>
          </table:table-cell>
          <table:table-cell table:style-name="ce50" table:number-columns-repeated="3"/>
          <table:table-cell table:style-name="ce58" table:number-columns-repeated="242"/>
        </table:table-row>
        <table:table-row table:style-name="ro1">
          <table:table-cell/>
          <table:table-cell table:style-name="ce127" office:value-type="string" calcext:value-type="string">
            <text:p>Beispiel: Grundfläche und Deckfläche sind jeweils 6 cm²</text:p>
          </table:table-cell>
          <table:table-cell/>
          <table:table-cell table:style-name="ce84" table:formula="of:=IF(ISBLANK([.I7]);&quot;&quot;;IF(ISERROR(VALUE([.C7]));0;IF(ABS(VALUE([.C7])-[.I7])&lt;0.0005;1;0)))">
            <text:p/>
          </table:table-cell>
          <table:table-cell table:style-name="ce103"/>
          <table:table-cell/>
          <table:table-cell table:style-name="ce45"/>
          <table:table-cell table:style-name="ce50"/>
          <table:table-cell table:style-name="ce227"/>
          <table:table-cell table:style-name="Unsichtbar"/>
          <table:table-cell table:style-name="ce50" table:number-columns-repeated="5"/>
          <table:table-cell table:style-name="ce58" table:number-columns-repeated="10"/>
          <table:table-cell table:style-name="ce50" office:value-type="string" calcext:value-type="string">
            <text:p>Punkte</text:p>
          </table:table-cell>
          <table:table-cell table:style-name="ce58" table:number-columns-repeated="231"/>
        </table:table-row>
        <table:table-row table:style-name="ro1">
          <table:table-cell/>
          <table:table-cell table:style-name="ce103" office:value-type="string" calcext:value-type="string">
            <text:p><text:s/>Deckfläche D =</text:p>
          </table:table-cell>
          <table:table-cell table:style-name="ce261"/>
          <table:table-cell office:value-type="string" calcext:value-type="string">
            <text:p>cm²</text:p>
          </table:table-cell>
          <table:table-cell table:number-columns-repeated="2"/>
          <table:table-cell table:style-name="ce49" table:formula="of:=IF([.Z8]=&quot;&quot;;&quot;&quot;;IF([$Namen.$H$3]=[$Namen.$J$2];IF([.Z8]&gt;0;&quot;&quot;;&quot;&quot;);&quot; &quot;))" office:value-type="string" office:string-value="" calcext:value-type="string">
            <text:p></text:p>
          </table:table-cell>
          <table:table-cell/>
          <table:table-cell table:style-name="ce227" office:value-type="float" office:value="6" calcext:value-type="float">
            <text:p>6</text:p>
          </table:table-cell>
          <table:table-cell table:style-name="Unsichtbar"/>
          <table:table-cell table:style-name="ce50" table:number-columns-repeated="5"/>
          <table:table-cell table:style-name="ce58" table:number-columns-repeated="10"/>
          <table:table-cell table:style-name="ce52" table:formula="of:=IF(OR(ISFORMULA([.C8]);ISBLANK([.I8]));&quot;&quot;;IF(ISERROR(FIND(&quot;|&quot;&amp;SUBSTITUTE([.C8];&quot; &quot;;&quot;&quot;) &amp;&quot;|&quot;;&quot;|&quot; &amp; SUBSTITUTE([.I8];&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text:s/>Grundfläche G=</text:p>
          </table:table-cell>
          <table:table-cell table:style-name="ce261"/>
          <table:table-cell office:value-type="string" calcext:value-type="string">
            <text:p>cm²</text:p>
          </table:table-cell>
          <table:table-cell table:number-columns-repeated="2"/>
          <table:table-cell table:style-name="ce49" table:formula="of:=IF([.Z9]=&quot;&quot;;&quot;&quot;;IF([$Namen.$H$3]=[$Namen.$J$2];IF([.Z9]&gt;0;&quot;&quot;;&quot;&quot;);&quot; &quot;))" office:value-type="string" office:string-value="" calcext:value-type="string">
            <text:p></text:p>
          </table:table-cell>
          <table:table-cell/>
          <table:table-cell table:style-name="ce227" office:value-type="float" office:value="6" calcext:value-type="float">
            <text:p>6</text:p>
          </table:table-cell>
          <table:table-cell table:style-name="ce50" table:number-columns-repeated="6"/>
          <table:table-cell table:style-name="ce58" table:number-columns-repeated="10"/>
          <table:table-cell table:style-name="ce52" table:formula="of:=IF(OR(ISFORMULA([.C9]);ISBLANK([.I9]));&quot;&quot;;IF(ISERROR(FIND(&quot;|&quot;&amp;SUBSTITUTE([.C9];&quot; &quot;;&quot;&quot;) &amp;&quot;|&quot;;&quot;|&quot; &amp; SUBSTITUTE([.I9];&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10]=&quot;&quot;;&quot;&quot;;IF([$Namen.$H$3]=[$Namen.$J$2];IF([.Z10]&gt;0;&quot;&quot;;&quot;&quot;);&quot; &quot;))" office:value-type="string" office:string-value="" calcext:value-type="string">
            <text:p></text:p>
          </table:table-cell>
          <table:table-cell/>
          <table:table-cell table:style-name="ce227" office:value-type="float" office:value="36" calcext:value-type="float">
            <text:p>36</text:p>
          </table:table-cell>
          <table:table-cell table:style-name="ce50" table:number-columns-repeated="6"/>
          <table:table-cell table:style-name="ce58" table:number-columns-repeated="10"/>
          <table:table-cell table:style-name="ce52" table:formula="of:=IF(OR(ISFORMULA([.C10]);ISBLANK([.I10]));&quot;&quot;;IF(ISERROR(FIND(&quot;|&quot;&amp;SUBSTITUTE([.C10];&quot; &quot;;&quot;&quot;) &amp;&quot;|&quot;;&quot;|&quot; &amp; SUBSTITUTE([.I10];&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11]=&quot;&quot;;&quot;&quot;;IF([$Namen.$H$3]=[$Namen.$J$2];IF([.Z11]&gt;0;&quot;&quot;;&quot;&quot;);&quot; &quot;))" office:value-type="string" office:string-value="" calcext:value-type="string">
            <text:p></text:p>
          </table:table-cell>
          <table:table-cell/>
          <table:table-cell table:style-name="ce227" table:formula="of:=6*12" office:value-type="float" office:value="72" calcext:value-type="float">
            <text:p>72</text:p>
          </table:table-cell>
          <table:table-cell table:style-name="ce50" table:number-columns-repeated="6"/>
          <table:table-cell table:style-name="ce58" table:number-columns-repeated="10"/>
          <table:table-cell table:style-name="ce52" table:formula="of:=IF(OR(ISFORMULA([.C11]);ISBLANK([.I11]));&quot;&quot;;IF(ISERROR(FIND(&quot;|&quot;&amp;SUBSTITUTE([.C11];&quot; &quot;;&quot;&quot;) &amp;&quot;|&quot;;&quot;|&quot; &amp; SUBSTITUTE([.I11];&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12]=&quot;&quot;;&quot;&quot;;IF([$Namen.$H$3]=[$Namen.$J$2];IF([.Z12]&gt;0;&quot;&quot;;&quot;&quot;);&quot; &quot;))" office:value-type="string" office:string-value="" calcext:value-type="string">
            <text:p></text:p>
          </table:table-cell>
          <table:table-cell/>
          <table:table-cell table:style-name="ce227" table:formula="of:=2*6+12*6" office:value-type="float" office:value="84" calcext:value-type="float">
            <text:p>84</text:p>
          </table:table-cell>
          <table:table-cell table:style-name="ce50" table:number-columns-repeated="6"/>
          <table:table-cell table:style-name="ce58" table:number-columns-repeated="10"/>
          <table:table-cell table:style-name="ce52" table:formula="of:=IF(OR(ISFORMULA([.C12]);ISBLANK([.I12]));&quot;&quot;;IF(ISERROR(FIND(&quot;|&quot;&amp;SUBSTITUTE([.C12];&quot; &quot;;&quot;&quot;) &amp;&quot;|&quot;;&quot;|&quot; &amp; SUBSTITUTE([.I12];&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13]=&quot;&quot;;&quot;&quot;;IF([$Namen.$H$3]=[$Namen.$J$2];IF([.Z13]&gt;0;&quot;&quot;;&quot;&quot;);&quot; &quot;))">
            <text:p/>
          </table:table-cell>
          <table:table-cell/>
          <table:table-cell table:style-name="ce227"/>
          <table:table-cell table:style-name="ce50" table:number-columns-repeated="6"/>
          <table:table-cell table:style-name="ce58" table:number-columns-repeated="10"/>
          <table:table-cell table:style-name="ce52" table:formula="of:=IF(OR(ISFORMULA([.C13]);ISBLANK([.I13]));&quot;&quot;;IF(ISERROR(FIND(&quot;|&quot;&amp;SUBSTITUTE([.C13];&quot; &quot;;&quot;&quot;) &amp;&quot;|&quot;;&quot;|&quot; &amp; SUBSTITUTE([.I13];&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14]=&quot;&quot;;&quot;&quot;;IF([$Namen.$H$3]=[$Namen.$J$2];IF([.Z14]&gt;0;&quot;&quot;;&quot;&quot;);&quot; &quot;))">
            <text:p/>
          </table:table-cell>
          <table:table-cell/>
          <table:table-cell table:style-name="ce227"/>
          <table:table-cell table:style-name="ce50" table:number-columns-repeated="6"/>
          <table:table-cell table:style-name="ce58" table:number-columns-repeated="10"/>
          <table:table-cell table:style-name="ce52" table:formula="of:=IF(OR(ISFORMULA([.C14]);ISBLANK([.I14]));&quot;&quot;;IF(ISERROR(FIND(&quot;|&quot;&amp;SUBSTITUTE([.C14];&quot; &quot;;&quot;&quot;) &amp;&quot;|&quot;;&quot;|&quot; &amp; SUBSTITUTE([.I14];&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15]=&quot;&quot;;&quot;&quot;;IF([$Namen.$H$3]=[$Namen.$J$2];IF([.Z15]&gt;0;&quot;&quot;;&quot;&quot;);&quot; &quot;))">
            <text:p/>
          </table:table-cell>
          <table:table-cell/>
          <table:table-cell table:style-name="ce227"/>
          <table:table-cell table:style-name="ce50" table:number-columns-repeated="4"/>
          <table:table-cell table:style-name="ce51" table:number-columns-repeated="2"/>
          <table:table-cell table:style-name="ce69" table:number-columns-repeated="10"/>
          <table:table-cell table:style-name="ce52" table:formula="of:=IF(OR(ISFORMULA([.C15]);ISBLANK([.I15]));&quot;&quot;;IF(ISERROR(FIND(&quot;|&quot;&amp;SUBSTITUTE([.C15];&quot; &quot;;&quot;&quot;) &amp;&quot;|&quot;;&quot;|&quot; &amp; SUBSTITUTE([.I15];&quot; &quot;;&quot;&quot;) &amp;&quot;|&quot;));0;1))">
            <text:p/>
          </table:table-cell>
          <table:table-cell table:style-name="ce69" table:number-columns-repeated="231"/>
        </table:table-row>
        <table:table-row table:style-name="ro15">
          <table:table-cell/>
          <table:table-cell table:style-name="ce92" office:value-type="string" calcext:value-type="string">
            <text:p>Grundfläche G=</text:p>
            <draw:frame table:end-cell-address="Tabelle6.B20" table:end-x="59.32mm" table:end-y="1.04mm" draw:z-index="3" draw:name="Bild 23" draw:style-name="gr9" draw:text-style-name="P6" svg:width="25.53mm" svg:height="25.9mm" svg:x="33.81mm" svg:y="-0.01mm">
              <draw:image xlink:href="Pictures/200001BB000009FB000009FB200966B8D8218B6B.svm" xlink:type="simple" xlink:show="embed" xlink:actuate="onLoad">
                <text:p/>
              </draw:image>
            </draw:frame>
          </table:table-cell>
          <table:table-cell table:style-name="ce261"/>
          <table:table-cell office:value-type="string" calcext:value-type="string">
            <text:p>cm²</text:p>
          </table:table-cell>
          <table:table-cell table:number-columns-repeated="2"/>
          <table:table-cell table:style-name="ce49" table:formula="of:=IF([.Z16]=&quot;&quot;;&quot;&quot;;IF([$Namen.$H$3]=[$Namen.$J$2];IF([.Z16]&gt;0;&quot;&quot;;&quot;&quot;);&quot; &quot;))" office:value-type="string" office:string-value="" calcext:value-type="string">
            <text:p></text:p>
          </table:table-cell>
          <table:table-cell/>
          <table:table-cell table:style-name="ce227" office:value-type="float" office:value="12" calcext:value-type="float">
            <text:p>12</text:p>
          </table:table-cell>
          <table:table-cell table:style-name="ce50" table:number-columns-repeated="3"/>
          <table:table-cell table:style-name="ce51"/>
          <table:table-cell table:style-name="ce50" table:number-columns-repeated="2"/>
          <table:table-cell table:style-name="ce58" table:number-columns-repeated="10"/>
          <table:table-cell table:style-name="ce52" table:formula="of:=IF(OR(ISFORMULA([.C16]);ISBLANK([.I16]));&quot;&quot;;IF(ISERROR(FIND(&quot;|&quot;&amp;SUBSTITUTE([.C16];&quot; &quot;;&quot;&quot;) &amp;&quot;|&quot;;&quot;|&quot; &amp; SUBSTITUTE([.I16];&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17]=&quot;&quot;;&quot;&quot;;IF([$Namen.$H$3]=[$Namen.$J$2];IF([.Z17]&gt;0;&quot;&quot;;&quot;&quot;);&quot; &quot;))" office:value-type="string" office:string-value="" calcext:value-type="string">
            <text:p></text:p>
          </table:table-cell>
          <table:table-cell/>
          <table:table-cell table:style-name="ce227" office:value-type="float" office:value="36" calcext:value-type="float">
            <text:p>36</text:p>
          </table:table-cell>
          <table:table-cell table:style-name="ce50" table:number-columns-repeated="6"/>
          <table:table-cell table:style-name="ce58" table:number-columns-repeated="10"/>
          <table:table-cell table:style-name="ce52" table:formula="of:=IF(OR(ISFORMULA([.C17]);ISBLANK([.I17]));&quot;&quot;;IF(ISERROR(FIND(&quot;|&quot;&amp;SUBSTITUTE([.C17];&quot; &quot;;&quot;&quot;) &amp;&quot;|&quot;;&quot;|&quot; &amp; SUBSTITUTE([.I17];&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18]=&quot;&quot;;&quot;&quot;;IF([$Namen.$H$3]=[$Namen.$J$2];IF([.Z18]&gt;0;&quot;&quot;;&quot;&quot;);&quot; &quot;))" office:value-type="string" office:string-value="" calcext:value-type="string">
            <text:p></text:p>
          </table:table-cell>
          <table:table-cell/>
          <table:table-cell table:style-name="ce227" office:value-type="float" office:value="48" calcext:value-type="float">
            <text:p>48</text:p>
          </table:table-cell>
          <table:table-cell table:style-name="ce50" table:number-columns-repeated="6"/>
          <table:table-cell table:style-name="ce58" table:number-columns-repeated="10"/>
          <table:table-cell table:style-name="ce52" table:formula="of:=IF(OR(ISFORMULA([.C18]);ISBLANK([.I18]));&quot;&quot;;IF(ISERROR(FIND(&quot;|&quot;&amp;SUBSTITUTE([.C18];&quot; &quot;;&quot;&quot;) &amp;&quot;|&quot;;&quot;|&quot; &amp; SUBSTITUTE([.I18];&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19]=&quot;&quot;;&quot;&quot;;IF([$Namen.$H$3]=[$Namen.$J$2];IF([.Z19]&gt;0;&quot;&quot;;&quot;&quot;);&quot; &quot;))" office:value-type="string" office:string-value="" calcext:value-type="string">
            <text:p></text:p>
          </table:table-cell>
          <table:table-cell/>
          <table:table-cell table:style-name="ce227" office:value-type="float" office:value="72" calcext:value-type="float">
            <text:p>72</text:p>
          </table:table-cell>
          <table:table-cell table:style-name="ce50" table:number-columns-repeated="6"/>
          <table:table-cell table:style-name="ce58" table:number-columns-repeated="10"/>
          <table:table-cell table:style-name="ce52" table:formula="of:=IF(OR(ISFORMULA([.C19]);ISBLANK([.I19]));&quot;&quot;;IF(ISERROR(FIND(&quot;|&quot;&amp;SUBSTITUTE([.C19];&quot; &quot;;&quot;&quot;) &amp;&quot;|&quot;;&quot;|&quot; &amp; SUBSTITUTE([.I19];&quot; &quot;;&quot;&quot;) &amp;&quot;|&quot;));0;1))" office:value-type="float" office:value="0" calcext:value-type="float">
            <text:p>0</text:p>
          </table:table-cell>
          <table:table-cell table:style-name="ce58" table:number-columns-repeated="231"/>
        </table:table-row>
        <table:table-row table:style-name="ro1">
          <table:table-cell/>
          <table:table-cell table:style-name="ce32"/>
          <table:table-cell table:style-name="ce246"/>
          <table:table-cell table:number-columns-repeated="3"/>
          <table:table-cell table:style-name="ce49" table:formula="of:=IF([.Z20]=&quot;&quot;;&quot;&quot;;IF([$Namen.$H$3]=[$Namen.$J$2];IF([.Z20]&gt;0;&quot;&quot;;&quot;&quot;);&quot; &quot;))">
            <text:p/>
          </table:table-cell>
          <table:table-cell/>
          <table:table-cell table:style-name="ce65"/>
          <table:table-cell table:style-name="ce50" table:number-columns-repeated="6"/>
          <table:table-cell table:style-name="ce58" table:number-columns-repeated="10"/>
          <table:table-cell table:style-name="ce52" table:formula="of:=IF(OR(ISFORMULA([.C20]);ISBLANK([.I20]));&quot;&quot;;IF(ISERROR(FIND(&quot;|&quot;&amp;SUBSTITUTE([.C20];&quot; &quot;;&quot;&quot;) &amp;&quot;|&quot;;&quot;|&quot; &amp; SUBSTITUTE([.I20];&quot; &quot;;&quot;&quot;) &amp;&quot;|&quot;));0;1))">
            <text:p/>
          </table:table-cell>
          <table:table-cell table:style-name="ce58" table:number-columns-repeated="231"/>
        </table:table-row>
        <table:table-row table:style-name="ro1">
          <table:table-cell/>
          <table:table-cell table:style-name="ce34">
            <draw:frame table:end-cell-address="Tabelle6.B27" table:end-x="62.74mm" table:end-y="3.13mm" draw:z-index="4" draw:name="Bild 24" draw:style-name="gr9" draw:text-style-name="P6" svg:width="33.03mm" svg:height="38.37mm" svg:x="29.73mm" svg:y="1.84mm">
              <draw:image xlink:href="Pictures/2000037500000CE900000EDD161E536193C140C6.svm" xlink:type="simple" xlink:show="embed" xlink:actuate="onLoad">
                <text:p/>
              </draw:image>
            </draw:frame>
          </table:table-cell>
          <table:table-cell table:style-name="ce262"/>
          <table:table-cell table:number-columns-repeated="3"/>
          <table:table-cell table:style-name="ce49" table:formula="of:=IF([.Z21]=&quot;&quot;;&quot;&quot;;IF([$Namen.$H$3]=[$Namen.$J$2];IF([.Z21]&gt;0;&quot;&quot;;&quot;&quot;);&quot; &quot;))">
            <text:p/>
          </table:table-cell>
          <table:table-cell/>
          <table:table-cell table:style-name="ce65"/>
          <table:table-cell table:style-name="ce50" table:number-columns-repeated="6"/>
          <table:table-cell table:style-name="ce58" table:number-columns-repeated="10"/>
          <table:table-cell table:style-name="ce52" table:formula="of:=IF(OR(ISFORMULA([.C21]);ISBLANK([.I21]));&quot;&quot;;IF(ISERROR(FIND(&quot;|&quot;&amp;SUBSTITUTE([.C21];&quot; &quot;;&quot;&quot;) &amp;&quot;|&quot;;&quot;|&quot; &amp; SUBSTITUTE([.I21];&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22]=&quot;&quot;;&quot;&quot;;IF([$Namen.$H$3]=[$Namen.$J$2];IF([.Z22]&gt;0;&quot;&quot;;&quot;&quot;);&quot; &quot;))" office:value-type="string" office:string-value="" calcext:value-type="string">
            <text:p></text:p>
          </table:table-cell>
          <table:table-cell/>
          <table:table-cell table:style-name="ce65" office:value-type="float" office:value="14" calcext:value-type="float">
            <text:p>14</text:p>
          </table:table-cell>
          <table:table-cell table:style-name="ce50" table:number-columns-repeated="6"/>
          <table:table-cell table:style-name="ce58" table:number-columns-repeated="10"/>
          <table:table-cell table:style-name="ce52" table:formula="of:=IF(OR(ISFORMULA([.C22]);ISBLANK([.I22]));&quot;&quot;;IF(ISERROR(FIND(&quot;|&quot;&amp;SUBSTITUTE([.C22];&quot; &quot;;&quot;&quot;) &amp;&quot;|&quot;;&quot;|&quot; &amp; SUBSTITUTE([.I2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23]=&quot;&quot;;&quot;&quot;;IF([$Namen.$H$3]=[$Namen.$J$2];IF([.Z23]&gt;0;&quot;&quot;;&quot;&quot;);&quot; &quot;))" office:value-type="string" office:string-value="" calcext:value-type="string">
            <text:p></text:p>
          </table:table-cell>
          <table:table-cell/>
          <table:table-cell table:style-name="ce65" table:formula="of:=14*6" office:value-type="float" office:value="84" calcext:value-type="float">
            <text:p>84</text:p>
          </table:table-cell>
          <table:table-cell table:style-name="ce50" table:number-columns-repeated="6"/>
          <table:table-cell table:style-name="ce58" table:number-columns-repeated="10"/>
          <table:table-cell table:style-name="ce52" table:formula="of:=IF(OR(ISFORMULA([.C23]);ISBLANK([.I23]));&quot;&quot;;IF(ISERROR(FIND(&quot;|&quot;&amp;SUBSTITUTE([.C23];&quot; &quot;;&quot;&quot;) &amp;&quot;|&quot;;&quot;|&quot; &amp; SUBSTITUTE([.I2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24]=&quot;&quot;;&quot;&quot;;IF([$Namen.$H$3]=[$Namen.$J$2];IF([.Z24]&gt;0;&quot;&quot;;&quot;&quot;);&quot; &quot;))" office:value-type="string" office:string-value="" calcext:value-type="string">
            <text:p></text:p>
          </table:table-cell>
          <table:table-cell/>
          <table:table-cell table:style-name="ce65" table:formula="of:=18*2+30*2+2*6" office:value-type="float" office:value="108" calcext:value-type="float">
            <text:p>108</text:p>
          </table:table-cell>
          <table:table-cell table:style-name="ce50" table:number-columns-repeated="6"/>
          <table:table-cell table:style-name="ce58" table:number-columns-repeated="10"/>
          <table:table-cell table:style-name="ce52" table:formula="of:=IF(OR(ISFORMULA([.C24]);ISBLANK([.I24]));&quot;&quot;;IF(ISERROR(FIND(&quot;|&quot;&amp;SUBSTITUTE([.C24];&quot; &quot;;&quot;&quot;) &amp;&quot;|&quot;;&quot;|&quot; &amp; SUBSTITUTE([.I2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25]=&quot;&quot;;&quot;&quot;;IF([$Namen.$H$3]=[$Namen.$J$2];IF([.Z25]&gt;0;&quot;&quot;;&quot;&quot;);&quot; &quot;))" office:value-type="string" office:string-value="" calcext:value-type="string">
            <text:p></text:p>
          </table:table-cell>
          <table:table-cell/>
          <table:table-cell table:style-name="ce65" table:formula="of:=[.I24]+2*[.I22]" office:value-type="float" office:value="136" calcext:value-type="float">
            <text:p>136</text:p>
          </table:table-cell>
          <table:table-cell table:style-name="ce50" table:number-columns-repeated="6"/>
          <table:table-cell table:style-name="ce58" table:number-columns-repeated="10"/>
          <table:table-cell table:style-name="ce52" table:formula="of:=IF(OR(ISFORMULA([.C25]);ISBLANK([.I25]));&quot;&quot;;IF(ISERROR(FIND(&quot;|&quot;&amp;SUBSTITUTE([.C25];&quot; &quot;;&quot;&quot;) &amp;&quot;|&quot;;&quot;|&quot; &amp; SUBSTITUTE([.I25];&quot; &quot;;&quot;&quot;) &amp;&quot;|&quot;));0;1))" office:value-type="float" office:value="0" calcext:value-type="float">
            <text:p>0</text:p>
          </table:table-cell>
          <table:table-cell table:style-name="ce58" table:number-columns-repeated="231"/>
        </table:table-row>
        <table:table-row table:style-name="ro1">
          <table:table-cell/>
          <table:table-cell table:style-name="ce92"/>
          <table:table-cell table:style-name="ce262"/>
          <table:table-cell table:number-columns-repeated="3"/>
          <table:table-cell table:style-name="ce49" table:formula="of:=IF([.Z26]=&quot;&quot;;&quot;&quot;;IF([$Namen.$H$3]=[$Namen.$J$2];IF([.Z26]&gt;0;&quot;&quot;;&quot;&quot;);&quot; &quot;))">
            <text:p/>
          </table:table-cell>
          <table:table-cell/>
          <table:table-cell table:style-name="ce65"/>
          <table:table-cell table:style-name="ce50" table:number-columns-repeated="5"/>
          <table:table-cell table:style-name="ce51"/>
          <table:table-cell table:style-name="ce69" table:number-columns-repeated="10"/>
          <table:table-cell table:style-name="ce52" table:formula="of:=IF(OR(ISFORMULA([.C26]);ISBLANK([.I26]));&quot;&quot;;IF(ISERROR(FIND(&quot;|&quot;&amp;SUBSTITUTE([.C26];&quot; &quot;;&quot;&quot;) &amp;&quot;|&quot;;&quot;|&quot; &amp; SUBSTITUTE([.I26];&quot; &quot;;&quot;&quot;) &amp;&quot;|&quot;));0;1))">
            <text:p/>
          </table:table-cell>
          <table:table-cell table:style-name="ce69" table:number-columns-repeated="231"/>
        </table:table-row>
        <table:table-row table:style-name="ro1">
          <table:table-cell/>
          <table:table-cell table:style-name="ce34"/>
          <table:table-cell table:style-name="ce262"/>
          <table:table-cell table:number-columns-repeated="3"/>
          <table:table-cell table:style-name="ce49" table:formula="of:=IF([.Z27]=&quot;&quot;;&quot;&quot;;IF([$Namen.$H$3]=[$Namen.$J$2];IF([.Z27]&gt;0;&quot;&quot;;&quot;&quot;);&quot; &quot;))">
            <text:p/>
          </table:table-cell>
          <table:table-cell/>
          <table:table-cell table:style-name="ce65"/>
          <table:table-cell table:style-name="ce50" table:number-columns-repeated="3"/>
          <table:table-cell table:style-name="ce51"/>
          <table:table-cell table:style-name="ce50" table:number-columns-repeated="2"/>
          <table:table-cell table:style-name="ce58" table:number-columns-repeated="10"/>
          <table:table-cell table:style-name="ce52" table:formula="of:=IF(OR(ISFORMULA([.C27]);ISBLANK([.I27]));&quot;&quot;;IF(ISERROR(FIND(&quot;|&quot;&amp;SUBSTITUTE([.C27];&quot; &quot;;&quot;&quot;) &amp;&quot;|&quot;;&quot;|&quot; &amp; SUBSTITUTE([.I2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28]=&quot;&quot;;&quot;&quot;;IF([$Namen.$H$3]=[$Namen.$J$2];IF([.Z28]&gt;0;&quot;&quot;;&quot;&quot;);&quot; &quot;))">
            <text:p/>
          </table:table-cell>
          <table:table-cell/>
          <table:table-cell table:style-name="ce65"/>
          <table:table-cell table:style-name="ce50" table:number-columns-repeated="6"/>
          <table:table-cell table:style-name="ce58" table:number-columns-repeated="10"/>
          <table:table-cell table:style-name="ce52" table:formula="of:=IF(OR(ISFORMULA([.C28]);ISBLANK([.I28]));&quot;&quot;;IF(ISERROR(FIND(&quot;|&quot;&amp;SUBSTITUTE([.C28];&quot; &quot;;&quot;&quot;) &amp;&quot;|&quot;;&quot;|&quot; &amp; SUBSTITUTE([.I28];&quot; &quot;;&quot;&quot;) &amp;&quot;|&quot;));0;1))">
            <text:p/>
          </table:table-cell>
          <table:table-cell table:style-name="ce58" table:number-columns-repeated="231"/>
        </table:table-row>
        <table:table-row table:style-name="ro1">
          <table:table-cell/>
          <table:table-cell table:style-name="ce34">
            <draw:frame table:end-cell-address="Tabelle6.B34" table:end-x="60.4mm" table:end-y="3.21mm" draw:z-index="5" draw:name="Bild 25" draw:style-name="gr9" draw:text-style-name="P6" svg:width="30.53mm" svg:height="30.89mm" svg:x="29.89mm" svg:y="3.28mm">
              <draw:image xlink:href="Pictures/2000024A00000BEF00000BEFC7FE855CFB2BF6A4.svm" xlink:type="simple" xlink:show="embed" xlink:actuate="onLoad">
                <text:p/>
              </draw:image>
            </draw:frame>
          </table:table-cell>
          <table:table-cell table:style-name="ce262"/>
          <table:table-cell table:number-columns-repeated="3"/>
          <table:table-cell table:style-name="ce49" table:formula="of:=IF([.Z29]=&quot;&quot;;&quot;&quot;;IF([$Namen.$H$3]=[$Namen.$J$2];IF([.Z29]&gt;0;&quot;&quot;;&quot;&quot;);&quot; &quot;))">
            <text:p/>
          </table:table-cell>
          <table:table-cell/>
          <table:table-cell table:style-name="ce65"/>
          <table:table-cell table:style-name="ce50" table:number-columns-repeated="6"/>
          <table:table-cell table:style-name="ce58" table:number-columns-repeated="10"/>
          <table:table-cell table:style-name="ce52" table:formula="of:=IF(OR(ISFORMULA([.C29]);ISBLANK([.I29]));&quot;&quot;;IF(ISERROR(FIND(&quot;|&quot;&amp;SUBSTITUTE([.C29];&quot; &quot;;&quot;&quot;) &amp;&quot;|&quot;;&quot;|&quot; &amp; SUBSTITUTE([.I29];&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30]=&quot;&quot;;&quot;&quot;;IF([$Namen.$H$3]=[$Namen.$J$2];IF([.Z30]&gt;0;&quot;&quot;;&quot;&quot;);&quot; &quot;))" office:value-type="string" office:string-value="" calcext:value-type="string">
            <text:p></text:p>
          </table:table-cell>
          <table:table-cell table:style-name="ce63"/>
          <table:table-cell table:style-name="ce65" office:value-type="float" office:value="10" calcext:value-type="float">
            <text:p>10</text:p>
          </table:table-cell>
          <table:table-cell table:style-name="ce50" table:number-columns-repeated="6"/>
          <table:table-cell table:style-name="ce58" table:number-columns-repeated="10"/>
          <table:table-cell table:style-name="ce52" table:formula="of:=IF(OR(ISFORMULA([.C30]);ISBLANK([.I30]));&quot;&quot;;IF(ISERROR(FIND(&quot;|&quot;&amp;SUBSTITUTE([.C30];&quot; &quot;;&quot;&quot;) &amp;&quot;|&quot;;&quot;|&quot; &amp; SUBSTITUTE([.I30];&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31]=&quot;&quot;;&quot;&quot;;IF([$Namen.$H$3]=[$Namen.$J$2];IF([.Z31]&gt;0;&quot;&quot;;&quot;&quot;);&quot; &quot;))" office:value-type="string" office:string-value="" calcext:value-type="string">
            <text:p></text:p>
          </table:table-cell>
          <table:table-cell table:style-name="ce63"/>
          <table:table-cell table:style-name="ce65" office:value-type="float" office:value="40" calcext:value-type="float">
            <text:p>40</text:p>
          </table:table-cell>
          <table:table-cell table:style-name="ce50" table:number-columns-repeated="4"/>
          <table:table-cell/>
          <table:table-cell table:style-name="ce50"/>
          <table:table-cell table:style-name="ce58" table:number-columns-repeated="10"/>
          <table:table-cell table:style-name="ce52" table:formula="of:=IF(OR(ISFORMULA([.C31]);ISBLANK([.I31]));&quot;&quot;;IF(ISERROR(FIND(&quot;|&quot;&amp;SUBSTITUTE([.C31];&quot; &quot;;&quot;&quot;) &amp;&quot;|&quot;;&quot;|&quot; &amp; SUBSTITUTE([.I31];&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32]=&quot;&quot;;&quot;&quot;;IF([$Namen.$H$3]=[$Namen.$J$2];IF([.Z32]&gt;0;&quot;&quot;;&quot;&quot;);&quot; &quot;))" office:value-type="string" office:string-value="" calcext:value-type="string">
            <text:p></text:p>
          </table:table-cell>
          <table:table-cell table:style-name="ce63"/>
          <table:table-cell table:style-name="ce65" office:value-type="float" office:value="64" calcext:value-type="float">
            <text:p>64</text:p>
          </table:table-cell>
          <table:table-cell table:style-name="ce50" table:number-columns-repeated="4"/>
          <table:table-cell/>
          <table:table-cell table:style-name="ce50"/>
          <table:table-cell table:style-name="ce58" table:number-columns-repeated="10"/>
          <table:table-cell table:style-name="ce52" table:formula="of:=IF(OR(ISFORMULA([.C32]);ISBLANK([.I32]));&quot;&quot;;IF(ISERROR(FIND(&quot;|&quot;&amp;SUBSTITUTE([.C32];&quot; &quot;;&quot;&quot;) &amp;&quot;|&quot;;&quot;|&quot; &amp; SUBSTITUTE([.I3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33]=&quot;&quot;;&quot;&quot;;IF([$Namen.$H$3]=[$Namen.$J$2];IF([.Z33]&gt;0;&quot;&quot;;&quot;&quot;);&quot; &quot;))" office:value-type="string" office:string-value="" calcext:value-type="string">
            <text:p></text:p>
          </table:table-cell>
          <table:table-cell table:style-name="ce58"/>
          <table:table-cell table:style-name="ce65" office:value-type="float" office:value="84" calcext:value-type="float">
            <text:p>84</text:p>
          </table:table-cell>
          <table:table-cell table:style-name="ce50" table:number-columns-repeated="4"/>
          <table:table-cell/>
          <table:table-cell table:style-name="ce50"/>
          <table:table-cell table:style-name="ce58" table:number-columns-repeated="10"/>
          <table:table-cell table:style-name="ce52" table:formula="of:=IF(OR(ISFORMULA([.C33]);ISBLANK([.I33]));&quot;&quot;;IF(ISERROR(FIND(&quot;|&quot;&amp;SUBSTITUTE([.C33];&quot; &quot;;&quot;&quot;) &amp;&quot;|&quot;;&quot;|&quot; &amp; SUBSTITUTE([.I33];&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34]=&quot;&quot;;&quot;&quot;;IF([$Namen.$H$3]=[$Namen.$J$2];IF([.Z34]&gt;0;&quot;&quot;;&quot;&quot;);&quot; &quot;))">
            <text:p/>
          </table:table-cell>
          <table:table-cell table:style-name="ce58"/>
          <table:table-cell table:style-name="ce65"/>
          <table:table-cell table:style-name="ce50" table:number-columns-repeated="4"/>
          <table:table-cell/>
          <table:table-cell table:style-name="ce50"/>
          <table:table-cell table:style-name="ce58" table:number-columns-repeated="10"/>
          <table:table-cell table:style-name="ce52" table:formula="of:=IF(OR(ISFORMULA([.C34]);ISBLANK([.I34]));&quot;&quot;;IF(ISERROR(FIND(&quot;|&quot;&amp;SUBSTITUTE([.C34];&quot; &quot;;&quot;&quot;) &amp;&quot;|&quot;;&quot;|&quot; &amp; SUBSTITUTE([.I34];&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35]=&quot;&quot;;&quot;&quot;;IF([$Namen.$H$3]=[$Namen.$J$2];IF([.Z35]&gt;0;&quot;&quot;;&quot;&quot;);&quot; &quot;))">
            <text:p/>
          </table:table-cell>
          <table:table-cell table:style-name="ce58"/>
          <table:table-cell table:style-name="ce65"/>
          <table:table-cell table:style-name="ce50" table:number-columns-repeated="4"/>
          <table:table-cell/>
          <table:table-cell table:style-name="ce50"/>
          <table:table-cell table:style-name="ce58" table:number-columns-repeated="10"/>
          <table:table-cell table:style-name="ce52" table:formula="of:=IF(OR(ISFORMULA([.C35]);ISBLANK([.I35]));&quot;&quot;;IF(ISERROR(FIND(&quot;|&quot;&amp;SUBSTITUTE([.C35];&quot; &quot;;&quot;&quot;) &amp;&quot;|&quot;;&quot;|&quot; &amp; SUBSTITUTE([.I35];&quot; &quot;;&quot;&quot;) &amp;&quot;|&quot;));0;1))">
            <text:p/>
          </table:table-cell>
          <table:table-cell table:style-name="ce58" table:number-columns-repeated="231"/>
        </table:table-row>
        <table:table-row table:style-name="ro1">
          <table:table-cell/>
          <table:table-cell table:style-name="ce34">
            <draw:frame table:end-cell-address="Tabelle6.B41" table:end-x="66.22mm" table:end-y="2.9mm" draw:z-index="6" draw:name="Bild 26" draw:style-name="gr9" draw:text-style-name="P6" svg:width="35.53mm" svg:height="30.91mm" svg:x="30.71mm" svg:y="2.96mm">
              <draw:image xlink:href="Pictures/200002F300000DE300000BEF7E39E4FF1784BD10.svm" xlink:type="simple" xlink:show="embed" xlink:actuate="onLoad">
                <text:p/>
              </draw:image>
            </draw:frame>
          </table:table-cell>
          <table:table-cell table:style-name="ce262"/>
          <table:table-cell table:number-columns-repeated="3"/>
          <table:table-cell table:style-name="ce49" table:formula="of:=IF([.Z36]=&quot;&quot;;&quot;&quot;;IF([$Namen.$H$3]=[$Namen.$J$2];IF([.Z36]&gt;0;&quot;&quot;;&quot;&quot;);&quot; &quot;))">
            <text:p/>
          </table:table-cell>
          <table:table-cell table:style-name="ce58"/>
          <table:table-cell table:style-name="ce65"/>
          <table:table-cell table:style-name="ce50" table:number-columns-repeated="4"/>
          <table:table-cell/>
          <table:table-cell table:style-name="ce50"/>
          <table:table-cell table:style-name="ce58" table:number-columns-repeated="10"/>
          <table:table-cell table:style-name="ce52" table:formula="of:=IF(OR(ISFORMULA([.C36]);ISBLANK([.I36]));&quot;&quot;;IF(ISERROR(FIND(&quot;|&quot;&amp;SUBSTITUTE([.C36];&quot; &quot;;&quot;&quot;) &amp;&quot;|&quot;;&quot;|&quot; &amp; SUBSTITUTE([.I36];&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37]=&quot;&quot;;&quot;&quot;;IF([$Namen.$H$3]=[$Namen.$J$2];IF([.Z37]&gt;0;&quot;&quot;;&quot;&quot;);&quot; &quot;))" office:value-type="string" office:string-value="" calcext:value-type="string">
            <text:p></text:p>
          </table:table-cell>
          <table:table-cell table:style-name="ce58"/>
          <table:table-cell table:style-name="ce65" office:value-type="float" office:value="14" calcext:value-type="float">
            <text:p>14</text:p>
          </table:table-cell>
          <table:table-cell table:style-name="ce50" table:number-columns-repeated="6"/>
          <table:table-cell table:style-name="ce58" table:number-columns-repeated="10"/>
          <table:table-cell table:style-name="ce52" table:formula="of:=IF(OR(ISFORMULA([.C37]);ISBLANK([.I37]));&quot;&quot;;IF(ISERROR(FIND(&quot;|&quot;&amp;SUBSTITUTE([.C37];&quot; &quot;;&quot;&quot;) &amp;&quot;|&quot;;&quot;|&quot; &amp; SUBSTITUTE([.I37];&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38]=&quot;&quot;;&quot;&quot;;IF([$Namen.$H$3]=[$Namen.$J$2];IF([.Z38]&gt;0;&quot;&quot;;&quot;&quot;);&quot; &quot;))" office:value-type="string" office:string-value="" calcext:value-type="string">
            <text:p></text:p>
          </table:table-cell>
          <table:table-cell table:style-name="ce58"/>
          <table:table-cell table:style-name="ce65" office:value-type="float" office:value="56" calcext:value-type="float">
            <text:p>56</text:p>
          </table:table-cell>
          <table:table-cell table:style-name="ce50" table:number-columns-repeated="6"/>
          <table:table-cell table:style-name="ce58" table:number-columns-repeated="10"/>
          <table:table-cell table:style-name="ce52" table:formula="of:=IF(OR(ISFORMULA([.C38]);ISBLANK([.I38]));&quot;&quot;;IF(ISERROR(FIND(&quot;|&quot;&amp;SUBSTITUTE([.C38];&quot; &quot;;&quot;&quot;) &amp;&quot;|&quot;;&quot;|&quot; &amp; SUBSTITUTE([.I38];&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39]=&quot;&quot;;&quot;&quot;;IF([$Namen.$H$3]=[$Namen.$J$2];IF([.Z39]&gt;0;&quot;&quot;;&quot;&quot;);&quot; &quot;))" office:value-type="string" office:string-value="" calcext:value-type="string">
            <text:p></text:p>
          </table:table-cell>
          <table:table-cell table:style-name="ce58"/>
          <table:table-cell table:style-name="ce65" office:value-type="float" office:value="88" calcext:value-type="float">
            <text:p>88</text:p>
          </table:table-cell>
          <table:table-cell table:style-name="ce50" table:number-columns-repeated="6"/>
          <table:table-cell table:style-name="ce58" table:number-columns-repeated="10"/>
          <table:table-cell table:style-name="ce52" table:formula="of:=IF(OR(ISFORMULA([.C39]);ISBLANK([.I39]));&quot;&quot;;IF(ISERROR(FIND(&quot;|&quot;&amp;SUBSTITUTE([.C39];&quot; &quot;;&quot;&quot;) &amp;&quot;|&quot;;&quot;|&quot; &amp; SUBSTITUTE([.I39];&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40]=&quot;&quot;;&quot;&quot;;IF([$Namen.$H$3]=[$Namen.$J$2];IF([.Z40]&gt;0;&quot;&quot;;&quot;&quot;);&quot; &quot;))" office:value-type="string" office:string-value="" calcext:value-type="string">
            <text:p></text:p>
          </table:table-cell>
          <table:table-cell table:style-name="ce58"/>
          <table:table-cell table:style-name="ce65" table:formula="of:=[.I39]+2*[.I37]" office:value-type="float" office:value="116" calcext:value-type="float">
            <text:p>116</text:p>
          </table:table-cell>
          <table:table-cell table:style-name="ce50" table:number-columns-repeated="6"/>
          <table:table-cell table:style-name="ce58" table:number-columns-repeated="10"/>
          <table:table-cell table:style-name="ce52" table:formula="of:=IF(OR(ISFORMULA([.C40]);ISBLANK([.I40]));&quot;&quot;;IF(ISERROR(FIND(&quot;|&quot;&amp;SUBSTITUTE([.C40];&quot; &quot;;&quot;&quot;) &amp;&quot;|&quot;;&quot;|&quot; &amp; SUBSTITUTE([.I40];&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41]=&quot;&quot;;&quot;&quot;;IF([$Namen.$H$3]=[$Namen.$J$2];IF([.Z41]&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41]);ISBLANK([.I41]));&quot;&quot;;IF(ISERROR(FIND(&quot;|&quot;&amp;SUBSTITUTE([.C41];&quot; &quot;;&quot;&quot;) &amp;&quot;|&quot;;&quot;|&quot; &amp; SUBSTITUTE([.I41];&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42]=&quot;&quot;;&quot;&quot;;IF([$Namen.$H$3]=[$Namen.$J$2];IF([.Z42]&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42]);ISBLANK([.I42]));&quot;&quot;;IF(ISERROR(FIND(&quot;|&quot;&amp;SUBSTITUTE([.C42];&quot; &quot;;&quot;&quot;) &amp;&quot;|&quot;;&quot;|&quot; &amp; SUBSTITUTE([.I42];&quot; &quot;;&quot;&quot;) &amp;&quot;|&quot;));0;1))">
            <text:p/>
          </table:table-cell>
          <table:table-cell table:style-name="ce58" table:number-columns-repeated="231"/>
        </table:table-row>
        <table:table-row table:style-name="ro1">
          <table:table-cell/>
          <table:table-cell table:style-name="ce253" office:value-type="string" calcext:value-type="string">
            <text:p>Prisma, gekippt</text:p>
          </table:table-cell>
          <table:table-cell table:style-name="ce262"/>
          <table:table-cell table:number-columns-repeated="3"/>
          <table:table-cell table:style-name="ce49" table:formula="of:=IF([.Z43]=&quot;&quot;;&quot;&quot;;IF([$Namen.$H$3]=[$Namen.$J$2];IF([.Z43]&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43]);ISBLANK([.I43]));&quot;&quot;;IF(ISERROR(FIND(&quot;|&quot;&amp;SUBSTITUTE([.C43];&quot; &quot;;&quot;&quot;) &amp;&quot;|&quot;;&quot;|&quot; &amp; SUBSTITUTE([.I43];&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44]=&quot;&quot;;&quot;&quot;;IF([$Namen.$H$3]=[$Namen.$J$2];IF([.Z44]&gt;0;&quot;&quot;;&quot;&quot;);&quot; &quot;))" office:value-type="string" office:string-value="" calcext:value-type="string">
            <text:p></text:p>
          </table:table-cell>
          <table:table-cell table:style-name="ce58"/>
          <table:table-cell table:style-name="ce65" office:value-type="float" office:value="27" calcext:value-type="float">
            <text:p>27</text:p>
          </table:table-cell>
          <table:table-cell table:style-name="ce50" table:number-columns-repeated="6"/>
          <table:table-cell table:style-name="ce58" table:number-columns-repeated="10"/>
          <table:table-cell table:style-name="ce52" table:formula="of:=IF(OR(ISFORMULA([.C44]);ISBLANK([.I44]));&quot;&quot;;IF(ISERROR(FIND(&quot;|&quot;&amp;SUBSTITUTE([.C44];&quot; &quot;;&quot;&quot;) &amp;&quot;|&quot;;&quot;|&quot; &amp; SUBSTITUTE([.I4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45]=&quot;&quot;;&quot;&quot;;IF([$Namen.$H$3]=[$Namen.$J$2];IF([.Z45]&gt;0;&quot;&quot;;&quot;&quot;);&quot; &quot;))" office:value-type="string" office:string-value="" calcext:value-type="string">
            <text:p></text:p>
          </table:table-cell>
          <table:table-cell table:style-name="ce58"/>
          <table:table-cell table:style-name="ce65" table:formula="of:=27*6" office:value-type="float" office:value="162" calcext:value-type="float">
            <text:p>162</text:p>
          </table:table-cell>
          <table:table-cell table:style-name="ce50" table:number-columns-repeated="6"/>
          <table:table-cell table:style-name="ce58" table:number-columns-repeated="10"/>
          <table:table-cell table:style-name="ce52" table:formula="of:=IF(OR(ISFORMULA([.C45]);ISBLANK([.I45]));&quot;&quot;;IF(ISERROR(FIND(&quot;|&quot;&amp;SUBSTITUTE([.C45];&quot; &quot;;&quot;&quot;) &amp;&quot;|&quot;;&quot;|&quot; &amp; SUBSTITUTE([.I45];&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46]=&quot;&quot;;&quot;&quot;;IF([$Namen.$H$3]=[$Namen.$J$2];IF([.Z46]&gt;0;&quot;&quot;;&quot;&quot;);&quot; &quot;))" office:value-type="string" office:string-value="" calcext:value-type="string">
            <text:p></text:p>
          </table:table-cell>
          <table:table-cell table:style-name="ce58"/>
          <table:table-cell table:style-name="ce65" table:formula="of:=36+36+30+30+6+6" office:value-type="float" office:value="144" calcext:value-type="float">
            <text:p>144</text:p>
          </table:table-cell>
          <table:table-cell table:style-name="ce50" table:number-columns-repeated="6"/>
          <table:table-cell table:style-name="ce58" table:number-columns-repeated="10"/>
          <table:table-cell table:style-name="ce52" table:formula="of:=IF(OR(ISFORMULA([.C46]);ISBLANK([.I46]));&quot;&quot;;IF(ISERROR(FIND(&quot;|&quot;&amp;SUBSTITUTE([.C46];&quot; &quot;;&quot;&quot;) &amp;&quot;|&quot;;&quot;|&quot; &amp; SUBSTITUTE([.I46];&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47]=&quot;&quot;;&quot;&quot;;IF([$Namen.$H$3]=[$Namen.$J$2];IF([.Z47]&gt;0;&quot;&quot;;&quot;&quot;);&quot; &quot;))" office:value-type="string" office:string-value="" calcext:value-type="string">
            <text:p></text:p>
          </table:table-cell>
          <table:table-cell table:style-name="ce58"/>
          <table:table-cell table:style-name="ce65" table:formula="of:=[.I46]+2*[.I44]" office:value-type="float" office:value="198" calcext:value-type="float">
            <text:p>198</text:p>
          </table:table-cell>
          <table:table-cell table:style-name="ce50" table:number-columns-repeated="6"/>
          <table:table-cell table:style-name="ce58" table:number-columns-repeated="10"/>
          <table:table-cell table:style-name="ce52" table:formula="of:=IF(OR(ISFORMULA([.C47]);ISBLANK([.I47]));&quot;&quot;;IF(ISERROR(FIND(&quot;|&quot;&amp;SUBSTITUTE([.C47];&quot; &quot;;&quot;&quot;) &amp;&quot;|&quot;;&quot;|&quot; &amp; SUBSTITUTE([.I47];&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48]=&quot;&quot;;&quot;&quot;;IF([$Namen.$H$3]=[$Namen.$J$2];IF([.Z48]&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48]);ISBLANK([.I48]));&quot;&quot;;IF(ISERROR(FIND(&quot;|&quot;&amp;SUBSTITUTE([.C48];&quot; &quot;;&quot;&quot;) &amp;&quot;|&quot;;&quot;|&quot; &amp; SUBSTITUTE([.I48];&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49]=&quot;&quot;;&quot;&quot;;IF([$Namen.$H$3]=[$Namen.$J$2];IF([.Z49]&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49]);ISBLANK([.I49]));&quot;&quot;;IF(ISERROR(FIND(&quot;|&quot;&amp;SUBSTITUTE([.C49];&quot; &quot;;&quot;&quot;) &amp;&quot;|&quot;;&quot;|&quot; &amp; SUBSTITUTE([.I49];&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50]=&quot;&quot;;&quot;&quot;;IF([$Namen.$H$3]=[$Namen.$J$2];IF([.Z50]&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0]);ISBLANK([.I50]));&quot;&quot;;IF(ISERROR(FIND(&quot;|&quot;&amp;SUBSTITUTE([.C50];&quot; &quot;;&quot;&quot;) &amp;&quot;|&quot;;&quot;|&quot; &amp; SUBSTITUTE([.I50];&quot; &quot;;&quot;&quot;) &amp;&quot;|&quot;));0;1))">
            <text:p/>
          </table:table-cell>
          <table:table-cell table:style-name="ce58" table:number-columns-repeated="231"/>
        </table:table-row>
        <table:table-row table:style-name="ro1">
          <table:table-cell/>
          <table:table-cell table:style-name="ce34">
            <draw:frame table:end-cell-address="Tabelle6.B59" table:end-x="61.37mm" table:end-y="4.38mm" draw:z-index="7" draw:name="Bild 28" draw:style-name="gr9" draw:text-style-name="P6" svg:width="38.03mm" svg:height="48.39mm" svg:x="23.36mm" svg:y="5.33mm">
              <draw:image xlink:href="Pictures/200004EE00000EDD000012C5247933F8DE181079.svm" xlink:type="simple" xlink:show="embed" xlink:actuate="onLoad">
                <text:p/>
              </draw:image>
            </draw:frame>
          </table:table-cell>
          <table:table-cell table:style-name="ce262"/>
          <table:table-cell table:number-columns-repeated="3"/>
          <table:table-cell table:style-name="ce49" table:formula="of:=IF([.Z51]=&quot;&quot;;&quot;&quot;;IF([$Namen.$H$3]=[$Namen.$J$2];IF([.Z51]&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1]);ISBLANK([.I51]));&quot;&quot;;IF(ISERROR(FIND(&quot;|&quot;&amp;SUBSTITUTE([.C51];&quot; &quot;;&quot;&quot;) &amp;&quot;|&quot;;&quot;|&quot; &amp; SUBSTITUTE([.I51];&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52]=&quot;&quot;;&quot;&quot;;IF([$Namen.$H$3]=[$Namen.$J$2];IF([.Z52]&gt;0;&quot;&quot;;&quot;&quot;);&quot; &quot;))" office:value-type="string" office:string-value="" calcext:value-type="string">
            <text:p></text:p>
          </table:table-cell>
          <table:table-cell table:style-name="ce58"/>
          <table:table-cell table:style-name="ce65" table:formula="of:=18+8" office:value-type="float" office:value="26" calcext:value-type="float">
            <text:p>26</text:p>
          </table:table-cell>
          <table:table-cell table:style-name="ce50" table:number-columns-repeated="6"/>
          <table:table-cell table:style-name="ce58" table:number-columns-repeated="10"/>
          <table:table-cell table:style-name="ce52" table:formula="of:=IF(OR(ISFORMULA([.C52]);ISBLANK([.I52]));&quot;&quot;;IF(ISERROR(FIND(&quot;|&quot;&amp;SUBSTITUTE([.C52];&quot; &quot;;&quot;&quot;) &amp;&quot;|&quot;;&quot;|&quot; &amp; SUBSTITUTE([.I5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53]=&quot;&quot;;&quot;&quot;;IF([$Namen.$H$3]=[$Namen.$J$2];IF([.Z53]&gt;0;&quot;&quot;;&quot;&quot;);&quot; &quot;))" office:value-type="string" office:string-value="" calcext:value-type="string">
            <text:p></text:p>
          </table:table-cell>
          <table:table-cell table:style-name="ce58"/>
          <table:table-cell table:style-name="ce65" table:formula="of:=26*7" office:value-type="float" office:value="182" calcext:value-type="float">
            <text:p>182</text:p>
          </table:table-cell>
          <table:table-cell table:style-name="ce50" table:number-columns-repeated="6"/>
          <table:table-cell table:style-name="ce58" table:number-columns-repeated="10"/>
          <table:table-cell table:style-name="ce52" table:formula="of:=IF(OR(ISFORMULA([.C53]);ISBLANK([.I53]));&quot;&quot;;IF(ISERROR(FIND(&quot;|&quot;&amp;SUBSTITUTE([.C53];&quot; &quot;;&quot;&quot;) &amp;&quot;|&quot;;&quot;|&quot; &amp; SUBSTITUTE([.I5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54]=&quot;&quot;;&quot;&quot;;IF([$Namen.$H$3]=[$Namen.$J$2];IF([.Z54]&gt;0;&quot;&quot;;&quot;&quot;);&quot; &quot;))" office:value-type="string" office:string-value="" calcext:value-type="string">
            <text:p></text:p>
          </table:table-cell>
          <table:table-cell table:style-name="ce58"/>
          <table:table-cell table:style-name="ce65" table:formula="of:=35*2+42*2" office:value-type="float" office:value="154" calcext:value-type="float">
            <text:p>154</text:p>
          </table:table-cell>
          <table:table-cell table:style-name="ce50" table:number-columns-repeated="6"/>
          <table:table-cell table:style-name="ce58" table:number-columns-repeated="10"/>
          <table:table-cell table:style-name="ce52" table:formula="of:=IF(OR(ISFORMULA([.C54]);ISBLANK([.I54]));&quot;&quot;;IF(ISERROR(FIND(&quot;|&quot;&amp;SUBSTITUTE([.C54];&quot; &quot;;&quot;&quot;) &amp;&quot;|&quot;;&quot;|&quot; &amp; SUBSTITUTE([.I5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55]=&quot;&quot;;&quot;&quot;;IF([$Namen.$H$3]=[$Namen.$J$2];IF([.Z55]&gt;0;&quot;&quot;;&quot;&quot;);&quot; &quot;))" office:value-type="string" office:string-value="" calcext:value-type="string">
            <text:p></text:p>
          </table:table-cell>
          <table:table-cell table:style-name="ce58"/>
          <table:table-cell table:style-name="ce65" table:formula="of:=2*[.I52]+[.I54]" office:value-type="float" office:value="206" calcext:value-type="float">
            <text:p>206</text:p>
          </table:table-cell>
          <table:table-cell table:style-name="ce50" table:number-columns-repeated="6"/>
          <table:table-cell table:style-name="ce58" table:number-columns-repeated="10"/>
          <table:table-cell table:style-name="ce52" table:formula="of:=IF(OR(ISFORMULA([.C55]);ISBLANK([.I55]));&quot;&quot;;IF(ISERROR(FIND(&quot;|&quot;&amp;SUBSTITUTE([.C55];&quot; &quot;;&quot;&quot;) &amp;&quot;|&quot;;&quot;|&quot; &amp; SUBSTITUTE([.I55];&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56]=&quot;&quot;;&quot;&quot;;IF([$Namen.$H$3]=[$Namen.$J$2];IF([.Z56]&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6]);ISBLANK([.I56]));&quot;&quot;;IF(ISERROR(FIND(&quot;|&quot;&amp;SUBSTITUTE([.C56];&quot; &quot;;&quot;&quot;) &amp;&quot;|&quot;;&quot;|&quot; &amp; SUBSTITUTE([.I56];&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57]=&quot;&quot;;&quot;&quot;;IF([$Namen.$H$3]=[$Namen.$J$2];IF([.Z57]&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7]);ISBLANK([.I57]));&quot;&quot;;IF(ISERROR(FIND(&quot;|&quot;&amp;SUBSTITUTE([.C57];&quot; &quot;;&quot;&quot;) &amp;&quot;|&quot;;&quot;|&quot; &amp; SUBSTITUTE([.I5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58]=&quot;&quot;;&quot;&quot;;IF([$Namen.$H$3]=[$Namen.$J$2];IF([.Z58]&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8]);ISBLANK([.I58]));&quot;&quot;;IF(ISERROR(FIND(&quot;|&quot;&amp;SUBSTITUTE([.C58];&quot; &quot;;&quot;&quot;) &amp;&quot;|&quot;;&quot;|&quot; &amp; SUBSTITUTE([.I58];&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59]=&quot;&quot;;&quot;&quot;;IF([$Namen.$H$3]=[$Namen.$J$2];IF([.Z59]&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59]);ISBLANK([.I59]));&quot;&quot;;IF(ISERROR(FIND(&quot;|&quot;&amp;SUBSTITUTE([.C59];&quot; &quot;;&quot;&quot;) &amp;&quot;|&quot;;&quot;|&quot; &amp; SUBSTITUTE([.I59];&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60]=&quot;&quot;;&quot;&quot;;IF([$Namen.$H$3]=[$Namen.$J$2];IF([.Z60]&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60]);ISBLANK([.I60]));&quot;&quot;;IF(ISERROR(FIND(&quot;|&quot;&amp;SUBSTITUTE([.C60];&quot; &quot;;&quot;&quot;) &amp;&quot;|&quot;;&quot;|&quot; &amp; SUBSTITUTE([.I60];&quot; &quot;;&quot;&quot;) &amp;&quot;|&quot;));0;1))">
            <text:p/>
          </table:table-cell>
          <table:table-cell table:style-name="ce58" table:number-columns-repeated="231"/>
        </table:table-row>
        <table:table-row table:style-name="ro1">
          <table:table-cell/>
          <table:table-cell table:style-name="ce34">
            <draw:frame table:end-cell-address="Tabelle6.B67" table:end-x="58.92mm" table:end-y="1.78mm" draw:z-index="8" draw:name="Bild 29" draw:style-name="gr9" draw:text-style-name="P6" svg:width="45.53mm" svg:height="35.88mm" svg:x="13.41mm" svg:y="3mm">
              <draw:image xlink:href="Pictures/2000042B000011CB00000DE35BB510A67372B00B.svm" xlink:type="simple" xlink:show="embed" xlink:actuate="onLoad">
                <text:p/>
              </draw:image>
            </draw:frame>
          </table:table-cell>
          <table:table-cell table:style-name="ce262"/>
          <table:table-cell table:number-columns-repeated="3"/>
          <table:table-cell table:style-name="ce49" table:formula="of:=IF([.Z61]=&quot;&quot;;&quot;&quot;;IF([$Namen.$H$3]=[$Namen.$J$2];IF([.Z61]&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61]);ISBLANK([.I61]));&quot;&quot;;IF(ISERROR(FIND(&quot;|&quot;&amp;SUBSTITUTE([.C61];&quot; &quot;;&quot;&quot;) &amp;&quot;|&quot;;&quot;|&quot; &amp; SUBSTITUTE([.I61];&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62]=&quot;&quot;;&quot;&quot;;IF([$Namen.$H$3]=[$Namen.$J$2];IF([.Z62]&gt;0;&quot;&quot;;&quot;&quot;);&quot; &quot;))" office:value-type="string" office:string-value="" calcext:value-type="string">
            <text:p></text:p>
          </table:table-cell>
          <table:table-cell table:style-name="ce58"/>
          <table:table-cell table:style-name="ce65" table:formula="of:=24+8" office:value-type="float" office:value="32" calcext:value-type="float">
            <text:p>32</text:p>
          </table:table-cell>
          <table:table-cell table:style-name="ce50" table:number-columns-repeated="6"/>
          <table:table-cell table:style-name="ce58" table:number-columns-repeated="10"/>
          <table:table-cell table:style-name="ce52" table:formula="of:=IF(OR(ISFORMULA([.C62]);ISBLANK([.I62]));&quot;&quot;;IF(ISERROR(FIND(&quot;|&quot;&amp;SUBSTITUTE([.C62];&quot; &quot;;&quot;&quot;) &amp;&quot;|&quot;;&quot;|&quot; &amp; SUBSTITUTE([.I6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63]=&quot;&quot;;&quot;&quot;;IF([$Namen.$H$3]=[$Namen.$J$2];IF([.Z63]&gt;0;&quot;&quot;;&quot;&quot;);&quot; &quot;))" office:value-type="string" office:string-value="" calcext:value-type="string">
            <text:p></text:p>
          </table:table-cell>
          <table:table-cell table:style-name="ce58"/>
          <table:table-cell table:style-name="ce65" table:formula="of:=32*4" office:value-type="float" office:value="128" calcext:value-type="float">
            <text:p>128</text:p>
          </table:table-cell>
          <table:table-cell table:style-name="ce50" table:number-columns-repeated="6"/>
          <table:table-cell table:style-name="ce58" table:number-columns-repeated="10"/>
          <table:table-cell table:style-name="ce52" table:formula="of:=IF(OR(ISFORMULA([.C63]);ISBLANK([.I63]));&quot;&quot;;IF(ISERROR(FIND(&quot;|&quot;&amp;SUBSTITUTE([.C63];&quot; &quot;;&quot;&quot;) &amp;&quot;|&quot;;&quot;|&quot; &amp; SUBSTITUTE([.I6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64]=&quot;&quot;;&quot;&quot;;IF([$Namen.$H$3]=[$Namen.$J$2];IF([.Z64]&gt;0;&quot;&quot;;&quot;&quot;);&quot; &quot;))" office:value-type="string" office:string-value="" calcext:value-type="string">
            <text:p></text:p>
          </table:table-cell>
          <table:table-cell table:style-name="ce58"/>
          <table:table-cell table:style-name="ce65" table:formula="of:=8*4*2+6*4*2" office:value-type="float" office:value="112" calcext:value-type="float">
            <text:p>112</text:p>
          </table:table-cell>
          <table:table-cell table:style-name="ce50" table:number-columns-repeated="4"/>
          <table:table-cell table:number-columns-repeated="2"/>
          <table:table-cell table:style-name="ce58" table:number-columns-repeated="10"/>
          <table:table-cell table:style-name="ce52" table:formula="of:=IF(OR(ISFORMULA([.C64]);ISBLANK([.I64]));&quot;&quot;;IF(ISERROR(FIND(&quot;|&quot;&amp;SUBSTITUTE([.C64];&quot; &quot;;&quot;&quot;) &amp;&quot;|&quot;;&quot;|&quot; &amp; SUBSTITUTE([.I6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65]=&quot;&quot;;&quot;&quot;;IF([$Namen.$H$3]=[$Namen.$J$2];IF([.Z65]&gt;0;&quot;&quot;;&quot;&quot;);&quot; &quot;))" office:value-type="string" office:string-value="" calcext:value-type="string">
            <text:p></text:p>
          </table:table-cell>
          <table:table-cell table:style-name="ce58"/>
          <table:table-cell table:style-name="ce65" table:formula="of:=[.I62]*2+[.I64]" office:value-type="float" office:value="176" calcext:value-type="float">
            <text:p>176</text:p>
          </table:table-cell>
          <table:table-cell table:style-name="ce50" table:number-columns-repeated="4"/>
          <table:table-cell table:number-columns-repeated="2"/>
          <table:table-cell table:style-name="ce58" table:number-columns-repeated="10"/>
          <table:table-cell table:style-name="ce52" table:formula="of:=IF(OR(ISFORMULA([.C65]);ISBLANK([.I65]));&quot;&quot;;IF(ISERROR(FIND(&quot;|&quot;&amp;SUBSTITUTE([.C65];&quot; &quot;;&quot;&quot;) &amp;&quot;|&quot;;&quot;|&quot; &amp; SUBSTITUTE([.I65];&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66]=&quot;&quot;;&quot;&quot;;IF([$Namen.$H$3]=[$Namen.$J$2];IF([.Z66]&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66]);ISBLANK([.I66]));&quot;&quot;;IF(ISERROR(FIND(&quot;|&quot;&amp;SUBSTITUTE([.C66];&quot; &quot;;&quot;&quot;) &amp;&quot;|&quot;;&quot;|&quot; &amp; SUBSTITUTE([.I66];&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67]=&quot;&quot;;&quot;&quot;;IF([$Namen.$H$3]=[$Namen.$J$2];IF([.Z67]&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67]);ISBLANK([.I67]));&quot;&quot;;IF(ISERROR(FIND(&quot;|&quot;&amp;SUBSTITUTE([.C67];&quot; &quot;;&quot;&quot;) &amp;&quot;|&quot;;&quot;|&quot; &amp; SUBSTITUTE([.I6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68]=&quot;&quot;;&quot;&quot;;IF([$Namen.$H$3]=[$Namen.$J$2];IF([.Z68]&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68]);ISBLANK([.I68]));&quot;&quot;;IF(ISERROR(FIND(&quot;|&quot;&amp;SUBSTITUTE([.C68];&quot; &quot;;&quot;&quot;) &amp;&quot;|&quot;;&quot;|&quot; &amp; SUBSTITUTE([.I68];&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69]=&quot;&quot;;&quot;&quot;;IF([$Namen.$H$3]=[$Namen.$J$2];IF([.Z69]&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69]);ISBLANK([.I69]));&quot;&quot;;IF(ISERROR(FIND(&quot;|&quot;&amp;SUBSTITUTE([.C69];&quot; &quot;;&quot;&quot;) &amp;&quot;|&quot;;&quot;|&quot; &amp; SUBSTITUTE([.I69];&quot; &quot;;&quot;&quot;) &amp;&quot;|&quot;));0;1))">
            <text:p/>
          </table:table-cell>
          <table:table-cell table:style-name="ce58" table:number-columns-repeated="231"/>
        </table:table-row>
        <table:table-row table:style-name="ro1">
          <table:table-cell/>
          <table:table-cell table:style-name="ce253" office:value-type="string" calcext:value-type="string">
            <text:p>Prisma, gekippt</text:p>
          </table:table-cell>
          <table:table-cell table:style-name="ce262"/>
          <table:table-cell table:number-columns-repeated="3"/>
          <table:table-cell table:style-name="ce49" table:formula="of:=IF([.Z70]=&quot;&quot;;&quot;&quot;;IF([$Namen.$H$3]=[$Namen.$J$2];IF([.Z70]&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0]);ISBLANK([.I70]));&quot;&quot;;IF(ISERROR(FIND(&quot;|&quot;&amp;SUBSTITUTE([.C70];&quot; &quot;;&quot;&quot;) &amp;&quot;|&quot;;&quot;|&quot; &amp; SUBSTITUTE([.I70];&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71]=&quot;&quot;;&quot;&quot;;IF([$Namen.$H$3]=[$Namen.$J$2];IF([.Z71]&gt;0;&quot;&quot;;&quot;&quot;);&quot; &quot;))" office:value-type="string" office:string-value="" calcext:value-type="string">
            <text:p></text:p>
          </table:table-cell>
          <table:table-cell table:style-name="ce58"/>
          <table:table-cell table:style-name="ce65" table:formula="of:=8*4+4*6" office:value-type="float" office:value="56" calcext:value-type="float">
            <text:p>56</text:p>
          </table:table-cell>
          <table:table-cell table:style-name="ce50" table:number-columns-repeated="4"/>
          <table:table-cell table:number-columns-repeated="2"/>
          <table:table-cell table:style-name="ce58" table:number-columns-repeated="10"/>
          <table:table-cell table:style-name="ce52" table:formula="of:=IF(OR(ISFORMULA([.C71]);ISBLANK([.I71]));&quot;&quot;;IF(ISERROR(FIND(&quot;|&quot;&amp;SUBSTITUTE([.C71];&quot; &quot;;&quot;&quot;) &amp;&quot;|&quot;;&quot;|&quot; &amp; SUBSTITUTE([.I71];&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72]=&quot;&quot;;&quot;&quot;;IF([$Namen.$H$3]=[$Namen.$J$2];IF([.Z72]&gt;0;&quot;&quot;;&quot;&quot;);&quot; &quot;))" office:value-type="string" office:string-value="" calcext:value-type="string">
            <text:p></text:p>
          </table:table-cell>
          <table:table-cell table:style-name="ce58"/>
          <table:table-cell table:style-name="ce65" table:formula="of:=56*3" office:value-type="float" office:value="168" calcext:value-type="float">
            <text:p>168</text:p>
          </table:table-cell>
          <table:table-cell table:style-name="ce50" table:number-columns-repeated="4"/>
          <table:table-cell table:number-columns-repeated="2"/>
          <table:table-cell table:style-name="ce58" table:number-columns-repeated="10"/>
          <table:table-cell table:style-name="ce52" table:formula="of:=IF(OR(ISFORMULA([.C72]);ISBLANK([.I72]));&quot;&quot;;IF(ISERROR(FIND(&quot;|&quot;&amp;SUBSTITUTE([.C72];&quot; &quot;;&quot;&quot;) &amp;&quot;|&quot;;&quot;|&quot; &amp; SUBSTITUTE([.I7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73]=&quot;&quot;;&quot;&quot;;IF([$Namen.$H$3]=[$Namen.$J$2];IF([.Z73]&gt;0;&quot;&quot;;&quot;&quot;);&quot; &quot;))" office:value-type="string" office:string-value="" calcext:value-type="string">
            <text:p></text:p>
          </table:table-cell>
          <table:table-cell table:style-name="ce58"/>
          <table:table-cell table:style-name="ce65" table:formula="of:=3*8*2+3*10*2+2*3*6+2*3*4" office:value-type="float" office:value="168" calcext:value-type="float">
            <text:p>168</text:p>
          </table:table-cell>
          <table:table-cell table:style-name="ce50" table:number-columns-repeated="4"/>
          <table:table-cell table:number-columns-repeated="2"/>
          <table:table-cell table:style-name="ce58" table:number-columns-repeated="10"/>
          <table:table-cell table:style-name="ce52" table:formula="of:=IF(OR(ISFORMULA([.C73]);ISBLANK([.I73]));&quot;&quot;;IF(ISERROR(FIND(&quot;|&quot;&amp;SUBSTITUTE([.C73];&quot; &quot;;&quot;&quot;) &amp;&quot;|&quot;;&quot;|&quot; &amp; SUBSTITUTE([.I7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74]=&quot;&quot;;&quot;&quot;;IF([$Namen.$H$3]=[$Namen.$J$2];IF([.Z74]&gt;0;&quot;&quot;;&quot;&quot;);&quot; &quot;))" office:value-type="string" office:string-value="" calcext:value-type="string">
            <text:p></text:p>
          </table:table-cell>
          <table:table-cell table:style-name="ce58"/>
          <table:table-cell table:style-name="ce65" table:formula="of:=[.I71]*2+[.I73]" office:value-type="float" office:value="280" calcext:value-type="float">
            <text:p>280</text:p>
          </table:table-cell>
          <table:table-cell table:style-name="ce50" table:number-columns-repeated="4"/>
          <table:table-cell table:number-columns-repeated="2"/>
          <table:table-cell table:style-name="ce58" table:number-columns-repeated="10"/>
          <table:table-cell table:style-name="ce52" table:formula="of:=IF(OR(ISFORMULA([.C74]);ISBLANK([.I74]));&quot;&quot;;IF(ISERROR(FIND(&quot;|&quot;&amp;SUBSTITUTE([.C74];&quot; &quot;;&quot;&quot;) &amp;&quot;|&quot;;&quot;|&quot; &amp; SUBSTITUTE([.I74];&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75]=&quot;&quot;;&quot;&quot;;IF([$Namen.$H$3]=[$Namen.$J$2];IF([.Z75]&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5]);ISBLANK([.I75]));&quot;&quot;;IF(ISERROR(FIND(&quot;|&quot;&amp;SUBSTITUTE([.C75];&quot; &quot;;&quot;&quot;) &amp;&quot;|&quot;;&quot;|&quot; &amp; SUBSTITUTE([.I75];&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76]=&quot;&quot;;&quot;&quot;;IF([$Namen.$H$3]=[$Namen.$J$2];IF([.Z76]&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6]);ISBLANK([.I76]));&quot;&quot;;IF(ISERROR(FIND(&quot;|&quot;&amp;SUBSTITUTE([.C76];&quot; &quot;;&quot;&quot;) &amp;&quot;|&quot;;&quot;|&quot; &amp; SUBSTITUTE([.I76];&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77]=&quot;&quot;;&quot;&quot;;IF([$Namen.$H$3]=[$Namen.$J$2];IF([.Z77]&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7]);ISBLANK([.I77]));&quot;&quot;;IF(ISERROR(FIND(&quot;|&quot;&amp;SUBSTITUTE([.C77];&quot; &quot;;&quot;&quot;) &amp;&quot;|&quot;;&quot;|&quot; &amp; SUBSTITUTE([.I7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78]=&quot;&quot;;&quot;&quot;;IF([$Namen.$H$3]=[$Namen.$J$2];IF([.Z78]&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8]);ISBLANK([.I78]));&quot;&quot;;IF(ISERROR(FIND(&quot;|&quot;&amp;SUBSTITUTE([.C78];&quot; &quot;;&quot;&quot;) &amp;&quot;|&quot;;&quot;|&quot; &amp; SUBSTITUTE([.I78];&quot; &quot;;&quot;&quot;) &amp;&quot;|&quot;));0;1))">
            <text:p/>
          </table:table-cell>
          <table:table-cell table:style-name="ce58" table:number-columns-repeated="231"/>
        </table:table-row>
        <table:table-row table:style-name="ro1">
          <table:table-cell>
            <draw:frame table:end-cell-address="Tabelle6.B87" table:end-x="66.41mm" table:end-y="0.05mm" draw:z-index="9" draw:name="Bild 31" draw:style-name="gr9" draw:text-style-name="P6" svg:width="68.06mm" svg:height="48.37mm" svg:x="8.17mm" svg:y="1mm">
              <draw:image xlink:href="Pictures/200008FE00001A95000012C543A696710BE72CDA.svm" xlink:type="simple" xlink:show="embed" xlink:actuate="onLoad">
                <text:p/>
              </draw:image>
            </draw:frame>
          </table:table-cell>
          <table:table-cell table:style-name="ce34"/>
          <table:table-cell table:style-name="ce262"/>
          <table:table-cell table:number-columns-repeated="3"/>
          <table:table-cell table:style-name="ce49" table:formula="of:=IF([.Z79]=&quot;&quot;;&quot;&quot;;IF([$Namen.$H$3]=[$Namen.$J$2];IF([.Z79]&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79]);ISBLANK([.I79]));&quot;&quot;;IF(ISERROR(FIND(&quot;|&quot;&amp;SUBSTITUTE([.C79];&quot; &quot;;&quot;&quot;) &amp;&quot;|&quot;;&quot;|&quot; &amp; SUBSTITUTE([.I79];&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80]=&quot;&quot;;&quot;&quot;;IF([$Namen.$H$3]=[$Namen.$J$2];IF([.Z80]&gt;0;&quot;&quot;;&quot;&quot;);&quot; &quot;))" office:value-type="string" office:string-value="" calcext:value-type="string">
            <text:p></text:p>
          </table:table-cell>
          <table:table-cell table:style-name="ce58"/>
          <table:table-cell table:style-name="ce65" table:formula="of:=54+18" office:value-type="float" office:value="72" calcext:value-type="float">
            <text:p>72</text:p>
          </table:table-cell>
          <table:table-cell table:style-name="ce50" table:number-columns-repeated="4"/>
          <table:table-cell table:number-columns-repeated="2"/>
          <table:table-cell table:style-name="ce58" table:number-columns-repeated="10"/>
          <table:table-cell table:style-name="ce52" table:formula="of:=IF(OR(ISFORMULA([.C80]);ISBLANK([.I80]));&quot;&quot;;IF(ISERROR(FIND(&quot;|&quot;&amp;SUBSTITUTE([.C80];&quot; &quot;;&quot;&quot;) &amp;&quot;|&quot;;&quot;|&quot; &amp; SUBSTITUTE([.I80];&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81]=&quot;&quot;;&quot;&quot;;IF([$Namen.$H$3]=[$Namen.$J$2];IF([.Z81]&gt;0;&quot;&quot;;&quot;&quot;);&quot; &quot;))" office:value-type="string" office:string-value="" calcext:value-type="string">
            <text:p></text:p>
          </table:table-cell>
          <table:table-cell table:style-name="ce58"/>
          <table:table-cell table:style-name="ce65" table:formula="of:=72*5" office:value-type="float" office:value="360" calcext:value-type="float">
            <text:p>360</text:p>
          </table:table-cell>
          <table:table-cell table:style-name="ce50" table:number-columns-repeated="4"/>
          <table:table-cell table:number-columns-repeated="2"/>
          <table:table-cell table:style-name="ce58" table:number-columns-repeated="10"/>
          <table:table-cell table:style-name="ce52" table:formula="of:=IF(OR(ISFORMULA([.C81]);ISBLANK([.I81]));&quot;&quot;;IF(ISERROR(FIND(&quot;|&quot;&amp;SUBSTITUTE([.C81];&quot; &quot;;&quot;&quot;) &amp;&quot;|&quot;;&quot;|&quot; &amp; SUBSTITUTE([.I81];&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82]=&quot;&quot;;&quot;&quot;;IF([$Namen.$H$3]=[$Namen.$J$2];IF([.Z82]&gt;0;&quot;&quot;;&quot;&quot;);&quot; &quot;))" office:value-type="string" office:string-value="" calcext:value-type="string">
            <text:p></text:p>
          </table:table-cell>
          <table:table-cell table:style-name="ce58"/>
          <table:table-cell table:style-name="ce65" table:formula="of:=5*9*4+5*3*4" office:value-type="float" office:value="240" calcext:value-type="float">
            <text:p>240</text:p>
          </table:table-cell>
          <table:table-cell table:style-name="ce50" table:number-columns-repeated="4"/>
          <table:table-cell table:number-columns-repeated="2"/>
          <table:table-cell table:style-name="ce58" table:number-columns-repeated="10"/>
          <table:table-cell table:style-name="ce52" table:formula="of:=IF(OR(ISFORMULA([.C82]);ISBLANK([.I82]));&quot;&quot;;IF(ISERROR(FIND(&quot;|&quot;&amp;SUBSTITUTE([.C82];&quot; &quot;;&quot;&quot;) &amp;&quot;|&quot;;&quot;|&quot; &amp; SUBSTITUTE([.I8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83]=&quot;&quot;;&quot;&quot;;IF([$Namen.$H$3]=[$Namen.$J$2];IF([.Z83]&gt;0;&quot;&quot;;&quot;&quot;);&quot; &quot;))" office:value-type="string" office:string-value="" calcext:value-type="string">
            <text:p></text:p>
          </table:table-cell>
          <table:table-cell table:style-name="ce58"/>
          <table:table-cell table:style-name="ce65" table:formula="of:=72+72+9*5*4+3*5*4" office:value-type="float" office:value="384" calcext:value-type="float">
            <text:p>384</text:p>
          </table:table-cell>
          <table:table-cell table:style-name="ce50" table:number-columns-repeated="4"/>
          <table:table-cell table:number-columns-repeated="2"/>
          <table:table-cell table:style-name="ce58" table:number-columns-repeated="10"/>
          <table:table-cell table:style-name="ce52" table:formula="of:=IF(OR(ISFORMULA([.C83]);ISBLANK([.I83]));&quot;&quot;;IF(ISERROR(FIND(&quot;|&quot;&amp;SUBSTITUTE([.C83];&quot; &quot;;&quot;&quot;) &amp;&quot;|&quot;;&quot;|&quot; &amp; SUBSTITUTE([.I83];&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4]=&quot;&quot;;&quot;&quot;;IF([$Namen.$H$3]=[$Namen.$J$2];IF([.Z84]&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4]);ISBLANK([.I84]));&quot;&quot;;IF(ISERROR(FIND(&quot;|&quot;&amp;SUBSTITUTE([.C84];&quot; &quot;;&quot;&quot;) &amp;&quot;|&quot;;&quot;|&quot; &amp; SUBSTITUTE([.I84];&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5]=&quot;&quot;;&quot;&quot;;IF([$Namen.$H$3]=[$Namen.$J$2];IF([.Z85]&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5]);ISBLANK([.I85]));&quot;&quot;;IF(ISERROR(FIND(&quot;|&quot;&amp;SUBSTITUTE([.C85];&quot; &quot;;&quot;&quot;) &amp;&quot;|&quot;;&quot;|&quot; &amp; SUBSTITUTE([.I85];&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6]=&quot;&quot;;&quot;&quot;;IF([$Namen.$H$3]=[$Namen.$J$2];IF([.Z86]&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6]);ISBLANK([.I86]));&quot;&quot;;IF(ISERROR(FIND(&quot;|&quot;&amp;SUBSTITUTE([.C86];&quot; &quot;;&quot;&quot;) &amp;&quot;|&quot;;&quot;|&quot; &amp; SUBSTITUTE([.I86];&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7]=&quot;&quot;;&quot;&quot;;IF([$Namen.$H$3]=[$Namen.$J$2];IF([.Z87]&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7]);ISBLANK([.I87]));&quot;&quot;;IF(ISERROR(FIND(&quot;|&quot;&amp;SUBSTITUTE([.C87];&quot; &quot;;&quot;&quot;) &amp;&quot;|&quot;;&quot;|&quot; &amp; SUBSTITUTE([.I8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8]=&quot;&quot;;&quot;&quot;;IF([$Namen.$H$3]=[$Namen.$J$2];IF([.Z88]&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8]);ISBLANK([.I88]));&quot;&quot;;IF(ISERROR(FIND(&quot;|&quot;&amp;SUBSTITUTE([.C88];&quot; &quot;;&quot;&quot;) &amp;&quot;|&quot;;&quot;|&quot; &amp; SUBSTITUTE([.I88];&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89]=&quot;&quot;;&quot;&quot;;IF([$Namen.$H$3]=[$Namen.$J$2];IF([.Z89]&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89]);ISBLANK([.I89]));&quot;&quot;;IF(ISERROR(FIND(&quot;|&quot;&amp;SUBSTITUTE([.C89];&quot; &quot;;&quot;&quot;) &amp;&quot;|&quot;;&quot;|&quot; &amp; SUBSTITUTE([.I89];&quot; &quot;;&quot;&quot;) &amp;&quot;|&quot;));0;1))">
            <text:p/>
          </table:table-cell>
          <table:table-cell table:style-name="ce58" table:number-columns-repeated="231"/>
        </table:table-row>
        <table:table-row table:style-name="ro1">
          <table:table-cell/>
          <table:table-cell table:style-name="ce34">
            <draw:frame table:end-cell-address="Tabelle6.B98" table:end-x="55.29mm" table:end-y="2.88mm" draw:z-index="10" draw:name="Bild 32" draw:style-name="gr9" draw:text-style-name="P6" svg:width="28.03mm" svg:height="48.38mm" svg:x="27.28mm" svg:y="3.84mm">
              <draw:image xlink:href="Pictures/2000034100000AF5000012C56A603B7EF5AAC185.svm" xlink:type="simple" xlink:show="embed" xlink:actuate="onLoad">
                <text:p/>
              </draw:image>
            </draw:frame>
          </table:table-cell>
          <table:table-cell table:style-name="ce262"/>
          <table:table-cell table:number-columns-repeated="3"/>
          <table:table-cell table:style-name="ce49" table:formula="of:=IF([.Z90]=&quot;&quot;;&quot;&quot;;IF([$Namen.$H$3]=[$Namen.$J$2];IF([.Z90]&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90]);ISBLANK([.I90]));&quot;&quot;;IF(ISERROR(FIND(&quot;|&quot;&amp;SUBSTITUTE([.C90];&quot; &quot;;&quot;&quot;) &amp;&quot;|&quot;;&quot;|&quot; &amp; SUBSTITUTE([.I90];&quot; &quot;;&quot;&quot;) &amp;&quot;|&quot;));0;1))">
            <text:p/>
          </table:table-cell>
          <table:table-cell table:style-name="ce58" table:number-columns-repeated="231"/>
        </table:table-row>
        <table:table-row table:style-name="ro1">
          <table:table-cell table:number-columns-repeated="2"/>
          <table:table-cell table:style-name="ce262"/>
          <table:table-cell table:number-columns-repeated="3"/>
          <table:table-cell table:style-name="ce49" table:formula="of:=IF([.Z91]=&quot;&quot;;&quot;&quot;;IF([$Namen.$H$3]=[$Namen.$J$2];IF([.Z91]&gt;0;&quot;&quot;;&quot;&quot;);&quot; &quot;))">
            <text:p/>
          </table:table-cell>
          <table:table-cell table:style-name="ce58"/>
          <table:table-cell/>
          <table:table-cell table:style-name="ce50" table:number-columns-repeated="4"/>
          <table:table-cell table:number-columns-repeated="2"/>
          <table:table-cell table:style-name="ce58" table:number-columns-repeated="10"/>
          <table:table-cell table:style-name="ce52" table:formula="of:=IF(OR(ISFORMULA([.C91]);ISBLANK([.I91]));&quot;&quot;;IF(ISERROR(FIND(&quot;|&quot;&amp;SUBSTITUTE([.C91];&quot; &quot;;&quot;&quot;) &amp;&quot;|&quot;;&quot;|&quot; &amp; SUBSTITUTE([.I91];&quot; &quot;;&quot;&quot;) &amp;&quot;|&quot;));0;1))">
            <text:p/>
          </table:table-cell>
          <table:table-cell table:style-name="ce58" table:number-columns-repeated="231"/>
        </table:table-row>
        <table:table-row table:style-name="ro1">
          <table:table-cell table:number-columns-repeated="2"/>
          <table:table-cell table:style-name="ce262"/>
          <table:table-cell table:number-columns-repeated="3"/>
          <table:table-cell table:style-name="ce49" table:formula="of:=IF([.Z92]=&quot;&quot;;&quot;&quot;;IF([$Namen.$H$3]=[$Namen.$J$2];IF([.Z92]&gt;0;&quot;&quot;;&quot;&quot;);&quot; &quot;))">
            <text:p/>
          </table:table-cell>
          <table:table-cell table:style-name="ce58"/>
          <table:table-cell/>
          <table:table-cell table:style-name="ce50" table:number-columns-repeated="4"/>
          <table:table-cell table:number-columns-repeated="2"/>
          <table:table-cell table:style-name="ce58" table:number-columns-repeated="10"/>
          <table:table-cell table:style-name="ce52" table:formula="of:=IF(OR(ISFORMULA([.C92]);ISBLANK([.I92]));&quot;&quot;;IF(ISERROR(FIND(&quot;|&quot;&amp;SUBSTITUTE([.C92];&quot; &quot;;&quot;&quot;) &amp;&quot;|&quot;;&quot;|&quot; &amp; SUBSTITUTE([.I92];&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93]=&quot;&quot;;&quot;&quot;;IF([$Namen.$H$3]=[$Namen.$J$2];IF([.Z93]&gt;0;&quot;&quot;;&quot;&quot;);&quot; &quot;))" office:value-type="string" office:string-value="" calcext:value-type="string">
            <text:p></text:p>
          </table:table-cell>
          <table:table-cell table:style-name="ce58"/>
          <table:table-cell table:style-name="ce65" office:value-type="float" office:value="9" calcext:value-type="float">
            <text:p>9</text:p>
          </table:table-cell>
          <table:table-cell table:style-name="ce50" table:number-columns-repeated="4"/>
          <table:table-cell table:number-columns-repeated="2"/>
          <table:table-cell table:style-name="ce58" table:number-columns-repeated="10"/>
          <table:table-cell table:style-name="ce52" table:formula="of:=IF(OR(ISFORMULA([.C93]);ISBLANK([.I93]));&quot;&quot;;IF(ISERROR(FIND(&quot;|&quot;&amp;SUBSTITUTE([.C93];&quot; &quot;;&quot;&quot;) &amp;&quot;|&quot;;&quot;|&quot; &amp; SUBSTITUTE([.I9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94]=&quot;&quot;;&quot;&quot;;IF([$Namen.$H$3]=[$Namen.$J$2];IF([.Z94]&gt;0;&quot;&quot;;&quot;&quot;);&quot; &quot;))" office:value-type="string" office:string-value="" calcext:value-type="string">
            <text:p></text:p>
          </table:table-cell>
          <table:table-cell table:style-name="ce58"/>
          <table:table-cell table:style-name="ce65" table:formula="of:=9*7" office:value-type="float" office:value="63" calcext:value-type="float">
            <text:p>63</text:p>
          </table:table-cell>
          <table:table-cell table:style-name="ce50" table:number-columns-repeated="4"/>
          <table:table-cell table:number-columns-repeated="2"/>
          <table:table-cell table:style-name="ce58" table:number-columns-repeated="10"/>
          <table:table-cell table:style-name="ce52" table:formula="of:=IF(OR(ISFORMULA([.C94]);ISBLANK([.I94]));&quot;&quot;;IF(ISERROR(FIND(&quot;|&quot;&amp;SUBSTITUTE([.C94];&quot; &quot;;&quot;&quot;) &amp;&quot;|&quot;;&quot;|&quot; &amp; SUBSTITUTE([.I9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95]=&quot;&quot;;&quot;&quot;;IF([$Namen.$H$3]=[$Namen.$J$2];IF([.Z95]&gt;0;&quot;&quot;;&quot;&quot;);&quot; &quot;))" office:value-type="string" office:string-value="" calcext:value-type="string">
            <text:p></text:p>
          </table:table-cell>
          <table:table-cell table:style-name="ce58"/>
          <table:table-cell table:style-name="ce65" table:formula="of:=4*5*7" office:value-type="float" office:value="140" calcext:value-type="float">
            <text:p>140</text:p>
          </table:table-cell>
          <table:table-cell table:style-name="ce50" table:number-columns-repeated="4"/>
          <table:table-cell table:number-columns-repeated="2"/>
          <table:table-cell table:style-name="ce58" table:number-columns-repeated="10"/>
          <table:table-cell table:style-name="ce52" table:formula="of:=IF(OR(ISFORMULA([.C95]);ISBLANK([.I95]));&quot;&quot;;IF(ISERROR(FIND(&quot;|&quot;&amp;SUBSTITUTE([.C95];&quot; &quot;;&quot;&quot;) &amp;&quot;|&quot;;&quot;|&quot; &amp; SUBSTITUTE([.I95];&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96]=&quot;&quot;;&quot;&quot;;IF([$Namen.$H$3]=[$Namen.$J$2];IF([.Z96]&gt;0;&quot;&quot;;&quot;&quot;);&quot; &quot;))" office:value-type="string" office:string-value="" calcext:value-type="string">
            <text:p></text:p>
          </table:table-cell>
          <table:table-cell table:style-name="ce58"/>
          <table:table-cell table:style-name="ce65" table:formula="of:=[.I95]+2*[.I93]" office:value-type="float" office:value="158" calcext:value-type="float">
            <text:p>158</text:p>
          </table:table-cell>
          <table:table-cell table:style-name="ce50" table:number-columns-repeated="4"/>
          <table:table-cell table:number-columns-repeated="2"/>
          <table:table-cell table:style-name="ce58" table:number-columns-repeated="10"/>
          <table:table-cell table:style-name="ce52" table:formula="of:=IF(OR(ISFORMULA([.C96]);ISBLANK([.I96]));&quot;&quot;;IF(ISERROR(FIND(&quot;|&quot;&amp;SUBSTITUTE([.C96];&quot; &quot;;&quot;&quot;) &amp;&quot;|&quot;;&quot;|&quot; &amp; SUBSTITUTE([.I96];&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97]=&quot;&quot;;&quot;&quot;;IF([$Namen.$H$3]=[$Namen.$J$2];IF([.Z97]&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97]);ISBLANK([.I97]));&quot;&quot;;IF(ISERROR(FIND(&quot;|&quot;&amp;SUBSTITUTE([.C97];&quot; &quot;;&quot;&quot;) &amp;&quot;|&quot;;&quot;|&quot; &amp; SUBSTITUTE([.I97];&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98]=&quot;&quot;;&quot;&quot;;IF([$Namen.$H$3]=[$Namen.$J$2];IF([.Z98]&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98]);ISBLANK([.I98]));&quot;&quot;;IF(ISERROR(FIND(&quot;|&quot;&amp;SUBSTITUTE([.C98];&quot; &quot;;&quot;&quot;) &amp;&quot;|&quot;;&quot;|&quot; &amp; SUBSTITUTE([.I98];&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99]=&quot;&quot;;&quot;&quot;;IF([$Namen.$H$3]=[$Namen.$J$2];IF([.Z99]&gt;0;&quot;&quot;;&quot;&quot;);&quot; &quot;))">
            <text:p/>
          </table:table-cell>
          <table:table-cell table:style-name="ce58"/>
          <table:table-cell table:style-name="ce65"/>
          <table:table-cell table:style-name="ce50" table:number-columns-repeated="4"/>
          <table:table-cell table:number-columns-repeated="2"/>
          <table:table-cell table:style-name="ce58" table:number-columns-repeated="10"/>
          <table:table-cell table:style-name="ce52" table:formula="of:=IF(OR(ISFORMULA([.C99]);ISBLANK([.I99]));&quot;&quot;;IF(ISERROR(FIND(&quot;|&quot;&amp;SUBSTITUTE([.C99];&quot; &quot;;&quot;&quot;) &amp;&quot;|&quot;;&quot;|&quot; &amp; SUBSTITUTE([.I99];&quot; &quot;;&quot;&quot;) &amp;&quot;|&quot;));0;1))">
            <text:p/>
          </table:table-cell>
          <table:table-cell table:style-name="ce58" table:number-columns-repeated="231"/>
        </table:table-row>
        <table:table-row table:style-name="ro1">
          <table:table-cell>
            <draw:frame table:end-cell-address="Tabelle6.B107" table:end-x="62.65mm" table:end-y="5.15mm" draw:z-index="11" draw:name="Bild 33" draw:style-name="gr9" draw:text-style-name="P6" svg:width="68.06mm" svg:height="43.36mm" svg:x="4.41mm" svg:y="4.99mm">
              <draw:image xlink:href="Pictures/2000083B00001A95000010D1B0BF08408B7E5AE9.svm" xlink:type="simple" xlink:show="embed" xlink:actuate="onLoad">
                <text:p/>
              </draw:image>
            </draw:frame>
          </table:table-cell>
          <table:table-cell/>
          <table:table-cell table:style-name="ce262"/>
          <table:table-cell table:number-columns-repeated="3"/>
          <table:table-cell table:style-name="ce49" table:formula="of:=IF([.Z100]=&quot;&quot;;&quot;&quot;;IF([$Namen.$H$3]=[$Namen.$J$2];IF([.Z100]&gt;0;&quot;&quot;;&quot;&quot;);&quot; &quot;))">
            <text:p/>
          </table:table-cell>
          <table:table-cell table:style-name="ce58"/>
          <table:table-cell/>
          <table:table-cell table:style-name="ce50" table:number-columns-repeated="4"/>
          <table:table-cell table:number-columns-repeated="2"/>
          <table:table-cell table:style-name="ce58" table:number-columns-repeated="10"/>
          <table:table-cell table:style-name="ce52" table:formula="of:=IF(OR(ISFORMULA([.C100]);ISBLANK([.I100]));&quot;&quot;;IF(ISERROR(FIND(&quot;|&quot;&amp;SUBSTITUTE([.C100];&quot; &quot;;&quot;&quot;) &amp;&quot;|&quot;;&quot;|&quot; &amp; SUBSTITUTE([.I100];&quot; &quot;;&quot;&quot;) &amp;&quot;|&quot;));0;1))">
            <text:p/>
          </table:table-cell>
          <table:table-cell table:style-name="ce58" table:number-columns-repeated="231"/>
        </table:table-row>
        <table:table-row table:style-name="ro1">
          <table:table-cell table:number-columns-repeated="2"/>
          <table:table-cell table:style-name="ce262"/>
          <table:table-cell table:number-columns-repeated="3"/>
          <table:table-cell table:style-name="ce49" table:formula="of:=IF([.Z101]=&quot;&quot;;&quot;&quot;;IF([$Namen.$H$3]=[$Namen.$J$2];IF([.Z101]&gt;0;&quot;&quot;;&quot;&quot;);&quot; &quot;))">
            <text:p/>
          </table:table-cell>
          <table:table-cell table:style-name="ce58"/>
          <table:table-cell/>
          <table:table-cell table:style-name="ce50" table:number-columns-repeated="4"/>
          <table:table-cell table:number-columns-repeated="2"/>
          <table:table-cell table:style-name="ce58" table:number-columns-repeated="10"/>
          <table:table-cell table:style-name="ce52" table:formula="of:=IF(OR(ISFORMULA([.C101]);ISBLANK([.I101]));&quot;&quot;;IF(ISERROR(FIND(&quot;|&quot;&amp;SUBSTITUTE([.C101];&quot; &quot;;&quot;&quot;) &amp;&quot;|&quot;;&quot;|&quot; &amp; SUBSTITUTE([.I101];&quot; &quot;;&quot;&quot;) &amp;&quot;|&quot;));0;1))">
            <text:p/>
          </table:table-cell>
          <table:table-cell table:style-name="ce58" table:number-columns-repeated="231"/>
        </table:table-row>
        <table:table-row table:style-name="ro15">
          <table:table-cell/>
          <table:table-cell table:style-name="ce92" office:value-type="string" calcext:value-type="string">
            <text:p>Grundfläche G=</text:p>
          </table:table-cell>
          <table:table-cell table:style-name="ce261"/>
          <table:table-cell office:value-type="string" calcext:value-type="string">
            <text:p>cm²</text:p>
          </table:table-cell>
          <table:table-cell table:number-columns-repeated="2"/>
          <table:table-cell table:style-name="ce49" table:formula="of:=IF([.Z102]=&quot;&quot;;&quot;&quot;;IF([$Namen.$H$3]=[$Namen.$J$2];IF([.Z102]&gt;0;&quot;&quot;;&quot;&quot;);&quot; &quot;))" office:value-type="string" office:string-value="" calcext:value-type="string">
            <text:p></text:p>
          </table:table-cell>
          <table:table-cell table:style-name="ce58"/>
          <table:table-cell table:style-name="ce65" table:formula="of:=4*9+4*5" office:value-type="float" office:value="56" calcext:value-type="float">
            <text:p>56</text:p>
          </table:table-cell>
          <table:table-cell table:style-name="ce50" table:number-columns-repeated="4"/>
          <table:table-cell table:number-columns-repeated="2"/>
          <table:table-cell table:style-name="ce58" table:number-columns-repeated="10"/>
          <table:table-cell table:style-name="ce52" table:formula="of:=IF(OR(ISFORMULA([.C102]);ISBLANK([.I102]));&quot;&quot;;IF(ISERROR(FIND(&quot;|&quot;&amp;SUBSTITUTE([.C102];&quot; &quot;;&quot;&quot;) &amp;&quot;|&quot;;&quot;|&quot; &amp; SUBSTITUTE([.I102];&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Volumen V=</text:p>
          </table:table-cell>
          <table:table-cell table:style-name="ce261"/>
          <table:table-cell office:value-type="string" calcext:value-type="string">
            <text:p>cm³</text:p>
          </table:table-cell>
          <table:table-cell table:number-columns-repeated="2"/>
          <table:table-cell table:style-name="ce49" table:formula="of:=IF([.Z103]=&quot;&quot;;&quot;&quot;;IF([$Namen.$H$3]=[$Namen.$J$2];IF([.Z103]&gt;0;&quot;&quot;;&quot;&quot;);&quot; &quot;))" office:value-type="string" office:string-value="" calcext:value-type="string">
            <text:p></text:p>
          </table:table-cell>
          <table:table-cell table:style-name="ce58"/>
          <table:table-cell table:style-name="ce65" table:formula="of:=56*4" office:value-type="float" office:value="224" calcext:value-type="float">
            <text:p>224</text:p>
          </table:table-cell>
          <table:table-cell table:style-name="ce50" table:number-columns-repeated="4"/>
          <table:table-cell table:number-columns-repeated="2"/>
          <table:table-cell table:style-name="ce58" table:number-columns-repeated="10"/>
          <table:table-cell table:style-name="ce52" table:formula="of:=IF(OR(ISFORMULA([.C103]);ISBLANK([.I103]));&quot;&quot;;IF(ISERROR(FIND(&quot;|&quot;&amp;SUBSTITUTE([.C103];&quot; &quot;;&quot;&quot;) &amp;&quot;|&quot;;&quot;|&quot; &amp; SUBSTITUTE([.I103];&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Mantelfläche M=</text:p>
          </table:table-cell>
          <table:table-cell table:style-name="ce261"/>
          <table:table-cell office:value-type="string" calcext:value-type="string">
            <text:p>cm²</text:p>
          </table:table-cell>
          <table:table-cell table:number-columns-repeated="2"/>
          <table:table-cell table:style-name="ce49" table:formula="of:=IF([.Z104]=&quot;&quot;;&quot;&quot;;IF([$Namen.$H$3]=[$Namen.$J$2];IF([.Z104]&gt;0;&quot;&quot;;&quot;&quot;);&quot; &quot;))" office:value-type="string" office:string-value="" calcext:value-type="string">
            <text:p></text:p>
          </table:table-cell>
          <table:table-cell table:style-name="ce58"/>
          <table:table-cell table:style-name="ce65" table:formula="of:=4*9*4+4*5*4" office:value-type="float" office:value="224" calcext:value-type="float">
            <text:p>224</text:p>
          </table:table-cell>
          <table:table-cell table:style-name="ce50" table:number-columns-repeated="4"/>
          <table:table-cell table:number-columns-repeated="2"/>
          <table:table-cell table:style-name="ce58" table:number-columns-repeated="10"/>
          <table:table-cell table:style-name="ce52" table:formula="of:=IF(OR(ISFORMULA([.C104]);ISBLANK([.I104]));&quot;&quot;;IF(ISERROR(FIND(&quot;|&quot;&amp;SUBSTITUTE([.C104];&quot; &quot;;&quot;&quot;) &amp;&quot;|&quot;;&quot;|&quot; &amp; SUBSTITUTE([.I104];&quot; &quot;;&quot;&quot;) &amp;&quot;|&quot;));0;1))" office:value-type="float" office:value="0" calcext:value-type="float">
            <text:p>0</text:p>
          </table:table-cell>
          <table:table-cell table:style-name="ce58" table:number-columns-repeated="231"/>
        </table:table-row>
        <table:table-row table:style-name="ro15">
          <table:table-cell/>
          <table:table-cell table:style-name="ce92" office:value-type="string" calcext:value-type="string">
            <text:p>Oberfläche O=</text:p>
          </table:table-cell>
          <table:table-cell table:style-name="ce261"/>
          <table:table-cell office:value-type="string" calcext:value-type="string">
            <text:p>cm²</text:p>
          </table:table-cell>
          <table:table-cell table:number-columns-repeated="2"/>
          <table:table-cell table:style-name="ce49" table:formula="of:=IF([.Z105]=&quot;&quot;;&quot;&quot;;IF([$Namen.$H$3]=[$Namen.$J$2];IF([.Z105]&gt;0;&quot;&quot;;&quot;&quot;);&quot; &quot;))" office:value-type="string" office:string-value="" calcext:value-type="string">
            <text:p></text:p>
          </table:table-cell>
          <table:table-cell table:style-name="ce58"/>
          <table:table-cell table:style-name="ce65" table:formula="of:=[.I104]+2*[.I102]" office:value-type="float" office:value="336" calcext:value-type="float">
            <text:p>336</text:p>
          </table:table-cell>
          <table:table-cell table:style-name="ce50" table:number-columns-repeated="6"/>
          <table:table-cell table:style-name="ce58" table:number-columns-repeated="10"/>
          <table:table-cell table:style-name="ce52" table:formula="of:=IF(OR(ISFORMULA([.C105]);ISBLANK([.I105]));&quot;&quot;;IF(ISERROR(FIND(&quot;|&quot;&amp;SUBSTITUTE([.C105];&quot; &quot;;&quot;&quot;) &amp;&quot;|&quot;;&quot;|&quot; &amp; SUBSTITUTE([.I105];&quot; &quot;;&quot;&quot;) &amp;&quot;|&quot;));0;1))" office:value-type="float" office:value="0" calcext:value-type="float">
            <text:p>0</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formula="of:=IF([.Z106]=&quot;&quot;;&quot;&quot;;IF([$Namen.$H$3]=[$Namen.$J$2];IF([.Z106]&gt;0;&quot;&quot;;&quot;&quot;);&quot; &quot;))">
            <text:p/>
          </table:table-cell>
          <table:table-cell table:style-name="ce58"/>
          <table:table-cell table:style-name="ce65"/>
          <table:table-cell table:style-name="ce50" table:number-columns-repeated="6"/>
          <table:table-cell table:style-name="ce58" table:number-columns-repeated="10"/>
          <table:table-cell table:style-name="ce52" table:formula="of:=IF(OR(ISFORMULA([.C106]);ISBLANK([.I106]));&quot;&quot;;IF(ISERROR(FIND(&quot;|&quot;&amp;SUBSTITUTE([.C106];&quot; &quot;;&quot;&quot;) &amp;&quot;|&quot;;&quot;|&quot; &amp; SUBSTITUTE([.I106];&quot; &quot;;&quot;&quot;) &amp;&quot;|&quot;));0;1))">
            <text:p/>
          </table:table-cell>
          <table:table-cell table:style-name="ce58" table:number-columns-repeated="231"/>
        </table:table-row>
        <table:table-row table:style-name="ro1">
          <table:table-cell/>
          <table:table-cell table:style-name="ce34"/>
          <table:table-cell table:style-name="ce262"/>
          <table:table-cell table:number-columns-repeated="3"/>
          <table:table-cell table:style-name="ce49"/>
          <table:table-cell table:style-name="ce58"/>
          <table:table-cell table:style-name="ce65"/>
          <table:table-cell table:style-name="ce50" table:number-columns-repeated="6"/>
          <table:table-cell table:style-name="ce58" table:number-columns-repeated="10"/>
          <table:table-cell table:style-name="ce52"/>
          <table:table-cell table:style-name="ce58" table:number-columns-repeated="231"/>
        </table:table-row>
        <table:table-row table:style-name="ro1">
          <table:table-cell/>
          <table:table-cell table:style-name="ce34"/>
          <table:table-cell table:style-name="ce262"/>
          <table:table-cell table:number-columns-repeated="2"/>
          <table:table-cell table:style-name="ce52"/>
          <table:table-cell table:style-name="ce49"/>
          <table:table-cell table:style-name="ce58"/>
          <table:table-cell table:style-name="ce65"/>
          <table:table-cell table:style-name="ce50" table:number-columns-repeated="6"/>
          <table:table-cell table:style-name="ce58" table:number-columns-repeated="242"/>
        </table:table-row>
        <table:table-row table:style-name="ro4">
          <table:table-cell/>
          <table:table-cell table:style-name="ce34"/>
          <table:table-cell table:style-name="ce264" office:value-type="string" calcext:value-type="string">
            <text:p><text:a xlink:href="#Tabelle5" xlink:type="simple"></text:a> <text:a xlink:href="#Namen" xlink:type="simple"></text:a></text:p>
          </table:table-cell>
          <table:table-cell table:number-columns-repeated="2"/>
          <table:table-cell table:style-name="ce52" table:formula="of:=IF(OR(ISFORMULA([.C109]);ISBLANK([.I109]));&quot;&quot;;IF(ISERROR(FIND(&quot;|&quot;&amp;SUBSTITUTE([.C109];&quot; &quot;;&quot;&quot;) &amp;&quot;|&quot;;&quot;|&quot; &amp; SUBSTITUTE([.I109];&quot; &quot;;&quot;&quot;) &amp;&quot;|&quot;));0;1))">
            <text:p/>
          </table:table-cell>
          <table:table-cell table:style-name="ce49" table:formula="of:=IF([.F109]=&quot;&quot;;&quot;&quot;;IF([$Namen.$H$3]=[$Namen.$J$2];IF([.F109]&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3">
          <table:table-cell/>
          <table:table-cell table:style-name="ce34"/>
          <table:table-cell table:style-name="ce264" office:value-type="string" calcext:value-type="string">
            <text:p><text:s/></text:p>
          </table:table-cell>
          <table:table-cell table:number-columns-repeated="2"/>
          <table:table-cell table:style-name="ce52" table:formula="of:=IF(OR(ISBLANK([.I110]);ISFORMULA([.C110]));&quot;&quot;;IF(ISERROR(FIND(&quot;|&quot;&amp; SUBSTITUTE(SUBSTITUTE(SUBSTITUTE(SUBSTITUTE([.C110];&quot; &quot;;&quot;&quot;);&quot;ml&quot;;&quot;cm³&quot; );&quot;l&quot; ;&quot;dm³&quot; );&quot;:&quot;;&quot;/&quot;) &amp;&quot;|&quot;;&quot;|&quot; &amp; SUBSTITUTE([.I110];&quot; &quot;;&quot;&quot;) &amp;&quot;|&quot;));0;1))">
            <text:p/>
          </table:table-cell>
          <table:table-cell table:style-name="ce49" table:formula="of:=IF([.F110]=&quot;&quot;;&quot;&quot;;IF([$Namen.$H$3]=[$Namen.$J$2];IF([.F110]&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style-name="ce262"/>
          <table:table-cell table:number-columns-repeated="2"/>
          <table:table-cell table:style-name="ce52" table:formula="of:=IF(OR(ISBLANK([.I111]);ISFORMULA([.C111]));&quot;&quot;;IF(ISERROR(FIND(&quot;|&quot;&amp; SUBSTITUTE(SUBSTITUTE(SUBSTITUTE(SUBSTITUTE([.C111];&quot; &quot;;&quot;&quot;);&quot;ml&quot;;&quot;cm³&quot; );&quot;l&quot; ;&quot;dm³&quot; );&quot;:&quot;;&quot;/&quot;) &amp;&quot;|&quot;;&quot;|&quot; &amp; SUBSTITUTE([.I111];&quot; &quot;;&quot;&quot;) &amp;&quot;|&quot;));0;1))">
            <text:p/>
          </table:table-cell>
          <table:table-cell table:style-name="ce49" table:formula="of:=IF([.F111]=&quot;&quot;;&quot;&quot;;IF([$Namen.$H$3]=[$Namen.$J$2];IF([.F111]&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style-name="ce262"/>
          <table:table-cell table:number-columns-repeated="2"/>
          <table:table-cell table:style-name="ce52" table:formula="of:=IF(OR(ISBLANK([.I112]);ISFORMULA([.C112]));&quot;&quot;;IF(ISERROR(FIND(&quot;|&quot;&amp; SUBSTITUTE(SUBSTITUTE(SUBSTITUTE(SUBSTITUTE([.C112];&quot; &quot;;&quot;&quot;);&quot;ml&quot;;&quot;cm³&quot; );&quot;l&quot; ;&quot;dm³&quot; );&quot;:&quot;;&quot;/&quot;) &amp;&quot;|&quot;;&quot;|&quot; &amp; SUBSTITUTE([.I112];&quot; &quot;;&quot;&quot;) &amp;&quot;|&quot;));0;1))">
            <text:p/>
          </table:table-cell>
          <table:table-cell table:style-name="ce49" table:formula="of:=IF([.F112]=&quot;&quot;;&quot;&quot;;IF([$Namen.$H$3]=[$Namen.$J$2];IF([.F112]&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style-name="ce262"/>
          <table:table-cell table:number-columns-repeated="2"/>
          <table:table-cell table:style-name="ce52" table:formula="of:=IF(OR(ISBLANK([.I113]);ISFORMULA([.C113]));&quot;&quot;;IF(ISERROR(FIND(&quot;|&quot;&amp; SUBSTITUTE(SUBSTITUTE(SUBSTITUTE(SUBSTITUTE([.C113];&quot; &quot;;&quot;&quot;);&quot;ml&quot;;&quot;cm³&quot; );&quot;l&quot; ;&quot;dm³&quot; );&quot;:&quot;;&quot;/&quot;) &amp;&quot;|&quot;;&quot;|&quot; &amp; SUBSTITUTE([.I113];&quot; &quot;;&quot;&quot;) &amp;&quot;|&quot;));0;1))">
            <text:p/>
          </table:table-cell>
          <table:table-cell table:style-name="ce49" table:formula="of:=IF([.F113]=&quot;&quot;;&quot;&quot;;IF([$Namen.$H$3]=[$Namen.$J$2];IF([.F113]&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style-name="ce262"/>
          <table:table-cell table:number-columns-repeated="2"/>
          <table:table-cell table:style-name="ce52" table:formula="of:=IF(OR(ISBLANK([.I114]);ISFORMULA([.C114]));&quot;&quot;;IF(ISERROR(FIND(&quot;|&quot;&amp; SUBSTITUTE(SUBSTITUTE(SUBSTITUTE(SUBSTITUTE([.C114];&quot; &quot;;&quot;&quot;);&quot;ml&quot;;&quot;cm³&quot; );&quot;l&quot; ;&quot;dm³&quot; );&quot;:&quot;;&quot;/&quot;) &amp;&quot;|&quot;;&quot;|&quot; &amp; SUBSTITUTE([.I114];&quot; &quot;;&quot;&quot;) &amp;&quot;|&quot;));0;1))">
            <text:p/>
          </table:table-cell>
          <table:table-cell table:style-name="ce49" table:formula="of:=IF([.F114]=&quot;&quot;;&quot;&quot;;IF([$Namen.$H$3]=[$Namen.$J$2];IF([.F114]&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15]);ISFORMULA([.C115]));&quot;&quot;;IF(ISERROR(FIND(&quot;|&quot;&amp; SUBSTITUTE(SUBSTITUTE(SUBSTITUTE(SUBSTITUTE([.C115];&quot; &quot;;&quot;&quot;);&quot;ml&quot;;&quot;cm³&quot; );&quot;l&quot; ;&quot;dm³&quot; );&quot;:&quot;;&quot;/&quot;) &amp;&quot;|&quot;;&quot;|&quot; &amp; SUBSTITUTE([.I115];&quot; &quot;;&quot;&quot;) &amp;&quot;|&quot;));0;1))">
            <text:p/>
          </table:table-cell>
          <table:table-cell table:style-name="ce49" table:formula="of:=IF([.F115]=&quot;&quot;;&quot;&quot;;IF([$Namen.$H$3]=[$Namen.$J$2];IF([.F115]&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16]);ISFORMULA([.C116]));&quot;&quot;;IF(ISERROR(FIND(&quot;|&quot;&amp; SUBSTITUTE(SUBSTITUTE(SUBSTITUTE(SUBSTITUTE([.C116];&quot; &quot;;&quot;&quot;);&quot;ml&quot;;&quot;cm³&quot; );&quot;l&quot; ;&quot;dm³&quot; );&quot;:&quot;;&quot;/&quot;) &amp;&quot;|&quot;;&quot;|&quot; &amp; SUBSTITUTE([.I116];&quot; &quot;;&quot;&quot;) &amp;&quot;|&quot;));0;1))">
            <text:p/>
          </table:table-cell>
          <table:table-cell table:style-name="ce49" table:formula="of:=IF([.F116]=&quot;&quot;;&quot;&quot;;IF([$Namen.$H$3]=[$Namen.$J$2];IF([.F116]&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17]);ISFORMULA([.C117]));&quot;&quot;;IF(ISERROR(FIND(&quot;|&quot;&amp; SUBSTITUTE(SUBSTITUTE(SUBSTITUTE(SUBSTITUTE([.C117];&quot; &quot;;&quot;&quot;);&quot;ml&quot;;&quot;cm³&quot; );&quot;l&quot; ;&quot;dm³&quot; );&quot;:&quot;;&quot;/&quot;) &amp;&quot;|&quot;;&quot;|&quot; &amp; SUBSTITUTE([.I117];&quot; &quot;;&quot;&quot;) &amp;&quot;|&quot;));0;1))">
            <text:p/>
          </table:table-cell>
          <table:table-cell table:style-name="ce49" table:formula="of:=IF([.F117]=&quot;&quot;;&quot;&quot;;IF([$Namen.$H$3]=[$Namen.$J$2];IF([.F117]&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18]);ISFORMULA([.C118]));&quot;&quot;;IF(ISERROR(FIND(&quot;|&quot;&amp; SUBSTITUTE(SUBSTITUTE(SUBSTITUTE(SUBSTITUTE([.C118];&quot; &quot;;&quot;&quot;);&quot;ml&quot;;&quot;cm³&quot; );&quot;l&quot; ;&quot;dm³&quot; );&quot;:&quot;;&quot;/&quot;) &amp;&quot;|&quot;;&quot;|&quot; &amp; SUBSTITUTE([.I118];&quot; &quot;;&quot;&quot;) &amp;&quot;|&quot;));0;1))">
            <text:p/>
          </table:table-cell>
          <table:table-cell table:style-name="ce49" table:formula="of:=IF([.F118]=&quot;&quot;;&quot;&quot;;IF([$Namen.$H$3]=[$Namen.$J$2];IF([.F118]&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19]);ISFORMULA([.C119]));&quot;&quot;;IF(ISERROR(FIND(&quot;|&quot;&amp; SUBSTITUTE(SUBSTITUTE(SUBSTITUTE(SUBSTITUTE([.C119];&quot; &quot;;&quot;&quot;);&quot;ml&quot;;&quot;cm³&quot; );&quot;l&quot; ;&quot;dm³&quot; );&quot;:&quot;;&quot;/&quot;) &amp;&quot;|&quot;;&quot;|&quot; &amp; SUBSTITUTE([.I119];&quot; &quot;;&quot;&quot;) &amp;&quot;|&quot;));0;1))">
            <text:p/>
          </table:table-cell>
          <table:table-cell table:style-name="ce49" table:formula="of:=IF([.F119]=&quot;&quot;;&quot;&quot;;IF([$Namen.$H$3]=[$Namen.$J$2];IF([.F119]&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0]);ISFORMULA([.C120]));&quot;&quot;;IF(ISERROR(FIND(&quot;|&quot;&amp; SUBSTITUTE(SUBSTITUTE(SUBSTITUTE(SUBSTITUTE([.C120];&quot; &quot;;&quot;&quot;);&quot;ml&quot;;&quot;cm³&quot; );&quot;l&quot; ;&quot;dm³&quot; );&quot;:&quot;;&quot;/&quot;) &amp;&quot;|&quot;;&quot;|&quot; &amp; SUBSTITUTE([.I120];&quot; &quot;;&quot;&quot;) &amp;&quot;|&quot;));0;1))">
            <text:p/>
          </table:table-cell>
          <table:table-cell table:style-name="ce49" table:formula="of:=IF([.F120]=&quot;&quot;;&quot;&quot;;IF([$Namen.$H$3]=[$Namen.$J$2];IF([.F120]&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1]);ISFORMULA([.C121]));&quot;&quot;;IF(ISERROR(FIND(&quot;|&quot;&amp; SUBSTITUTE(SUBSTITUTE(SUBSTITUTE(SUBSTITUTE([.C121];&quot; &quot;;&quot;&quot;);&quot;ml&quot;;&quot;cm³&quot; );&quot;l&quot; ;&quot;dm³&quot; );&quot;:&quot;;&quot;/&quot;) &amp;&quot;|&quot;;&quot;|&quot; &amp; SUBSTITUTE([.I121];&quot; &quot;;&quot;&quot;) &amp;&quot;|&quot;));0;1))">
            <text:p/>
          </table:table-cell>
          <table:table-cell table:style-name="ce49" table:formula="of:=IF([.F121]=&quot;&quot;;&quot;&quot;;IF([$Namen.$H$3]=[$Namen.$J$2];IF([.F121]&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2]);ISFORMULA([.C122]));&quot;&quot;;IF(ISERROR(FIND(&quot;|&quot;&amp; SUBSTITUTE(SUBSTITUTE(SUBSTITUTE(SUBSTITUTE([.C122];&quot; &quot;;&quot;&quot;);&quot;ml&quot;;&quot;cm³&quot; );&quot;l&quot; ;&quot;dm³&quot; );&quot;:&quot;;&quot;/&quot;) &amp;&quot;|&quot;;&quot;|&quot; &amp; SUBSTITUTE([.I122];&quot; &quot;;&quot;&quot;) &amp;&quot;|&quot;));0;1))">
            <text:p/>
          </table:table-cell>
          <table:table-cell table:style-name="ce49" table:formula="of:=IF([.F122]=&quot;&quot;;&quot;&quot;;IF([$Namen.$H$3]=[$Namen.$J$2];IF([.F122]&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3]);ISFORMULA([.C123]));&quot;&quot;;IF(ISERROR(FIND(&quot;|&quot;&amp; SUBSTITUTE(SUBSTITUTE(SUBSTITUTE(SUBSTITUTE([.C123];&quot; &quot;;&quot;&quot;);&quot;ml&quot;;&quot;cm³&quot; );&quot;l&quot; ;&quot;dm³&quot; );&quot;:&quot;;&quot;/&quot;) &amp;&quot;|&quot;;&quot;|&quot; &amp; SUBSTITUTE([.I123];&quot; &quot;;&quot;&quot;) &amp;&quot;|&quot;));0;1))">
            <text:p/>
          </table:table-cell>
          <table:table-cell table:style-name="ce49" table:formula="of:=IF([.F123]=&quot;&quot;;&quot;&quot;;IF([$Namen.$H$3]=[$Namen.$J$2];IF([.F123]&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4]);ISFORMULA([.C124]));&quot;&quot;;IF(ISERROR(FIND(&quot;|&quot;&amp; SUBSTITUTE(SUBSTITUTE(SUBSTITUTE(SUBSTITUTE([.C124];&quot; &quot;;&quot;&quot;);&quot;ml&quot;;&quot;cm³&quot; );&quot;l&quot; ;&quot;dm³&quot; );&quot;:&quot;;&quot;/&quot;) &amp;&quot;|&quot;;&quot;|&quot; &amp; SUBSTITUTE([.I124];&quot; &quot;;&quot;&quot;) &amp;&quot;|&quot;));0;1))">
            <text:p/>
          </table:table-cell>
          <table:table-cell table:style-name="ce49" table:formula="of:=IF([.F124]=&quot;&quot;;&quot;&quot;;IF([$Namen.$H$3]=[$Namen.$J$2];IF([.F124]&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5]);ISFORMULA([.C125]));&quot;&quot;;IF(ISERROR(FIND(&quot;|&quot;&amp; SUBSTITUTE(SUBSTITUTE(SUBSTITUTE(SUBSTITUTE([.C125];&quot; &quot;;&quot;&quot;);&quot;ml&quot;;&quot;cm³&quot; );&quot;l&quot; ;&quot;dm³&quot; );&quot;:&quot;;&quot;/&quot;) &amp;&quot;|&quot;;&quot;|&quot; &amp; SUBSTITUTE([.I125];&quot; &quot;;&quot;&quot;) &amp;&quot;|&quot;));0;1))">
            <text:p/>
          </table:table-cell>
          <table:table-cell table:style-name="ce49" table:formula="of:=IF([.F125]=&quot;&quot;;&quot;&quot;;IF([$Namen.$H$3]=[$Namen.$J$2];IF([.F125]&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6]);ISFORMULA([.C126]));&quot;&quot;;IF(ISERROR(FIND(&quot;|&quot;&amp; SUBSTITUTE(SUBSTITUTE(SUBSTITUTE(SUBSTITUTE([.C126];&quot; &quot;;&quot;&quot;);&quot;ml&quot;;&quot;cm³&quot; );&quot;l&quot; ;&quot;dm³&quot; );&quot;:&quot;;&quot;/&quot;) &amp;&quot;|&quot;;&quot;|&quot; &amp; SUBSTITUTE([.I126];&quot; &quot;;&quot;&quot;) &amp;&quot;|&quot;));0;1))">
            <text:p/>
          </table:table-cell>
          <table:table-cell table:style-name="ce49" table:formula="of:=IF([.F126]=&quot;&quot;;&quot;&quot;;IF([$Namen.$H$3]=[$Namen.$J$2];IF([.F126]&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7]);ISFORMULA([.C127]));&quot;&quot;;IF(ISERROR(FIND(&quot;|&quot;&amp; SUBSTITUTE(SUBSTITUTE(SUBSTITUTE(SUBSTITUTE([.C127];&quot; &quot;;&quot;&quot;);&quot;ml&quot;;&quot;cm³&quot; );&quot;l&quot; ;&quot;dm³&quot; );&quot;:&quot;;&quot;/&quot;) &amp;&quot;|&quot;;&quot;|&quot; &amp; SUBSTITUTE([.I127];&quot; &quot;;&quot;&quot;) &amp;&quot;|&quot;));0;1))">
            <text:p/>
          </table:table-cell>
          <table:table-cell table:style-name="ce49" table:formula="of:=IF([.F127]=&quot;&quot;;&quot;&quot;;IF([$Namen.$H$3]=[$Namen.$J$2];IF([.F127]&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8]);ISFORMULA([.C128]));&quot;&quot;;IF(ISERROR(FIND(&quot;|&quot;&amp; SUBSTITUTE(SUBSTITUTE(SUBSTITUTE(SUBSTITUTE([.C128];&quot; &quot;;&quot;&quot;);&quot;ml&quot;;&quot;cm³&quot; );&quot;l&quot; ;&quot;dm³&quot; );&quot;:&quot;;&quot;/&quot;) &amp;&quot;|&quot;;&quot;|&quot; &amp; SUBSTITUTE([.I128];&quot; &quot;;&quot;&quot;) &amp;&quot;|&quot;));0;1))">
            <text:p/>
          </table:table-cell>
          <table:table-cell table:style-name="ce49" table:formula="of:=IF([.F128]=&quot;&quot;;&quot;&quot;;IF([$Namen.$H$3]=[$Namen.$J$2];IF([.F128]&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29]);ISFORMULA([.C129]));&quot;&quot;;IF(ISERROR(FIND(&quot;|&quot;&amp; SUBSTITUTE(SUBSTITUTE(SUBSTITUTE(SUBSTITUTE([.C129];&quot; &quot;;&quot;&quot;);&quot;ml&quot;;&quot;cm³&quot; );&quot;l&quot; ;&quot;dm³&quot; );&quot;:&quot;;&quot;/&quot;) &amp;&quot;|&quot;;&quot;|&quot; &amp; SUBSTITUTE([.I129];&quot; &quot;;&quot;&quot;) &amp;&quot;|&quot;));0;1))">
            <text:p/>
          </table:table-cell>
          <table:table-cell table:style-name="ce49" table:formula="of:=IF([.F129]=&quot;&quot;;&quot;&quot;;IF([$Namen.$H$3]=[$Namen.$J$2];IF([.F129]&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0]);ISFORMULA([.C130]));&quot;&quot;;IF(ISERROR(FIND(&quot;|&quot;&amp; SUBSTITUTE(SUBSTITUTE(SUBSTITUTE(SUBSTITUTE([.C130];&quot; &quot;;&quot;&quot;);&quot;ml&quot;;&quot;cm³&quot; );&quot;l&quot; ;&quot;dm³&quot; );&quot;:&quot;;&quot;/&quot;) &amp;&quot;|&quot;;&quot;|&quot; &amp; SUBSTITUTE([.I130];&quot; &quot;;&quot;&quot;) &amp;&quot;|&quot;));0;1))">
            <text:p/>
          </table:table-cell>
          <table:table-cell table:style-name="ce49" table:formula="of:=IF([.F130]=&quot;&quot;;&quot;&quot;;IF([$Namen.$H$3]=[$Namen.$J$2];IF([.F130]&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1]);ISFORMULA([.C131]));&quot;&quot;;IF(ISERROR(FIND(&quot;|&quot;&amp; SUBSTITUTE(SUBSTITUTE(SUBSTITUTE(SUBSTITUTE([.C131];&quot; &quot;;&quot;&quot;);&quot;ml&quot;;&quot;cm³&quot; );&quot;l&quot; ;&quot;dm³&quot; );&quot;:&quot;;&quot;/&quot;) &amp;&quot;|&quot;;&quot;|&quot; &amp; SUBSTITUTE([.I131];&quot; &quot;;&quot;&quot;) &amp;&quot;|&quot;));0;1))">
            <text:p/>
          </table:table-cell>
          <table:table-cell table:style-name="ce49" table:formula="of:=IF([.F131]=&quot;&quot;;&quot;&quot;;IF([$Namen.$H$3]=[$Namen.$J$2];IF([.F131]&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2]);ISFORMULA([.C132]));&quot;&quot;;IF(ISERROR(FIND(&quot;|&quot;&amp; SUBSTITUTE(SUBSTITUTE(SUBSTITUTE(SUBSTITUTE([.C132];&quot; &quot;;&quot;&quot;);&quot;ml&quot;;&quot;cm³&quot; );&quot;l&quot; ;&quot;dm³&quot; );&quot;:&quot;;&quot;/&quot;) &amp;&quot;|&quot;;&quot;|&quot; &amp; SUBSTITUTE([.I132];&quot; &quot;;&quot;&quot;) &amp;&quot;|&quot;));0;1))">
            <text:p/>
          </table:table-cell>
          <table:table-cell table:style-name="ce49" table:formula="of:=IF([.F132]=&quot;&quot;;&quot;&quot;;IF([$Namen.$H$3]=[$Namen.$J$2];IF([.F132]&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3]);ISFORMULA([.C133]));&quot;&quot;;IF(ISERROR(FIND(&quot;|&quot;&amp; SUBSTITUTE(SUBSTITUTE(SUBSTITUTE(SUBSTITUTE([.C133];&quot; &quot;;&quot;&quot;);&quot;ml&quot;;&quot;cm³&quot; );&quot;l&quot; ;&quot;dm³&quot; );&quot;:&quot;;&quot;/&quot;) &amp;&quot;|&quot;;&quot;|&quot; &amp; SUBSTITUTE([.I133];&quot; &quot;;&quot;&quot;) &amp;&quot;|&quot;));0;1))">
            <text:p/>
          </table:table-cell>
          <table:table-cell table:style-name="ce49" table:formula="of:=IF([.F133]=&quot;&quot;;&quot;&quot;;IF([$Namen.$H$3]=[$Namen.$J$2];IF([.F133]&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4]);ISFORMULA([.C134]));&quot;&quot;;IF(ISERROR(FIND(&quot;|&quot;&amp; SUBSTITUTE(SUBSTITUTE(SUBSTITUTE(SUBSTITUTE([.C134];&quot; &quot;;&quot;&quot;);&quot;ml&quot;;&quot;cm³&quot; );&quot;l&quot; ;&quot;dm³&quot; );&quot;:&quot;;&quot;/&quot;) &amp;&quot;|&quot;;&quot;|&quot; &amp; SUBSTITUTE([.I134];&quot; &quot;;&quot;&quot;) &amp;&quot;|&quot;));0;1))">
            <text:p/>
          </table:table-cell>
          <table:table-cell table:style-name="ce49" table:formula="of:=IF([.F134]=&quot;&quot;;&quot;&quot;;IF([$Namen.$H$3]=[$Namen.$J$2];IF([.F134]&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5]);ISFORMULA([.C135]));&quot;&quot;;IF(ISERROR(FIND(&quot;|&quot;&amp; SUBSTITUTE(SUBSTITUTE(SUBSTITUTE(SUBSTITUTE([.C135];&quot; &quot;;&quot;&quot;);&quot;ml&quot;;&quot;cm³&quot; );&quot;l&quot; ;&quot;dm³&quot; );&quot;:&quot;;&quot;/&quot;) &amp;&quot;|&quot;;&quot;|&quot; &amp; SUBSTITUTE([.I135];&quot; &quot;;&quot;&quot;) &amp;&quot;|&quot;));0;1))">
            <text:p/>
          </table:table-cell>
          <table:table-cell table:style-name="ce49" table:formula="of:=IF([.F135]=&quot;&quot;;&quot;&quot;;IF([$Namen.$H$3]=[$Namen.$J$2];IF([.F135]&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6]);ISFORMULA([.C136]));&quot;&quot;;IF(ISERROR(FIND(&quot;|&quot;&amp; SUBSTITUTE(SUBSTITUTE(SUBSTITUTE(SUBSTITUTE([.C136];&quot; &quot;;&quot;&quot;);&quot;ml&quot;;&quot;cm³&quot; );&quot;l&quot; ;&quot;dm³&quot; );&quot;:&quot;;&quot;/&quot;) &amp;&quot;|&quot;;&quot;|&quot; &amp; SUBSTITUTE([.I136];&quot; &quot;;&quot;&quot;) &amp;&quot;|&quot;));0;1))">
            <text:p/>
          </table:table-cell>
          <table:table-cell table:style-name="ce49" table:formula="of:=IF([.F136]=&quot;&quot;;&quot;&quot;;IF([$Namen.$H$3]=[$Namen.$J$2];IF([.F136]&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7]);ISFORMULA([.C137]));&quot;&quot;;IF(ISERROR(FIND(&quot;|&quot;&amp; SUBSTITUTE(SUBSTITUTE(SUBSTITUTE(SUBSTITUTE([.C137];&quot; &quot;;&quot;&quot;);&quot;ml&quot;;&quot;cm³&quot; );&quot;l&quot; ;&quot;dm³&quot; );&quot;:&quot;;&quot;/&quot;) &amp;&quot;|&quot;;&quot;|&quot; &amp; SUBSTITUTE([.I137];&quot; &quot;;&quot;&quot;) &amp;&quot;|&quot;));0;1))">
            <text:p/>
          </table:table-cell>
          <table:table-cell table:style-name="ce49" table:formula="of:=IF([.F137]=&quot;&quot;;&quot;&quot;;IF([$Namen.$H$3]=[$Namen.$J$2];IF([.F137]&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8]);ISFORMULA([.C138]));&quot;&quot;;IF(ISERROR(FIND(&quot;|&quot;&amp; SUBSTITUTE(SUBSTITUTE(SUBSTITUTE(SUBSTITUTE([.C138];&quot; &quot;;&quot;&quot;);&quot;ml&quot;;&quot;cm³&quot; );&quot;l&quot; ;&quot;dm³&quot; );&quot;:&quot;;&quot;/&quot;) &amp;&quot;|&quot;;&quot;|&quot; &amp; SUBSTITUTE([.I138];&quot; &quot;;&quot;&quot;) &amp;&quot;|&quot;));0;1))">
            <text:p/>
          </table:table-cell>
          <table:table-cell table:style-name="ce49" table:formula="of:=IF([.F138]=&quot;&quot;;&quot;&quot;;IF([$Namen.$H$3]=[$Namen.$J$2];IF([.F138]&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39]);ISFORMULA([.C139]));&quot;&quot;;IF(ISERROR(FIND(&quot;|&quot;&amp; SUBSTITUTE(SUBSTITUTE(SUBSTITUTE(SUBSTITUTE([.C139];&quot; &quot;;&quot;&quot;);&quot;ml&quot;;&quot;cm³&quot; );&quot;l&quot; ;&quot;dm³&quot; );&quot;:&quot;;&quot;/&quot;) &amp;&quot;|&quot;;&quot;|&quot; &amp; SUBSTITUTE([.I139];&quot; &quot;;&quot;&quot;) &amp;&quot;|&quot;));0;1))">
            <text:p/>
          </table:table-cell>
          <table:table-cell table:style-name="ce49" table:formula="of:=IF([.F139]=&quot;&quot;;&quot;&quot;;IF([$Namen.$H$3]=[$Namen.$J$2];IF([.F139]&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40]);ISFORMULA([.C140]));&quot;&quot;;IF(ISERROR(FIND(&quot;|&quot;&amp; SUBSTITUTE(SUBSTITUTE(SUBSTITUTE(SUBSTITUTE([.C140];&quot; &quot;;&quot;&quot;);&quot;ml&quot;;&quot;cm³&quot; );&quot;l&quot; ;&quot;dm³&quot; );&quot;:&quot;;&quot;/&quot;) &amp;&quot;|&quot;;&quot;|&quot; &amp; SUBSTITUTE([.I140];&quot; &quot;;&quot;&quot;) &amp;&quot;|&quot;));0;1))">
            <text:p/>
          </table:table-cell>
          <table:table-cell table:style-name="ce49" table:formula="of:=IF([.F140]=&quot;&quot;;&quot;&quot;;IF([$Namen.$H$3]=[$Namen.$J$2];IF([.F140]&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41]);ISFORMULA([.C141]));&quot;&quot;;IF(ISERROR(FIND(&quot;|&quot;&amp; SUBSTITUTE(SUBSTITUTE(SUBSTITUTE(SUBSTITUTE([.C141];&quot; &quot;;&quot;&quot;);&quot;ml&quot;;&quot;cm³&quot; );&quot;l&quot; ;&quot;dm³&quot; );&quot;:&quot;;&quot;/&quot;) &amp;&quot;|&quot;;&quot;|&quot; &amp; SUBSTITUTE([.I141];&quot; &quot;;&quot;&quot;) &amp;&quot;|&quot;));0;1))">
            <text:p/>
          </table:table-cell>
          <table:table-cell table:style-name="ce49" table:formula="of:=IF([.F141]=&quot;&quot;;&quot;&quot;;IF([$Namen.$H$3]=[$Namen.$J$2];IF([.F141]&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number-columns-repeated="3"/>
          <table:table-cell table:style-name="ce52" table:formula="of:=IF(OR(ISBLANK([.I142]);ISFORMULA([.C142]));&quot;&quot;;IF(ISERROR(FIND(&quot;|&quot;&amp; SUBSTITUTE(SUBSTITUTE(SUBSTITUTE(SUBSTITUTE([.C142];&quot; &quot;;&quot;&quot;);&quot;ml&quot;;&quot;cm³&quot; );&quot;l&quot; ;&quot;dm³&quot; );&quot;:&quot;;&quot;/&quot;) &amp;&quot;|&quot;;&quot;|&quot; &amp; SUBSTITUTE([.I142];&quot; &quot;;&quot;&quot;) &amp;&quot;|&quot;));0;1))">
            <text:p/>
          </table:table-cell>
          <table:table-cell table:style-name="ce49" table:formula="of:=IF([.F142]=&quot;&quot;;&quot;&quot;;IF([$Namen.$H$3]=[$Namen.$J$2];IF([.F142]&gt;0;&quot;&quot;;&quot;&quot;);&quot; &quot;))">
            <text:p/>
          </table:table-cell>
          <table:table-cell table:style-name="ce58"/>
          <table:table-cell table:style-name="ce65"/>
          <table:table-cell table:style-name="ce50" table:number-columns-repeated="6"/>
          <table:table-cell table:style-name="ce58" table:number-columns-repeated="242"/>
        </table:table-row>
        <table:table-row table:style-name="ro1">
          <table:table-cell/>
          <table:table-cell table:style-name="ce34"/>
          <table:table-cell/>
          <table:table-cell table:style-name="ce84" table:formula="of:=IF(ISBLANK([.I143]);&quot;&quot;;IF(ISERROR(FIND(&quot;|&quot;&amp; SUBSTITUTE(SUBSTITUTE(SUBSTITUTE(SUBSTITUTE([.C143];&quot; &quot;;&quot;&quot;);&quot;·&quot;;&quot;*&quot; );&quot;ml&quot; ;&quot;cm³&quot; );&quot;l&quot;;&quot;dm³&quot;) &amp;&quot;|&quot;;&quot;|&quot; &amp; SUBSTITUTE([.I143];&quot; &quot;;&quot;&quot;) &amp;&quot;|&quot;));0;1))">
            <text:p/>
          </table:table-cell>
          <table:table-cell table:style-name="ce49" table:formula="of:=IF([.D143]=&quot;&quot;;&quot;&quot;;IF([$Namen.$H$3]=[$Namen.$J$2];IF([.D143]&gt;0;&quot;&quot;;&quot;&quot;);&quot;&quot;))">
            <text:p/>
          </table:table-cell>
          <table:table-cell table:style-name="ce52" table:formula="of:=IF(OR(ISBLANK([.I143]);ISFORMULA([.C143]));&quot;&quot;;IF(ISERROR(FIND(&quot;|&quot;&amp; SUBSTITUTE(SUBSTITUTE(SUBSTITUTE(SUBSTITUTE([.C143];&quot; &quot;;&quot;&quot;);&quot;l&quot;;&quot;dm³&quot; );&quot;ml&quot; ;&quot;cm³&quot; );&quot;:&quot;;&quot;/&quot;) &amp;&quot;|&quot;;&quot;|&quot; &amp; SUBSTITUTE([.I143];&quot; &quot;;&quot;&quot;) &amp;&quot;|&quot;));0;1))">
            <text:p/>
          </table:table-cell>
          <table:table-cell table:style-name="ce58" table:number-columns-repeated="2"/>
          <table:table-cell table:style-name="ce65"/>
          <table:table-cell table:style-name="ce50" table:number-columns-repeated="6"/>
          <table:table-cell table:style-name="ce58" table:number-columns-repeated="242"/>
        </table:table-row>
        <table:table-row table:style-name="ro1">
          <table:table-cell/>
          <table:table-cell table:style-name="ce34"/>
          <table:table-cell/>
          <table:table-cell table:style-name="ce84" table:formula="of:=IF(ISBLANK([.I144]);&quot;&quot;;IF(ISERROR(FIND(&quot;|&quot;&amp; SUBSTITUTE(SUBSTITUTE(SUBSTITUTE(SUBSTITUTE([.C144];&quot; &quot;;&quot;&quot;);&quot;·&quot;;&quot;*&quot; );&quot;ml&quot; ;&quot;cm³&quot; );&quot;l&quot;;&quot;dm³&quot;) &amp;&quot;|&quot;;&quot;|&quot; &amp; SUBSTITUTE([.I144];&quot; &quot;;&quot;&quot;) &amp;&quot;|&quot;));0;1))">
            <text:p/>
          </table:table-cell>
          <table:table-cell table:style-name="ce49" table:formula="of:=IF([.D144]=&quot;&quot;;&quot;&quot;;IF([$Namen.$H$3]=[$Namen.$J$2];IF([.D144]&gt;0;&quot;&quot;;&quot;&quot;);&quot;&quot;))">
            <text:p/>
          </table:table-cell>
          <table:table-cell table:style-name="ce50"/>
          <table:table-cell table:style-name="ce58" table:number-columns-repeated="2"/>
          <table:table-cell table:style-name="ce65"/>
          <table:table-cell table:style-name="ce50" table:number-columns-repeated="6"/>
          <table:table-cell table:style-name="ce58" table:number-columns-repeated="242"/>
        </table:table-row>
        <table:table-row table:style-name="ro1">
          <table:table-cell/>
          <table:table-cell table:style-name="ce34"/>
          <table:table-cell/>
          <table:table-cell table:style-name="ce84"/>
          <table:table-cell table:style-name="ce49"/>
          <table:table-cell table:style-name="ce50"/>
          <table:table-cell table:style-name="ce58" table:number-columns-repeated="2"/>
          <table:table-cell table:style-name="ce65"/>
          <table:table-cell table:style-name="ce50" table:number-columns-repeated="6"/>
          <table:table-cell table:style-name="ce58" table:number-columns-repeated="242"/>
        </table:table-row>
        <table:table-row table:style-name="ro1" table:number-rows-repeated="65392">
          <table:table-cell/>
          <table:table-cell table:style-name="ce34"/>
          <table:table-cell/>
          <table:table-cell table:style-name="ce45"/>
          <table:table-cell table:style-name="ce142"/>
          <table:table-cell table:style-name="ce50"/>
          <table:table-cell table:style-name="ce58" table:number-columns-repeated="2"/>
          <table:table-cell table:style-name="ce65"/>
          <table:table-cell table:style-name="ce50" table:number-columns-repeated="6"/>
          <table:table-cell table:style-name="ce58"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Tabelle5.C8:Tabelle5.C114">
            <calcext:condition calcext:apply-style-name="Result" calcext:value="formula-is(OR([.G8]=&quot;&quot;;[.G8]=&quot;&quot;))" calcext:base-cell-address="Tabelle5.C8"/>
          </calcext:conditional-format>
        </calcext:conditional-formats>
      </table:table>
      <table:named-expressions>
        <table:named-range table:name="a" table:base-cell-address="$Tabelle4.$J$1" table:cell-range-address="$Tabelle4.$L$2"/>
        <table:named-range table:name="b" table:base-cell-address="$Tabelle4.$J$2" table:cell-range-address="$Tabelle4.$L$3"/>
        <table:named-range table:name="c" table:base-cell-address="$Tabelle4.$J$3" table:cell-range-address="$Tabelle4.$L$4"/>
        <table:named-range table:name="d" table:base-cell-address="$Tabelle4.$J$4" table:cell-range-address="$Tabelle4.$L$7"/>
        <table:named-range table:name="e" table:base-cell-address="$Tabelle4.$J$5" table:cell-range-address="$Tabelle2.$L$8"/>
        <table:named-range table:name="f" table:base-cell-address="$Tabelle4.$J$6" table:cell-range-address="$Tabelle2.$L$9"/>
        <table:named-range table:name="x" table:base-cell-address="$Tabelle5.$C$4" table:cell-range-address=".$C$3"/>
        <table:named-range table:name="y" table:base-cell-address="$Tabelle5.$C$4" table:cell-range-address=".$C$4"/>
      </table:named-expressions>
      <table:database-ranges>
        <table:database-range table:name="__Anonymous_Sheet_DB__3" table:target-range-address="Tabelle3.A9:Tabelle3.A9" table:contains-header="false">
          <table:sort table:bind-styles-to-content="false">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1"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Segoe UI" svg:font-family="'Segoe UI'" style:font-family-generic="system" style:font-pitch="variable"/>
    <style:font-face style:name="Tahoma2" svg:font-family="Tahoma" style:font-family-generic="system" style:font-pitch="variable"/>
  </office:font-face-decls>
  <office:styles>
    <style:default-style style:family="table-cell">
      <style:table-cell-properties style:decimal-places="3"/>
      <style:paragraph-properties style:tab-stop-distance="12.5mm"/>
      <style:text-properties style:font-name="Arial" fo:language="de" fo:country="DE" style:font-name-asian="Arial Unicode MS" style:language-asian="de" style:country-asian="DE" style:font-name-complex="Tahoma1" style:language-complex="de" style:country-complex="DE"/>
    </style:default-style>
    <style:default-style style:family="graphic">
      <style:graphic-properties svg:stroke-color="#3465a4" draw:fill-color="#729fc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de" style:country-asian="DE" style:font-name-complex="Tahoma2" style:font-size-complex="24pt" style:language-complex="de" style:country-complex="D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number-style style:name="N111P0" style:volatile="true">
      <style:text-properties fo:color="#000000"/>
      <number:text>= ???</number:text>
    </number:number-style>
    <number:number-style style:name="N111P1" style:volatile="true">
      <style:text-properties fo:color="#000000"/>
      <number:text>Versuch es nochmal</number:text>
    </number:number-style>
    <number:number-style style:name="N111">
      <number:text>??? </number:text>
      <number:number number:min-integer-digits="1"/>
      <number:text/>
      <style:map style:condition="value()&lt;=0" style:apply-style-name="N111P0"/>
      <style:map style:condition="value()&gt;0" style:apply-style-name="N111P1"/>
    </number:number-style>
    <number:number-style style:name="N112">
      <number:number number:decimal-places="4" loext:min-decimal-places="0" number:min-integer-digits="1" number:decimal-replacement=""/>
    </number:number-style>
    <number:number-style style:name="N113">
      <number:number number:decimal-places="2" loext:min-decimal-places="0" number:min-integer-digits="1" number:decimal-replacement=""/>
    </number:number-style>
    <number:number-style style:name="N114">
      <number:number number:decimal-places="3" loext:min-decimal-places="3" number:min-integer-digits="1"/>
    </number:number-style>
    <number:number-style style:name="N115">
      <number:number number:decimal-places="4" loext:min-decimal-places="4" number:min-integer-digits="1"/>
    </number:number-style>
    <number:number-style style:name="N116">
      <number:number number:decimal-places="5" loext:min-decimal-places="5" number:min-integer-digits="1"/>
    </number:number-style>
    <number:number-style style:name="N117">
      <number:number number:decimal-places="6" loext:min-decimal-places="6" number:min-integer-digits="1"/>
    </number:number-style>
    <number:number-style style:name="N118">
      <number:number number:decimal-places="7" loext:min-decimal-places="7" number:min-integer-digits="1"/>
    </number:number-style>
    <number:number-style style:name="N119">
      <number:number number:decimal-places="8" loext:min-decimal-places="8" number:min-integer-digits="1"/>
    </number:number-style>
    <number:number-style style:name="N120">
      <number:number number:decimal-places="9" loext:min-decimal-places="9" number:min-integer-digits="1"/>
    </number:number-style>
    <number:number-style style:name="N121">
      <number:number number:decimal-places="10" loext:min-decimal-places="10" number:min-integer-digits="1"/>
    </number:number-style>
    <number:number-style style:name="N122">
      <number:number number:decimal-places="1" loext:min-decimal-places="1" number:min-integer-digits="1"/>
    </number:number-style>
    <number:percentage-style style:name="N123">
      <number:number number:decimal-places="3" loext:min-decimal-places="3" number:min-integer-digits="1"/>
      <number:text>%</number:text>
    </number:percentage-style>
    <number:percentage-style style:name="N124">
      <number:number number:decimal-places="1" loext:min-decimal-places="1" number:min-integer-digits="1"/>
      <number:text>%</number:text>
    </number:percentage-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loext:min-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loext:min-decimal-places="0" number:min-integer-digits="1"/>
    </number:number-style>
    <number:number-style style:name="N135P1" style:volatile="true">
      <style:text-properties fo:color="#000000"/>
      <number:text>= Nochmal </number:text>
      <number:number number:decimal-places="0" loext:min-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2P0" style:volatile="true">
      <style:text-properties fo:color="#000000"/>
      <number:text>= ???</number:text>
    </number:number-style>
    <number:number-style style:name="N142">
      <style:text-properties fo:color="#0000ff"/>
      <number:text>Versuch es nochmal</number:text>
      <style:map style:condition="value()=0" style:apply-style-name="N142P0"/>
    </number:number-style>
    <number:number-style style:name="N143P0" style:volatile="true">
      <style:text-properties fo:color="#000000"/>
      <number:text>= ???</number:text>
    </number:number-style>
    <number:number-style style:name="N143">
      <style:text-properties fo:color="#00ffff"/>
      <number:text>Versuch es nochmal</number:text>
      <style:map style:condition="value()=0" style:apply-style-name="N143P0"/>
    </number:number-style>
    <number:percentage-style style:name="N144">
      <number:number number:min-integer-digits="1"/>
      <number:text> %</number:text>
    </number:percentage-style>
    <number:percentage-style style:name="N145">
      <number:number number:decimal-places="2" loext:min-decimal-places="2" number:min-integer-digits="1"/>
      <number:text>%</number:text>
    </number:percentage-style>
    <style:style style:name="Default" style:family="table-cell" style:data-style-name="N0">
      <style:table-cell-properties fo:background-color="#e6e6ff" style:cell-protect="protected formula-hidden" style:print-content="true"/>
      <style:text-properties fo:font-size="14pt"/>
    </style:style>
    <style:style style:name="Result" style:family="table-cell" style:parent-style-name="Default">
      <style:table-cell-properties fo:background-color="#e6e6ff"/>
      <style:text-properties fo:font-style="normal" style:text-underline-style="none" fo:font-weight="normal"/>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start" fo:margin-left="0mm"/>
      <style:text-properties style:font-name="Arial" fo:font-family="Arial" style:font-family-generic="swiss" style:font-pitch="variable" fo:font-size="14pt" fo:font-weight="bold"/>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Eingabe3" style:family="table-cell" style:parent-style-name="Eingabe" style:data-style-name="N111"/>
    <style:style style:name="Unsichtbar" style:family="table-cell" style:parent-style-name="Default">
      <style:table-cell-properties fo:background-color="#e6e6ff" style:cell-protect="hidden-and-protected" style:print-content="true"/>
      <style:text-properties fo:color="#000000"/>
    </style:style>
    <style:style style:name="Eingabe_5f_" style:display-name="Eingabe_" style:family="table-cell" style:parent-style-name="Eingabe">
      <style:table-cell-properties fo:border-bottom="2.49pt solid #000000" style:text-align-source="fix" style:repeat-content="false" fo:border-left="none" fo:border-right="none" fo:border-top="none"/>
      <style:paragraph-properties fo:text-align="center"/>
    </style:style>
    <style:style style:name="Eingabe_20_Text" style:display-name="Eingabe Text" style:family="table-cell" style:parent-style-name="Eingabe" style:data-style-name="N100"/>
    <style:style style:name="Passwort" style:family="table-cell" style:parent-style-name="Default">
      <style:table-cell-properties fo:background-color="#ffff00" style:cell-protect="none" style:print-content="true"/>
    </style:style>
    <draw:gradient draw:name="Gradient_20_7" draw:display-name="Gradient 7" draw:style="linear" draw:start-color="#000000" draw:end-color="#ffffff" draw:start-intensity="100%" draw:end-intensity="100%" draw:angle="0" draw:border="0%"/>
    <draw:gradient draw:name="Gradient_20_8" draw:display-name="Gradient 8" draw:style="linear" draw:start-color="#000000" draw:end-color="#ffffff" draw:start-intensity="100%" draw:end-intensity="100%" draw:angle="0" draw:border="0%"/>
    <draw:hatch draw:name="Hatch_20_4" draw:display-name="Hatch 4" draw:style="single" draw:color="#000000" draw:distance="0.2mm" draw:rotation="0"/>
    <draw:hatch draw:name="Hatch_20_51" draw:display-name="Hatch 51" draw:style="single" draw:color="#000000" draw:distance="0.11mm" draw:rotation="0"/>
    <draw:hatch draw:name="Hatch_20_52" draw:display-name="Hatch 52" draw:style="single" draw:color="#000000" draw:distance="0.11mm" draw:rotation="0"/>
    <draw:hatch draw:name="Hatch_20_53" draw:display-name="Hatch 53" draw:style="single" draw:color="#000000" draw:distance="0.11mm" draw:rotation="0"/>
    <draw:hatch draw:name="Hatch_20_54" draw:display-name="Hatch 54" draw:style="single" draw:color="#000000" draw:distance="0.11mm" draw:rotation="0"/>
    <draw:hatch draw:name="Hatch_20_55" draw:display-name="Hatch 55" draw:style="single" draw:color="#000000" draw:distance="0.11mm" draw:rotation="0"/>
    <draw:hatch draw:name="Hatch_20_56" draw:display-name="Hatch 56" draw:style="single" draw:color="#000000" draw:distance="0.11mm" draw:rotation="0"/>
    <draw:hatch draw:name="Hatch_20_57" draw:display-name="Hatch 57" draw:style="single" draw:color="#000000" draw:distance="0.11mm" draw:rotation="0"/>
    <draw:hatch draw:name="Hatch_20_58" draw:display-name="Hatch 58" draw:style="single" draw:color="#000000" draw:distance="0.11mm" draw:rotation="0"/>
    <draw:hatch draw:name="Hatch_20_59" draw:display-name="Hatch 59" draw:style="single" draw:color="#000000" draw:distance="0.11mm" draw:rotation="0"/>
    <draw:hatch draw:name="Hatch_20_60" draw:display-name="Hatch 60" draw:style="single" draw:color="#000000" draw:distance="0.11mm" draw:rotation="0"/>
    <draw:hatch draw:name="Hatch_20_61" draw:display-name="Hatch 61" draw:style="single" draw:color="#000000" draw:distance="0.11mm" draw:rotation="0"/>
    <draw:hatch draw:name="Hatch_20_62" draw:display-name="Hatch 62" draw:style="single" draw:color="#000000" draw:distance="0.11mm" draw:rotation="0"/>
    <draw:hatch draw:name="Hatch_20_63" draw:display-name="Hatch 63" draw:style="single" draw:color="#000000" draw:distance="0.11mm" draw:rotation="0"/>
    <draw:hatch draw:name="Hatch_20_64" draw:display-name="Hatch 64" draw:style="single" draw:color="#000000" draw:distance="0.11mm" draw:rotation="0"/>
    <draw:hatch draw:name="Hatch_20_65" draw:display-name="Hatch 65" draw:style="single" draw:color="#000000" draw:distance="0.11mm" draw:rotation="0"/>
    <draw:hatch draw:name="Hatch_20_66" draw:display-name="Hatch 66" draw:style="single" draw:color="#000000" draw:distance="0.11mm" draw:rotation="0"/>
    <draw:hatch draw:name="Hatch_20_67" draw:display-name="Hatch 67" draw:style="single" draw:color="#000000" draw:distance="0.11mm" draw:rotation="0"/>
    <draw:hatch draw:name="Hatch_20_68" draw:display-name="Hatch 68" draw:style="single" draw:color="#000000" draw:distance="0.11mm" draw:rotation="0"/>
    <draw:hatch draw:name="Hatch_20_69" draw:display-name="Hatch 69" draw:style="single" draw:color="#000000" draw:distance="0.11mm" draw:rotation="0"/>
    <draw:hatch draw:name="Hatch_20_70" draw:display-name="Hatch 70" draw:style="single" draw:color="#000000" draw:distance="0.11mm" draw:rotation="0"/>
    <draw:hatch draw:name="Hatch_20_71" draw:display-name="Hatch 71" draw:style="single" draw:color="#000000" draw:distance="0.11mm" draw:rotation="0"/>
    <draw:hatch draw:name="Hatch_20_72" draw:display-name="Hatch 72" draw:style="single" draw:color="#000000" draw:distance="0.11mm" draw:rotation="0"/>
    <draw:hatch draw:name="Hatch_20_73" draw:display-name="Hatch 73" draw:style="single" draw:color="#000000" draw:distance="0.11mm" draw:rotation="0"/>
    <draw:hatch draw:name="Hatch_20_74" draw:display-name="Hatch 74" draw:style="single" draw:color="#000000" draw:distance="0.11mm" draw:rotation="0"/>
    <draw:hatch draw:name="Hatch_20_75" draw:display-name="Hatch 75" draw:style="single" draw:color="#000000" draw:distance="0.11mm" draw:rotation="0"/>
    <draw:hatch draw:name="Hatch_20_76" draw:display-name="Hatch 76" draw:style="single" draw:color="#000000" draw:distance="0.11mm" draw:rotation="0"/>
    <draw:fill-image draw:name="Bitmape_20_1" draw:display-name="Bitmape 1" xlink:href="Pictures/1000000000000020000000204B249CA79A42C6D7.png" xlink:type="simple" xlink:show="embed" xlink:actuate="onLoad"/>
    <draw:fill-image draw:name="Bitmape_20_5" draw:display-name="Bitmape 5" xlink:href="Pictures/1000000000000020000000204B249CA79A42C6D7.png" xlink:type="simple" xlink:show="embed" xlink:actuate="onLoad"/>
    <draw:marker draw:name="Linienende_20_1" draw:display-name="Linienende 1" svg:viewBox="0 0 20 30" svg:d="M10 0l-10 30h20z"/>
    <draw:marker draw:name="Small_20_Arrow" draw:display-name="Small Arrow" svg:viewBox="0 0 1321 3493" svg:d="M1321 3493h-1321l702-3493z"/>
    <draw:stroke-dash draw:name="Dashed_20__28_var_29__20_1" draw:display-name="Dashed (var) 1" draw:style="rect" draw:dots1="1" draw:dots1-length="0.2mm" draw:dots2="1" draw:dots2-length="0.2mm" draw:distance="0.2mm"/>
    <draw:stroke-dash draw:name="Dashed_20__28_var_29__20_10" draw:display-name="Dashed (var) 10" draw:style="rect" draw:dots1="1" draw:dots1-length="0.11mm" draw:dots2="1" draw:dots2-length="0.11mm" draw:distance="0.11mm"/>
    <draw:stroke-dash draw:name="Dashed_20__28_var_29__20_11" draw:display-name="Dashed (var) 11" draw:style="rect" draw:dots1="1" draw:dots1-length="0.11mm" draw:dots2="1" draw:dots2-length="0.11mm" draw:distance="0.11mm"/>
    <draw:stroke-dash draw:name="Dashed_20__28_var_29__20_12" draw:display-name="Dashed (var) 12" draw:style="rect" draw:dots1="1" draw:dots1-length="0.11mm" draw:dots2="1" draw:dots2-length="0.11mm" draw:distance="0.11mm"/>
    <draw:stroke-dash draw:name="Dashed_20__28_var_29__20_13" draw:display-name="Dashed (var) 13" draw:style="rect" draw:dots1="1" draw:dots1-length="0.11mm" draw:dots2="1" draw:dots2-length="0.11mm" draw:distance="0.11mm"/>
    <draw:stroke-dash draw:name="Dashed_20__28_var_29__20_14" draw:display-name="Dashed (var) 14" draw:style="rect" draw:dots1="1" draw:dots1-length="0.11mm" draw:dots2="1" draw:dots2-length="0.11mm" draw:distance="0.11mm"/>
    <draw:stroke-dash draw:name="Dashed_20__28_var_29__20_15" draw:display-name="Dashed (var) 15" draw:style="rect" draw:dots1="1" draw:dots1-length="0.11mm" draw:dots2="1" draw:dots2-length="0.11mm" draw:distance="0.11mm"/>
    <draw:stroke-dash draw:name="Dashed_20__28_var_29__20_16" draw:display-name="Dashed (var) 16" draw:style="rect" draw:dots1="1" draw:dots1-length="0.11mm" draw:dots2="1" draw:dots2-length="0.11mm" draw:distance="0.11mm"/>
    <draw:stroke-dash draw:name="Dashed_20__28_var_29__20_17" draw:display-name="Dashed (var) 17" draw:style="rect" draw:dots1="1" draw:dots1-length="0.11mm" draw:dots2="1" draw:dots2-length="0.11mm" draw:distance="0.11mm"/>
    <draw:stroke-dash draw:name="Dashed_20__28_var_29__20_18" draw:display-name="Dashed (var) 18" draw:style="rect" draw:dots1="1" draw:dots1-length="0.11mm" draw:dots2="1" draw:dots2-length="0.11mm" draw:distance="0.11mm"/>
    <draw:stroke-dash draw:name="Dashed_20__28_var_29__20_19" draw:display-name="Dashed (var) 19" draw:style="rect" draw:dots1="1" draw:dots1-length="0.11mm" draw:dots2="1" draw:dots2-length="0.11mm" draw:distance="0.11mm"/>
    <draw:stroke-dash draw:name="Dashed_20__28_var_29__20_20" draw:display-name="Dashed (var) 20" draw:style="rect" draw:dots1="1" draw:dots1-length="0.11mm" draw:dots2="1" draw:dots2-length="0.11mm" draw:distance="0.11mm"/>
    <draw:stroke-dash draw:name="Dashed_20__28_var_29__20_21" draw:display-name="Dashed (var) 21" draw:style="rect" draw:dots1="1" draw:dots1-length="0.11mm" draw:dots2="1" draw:dots2-length="0.11mm" draw:distance="0.11mm"/>
    <draw:stroke-dash draw:name="Dashed_20__28_var_29__20_22" draw:display-name="Dashed (var) 22" draw:style="rect" draw:dots1="1" draw:dots1-length="0.11mm" draw:dots2="1" draw:dots2-length="0.11mm" draw:distance="0.11mm"/>
    <draw:stroke-dash draw:name="Dashed_20__28_var_29__20_23" draw:display-name="Dashed (var) 23" draw:style="rect" draw:dots1="1" draw:dots1-length="0.11mm" draw:dots2="1" draw:dots2-length="0.11mm" draw:distance="0.11mm"/>
    <draw:stroke-dash draw:name="Dashed_20__28_var_29__20_24" draw:display-name="Dashed (var) 24" draw:style="rect" draw:dots1="1" draw:dots1-length="0.11mm" draw:dots2="1" draw:dots2-length="0.11mm" draw:distance="0.11mm"/>
    <draw:stroke-dash draw:name="Dashed_20__28_var_29__20_25" draw:display-name="Dashed (var) 25" draw:style="rect" draw:dots1="1" draw:dots1-length="0.11mm" draw:dots2="1" draw:dots2-length="0.11mm" draw:distance="0.11mm"/>
    <draw:stroke-dash draw:name="Dashed_20__28_var_29__20_26" draw:display-name="Dashed (var) 26" draw:style="rect" draw:dots1="1" draw:dots1-length="0.11mm" draw:dots2="1" draw:dots2-length="0.11mm" draw:distance="0.11mm"/>
    <draw:stroke-dash draw:name="Dashed_20__28_var_29__20_27" draw:display-name="Dashed (var) 27" draw:style="rect" draw:dots1="1" draw:dots1-length="0.11mm" draw:dots2="1" draw:dots2-length="0.11mm" draw:distance="0.11mm"/>
    <draw:stroke-dash draw:name="Dashed_20__28_var_29__20_28" draw:display-name="Dashed (var) 28" draw:style="rect" draw:dots1="1" draw:dots1-length="0.11mm" draw:dots2="1" draw:dots2-length="0.11mm" draw:distance="0.11mm"/>
    <draw:stroke-dash draw:name="Dashed_20__28_var_29__20_29" draw:display-name="Dashed (var) 29" draw:style="rect" draw:dots1="1" draw:dots1-length="0.11mm" draw:dots2="1" draw:dots2-length="0.11mm" draw:distance="0.11mm"/>
    <draw:stroke-dash draw:name="Dashed_20__28_var_29__20_30" draw:display-name="Dashed (var) 30" draw:style="rect" draw:dots1="1" draw:dots1-length="0.11mm" draw:dots2="1" draw:dots2-length="0.11mm" draw:distance="0.11mm"/>
    <draw:stroke-dash draw:name="Dashed_20__28_var_29__20_31" draw:display-name="Dashed (var) 31" draw:style="rect" draw:dots1="1" draw:dots1-length="0.11mm" draw:dots2="1" draw:dots2-length="0.11mm" draw:distance="0.11mm"/>
    <draw:stroke-dash draw:name="Dashed_20__28_var_29__20_6" draw:display-name="Dashed (var) 6" draw:style="rect" draw:dots1="1" draw:dots1-length="0.11mm" draw:dots2="1" draw:dots2-length="0.11mm" draw:distance="0.11mm"/>
    <draw:stroke-dash draw:name="Dashed_20__28_var_29__20_7" draw:display-name="Dashed (var) 7" draw:style="rect" draw:dots1="1" draw:dots1-length="0.11mm" draw:dots2="1" draw:dots2-length="0.11mm" draw:distance="0.11mm"/>
    <draw:stroke-dash draw:name="Dashed_20__28_var_29__20_8" draw:display-name="Dashed (var) 8" draw:style="rect" draw:dots1="1" draw:dots1-length="0.11mm" draw:dots2="1" draw:dots2-length="0.11mm" draw:distance="0.11mm"/>
    <draw:stroke-dash draw:name="Dashed_20__28_var_29__20_9" draw:display-name="Dashed (var) 9" draw:style="rect" draw:dots1="1" draw:dots1-length="0.11mm" draw:dots2="1" draw:dots2-length="0.11mm" draw:distance="0.11mm"/>
    <draw:stroke-dash draw:name="Fine_20_Dashed" draw:display-name="Fine Dashed" draw:style="rect" draw:dots1="1" draw:dots1-length="197%" draw:distance="197%"/>
    <draw:stroke-dash draw:name="Ultrafine_20_Dashed" draw:display-name="Ultrafine Dashed" draw:style="rect" draw:dots1="1" draw:dots1-length="0.51mm" draw:dots2="1" draw:dots2-length="0.51mm" draw:distance="0.51mm"/>
  </office:styles>
  <office:automatic-styles>
    <style:page-layout style:name="Mpm1">
      <style:page-layout-properties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18-06-09">00.00.0000</text:date>, <text:time style:data-style-name="N2" text:time-value="12:45:28.737000000">00:00:00</text:time></text:p>
        </style:region-right>
      </style:header>
      <style:header-left style:display="false"/>
      <style:footer>
        <text:p>Seite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6.2$Windows_X86_64 LibreOffice_project/4014ce260a04f1026ba855d3b8d91541c224eab8</meta:generator>
    <dc:title>Umrechnen</dc:title>
    <dc:description>Die Rechte dieses Dokuments liegen beim Autor.
Die Passwörter für Dokumentschutz und für den Tabellenschutz können beim Autor erfragt werden.

Es kann keine Gewähr dafür übernommen werden, dass dieses Tabellendokument fehlerfrei ist. 

Obgleich nicht vorstellbar, dass Schäden entstehen, gilt dieser Haftungsausschluss:
Keine Haftung für Schäden, die durch die Benutzung diseses Dokuments entstehen könnten.
Daher liegt die Benutzung in eigener Verantwortung. 
</dc:description>
    <dc:subject>Größen umrechnen</dc:subject>
    <meta:creation-date>2013-05-16T18:17:59.58</meta:creation-date>
    <meta:keyword>Größen; umwandeln; umrechnen; Länge; Zeit; Masse; Geld; Fläche; Volumen</meta:keyword>
    <meta:editing-cycles>18</meta:editing-cycles>
    <meta:editing-duration>PT44M30S</meta:editing-duration>
    <meta:initial-creator>Joachim Kreutzer</meta:initial-creator>
    <dc:date>2018-06-09T12:46:11.076000000</dc:date>
    <meta:document-statistic meta:table-count="7" meta:cell-count="2642" meta:object-count="43"/>
    <meta:user-defined meta:name="Info 1">Autor: Joachim Kreutzer</meta:user-defined>
    <meta:user-defined meta:name="Info 2">Hölderlinstr. 3; 67071 Ludwigshafen</meta:user-defined>
    <meta:user-defined meta:name="Info 3">tvteacher@web.de</meta:user-defined>
    <meta:user-defined meta:name="Info 4">Rechte liegen beim Autor; Benutzung auf eigene Gewähr</meta:user-defined>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45">
      <number:number number:decimal-places="2" loext:min-decimal-places="2" number:min-integer-digits="1"/>
      <number:text>%</number:text>
    </number:percentage-style>
    <style:style style:name="ch1" style:family="chart">
      <style:graphic-properties draw:stroke="none"/>
    </style:style>
    <style:style style:name="ch2" style:family="chart">
      <style:chart-properties style:rotation-angle="0"/>
      <style:graphic-properties draw:fill-color="#ffffff"/>
      <style:text-properties fo:font-size="19.0924777984619pt" style:font-family-asian="'Arial Unicode MS'" style:font-size-asian="19.0924777984619pt" style:font-size-complex="19.0924777984619pt"/>
    </style:style>
    <style:style style:name="ch3" style:family="chart">
      <style:chart-properties chart:treat-empty-cells="leave-gap"/>
    </style:style>
    <style:style style:name="ch4" style:family="chart" style:data-style-name="N0">
      <style:chart-properties chart:display-label="true" chart:logarithmic="false" chart:reverse-direction="false" text:line-break="true" loext:try-staggering-first="fals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0">
      <style:chart-properties chart:display-label="true" chart:logarithmic="false" chart:maximum="1" chart:origin="0" chart:interval-major="0.5" chart:reverse-direction="false" text:line-break="false" loext:try-staggering-first="fals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45">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8.466cm" svg:height="10.19cm" xlink:href=".." xlink:type="simple" chart:class="chart:bar" chart:style-name="ch1">
        <chart:title svg:x="5.43cm" svg:y="0.215cm" chart:style-name="ch2">
          <text:p>Auswertung</text:p>
        </chart:title>
        <chart:plot-area chart:style-name="ch3" table:cell-range-address="Namen.I6:Namen.J11 Namen.J5:Namen.J5" chart:data-source-has-labels="both" svg:x="1.592cm" svg:y="1.343cm" svg:width="16.502cm" svg:height="7.759cm">
          <chartooo:coordinate-region svg:x="2.415cm" svg:y="1.567cm" svg:width="15.679cm" svg:height="6.84cm"/>
          <chart:axis chart:dimension="x" chart:name="primary-x" chart:style-name="ch4" chartooo:axis-type="text">
            <chart:categories table:cell-range-address="Namen.I6:Namen.I11"/>
          </chart:axis>
          <chart:axis chart:dimension="y" chart:name="primary-y" chart:style-name="ch5">
            <chart:grid chart:class="major"/>
          </chart:axis>
          <chart:series chart:style-name="ch6" chart:values-cell-range-address="Namen.J6:Namen.J11" chart:label-cell-address="Namen.J5:Namen.J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Namen.J5:Namen.J5</svg:desc>
                </draw:g>
              </table:table-cell>
            </table:table-row>
          </table:table-header-rows>
          <table:table-rows>
            <table:table-row>
              <table:table-cell office:value-type="string">
                <text:p>Längen</text:p>
                <draw:g>
                  <svg:desc>Namen.I6:Namen.I11</svg:desc>
                </draw:g>
              </table:table-cell>
              <table:table-cell office:value-type="float" office:value="0">
                <text:p>0</text:p>
                <draw:g>
                  <svg:desc>Namen.J6:Namen.J11</svg:desc>
                </draw:g>
              </table:table-cell>
            </table:table-row>
            <table:table-row>
              <table:table-cell office:value-type="string">
                <text:p>Gewichte</text:p>
              </table:table-cell>
              <table:table-cell office:value-type="float" office:value="0">
                <text:p>0</text:p>
              </table:table-cell>
            </table:table-row>
            <table:table-row>
              <table:table-cell office:value-type="string">
                <text:p>Zeitspannen</text:p>
              </table:table-cell>
              <table:table-cell office:value-type="float" office:value="0">
                <text:p>0</text:p>
              </table:table-cell>
            </table:table-row>
            <table:table-row>
              <table:table-cell office:value-type="string">
                <text:p>Würfel</text:p>
              </table:table-cell>
              <table:table-cell office:value-type="float" office:value="0">
                <text:p>0</text:p>
              </table:table-cell>
            </table:table-row>
            <table:table-row>
              <table:table-cell office:value-type="string">
                <text:p>Quader</text:p>
              </table:table-cell>
              <table:table-cell office:value-type="float" office:value="0">
                <text:p>0</text:p>
              </table:table-cell>
            </table:table-row>
            <table:table-row>
              <table:table-cell office:value-type="string">
                <text:p>Prismen</text:p>
              </table:table-cell>
              <table:table-cell office:value-type="float" office:value="0">
                <text:p>0</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4.6.2$Windows_X86_64 LibreOffice_project/4014ce260a04f1026ba855d3b8d91541c224eab8</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45">
      <number:number number:decimal-places="2" loext:min-decimal-places="2" number:min-integer-digits="1"/>
      <number:text>%</number:text>
    </number:percentage-style>
    <style:style style:name="ch1" style:family="chart">
      <style:graphic-properties draw:stroke="none" draw:gradient-step-count="0"/>
    </style:style>
    <style:style style:name="ch2" style:family="chart">
      <style:chart-properties style:rotation-angle="0"/>
      <style:graphic-properties draw:fill-color="#ffffff"/>
      <style:text-properties fo:font-size="19.1010150909424pt" style:font-family-asian="'Arial Unicode MS'" style:font-size-asian="19.1010150909424pt" style:font-size-complex="19.1010150909424pt"/>
    </style:style>
    <style:style style:name="ch3" style:family="chart">
      <style:chart-properties chart:treat-empty-cells="leave-gap"/>
    </style:style>
    <style:style style:name="ch4" style:family="chart" style:data-style-name="N0">
      <style:chart-properties chart:display-label="true" chart:logarithmic="false" chart:reverse-direction="false" text:line-break="true" loext:try-staggering-first="fals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0">
      <style:chart-properties chart:display-label="true" chart:logarithmic="false" chart:maximum="1" chart:origin="0" chart:interval-major="0.5" chart:reverse-direction="false" text:line-break="false" loext:try-staggering-first="fals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45">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8.466cm" svg:height="10.179cm" xlink:href=".." xlink:type="simple" chart:class="chart:bar" chart:style-name="ch1">
        <chart:title svg:x="5.431cm" svg:y="0.209cm" chart:style-name="ch2">
          <text:p>Auswertung</text:p>
        </chart:title>
        <chart:plot-area chart:style-name="ch3" table:cell-range-address="Namen.I6:Namen.J11 Namen.J5:Namen.J5" chart:data-source-has-labels="both" svg:x="1.519cm" svg:y="1.339cm" svg:width="16.573cm" svg:height="8.193cm">
          <chartooo:coordinate-region svg:x="2.342cm" svg:y="1.562cm" svg:width="15.75cm" svg:height="7.275cm"/>
          <chart:axis chart:dimension="x" chart:name="primary-x" chart:style-name="ch4" chartooo:axis-type="text">
            <chart:categories table:cell-range-address="Namen.I6:Namen.I11"/>
          </chart:axis>
          <chart:axis chart:dimension="y" chart:name="primary-y" chart:style-name="ch5">
            <chart:grid chart:class="major"/>
          </chart:axis>
          <chart:series chart:style-name="ch6" chart:values-cell-range-address="Namen.J6:Namen.J11" chart:label-cell-address="Namen.J5:Namen.J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Namen.J5:Namen.J5</svg:desc>
                </draw:g>
              </table:table-cell>
            </table:table-row>
          </table:table-header-rows>
          <table:table-rows>
            <table:table-row>
              <table:table-cell office:value-type="string">
                <text:p>Längen</text:p>
                <draw:g>
                  <svg:desc>Namen.I6:Namen.I11</svg:desc>
                </draw:g>
              </table:table-cell>
              <table:table-cell office:value-type="float" office:value="0">
                <text:p>0</text:p>
                <draw:g>
                  <svg:desc>Namen.J6:Namen.J11</svg:desc>
                </draw:g>
              </table:table-cell>
            </table:table-row>
            <table:table-row>
              <table:table-cell office:value-type="string">
                <text:p>Gewichte</text:p>
              </table:table-cell>
              <table:table-cell office:value-type="float" office:value="0">
                <text:p>0</text:p>
              </table:table-cell>
            </table:table-row>
            <table:table-row>
              <table:table-cell office:value-type="string">
                <text:p>Zeitspannen</text:p>
              </table:table-cell>
              <table:table-cell office:value-type="float" office:value="0">
                <text:p>0</text:p>
              </table:table-cell>
            </table:table-row>
            <table:table-row>
              <table:table-cell office:value-type="string">
                <text:p>Würfel</text:p>
              </table:table-cell>
              <table:table-cell office:value-type="float" office:value="0">
                <text:p>0</text:p>
              </table:table-cell>
            </table:table-row>
            <table:table-row>
              <table:table-cell office:value-type="string">
                <text:p>Quader</text:p>
              </table:table-cell>
              <table:table-cell office:value-type="float" office:value="0">
                <text:p>0</text:p>
              </table:table-cell>
            </table:table-row>
            <table:table-row>
              <table:table-cell office:value-type="string">
                <text:p>Prismen</text:p>
              </table:table-cell>
              <table:table-cell office:value-type="float" office:value="0">
                <text:p>0</text:p>
              </table:table-cell>
            </table:table-row>
          </table:table-rows>
        </table:table>
      </chart:chart>
    </office:chart>
  </office:body>
</office:document-content>
</file>

<file path=Object 3/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4.6.2$Windows_X86_64 LibreOffice_project/4014ce260a04f1026ba855d3b8d91541c224eab8</meta:generator>
  </office:meta>
</office:document-meta>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45">
      <number:number number:decimal-places="2" loext:min-decimal-places="2" number:min-integer-digits="1"/>
      <number:text>%</number:text>
    </number:percentage-style>
    <style:style style:name="ch1" style:family="chart">
      <style:graphic-properties draw:stroke="none"/>
    </style:style>
    <style:style style:name="ch2" style:family="chart">
      <style:chart-properties style:rotation-angle="0"/>
      <style:graphic-properties draw:fill-color="#ffffff"/>
      <style:text-properties fo:font-size="19.0924777984619pt" style:font-family-asian="'Arial Unicode MS'" style:font-size-asian="19.0924777984619pt" style:font-size-complex="19.0924777984619pt"/>
    </style:style>
    <style:style style:name="ch3" style:family="chart">
      <style:chart-properties chart:treat-empty-cells="leave-gap"/>
    </style:style>
    <style:style style:name="ch4" style:family="chart" style:data-style-name="N0">
      <style:chart-properties chart:display-label="true" chart:logarithmic="false" chart:reverse-direction="false" text:line-break="true" loext:try-staggering-first="fals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0">
      <style:chart-properties chart:display-label="true" chart:logarithmic="false" chart:maximum="1" chart:origin="0" chart:interval-major="0.5" chart:reverse-direction="false" text:line-break="false" loext:try-staggering-first="fals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45">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8.466cm" svg:height="10.19cm" xlink:href=".." xlink:type="simple" chart:class="chart:bar" chart:style-name="ch1">
        <chart:title svg:x="5.431cm" svg:y="0.215cm" chart:style-name="ch2">
          <text:p>Auswertung</text:p>
        </chart:title>
        <chart:plot-area chart:style-name="ch3" table:cell-range-address="Namen.I6:Namen.J11 Namen.J5:Namen.J5" chart:data-source-has-labels="both" svg:x="1.592cm" svg:y="1.343cm" svg:width="16.502cm" svg:height="7.759cm">
          <chartooo:coordinate-region svg:x="2.415cm" svg:y="1.567cm" svg:width="15.679cm" svg:height="6.84cm"/>
          <chart:axis chart:dimension="x" chart:name="primary-x" chart:style-name="ch4" chartooo:axis-type="text">
            <chart:categories table:cell-range-address="Namen.I6:Namen.I11"/>
          </chart:axis>
          <chart:axis chart:dimension="y" chart:name="primary-y" chart:style-name="ch5">
            <chart:grid chart:class="major"/>
          </chart:axis>
          <chart:series chart:style-name="ch6" chart:values-cell-range-address="Namen.J6:Namen.J11" chart:label-cell-address="Namen.J5:Namen.J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Namen.J5:Namen.J5</svg:desc>
                </draw:g>
              </table:table-cell>
            </table:table-row>
          </table:table-header-rows>
          <table:table-rows>
            <table:table-row>
              <table:table-cell office:value-type="string">
                <text:p>Längen</text:p>
                <draw:g>
                  <svg:desc>Namen.I6:Namen.I11</svg:desc>
                </draw:g>
              </table:table-cell>
              <table:table-cell office:value-type="float" office:value="0">
                <text:p>0</text:p>
                <draw:g>
                  <svg:desc>Namen.J6:Namen.J11</svg:desc>
                </draw:g>
              </table:table-cell>
            </table:table-row>
            <table:table-row>
              <table:table-cell office:value-type="string">
                <text:p>Gewichte</text:p>
              </table:table-cell>
              <table:table-cell office:value-type="float" office:value="0">
                <text:p>0</text:p>
              </table:table-cell>
            </table:table-row>
            <table:table-row>
              <table:table-cell office:value-type="string">
                <text:p>Zeitspannen</text:p>
              </table:table-cell>
              <table:table-cell office:value-type="float" office:value="0">
                <text:p>0</text:p>
              </table:table-cell>
            </table:table-row>
            <table:table-row>
              <table:table-cell office:value-type="string">
                <text:p>Würfel</text:p>
              </table:table-cell>
              <table:table-cell office:value-type="float" office:value="0">
                <text:p>0</text:p>
              </table:table-cell>
            </table:table-row>
            <table:table-row>
              <table:table-cell office:value-type="string">
                <text:p>Quader</text:p>
              </table:table-cell>
              <table:table-cell office:value-type="float" office:value="0">
                <text:p>0</text:p>
              </table:table-cell>
            </table:table-row>
            <table:table-row>
              <table:table-cell office:value-type="string">
                <text:p>Prismen</text:p>
              </table:table-cell>
              <table:table-cell office:value-type="float" office:value="0">
                <text:p>0</text:p>
              </table:table-cell>
            </table:table-row>
          </table:table-rows>
        </table:table>
      </chart:chart>
    </office:chart>
  </office:body>
</office:document-content>
</file>

<file path=Object 5/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4.6.2$Windows_X86_64 LibreOffice_project/4014ce260a04f1026ba855d3b8d91541c224eab8</meta:generator>
  </office:meta>
</office:document-meta>
</file>

<file path=Object 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45">
      <number:number number:decimal-places="2" loext:min-decimal-places="2" number:min-integer-digits="1"/>
      <number:text>%</number:text>
    </number:percentage-style>
    <style:style style:name="ch1" style:family="chart">
      <style:graphic-properties draw:stroke="none" draw:gradient-step-count="0"/>
    </style:style>
    <style:style style:name="ch2" style:family="chart">
      <style:chart-properties style:rotation-angle="0"/>
      <style:graphic-properties draw:fill-color="#ffffff"/>
      <style:text-properties fo:font-size="19.1010150909424pt" style:font-family-asian="'Arial Unicode MS'" style:font-size-asian="19.1010150909424pt" style:font-size-complex="19.1010150909424pt"/>
    </style:style>
    <style:style style:name="ch3" style:family="chart">
      <style:chart-properties chart:treat-empty-cells="leave-gap"/>
    </style:style>
    <style:style style:name="ch4" style:family="chart" style:data-style-name="N0">
      <style:chart-properties chart:display-label="true" chart:logarithmic="false" chart:reverse-direction="false" text:line-break="true" loext:try-staggering-first="fals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0">
      <style:chart-properties chart:display-label="true" chart:logarithmic="false" chart:maximum="1" chart:origin="0" chart:interval-major="0.5" chart:reverse-direction="false" text:line-break="false" loext:try-staggering-first="fals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45">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8.466cm" svg:height="10.179cm" xlink:href=".." xlink:type="simple" chart:class="chart:bar" chart:style-name="ch1">
        <chart:title svg:x="5.431cm" svg:y="0.209cm" chart:style-name="ch2">
          <text:p>Auswertung</text:p>
        </chart:title>
        <chart:plot-area chart:style-name="ch3" table:cell-range-address="Namen.I6:Namen.J11 Namen.J5:Namen.J5" chart:data-source-has-labels="both" svg:x="1.519cm" svg:y="1.339cm" svg:width="16.573cm" svg:height="8.193cm">
          <chartooo:coordinate-region svg:x="2.342cm" svg:y="1.562cm" svg:width="15.75cm" svg:height="7.275cm"/>
          <chart:axis chart:dimension="x" chart:name="primary-x" chart:style-name="ch4" chartooo:axis-type="text">
            <chart:categories table:cell-range-address="Namen.I6:Namen.I11"/>
          </chart:axis>
          <chart:axis chart:dimension="y" chart:name="primary-y" chart:style-name="ch5">
            <chart:grid chart:class="major"/>
          </chart:axis>
          <chart:series chart:style-name="ch6" chart:values-cell-range-address="Namen.J6:Namen.J11" chart:label-cell-address="Namen.J5:Namen.J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Namen.J5:Namen.J5</svg:desc>
                </draw:g>
              </table:table-cell>
            </table:table-row>
          </table:table-header-rows>
          <table:table-rows>
            <table:table-row>
              <table:table-cell office:value-type="string">
                <text:p>Längen</text:p>
                <draw:g>
                  <svg:desc>Namen.I6:Namen.I11</svg:desc>
                </draw:g>
              </table:table-cell>
              <table:table-cell office:value-type="float" office:value="0">
                <text:p>0</text:p>
                <draw:g>
                  <svg:desc>Namen.J6:Namen.J11</svg:desc>
                </draw:g>
              </table:table-cell>
            </table:table-row>
            <table:table-row>
              <table:table-cell office:value-type="string">
                <text:p>Gewichte</text:p>
              </table:table-cell>
              <table:table-cell office:value-type="float" office:value="0">
                <text:p>0</text:p>
              </table:table-cell>
            </table:table-row>
            <table:table-row>
              <table:table-cell office:value-type="string">
                <text:p>Zeitspannen</text:p>
              </table:table-cell>
              <table:table-cell office:value-type="float" office:value="0">
                <text:p>0</text:p>
              </table:table-cell>
            </table:table-row>
            <table:table-row>
              <table:table-cell office:value-type="string">
                <text:p>Würfel</text:p>
              </table:table-cell>
              <table:table-cell office:value-type="float" office:value="0">
                <text:p>0</text:p>
              </table:table-cell>
            </table:table-row>
            <table:table-row>
              <table:table-cell office:value-type="string">
                <text:p>Quader</text:p>
              </table:table-cell>
              <table:table-cell office:value-type="float" office:value="0">
                <text:p>0</text:p>
              </table:table-cell>
            </table:table-row>
            <table:table-row>
              <table:table-cell office:value-type="string">
                <text:p>Prismen</text:p>
              </table:table-cell>
              <table:table-cell office:value-type="float" office:value="0">
                <text:p>0</text:p>
              </table:table-cell>
            </table:table-row>
          </table:table-rows>
        </table:table>
      </chart:chart>
    </office:chart>
  </office:body>
</office:document-content>
</file>

<file path=Object 6/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4.6.2$Windows_X86_64 LibreOffice_project/4014ce260a04f1026ba855d3b8d91541c224eab8</meta:generator>
  </office:meta>
</office:document-meta>
</file>

<file path=Object 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