
<file path=META-INF/manifest.xml><?xml version="1.0" encoding="utf-8"?>
<manifest:manifest xmlns:manifest="urn:oasis:names:tc:opendocument:xmlns:manifest:1.0" manifest:version="1.2">
  <manifest:file-entry manifest:full-path="/" manifest:version="1.2" manifest:media-type="application/vnd.oasis.opendocument.spreadsheet-template"/>
  <manifest:file-entry manifest:full-path="Pictures/10000201000001CC000001C2C0AE3E501646D6E3.png" manifest:media-type="image/png"/>
  <manifest:file-entry manifest:full-path="Pictures/10000201000001B000000164B1589A7F3B39E02C.png" manifest:media-type="image/png"/>
  <manifest:file-entry manifest:full-path="Pictures/10000F3400000B0F00000A56B6DAADA830B00037.svg" manifest:media-type="image/svg+xml"/>
  <manifest:file-entry manifest:full-path="Pictures/10000C2500000B0F00000B0F3F036AB5048AA34B.svg" manifest:media-type="image/svg+xml"/>
  <manifest:file-entry manifest:full-path="Pictures/10000201000000860000007D832E774F21163004.png" manifest:media-type="image/png"/>
  <manifest:file-entry manifest:full-path="Pictures/10000201000000860000008616AC344D3AB36C2B.png" manifest:media-type="image/png"/>
  <manifest:file-entry manifest:full-path="Pictures/1000000000000579000000407903C0E076130FDF.png" manifest:media-type="image/png"/>
  <manifest:file-entry manifest:full-path="Basic/Standard/script-lb.xml" manifest:media-type="text/xml"/>
  <manifest:file-entry manifest:full-path="Basic/Standard/makro1.xml" manifest:media-type="text/xml"/>
  <manifest:file-entry manifest:full-path="Basic/script-lc.xml" manifest:media-type="text/xml"/>
  <manifest:file-entry manifest:full-path="Object 1/meta.xml" manifest:media-type="text/xml"/>
  <manifest:file-entry manifest:full-path="Object 1/styles.xml" manifest:media-type="text/xml"/>
  <manifest:file-entry manifest:full-path="Object 1/content.xml" manifest:media-type="text/xml"/>
  <manifest:file-entry manifest:full-path="Object 1/" manifest:media-type="application/vnd.oasis.opendocument.char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1" svg:font-family="'Arial Unicode MS'" style:font-family-generic="system" style:font-pitch="variable"/>
    <style:font-face style:name="Segoe UI" svg:font-family="'Segoe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22.67mm"/>
    </style:style>
    <style:style style:name="co2" style:family="table-column">
      <style:table-column-properties fo:break-before="auto" style:column-width="17.96mm"/>
    </style:style>
    <style:style style:name="co3" style:family="table-column">
      <style:table-column-properties fo:break-before="auto" style:column-width="61.19mm"/>
    </style:style>
    <style:style style:name="co4" style:family="table-column">
      <style:table-column-properties fo:break-before="auto" style:column-width="29.17mm"/>
    </style:style>
    <style:style style:name="co5" style:family="table-column">
      <style:table-column-properties fo:break-before="auto" style:column-width="7.18mm"/>
    </style:style>
    <style:style style:name="co6" style:family="table-column">
      <style:table-column-properties fo:break-before="auto" style:column-width="32.19mm"/>
    </style:style>
    <style:style style:name="co7" style:family="table-column">
      <style:table-column-properties fo:break-before="auto" style:column-width="20.07mm"/>
    </style:style>
    <style:style style:name="co8" style:family="table-column">
      <style:table-column-properties fo:break-before="auto" style:column-width="22.58mm"/>
    </style:style>
    <style:style style:name="co9" style:family="table-column">
      <style:table-column-properties fo:break-before="auto" style:column-width="55.77mm"/>
    </style:style>
    <style:style style:name="co10" style:family="table-column">
      <style:table-column-properties fo:break-before="auto" style:column-width="5.8mm"/>
    </style:style>
    <style:style style:name="co11" style:family="table-column">
      <style:table-column-properties fo:break-before="auto" style:column-width="34.71mm"/>
    </style:style>
    <style:style style:name="co12" style:family="table-column">
      <style:table-column-properties fo:break-before="auto" style:column-width="21.94mm"/>
    </style:style>
    <style:style style:name="co13" style:family="table-column">
      <style:table-column-properties fo:break-before="auto" style:column-width="8.31mm"/>
    </style:style>
    <style:style style:name="co14" style:family="table-column">
      <style:table-column-properties fo:break-before="auto" style:column-width="17.44mm"/>
    </style:style>
    <style:style style:name="co15" style:family="table-column">
      <style:table-column-properties fo:break-before="auto" style:column-width="13.32mm"/>
    </style:style>
    <style:style style:name="co16" style:family="table-column">
      <style:table-column-properties fo:break-before="auto" style:column-width="34.84mm"/>
    </style:style>
    <style:style style:name="co17" style:family="table-column">
      <style:table-column-properties fo:break-before="auto" style:column-width="13.69mm"/>
    </style:style>
    <style:style style:name="co18" style:family="table-column">
      <style:table-column-properties fo:break-before="auto" style:column-width="12.38mm"/>
    </style:style>
    <style:style style:name="co19" style:family="table-column">
      <style:table-column-properties fo:break-before="auto" style:column-width="12.47mm"/>
    </style:style>
    <style:style style:name="co20" style:family="table-column">
      <style:table-column-properties fo:break-before="auto" style:column-width="13.86mm"/>
    </style:style>
    <style:style style:name="co21" style:family="table-column">
      <style:table-column-properties fo:break-before="auto" style:column-width="7.96mm"/>
    </style:style>
    <style:style style:name="co22" style:family="table-column">
      <style:table-column-properties fo:break-before="auto" style:column-width="19.31mm"/>
    </style:style>
    <style:style style:name="co23" style:family="table-column">
      <style:table-column-properties fo:break-before="auto" style:column-width="40.8mm"/>
    </style:style>
    <style:style style:name="co24" style:family="table-column">
      <style:table-column-properties fo:break-before="auto" style:column-width="22.79mm"/>
    </style:style>
    <style:style style:name="co25" style:family="table-column">
      <style:table-column-properties fo:break-before="auto" style:column-width="13.93mm"/>
    </style:style>
    <style:style style:name="co26" style:family="table-column">
      <style:table-column-properties fo:break-before="auto" style:column-width="23.07mm"/>
    </style:style>
    <style:style style:name="co27" style:family="table-column">
      <style:table-column-properties fo:break-before="auto" style:column-width="29.55mm"/>
    </style:style>
    <style:style style:name="co28" style:family="table-column">
      <style:table-column-properties fo:break-before="auto" style:column-width="28.42mm"/>
    </style:style>
    <style:style style:name="co29" style:family="table-column">
      <style:table-column-properties fo:break-before="auto" style:column-width="22.51mm"/>
    </style:style>
    <style:style style:name="co30" style:family="table-column">
      <style:table-column-properties fo:break-before="auto" style:column-width="12.91mm"/>
    </style:style>
    <style:style style:name="co31" style:family="table-column">
      <style:table-column-properties fo:break-before="auto" style:column-width="36.95mm"/>
    </style:style>
    <style:style style:name="co32" style:family="table-column">
      <style:table-column-properties fo:break-before="auto" style:column-width="20.81mm"/>
    </style:style>
    <style:style style:name="co33" style:family="table-column">
      <style:table-column-properties fo:break-before="auto" style:column-width="16.62mm"/>
    </style:style>
    <style:style style:name="co34" style:family="table-column">
      <style:table-column-properties fo:break-before="auto" style:column-width="24.2mm"/>
    </style:style>
    <style:style style:name="co35" style:family="table-column">
      <style:table-column-properties fo:break-before="auto" style:column-width="38.56mm"/>
    </style:style>
    <style:style style:name="co36" style:family="table-column">
      <style:table-column-properties fo:break-before="auto" style:column-width="15.56mm"/>
    </style:style>
    <style:style style:name="co37" style:family="table-column">
      <style:table-column-properties fo:break-before="auto" style:column-width="34.61mm"/>
    </style:style>
    <style:style style:name="co38" style:family="table-column">
      <style:table-column-properties fo:break-before="auto" style:column-width="21.04mm"/>
    </style:style>
    <style:style style:name="co39" style:family="table-column">
      <style:table-column-properties fo:break-before="auto" style:column-width="21.87mm"/>
    </style:style>
    <style:style style:name="co40" style:family="table-column">
      <style:table-column-properties fo:break-before="auto" style:column-width="3.18mm"/>
    </style:style>
    <style:style style:name="ro1" style:family="table-row">
      <style:table-row-properties style:row-height="6.54mm" fo:break-before="auto" style:use-optimal-row-height="true"/>
    </style:style>
    <style:style style:name="ro2" style:family="table-row">
      <style:table-row-properties style:row-height="6.12mm" fo:break-before="auto" style:use-optimal-row-height="true"/>
    </style:style>
    <style:style style:name="ro3" style:family="table-row">
      <style:table-row-properties style:row-height="6.23mm" fo:break-before="auto" style:use-optimal-row-height="true"/>
    </style:style>
    <style:style style:name="ro4" style:family="table-row">
      <style:table-row-properties style:row-height="4.52mm" fo:break-before="auto" style:use-optimal-row-height="true"/>
    </style:style>
    <style:style style:name="ro5" style:family="table-row">
      <style:table-row-properties style:row-height="4.8mm" fo:break-before="auto" style:use-optimal-row-height="false"/>
    </style:style>
    <style:style style:name="ro6" style:family="table-row">
      <style:table-row-properties style:row-height="9.65mm" fo:break-before="auto" style:use-optimal-row-height="false"/>
    </style:style>
    <style:style style:name="ro7" style:family="table-row">
      <style:table-row-properties style:row-height="11.99mm" fo:break-before="auto" style:use-optimal-row-height="true"/>
    </style:style>
    <style:style style:name="ro8" style:family="table-row">
      <style:table-row-properties style:row-height="8.11mm" fo:break-before="auto" style:use-optimal-row-height="true"/>
    </style:style>
    <style:style style:name="ro9" style:family="table-row">
      <style:table-row-properties style:row-height="29.63mm" fo:break-before="auto" style:use-optimal-row-height="false"/>
    </style:style>
    <style:style style:name="ro10" style:family="table-row">
      <style:table-row-properties style:row-height="13.62mm" fo:break-before="auto" style:use-optimal-row-height="false"/>
    </style:style>
    <style:style style:name="ro11" style:family="table-row">
      <style:table-row-properties style:row-height="5.1mm" fo:break-before="auto" style:use-optimal-row-height="true"/>
    </style:style>
    <style:style style:name="ro12" style:family="table-row">
      <style:table-row-properties style:row-height="55.95mm" fo:break-before="auto" style:use-optimal-row-height="false"/>
    </style:style>
    <style:style style:name="ro13" style:family="table-row">
      <style:table-row-properties style:row-height="8.85mm" fo:break-before="auto" style:use-optimal-row-height="false"/>
    </style:style>
    <style:style style:name="ro14" style:family="table-row">
      <style:table-row-properties style:row-height="15.61mm" fo:break-before="auto" style:use-optimal-row-height="false"/>
    </style:style>
    <style:style style:name="ro15" style:family="table-row">
      <style:table-row-properties style:row-height="32.67mm" fo:break-before="auto" style:use-optimal-row-height="false"/>
    </style:style>
    <style:style style:name="ro16" style:family="table-row">
      <style:table-row-properties style:row-height="5.94mm" fo:break-before="auto" style:use-optimal-row-height="true"/>
    </style:style>
    <style:style style:name="ro17" style:family="table-row">
      <style:table-row-properties style:row-height="20.11mm" fo:break-before="auto" style:use-optimal-row-height="false"/>
    </style:style>
    <style:style style:name="ro18" style:family="table-row">
      <style:table-row-properties style:row-height="70.24mm" fo:break-before="auto" style:use-optimal-row-height="false"/>
    </style:style>
    <style:style style:name="ro19" style:family="table-row">
      <style:table-row-properties style:row-height="21.47mm" fo:break-before="auto" style:use-optimal-row-height="false"/>
    </style:style>
    <style:style style:name="ro20" style:family="table-row">
      <style:table-row-properties style:row-height="6.35mm" fo:break-before="auto" style:use-optimal-row-height="true"/>
    </style:style>
    <style:style style:name="ro21" style:family="table-row">
      <style:table-row-properties style:row-height="31.04mm" fo:break-before="auto" style:use-optimal-row-height="true"/>
    </style:style>
    <style:style style:name="ro22" style:family="table-row">
      <style:table-row-properties style:row-height="6.1mm" fo:break-before="auto" style:use-optimal-row-height="true"/>
    </style:style>
    <style:style style:name="ta1" style:family="table" style:master-page-name="Default">
      <style:table-properties table:display="true" style:writing-mode="lr-tb"/>
    </style:style>
    <number:number-style style:name="N1">
      <number:number number:decimal-places="0" loext:min-decimal-places="0" number:min-integer-digits="1"/>
    </number:number-style>
    <style:style style:name="ce1" style:family="table-cell" style:parent-style-name="Default">
      <style:table-cell-properties fo:background-color="#e6e6ff"/>
      <style:text-properties fo:font-size="14pt"/>
    </style:style>
    <style:style style:name="ce33" style:family="table-cell" style:parent-style-name="Standardklein">
      <style:table-cell-properties style:text-align-source="fix" style:repeat-content="false" fo:border="none"/>
      <style:paragraph-properties fo:text-align="end" fo:margin-left="0mm"/>
      <style:text-properties fo:font-weight="normal" style:font-weight-asian="normal" style:font-weight-complex="normal"/>
    </style:style>
    <style:style style:name="ce3" style:family="table-cell" style:parent-style-name="Default">
      <style:text-properties fo:font-size="14pt" style:font-size-asian="14pt" style:font-size-complex="14pt"/>
    </style:style>
    <style:style style:name="ce34" style:family="table-cell" style:parent-style-name="Eingabe">
      <style:table-cell-properties fo:background-color="#ffff00" style:text-align-source="fix" style:repeat-content="false" style:vertical-align="middle"/>
      <style:paragraph-properties fo:text-align="center"/>
      <style:map style:condition="is-true-formula(LEN(T(TRIM([.B3])))&gt;1)" style:apply-style-name="Result" style:base-cell-address="Namen.B3"/>
    </style:style>
    <style:style style:name="ce35" style:family="table-cell" style:parent-style-name="Eingabe">
      <style:table-cell-properties style:text-align-source="fix" style:repeat-content="false" fo:border="none" style:vertical-align="middle"/>
      <style:paragraph-properties fo:text-align="center"/>
      <style:text-properties fo:font-style="italic" style:font-size-asian="10.5pt" style:font-style-asian="italic" style:font-size-complex="10.5pt" style:font-style-complex="italic"/>
      <style:map style:condition="is-true-formula(LEN(T(TRIM([.B5])))&gt;1)" style:apply-style-name="Result" style:base-cell-address="Namen.B5"/>
    </style:style>
    <style:style style:name="ce36" style:family="table-cell" style:parent-style-name="Eingabe">
      <style:table-cell-properties fo:border="none"/>
      <style:text-properties fo:font-style="italic" style:font-size-asian="10.5pt" style:font-style-asian="italic" style:font-size-complex="10.5pt" style:font-style-complex="italic"/>
    </style:style>
    <style:style style:name="ce15" style:family="table-cell" style:parent-style-name="Default">
      <style:table-cell-properties style:text-align-source="fix" style:repeat-content="false"/>
      <style:paragraph-properties fo:text-align="end" fo:margin-left="0mm"/>
      <style:text-properties style:font-name="Comic Sans MS" fo:font-size="15pt" fo:font-weight="bold" style:font-size-asian="15pt" style:font-weight-asian="bold" style:font-size-complex="15pt" style:font-weight-complex="bold"/>
    </style:style>
    <style:style style:name="ce29" style:family="table-cell" style:parent-style-name="Default">
      <style:table-cell-properties fo:border-bottom="none" style:text-align-source="fix" style:repeat-content="false" fo:border-left="2.49pt solid #000000" fo:border-right="none" fo:border-top="2.49pt solid #000000"/>
      <style:paragraph-properties fo:text-align="center" fo:margin-left="0mm"/>
      <style:text-properties style:font-name="Arial" fo:font-size="12pt" fo:font-weight="normal" style:font-size-asian="12pt" style:font-weight-asian="normal" style:font-size-complex="12pt" style:font-weight-complex="normal"/>
    </style:style>
    <style:style style:name="ce53"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Wingdings1" fo:font-size="14pt" style:font-name-asian="Wingdings1" style:font-name-complex="Wingdings1"/>
    </style:style>
    <style:style style:name="ce55"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5" style:family="table-cell" style:parent-style-name="Default">
      <style:table-cell-properties fo:border-bottom="none" fo:border-left="2.49pt solid #000000" fo:border-right="none" fo:border-top="none"/>
    </style:style>
    <style:style style:name="ce8" style:family="table-cell" style:parent-style-name="Default">
      <style:table-cell-properties fo:border-bottom="none" fo:border-left="2.49pt solid #000000" fo:border-right="none" fo:border-top="none"/>
      <style:text-properties fo:font-weight="bold"/>
    </style:style>
    <style:style style:name="ce9" style:family="table-cell" style:parent-style-name="Default">
      <style:table-cell-properties fo:border-bottom="none" fo:border-left="2.49pt solid #000000" fo:border-right="none" fo:border-top="none"/>
      <style:text-properties fo:font-size="14pt"/>
    </style:style>
    <style:style style:name="ce10" style:family="table-cell" style:parent-style-name="Default">
      <style:table-cell-properties fo:border-bottom="none" fo:background-color="#e6e6ff" fo:border-left="2.49pt solid #000000" fo:border-right="none" fo:border-top="none"/>
      <style:text-properties fo:font-size="14pt"/>
    </style:style>
    <style:style style:name="ce11" style:family="table-cell" style:parent-style-name="Default" style:data-style-name="N0">
      <style:table-cell-properties fo:border-bottom="2.49pt solid #000000" fo:background-color="#e6e6ff" fo:border-left="2.49pt solid #000000" fo:border-right="none" fo:border-top="none"/>
      <style:text-properties fo:font-size="14pt" fo:font-weight="bold"/>
    </style:style>
    <style:style style:name="ce58" style:family="table-cell" style:parent-style-name="Default">
      <style:table-cell-properties fo:border-bottom="none" fo:border-left="none" fo:border-right="2.49pt solid #000000" fo:border-top="2.49pt solid #000000"/>
      <style:text-properties style:font-name="Arial" fo:font-size="12pt" style:font-size-asian="12pt" style:font-size-complex="12pt"/>
    </style:style>
    <style:style style:name="ce14" style:family="table-cell" style:parent-style-name="Default">
      <style:table-cell-properties fo:border-bottom="none" style:text-align-source="fix" style:repeat-content="false" fo:border-left="none" fo:border-right="2.49pt solid #000000" fo:border-top="none"/>
      <style:paragraph-properties fo:text-align="center" fo:margin-left="0mm"/>
      <style:text-properties style:font-name="Wingdings" fo:font-size="14pt"/>
    </style:style>
    <style:style style:name="ce95" style:family="table-cell" style:parent-style-name="Default">
      <style:table-cell-properties fo:border-bottom="none" style:text-align-source="fix" style:repeat-content="false" fo:border-left="none" fo:border-right="2.49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13" style:family="table-cell" style:parent-style-name="Default">
      <style:table-cell-properties fo:border-bottom="none" fo:border-left="none" fo:border-right="2.49pt solid #000000" fo:border-top="none"/>
    </style:style>
    <style:style style:name="ce16" style:family="table-cell" style:parent-style-name="Default">
      <style:table-cell-properties fo:border-bottom="none" fo:border-left="none" fo:border-right="2.49pt solid #000000" fo:border-top="none"/>
      <style:text-properties style:font-name="Arial" fo:font-size="14pt"/>
    </style:style>
    <style:style style:name="ce17" style:family="table-cell" style:parent-style-name="Default">
      <style:table-cell-properties fo:border-bottom="none" fo:background-color="#e6e6ff" fo:border-left="none" fo:border-right="2.49pt solid #000000" fo:border-top="none"/>
      <style:text-properties fo:font-size="14pt"/>
    </style:style>
    <style:style style:name="ce18" style:family="table-cell" style:parent-style-name="Default" style:data-style-name="N123">
      <style:table-cell-properties fo:border-bottom="2.49pt solid #000000" fo:background-color="#e6e6ff" fo:border-left="none" fo:border-right="2.49pt solid #000000" fo:border-top="none"/>
      <style:text-properties fo:font-size="14pt"/>
    </style:style>
    <style:style style:name="ce19" style:family="table-cell" style:parent-style-name="Default">
      <style:table-cell-properties fo:background-color="#e6e6ff" style:cell-protect="hidden-and-protected" style:print-content="true"/>
      <style:text-properties fo:font-size="14pt"/>
    </style:style>
    <style:style style:name="ce21" style:family="table-cell" style:parent-style-name="Default" style:data-style-name="N122">
      <style:table-cell-properties fo:background-color="#e6e6ff"/>
      <style:text-properties fo:font-size="14pt"/>
    </style:style>
    <style:style style:name="ce22" style:family="table-cell" style:parent-style-name="Default" style:data-style-name="N122">
      <style:table-cell-properties fo:background-color="#e6e6ff" style:cell-protect="hidden-and-protected" style:print-content="true"/>
      <style:text-properties fo:font-size="14pt"/>
    </style:style>
    <style:style style:name="ce20" style:family="table-cell" style:parent-style-name="Default">
      <style:table-cell-properties style:cell-protect="hidden-and-protected" style:print-content="true" fo:border="none"/>
      <style:text-properties fo:font-size="14pt"/>
    </style:style>
    <style:style style:name="ce93" style:family="table-cell" style:parent-style-name="Default" style:data-style-name="N150">
      <style:table-cell-properties fo:background-color="#e6e6ff" style:cell-protect="hidden-and-protected" style:print-content="true"/>
      <style:text-properties fo:font-size="14pt"/>
    </style:style>
    <style:style style:name="ce23" style:family="table-cell" style:parent-style-name="Default">
      <style:table-cell-properties style:cell-protect="hidden-and-protected" style:print-content="true"/>
    </style:style>
    <style:style style:name="ce24" style:family="table-cell" style:parent-style-name="Default">
      <style:text-properties fo:font-weight="bold"/>
    </style:style>
    <style:style style:name="ce25" style:family="table-cell" style:parent-style-name="Default">
      <style:table-cell-properties fo:border-bottom="none" fo:border-left="2.49pt solid #000000" fo:border-right="none" fo:border-top="2.49pt solid #000000"/>
    </style:style>
    <style:style style:name="ce98" style:family="table-cell" style:parent-style-name="Default">
      <style:table-cell-properties fo:border-bottom="none" fo:wrap-option="no-wrap" fo:border-left="2.49pt solid #000000" fo:border-right="2.49pt solid #000000" fo:border-top="none"/>
    </style:style>
    <style:style style:name="ce27" style:family="table-cell" style:parent-style-name="Default">
      <style:table-cell-properties fo:border-bottom="none" style:text-align-source="fix" style:repeat-content="false" fo:border-left="2.49pt solid #000000" fo:border-right="none" fo:border-top="none"/>
      <style:paragraph-properties fo:text-align="start" fo:margin-left="0mm"/>
      <style:text-properties fo:font-style="italic"/>
    </style:style>
    <style:style style:name="ce28" style:family="table-cell" style:parent-style-name="Default">
      <style:table-cell-properties fo:border-bottom="none" style:text-align-source="fix" style:repeat-content="false" fo:border-left="2.49pt solid #000000" fo:border-right="none" fo:border-top="none"/>
      <style:paragraph-properties fo:text-align="end" fo:margin-left="0mm"/>
      <style:text-properties fo:font-style="italic"/>
    </style:style>
    <style:style style:name="ce97" style:family="table-cell" style:parent-style-name="Eingabe">
      <style:table-cell-properties fo:border-bottom="none" style:text-align-source="fix" style:repeat-content="false" fo:border-left="2.49pt solid #000000" fo:border-right="none" fo:border-top="none"/>
      <style:paragraph-properties fo:text-align="end" fo:margin-left="0mm"/>
    </style:style>
    <style:style style:name="ce99"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7]=&quot;&quot;)" style:apply-style-name="Result" style:base-cell-address="Tabelle1.A14"/>
    </style:style>
    <style:style style:name="ce103" style:family="table-cell" style:parent-style-name="Default">
      <style:table-cell-properties fo:border-bottom="none" fo:border-left="2.49pt solid #000000" fo:border-right="none" fo:border-top="none"/>
      <style:map style:condition="is-true-formula([.$E$17]=&quot;&quot;)" style:apply-style-name="Result" style:base-cell-address="Tabelle1.A14"/>
    </style:style>
    <style:style style:name="ce30" style:family="table-cell" style:parent-style-name="Default">
      <style:table-cell-properties fo:border-bottom="none" style:text-align-source="fix" style:repeat-content="false" fo:border-left="2.49pt solid #000000" fo:border-right="none" fo:border-top="none"/>
      <style:paragraph-properties fo:text-align="end" fo:margin-left="0mm"/>
    </style:style>
    <style:style style:name="ce31" style:family="table-cell" style:parent-style-name="Default">
      <style:table-cell-properties fo:border-bottom="2.49pt solid #000000" fo:border-left="2.49pt solid #000000" fo:border-right="none" fo:border-top="none"/>
    </style:style>
    <style:style style:name="ce32" style:family="table-cell" style:parent-style-name="Default">
      <style:table-cell-properties fo:border-bottom="none" fo:border-left="2.49pt solid #000000" fo:border-right="none" fo:border-top="none"/>
      <style:text-properties fo:font-style="italic"/>
    </style:style>
    <style:style style:name="ce123"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31]=&quot;&quot;)" style:apply-style-name="Result" style:base-cell-address="Tabelle1.A27"/>
    </style:style>
    <style:style style:name="ce124"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47]=&quot;&quot;)" style:apply-style-name="Result" style:base-cell-address="Tabelle1.A42"/>
    </style:style>
    <style:style style:name="ce125"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64]=&quot;&quot;)" style:apply-style-name="Result" style:base-cell-address="Tabelle1.A58"/>
    </style:style>
    <style:style style:name="ce129"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81]=&quot;&quot;)" style:apply-style-name="Result" style:base-cell-address="Tabelle1.A75"/>
    </style:style>
    <style:style style:name="ce37" style:family="table-cell" style:parent-style-name="Default">
      <style:table-cell-properties fo:border-bottom="none" fo:border-left="2.49pt solid #000000" fo:border-right="2.49pt solid #000000" fo:border-top="none"/>
      <style:text-properties style:use-window-font-color="true" style:text-outline="false" style:text-line-through-style="none" style:text-line-through-type="none" style:font-name="Arial" fo:font-size="10pt" fo:language="de" fo:country="DE" fo:font-style="normal" fo:text-shadow="none" style:text-underline-style="none" fo:font-weight="normal" style:text-underline-mode="continuous" style:text-overline-mode="continuous" style:text-line-through-mode="continuous" style:font-name-asian="Arial Unicode MS1" style:font-size-asian="10pt" style:language-asian="de" style:country-asian="DE" style:font-style-asian="normal" style:font-weight-asian="normal" style:font-name-complex="Tahoma1" style:font-size-complex="10pt" style:language-complex="en" style:country-complex="US" style:font-style-complex="normal" style:font-weight-complex="normal" style:text-emphasize="none" style:font-relief="none"/>
    </style:style>
    <style:style style:name="ce131"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98]=&quot;&quot;)" style:apply-style-name="Result" style:base-cell-address="Tabelle1.A91"/>
    </style:style>
    <style:style style:name="ce26" style:family="table-cell" style:parent-style-name="Default">
      <style:table-cell-properties fo:border-bottom="none" fo:wrap-option="wrap" fo:border-left="2.49pt solid #000000" fo:border-right="2.49pt solid #000000" fo:border-top="none"/>
    </style:style>
    <style:style style:name="ce207"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18]=&quot;&quot;)" style:apply-style-name="Result" style:base-cell-address="Tabelle1.A112"/>
    </style:style>
    <style:style style:name="ce94" style:family="table-cell" style:parent-style-name="Default">
      <style:table-cell-properties fo:border-bottom="2.49pt solid #000000" fo:border-left="2.49pt solid #000000" fo:border-right="none" fo:border-top="none"/>
      <style:text-properties fo:font-size="8pt" fo:font-style="italic"/>
    </style:style>
    <style:style style:name="ce117"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36]=&quot;&quot;)" style:apply-style-name="Result" style:base-cell-address="Tabelle1.A131"/>
    </style:style>
    <style:style style:name="ce96" style:family="table-cell" style:parent-style-name="Default">
      <style:table-cell-properties fo:border-bottom="2.49pt solid #000000" style:text-align-source="fix" style:repeat-content="false" fo:border-left="2.49pt solid #000000" fo:border-right="none" fo:border-top="none"/>
      <style:paragraph-properties fo:text-align="end" fo:margin-left="0mm"/>
    </style:style>
    <style:style style:name="ce120"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55]=&quot;&quot;)" style:apply-style-name="Result" style:base-cell-address="Tabelle1.A147"/>
    </style:style>
    <style:style style:name="ce121"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74]=&quot;&quot;)" style:apply-style-name="Result" style:base-cell-address="Tabelle1.A166"/>
    </style:style>
    <style:style style:name="ce122"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193]=&quot;&quot;)" style:apply-style-name="Result" style:base-cell-address="Tabelle1.A185"/>
    </style:style>
    <style:style style:name="ce100" style:family="table-cell" style:parent-style-name="Default">
      <style:table-cell-properties fo:border-bottom="none" fo:border-left="2.49pt solid #000000" fo:border-right="2.49pt solid #000000" fo:border-top="2.49pt solid #000000"/>
    </style:style>
    <style:style style:name="ce206" style:family="table-cell" style:parent-style-name="Eingabe">
      <style:table-cell-properties fo:border-bottom="none" style:text-align-source="fix" style:repeat-content="false" fo:border-left="2.49pt solid #000000" fo:border-right="none" fo:border-top="none"/>
      <style:paragraph-properties fo:text-align="end" fo:margin-left="0mm"/>
      <style:map style:condition="is-true-formula([.$E$212]=&quot;&quot;)" style:apply-style-name="Result" style:base-cell-address="Tabelle1.A203"/>
    </style:style>
    <style:style style:name="ce294" style:family="table-cell" style:parent-style-name="Default">
      <style:table-cell-properties style:text-align-source="fix" style:repeat-content="false"/>
      <style:paragraph-properties fo:text-align="center" fo:margin-left="0mm"/>
    </style:style>
    <style:style style:name="ce138" style:family="table-cell" style:parent-style-name="Default">
      <style:table-cell-properties fo:border-bottom="none" fo:border-left="none" fo:border-right="none" fo:border-top="2.49pt solid #000000"/>
    </style:style>
    <style:style style:name="ce41" style:family="table-cell" style:parent-style-name="Default">
      <style:table-cell-properties style:text-align-source="fix" style:repeat-content="false" fo:wrap-option="wrap" fo:border="none"/>
      <style:paragraph-properties fo:text-align="center" fo:margin-left="0mm"/>
    </style:style>
    <style:style style:name="ce42" style:family="table-cell" style:parent-style-name="Default" style:data-style-name="N100">
      <style:table-cell-properties style:text-align-source="fix" style:repeat-content="false"/>
      <style:paragraph-properties fo:text-align="center" fo:margin-left="0mm"/>
    </style:style>
    <style:style style:name="ce43" style:family="table-cell" style:parent-style-name="Default">
      <style:table-cell-properties style:text-align-source="fix" style:repeat-content="false" fo:border="none"/>
      <style:paragraph-properties fo:text-align="center" fo:margin-left="0mm"/>
    </style:style>
    <style:style style:name="ce142" style:family="table-cell" style:parent-style-name="Default">
      <style:table-cell-properties fo:border-bottom="2.49pt solid #000000" style:text-align-source="fix" style:repeat-content="false" fo:border-left="none" fo:border-right="none" fo:border-top="none"/>
      <style:paragraph-properties fo:text-align="center" fo:margin-left="0mm"/>
    </style:style>
    <style:style style:name="ce144" style:family="table-cell" style:parent-style-name="Default">
      <style:table-cell-properties fo:border-bottom="none" style:text-align-source="fix" style:repeat-content="false" fo:border-left="none" fo:border-right="none" fo:border-top="2.49pt solid #000000"/>
      <style:paragraph-properties fo:text-align="center" fo:margin-left="0mm"/>
    </style:style>
    <style:style style:name="ce46" style:family="table-cell" style:parent-style-name="Default">
      <style:table-cell-properties fo:wrap-option="wrap" fo:border="none"/>
    </style:style>
    <style:style style:name="ce47" style:family="table-cell" style:parent-style-name="Default">
      <style:text-properties fo:font-style="italic"/>
    </style:style>
    <style:style style:name="ce402" style:family="table-cell" style:parent-style-name="Eingabe">
      <style:table-cell-properties style:text-align-source="fix" style:repeat-content="false"/>
      <style:paragraph-properties fo:text-align="start" fo:margin-left="0mm"/>
    </style:style>
    <style:style style:name="ce158" style:family="table-cell" style:parent-style-name="Eingabe">
      <style:table-cell-properties style:text-align-source="fix" style:repeat-content="false"/>
      <style:paragraph-properties fo:text-align="start" fo:margin-left="0mm"/>
      <style:map style:condition="is-true-formula([.$E$17]=&quot;&quot;)" style:apply-style-name="Result" style:base-cell-address="Tabelle1.A14"/>
    </style:style>
    <style:style style:name="ce143" style:family="table-cell" style:parent-style-name="Default">
      <style:map style:condition="is-true-formula([.$E$17]=&quot;&quot;)" style:apply-style-name="Result" style:base-cell-address="Tabelle1.A14"/>
    </style:style>
    <style:style style:name="ce146" style:family="table-cell" style:parent-style-name="Default">
      <style:table-cell-properties fo:border-bottom="2.49pt solid #000000" fo:border-left="none" fo:border-right="none" fo:border-top="none"/>
      <style:map style:condition="is-true-formula([.$E$17]=&quot;&quot;)" style:apply-style-name="Result" style:base-cell-address="Tabelle1.A14"/>
    </style:style>
    <style:style style:name="ce148" style:family="table-cell" style:parent-style-name="Eingabe">
      <style:table-cell-properties style:text-align-source="fix" style:repeat-content="false"/>
      <style:paragraph-properties fo:text-align="start" fo:margin-left="0mm"/>
      <style:map style:condition="is-true-formula([.$E$31]=&quot;&quot;)" style:apply-style-name="Result" style:base-cell-address="Tabelle1.A27"/>
    </style:style>
    <style:style style:name="ce149" style:family="table-cell" style:parent-style-name="Eingabe">
      <style:map style:condition="is-true-formula([.$E$31]=&quot;&quot;)" style:apply-style-name="Result" style:base-cell-address="Tabelle1.A27"/>
    </style:style>
    <style:style style:name="ce50" style:family="table-cell" style:parent-style-name="Default">
      <style:table-cell-properties fo:border-bottom="2.49pt solid #000000" fo:border-left="none" fo:border-right="none" fo:border-top="none"/>
    </style:style>
    <style:style style:name="ce150" style:family="table-cell" style:parent-style-name="Eingabe">
      <style:table-cell-properties style:text-align-source="fix" style:repeat-content="false"/>
      <style:paragraph-properties fo:text-align="start" fo:margin-left="0mm"/>
      <style:map style:condition="is-true-formula([.$E$47]=&quot;&quot;)" style:apply-style-name="Result" style:base-cell-address="Tabelle1.A42"/>
    </style:style>
    <style:style style:name="ce151" style:family="table-cell" style:parent-style-name="Eingabe">
      <style:map style:condition="is-true-formula([.$E$47]=&quot;&quot;)" style:apply-style-name="Result" style:base-cell-address="Tabelle1.A42"/>
    </style:style>
    <style:style style:name="ce152" style:family="table-cell" style:parent-style-name="Eingabe">
      <style:table-cell-properties style:text-align-source="fix" style:repeat-content="false"/>
      <style:paragraph-properties fo:text-align="start" fo:margin-left="0mm"/>
      <style:map style:condition="is-true-formula([.$E$64]=&quot;&quot;)" style:apply-style-name="Result" style:base-cell-address="Tabelle1.A58"/>
    </style:style>
    <style:style style:name="ce153" style:family="table-cell" style:parent-style-name="Eingabe">
      <style:map style:condition="is-true-formula([.$E$64]=&quot;&quot;)" style:apply-style-name="Result" style:base-cell-address="Tabelle1.A58"/>
    </style:style>
    <style:style style:name="ce154" style:family="table-cell" style:parent-style-name="Eingabe">
      <style:table-cell-properties style:text-align-source="fix" style:repeat-content="false"/>
      <style:paragraph-properties fo:text-align="start" fo:margin-left="0mm"/>
      <style:map style:condition="is-true-formula([.$E$81]=&quot;&quot;)" style:apply-style-name="Result" style:base-cell-address="Tabelle1.A75"/>
    </style:style>
    <style:style style:name="ce155" style:family="table-cell" style:parent-style-name="Eingabe">
      <style:map style:condition="is-true-formula([.$E$81]=&quot;&quot;)" style:apply-style-name="Result" style:base-cell-address="Tabelle1.A75"/>
    </style:style>
    <style:style style:name="ce156" style:family="table-cell" style:parent-style-name="Eingabe">
      <style:table-cell-properties style:text-align-source="fix" style:repeat-content="false"/>
      <style:paragraph-properties fo:text-align="start" fo:margin-left="0mm"/>
      <style:map style:condition="is-true-formula([.$E$98]=&quot;&quot;)" style:apply-style-name="Result" style:base-cell-address="Tabelle1.A91"/>
    </style:style>
    <style:style style:name="ce157" style:family="table-cell" style:parent-style-name="Eingabe">
      <style:map style:condition="is-true-formula([.$E$98]=&quot;&quot;)" style:apply-style-name="Result" style:base-cell-address="Tabelle1.A91"/>
    </style:style>
    <style:style style:name="ce221" style:family="table-cell" style:parent-style-name="Eingabe">
      <style:table-cell-properties style:text-align-source="fix" style:repeat-content="false"/>
      <style:paragraph-properties fo:text-align="start" fo:margin-left="0mm"/>
      <style:map style:condition="is-true-formula([.$E$118]=&quot;&quot;)" style:apply-style-name="Result" style:base-cell-address="Tabelle1.A112"/>
    </style:style>
    <style:style style:name="ce183" style:family="table-cell" style:parent-style-name="Eingabe">
      <style:table-cell-properties fo:border="none"/>
      <style:map style:condition="is-true-formula([.$E$118]=&quot;&quot;)" style:apply-style-name="Result" style:base-cell-address="Tabelle1.A112"/>
    </style:style>
    <style:style style:name="ce291" style:family="table-cell" style:parent-style-name="Eingabe">
      <style:map style:condition="is-true-formula([.$E$136]=&quot;&quot;)" style:apply-style-name="Result" style:base-cell-address="Tabelle1.C128"/>
    </style:style>
    <style:style style:name="ce187" style:family="table-cell" style:parent-style-name="Eingabe">
      <style:table-cell-properties style:text-align-source="fix" style:repeat-content="false"/>
      <style:paragraph-properties fo:text-align="start" fo:margin-left="0mm"/>
      <style:map style:condition="is-true-formula([.$E$136]=&quot;&quot;)" style:apply-style-name="Result" style:base-cell-address="Tabelle1.A131"/>
    </style:style>
    <style:style style:name="ce188" style:family="table-cell" style:parent-style-name="Eingabe">
      <style:table-cell-properties style:text-align-source="fix" style:repeat-content="false"/>
      <style:paragraph-properties fo:text-align="end" fo:margin-left="0mm"/>
      <style:map style:condition="is-true-formula([.$E$136]=&quot;&quot;)" style:apply-style-name="Result" style:base-cell-address="Tabelle1.A131"/>
    </style:style>
    <style:style style:name="ce189" style:family="table-cell" style:parent-style-name="Eingabe">
      <style:table-cell-properties fo:border-bottom="2.49pt solid #000000" style:text-align-source="fix" style:repeat-content="false" fo:border-left="none" fo:border-right="none" fo:border-top="none"/>
      <style:paragraph-properties fo:text-align="end" fo:margin-left="0mm"/>
      <style:map style:condition="is-true-formula([.$E$136]=&quot;&quot;)" style:apply-style-name="Result" style:base-cell-address="Tabelle1.C137"/>
    </style:style>
    <style:style style:name="ce108" style:family="table-cell" style:parent-style-name="Default">
      <style:table-cell-properties fo:border="none"/>
    </style:style>
    <style:style style:name="ce450" style:family="table-cell" style:parent-style-name="Eingabe">
      <style:table-cell-properties style:text-align-source="fix" style:repeat-content="false"/>
      <style:paragraph-properties fo:text-align="start" fo:margin-left="0mm"/>
      <style:map style:condition="is-true-formula([.$E$155]=&quot;&quot;)" style:apply-style-name="Result" style:base-cell-address="Tabelle1.A147"/>
    </style:style>
    <style:style style:name="ce297" style:family="table-cell" style:parent-style-name="Eingabe">
      <style:map style:condition="is-true-formula([.$E$155]=&quot;&quot;)" style:apply-style-name="Result" style:base-cell-address="Tabelle1.A147"/>
    </style:style>
    <style:style style:name="ce193" style:family="table-cell" style:parent-style-name="Eingabe">
      <style:table-cell-properties style:text-align-source="fix" style:repeat-content="false"/>
      <style:paragraph-properties fo:text-align="start" fo:margin-left="0mm"/>
      <style:map style:condition="is-true-formula([.$E$174]=&quot;&quot;)" style:apply-style-name="Result" style:base-cell-address="Tabelle1.A166"/>
    </style:style>
    <style:style style:name="ce194" style:family="table-cell" style:parent-style-name="Eingabe">
      <style:map style:condition="is-true-formula([.$E$174]=&quot;&quot;)" style:apply-style-name="Result" style:base-cell-address="Tabelle1.A166"/>
    </style:style>
    <style:style style:name="ce196" style:family="table-cell" style:parent-style-name="Eingabe">
      <style:table-cell-properties style:text-align-source="fix" style:repeat-content="false"/>
      <style:paragraph-properties fo:text-align="start" fo:margin-left="0mm"/>
      <style:map style:condition="is-true-formula([.$E$193]=&quot;&quot;)" style:apply-style-name="Result" style:base-cell-address="Tabelle1.A185"/>
    </style:style>
    <style:style style:name="ce197" style:family="table-cell" style:parent-style-name="Eingabe">
      <style:map style:condition="is-true-formula([.$E$193]=&quot;&quot;)" style:apply-style-name="Result" style:base-cell-address="Tabelle1.A185"/>
    </style:style>
    <style:style style:name="ce219" style:family="table-cell" style:parent-style-name="Eingabe">
      <style:table-cell-properties style:text-align-source="fix" style:repeat-content="false"/>
      <style:paragraph-properties fo:text-align="start" fo:margin-left="0mm"/>
      <style:map style:condition="is-true-formula([.$E$212]=&quot;&quot;)" style:apply-style-name="Result" style:base-cell-address="Tabelle1.A203"/>
    </style:style>
    <style:style style:name="ce255" style:family="table-cell" style:parent-style-name="Eingabe">
      <style:map style:condition="is-true-formula([.$E$212]=&quot;&quot;)" style:apply-style-name="Result" style:base-cell-address="Tabelle1.A203"/>
    </style:style>
    <style:style style:name="ce230" style:family="table-cell" style:parent-style-name="Default">
      <style:table-cell-properties fo:border-bottom="none" fo:border-left="none" fo:border-right="2.49pt solid #000000" fo:border-top="2.49pt solid #000000"/>
    </style:style>
    <style:style style:name="ce62" style:family="table-cell" style:parent-style-name="Default">
      <style:table-cell-properties fo:border-bottom="none" fo:wrap-option="wrap" fo:border-left="none" fo:border-right="2.49pt solid #000000" fo:border-top="none"/>
    </style:style>
    <style:style style:name="ce224" style:family="table-cell" style:parent-style-name="Eingabe">
      <style:table-cell-properties fo:border-bottom="none" style:text-align-source="fix" style:repeat-content="false" fo:border-left="none" fo:border-right="2.49pt solid #000000" fo:border-top="none"/>
      <style:paragraph-properties fo:text-align="start" fo:margin-left="0mm"/>
    </style:style>
    <style:style style:name="ce227"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7]=&quot;&quot;)" style:apply-style-name="Result" style:base-cell-address="Tabelle1.A14"/>
    </style:style>
    <style:style style:name="ce204" style:family="table-cell" style:parent-style-name="Default">
      <style:table-cell-properties fo:border-bottom="none" fo:border-left="none" fo:border-right="2.49pt solid #000000" fo:border-top="none"/>
      <style:text-properties style:use-window-font-color="true" style:text-outline="false" style:text-line-through-style="none" style:text-line-through-type="none" style:font-name="Bitstream Vera Sans" fo:font-size="10pt" fo:language="de" fo:country="DE" fo:font-style="normal" fo:text-shadow="none" style:text-underline-style="none" fo:font-weight="normal" style:text-underline-mode="continuous" style:text-overline-mode="continuous" style:text-line-through-mode="continuous" style:font-name-asian="Bitstream Vera Sans" style:font-size-asian="6.80000019073486pt" style:language-asian="de" style:country-asian="DE" style:font-style-asian="normal" style:font-weight-asian="normal" style:font-name-complex="Bitstream Vera Sans" style:font-size-complex="10pt" style:language-complex="en" style:country-complex="US" style:font-style-complex="normal" style:font-weight-complex="normal" style:text-emphasize="none" style:font-relief="none"/>
      <style:map style:condition="is-true-formula([.$E$17]=&quot;&quot;)" style:apply-style-name="Result" style:base-cell-address="Tabelle1.A14"/>
    </style:style>
    <style:style style:name="ce65" style:family="table-cell" style:parent-style-name="Default">
      <style:table-cell-properties fo:border-bottom="2.49pt solid #000000" fo:border-left="none" fo:border-right="2.49pt solid #000000" fo:border-top="none"/>
    </style:style>
    <style:style style:name="ce173"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31]=&quot;&quot;)" style:apply-style-name="Result" style:base-cell-address="Tabelle1.A27"/>
    </style:style>
    <style:style style:name="ce174"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47]=&quot;&quot;)" style:apply-style-name="Result" style:base-cell-address="Tabelle1.A42"/>
    </style:style>
    <style:style style:name="ce175"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64]=&quot;&quot;)" style:apply-style-name="Result" style:base-cell-address="Tabelle1.A58"/>
    </style:style>
    <style:style style:name="ce176"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81]=&quot;&quot;)" style:apply-style-name="Result" style:base-cell-address="Tabelle1.A75"/>
    </style:style>
    <style:style style:name="ce177"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98]=&quot;&quot;)" style:apply-style-name="Result" style:base-cell-address="Tabelle1.A91"/>
    </style:style>
    <style:style style:name="ce229"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18]=&quot;&quot;)" style:apply-style-name="Result" style:base-cell-address="Tabelle1.A112"/>
    </style:style>
    <style:style style:name="ce64" style:family="table-cell" style:parent-style-name="Default">
      <style:table-cell-properties fo:border-bottom="none" fo:border-left="none" fo:border-right="2.49pt solid #000000" fo:border-top="none"/>
      <style:text-properties style:use-window-font-color="true" style:text-outline="false" style:text-line-through-style="none" style:text-line-through-type="none" style:font-name="Bitstream Vera Sans" fo:font-size="10pt" fo:language="de" fo:country="DE" fo:font-style="normal" fo:text-shadow="none" style:text-underline-style="none" fo:font-weight="normal" style:text-underline-mode="continuous" style:text-overline-mode="continuous" style:text-line-through-mode="continuous" style:font-name-asian="Bitstream Vera Sans" style:font-size-asian="6.80000019073486pt" style:language-asian="de" style:country-asian="DE" style:font-style-asian="normal" style:font-weight-asian="normal" style:font-name-complex="Bitstream Vera Sans" style:font-size-complex="10pt" style:language-complex="en" style:country-complex="US" style:font-style-complex="normal" style:font-weight-complex="normal" style:text-emphasize="none" style:font-relief="none"/>
    </style:style>
    <style:style style:name="ce222"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36]=&quot;&quot;)" style:apply-style-name="Result" style:base-cell-address="Tabelle1.A131"/>
    </style:style>
    <style:style style:name="ce223"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55]=&quot;&quot;)" style:apply-style-name="Result" style:base-cell-address="Tabelle1.A147"/>
    </style:style>
    <style:style style:name="ce225"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74]=&quot;&quot;)" style:apply-style-name="Result" style:base-cell-address="Tabelle1.A166"/>
    </style:style>
    <style:style style:name="ce226"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193]=&quot;&quot;)" style:apply-style-name="Result" style:base-cell-address="Tabelle1.A185"/>
    </style:style>
    <style:style style:name="ce228" style:family="table-cell" style:parent-style-name="Eingabe">
      <style:table-cell-properties fo:border-bottom="none" style:text-align-source="fix" style:repeat-content="false" fo:border-left="none" fo:border-right="2.49pt solid #000000" fo:border-top="none"/>
      <style:paragraph-properties fo:text-align="start" fo:margin-left="0mm"/>
      <style:map style:condition="is-true-formula([.$E$212]=&quot;&quot;)" style:apply-style-name="Result" style:base-cell-address="Tabelle1.A203"/>
    </style:style>
    <style:style style:name="ce71" style:family="table-cell" style:parent-style-name="Default">
      <style:table-cell-properties style:text-align-source="fix" style:repeat-content="false"/>
      <style:paragraph-properties fo:text-align="end" fo:margin-left="0mm"/>
    </style:style>
    <style:style style:name="ce72" style:family="table-cell" style:parent-style-name="Default">
      <style:table-cell-properties style:text-align-source="fix" style:repeat-content="false" fo:wrap-option="wrap"/>
      <style:paragraph-properties fo:text-align="end" fo:margin-left="0mm"/>
    </style:style>
    <style:style style:name="ce73" style:family="table-cell" style:parent-style-name="Default">
      <style:table-cell-properties style:text-align-source="fix" style:repeat-content="false"/>
      <style:paragraph-properties fo:text-align="end" fo:margin-left="0mm"/>
      <style:text-properties style:font-name="Wingdings"/>
    </style:style>
    <style:style style:name="ce75" style:family="table-cell" style:parent-style-name="Default">
      <style:table-cell-properties style:text-align-source="fix" style:repeat-content="false"/>
      <style:paragraph-properties fo:text-align="start" fo:margin-left="0mm"/>
    </style:style>
    <style:style style:name="ce74" style:family="table-cell" style:parent-style-name="Default">
      <style:table-cell-properties style:text-align-source="fix" style:repeat-content="false" fo:border="none"/>
      <style:paragraph-properties fo:text-align="end" fo:margin-left="0mm"/>
      <style:text-properties style:font-name="Wingdings"/>
    </style:style>
    <style:style style:name="ce76" style:family="table-cell" style:parent-style-name="Default">
      <style:table-cell-properties style:text-align-source="fix" style:repeat-content="false" fo:border="none"/>
      <style:paragraph-properties fo:text-align="start" fo:margin-left="0mm"/>
      <style:text-properties style:font-name="Comic Sans MS" fo:font-size="14pt"/>
    </style:style>
    <style:style style:name="ce77" style:family="table-cell" style:parent-style-name="Default">
      <style:table-cell-properties fo:border-bottom="none" fo:border-left="0.06pt solid #000000" fo:border-right="none" fo:border-top="0.06pt solid #000000"/>
      <style:text-properties fo:font-size="14pt" fo:font-weight="bold"/>
    </style:style>
    <style:style style:name="ce185"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186"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80" style:family="table-cell" style:parent-style-name="Ausgabe" style:data-style-name="N0"/>
    <style:style style:name="ce81" style:family="table-cell" style:parent-style-name="Default">
      <style:table-cell-properties fo:wrap-option="wrap"/>
    </style:style>
    <style:style style:name="ce82" style:family="table-cell" style:parent-style-name="Ausgabe" style:data-style-name="N0">
      <style:text-properties fo:font-style="italic"/>
    </style:style>
    <style:style style:name="ce83" style:family="table-cell" style:parent-style-name="Ausgabe" style:data-style-name="N1">
      <style:text-properties fo:font-style="italic"/>
    </style:style>
    <style:style style:name="ce84" style:family="table-cell" style:parent-style-name="Ausgabe" style:data-style-name="N1"/>
    <style:style style:name="ce85" style:family="table-cell" style:parent-style-name="Default">
      <style:table-cell-properties fo:border="none"/>
      <style:text-properties style:font-name="Arial" fo:font-size="14pt"/>
    </style:style>
    <style:style style:name="ce86" style:family="table-cell" style:parent-style-name="Default">
      <style:table-cell-properties fo:border-bottom="none" fo:border-left="none" fo:border-right="0.06pt solid #000000" fo:border-top="0.06pt solid #000000"/>
      <style:text-properties style:font-name="Arial" fo:font-size="14pt" fo:font-weight="bold"/>
    </style:style>
    <style:style style:name="ce87" style:family="table-cell" style:parent-style-name="Default">
      <style:table-cell-properties fo:border-bottom="none" style:text-align-source="fix" style:repeat-content="false" fo:border-left="none" fo:border-right="0.06pt solid #000000" fo:border-top="none"/>
      <style:paragraph-properties fo:text-align="center" fo:margin-left="0mm"/>
      <style:text-properties style:font-name="Wingdings" fo:font-size="14pt"/>
    </style:style>
    <style:style style:name="ce195"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89" style:family="table-cell" style:parent-style-name="Ausgabe" style:data-style-name="N0">
      <style:table-cell-properties fo:wrap-option="wrap"/>
    </style:style>
    <style:style style:name="ce208" style:family="table-cell" style:parent-style-name="Ausgabe">
      <style:table-cell-properties fo:border="none"/>
    </style:style>
    <style:style style:name="ce256" style:family="table-cell" style:parent-style-name="Ausgabe">
      <style:table-cell-properties style:text-align-source="fix" style:repeat-content="false" fo:wrap-option="no-wrap"/>
      <style:paragraph-properties fo:text-align="start" fo:margin-left="0mm"/>
    </style:style>
    <style:style style:name="ce209" style:family="table-cell" style:parent-style-name="Ausgabe">
      <style:table-cell-properties fo:wrap-option="wrap"/>
    </style:style>
    <style:style style:name="ce290" style:family="table-cell" style:parent-style-name="Default">
      <style:table-cell-properties style:text-align-source="fix" style:repeat-content="false" fo:wrap-option="wrap"/>
      <style:paragraph-properties fo:text-align="center" fo:margin-left="0mm"/>
      <style:text-properties fo:font-size="6pt" fo:font-style="italic" style:font-size-asian="6pt" style:font-style-asian="italic" style:font-size-complex="6pt" style:font-style-complex="italic"/>
    </style:style>
    <style:style style:name="ce127" style:family="table-cell" style:parent-style-name="Default">
      <style:table-cell-properties fo:wrap-option="wrap"/>
      <style:text-properties fo:font-style="italic"/>
    </style:style>
    <style:style style:name="ce296" style:family="table-cell" style:parent-style-name="Default">
      <style:text-properties fo:font-size="8pt" style:font-size-asian="8pt" style:font-size-complex="8pt"/>
    </style:style>
    <style:style style:name="ce299" style:family="table-cell" style:parent-style-name="Default">
      <style:table-cell-properties style:text-align-source="fix" style:repeat-content="false" fo:wrap-option="wrap" style:vertical-align="bottom"/>
      <style:paragraph-properties fo:text-align="start" fo:margin-left="0mm"/>
      <style:text-properties fo:font-size="7pt" style:font-size-asian="7pt" style:font-size-complex="7pt"/>
    </style:style>
    <style:style style:name="ce300" style:family="table-cell" style:parent-style-name="Default" style:data-style-name="N100">
      <style:table-cell-properties style:text-align-source="fix" style:repeat-content="false"/>
      <style:paragraph-properties fo:text-align="end" fo:margin-left="0mm"/>
      <style:text-properties fo:font-size="7pt" fo:font-style="italic" style:font-size-asian="7pt" style:font-style-asian="italic" style:font-size-complex="7pt" style:font-style-complex="italic"/>
      <style:map style:condition="is-true-formula([.$D$22]=&quot;&quot;)" style:apply-style-name="Result" style:base-cell-address="Tabelle2.A7"/>
    </style:style>
    <style:style style:name="ce311" style:family="table-cell" style:parent-style-name="Eingabe">
      <style:table-cell-properties style:text-align-source="fix" style:repeat-content="false"/>
      <style:paragraph-properties fo:text-align="end" fo:margin-left="0mm"/>
      <style:map style:condition="is-true-formula([.$D$22]=&quot;&quot;)" style:apply-style-name="Result" style:base-cell-address="Tabelle2.A7"/>
    </style:style>
    <style:style style:name="ce302" style:family="table-cell" style:parent-style-name="Default" style:data-style-name="N100">
      <style:table-cell-properties style:text-align-source="fix" style:repeat-content="false"/>
      <style:paragraph-properties fo:text-align="end" fo:margin-left="0mm"/>
      <style:text-properties fo:font-size="6pt" fo:font-style="italic" style:font-size-asian="6pt" style:font-style-asian="italic" style:font-size-complex="6pt" style:font-style-complex="italic"/>
      <style:map style:condition="is-true-formula([.$D$22]=&quot;&quot;)" style:apply-style-name="Result" style:base-cell-address="Tabelle2.A9"/>
    </style:style>
    <style:style style:name="ce161" style:family="table-cell" style:parent-style-name="Default">
      <style:text-properties style:font-name="Wingdings" fo:font-size="10pt" style:font-name-asian="Wingdings1" style:language-asian="de" style:country-asian="DE" style:font-name-complex="Wingdings1" style:language-complex="de" style:country-complex="DE"/>
    </style:style>
    <style:style style:name="ce325" style:family="table-cell" style:parent-style-name="Default">
      <style:table-cell-properties style:text-align-source="fix" style:repeat-content="false"/>
      <style:paragraph-properties fo:text-align="end" fo:margin-left="0mm"/>
      <style:text-properties style:font-name="Arial" fo:font-size="10pt" style:font-name-asian="Wingdings1" style:language-asian="de" style:country-asian="DE" style:font-name-complex="Wingdings1" style:language-complex="de" style:country-complex="DE"/>
    </style:style>
    <style:style style:name="ce327" style:family="table-cell" style:parent-style-name="Default">
      <style:table-cell-properties fo:wrap-option="wrap"/>
      <style:text-properties style:font-name="Arial" fo:font-size="6pt" fo:font-style="italic" style:font-name-asian="Wingdings1" style:font-size-asian="6pt" style:language-asian="de" style:country-asian="DE" style:font-style-asian="italic" style:font-name-complex="Wingdings1" style:font-size-complex="6pt" style:language-complex="de" style:country-complex="DE" style:font-style-complex="italic"/>
    </style:style>
    <style:style style:name="ce305" style:family="table-cell" style:parent-style-name="Default">
      <style:text-properties style:font-name="Arial" fo:font-size="9pt" style:font-name-asian="Wingdings1" style:font-size-asian="9pt" style:language-asian="de" style:country-asian="DE" style:font-name-complex="Wingdings1" style:font-size-complex="9pt" style:language-complex="de" style:country-complex="DE"/>
    </style:style>
    <style:style style:name="ce306" style:family="table-cell" style:parent-style-name="Default">
      <style:text-properties style:font-name="Arial" fo:font-size="10pt" style:font-name-asian="Wingdings1" style:language-asian="de" style:country-asian="DE" style:font-name-complex="Wingdings1" style:language-complex="de" style:country-complex="DE"/>
    </style:style>
    <style:style style:name="ce307" style:family="table-cell" style:parent-style-name="Default">
      <style:table-cell-properties style:text-align-source="fix" style:repeat-content="false"/>
      <style:paragraph-properties fo:text-align="end" fo:margin-left="0mm"/>
      <style:map style:condition="is-true-formula([.$D$22]=&quot;&quot;)" style:apply-style-name="Result" style:base-cell-address="Tabelle2.A7"/>
    </style:style>
    <style:style style:name="ce237" style:family="table-cell" style:parent-style-name="Eingabe">
      <style:table-cell-properties style:text-align-source="fix" style:repeat-content="false"/>
      <style:paragraph-properties fo:text-align="end" fo:margin-left="0mm"/>
      <style:map style:condition="is-true-formula([.$D$22]=&quot;&quot;)" style:apply-style-name="Result" style:base-cell-address="Tabelle2.A7"/>
    </style:style>
    <style:style style:name="ce312" style:family="table-cell" style:parent-style-name="Default" style:data-style-name="N100">
      <style:table-cell-properties style:text-align-source="fix" style:repeat-content="false"/>
      <style:paragraph-properties fo:text-align="end" fo:margin-left="0mm"/>
      <style:map style:condition="is-true-formula([.$D$31]=&quot;&quot;)" style:apply-style-name="Result" style:base-cell-address="Tabelle2.A26"/>
    </style:style>
    <style:style style:name="ce238" style:family="table-cell" style:parent-style-name="Eingabe">
      <style:table-cell-properties style:text-align-source="fix" style:repeat-content="false"/>
      <style:paragraph-properties fo:text-align="end" fo:margin-left="0mm"/>
      <style:map style:condition="is-true-formula([.$D$31]=&quot;&quot;)" style:apply-style-name="Result" style:base-cell-address="Tabelle2.A26"/>
    </style:style>
    <style:style style:name="ce315" style:family="table-cell" style:parent-style-name="Eingabe">
      <style:table-cell-properties style:text-align-source="fix" style:repeat-content="false"/>
      <style:paragraph-properties fo:text-align="end" fo:margin-left="0mm"/>
      <style:map style:condition="is-true-formula([.$D$31]=&quot;&quot;)" style:apply-style-name="Result" style:base-cell-address="Tabelle2.A30"/>
    </style:style>
    <style:style style:name="ce319" style:family="table-cell" style:parent-style-name="Default">
      <style:table-cell-properties style:text-align-source="fix" style:repeat-content="false" fo:wrap-option="wrap"/>
      <style:paragraph-properties fo:text-align="center" fo:margin-left="0mm"/>
    </style:style>
    <style:style style:name="ce321" style:family="table-cell" style:parent-style-name="Default" style:data-style-name="N100">
      <style:table-cell-properties style:text-align-source="fix" style:repeat-content="false"/>
      <style:paragraph-properties fo:text-align="end" fo:margin-left="0mm"/>
      <style:map style:condition="is-true-formula([.$D$44]=&quot;&quot;)" style:apply-style-name="Result" style:base-cell-address="Tabelle2.A37"/>
    </style:style>
    <style:style style:name="ce239" style:family="table-cell" style:parent-style-name="Eingabe">
      <style:table-cell-properties style:text-align-source="fix" style:repeat-content="false"/>
      <style:paragraph-properties fo:text-align="end" fo:margin-left="0mm"/>
      <style:map style:condition="is-true-formula([.$D$44]=&quot;&quot;)" style:apply-style-name="Result" style:base-cell-address="Tabelle2.A37"/>
    </style:style>
    <style:style style:name="ce316" style:family="table-cell" style:parent-style-name="Default" style:data-style-name="N100">
      <style:table-cell-properties style:text-align-source="fix" style:repeat-content="false"/>
      <style:paragraph-properties fo:text-align="end" fo:margin-left="0mm"/>
      <style:map style:condition="is-true-formula([.$D$56]=&quot;&quot;)" style:apply-style-name="Result" style:base-cell-address="Tabelle2.A49"/>
    </style:style>
    <style:style style:name="ce214" style:family="table-cell" style:parent-style-name="Eingabe">
      <style:table-cell-properties style:text-align-source="fix" style:repeat-content="false"/>
      <style:paragraph-properties fo:text-align="end" fo:margin-left="0mm"/>
      <style:map style:condition="is-true-formula([.$D$56]=&quot;&quot;)" style:apply-style-name="Result" style:base-cell-address="Tabelle2.A49"/>
    </style:style>
    <style:style style:name="ce133" style:family="table-cell" style:parent-style-name="Default">
      <style:table-cell-properties fo:wrap-option="wrap"/>
      <style:text-properties fo:font-size="8pt" fo:font-style="italic"/>
    </style:style>
    <style:style style:name="ce318" style:family="table-cell" style:parent-style-name="Default" style:data-style-name="N100">
      <style:table-cell-properties style:text-align-source="fix" style:repeat-content="false"/>
      <style:paragraph-properties fo:text-align="end" fo:margin-left="0mm"/>
      <style:map style:condition="is-true-formula([.$D$70]=&quot;&quot;)" style:apply-style-name="Result" style:base-cell-address="Tabelle2.A62"/>
    </style:style>
    <style:style style:name="ce242" style:family="table-cell" style:parent-style-name="Eingabe">
      <style:table-cell-properties style:text-align-source="fix" style:repeat-content="false"/>
      <style:paragraph-properties fo:text-align="end" fo:margin-left="0mm"/>
      <style:map style:condition="is-true-formula([.$D$70]=&quot;&quot;)" style:apply-style-name="Result" style:base-cell-address="Tabelle2.A62"/>
    </style:style>
    <style:style style:name="ce243" style:family="table-cell" style:parent-style-name="Eingabe">
      <style:table-cell-properties style:text-align-source="fix" style:repeat-content="false"/>
      <style:paragraph-properties fo:text-align="end" fo:margin-left="0mm"/>
      <style:map style:condition="is-true-formula([.$D$83]=&quot;&quot;)" style:apply-style-name="Result" style:base-cell-address="Tabelle2.A75"/>
    </style:style>
    <style:style style:name="ce287" style:family="table-cell" style:parent-style-name="Default">
      <style:table-cell-properties style:text-align-source="fix" style:repeat-content="false"/>
      <style:paragraph-properties fo:text-align="center" fo:margin-left="0mm"/>
      <style:text-properties fo:font-style="italic" style:font-style-asian="italic" style:font-style-complex="italic"/>
    </style:style>
    <style:style style:name="ce339" style:family="table-cell" style:parent-style-name="Default" style:data-style-name="N100">
      <style:table-cell-properties style:text-align-source="fix" style:repeat-content="false"/>
      <style:paragraph-properties fo:text-align="center" fo:margin-left="0mm"/>
      <style:text-properties fo:font-size="8pt" fo:font-style="italic" style:font-size-asian="8pt" style:font-style-asian="italic" style:font-size-complex="8pt" style:font-style-complex="italic"/>
    </style:style>
    <style:style style:name="ce341" style:family="table-cell" style:parent-style-name="Default" style:data-style-name="N100">
      <style:table-cell-properties style:text-align-source="fix" style:repeat-content="false"/>
      <style:paragraph-properties fo:text-align="center" fo:margin-left="0mm"/>
      <style:text-properties fo:font-size="6pt" fo:font-style="italic" style:font-size-asian="6pt" style:font-style-asian="italic" style:font-size-complex="6pt" style:font-style-complex="italic"/>
      <style:map style:condition="is-true-formula([.$D$22]=&quot;&quot;)" style:apply-style-name="Result" style:base-cell-address="Tabelle2.A7"/>
    </style:style>
    <style:style style:name="ce381" style:family="table-cell" style:parent-style-name="Eingabe">
      <style:table-cell-properties style:text-align-source="fix" style:repeat-content="false"/>
      <style:paragraph-properties fo:text-align="center" fo:margin-left="0mm"/>
      <style:map style:condition="is-true-formula([.$D$22]=&quot;&quot;)" style:apply-style-name="Result" style:base-cell-address="Tabelle2.A7"/>
    </style:style>
    <style:style style:name="ce344" style:family="table-cell" style:parent-style-name="Default" style:data-style-name="N100">
      <style:table-cell-properties style:text-align-source="fix" style:repeat-content="false"/>
      <style:paragraph-properties fo:text-align="center" fo:margin-left="0mm"/>
      <style:text-properties fo:font-size="6pt" fo:font-style="italic" style:font-size-asian="6pt" style:font-style-asian="italic" style:font-size-complex="6pt" style:font-style-complex="italic"/>
      <style:map style:condition="is-true-formula([.$D$22]=&quot;&quot;)" style:apply-style-name="Result" style:base-cell-address="Tabelle2.A9"/>
    </style:style>
    <style:style style:name="ce345" style:family="table-cell" style:parent-style-name="Default" style:data-style-name="N100">
      <style:table-cell-properties style:text-align-source="fix" style:repeat-content="false"/>
      <style:paragraph-properties fo:text-align="center" fo:margin-left="0mm"/>
      <style:text-properties fo:font-size="6pt" fo:font-style="italic" style:font-size-asian="6pt" style:font-style-asian="italic" style:font-size-complex="6pt" style:font-style-complex="italic"/>
      <style:map style:condition="is-true-formula([.$D$22]=&quot;&quot;)" style:apply-style-name="Result" style:base-cell-address="Tabelle2.B11"/>
    </style:style>
    <style:style style:name="ce347" style:family="table-cell" style:parent-style-name="Default" style:data-style-name="N0">
      <style:text-properties style:font-name="Arial" fo:font-size="10pt" style:font-name-asian="Wingdings1" style:language-asian="de" style:country-asian="DE" style:font-name-complex="Wingdings1" style:language-complex="de" style:country-complex="DE"/>
    </style:style>
    <style:style style:name="ce348" style:family="table-cell" style:parent-style-name="Default">
      <style:table-cell-properties style:text-align-source="fix" style:repeat-content="false"/>
      <style:paragraph-properties fo:text-align="end" fo:margin-left="0mm"/>
      <style:map style:condition="is-true-formula([.$D$22]=&quot;&quot;)" style:apply-style-name="Result" style:base-cell-address="Tabelle2.B14"/>
    </style:style>
    <style:style style:name="ce350" style:family="table-cell" style:parent-style-name="Default">
      <style:table-cell-properties style:text-align-source="fix" style:repeat-content="false"/>
      <style:paragraph-properties fo:text-align="center" fo:margin-left="0mm"/>
      <style:map style:condition="is-true-formula([.$D$22]=&quot;&quot;)" style:apply-style-name="Result" style:base-cell-address="Tabelle2.A7"/>
    </style:style>
    <style:style style:name="ce278" style:family="table-cell" style:parent-style-name="Eingabe">
      <style:table-cell-properties style:text-align-source="fix" style:repeat-content="false"/>
      <style:paragraph-properties fo:text-align="center" fo:margin-left="0mm"/>
      <style:map style:condition="is-true-formula([.$D$22]=&quot;&quot;)" style:apply-style-name="Result" style:base-cell-address="Tabelle2.A7"/>
    </style:style>
    <style:style style:name="ce351" style:family="table-cell" style:parent-style-name="Default">
      <style:table-cell-properties style:text-align-source="fix" style:repeat-content="false"/>
      <style:paragraph-properties fo:text-align="start" fo:margin-left="0mm"/>
      <style:text-properties fo:font-weight="bold" style:font-weight-asian="bold" style:font-weight-complex="bold"/>
    </style:style>
    <style:style style:name="ce288" style:family="table-cell" style:parent-style-name="Default" style:data-style-name="N100">
      <style:table-cell-properties style:text-align-source="fix" style:repeat-content="false"/>
      <style:paragraph-properties fo:text-align="center" fo:margin-left="0mm"/>
      <style:map style:condition="is-true-formula([.$D$31]=&quot;&quot;)" style:apply-style-name="Result" style:base-cell-address="Tabelle2.A26"/>
    </style:style>
    <style:style style:name="ce279" style:family="table-cell" style:parent-style-name="Eingabe">
      <style:table-cell-properties style:text-align-source="fix" style:repeat-content="false"/>
      <style:paragraph-properties fo:text-align="center" fo:margin-left="0mm"/>
      <style:map style:condition="is-true-formula([.$D$31]=&quot;&quot;)" style:apply-style-name="Result" style:base-cell-address="Tabelle2.A26"/>
    </style:style>
    <style:style style:name="ce360" style:family="table-cell" style:parent-style-name="Eingabe">
      <style:table-cell-properties style:text-align-source="fix" style:repeat-content="false"/>
      <style:paragraph-properties fo:text-align="center" fo:margin-left="0mm"/>
      <style:map style:condition="is-true-formula([.$D$31]=&quot;&quot;)" style:apply-style-name="Result" style:base-cell-address="Tabelle2.A30"/>
    </style:style>
    <style:style style:name="ce326" style:family="table-cell" style:parent-style-name="Default" style:data-style-name="N100">
      <style:table-cell-properties style:text-align-source="fix" style:repeat-content="false"/>
      <style:paragraph-properties fo:text-align="center" fo:margin-left="0mm"/>
      <style:map style:condition="is-true-formula([.$D$44]=&quot;&quot;)" style:apply-style-name="Result" style:base-cell-address="Tabelle2.A37"/>
    </style:style>
    <style:style style:name="ce280" style:family="table-cell" style:parent-style-name="Eingabe">
      <style:table-cell-properties style:text-align-source="fix" style:repeat-content="false"/>
      <style:paragraph-properties fo:text-align="center" fo:margin-left="0mm"/>
      <style:map style:condition="is-true-formula([.$D$44]=&quot;&quot;)" style:apply-style-name="Result" style:base-cell-address="Tabelle2.A37"/>
    </style:style>
    <style:style style:name="ce328" style:family="table-cell" style:parent-style-name="Default" style:data-style-name="N100">
      <style:table-cell-properties style:text-align-source="fix" style:repeat-content="false"/>
      <style:paragraph-properties fo:text-align="center" fo:margin-left="0mm"/>
      <style:map style:condition="is-true-formula([.$D$56]=&quot;&quot;)" style:apply-style-name="Result" style:base-cell-address="Tabelle2.A49"/>
    </style:style>
    <style:style style:name="ce281" style:family="table-cell" style:parent-style-name="Eingabe">
      <style:table-cell-properties style:text-align-source="fix" style:repeat-content="false"/>
      <style:paragraph-properties fo:text-align="center" fo:margin-left="0mm"/>
      <style:map style:condition="is-true-formula([.$D$56]=&quot;&quot;)" style:apply-style-name="Result" style:base-cell-address="Tabelle2.A49"/>
    </style:style>
    <style:style style:name="ce330" style:family="table-cell" style:parent-style-name="Default" style:data-style-name="N100">
      <style:table-cell-properties style:text-align-source="fix" style:repeat-content="false"/>
      <style:paragraph-properties fo:text-align="center" fo:margin-left="0mm"/>
      <style:map style:condition="is-true-formula([.$D$70]=&quot;&quot;)" style:apply-style-name="Result" style:base-cell-address="Tabelle2.A62"/>
    </style:style>
    <style:style style:name="ce282" style:family="table-cell" style:parent-style-name="Eingabe">
      <style:table-cell-properties style:text-align-source="fix" style:repeat-content="false"/>
      <style:paragraph-properties fo:text-align="center" fo:margin-left="0mm"/>
      <style:map style:condition="is-true-formula([.$D$70]=&quot;&quot;)" style:apply-style-name="Result" style:base-cell-address="Tabelle2.A62"/>
    </style:style>
    <style:style style:name="ce332" style:family="table-cell" style:parent-style-name="Default" style:data-style-name="N100">
      <style:table-cell-properties style:text-align-source="fix" style:repeat-content="false"/>
      <style:paragraph-properties fo:text-align="center" fo:margin-left="0mm"/>
      <style:map style:condition="is-true-formula([.$D$83]=&quot;&quot;)" style:apply-style-name="Result" style:base-cell-address="Tabelle2.A75"/>
    </style:style>
    <style:style style:name="ce283" style:family="table-cell" style:parent-style-name="Eingabe">
      <style:table-cell-properties style:text-align-source="fix" style:repeat-content="false"/>
      <style:paragraph-properties fo:text-align="center" fo:margin-left="0mm"/>
      <style:map style:condition="is-true-formula([.$D$83]=&quot;&quot;)" style:apply-style-name="Result" style:base-cell-address="Tabelle2.A75"/>
    </style:style>
    <style:style style:name="ce374" style:family="table-cell" style:parent-style-name="Default">
      <style:table-cell-properties style:text-align-source="fix" style:repeat-content="false" fo:wrap-option="wrap"/>
      <style:paragraph-properties fo:text-align="start" fo:margin-left="0mm"/>
      <style:text-properties fo:font-size="6pt" fo:font-style="italic" style:font-size-asian="6pt" style:font-style-asian="italic" style:font-size-complex="6pt" style:font-style-complex="italic"/>
    </style:style>
    <style:style style:name="ce375" style:family="table-cell" style:parent-style-name="Default" style:data-style-name="N100">
      <style:table-cell-properties style:text-align-source="fix" style:repeat-content="false"/>
      <style:paragraph-properties fo:text-align="start" fo:margin-left="0mm"/>
      <style:text-properties fo:font-size="7pt" fo:font-style="italic" style:font-size-asian="7pt" style:font-style-asian="italic" style:font-size-complex="7pt" style:font-style-complex="italic"/>
      <style:map style:condition="is-true-formula([.$D$22]=&quot;&quot;)" style:apply-style-name="Result" style:base-cell-address="Tabelle2.A7"/>
    </style:style>
    <style:style style:name="ce410" style:family="table-cell" style:parent-style-name="Eingabe">
      <style:table-cell-properties style:text-align-source="fix" style:repeat-content="false"/>
      <style:paragraph-properties fo:text-align="start" fo:margin-left="0mm"/>
      <style:map style:condition="is-true-formula([.$D$22]=&quot;&quot;)" style:apply-style-name="Result" style:base-cell-address="Tabelle2.A7"/>
    </style:style>
    <style:style style:name="ce377" style:family="table-cell" style:parent-style-name="Default" style:data-style-name="N100">
      <style:table-cell-properties style:text-align-source="fix" style:repeat-content="false"/>
      <style:paragraph-properties fo:text-align="start" fo:margin-left="0mm"/>
      <style:text-properties fo:font-size="6pt" fo:font-style="italic" style:font-size-asian="6pt" style:font-style-asian="italic" style:font-size-complex="6pt" style:font-style-complex="italic"/>
      <style:map style:condition="is-true-formula([.$D$22]=&quot;&quot;)" style:apply-style-name="Result" style:base-cell-address="Tabelle2.A9"/>
    </style:style>
    <style:style style:name="ce412" style:family="table-cell" style:parent-style-name="Eingabe">
      <style:table-cell-properties style:text-align-source="fix" style:repeat-content="false"/>
      <style:paragraph-properties fo:text-align="start" fo:margin-left="0mm"/>
      <style:map style:condition="is-true-formula([.$D$22]=&quot;&quot;)" style:apply-style-name="Result" style:base-cell-address="Tabelle2.C14"/>
    </style:style>
    <style:style style:name="ce379" style:family="table-cell" style:parent-style-name="Default">
      <style:table-cell-properties style:text-align-source="fix" style:repeat-content="false"/>
      <style:paragraph-properties fo:text-align="start" fo:margin-left="0mm"/>
      <style:map style:condition="is-true-formula([.$D$22]=&quot;&quot;)" style:apply-style-name="Result" style:base-cell-address="Tabelle2.A7"/>
    </style:style>
    <style:style style:name="ce419" style:family="table-cell" style:parent-style-name="Eingabe">
      <style:table-cell-properties style:text-align-source="fix" style:repeat-content="false"/>
      <style:paragraph-properties fo:text-align="start" fo:margin-left="0mm"/>
      <style:map style:condition="is-true-formula([.$D$22]=&quot;&quot;)" style:apply-style-name="Result" style:base-cell-address="Tabelle2.A7"/>
    </style:style>
    <style:style style:name="ce317" style:family="table-cell" style:parent-style-name="Eingabe">
      <style:map style:condition="is-true-formula([.$D$23]=&quot;&quot;)" style:apply-style-name="Result" style:base-cell-address="Tabelle2.C23"/>
    </style:style>
    <style:style style:name="ce337" style:family="table-cell" style:parent-style-name="Default" style:data-style-name="N100">
      <style:table-cell-properties style:text-align-source="fix" style:repeat-content="false"/>
      <style:paragraph-properties fo:text-align="start" fo:margin-left="0mm"/>
      <style:map style:condition="is-true-formula([.$D$31]=&quot;&quot;)" style:apply-style-name="Result" style:base-cell-address="Tabelle2.A26"/>
    </style:style>
    <style:style style:name="ce426" style:family="table-cell" style:parent-style-name="Eingabe">
      <style:table-cell-properties style:text-align-source="fix" style:repeat-content="false"/>
      <style:paragraph-properties fo:text-align="start" fo:margin-left="0mm"/>
      <style:map style:condition="is-true-formula([.$D$31]=&quot;&quot;)" style:apply-style-name="Result" style:base-cell-address="Tabelle2.A26"/>
    </style:style>
    <style:style style:name="ce383" style:family="table-cell" style:parent-style-name="Eingabe">
      <style:table-cell-properties style:text-align-source="fix" style:repeat-content="false"/>
      <style:paragraph-properties fo:text-align="start" fo:margin-left="0mm"/>
      <style:map style:condition="is-true-formula([.$D$31]=&quot;&quot;)" style:apply-style-name="Result" style:base-cell-address="Tabelle2.A30"/>
    </style:style>
    <style:style style:name="ce428" style:family="table-cell" style:parent-style-name="Eingabe">
      <style:map style:condition="is-true-formula([.$D$32]=&quot;&quot;)" style:apply-style-name="Result" style:base-cell-address="Tabelle2.C32"/>
    </style:style>
    <style:style style:name="ce386" style:family="table-cell" style:parent-style-name="Default">
      <style:table-cell-properties style:text-align-source="fix" style:repeat-content="false" fo:wrap-option="wrap" style:vertical-align="bottom"/>
      <style:paragraph-properties fo:text-align="center" fo:margin-left="0mm"/>
      <style:text-properties fo:font-size="10pt" style:font-size-asian="10pt" style:font-size-complex="10pt"/>
    </style:style>
    <style:style style:name="ce387" style:family="table-cell" style:parent-style-name="Default">
      <style:table-cell-properties style:text-align-source="fix" style:repeat-content="false" style:vertical-align="middle"/>
      <style:paragraph-properties fo:text-align="center"/>
    </style:style>
    <style:style style:name="ce340" style:family="table-cell" style:parent-style-name="Default" style:data-style-name="N100">
      <style:table-cell-properties style:text-align-source="fix" style:repeat-content="false"/>
      <style:paragraph-properties fo:text-align="start" fo:margin-left="0mm"/>
      <style:map style:condition="is-true-formula([.$D$44]=&quot;&quot;)" style:apply-style-name="Result" style:base-cell-address="Tabelle2.A37"/>
    </style:style>
    <style:style style:name="ce434" style:family="table-cell" style:parent-style-name="Eingabe">
      <style:table-cell-properties style:text-align-source="fix" style:repeat-content="false"/>
      <style:paragraph-properties fo:text-align="start" fo:margin-left="0mm"/>
      <style:map style:condition="is-true-formula([.$D$44]=&quot;&quot;)" style:apply-style-name="Result" style:base-cell-address="Tabelle2.A37"/>
    </style:style>
    <style:style style:name="ce329" style:family="table-cell" style:parent-style-name="Eingabe">
      <style:map style:condition="is-true-formula([.$D$45]=&quot;&quot;)" style:apply-style-name="Result" style:base-cell-address="Tabelle2.C45"/>
    </style:style>
    <style:style style:name="ce343" style:family="table-cell" style:parent-style-name="Default" style:data-style-name="N100">
      <style:table-cell-properties style:text-align-source="fix" style:repeat-content="false"/>
      <style:paragraph-properties fo:text-align="start" fo:margin-left="0mm"/>
      <style:map style:condition="is-true-formula([.$D$56]=&quot;&quot;)" style:apply-style-name="Result" style:base-cell-address="Tabelle2.A49"/>
    </style:style>
    <style:style style:name="ce437" style:family="table-cell" style:parent-style-name="Eingabe">
      <style:table-cell-properties style:text-align-source="fix" style:repeat-content="false"/>
      <style:paragraph-properties fo:text-align="start" fo:margin-left="0mm"/>
      <style:map style:condition="is-true-formula([.$D$56]=&quot;&quot;)" style:apply-style-name="Result" style:base-cell-address="Tabelle2.A49"/>
    </style:style>
    <style:style style:name="ce293" style:family="table-cell" style:parent-style-name="Eingabe">
      <style:map style:condition="is-true-formula([.$D$57]=&quot;&quot;)" style:apply-style-name="Result" style:base-cell-address="Tabelle2.C57"/>
    </style:style>
    <style:style style:name="ce346" style:family="table-cell" style:parent-style-name="Default" style:data-style-name="N100">
      <style:table-cell-properties style:text-align-source="fix" style:repeat-content="false"/>
      <style:paragraph-properties fo:text-align="start" fo:margin-left="0mm"/>
      <style:map style:condition="is-true-formula([.$D$70]=&quot;&quot;)" style:apply-style-name="Result" style:base-cell-address="Tabelle2.A62"/>
    </style:style>
    <style:style style:name="ce440" style:family="table-cell" style:parent-style-name="Eingabe">
      <style:table-cell-properties style:text-align-source="fix" style:repeat-content="false"/>
      <style:paragraph-properties fo:text-align="start" fo:margin-left="0mm"/>
      <style:map style:condition="is-true-formula([.$D$70]=&quot;&quot;)" style:apply-style-name="Result" style:base-cell-address="Tabelle2.A62"/>
    </style:style>
    <style:style style:name="ce441" style:family="table-cell" style:parent-style-name="Eingabe">
      <style:map style:condition="is-true-formula([.$D$71]=&quot;&quot;)" style:apply-style-name="Result" style:base-cell-address="Tabelle2.C71"/>
    </style:style>
    <style:style style:name="ce397" style:family="table-cell" style:parent-style-name="Default" style:data-style-name="N100">
      <style:table-cell-properties style:text-align-source="fix" style:repeat-content="false"/>
      <style:paragraph-properties fo:text-align="start" fo:margin-left="0mm"/>
      <style:map style:condition="is-true-formula([.$D$83]=&quot;&quot;)" style:apply-style-name="Result" style:base-cell-address="Tabelle2.C75"/>
    </style:style>
    <style:style style:name="ce443" style:family="table-cell" style:parent-style-name="Eingabe">
      <style:table-cell-properties style:text-align-source="fix" style:repeat-content="false"/>
      <style:paragraph-properties fo:text-align="start" fo:margin-left="0mm"/>
      <style:map style:condition="is-true-formula([.$D$83]=&quot;&quot;)" style:apply-style-name="Result" style:base-cell-address="Tabelle2.A75"/>
    </style:style>
    <style:style style:name="ce444" style:family="table-cell" style:parent-style-name="Eingabe">
      <style:map style:condition="is-true-formula([.$D$84]=&quot;&quot;)" style:apply-style-name="Result" style:base-cell-address="Tabelle2.C84"/>
    </style:style>
    <style:style style:name="ce298" style:family="table-cell" style:parent-style-name="Default">
      <style:text-properties fo:font-style="italic" style:font-style-asian="italic" style:font-style-complex="italic"/>
    </style:style>
    <style:style style:name="ce352" style:family="table-cell" style:parent-style-name="Default">
      <style:map style:condition="is-true-formula([.$D$22]=&quot;&quot;)" style:apply-style-name="Result" style:base-cell-address="Tabelle2.A7"/>
    </style:style>
    <style:style style:name="ce160" style:family="table-cell" style:parent-style-name="Default">
      <style:text-properties style:font-name="Wingdings"/>
    </style:style>
    <style:style style:name="ce445" style:family="table-cell" style:parent-style-name="Default">
      <style:map style:condition="is-true-formula([.$D$31]=&quot;&quot;)" style:apply-style-name="Result" style:base-cell-address="Tabelle2.A30"/>
    </style:style>
    <style:style style:name="ce405" style:family="table-cell" style:parent-style-name="Default">
      <style:table-cell-properties style:text-align-source="fix" style:repeat-content="false"/>
      <style:paragraph-properties fo:text-align="start" fo:margin-left="0mm"/>
      <style:map style:condition="is-true-formula([.$D$44]=&quot;&quot;)" style:apply-style-name="Result" style:base-cell-address="Tabelle2.A37"/>
    </style:style>
    <style:style style:name="ce354" style:family="table-cell" style:parent-style-name="Default">
      <style:map style:condition="is-true-formula([.$D$44]=&quot;&quot;)" style:apply-style-name="Result" style:base-cell-address="Tabelle2.A37"/>
    </style:style>
    <style:style style:name="ce355" style:family="table-cell" style:parent-style-name="Default">
      <style:map style:condition="is-true-formula([.$D$56]=&quot;&quot;)" style:apply-style-name="Result" style:base-cell-address="Tabelle2.A49"/>
    </style:style>
    <style:style style:name="ce356" style:family="table-cell" style:parent-style-name="Default">
      <style:map style:condition="is-true-formula([.$D$70]=&quot;&quot;)" style:apply-style-name="Result" style:base-cell-address="Tabelle2.A62"/>
    </style:style>
    <style:style style:name="ce357" style:family="table-cell" style:parent-style-name="Default">
      <style:map style:condition="is-true-formula([.$D$83]=&quot;&quot;)" style:apply-style-name="Result" style:base-cell-address="Tabelle2.A75"/>
    </style:style>
    <style:style style:name="ce162" style:family="table-cell" style:parent-style-name="Default">
      <style:table-cell-properties style:text-align-source="fix" style:repeat-content="false"/>
      <style:paragraph-properties fo:text-align="start" fo:margin-left="0mm"/>
      <style:text-properties fo:font-size="8pt" fo:font-weight="normal"/>
    </style:style>
    <style:style style:name="ce163" style:family="table-cell" style:parent-style-name="Default">
      <style:text-properties fo:font-size="8pt" fo:font-weight="normal"/>
    </style:style>
    <style:style style:name="ce164" style:family="table-cell" style:parent-style-name="Default">
      <style:table-cell-properties style:text-align-source="fix" style:repeat-content="false"/>
      <style:paragraph-properties fo:text-align="start" fo:margin-left="0mm"/>
      <style:text-properties fo:font-size="8pt" fo:font-style="italic" fo:font-weight="normal"/>
    </style:style>
    <style:style style:name="ce367" style:family="table-cell" style:parent-style-name="Default" style:data-style-name="N0">
      <style:table-cell-properties style:text-align-source="fix" style:repeat-content="false"/>
      <style:paragraph-properties fo:text-align="start" fo:margin-left="0mm"/>
      <style:text-properties fo:font-size="8pt" fo:font-weight="normal"/>
    </style:style>
    <style:style style:name="ce414" style:family="table-cell" style:parent-style-name="Default" style:data-style-name="N0">
      <style:table-cell-properties style:text-align-source="fix" style:repeat-content="false" fo:wrap-option="wrap" style:vertical-align="middle"/>
      <style:paragraph-properties fo:text-align="center" fo:margin-left="0mm"/>
      <style:text-properties fo:font-size="8pt" fo:font-weight="normal"/>
    </style:style>
    <style:style style:name="ce415" style:family="table-cell" style:parent-style-name="Default">
      <style:table-cell-properties style:text-align-source="fix" style:repeat-content="false" fo:wrap-option="wrap" style:vertical-align="bottom"/>
      <style:paragraph-properties fo:text-align="center" fo:margin-left="0mm"/>
      <style:text-properties fo:font-size="10pt" fo:font-weight="normal" style:font-size-asian="10pt" style:font-size-complex="10pt"/>
    </style:style>
    <style:style style:name="ce363" style:family="table-cell" style:parent-style-name="Ausgabe">
      <style:table-cell-properties style:text-align-source="fix" style:repeat-content="false"/>
      <style:paragraph-properties fo:text-align="start" fo:margin-left="0mm"/>
      <style:text-properties fo:font-size="8pt" fo:font-weight="normal"/>
    </style:style>
    <style:style style:name="ce165" style:family="table-cell" style:parent-style-name="Default">
      <style:table-cell-properties style:text-align-source="fix" style:repeat-content="false" fo:border="none"/>
      <style:paragraph-properties fo:text-align="center" fo:margin-left="0mm"/>
      <style:text-properties style:font-name="Comic Sans MS" fo:font-size="14pt"/>
    </style:style>
    <style:style style:name="ce166" style:family="table-cell" style:parent-style-name="Default">
      <style:table-cell-properties fo:border-bottom="none" style:text-align-source="fix" style:repeat-content="false" fo:border-left="0.06pt solid #000000" fo:border-right="none" fo:border-top="0.06pt solid #000000"/>
      <style:paragraph-properties fo:text-align="center" fo:margin-left="0mm"/>
      <style:text-properties fo:font-size="14pt" fo:font-weight="bold"/>
    </style:style>
    <style:style style:name="ce169" style:family="table-cell" style:parent-style-name="Ausgabe" style:data-style-name="N0">
      <style:table-cell-properties style:text-align-source="fix" style:repeat-content="false"/>
      <style:paragraph-properties fo:text-align="center" fo:margin-left="0mm"/>
      <style:text-properties fo:font-size="8pt"/>
    </style:style>
    <style:style style:name="ce308" style:family="table-cell" style:parent-style-name="Ausgabe" style:data-style-name="N0">
      <style:table-cell-properties style:text-align-source="fix" style:repeat-content="false"/>
      <style:paragraph-properties fo:text-align="start" fo:margin-left="0mm"/>
      <style:text-properties fo:font-size="8pt" fo:font-style="italic" fo:font-weight="normal"/>
    </style:style>
    <style:style style:name="ce202" style:family="table-cell" style:parent-style-name="Default">
      <style:table-cell-properties style:text-align-source="fix" style:repeat-content="false"/>
      <style:paragraph-properties fo:text-align="center" fo:margin-left="0mm"/>
      <style:text-properties fo:font-size="8pt"/>
    </style:style>
    <style:style style:name="ce424" style:family="table-cell" style:parent-style-name="Ausgabe" style:data-style-name="N117"/>
    <style:style style:name="ce425" style:family="table-cell" style:parent-style-name="Ausgabe" style:data-style-name="N120"/>
    <style:style style:name="ce126" style:family="table-cell" style:parent-style-name="Default">
      <style:table-cell-properties style:text-align-source="fix" style:repeat-content="false"/>
      <style:paragraph-properties fo:text-align="start" fo:margin-left="0mm"/>
      <style:text-properties fo:font-style="italic"/>
    </style:style>
    <style:style style:name="ce267" style:family="table-cell" style:parent-style-name="Default">
      <style:table-cell-properties style:text-align-source="fix" style:repeat-content="false"/>
      <style:paragraph-properties fo:text-align="end" fo:margin-left="0mm"/>
      <style:text-properties fo:font-style="italic" style:font-style-asian="italic" style:font-style-complex="italic"/>
    </style:style>
    <style:style style:name="ce310" style:family="table-cell" style:parent-style-name="Default" style:data-style-name="N100">
      <style:table-cell-properties style:text-align-source="fix" style:repeat-content="false"/>
      <style:paragraph-properties fo:text-align="end" fo:margin-left="0mm"/>
      <style:map style:condition="is-true-formula([.$D$14]=&quot;&quot;)" style:apply-style-name="Result" style:base-cell-address="Tabelle3.A7"/>
    </style:style>
    <style:style style:name="ce475" style:family="table-cell" style:parent-style-name="Eingabe">
      <style:table-cell-properties style:text-align-source="fix" style:repeat-content="false"/>
      <style:paragraph-properties fo:text-align="end" fo:margin-left="0mm"/>
      <style:map style:condition="is-true-formula([.$D$14]=&quot;&quot;)" style:apply-style-name="Result" style:base-cell-address="Tabelle3.A7"/>
    </style:style>
    <style:style style:name="ce476" style:family="table-cell" style:parent-style-name="Default" style:data-style-name="N100">
      <style:table-cell-properties style:text-align-source="fix" style:repeat-content="false"/>
      <style:paragraph-properties fo:text-align="end" fo:margin-left="0mm"/>
      <style:map style:condition="is-true-formula([.$D$25]=&quot;&quot;)" style:apply-style-name="Result" style:base-cell-address="Tabelle3.A18"/>
    </style:style>
    <style:style style:name="ce477" style:family="table-cell" style:parent-style-name="Eingabe">
      <style:table-cell-properties style:text-align-source="fix" style:repeat-content="false"/>
      <style:paragraph-properties fo:text-align="end" fo:margin-left="0mm"/>
      <style:map style:condition="is-true-formula([.$D$25]=&quot;&quot;)" style:apply-style-name="Result" style:base-cell-address="Tabelle3.A18"/>
    </style:style>
    <style:style style:name="ce314" style:family="table-cell" style:parent-style-name="Default" style:data-style-name="N100">
      <style:table-cell-properties style:text-align-source="fix" style:repeat-content="false"/>
      <style:paragraph-properties fo:text-align="end" fo:margin-left="0mm"/>
      <style:map style:condition="is-true-formula([.$D$37]=&quot;&quot;)" style:apply-style-name="Result" style:base-cell-address="Tabelle3.A30"/>
    </style:style>
    <style:style style:name="ce479" style:family="table-cell" style:parent-style-name="Eingabe">
      <style:table-cell-properties style:text-align-source="fix" style:repeat-content="false"/>
      <style:paragraph-properties fo:text-align="end" fo:margin-left="0mm"/>
      <style:map style:condition="is-true-formula([.$D$37]=&quot;&quot;)" style:apply-style-name="Result" style:base-cell-address="Tabelle3.A30"/>
    </style:style>
    <style:style style:name="ce480" style:family="table-cell" style:parent-style-name="Default" style:data-style-name="N100">
      <style:table-cell-properties style:text-align-source="fix" style:repeat-content="false"/>
      <style:paragraph-properties fo:text-align="end" fo:margin-left="0mm"/>
      <style:map style:condition="is-true-formula([.$D$49]=&quot;&quot;)" style:apply-style-name="Result" style:base-cell-address="Tabelle3.A42"/>
    </style:style>
    <style:style style:name="ce481" style:family="table-cell" style:parent-style-name="Eingabe">
      <style:table-cell-properties style:text-align-source="fix" style:repeat-content="false"/>
      <style:paragraph-properties fo:text-align="end" fo:margin-left="0mm"/>
      <style:map style:condition="is-true-formula([.$D$49]=&quot;&quot;)" style:apply-style-name="Result" style:base-cell-address="Tabelle3.A42"/>
    </style:style>
    <style:style style:name="ce482" style:family="table-cell" style:parent-style-name="Default" style:data-style-name="N100">
      <style:table-cell-properties style:text-align-source="fix" style:repeat-content="false"/>
      <style:paragraph-properties fo:text-align="end" fo:margin-left="0mm"/>
      <style:map style:condition="is-true-formula([.$D$63]=&quot;&quot;)" style:apply-style-name="Result" style:base-cell-address="Tabelle3.A55"/>
    </style:style>
    <style:style style:name="ce483" style:family="table-cell" style:parent-style-name="Eingabe">
      <style:table-cell-properties style:text-align-source="fix" style:repeat-content="false"/>
      <style:paragraph-properties fo:text-align="end" fo:margin-left="0mm"/>
      <style:map style:condition="is-true-formula([.$D$63]=&quot;&quot;)" style:apply-style-name="Result" style:base-cell-address="Tabelle3.A55"/>
    </style:style>
    <style:style style:name="ce320" style:family="table-cell" style:parent-style-name="Default" style:data-style-name="N100">
      <style:table-cell-properties style:text-align-source="fix" style:repeat-content="false"/>
      <style:paragraph-properties fo:text-align="end" fo:margin-left="0mm"/>
      <style:map style:condition="is-true-formula([.$D$76]=&quot;&quot;)" style:apply-style-name="Result" style:base-cell-address="Tabelle3.A68"/>
    </style:style>
    <style:style style:name="ce485" style:family="table-cell" style:parent-style-name="Eingabe">
      <style:table-cell-properties style:text-align-source="fix" style:repeat-content="false"/>
      <style:paragraph-properties fo:text-align="end" fo:margin-left="0mm"/>
      <style:map style:condition="is-true-formula([.$D$76]=&quot;&quot;)" style:apply-style-name="Result" style:base-cell-address="Tabelle3.A68"/>
    </style:style>
    <style:style style:name="ce276" style:family="table-cell" style:parent-style-name="Default">
      <style:table-cell-properties style:text-align-source="fix" style:repeat-content="false"/>
      <style:paragraph-properties fo:text-align="center" fo:margin-left="0mm"/>
      <style:text-properties fo:font-style="italic" style:font-style-asian="italic" style:font-style-complex="italic"/>
    </style:style>
    <style:style style:name="ce277" style:family="table-cell" style:parent-style-name="Default" style:data-style-name="N100">
      <style:table-cell-properties style:text-align-source="value-type" style:repeat-content="false"/>
      <style:paragraph-properties fo:margin-left="0mm"/>
    </style:style>
    <style:style style:name="ce286" style:family="table-cell" style:parent-style-name="Default" style:data-style-name="N100">
      <style:table-cell-properties style:text-align-source="fix" style:repeat-content="false"/>
      <style:paragraph-properties fo:text-align="center" fo:margin-left="0mm"/>
      <style:map style:condition="is-true-formula([.$D$14]=&quot;&quot;)" style:apply-style-name="Result" style:base-cell-address="Tabelle3.A7"/>
    </style:style>
    <style:style style:name="ce489" style:family="table-cell" style:parent-style-name="Eingabe">
      <style:table-cell-properties style:text-align-source="fix" style:repeat-content="false"/>
      <style:paragraph-properties fo:text-align="center" fo:margin-left="0mm"/>
      <style:map style:condition="is-true-formula([.$D$14]=&quot;&quot;)" style:apply-style-name="Result" style:base-cell-address="Tabelle3.A7"/>
    </style:style>
    <style:style style:name="ce490" style:family="table-cell" style:parent-style-name="Default" style:data-style-name="N100">
      <style:table-cell-properties style:text-align-source="fix" style:repeat-content="false"/>
      <style:paragraph-properties fo:text-align="center" fo:margin-left="0mm"/>
      <style:map style:condition="is-true-formula([.$D$25]=&quot;&quot;)" style:apply-style-name="Result" style:base-cell-address="Tabelle3.A18"/>
    </style:style>
    <style:style style:name="ce491" style:family="table-cell" style:parent-style-name="Eingabe">
      <style:table-cell-properties style:text-align-source="fix" style:repeat-content="false"/>
      <style:paragraph-properties fo:text-align="center" fo:margin-left="0mm"/>
      <style:map style:condition="is-true-formula([.$D$25]=&quot;&quot;)" style:apply-style-name="Result" style:base-cell-address="Tabelle3.A18"/>
    </style:style>
    <style:style style:name="ce492" style:family="table-cell" style:parent-style-name="Default" style:data-style-name="N100">
      <style:table-cell-properties style:text-align-source="fix" style:repeat-content="false"/>
      <style:paragraph-properties fo:text-align="center" fo:margin-left="0mm"/>
      <style:map style:condition="is-true-formula([.$D$37]=&quot;&quot;)" style:apply-style-name="Result" style:base-cell-address="Tabelle3.A30"/>
    </style:style>
    <style:style style:name="ce493" style:family="table-cell" style:parent-style-name="Eingabe">
      <style:table-cell-properties style:text-align-source="fix" style:repeat-content="false"/>
      <style:paragraph-properties fo:text-align="center" fo:margin-left="0mm"/>
      <style:map style:condition="is-true-formula([.$D$37]=&quot;&quot;)" style:apply-style-name="Result" style:base-cell-address="Tabelle3.A30"/>
    </style:style>
    <style:style style:name="ce494" style:family="table-cell" style:parent-style-name="Default" style:data-style-name="N100">
      <style:table-cell-properties style:text-align-source="fix" style:repeat-content="false"/>
      <style:paragraph-properties fo:text-align="center" fo:margin-left="0mm"/>
      <style:map style:condition="is-true-formula([.$D$49]=&quot;&quot;)" style:apply-style-name="Result" style:base-cell-address="Tabelle3.A42"/>
    </style:style>
    <style:style style:name="ce495" style:family="table-cell" style:parent-style-name="Eingabe">
      <style:table-cell-properties style:text-align-source="fix" style:repeat-content="false"/>
      <style:paragraph-properties fo:text-align="center" fo:margin-left="0mm"/>
      <style:map style:condition="is-true-formula([.$D$49]=&quot;&quot;)" style:apply-style-name="Result" style:base-cell-address="Tabelle3.A42"/>
    </style:style>
    <style:style style:name="ce496" style:family="table-cell" style:parent-style-name="Default" style:data-style-name="N100">
      <style:table-cell-properties style:text-align-source="fix" style:repeat-content="false"/>
      <style:paragraph-properties fo:text-align="center" fo:margin-left="0mm"/>
      <style:map style:condition="is-true-formula([.$D$63]=&quot;&quot;)" style:apply-style-name="Result" style:base-cell-address="Tabelle3.A55"/>
    </style:style>
    <style:style style:name="ce497" style:family="table-cell" style:parent-style-name="Eingabe">
      <style:table-cell-properties style:text-align-source="fix" style:repeat-content="false"/>
      <style:paragraph-properties fo:text-align="center" fo:margin-left="0mm"/>
      <style:map style:condition="is-true-formula([.$D$63]=&quot;&quot;)" style:apply-style-name="Result" style:base-cell-address="Tabelle3.A55"/>
    </style:style>
    <style:style style:name="ce498" style:family="table-cell" style:parent-style-name="Default" style:data-style-name="N100">
      <style:table-cell-properties style:text-align-source="fix" style:repeat-content="false"/>
      <style:paragraph-properties fo:text-align="center" fo:margin-left="0mm"/>
      <style:map style:condition="is-true-formula([.$D$76]=&quot;&quot;)" style:apply-style-name="Result" style:base-cell-address="Tabelle3.A68"/>
    </style:style>
    <style:style style:name="ce499" style:family="table-cell" style:parent-style-name="Eingabe">
      <style:table-cell-properties style:text-align-source="fix" style:repeat-content="false"/>
      <style:paragraph-properties fo:text-align="center" fo:margin-left="0mm"/>
      <style:map style:condition="is-true-formula([.$D$76]=&quot;&quot;)" style:apply-style-name="Result" style:base-cell-address="Tabelle3.A68"/>
    </style:style>
    <style:style style:name="ce284" style:family="table-cell" style:parent-style-name="Default">
      <style:table-cell-properties style:text-align-source="fix" style:repeat-content="false"/>
      <style:paragraph-properties fo:text-align="start" fo:margin-left="0mm"/>
      <style:text-properties fo:font-style="italic" style:font-style-asian="italic" style:font-style-complex="italic"/>
    </style:style>
    <style:style style:name="ce334" style:family="table-cell" style:parent-style-name="Default" style:data-style-name="N100">
      <style:table-cell-properties style:text-align-source="fix" style:repeat-content="false"/>
      <style:paragraph-properties fo:text-align="start" fo:margin-left="0mm"/>
      <style:map style:condition="is-true-formula([.$D$14]=&quot;&quot;)" style:apply-style-name="Result" style:base-cell-address="Tabelle3.A7"/>
    </style:style>
    <style:style style:name="ce502" style:family="table-cell" style:parent-style-name="Eingabe">
      <style:table-cell-properties style:text-align-source="fix" style:repeat-content="false"/>
      <style:paragraph-properties fo:text-align="start" fo:margin-left="0mm"/>
      <style:map style:condition="is-true-formula([.$D$14]=&quot;&quot;)" style:apply-style-name="Result" style:base-cell-address="Tabelle3.A7"/>
    </style:style>
    <style:style style:name="ce503" style:family="table-cell" style:parent-style-name="Eingabe">
      <style:map style:condition="is-true-formula([.$D$15]=&quot;&quot;)" style:apply-style-name="Result" style:base-cell-address="Tabelle3.C15"/>
    </style:style>
    <style:style style:name="ce504" style:family="table-cell" style:parent-style-name="Default" style:data-style-name="N100">
      <style:table-cell-properties style:text-align-source="fix" style:repeat-content="false"/>
      <style:paragraph-properties fo:text-align="start" fo:margin-left="0mm"/>
      <style:map style:condition="is-true-formula([.$D$25]=&quot;&quot;)" style:apply-style-name="Result" style:base-cell-address="Tabelle3.A18"/>
    </style:style>
    <style:style style:name="ce505" style:family="table-cell" style:parent-style-name="Eingabe">
      <style:table-cell-properties style:text-align-source="fix" style:repeat-content="false"/>
      <style:paragraph-properties fo:text-align="start" fo:margin-left="0mm"/>
      <style:map style:condition="is-true-formula([.$D$25]=&quot;&quot;)" style:apply-style-name="Result" style:base-cell-address="Tabelle3.A18"/>
    </style:style>
    <style:style style:name="ce506" style:family="table-cell" style:parent-style-name="Eingabe">
      <style:map style:condition="is-true-formula([.$D$26]=&quot;&quot;)" style:apply-style-name="Result" style:base-cell-address="Tabelle3.C26"/>
    </style:style>
    <style:style style:name="ce507" style:family="table-cell" style:parent-style-name="Default" style:data-style-name="N100">
      <style:table-cell-properties style:text-align-source="fix" style:repeat-content="false"/>
      <style:paragraph-properties fo:text-align="start" fo:margin-left="0mm"/>
      <style:map style:condition="is-true-formula([.$D$37]=&quot;&quot;)" style:apply-style-name="Result" style:base-cell-address="Tabelle3.A30"/>
    </style:style>
    <style:style style:name="ce508" style:family="table-cell" style:parent-style-name="Eingabe">
      <style:table-cell-properties style:text-align-source="fix" style:repeat-content="false"/>
      <style:paragraph-properties fo:text-align="start" fo:margin-left="0mm"/>
      <style:map style:condition="is-true-formula([.$D$37]=&quot;&quot;)" style:apply-style-name="Result" style:base-cell-address="Tabelle3.A30"/>
    </style:style>
    <style:style style:name="ce509" style:family="table-cell" style:parent-style-name="Eingabe">
      <style:map style:condition="is-true-formula([.$D$38]=&quot;&quot;)" style:apply-style-name="Result" style:base-cell-address="Tabelle3.C38"/>
    </style:style>
    <style:style style:name="ce510" style:family="table-cell" style:parent-style-name="Default" style:data-style-name="N100">
      <style:table-cell-properties style:text-align-source="fix" style:repeat-content="false"/>
      <style:paragraph-properties fo:text-align="start" fo:margin-left="0mm"/>
      <style:map style:condition="is-true-formula([.$D$49]=&quot;&quot;)" style:apply-style-name="Result" style:base-cell-address="Tabelle3.A42"/>
    </style:style>
    <style:style style:name="ce511" style:family="table-cell" style:parent-style-name="Eingabe">
      <style:table-cell-properties style:text-align-source="fix" style:repeat-content="false"/>
      <style:paragraph-properties fo:text-align="start" fo:margin-left="0mm"/>
      <style:map style:condition="is-true-formula([.$D$49]=&quot;&quot;)" style:apply-style-name="Result" style:base-cell-address="Tabelle3.A42"/>
    </style:style>
    <style:style style:name="ce512" style:family="table-cell" style:parent-style-name="Eingabe">
      <style:map style:condition="is-true-formula([.$D$50]=&quot;&quot;)" style:apply-style-name="Result" style:base-cell-address="Tabelle3.C50"/>
    </style:style>
    <style:style style:name="ce513" style:family="table-cell" style:parent-style-name="Default" style:data-style-name="N100">
      <style:table-cell-properties style:text-align-source="fix" style:repeat-content="false"/>
      <style:paragraph-properties fo:text-align="start" fo:margin-left="0mm"/>
      <style:map style:condition="is-true-formula([.$D$63]=&quot;&quot;)" style:apply-style-name="Result" style:base-cell-address="Tabelle3.A55"/>
    </style:style>
    <style:style style:name="ce514" style:family="table-cell" style:parent-style-name="Eingabe">
      <style:table-cell-properties style:text-align-source="fix" style:repeat-content="false"/>
      <style:paragraph-properties fo:text-align="start" fo:margin-left="0mm"/>
      <style:map style:condition="is-true-formula([.$D$63]=&quot;&quot;)" style:apply-style-name="Result" style:base-cell-address="Tabelle3.A55"/>
    </style:style>
    <style:style style:name="ce515" style:family="table-cell" style:parent-style-name="Eingabe">
      <style:map style:condition="is-true-formula([.$D$64]=&quot;&quot;)" style:apply-style-name="Result" style:base-cell-address="Tabelle3.C64"/>
    </style:style>
    <style:style style:name="ce349" style:family="table-cell" style:parent-style-name="Default" style:data-style-name="N100">
      <style:table-cell-properties style:text-align-source="fix" style:repeat-content="false"/>
      <style:paragraph-properties fo:text-align="start" fo:margin-left="0mm"/>
      <style:map style:condition="is-true-formula([.$D$76]=&quot;&quot;)" style:apply-style-name="Result" style:base-cell-address="Tabelle3.A68"/>
    </style:style>
    <style:style style:name="ce517" style:family="table-cell" style:parent-style-name="Eingabe">
      <style:table-cell-properties style:text-align-source="fix" style:repeat-content="false"/>
      <style:paragraph-properties fo:text-align="start" fo:margin-left="0mm"/>
      <style:map style:condition="is-true-formula([.$D$76]=&quot;&quot;)" style:apply-style-name="Result" style:base-cell-address="Tabelle3.A68"/>
    </style:style>
    <style:style style:name="ce518" style:family="table-cell" style:parent-style-name="Eingabe">
      <style:map style:condition="is-true-formula([.$D$77]=&quot;&quot;)" style:apply-style-name="Result" style:base-cell-address="Tabelle3.C77"/>
    </style:style>
    <style:style style:name="ce519" style:family="table-cell" style:parent-style-name="Default">
      <style:map style:condition="is-true-formula([.$D$14]=&quot;&quot;)" style:apply-style-name="Result" style:base-cell-address="Tabelle3.A7"/>
    </style:style>
    <style:style style:name="ce353" style:family="table-cell" style:parent-style-name="Default">
      <style:map style:condition="is-true-formula([.$D$25]=&quot;&quot;)" style:apply-style-name="Result" style:base-cell-address="Tabelle3.A18"/>
    </style:style>
    <style:style style:name="ce521" style:family="table-cell" style:parent-style-name="Default">
      <style:map style:condition="is-true-formula([.$D$37]=&quot;&quot;)" style:apply-style-name="Result" style:base-cell-address="Tabelle3.A30"/>
    </style:style>
    <style:style style:name="ce522" style:family="table-cell" style:parent-style-name="Default">
      <style:map style:condition="is-true-formula([.$D$49]=&quot;&quot;)" style:apply-style-name="Result" style:base-cell-address="Tabelle3.A42"/>
    </style:style>
    <style:style style:name="ce523" style:family="table-cell" style:parent-style-name="Default">
      <style:map style:condition="is-true-formula([.$D$63]=&quot;&quot;)" style:apply-style-name="Result" style:base-cell-address="Tabelle3.A55"/>
    </style:style>
    <style:style style:name="ce524" style:family="table-cell" style:parent-style-name="Default">
      <style:map style:condition="is-true-formula([.$D$76]=&quot;&quot;)" style:apply-style-name="Result" style:base-cell-address="Tabelle3.A68"/>
    </style:style>
    <style:style style:name="ce369" style:family="table-cell" style:parent-style-name="Ausgabe" style:data-style-name="N115"/>
    <style:style style:name="ce526" style:family="table-cell" style:parent-style-name="Default" style:data-style-name="N100">
      <style:table-cell-properties style:text-align-source="fix" style:repeat-content="false"/>
      <style:paragraph-properties fo:text-align="end" fo:margin-left="0mm"/>
      <style:map style:condition="is-true-formula([.$D$14]=&quot;&quot;)" style:apply-style-name="Result" style:base-cell-address="Tabelle4.A7"/>
    </style:style>
    <style:style style:name="ce527" style:family="table-cell" style:parent-style-name="Eingabe">
      <style:table-cell-properties style:text-align-source="fix" style:repeat-content="false"/>
      <style:paragraph-properties fo:text-align="end" fo:margin-left="0mm"/>
      <style:map style:condition="is-true-formula([.$D$14]=&quot;&quot;)" style:apply-style-name="Result" style:base-cell-address="Tabelle4.A7"/>
    </style:style>
    <style:style style:name="ce528" style:family="table-cell" style:parent-style-name="Default" style:data-style-name="N100">
      <style:table-cell-properties style:text-align-source="fix" style:repeat-content="false"/>
      <style:paragraph-properties fo:text-align="end" fo:margin-left="0mm"/>
      <style:map style:condition="is-true-formula([.$D$25]=&quot;&quot;)" style:apply-style-name="Result" style:base-cell-address="Tabelle4.A18"/>
    </style:style>
    <style:style style:name="ce529" style:family="table-cell" style:parent-style-name="Eingabe">
      <style:table-cell-properties style:text-align-source="fix" style:repeat-content="false"/>
      <style:paragraph-properties fo:text-align="end" fo:margin-left="0mm"/>
      <style:map style:condition="is-true-formula([.$D$25]=&quot;&quot;)" style:apply-style-name="Result" style:base-cell-address="Tabelle4.A18"/>
    </style:style>
    <style:style style:name="ce530" style:family="table-cell" style:parent-style-name="Default" style:data-style-name="N100">
      <style:table-cell-properties style:text-align-source="fix" style:repeat-content="false"/>
      <style:paragraph-properties fo:text-align="end" fo:margin-left="0mm"/>
      <style:map style:condition="is-true-formula([.$D$37]=&quot;&quot;)" style:apply-style-name="Result" style:base-cell-address="Tabelle4.A30"/>
    </style:style>
    <style:style style:name="ce531" style:family="table-cell" style:parent-style-name="Eingabe">
      <style:table-cell-properties style:text-align-source="fix" style:repeat-content="false"/>
      <style:paragraph-properties fo:text-align="end" fo:margin-left="0mm"/>
      <style:map style:condition="is-true-formula([.$D$37]=&quot;&quot;)" style:apply-style-name="Result" style:base-cell-address="Tabelle4.A30"/>
    </style:style>
    <style:style style:name="ce532" style:family="table-cell" style:parent-style-name="Default" style:data-style-name="N100">
      <style:table-cell-properties style:text-align-source="fix" style:repeat-content="false"/>
      <style:paragraph-properties fo:text-align="end" fo:margin-left="0mm"/>
      <style:map style:condition="is-true-formula([.$D$49]=&quot;&quot;)" style:apply-style-name="Result" style:base-cell-address="Tabelle4.A42"/>
    </style:style>
    <style:style style:name="ce533" style:family="table-cell" style:parent-style-name="Eingabe">
      <style:table-cell-properties style:text-align-source="fix" style:repeat-content="false"/>
      <style:paragraph-properties fo:text-align="end" fo:margin-left="0mm"/>
      <style:map style:condition="is-true-formula([.$D$49]=&quot;&quot;)" style:apply-style-name="Result" style:base-cell-address="Tabelle4.A42"/>
    </style:style>
    <style:style style:name="ce534" style:family="table-cell" style:parent-style-name="Default" style:data-style-name="N100">
      <style:table-cell-properties style:text-align-source="fix" style:repeat-content="false"/>
      <style:paragraph-properties fo:text-align="end" fo:margin-left="0mm"/>
      <style:map style:condition="is-true-formula([.$D$63]=&quot;&quot;)" style:apply-style-name="Result" style:base-cell-address="Tabelle4.A55"/>
    </style:style>
    <style:style style:name="ce535" style:family="table-cell" style:parent-style-name="Eingabe">
      <style:table-cell-properties style:text-align-source="fix" style:repeat-content="false"/>
      <style:paragraph-properties fo:text-align="end" fo:margin-left="0mm"/>
      <style:map style:condition="is-true-formula([.$D$63]=&quot;&quot;)" style:apply-style-name="Result" style:base-cell-address="Tabelle4.A55"/>
    </style:style>
    <style:style style:name="ce536" style:family="table-cell" style:parent-style-name="Default" style:data-style-name="N100">
      <style:table-cell-properties style:text-align-source="fix" style:repeat-content="false"/>
      <style:paragraph-properties fo:text-align="end" fo:margin-left="0mm"/>
      <style:map style:condition="is-true-formula([.$D$76]=&quot;&quot;)" style:apply-style-name="Result" style:base-cell-address="Tabelle4.A68"/>
    </style:style>
    <style:style style:name="ce537" style:family="table-cell" style:parent-style-name="Eingabe">
      <style:table-cell-properties style:text-align-source="fix" style:repeat-content="false"/>
      <style:paragraph-properties fo:text-align="end" fo:margin-left="0mm"/>
      <style:map style:condition="is-true-formula([.$D$76]=&quot;&quot;)" style:apply-style-name="Result" style:base-cell-address="Tabelle4.A68"/>
    </style:style>
    <style:style style:name="ce322" style:family="table-cell" style:parent-style-name="Default" style:data-style-name="N100">
      <style:table-cell-properties style:text-align-source="fix" style:repeat-content="false"/>
      <style:paragraph-properties fo:text-align="center" fo:margin-left="0mm"/>
      <style:map style:condition="is-true-formula([.$D$14]=&quot;&quot;)" style:apply-style-name="Result" style:base-cell-address="Tabelle4.A7"/>
    </style:style>
    <style:style style:name="ce539" style:family="table-cell" style:parent-style-name="Eingabe">
      <style:table-cell-properties style:text-align-source="fix" style:repeat-content="false"/>
      <style:paragraph-properties fo:text-align="center" fo:margin-left="0mm"/>
      <style:map style:condition="is-true-formula([.$D$14]=&quot;&quot;)" style:apply-style-name="Result" style:base-cell-address="Tabelle4.A7"/>
    </style:style>
    <style:style style:name="ce324" style:family="table-cell" style:parent-style-name="Default" style:data-style-name="N100">
      <style:table-cell-properties style:text-align-source="fix" style:repeat-content="false"/>
      <style:paragraph-properties fo:text-align="center" fo:margin-left="0mm"/>
      <style:map style:condition="is-true-formula([.$D$25]=&quot;&quot;)" style:apply-style-name="Result" style:base-cell-address="Tabelle4.A18"/>
    </style:style>
    <style:style style:name="ce541" style:family="table-cell" style:parent-style-name="Eingabe">
      <style:table-cell-properties style:text-align-source="fix" style:repeat-content="false"/>
      <style:paragraph-properties fo:text-align="center" fo:margin-left="0mm"/>
      <style:map style:condition="is-true-formula([.$D$25]=&quot;&quot;)" style:apply-style-name="Result" style:base-cell-address="Tabelle4.A18"/>
    </style:style>
    <style:style style:name="ce542" style:family="table-cell" style:parent-style-name="Default" style:data-style-name="N100">
      <style:table-cell-properties style:text-align-source="fix" style:repeat-content="false"/>
      <style:paragraph-properties fo:text-align="center" fo:margin-left="0mm"/>
      <style:map style:condition="is-true-formula([.$D$37]=&quot;&quot;)" style:apply-style-name="Result" style:base-cell-address="Tabelle4.A30"/>
    </style:style>
    <style:style style:name="ce543" style:family="table-cell" style:parent-style-name="Eingabe">
      <style:table-cell-properties style:text-align-source="fix" style:repeat-content="false"/>
      <style:paragraph-properties fo:text-align="center" fo:margin-left="0mm"/>
      <style:map style:condition="is-true-formula([.$D$37]=&quot;&quot;)" style:apply-style-name="Result" style:base-cell-address="Tabelle4.A30"/>
    </style:style>
    <style:style style:name="ce544" style:family="table-cell" style:parent-style-name="Default" style:data-style-name="N100">
      <style:table-cell-properties style:text-align-source="fix" style:repeat-content="false"/>
      <style:paragraph-properties fo:text-align="center" fo:margin-left="0mm"/>
      <style:map style:condition="is-true-formula([.$D$49]=&quot;&quot;)" style:apply-style-name="Result" style:base-cell-address="Tabelle4.A42"/>
    </style:style>
    <style:style style:name="ce545" style:family="table-cell" style:parent-style-name="Eingabe">
      <style:table-cell-properties style:text-align-source="fix" style:repeat-content="false"/>
      <style:paragraph-properties fo:text-align="center" fo:margin-left="0mm"/>
      <style:map style:condition="is-true-formula([.$D$49]=&quot;&quot;)" style:apply-style-name="Result" style:base-cell-address="Tabelle4.A42"/>
    </style:style>
    <style:style style:name="ce546" style:family="table-cell" style:parent-style-name="Default" style:data-style-name="N100">
      <style:table-cell-properties style:text-align-source="fix" style:repeat-content="false"/>
      <style:paragraph-properties fo:text-align="center" fo:margin-left="0mm"/>
      <style:map style:condition="is-true-formula([.$D$63]=&quot;&quot;)" style:apply-style-name="Result" style:base-cell-address="Tabelle4.A55"/>
    </style:style>
    <style:style style:name="ce547" style:family="table-cell" style:parent-style-name="Eingabe">
      <style:table-cell-properties style:text-align-source="fix" style:repeat-content="false"/>
      <style:paragraph-properties fo:text-align="center" fo:margin-left="0mm"/>
      <style:map style:condition="is-true-formula([.$D$63]=&quot;&quot;)" style:apply-style-name="Result" style:base-cell-address="Tabelle4.A55"/>
    </style:style>
    <style:style style:name="ce548" style:family="table-cell" style:parent-style-name="Default" style:data-style-name="N100">
      <style:table-cell-properties style:text-align-source="fix" style:repeat-content="false"/>
      <style:paragraph-properties fo:text-align="center" fo:margin-left="0mm"/>
      <style:map style:condition="is-true-formula([.$D$76]=&quot;&quot;)" style:apply-style-name="Result" style:base-cell-address="Tabelle4.A68"/>
    </style:style>
    <style:style style:name="ce549" style:family="table-cell" style:parent-style-name="Eingabe">
      <style:table-cell-properties style:text-align-source="fix" style:repeat-content="false"/>
      <style:paragraph-properties fo:text-align="center" fo:margin-left="0mm"/>
      <style:map style:condition="is-true-formula([.$D$76]=&quot;&quot;)" style:apply-style-name="Result" style:base-cell-address="Tabelle4.A68"/>
    </style:style>
    <style:style style:name="ce550" style:family="table-cell" style:parent-style-name="Default" style:data-style-name="N100">
      <style:table-cell-properties style:text-align-source="fix" style:repeat-content="false"/>
      <style:paragraph-properties fo:text-align="start" fo:margin-left="0mm"/>
      <style:map style:condition="is-true-formula([.$D$14]=&quot;&quot;)" style:apply-style-name="Result" style:base-cell-address="Tabelle4.A7"/>
    </style:style>
    <style:style style:name="ce551" style:family="table-cell" style:parent-style-name="Eingabe">
      <style:table-cell-properties style:text-align-source="fix" style:repeat-content="false"/>
      <style:paragraph-properties fo:text-align="start" fo:margin-left="0mm"/>
      <style:map style:condition="is-true-formula([.$D$14]=&quot;&quot;)" style:apply-style-name="Result" style:base-cell-address="Tabelle4.A7"/>
    </style:style>
    <style:style style:name="ce552" style:family="table-cell" style:parent-style-name="Eingabe">
      <style:map style:condition="is-true-formula([.$D$15]=&quot;&quot;)" style:apply-style-name="Result" style:base-cell-address="Tabelle4.C15"/>
    </style:style>
    <style:style style:name="ce553" style:family="table-cell" style:parent-style-name="Default" style:data-style-name="N100">
      <style:table-cell-properties style:text-align-source="fix" style:repeat-content="false"/>
      <style:paragraph-properties fo:text-align="start" fo:margin-left="0mm"/>
      <style:map style:condition="is-true-formula([.$D$25]=&quot;&quot;)" style:apply-style-name="Result" style:base-cell-address="Tabelle4.A18"/>
    </style:style>
    <style:style style:name="ce554" style:family="table-cell" style:parent-style-name="Eingabe">
      <style:table-cell-properties style:text-align-source="fix" style:repeat-content="false"/>
      <style:paragraph-properties fo:text-align="start" fo:margin-left="0mm"/>
      <style:map style:condition="is-true-formula([.$D$25]=&quot;&quot;)" style:apply-style-name="Result" style:base-cell-address="Tabelle4.A18"/>
    </style:style>
    <style:style style:name="ce555" style:family="table-cell" style:parent-style-name="Eingabe">
      <style:map style:condition="is-true-formula([.$D$26]=&quot;&quot;)" style:apply-style-name="Result" style:base-cell-address="Tabelle4.C26"/>
    </style:style>
    <style:style style:name="ce556" style:family="table-cell" style:parent-style-name="Default" style:data-style-name="N100">
      <style:table-cell-properties style:text-align-source="fix" style:repeat-content="false"/>
      <style:paragraph-properties fo:text-align="start" fo:margin-left="0mm"/>
      <style:map style:condition="is-true-formula([.$D$37]=&quot;&quot;)" style:apply-style-name="Result" style:base-cell-address="Tabelle4.A30"/>
    </style:style>
    <style:style style:name="ce557" style:family="table-cell" style:parent-style-name="Eingabe">
      <style:table-cell-properties style:text-align-source="fix" style:repeat-content="false"/>
      <style:paragraph-properties fo:text-align="start" fo:margin-left="0mm"/>
      <style:map style:condition="is-true-formula([.$D$37]=&quot;&quot;)" style:apply-style-name="Result" style:base-cell-address="Tabelle4.A30"/>
    </style:style>
    <style:style style:name="ce558" style:family="table-cell" style:parent-style-name="Eingabe">
      <style:map style:condition="is-true-formula([.$D$38]=&quot;&quot;)" style:apply-style-name="Result" style:base-cell-address="Tabelle4.C38"/>
    </style:style>
    <style:style style:name="ce559" style:family="table-cell" style:parent-style-name="Default" style:data-style-name="N100">
      <style:table-cell-properties style:text-align-source="fix" style:repeat-content="false"/>
      <style:paragraph-properties fo:text-align="start" fo:margin-left="0mm"/>
      <style:map style:condition="is-true-formula([.$D$49]=&quot;&quot;)" style:apply-style-name="Result" style:base-cell-address="Tabelle4.A42"/>
    </style:style>
    <style:style style:name="ce560" style:family="table-cell" style:parent-style-name="Eingabe">
      <style:table-cell-properties style:text-align-source="fix" style:repeat-content="false"/>
      <style:paragraph-properties fo:text-align="start" fo:margin-left="0mm"/>
      <style:map style:condition="is-true-formula([.$D$49]=&quot;&quot;)" style:apply-style-name="Result" style:base-cell-address="Tabelle4.A42"/>
    </style:style>
    <style:style style:name="ce561" style:family="table-cell" style:parent-style-name="Eingabe">
      <style:map style:condition="is-true-formula([.$D$50]=&quot;&quot;)" style:apply-style-name="Result" style:base-cell-address="Tabelle4.C50"/>
    </style:style>
    <style:style style:name="ce562" style:family="table-cell" style:parent-style-name="Default" style:data-style-name="N100">
      <style:table-cell-properties style:text-align-source="fix" style:repeat-content="false"/>
      <style:paragraph-properties fo:text-align="start" fo:margin-left="0mm"/>
      <style:map style:condition="is-true-formula([.$D$63]=&quot;&quot;)" style:apply-style-name="Result" style:base-cell-address="Tabelle4.A55"/>
    </style:style>
    <style:style style:name="ce563" style:family="table-cell" style:parent-style-name="Eingabe">
      <style:table-cell-properties style:text-align-source="fix" style:repeat-content="false"/>
      <style:paragraph-properties fo:text-align="start" fo:margin-left="0mm"/>
      <style:map style:condition="is-true-formula([.$D$63]=&quot;&quot;)" style:apply-style-name="Result" style:base-cell-address="Tabelle4.A55"/>
    </style:style>
    <style:style style:name="ce564" style:family="table-cell" style:parent-style-name="Eingabe">
      <style:map style:condition="is-true-formula([.$D$64]=&quot;&quot;)" style:apply-style-name="Result" style:base-cell-address="Tabelle4.C64"/>
    </style:style>
    <style:style style:name="ce565" style:family="table-cell" style:parent-style-name="Default" style:data-style-name="N100">
      <style:table-cell-properties style:text-align-source="fix" style:repeat-content="false"/>
      <style:paragraph-properties fo:text-align="start" fo:margin-left="0mm"/>
      <style:map style:condition="is-true-formula([.$D$76]=&quot;&quot;)" style:apply-style-name="Result" style:base-cell-address="Tabelle4.A68"/>
    </style:style>
    <style:style style:name="ce566" style:family="table-cell" style:parent-style-name="Eingabe">
      <style:table-cell-properties style:text-align-source="fix" style:repeat-content="false"/>
      <style:paragraph-properties fo:text-align="start" fo:margin-left="0mm"/>
      <style:map style:condition="is-true-formula([.$D$76]=&quot;&quot;)" style:apply-style-name="Result" style:base-cell-address="Tabelle4.A68"/>
    </style:style>
    <style:style style:name="ce567" style:family="table-cell" style:parent-style-name="Eingabe">
      <style:map style:condition="is-true-formula([.$D$77]=&quot;&quot;)" style:apply-style-name="Result" style:base-cell-address="Tabelle4.C77"/>
    </style:style>
    <style:style style:name="ce568" style:family="table-cell" style:parent-style-name="Default">
      <style:map style:condition="is-true-formula([.$D$14]=&quot;&quot;)" style:apply-style-name="Result" style:base-cell-address="Tabelle4.A7"/>
    </style:style>
    <style:style style:name="ce569" style:family="table-cell" style:parent-style-name="Default">
      <style:map style:condition="is-true-formula([.$D$25]=&quot;&quot;)" style:apply-style-name="Result" style:base-cell-address="Tabelle4.A18"/>
    </style:style>
    <style:style style:name="ce570" style:family="table-cell" style:parent-style-name="Default">
      <style:map style:condition="is-true-formula([.$D$37]=&quot;&quot;)" style:apply-style-name="Result" style:base-cell-address="Tabelle4.A30"/>
    </style:style>
    <style:style style:name="ce571" style:family="table-cell" style:parent-style-name="Default">
      <style:map style:condition="is-true-formula([.$D$49]=&quot;&quot;)" style:apply-style-name="Result" style:base-cell-address="Tabelle4.A42"/>
    </style:style>
    <style:style style:name="ce572" style:family="table-cell" style:parent-style-name="Default">
      <style:map style:condition="is-true-formula([.$D$63]=&quot;&quot;)" style:apply-style-name="Result" style:base-cell-address="Tabelle4.A55"/>
    </style:style>
    <style:style style:name="ce573" style:family="table-cell" style:parent-style-name="Default">
      <style:map style:condition="is-true-formula([.$D$76]=&quot;&quot;)" style:apply-style-name="Result" style:base-cell-address="Tabelle4.A68"/>
    </style:style>
    <style:style style:name="ce574" style:family="table-cell" style:parent-style-name="Default" style:data-style-name="N100">
      <style:table-cell-properties style:text-align-source="fix" style:repeat-content="false"/>
      <style:paragraph-properties fo:text-align="end" fo:margin-left="0mm"/>
      <style:map style:condition="is-true-formula([.$D$14]=&quot;&quot;)" style:apply-style-name="Result" style:base-cell-address="Tabelle5.A7"/>
    </style:style>
    <style:style style:name="ce575" style:family="table-cell" style:parent-style-name="Eingabe">
      <style:table-cell-properties style:text-align-source="fix" style:repeat-content="false"/>
      <style:paragraph-properties fo:text-align="end" fo:margin-left="0mm"/>
      <style:map style:condition="is-true-formula([.$D$14]=&quot;&quot;)" style:apply-style-name="Result" style:base-cell-address="Tabelle5.A7"/>
    </style:style>
    <style:style style:name="ce576" style:family="table-cell" style:parent-style-name="Default" style:data-style-name="N100">
      <style:table-cell-properties style:text-align-source="fix" style:repeat-content="false"/>
      <style:paragraph-properties fo:text-align="end" fo:margin-left="0mm"/>
      <style:map style:condition="is-true-formula([.$D$25]=&quot;&quot;)" style:apply-style-name="Result" style:base-cell-address="Tabelle5.A18"/>
    </style:style>
    <style:style style:name="ce577" style:family="table-cell" style:parent-style-name="Eingabe">
      <style:table-cell-properties style:text-align-source="fix" style:repeat-content="false"/>
      <style:paragraph-properties fo:text-align="end" fo:margin-left="0mm"/>
      <style:map style:condition="is-true-formula([.$D$25]=&quot;&quot;)" style:apply-style-name="Result" style:base-cell-address="Tabelle5.A18"/>
    </style:style>
    <style:style style:name="ce578" style:family="table-cell" style:parent-style-name="Default" style:data-style-name="N100">
      <style:table-cell-properties style:text-align-source="fix" style:repeat-content="false"/>
      <style:paragraph-properties fo:text-align="end" fo:margin-left="0mm"/>
      <style:map style:condition="is-true-formula([.$D$37]=&quot;&quot;)" style:apply-style-name="Result" style:base-cell-address="Tabelle5.A30"/>
    </style:style>
    <style:style style:name="ce579" style:family="table-cell" style:parent-style-name="Eingabe">
      <style:table-cell-properties style:text-align-source="fix" style:repeat-content="false"/>
      <style:paragraph-properties fo:text-align="end" fo:margin-left="0mm"/>
      <style:map style:condition="is-true-formula([.$D$37]=&quot;&quot;)" style:apply-style-name="Result" style:base-cell-address="Tabelle5.A30"/>
    </style:style>
    <style:style style:name="ce580" style:family="table-cell" style:parent-style-name="Default" style:data-style-name="N100">
      <style:table-cell-properties style:text-align-source="fix" style:repeat-content="false"/>
      <style:paragraph-properties fo:text-align="end" fo:margin-left="0mm"/>
      <style:map style:condition="is-true-formula([.$D$49]=&quot;&quot;)" style:apply-style-name="Result" style:base-cell-address="Tabelle5.A42"/>
    </style:style>
    <style:style style:name="ce581" style:family="table-cell" style:parent-style-name="Eingabe">
      <style:table-cell-properties style:text-align-source="fix" style:repeat-content="false"/>
      <style:paragraph-properties fo:text-align="end" fo:margin-left="0mm"/>
      <style:map style:condition="is-true-formula([.$D$49]=&quot;&quot;)" style:apply-style-name="Result" style:base-cell-address="Tabelle5.A42"/>
    </style:style>
    <style:style style:name="ce582" style:family="table-cell" style:parent-style-name="Default" style:data-style-name="N100">
      <style:table-cell-properties style:text-align-source="fix" style:repeat-content="false"/>
      <style:paragraph-properties fo:text-align="end" fo:margin-left="0mm"/>
      <style:map style:condition="is-true-formula([.$D$63]=&quot;&quot;)" style:apply-style-name="Result" style:base-cell-address="Tabelle5.A55"/>
    </style:style>
    <style:style style:name="ce583" style:family="table-cell" style:parent-style-name="Eingabe">
      <style:table-cell-properties style:text-align-source="fix" style:repeat-content="false"/>
      <style:paragraph-properties fo:text-align="end" fo:margin-left="0mm"/>
      <style:map style:condition="is-true-formula([.$D$63]=&quot;&quot;)" style:apply-style-name="Result" style:base-cell-address="Tabelle5.A55"/>
    </style:style>
    <style:style style:name="ce584" style:family="table-cell" style:parent-style-name="Default" style:data-style-name="N100">
      <style:table-cell-properties style:text-align-source="fix" style:repeat-content="false"/>
      <style:paragraph-properties fo:text-align="end" fo:margin-left="0mm"/>
      <style:map style:condition="is-true-formula([.$D$76]=&quot;&quot;)" style:apply-style-name="Result" style:base-cell-address="Tabelle5.A68"/>
    </style:style>
    <style:style style:name="ce585" style:family="table-cell" style:parent-style-name="Eingabe">
      <style:table-cell-properties style:text-align-source="fix" style:repeat-content="false"/>
      <style:paragraph-properties fo:text-align="end" fo:margin-left="0mm"/>
      <style:map style:condition="is-true-formula([.$D$76]=&quot;&quot;)" style:apply-style-name="Result" style:base-cell-address="Tabelle5.A68"/>
    </style:style>
    <style:style style:name="ce371" style:family="table-cell" style:parent-style-name="Eingabe">
      <style:table-cell-properties style:text-align-source="fix" style:repeat-content="false"/>
      <style:paragraph-properties fo:text-align="end" fo:margin-left="0mm"/>
    </style:style>
    <style:style style:name="ce587" style:family="table-cell" style:parent-style-name="Default" style:data-style-name="N100">
      <style:table-cell-properties style:text-align-source="fix" style:repeat-content="false"/>
      <style:paragraph-properties fo:text-align="center" fo:margin-left="0mm"/>
      <style:map style:condition="is-true-formula([.$D$14]=&quot;&quot;)" style:apply-style-name="Result" style:base-cell-address="Tabelle5.A7"/>
    </style:style>
    <style:style style:name="ce588" style:family="table-cell" style:parent-style-name="Eingabe">
      <style:table-cell-properties style:text-align-source="fix" style:repeat-content="false"/>
      <style:paragraph-properties fo:text-align="center" fo:margin-left="0mm"/>
      <style:map style:condition="is-true-formula([.$D$14]=&quot;&quot;)" style:apply-style-name="Result" style:base-cell-address="Tabelle5.A7"/>
    </style:style>
    <style:style style:name="ce589" style:family="table-cell" style:parent-style-name="Default" style:data-style-name="N100">
      <style:table-cell-properties style:text-align-source="fix" style:repeat-content="false"/>
      <style:paragraph-properties fo:text-align="center" fo:margin-left="0mm"/>
      <style:map style:condition="is-true-formula([.$D$25]=&quot;&quot;)" style:apply-style-name="Result" style:base-cell-address="Tabelle5.A18"/>
    </style:style>
    <style:style style:name="ce590" style:family="table-cell" style:parent-style-name="Eingabe">
      <style:table-cell-properties style:text-align-source="fix" style:repeat-content="false"/>
      <style:paragraph-properties fo:text-align="center" fo:margin-left="0mm"/>
      <style:map style:condition="is-true-formula([.$D$25]=&quot;&quot;)" style:apply-style-name="Result" style:base-cell-address="Tabelle5.A18"/>
    </style:style>
    <style:style style:name="ce591" style:family="table-cell" style:parent-style-name="Default" style:data-style-name="N100">
      <style:table-cell-properties style:text-align-source="fix" style:repeat-content="false"/>
      <style:paragraph-properties fo:text-align="center" fo:margin-left="0mm"/>
      <style:map style:condition="is-true-formula([.$D$37]=&quot;&quot;)" style:apply-style-name="Result" style:base-cell-address="Tabelle5.A30"/>
    </style:style>
    <style:style style:name="ce592" style:family="table-cell" style:parent-style-name="Eingabe">
      <style:table-cell-properties style:text-align-source="fix" style:repeat-content="false"/>
      <style:paragraph-properties fo:text-align="center" fo:margin-left="0mm"/>
      <style:map style:condition="is-true-formula([.$D$37]=&quot;&quot;)" style:apply-style-name="Result" style:base-cell-address="Tabelle5.A30"/>
    </style:style>
    <style:style style:name="ce593" style:family="table-cell" style:parent-style-name="Default" style:data-style-name="N100">
      <style:table-cell-properties style:text-align-source="fix" style:repeat-content="false"/>
      <style:paragraph-properties fo:text-align="center" fo:margin-left="0mm"/>
      <style:map style:condition="is-true-formula([.$D$49]=&quot;&quot;)" style:apply-style-name="Result" style:base-cell-address="Tabelle5.A42"/>
    </style:style>
    <style:style style:name="ce594" style:family="table-cell" style:parent-style-name="Eingabe">
      <style:table-cell-properties style:text-align-source="fix" style:repeat-content="false"/>
      <style:paragraph-properties fo:text-align="center" fo:margin-left="0mm"/>
      <style:map style:condition="is-true-formula([.$D$49]=&quot;&quot;)" style:apply-style-name="Result" style:base-cell-address="Tabelle5.A42"/>
    </style:style>
    <style:style style:name="ce595" style:family="table-cell" style:parent-style-name="Default" style:data-style-name="N100">
      <style:table-cell-properties style:text-align-source="fix" style:repeat-content="false"/>
      <style:paragraph-properties fo:text-align="center" fo:margin-left="0mm"/>
      <style:map style:condition="is-true-formula([.$D$63]=&quot;&quot;)" style:apply-style-name="Result" style:base-cell-address="Tabelle5.A55"/>
    </style:style>
    <style:style style:name="ce596" style:family="table-cell" style:parent-style-name="Eingabe">
      <style:table-cell-properties style:text-align-source="fix" style:repeat-content="false"/>
      <style:paragraph-properties fo:text-align="center" fo:margin-left="0mm"/>
      <style:map style:condition="is-true-formula([.$D$63]=&quot;&quot;)" style:apply-style-name="Result" style:base-cell-address="Tabelle5.A55"/>
    </style:style>
    <style:style style:name="ce597" style:family="table-cell" style:parent-style-name="Default" style:data-style-name="N100">
      <style:table-cell-properties style:text-align-source="fix" style:repeat-content="false"/>
      <style:paragraph-properties fo:text-align="center" fo:margin-left="0mm"/>
      <style:map style:condition="is-true-formula([.$D$76]=&quot;&quot;)" style:apply-style-name="Result" style:base-cell-address="Tabelle5.A68"/>
    </style:style>
    <style:style style:name="ce598" style:family="table-cell" style:parent-style-name="Eingabe">
      <style:table-cell-properties style:text-align-source="fix" style:repeat-content="false"/>
      <style:paragraph-properties fo:text-align="center" fo:margin-left="0mm"/>
      <style:map style:condition="is-true-formula([.$D$76]=&quot;&quot;)" style:apply-style-name="Result" style:base-cell-address="Tabelle5.A68"/>
    </style:style>
    <style:style style:name="ce384" style:family="table-cell" style:parent-style-name="Eingabe">
      <style:table-cell-properties style:text-align-source="fix" style:repeat-content="false"/>
      <style:paragraph-properties fo:text-align="center" fo:margin-left="0mm"/>
    </style:style>
    <style:style style:name="ce600" style:family="table-cell" style:parent-style-name="Default" style:data-style-name="N100">
      <style:table-cell-properties style:text-align-source="fix" style:repeat-content="false"/>
      <style:paragraph-properties fo:text-align="start" fo:margin-left="0mm"/>
      <style:map style:condition="is-true-formula([.$D$14]=&quot;&quot;)" style:apply-style-name="Result" style:base-cell-address="Tabelle5.A7"/>
    </style:style>
    <style:style style:name="ce601" style:family="table-cell" style:parent-style-name="Eingabe">
      <style:table-cell-properties style:text-align-source="fix" style:repeat-content="false"/>
      <style:paragraph-properties fo:text-align="start" fo:margin-left="0mm"/>
      <style:map style:condition="is-true-formula([.$D$14]=&quot;&quot;)" style:apply-style-name="Result" style:base-cell-address="Tabelle5.A7"/>
    </style:style>
    <style:style style:name="ce602" style:family="table-cell" style:parent-style-name="Eingabe">
      <style:map style:condition="is-true-formula([.$D$15]=&quot;&quot;)" style:apply-style-name="Result" style:base-cell-address="Tabelle5.C15"/>
    </style:style>
    <style:style style:name="ce603" style:family="table-cell" style:parent-style-name="Default" style:data-style-name="N100">
      <style:table-cell-properties style:text-align-source="fix" style:repeat-content="false"/>
      <style:paragraph-properties fo:text-align="start" fo:margin-left="0mm"/>
      <style:map style:condition="is-true-formula([.$D$25]=&quot;&quot;)" style:apply-style-name="Result" style:base-cell-address="Tabelle5.A18"/>
    </style:style>
    <style:style style:name="ce604" style:family="table-cell" style:parent-style-name="Eingabe">
      <style:table-cell-properties style:text-align-source="fix" style:repeat-content="false"/>
      <style:paragraph-properties fo:text-align="start" fo:margin-left="0mm"/>
      <style:map style:condition="is-true-formula([.$D$25]=&quot;&quot;)" style:apply-style-name="Result" style:base-cell-address="Tabelle5.A18"/>
    </style:style>
    <style:style style:name="ce605" style:family="table-cell" style:parent-style-name="Eingabe">
      <style:map style:condition="is-true-formula([.$D$26]=&quot;&quot;)" style:apply-style-name="Result" style:base-cell-address="Tabelle5.C26"/>
    </style:style>
    <style:style style:name="ce606" style:family="table-cell" style:parent-style-name="Default" style:data-style-name="N100">
      <style:table-cell-properties style:text-align-source="fix" style:repeat-content="false"/>
      <style:paragraph-properties fo:text-align="start" fo:margin-left="0mm"/>
      <style:map style:condition="is-true-formula([.$D$37]=&quot;&quot;)" style:apply-style-name="Result" style:base-cell-address="Tabelle5.A30"/>
    </style:style>
    <style:style style:name="ce607" style:family="table-cell" style:parent-style-name="Eingabe">
      <style:table-cell-properties style:text-align-source="fix" style:repeat-content="false"/>
      <style:paragraph-properties fo:text-align="start" fo:margin-left="0mm"/>
      <style:map style:condition="is-true-formula([.$D$37]=&quot;&quot;)" style:apply-style-name="Result" style:base-cell-address="Tabelle5.A30"/>
    </style:style>
    <style:style style:name="ce608" style:family="table-cell" style:parent-style-name="Eingabe">
      <style:map style:condition="is-true-formula([.$D$38]=&quot;&quot;)" style:apply-style-name="Result" style:base-cell-address="Tabelle5.C38"/>
    </style:style>
    <style:style style:name="ce609" style:family="table-cell" style:parent-style-name="Default" style:data-style-name="N100">
      <style:table-cell-properties style:text-align-source="fix" style:repeat-content="false"/>
      <style:paragraph-properties fo:text-align="start" fo:margin-left="0mm"/>
      <style:map style:condition="is-true-formula([.$D$49]=&quot;&quot;)" style:apply-style-name="Result" style:base-cell-address="Tabelle5.A42"/>
    </style:style>
    <style:style style:name="ce610" style:family="table-cell" style:parent-style-name="Eingabe">
      <style:table-cell-properties style:text-align-source="fix" style:repeat-content="false"/>
      <style:paragraph-properties fo:text-align="start" fo:margin-left="0mm"/>
      <style:map style:condition="is-true-formula([.$D$49]=&quot;&quot;)" style:apply-style-name="Result" style:base-cell-address="Tabelle5.A42"/>
    </style:style>
    <style:style style:name="ce611" style:family="table-cell" style:parent-style-name="Eingabe">
      <style:map style:condition="is-true-formula([.$D$50]=&quot;&quot;)" style:apply-style-name="Result" style:base-cell-address="Tabelle5.C50"/>
    </style:style>
    <style:style style:name="ce612" style:family="table-cell" style:parent-style-name="Default" style:data-style-name="N100">
      <style:table-cell-properties style:text-align-source="fix" style:repeat-content="false"/>
      <style:paragraph-properties fo:text-align="start" fo:margin-left="0mm"/>
      <style:map style:condition="is-true-formula([.$D$63]=&quot;&quot;)" style:apply-style-name="Result" style:base-cell-address="Tabelle5.A55"/>
    </style:style>
    <style:style style:name="ce613" style:family="table-cell" style:parent-style-name="Eingabe">
      <style:table-cell-properties style:text-align-source="fix" style:repeat-content="false"/>
      <style:paragraph-properties fo:text-align="start" fo:margin-left="0mm"/>
      <style:map style:condition="is-true-formula([.$D$63]=&quot;&quot;)" style:apply-style-name="Result" style:base-cell-address="Tabelle5.A55"/>
    </style:style>
    <style:style style:name="ce614" style:family="table-cell" style:parent-style-name="Eingabe">
      <style:map style:condition="is-true-formula([.$D$64]=&quot;&quot;)" style:apply-style-name="Result" style:base-cell-address="Tabelle5.C64"/>
    </style:style>
    <style:style style:name="ce615" style:family="table-cell" style:parent-style-name="Default" style:data-style-name="N100">
      <style:table-cell-properties style:text-align-source="fix" style:repeat-content="false"/>
      <style:paragraph-properties fo:text-align="start" fo:margin-left="0mm"/>
      <style:map style:condition="is-true-formula([.$D$76]=&quot;&quot;)" style:apply-style-name="Result" style:base-cell-address="Tabelle5.A68"/>
    </style:style>
    <style:style style:name="ce616" style:family="table-cell" style:parent-style-name="Eingabe">
      <style:table-cell-properties style:text-align-source="fix" style:repeat-content="false"/>
      <style:paragraph-properties fo:text-align="start" fo:margin-left="0mm"/>
      <style:map style:condition="is-true-formula([.$D$76]=&quot;&quot;)" style:apply-style-name="Result" style:base-cell-address="Tabelle5.A68"/>
    </style:style>
    <style:style style:name="ce617" style:family="table-cell" style:parent-style-name="Eingabe">
      <style:map style:condition="is-true-formula([.$D$77]=&quot;&quot;)" style:apply-style-name="Result" style:base-cell-address="Tabelle5.C77"/>
    </style:style>
    <style:style style:name="ce618" style:family="table-cell" style:parent-style-name="Default">
      <style:map style:condition="is-true-formula([.$D$14]=&quot;&quot;)" style:apply-style-name="Result" style:base-cell-address="Tabelle5.A7"/>
    </style:style>
    <style:style style:name="ce619" style:family="table-cell" style:parent-style-name="Default">
      <style:map style:condition="is-true-formula([.$D$25]=&quot;&quot;)" style:apply-style-name="Result" style:base-cell-address="Tabelle5.A18"/>
    </style:style>
    <style:style style:name="ce620" style:family="table-cell" style:parent-style-name="Default">
      <style:map style:condition="is-true-formula([.$D$37]=&quot;&quot;)" style:apply-style-name="Result" style:base-cell-address="Tabelle5.A30"/>
    </style:style>
    <style:style style:name="ce621" style:family="table-cell" style:parent-style-name="Default">
      <style:map style:condition="is-true-formula([.$D$49]=&quot;&quot;)" style:apply-style-name="Result" style:base-cell-address="Tabelle5.A42"/>
    </style:style>
    <style:style style:name="ce622" style:family="table-cell" style:parent-style-name="Default">
      <style:map style:condition="is-true-formula([.$D$63]=&quot;&quot;)" style:apply-style-name="Result" style:base-cell-address="Tabelle5.A55"/>
    </style:style>
    <style:style style:name="ce623" style:family="table-cell" style:parent-style-name="Default" style:data-style-name="N100">
      <style:table-cell-properties style:text-align-source="fix" style:repeat-content="false"/>
      <style:paragraph-properties fo:text-align="end" fo:margin-left="0mm"/>
      <style:map style:condition="is-true-formula([.$D$14]=&quot;&quot;)" style:apply-style-name="Result" style:base-cell-address="Tabelle6.A7"/>
    </style:style>
    <style:style style:name="ce624" style:family="table-cell" style:parent-style-name="Eingabe">
      <style:table-cell-properties style:text-align-source="fix" style:repeat-content="false"/>
      <style:paragraph-properties fo:text-align="end" fo:margin-left="0mm"/>
      <style:map style:condition="is-true-formula([.$D$14]=&quot;&quot;)" style:apply-style-name="Result" style:base-cell-address="Tabelle6.A7"/>
    </style:style>
    <style:style style:name="ce625" style:family="table-cell" style:parent-style-name="Default" style:data-style-name="N100">
      <style:table-cell-properties style:text-align-source="fix" style:repeat-content="false"/>
      <style:paragraph-properties fo:text-align="end" fo:margin-left="0mm"/>
      <style:map style:condition="is-true-formula([.$D$25]=&quot;&quot;)" style:apply-style-name="Result" style:base-cell-address="Tabelle6.A18"/>
    </style:style>
    <style:style style:name="ce626" style:family="table-cell" style:parent-style-name="Eingabe">
      <style:table-cell-properties style:text-align-source="fix" style:repeat-content="false"/>
      <style:paragraph-properties fo:text-align="end" fo:margin-left="0mm"/>
      <style:map style:condition="is-true-formula([.$D$25]=&quot;&quot;)" style:apply-style-name="Result" style:base-cell-address="Tabelle6.A18"/>
    </style:style>
    <style:style style:name="ce627" style:family="table-cell" style:parent-style-name="Default" style:data-style-name="N100">
      <style:table-cell-properties style:text-align-source="fix" style:repeat-content="false"/>
      <style:paragraph-properties fo:text-align="end" fo:margin-left="0mm"/>
      <style:map style:condition="is-true-formula([.$D$37]=&quot;&quot;)" style:apply-style-name="Result" style:base-cell-address="Tabelle6.A30"/>
    </style:style>
    <style:style style:name="ce628" style:family="table-cell" style:parent-style-name="Eingabe">
      <style:table-cell-properties style:text-align-source="fix" style:repeat-content="false"/>
      <style:paragraph-properties fo:text-align="end" fo:margin-left="0mm"/>
      <style:map style:condition="is-true-formula([.$D$37]=&quot;&quot;)" style:apply-style-name="Result" style:base-cell-address="Tabelle6.A30"/>
    </style:style>
    <style:style style:name="ce629" style:family="table-cell" style:parent-style-name="Default" style:data-style-name="N100">
      <style:table-cell-properties style:text-align-source="fix" style:repeat-content="false"/>
      <style:paragraph-properties fo:text-align="end" fo:margin-left="0mm"/>
      <style:map style:condition="is-true-formula([.$D$49]=&quot;&quot;)" style:apply-style-name="Result" style:base-cell-address="Tabelle6.A42"/>
    </style:style>
    <style:style style:name="ce630" style:family="table-cell" style:parent-style-name="Eingabe">
      <style:table-cell-properties style:text-align-source="fix" style:repeat-content="false"/>
      <style:paragraph-properties fo:text-align="end" fo:margin-left="0mm"/>
      <style:map style:condition="is-true-formula([.$D$49]=&quot;&quot;)" style:apply-style-name="Result" style:base-cell-address="Tabelle6.A42"/>
    </style:style>
    <style:style style:name="ce631" style:family="table-cell" style:parent-style-name="Default" style:data-style-name="N100">
      <style:table-cell-properties style:text-align-source="fix" style:repeat-content="false"/>
      <style:paragraph-properties fo:text-align="end" fo:margin-left="0mm"/>
      <style:map style:condition="is-true-formula([.$D$63]=&quot;&quot;)" style:apply-style-name="Result" style:base-cell-address="Tabelle6.A55"/>
    </style:style>
    <style:style style:name="ce632" style:family="table-cell" style:parent-style-name="Eingabe">
      <style:table-cell-properties style:text-align-source="fix" style:repeat-content="false"/>
      <style:paragraph-properties fo:text-align="end" fo:margin-left="0mm"/>
      <style:map style:condition="is-true-formula([.$D$63]=&quot;&quot;)" style:apply-style-name="Result" style:base-cell-address="Tabelle6.A55"/>
    </style:style>
    <style:style style:name="ce420" style:family="table-cell" style:parent-style-name="Default" style:data-style-name="N100">
      <style:table-cell-properties style:text-align-source="fix" style:repeat-content="false"/>
      <style:paragraph-properties fo:text-align="end" fo:margin-left="0mm"/>
      <style:map style:condition="is-true-formula([.$D$76]=&quot;&quot;)" style:apply-style-name="Result" style:base-cell-address="Tabelle6.A68"/>
    </style:style>
    <style:style style:name="ce421" style:family="table-cell" style:parent-style-name="Eingabe">
      <style:table-cell-properties style:text-align-source="fix" style:repeat-content="false"/>
      <style:paragraph-properties fo:text-align="end" fo:margin-left="0mm"/>
      <style:map style:condition="is-true-formula([.$D$76]=&quot;&quot;)" style:apply-style-name="Result" style:base-cell-address="Tabelle6.A68"/>
    </style:style>
    <style:style style:name="ce635" style:family="table-cell" style:parent-style-name="Default" style:data-style-name="N100">
      <style:table-cell-properties style:text-align-source="fix" style:repeat-content="false"/>
      <style:paragraph-properties fo:text-align="center" fo:margin-left="0mm"/>
      <style:map style:condition="is-true-formula([.$D$14]=&quot;&quot;)" style:apply-style-name="Result" style:base-cell-address="Tabelle6.A7"/>
    </style:style>
    <style:style style:name="ce636" style:family="table-cell" style:parent-style-name="Eingabe">
      <style:table-cell-properties style:text-align-source="fix" style:repeat-content="false"/>
      <style:paragraph-properties fo:text-align="center" fo:margin-left="0mm"/>
      <style:map style:condition="is-true-formula([.$D$14]=&quot;&quot;)" style:apply-style-name="Result" style:base-cell-address="Tabelle6.A7"/>
    </style:style>
    <style:style style:name="ce637" style:family="table-cell" style:parent-style-name="Default" style:data-style-name="N100">
      <style:table-cell-properties style:text-align-source="fix" style:repeat-content="false"/>
      <style:paragraph-properties fo:text-align="center" fo:margin-left="0mm"/>
      <style:map style:condition="is-true-formula([.$D$25]=&quot;&quot;)" style:apply-style-name="Result" style:base-cell-address="Tabelle6.A18"/>
    </style:style>
    <style:style style:name="ce638" style:family="table-cell" style:parent-style-name="Eingabe">
      <style:table-cell-properties style:text-align-source="fix" style:repeat-content="false"/>
      <style:paragraph-properties fo:text-align="center" fo:margin-left="0mm"/>
      <style:map style:condition="is-true-formula([.$D$25]=&quot;&quot;)" style:apply-style-name="Result" style:base-cell-address="Tabelle6.A18"/>
    </style:style>
    <style:style style:name="ce639" style:family="table-cell" style:parent-style-name="Default" style:data-style-name="N100">
      <style:table-cell-properties style:text-align-source="fix" style:repeat-content="false"/>
      <style:paragraph-properties fo:text-align="center" fo:margin-left="0mm"/>
      <style:map style:condition="is-true-formula([.$D$37]=&quot;&quot;)" style:apply-style-name="Result" style:base-cell-address="Tabelle6.A30"/>
    </style:style>
    <style:style style:name="ce640" style:family="table-cell" style:parent-style-name="Eingabe">
      <style:table-cell-properties style:text-align-source="fix" style:repeat-content="false"/>
      <style:paragraph-properties fo:text-align="center" fo:margin-left="0mm"/>
      <style:map style:condition="is-true-formula([.$D$37]=&quot;&quot;)" style:apply-style-name="Result" style:base-cell-address="Tabelle6.A30"/>
    </style:style>
    <style:style style:name="ce641" style:family="table-cell" style:parent-style-name="Default" style:data-style-name="N100">
      <style:table-cell-properties style:text-align-source="fix" style:repeat-content="false"/>
      <style:paragraph-properties fo:text-align="center" fo:margin-left="0mm"/>
      <style:map style:condition="is-true-formula([.$D$49]=&quot;&quot;)" style:apply-style-name="Result" style:base-cell-address="Tabelle6.A42"/>
    </style:style>
    <style:style style:name="ce642" style:family="table-cell" style:parent-style-name="Eingabe">
      <style:table-cell-properties style:text-align-source="fix" style:repeat-content="false"/>
      <style:paragraph-properties fo:text-align="center" fo:margin-left="0mm"/>
      <style:map style:condition="is-true-formula([.$D$49]=&quot;&quot;)" style:apply-style-name="Result" style:base-cell-address="Tabelle6.A42"/>
    </style:style>
    <style:style style:name="ce643" style:family="table-cell" style:parent-style-name="Default" style:data-style-name="N100">
      <style:table-cell-properties style:text-align-source="fix" style:repeat-content="false"/>
      <style:paragraph-properties fo:text-align="center" fo:margin-left="0mm"/>
      <style:map style:condition="is-true-formula([.$D$63]=&quot;&quot;)" style:apply-style-name="Result" style:base-cell-address="Tabelle6.A55"/>
    </style:style>
    <style:style style:name="ce644" style:family="table-cell" style:parent-style-name="Eingabe">
      <style:table-cell-properties style:text-align-source="fix" style:repeat-content="false"/>
      <style:paragraph-properties fo:text-align="center" fo:margin-left="0mm"/>
      <style:map style:condition="is-true-formula([.$D$63]=&quot;&quot;)" style:apply-style-name="Result" style:base-cell-address="Tabelle6.A55"/>
    </style:style>
    <style:style style:name="ce432" style:family="table-cell" style:parent-style-name="Default" style:data-style-name="N100">
      <style:table-cell-properties style:text-align-source="fix" style:repeat-content="false"/>
      <style:paragraph-properties fo:text-align="center" fo:margin-left="0mm"/>
      <style:map style:condition="is-true-formula([.$D$76]=&quot;&quot;)" style:apply-style-name="Result" style:base-cell-address="Tabelle6.A68"/>
    </style:style>
    <style:style style:name="ce433" style:family="table-cell" style:parent-style-name="Eingabe">
      <style:table-cell-properties style:text-align-source="fix" style:repeat-content="false"/>
      <style:paragraph-properties fo:text-align="center" fo:margin-left="0mm"/>
      <style:map style:condition="is-true-formula([.$D$76]=&quot;&quot;)" style:apply-style-name="Result" style:base-cell-address="Tabelle6.A68"/>
    </style:style>
    <style:style style:name="ce647" style:family="table-cell" style:parent-style-name="Default" style:data-style-name="N100">
      <style:table-cell-properties style:text-align-source="fix" style:repeat-content="false"/>
      <style:paragraph-properties fo:text-align="start" fo:margin-left="0mm"/>
      <style:map style:condition="is-true-formula([.$D$14]=&quot;&quot;)" style:apply-style-name="Result" style:base-cell-address="Tabelle6.A7"/>
    </style:style>
    <style:style style:name="ce648" style:family="table-cell" style:parent-style-name="Eingabe">
      <style:table-cell-properties style:text-align-source="fix" style:repeat-content="false"/>
      <style:paragraph-properties fo:text-align="start" fo:margin-left="0mm"/>
      <style:map style:condition="is-true-formula([.$D$14]=&quot;&quot;)" style:apply-style-name="Result" style:base-cell-address="Tabelle6.A7"/>
    </style:style>
    <style:style style:name="ce649" style:family="table-cell" style:parent-style-name="Eingabe">
      <style:map style:condition="is-true-formula([.$D$14]=&quot;&quot;)" style:apply-style-name="Result" style:base-cell-address="Tabelle6.A7"/>
    </style:style>
    <style:style style:name="ce650" style:family="table-cell" style:parent-style-name="Eingabe">
      <style:map style:condition="is-true-formula([.$D$15]=&quot;&quot;)" style:apply-style-name="Result" style:base-cell-address="Tabelle6.C15"/>
    </style:style>
    <style:style style:name="ce651" style:family="table-cell" style:parent-style-name="Default" style:data-style-name="N100">
      <style:table-cell-properties style:text-align-source="fix" style:repeat-content="false"/>
      <style:paragraph-properties fo:text-align="start" fo:margin-left="0mm"/>
      <style:map style:condition="is-true-formula([.$D$25]=&quot;&quot;)" style:apply-style-name="Result" style:base-cell-address="Tabelle6.A18"/>
    </style:style>
    <style:style style:name="ce652" style:family="table-cell" style:parent-style-name="Eingabe">
      <style:table-cell-properties style:text-align-source="fix" style:repeat-content="false"/>
      <style:paragraph-properties fo:text-align="start" fo:margin-left="0mm"/>
      <style:map style:condition="is-true-formula([.$D$25]=&quot;&quot;)" style:apply-style-name="Result" style:base-cell-address="Tabelle6.A18"/>
    </style:style>
    <style:style style:name="ce653" style:family="table-cell" style:parent-style-name="Eingabe">
      <style:map style:condition="is-true-formula([.$D$26]=&quot;&quot;)" style:apply-style-name="Result" style:base-cell-address="Tabelle6.C26"/>
    </style:style>
    <style:style style:name="ce654" style:family="table-cell" style:parent-style-name="Default" style:data-style-name="N100">
      <style:table-cell-properties style:text-align-source="fix" style:repeat-content="false"/>
      <style:paragraph-properties fo:text-align="start" fo:margin-left="0mm"/>
      <style:map style:condition="is-true-formula([.$D$37]=&quot;&quot;)" style:apply-style-name="Result" style:base-cell-address="Tabelle6.A30"/>
    </style:style>
    <style:style style:name="ce655" style:family="table-cell" style:parent-style-name="Eingabe">
      <style:table-cell-properties style:text-align-source="fix" style:repeat-content="false"/>
      <style:paragraph-properties fo:text-align="start" fo:margin-left="0mm"/>
      <style:map style:condition="is-true-formula([.$D$37]=&quot;&quot;)" style:apply-style-name="Result" style:base-cell-address="Tabelle6.A30"/>
    </style:style>
    <style:style style:name="ce656" style:family="table-cell" style:parent-style-name="Eingabe">
      <style:map style:condition="is-true-formula([.$D$38]=&quot;&quot;)" style:apply-style-name="Result" style:base-cell-address="Tabelle6.C38"/>
    </style:style>
    <style:style style:name="ce657" style:family="table-cell" style:parent-style-name="Default" style:data-style-name="N100">
      <style:table-cell-properties style:text-align-source="fix" style:repeat-content="false"/>
      <style:paragraph-properties fo:text-align="start" fo:margin-left="0mm"/>
      <style:map style:condition="is-true-formula([.$D$49]=&quot;&quot;)" style:apply-style-name="Result" style:base-cell-address="Tabelle6.A42"/>
    </style:style>
    <style:style style:name="ce658" style:family="table-cell" style:parent-style-name="Eingabe">
      <style:table-cell-properties style:text-align-source="fix" style:repeat-content="false"/>
      <style:paragraph-properties fo:text-align="start" fo:margin-left="0mm"/>
      <style:map style:condition="is-true-formula([.$D$49]=&quot;&quot;)" style:apply-style-name="Result" style:base-cell-address="Tabelle6.A42"/>
    </style:style>
    <style:style style:name="ce659" style:family="table-cell" style:parent-style-name="Eingabe">
      <style:map style:condition="is-true-formula([.$D$50]=&quot;&quot;)" style:apply-style-name="Result" style:base-cell-address="Tabelle6.C50"/>
    </style:style>
    <style:style style:name="ce660" style:family="table-cell" style:parent-style-name="Default" style:data-style-name="N100">
      <style:table-cell-properties style:text-align-source="fix" style:repeat-content="false"/>
      <style:paragraph-properties fo:text-align="start" fo:margin-left="0mm"/>
      <style:map style:condition="is-true-formula([.$D$63]=&quot;&quot;)" style:apply-style-name="Result" style:base-cell-address="Tabelle6.A55"/>
    </style:style>
    <style:style style:name="ce661" style:family="table-cell" style:parent-style-name="Eingabe">
      <style:table-cell-properties style:text-align-source="fix" style:repeat-content="false"/>
      <style:paragraph-properties fo:text-align="start" fo:margin-left="0mm"/>
      <style:map style:condition="is-true-formula([.$D$63]=&quot;&quot;)" style:apply-style-name="Result" style:base-cell-address="Tabelle6.A55"/>
    </style:style>
    <style:style style:name="ce662" style:family="table-cell" style:parent-style-name="Eingabe">
      <style:map style:condition="is-true-formula([.$D$64]=&quot;&quot;)" style:apply-style-name="Result" style:base-cell-address="Tabelle6.C64"/>
    </style:style>
    <style:style style:name="ce449" style:family="table-cell" style:parent-style-name="Default" style:data-style-name="N100">
      <style:table-cell-properties style:text-align-source="fix" style:repeat-content="false"/>
      <style:paragraph-properties fo:text-align="start" fo:margin-left="0mm"/>
      <style:map style:condition="is-true-formula([.$D$76]=&quot;&quot;)" style:apply-style-name="Result" style:base-cell-address="Tabelle6.A68"/>
    </style:style>
    <style:style style:name="ce664" style:family="table-cell" style:parent-style-name="Eingabe">
      <style:table-cell-properties style:text-align-source="fix" style:repeat-content="false"/>
      <style:paragraph-properties fo:text-align="start" fo:margin-left="0mm"/>
      <style:map style:condition="is-true-formula([.$D$76]=&quot;&quot;)" style:apply-style-name="Result" style:base-cell-address="Tabelle6.A68"/>
    </style:style>
    <style:style style:name="ce665" style:family="table-cell" style:parent-style-name="Eingabe">
      <style:map style:condition="is-true-formula([.$D$77]=&quot;&quot;)" style:apply-style-name="Result" style:base-cell-address="Tabelle6.C77"/>
    </style:style>
    <style:style style:name="ce666" style:family="table-cell" style:parent-style-name="Default">
      <style:map style:condition="is-true-formula([.$D$14]=&quot;&quot;)" style:apply-style-name="Result" style:base-cell-address="Tabelle6.A7"/>
    </style:style>
    <style:style style:name="ce667" style:family="table-cell" style:parent-style-name="Default">
      <style:map style:condition="is-true-formula([.$D$25]=&quot;&quot;)" style:apply-style-name="Result" style:base-cell-address="Tabelle6.A18"/>
    </style:style>
    <style:style style:name="ce668" style:family="table-cell" style:parent-style-name="Default">
      <style:map style:condition="is-true-formula([.$D$37]=&quot;&quot;)" style:apply-style-name="Result" style:base-cell-address="Tabelle6.A30"/>
    </style:style>
    <style:style style:name="ce669" style:family="table-cell" style:parent-style-name="Default">
      <style:map style:condition="is-true-formula([.$D$49]=&quot;&quot;)" style:apply-style-name="Result" style:base-cell-address="Tabelle6.A42"/>
    </style:style>
    <style:style style:name="ce670" style:family="table-cell" style:parent-style-name="Default">
      <style:map style:condition="is-true-formula([.$D$63]=&quot;&quot;)" style:apply-style-name="Result" style:base-cell-address="Tabelle6.A55"/>
    </style:style>
    <style:style style:name="ce457" style:family="table-cell" style:parent-style-name="Default">
      <style:map style:condition="is-true-formula([.$D$76]=&quot;&quot;)" style:apply-style-name="Result" style:base-cell-address="Tabelle6.A68"/>
    </style:style>
    <style:style style:name="gr1" style:family="graphic">
      <style:graphic-properties draw:stroke="none" draw:fill="none" draw:ole-draw-aspect="1"/>
    </style:style>
    <style:style style:name="gr2" style:family="graphic">
      <style:graphic-properties style:protect="position size"/>
    </style:style>
    <style:style style:name="gr3" style:family="graphic">
      <style:graphic-properties draw:marker-start="Linienende_20_1" draw:marker-start-width="2mm" draw:marker-start-center="false" draw:fill="solid" draw:fill-color="#ffffc0" draw:auto-grow-height="true" draw:auto-grow-width="false" fo:min-height="5.53mm" fo:padding-top="1mm" fo:padding-bottom="1mm" fo:padding-left="1mm" fo:padding-right="1mm" draw:shadow="hidden" draw:shadow-offset-x="1mm" draw:shadow-offset-y="1mm" draw:caption-escape-direction="auto"/>
    </style:style>
    <style:style style:name="gr4" style:family="graphic">
      <style:graphic-properties draw:stroke="none" svg:stroke-width="0mm" svg:stroke-color="#3465a4" draw:marker-start="" draw:marker-start-width="2mm" draw:marker-start-center="false" draw:marker-end="" draw:marker-end-width="2mm" draw:marker-end-center="false" draw:fill="none" draw:fill-color="#729fcf" draw:textarea-horizontal-align="justify" draw:textarea-vertical-align="middle" fo:padding-top="1.25mm" fo:padding-bottom="1.25mm" fo:padding-left="2.5mm" fo:padding-right="2.5mm" draw:shadow="hidden" draw:shadow-offset-x="2mm" draw:shadow-offset-y="2mm" draw:shadow-color="#808080" draw:color-mode="standard" draw:luminance="0%" draw:contrast="0%" draw:gamma="100%" draw:red="0%" draw:green="0%" draw:blue="0%" fo:clip="rect(0mm, 0mm, 0mm, 0mm)" draw:image-opacity="100%" style:mirror="none"/>
    </style:style>
    <style:style style:name="gr5" style:family="graphic">
      <style:graphic-properties draw:stroke="solid" svg:stroke-width="0mm" svg:stroke-color="#3465a4" draw:marker-start="" draw:marker-start-width="2mm" draw:marker-start-center="false" draw:marker-end="" draw:marker-end-width="2mm" draw:marker-end-center="false" draw:fill="solid" draw:fill-color="#729fcf" draw:textarea-horizontal-align="justify" draw:textarea-vertical-align="middle" draw:auto-grow-height="false" fo:min-height="0mm" fo:min-width="0mm" fo:padding-top="1.25mm" fo:padding-bottom="1.25mm" fo:padding-left="2.5mm" fo:padding-right="2.5mm" draw:shadow="hidden" draw:shadow-offset-x="2mm" draw:shadow-offset-y="2mm" draw:shadow-color="#808080"/>
    </style:style>
    <style:style style:name="gr6" style:family="graphic">
      <style:graphic-properties draw:stroke="solid" svg:stroke-width="0mm" svg:stroke-color="#3465a4" draw:marker-start="" draw:marker-start-width="2mm" draw:marker-start-center="false" draw:marker-end="" draw:marker-end-width="2mm" draw:marker-end-center="false" draw:fill="solid" draw:fill-color="#729fcf" draw:textarea-horizontal-align="justify" draw:textarea-vertical-align="middle" draw:auto-grow-height="false" fo:min-height="0mm" fo:min-width="0mm" fo:padding-top="1.25mm" fo:padding-bottom="1.25mm" fo:padding-left="2.5mm" fo:padding-right="2.5mm" draw:shadow="hidden" draw:shadow-offset-x="2mm" draw:shadow-offset-y="2mm" draw:shadow-color="#808080"/>
    </style:style>
    <style:style style:name="gr7" style:family="graphic">
      <style:graphic-properties draw:stroke="none" svg:stroke-width="0mm" svg:stroke-color="#3465a4" draw:marker-start="" draw:marker-start-width="2mm" draw:marker-start-center="false" draw:marker-end="" draw:marker-end-width="2mm" draw:marker-end-center="false" draw:fill="none" draw:fill-color="#729fcf" draw:textarea-horizontal-align="justify" draw:textarea-vertical-align="middle" fo:padding-top="1.25mm" fo:padding-bottom="1.25mm" fo:padding-left="2.5mm" fo:padding-right="2.5mm" draw:shadow="hidden" draw:shadow-offset-x="2mm" draw:shadow-offset-y="2mm" draw:shadow-color="#808080" draw:color-mode="standard" draw:luminance="0%" draw:contrast="0%" draw:gamma="100%" draw:red="0%" draw:green="0%" draw:blue="0%" fo:clip="rect(0mm, 0mm, 0mm, 0mm)" draw:image-opacity="100%" style:mirror="horizontal"/>
    </style:style>
    <style:style style:name="gr8" style:family="graphic">
      <style:graphic-properties draw:stroke="solid" svg:stroke-width="0mm" svg:stroke-color="#3465a4" draw:marker-start="" draw:marker-start-width="2mm" draw:marker-start-center="false" draw:marker-end="" draw:marker-end-width="2mm" draw:marker-end-center="false" draw:fill="solid" draw:fill-color="#729fcf" draw:textarea-horizontal-align="justify" draw:textarea-vertical-align="middle" draw:auto-grow-height="false" fo:min-height="0.31mm" fo:min-width="0.44mm" fo:padding-top="1.25mm" fo:padding-bottom="1.25mm" fo:padding-left="2.5mm" fo:padding-right="2.5mm" draw:shadow="hidden" draw:shadow-offset-x="2mm" draw:shadow-offset-y="2mm" draw:shadow-color="#808080"/>
    </style:style>
    <style:style style:name="gr9" style:family="graphic">
      <style:graphic-properties draw:stroke="none" svg:stroke-width="0mm" svg:stroke-color="#3465a4" draw:marker-start="" draw:marker-start-width="2mm" draw:marker-start-center="false" draw:marker-end="" draw:marker-end-width="2mm" draw:marker-end-center="false" draw:fill="none" draw:fill-color="#729fcf" draw:textarea-horizontal-align="justify" draw:textarea-vertical-align="middle" fo:padding-top="1.25mm" fo:padding-bottom="1.25mm" fo:padding-left="2.5mm" fo:padding-right="2.5mm" draw:shadow="hidden" draw:shadow-offset-x="2mm" draw:shadow-offset-y="2mm" draw:shadow-color="#808080" draw:color-mode="standard" draw:luminance="0%" draw:contrast="0%" draw:gamma="100%" draw:red="0%" draw:green="0%" draw:blue="0%" fo:clip="rect(0mm, 0mm, 0mm, 0mm)" draw:image-opacity="100%" style:mirror="none"/>
    </style:style>
    <style:style style:name="gr10" style:family="graphic">
      <style:graphic-properties draw:stroke="solid" svg:stroke-width="1.06mm" svg:stroke-color="#663300" draw:marker-start="" draw:marker-start-width="3.59mm" draw:marker-start-center="false" draw:marker-end="" draw:marker-end-width="3.59mm" draw:marker-end-center="false" draw:fill="none" draw:fill-color="#729fcf" draw:textarea-horizontal-align="justify" draw:textarea-vertical-align="middle" fo:padding-top="1.78mm" fo:padding-bottom="1.78mm" fo:padding-left="3.03mm" fo:padding-right="3.03mm" draw:shadow="hidden" draw:shadow-offset-x="2mm" draw:shadow-offset-y="2mm" draw:shadow-color="#808080"/>
    </style:style>
    <style:style style:name="gr11" style:family="graphic">
      <style:graphic-properties draw:stroke="solid" svg:stroke-width="0mm" svg:stroke-color="#3465a4" draw:marker-start="" draw:marker-start-width="2mm" draw:marker-start-center="false" draw:marker-end="" draw:marker-end-width="2mm" draw:marker-end-center="false" draw:fill="solid" draw:fill-color="#729fcf" draw:textarea-horizontal-align="justify" draw:textarea-vertical-align="middle" draw:auto-grow-height="false" fo:min-height="2.07mm" fo:min-width="3.96mm" fo:padding-top="1.25mm" fo:padding-bottom="1.25mm" fo:padding-left="2.5mm" fo:padding-right="2.5mm" draw:shadow="hidden" draw:shadow-offset-x="2mm" draw:shadow-offset-y="2mm" draw:shadow-color="#808080"/>
    </style:style>
    <style:style style:name="gr12" style:family="graphic">
      <style:graphic-properties draw:stroke="solid" svg:stroke-width="0mm" svg:stroke-color="#3465a4" draw:marker-start="" draw:marker-start-width="2mm" draw:marker-start-center="false" draw:marker-end="" draw:marker-end-width="2mm" draw:marker-end-center="false" draw:fill="solid" draw:fill-color="#729fcf" draw:textarea-horizontal-align="justify" draw:textarea-vertical-align="middle" draw:auto-grow-height="false" fo:min-height="0.71mm" fo:min-width="0mm" fo:padding-top="1.25mm" fo:padding-bottom="1.25mm" fo:padding-left="2.5mm" fo:padding-right="2.5mm" draw:shadow="hidden" draw:shadow-offset-x="2mm" draw:shadow-offset-y="2mm" draw:shadow-color="#808080"/>
    </style:style>
    <style:style style:name="gr13" style:family="graphic">
      <style:graphic-properties draw:stroke="solid" svg:stroke-width="0mm" svg:stroke-color="#3465a4" draw:marker-start="" draw:marker-start-width="2mm" draw:marker-start-center="false" draw:marker-end="" draw:marker-end-width="2mm" draw:marker-end-center="false" draw:fill="solid" draw:fill-color="#729fcf" draw:textarea-horizontal-align="justify" draw:textarea-vertical-align="middle" draw:auto-grow-height="false" fo:min-height="1.35mm" fo:min-width="2.53mm" fo:padding-top="1.25mm" fo:padding-bottom="1.25mm" fo:padding-left="2.5mm" fo:padding-right="2.5mm" draw:shadow="hidden" draw:shadow-offset-x="2mm" draw:shadow-offset-y="2mm" draw:shadow-color="#808080"/>
    </style:style>
    <style:style style:name="gr14" style:family="graphic">
      <style:graphic-properties draw:stroke="solid" svg:stroke-width="0mm" svg:stroke-color="#3465a4" draw:marker-start="" draw:marker-start-width="2mm" draw:marker-start-center="false" draw:marker-end="" draw:marker-end-width="2mm" draw:marker-end-center="false" draw:fill="solid" draw:fill-color="#729fcf" draw:textarea-horizontal-align="justify" draw:textarea-vertical-align="middle" draw:auto-grow-height="false" fo:min-height="0.19mm" fo:min-width="0mm" fo:padding-top="1.25mm" fo:padding-bottom="1.25mm" fo:padding-left="2.5mm" fo:padding-right="2.5mm" draw:shadow="hidden" draw:shadow-offset-x="2mm" draw:shadow-offset-y="2mm" draw:shadow-color="#808080"/>
    </style:style>
    <style:style style:name="gr15" style:family="graphic">
      <style:graphic-properties draw:stroke="none" svg:stroke-width="0mm" svg:stroke-color="#000000" draw:marker-start="" draw:marker-start-width="2mm" draw:marker-start-center="false" draw:marker-end="" draw:marker-end-width="2mm" draw:marker-end-center="false" draw:fill="none" draw:fill-color="#ffffff" draw:textarea-horizontal-align="justify" fo:min-height="13.12mm" fo:padding-top="1.25mm" fo:padding-bottom="1.25mm" fo:padding-left="2.5mm" fo:padding-right="2.5mm" draw:shadow="hidden" draw:shadow-offset-x="2mm" draw:shadow-offset-y="2mm" draw:shadow-color="#808080"/>
    </style:style>
    <style:style style:name="gr16" style:family="graphic">
      <style:graphic-properties draw:stroke="none" svg:stroke-width="0mm" svg:stroke-color="#000000" draw:marker-start="" draw:marker-start-width="2mm" draw:marker-start-center="false" draw:marker-end="" draw:marker-end-width="2mm" draw:marker-end-center="false" draw:fill="none" draw:fill-color="#ffffff" draw:textarea-horizontal-align="justify" fo:min-height="13.11mm" fo:padding-top="1.25mm" fo:padding-bottom="1.25mm" fo:padding-left="2.5mm" fo:padding-right="2.5mm" draw:shadow="hidden" draw:shadow-offset-x="2mm" draw:shadow-offset-y="2mm" draw:shadow-color="#808080"/>
    </style:style>
    <style:style style:name="gr17" style:family="graphic">
      <style:graphic-properties draw:stroke="solid" svg:stroke-width="0.81mm" svg:stroke-color="#3465a4" draw:marker-start="" draw:marker-start-width="3.21mm" draw:marker-start-center="false" draw:marker-end="" draw:marker-end-width="3.21mm" draw:marker-end-center="false" draw:fill="none" draw:fill-color="#729fcf" draw:textarea-horizontal-align="justify" draw:textarea-vertical-align="middle" draw:auto-grow-height="false" fo:min-height="22.35mm" fo:min-width="17.26mm" fo:padding-top="1.65mm" fo:padding-bottom="1.65mm" fo:padding-left="2.9mm" fo:padding-right="2.9mm" draw:shadow="hidden" draw:shadow-offset-x="2mm" draw:shadow-offset-y="2mm" draw:shadow-color="#808080"/>
    </style:style>
    <style:style style:name="gr18" style:family="graphic">
      <style:graphic-properties draw:stroke="solid" svg:stroke-width="0.28mm" svg:stroke-color="#3465a4" draw:marker-start="Arrow" draw:marker-start-width="3.42mm" draw:marker-start-center="false" draw:marker-end="Arrow" draw:marker-end-width="3.42mm" draw:marker-end-center="false" draw:fill="solid" draw:fill-color="#729fcf" draw:textarea-horizontal-align="justify" draw:textarea-vertical-align="middle" fo:padding-top="1.39mm" fo:padding-bottom="1.39mm" fo:padding-left="2.64mm" fo:padding-right="2.64mm" draw:shadow="hidden" draw:shadow-offset-x="2mm" draw:shadow-offset-y="2mm" draw:shadow-color="#808080"/>
    </style:style>
    <style:style style:name="gr19" style:family="graphic">
      <style:graphic-properties draw:stroke="none" svg:stroke-width="0mm" svg:stroke-color="#000000" draw:marker-start="" draw:marker-start-width="2mm" draw:marker-start-center="false" draw:marker-end="" draw:marker-end-width="2mm" draw:marker-end-center="false" draw:fill="none" draw:fill-color="#ffffff" draw:textarea-horizontal-align="justify" fo:min-height="17.37mm" fo:padding-top="1.25mm" fo:padding-bottom="1.25mm" fo:padding-left="2.5mm" fo:padding-right="2.5mm" draw:shadow="hidden" draw:shadow-offset-x="2mm" draw:shadow-offset-y="2mm" draw:shadow-color="#808080"/>
    </style:style>
    <style:style style:name="gr20" style:family="graphic">
      <style:graphic-properties draw:stroke="none" svg:stroke-width="0mm" svg:stroke-color="#3465a4" draw:marker-start="" draw:marker-start-width="2mm" draw:marker-start-center="false" draw:marker-end="" draw:marker-end-width="2mm" draw:marker-end-center="false" draw:fill="none" draw:fill-color="#729fcf" draw:textarea-horizontal-align="justify" fo:min-height="17.37mm" fo:padding-top="1.25mm" fo:padding-bottom="1.25mm" fo:padding-left="2.5mm" fo:padding-right="2.5mm" draw:shadow="hidden" draw:shadow-offset-x="2mm" draw:shadow-offset-y="2mm" draw:shadow-color="#808080"/>
    </style:style>
    <style:style style:name="gr21" style:family="graphic">
      <style:graphic-properties draw:stroke="none" draw:fill="none" draw:textarea-horizontal-align="center" draw:textarea-vertical-align="middle" draw:color-mode="standard" draw:luminance="0%" draw:contrast="0%" draw:gamma="100%" draw:red="0%" draw:green="0%" draw:blue="0%" fo:clip="rect(0mm, 0mm, 0mm, 0mm)" draw:image-opacity="100%" style:mirror="none"/>
    </style:style>
    <style:style style:name="P1" style:family="paragraph">
      <loext:graphic-properties draw:fill="none"/>
    </style:style>
    <style:style style:name="P2" style:family="paragraph">
      <style:paragraph-properties fo:text-align="center"/>
    </style:style>
    <style:style style:name="P3" style:family="paragraph">
      <style:paragraph-properties style:text-autospace="none" style:line-break="normal" style:writing-mode="page"/>
      <style:text-properties fo:hyphenate="false"/>
    </style:style>
    <style:style style:name="P4"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7pt" fo:language="de" fo:country="DE" fo:font-style="normal" fo:text-shadow="none" style:text-underline-style="none" fo:font-weight="normal" style:text-underline-mode="continuous" style:text-overline-mode="continuous" style:text-line-through-mode="continuous" style:font-name-asian="Arial Unicode MS" style:font-size-asian="7pt" style:language-asian="de" style:country-asian="DE" style:font-style-asian="normal" style:font-weight-asian="normal" style:font-name-complex="Tahoma" style:font-size-complex="7pt" style:language-complex="de" style:country-complex="DE" style:font-style-complex="normal" style:font-weight-complex="normal" style:text-emphasize="none" style:font-relief="none" style:text-overline-style="none" style:text-overline-color="font-color" fo:hyphenate="false"/>
    </style:style>
    <style:style style:name="P5" style:family="paragraph">
      <loext:graphic-properties draw:fill="none" draw:fill-color="#729fcf"/>
      <style:paragraph-properties fo:margin-left="0mm" fo:margin-right="0mm" fo:margin-top="0mm" fo:margin-bottom="0mm" fo:line-height="100%" fo:text-align="center" fo:text-indent="0mm"/>
      <style:text-properties fo:font-variant="normal" fo:text-transform="none" style:use-window-font-color="true" style:text-outline="false" style:text-line-through-style="none" style:text-line-through-typ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6" style:family="paragraph">
      <style:paragraph-properties fo:margin-left="0mm" fo:margin-right="0mm" fo:margin-top="0mm" fo:margin-bottom="0mm" fo:line-height="100%" fo:text-align="center" fo:text-indent="0mm"/>
    </style:style>
    <style:style style:name="P7" style:family="paragraph">
      <loext:graphic-properties draw:fill="solid" draw:fill-color="#729fcf"/>
      <style:paragraph-properties fo:margin-left="0mm" fo:margin-right="0mm" fo:margin-top="0mm" fo:margin-bottom="0mm" fo:line-height="100%" fo:text-align="center" fo:text-indent="0mm"/>
      <style:text-properties fo:font-variant="normal" fo:text-transform="none" style:use-window-font-color="true" style:text-outline="false" style:text-line-through-style="none" style:text-line-through-type="none" fo:font-family="'Liberation Sans'" style:font-family-generic="roman" style:font-pitch="variable" fo:font-size="10pt" fo:font-style="normal" fo:text-shadow="none" style:text-underline-style="none" fo:font-weight="normal" style:letter-kerning="true" style:font-family-asian="'Microsoft YaHei'" style:font-family-generic-asian="system" style:font-pitch-asian="variable" style:font-size-asian="10pt" style:font-style-asian="normal" style:font-weight-asian="normal" style:font-family-complex="Mangal" style:font-family-generic-complex="system" style:font-pitch-complex="variable" style:font-size-complex="10pt" style:font-style-complex="normal" style:font-weight-complex="normal" style:text-emphasize="none" style:font-relief="none" style:text-overline-style="none" style:text-overline-color="font-color"/>
    </style:style>
    <style:style style:name="P8" style:family="paragraph">
      <loext:graphic-properties draw:fill="solid" draw:fill-color="#729fcf"/>
      <style:paragraph-properties fo:margin-left="0mm" fo:margin-right="0mm" fo:margin-top="0mm" fo:margin-bottom="0mm" fo:line-height="100%" fo:text-align="center" fo:text-indent="0mm"/>
      <style:text-properties fo:font-variant="normal" fo:text-transform="none" style:use-window-font-color="true" style:text-outline="false" style:text-line-through-style="none" style:text-line-through-typ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9" style:family="paragraph">
      <loext:graphic-properties draw:fill="solid" draw:fill-color="#729fcf"/>
      <style:paragraph-properties fo:margin-left="0mm" fo:margin-right="0mm" fo:margin-top="0mm" fo:margin-bottom="0mm" fo:line-height="100%" fo:text-align="center" fo:text-indent="0mm"/>
      <style:text-properties fo:font-variant="normal" fo:text-transform="none" style:use-window-font-color="true" style:text-outline="false" style:text-line-through-style="none" style:text-line-through-type="none" fo:font-family="'Liberation Sans'" style:font-family-generic="roman" style:font-pitch="variable" fo:font-size="14pt" fo:font-style="normal" fo:text-shadow="none" style:text-underline-style="none" fo:font-weight="normal" style:letter-kerning="true" style:font-family-asian="'Microsoft YaHei'" style:font-family-generic-asian="system" style:font-pitch-asian="variable" style:font-size-asian="14pt" style:font-style-asian="normal" style:font-weight-asian="normal" style:font-family-complex="Mangal" style:font-family-generic-complex="system" style:font-pitch-complex="variable" style:font-size-complex="14pt" style:font-style-complex="normal" style:font-weight-complex="normal" style:text-emphasize="none" style:font-relief="none" style:text-overline-style="none" style:text-overline-color="font-color"/>
    </style:style>
    <style:style style:name="P10" style:family="paragraph">
      <loext:graphic-properties draw:fill="none" draw:fill-color="#ffffff"/>
      <style:paragraph-properties fo:margin-left="0mm" fo:margin-right="0mm" fo:margin-top="0mm" fo:margin-bottom="0mm" fo:line-height="100%" fo:text-align="center" fo:text-indent="0mm"/>
      <style:text-properties fo:font-variant="normal" fo:text-transform="none" style:use-window-font-color="true" style:text-outline="false" style:text-line-through-style="none" style:text-line-through-type="none" fo:font-family="'Liberation Sans'" style:font-family-generic="roman" style:font-pitch="variable" fo:font-size="10pt" fo:font-style="normal" fo:text-shadow="none" style:text-underline-style="none" fo:font-weight="normal" style:letter-kerning="true" style:font-family-asian="'Microsoft YaHei'" style:font-family-generic-asian="system" style:font-pitch-asian="variable" style:font-size-asian="10pt" style:font-style-asian="normal" style:font-weight-asian="normal" style:font-family-complex="Mangal" style:font-family-generic-complex="system" style:font-pitch-complex="variable" style:font-size-complex="10pt" style:font-style-complex="normal" style:font-weight-complex="normal" style:text-emphasize="none" style:font-relief="none" style:text-overline-style="none" style:text-overline-color="font-color"/>
    </style:style>
    <style:style style:name="P11" style:family="paragraph">
      <style:paragraph-properties fo:margin-left="0mm" fo:margin-right="0mm" fo:margin-top="0mm" fo:margin-bottom="0mm" fo:line-height="100%" fo:text-indent="0mm"/>
    </style:style>
    <style:style style:name="P12" style:family="paragraph">
      <loext:graphic-properties draw:fill="none" draw:fill-color="#ffffff"/>
      <style:paragraph-properties fo:margin-left="0mm" fo:margin-right="0mm" fo:margin-top="0mm" fo:margin-bottom="0mm" fo:line-height="100%" fo:text-indent="0mm"/>
      <style:text-properties fo:font-variant="normal" fo:text-transform="none" style:use-window-font-color="true" style:text-outline="false" style:text-line-through-style="none" style:text-line-through-type="none" fo:font-family="'Liberation Sans'" style:font-family-generic="roman" style:font-pitch="variable" fo:font-size="40pt" fo:font-style="normal" fo:text-shadow="none" style:text-underline-style="none" fo:font-weight="normal" style:letter-kerning="true" style:font-family-asian="'Microsoft YaHei'" style:font-family-generic-asian="system" style:font-pitch-asian="variable" style:font-size-asian="40pt" style:font-style-asian="normal" style:font-weight-asian="normal" style:font-family-complex="Mangal" style:font-family-generic-complex="system" style:font-pitch-complex="variable" style:font-size-complex="40pt" style:font-style-complex="normal" style:font-weight-complex="normal" style:text-emphasize="none" style:font-relief="none" style:text-overline-style="none" style:text-overline-color="font-color"/>
    </style:style>
    <style:style style:name="P13" style:family="paragraph">
      <loext:graphic-properties draw:fill="none" draw:fill-color="#729fcf"/>
      <style:paragraph-properties fo:margin-left="0mm" fo:margin-right="0mm" fo:margin-top="0mm" fo:margin-bottom="0mm" fo:line-height="100%" fo:text-indent="0mm"/>
      <style:text-properties fo:font-variant="normal" fo:text-transform="none" style:use-window-font-color="true" style:text-outline="false" style:text-line-through-style="none" style:text-line-through-type="none" fo:font-family="'Liberation Sans'" style:font-family-generic="roman" style:font-pitch="variable" fo:font-size="40pt" fo:font-style="normal" fo:text-shadow="none" style:text-underline-style="none" fo:font-weight="normal" style:letter-kerning="true" style:font-family-asian="'Microsoft YaHei'" style:font-family-generic-asian="system" style:font-pitch-asian="variable" style:font-size-asian="40pt" style:font-style-asian="normal" style:font-weight-asian="normal" style:font-family-complex="Mangal" style:font-family-generic-complex="system" style:font-pitch-complex="variable" style:font-size-complex="40pt" style:font-style-complex="normal" style:font-weight-complex="normal" style:text-emphasize="none" style:font-relief="none" style:text-overline-style="none" style:text-overline-color="font-color"/>
    </style:style>
    <style:style style:name="P14" style:family="paragraph">
      <loext:graphic-properties draw:fill="none"/>
      <style:paragraph-properties fo:text-align="center"/>
    </style:style>
    <style:style style:name="T1" style:family="text">
      <style:text-properties style:text-outline="false" style:text-line-through-style="none" style:text-line-through-type="none" style:font-name="Arial" fo:font-size="7pt" fo:language="de" fo:country="DE" fo:font-style="normal" fo:text-shadow="none" style:text-underline-style="none" fo:font-weight="normal" style:text-underline-mode="continuous" style:text-overline-mode="continuous" style:text-line-through-mode="continuous" style:font-name-asian="Arial Unicode MS" style:font-size-asian="7pt" style:language-asian="de" style:country-asian="DE" style:font-style-asian="normal" style:font-weight-asian="normal" style:font-name-complex="Tahoma" style:font-size-complex="7pt" style:language-complex="de" style:country-complex="DE" style:font-style-complex="normal" style:font-weight-complex="normal" style:text-emphasize="none" style:font-relief="none" style:text-overline-style="none" style:text-overline-color="font-color"/>
    </style:style>
    <style:style style:name="T2" style:family="text">
      <style:text-properties fo:font-variant="normal" fo:text-transform="none" style:use-window-font-color="true" style:text-outline="false" style:text-line-through-style="none" style:text-line-through-type="none" fo:font-family="'Liberation Sans'" style:font-family-generic="roman" style:font-pitch="variable" fo:font-size="10pt" fo:font-style="normal" fo:text-shadow="none" style:text-underline-style="none" fo:font-weight="normal" style:letter-kerning="true" style:font-family-asian="'Microsoft YaHei'" style:font-family-generic-asian="system" style:font-pitch-asian="variable" style:font-size-asian="10pt" style:font-style-asian="normal" style:font-weight-asian="normal" style:font-family-complex="Mangal" style:font-family-generic-complex="system" style:font-pitch-complex="variable" style:font-size-complex="10pt" style:font-style-complex="normal" style:font-weight-complex="normal" style:text-emphasize="none" style:font-relief="none" style:text-overline-style="none" style:text-overline-color="font-color"/>
    </style:style>
    <style:style style:name="T3" style:family="text">
      <style:text-properties fo:font-variant="normal" fo:text-transform="none" style:use-window-font-color="true" style:text-outline="false" style:text-line-through-style="none" style:text-line-through-type="none" fo:font-family="'Liberation Sans'" style:font-family-generic="roman" style:font-pitch="variable" fo:font-size="14pt" fo:font-style="normal" fo:text-shadow="none" style:text-underline-style="none" fo:font-weight="normal" style:letter-kerning="true" style:font-family-asian="'Microsoft YaHei'" style:font-family-generic-asian="system" style:font-pitch-asian="variable" style:font-size-asian="14pt" style:font-style-asian="normal" style:font-weight-asian="normal" style:font-family-complex="Mangal" style:font-family-generic-complex="system" style:font-pitch-complex="variable" style:font-size-complex="14pt" style:font-style-complex="normal" style:font-weight-complex="normal" style:text-emphasize="none" style:font-relief="none" style:text-overline-style="none" style:text-overline-color="font-color"/>
    </style:style>
    <style:style style:name="T4" style:family="text">
      <style:text-properties fo:font-variant="normal" fo:text-transform="none" style:use-window-font-color="true" style:text-outline="false" style:text-line-through-style="none" style:text-line-through-typ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T5" style:family="text">
      <style:text-properties fo:font-variant="normal" fo:text-transform="none" style:use-window-font-color="true" style:text-outline="false" style:text-line-through-style="none" style:text-line-through-type="none" fo:font-family="'Liberation Sans'" style:font-family-generic="roman" style:font-pitch="variable" fo:font-size="9pt" fo:font-style="normal" fo:text-shadow="none" style:text-underline-style="none" fo:font-weight="normal" style:letter-kerning="true" style:font-family-asian="'Microsoft YaHei'" style:font-family-generic-asian="system" style:font-pitch-asian="variable" style:font-size-asian="9pt" style:font-style-asian="normal" style:font-weight-asian="normal" style:font-family-complex="Mangal" style:font-family-generic-complex="system" style:font-pitch-complex="variable" style:font-size-complex="9pt" style:font-style-complex="normal" style:font-weight-complex="normal" style:text-emphasize="none" style:font-relief="none" style:text-overline-style="none" style:text-overline-color="font-color"/>
    </style:style>
    <style:style style:name="T6" style:family="text">
      <style:text-properties fo:font-variant="normal" fo:text-transform="none" style:use-window-font-color="true" style:text-outline="false" style:text-line-through-style="none" style:text-line-through-type="none" fo:font-family="'Liberation Sans'" style:font-family-generic="roman" style:font-pitch="variable" fo:font-size="40pt" fo:font-style="normal" fo:text-shadow="none" style:text-underline-style="none" fo:font-weight="normal" style:letter-kerning="true" style:font-family-asian="'Microsoft YaHei'" style:font-family-generic-asian="system" style:font-pitch-asian="variable" style:font-size-asian="40pt" style:font-style-asian="normal" style:font-weight-asian="normal" style:font-family-complex="Mangal" style:font-family-generic-complex="system" style:font-pitch-complex="variable" style:font-size-complex="40pt" style:font-style-complex="normal" style:font-weight-complex="normal" style:text-emphasize="none" style:font-relief="none" style:text-overline-style="none" style:text-overline-color="font-color"/>
    </style:style>
    <style:style style:name="T7" style:family="text">
      <style:text-properties fo:font-weight="bold" style:font-weight-asian="bold" style:font-weight-complex="bold"/>
    </style:style>
    <style:style style:name="T8" style:family="text">
      <style:text-properties fo:font-weight="bold"/>
    </style:style>
    <style:style style:name="T9" style:family="text">
      <style:text-properties fo:font-weight="normal" style:font-weight-asian="normal" style:font-weight-complex="normal"/>
    </style:style>
  </office:automatic-styles>
  <office:body>
    <office:spreadsheet table:structure-protected="true" table:protection-key="RISAaYM55EB4f9JUsQKkFIYvY3U=" table:protection-key-digest-algorithm="http://www.w3.org/2000/09/xmldsig#sha1">
      <table:content-validations>
        <table:content-validation table:name="val1" table:condition="of:cell-content-is-in-list(Startzeit)" table:allow-empty-cell="true" table:display-list="unsorted" table:base-cell-address="Namen.B4">
          <table:help-message table:title="Bitte genau diesen einzigen Eintrag wählen" table:display="true">
            <text:p>Er enthält die aktuelle Zeit. Tipp: Alt &amp; ↓</text:p>
          </table:help-message>
          <table:error-message table:message-type="stop" table:display="true"/>
        </table:content-validation>
        <table:content-validation table:name="val2" table:condition="of:cell-content-is-in-list(#NAME?)" table:allow-empty-cell="true" table:display-list="unsorted" table:base-cell-address="Namen.C7">
          <table:help-message table:title="Bitte genau diesen einzigen Eintrag wählen" table:display="true">
            <text:p>Er enthält die aktuelle Zeit. Tipp: Alt &amp; ↓</text:p>
          </table:help-message>
          <table:error-message table:message-type="stop" table:display="true"/>
        </table:content-validation>
        <table:content-validation table:name="val3" table:base-cell-address="Tabelle3.B7">
          <table:error-message table:message-type="stop" table:display="true"/>
        </table:content-validation>
        <table:content-validation table:name="val4" table:condition="of:cell-content-is-in-list(&quot;&gt;&quot;;&quot;&lt;&quot;;&quot;≥&quot;;&quot;≤&quot;;&quot;&quot;)" table:allow-empty-cell="true" table:display-list="unsorted" table:base-cell-address="Tabelle3.B7">
          <table:error-message table:message-type="stop" table:display="true"/>
        </table:content-validation>
      </table:content-validations>
      <table:table table:name="Namen" table:style-name="ta1" table:protected="true" table:protection-key="RISAaYM55EB4f9JUsQKkFIYvY3U=" table:protection-key-digest-algorithm="http://www.w3.org/2000/09/xmldsig#sha1" table:print-ranges="Namen.A1:Namen.H35">
        <loext:table-protection loext:select-protected-cells="true" loext:select-unprotected-cells="true"/>
        <office:forms form:automatic-focus="false" form:apply-design-mode="false"/>
        <table:table-column table:style-name="co1" table:number-columns-repeated="4"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21"/>
        <table:table-column table:style-name="co1" table:number-columns-repeated="246" table:default-cell-style-name="ce1"/>
        <table:table-row table:style-name="ro1">
          <table:table-cell table:style-name="Default"/>
          <table:table-cell table:style-name="ce3" office:value-type="string" calcext:value-type="string">
            <text:p>Ungleichungen</text:p>
          </table:table-cell>
          <table:table-cell table:number-columns-repeated="3"/>
          <table:table-cell table:style-name="ce15" office:value-type="string" calcext:value-type="string">
            <text:p>Gesamtwertung</text:p>
          </table:table-cell>
          <table:table-cell table:style-name="Default"/>
          <table:table-cell table:number-columns-repeated="249"/>
        </table:table-row>
        <table:table-row table:style-name="ro2">
          <table:table-cell table:style-name="Default" table:number-columns-repeated="4"/>
          <table:table-cell/>
          <table:table-cell table:style-name="ce29" office:value-type="string" calcext:value-type="string">
            <text:p>erreichte Punkte:</text:p>
          </table:table-cell>
          <table:table-cell table:style-name="ce58" office:value-type="string" calcext:value-type="string">
            <text:p>es fehlen noch:</text:p>
          </table:table-cell>
          <table:table-cell table:number-columns-repeated="249"/>
        </table:table-row>
        <table:table-row table:style-name="ro2">
          <table:table-cell office:value-type="string" calcext:value-type="string">
            <text:p>Name(n):</text:p>
          </table:table-cell>
          <table:table-cell table:style-name="ce34" table:number-columns-spanned="3" table:number-rows-spanned="1"/>
          <table:covered-table-cell table:number-columns-repeated="2"/>
          <table:table-cell/>
          <table:table-cell table:style-name="ce53" office:value-type="string" calcext:value-type="string">
            <text:p></text:p>
          </table:table-cell>
          <table:table-cell table:style-name="ce14" office:value-type="string" calcext:value-type="string">
            <text:p></text:p>
          </table:table-cell>
          <table:table-cell table:number-columns-repeated="249"/>
        </table:table-row>
        <table:table-row table:style-name="ro2">
          <table:table-cell table:style-name="Default" table:number-columns-repeated="4"/>
          <table:table-cell/>
          <table:table-cell table:style-name="ce55" table:formula="of:=[Tabelle1.F4]+[Tabelle2.F4]+[Tabelle3.F4]+[Tabelle4.F4]+[Tabelle5.F4]+[Tabelle6.F4]" office:value-type="float" office:value="0" calcext:value-type="float">
            <text:p>0</text:p>
          </table:table-cell>
          <table:table-cell table:style-name="ce95" table:formula="of:=[Tabelle1.G4]+[Tabelle2.G4]+[Tabelle3.G4]+[Tabelle4.G4]+[Tabelle5.G4]+[Tabelle6.G4]" office:value-type="float" office:value="204" calcext:value-type="float">
            <text:p>204</text:p>
          </table:table-cell>
          <table:table-cell table:number-columns-repeated="249"/>
        </table:table-row>
        <table:table-row table:style-name="ro2">
          <table:table-cell table:style-name="ce33" office:value-type="string" calcext:value-type="string">
            <text:p>Startzeit: </text:p>
          </table:table-cell>
          <table:table-cell table:style-name="ce35" table:content-validation-name="val1" table:number-columns-spanned="2" table:number-rows-spanned="1"/>
          <table:covered-table-cell table:style-name="ce36" table:content-validation-name="val2"/>
          <table:table-cell table:number-columns-repeated="2"/>
          <table:table-cell table:style-name="ce5"/>
          <table:table-cell table:style-name="ce13"/>
          <table:table-cell/>
          <table:table-cell table:style-name="ce19"/>
          <table:table-cell table:style-name="ce22"/>
          <table:table-cell table:style-name="ce19"/>
          <table:table-cell table:number-columns-repeated="245"/>
        </table:table-row>
        <table:table-row table:style-name="ro2">
          <table:table-cell table:number-columns-repeated="5"/>
          <table:table-cell table:style-name="ce8"/>
          <table:table-cell table:style-name="ce13"/>
          <table:table-cell/>
          <table:table-cell table:style-name="Default" table:number-columns-repeated="3"/>
          <table:table-cell table:number-columns-repeated="4"/>
          <table:table-cell table:style-name="Default" table:number-columns-repeated="3"/>
          <table:table-cell table:number-columns-repeated="7"/>
          <table:table-cell table:style-name="ce19" office:value-type="string" calcext:value-type="string">
            <text:p>Aufgabe</text:p>
          </table:table-cell>
          <table:table-cell table:style-name="ce22" office:value-type="string" calcext:value-type="string">
            <text:p>erreicht</text:p>
          </table:table-cell>
          <table:table-cell table:style-name="ce19"/>
          <table:table-cell table:number-columns-repeated="228"/>
        </table:table-row>
        <table:table-row table:style-name="ro2">
          <table:table-cell table:number-columns-repeated="5"/>
          <table:table-cell table:style-name="ce9" table:formula="of:=[Tabelle1.$F$1] &amp; &quot;:&quot;" office:value-type="string" office:string-value="Zahlenrätsel:" calcext:value-type="string">
            <text:p>Zahlenrätsel:</text:p>
          </table:table-cell>
          <table:table-cell table:style-name="ce16" table:formula="of:=[Tabelle1.$F$4] &amp; &quot; von &quot; &amp; [Tabelle1.$F$4] + [Tabelle1.$G$4]" office:value-type="string" office:string-value="0 von 76" calcext:value-type="string">
            <text:p>0 von 76</text:p>
          </table:table-cell>
          <table:table-cell/>
          <table:table-cell table:style-name="Default" table:number-columns-repeated="3"/>
          <table:table-cell table:number-columns-repeated="4"/>
          <table:table-cell table:style-name="Default" table:number-columns-repeated="3"/>
          <table:table-cell table:number-columns-repeated="7"/>
          <table:table-cell table:style-name="ce20" table:formula="of:=[Tabelle1.$F$1]" office:value-type="string" office:string-value="Zahlenrätsel" calcext:value-type="string">
            <text:p>Zahlenrätsel</text:p>
          </table:table-cell>
          <table:table-cell table:style-name="ce93" table:formula="of:=[Tabelle1.$F$4]/([Tabelle1.$F$4]+[Tabelle1.$G$4])" office:value-type="percentage" office:value="0" calcext:value-type="percentage">
            <text:p>0%</text:p>
          </table:table-cell>
          <table:table-cell table:style-name="ce23" table:formula="of:=[Tabelle1.$G$4]" office:value-type="float" office:value="76" calcext:value-type="float">
            <text:p>76</text:p>
          </table:table-cell>
          <table:table-cell table:number-columns-repeated="228"/>
        </table:table-row>
        <table:table-row table:style-name="ro2">
          <table:table-cell table:number-columns-repeated="5"/>
          <table:table-cell table:style-name="ce9" table:formula="of:=[Tabelle2.$F$1] &amp; &quot;:&quot;" office:value-type="string" office:string-value="Ungleichungen – Einstieg:" calcext:value-type="string">
            <text:p>Ungleichungen – Einstieg:</text:p>
          </table:table-cell>
          <table:table-cell table:style-name="ce16" table:formula="of:=[Tabelle2.$F$4] &amp; &quot; von &quot; &amp; [Tabelle2.$F$4] + [Tabelle2.$G$4]" office:value-type="string" office:string-value="0 von 32" calcext:value-type="string">
            <text:p>0 von 32</text:p>
          </table:table-cell>
          <table:table-cell/>
          <table:table-cell table:style-name="Default" table:number-columns-repeated="3"/>
          <table:table-cell table:number-columns-repeated="4"/>
          <table:table-cell table:style-name="Default" table:number-columns-repeated="3"/>
          <table:table-cell table:number-columns-repeated="7"/>
          <table:table-cell table:style-name="ce20" table:formula="of:=[Tabelle2.$F$1]" office:value-type="string" office:string-value="Ungleichungen – Einstieg" calcext:value-type="string">
            <text:p>Ungleichungen – Einstieg</text:p>
          </table:table-cell>
          <table:table-cell table:style-name="ce93" table:formula="of:=[Tabelle2.$F$4]/([Tabelle2.$F$4]+[Tabelle2.$G$4])" office:value-type="percentage" office:value="0" calcext:value-type="percentage">
            <text:p>0%</text:p>
          </table:table-cell>
          <table:table-cell table:style-name="ce23" table:formula="of:=[Tabelle2.$G$4]" office:value-type="float" office:value="32" calcext:value-type="float">
            <text:p>32</text:p>
          </table:table-cell>
          <table:table-cell table:number-columns-repeated="228"/>
        </table:table-row>
        <table:table-row table:style-name="ro2">
          <table:table-cell table:number-columns-repeated="5"/>
          <table:table-cell table:style-name="ce9" table:formula="of:=[Tabelle3.$F$1] &amp; &quot;:&quot;" office:value-type="string" office:string-value="Ungleichungen – einfach:" calcext:value-type="string">
            <text:p>Ungleichungen – einfach:</text:p>
          </table:table-cell>
          <table:table-cell table:style-name="ce16" table:formula="of:=[Tabelle3.$F$4] &amp; &quot; von &quot; &amp; [Tabelle3.$F$4] + [Tabelle3.$G$4]" office:value-type="string" office:string-value="0 von 24" calcext:value-type="string">
            <text:p>0 von 24</text:p>
          </table:table-cell>
          <table:table-cell/>
          <table:table-cell table:style-name="Default" table:number-columns-repeated="3"/>
          <table:table-cell table:number-columns-repeated="4"/>
          <table:table-cell table:style-name="Default" table:number-columns-repeated="3"/>
          <table:table-cell table:number-columns-repeated="7"/>
          <table:table-cell table:style-name="ce20" table:formula="of:=[Tabelle3.$F$1]" office:value-type="string" office:string-value="Ungleichungen – einfach" calcext:value-type="string">
            <text:p>Ungleichungen – einfach</text:p>
          </table:table-cell>
          <table:table-cell table:style-name="ce93" table:formula="of:=[Tabelle3.$F$4]/([Tabelle3.$F$4]+[Tabelle3.$G$4])" office:value-type="percentage" office:value="0" calcext:value-type="percentage">
            <text:p>0%</text:p>
          </table:table-cell>
          <table:table-cell table:style-name="ce23" table:formula="of:=[Tabelle3.$G$4]" office:value-type="float" office:value="24" calcext:value-type="float">
            <text:p>24</text:p>
          </table:table-cell>
          <table:table-cell table:number-columns-repeated="228"/>
        </table:table-row>
        <table:table-row table:style-name="ro2">
          <table:table-cell table:number-columns-repeated="5"/>
          <table:table-cell table:style-name="ce9" table:formula="of:=[Tabelle4.$F$1]&amp; &quot;:&quot;" office:value-type="string" office:string-value="Klammergleichungen **:" calcext:value-type="string">
            <text:p>Klammergleichungen **:</text:p>
          </table:table-cell>
          <table:table-cell table:style-name="ce16" table:formula="of:=[Tabelle4.$F$4] &amp; &quot; von &quot; &amp; [Tabelle4.$F$4] + [Tabelle4.$G$4]" office:value-type="string" office:string-value="0 von 24" calcext:value-type="string">
            <text:p>0 von 24</text:p>
          </table:table-cell>
          <table:table-cell/>
          <table:table-cell table:style-name="Default" table:number-columns-repeated="3"/>
          <table:table-cell table:number-columns-repeated="4"/>
          <table:table-cell table:style-name="Default" table:number-columns-repeated="3"/>
          <table:table-cell table:number-columns-repeated="7"/>
          <table:table-cell table:style-name="ce20" table:formula="of:=[Tabelle4.$F$1]" office:value-type="string" office:string-value="Klammergleichungen **" calcext:value-type="string">
            <text:p>Klammergleichungen **</text:p>
          </table:table-cell>
          <table:table-cell table:style-name="ce93" table:formula="of:=[Tabelle4.$F$4]/([Tabelle4.$F$4]+[Tabelle4.$G$4])" office:value-type="percentage" office:value="0" calcext:value-type="percentage">
            <text:p>0%</text:p>
          </table:table-cell>
          <table:table-cell table:style-name="ce23" table:formula="of:=[Tabelle4.$G$4]" office:value-type="float" office:value="24" calcext:value-type="float">
            <text:p>24</text:p>
          </table:table-cell>
          <table:table-cell table:number-columns-repeated="228"/>
        </table:table-row>
        <table:table-row table:style-name="ro2">
          <table:table-cell table:number-columns-repeated="5"/>
          <table:table-cell table:style-name="ce9" table:formula="of:=[Tabelle5.$F$1] &amp;&quot;:&quot;" office:value-type="string" office:string-value="x² hebt sich auf:" calcext:value-type="string">
            <text:p>x² hebt sich auf:</text:p>
          </table:table-cell>
          <table:table-cell table:style-name="ce16" table:formula="of:=[Tabelle5.$F$4] &amp; &quot; von &quot; &amp; [Tabelle5.$F$4] + [Tabelle5.$G$4]" office:value-type="string" office:string-value="0 von 24" calcext:value-type="string">
            <text:p>0 von 24</text:p>
          </table:table-cell>
          <table:table-cell/>
          <table:table-cell table:style-name="Default" table:number-columns-repeated="3"/>
          <table:table-cell table:number-columns-repeated="4"/>
          <table:table-cell table:style-name="Default" table:number-columns-repeated="3"/>
          <table:table-cell table:number-columns-repeated="7"/>
          <table:table-cell table:style-name="ce20" table:formula="of:=[Tabelle5.$F$1]" office:value-type="string" office:string-value="x² hebt sich auf" calcext:value-type="string">
            <text:p>x² hebt sich auf</text:p>
          </table:table-cell>
          <table:table-cell table:style-name="ce93" table:formula="of:=[Tabelle5.$F$4]/([Tabelle5.$F$4]+[Tabelle5.$G$4])" office:value-type="percentage" office:value="0" calcext:value-type="percentage">
            <text:p>0%</text:p>
          </table:table-cell>
          <table:table-cell table:style-name="ce23" table:formula="of:=[Tabelle5.$G$4]" office:value-type="float" office:value="24" calcext:value-type="float">
            <text:p>24</text:p>
          </table:table-cell>
          <table:table-cell table:number-columns-repeated="228"/>
        </table:table-row>
        <table:table-row table:style-name="ro2">
          <table:table-cell table:number-columns-repeated="5"/>
          <table:table-cell table:style-name="ce9" table:formula="of:=[Tabelle6.$F$1]&amp;&quot;:&quot;" office:value-type="string" office:string-value="x² hebt sich auf **:" calcext:value-type="string">
            <text:p>x² hebt sich auf **:</text:p>
          </table:table-cell>
          <table:table-cell table:style-name="ce16" table:formula="of:=[Tabelle6.$F$4] &amp; &quot; von &quot; &amp; [Tabelle6.$F$4] + [Tabelle6.$G$4]" office:value-type="string" office:string-value="0 von 24" calcext:value-type="string">
            <text:p>0 von 24</text:p>
          </table:table-cell>
          <table:table-cell/>
          <table:table-cell table:style-name="Default" table:number-columns-repeated="3"/>
          <table:table-cell table:number-columns-repeated="4"/>
          <table:table-cell table:style-name="Default" table:number-columns-repeated="3"/>
          <table:table-cell table:number-columns-repeated="7"/>
          <table:table-cell table:style-name="ce20" table:formula="of:=[Tabelle6.$F$1]" office:value-type="string" office:string-value="x² hebt sich auf **" calcext:value-type="string">
            <text:p>x² hebt sich auf **</text:p>
          </table:table-cell>
          <table:table-cell table:style-name="ce93" table:formula="of:=[Tabelle6.$F$4]/([Tabelle6.$F$4]+[Tabelle6.$G$4])" office:value-type="percentage" office:value="0" calcext:value-type="percentage">
            <text:p>0%</text:p>
          </table:table-cell>
          <table:table-cell table:style-name="ce23" table:formula="of:=[Tabelle6.$G$4]" office:value-type="float" office:value="24" calcext:value-type="float">
            <text:p>24</text:p>
          </table:table-cell>
          <table:table-cell table:number-columns-repeated="228"/>
        </table:table-row>
        <table:table-row table:style-name="ro2">
          <table:table-cell table:number-columns-repeated="5"/>
          <table:table-cell table:style-name="ce5"/>
          <table:table-cell table:style-name="ce13"/>
          <table:table-cell/>
          <table:table-cell table:style-name="Default" table:number-columns-repeated="3"/>
          <table:table-cell table:number-columns-repeated="4"/>
          <table:table-cell table:style-name="Default" table:number-columns-repeated="3"/>
          <table:table-cell table:number-columns-repeated="7"/>
          <table:table-cell table:style-name="ce19"/>
          <table:table-cell table:style-name="ce93"/>
          <table:table-cell table:style-name="ce19"/>
          <table:table-cell table:number-columns-repeated="228"/>
        </table:table-row>
        <table:table-row table:style-name="ro2">
          <table:table-cell table:number-columns-repeated="5"/>
          <table:table-cell table:style-name="ce10"/>
          <table:table-cell table:style-name="ce17"/>
          <table:table-cell/>
          <table:table-cell table:style-name="Default" table:number-columns-repeated="3"/>
          <table:table-cell table:number-columns-repeated="4"/>
          <table:table-cell table:style-name="Default" table:number-columns-repeated="3"/>
          <table:table-cell table:number-columns-repeated="7"/>
          <table:table-cell table:style-name="ce19"/>
          <table:table-cell table:style-name="ce93" table:formula="of:=[.F4]/([.F4]+[.G4])" office:value-type="percentage" office:value="0" calcext:value-type="percentage">
            <text:p>0%</text:p>
          </table:table-cell>
          <table:table-cell table:style-name="ce19"/>
          <table:table-cell table:number-columns-repeated="228"/>
        </table:table-row>
        <table:table-row table:style-name="ro3">
          <table:table-cell table:number-columns-repeated="5"/>
          <table:table-cell table:style-name="ce11" table:formula="of:=&quot;Gelöste Aufgaben: &quot; &amp; TEXT([.AA14];&quot;0 %&quot;)" office:value-type="string" office:string-value="Gelöste Aufgaben: 0 %" calcext:value-type="string">
            <text:p>Gelöste Aufgaben: 0 %</text:p>
          </table:table-cell>
          <table:table-cell table:style-name="ce18"/>
          <table:table-cell/>
          <table:table-cell table:style-name="ce19"/>
          <table:table-cell table:style-name="ce22"/>
          <table:table-cell table:style-name="ce19"/>
          <table:table-cell table:number-columns-repeated="245"/>
        </table:table-row>
        <table:table-row table:style-name="ro3">
          <table:table-cell>
            <draw:frame table:end-cell-address="Namen.G35" table:end-x="17.35mm" table:end-y="0.12mm" draw:z-index="0" draw:style-name="gr1" draw:text-style-name="P1" svg:width="181.91mm" svg:height="113.35mm" svg:x="5.26mm" svg:y="5.08mm">
              <loext:p draw:notify-on-update-of-ranges="Namen.Z7:Namen.Z12 Namen.AA6:Namen.AA6 Namen.AA7:Namen.AA12"/>
              <draw:object xlink:href="./Object 1" xlink:type="simple" xlink:show="embed" xlink:actuate="onLoad"/>
              <draw:image xlink:href="./ObjectReplacements/Object 1" xlink:type="simple" xlink:show="embed" xlink:actuate="onLoad"/>
            </draw:frame>
          </table:table-cell>
          <table:table-cell table:number-columns-repeated="255"/>
        </table:table-row>
        <table:table-row table:style-name="ro3" table:number-rows-repeated="10">
          <table:table-cell table:number-columns-repeated="256"/>
        </table:table-row>
        <table:table-row table:style-name="ro3" table:number-rows-repeated="2">
          <table:table-cell table:number-columns-repeated="5"/>
          <table:table-cell table:style-name="Default" table:number-columns-repeated="2"/>
          <table:table-cell table:number-columns-repeated="249"/>
        </table:table-row>
        <table:table-row table:style-name="ro3" table:number-rows-repeated="2">
          <table:table-cell table:number-columns-repeated="2"/>
          <table:table-cell table:style-name="Default" table:number-columns-repeated="2"/>
          <table:table-cell/>
          <table:table-cell table:style-name="Default" table:number-columns-repeated="2"/>
          <table:table-cell table:number-columns-repeated="249"/>
        </table:table-row>
        <table:table-row table:style-name="ro3" table:number-rows-repeated="2">
          <table:table-cell table:number-columns-repeated="2"/>
          <table:table-cell table:style-name="Default" table:number-columns-repeated="2"/>
          <table:table-cell table:number-columns-repeated="252"/>
        </table:table-row>
        <table:table-row table:style-name="ro3" table:number-rows-repeated="65503">
          <table:table-cell table:number-columns-repeated="256"/>
        </table:table-row>
        <table:table-row table:style-name="ro3">
          <table:table-cell table:number-columns-repeated="256"/>
        </table:table-row>
        <calcext:conditional-formats>
          <calcext:conditional-format calcext:target-range-address="Namen.B5:Namen.B5">
            <calcext:condition calcext:apply-style-name="Result" calcext:value="formula-is(LEN(T(TRIM([.B5])))&gt;1)" calcext:base-cell-address="Namen.B5"/>
          </calcext:conditional-format>
          <calcext:conditional-format calcext:target-range-address="Namen.B3:Namen.B3">
            <calcext:condition calcext:apply-style-name="Result" calcext:value="formula-is(LEN(T(TRIM([.B3])))&gt;1)" calcext:base-cell-address="Namen.B3"/>
          </calcext:conditional-format>
        </calcext:conditional-formats>
      </table:table>
      <table:table table:name="Tabelle1" table:style-name="ta1" table:protected="true" table:protection-key="RISAaYM55EB4f9JUsQKkFIYvY3U=" table:protection-key-digest-algorithm="http://www.w3.org/2000/09/xmldsig#sha1" table:print-ranges="Tabelle1.A1:Tabelle1.H214">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Stim" form:control-implementation="ooo:com.sun.star.form.component.CommandButton" xml:id="control1" form:id="control1"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2" form:id="control2"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3" form:id="control3"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4" form:id="control4"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5" form:id="control5"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button form:name="Stim" form:control-implementation="ooo:com.sun.star.form.component.CommandButton" xml:id="control6" form:id="control6"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8?language=Basic&amp;location=document" xlink:type="simple"/>
              </office:event-listeners>
            </form:button>
            <form:button form:name="PushButton" form:control-implementation="ooo:com.sun.star.form.component.CommandButton" xml:id="control7" form:id="control7"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9?language=Basic&amp;location=document" xlink:type="simple"/>
              </office:event-listeners>
            </form:button>
            <form:button form:name="Schaltfläche 1" form:control-implementation="ooo:com.sun.star.form.component.CommandButton" xml:id="control8" form:id="control8"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0?language=Basic&amp;location=document" xlink:type="simple"/>
              </office:event-listeners>
            </form:button>
            <form:button form:name="Schaltfläche 2" form:control-implementation="ooo:com.sun.star.form.component.CommandButton" xml:id="control9" form:id="control9"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1?language=Basic&amp;location=document" xlink:type="simple"/>
              </office:event-listeners>
            </form:button>
            <form:button form:name="Schaltfläche 3" form:control-implementation="ooo:com.sun.star.form.component.CommandButton" xml:id="control10" form:id="control10"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2?language=Basic&amp;location=document" xlink:type="simple"/>
              </office:event-listeners>
            </form:button>
            <form:button form:name="Schaltfläche 4" form:control-implementation="ooo:com.sun.star.form.component.CommandButton" xml:id="control11" form:id="control11"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7?language=Basic&amp;location=document" xlink:type="simple"/>
              </office:event-listeners>
            </form:button>
            <form:button form:name="PushButton" form:control-implementation="ooo:com.sun.star.form.component.CommandButton" xml:id="control12" form:id="control12" form:label="Stimmt es?"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form>
        </office:forms>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visibility="collapse" table:default-cell-style-name="Ausgabe"/>
        <table:table-column table:style-name="co18" table:visibility="collapse" table:default-cell-style-name="Ausgabe"/>
        <table:table-column table:style-name="co19" table:visibility="collapse" table:default-cell-style-name="Ausgabe"/>
        <table:table-column table:style-name="co20" table:visibility="collapse" table:default-cell-style-name="Ausgabe"/>
        <table:table-column table:style-name="co1" table:visibility="collapse" table:default-cell-style-name="Ausgabe"/>
        <table:table-column table:style-name="co1" table:number-columns-repeated="243" table:default-cell-style-name="Default"/>
        <table:table-row table:style-name="ro2">
          <table:table-cell table:style-name="ce24" office:value-type="string" calcext:value-type="string">
            <text:p>Textaufgaben: Welche Zahl ist gesucht?</text:p>
          </table:table-cell>
          <table:table-cell table:style-name="ce294"/>
          <table:table-cell table:number-columns-repeated="2"/>
          <table:table-cell table:style-name="ce71"/>
          <table:table-cell table:style-name="ce76" office:value-type="string" calcext:value-type="string">
            <text:p>Zahlenrätsel</text:p>
          </table:table-cell>
          <table:table-cell table:style-name="ce85"/>
          <table:table-cell/>
          <table:table-cell table:style-name="ce208" office:value-type="float" office:value="1" calcext:value-type="float">
            <text:p>1</text:p>
          </table:table-cell>
          <table:table-cell table:style-name="ce208" office:value-type="float" office:value="17" calcext:value-type="float">
            <text:p>17</text:p>
          </table:table-cell>
          <table:table-cell table:style-name="ce208" table:formula="of:=ROW([.A13])" office:value-type="float" office:value="13" calcext:value-type="float">
            <text:p>13</text:p>
          </table:table-cell>
          <table:table-cell table:style-name="ce208" table:formula="of:=ROW([.A15])" office:value-type="float" office:value="15" calcext:value-type="float">
            <text:p>15</text:p>
          </table:table-cell>
          <table:table-cell office:value-type="string" calcext:value-type="string">
            <text:p>Nr, Lösung, Zeilenbeginn, Zeilenende</text:p>
          </table:table-cell>
          <table:table-cell table:number-columns-repeated="243"/>
        </table:table-row>
        <table:table-row table:style-name="ro5">
          <table:table-cell table:number-columns-repeated="4"/>
          <table:table-cell table:style-name="ce71"/>
          <table:table-cell table:style-name="ce77"/>
          <table:table-cell table:style-name="ce86"/>
          <table:table-cell/>
          <table:table-cell table:style-name="ce208" office:value-type="float" office:value="2" calcext:value-type="float">
            <text:p>2</text:p>
          </table:table-cell>
          <table:table-cell office:value-type="float" office:value="4.5" calcext:value-type="float">
            <text:p>4,5</text:p>
          </table:table-cell>
          <table:table-cell table:formula="of:=ROW([.A27])" office:value-type="float" office:value="27" calcext:value-type="float">
            <text:p>27</text:p>
          </table:table-cell>
          <table:table-cell table:style-name="ce208" table:formula="of:=ROW([.A29])" office:value-type="float" office:value="29" calcext:value-type="float">
            <text:p>29</text:p>
          </table:table-cell>
          <table:table-cell table:number-columns-repeated="244"/>
        </table:table-row>
        <table:table-row table:style-name="ro5">
          <table:table-cell table:number-columns-repeated="4"/>
          <table:table-cell table:style-name="ce71"/>
          <table:table-cell table:style-name="ce185" office:value-type="string" calcext:value-type="string">
            <text:p></text:p>
          </table:table-cell>
          <table:table-cell table:style-name="ce87" office:value-type="string" calcext:value-type="string">
            <text:p></text:p>
          </table:table-cell>
          <table:table-cell/>
          <table:table-cell table:style-name="ce208" office:value-type="float" office:value="3" calcext:value-type="float">
            <text:p>3</text:p>
          </table:table-cell>
          <table:table-cell office:value-type="float" office:value="6" calcext:value-type="float">
            <text:p>6</text:p>
          </table:table-cell>
          <table:table-cell table:formula="of:=ROW([.A42])" office:value-type="float" office:value="42" calcext:value-type="float">
            <text:p>42</text:p>
          </table:table-cell>
          <table:table-cell table:style-name="ce208" table:formula="of:=ROW([.A45])" office:value-type="float" office:value="45" calcext:value-type="float">
            <text:p>45</text:p>
          </table:table-cell>
          <table:table-cell table:number-columns-repeated="244"/>
        </table:table-row>
        <table:table-row table:style-name="ro5">
          <table:table-cell table:number-columns-repeated="4"/>
          <table:table-cell table:style-name="ce71"/>
          <table:table-cell table:style-name="ce186" table:formula="of:=DCOUNT([.$E1:.$E224];[.$E1:.$E224];[.$F2:.$F3])*2" office:value-type="float" office:value="0" calcext:value-type="float">
            <text:p>0</text:p>
          </table:table-cell>
          <table:table-cell table:style-name="ce195" table:formula="of:=DCOUNT([.$E1:.$E224];[.$E1:.$E224];[.$G2:.$G3])*2" office:value-type="float" office:value="76" calcext:value-type="float">
            <text:p>76</text:p>
          </table:table-cell>
          <table:table-cell/>
          <table:table-cell table:style-name="ce208" office:value-type="float" office:value="4" calcext:value-type="float">
            <text:p>4</text:p>
          </table:table-cell>
          <table:table-cell office:value-type="float" office:value="5" calcext:value-type="float">
            <text:p>5</text:p>
          </table:table-cell>
          <table:table-cell table:formula="of:=ROW([.A58])" office:value-type="float" office:value="58" calcext:value-type="float">
            <text:p>58</text:p>
          </table:table-cell>
          <table:table-cell table:style-name="ce208" table:formula="of:=ROW([.A61])" office:value-type="float" office:value="61" calcext:value-type="float">
            <text:p>61</text:p>
          </table:table-cell>
          <table:table-cell table:number-columns-repeated="244"/>
        </table:table-row>
        <table:table-row table:style-name="ro5">
          <table:table-cell table:number-columns-repeated="4"/>
          <table:table-cell table:style-name="ce71"/>
          <table:table-cell table:style-name="ce80" table:number-columns-repeated="2"/>
          <table:table-cell/>
          <table:table-cell table:style-name="ce208" office:value-type="float" office:value="5" calcext:value-type="float">
            <text:p>5</text:p>
          </table:table-cell>
          <table:table-cell office:value-type="float" office:value="9" calcext:value-type="float">
            <text:p>9</text:p>
          </table:table-cell>
          <table:table-cell table:formula="of:=ROW([.A75])" office:value-type="float" office:value="75" calcext:value-type="float">
            <text:p>75</text:p>
          </table:table-cell>
          <table:table-cell table:style-name="ce208" table:formula="of:=ROW([.A79])" office:value-type="float" office:value="79" calcext:value-type="float">
            <text:p>79</text:p>
          </table:table-cell>
          <table:table-cell table:number-columns-repeated="244"/>
        </table:table-row>
        <table:table-row table:style-name="ro5">
          <table:table-cell table:number-columns-repeated="8"/>
          <table:table-cell table:style-name="ce208" office:value-type="float" office:value="6" calcext:value-type="float">
            <text:p>6</text:p>
          </table:table-cell>
          <table:table-cell table:style-name="ce208" office:value-type="float" office:value="9" calcext:value-type="float">
            <text:p>9</text:p>
          </table:table-cell>
          <table:table-cell table:style-name="ce208" table:formula="of:=ROW([.A91])" office:value-type="float" office:value="91" calcext:value-type="float">
            <text:p>91</text:p>
          </table:table-cell>
          <table:table-cell table:style-name="ce208" table:formula="of:=ROW([.A96])" office:value-type="float" office:value="96" calcext:value-type="float">
            <text:p>96</text:p>
          </table:table-cell>
          <table:table-cell table:number-columns-repeated="244"/>
        </table:table-row>
        <table:table-row table:style-name="ro6">
          <table:table-cell table:number-columns-repeated="4"/>
          <table:table-cell table:style-name="ce71"/>
          <table:table-cell table:style-name="ce80" table:number-columns-repeated="2"/>
          <table:table-cell table:style-name="ce81"/>
          <table:table-cell table:number-columns-repeated="2" table:style-name="ce208" office:value-type="float" office:value="7" calcext:value-type="float">
            <text:p>7</text:p>
          </table:table-cell>
          <table:table-cell table:style-name="ce208" table:formula="of:=ROW([.A112])" office:value-type="float" office:value="112" calcext:value-type="float">
            <text:p>112</text:p>
          </table:table-cell>
          <table:table-cell table:style-name="ce208" table:formula="of:=ROW([.A116])" office:value-type="float" office:value="116" calcext:value-type="float">
            <text:p>116</text:p>
          </table:table-cell>
          <table:table-cell/>
          <table:table-cell table:style-name="ce81" table:number-columns-repeated="243"/>
        </table:table-row>
        <table:table-row table:style-name="ro5">
          <table:table-cell table:style-name="ce25" office:value-type="string" calcext:value-type="string">
            <text:p>Das Doppelte einer Zahl ergibt 34.</text:p>
          </table:table-cell>
          <table:table-cell table:style-name="ce138" table:number-columns-repeated="2"/>
          <table:table-cell table:style-name="ce230"/>
          <table:table-cell table:style-name="ce72"/>
          <table:table-cell table:style-name="ce81"/>
          <table:table-cell table:style-name="ce89"/>
          <table:table-cell/>
          <table:table-cell table:style-name="ce208" office:value-type="float" office:value="8" calcext:value-type="float">
            <text:p>8</text:p>
          </table:table-cell>
          <table:table-cell office:value-type="float" office:value="0.15" calcext:value-type="float">
            <text:p>0,15</text:p>
          </table:table-cell>
          <table:table-cell table:formula="of:=ROW([.A131])" office:value-type="float" office:value="131" calcext:value-type="float">
            <text:p>131</text:p>
          </table:table-cell>
          <table:table-cell table:style-name="ce208" table:formula="of:=ROW([.A134])" office:value-type="float" office:value="134" calcext:value-type="float">
            <text:p>134</text:p>
          </table:table-cell>
          <table:table-cell office:value-type="string" calcext:value-type="string">
            <text:p>2,15|2,15.</text:p>
          </table:table-cell>
          <table:table-cell table:number-columns-repeated="243"/>
        </table:table-row>
        <table:table-row table:style-name="ro5">
          <table:table-cell table:style-name="ce98" office:value-type="string" calcext:value-type="string" table:number-columns-spanned="4" table:number-rows-spanned="1">
            <text:p>Addiere ich zu  einer Zahl 23, dann erhalte ich 40. </text:p>
            <text:p>Wie heißt die Zahl?</text:p>
          </table:table-cell>
          <table:covered-table-cell table:style-name="ce41"/>
          <table:covered-table-cell table:style-name="ce46"/>
          <table:covered-table-cell table:style-name="ce62"/>
          <table:table-cell table:style-name="ce71"/>
          <table:table-cell/>
          <table:table-cell table:style-name="ce80"/>
          <table:table-cell/>
          <table:table-cell table:style-name="ce208" office:value-type="float" office:value="9" calcext:value-type="float">
            <text:p>9</text:p>
          </table:table-cell>
          <table:table-cell office:value-type="float" office:value="7" calcext:value-type="float">
            <text:p>7</text:p>
          </table:table-cell>
          <table:table-cell table:formula="of:=ROW([.A147])" office:value-type="float" office:value="147" calcext:value-type="float">
            <text:p>147</text:p>
          </table:table-cell>
          <table:table-cell table:style-name="ce208" table:formula="of:=ROW([.A153])" office:value-type="float" office:value="153" calcext:value-type="float">
            <text:p>153</text:p>
          </table:table-cell>
          <table:table-cell table:number-columns-repeated="244"/>
        </table:table-row>
        <table:table-row table:style-name="ro5">
          <table:table-cell table:style-name="ce5" office:value-type="string" calcext:value-type="string">
            <text:p>Lösung:</text:p>
          </table:table-cell>
          <table:table-cell table:style-name="ce294" table:number-columns-repeated="2"/>
          <table:table-cell table:style-name="ce13"/>
          <table:table-cell table:style-name="ce71"/>
          <table:table-cell/>
          <table:table-cell table:style-name="ce80"/>
          <table:table-cell/>
          <table:table-cell table:style-name="ce208" office:value-type="float" office:value="10" calcext:value-type="float">
            <text:p>10</text:p>
          </table:table-cell>
          <table:table-cell office:value-type="float" office:value="1.5" calcext:value-type="float">
            <text:p>1,5</text:p>
          </table:table-cell>
          <table:table-cell table:formula="of:=ROW([.A166])" office:value-type="float" office:value="166" calcext:value-type="float">
            <text:p>166</text:p>
          </table:table-cell>
          <table:table-cell table:style-name="ce208" table:formula="of:=ROW([.A172])" office:value-type="float" office:value="172" calcext:value-type="float">
            <text:p>172</text:p>
          </table:table-cell>
          <table:table-cell table:number-columns-repeated="244"/>
        </table:table-row>
        <table:table-row table:style-name="ro5">
          <table:table-cell table:style-name="ce27" office:value-type="string" calcext:value-type="string">
            <text:p>Die gesuchte Zahl ist x.</text:p>
          </table:table-cell>
          <table:table-cell table:style-name="ce294"/>
          <table:table-cell/>
          <table:table-cell table:style-name="ce13"/>
          <table:table-cell table:style-name="ce71"/>
          <table:table-cell/>
          <table:table-cell table:style-name="ce80"/>
          <table:table-cell/>
          <table:table-cell table:style-name="ce208" office:value-type="float" office:value="11" calcext:value-type="float">
            <text:p>11</text:p>
          </table:table-cell>
          <table:table-cell office:value-type="float" office:value="9" calcext:value-type="float">
            <text:p>9</text:p>
          </table:table-cell>
          <table:table-cell table:formula="of:=ROW([.A185])" office:value-type="float" office:value="185" calcext:value-type="float">
            <text:p>185</text:p>
          </table:table-cell>
          <table:table-cell table:style-name="ce208" table:formula="of:=ROW([.A91])" office:value-type="float" office:value="91" calcext:value-type="float">
            <text:p>91</text:p>
          </table:table-cell>
          <table:table-cell table:number-columns-repeated="244"/>
        </table:table-row>
        <table:table-row table:style-name="ro5">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table-cell/>
          <table:table-cell table:style-name="ce80"/>
          <table:table-cell/>
          <table:table-cell table:style-name="ce208" office:value-type="float" office:value="12" calcext:value-type="float">
            <text:p>12</text:p>
          </table:table-cell>
          <table:table-cell table:style-name="ce208" office:value-type="float" office:value="-0.5" calcext:value-type="float">
            <text:p>-0,5</text:p>
          </table:table-cell>
          <table:table-cell table:style-name="ce208" table:formula="of:=ROW([.A203])" office:value-type="float" office:value="203" calcext:value-type="float">
            <text:p>203</text:p>
          </table:table-cell>
          <table:table-cell table:style-name="ce208" table:formula="of:=ROW([.A210])" office:value-type="float" office:value="210" calcext:value-type="float">
            <text:p>210</text:p>
          </table:table-cell>
          <table:table-cell table:number-columns-repeated="244"/>
        </table:table-row>
        <table:table-row table:style-name="ro5">
          <table:table-cell table:style-name="ce97"/>
          <table:table-cell table:style-name="ce42" office:value-type="string" calcext:value-type="string">
            <text:p>=</text:p>
          </table:table-cell>
          <table:table-cell table:style-name="ce402"/>
          <table:table-cell table:style-name="ce224"/>
          <table:table-cell table:style-name="ce73" table:formula="of:=IF(AND(FIND(&quot;x&quot;;[.A13]&amp;&quot;x&quot;)&lt;=LEN([.A13]);[.J13]&lt;&gt;&quot;&quot;;[.I13]=[.J13])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5">
          <table:table-cell table:style-name="ce99"/>
          <table:table-cell table:style-name="ce42" office:value-type="string" calcext:value-type="string">
            <text:p>=</text:p>
          </table:table-cell>
          <table:table-cell table:style-name="ce158"/>
          <table:table-cell table:style-name="ce227"/>
          <table:table-cell table:style-name="ce75" table:formula="of:=IF([.A14]&lt;&gt;&quot;&quot;;IF(AND([.I13]&lt;&gt;&quot;&quot;;[.J13]&lt;&gt;&quot;&quot;;[.I13]&lt;&gt;[.J13]);&quot;Links ungleich Rechts!!!&quot;;IF(AND([.I12]&lt;&gt;&quot;&quot;;[.J13]&lt;&gt;0;[.J13]&lt;&gt;[.K12]);&quot;Äquivalenzumformung korrigieren&quot;;IF(AND([.A14]=&quot;x&quot;;[.J13]&lt;&gt;&quot;&quot;;[.C14]=[.J13]) ;&quot;Gelöst!!!&quot;;IF([.K13]&gt;&quot;Fehler&quot;;[.K13];IF(OR([.A14]=&quot;&quot;;[.A13]=&quot;&quot;;[.I13]=&quot;&quot;;[.J13]=&quot;&quot;);&quot;&quot;;&quot;OK&quot;)))));&quot;&quot;)">
            <text:p/>
          </table:table-cell>
          <table:table-cell table:style-name="ce82">
            <draw:control table:end-cell-address="Tabelle1.G15" table:end-x="4.9mm" table:end-y="2.92mm" draw:z-index="0" draw:style-name="gr2" draw:text-style-name="P2" svg:width="22.02mm" svg:height="5.85mm" svg:x="0.32mm" svg:y="1.87mm" draw:control="control12"/>
          </table:table-cell>
          <table:table-cell table:style-name="ce84"/>
          <table:table-cell table:number-columns-repeated="249"/>
        </table:table-row>
        <table:table-row table:style-name="ro5">
          <table:table-cell table:style-name="ce99"/>
          <table:table-cell table:style-name="ce294" office:value-type="string" calcext:value-type="string">
            <text:p>=</text:p>
          </table:table-cell>
          <table:table-cell table:style-name="ce158"/>
          <table:table-cell table:style-name="ce204"/>
          <table:table-cell table:style-name="ce75" table:formula="of:=IF([.A15]&lt;&gt;&quot;&quot;;IF(AND([.I14]&lt;&gt;&quot;&quot;;[.J14]&lt;&gt;&quot;&quot;;[.I14]&lt;&gt;[.J14]);&quot;Links ungleich Rechts!!!&quot;;IF(AND([.I13]&lt;&gt;&quot;&quot;;[.J14]&lt;&gt;0;[.J14]&lt;&gt;[.K13]);&quot;Äquivalenzumformung korrigieren&quot;;IF(AND([.A15]=&quot;x&quot;;[.J14]&lt;&gt;&quot;&quot;;[.C15]=[.J14]) ;&quot;Gelöst!!!&quot;;IF([.K14]&gt;&quot;Fehler&quot;;[.K14];IF(OR([.A15]=&quot;&quot;;[.A14]=&quot;&quot;;[.I14]=&quot;&quot;;[.J14]=&quot;&quot;);&quot;&quot;;&quot;OK&quot;)))));&quot;&quot;)">
            <text:p/>
          </table:table-cell>
          <table:table-cell table:style-name="ce82"/>
          <table:table-cell table:style-name="ce84"/>
          <table:table-cell table:number-columns-repeated="249"/>
        </table:table-row>
        <table:table-row table:style-name="ro5">
          <table:table-cell table:style-name="ce103"/>
          <table:table-cell/>
          <table:table-cell table:style-name="ce143"/>
          <table:table-cell table:style-name="ce13"/>
          <table:table-cell table:style-name="ce74" table:formula="of:=IF(ISERROR(VALUE(VLOOKUP(&quot; *x *&quot;;[.A14:.C15];3;0)));&quot;&quot;;IF(VALUE(VLOOKUP(&quot; *x *&quot;;[.A14:.C15];3;0))=[.J$1];&quot;&quot;;&quot;&quot;))" office:value-type="string" office:string-value="" calcext:value-type="string">
            <text:p></text:p>
          </table:table-cell>
          <table:table-cell table:style-name="ce82" office:value-type="string" calcext:value-type="string">
            <text:p>Gleichung gelöst</text:p>
          </table:table-cell>
          <table:table-cell table:style-name="ce84"/>
          <table:table-cell table:number-columns-repeated="249"/>
        </table:table-row>
        <table:table-row table:style-name="ro5">
          <table:table-cell table:style-name="ce30" office:value-type="string" calcext:value-type="string" table:number-columns-spanned="2" table:number-rows-spanned="1">
            <text:p>Antwort: Die gesuchte Zahl ist </text:p>
          </table:table-cell>
          <table:covered-table-cell table:style-name="ce43"/>
          <table:table-cell table:style-name="Eingabe"/>
          <table:table-cell table:style-name="ce13"/>
          <table:table-cell table:style-name="ce74" table:formula="of:=IF(ISERROR(FIND(&quot;|&quot;&amp; SUBSTITUTE(SUBSTITUTE(SUBSTITUTE(SUBSTITUTE([.C17];&quot; &quot;;&quot;&quot;);&quot;·&quot;;&quot;*&quot; );&quot;–&quot; ;&quot;-&quot; );&quot;:&quot;;&quot;/&quot;) &amp;&quot;|&quot;;&quot;|&quot; &amp; SUBSTITUTE([.J1];&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4"/>
          <table:table-cell table:number-columns-repeated="249"/>
        </table:table-row>
        <table:table-row table:style-name="ro5">
          <table:table-cell table:style-name="ce31"/>
          <table:table-cell table:style-name="ce142"/>
          <table:table-cell table:style-name="ce146"/>
          <table:table-cell table:style-name="ce65"/>
          <table:table-cell table:style-name="ce71"/>
          <table:table-cell table:style-name="ce80"/>
          <table:table-cell table:style-name="ce84"/>
          <table:table-cell/>
          <table:table-cell table:style-name="ce256" office:value-type="string" calcext:value-type="string">
            <text:p>Die Spalten I, J, usw. bis N <text:s/>ausblenden (und nicht mit Zellschutz versehen ), da sonst keine Überareitung durch die Makros möglich ist.</text:p>
          </table:table-cell>
          <table:table-cell table:number-columns-repeated="247"/>
        </table:table-row>
        <table:table-row table:style-name="ro5">
          <table:table-cell/>
          <table:table-cell table:style-name="ce294"/>
          <table:table-cell table:number-columns-repeated="2"/>
          <table:table-cell table:style-name="ce71"/>
          <table:table-cell table:style-name="ce80"/>
          <table:table-cell table:style-name="ce84"/>
          <table:table-cell table:number-columns-repeated="249"/>
        </table:table-row>
        <table:table-row table:style-name="ro5">
          <table:table-cell table:style-name="ce25"/>
          <table:table-cell table:style-name="ce144"/>
          <table:table-cell table:style-name="ce138"/>
          <table:table-cell table:style-name="ce230"/>
          <table:table-cell table:style-name="ce71"/>
          <table:table-cell table:style-name="ce80"/>
          <table:table-cell table:style-name="ce84"/>
          <table:table-cell table:number-columns-repeated="249"/>
        </table:table-row>
        <table:table-row table:style-name="ro5">
          <table:table-cell table:style-name="ce5" office:value-type="string" calcext:value-type="string">
            <text:p>Die Summe einer Zahl und 17,5 ergibt 22.</text:p>
          </table:table-cell>
          <table:table-cell table:style-name="ce294"/>
          <table:table-cell/>
          <table:table-cell table:style-name="ce13"/>
          <table:table-cell table:style-name="ce71"/>
          <table:table-cell table:style-name="ce80"/>
          <table:table-cell table:style-name="ce84"/>
          <table:table-cell table:number-columns-repeated="249"/>
        </table:table-row>
        <table:table-row table:style-name="ro5">
          <table:table-cell table:style-name="ce5" office:value-type="string" calcext:value-type="string">
            <text:p>Wie heißt die Zahl?</text:p>
          </table:table-cell>
          <table:table-cell table:style-name="ce294"/>
          <table:table-cell/>
          <table:table-cell table:style-name="ce13"/>
          <table:table-cell table:style-name="ce71"/>
          <table:table-cell table:style-name="ce80"/>
          <table:table-cell table:style-name="ce84"/>
          <table:table-cell table:number-columns-repeated="249"/>
        </table:table-row>
        <table:table-row table:style-name="ro5">
          <table:table-cell table:style-name="ce5"/>
          <table:table-cell table:number-columns-repeated="2"/>
          <table:table-cell table:style-name="ce13"/>
          <table:table-cell table:style-name="ce71" table:formula="of:=IF([.A21]&lt;&gt;&quot;&quot;;IF(AND([.I23]&lt;&gt;&quot;&quot;;[.J23]&lt;&gt;&quot;&quot;;[.I23]&lt;&gt;[.J23]);&quot;Links ungleich Rechts!!!&quot;;IF(AND([.I13]&lt;&gt;&quot;&quot;;[.J23]&lt;&gt;0;[.J23]&lt;&gt;[.K13]);&quot;Äquivalenzumformung korrigieren&quot;;IF(AND([.A21]=&quot;x&quot;;[.J23]&lt;&gt;&quot;&quot;;[.C21]=[.J23]) ;&quot;Gelöst!!!&quot;;IF([.K23]&gt;&quot;Fehler&quot;;[.K23];IF(OR([.A21]=&quot;&quot;;[.A14]=&quot;&quot;;[.I23]=&quot;&quot;;[.J23]=&quot;&quot;);&quot;&quot;;&quot;OK&quot;)))));&quot;&quot;)">
            <text:p/>
          </table:table-cell>
          <table:table-cell table:style-name="ce80"/>
          <table:table-cell table:style-name="ce84"/>
          <table:table-cell table:number-columns-repeated="249"/>
        </table:table-row>
        <table:table-row table:style-name="ro5">
          <table:table-cell table:style-name="ce5" office:value-type="string" calcext:value-type="string">
            <text:p>Lösung:</text:p>
          </table:table-cell>
          <table:table-cell table:style-name="ce294"/>
          <table:table-cell/>
          <table:table-cell table:style-name="ce13"/>
          <table:table-cell table:style-name="ce71"/>
          <table:table-cell table:style-name="ce80"/>
          <table:table-cell table:style-name="ce84"/>
          <table:table-cell table:number-columns-repeated="249"/>
        </table:table-row>
        <table:table-row table:style-name="ro5">
          <table:table-cell table:style-name="ce32" office:value-type="string" calcext:value-type="string">
            <text:p>Die gesuchte Zahl ist x.</text:p>
          </table:table-cell>
          <table:table-cell table:style-name="ce294"/>
          <table:table-cell/>
          <table:table-cell table:style-name="ce13"/>
          <table:table-cell table:style-name="ce71" table:formula="of:=IF([.A24]&lt;&gt;&quot;&quot;;IF(AND([.I25]&lt;&gt;&quot;&quot;;[.J25]&lt;&gt;&quot;&quot;;[.I25]&lt;&gt;[.J25]);&quot;Links ungleich Rechts!!!&quot;;IF(AND([.I23]&lt;&gt;&quot;&quot;;[.J25]&lt;&gt;0;[.J25]&lt;&gt;[.K23]);&quot;Äquivalenzumformung korrigieren&quot;;IF(AND([.A24]=&quot;x&quot;;[.J25]&lt;&gt;&quot;&quot;;[.C25]=[.J25]) ;&quot;Gelöst!!!&quot;;IF([.K25]&gt;&quot;Fehler&quot;;[.K25];IF(OR([.A24]=&quot;&quot;;[.A21]=&quot;&quot;;[.I25]=&quot;&quot;;[.J25]=&quot;&quot;);&quot;&quot;;&quot;OK&quot;)))));&quot;&quot;)">
            <text:p/>
          </table:table-cell>
          <table:table-cell table:style-name="ce80"/>
          <table:table-cell table:style-name="ce84"/>
          <table:table-cell table:number-columns-repeated="249"/>
        </table:table-row>
        <table:table-row table:style-name="ro5">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26]&lt;&gt;&quot;&quot;;IF(AND([.I26]&lt;&gt;&quot;&quot;;[.J26]&lt;&gt;&quot;&quot;;[.I26]&lt;&gt;[.J26]);&quot;Links ungleich Rechts!!!&quot;;IF(AND([.I25]&lt;&gt;&quot;&quot;;[.J26]&lt;&gt;0;[.J26]&lt;&gt;[.K25]);&quot;Äquivalenzumformung korrigieren&quot;;IF(AND([.A26]=&quot;x&quot;;[.J26]&lt;&gt;&quot;&quot;;[.C26]=[.J26]) ;&quot;Gelöst!!!&quot;;IF([.K26]&gt;&quot;Fehler&quot;;[.K26];IF(OR([.A26]=&quot;&quot;;[.A24]=&quot;&quot;;[.I26]=&quot;&quot;;[.J26]=&quot;&quot;);&quot;&quot;;&quot;OK&quot;)))));&quot;&quot;)">
            <text:p/>
          </table:table-cell>
          <table:table-cell table:style-name="ce80" table:number-columns-repeated="2"/>
          <table:table-cell table:number-columns-repeated="249"/>
        </table:table-row>
        <table:table-row table:style-name="ro4">
          <table:table-cell table:style-name="ce123"/>
          <table:table-cell table:style-name="ce42" office:value-type="string" calcext:value-type="string">
            <text:p>=</text:p>
          </table:table-cell>
          <table:table-cell table:style-name="ce148"/>
          <table:table-cell table:style-name="ce173"/>
          <table:table-cell table:style-name="ce73" table:formula="of:=IF(AND(FIND(&quot;x&quot;;[.A27]&amp;&quot;x&quot;)&lt;=LEN([.A27]);[.J27]&lt;&gt;&quot;&quot;;[.I27]=[.J27])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23"/>
          <table:table-cell table:style-name="ce42" office:value-type="string" calcext:value-type="string">
            <text:p>=</text:p>
          </table:table-cell>
          <table:table-cell table:style-name="ce148"/>
          <table:table-cell table:style-name="ce173"/>
          <table:table-cell table:style-name="ce71" table:formula="of:=IF([.A28]&lt;&gt;&quot;&quot;;IF(AND([.I28]&lt;&gt;&quot;&quot;;[.J28]&lt;&gt;&quot;&quot;;[.I28]&lt;&gt;[.J28]);&quot;Links ungleich Rechts!!!&quot;;IF(AND([.I27]&lt;&gt;&quot;&quot;;[.J28]&lt;&gt;0;[.J28]&lt;&gt;[.K27]);&quot;Äquivalenzumformung korrigieren&quot;;IF(AND([.A28]=&quot;x&quot;;[.J28]&lt;&gt;&quot;&quot;;[.C28]=[.J28]) ;&quot;Gelöst!!!&quot;;IF([.K28]&gt;&quot;Fehler&quot;;[.K28];IF(OR([.A28]=&quot;&quot;;[.A27]=&quot;&quot;;[.I28]=&quot;&quot;;[.J28]=&quot;&quot;);&quot;&quot;;&quot;OK&quot;)))));&quot;&quot;)">
            <text:p/>
          </table:table-cell>
          <table:table-cell table:style-name="ce82">
            <draw:control table:end-cell-address="Tabelle1.G29" table:end-x="8.39mm" table:end-y="2.3mm" draw:z-index="3" draw:style-name="gr2" draw:text-style-name="P2" svg:width="23.72mm" svg:height="6.27mm" svg:x="2.11mm" svg:y="0.54mm" draw:control="control1"/>
          </table:table-cell>
          <table:table-cell table:style-name="ce80"/>
          <table:table-cell table:number-columns-repeated="249"/>
        </table:table-row>
        <table:table-row table:style-name="ro4">
          <table:table-cell table:style-name="ce123"/>
          <table:table-cell table:style-name="ce42" office:value-type="string" calcext:value-type="string">
            <text:p>=</text:p>
          </table:table-cell>
          <table:table-cell table:style-name="ce148"/>
          <table:table-cell table:style-name="ce13"/>
          <table:table-cell table:style-name="ce71" table:formula="of:=IF([.A29]&lt;&gt;&quot;&quot;;IF(AND([.I29]&lt;&gt;&quot;&quot;;[.J29]&lt;&gt;&quot;&quot;;[.I29]&lt;&gt;[.J29]);&quot;Links ungleich Rechts!!!&quot;;IF(AND([.I28]&lt;&gt;&quot;&quot;;[.J29]&lt;&gt;0;[.J29]&lt;&gt;[.K28]);&quot;Äquivalenzumformung korrigieren&quot;;IF(AND([.A29]=&quot;x&quot;;[.J29]&lt;&gt;&quot;&quot;;[.C29]=[.J29]) ;&quot;Gelöst!!!&quot;;IF([.K29]&gt;&quot;Fehler&quot;;[.K29];IF(OR([.A29]=&quot;&quot;;[.A28]=&quot;&quot;;[.I29]=&quot;&quot;;[.J29]=&quot;&quot;);&quot;&quot;;&quot;OK&quot;)))));&quot;&quot;)">
            <text:p/>
          </table:table-cell>
          <table:table-cell table:style-name="ce83"/>
          <table:table-cell table:style-name="ce80"/>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28:.C29];3;0)));&quot;&quot;;IF(VALUE(VLOOKUP(&quot; *x *&quot;;[.A28:.C29];3;0))=[.J2];&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ist </text:p>
          </table:table-cell>
          <table:covered-table-cell table:style-name="ce294" office:value-type="string" calcext:value-type="string">
            <text:p>=</text:p>
          </table:covered-table-cell>
          <table:table-cell table:style-name="ce149">
            <office:annotation office:display="true" draw:style-name="gr3" draw:text-style-name="P4" svg:width="28.99mm" svg:height="7.53mm" svg:x="102.11mm" svg:y="153.63mm" draw:caption-point-x="-5.92mm" draw:caption-point-y="-4.56mm">
              <dc:date>2017-11-16T00:00:00</dc:date>
              <text:p text:style-name="P3"><text:span text:style-name="T1">Antwortsatz mit einem Punkt beenden.</text:span></text:p>
            </office:annotation>
          </table:table-cell>
          <table:table-cell table:style-name="ce13"/>
          <table:table-cell table:style-name="ce74" table:formula="of:=IF(ISERROR(FIND(&quot;|&quot;&amp; SUBSTITUTE(SUBSTITUTE(SUBSTITUTE(SUBSTITUTE([.C31];&quot; &quot;;&quot;&quot;);&quot;·&quot;;&quot;*&quot; );&quot;–&quot; ;&quot;-&quot; );&quot;:&quot;;&quot;/&quot;) &amp;&quot;|&quot;;&quot;|&quot; &amp; SUBSTITUTE([.J2];&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32]&lt;&gt;&quot;&quot;;IF(AND([.I32]&lt;&gt;&quot;&quot;;[.J32]&lt;&gt;&quot;&quot;;[.I32]&lt;&gt;[.J32]);&quot;Links ungleich Rechts!!!&quot;;IF(AND([.I31]&lt;&gt;&quot;&quot;;[.J32]&lt;&gt;0;[.J32]&lt;&gt;[.K31]);&quot;Äquivalenzumformung korrigieren&quot;;IF(AND([.A32]=&quot;x&quot;;[.J32]&lt;&gt;&quot;&quot;;[.C32]=[.J32]) ;&quot;Gelöst!!!&quot;;IF([.K32]&gt;&quot;Fehler&quot;;[.K32];IF(OR([.A32]=&quot;&quot;;[.A31]=&quot;&quot;;[.I32]=&quot;&quot;;[.J32]=&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33]&lt;&gt;&quot;&quot;;IF(AND([.I33]&lt;&gt;&quot;&quot;;[.J33]&lt;&gt;&quot;&quot;;[.I33]&lt;&gt;[.J33]);&quot;Links ungleich Rechts!!!&quot;;IF(AND([.I32]&lt;&gt;&quot;&quot;;[.J33]&lt;&gt;0;[.J33]&lt;&gt;[.K32]);&quot;Äquivalenzumformung korrigieren&quot;;IF(AND([.A33]=&quot;x&quot;;[.J33]&lt;&gt;&quot;&quot;;[.C33]=[.J33]) ;&quot;Gelöst!!!&quot;;IF([.K33]&gt;&quot;Fehler&quot;;[.K33];IF(OR([.A33]=&quot;&quot;;[.A32]=&quot;&quot;;[.I33]=&quot;&quot;;[.J33]=&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table-cell table:style-name="ce80" table:number-columns-repeated="2"/>
          <table:table-cell table:number-columns-repeated="249"/>
        </table:table-row>
        <table:table-row table:style-name="ro4">
          <table:table-cell table:style-name="ce25"/>
          <table:table-cell table:style-name="ce144"/>
          <table:table-cell table:style-name="ce138"/>
          <table:table-cell table:style-name="ce230"/>
          <table:table-cell table:style-name="ce71"/>
          <table:table-cell table:style-name="ce80" table:number-columns-repeated="2"/>
          <table:table-cell table:number-columns-repeated="249"/>
        </table:table-row>
        <table:table-row table:style-name="ro4">
          <table:table-cell table:style-name="ce5" office:value-type="string" calcext:value-type="string">
            <text:p>Wenn man die Hälfte einer Zahl um 11 vermehrt, erhält man 14.</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office:value-type="string" calcext:value-type="string">
            <text:p>Wie heißt die Zahl?</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table:table-cell table:number-columns-repeated="2"/>
          <table:table-cell table:style-name="ce13"/>
          <table:table-cell table:style-name="ce71" table:formula="of:=IF([.A36]&lt;&gt;&quot;&quot;;IF(AND([.I38]&lt;&gt;&quot;&quot;;[.J38]&lt;&gt;&quot;&quot;;[.I38]&lt;&gt;[.J38]);&quot;Links ungleich Rechts!!!&quot;;IF(AND([.I28]&lt;&gt;&quot;&quot;;[.J38]&lt;&gt;0;[.J38]&lt;&gt;[.K28]);&quot;Äquivalenzumformung korrigieren&quot;;IF(AND([.A36]=&quot;x&quot;;[.J38]&lt;&gt;&quot;&quot;;[.C36]=[.J38]) ;&quot;Gelöst!!!&quot;;IF([.K38]&gt;&quot;Fehler&quot;;[.K38];IF(OR([.A36]=&quot;&quot;;[.A28]=&quot;&quot;;[.I38]=&quot;&quot;;[.J38]=&quot;&quot;);&quot;&quot;;&quot;OK&quot;)))));&quot;&quot;)">
            <text:p/>
          </table:table-cell>
          <table:table-cell table:style-name="ce80" table:number-columns-repeated="2"/>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gesuchte Zahl ist x.</text:p>
          </table:table-cell>
          <table:table-cell table:style-name="ce294"/>
          <table:table-cell/>
          <table:table-cell table:style-name="ce13"/>
          <table:table-cell table:style-name="ce71" table:formula="of:=IF([.A39]&lt;&gt;&quot;&quot;;IF(AND([.I40]&lt;&gt;&quot;&quot;;[.J40]&lt;&gt;&quot;&quot;;[.I40]&lt;&gt;[.J40]);&quot;Links ungleich Rechts!!!&quot;;IF(AND([.I38]&lt;&gt;&quot;&quot;;[.J40]&lt;&gt;0;[.J40]&lt;&gt;[.K38]);&quot;Äquivalenzumformung korrigieren&quot;;IF(AND([.A39]=&quot;x&quot;;[.J40]&lt;&gt;&quot;&quot;;[.C40]=[.J40]) ;&quot;Gelöst!!!&quot;;IF([.K40]&gt;&quot;Fehler&quot;;[.K40];IF(OR([.A39]=&quot;&quot;;[.A36]=&quot;&quot;;[.I40]=&quot;&quot;;[.J40]=&quot;&quot;);&quot;&quot;;&quot;OK&quot;)))));&quot;&quot;)">
            <text:p/>
          </table:table-cell>
          <table:table-cell table:style-name="ce80" table:number-columns-repeated="2"/>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41]&lt;&gt;&quot;&quot;;IF(AND([.I41]&lt;&gt;&quot;&quot;;[.J41]&lt;&gt;&quot;&quot;;[.I41]&lt;&gt;[.J41]);&quot;Links ungleich Rechts!!!&quot;;IF(AND([.I40]&lt;&gt;&quot;&quot;;[.J41]&lt;&gt;0;[.J41]&lt;&gt;[.K40]);&quot;Äquivalenzumformung korrigieren&quot;;IF(AND([.A41]=&quot;x&quot;;[.J41]&lt;&gt;&quot;&quot;;[.C41]=[.J41]) ;&quot;Gelöst!!!&quot;;IF([.K41]&gt;&quot;Fehler&quot;;[.K41];IF(OR([.A41]=&quot;&quot;;[.A39]=&quot;&quot;;[.I41]=&quot;&quot;;[.J41]=&quot;&quot;);&quot;&quot;;&quot;OK&quot;)))));&quot;&quot;)">
            <text:p/>
          </table:table-cell>
          <table:table-cell table:style-name="ce80" table:number-columns-repeated="2"/>
          <table:table-cell table:number-columns-repeated="249"/>
        </table:table-row>
        <table:table-row table:style-name="ro4">
          <table:table-cell table:style-name="ce124"/>
          <table:table-cell table:style-name="ce42" office:value-type="string" calcext:value-type="string">
            <text:p>=</text:p>
          </table:table-cell>
          <table:table-cell table:style-name="ce150"/>
          <table:table-cell table:style-name="ce174"/>
          <table:table-cell table:style-name="ce73" table:formula="of:=IF(AND(FIND(&quot;x&quot;;[.A42]&amp;&quot;x&quot;)&lt;=LEN([.A42]);[.J42]&lt;&gt;&quot;&quot;;[.I42]=[.J42])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24"/>
          <table:table-cell table:style-name="ce42" office:value-type="string" calcext:value-type="string">
            <text:p>=</text:p>
          </table:table-cell>
          <table:table-cell table:style-name="ce150"/>
          <table:table-cell table:style-name="ce174"/>
          <table:table-cell table:style-name="ce75" table:formula="of:=IF([.A43]&lt;&gt;&quot;&quot;;IF(AND([.I43]&lt;&gt;&quot;&quot;;[.J43]&lt;&gt;&quot;&quot;;[.I43]&lt;&gt;[.J43]);&quot;Links ungleich Rechts!!!&quot;;IF(AND([.I42]&lt;&gt;&quot;&quot;;[.J43]&lt;&gt;0;[.J43]&lt;&gt;[.K42]);&quot;Äquivalenzumformung korrigieren&quot;;IF(AND([.A43]=&quot;x&quot;;[.J43]&lt;&gt;&quot;&quot;;[.C43]=[.J43]) ;&quot;Gelöst!!!&quot;;IF([.K43]&gt;&quot;Fehler&quot;;[.K43];IF(OR([.A43]=&quot;&quot;;[.A42]=&quot;&quot;;[.I43]=&quot;&quot;;[.J43]=&quot;&quot;);&quot;&quot;;&quot;OK&quot;)))));&quot;&quot;)">
            <text:p/>
          </table:table-cell>
          <table:table-cell table:style-name="ce82"/>
          <table:table-cell table:style-name="ce80"/>
          <table:table-cell table:number-columns-repeated="249"/>
        </table:table-row>
        <table:table-row table:style-name="ro4">
          <table:table-cell table:style-name="ce124"/>
          <table:table-cell table:style-name="ce42" office:value-type="string" calcext:value-type="string">
            <text:p>=</text:p>
          </table:table-cell>
          <table:table-cell table:style-name="ce150"/>
          <table:table-cell table:style-name="ce174"/>
          <table:table-cell table:style-name="ce75" table:formula="of:=IF([.A44]&lt;&gt;&quot;&quot;;IF(AND([.I44]&lt;&gt;&quot;&quot;;[.J44]&lt;&gt;&quot;&quot;;[.I44]&lt;&gt;[.J44]);&quot;Links ungleich Rechts!!!&quot;;IF(AND([.I43]&lt;&gt;&quot;&quot;;[.J44]&lt;&gt;0;[.J44]&lt;&gt;[.K43]);&quot;Äquivalenzumformung korrigieren&quot;;IF(AND([.A44]=&quot;x&quot;;[.J44]&lt;&gt;&quot;&quot;;[.C44]=[.J44]) ;&quot;Gelöst!!!&quot;;IF([.K44]&gt;&quot;Fehler&quot;;[.K44];IF(OR([.A44]=&quot;&quot;;[.A43]=&quot;&quot;;[.I44]=&quot;&quot;;[.J44]=&quot;&quot;);&quot;&quot;;&quot;OK&quot;)))));&quot;&quot;)">
            <text:p/>
          </table:table-cell>
          <table:table-cell table:style-name="ce83">
            <draw:control table:end-cell-address="Tabelle1.G45" table:end-x="9.8mm" table:end-y="2.13mm" draw:z-index="8" draw:style-name="gr2" draw:text-style-name="P2" svg:width="23.84mm" svg:height="6.05mm" svg:x="3.4mm" svg:y="0.59mm" draw:control="control2"/>
          </table:table-cell>
          <table:table-cell table:style-name="ce80"/>
          <table:table-cell table:number-columns-repeated="249"/>
        </table:table-row>
        <table:table-row table:style-name="ro4">
          <table:table-cell table:style-name="ce124"/>
          <table:table-cell table:style-name="ce42" office:value-type="string" calcext:value-type="string">
            <text:p>=</text:p>
          </table:table-cell>
          <table:table-cell table:style-name="ce150"/>
          <table:table-cell table:style-name="ce13"/>
          <table:table-cell table:style-name="ce75" table:formula="of:=IF([.A45]&lt;&gt;&quot;&quot;;IF(AND([.I45]&lt;&gt;&quot;&quot;;[.J45]&lt;&gt;&quot;&quot;;[.I45]&lt;&gt;[.J45]);&quot;Links ungleich Rechts!!!&quot;;IF(AND([.I44]&lt;&gt;&quot;&quot;;[.J45]&lt;&gt;0;[.J45]&lt;&gt;[.K44]);&quot;Äquivalenzumformung korrigieren&quot;;IF(AND([.A45]=&quot;x&quot;;[.J45]&lt;&gt;&quot;&quot;;[.C45]=[.J45]) ;&quot;Gelöst!!!&quot;;IF([.K45]&gt;&quot;Fehler&quot;;[.K45];IF(OR([.A45]=&quot;&quot;;[.A44]=&quot;&quot;;[.I45]=&quot;&quot;;[.J45]=&quot;&quot;);&quot;&quot;;&quot;OK&quot;)))));&quot;&quot;)">
            <text:p/>
          </table:table-cell>
          <table:table-cell/>
          <table:table-cell table:style-name="ce80"/>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43:.C45];3;0)));&quot;&quot;;IF(VALUE(VLOOKUP(&quot; *x *&quot;;[.A43:.C45];3;0))=[.J3];&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heißt </text:p>
          </table:table-cell>
          <table:covered-table-cell table:style-name="ce294" office:value-type="string" calcext:value-type="string">
            <text:p>=</text:p>
          </table:covered-table-cell>
          <table:table-cell table:style-name="ce151">
            <office:annotation office:display="true" draw:style-name="gr3" draw:text-style-name="P4" svg:width="28.99mm" svg:height="7.53mm" svg:x="102.11mm" svg:y="225.88mm" draw:caption-point-x="-5.92mm" draw:caption-point-y="-4.56mm">
              <dc:date>2017-11-15T00:00:00</dc:date>
              <text:p text:style-name="P3"><text:span text:style-name="T1">Antwortsatz mit einem Punkt beenden.</text:span></text:p>
            </office:annotation>
          </table:table-cell>
          <table:table-cell table:style-name="ce13"/>
          <table:table-cell table:style-name="ce74" table:formula="of:=IF(ISERROR(FIND(&quot;|&quot;&amp; SUBSTITUTE(SUBSTITUTE(SUBSTITUTE(SUBSTITUTE([.C47];&quot; &quot;;&quot;&quot;);&quot;·&quot;;&quot;*&quot; );&quot;–&quot; ;&quot;-&quot; );&quot;:&quot;;&quot;/&quot;) &amp;&quot;|&quot;;&quot;|&quot; &amp; SUBSTITUTE([.J3];&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48]&lt;&gt;&quot;&quot;;IF(AND([.I48]&lt;&gt;&quot;&quot;;[.J48]&lt;&gt;&quot;&quot;;[.I48]&lt;&gt;[.J48]);&quot;Links ungleich Rechts!!!&quot;;IF(AND([.I47]&lt;&gt;&quot;&quot;;[.J48]&lt;&gt;0;[.J48]&lt;&gt;[.K47]);&quot;Äquivalenzumformung korrigieren&quot;;IF(AND([.A48]=&quot;x&quot;;[.J48]&lt;&gt;&quot;&quot;;[.C48]=[.J48]) ;&quot;Gelöst!!!&quot;;IF([.K48]&gt;&quot;Fehler&quot;;[.K48];IF(OR([.A48]=&quot;&quot;;[.A47]=&quot;&quot;;[.I48]=&quot;&quot;;[.J48]=&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49]&lt;&gt;&quot;&quot;;IF(AND([.I49]&lt;&gt;&quot;&quot;;[.J49]&lt;&gt;&quot;&quot;;[.I49]&lt;&gt;[.J49]);&quot;Links ungleich Rechts!!!&quot;;IF(AND([.I48]&lt;&gt;&quot;&quot;;[.J49]&lt;&gt;0;[.J49]&lt;&gt;[.K48]);&quot;Äquivalenzumformung korrigieren&quot;;IF(AND([.A49]=&quot;x&quot;;[.J49]&lt;&gt;&quot;&quot;;[.C49]=[.J49]) ;&quot;Gelöst!!!&quot;;IF([.K49]&gt;&quot;Fehler&quot;;[.K49];IF(OR([.A49]=&quot;&quot;;[.A48]=&quot;&quot;;[.I49]=&quot;&quot;;[.J49]=&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50]&lt;&gt;&quot;&quot;;IF(AND([.I50]&lt;&gt;&quot;&quot;;[.J50]&lt;&gt;&quot;&quot;;[.I50]&lt;&gt;[.J50]);&quot;Links ungleich Rechts!!!&quot;;IF(AND([.I49]&lt;&gt;&quot;&quot;;[.J50]&lt;&gt;0;[.J50]&lt;&gt;[.K49]);&quot;Äquivalenzumformung korrigieren&quot;;IF(AND([.A50]=&quot;x&quot;;[.J50]&lt;&gt;&quot;&quot;;[.C50]=[.J50]) ;&quot;Gelöst!!!&quot;;IF([.K50]&gt;&quot;Fehler&quot;;[.K50];IF(OR([.A50]=&quot;&quot;;[.A49]=&quot;&quot;;[.I50]=&quot;&quot;;[.J50]=&quot;&quot;);&quot;&quot;;&quot;OK&quot;)))));&quot;&quot;)">
            <text:p/>
          </table:table-cell>
          <table:table-cell table:style-name="ce80" table:number-columns-repeated="2"/>
          <table:table-cell table:number-columns-repeated="249"/>
        </table:table-row>
        <table:table-row table:style-name="ro4">
          <table:table-cell table:style-name="ce25"/>
          <table:table-cell table:style-name="ce144"/>
          <table:table-cell table:style-name="ce138"/>
          <table:table-cell table:style-name="ce230"/>
          <table:table-cell table:style-name="ce71"/>
          <table:table-cell table:style-name="ce80" table:number-columns-repeated="2"/>
          <table:table-cell table:number-columns-repeated="249"/>
        </table:table-row>
        <table:table-row table:style-name="ro4">
          <table:table-cell table:style-name="ce5" office:value-type="string" calcext:value-type="string">
            <text:p>Wenn man das Siebenfache einer gedachten Zahl um 12 vermindert,</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office:value-type="string" calcext:value-type="string">
            <text:p>so erhält man dasselbe wie das Vierfache der Zahl vermehrt um 3.</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table:table-cell table:number-columns-repeated="2"/>
          <table:table-cell table:style-name="ce13"/>
          <table:table-cell table:style-name="ce71" table:formula="of:=IF([.A52]&lt;&gt;&quot;&quot;;IF(AND([.I54]&lt;&gt;&quot;&quot;;[.J54]&lt;&gt;&quot;&quot;;[.I54]&lt;&gt;[.J54]);&quot;Links ungleich Rechts!!!&quot;;IF(AND([.I44]&lt;&gt;&quot;&quot;;[.J54]&lt;&gt;0;[.J54]&lt;&gt;[.K44]);&quot;Äquivalenzumformung korrigieren&quot;;IF(AND([.A52]=&quot;x&quot;;[.J54]&lt;&gt;&quot;&quot;;[.C52]=[.J54]) ;&quot;Gelöst!!!&quot;;IF([.K54]&gt;&quot;Fehler&quot;;[.K54];IF(OR([.A52]=&quot;&quot;;[.A44]=&quot;&quot;;[.I54]=&quot;&quot;;[.J54]=&quot;&quot;);&quot;&quot;;&quot;OK&quot;)))));&quot;&quot;)">
            <text:p/>
          </table:table-cell>
          <table:table-cell table:style-name="ce80" table:number-columns-repeated="2"/>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gesuchte Zahl ist x.</text:p>
          </table:table-cell>
          <table:table-cell table:style-name="ce294"/>
          <table:table-cell/>
          <table:table-cell table:style-name="ce13"/>
          <table:table-cell table:style-name="ce71" table:formula="of:=IF([.A55]&lt;&gt;&quot;&quot;;IF(AND([.I56]&lt;&gt;&quot;&quot;;[.J56]&lt;&gt;&quot;&quot;;[.I56]&lt;&gt;[.J56]);&quot;Links ungleich Rechts!!!&quot;;IF(AND([.I54]&lt;&gt;&quot;&quot;;[.J56]&lt;&gt;0;[.J56]&lt;&gt;[.K54]);&quot;Äquivalenzumformung korrigieren&quot;;IF(AND([.A55]=&quot;x&quot;;[.J56]&lt;&gt;&quot;&quot;;[.C56]=[.J56]) ;&quot;Gelöst!!!&quot;;IF([.K56]&gt;&quot;Fehler&quot;;[.K56];IF(OR([.A55]=&quot;&quot;;[.A52]=&quot;&quot;;[.I56]=&quot;&quot;;[.J56]=&quot;&quot;);&quot;&quot;;&quot;OK&quot;)))));&quot;&quot;)">
            <text:p/>
          </table:table-cell>
          <table:table-cell table:style-name="ce84"/>
          <table:table-cell table:style-name="ce80"/>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57]&lt;&gt;&quot;&quot;;IF(AND([.I57]&lt;&gt;&quot;&quot;;[.J57]&lt;&gt;&quot;&quot;;[.I57]&lt;&gt;[.J57]);&quot;Links ungleich Rechts!!!&quot;;IF(AND([.I56]&lt;&gt;&quot;&quot;;[.J57]&lt;&gt;0;[.J57]&lt;&gt;[.K56]);&quot;Äquivalenzumformung korrigieren&quot;;IF(AND([.A57]=&quot;x&quot;;[.J57]&lt;&gt;&quot;&quot;;[.C57]=[.J57]) ;&quot;Gelöst!!!&quot;;IF([.K57]&gt;&quot;Fehler&quot;;[.K57];IF(OR([.A57]=&quot;&quot;;[.A55]=&quot;&quot;;[.I57]=&quot;&quot;;[.J57]=&quot;&quot;);&quot;&quot;;&quot;OK&quot;)))));&quot;&quot;)">
            <text:p/>
          </table:table-cell>
          <table:table-cell table:style-name="ce80" table:number-columns-repeated="2"/>
          <table:table-cell table:number-columns-repeated="249"/>
        </table:table-row>
        <table:table-row table:style-name="ro4">
          <table:table-cell table:style-name="ce125"/>
          <table:table-cell table:style-name="ce42" office:value-type="string" calcext:value-type="string">
            <text:p>=</text:p>
          </table:table-cell>
          <table:table-cell table:style-name="ce152"/>
          <table:table-cell table:style-name="ce175"/>
          <table:table-cell table:style-name="ce73" table:formula="of:=IF(AND(FIND(&quot;x&quot;;[.A58]&amp;&quot;x&quot;)&lt;=LEN([.A58]);[.J58]&lt;&gt;&quot;&quot;;[.I58]=[.J58])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25"/>
          <table:table-cell table:style-name="ce42" office:value-type="string" calcext:value-type="string">
            <text:p>=</text:p>
          </table:table-cell>
          <table:table-cell table:style-name="ce152"/>
          <table:table-cell table:style-name="ce175"/>
          <table:table-cell table:style-name="ce75" table:formula="of:=IF([.A59]&lt;&gt;&quot;&quot;;IF(AND([.I59]&lt;&gt;&quot;&quot;;[.J59]&lt;&gt;&quot;&quot;;[.I59]&lt;&gt;[.J59]);&quot;Links ungleich Rechts!!!&quot;;IF(AND([.I58]&lt;&gt;&quot;&quot;;[.J59]&lt;&gt;0;[.J59]&lt;&gt;[.K58]);&quot;Äquivalenzumformung korrigieren&quot;;IF(AND([.A59]=&quot;x&quot;;[.J59]&lt;&gt;&quot;&quot;;[.C59]=[.J59]) ;&quot;Gelöst!!!&quot;;IF([.K59]&gt;&quot;Fehler&quot;;[.K59];IF(OR([.A59]=&quot;&quot;;[.A58]=&quot;&quot;;[.I59]=&quot;&quot;;[.J59]=&quot;&quot;);&quot;&quot;;&quot;OK&quot;)))));&quot;&quot;)">
            <text:p/>
          </table:table-cell>
          <table:table-cell table:style-name="ce80" table:number-columns-repeated="2"/>
          <table:table-cell table:number-columns-repeated="249"/>
        </table:table-row>
        <table:table-row table:style-name="ro4">
          <table:table-cell table:style-name="ce125"/>
          <table:table-cell table:style-name="ce42" office:value-type="string" calcext:value-type="string">
            <text:p>=</text:p>
          </table:table-cell>
          <table:table-cell table:style-name="ce152"/>
          <table:table-cell table:style-name="ce175"/>
          <table:table-cell table:style-name="ce75" table:formula="of:=IF([.A60]&lt;&gt;&quot;&quot;;IF(AND([.I60]&lt;&gt;&quot;&quot;;[.J60]&lt;&gt;&quot;&quot;;[.I60]&lt;&gt;[.J60]);&quot;Links ungleich Rechts!!!&quot;;IF(AND([.I59]&lt;&gt;&quot;&quot;;[.J60]&lt;&gt;0;[.J60]&lt;&gt;[.K59]);&quot;Äquivalenzumformung korrigieren&quot;;IF(AND([.A60]=&quot;x&quot;;[.J60]&lt;&gt;&quot;&quot;;[.C60]=[.J60]) ;&quot;Gelöst!!!&quot;;IF([.K60]&gt;&quot;Fehler&quot;;[.K60];IF(OR([.A60]=&quot;&quot;;[.A59]=&quot;&quot;;[.I60]=&quot;&quot;;[.J60]=&quot;&quot;);&quot;&quot;;&quot;OK&quot;)))));&quot;&quot;)">
            <text:p/>
          </table:table-cell>
          <table:table-cell table:style-name="ce80">
            <draw:control table:end-cell-address="Tabelle1.G61" table:end-x="13.11mm" table:end-y="1.91mm" draw:z-index="1" draw:style-name="gr2" draw:text-style-name="P2" svg:width="26.68mm" svg:height="5.54mm" svg:x="3.87mm" svg:y="0.89mm" draw:control="control3"/>
          </table:table-cell>
          <table:table-cell table:style-name="ce80"/>
          <table:table-cell table:number-columns-repeated="249"/>
        </table:table-row>
        <table:table-row table:style-name="ro4">
          <table:table-cell table:style-name="ce125"/>
          <table:table-cell table:style-name="ce42" office:value-type="string" calcext:value-type="string">
            <text:p>=</text:p>
          </table:table-cell>
          <table:table-cell table:style-name="ce152"/>
          <table:table-cell table:style-name="ce175"/>
          <table:table-cell table:style-name="ce75" table:formula="of:=IF([.A61]&lt;&gt;&quot;&quot;;IF(AND([.I61]&lt;&gt;&quot;&quot;;[.J61]&lt;&gt;&quot;&quot;;[.I61]&lt;&gt;[.J61]);&quot;Links ungleich Rechts!!!&quot;;IF(AND([.I60]&lt;&gt;&quot;&quot;;[.J61]&lt;&gt;0;[.J61]&lt;&gt;[.K60]);&quot;Äquivalenzumformung korrigieren&quot;;IF(AND([.A61]=&quot;x&quot;;[.J61]&lt;&gt;&quot;&quot;;[.C61]=[.J61]) ;&quot;Gelöst!!!&quot;;IF([.K61]&gt;&quot;Fehler&quot;;[.K61];IF(OR([.A61]=&quot;&quot;;[.A60]=&quot;&quot;;[.I61]=&quot;&quot;;[.J61]=&quot;&quot;);&quot;&quot;;&quot;OK&quot;)))));&quot;&quot;)">
            <text:p/>
          </table:table-cell>
          <table:table-cell table:style-name="ce80" table:number-columns-repeated="2"/>
          <table:table-cell table:number-columns-repeated="249"/>
        </table:table-row>
        <table:table-row table:style-name="ro4">
          <table:table-cell table:style-name="ce125"/>
          <table:table-cell table:style-name="ce42" office:value-type="string" calcext:value-type="string">
            <text:p>=</text:p>
          </table:table-cell>
          <table:table-cell table:style-name="ce152"/>
          <table:table-cell table:style-name="ce13"/>
          <table:table-cell table:style-name="ce75" table:formula="of:=IF([.A62]&lt;&gt;&quot;&quot;;IF(AND([.I62]&lt;&gt;&quot;&quot;;[.J62]&lt;&gt;&quot;&quot;;[.I62]&lt;&gt;[.J62]);&quot;Links ungleich Rechts!!!&quot;;IF(AND([.I61]&lt;&gt;&quot;&quot;;[.J62]&lt;&gt;0;[.J62]&lt;&gt;[.K61]);&quot;Äquivalenzumformung korrigieren&quot;;IF(AND([.A62]=&quot;x&quot;;[.J62]&lt;&gt;&quot;&quot;;[.C62]=[.J62]) ;&quot;Gelöst!!!&quot;;IF([.K62]&gt;&quot;Fehler&quot;;[.K62];IF(OR([.A62]=&quot;&quot;;[.A61]=&quot;&quot;;[.I62]=&quot;&quot;;[.J62]=&quot;&quot;);&quot;&quot;;&quot;OK&quot;)))));&quot;&quot;)">
            <text:p/>
          </table:table-cell>
          <table:table-cell table:style-name="ce80" table:number-columns-repeated="2"/>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59:.C62];3;0)));&quot;&quot;;IF(VALUE(VLOOKUP(&quot; *x *&quot;;[.A59:.C62];3;0))=[.J4];&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heißt </text:p>
          </table:table-cell>
          <table:covered-table-cell table:style-name="ce294" office:value-type="string" calcext:value-type="string">
            <text:p>=</text:p>
          </table:covered-table-cell>
          <table:table-cell table:style-name="ce153">
            <office:annotation office:display="true" draw:style-name="gr3" draw:text-style-name="P4" svg:width="28.99mm" svg:height="7.53mm" svg:x="102.11mm" svg:y="302.65mm" draw:caption-point-x="-5.92mm" draw:caption-point-y="-4.56mm">
              <dc:date>2017-11-15T00:00:00</dc:date>
              <text:p text:style-name="P3"><text:span text:style-name="T1">Antwortsatz mit einem Punkt beenden.</text:span></text:p>
            </office:annotation>
          </table:table-cell>
          <table:table-cell table:style-name="ce13"/>
          <table:table-cell table:style-name="ce74" table:formula="of:=IF(ISERROR(FIND(&quot;|&quot;&amp; SUBSTITUTE(SUBSTITUTE(SUBSTITUTE(SUBSTITUTE([.C64];&quot; &quot;;&quot;&quot;);&quot;·&quot;;&quot;*&quot; );&quot;–&quot; ;&quot;-&quot; );&quot;:&quot;;&quot;/&quot;) &amp;&quot;|&quot;;&quot;|&quot; &amp; SUBSTITUTE([.J4];&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65]&lt;&gt;&quot;&quot;;IF(AND([.I65]&lt;&gt;&quot;&quot;;[.J65]&lt;&gt;&quot;&quot;;[.I65]&lt;&gt;[.J65]);&quot;Links ungleich Rechts!!!&quot;;IF(AND([.I64]&lt;&gt;&quot;&quot;;[.J65]&lt;&gt;0;[.J65]&lt;&gt;[.K64]);&quot;Äquivalenzumformung korrigieren&quot;;IF(AND([.A65]=&quot;x&quot;;[.J65]&lt;&gt;&quot;&quot;;[.C65]=[.J65]) ;&quot;Gelöst!!!&quot;;IF([.K65]&gt;&quot;Fehler&quot;;[.K65];IF(OR([.A65]=&quot;&quot;;[.A64]=&quot;&quot;;[.I65]=&quot;&quot;;[.J65]=&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66]&lt;&gt;&quot;&quot;;IF(AND([.I66]&lt;&gt;&quot;&quot;;[.J66]&lt;&gt;&quot;&quot;;[.I66]&lt;&gt;[.J66]);&quot;Links ungleich Rechts!!!&quot;;IF(AND([.I65]&lt;&gt;&quot;&quot;;[.J66]&lt;&gt;0;[.J66]&lt;&gt;[.K65]);&quot;Äquivalenzumformung korrigieren&quot;;IF(AND([.A66]=&quot;x&quot;;[.J66]&lt;&gt;&quot;&quot;;[.C66]=[.J66]) ;&quot;Gelöst!!!&quot;;IF([.K66]&gt;&quot;Fehler&quot;;[.K66];IF(OR([.A66]=&quot;&quot;;[.A65]=&quot;&quot;;[.I66]=&quot;&quot;;[.J66]=&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67]&lt;&gt;&quot;&quot;;IF(AND([.I67]&lt;&gt;&quot;&quot;;[.J67]&lt;&gt;&quot;&quot;;[.I67]&lt;&gt;[.J67]);&quot;Links ungleich Rechts!!!&quot;;IF(AND([.I66]&lt;&gt;&quot;&quot;;[.J67]&lt;&gt;0;[.J67]&lt;&gt;[.K66]);&quot;Äquivalenzumformung korrigieren&quot;;IF(AND([.A67]=&quot;x&quot;;[.J67]&lt;&gt;&quot;&quot;;[.C67]=[.J67]) ;&quot;Gelöst!!!&quot;;IF([.K67]&gt;&quot;Fehler&quot;;[.K67];IF(OR([.A67]=&quot;&quot;;[.A66]=&quot;&quot;;[.I67]=&quot;&quot;;[.J67]=&quot;&quot;);&quot;&quot;;&quot;OK&quot;)))));&quot;&quot;)">
            <text:p/>
          </table:table-cell>
          <table:table-cell table:style-name="ce80" table:number-columns-repeated="2"/>
          <table:table-cell table:number-columns-repeated="249"/>
        </table:table-row>
        <table:table-row table:style-name="ro4">
          <table:table-cell table:style-name="ce25"/>
          <table:table-cell table:style-name="ce144"/>
          <table:table-cell table:style-name="ce138"/>
          <table:table-cell table:style-name="ce230"/>
          <table:table-cell table:style-name="ce71"/>
          <table:table-cell table:style-name="ce80" table:number-columns-repeated="2"/>
          <table:table-cell table:number-columns-repeated="249"/>
        </table:table-row>
        <table:table-row table:style-name="ro4">
          <table:table-cell table:style-name="ce5" office:value-type="string" calcext:value-type="string">
            <text:p>Multipliziert man die Differenz von 7 und einer gedachten Zahl mit 5,</text:p>
          </table:table-cell>
          <table:table-cell table:style-name="ce294"/>
          <table:table-cell/>
          <table:table-cell table:style-name="ce13"/>
          <table:table-cell table:style-name="ce71"/>
          <table:table-cell table:style-name="ce84"/>
          <table:table-cell table:style-name="ce80"/>
          <table:table-cell table:number-columns-repeated="249"/>
        </table:table-row>
        <table:table-row table:style-name="ro4">
          <table:table-cell table:style-name="ce5" office:value-type="string" calcext:value-type="string">
            <text:p>so erhält man -10.</text:p>
          </table:table-cell>
          <table:table-cell table:style-name="ce294"/>
          <table:table-cell/>
          <table:table-cell table:style-name="ce13"/>
          <table:table-cell table:style-name="ce71"/>
          <table:table-cell table:style-name="ce84"/>
          <table:table-cell table:style-name="ce80"/>
          <table:table-cell table:number-columns-repeated="249"/>
        </table:table-row>
        <table:table-row table:style-name="ro4">
          <table:table-cell table:style-name="ce5"/>
          <table:table-cell table:number-columns-repeated="2"/>
          <table:table-cell table:style-name="ce13"/>
          <table:table-cell table:style-name="ce71" table:formula="of:=IF([.A69]&lt;&gt;&quot;&quot;;IF(AND([.I71]&lt;&gt;&quot;&quot;;[.J71]&lt;&gt;&quot;&quot;;[.I71]&lt;&gt;[.J71]);&quot;Links ungleich Rechts!!!&quot;;IF(AND([.I61]&lt;&gt;&quot;&quot;;[.J71]&lt;&gt;0;[.J71]&lt;&gt;[.K61]);&quot;Äquivalenzumformung korrigieren&quot;;IF(AND([.A69]=&quot;x&quot;;[.J71]&lt;&gt;&quot;&quot;;[.C69]=[.J71]) ;&quot;Gelöst!!!&quot;;IF([.K71]&gt;&quot;Fehler&quot;;[.K71];IF(OR([.A69]=&quot;&quot;;[.A61]=&quot;&quot;;[.I71]=&quot;&quot;;[.J71]=&quot;&quot;);&quot;&quot;;&quot;OK&quot;)))));&quot;&quot;)">
            <text:p/>
          </table:table-cell>
          <table:table-cell table:style-name="ce84"/>
          <table:table-cell table:style-name="ce80"/>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gesuchte Zahl ist x.</text:p>
          </table:table-cell>
          <table:table-cell table:style-name="ce294"/>
          <table:table-cell/>
          <table:table-cell table:style-name="ce13"/>
          <table:table-cell table:style-name="ce71" table:formula="of:=IF([.A72]&lt;&gt;&quot;&quot;;IF(AND([.I73]&lt;&gt;&quot;&quot;;[.J73]&lt;&gt;&quot;&quot;;[.I73]&lt;&gt;[.J73]);&quot;Links ungleich Rechts!!!&quot;;IF(AND([.I71]&lt;&gt;&quot;&quot;;[.J73]&lt;&gt;0;[.J73]&lt;&gt;[.K71]);&quot;Äquivalenzumformung korrigieren&quot;;IF(AND([.A72]=&quot;x&quot;;[.J73]&lt;&gt;&quot;&quot;;[.C73]=[.J73]) ;&quot;Gelöst!!!&quot;;IF([.K73]&gt;&quot;Fehler&quot;;[.K73];IF(OR([.A72]=&quot;&quot;;[.A69]=&quot;&quot;;[.I73]=&quot;&quot;;[.J73]=&quot;&quot;);&quot;&quot;;&quot;OK&quot;)))));&quot;&quot;)">
            <text:p/>
          </table:table-cell>
          <table:table-cell table:style-name="ce80" table:number-columns-repeated="2"/>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74]&lt;&gt;&quot;&quot;;IF(AND([.I74]&lt;&gt;&quot;&quot;;[.J74]&lt;&gt;&quot;&quot;;[.I74]&lt;&gt;[.J74]);&quot;Links ungleich Rechts!!!&quot;;IF(AND([.I73]&lt;&gt;&quot;&quot;;[.J74]&lt;&gt;0;[.J74]&lt;&gt;[.K73]);&quot;Äquivalenzumformung korrigieren&quot;;IF(AND([.A74]=&quot;x&quot;;[.J74]&lt;&gt;&quot;&quot;;[.C74]=[.J74]) ;&quot;Gelöst!!!&quot;;IF([.K74]&gt;&quot;Fehler&quot;;[.K74];IF(OR([.A74]=&quot;&quot;;[.A72]=&quot;&quot;;[.I74]=&quot;&quot;;[.J74]=&quot;&quot;);&quot;&quot;;&quot;OK&quot;)))));&quot;&quot;)">
            <text:p/>
          </table:table-cell>
          <table:table-cell table:style-name="ce80" table:number-columns-repeated="2"/>
          <table:table-cell table:number-columns-repeated="249"/>
        </table:table-row>
        <table:table-row table:style-name="ro4">
          <table:table-cell table:style-name="ce129"/>
          <table:table-cell table:style-name="ce42" office:value-type="string" calcext:value-type="string">
            <text:p>=</text:p>
          </table:table-cell>
          <table:table-cell table:style-name="ce154"/>
          <table:table-cell table:style-name="ce176"/>
          <table:table-cell table:style-name="ce73" table:formula="of:=IF(AND(FIND(&quot;x&quot;;[.A75]&amp;&quot;x&quot;)&lt;=LEN([.A75]);[.J75]&lt;&gt;&quot;&quot;;[.I75]=[.J75])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29"/>
          <table:table-cell table:style-name="ce42" office:value-type="string" calcext:value-type="string">
            <text:p>=</text:p>
          </table:table-cell>
          <table:table-cell table:style-name="ce154"/>
          <table:table-cell table:style-name="ce176"/>
          <table:table-cell table:style-name="ce75" table:formula="of:=IF([.A76]&lt;&gt;&quot;&quot;;IF(AND([.I76]&lt;&gt;&quot;&quot;;[.J76]&lt;&gt;&quot;&quot;;[.I76]&lt;&gt;[.J76]);&quot;Links ungleich Rechts!!!&quot;;IF(AND([.I75]&lt;&gt;&quot;&quot;;[.J76]&lt;&gt;0;[.J76]&lt;&gt;[.K75]);&quot;Äquivalenzumformung korrigieren&quot;;IF(AND([.A76]=&quot;x&quot;;[.J76]&lt;&gt;&quot;&quot;;[.C76]=[.J76]) ;&quot;Gelöst!!!&quot;;IF([.K76]&gt;&quot;Fehler&quot;;[.K76];IF(OR([.A76]=&quot;&quot;;[.A75]=&quot;&quot;;[.I76]=&quot;&quot;;[.J76]=&quot;&quot;);&quot;&quot;;&quot;OK&quot;)))));&quot;&quot;)">
            <text:p/>
          </table:table-cell>
          <table:table-cell table:style-name="ce80">
            <draw:control table:end-cell-address="Tabelle1.G78" table:end-x="8.69mm" table:end-y="0.45mm" draw:z-index="9" draw:style-name="gr2" draw:text-style-name="P2" svg:width="25.77mm" svg:height="6.06mm" svg:x="0.36mm" svg:y="3.42mm" draw:control="control4"/>
          </table:table-cell>
          <table:table-cell table:style-name="ce80"/>
          <table:table-cell table:number-columns-repeated="249"/>
        </table:table-row>
        <table:table-row table:style-name="ro4">
          <table:table-cell table:style-name="ce129"/>
          <table:table-cell table:style-name="ce42" office:value-type="string" calcext:value-type="string">
            <text:p>=</text:p>
          </table:table-cell>
          <table:table-cell table:style-name="ce154"/>
          <table:table-cell table:style-name="ce176"/>
          <table:table-cell table:style-name="ce75" table:formula="of:=IF([.A77]&lt;&gt;&quot;&quot;;IF(AND([.I77]&lt;&gt;&quot;&quot;;[.J77]&lt;&gt;&quot;&quot;;[.I77]&lt;&gt;[.J77]);&quot;Links ungleich Rechts!!!&quot;;IF(AND([.I76]&lt;&gt;&quot;&quot;;[.J77]&lt;&gt;0;[.J77]&lt;&gt;[.K76]);&quot;Äquivalenzumformung korrigieren&quot;;IF(AND([.A77]=&quot;x&quot;;[.J77]&lt;&gt;&quot;&quot;;[.C77]=[.J77]) ;&quot;Gelöst!!!&quot;;IF([.K77]&gt;&quot;Fehler&quot;;[.K77];IF(OR([.A77]=&quot;&quot;;[.A76]=&quot;&quot;;[.I77]=&quot;&quot;;[.J77]=&quot;&quot;);&quot;&quot;;&quot;OK&quot;)))));&quot;&quot;)">
            <text:p/>
          </table:table-cell>
          <table:table-cell table:style-name="ce80" table:number-columns-repeated="2"/>
          <table:table-cell table:number-columns-repeated="249"/>
        </table:table-row>
        <table:table-row table:style-name="ro4">
          <table:table-cell table:style-name="ce129"/>
          <table:table-cell table:style-name="ce42" office:value-type="string" calcext:value-type="string">
            <text:p>=</text:p>
          </table:table-cell>
          <table:table-cell table:style-name="ce154"/>
          <table:table-cell table:style-name="ce176"/>
          <table:table-cell table:style-name="ce75" table:formula="of:=IF([.A78]&lt;&gt;&quot;&quot;;IF(AND([.I78]&lt;&gt;&quot;&quot;;[.J78]&lt;&gt;&quot;&quot;;[.I78]&lt;&gt;[.J78]);&quot;Links ungleich Rechts!!!&quot;;IF(AND([.I77]&lt;&gt;&quot;&quot;;[.J78]&lt;&gt;0;[.J78]&lt;&gt;[.K77]);&quot;Äquivalenzumformung korrigieren&quot;;IF(AND([.A78]=&quot;x&quot;;[.J78]&lt;&gt;&quot;&quot;;[.C78]=[.J78]) ;&quot;Gelöst!!!&quot;;IF([.K78]&gt;&quot;Fehler&quot;;[.K78];IF(OR([.A78]=&quot;&quot;;[.A77]=&quot;&quot;;[.I78]=&quot;&quot;;[.J78]=&quot;&quot;);&quot;&quot;;&quot;OK&quot;)))));&quot;&quot;)">
            <text:p/>
          </table:table-cell>
          <table:table-cell table:style-name="ce80" table:number-columns-repeated="2"/>
          <table:table-cell table:number-columns-repeated="249"/>
        </table:table-row>
        <table:table-row table:style-name="ro4">
          <table:table-cell table:style-name="ce129"/>
          <table:table-cell table:style-name="ce42" office:value-type="string" calcext:value-type="string">
            <text:p>=</text:p>
          </table:table-cell>
          <table:table-cell table:style-name="ce154"/>
          <table:table-cell table:style-name="ce13"/>
          <table:table-cell table:style-name="ce75" table:formula="of:=IF([.A79]&lt;&gt;&quot;&quot;;IF(AND([.I79]&lt;&gt;&quot;&quot;;[.J79]&lt;&gt;&quot;&quot;;[.I79]&lt;&gt;[.J79]);&quot;Links ungleich Rechts!!!&quot;;IF(AND([.I78]&lt;&gt;&quot;&quot;;[.J79]&lt;&gt;0;[.J79]&lt;&gt;[.K78]);&quot;Äquivalenzumformung korrigieren&quot;;IF(AND([.A79]=&quot;x&quot;;[.J79]&lt;&gt;&quot;&quot;;[.C79]=[.J79]) ;&quot;Gelöst!!!&quot;;IF([.K79]&gt;&quot;Fehler&quot;;[.K79];IF(OR([.A79]=&quot;&quot;;[.A78]=&quot;&quot;;[.I79]=&quot;&quot;;[.J79]=&quot;&quot;);&quot;&quot;;&quot;OK&quot;)))));&quot;&quot;)">
            <text:p/>
          </table:table-cell>
          <table:table-cell table:style-name="ce80" table:number-columns-repeated="2"/>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78:.C79];3;0)));&quot;&quot;;IF(VALUE(VLOOKUP(&quot; *x *&quot;;[.A78:.C79];3;0))=[.J5];&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heißt </text:p>
          </table:table-cell>
          <table:covered-table-cell table:style-name="ce294" office:value-type="string" calcext:value-type="string">
            <text:p>=</text:p>
          </table:covered-table-cell>
          <table:table-cell table:style-name="ce155">
            <office:annotation office:display="true" draw:style-name="gr3" draw:text-style-name="P4" svg:width="28.99mm" svg:height="7.53mm" svg:x="102.11mm" svg:y="379.41mm" draw:caption-point-x="-5.92mm" draw:caption-point-y="-4.56mm">
              <dc:date>2017-11-15T00:00:00</dc:date>
              <text:p text:style-name="P3"><text:span text:style-name="T1">Antwortsatz mit einem Punkt beenden.</text:span></text:p>
            </office:annotation>
          </table:table-cell>
          <table:table-cell table:style-name="ce13"/>
          <table:table-cell table:style-name="ce74" table:formula="of:=IF(ISERROR(FIND(&quot;|&quot;&amp; SUBSTITUTE(SUBSTITUTE(SUBSTITUTE(SUBSTITUTE([.C81];&quot; &quot;;&quot;&quot;);&quot;·&quot;;&quot;*&quot; );&quot;–&quot; ;&quot;-&quot; );&quot;:&quot;;&quot;/&quot;) &amp;&quot;|&quot;;&quot;|&quot; &amp; SUBSTITUTE([.J5];&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82]&lt;&gt;&quot;&quot;;IF(AND([.I82]&lt;&gt;&quot;&quot;;[.J82]&lt;&gt;&quot;&quot;;[.I82]&lt;&gt;[.J82]);&quot;Links ungleich Rechts!!!&quot;;IF(AND([.I81]&lt;&gt;&quot;&quot;;[.J82]&lt;&gt;0;[.J82]&lt;&gt;[.K81]);&quot;Äquivalenzumformung korrigieren&quot;;IF(AND([.A82]=&quot;x&quot;;[.J82]&lt;&gt;&quot;&quot;;[.C82]=[.J82]) ;&quot;Gelöst!!!&quot;;IF([.K82]&gt;&quot;Fehler&quot;;[.K82];IF(OR([.A82]=&quot;&quot;;[.A81]=&quot;&quot;;[.I82]=&quot;&quot;;[.J82]=&quot;&quot;);&quot;&quot;;&quot;OK&quot;)))));&quot;&quot;)">
            <text:p/>
          </table:table-cell>
          <table:table-cell table:style-name="ce84"/>
          <table:table-cell table:style-name="ce80"/>
          <table:table-cell table:number-columns-repeated="249"/>
        </table:table-row>
        <table:table-row table:style-name="ro4">
          <table:table-cell/>
          <table:table-cell table:style-name="ce294"/>
          <table:table-cell table:number-columns-repeated="2"/>
          <table:table-cell table:style-name="ce71" table:formula="of:=IF([.A83]&lt;&gt;&quot;&quot;;IF(AND([.I83]&lt;&gt;&quot;&quot;;[.J83]&lt;&gt;&quot;&quot;;[.I83]&lt;&gt;[.J83]);&quot;Links ungleich Rechts!!!&quot;;IF(AND([.I82]&lt;&gt;&quot;&quot;;[.J83]&lt;&gt;0;[.J83]&lt;&gt;[.K82]);&quot;Äquivalenzumformung korrigieren&quot;;IF(AND([.A83]=&quot;x&quot;;[.C83]&lt;&gt;&quot;x&quot;;[.I83]&lt;&gt;&quot;&quot;) ;&quot;Gelöst!!!&quot;;IF([.K83]&gt;&quot;Fehler&quot;;[.K83];IF(OR([.A83]=&quot;&quot;;[.A82]=&quot;&quot;;[.I83]=&quot;&quot;;[.J83]=&quot;&quot;);&quot;&quot;;&quot;OK&quot;)))));&quot;&quot;)">
            <text:p/>
          </table:table-cell>
          <table:table-cell table:style-name="ce84"/>
          <table:table-cell table:style-name="ce80"/>
          <table:table-cell table:number-columns-repeated="249"/>
        </table:table-row>
        <table:table-row table:style-name="ro4">
          <table:table-cell/>
          <table:table-cell table:style-name="ce294"/>
          <table:table-cell table:number-columns-repeated="2"/>
          <table:table-cell table:style-name="ce71" table:formula="of:=IF([.A84]&lt;&gt;&quot;&quot;;IF(AND([.I84]&lt;&gt;&quot;&quot;;[.J84]&lt;&gt;&quot;&quot;;[.I84]&lt;&gt;[.J84]);&quot;Links ungleich Rechts!!!&quot;;IF(AND([.I83]&lt;&gt;&quot;&quot;;[.J84]&lt;&gt;0;[.J84]&lt;&gt;[.K83]);&quot;Äquivalenzumformung korrigieren&quot;;IF(AND([.A84]=&quot;x&quot;;[.C84]&lt;&gt;&quot;x&quot;;[.I84]&lt;&gt;&quot;&quot;) ;&quot;Gelöst!!!&quot;;IF([.K84]&gt;&quot;Fehler&quot;;[.K84];IF(OR([.A84]=&quot;&quot;;[.A83]=&quot;&quot;;[.I84]=&quot;&quot;;[.J84]=&quot;&quot;);&quot;&quot;;&quot;OK&quot;)))));&quot;&quot;)">
            <text:p/>
          </table:table-cell>
          <table:table-cell table:style-name="ce84"/>
          <table:table-cell table:style-name="ce80"/>
          <table:table-cell table:number-columns-repeated="249"/>
        </table:table-row>
        <table:table-row table:style-name="ro4">
          <table:table-cell table:style-name="ce25"/>
          <table:table-cell table:style-name="ce144"/>
          <table:table-cell table:style-name="ce138"/>
          <table:table-cell table:style-name="ce230"/>
          <table:table-cell table:style-name="ce71"/>
          <table:table-cell table:style-name="ce80" table:number-columns-repeated="2"/>
          <table:table-cell table:number-columns-repeated="249"/>
        </table:table-row>
        <table:table-row table:style-name="ro7">
          <table:table-cell table:style-name="ce37" office:value-type="string" calcext:value-type="string" table:number-columns-spanned="4" table:number-rows-spanned="1">
            <text:p>Ich denke mir eine Zahl, addiere 5 und multipliziere das Ergebnis mit 3.</text:p>
            <text:p>Ich erhalte dann dasselbe, als wenn ich von der gedachten Zahl 3 </text:p>
            <text:p>subtrahiert und das Ergebnis mit 7 multipliziert hätte.</text:p>
          </table:table-cell>
          <table:covered-table-cell table:style-name="ce294"/>
          <table:covered-table-cell/>
          <table:covered-table-cell table:style-name="ce13"/>
          <table:table-cell table:style-name="ce71"/>
          <table:table-cell table:style-name="ce80" table:number-columns-repeated="2"/>
          <table:table-cell table:number-columns-repeated="249"/>
        </table:table-row>
        <table:table-row table:style-name="ro4">
          <table:table-cell table:style-name="ce5"/>
          <table:table-cell table:number-columns-repeated="2"/>
          <table:table-cell table:style-name="ce13"/>
          <table:table-cell table:style-name="ce71" table:formula="of:=IF([Tabelle2.A105]&lt;&gt;&quot;&quot;;IF(AND([.I87]&lt;&gt;&quot;&quot;;[.J87]&lt;&gt;&quot;&quot;;[.I87]&lt;&gt;[.J87]);&quot;Links ungleich Rechts!!!&quot;;IF(AND([.I78]&lt;&gt;&quot;&quot;;[.J87]&lt;&gt;0;[.J87]&lt;&gt;[.K78]);&quot;Äquivalenzumformung korrigieren&quot;;IF(AND([Tabelle2.A105]=&quot;x&quot;;[.J87]&lt;&gt;&quot;&quot;;[.C86]=[.J87]) ;&quot;Gelöst!!!&quot;;IF([.K87]&gt;&quot;Fehler&quot;;[.K87];IF(OR([Tabelle2.A105]=&quot;&quot;;[.A78]=&quot;&quot;;[.I87]=&quot;&quot;;[.J87]=&quot;&quot;);&quot;&quot;;&quot;OK&quot;)))));&quot;&quot;)">
            <text:p/>
          </table:table-cell>
          <table:table-cell table:style-name="ce80" table:number-columns-repeated="2"/>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gesuchte Zahl ist x.</text:p>
          </table:table-cell>
          <table:table-cell table:style-name="ce294"/>
          <table:table-cell/>
          <table:table-cell table:style-name="ce13"/>
          <table:table-cell table:style-name="ce71" table:formula="of:=IF([.A88]&lt;&gt;&quot;&quot;;IF(AND([.I89]&lt;&gt;&quot;&quot;;[.J89]&lt;&gt;&quot;&quot;;[.I89]&lt;&gt;[.J89]);&quot;Links ungleich Rechts!!!&quot;;IF(AND([.I87]&lt;&gt;&quot;&quot;;[.J89]&lt;&gt;0;[.J89]&lt;&gt;[.K87]);&quot;Äquivalenzumformung korrigieren&quot;;IF(AND([.A88]=&quot;x&quot;;[.J89]&lt;&gt;&quot;&quot;;[.C89]=[.J89]) ;&quot;Gelöst!!!&quot;;IF([.K89]&gt;&quot;Fehler&quot;;[.K89];IF(OR([.A88]=&quot;&quot;;[Tabelle2.A105]=&quot;&quot;;[.I89]=&quot;&quot;;[.J89]=&quot;&quot;);&quot;&quot;;&quot;OK&quot;)))));&quot;&quot;)">
            <text:p/>
          </table:table-cell>
          <table:table-cell table:style-name="ce80" table:number-columns-repeated="2"/>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90]&lt;&gt;&quot;&quot;;IF(AND([.I90]&lt;&gt;&quot;&quot;;[.J90]&lt;&gt;&quot;&quot;;[.I90]&lt;&gt;[.J90]);&quot;Links ungleich Rechts!!!&quot;;IF(AND([.I89]&lt;&gt;&quot;&quot;;[.J90]&lt;&gt;0;[.J90]&lt;&gt;[.K89]);&quot;Äquivalenzumformung korrigieren&quot;;IF(AND([.A90]=&quot;x&quot;;[.J90]&lt;&gt;&quot;&quot;;[.C90]=[.J90]) ;&quot;Gelöst!!!&quot;;IF([.K90]&gt;&quot;Fehler&quot;;[.K90];IF(OR([.A90]=&quot;&quot;;[.A88]=&quot;&quot;;[.I90]=&quot;&quot;;[.J90]=&quot;&quot;);&quot;&quot;;&quot;OK&quot;)))));&quot;&quot;)">
            <text:p/>
          </table:table-cell>
          <table:table-cell table:style-name="ce80" table:number-columns-repeated="2"/>
          <table:table-cell table:number-columns-repeated="249"/>
        </table:table-row>
        <table:table-row table:style-name="ro4">
          <table:table-cell table:style-name="ce131"/>
          <table:table-cell table:style-name="ce42" office:value-type="string" calcext:value-type="string">
            <text:p>=</text:p>
          </table:table-cell>
          <table:table-cell table:style-name="ce156"/>
          <table:table-cell table:style-name="ce177"/>
          <table:table-cell table:style-name="ce73" table:formula="of:=IF(AND(FIND(&quot;x&quot;;[.A91]&amp;&quot;x&quot;)&lt;=LEN([.A91]);[.J91]&lt;&gt;&quot;&quot;;[.I91]=[.J91])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31"/>
          <table:table-cell table:style-name="ce42" office:value-type="string" calcext:value-type="string">
            <text:p>=</text:p>
          </table:table-cell>
          <table:table-cell table:style-name="ce156"/>
          <table:table-cell table:style-name="ce177"/>
          <table:table-cell table:style-name="ce75" table:formula="of:=IF([.A92]&lt;&gt;&quot;&quot;;IF(AND([.I92]&lt;&gt;&quot;&quot;;[.J92]&lt;&gt;&quot;&quot;;[.I92]&lt;&gt;[.J92]);&quot;Links ungleich Rechts!!!&quot;;IF(AND([.I91]&lt;&gt;&quot;&quot;;[.J92]&lt;&gt;0;[.J92]&lt;&gt;[.K91]);&quot;Äquivalenzumformung korrigieren&quot;;IF(AND([.A92]=&quot;x&quot;;[.J92]&lt;&gt;&quot;&quot;;[.C92]=[.J92]) ;&quot;Gelöst!!!&quot;;IF([.K92]&gt;&quot;Fehler&quot;;[.K92];IF(OR([.A92]=&quot;&quot;;[.A91]=&quot;&quot;;[.I92]=&quot;&quot;;[.J92]=&quot;&quot;);&quot;&quot;;&quot;OK&quot;)))));&quot;&quot;)">
            <text:p/>
          </table:table-cell>
          <table:table-cell table:style-name="ce80">
            <draw:control table:end-cell-address="Tabelle1.G94" table:end-x="8.78mm" table:end-y="0.92mm" draw:z-index="7" draw:style-name="gr2" draw:text-style-name="P2" svg:width="25.79mm" svg:height="7.34mm" svg:x="0.43mm" svg:y="2.61mm" draw:control="control5"/>
          </table:table-cell>
          <table:table-cell table:style-name="ce80"/>
          <table:table-cell table:number-columns-repeated="249"/>
        </table:table-row>
        <table:table-row table:style-name="ro4">
          <table:table-cell table:style-name="ce131"/>
          <table:table-cell table:style-name="ce42" office:value-type="string" calcext:value-type="string">
            <text:p>=</text:p>
          </table:table-cell>
          <table:table-cell table:style-name="ce156"/>
          <table:table-cell table:style-name="ce177"/>
          <table:table-cell table:style-name="ce75" table:formula="of:=IF([.A93]&lt;&gt;&quot;&quot;;IF(AND([.I93]&lt;&gt;&quot;&quot;;[.J93]&lt;&gt;&quot;&quot;;[.I93]&lt;&gt;[.J93]);&quot;Links ungleich Rechts!!!&quot;;IF(AND([.I92]&lt;&gt;&quot;&quot;;[.J93]&lt;&gt;0;[.J93]&lt;&gt;[.K92]);&quot;Äquivalenzumformung korrigieren&quot;;IF(AND([.A93]=&quot;x&quot;;[.J93]&lt;&gt;&quot;&quot;;[.C93]=[.J93]) ;&quot;Gelöst!!!&quot;;IF([.K93]&gt;&quot;Fehler&quot;;[.K93];IF(OR([.A93]=&quot;&quot;;[.A92]=&quot;&quot;;[.I93]=&quot;&quot;;[.J93]=&quot;&quot;);&quot;&quot;;&quot;OK&quot;)))));&quot;&quot;)">
            <text:p/>
          </table:table-cell>
          <table:table-cell table:style-name="ce80" table:number-columns-repeated="2"/>
          <table:table-cell table:number-columns-repeated="249"/>
        </table:table-row>
        <table:table-row table:style-name="ro4">
          <table:table-cell table:style-name="ce131"/>
          <table:table-cell table:style-name="ce42" office:value-type="string" calcext:value-type="string">
            <text:p>=</text:p>
          </table:table-cell>
          <table:table-cell table:style-name="ce156"/>
          <table:table-cell table:style-name="ce177"/>
          <table:table-cell table:style-name="ce75" table:formula="of:=IF([.A94]&lt;&gt;&quot;&quot;;IF(AND([.I94]&lt;&gt;&quot;&quot;;[.J94]&lt;&gt;&quot;&quot;;[.I94]&lt;&gt;[.J94]);&quot;Links ungleich Rechts!!!&quot;;IF(AND([.I93]&lt;&gt;&quot;&quot;;[.J94]&lt;&gt;0;[.J94]&lt;&gt;[.K93]);&quot;Äquivalenzumformung korrigieren&quot;;IF(AND([.A94]=&quot;x&quot;;[.J94]&lt;&gt;&quot;&quot;;[.C94]=[.J94]) ;&quot;Gelöst!!!&quot;;IF([.K94]&gt;&quot;Fehler&quot;;[.K94];IF(OR([.A94]=&quot;&quot;;[.A93]=&quot;&quot;;[.I94]=&quot;&quot;;[.J94]=&quot;&quot;);&quot;&quot;;&quot;OK&quot;)))));&quot;&quot;)">
            <text:p/>
          </table:table-cell>
          <table:table-cell table:style-name="ce80" table:number-columns-repeated="2"/>
          <table:table-cell table:number-columns-repeated="249"/>
        </table:table-row>
        <table:table-row table:style-name="ro4">
          <table:table-cell table:style-name="ce131"/>
          <table:table-cell table:style-name="ce42" office:value-type="string" calcext:value-type="string">
            <text:p>=</text:p>
          </table:table-cell>
          <table:table-cell table:style-name="ce156"/>
          <table:table-cell table:style-name="ce177"/>
          <table:table-cell table:style-name="ce75" table:formula="of:=IF([.A95]&lt;&gt;&quot;&quot;;IF(AND([.I95]&lt;&gt;&quot;&quot;;[.J95]&lt;&gt;&quot;&quot;;[.I95]&lt;&gt;[.J95]);&quot;Links ungleich Rechts!!!&quot;;IF(AND([.I94]&lt;&gt;&quot;&quot;;[.J95]&lt;&gt;0;[.J95]&lt;&gt;[.K94]);&quot;Äquivalenzumformung korrigieren&quot;;IF(AND([.A95]=&quot;x&quot;;[.J95]&lt;&gt;&quot;&quot;;[.C95]=[.J95]) ;&quot;Gelöst!!!&quot;;IF([.K95]&gt;&quot;Fehler&quot;;[.K95];IF(OR([.A95]=&quot;&quot;;[.A94]=&quot;&quot;;[.I95]=&quot;&quot;;[.J95]=&quot;&quot;);&quot;&quot;;&quot;OK&quot;)))));&quot;&quot;)">
            <text:p/>
          </table:table-cell>
          <table:table-cell table:style-name="ce80" table:number-columns-repeated="2"/>
          <table:table-cell table:number-columns-repeated="249"/>
        </table:table-row>
        <table:table-row table:style-name="ro4">
          <table:table-cell table:style-name="ce131"/>
          <table:table-cell table:style-name="ce42" office:value-type="string" calcext:value-type="string">
            <text:p>=</text:p>
          </table:table-cell>
          <table:table-cell table:style-name="ce156"/>
          <table:table-cell table:style-name="ce13"/>
          <table:table-cell table:style-name="ce75" table:formula="of:=IF([.A96]&lt;&gt;&quot;&quot;;IF(AND([.I96]&lt;&gt;&quot;&quot;;[.J96]&lt;&gt;&quot;&quot;;[.I96]&lt;&gt;[.J96]);&quot;Links ungleich Rechts!!!&quot;;IF(AND([.I95]&lt;&gt;&quot;&quot;;[.J96]&lt;&gt;0;[.J96]&lt;&gt;[.K95]);&quot;Äquivalenzumformung korrigieren&quot;;IF(AND([.A96]=&quot;x&quot;;[.J96]&lt;&gt;&quot;&quot;;[.C96]=[.J96]) ;&quot;Gelöst!!!&quot;;IF([.K96]&gt;&quot;Fehler&quot;;[.K96];IF(OR([.A96]=&quot;&quot;;[.A95]=&quot;&quot;;[.I96]=&quot;&quot;;[.J96]=&quot;&quot;);&quot;&quot;;&quot;OK&quot;)))));&quot;&quot;)">
            <text:p/>
          </table:table-cell>
          <table:table-cell table:style-name="ce80" table:number-columns-repeated="2"/>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95:.C96];3;0)));&quot;&quot;;IF(VALUE(VLOOKUP(&quot; *x *&quot;;[.A95:.C96];3;0))=[.J6];&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heißt </text:p>
          </table:table-cell>
          <table:covered-table-cell table:style-name="ce294" office:value-type="string" calcext:value-type="string">
            <text:p>=</text:p>
          </table:covered-table-cell>
          <table:table-cell table:style-name="ce157">
            <office:annotation office:display="true" draw:style-name="gr3" draw:text-style-name="P4" svg:width="28.99mm" svg:height="7.53mm" svg:x="102.11mm" svg:y="463.67mm" draw:caption-point-x="-5.92mm" draw:caption-point-y="-4.58mm">
              <dc:date>2017-11-15T00:00:00</dc:date>
              <text:p text:style-name="P3"><text:span text:style-name="T1">Antwortsatz mit einem Punkt beenden.</text:span></text:p>
            </office:annotation>
          </table:table-cell>
          <table:table-cell table:style-name="ce13"/>
          <table:table-cell table:style-name="ce74" table:formula="of:=IF(ISERROR(FIND(&quot;|&quot;&amp; SUBSTITUTE(SUBSTITUTE(SUBSTITUTE(SUBSTITUTE([.C98];&quot; &quot;;&quot;&quot;);&quot;·&quot;;&quot;*&quot; );&quot;–&quot; ;&quot;-&quot; );&quot;:&quot;;&quot;/&quot;) &amp;&quot;|&quot;;&quot;|&quot; &amp; SUBSTITUTE([.J6];&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99]&lt;&gt;&quot;&quot;;IF(AND([.I99]&lt;&gt;&quot;&quot;;[.J99]&lt;&gt;&quot;&quot;;[.I99]&lt;&gt;[.J99]);&quot;Links ungleich Rechts!!!&quot;;IF(AND([.I98]&lt;&gt;&quot;&quot;;[.J99]&lt;&gt;0;[.J99]&lt;&gt;[.K98]);&quot;Äquivalenzumformung korrigieren&quot;;IF(AND([.A99]=&quot;x&quot;;[.J99]&lt;&gt;&quot;&quot;;[.C99]=[.J99]) ;&quot;Gelöst!!!&quot;;IF([.K99]&gt;&quot;Fehler&quot;;[.K99];IF(OR([.A99]=&quot;&quot;;[.A98]=&quot;&quot;;[.I99]=&quot;&quot;;[.J99]=&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100]&lt;&gt;&quot;&quot;;IF(AND([.I100]&lt;&gt;&quot;&quot;;[.J100]&lt;&gt;&quot;&quot;;[.I100]&lt;&gt;[.J100]);&quot;Links ungleich Rechts!!!&quot;;IF(AND([.I99]&lt;&gt;&quot;&quot;;[.J100]&lt;&gt;0;[.J100]&lt;&gt;[.K99]);&quot;Äquivalenzumformung korrigieren&quot;;IF(AND([.A100]=&quot;x&quot;;[.C100]&lt;&gt;&quot;x&quot;;[.I100]&lt;&gt;&quot;&quot;) ;&quot;Gelöst!!!&quot;;IF([.K100]&gt;&quot;Fehler&quot;;[.K100];IF(OR([.A100]=&quot;&quot;;[.A99]=&quot;&quot;;[.I100]=&quot;&quot;;[.J100]=&quot;&quot;);&quot;&quot;;&quot;OK&quot;)))));&quot;&quot;)">
            <text:p/>
          </table:table-cell>
          <table:table-cell table:style-name="ce80" table:number-columns-repeated="2"/>
          <table:table-cell table:number-columns-repeated="249"/>
        </table:table-row>
        <table:table-row table:style-name="ro2">
          <table:table-cell/>
          <table:table-cell table:style-name="ce294"/>
          <table:table-cell table:number-columns-repeated="2"/>
          <table:table-cell table:style-name="ce71"/>
          <table:table-cell table:style-name="ce76"/>
          <table:table-cell table:style-name="ce85"/>
          <table:table-cell/>
          <table:table-cell table:style-name="Default" table:number-columns-repeated="5"/>
          <table:table-cell table:number-columns-repeated="243"/>
        </table:table-row>
        <table:table-row table:style-name="ro2">
          <table:table-cell table:number-columns-repeated="4"/>
          <table:table-cell table:style-name="ce71"/>
          <table:table-cell table:style-name="ce76"/>
          <table:table-cell table:style-name="ce85"/>
          <table:table-cell/>
          <table:table-cell table:style-name="Default" table:number-columns-repeated="5"/>
          <table:table-cell table:number-columns-repeated="243"/>
        </table:table-row>
        <table:table-row table:style-name="ro2">
          <table:table-cell table:style-name="ce24" office:value-type="string" calcext:value-type="string">
            <text:p>Textaufgaben: Welche Zahl ist gesucht?</text:p>
          </table:table-cell>
          <table:table-cell table:number-columns-repeated="3"/>
          <table:table-cell table:style-name="ce71"/>
          <table:table-cell table:style-name="ce76"/>
          <table:table-cell table:style-name="ce85"/>
          <table:table-cell/>
          <table:table-cell table:style-name="Default" table:number-columns-repeated="5"/>
          <table:table-cell table:number-columns-repeated="243"/>
        </table:table-row>
        <table:table-row table:style-name="ro2">
          <table:table-cell table:number-columns-repeated="4"/>
          <table:table-cell table:style-name="ce71"/>
          <table:table-cell table:style-name="ce76"/>
          <table:table-cell table:style-name="ce85"/>
          <table:table-cell/>
          <table:table-cell table:style-name="Default" table:number-columns-repeated="5"/>
          <table:table-cell table:number-columns-repeated="243"/>
        </table:table-row>
        <table:table-row table:style-name="ro4">
          <table:table-cell table:number-columns-repeated="4"/>
          <table:table-cell table:style-name="ce71"/>
          <table:table-cell table:style-name="ce80" table:number-columns-repeated="2"/>
          <table:table-cell/>
          <table:table-cell table:style-name="Default" table:number-columns-repeated="5"/>
          <table:table-cell table:number-columns-repeated="243"/>
        </table:table-row>
        <table:table-row table:style-name="ro4">
          <table:table-cell table:style-name="ce25"/>
          <table:table-cell table:style-name="ce138" table:number-columns-repeated="2"/>
          <table:table-cell table:style-name="ce230"/>
          <table:table-cell table:style-name="ce71"/>
          <table:table-cell table:style-name="ce80" table:number-columns-repeated="2"/>
          <table:table-cell/>
          <table:table-cell table:style-name="Default" table:number-columns-repeated="5"/>
          <table:table-cell table:number-columns-repeated="243"/>
        </table:table-row>
        <table:table-row table:style-name="ro8">
          <table:table-cell table:style-name="ce26" office:value-type="string" calcext:value-type="string" table:number-columns-spanned="4" table:number-rows-spanned="1">
            <text:p>Das 12fache einer Zahl, vermindert um das 4fache der um 1 vergrößerten Zahl, ergibt 52. Wie heißt die Zahl?</text:p>
          </table:table-cell>
          <table:covered-table-cell table:style-name="ce41"/>
          <table:covered-table-cell table:style-name="ce46"/>
          <table:covered-table-cell table:style-name="ce62"/>
          <table:table-cell table:style-name="ce72"/>
          <table:table-cell table:style-name="ce81"/>
          <table:table-cell table:style-name="ce89"/>
          <table:table-cell table:style-name="ce81"/>
          <table:table-cell table:style-name="ce209" table:number-columns-repeated="5"/>
          <table:table-cell table:number-columns-repeated="243"/>
        </table:table-row>
        <table:table-row table:style-name="ro4">
          <table:table-cell table:style-name="ce5"/>
          <table:table-cell table:style-name="ce294" table:number-columns-repeated="2"/>
          <table:table-cell table:style-name="ce13"/>
          <table:table-cell table:style-name="ce71"/>
          <table:table-cell/>
          <table:table-cell table:style-name="ce80"/>
          <table:table-cell table:number-columns-repeated="249"/>
        </table:table-row>
        <table:table-row table:style-name="ro4">
          <table:table-cell table:style-name="ce5" office:value-type="string" calcext:value-type="string">
            <text:p>Lösung:</text:p>
          </table:table-cell>
          <table:table-cell table:style-name="ce294" table:number-columns-repeated="2"/>
          <table:table-cell table:style-name="ce13"/>
          <table:table-cell table:style-name="ce71"/>
          <table:table-cell/>
          <table:table-cell table:style-name="ce80"/>
          <table:table-cell table:number-columns-repeated="249"/>
        </table:table-row>
        <table:table-row table:style-name="ro4">
          <table:table-cell table:style-name="ce27" office:value-type="string" calcext:value-type="string">
            <text:p>Die gesuchte Zahl ist x.</text:p>
          </table:table-cell>
          <table:table-cell table:style-name="ce294"/>
          <table:table-cell/>
          <table:table-cell table:style-name="ce13"/>
          <table:table-cell table:style-name="ce71"/>
          <table:table-cell/>
          <table:table-cell table:style-name="ce80"/>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table-cell/>
          <table:table-cell table:style-name="ce80"/>
          <table:table-cell table:number-columns-repeated="249"/>
        </table:table-row>
        <table:table-row table:style-name="ro4">
          <table:table-cell table:style-name="ce207"/>
          <table:table-cell table:style-name="ce42" office:value-type="string" calcext:value-type="string">
            <text:p>=</text:p>
          </table:table-cell>
          <table:table-cell table:style-name="ce221"/>
          <table:table-cell table:style-name="ce229"/>
          <table:table-cell table:style-name="ce73" table:formula="of:=IF(AND(FIND(&quot;x&quot;;[.A112]&amp;[.C112]&amp;&quot;x&quot;)&lt;=LEN([.A112]&amp;[.C112]);[.J112]&lt;&gt;&quot;&quot;;[.I112]=[.J112])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207"/>
          <table:table-cell table:style-name="ce42" office:value-type="string" calcext:value-type="string">
            <text:p>=</text:p>
          </table:table-cell>
          <table:table-cell table:style-name="ce221"/>
          <table:table-cell table:style-name="ce229"/>
          <table:table-cell table:style-name="ce75" table:formula="of:=IF([.A113]&lt;&gt;&quot;&quot;;IF(AND([.I113]&lt;&gt;&quot;&quot;;[.J113]&lt;&gt;&quot;&quot;;[.I113]&lt;&gt;[.J113]);&quot;Links ungleich Rechts!!!&quot;;IF(AND([.I112]&lt;&gt;&quot;&quot;;[.J113]&lt;&gt;0;[.J113]&lt;&gt;[.K112]);&quot;Äquivalenzumformung korrigieren&quot;;IF(AND([.A113]=&quot;x&quot;;[.J113]&lt;&gt;&quot;&quot;;[.C113]=[.J113]) ;&quot;Gelöst!!!&quot;;IF([.K113]&gt;&quot;Fehler&quot;;[.K113];IF(OR([.A113]=&quot;&quot;;[.A112]=&quot;&quot;;[.I113]=&quot;&quot;;[.J113]=&quot;&quot;);&quot;&quot;;&quot;OK&quot;)))));&quot;&quot;)">
            <text:p/>
          </table:table-cell>
          <table:table-cell table:style-name="ce82"/>
          <table:table-cell table:style-name="ce80">
            <draw:control table:end-cell-address="Tabelle1.H114" table:end-x="8.15mm" table:end-y="4.2mm" draw:z-index="15" draw:style-name="gr2" draw:text-style-name="P2" svg:width="20.65mm" svg:height="5.8mm" svg:x="0.82mm" svg:y="2.91mm" draw:control="control11"/>
          </table:table-cell>
          <table:table-cell table:number-columns-repeated="249"/>
        </table:table-row>
        <table:table-row table:style-name="ro4">
          <table:table-cell table:style-name="ce207"/>
          <table:table-cell table:style-name="ce42" office:value-type="string" calcext:value-type="string">
            <text:p>=</text:p>
          </table:table-cell>
          <table:table-cell table:style-name="ce221"/>
          <table:table-cell table:style-name="ce229"/>
          <table:table-cell table:style-name="ce75" table:formula="of:=IF([.A114]&lt;&gt;&quot;&quot;;IF(AND([.I114]&lt;&gt;&quot;&quot;;[.J114]&lt;&gt;&quot;&quot;;[.I114]&lt;&gt;[.J114]);&quot;Links ungleich Rechts!!!&quot;;IF(AND([.I113]&lt;&gt;&quot;&quot;;[.J114]&lt;&gt;0;[.J114]&lt;&gt;[.K113]);&quot;Äquivalenzumformung korrigieren&quot;;IF(AND([.A114]=&quot;x&quot;;[.J114]&lt;&gt;&quot;&quot;;[.C114]=[.J114]) ;&quot;Gelöst!!!&quot;;IF([.K114]&gt;&quot;Fehler&quot;;[.K114];IF(OR([.A114]=&quot;&quot;;[.A113]=&quot;&quot;;[.I114]=&quot;&quot;;[.J114]=&quot;&quot;);&quot;&quot;;&quot;OK&quot;)))));&quot;&quot;)">
            <text:p/>
          </table:table-cell>
          <table:table-cell table:style-name="ce82"/>
          <table:table-cell table:style-name="ce80"/>
          <table:table-cell table:number-columns-repeated="249"/>
        </table:table-row>
        <table:table-row table:style-name="ro4">
          <table:table-cell table:style-name="ce207"/>
          <table:table-cell table:style-name="ce42" office:value-type="string" calcext:value-type="string">
            <text:p>=</text:p>
          </table:table-cell>
          <table:table-cell table:style-name="ce221"/>
          <table:table-cell table:style-name="ce229"/>
          <table:table-cell table:style-name="ce75" table:formula="of:=IF([.A115]&lt;&gt;&quot;&quot;;IF(AND([.I115]&lt;&gt;&quot;&quot;;[.J115]&lt;&gt;&quot;&quot;;[.I115]&lt;&gt;[.J115]);&quot;Links ungleich Rechts!!!&quot;;IF(AND([.I114]&lt;&gt;&quot;&quot;;[.J115]&lt;&gt;0;[.J115]&lt;&gt;[.K114]);&quot;Äquivalenzumformung korrigieren&quot;;IF(AND([.A115]=&quot;x&quot;;[.J115]&lt;&gt;&quot;&quot;;[.C115]=[.J115]) ;&quot;Gelöst!!!&quot;;IF([.K115]&gt;&quot;Fehler&quot;;[.K115];IF(OR([.A115]=&quot;&quot;;[.A114]=&quot;&quot;;[.I115]=&quot;&quot;;[.J115]=&quot;&quot;);&quot;&quot;;&quot;OK&quot;)))));&quot;&quot;)">
            <text:p/>
          </table:table-cell>
          <table:table-cell table:style-name="ce82"/>
          <table:table-cell table:style-name="ce84"/>
          <table:table-cell table:number-columns-repeated="249"/>
        </table:table-row>
        <table:table-row table:style-name="ro4">
          <table:table-cell table:style-name="ce207"/>
          <table:table-cell table:style-name="ce294" office:value-type="string" calcext:value-type="string">
            <text:p>=</text:p>
          </table:table-cell>
          <table:table-cell table:style-name="ce221"/>
          <table:table-cell table:style-name="ce64"/>
          <table:table-cell table:style-name="ce75" table:formula="of:=IF([.A116]&lt;&gt;&quot;&quot;;IF(AND([.I116]&lt;&gt;&quot;&quot;;[.J116]&lt;&gt;&quot;&quot;;[.I116]&lt;&gt;[.J116]);&quot;Links ungleich Rechts!!!&quot;;IF(AND([.I115]&lt;&gt;&quot;&quot;;[.J116]&lt;&gt;0;[.J116]&lt;&gt;[.K115]);&quot;Äquivalenzumformung korrigieren&quot;;IF(AND([.A116]=&quot;x&quot;;[.J116]&lt;&gt;&quot;&quot;;[.C116]=[.J116]) ;&quot;Gelöst!!!&quot;;IF([.K116]&gt;&quot;Fehler&quot;;[.K116];IF(OR([.A116]=&quot;&quot;;[.A115]=&quot;&quot;;[.I116]=&quot;&quot;;[.J116]=&quot;&quot;);&quot;&quot;;&quot;OK&quot;)))));&quot;&quot;)">
            <text:p/>
          </table:table-cell>
          <table:table-cell table:style-name="ce82"/>
          <table:table-cell table:style-name="ce84"/>
          <table:table-cell table:number-columns-repeated="249"/>
        </table:table-row>
        <table:table-row table:style-name="ro4">
          <table:table-cell table:style-name="ce5"/>
          <table:table-cell table:number-columns-repeated="2"/>
          <table:table-cell table:style-name="ce13"/>
          <table:table-cell table:style-name="ce74" table:formula="of:=IF(ISERROR(VALUE(VLOOKUP(&quot; *x *&quot;;[.A115:.C116];3;0)));&quot;&quot;;IF(VALUE(VLOOKUP(&quot; *x *&quot;;[.A115:.C116];3;0))=[.J$1];&quot;&quot;;&quot;&quot;))" office:value-type="string" office:string-value="" calcext:value-type="string">
            <text:p></text:p>
          </table:table-cell>
          <table:table-cell table:style-name="ce82" office:value-type="string" calcext:value-type="string">
            <text:p>Gleichung gelöst</text:p>
          </table:table-cell>
          <table:table-cell table:style-name="ce84"/>
          <table:table-cell table:number-columns-repeated="249"/>
        </table:table-row>
        <table:table-row table:style-name="ro4">
          <table:table-cell table:style-name="ce30" office:value-type="string" calcext:value-type="string" table:number-columns-spanned="2" table:number-rows-spanned="1">
            <text:p>Antwort: Die gesuchte Zahl lautet </text:p>
          </table:table-cell>
          <table:covered-table-cell table:style-name="ce43"/>
          <table:table-cell table:style-name="ce183"/>
          <table:table-cell table:style-name="ce13"/>
          <table:table-cell table:style-name="ce74" table:formula="of:=IF(ISERROR(FIND(&quot;|&quot;&amp; SUBSTITUTE(SUBSTITUTE(SUBSTITUTE(SUBSTITUTE([.C118];&quot; &quot;;&quot;&quot;);&quot;·&quot;;&quot;*&quot; );&quot;–&quot; ;&quot;-&quot; );&quot;:&quot;;&quot;/&quot;) &amp;&quot;|&quot;;&quot;|&quot; &amp; SUBSTITUTE([.J7];&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4"/>
          <table:table-cell table:number-columns-repeated="249"/>
        </table:table-row>
        <table:table-row table:style-name="ro4">
          <table:table-cell table:style-name="ce94" office:value-type="string" calcext:value-type="string">
            <text:p>Hinweis: Antwortsätze mit einem Punkt beenden.</text:p>
          </table:table-cell>
          <table:table-cell table:style-name="ce142"/>
          <table:table-cell table:style-name="ce50"/>
          <table:table-cell table:style-name="ce65"/>
          <table:table-cell table:style-name="ce71"/>
          <table:table-cell table:style-name="ce80"/>
          <table:table-cell table:style-name="ce84"/>
          <table:table-cell table:number-columns-repeated="249"/>
        </table:table-row>
        <table:table-row table:style-name="ro4" table:number-rows-repeated="2">
          <table:table-cell/>
          <table:table-cell table:style-name="ce294"/>
          <table:table-cell table:number-columns-repeated="2"/>
          <table:table-cell table:style-name="ce71"/>
          <table:table-cell table:style-name="ce80"/>
          <table:table-cell table:style-name="ce84"/>
          <table:table-cell table:number-columns-repeated="249"/>
        </table:table-row>
        <table:table-row table:style-name="ro4">
          <table:table-cell table:style-name="ce25" office:value-type="string" calcext:value-type="string">
            <text:p>Ein Radiergummi und eine Schere kosten zusammen 2,30 Euro.</text:p>
          </table:table-cell>
          <table:table-cell table:style-name="ce144"/>
          <table:table-cell table:style-name="ce138"/>
          <table:table-cell table:style-name="ce230"/>
          <table:table-cell table:style-name="ce71"/>
          <table:table-cell table:style-name="ce80"/>
          <table:table-cell table:style-name="ce84"/>
          <table:table-cell table:number-columns-repeated="249"/>
        </table:table-row>
        <table:table-row table:style-name="ro4">
          <table:table-cell table:style-name="ce5" office:value-type="string" calcext:value-type="string">
            <text:p>Die Schere ist 2 Euro teurer als der Radiergummi. Wie viel kostet</text:p>
          </table:table-cell>
          <table:table-cell table:style-name="ce294"/>
          <table:table-cell/>
          <table:table-cell table:style-name="ce13"/>
          <table:table-cell table:style-name="ce71"/>
          <table:table-cell table:style-name="ce80"/>
          <table:table-cell table:style-name="ce84"/>
          <table:table-cell table:number-columns-repeated="249"/>
        </table:table-row>
        <table:table-row table:style-name="ro4">
          <table:table-cell table:style-name="ce5" office:value-type="string" calcext:value-type="string">
            <text:p>der Radiergummi, wie viel kostet die Schere?</text:p>
          </table:table-cell>
          <table:table-cell table:style-name="ce294"/>
          <table:table-cell/>
          <table:table-cell table:style-name="ce13"/>
          <table:table-cell table:style-name="ce71"/>
          <table:table-cell table:style-name="ce80"/>
          <table:table-cell table:style-name="ce84"/>
          <table:table-cell table:number-columns-repeated="249"/>
        </table:table-row>
        <table:table-row table:style-name="ro4">
          <table:table-cell table:style-name="ce5"/>
          <table:table-cell table:number-columns-repeated="2"/>
          <table:table-cell table:style-name="ce13"/>
          <table:table-cell table:style-name="ce71" table:formula="of:=IF([.A122]&lt;&gt;&quot;&quot;;IF(AND([.I125]&lt;&gt;&quot;&quot;;[.J125]&lt;&gt;&quot;&quot;;[.I125]&lt;&gt;[.J125]);&quot;Links ungleich Rechts!!!&quot;;IF(AND([.I115]&lt;&gt;&quot;&quot;;[.J125]&lt;&gt;0;[.J125]&lt;&gt;[.K115]);&quot;Äquivalenzumformung korrigieren&quot;;IF(AND([.A122]=&quot;x&quot;;[.J125]&lt;&gt;&quot;&quot;;[.C123]=[.J125]) ;&quot;Gelöst!!!&quot;;IF([.K125]&gt;&quot;Fehler&quot;;[.K125];IF(OR([.A122]=&quot;&quot;;[.A115]=&quot;&quot;;[.I125]=&quot;&quot;;[.J125]=&quot;&quot;);&quot;&quot;;&quot;OK&quot;)))));&quot;&quot;)">
            <text:p/>
          </table:table-cell>
          <table:table-cell table:style-name="ce80"/>
          <table:table-cell table:style-name="ce84"/>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table-cell table:style-name="ce84"/>
          <table:table-cell table:number-columns-repeated="249"/>
        </table:table-row>
        <table:table-row table:style-name="ro4">
          <table:table-cell table:style-name="ce28" office:value-type="string" calcext:value-type="string">
            <text:p>Der Radiergummi kostet:</text:p>
          </table:table-cell>
          <table:table-cell table:style-name="ce294"/>
          <table:table-cell office:value-type="string" calcext:value-type="string">
            <text:p>x</text:p>
          </table:table-cell>
          <table:table-cell table:style-name="ce13"/>
          <table:table-cell table:style-name="ce71" table:formula="of:=IF([.A126]&lt;&gt;&quot;&quot;;IF(AND([.I127]&lt;&gt;&quot;&quot;;[.J127]&lt;&gt;&quot;&quot;;[.I127]&lt;&gt;[.J127]);&quot;Links ungleich Rechts!!!&quot;;IF(AND([.I125]&lt;&gt;&quot;&quot;;[.J127]&lt;&gt;0;[.J127]&lt;&gt;[.K125]);&quot;Äquivalenzumformung korrigieren&quot;;IF(AND([.A126]=&quot;x&quot;;[.J127]&lt;&gt;&quot;&quot;;[.C127]=[.J127]) ;&quot;Gelöst!!!&quot;;IF([.K127]&gt;&quot;Fehler&quot;;[.K127];IF(OR([.A126]=&quot;&quot;;[.A122]=&quot;&quot;;[.I127]=&quot;&quot;;[.J127]=&quot;&quot;);&quot;&quot;;&quot;OK&quot;)))));&quot;&quot;)">
            <text:p/>
          </table:table-cell>
          <table:table-cell table:style-name="ce80"/>
          <table:table-cell table:style-name="ce84"/>
          <table:table-cell table:number-columns-repeated="249"/>
        </table:table-row>
        <table:table-row table:style-name="ro4">
          <table:table-cell table:style-name="ce28" office:value-type="string" calcext:value-type="string">
            <text:p>Die Schere kostet dann:</text:p>
          </table:table-cell>
          <table:table-cell table:style-name="ce294"/>
          <table:table-cell table:style-name="ce291"/>
          <table:table-cell table:style-name="ce13"/>
          <table:table-cell table:style-name="ce73" table:formula="of:=IF(AND(ISERROR(FIND(&quot;x+2&quot;;SUBSTITUTE([.C128];&quot; &quot;;&quot;&quot;)));ISERROR(FIND(&quot;2+x&quot;;SUBSTITUTE([.C128];&quot; &quot;;&quot;&quot;))));&quot;&quot;;&quot;&quot;)" office:value-type="string" office:string-value="" calcext:value-type="string">
            <text:p></text:p>
          </table:table-cell>
          <table:table-cell table:style-name="ce82" office:value-type="string" calcext:value-type="string">
            <text:p>Terme</text:p>
          </table:table-cell>
          <table:table-cell table:style-name="ce84"/>
          <table:table-cell table:number-columns-repeated="249"/>
        </table:table-row>
        <table:table-row table:style-name="ro4">
          <table:table-cell table:style-name="ce32"/>
          <table:table-cell table:style-name="ce294"/>
          <table:table-cell/>
          <table:table-cell table:style-name="ce13"/>
          <table:table-cell table:style-name="ce71"/>
          <table:table-cell table:style-name="ce80"/>
          <table:table-cell table:style-name="ce84"/>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130]&lt;&gt;&quot;&quot;;IF(AND([.I130]&lt;&gt;&quot;&quot;;[.J130]&lt;&gt;&quot;&quot;;[.I130]&lt;&gt;[.J130]);&quot;Links ungleich Rechts!!!&quot;;IF(AND([.I127]&lt;&gt;&quot;&quot;;[.J130]&lt;&gt;0;[.J130]&lt;&gt;[.K127]);&quot;Äquivalenzumformung korrigieren&quot;;IF(AND([.A130]=&quot;x&quot;;[.J130]&lt;&gt;&quot;&quot;;[.C130]=[.J130]) ;&quot;Gelöst!!!&quot;;IF([.K130]&gt;&quot;Fehler&quot;;[.K130];IF(OR([.A130]=&quot;&quot;;[.A126]=&quot;&quot;;[.I130]=&quot;&quot;;[.J130]=&quot;&quot;);&quot;&quot;;&quot;OK&quot;)))));&quot;&quot;)">
            <text:p/>
          </table:table-cell>
          <table:table-cell table:style-name="ce80" table:number-columns-repeated="2"/>
          <table:table-cell table:number-columns-repeated="249"/>
        </table:table-row>
        <table:table-row table:style-name="ro4">
          <table:table-cell table:style-name="ce117"/>
          <table:table-cell table:style-name="ce42" office:value-type="string" calcext:value-type="string">
            <text:p>=</text:p>
          </table:table-cell>
          <table:table-cell table:style-name="ce187"/>
          <table:table-cell table:style-name="ce222"/>
          <table:table-cell table:style-name="ce73" table:formula="of:=IF(AND(FIND(&quot;x&quot;;[.A131]&amp;&quot;x&quot;)&lt;=LEN([.A131]);[.J131]&lt;&gt;&quot;&quot;;[.I131]=[.J131])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17"/>
          <table:table-cell table:style-name="ce42" office:value-type="string" calcext:value-type="string">
            <text:p>=</text:p>
          </table:table-cell>
          <table:table-cell table:style-name="ce187"/>
          <table:table-cell table:style-name="ce222"/>
          <table:table-cell table:style-name="ce75" table:formula="of:=IF([.A132]&lt;&gt;&quot;&quot;;IF(AND([.I132]&lt;&gt;&quot;&quot;;[.J132]&lt;&gt;&quot;&quot;;[.I132]&lt;&gt;[.J132]);&quot;Links ungleich Rechts!!!&quot;;IF(AND([.I131]&lt;&gt;&quot;&quot;;[.J132]&lt;&gt;0;[.J132]&lt;&gt;[.K131]);&quot;Äquivalenzumformung korrigieren&quot;;IF(AND([.A132]=&quot;x&quot;;[.J132]&lt;&gt;&quot;&quot;;[.C132]=[.J132]) ;&quot;Gelöst!!!&quot;;IF([.K132]&gt;&quot;Fehler&quot;;[.K132];IF(OR([.A132]=&quot;&quot;;[.A131]=&quot;&quot;;[.I132]=&quot;&quot;;[.J132]=&quot;&quot;);&quot;&quot;;&quot;OK&quot;)))));&quot;&quot;)">
            <text:p/>
          </table:table-cell>
          <table:table-cell table:style-name="ce82">
            <draw:control table:end-cell-address="Tabelle1.H133" table:end-x="7.72mm" table:end-y="3.27mm" draw:z-index="10" draw:style-name="gr2" draw:text-style-name="P2" svg:width="22.23mm" svg:height="6.22mm" svg:x="16.25mm" svg:y="1.57mm" draw:control="control6"/>
          </table:table-cell>
          <table:table-cell table:style-name="ce80"/>
          <table:table-cell table:number-columns-repeated="249"/>
        </table:table-row>
        <table:table-row table:style-name="ro4">
          <table:table-cell table:style-name="ce117"/>
          <table:table-cell table:style-name="ce42" office:value-type="string" calcext:value-type="string">
            <text:p>=</text:p>
          </table:table-cell>
          <table:table-cell table:style-name="ce187"/>
          <table:table-cell table:style-name="ce222"/>
          <table:table-cell table:style-name="ce75" table:formula="of:=IF([.A133]&lt;&gt;&quot;&quot;;IF(AND([.I133]&lt;&gt;&quot;&quot;;[.J133]&lt;&gt;&quot;&quot;;[.I133]&lt;&gt;[.J133]);&quot;Links ungleich Rechts!!!&quot;;IF(AND([.I132]&lt;&gt;&quot;&quot;;[.J133]&lt;&gt;0;[.J133]&lt;&gt;[.K132]);&quot;Äquivalenzumformung korrigieren&quot;;IF(AND([.A133]=&quot;x&quot;;[.J133]&lt;&gt;&quot;&quot;;[.C133]=[.J133]) ;&quot;Gelöst!!!&quot;;IF([.K133]&gt;&quot;Fehler&quot;;[.K133];IF(OR([.A133]=&quot;&quot;;[.A132]=&quot;&quot;;[.I133]=&quot;&quot;;[.J133]=&quot;&quot;);&quot;&quot;;&quot;OK&quot;)))));&quot;&quot;)">
            <text:p/>
          </table:table-cell>
          <table:table-cell table:style-name="ce82"/>
          <table:table-cell table:style-name="ce80"/>
          <table:table-cell table:number-columns-repeated="249"/>
        </table:table-row>
        <table:table-row table:style-name="ro4">
          <table:table-cell table:style-name="ce117"/>
          <table:table-cell table:style-name="ce42" office:value-type="string" calcext:value-type="string">
            <text:p>=</text:p>
          </table:table-cell>
          <table:table-cell table:style-name="ce187"/>
          <table:table-cell table:style-name="ce13"/>
          <table:table-cell table:style-name="ce75" table:formula="of:=IF([.A134]&lt;&gt;&quot;&quot;;IF(AND([.I134]&lt;&gt;&quot;&quot;;[.J134]&lt;&gt;&quot;&quot;;[.I134]&lt;&gt;[.J134]);&quot;Links ungleich Rechts!!!&quot;;IF(AND([.I133]&lt;&gt;&quot;&quot;;[.J134]&lt;&gt;0;[.J134]&lt;&gt;[.K133]);&quot;Äquivalenzumformung korrigieren&quot;;IF(AND([.A134]=&quot;x&quot;;[.J134]&lt;&gt;&quot;&quot;;[.C134]=[.J134]) ;&quot;Gelöst!!!&quot;;IF([.K134]&gt;&quot;Fehler&quot;;[.K134];IF(OR([.A134]=&quot;&quot;;[.A133]=&quot;&quot;;[.I134]=&quot;&quot;;[.J134]=&quot;&quot;);&quot;&quot;;&quot;OK&quot;)))));&quot;&quot;)">
            <text:p/>
          </table:table-cell>
          <table:table-cell table:style-name="ce83"/>
          <table:table-cell table:style-name="ce80"/>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132:.C134];3;0)));&quot;&quot;;IF(VALUE(VLOOKUP(&quot; *x *&quot;;[.A132:.C134];3;0))=[.J8];&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er Radiergummi kostet </text:p>
          </table:table-cell>
          <table:covered-table-cell table:style-name="ce294" office:value-type="string" calcext:value-type="string">
            <text:p>=</text:p>
          </table:covered-table-cell>
          <table:table-cell table:style-name="ce188"/>
          <table:table-cell table:style-name="ce13" office:value-type="string" calcext:value-type="string">
            <text:p>Euro.</text:p>
          </table:table-cell>
          <table:table-cell table:style-name="ce74" table:formula="of:=IF(ISERROR(FIND(&quot;|&quot;&amp; SUBSTITUTE(SUBSTITUTE(SUBSTITUTE(SUBSTITUTE([.C136];&quot; &quot;;&quot;&quot;);&quot;·&quot;;&quot;*&quot; );&quot;–&quot; ;&quot;-&quot; );&quot;:&quot;;&quot;/&quot;) &amp;&quot;|&quot;;&quot;|&quot; &amp; SUBSTITUTE([.J8];&quot; &quot;;&quot;&quot;) &amp;&quot;|&quot;));&quot;&quot;;&quot;&quot;)" office:value-type="string" office:string-value="" calcext:value-type="string">
            <text:p></text:p>
          </table:table-cell>
          <table:table-cell table:style-name="ce82" office:value-type="string" calcext:value-type="string">
            <text:p>Antwortsatz 1</text:p>
          </table:table-cell>
          <table:table-cell table:style-name="ce80"/>
          <table:table-cell table:number-columns-repeated="249"/>
        </table:table-row>
        <table:table-row table:style-name="ro4">
          <table:table-cell table:style-name="ce96" office:value-type="string" calcext:value-type="string" table:number-columns-spanned="2" table:number-rows-spanned="1">
            <text:p>Die Schere kostet</text:p>
          </table:table-cell>
          <table:covered-table-cell table:style-name="ce142"/>
          <table:table-cell table:style-name="ce189"/>
          <table:table-cell table:style-name="ce65" office:value-type="string" calcext:value-type="string">
            <text:p>Euro.</text:p>
          </table:table-cell>
          <table:table-cell table:style-name="ce74" table:formula="of:=IF(ISERROR(FIND(&quot;|&quot;&amp; SUBSTITUTE(SUBSTITUTE(SUBSTITUTE(SUBSTITUTE([.C137];&quot; &quot;;&quot;&quot;);&quot;·&quot;;&quot;*&quot; );&quot;–&quot; ;&quot;-&quot; );&quot;:&quot;;&quot;/&quot;) &amp;&quot;|&quot;;&quot;|&quot; &amp; SUBSTITUTE([.M8];&quot; &quot;;&quot;&quot;) &amp;&quot;|&quot;));&quot;&quot;;&quot;&quot;)" office:value-type="string" office:string-value="" calcext:value-type="string">
            <text:p></text:p>
          </table:table-cell>
          <table:table-cell table:style-name="ce80" office:value-type="string" calcext:value-type="string">
            <text:p>Antwortsatz 2</text:p>
          </table:table-cell>
          <table:table-cell table:style-name="ce80"/>
          <table:table-cell table:number-columns-repeated="249"/>
        </table:table-row>
        <table:table-row table:style-name="ro4">
          <table:table-cell/>
          <table:table-cell table:style-name="ce294"/>
          <table:table-cell table:number-columns-repeated="2"/>
          <table:table-cell table:style-name="ce71" table:formula="of:=IF([.A138]&lt;&gt;&quot;&quot;;IF(AND([.I138]&lt;&gt;&quot;&quot;;[.J138]&lt;&gt;&quot;&quot;;[.I138]&lt;&gt;[.J138]);&quot;Links ungleich Rechts!!!&quot;;IF(AND([.I137]&lt;&gt;&quot;&quot;;[.J138]&lt;&gt;0;[.J138]&lt;&gt;[.K137]);&quot;Äquivalenzumformung korrigieren&quot;;IF(AND([.A138]=&quot;x&quot;;[.J138]&lt;&gt;&quot;&quot;;[.C138]=[.J138]) ;&quot;Gelöst!!!&quot;;IF([.K138]&gt;&quot;Fehler&quot;;[.K138];IF(OR([.A138]=&quot;&quot;;[.A137]=&quot;&quot;;[.I138]=&quot;&quot;;[.J138]=&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table-cell table:style-name="ce80" table:number-columns-repeated="2"/>
          <table:table-cell table:number-columns-repeated="249"/>
        </table:table-row>
        <table:table-row table:style-name="ro4">
          <table:table-cell table:style-name="ce25"/>
          <table:table-cell table:style-name="ce138" table:number-columns-repeated="2"/>
          <table:table-cell table:style-name="ce230"/>
          <table:table-cell table:style-name="ce71"/>
          <table:table-cell table:style-name="ce80" table:number-columns-repeated="2"/>
          <table:table-cell table:number-columns-repeated="249"/>
        </table:table-row>
        <table:table-row table:style-name="ro8">
          <table:table-cell table:style-name="ce26" office:value-type="string" calcext:value-type="string" table:number-columns-spanned="4" table:number-rows-spanned="1">
            <text:p>Erhöht man eine Zahl um 5 und multipliziert das Ergebnis mit 4, so erhält man das gleiche als wenn man das 7fache dieser Zahl um 1 vermindert.</text:p>
          </table:table-cell>
          <table:covered-table-cell table:style-name="ce43"/>
          <table:covered-table-cell table:style-name="ce108"/>
          <table:covered-table-cell table:style-name="ce13"/>
          <table:table-cell table:style-name="ce71"/>
          <table:table-cell table:style-name="ce80" table:number-columns-repeated="2"/>
          <table:table-cell table:number-columns-repeated="249"/>
        </table:table-row>
        <table:table-row table:style-name="ro4">
          <table:table-cell table:style-name="ce5" office:value-type="string" calcext:value-type="string">
            <text:p>Wie heißt die Zahl?</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table:table-cell table:number-columns-repeated="2"/>
          <table:table-cell table:style-name="ce13"/>
          <table:table-cell table:style-name="ce71" table:formula="of:=IF([.A141]&lt;&gt;&quot;&quot;;IF(AND([.I143]&lt;&gt;&quot;&quot;;[.J143]&lt;&gt;&quot;&quot;;[.I143]&lt;&gt;[.J143]);&quot;Links ungleich Rechts!!!&quot;;IF(AND([.I132]&lt;&gt;&quot;&quot;;[.J143]&lt;&gt;0;[.J143]&lt;&gt;[.K132]);&quot;Äquivalenzumformung korrigieren&quot;;IF(AND([.A141]=&quot;x&quot;;[.J143]&lt;&gt;&quot;&quot;;[.C141]=[.J143]) ;&quot;Gelöst!!!&quot;;IF([.K143]&gt;&quot;Fehler&quot;;[.K143];IF(OR([.A141]=&quot;&quot;;[.A132]=&quot;&quot;;[.I143]=&quot;&quot;;[.J143]=&quot;&quot;);&quot;&quot;;&quot;OK&quot;)))));&quot;&quot;)">
            <text:p/>
          </table:table-cell>
          <table:table-cell table:style-name="ce80" table:number-columns-repeated="2"/>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gesuchte Zahl ist x.</text:p>
          </table:table-cell>
          <table:table-cell table:style-name="ce294"/>
          <table:table-cell/>
          <table:table-cell table:style-name="ce13"/>
          <table:table-cell table:style-name="ce71" table:formula="of:=IF([.A144]&lt;&gt;&quot;&quot;;IF(AND([.I145]&lt;&gt;&quot;&quot;;[.J145]&lt;&gt;&quot;&quot;;[.I145]&lt;&gt;[.J145]);&quot;Links ungleich Rechts!!!&quot;;IF(AND([.I143]&lt;&gt;&quot;&quot;;[.J145]&lt;&gt;0;[.J145]&lt;&gt;[.K143]);&quot;Äquivalenzumformung korrigieren&quot;;IF(AND([.A144]=&quot;x&quot;;[.J145]&lt;&gt;&quot;&quot;;[.C145]=[.J145]) ;&quot;Gelöst!!!&quot;;IF([.K145]&gt;&quot;Fehler&quot;;[.K145];IF(OR([.A144]=&quot;&quot;;[.A141]=&quot;&quot;;[.I145]=&quot;&quot;;[.J145]=&quot;&quot;);&quot;&quot;;&quot;OK&quot;)))));&quot;&quot;)">
            <text:p/>
          </table:table-cell>
          <table:table-cell table:style-name="ce80" table:number-columns-repeated="2"/>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146]&lt;&gt;&quot;&quot;;IF(AND([.I146]&lt;&gt;&quot;&quot;;[.J146]&lt;&gt;&quot;&quot;;[.I146]&lt;&gt;[.J146]);&quot;Links ungleich Rechts!!!&quot;;IF(AND([.I145]&lt;&gt;&quot;&quot;;[.J146]&lt;&gt;0;[.J146]&lt;&gt;[.K145]);&quot;Äquivalenzumformung korrigieren&quot;;IF(AND([.A146]=&quot;x&quot;;[.J146]&lt;&gt;&quot;&quot;;[.C146]=[.J146]) ;&quot;Gelöst!!!&quot;;IF([.K146]&gt;&quot;Fehler&quot;;[.K146];IF(OR([.A146]=&quot;&quot;;[.A144]=&quot;&quot;;[.I146]=&quot;&quot;;[.J146]=&quot;&quot;);&quot;&quot;;&quot;OK&quot;)))));&quot;&quot;)">
            <text:p/>
          </table:table-cell>
          <table:table-cell table:style-name="ce80" table:number-columns-repeated="2"/>
          <table:table-cell table:number-columns-repeated="249"/>
        </table:table-row>
        <table:table-row table:style-name="ro4">
          <table:table-cell table:style-name="ce120"/>
          <table:table-cell table:style-name="ce42" office:value-type="string" calcext:value-type="string">
            <text:p>=</text:p>
          </table:table-cell>
          <table:table-cell table:style-name="ce450"/>
          <table:table-cell table:style-name="ce223"/>
          <table:table-cell table:style-name="ce73" table:formula="of:=IF(AND(FIND(&quot;x&quot;;[.A147]&amp;&quot;x&quot;)&lt;=LEN([.A147]);[.J147]&lt;&gt;&quot;&quot;;[.I147]=[.J147])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20"/>
          <table:table-cell table:style-name="ce42" office:value-type="string" calcext:value-type="string">
            <text:p>=</text:p>
          </table:table-cell>
          <table:table-cell table:style-name="ce450"/>
          <table:table-cell table:style-name="ce223"/>
          <table:table-cell table:style-name="ce75" table:formula="of:=IF([.A148]&lt;&gt;&quot;&quot;;IF(AND([.I148]&lt;&gt;&quot;&quot;;[.J148]&lt;&gt;&quot;&quot;;[.I148]&lt;&gt;[.J148]);&quot;Links ungleich Rechts!!!&quot;;IF(AND([.I147]&lt;&gt;&quot;&quot;;[.J148]&lt;&gt;0;[.J148]&lt;&gt;[.K147]);&quot;Äquivalenzumformung korrigieren&quot;;IF(AND([.A148]=&quot;x&quot;;[.J148]&lt;&gt;&quot;&quot;;[.C148]=[.J148]) ;&quot;Gelöst!!!&quot;;IF([.K148]&gt;&quot;Fehler&quot;;[.K148];IF(OR([.A148]=&quot;&quot;;[.A147]=&quot;&quot;;[.I148]=&quot;&quot;;[.J148]=&quot;&quot;);&quot;&quot;;&quot;OK&quot;)))));&quot;&quot;)">
            <text:p/>
          </table:table-cell>
          <table:table-cell table:style-name="ce82"/>
          <table:table-cell table:style-name="ce80"/>
          <table:table-cell table:number-columns-repeated="249"/>
        </table:table-row>
        <table:table-row table:style-name="ro4">
          <table:table-cell table:style-name="ce120"/>
          <table:table-cell table:style-name="ce42" office:value-type="string" calcext:value-type="string">
            <text:p>=</text:p>
          </table:table-cell>
          <table:table-cell table:style-name="ce450"/>
          <table:table-cell table:style-name="ce223"/>
          <table:table-cell table:style-name="ce75" table:formula="of:=IF([.A149]&lt;&gt;&quot;&quot;;IF(AND([.I149]&lt;&gt;&quot;&quot;;[.J149]&lt;&gt;&quot;&quot;;[.I149]&lt;&gt;[.J149]);&quot;Links ungleich Rechts!!!&quot;;IF(AND([.I148]&lt;&gt;&quot;&quot;;[.J149]&lt;&gt;0;[.J149]&lt;&gt;[.K148]);&quot;Äquivalenzumformung korrigieren&quot;;IF(AND([.A149]=&quot;x&quot;;[.J149]&lt;&gt;&quot;&quot;;[.C149]=[.J149]) ;&quot;Gelöst!!!&quot;;IF([.K149]&gt;&quot;Fehler&quot;;[.K149];IF(OR([.A149]=&quot;&quot;;[.A148]=&quot;&quot;;[.I149]=&quot;&quot;;[.J149]=&quot;&quot;);&quot;&quot;;&quot;OK&quot;)))));&quot;&quot;)">
            <text:p/>
          </table:table-cell>
          <table:table-cell table:style-name="ce83"/>
          <table:table-cell table:style-name="ce80"/>
          <table:table-cell table:number-columns-repeated="249"/>
        </table:table-row>
        <table:table-row table:style-name="ro4">
          <table:table-cell table:style-name="ce120"/>
          <table:table-cell table:style-name="ce42" office:value-type="string" calcext:value-type="string">
            <text:p>=</text:p>
          </table:table-cell>
          <table:table-cell table:style-name="ce450"/>
          <table:table-cell table:style-name="ce223"/>
          <table:table-cell table:style-name="ce75" table:formula="of:=IF([.A150]&lt;&gt;&quot;&quot;;IF(AND([.I150]&lt;&gt;&quot;&quot;;[.J150]&lt;&gt;&quot;&quot;;[.I150]&lt;&gt;[.J150]);&quot;Links ungleich Rechts!!!&quot;;IF(AND([.I149]&lt;&gt;&quot;&quot;;[.J150]&lt;&gt;0;[.J150]&lt;&gt;[.K149]);&quot;Äquivalenzumformung korrigieren&quot;;IF(AND([.A150]=&quot;x&quot;;[.J150]&lt;&gt;&quot;&quot;;[.C150]=[.J150]) ;&quot;Gelöst!!!&quot;;IF([.K150]&gt;&quot;Fehler&quot;;[.K150];IF(OR([.A150]=&quot;&quot;;[.A149]=&quot;&quot;;[.I150]=&quot;&quot;;[.J150]=&quot;&quot;);&quot;&quot;;&quot;OK&quot;)))));&quot;&quot;)">
            <text:p/>
          </table:table-cell>
          <table:table-cell table:style-name="ce83">
            <draw:control table:end-cell-address="Tabelle1.G151" table:end-x="11.79mm" table:end-y="3.17mm" draw:z-index="11" draw:style-name="gr2" draw:text-style-name="P2" svg:width="22.35mm" svg:height="6mm" svg:x="6.88mm" svg:y="1.69mm" draw:control="control7"/>
          </table:table-cell>
          <table:table-cell table:style-name="ce80"/>
          <table:table-cell table:number-columns-repeated="249"/>
        </table:table-row>
        <table:table-row table:style-name="ro4">
          <table:table-cell table:style-name="ce120"/>
          <table:table-cell table:style-name="ce42" office:value-type="string" calcext:value-type="string">
            <text:p>=</text:p>
          </table:table-cell>
          <table:table-cell table:style-name="ce450"/>
          <table:table-cell table:style-name="ce223"/>
          <table:table-cell table:style-name="ce75" table:formula="of:=IF([.A151]&lt;&gt;&quot;&quot;;IF(AND([.I151]&lt;&gt;&quot;&quot;;[.J151]&lt;&gt;&quot;&quot;;[.I151]&lt;&gt;[.J151]);&quot;Links ungleich Rechts!!!&quot;;IF(AND([.I150]&lt;&gt;&quot;&quot;;[.J151]&lt;&gt;0;[.J151]&lt;&gt;[.K150]);&quot;Äquivalenzumformung korrigieren&quot;;IF(AND([.A151]=&quot;x&quot;;[.J151]&lt;&gt;&quot;&quot;;[.C151]=[.J151]) ;&quot;Gelöst!!!&quot;;IF([.K151]&gt;&quot;Fehler&quot;;[.K151];IF(OR([.A151]=&quot;&quot;;[.A150]=&quot;&quot;;[.I151]=&quot;&quot;;[.J151]=&quot;&quot;);&quot;&quot;;&quot;OK&quot;)))));&quot;&quot;)">
            <text:p/>
          </table:table-cell>
          <table:table-cell table:style-name="ce83"/>
          <table:table-cell table:style-name="ce80"/>
          <table:table-cell table:number-columns-repeated="249"/>
        </table:table-row>
        <table:table-row table:style-name="ro4">
          <table:table-cell table:style-name="ce120"/>
          <table:table-cell table:style-name="ce42" office:value-type="string" calcext:value-type="string">
            <text:p>=</text:p>
          </table:table-cell>
          <table:table-cell table:style-name="ce450"/>
          <table:table-cell table:style-name="ce223"/>
          <table:table-cell table:style-name="ce75" table:formula="of:=IF([.A152]&lt;&gt;&quot;&quot;;IF(AND([.I152]&lt;&gt;&quot;&quot;;[.J152]&lt;&gt;&quot;&quot;;[.I152]&lt;&gt;[.J152]);&quot;Links ungleich Rechts!!!&quot;;IF(AND([.I151]&lt;&gt;&quot;&quot;;[.J152]&lt;&gt;0;[.J152]&lt;&gt;[.K151]);&quot;Äquivalenzumformung korrigieren&quot;;IF(AND([.A152]=&quot;x&quot;;[.J152]&lt;&gt;&quot;&quot;;[.C152]=[.J152]) ;&quot;Gelöst!!!&quot;;IF([.K152]&gt;&quot;Fehler&quot;;[.K152];IF(OR([.A152]=&quot;&quot;;[.A151]=&quot;&quot;;[.I152]=&quot;&quot;;[.J152]=&quot;&quot;);&quot;&quot;;&quot;OK&quot;)))));&quot;&quot;)">
            <text:p/>
          </table:table-cell>
          <table:table-cell table:style-name="ce83"/>
          <table:table-cell table:style-name="ce80"/>
          <table:table-cell table:number-columns-repeated="249"/>
        </table:table-row>
        <table:table-row table:style-name="ro4">
          <table:table-cell table:style-name="ce120"/>
          <table:table-cell table:style-name="ce42" office:value-type="string" calcext:value-type="string">
            <text:p>=</text:p>
          </table:table-cell>
          <table:table-cell table:style-name="ce450"/>
          <table:table-cell table:style-name="ce13"/>
          <table:table-cell table:style-name="ce75" table:formula="of:=IF([.A153]&lt;&gt;&quot;&quot;;IF(AND([.I153]&lt;&gt;&quot;&quot;;[.J153]&lt;&gt;&quot;&quot;;[.I153]&lt;&gt;[.J153]);&quot;Links ungleich Rechts!!!&quot;;IF(AND([.I152]&lt;&gt;&quot;&quot;;[.J153]&lt;&gt;0;[.J153]&lt;&gt;[.K152]);&quot;Äquivalenzumformung korrigieren&quot;;IF(AND([.A153]=&quot;x&quot;;[.J153]&lt;&gt;&quot;&quot;;[.C153]=[.J153]) ;&quot;Gelöst!!!&quot;;IF([.K153]&gt;&quot;Fehler&quot;;[.K153];IF(OR([.A153]=&quot;&quot;;[.A152]=&quot;&quot;;[.I153]=&quot;&quot;;[.J153]=&quot;&quot;);&quot;&quot;;&quot;OK&quot;)))));&quot;&quot;)">
            <text:p/>
          </table:table-cell>
          <table:table-cell/>
          <table:table-cell table:style-name="ce80"/>
          <table:table-cell table:number-columns-repeated="249"/>
        </table:table-row>
        <table:table-row table:style-name="ro4">
          <table:table-cell table:style-name="ce5"/>
          <table:table-cell table:style-name="ce294"/>
          <table:table-cell/>
          <table:table-cell table:style-name="ce13"/>
          <table:table-cell table:style-name="ce73" table:formula="of:=IF(ISERROR(VLOOKUP(&quot; *x *&quot;;[.A149:.C153];3;0));&quot;&quot;;IF(VALUE(VLOOKUP(&quot; *x *&quot;;[.A149:.C153];3;0))=[.J9];&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heißt </text:p>
          </table:table-cell>
          <table:covered-table-cell table:style-name="ce294" office:value-type="string" calcext:value-type="string">
            <text:p>=</text:p>
          </table:covered-table-cell>
          <table:table-cell table:style-name="ce297"/>
          <table:table-cell table:style-name="ce13"/>
          <table:table-cell table:style-name="ce74" table:formula="of:=IF(ISERROR(FIND(&quot;|&quot;&amp; SUBSTITUTE(SUBSTITUTE(SUBSTITUTE(SUBSTITUTE([.C155];&quot; &quot;;&quot;&quot;);&quot;·&quot;;&quot;*&quot; );&quot;–&quot; ;&quot;-&quot; );&quot;:&quot;;&quot;/&quot;) &amp;&quot;|&quot;;&quot;|&quot; &amp; SUBSTITUTE([.J9];&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156]&lt;&gt;&quot;&quot;;IF(AND([.I156]&lt;&gt;&quot;&quot;;[.J156]&lt;&gt;&quot;&quot;;[.I156]&lt;&gt;[.J156]);&quot;Links ungleich Rechts!!!&quot;;IF(AND([.I155]&lt;&gt;&quot;&quot;;[.J156]&lt;&gt;0;[.J156]&lt;&gt;[.K155]);&quot;Äquivalenzumformung korrigieren&quot;;IF(AND([.A156]=&quot;x&quot;;[.J156]&lt;&gt;&quot;&quot;;[.C156]=[.J156]) ;&quot;Gelöst!!!&quot;;IF([.K156]&gt;&quot;Fehler&quot;;[.K156];IF(OR([.A156]=&quot;&quot;;[.A155]=&quot;&quot;;[.I156]=&quot;&quot;;[.J156]=&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157]&lt;&gt;&quot;&quot;;IF(AND([.I157]&lt;&gt;&quot;&quot;;[.J157]&lt;&gt;&quot;&quot;;[.I157]&lt;&gt;[.J157]);&quot;Links ungleich Rechts!!!&quot;;IF(AND([.I156]&lt;&gt;&quot;&quot;;[.J157]&lt;&gt;0;[.J157]&lt;&gt;[.K156]);&quot;Äquivalenzumformung korrigieren&quot;;IF(AND([.A157]=&quot;x&quot;;[.J157]&lt;&gt;&quot;&quot;;[.C157]=[.J157]) ;&quot;Gelöst!!!&quot;;IF([.K157]&gt;&quot;Fehler&quot;;[.K157];IF(OR([.A157]=&quot;&quot;;[.A156]=&quot;&quot;;[.I157]=&quot;&quot;;[.J157]=&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158]&lt;&gt;&quot;&quot;;IF(AND([.I158]&lt;&gt;&quot;&quot;;[.J158]&lt;&gt;&quot;&quot;;[.I158]&lt;&gt;[.J158]);&quot;Links ungleich Rechts!!!&quot;;IF(AND([.I157]&lt;&gt;&quot;&quot;;[.J158]&lt;&gt;0;[.J158]&lt;&gt;[.K157]);&quot;Äquivalenzumformung korrigieren&quot;;IF(AND([.A158]=&quot;x&quot;;[.J158]&lt;&gt;&quot;&quot;;[.C158]=[.J158]) ;&quot;Gelöst!!!&quot;;IF([.K158]&gt;&quot;Fehler&quot;;[.K158];IF(OR([.A158]=&quot;&quot;;[.A157]=&quot;&quot;;[.I158]=&quot;&quot;;[.J158]=&quot;&quot;);&quot;&quot;;&quot;OK&quot;)))));&quot;&quot;)">
            <text:p/>
          </table:table-cell>
          <table:table-cell table:style-name="ce80" table:number-columns-repeated="2"/>
          <table:table-cell table:number-columns-repeated="249"/>
        </table:table-row>
        <table:table-row table:style-name="ro4">
          <table:table-cell table:style-name="ce25"/>
          <table:table-cell table:style-name="ce144"/>
          <table:table-cell table:style-name="ce138"/>
          <table:table-cell table:style-name="ce230"/>
          <table:table-cell table:style-name="ce71"/>
          <table:table-cell table:style-name="ce80" table:number-columns-repeated="2"/>
          <table:table-cell table:number-columns-repeated="249"/>
        </table:table-row>
        <table:table-row table:style-name="ro4">
          <table:table-cell table:style-name="ce5" office:value-type="string" calcext:value-type="string">
            <text:p>Multipliziert man eine Zahl mit der um 2 vergrößerten Zahl und vermindert </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office:value-type="string" calcext:value-type="string">
            <text:p>das Ergebnis um 5, so erhält man das gleiche wie das Quadrat der um</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office:value-type="string" calcext:value-type="string">
            <text:p>1 verminderten Zahl.</text:p>
          </table:table-cell>
          <table:table-cell table:number-columns-repeated="2"/>
          <table:table-cell table:style-name="ce13"/>
          <table:table-cell table:style-name="ce71" table:formula="of:=IF([.A160]&lt;&gt;&quot;&quot;;IF(AND([.I162]&lt;&gt;&quot;&quot;;[.J162]&lt;&gt;&quot;&quot;;[.I162]&lt;&gt;[.J162]);&quot;Links ungleich Rechts!!!&quot;;IF(AND([.I149]&lt;&gt;&quot;&quot;;[.J162]&lt;&gt;0;[.J162]&lt;&gt;[.K149]);&quot;Äquivalenzumformung korrigieren&quot;;IF(AND([.A160]=&quot;x&quot;;[.J162]&lt;&gt;&quot;&quot;;[.C160]=[.J162]) ;&quot;Gelöst!!!&quot;;IF([.K162]&gt;&quot;Fehler&quot;;[.K162];IF(OR([.A160]=&quot;&quot;;[.A149]=&quot;&quot;;[.I162]=&quot;&quot;;[.J162]=&quot;&quot;);&quot;&quot;;&quot;OK&quot;)))));&quot;&quot;)">
            <text:p/>
          </table:table-cell>
          <table:table-cell table:style-name="ce80" table:number-columns-repeated="2"/>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kleinere Zahl ist x.</text:p>
          </table:table-cell>
          <table:table-cell table:style-name="ce294"/>
          <table:table-cell/>
          <table:table-cell table:style-name="ce13"/>
          <table:table-cell table:style-name="ce71" table:formula="of:=IF([.A163]&lt;&gt;&quot;&quot;;IF(AND([.I164]&lt;&gt;&quot;&quot;;[.J164]&lt;&gt;&quot;&quot;;[.I164]&lt;&gt;[.J164]);&quot;Links ungleich Rechts!!!&quot;;IF(AND([.I162]&lt;&gt;&quot;&quot;;[.J164]&lt;&gt;0;[.J164]&lt;&gt;[.K162]);&quot;Äquivalenzumformung korrigieren&quot;;IF(AND([.A163]=&quot;x&quot;;[.J164]&lt;&gt;&quot;&quot;;[.C164]=[.J164]) ;&quot;Gelöst!!!&quot;;IF([.K164]&gt;&quot;Fehler&quot;;[.K164];IF(OR([.A163]=&quot;&quot;;[.A160]=&quot;&quot;;[.I164]=&quot;&quot;;[.J164]=&quot;&quot;);&quot;&quot;;&quot;OK&quot;)))));&quot;&quot;)">
            <text:p/>
          </table:table-cell>
          <table:table-cell table:style-name="ce84"/>
          <table:table-cell table:style-name="ce80"/>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165]&lt;&gt;&quot;&quot;;IF(AND([.I165]&lt;&gt;&quot;&quot;;[.J165]&lt;&gt;&quot;&quot;;[.I165]&lt;&gt;[.J165]);&quot;Links ungleich Rechts!!!&quot;;IF(AND([.I164]&lt;&gt;&quot;&quot;;[.J165]&lt;&gt;0;[.J165]&lt;&gt;[.K164]);&quot;Äquivalenzumformung korrigieren&quot;;IF(AND([.A165]=&quot;x&quot;;[.J165]&lt;&gt;&quot;&quot;;[.C165]=[.J165]) ;&quot;Gelöst!!!&quot;;IF([.K165]&gt;&quot;Fehler&quot;;[.K165];IF(OR([.A165]=&quot;&quot;;[.A163]=&quot;&quot;;[.I165]=&quot;&quot;;[.J165]=&quot;&quot;);&quot;&quot;;&quot;OK&quot;)))));&quot;&quot;)">
            <text:p/>
          </table:table-cell>
          <table:table-cell table:style-name="ce80" table:number-columns-repeated="2"/>
          <table:table-cell table:number-columns-repeated="249"/>
        </table:table-row>
        <table:table-row table:style-name="ro4">
          <table:table-cell table:style-name="ce121"/>
          <table:table-cell table:style-name="ce42" office:value-type="string" calcext:value-type="string">
            <text:p>=</text:p>
          </table:table-cell>
          <table:table-cell table:style-name="ce193"/>
          <table:table-cell table:style-name="ce225"/>
          <table:table-cell table:style-name="ce73" table:formula="of:=IF(AND(FIND(&quot;x&quot;;[.A166]&amp;&quot;x&quot;)&lt;=LEN([.A166]);[.J166]&lt;&gt;&quot;&quot;;[.I166]=[.J166])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21"/>
          <table:table-cell table:style-name="ce42" office:value-type="string" calcext:value-type="string">
            <text:p>=</text:p>
          </table:table-cell>
          <table:table-cell table:style-name="ce193"/>
          <table:table-cell table:style-name="ce225"/>
          <table:table-cell table:style-name="ce75" table:formula="of:=IF([.A167]&lt;&gt;&quot;&quot;;IF(AND([.I167]&lt;&gt;&quot;&quot;;[.J167]&lt;&gt;&quot;&quot;;[.I167]&lt;&gt;[.J167]);&quot;Links ungleich Rechts!!!&quot;;IF(AND([.I166]&lt;&gt;&quot;&quot;;[.J167]&lt;&gt;0;[.J167]&lt;&gt;[.K166]);&quot;Äquivalenzumformung korrigieren&quot;;IF(AND([.A167]=&quot;x&quot;;[.J167]&lt;&gt;&quot;&quot;;[.C167]=[.J167]) ;&quot;Gelöst!!!&quot;;IF([.K167]&gt;&quot;Fehler&quot;;[.K167];IF(OR([.A167]=&quot;&quot;;[.A166]=&quot;&quot;;[.I167]=&quot;&quot;;[.J167]=&quot;&quot;);&quot;&quot;;&quot;OK&quot;)))));&quot;&quot;)">
            <text:p/>
          </table:table-cell>
          <table:table-cell table:style-name="ce80" table:number-columns-repeated="2"/>
          <table:table-cell table:number-columns-repeated="249"/>
        </table:table-row>
        <table:table-row table:style-name="ro4">
          <table:table-cell table:style-name="ce121"/>
          <table:table-cell table:style-name="ce42" office:value-type="string" calcext:value-type="string">
            <text:p>=</text:p>
          </table:table-cell>
          <table:table-cell table:style-name="ce193"/>
          <table:table-cell table:style-name="ce225"/>
          <table:table-cell table:style-name="ce75" table:formula="of:=IF([.A168]&lt;&gt;&quot;&quot;;IF(AND([.I168]&lt;&gt;&quot;&quot;;[.J168]&lt;&gt;&quot;&quot;;[.I168]&lt;&gt;[.J168]);&quot;Links ungleich Rechts!!!&quot;;IF(AND([.I167]&lt;&gt;&quot;&quot;;[.J168]&lt;&gt;0;[.J168]&lt;&gt;[.K167]);&quot;Äquivalenzumformung korrigieren&quot;;IF(AND([.A168]=&quot;x&quot;;[.J168]&lt;&gt;&quot;&quot;;[.C168]=[.J168]) ;&quot;Gelöst!!!&quot;;IF([.K168]&gt;&quot;Fehler&quot;;[.K168];IF(OR([.A168]=&quot;&quot;;[.A167]=&quot;&quot;;[.I168]=&quot;&quot;;[.J168]=&quot;&quot;);&quot;&quot;;&quot;OK&quot;)))));&quot;&quot;)">
            <text:p/>
          </table:table-cell>
          <table:table-cell table:style-name="ce80">
            <draw:control table:end-cell-address="Tabelle1.H170" table:end-x="1.4mm" table:end-y="0.14mm" draw:z-index="12" draw:style-name="gr2" draw:text-style-name="P2" svg:width="25.01mm" svg:height="5.51mm" svg:x="7.15mm" svg:y="3.66mm" draw:control="control8"/>
          </table:table-cell>
          <table:table-cell table:style-name="ce80"/>
          <table:table-cell table:number-columns-repeated="249"/>
        </table:table-row>
        <table:table-row table:style-name="ro4">
          <table:table-cell table:style-name="ce121"/>
          <table:table-cell table:style-name="ce42" office:value-type="string" calcext:value-type="string">
            <text:p>=</text:p>
          </table:table-cell>
          <table:table-cell table:style-name="ce193"/>
          <table:table-cell table:style-name="ce225"/>
          <table:table-cell table:style-name="ce75" table:formula="of:=IF([.A169]&lt;&gt;&quot;&quot;;IF(AND([.I169]&lt;&gt;&quot;&quot;;[.J169]&lt;&gt;&quot;&quot;;[.I169]&lt;&gt;[.J169]);&quot;Links ungleich Rechts!!!&quot;;IF(AND([.I168]&lt;&gt;&quot;&quot;;[.J169]&lt;&gt;0;[.J169]&lt;&gt;[.K168]);&quot;Äquivalenzumformung korrigieren&quot;;IF(AND([.A169]=&quot;x&quot;;[.J169]&lt;&gt;&quot;&quot;;[.C169]=[.J169]) ;&quot;Gelöst!!!&quot;;IF([.K169]&gt;&quot;Fehler&quot;;[.K169];IF(OR([.A169]=&quot;&quot;;[.A168]=&quot;&quot;;[.I169]=&quot;&quot;;[.J169]=&quot;&quot;);&quot;&quot;;&quot;OK&quot;)))));&quot;&quot;)">
            <text:p/>
          </table:table-cell>
          <table:table-cell table:style-name="ce80" table:number-columns-repeated="2"/>
          <table:table-cell table:number-columns-repeated="249"/>
        </table:table-row>
        <table:table-row table:style-name="ro4">
          <table:table-cell table:style-name="ce121"/>
          <table:table-cell table:style-name="ce42" office:value-type="string" calcext:value-type="string">
            <text:p>=</text:p>
          </table:table-cell>
          <table:table-cell table:style-name="ce193"/>
          <table:table-cell table:style-name="ce225"/>
          <table:table-cell table:style-name="ce75" table:formula="of:=IF([.A170]&lt;&gt;&quot;&quot;;IF(AND([.I170]&lt;&gt;&quot;&quot;;[.J170]&lt;&gt;&quot;&quot;;[.I170]&lt;&gt;[.J170]);&quot;Links ungleich Rechts!!!&quot;;IF(AND([.I169]&lt;&gt;&quot;&quot;;[.J170]&lt;&gt;0;[.J170]&lt;&gt;[.K169]);&quot;Äquivalenzumformung korrigieren&quot;;IF(AND([.A170]=&quot;x&quot;;[.J170]&lt;&gt;&quot;&quot;;[.C170]=[.J170]) ;&quot;Gelöst!!!&quot;;IF([.K170]&gt;&quot;Fehler&quot;;[.K170];IF(OR([.A170]=&quot;&quot;;[.A169]=&quot;&quot;;[.I170]=&quot;&quot;;[.J170]=&quot;&quot;);&quot;&quot;;&quot;OK&quot;)))));&quot;&quot;)">
            <text:p/>
          </table:table-cell>
          <table:table-cell table:style-name="ce80" table:number-columns-repeated="2"/>
          <table:table-cell table:number-columns-repeated="249"/>
        </table:table-row>
        <table:table-row table:style-name="ro4">
          <table:table-cell table:style-name="ce121"/>
          <table:table-cell table:style-name="ce42" office:value-type="string" calcext:value-type="string">
            <text:p>=</text:p>
          </table:table-cell>
          <table:table-cell table:style-name="ce193"/>
          <table:table-cell table:style-name="ce225"/>
          <table:table-cell table:style-name="ce75" table:formula="of:=IF([.A171]&lt;&gt;&quot;&quot;;IF(AND([.I171]&lt;&gt;&quot;&quot;;[.J171]&lt;&gt;&quot;&quot;;[.I171]&lt;&gt;[.J171]);&quot;Links ungleich Rechts!!!&quot;;IF(AND([.I170]&lt;&gt;&quot;&quot;;[.J171]&lt;&gt;0;[.J171]&lt;&gt;[.K170]);&quot;Äquivalenzumformung korrigieren&quot;;IF(AND([.A171]=&quot;x&quot;;[.J171]&lt;&gt;&quot;&quot;;[.C171]=[.J171]) ;&quot;Gelöst!!!&quot;;IF([.K171]&gt;&quot;Fehler&quot;;[.K171];IF(OR([.A171]=&quot;&quot;;[.A170]=&quot;&quot;;[.I171]=&quot;&quot;;[.J171]=&quot;&quot;);&quot;&quot;;&quot;OK&quot;)))));&quot;&quot;)">
            <text:p/>
          </table:table-cell>
          <table:table-cell table:style-name="ce80" table:number-columns-repeated="2"/>
          <table:table-cell table:number-columns-repeated="249"/>
        </table:table-row>
        <table:table-row table:style-name="ro4">
          <table:table-cell table:style-name="ce121"/>
          <table:table-cell table:style-name="ce42" office:value-type="string" calcext:value-type="string">
            <text:p>=</text:p>
          </table:table-cell>
          <table:table-cell table:style-name="ce193"/>
          <table:table-cell table:style-name="ce13"/>
          <table:table-cell table:style-name="ce75" table:formula="of:=IF([.A172]&lt;&gt;&quot;&quot;;IF(AND([.I172]&lt;&gt;&quot;&quot;;[.J172]&lt;&gt;&quot;&quot;;[.I172]&lt;&gt;[.J172]);&quot;Links ungleich Rechts!!!&quot;;IF(AND([.I171]&lt;&gt;&quot;&quot;;[.J172]&lt;&gt;0;[.J172]&lt;&gt;[.K171]);&quot;Äquivalenzumformung korrigieren&quot;;IF(AND([.A172]=&quot;x&quot;;[.J172]&lt;&gt;&quot;&quot;;[.C172]=[.J172]) ;&quot;Gelöst!!!&quot;;IF([.K172]&gt;&quot;Fehler&quot;;[.K172];IF(OR([.A172]=&quot;&quot;;[.A171]=&quot;&quot;;[.I172]=&quot;&quot;;[.J172]=&quot;&quot;);&quot;&quot;;&quot;OK&quot;)))));&quot;&quot;)">
            <text:p/>
          </table:table-cell>
          <table:table-cell table:style-name="ce80" table:number-columns-repeated="2"/>
          <table:table-cell table:number-columns-repeated="249"/>
        </table:table-row>
        <table:table-row table:style-name="ro4">
          <table:table-cell table:style-name="ce5"/>
          <table:table-cell table:style-name="ce294"/>
          <table:table-cell/>
          <table:table-cell table:style-name="ce13"/>
          <table:table-cell table:style-name="ce73" table:formula="of:=IF(ISERROR(VLOOKUP(&quot; *x *&quot;;[.A168:.C172];3;0));&quot;&quot;;IF(VALUE(VLOOKUP(&quot; *x *&quot;;[.A168:.C172];3;0))=[.J10];&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kleinere Zahl ist </text:p>
          </table:table-cell>
          <table:covered-table-cell table:style-name="ce294" office:value-type="string" calcext:value-type="string">
            <text:p>=</text:p>
          </table:covered-table-cell>
          <table:table-cell table:style-name="ce194"/>
          <table:table-cell table:style-name="ce13"/>
          <table:table-cell table:style-name="ce74" table:formula="of:=IF(ISERROR(FIND(&quot;|&quot;&amp; SUBSTITUTE(SUBSTITUTE(SUBSTITUTE(SUBSTITUTE([.C174];&quot; &quot;;&quot;&quot;);&quot;·&quot;;&quot;*&quot; );&quot;–&quot; ;&quot;-&quot; );&quot;:&quot;;&quot;/&quot;) &amp;&quot;|&quot;;&quot;|&quot; &amp; SUBSTITUTE([.J10];&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175]&lt;&gt;&quot;&quot;;IF(AND([.I175]&lt;&gt;&quot;&quot;;[.J175]&lt;&gt;&quot;&quot;;[.I175]&lt;&gt;[.J175]);&quot;Links ungleich Rechts!!!&quot;;IF(AND([.I174]&lt;&gt;&quot;&quot;;[.J175]&lt;&gt;0;[.J175]&lt;&gt;[.K174]);&quot;Äquivalenzumformung korrigieren&quot;;IF(AND([.A175]=&quot;x&quot;;[.J175]&lt;&gt;&quot;&quot;;[.C175]=[.J175]) ;&quot;Gelöst!!!&quot;;IF([.K175]&gt;&quot;Fehler&quot;;[.K175];IF(OR([.A175]=&quot;&quot;;[.A174]=&quot;&quot;;[.I175]=&quot;&quot;;[.J175]=&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176]&lt;&gt;&quot;&quot;;IF(AND([.I176]&lt;&gt;&quot;&quot;;[.J176]&lt;&gt;&quot;&quot;;[.I176]&lt;&gt;[.J176]);&quot;Links ungleich Rechts!!!&quot;;IF(AND([.I175]&lt;&gt;&quot;&quot;;[.J176]&lt;&gt;0;[.J176]&lt;&gt;[.K175]);&quot;Äquivalenzumformung korrigieren&quot;;IF(AND([.A176]=&quot;x&quot;;[.J176]&lt;&gt;&quot;&quot;;[.C176]=[.J176]) ;&quot;Gelöst!!!&quot;;IF([.K176]&gt;&quot;Fehler&quot;;[.K176];IF(OR([.A176]=&quot;&quot;;[.A175]=&quot;&quot;;[.I176]=&quot;&quot;;[.J176]=&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177]&lt;&gt;&quot;&quot;;IF(AND([.I177]&lt;&gt;&quot;&quot;;[.J177]&lt;&gt;&quot;&quot;;[.I177]&lt;&gt;[.J177]);&quot;Links ungleich Rechts!!!&quot;;IF(AND([.I176]&lt;&gt;&quot;&quot;;[.J177]&lt;&gt;0;[.J177]&lt;&gt;[.K176]);&quot;Äquivalenzumformung korrigieren&quot;;IF(AND([.A177]=&quot;x&quot;;[.J177]&lt;&gt;&quot;&quot;;[.C177]=[.J177]) ;&quot;Gelöst!!!&quot;;IF([.K177]&gt;&quot;Fehler&quot;;[.K177];IF(OR([.A177]=&quot;&quot;;[.A176]=&quot;&quot;;[.I177]=&quot;&quot;;[.J177]=&quot;&quot;);&quot;&quot;;&quot;OK&quot;)))));&quot;&quot;)">
            <text:p/>
          </table:table-cell>
          <table:table-cell table:style-name="ce80" table:number-columns-repeated="2"/>
          <table:table-cell table:number-columns-repeated="249"/>
        </table:table-row>
        <table:table-row table:style-name="ro4">
          <table:table-cell table:style-name="ce25"/>
          <table:table-cell table:style-name="ce144"/>
          <table:table-cell table:style-name="ce138"/>
          <table:table-cell table:style-name="ce230"/>
          <table:table-cell table:style-name="ce71"/>
          <table:table-cell table:style-name="ce80" table:number-columns-repeated="2"/>
          <table:table-cell table:number-columns-repeated="249"/>
        </table:table-row>
        <table:table-row table:style-name="ro4">
          <table:table-cell table:style-name="ce5" office:value-type="string" calcext:value-type="string">
            <text:p>Vermindert man das Quadrat einer Zahl um das Quadrat der um 2</text:p>
          </table:table-cell>
          <table:table-cell table:style-name="ce294"/>
          <table:table-cell/>
          <table:table-cell table:style-name="ce13"/>
          <table:table-cell table:style-name="ce71"/>
          <table:table-cell table:style-name="ce84"/>
          <table:table-cell table:style-name="ce80"/>
          <table:table-cell table:number-columns-repeated="249"/>
        </table:table-row>
        <table:table-row table:style-name="ro4">
          <table:table-cell table:style-name="ce5" office:value-type="string" calcext:value-type="string">
            <text:p>verminderten Zahl erhält man 32.</text:p>
          </table:table-cell>
          <table:table-cell table:style-name="ce294"/>
          <table:table-cell/>
          <table:table-cell table:style-name="ce13"/>
          <table:table-cell table:style-name="ce71"/>
          <table:table-cell table:style-name="ce84"/>
          <table:table-cell table:style-name="ce80"/>
          <table:table-cell table:number-columns-repeated="249"/>
        </table:table-row>
        <table:table-row table:style-name="ro4">
          <table:table-cell table:style-name="ce5"/>
          <table:table-cell table:number-columns-repeated="2"/>
          <table:table-cell table:style-name="ce13"/>
          <table:table-cell table:style-name="ce71" table:formula="of:=IF([.A179]&lt;&gt;&quot;&quot;;IF(AND([.I181]&lt;&gt;&quot;&quot;;[.J181]&lt;&gt;&quot;&quot;;[.I181]&lt;&gt;[.J181]);&quot;Links ungleich Rechts!!!&quot;;IF(AND([.I171]&lt;&gt;&quot;&quot;;[.J181]&lt;&gt;0;[.J181]&lt;&gt;[.K171]);&quot;Äquivalenzumformung korrigieren&quot;;IF(AND([.A179]=&quot;x&quot;;[.J181]&lt;&gt;&quot;&quot;;[.C179]=[.J181]) ;&quot;Gelöst!!!&quot;;IF([.K181]&gt;&quot;Fehler&quot;;[.K181];IF(OR([.A179]=&quot;&quot;;[.A171]=&quot;&quot;;[.I181]=&quot;&quot;;[.J181]=&quot;&quot;);&quot;&quot;;&quot;OK&quot;)))));&quot;&quot;)">
            <text:p/>
          </table:table-cell>
          <table:table-cell table:style-name="ce84"/>
          <table:table-cell table:style-name="ce80"/>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gesuchte Zahl ist x, die um zwei verminderte Zahl ist x-2</text:p>
          </table:table-cell>
          <table:table-cell table:style-name="ce294"/>
          <table:table-cell/>
          <table:table-cell table:style-name="ce13"/>
          <table:table-cell table:style-name="ce71" table:formula="of:=IF([.A182]&lt;&gt;&quot;&quot;;IF(AND([.I183]&lt;&gt;&quot;&quot;;[.J183]&lt;&gt;&quot;&quot;;[.I183]&lt;&gt;[.J183]);&quot;Links ungleich Rechts!!!&quot;;IF(AND([.I181]&lt;&gt;&quot;&quot;;[.J183]&lt;&gt;0;[.J183]&lt;&gt;[.K181]);&quot;Äquivalenzumformung korrigieren&quot;;IF(AND([.A182]=&quot;x&quot;;[.J183]&lt;&gt;&quot;&quot;;[.C183]=[.J183]) ;&quot;Gelöst!!!&quot;;IF([.K183]&gt;&quot;Fehler&quot;;[.K183];IF(OR([.A182]=&quot;&quot;;[.A179]=&quot;&quot;;[.I183]=&quot;&quot;;[.J183]=&quot;&quot;);&quot;&quot;;&quot;OK&quot;)))));&quot;&quot;)">
            <text:p/>
          </table:table-cell>
          <table:table-cell table:style-name="ce80" table:number-columns-repeated="2"/>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184]&lt;&gt;&quot;&quot;;IF(AND([.I184]&lt;&gt;&quot;&quot;;[.J184]&lt;&gt;&quot;&quot;;[.I184]&lt;&gt;[.J184]);&quot;Links ungleich Rechts!!!&quot;;IF(AND([.I183]&lt;&gt;&quot;&quot;;[.J184]&lt;&gt;0;[.J184]&lt;&gt;[.K183]);&quot;Äquivalenzumformung korrigieren&quot;;IF(AND([.A184]=&quot;x&quot;;[.J184]&lt;&gt;&quot;&quot;;[.C184]=[.J184]) ;&quot;Gelöst!!!&quot;;IF([.K184]&gt;&quot;Fehler&quot;;[.K184];IF(OR([.A184]=&quot;&quot;;[.A182]=&quot;&quot;;[.I184]=&quot;&quot;;[.J184]=&quot;&quot;);&quot;&quot;;&quot;OK&quot;)))));&quot;&quot;)">
            <text:p/>
          </table:table-cell>
          <table:table-cell table:style-name="ce80" table:number-columns-repeated="2"/>
          <table:table-cell table:number-columns-repeated="249"/>
        </table:table-row>
        <table:table-row table:style-name="ro4">
          <table:table-cell table:style-name="ce122"/>
          <table:table-cell table:style-name="ce42" office:value-type="string" calcext:value-type="string">
            <text:p>=</text:p>
          </table:table-cell>
          <table:table-cell table:style-name="ce196"/>
          <table:table-cell table:style-name="ce226"/>
          <table:table-cell table:style-name="ce73" table:formula="of:=IF(AND(FIND(&quot;x&quot;;[.A185]&amp;&quot;x&quot;)&lt;=LEN([.A185]);[.J185]&lt;&gt;&quot;&quot;;[.I185]=[.J185]) ;&quot;&quot;;&quot;&quot;)" office:value-type="string" office:string-value="" calcext:value-type="string">
            <text:p></text:p>
          </table:table-cell>
          <table:table-cell table:style-name="ce82" office:value-type="string" calcext:value-type="string">
            <text:p>Ansatz</text:p>
          </table:table-cell>
          <table:table-cell table:style-name="ce80"/>
          <table:table-cell table:number-columns-repeated="249"/>
        </table:table-row>
        <table:table-row table:style-name="ro4">
          <table:table-cell table:style-name="ce122"/>
          <table:table-cell table:style-name="ce42" office:value-type="string" calcext:value-type="string">
            <text:p>=</text:p>
          </table:table-cell>
          <table:table-cell table:style-name="ce196"/>
          <table:table-cell table:style-name="ce226"/>
          <table:table-cell table:style-name="ce75" table:formula="of:=IF([.A186]&lt;&gt;&quot;&quot;;IF(AND([.I186]&lt;&gt;&quot;&quot;;[.J186]&lt;&gt;&quot;&quot;;[.I186]&lt;&gt;[.J186]);&quot;Links ungleich Rechts!!!&quot;;IF(AND([.I185]&lt;&gt;&quot;&quot;;[.J186]&lt;&gt;0;[.J186]&lt;&gt;[.K185]);&quot;Äquivalenzumformung korrigieren&quot;;IF(AND([.A186]=&quot;x&quot;;[.J186]&lt;&gt;&quot;&quot;;[.C186]=[.J186]) ;&quot;Gelöst!!!&quot;;IF([.K186]&gt;&quot;Fehler&quot;;[.K186];IF(OR([.A186]=&quot;&quot;;[.A185]=&quot;&quot;;[.I186]=&quot;&quot;;[.J186]=&quot;&quot;);&quot;&quot;;&quot;OK&quot;)))));&quot;&quot;)">
            <text:p/>
          </table:table-cell>
          <table:table-cell table:style-name="ce80" table:number-columns-repeated="2"/>
          <table:table-cell table:number-columns-repeated="249"/>
        </table:table-row>
        <table:table-row table:style-name="ro4">
          <table:table-cell table:style-name="ce122"/>
          <table:table-cell table:style-name="ce42" office:value-type="string" calcext:value-type="string">
            <text:p>=</text:p>
          </table:table-cell>
          <table:table-cell table:style-name="ce196"/>
          <table:table-cell table:style-name="ce226"/>
          <table:table-cell table:style-name="ce75" table:formula="of:=IF([.A187]&lt;&gt;&quot;&quot;;IF(AND([.I187]&lt;&gt;&quot;&quot;;[.J187]&lt;&gt;&quot;&quot;;[.I187]&lt;&gt;[.J187]);&quot;Links ungleich Rechts!!!&quot;;IF(AND([.I186]&lt;&gt;&quot;&quot;;[.J187]&lt;&gt;0;[.J187]&lt;&gt;[.K186]);&quot;Äquivalenzumformung korrigieren&quot;;IF(AND([.A187]=&quot;x&quot;;[.J187]&lt;&gt;&quot;&quot;;[.C187]=[.J187]) ;&quot;Gelöst!!!&quot;;IF([.K187]&gt;&quot;Fehler&quot;;[.K187];IF(OR([.A187]=&quot;&quot;;[.A186]=&quot;&quot;;[.I187]=&quot;&quot;;[.J187]=&quot;&quot;);&quot;&quot;;&quot;OK&quot;)))));&quot;&quot;)">
            <text:p/>
          </table:table-cell>
          <table:table-cell table:style-name="ce80">
            <draw:control table:end-cell-address="Tabelle1.H188" table:end-x="1.23mm" table:end-y="3.21mm" draw:z-index="13" draw:style-name="gr2" draw:text-style-name="P2" svg:width="24.16mm" svg:height="6.01mm" svg:x="7.83mm" svg:y="1.71mm" draw:control="control9"/>
          </table:table-cell>
          <table:table-cell table:style-name="ce80"/>
          <table:table-cell table:number-columns-repeated="249"/>
        </table:table-row>
        <table:table-row table:style-name="ro4">
          <table:table-cell table:style-name="ce122"/>
          <table:table-cell table:style-name="ce42" office:value-type="string" calcext:value-type="string">
            <text:p>=</text:p>
          </table:table-cell>
          <table:table-cell table:style-name="ce196"/>
          <table:table-cell table:style-name="ce226"/>
          <table:table-cell table:style-name="ce75" table:formula="of:=IF([.A188]&lt;&gt;&quot;&quot;;IF(AND([.I188]&lt;&gt;&quot;&quot;;[.J188]&lt;&gt;&quot;&quot;;[.I188]&lt;&gt;[.J188]);&quot;Links ungleich Rechts!!!&quot;;IF(AND([.I187]&lt;&gt;&quot;&quot;;[.J188]&lt;&gt;0;[.J188]&lt;&gt;[.K187]);&quot;Äquivalenzumformung korrigieren&quot;;IF(AND([.A188]=&quot;x&quot;;[.J188]&lt;&gt;&quot;&quot;;[.C188]=[.J188]) ;&quot;Gelöst!!!&quot;;IF([.K188]&gt;&quot;Fehler&quot;;[.K188];IF(OR([.A188]=&quot;&quot;;[.A187]=&quot;&quot;;[.I188]=&quot;&quot;;[.J188]=&quot;&quot;);&quot;&quot;;&quot;OK&quot;)))));&quot;&quot;)">
            <text:p/>
          </table:table-cell>
          <table:table-cell table:style-name="ce80" table:number-columns-repeated="2"/>
          <table:table-cell table:number-columns-repeated="249"/>
        </table:table-row>
        <table:table-row table:style-name="ro4">
          <table:table-cell table:style-name="ce122"/>
          <table:table-cell table:style-name="ce42" office:value-type="string" calcext:value-type="string">
            <text:p>=</text:p>
          </table:table-cell>
          <table:table-cell table:style-name="ce196"/>
          <table:table-cell table:style-name="ce226"/>
          <table:table-cell table:style-name="ce75" table:formula="of:=IF([.A189]&lt;&gt;&quot;&quot;;IF(AND([.I189]&lt;&gt;&quot;&quot;;[.J189]&lt;&gt;&quot;&quot;;[.I189]&lt;&gt;[.J189]);&quot;Links ungleich Rechts!!!&quot;;IF(AND([.I188]&lt;&gt;&quot;&quot;;[.J189]&lt;&gt;0;[.J189]&lt;&gt;[.K188]);&quot;Äquivalenzumformung korrigieren&quot;;IF(AND([.A189]=&quot;x&quot;;[.J189]&lt;&gt;&quot;&quot;;[.C189]=[.J189]) ;&quot;Gelöst!!!&quot;;IF([.K189]&gt;&quot;Fehler&quot;;[.K189];IF(OR([.A189]=&quot;&quot;;[.A188]=&quot;&quot;;[.I189]=&quot;&quot;;[.J189]=&quot;&quot;);&quot;&quot;;&quot;OK&quot;)))));&quot;&quot;)">
            <text:p/>
          </table:table-cell>
          <table:table-cell table:style-name="ce80" table:number-columns-repeated="2"/>
          <table:table-cell table:number-columns-repeated="249"/>
        </table:table-row>
        <table:table-row table:style-name="ro4">
          <table:table-cell table:style-name="ce122"/>
          <table:table-cell table:style-name="ce42" office:value-type="string" calcext:value-type="string">
            <text:p>=</text:p>
          </table:table-cell>
          <table:table-cell table:style-name="ce196"/>
          <table:table-cell table:style-name="ce226"/>
          <table:table-cell table:style-name="ce75" table:formula="of:=IF([.A190]&lt;&gt;&quot;&quot;;IF(AND([.I190]&lt;&gt;&quot;&quot;;[.J190]&lt;&gt;&quot;&quot;;[.I190]&lt;&gt;[.J190]);&quot;Links ungleich Rechts!!!&quot;;IF(AND([.I189]&lt;&gt;&quot;&quot;;[.J190]&lt;&gt;0;[.J190]&lt;&gt;[.K189]);&quot;Äquivalenzumformung korrigieren&quot;;IF(AND([.A190]=&quot;x&quot;;[.J190]&lt;&gt;&quot;&quot;;[.C190]=[.J190]) ;&quot;Gelöst!!!&quot;;IF([.K190]&gt;&quot;Fehler&quot;;[.K190];IF(OR([.A190]=&quot;&quot;;[.A189]=&quot;&quot;;[.I190]=&quot;&quot;;[.J190]=&quot;&quot;);&quot;&quot;;&quot;OK&quot;)))));&quot;&quot;)">
            <text:p/>
          </table:table-cell>
          <table:table-cell table:style-name="ce80" table:number-columns-repeated="2"/>
          <table:table-cell table:number-columns-repeated="249"/>
        </table:table-row>
        <table:table-row table:style-name="ro4">
          <table:table-cell table:style-name="ce122"/>
          <table:table-cell table:style-name="ce42" office:value-type="string" calcext:value-type="string">
            <text:p>=</text:p>
          </table:table-cell>
          <table:table-cell table:style-name="ce196"/>
          <table:table-cell table:style-name="ce13"/>
          <table:table-cell table:style-name="ce75" table:formula="of:=IF([.A191]&lt;&gt;&quot;&quot;;IF(AND([.I191]&lt;&gt;&quot;&quot;;[.J191]&lt;&gt;&quot;&quot;;[.I191]&lt;&gt;[.J191]);&quot;Links ungleich Rechts!!!&quot;;IF(AND([.I190]&lt;&gt;&quot;&quot;;[.J191]&lt;&gt;0;[.J191]&lt;&gt;[.K190]);&quot;Äquivalenzumformung korrigieren&quot;;IF(AND([.A191]=&quot;x&quot;;[.J191]&lt;&gt;&quot;&quot;;[.C191]=[.J191]) ;&quot;Gelöst!!!&quot;;IF([.K191]&gt;&quot;Fehler&quot;;[.K191];IF(OR([.A191]=&quot;&quot;;[.A190]=&quot;&quot;;[.I191]=&quot;&quot;;[.J191]=&quot;&quot;);&quot;&quot;;&quot;OK&quot;)))));&quot;&quot;)">
            <text:p/>
          </table:table-cell>
          <table:table-cell table:style-name="ce80" table:number-columns-repeated="2"/>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187:.C191];3;0)));&quot;&quot;;IF(VALUE(VLOOKUP(&quot; *x *&quot;;[.A187:.C191];3;0))=[.J11];&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heißt </text:p>
          </table:table-cell>
          <table:covered-table-cell table:style-name="ce294" office:value-type="string" calcext:value-type="string">
            <text:p>=</text:p>
          </table:covered-table-cell>
          <table:table-cell table:style-name="ce197"/>
          <table:table-cell table:style-name="ce13"/>
          <table:table-cell table:style-name="ce74" table:formula="of:=IF(ISERROR(FIND(&quot;|&quot;&amp; SUBSTITUTE(SUBSTITUTE(SUBSTITUTE(SUBSTITUTE([.C193];&quot; &quot;;&quot;&quot;);&quot;·&quot;;&quot;*&quot; );&quot;–&quot; ;&quot;-&quot; );&quot;:&quot;;&quot;/&quot;) &amp;&quot;|&quot;;&quot;|&quot; &amp; SUBSTITUTE([.J11];&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194]&lt;&gt;&quot;&quot;;IF(AND([.I194]&lt;&gt;&quot;&quot;;[.J194]&lt;&gt;&quot;&quot;;[.I194]&lt;&gt;[.J194]);&quot;Links ungleich Rechts!!!&quot;;IF(AND([.I193]&lt;&gt;&quot;&quot;;[.J194]&lt;&gt;0;[.J194]&lt;&gt;[.K193]);&quot;Äquivalenzumformung korrigieren&quot;;IF(AND([.A194]=&quot;x&quot;;[.J194]&lt;&gt;&quot;&quot;;[.C194]=[.J194]) ;&quot;Gelöst!!!&quot;;IF([.K194]&gt;&quot;Fehler&quot;;[.K194];IF(OR([.A194]=&quot;&quot;;[.A193]=&quot;&quot;;[.I194]=&quot;&quot;;[.J194]=&quot;&quot;);&quot;&quot;;&quot;OK&quot;)))));&quot;&quot;)">
            <text:p/>
          </table:table-cell>
          <table:table-cell table:style-name="ce84"/>
          <table:table-cell table:style-name="ce80"/>
          <table:table-cell table:number-columns-repeated="249"/>
        </table:table-row>
        <table:table-row table:style-name="ro4">
          <table:table-cell/>
          <table:table-cell table:style-name="ce294"/>
          <table:table-cell table:number-columns-repeated="2"/>
          <table:table-cell table:style-name="ce71" table:formula="of:=IF([.A195]&lt;&gt;&quot;&quot;;IF(AND([.I195]&lt;&gt;&quot;&quot;;[.J195]&lt;&gt;&quot;&quot;;[.I195]&lt;&gt;[.J195]);&quot;Links ungleich Rechts!!!&quot;;IF(AND([.I194]&lt;&gt;&quot;&quot;;[.J195]&lt;&gt;0;[.J195]&lt;&gt;[.K194]);&quot;Äquivalenzumformung korrigieren&quot;;IF(AND([.A195]=&quot;x&quot;;[.C195]&lt;&gt;&quot;x&quot;;[.I195]&lt;&gt;&quot;&quot;) ;&quot;Gelöst!!!&quot;;IF([.K195]&gt;&quot;Fehler&quot;;[.K195];IF(OR([.A195]=&quot;&quot;;[.A194]=&quot;&quot;;[.I195]=&quot;&quot;;[.J195]=&quot;&quot;);&quot;&quot;;&quot;OK&quot;)))));&quot;&quot;)">
            <text:p/>
          </table:table-cell>
          <table:table-cell table:style-name="ce84"/>
          <table:table-cell table:style-name="ce80"/>
          <table:table-cell table:number-columns-repeated="249"/>
        </table:table-row>
        <table:table-row table:style-name="ro4">
          <table:table-cell/>
          <table:table-cell table:style-name="ce294"/>
          <table:table-cell table:number-columns-repeated="2"/>
          <table:table-cell table:style-name="ce71" table:formula="of:=IF([.A196]&lt;&gt;&quot;&quot;;IF(AND([.I196]&lt;&gt;&quot;&quot;;[.J196]&lt;&gt;&quot;&quot;;[.I196]&lt;&gt;[.J196]);&quot;Links ungleich Rechts!!!&quot;;IF(AND([.I195]&lt;&gt;&quot;&quot;;[.J196]&lt;&gt;0;[.J196]&lt;&gt;[.K195]);&quot;Äquivalenzumformung korrigieren&quot;;IF(AND([.A196]=&quot;x&quot;;[.C196]&lt;&gt;&quot;x&quot;;[.I196]&lt;&gt;&quot;&quot;) ;&quot;Gelöst!!!&quot;;IF([.K196]&gt;&quot;Fehler&quot;;[.K196];IF(OR([.A196]=&quot;&quot;;[.A195]=&quot;&quot;;[.I196]=&quot;&quot;;[.J196]=&quot;&quot;);&quot;&quot;;&quot;OK&quot;)))));&quot;&quot;)">
            <text:p/>
          </table:table-cell>
          <table:table-cell table:style-name="ce84"/>
          <table:table-cell table:style-name="ce80"/>
          <table:table-cell table:number-columns-repeated="249"/>
        </table:table-row>
        <table:table-row table:style-name="ro4">
          <table:table-cell table:style-name="ce100" table:number-columns-spanned="4" table:number-rows-spanned="1"/>
          <table:covered-table-cell table:style-name="ce144" office:value-type="string" calcext:value-type="string">
            <text:p>(*) Ich denke mir eine Zahl, addiere 2 und multipliziere das Ergebnis mit 4. Ich erhalte dann dasselbe, als wenn ich von der gedachten Zahl 3 subtrahiert und das Ergebnis mit 8 multipliziert hätte.</text:p>
          </table:covered-table-cell>
          <table:covered-table-cell table:style-name="ce138"/>
          <table:covered-table-cell table:style-name="ce230"/>
          <table:table-cell table:style-name="ce71"/>
          <table:table-cell table:style-name="ce80" table:number-columns-repeated="2"/>
          <table:table-cell table:number-columns-repeated="249"/>
        </table:table-row>
        <table:table-row table:style-name="ro4">
          <table:table-cell table:style-name="ce5" office:value-type="string" calcext:value-type="string">
            <text:p>Wenn ich zu einer Zahl 5 addiere und das Ergebnis mit sich selbst multipliziere </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office:value-type="string" calcext:value-type="string">
            <text:p>erhalte ich das gleiche wie das Quadrat der Zahl vermehrt um 20.</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5" office:value-type="string" calcext:value-type="string">
            <text:p>Lösung:</text:p>
          </table:table-cell>
          <table:table-cell table:style-name="ce294"/>
          <table:table-cell/>
          <table:table-cell table:style-name="ce13"/>
          <table:table-cell table:style-name="ce71"/>
          <table:table-cell table:style-name="ce80" table:number-columns-repeated="2"/>
          <table:table-cell table:number-columns-repeated="249"/>
        </table:table-row>
        <table:table-row table:style-name="ro4">
          <table:table-cell table:style-name="ce32" office:value-type="string" calcext:value-type="string">
            <text:p>Die gesuchte Zahl ist x.</text:p>
          </table:table-cell>
          <table:table-cell table:style-name="ce294"/>
          <table:table-cell/>
          <table:table-cell table:style-name="ce13"/>
          <table:table-cell table:style-name="ce71" table:formula="of:=IF([.A201]&lt;&gt;&quot;&quot;;IF(AND([.I201]&lt;&gt;&quot;&quot;;[.J201]&lt;&gt;&quot;&quot;;[.I201]&lt;&gt;[.J201]);&quot;Links ungleich Rechts!!!&quot;;IF(AND([.I200]&lt;&gt;&quot;&quot;;[.J201]&lt;&gt;0;[.J201]&lt;&gt;[.K200]);&quot;Äquivalenzumformung korrigieren&quot;;IF(AND([.A201]=&quot;x&quot;;[.J201]&lt;&gt;&quot;&quot;;[.C201]=[.J201]) ;&quot;Gelöst!!!&quot;;IF([.K201]&gt;&quot;Fehler&quot;;[.K201];IF(OR([.A201]=&quot;&quot;;[.A199]=&quot;&quot;;[.I201]=&quot;&quot;;[.J201]=&quot;&quot;);&quot;&quot;;&quot;OK&quot;)))));&quot;&quot;)">
            <text:p/>
          </table:table-cell>
          <table:table-cell table:style-name="ce80" table:number-columns-repeated="2"/>
          <table:table-cell table:number-columns-repeated="249"/>
        </table:table-row>
        <table:table-row table:style-name="ro4">
          <table:table-cell table:style-name="ce28" office:value-type="string" calcext:value-type="string">
            <text:p>linke Seite der Gleichung</text:p>
          </table:table-cell>
          <table:table-cell table:style-name="ce42" office:value-type="string" calcext:value-type="string">
            <text:p>=</text:p>
          </table:table-cell>
          <table:table-cell table:style-name="ce47" office:value-type="string" calcext:value-type="string">
            <text:p>rechte Seite der Gleichung</text:p>
          </table:table-cell>
          <table:table-cell table:style-name="ce13"/>
          <table:table-cell table:style-name="ce71" table:formula="of:=IF([.A202]&lt;&gt;&quot;&quot;;IF(AND([.I202]&lt;&gt;&quot;&quot;;[.J202]&lt;&gt;&quot;&quot;;[.I202]&lt;&gt;[.J202]);&quot;Links ungleich Rechts!!!&quot;;IF(AND([.I201]&lt;&gt;&quot;&quot;;[.J202]&lt;&gt;0;[.J202]&lt;&gt;[.K201]);&quot;Äquivalenzumformung korrigieren&quot;;IF(AND([.A202]=&quot;x&quot;;[.J202]&lt;&gt;&quot;&quot;;[.C202]=[.J202]) ;&quot;Gelöst!!!&quot;;IF([.K202]&gt;&quot;Fehler&quot;;[.K202];IF(OR([.A202]=&quot;&quot;;[.A200]=&quot;&quot;;[.I202]=&quot;&quot;;[.J202]=&quot;&quot;);&quot;&quot;;&quot;OK&quot;)))));&quot;&quot;)">
            <text:p/>
          </table:table-cell>
          <table:table-cell table:style-name="ce80" table:number-columns-repeated="2"/>
          <table:table-cell table:number-columns-repeated="249"/>
        </table:table-row>
        <table:table-row table:style-name="ro4">
          <table:table-cell table:style-name="ce206"/>
          <table:table-cell table:style-name="ce42" office:value-type="string" calcext:value-type="string">
            <text:p>=</text:p>
          </table:table-cell>
          <table:table-cell table:style-name="ce219"/>
          <table:table-cell table:style-name="ce228"/>
          <table:table-cell table:style-name="ce73" table:formula="of:=IF(AND(FIND(&quot;x&quot;;[.A203]&amp;&quot;x&quot;)&lt;=LEN([.A203]);[.J203]&lt;&gt;&quot;&quot;;[.I203]=[.J203]) ;&quot;&quot;;&quot;&quot;)" office:value-type="string" office:string-value="" calcext:value-type="string">
            <text:p></text:p>
          </table:table-cell>
          <table:table-cell table:style-name="ce82" office:value-type="string" calcext:value-type="string">
            <text:p>Ansatz</text:p>
          </table:table-cell>
          <table:table-cell table:style-name="ce80"/>
          <table:table-cell/>
          <table:table-cell table:formula="of:=(-0.5+5)^2" office:value-type="float" office:value="20.25" calcext:value-type="float">
            <text:p>20,25</text:p>
          </table:table-cell>
          <table:table-cell table:formula="of:=-0.5^2+20" office:value-type="float" office:value="20.25" calcext:value-type="float">
            <text:p>20,25</text:p>
          </table:table-cell>
          <table:table-cell table:formula="of:=-0.5^2+20" office:value-type="float" office:value="20.25" calcext:value-type="float">
            <text:p>20,25</text:p>
          </table:table-cell>
          <table:table-cell table:number-columns-repeated="245"/>
        </table:table-row>
        <table:table-row table:style-name="ro4">
          <table:table-cell table:style-name="ce206"/>
          <table:table-cell table:style-name="ce42" office:value-type="string" calcext:value-type="string">
            <text:p>=</text:p>
          </table:table-cell>
          <table:table-cell table:style-name="ce219"/>
          <table:table-cell table:style-name="ce228"/>
          <table:table-cell table:style-name="ce75" table:formula="of:=IF([.A204]&lt;&gt;&quot;&quot;;IF(AND([.I204]&lt;&gt;&quot;&quot;;[.J204]&lt;&gt;&quot;&quot;;[.I204]&lt;&gt;[.J204]);&quot;Links ungleich Rechts!!!&quot;;IF(AND([.I203]&lt;&gt;&quot;&quot;;[.J204]&lt;&gt;0;[.J204]&lt;&gt;[.K203]);&quot;Äquivalenzumformung korrigieren&quot;;IF(AND([.A204]=&quot;x&quot;;[.J204]&lt;&gt;&quot;&quot;;[.C204]=[.J204]) ;&quot;Gelöst!!!&quot;;IF([.K204]&gt;&quot;Fehler&quot;;[.K204];IF(OR([.A204]=&quot;&quot;;[.A203]=&quot;&quot;;[.I204]=&quot;&quot;;[.J204]=&quot;&quot;);&quot;&quot;;&quot;OK&quot;)))));&quot;&quot;)">
            <text:p/>
          </table:table-cell>
          <table:table-cell table:style-name="ce80">
            <draw:control table:end-cell-address="Tabelle1.H206" table:end-x="2.13mm" table:end-y="2.01mm" draw:z-index="14" draw:style-name="gr2" draw:text-style-name="P2" svg:width="24.18mm" svg:height="7.29mm" svg:x="8.71mm" svg:y="3.75mm" draw:control="control10"/>
          </table:table-cell>
          <table:table-cell table:style-name="ce80"/>
          <table:table-cell/>
          <table:table-cell table:formula="of:=-0.5^2+10*-0.5+25" office:value-type="float" office:value="20.25" calcext:value-type="float">
            <text:p>20,25</text:p>
          </table:table-cell>
          <table:table-cell table:formula="of:=-0.5^2+20" office:value-type="float" office:value="20.25" calcext:value-type="float">
            <text:p>20,25</text:p>
          </table:table-cell>
          <table:table-cell table:formula="of:=-0.5^2+20--0.5^2" office:value-type="float" office:value="20" calcext:value-type="float">
            <text:p>20</text:p>
          </table:table-cell>
          <table:table-cell table:number-columns-repeated="245"/>
        </table:table-row>
        <table:table-row table:style-name="ro4">
          <table:table-cell table:style-name="ce206"/>
          <table:table-cell table:style-name="ce42" office:value-type="string" calcext:value-type="string">
            <text:p>=</text:p>
          </table:table-cell>
          <table:table-cell table:style-name="ce219"/>
          <table:table-cell table:style-name="ce228"/>
          <table:table-cell table:style-name="ce75" table:formula="of:=IF([.A205]&lt;&gt;&quot;&quot;;IF(AND([.I205]&lt;&gt;&quot;&quot;;[.J205]&lt;&gt;&quot;&quot;;[.I205]&lt;&gt;[.J205]);&quot;Links ungleich Rechts!!!&quot;;IF(AND([.I204]&lt;&gt;&quot;&quot;;[.J205]&lt;&gt;0;[.J205]&lt;&gt;[.K204]);&quot;Äquivalenzumformung korrigieren&quot;;IF(AND([.A205]=&quot;x&quot;;[.J205]&lt;&gt;&quot;&quot;;[.C205]=[.J205]) ;&quot;Gelöst!!!&quot;;IF([.K205]&gt;&quot;Fehler&quot;;[.K205];IF(OR([.A205]=&quot;&quot;;[.A204]=&quot;&quot;;[.I205]=&quot;&quot;;[.J205]=&quot;&quot;);&quot;&quot;;&quot;OK&quot;)))));&quot;&quot;)">
            <text:p/>
          </table:table-cell>
          <table:table-cell table:style-name="ce80" table:number-columns-repeated="2"/>
          <table:table-cell/>
          <table:table-cell table:formula="of:=10*-0.5+25" office:value-type="float" office:value="20" calcext:value-type="float">
            <text:p>20</text:p>
          </table:table-cell>
          <table:table-cell table:formula="of:=20" office:value-type="float" office:value="20" calcext:value-type="float">
            <text:p>20</text:p>
          </table:table-cell>
          <table:table-cell table:formula="of:=20-25" office:value-type="float" office:value="-5" calcext:value-type="float">
            <text:p>-5</text:p>
          </table:table-cell>
          <table:table-cell table:number-columns-repeated="245"/>
        </table:table-row>
        <table:table-row table:style-name="ro4">
          <table:table-cell table:style-name="ce206"/>
          <table:table-cell table:style-name="ce42" office:value-type="string" calcext:value-type="string">
            <text:p>=</text:p>
          </table:table-cell>
          <table:table-cell table:style-name="ce219"/>
          <table:table-cell table:style-name="ce228"/>
          <table:table-cell table:style-name="ce75" table:formula="of:=IF([.A206]&lt;&gt;&quot;&quot;;IF(AND([.I206]&lt;&gt;&quot;&quot;;[.J206]&lt;&gt;&quot;&quot;;[.I206]&lt;&gt;[.J206]);&quot;Links ungleich Rechts!!!&quot;;IF(AND([.I205]&lt;&gt;&quot;&quot;;[.J206]&lt;&gt;0;[.J206]&lt;&gt;[.K205]);&quot;Äquivalenzumformung korrigieren&quot;;IF(AND([.A206]=&quot;x&quot;;[.J206]&lt;&gt;&quot;&quot;;[.C206]=[.J206]) ;&quot;Gelöst!!!&quot;;IF([.K206]&gt;&quot;Fehler&quot;;[.K206];IF(OR([.A206]=&quot;&quot;;[.A205]=&quot;&quot;;[.I206]=&quot;&quot;;[.J206]=&quot;&quot;);&quot;&quot;;&quot;OK&quot;)))));&quot;&quot;)">
            <text:p/>
          </table:table-cell>
          <table:table-cell table:style-name="ce80" table:number-columns-repeated="2"/>
          <table:table-cell/>
          <table:table-cell table:formula="of:=10*-0.5" office:value-type="float" office:value="-5" calcext:value-type="float">
            <text:p>-5</text:p>
          </table:table-cell>
          <table:table-cell table:formula="of:=0-5" office:value-type="float" office:value="-5" calcext:value-type="float">
            <text:p>-5</text:p>
          </table:table-cell>
          <table:table-cell table:formula="of:=0-5/10" office:value-type="float" office:value="-0.5" calcext:value-type="float">
            <text:p>-0,5</text:p>
          </table:table-cell>
          <table:table-cell table:number-columns-repeated="245"/>
        </table:table-row>
        <table:table-row table:style-name="ro4">
          <table:table-cell table:style-name="ce206"/>
          <table:table-cell table:style-name="ce42" office:value-type="string" calcext:value-type="string">
            <text:p>=</text:p>
          </table:table-cell>
          <table:table-cell table:style-name="ce219"/>
          <table:table-cell table:style-name="ce228"/>
          <table:table-cell table:style-name="ce75" table:formula="of:=IF([.A207]&lt;&gt;&quot;&quot;;IF(AND([.I207]&lt;&gt;&quot;&quot;;[.J207]&lt;&gt;&quot;&quot;;[.I207]&lt;&gt;[.J207]);&quot;Links ungleich Rechts!!!&quot;;IF(AND([.I206]&lt;&gt;&quot;&quot;;[.J207]&lt;&gt;0;[.J207]&lt;&gt;[.K206]);&quot;Äquivalenzumformung korrigieren&quot;;IF(AND([.A207]=&quot;x&quot;;[.J207]&lt;&gt;&quot;&quot;;[.C207]=[.J207]) ;&quot;Gelöst!!!&quot;;IF([.K207]&gt;&quot;Fehler&quot;;[.K207];IF(OR([.A207]=&quot;&quot;;[.A206]=&quot;&quot;;[.I207]=&quot;&quot;;[.J207]=&quot;&quot;);&quot;&quot;;&quot;OK&quot;)))));&quot;&quot;)">
            <text:p/>
          </table:table-cell>
          <table:table-cell table:style-name="ce80" table:number-columns-repeated="2"/>
          <table:table-cell/>
          <table:table-cell table:formula="of:=-0.5" office:value-type="float" office:value="-0.5" calcext:value-type="float">
            <text:p>-0,5</text:p>
          </table:table-cell>
          <table:table-cell table:formula="of:=0-0.5" office:value-type="float" office:value="-0.5" calcext:value-type="float">
            <text:p>-0,5</text:p>
          </table:table-cell>
          <table:table-cell table:formula="of:=0-0.5" office:value-type="float" office:value="-0.5" calcext:value-type="float">
            <text:p>-0,5</text:p>
          </table:table-cell>
          <table:table-cell table:number-columns-repeated="245"/>
        </table:table-row>
        <table:table-row table:style-name="ro4">
          <table:table-cell table:style-name="ce206"/>
          <table:table-cell table:style-name="ce42" office:value-type="string" calcext:value-type="string">
            <text:p>=</text:p>
          </table:table-cell>
          <table:table-cell table:style-name="ce219"/>
          <table:table-cell table:style-name="ce228"/>
          <table:table-cell table:style-name="ce75" table:formula="of:=IF([.A208]&lt;&gt;&quot;&quot;;IF(AND([.I208]&lt;&gt;&quot;&quot;;[.J208]&lt;&gt;&quot;&quot;;[.I208]&lt;&gt;[.J208]);&quot;Links ungleich Rechts!!!&quot;;IF(AND([.I207]&lt;&gt;&quot;&quot;;[.J208]&lt;&gt;0;[.J208]&lt;&gt;[.K207]);&quot;Äquivalenzumformung korrigieren&quot;;IF(AND([.A208]=&quot;x&quot;;[.J208]&lt;&gt;&quot;&quot;;[.C208]=[.J208]) ;&quot;Gelöst!!!&quot;;IF([.K208]&gt;&quot;Fehler&quot;;[.K208];IF(OR([.A208]=&quot;&quot;;[.A207]=&quot;&quot;;[.I208]=&quot;&quot;;[.J208]=&quot;&quot;);&quot;&quot;;&quot;OK&quot;)))));&quot;&quot;)">
            <text:p/>
          </table:table-cell>
          <table:table-cell table:style-name="ce80" table:number-columns-repeated="2"/>
          <table:table-cell table:number-columns-repeated="249"/>
        </table:table-row>
        <table:table-row table:style-name="ro4">
          <table:table-cell table:style-name="ce206"/>
          <table:table-cell table:style-name="ce42" office:value-type="string" calcext:value-type="string">
            <text:p>=</text:p>
          </table:table-cell>
          <table:table-cell table:style-name="ce219"/>
          <table:table-cell table:style-name="ce228"/>
          <table:table-cell table:style-name="ce75" table:formula="of:=IF([.A209]&lt;&gt;&quot;&quot;;IF(AND([.I209]&lt;&gt;&quot;&quot;;[.J209]&lt;&gt;&quot;&quot;;[.I209]&lt;&gt;[.J209]);&quot;Links ungleich Rechts!!!&quot;;IF(AND([.I208]&lt;&gt;&quot;&quot;;[.J209]&lt;&gt;0;[.J209]&lt;&gt;[.K208]);&quot;Äquivalenzumformung korrigieren&quot;;IF(AND([.A209]=&quot;x&quot;;[.J209]&lt;&gt;&quot;&quot;;[.C209]=[.J209]) ;&quot;Gelöst!!!&quot;;IF([.K209]&gt;&quot;Fehler&quot;;[.K209];IF(OR([.A209]=&quot;&quot;;[.A208]=&quot;&quot;;[.I209]=&quot;&quot;;[.J209]=&quot;&quot;);&quot;&quot;;&quot;OK&quot;)))));&quot;&quot;)">
            <text:p/>
          </table:table-cell>
          <table:table-cell table:style-name="ce80" table:number-columns-repeated="2"/>
          <table:table-cell table:number-columns-repeated="249"/>
        </table:table-row>
        <table:table-row table:style-name="ro4">
          <table:table-cell table:style-name="ce206"/>
          <table:table-cell table:style-name="ce42" office:value-type="string" calcext:value-type="string">
            <text:p>=</text:p>
          </table:table-cell>
          <table:table-cell table:style-name="ce219"/>
          <table:table-cell table:style-name="ce13"/>
          <table:table-cell table:style-name="ce75" table:formula="of:=IF([.A210]&lt;&gt;&quot;&quot;;IF(AND([.I210]&lt;&gt;&quot;&quot;;[.J210]&lt;&gt;&quot;&quot;;[.I210]&lt;&gt;[.J210]);&quot;Links ungleich Rechts!!!&quot;;IF(AND([.I209]&lt;&gt;&quot;&quot;;[.J210]&lt;&gt;0;[.J210]&lt;&gt;[.K209]);&quot;Äquivalenzumformung korrigieren&quot;;IF(AND([.A210]=&quot;x&quot;;[.J210]&lt;&gt;&quot;&quot;;[.C210]=[.J210]) ;&quot;Gelöst!!!&quot;;IF([.K210]&gt;&quot;Fehler&quot;;[.K210];IF(OR([.A210]=&quot;&quot;;[.A209]=&quot;&quot;;[.I210]=&quot;&quot;;[.J210]=&quot;&quot;);&quot;&quot;;&quot;OK&quot;)))));&quot;&quot;)">
            <text:p/>
          </table:table-cell>
          <table:table-cell table:style-name="ce80" table:number-columns-repeated="2"/>
          <table:table-cell table:number-columns-repeated="249"/>
        </table:table-row>
        <table:table-row table:style-name="ro4">
          <table:table-cell table:style-name="ce5"/>
          <table:table-cell table:style-name="ce294"/>
          <table:table-cell/>
          <table:table-cell table:style-name="ce13"/>
          <table:table-cell table:style-name="ce73" table:formula="of:=IF(ISERROR(VALUE(VLOOKUP(&quot; *x *&quot;;[.A205:.C210];3;0)));&quot;&quot;;IF(VALUE(VLOOKUP(&quot; *x *&quot;;[.A205:.C210];3;0))=[.J12];&quot;&quot;;&quot;&quot;))" office:value-type="string" office:string-value="" calcext:value-type="string">
            <text:p></text:p>
          </table:table-cell>
          <table:table-cell table:style-name="ce82" office:value-type="string" calcext:value-type="string">
            <text:p>Gleichung gelöst</text:p>
          </table:table-cell>
          <table:table-cell table:style-name="ce80"/>
          <table:table-cell table:number-columns-repeated="249"/>
        </table:table-row>
        <table:table-row table:style-name="ro4">
          <table:table-cell table:style-name="ce30" office:value-type="string" calcext:value-type="string" table:number-columns-spanned="2" table:number-rows-spanned="1">
            <text:p>Antwort: Die gesuchte Zahl heißt </text:p>
          </table:table-cell>
          <table:covered-table-cell table:style-name="ce294" office:value-type="string" calcext:value-type="string">
            <text:p>=</text:p>
          </table:covered-table-cell>
          <table:table-cell table:style-name="ce255"/>
          <table:table-cell table:style-name="ce13"/>
          <table:table-cell table:style-name="ce74" table:formula="of:=IF(ISERROR(FIND(&quot;|&quot;&amp; SUBSTITUTE(SUBSTITUTE(SUBSTITUTE(SUBSTITUTE([.C212];&quot; &quot;;&quot;&quot;);&quot;·&quot;;&quot;*&quot; );&quot;–&quot; ;&quot;-&quot; );&quot;:&quot;;&quot;/&quot;) &amp;&quot;|&quot;;&quot;|&quot; &amp; SUBSTITUTE([.J12];&quot; &quot;;&quot;&quot;) &amp;&quot;.|&quot;));&quot;&quot;;&quot;&quot;)" office:value-type="string" office:string-value="" calcext:value-type="string">
            <text:p></text:p>
          </table:table-cell>
          <table:table-cell table:style-name="ce82" office:value-type="string" calcext:value-type="string">
            <text:p>Antwortsatz</text:p>
          </table:table-cell>
          <table:table-cell table:style-name="ce80"/>
          <table:table-cell table:number-columns-repeated="249"/>
        </table:table-row>
        <table:table-row table:style-name="ro4">
          <table:table-cell table:style-name="ce31"/>
          <table:table-cell table:style-name="ce142"/>
          <table:table-cell table:style-name="ce50"/>
          <table:table-cell table:style-name="ce65"/>
          <table:table-cell table:style-name="ce71" table:formula="of:=IF([.A213]&lt;&gt;&quot;&quot;;IF(AND([.I213]&lt;&gt;&quot;&quot;;[.J213]&lt;&gt;&quot;&quot;;[.I213]&lt;&gt;[.J213]);&quot;Links ungleich Rechts!!!&quot;;IF(AND([.I212]&lt;&gt;&quot;&quot;;[.J213]&lt;&gt;0;[.J213]&lt;&gt;[.K212]);&quot;Äquivalenzumformung korrigieren&quot;;IF(AND([.A213]=&quot;x&quot;;[.J213]&lt;&gt;&quot;&quot;;[.C213]=[.J213]) ;&quot;Gelöst!!!&quot;;IF([.K213]&gt;&quot;Fehler&quot;;[.K213];IF(OR([.A213]=&quot;&quot;;[.A212]=&quot;&quot;;[.I213]=&quot;&quot;;[.J213]=&quot;&quot;);&quot;&quot;;&quot;OK&quot;)))));&quot;&quot;)">
            <text:p/>
          </table:table-cell>
          <table:table-cell table:style-name="ce80" table:number-columns-repeated="2"/>
          <table:table-cell table:number-columns-repeated="249"/>
        </table:table-row>
        <table:table-row table:style-name="ro4">
          <table:table-cell/>
          <table:table-cell table:style-name="ce294"/>
          <table:table-cell table:number-columns-repeated="2"/>
          <table:table-cell table:style-name="ce71" table:formula="of:=IF([.A214]&lt;&gt;&quot;&quot;;IF(AND([.I214]&lt;&gt;&quot;&quot;;[.J214]&lt;&gt;&quot;&quot;;[.I214]&lt;&gt;[.J214]);&quot;Links ungleich Rechts!!!&quot;;IF(AND([.I213]&lt;&gt;&quot;&quot;;[.J214]&lt;&gt;0;[.J214]&lt;&gt;[.K213]);&quot;Äquivalenzumformung korrigieren&quot;;IF(AND([.A214]=&quot;x&quot;;[.C214]&lt;&gt;&quot;x&quot;;[.I214]&lt;&gt;&quot;&quot;) ;&quot;Gelöst!!!&quot;;IF([.K214]&gt;&quot;Fehler&quot;;[.K214];IF(OR([.A214]=&quot;&quot;;[.A213]=&quot;&quot;;[.I214]=&quot;&quot;;[.J214]=&quot;&quot;);&quot;&quot;;&quot;OK&quot;)))));&quot;&quot;)">
            <text:p/>
          </table:table-cell>
          <table:table-cell table:style-name="ce80" table:number-columns-repeated="2"/>
          <table:table-cell table:number-columns-repeated="249"/>
        </table:table-row>
        <table:table-row table:style-name="ro4" table:number-rows-repeated="65322">
          <table:table-cell/>
          <table:table-cell table:style-name="ce294"/>
          <table:table-cell table:number-columns-repeated="2"/>
          <table:table-cell table:style-name="ce71"/>
          <table:table-cell table:style-name="ce80" table:number-columns-repeated="2"/>
          <table:table-cell table:number-columns-repeated="249"/>
        </table:table-row>
        <table:table-row table:style-name="ro4" table:number-rows-repeated="983039">
          <table:table-cell table:number-columns-repeated="256"/>
        </table:table-row>
        <table:table-row table:style-name="ro4">
          <table:table-cell table:number-columns-repeated="256"/>
        </table:table-row>
        <calcext:conditional-formats>
          <calcext:conditional-format calcext:target-range-address="Tabelle1.A27:Tabelle1.A29 Tabelle1.C27:Tabelle1.C29 Tabelle1.C31:Tabelle1.C31 Tabelle1.D27:Tabelle1.D28">
            <calcext:condition calcext:apply-style-name="Result" calcext:value="formula-is([.$E$31]=&quot;&quot;)" calcext:base-cell-address="Tabelle1.A27"/>
          </calcext:conditional-format>
          <calcext:conditional-format calcext:target-range-address="Tabelle1.A42:Tabelle1.A45 Tabelle1.C42:Tabelle1.C45 Tabelle1.D42:Tabelle1.D44 Tabelle1.C47:Tabelle1.C47">
            <calcext:condition calcext:apply-style-name="Result" calcext:value="formula-is([.$E$47]=&quot;&quot;)" calcext:base-cell-address="Tabelle1.A42"/>
          </calcext:conditional-format>
          <calcext:conditional-format calcext:target-range-address="Tabelle1.A58:Tabelle1.A62 Tabelle1.C58:Tabelle1.C62 Tabelle1.D58:Tabelle1.D61 Tabelle1.C64:Tabelle1.C64">
            <calcext:condition calcext:apply-style-name="Result" calcext:value="formula-is([.$E$64]=&quot;&quot;)" calcext:base-cell-address="Tabelle1.A58"/>
          </calcext:conditional-format>
          <calcext:conditional-format calcext:target-range-address="Tabelle1.A75:Tabelle1.A79 Tabelle1.C75:Tabelle1.C79 Tabelle1.D75:Tabelle1.D78 Tabelle1.C81:Tabelle1.C81">
            <calcext:condition calcext:apply-style-name="Result" calcext:value="formula-is([.$E$81]=&quot;&quot;)" calcext:base-cell-address="Tabelle1.A75"/>
          </calcext:conditional-format>
          <calcext:conditional-format calcext:target-range-address="Tabelle1.A91:Tabelle1.A96 Tabelle1.C91:Tabelle1.C96 Tabelle1.D91:Tabelle1.D95 Tabelle1.C98:Tabelle1.C98">
            <calcext:condition calcext:apply-style-name="Result" calcext:value="formula-is([.$E$98]=&quot;&quot;)" calcext:base-cell-address="Tabelle1.A91"/>
          </calcext:conditional-format>
          <calcext:conditional-format calcext:target-range-address="Tabelle1.A203:Tabelle1.A210 Tabelle1.C203:Tabelle1.C210 Tabelle1.C212:Tabelle1.C212 Tabelle1.D203:Tabelle1.D209">
            <calcext:condition calcext:apply-style-name="Result" calcext:value="formula-is([.$E$212]=&quot;&quot;)" calcext:base-cell-address="Tabelle1.A203"/>
          </calcext:conditional-format>
          <calcext:conditional-format calcext:target-range-address="Tabelle1.C112:Tabelle1.C116 Tabelle1.C118:Tabelle1.C118 Tabelle1.D112:Tabelle1.D115 Tabelle1.A112:Tabelle1.A116">
            <calcext:condition calcext:apply-style-name="Result" calcext:value="formula-is([.$E$118]=&quot;&quot;)" calcext:base-cell-address="Tabelle1.A112"/>
          </calcext:conditional-format>
          <calcext:conditional-format calcext:target-range-address="Tabelle1.C128:Tabelle1.C128">
            <calcext:condition calcext:apply-style-name="Result" calcext:value="formula-is([.$E$136]=&quot;&quot;)" calcext:base-cell-address="Tabelle1.C128"/>
          </calcext:conditional-format>
          <calcext:conditional-format calcext:target-range-address="Tabelle1.C131:Tabelle1.C134 Tabelle1.C136:Tabelle1.C136 Tabelle1.D131:Tabelle1.D133 Tabelle1.A131:Tabelle1.A134">
            <calcext:condition calcext:apply-style-name="Result" calcext:value="formula-is([.$E$136]=&quot;&quot;)" calcext:base-cell-address="Tabelle1.A131"/>
          </calcext:conditional-format>
          <calcext:conditional-format calcext:target-range-address="Tabelle1.C137:Tabelle1.C137">
            <calcext:condition calcext:apply-style-name="Result" calcext:value="formula-is([.$E$136]=&quot;&quot;)" calcext:base-cell-address="Tabelle1.C137"/>
          </calcext:conditional-format>
          <calcext:conditional-format calcext:target-range-address="Tabelle1.C147:Tabelle1.C153 Tabelle1.C155:Tabelle1.C155 Tabelle1.D147:Tabelle1.D152 Tabelle1.A147:Tabelle1.A153">
            <calcext:condition calcext:apply-style-name="Result" calcext:value="formula-is([.$E$155]=&quot;&quot;)" calcext:base-cell-address="Tabelle1.A147"/>
          </calcext:conditional-format>
          <calcext:conditional-format calcext:target-range-address="Tabelle1.C166:Tabelle1.C172 Tabelle1.C174:Tabelle1.C174 Tabelle1.D166:Tabelle1.D171 Tabelle1.A166:Tabelle1.A172">
            <calcext:condition calcext:apply-style-name="Result" calcext:value="formula-is([.$E$174]=&quot;&quot;)" calcext:base-cell-address="Tabelle1.A166"/>
          </calcext:conditional-format>
          <calcext:conditional-format calcext:target-range-address="Tabelle1.C185:Tabelle1.C191 Tabelle1.C193:Tabelle1.C193 Tabelle1.D185:Tabelle1.D190 Tabelle1.A185:Tabelle1.A191">
            <calcext:condition calcext:apply-style-name="Result" calcext:value="formula-is([.$E$193]=&quot;&quot;)" calcext:base-cell-address="Tabelle1.A185"/>
          </calcext:conditional-format>
          <calcext:conditional-format calcext:target-range-address="Tabelle1.A14:Tabelle1.A16 Tabelle1.C14:Tabelle1.C16 Tabelle1.D14:Tabelle1.D15 Tabelle1.C18:Tabelle1.C18">
            <calcext:condition calcext:apply-style-name="Result" calcext:value="formula-is([.$E$17]=&quot;&quot;)" calcext:base-cell-address="Tabelle1.A14"/>
          </calcext:conditional-format>
        </calcext:conditional-formats>
      </table:table>
      <table:table table:name="Tabelle2" table:style-name="ta1" table:protected="true" table:protection-key="RISAaYM55EB4f9JUsQKkFIYvY3U=" table:protection-key-digest-algorithm="http://www.w3.org/2000/09/xmldsig#sha1" table:print-ranges="Tabelle2.A1:Tabelle2.H85">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13" form:id="control13"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14" form:id="control14"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15" form:id="control15"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16" form:id="control16"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17" form:id="control17"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18" form:id="control18"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shapes>
          <draw:g draw:z-index="6">
            <draw:frame draw:name="Bild 2" draw:style-name="gr4" draw:text-style-name="P5" svg:width="14.06mm" svg:height="13.21mm" svg:x="38.51mm" svg:y="21.46mm">
              <draw:image xlink:href="Pictures/10000201000001CC000001C2C0AE3E501646D6E3.png" xlink:type="simple" xlink:show="embed" xlink:actuate="onLoad">
                <text:p/>
              </draw:image>
            </draw:frame>
            <draw:g>
              <draw:frame draw:name="Bild 4" draw:style-name="gr4" draw:text-style-name="P5" svg:width="43.49mm" svg:height="34.41mm" svg:x="37.09mm" svg:y="8.9mm">
                <draw:image xlink:href="Pictures/10000201000001B000000164B1589A7F3B39E02C.png" xlink:type="simple" xlink:show="embed" xlink:actuate="onLoad">
                  <text:p/>
                </draw:image>
              </draw:frame>
              <draw:g>
                <draw:custom-shape draw:style-name="gr5" draw:text-style-name="P7" svg:width="4.76mm" svg:height="4.57mm" svg:x="66.46mm" svg:y="32.68mm">
                  <text:p text:style-name="P6"><text:span text:style-name="T2">8g</text:span></text:p>
                  <draw:enhanced-geometry svg:viewBox="0 0 88 21600" draw:glue-points="44 ?f6 44 0 0 10800 44 21600 88 10800" draw:text-areas="0 ?f6 88 ?f3" draw:type="can" draw:modifiers="6936.36363636364"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0.59mm" svg:height="2.29mm" svg:x="68.49mm" svg:y="31.25mm">
                  <text:p/>
                  <draw:enhanced-geometry svg:viewBox="0 0 88 21600" draw:glue-points="44 ?f6 44 0 0 10800 44 21600 88 10800" draw:text-areas="0 ?f6 88 ?f3" draw:type="can" draw:modifiers="3992.00799200799"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1.77mm" svg:height="1.71mm" svg:x="67.95mm" svg:y="30.6mm">
                  <text:p/>
                  <draw:enhanced-geometry svg:viewBox="0 0 88 21600" draw:glue-points="44 ?f6 44 0 0 10800 44 21600 88 10800" draw:text-areas="0 ?f6 88 ?f3" draw:type="can" draw:modifiers="108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g>
            </draw:g>
          </draw:g>
          <draw:g draw:z-index="7">
            <draw:frame draw:name="Bild 2" draw:style-name="gr7" draw:text-style-name="P5" svg:width="14.06mm" svg:height="13.21mm" svg:x="65.09mm" svg:y="106.37mm">
              <draw:image xlink:href="Pictures/10000201000001CC000001C2C0AE3E501646D6E3.png" xlink:type="simple" xlink:show="embed" xlink:actuate="onLoad">
                <text:p/>
              </draw:image>
            </draw:frame>
            <draw:g>
              <draw:frame draw:name="Bild 4" draw:style-name="gr4" draw:text-style-name="P5" svg:width="43.49mm" svg:height="34.41mm" svg:x="38.01mm" svg:y="87.83mm">
                <draw:image xlink:href="Pictures/10000201000001B000000164B1589A7F3B39E02C.png" xlink:type="simple" xlink:show="embed" xlink:actuate="onLoad">
                  <text:p/>
                </draw:image>
              </draw:frame>
              <draw:g>
                <draw:custom-shape draw:style-name="gr5" draw:text-style-name="P9" svg:width="4.76mm" svg:height="4.57mm" svg:x="40.92mm" svg:y="106.03mm">
                  <text:p text:style-name="P6"><text:span text:style-name="T3">3g</text:span></text:p>
                  <draw:enhanced-geometry svg:viewBox="0 0 88 21600" draw:mirror-horizontal="false" draw:glue-points="44 ?f6 44 0 0 10800 44 21600 88 10800" draw:text-areas="0 ?f6 88 ?f3" draw:type="can" draw:modifiers="6936.36363636364"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0.59mm" svg:height="2.29mm" svg:x="42.95mm" svg:y="104.6mm">
                  <text:p/>
                  <draw:enhanced-geometry svg:viewBox="0 0 88 21600" draw:mirror-horizontal="false" draw:glue-points="44 ?f6 44 0 0 10800 44 21600 88 10800" draw:text-areas="0 ?f6 88 ?f3" draw:type="can" draw:modifiers="3992.00799200799"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1.77mm" svg:height="1.71mm" svg:x="42.41mm" svg:y="103.95mm">
                  <text:p/>
                  <draw:enhanced-geometry svg:viewBox="0 0 88 21600" draw:mirror-horizontal="false" draw:glue-points="44 ?f6 44 0 0 10800 44 21600 88 10800" draw:text-areas="0 ?f6 88 ?f3" draw:type="can" draw:modifiers="108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g>
            </draw:g>
          </draw:g>
        </table:shapes>
        <table:table-column table:style-name="co9" table:default-cell-style-name="Default"/>
        <table:table-column table:style-name="co21" table:default-cell-style-name="Default"/>
        <table:table-column table:style-name="co11" table:default-cell-style-name="Default"/>
        <table:table-column table:style-name="co22" table:default-cell-style-name="Default"/>
        <table:table-column table:style-name="co23" table:default-cell-style-name="Default"/>
        <table:table-column table:style-name="co24" table:default-cell-style-name="Default"/>
        <table:table-column table:style-name="co15" table:default-cell-style-name="Default"/>
        <table:table-column table:style-name="co25" table:default-cell-style-name="Default"/>
        <table:table-column table:style-name="co26" table:visibility="collapse" table:default-cell-style-name="ce424"/>
        <table:table-column table:style-name="co27" table:visibility="collapse" table:default-cell-style-name="ce424"/>
        <table:table-column table:style-name="co28" table:visibility="collapse" table:default-cell-style-name="ce424"/>
        <table:table-column table:style-name="co29" table:visibility="collapse" table:default-cell-style-name="ce425"/>
        <table:table-column table:style-name="co1" table:default-cell-style-name="Ausgabe"/>
        <table:table-row table:style-name="ro2">
          <table:table-cell table:style-name="ce24" office:value-type="string" calcext:value-type="string">
            <text:p>Einstieg in die Ungleichungen</text:p>
          </table:table-cell>
          <table:table-cell table:style-name="ce294"/>
          <table:table-cell table:number-columns-repeated="2"/>
          <table:table-cell table:style-name="ce162"/>
          <table:table-cell table:style-name="ce165" office:value-type="string" calcext:value-type="string">
            <text:p>Ungleichungen – Einstieg</text:p>
          </table:table-cell>
          <table:table-cell table:style-name="ce85"/>
          <table:table-cell/>
          <table:table-cell office:value-type="string" calcext:value-type="string">
            <text:p>{0,1,2,...,8}|{8,7,6,...,0}|{0,1,2,3,4,5,6,7,8}</text:p>
          </table:table-cell>
          <table:table-cell office:value-type="float" office:value="9" calcext:value-type="float">
            <text:p>9,00000000</text:p>
          </table:table-cell>
          <table:table-cell table:formula="of:=ROW([.A20])" office:value-type="float" office:value="20" calcext:value-type="float">
            <text:p>20,00000000</text:p>
          </table:table-cell>
          <table:table-cell table:formula="of:=ROW([.A21])" office:value-type="float" office:value="21" calcext:value-type="float">
            <text:p>21,0</text:p>
          </table:table-cell>
          <table:table-cell/>
        </table:table-row>
        <table:table-row table:style-name="ro2">
          <table:table-cell table:style-name="ce290" office:value-type="string" calcext:value-type="string">
            <text:p>Die linke Seite der Waage ist leichter, es liegt dort eine Büroklammer (x)</text:p>
          </table:table-cell>
          <table:table-cell table:style-name="ce294"/>
          <table:table-cell table:style-name="ce374" office:value-type="string" calcext:value-type="string">
            <text:p>Auf der rechten Seite der Waage liegt ein Gewicht von 8g.</text:p>
          </table:table-cell>
          <table:table-cell/>
          <table:table-cell table:style-name="ce162"/>
          <table:table-cell table:style-name="ce166"/>
          <table:table-cell table:style-name="ce86"/>
          <table:table-cell/>
          <table:table-cell office:value-type="string" calcext:value-type="string">
            <text:p>{0,1,2,3}|{3,2,1,0}</text:p>
          </table:table-cell>
          <table:table-cell office:value-type="float" office:value="3.00000001" calcext:value-type="float">
            <text:p>3,00000001</text:p>
          </table:table-cell>
          <table:table-cell table:formula="of:=ROW([.A26])" office:value-type="float" office:value="26" calcext:value-type="float">
            <text:p>26,00000000</text:p>
          </table:table-cell>
          <table:table-cell table:formula="of:=ROW([.A30])" office:value-type="float" office:value="30" calcext:value-type="float">
            <text:p>30,0</text:p>
          </table:table-cell>
          <table:table-cell/>
        </table:table-row>
        <table:table-row table:style-name="ro2">
          <table:table-cell table:style-name="ce127" table:number-columns-spanned="4" table:number-rows-spanned="1"/>
          <table:covered-table-cell table:number-columns-repeated="3"/>
          <table:table-cell/>
          <table:table-cell table:style-name="ce185" office:value-type="string" calcext:value-type="string">
            <text:p></text:p>
          </table:table-cell>
          <table:table-cell table:style-name="ce87" office:value-type="string" calcext:value-type="string">
            <text:p></text:p>
          </table:table-cell>
          <table:table-cell/>
          <table:table-cell office:value-type="string" calcext:value-type="string">
            <text:p>{4,5,6,...}|{...,6,5,4}</text:p>
          </table:table-cell>
          <table:table-cell office:value-type="float" office:value="3.00000001" calcext:value-type="float">
            <text:p>3,00000001</text:p>
          </table:table-cell>
          <table:table-cell table:formula="of:=ROW([.A37])" office:value-type="float" office:value="37" calcext:value-type="float">
            <text:p>37,00000000</text:p>
          </table:table-cell>
          <table:table-cell table:formula="of:=ROW([.A43])" office:value-type="float" office:value="43" calcext:value-type="float">
            <text:p>43,0</text:p>
          </table:table-cell>
          <table:table-cell/>
        </table:table-row>
        <table:table-row table:style-name="ro9">
          <table:table-cell table:style-name="ce296" table:formula="of:=IF([.D8]=&quot;&quot;;&quot;Lösungsmenge: L1={0,1,2,3,4,5,6,7}&quot;;&quot;&quot;)">
            <text:p/>
          </table:table-cell>
          <table:table-cell table:number-columns-repeated="3"/>
          <table:table-cell table:style-name="ce162"/>
          <table:table-cell table:style-name="ce186" table:formula="of:=DCOUNT([.$D1:.$D122];[.$D1:.$D122];[.$F2:.$F3])*2" office:value-type="float" office:value="0" calcext:value-type="float">
            <text:p>0</text:p>
          </table:table-cell>
          <table:table-cell table:style-name="ce195" table:formula="of:=DCOUNT([.$D1:.$D122];[.$D1:.$D122];[.$G2:.$G3])*2" office:value-type="float" office:value="32" calcext:value-type="float">
            <text:p>32</text:p>
          </table:table-cell>
          <table:table-cell/>
          <table:table-cell office:value-type="string" calcext:value-type="string">
            <text:p>{2,1,0,...}|{...,0,1,2}</text:p>
          </table:table-cell>
          <table:table-cell office:value-type="float" office:value="2.99999" calcext:value-type="float">
            <text:p>2,99999000</text:p>
          </table:table-cell>
          <table:table-cell table:formula="of:=ROW([.A49])" office:value-type="float" office:value="49" calcext:value-type="float">
            <text:p>49,00000000</text:p>
          </table:table-cell>
          <table:table-cell table:formula="of:=ROW([.A55])" office:value-type="float" office:value="55" calcext:value-type="float">
            <text:p>55,0</text:p>
          </table:table-cell>
          <table:table-cell/>
        </table:table-row>
        <table:table-row table:style-name="ro10">
          <table:table-cell table:style-name="ce299" office:value-type="string" calcext:value-type="string" table:number-columns-spanned="3" table:number-rows-spanned="1">
            <text:p>Frage: Wie schwer (also unser x) könnte die Büroklammer sein?</text:p>
            <text:p>Die Angabe erfolgt in vollen Gramm. Sicherlich wird die Büroklammer ein positives Gewicht haben, damit kommen als Grundmenge nur die<text:span text:style-name="T7"> Natürlichen Zahlen</text:span> in Frage, das bedeutet: G = <text:span text:style-name="T8">N </text:span></text:p>
          </table:table-cell>
          <table:covered-table-cell table:style-name="ce287"/>
          <table:covered-table-cell/>
          <table:table-cell/>
          <table:table-cell table:style-name="ce162"/>
          <table:table-cell table:style-name="ce169"/>
          <table:table-cell table:style-name="ce80"/>
          <table:table-cell/>
          <table:table-cell office:value-type="string" calcext:value-type="string">
            <text:p>{x|x&lt;6}</text:p>
          </table:table-cell>
          <table:table-cell office:value-type="float" office:value="5.99999" calcext:value-type="float">
            <text:p>5,99999000</text:p>
          </table:table-cell>
          <table:table-cell table:formula="of:=ROW([.A62])" office:value-type="float" office:value="62" calcext:value-type="float">
            <text:p>62,00000000</text:p>
          </table:table-cell>
          <table:table-cell table:formula="of:=ROW([.A69])" office:value-type="float" office:value="69" calcext:value-type="float">
            <text:p>69,0</text:p>
          </table:table-cell>
          <table:table-cell/>
        </table:table-row>
        <table:table-row table:style-name="ro4">
          <table:table-cell/>
          <table:table-cell table:style-name="ce339" office:value-type="string" calcext:value-type="string">
            <text:p>Stelle bitte die Unleichung auf!</text:p>
          </table:table-cell>
          <table:table-cell/>
          <table:table-cell table:style-name="ce298"/>
          <table:table-cell table:style-name="ce163"/>
          <table:table-cell/>
          <table:table-cell table:style-name="ce80"/>
          <table:table-cell/>
          <table:table-cell office:value-type="string" calcext:value-type="string">
            <text:p>{x|x&gt;-2}</text:p>
          </table:table-cell>
          <table:table-cell office:value-type="float" office:value="-1.99999" calcext:value-type="float">
            <text:p>-1,99999000</text:p>
          </table:table-cell>
          <table:table-cell table:formula="of:=ROW([.C75])" office:value-type="float" office:value="75" calcext:value-type="float">
            <text:p>75,00000000</text:p>
          </table:table-cell>
          <table:table-cell table:formula="of:=ROW([.A82])" office:value-type="float" office:value="82" calcext:value-type="float">
            <text:p>82,0</text:p>
          </table:table-cell>
          <table:table-cell/>
        </table:table-row>
        <table:table-row table:style-name="ro11">
          <table:table-cell table:style-name="ce300" office:value-type="string" calcext:value-type="string">
            <text:p>linke Seite</text:p>
          </table:table-cell>
          <table:table-cell table:style-name="ce341" table:content-validation-name="val3" office:value-type="string" calcext:value-type="string">
            <text:p>Rela-</text:p>
            <text:p>tion</text:p>
          </table:table-cell>
          <table:table-cell table:style-name="ce375" office:value-type="string" calcext:value-type="string">
            <text:p>rechte Seite</text:p>
          </table:table-cell>
          <table:table-cell table:style-name="ce298"/>
          <table:table-cell table:style-name="ce164"/>
          <table:table-cell table:style-name="ce308"/>
          <table:table-cell table:style-name="ce80"/>
          <table:table-cell/>
          <table:table-cell office:value-type="string" calcext:value-type="string">
            <text:p>Lösungsmenge</text:p>
          </table:table-cell>
          <table:table-cell office:value-type="string" calcext:value-type="string">
            <text:p>Je nach Lösungsmenge stets für x ein wenig mehr oder weniger eingeben!</text:p>
          </table:table-cell>
          <table:table-cell table:number-columns-repeated="3"/>
        </table:table-row>
        <table:table-row table:style-name="ro4">
          <table:table-cell table:style-name="ce311"/>
          <table:table-cell table:style-name="ce381" table:content-validation-name="val4"/>
          <table:table-cell table:style-name="ce410"/>
          <table:table-cell table:style-name="ce161" table:formula="of:=IF(ISERROR(FIND(&quot;|&quot;&amp; SUBSTITUTE(SUBSTITUTE(SUBSTITUTE(SUBSTITUTE(SUBSTITUTE([.A8]&amp;[.B8]&amp;[.C8];&quot; &quot;;&quot;&quot;);&quot;…&quot;;&quot;...&quot;);&quot;·&quot;;&quot;*&quot; );&quot;–&quot; ;&quot;-&quot; );&quot;:&quot;;&quot;/&quot;) &amp;&quot;|&quot;;&quot;|&quot; &amp; &quot;x&lt;8|x&lt;8g&quot; &amp;&quot;|&quot;));&quot;&quot;;&quot;&quot;)" office:value-type="string" office:string-value="" calcext:value-type="string">
            <text:p></text:p>
          </table:table-cell>
          <table:table-cell/>
          <table:table-cell table:style-name="ce169" table:formula="of:=IF([.B6]=&quot;OK&quot;; IF([.B8]=&quot;&quot;;&quot;Relation fehlt&quot;;IF(SIGN([.J8]-[.I8])=SIGN([.J7]-[.I7]);IF([.B8]=[.B7];&quot;OK&quot;;&quot;Relation falsch.&quot;);IF(OR(AND([.B7]=&quot;&gt;&quot;;[.B8]=&quot;&lt;&quot;);AND([.B7]=&quot;&lt;&quot;;[.B8]=&quot;&gt;&quot;);AND([.B7]=&quot;≥&quot;;[.B8]=&quot;≤&quot;);AND([.B7]=&quot;≤&quot;;[.B8]=&quot;≥&quot;));&quot;OK&quot;;&quot;Aufpassen&quot;)));&quot;&quot;)">
            <text:p/>
          </table:table-cell>
          <table:table-cell table:style-name="ce80"/>
          <table:table-cell table:number-columns-repeated="6"/>
        </table:table-row>
        <table:table-row table:style-name="ro12">
          <table:table-cell table:style-name="ce302" office:value-type="string" calcext:value-type="string">
            <text:p>Die linke Seite ist leichter, hat ein Gewicht von 3g.</text:p>
          </table:table-cell>
          <table:table-cell table:style-name="ce344" table:content-validation-name="val3" office:value-type="string" calcext:value-type="string">
            <text:p>Rela-</text:p>
            <text:p>tion</text:p>
          </table:table-cell>
          <table:table-cell table:style-name="ce377" office:value-type="string" calcext:value-type="string">
            <text:p>rechte Seite: Büroklammer (x)</text:p>
          </table:table-cell>
          <table:table-cell table:number-columns-repeated="2"/>
          <table:table-cell table:style-name="ce169" table:formula="of:=IF([.E9]=&quot;OK&quot;; IF([.B9]=&quot;&quot;;&quot;Relation fehlt&quot;;IF(SIGN([.J9]-[.I9])=SIGN([.J8]-[.I8]);IF([.B9]=[.B8];&quot;OK&quot;;&quot;Relation falsch.&quot;);IF(OR(AND([.B8]=&quot;&gt;&quot;;[.B9]=&quot;&lt;&quot;);AND([.B8]=&quot;&lt;&quot;;[.B9]=&quot;&gt;&quot;);AND([.B8]=&quot;≥&quot;;[.B9]=&quot;≤&quot;);AND([.B8]=&quot;≤&quot;;[.B9]=&quot;≥&quot;));&quot;OK&quot;;&quot;Aufpassen&quot;)));&quot;&quot;)">
            <text:p/>
          </table:table-cell>
          <table:table-cell table:style-name="ce80"/>
          <table:table-cell table:number-columns-repeated="6"/>
        </table:table-row>
        <table:table-row table:style-name="ro4">
          <table:table-cell table:style-name="ce311"/>
          <table:table-cell table:style-name="ce381" table:content-validation-name="val4"/>
          <table:table-cell table:style-name="ce410"/>
          <table:table-cell table:style-name="ce161" table:formula="of:=IF(ISERROR(FIND(&quot;|&quot;&amp; SUBSTITUTE(SUBSTITUTE(SUBSTITUTE(SUBSTITUTE(SUBSTITUTE([.A10]&amp;[.B10]&amp;[.C10];&quot; &quot;;&quot;&quot;);&quot;…&quot;;&quot;...&quot;);&quot;·&quot;;&quot;*&quot; );&quot;–&quot; ;&quot;-&quot; );&quot;:&quot;;&quot;/&quot;) &amp;&quot;|&quot;;&quot;|&quot; &amp; &quot;3&lt;x|3g&lt;x&quot; &amp;&quot;|&quot;));&quot;&quot;;&quot;&quot;)" office:value-type="string" office:string-value="" calcext:value-type="string">
            <text:p></text:p>
          </table:table-cell>
          <table:table-cell table:style-name="ce367" table:formula="of:=IF(AND([.A10]&lt;&gt;&quot;&quot;;[.C10]&lt;&gt;&quot;&quot;;OR([.E9]=&quot;OK&quot;;[.E9]&gt;=&quot;Umf&quot;));IF(AND([.I10]&lt;&gt;&quot;&quot;;[.J10]&lt;&gt;&quot;&quot;;ABS([.I10]-[.J10])&gt;0.005);&quot;Links-Rechts-Fehler&quot;;IF(AND([.I9]&lt;&gt;&quot;&quot;;[.J10]&lt;&gt;0;ABS([.J10]-[.K9])&gt;0.005);&quot;Äquivalenzumformung korrigieren&quot;;IF([.K10]&gt;&quot;Fehler&quot;;[.K10];IF(OR([.A10]=&quot;&quot;;[.A9]=&quot;&quot;;[.I10]=&quot;&quot;;[.J10]=&quot;&quot;);&quot;&quot;;&quot;OK&quot;))));&quot;&quot;)">
            <text:p/>
          </table:table-cell>
          <table:table-cell table:style-name="ce169" table:formula="of:=IF([.E10]=&quot;OK&quot;; IF([.B10]=&quot;&quot;;&quot;Relation fehlt&quot;;IF(SIGN([.J10]-[.I10])=SIGN([.J9]-[.I9]);IF([.B10]=[.B9];&quot;OK&quot;;&quot;Relation falsch.&quot;);IF(OR(AND([.B9]=&quot;&gt;&quot;;[.B10]=&quot;&lt;&quot;);AND([.B9]=&quot;&lt;&quot;;[.B10]=&quot;&gt;&quot;);AND([.B9]=&quot;≥&quot;;[.B10]=&quot;≤&quot;);AND([.B9]=&quot;≤&quot;;[.B10]=&quot;≥&quot;));&quot;OK&quot;;&quot;Aufpassen&quot;)));&quot;&quot;)">
            <text:p/>
          </table:table-cell>
          <table:table-cell table:number-columns-repeated="7"/>
        </table:table-row>
        <table:table-row table:style-name="ro4">
          <table:table-cell table:style-name="ce161"/>
          <table:table-cell table:style-name="ce345" table:content-validation-name="val3" office:value-type="string" calcext:value-type="string">
            <text:p>Nun die beiden Seiten vertauschen (Waage umdrehen), beachte die neue Relation</text:p>
          </table:table-cell>
          <table:table-cell table:style-name="ce161" table:number-columns-repeated="2"/>
          <table:table-cell table:style-name="ce367"/>
          <table:table-cell table:style-name="ce169"/>
          <table:table-cell table:number-columns-repeated="7"/>
        </table:table-row>
        <table:table-row table:style-name="ro4">
          <table:table-cell table:style-name="ce311"/>
          <table:table-cell table:style-name="ce381" table:content-validation-name="val4"/>
          <table:table-cell table:style-name="ce410"/>
          <table:table-cell table:style-name="ce161" table:formula="of:=IF(ISERROR(FIND(&quot;|&quot;&amp; SUBSTITUTE(SUBSTITUTE(SUBSTITUTE(SUBSTITUTE(SUBSTITUTE([.A12]&amp;[.B12]&amp;[.C12];&quot; &quot;;&quot;&quot;);&quot;…&quot;;&quot;...&quot;);&quot;·&quot;;&quot;*&quot; );&quot;–&quot; ;&quot;-&quot; );&quot;:&quot;;&quot;/&quot;) &amp;&quot;|&quot;;&quot;|&quot; &amp; &quot;x&gt;3|x&gt;3g&quot; &amp;&quot;|&quot;));&quot;&quot;;&quot;&quot;)" office:value-type="string" office:string-value="" calcext:value-type="string">
            <text:p></text:p>
          </table:table-cell>
          <table:table-cell table:style-name="ce367" table:formula="of:=IF(AND([.A12]&lt;&gt;&quot;&quot;;[.C12]&lt;&gt;&quot;&quot;;OR([.E10]=&quot;OK&quot;;[.E10]&gt;=&quot;Umf&quot;));IF(AND([.I12]&lt;&gt;&quot;&quot;;[.J12]&lt;&gt;&quot;&quot;;ABS([.I12]-[.J12])&gt;0.005);&quot;Links-Rechts-Fehler&quot;;IF(AND([.I10]&lt;&gt;&quot;&quot;;[.J12]&lt;&gt;0;ABS([.J12]-[.K10])&gt;0.005);&quot;Äquivalenzumformung korrigieren&quot;;IF([.K12]&gt;&quot;Fehler&quot;;[.K12];IF(OR([.A12]=&quot;&quot;;[.A10]=&quot;&quot;;[.I12]=&quot;&quot;;[.J12]=&quot;&quot;);&quot;&quot;;&quot;OK&quot;))));&quot;&quot;)">
            <text:p/>
          </table:table-cell>
          <table:table-cell table:style-name="ce169" table:formula="of:=IF([.E12]=&quot;OK&quot;; IF([.B12]=&quot;&quot;;&quot;Relation fehlt&quot;;IF(SIGN([.J12]-[.I12])=SIGN([.J10]-[.I10]);IF([.B12]=[.B10];&quot;OK&quot;;&quot;Relation falsch.&quot;);IF(OR(AND([.B10]=&quot;&gt;&quot;;[.B12]=&quot;&lt;&quot;);AND([.B10]=&quot;&lt;&quot;;[.B12]=&quot;&gt;&quot;);AND([.B10]=&quot;≥&quot;;[.B12]=&quot;≤&quot;);AND([.B10]=&quot;≤&quot;;[.B12]=&quot;≥&quot;));&quot;OK&quot;;&quot;Aufpassen&quot;)));&quot;&quot;)">
            <text:p/>
          </table:table-cell>
          <table:table-cell table:style-name="ce80"/>
          <table:table-cell table:number-columns-repeated="6"/>
        </table:table-row>
        <table:table-row table:style-name="ro4">
          <table:table-cell table:style-name="ce325" table:formula="of:=IF(AND([.D10]=&quot;&quot;;[.D12]=&quot;&quot;);&quot;Mit G=N ergibt sich: &quot;;&quot;&quot;)">
            <text:p/>
          </table:table-cell>
          <table:table-cell table:style-name="ce347" table:formula="of:=IF(AND([.D10]=&quot;&quot;;[.D12]=&quot;&quot;);&quot;Lösungsmenge: L2={4,5,6,...}&quot;;&quot;&quot;)">
            <text:p/>
          </table:table-cell>
          <table:table-cell table:style-name="ce161" table:number-columns-repeated="2"/>
          <table:table-cell table:style-name="ce367"/>
          <table:table-cell table:style-name="ce169"/>
          <table:table-cell table:style-name="ce80"/>
          <table:table-cell table:number-columns-repeated="6"/>
        </table:table-row>
        <table:table-row table:style-name="ro13">
          <table:table-cell table:style-name="ce327" office:value-type="string" calcext:value-type="string">
            <text:p>In welchem Gewichtsbereich liegt die Büroklammer, wenn wir beide Wägungen (L1 und L2) zusammen nehmen?</text:p>
          </table:table-cell>
          <table:table-cell table:style-name="ce348" office:value-type="string" calcext:value-type="string">
            <text:p>L=</text:p>
          </table:table-cell>
          <table:table-cell table:style-name="ce412"/>
          <table:table-cell table:style-name="ce161" table:formula="of:=IF(ISERROR(FIND(&quot;|&quot;&amp; SUBSTITUTE(SUBSTITUTE(SUBSTITUTE(SUBSTITUTE(SUBSTITUTE([.C14];&quot; &quot;;&quot;&quot;);&quot;…&quot;;&quot;...&quot;);&quot;·&quot;;&quot;*&quot; );&quot;–&quot; ;&quot;-&quot; );&quot;:&quot;;&quot;/&quot;) &amp;&quot;|&quot;;SUBSTITUTE(&quot;|&quot; &amp; &quot;{4,5,6,7}|{7,6,5,4}&quot; &amp;&quot;|&quot;;&quot; &quot;;&quot;&quot;)));&quot;&quot;;&quot;&quot;)" office:value-type="string" office:string-value="" calcext:value-type="string">
            <text:p></text:p>
          </table:table-cell>
          <table:table-cell table:style-name="ce367"/>
          <table:table-cell table:style-name="ce169"/>
          <table:table-cell table:style-name="ce80"/>
          <table:table-cell table:number-columns-repeated="6"/>
        </table:table-row>
        <table:table-row table:style-name="ro4">
          <table:table-cell table:style-name="ce161" table:number-columns-repeated="4"/>
          <table:table-cell table:style-name="ce367"/>
          <table:table-cell table:style-name="ce169"/>
          <table:table-cell table:style-name="ce80"/>
          <table:table-cell table:number-columns-repeated="6"/>
        </table:table-row>
        <table:table-row table:style-name="ro14">
          <table:table-cell table:style-name="ce305" office:value-type="string" calcext:value-type="string">
            <text:p>Mit Helium gefüllte Ballons können eine Seite auch anheben. Doch wie schwer könnte der </text:p>
            <text:p>Bleistift sein? Die Ungleichung steht schon da, forme bitte um, denn: x allein ist fein!</text:p>
            <draw:g table:end-cell-address="Tabelle2.C19" table:end-x="22.88mm" table:end-y="3.24mm" draw:z-index="8">
              <draw:g>
                <draw:frame draw:name="Bild 1" draw:style-name="gr4" draw:text-style-name="P5" svg:width="8.83mm" svg:height="8.82mm" draw:transform="skewX (-0.00331612557878925) rotate (-1.0478956828974) translate (45.62mm 35.18mm)">
                  <draw:image xlink:href="Pictures/10000C2500000B0F00000B0F3F036AB5048AA34B.svg" xlink:type="simple" xlink:show="embed" xlink:actuate="onLoad">
                    <text:p/>
                  </draw:image>
                  <draw:image xlink:href="Pictures/10000201000000860000008616AC344D3AB36C2B.png" xlink:type="simple" xlink:show="embed" xlink:actuate="onLoad"/>
                </draw:frame>
                <draw:g>
                  <draw:frame draw:name="Bild 3" draw:style-name="gr4" draw:text-style-name="P5" svg:width="49.58mm" svg:height="40.87mm" svg:x="37.04mm" svg:y="15.18mm">
                    <draw:image xlink:href="Pictures/10000201000001B000000164B1589A7F3B39E02C.png" xlink:type="simple" xlink:show="embed" xlink:actuate="onLoad">
                      <text:p/>
                    </draw:image>
                  </draw:frame>
                  <draw:g>
                    <draw:custom-shape draw:style-name="gr8" draw:text-style-name="P9" svg:width="5.43mm" svg:height="5.42mm" svg:x="70.52mm" svg:y="43.43mm">
                      <text:p text:style-name="P6"><text:span text:style-name="T3">4g</text:span></text:p>
                      <draw:enhanced-geometry svg:viewBox="0 0 88 21600" draw:mirror-horizontal="false" draw:glue-points="44 ?f6 44 0 0 10800 44 21600 88 10800" draw:text-areas="0 ?f6 88 ?f3" draw:type="can" draw:modifiers="6936.36363636364"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0.68mm" svg:height="2.72mm" svg:x="72.83mm" svg:y="41.73mm">
                      <text:p/>
                      <draw:enhanced-geometry svg:viewBox="0 0 88 21600" draw:mirror-horizontal="false" draw:glue-points="44 ?f6 44 0 0 10800 44 21600 88 10800" draw:text-areas="0 ?f6 88 ?f3" draw:type="can" draw:modifiers="3992.00799200799"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2.04mm" svg:height="2.03mm" svg:x="72.22mm" svg:y="40.96mm">
                      <text:p/>
                      <draw:enhanced-geometry svg:viewBox="0 0 88 21600" draw:mirror-horizontal="false" draw:glue-points="44 ?f6 44 0 0 10800 44 21600 88 10800" draw:text-areas="0 ?f6 88 ?f3" draw:type="can" draw:modifiers="108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g>
                </draw:g>
                <draw:frame draw:name="Bild 5" draw:style-name="gr9" draw:text-style-name="P5" svg:width="9mm" svg:height="9.76mm" svg:x="46.61mm" svg:y="27.99mm">
                  <draw:image xlink:href="Pictures/10000F3400000B0F00000A56B6DAADA830B00037.svg" xlink:type="simple" xlink:show="embed" xlink:actuate="onLoad">
                    <text:p text:style-name="P6"><text:span text:style-name="T4">-5g</text:span></text:p>
                  </draw:image>
                  <draw:image xlink:href="Pictures/10000201000000860000007D832E774F21163004.png" xlink:type="simple" xlink:show="embed" xlink:actuate="onLoad"/>
                </draw:frame>
              </draw:g>
              <draw:path draw:style-name="gr10" draw:text-style-name="P5" svg:width="5.59mm" svg:height="0.85mm" draw:transform="rotate (-1.5707963267949) translate (50.8064927964126mm 36.8251225588323mm)" svg:viewBox="0 0 560 86" svg:d="M0 3c112-21 187 88 298 74h94l93 9h75">
                <text:p/>
              </draw:path>
            </draw:g>
          </table:table-cell>
          <table:table-cell table:style-name="ce161" table:number-columns-repeated="3"/>
          <table:table-cell table:style-name="ce367"/>
          <table:table-cell table:style-name="ce169"/>
          <table:table-cell table:style-name="ce80"/>
          <table:table-cell table:number-columns-repeated="6"/>
        </table:table-row>
        <table:table-row table:style-name="ro15">
          <table:table-cell table:style-name="ce306" office:value-type="string" calcext:value-type="string">
            <text:p>G = <text:span text:style-name="T7">N</text:span></text:p>
          </table:table-cell>
          <table:table-cell table:style-name="ce161" table:number-columns-repeated="3"/>
          <table:table-cell table:style-name="ce367"/>
          <table:table-cell table:style-name="ce169"/>
          <table:table-cell table:style-name="ce80"/>
          <table:table-cell table:number-columns-repeated="6"/>
        </table:table-row>
        <table:table-row table:style-name="ro4">
          <table:table-cell table:style-name="ce161" table:number-columns-repeated="4"/>
          <table:table-cell table:style-name="ce367"/>
          <table:table-cell table:style-name="ce169"/>
          <table:table-cell table:style-name="ce80"/>
          <table:table-cell table:number-columns-repeated="6"/>
        </table:table-row>
        <table:table-row table:style-name="ro4">
          <table:table-cell table:style-name="ce161" table:number-columns-repeated="4"/>
          <table:table-cell table:number-columns-repeated="2"/>
          <table:table-cell table:style-name="ce80"/>
          <table:table-cell table:number-columns-repeated="6"/>
        </table:table-row>
        <table:table-row table:style-name="ro4">
          <table:table-cell table:style-name="ce307" office:value-type="string" calcext:value-type="string">
            <text:p>x-5</text:p>
          </table:table-cell>
          <table:table-cell table:style-name="ce350" table:content-validation-name="val4" office:value-type="string" calcext:value-type="string">
            <text:p>&lt;</text:p>
          </table:table-cell>
          <table:table-cell table:style-name="ce379" office:value-type="string" calcext:value-type="string">
            <text:p>4</text:p>
          </table:table-cell>
          <table:table-cell table:style-name="ce419" office:value-type="string" calcext:value-type="string">
            <text:p>|+5</text:p>
          </table:table-cell>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formula="of:=9-5" office:value-type="float" office:value="4" calcext:value-type="float">
            <text:p>4,00000000</text:p>
          </table:table-cell>
          <table:table-cell table:formula="of:=4" office:value-type="float" office:value="4" calcext:value-type="float">
            <text:p>4,00000000</text:p>
          </table:table-cell>
          <table:table-cell table:formula="of:=4+5" office:value-type="float" office:value="9" calcext:value-type="float">
            <text:p>9,00000000</text:p>
          </table:table-cell>
          <table:table-cell table:number-columns-repeated="2"/>
        </table:table-row>
        <table:table-row table:style-name="ro4">
          <table:table-cell table:style-name="ce237"/>
          <table:table-cell table:style-name="ce278" table:content-validation-name="val4"/>
          <table:table-cell table:style-name="ce419"/>
          <table:table-cell table:style-name="ce352">
            <draw:control table:end-cell-address="Tabelle2.E22" table:end-x="2.12mm" table:end-y="3.24mm" draw:z-index="0" draw:text-style-name="P2" svg:width="15.96mm" svg:height="5.26mm" svg:x="5.49mm" svg:y="2.5mm" draw:control="control13"/>
          </table:table-cell>
          <table:table-cell table:style-name="ce162" table:formula="of:=IF(AND([.A21]&lt;&gt;&quot;&quot;;[.C21]&lt;&gt;&quot;&quot;;OR([.E20]=&quot;OK&quot;;[.E20]&gt;=&quot;Umf&quot;));IF(AND([.I21]&lt;&gt;&quot;&quot;;[.J21]&lt;&gt;&quot;&quot;;ABS([.I21]-[.J21])&gt;0.005);&quot;Links-Rechts-Fehler&quot;;IF(AND([.I20]&lt;&gt;&quot;&quot;;[.J21]&lt;&gt;0;ABS([.J21]-[.K20])&gt;0.005);&quot;Äquivalenzumformung korrigieren&quot;;IF([.K21]&gt;&quot;Fehler&quot;;[.K21];IF(OR([.A21]=&quot;&quot;;[.A20]=&quot;&quot;;[.I21]=&quot;&quot;;[.J21]=&quot;&quot;);&quot;&quot;;&quot;OK&quot;))));&quot;&quot;)">
            <text:p/>
          </table:table-cell>
          <table:table-cell table:style-name="ce169" table:formula="of:=IF([.E21]=&quot;OK&quot;; IF([.B21]=&quot;&quot;;&quot;Relation fehlt&quot;;IF(SIGN([.J21]-[.I21])=SIGN([.J20]-[.I20]);IF([.B21]=[.B20];&quot;OK&quot;;&quot;Relation falsch.&quot;);IF(OR(AND([.B20]=&quot;&gt;&quot;;[.B21]=&quot;&lt;&quot;);AND([.B20]=&quot;&lt;&quot;;[.B21]=&quot;&gt;&quot;);AND([.B20]=&quot;≥&quot;;[.B21]=&quot;≤&quot;);AND([.B20]=&quot;≤&quot;;[.B21]=&quot;≥&quot;));&quot;OK&quot;;&quot;Aufpassen&quot;)));&quot;&quot;)">
            <text:p/>
          </table:table-cell>
          <table:table-cell table:style-name="ce80"/>
          <table:table-cell/>
          <table:table-cell table:formula="of:=9" office:value-type="float" office:value="9" calcext:value-type="float">
            <text:p>9,00000000</text:p>
          </table:table-cell>
          <table:table-cell table:formula="of:=9" office:value-type="float" office:value="9" calcext:value-type="float">
            <text:p>9,00000000</text:p>
          </table:table-cell>
          <table:table-cell table:formula="of:=9" office:value-type="float" office:value="9" calcext:value-type="float">
            <text:p>9,00000000</text:p>
          </table:table-cell>
          <table:table-cell table:number-columns-repeated="2"/>
        </table:table-row>
        <table:table-row table:style-name="ro4">
          <table:table-cell table:number-columns-repeated="3"/>
          <table:table-cell table:style-name="ce160" table:formula="of:=IF(ISERROR(VALUE(VLOOKUP(&quot; *x *&quot;;[.A20:.C21];3;0)));&quot;&quot;;IF(ABS(VALUE(VLOOKUP(&quot; *x *&quot;;[.A20:.C21];3;0))-[.J1]&lt;0.001);IF(VLOOKUP(&quot; *x *&quot;;[.A20:.F21];6;0)=&quot;OK&quot;;&quot;&quot;;&quot;&quot;);&quot;&quot;))" office:value-type="string" office:string-value="" calcext:value-type="string">
            <text:p></text:p>
          </table:table-cell>
          <table:table-cell table:style-name="ce367" table:formula="of:=IF(AND([.A22]&lt;&gt;&quot;&quot;;[.C22]&lt;&gt;&quot;&quot;;OR([.E21]=&quot;OK&quot;;[.E21]&gt;=&quot;Umf&quot;));IF(AND([.I22]&lt;&gt;&quot;&quot;;[.J22]&lt;&gt;&quot;&quot;;ABS([.I22]-[.J22])&gt;0.005);&quot;Links-Rechts-Fehler&quot;;IF(AND([.I21]&lt;&gt;&quot;&quot;;[.J22]&lt;&gt;0;ABS([.J22]-[.K21])&gt;0.005);&quot;Äquivalenzumformung korrigieren&quot;;IF([.K22]&gt;&quot;Fehler&quot;;[.K22];IF(OR([.A22]=&quot;&quot;;[.A21]=&quot;&quot;;[.I22]=&quot;&quot;;[.J22]=&quot;&quot;);&quot;&quot;;&quot;OK&quot;))));&quot;&quot;)">
            <text:p/>
          </table:table-cell>
          <table:table-cell table:style-name="ce169" table:formula="of:=IF([.E22]=&quot;OK&quot;; IF([.B22]=&quot;&quot;;&quot;Relation fehlt&quot;;IF(SIGN([.J22]-[.I22])=SIGN([.J21]-[.I21]);IF([.B22]=[.B21];&quot;OK&quot;;&quot;Relation falsch.&quot;);IF(OR(AND([.B21]=&quot;&gt;&quot;;[.B22]=&quot;&lt;&quot;);AND([.B21]=&quot;&lt;&quot;;[.B22]=&quot;&gt;&quot;);AND([.B21]=&quot;≥&quot;;[.B22]=&quot;≤&quot;);AND([.B21]=&quot;≤&quot;;[.B22]=&quot;≥&quot;));&quot;OK&quot;;&quot;Aufpassen&quot;)));&quot;&quot;)">
            <text:p/>
          </table:table-cell>
          <table:table-cell table:style-name="ce80"/>
          <table:table-cell table:number-columns-repeated="6"/>
        </table:table-row>
        <table:table-row table:style-name="ro16">
          <table:table-cell table:style-name="ce71" office:value-type="string" calcext:value-type="string">
            <text:p>L</text:p>
          </table:table-cell>
          <table:table-cell table:style-name="ce294" office:value-type="string" calcext:value-type="string">
            <text:p>=</text:p>
          </table:table-cell>
          <table:table-cell table:style-name="ce317"/>
          <table:table-cell table:style-name="ce161" table:formula="of:=IF(ISERROR(FIND(&quot;|&quot;&amp; SUBSTITUTE(SUBSTITUTE(SUBSTITUTE(SUBSTITUTE(SUBSTITUTE([.C23];&quot; &quot;;&quot;&quot;);&quot;…&quot;;&quot;...&quot;);&quot;·&quot;;&quot;*&quot; );&quot;–&quot; ;&quot;-&quot; );&quot;:&quot;;&quot;/&quot;) &amp;&quot;|&quot;;&quot;|&quot; &amp; SUBSTITUTE([.I1];&quot; &quot;;&quot;&quot;) &amp;&quot;|&quot;));&quot;&quot;;&quot;&quot;)" office:value-type="string" office:string-value="" calcext:value-type="string">
            <text:p></text:p>
          </table:table-cell>
          <table:table-cell table:style-name="ce414" office:value-type="string" calcext:value-type="string" table:number-columns-spanned="4" table:number-rows-spanned="1">
            <text:p>Gib für die Lösungsmenge alle Zahlen ein (oder die ersten 3 Zahlen ein, gefolgt von 3 Punkten und dann noch die letzte mögliche Zahl).</text:p>
          </table:table-cell>
          <table:covered-table-cell table:style-name="ce169"/>
          <table:covered-table-cell table:style-name="ce80"/>
          <table:covered-table-cell/>
          <table:table-cell table:number-columns-repeated="5"/>
        </table:table-row>
        <table:table-row table:style-name="ro4">
          <table:table-cell/>
          <table:table-cell table:style-name="ce294"/>
          <table:table-cell table:number-columns-repeated="2"/>
          <table:table-cell table:style-name="ce367" table:formula="of:=IF(AND([.A2]&lt;&gt;&quot;&quot;;[.C24]&lt;&gt;&quot;&quot;;OR([.E23]=&quot;OK&quot;;[.E23]&gt;=&quot;Umf&quot;));IF(AND([.I24]&lt;&gt;&quot;&quot;;[.J24]&lt;&gt;&quot;&quot;;ABS([.I24]-[.J24])&gt;0.005);&quot;Links-Rechts-Fehler&quot;;IF(AND([.I23]&lt;&gt;&quot;&quot;;[.J24]&lt;&gt;0;ABS([.J24]-[.K23])&gt;0.005);&quot;Äquivalenzumformung korrigieren&quot;;IF([.K24]&gt;&quot;Fehler&quot;;[.K24];IF(OR([.A2]=&quot;&quot;;[.A23]=&quot;&quot;;[.I24]=&quot;&quot;;[.J24]=&quot;&quot;);&quot;&quot;;&quot;OK&quot;))));&quot;&quot;)">
            <text:p/>
          </table:table-cell>
          <table:table-cell table:style-name="ce169" table:formula="of:=IF([.E24]=&quot;OK&quot;; IF([.B24]=&quot;&quot;;&quot;Relation fehlt&quot;;IF(SIGN([.J24]-[.I24])=SIGN([.J23]-[.I23]);IF([.B24]=[.B23];&quot;OK&quot;;&quot;Relation falsch.&quot;);IF(OR(AND([.B23]=&quot;&gt;&quot;;[.B24]=&quot;&lt;&quot;);AND([.B23]=&quot;&lt;&quot;;[.B24]=&quot;&gt;&quot;);AND([.B23]=&quot;≥&quot;;[.B24]=&quot;≤&quot;);AND([.B23]=&quot;≤&quot;;[.B24]=&quot;≥&quot;));&quot;OK&quot;;&quot;Aufpassen&quot;)));&quot;&quot;)">
            <text:p/>
          </table:table-cell>
          <table:table-cell table:style-name="ce84"/>
          <table:table-cell table:number-columns-repeated="6"/>
        </table:table-row>
        <table:table-row table:style-name="ro4">
          <table:table-cell office:value-type="string" calcext:value-type="string">
            <text:p>G = <text:span text:style-name="T8">N</text:span></text:p>
          </table:table-cell>
          <table:table-cell table:style-name="ce351" office:value-type="string" calcext:value-type="string">
            <text:p>Es gibt auch „kleiner oder gleich“ kurz: ≤</text:p>
          </table:table-cell>
          <table:table-cell table:number-columns-repeated="2"/>
          <table:table-cell table:style-name="ce367"/>
          <table:table-cell table:style-name="ce169"/>
          <table:table-cell table:style-name="ce80"/>
          <table:table-cell table:number-columns-repeated="6"/>
        </table:table-row>
        <table:table-row table:style-name="ro4">
          <table:table-cell table:style-name="ce312" office:value-type="string" calcext:value-type="string">
            <text:p>12x-27</text:p>
          </table:table-cell>
          <table:table-cell table:style-name="ce288" table:content-validation-name="val4" office:value-type="string" calcext:value-type="string">
            <text:p>≤</text:p>
          </table:table-cell>
          <table:table-cell table:style-name="ce337" office:value-type="string" calcext:value-type="string">
            <text:p>3x</text:p>
          </table:table-cell>
          <table:table-cell table:style-name="ce426"/>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formula="of:=12*3.00000001-27" office:value-type="float" office:value="9.00000012" calcext:value-type="float">
            <text:p>9,00000012</text:p>
          </table:table-cell>
          <table:table-cell table:formula="of:=3*3.00000001" office:value-type="float" office:value="9.00000003" calcext:value-type="float">
            <text:p>9,00000003</text:p>
          </table:table-cell>
          <table:table-cell table:formula="of:=3*3.00000001+27" office:value-type="float" office:value="36.00000003" calcext:value-type="float">
            <text:p>36,00000003</text:p>
          </table:table-cell>
          <table:table-cell table:number-columns-repeated="2"/>
        </table:table-row>
        <table:table-row table:style-name="ro4">
          <table:table-cell table:style-name="ce238"/>
          <table:table-cell table:style-name="ce279" table:content-validation-name="val4"/>
          <table:table-cell table:style-name="ce426" table:number-columns-repeated="2"/>
          <table:table-cell table:style-name="ce162" table:formula="of:=IF(AND([.A27]&lt;&gt;&quot;&quot;;[.C27]&lt;&gt;&quot;&quot;;OR([.E26]=&quot;OK&quot;;[.E26]&gt;=&quot;Umf&quot;));IF(AND([.I27]&lt;&gt;&quot;&quot;;[.J27]&lt;&gt;&quot;&quot;;ABS([.I27]-[.J27])&gt;0.005);&quot;Links-Rechts-Fehler&quot;;IF(AND([.I26]&lt;&gt;&quot;&quot;;[.J27]&lt;&gt;0;ABS([.J27]-[.K26])&gt;0.005);&quot;Äquivalenzumformung korrigieren&quot;;IF([.K27]&gt;&quot;Fehler&quot;;[.K27];IF(OR([.A27]=&quot;&quot;;[.A26]=&quot;&quot;;[.I27]=&quot;&quot;;[.J27]=&quot;&quot;);&quot;&quot;;&quot;OK&quot;))));&quot;&quot;)">
            <text:p/>
          </table:table-cell>
          <table:table-cell table:style-name="ce169" table:formula="of:=IF([.E27]=&quot;OK&quot;; IF([.B27]=&quot;&quot;;&quot;Relation fehlt&quot;;IF(SIGN([.J27]-[.I27])=SIGN([.J26]-[.I26]);IF([.B27]=[.B26];&quot;OK&quot;;&quot;Relation falsch.&quot;);IF(OR(AND([.B26]=&quot;&gt;&quot;;[.B27]=&quot;&lt;&quot;);AND([.B26]=&quot;&lt;&quot;;[.B27]=&quot;&gt;&quot;);AND([.B26]=&quot;≥&quot;;[.B27]=&quot;≤&quot;);AND([.B26]=&quot;≤&quot;;[.B27]=&quot;≥&quot;));&quot;OK&quot;;&quot;Aufpassen&quot;)));&quot;&quot;)">
            <text:p/>
          </table:table-cell>
          <table:table-cell table:style-name="ce80"/>
          <table:table-cell/>
          <table:table-cell table:formula="of:=12*3.00000001" office:value-type="float" office:value="36.00000012" calcext:value-type="float">
            <text:p>36,00000012</text:p>
          </table:table-cell>
          <table:table-cell table:formula="of:=3*3.00000001+27" office:value-type="float" office:value="36.00000003" calcext:value-type="float">
            <text:p>36,00000003</text:p>
          </table:table-cell>
          <table:table-cell table:formula="of:=3*3.00000001+27-3*3.00000001" office:value-type="float" office:value="27" calcext:value-type="float">
            <text:p>27,00000000</text:p>
          </table:table-cell>
          <table:table-cell table:number-columns-repeated="2"/>
        </table:table-row>
        <table:table-row table:style-name="ro4">
          <table:table-cell table:style-name="ce238"/>
          <table:table-cell table:style-name="ce279" table:content-validation-name="val4"/>
          <table:table-cell table:style-name="ce426" table:number-columns-repeated="2"/>
          <table:table-cell table:style-name="ce162" table:formula="of:=IF(AND([.A28]&lt;&gt;&quot;&quot;;[.C28]&lt;&gt;&quot;&quot;;OR([.E27]=&quot;OK&quot;;[.E27]&gt;=&quot;Umf&quot;));IF(AND([.I28]&lt;&gt;&quot;&quot;;[.J28]&lt;&gt;&quot;&quot;;ABS([.I28]-[.J28])&gt;0.005);&quot;Links-Rechts-Fehler&quot;;IF(AND([.I27]&lt;&gt;&quot;&quot;;[.J28]&lt;&gt;0;ABS([.J28]-[.K27])&gt;0.005);&quot;Äquivalenzumformung korrigieren&quot;;IF([.K28]&gt;&quot;Fehler&quot;;[.K28];IF(OR([.A28]=&quot;&quot;;[.A27]=&quot;&quot;;[.I28]=&quot;&quot;;[.J28]=&quot;&quot;);&quot;&quot;;&quot;OK&quot;))));&quot;&quot;)">
            <text:p/>
          </table:table-cell>
          <table:table-cell table:style-name="ce169" table:formula="of:=IF([.E28]=&quot;OK&quot;; IF([.B28]=&quot;&quot;;&quot;Relation fehlt&quot;;IF(SIGN([.J28]-[.I28])=SIGN([.J27]-[.I27]);IF([.B28]=[.B27];&quot;OK&quot;;&quot;Relation falsch.&quot;);IF(OR(AND([.B27]=&quot;&gt;&quot;;[.B28]=&quot;&lt;&quot;);AND([.B27]=&quot;&lt;&quot;;[.B28]=&quot;&gt;&quot;);AND([.B27]=&quot;≥&quot;;[.B28]=&quot;≤&quot;);AND([.B27]=&quot;≤&quot;;[.B28]=&quot;≥&quot;));&quot;OK&quot;;&quot;Aufpassen&quot;)));&quot;&quot;)">
            <text:p/>
          </table:table-cell>
          <table:table-cell table:style-name="ce80"/>
          <table:table-cell/>
          <table:table-cell table:formula="of:=9*3.00000001" office:value-type="float" office:value="27.00000009" calcext:value-type="float">
            <text:p>27,00000009</text:p>
          </table:table-cell>
          <table:table-cell table:formula="of:=27" office:value-type="float" office:value="27" calcext:value-type="float">
            <text:p>27,00000000</text:p>
          </table:table-cell>
          <table:table-cell table:formula="of:=27/9" office:value-type="float" office:value="3" calcext:value-type="float">
            <text:p>3,00000000</text:p>
          </table:table-cell>
          <table:table-cell table:number-columns-repeated="2"/>
        </table:table-row>
        <table:table-row table:style-name="ro4">
          <table:table-cell table:style-name="ce238"/>
          <table:table-cell table:style-name="ce279" table:content-validation-name="val4"/>
          <table:table-cell table:style-name="ce426" table:number-columns-repeated="2"/>
          <table:table-cell table:style-name="ce162" table:formula="of:=IF(AND([.A29]&lt;&gt;&quot;&quot;;[.C29]&lt;&gt;&quot;&quot;;OR([.E28]=&quot;OK&quot;;[.E28]&gt;=&quot;Umf&quot;));IF(AND([.I29]&lt;&gt;&quot;&quot;;[.J29]&lt;&gt;&quot;&quot;;ABS([.I29]-[.J29])&gt;0.005);&quot;Links-Rechts-Fehler&quot;;IF(AND([.I28]&lt;&gt;&quot;&quot;;[.J29]&lt;&gt;0;ABS([.J29]-[.K28])&gt;0.005);&quot;Äquivalenzumformung korrigieren&quot;;IF([.K29]&gt;&quot;Fehler&quot;;[.K29];IF(OR([.A29]=&quot;&quot;;[.A28]=&quot;&quot;;[.I29]=&quot;&quot;;[.J29]=&quot;&quot;);&quot;&quot;;&quot;OK&quot;))));&quot;&quot;)">
            <text:p/>
          </table:table-cell>
          <table:table-cell table:style-name="ce169" table:formula="of:=IF([.E29]=&quot;OK&quot;; IF([.B29]=&quot;&quot;;&quot;Relation fehlt&quot;;IF(SIGN([.J29]-[.I29])=SIGN([.J28]-[.I28]);IF([.B29]=[.B28];&quot;OK&quot;;&quot;Relation falsch.&quot;);IF(OR(AND([.B28]=&quot;&gt;&quot;;[.B29]=&quot;&lt;&quot;);AND([.B28]=&quot;&lt;&quot;;[.B29]=&quot;&gt;&quot;);AND([.B28]=&quot;≥&quot;;[.B29]=&quot;≤&quot;);AND([.B28]=&quot;≤&quot;;[.B29]=&quot;≥&quot;));&quot;OK&quot;;&quot;Aufpassen&quot;)));&quot;&quot;)">
            <text:p/>
          </table:table-cell>
          <table:table-cell table:style-name="ce80"/>
          <table:table-cell/>
          <table:table-cell table:formula="of:=3.00000001" office:value-type="float" office:value="3.00000001" calcext:value-type="float">
            <text:p>3,00000001</text:p>
          </table:table-cell>
          <table:table-cell table:formula="of:=3" office:value-type="float" office:value="3" calcext:value-type="float">
            <text:p>3,00000000</text:p>
          </table:table-cell>
          <table:table-cell table:formula="of:=3" office:value-type="float" office:value="3" calcext:value-type="float">
            <text:p>3,00000000</text:p>
          </table:table-cell>
          <table:table-cell table:number-columns-repeated="2"/>
        </table:table-row>
        <table:table-row table:style-name="ro4">
          <table:table-cell table:style-name="ce315"/>
          <table:table-cell table:style-name="ce360" table:content-validation-name="val4"/>
          <table:table-cell table:style-name="ce383"/>
          <table:table-cell table:style-name="ce445">
            <draw:control table:end-cell-address="Tabelle2.E32" table:end-x="0.51mm" table:end-y="0.07mm" draw:z-index="1" draw:text-style-name="P2" svg:width="14.73mm" svg:height="5.06mm" svg:x="5.11mm" svg:y="4.06mm" draw:control="control14"/>
          </table:table-cell>
          <table:table-cell table:style-name="ce162" table:formula="of:=IF(AND([.A30]&lt;&gt;&quot;&quot;;[.C30]&lt;&gt;&quot;&quot;;OR([.E29]=&quot;OK&quot;;[.E29]&gt;=&quot;Umf&quot;));IF(AND([.I30]&lt;&gt;&quot;&quot;;[.J30]&lt;&gt;&quot;&quot;;ABS([.I30]-[.J30])&gt;0.005);&quot;Links-Rechts-Fehler&quot;;IF(AND([.I29]&lt;&gt;&quot;&quot;;[.J30]&lt;&gt;0;ABS([.J30]-[.K29])&gt;0.005);&quot;Äquivalenzumformung korrigieren&quot;;IF([.K30]&gt;&quot;Fehler&quot;;[.K30];IF(OR([.A30]=&quot;&quot;;[.A29]=&quot;&quot;;[.I30]=&quot;&quot;;[.J30]=&quot;&quot;);&quot;&quot;;&quot;OK&quot;))));&quot;&quot;)">
            <text:p/>
          </table:table-cell>
          <table:table-cell table:style-name="ce169" table:formula="of:=IF([.E30]=&quot;OK&quot;; IF([.B30]=&quot;&quot;;&quot;Relation fehlt&quot;;IF(SIGN([.J30]-[.I30])=SIGN([.J29]-[.I29]);IF([.B30]=[.B29];&quot;OK&quot;;&quot;Relation falsch.&quot;);IF(OR(AND([.B29]=&quot;&gt;&quot;;[.B30]=&quot;&lt;&quot;);AND([.B29]=&quot;&lt;&quot;;[.B30]=&quot;&gt;&quot;);AND([.B29]=&quot;≥&quot;;[.B30]=&quot;≤&quot;);AND([.B29]=&quot;≤&quot;;[.B30]=&quot;≥&quot;));&quot;OK&quot;;&quot;Aufpassen&quot;)));&quot;&quot;)">
            <text:p/>
          </table:table-cell>
          <table:table-cell table:style-name="ce80"/>
          <table:table-cell table:number-columns-repeated="6"/>
        </table:table-row>
        <table:table-row table:style-name="ro4">
          <table:table-cell/>
          <table:table-cell table:style-name="ce294"/>
          <table:table-cell/>
          <table:table-cell table:style-name="ce160" table:formula="of:=IF(ISERROR(VALUE(VLOOKUP(&quot; *x *&quot;;[.A27:.C30];3;0)));&quot;&quot;;IF(ABS(VALUE(VLOOKUP(&quot; *x *&quot;;[.A27:.C30];3;0))-[.J2]&lt;0.001);IF(VLOOKUP(&quot; *x *&quot;;[.A27:.F30];6;0)=&quot;OK&quot;;&quot;&quot;;&quot;&quot;);&quot;&quot;))" office:value-type="string" office:string-value="" calcext:value-type="string">
            <text:p></text:p>
          </table:table-cell>
          <table:table-cell table:style-name="ce162" table:formula="of:=IF(AND([.A31]&lt;&gt;&quot;&quot;;[.C31]&lt;&gt;&quot;&quot;;OR([.E30]=&quot;OK&quot;;[.E30]&gt;=&quot;Umf&quot;));IF(AND([.I31]&lt;&gt;&quot;&quot;;[.J31]&lt;&gt;&quot;&quot;;ABS([.I31]-[.J31])&gt;0.005);&quot;Links-Rechts-Fehler&quot;;IF(AND([.I30]&lt;&gt;&quot;&quot;;[.J31]&lt;&gt;0;ABS([.J31]-[.K30])&gt;0.005);&quot;Äquivalenzumformung korrigieren&quot;;IF([.K31]&gt;&quot;Fehler&quot;;[.K31];IF(OR([.A31]=&quot;&quot;;[.A30]=&quot;&quot;;[.I31]=&quot;&quot;;[.J31]=&quot;&quot;);&quot;&quot;;&quot;OK&quot;))));&quot;&quot;)">
            <text:p/>
          </table:table-cell>
          <table:table-cell table:style-name="ce169"/>
          <table:table-cell table:style-name="ce80"/>
          <table:table-cell table:number-columns-repeated="6"/>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428"/>
          <table:table-cell table:style-name="ce161" table:formula="of:=IF(ISERROR(FIND(&quot;|&quot;&amp; SUBSTITUTE(SUBSTITUTE(SUBSTITUTE(SUBSTITUTE(SUBSTITUTE([.C32];&quot; &quot;;&quot;&quot;);&quot;…&quot;;&quot;...&quot;);&quot;·&quot;;&quot;*&quot; );&quot;–&quot; ;&quot;-&quot; );&quot;:&quot;;&quot;/&quot;) &amp;&quot;|&quot;;&quot;|&quot; &amp; SUBSTITUTE([.I2];&quot; &quot;;&quot;&quot;) &amp;&quot;|&quot;));&quot;&quot;;&quot;&quot;)" office:value-type="string" office:string-value="" calcext:value-type="string">
            <text:p></text:p>
          </table:table-cell>
          <table:table-cell table:style-name="ce162" table:formula="of:=IF(AND([.A32]&lt;&gt;&quot;&quot;;[.C32]&lt;&gt;&quot;&quot;;OR([.E31]=&quot;OK&quot;;[.E31]&gt;=&quot;Umf&quot;));IF(AND([.I32]&lt;&gt;&quot;&quot;;[.J32]&lt;&gt;&quot;&quot;;ABS([.I32]-[.J32])&gt;0.005);&quot;Links-Rechts-Fehler&quot;;IF(AND([.I31]&lt;&gt;&quot;&quot;;[.J32]&lt;&gt;0;ABS([.J32]-[.K31])&gt;0.005);&quot;Äquivalenzumformung korrigieren&quot;;IF([.K32]&gt;&quot;Fehler&quot;;[.K32];IF(OR([.A32]=&quot;&quot;;[.A31]=&quot;&quot;;[.I32]=&quot;&quot;;[.J32]=&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table-cell table:style-name="ce169"/>
          <table:table-cell table:style-name="ce80"/>
          <table:table-cell table:number-columns-repeated="6"/>
        </table:table-row>
        <table:table-row table:style-name="ro17">
          <table:table-cell>
            <draw:g table:end-cell-address="Tabelle2.G35" table:end-x="6.58mm" table:end-y="54.53mm" draw:z-index="9">
              <draw:frame draw:name="Bild 6" draw:style-name="gr4" draw:text-style-name="P5" svg:width="81.82mm" svg:height="66.33mm" svg:x="0mm" svg:y="0.85mm">
                <draw:image xlink:href="Pictures/10000201000001B000000164B1589A7F3B39E02C.png" xlink:type="simple" xlink:show="embed" xlink:actuate="onLoad">
                  <text:p/>
                </draw:image>
              </draw:frame>
              <draw:g>
                <draw:custom-shape draw:style-name="gr11" draw:text-style-name="P9" svg:width="8.95mm" svg:height="8.8mm" svg:x="162.78mm" svg:y="36.08mm">
                  <text:p text:style-name="P6"><text:span text:style-name="T3">6g</text:span></text:p>
                  <draw:enhanced-geometry svg:viewBox="0 0 88 21600" draw:mirror-horizontal="false" draw:glue-points="44 ?f6 44 0 0 10800 44 21600 88 10800" draw:text-areas="0 ?f6 88 ?f3" draw:type="can" draw:modifiers="6936.36363636364"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12" draw:text-style-name="P8" svg:width="1.11mm" svg:height="4.42mm" svg:x="166.58mm" svg:y="33.32mm">
                  <text:p/>
                  <draw:enhanced-geometry svg:viewBox="0 0 88 21600" draw:mirror-horizontal="false" draw:glue-points="44 ?f6 44 0 0 10800 44 21600 88 10800" draw:text-areas="0 ?f6 88 ?f3" draw:type="can" draw:modifiers="3992.00799200799"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3.35mm" svg:height="3.29mm" svg:x="165.57mm" svg:y="32.07mm">
                  <text:p/>
                  <draw:enhanced-geometry svg:viewBox="0 0 88 21600" draw:mirror-horizontal="false" draw:glue-points="44 ?f6 44 0 0 10800 44 21600 88 10800" draw:text-areas="0 ?f6 88 ?f3" draw:type="can" draw:modifiers="108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g>
              <draw:g>
                <draw:frame draw:name="Bild 7" draw:style-name="gr9" draw:text-style-name="P5" svg:width="14.87mm" svg:height="15.81mm" svg:x="62.64mm" svg:y="32.47mm">
                  <draw:image xlink:href="Pictures/10000F3400000B0F00000A56B6DAADA830B00037.svg" xlink:type="simple" xlink:show="embed" xlink:actuate="onLoad">
                    <text:p text:style-name="P6"><text:span text:style-name="T4">-6g</text:span></text:p>
                  </draw:image>
                  <draw:image xlink:href="Pictures/10000201000000860000007D832E774F21163004.png" xlink:type="simple" xlink:show="embed" xlink:actuate="onLoad"/>
                </draw:frame>
                <draw:path draw:style-name="gr10" draw:text-style-name="P5" svg:width="9.08mm" svg:height="1.42mm" draw:transform="rotate (-1.5707963267949) translate (69.5772549478483mm 46.7995302147832mm)" svg:viewBox="0 0 909 143" svg:d="M0 5c182-36 303 144 484 122h153l151 16h121">
                  <text:p/>
                </draw:path>
              </draw:g>
              <draw:g>
                <draw:frame draw:name="Bild 8" draw:style-name="gr9" draw:text-style-name="P5" svg:width="11.61mm" svg:height="12.37mm" svg:x="7.41mm" svg:y="28.14mm">
                  <draw:image xlink:href="Pictures/10000F3400000B0F00000A56B6DAADA830B00037.svg" xlink:type="simple" xlink:show="embed" xlink:actuate="onLoad">
                    <text:p text:style-name="P6"><text:span text:style-name="T4">-x</text:span></text:p>
                  </draw:image>
                  <draw:image xlink:href="Pictures/10000201000000860000007D832E774F21163004.png" xlink:type="simple" xlink:show="embed" xlink:actuate="onLoad"/>
                </draw:frame>
                <draw:path draw:style-name="gr10" draw:text-style-name="P5" svg:width="7.09mm" svg:height="1.1mm" draw:transform="rotate (-1.5707963267949) translate (12.8218543901681mm 39.3394099718909mm)" svg:viewBox="0 0 710 111" svg:d="M0 4c142-28 237 113 378 95h120l118 12h94">
                  <text:p/>
                </draw:path>
              </draw:g>
              <draw:g>
                <draw:frame draw:name="Bild 9" draw:style-name="gr9" draw:text-style-name="P5" svg:width="11.61mm" svg:height="12.36mm" svg:x="17.48mm" svg:y="28.38mm">
                  <draw:image xlink:href="Pictures/10000F3400000B0F00000A56B6DAADA830B00037.svg" xlink:type="simple" xlink:show="embed" xlink:actuate="onLoad">
                    <text:p text:style-name="P6"><text:span text:style-name="T4">-x</text:span></text:p>
                  </draw:image>
                  <draw:image xlink:href="Pictures/10000201000000860000007D832E774F21163004.png" xlink:type="simple" xlink:show="embed" xlink:actuate="onLoad"/>
                </draw:frame>
                <draw:path draw:style-name="gr10" draw:text-style-name="P5" svg:width="7.09mm" svg:height="1.1mm" draw:transform="rotate (-1.5707963267949) translate (22.8905481374894mm 39.5771850905472mm)" svg:viewBox="0 0 710 111" svg:d="M0 4c142-28 237 113 378 95h120l118 12h94">
                  <text:p/>
                </draw:path>
              </draw:g>
              <draw:frame draw:name="Bild 10" draw:style-name="gr7" draw:text-style-name="P5" svg:width="81.82mm" svg:height="66.33mm" svg:x="106.12mm" svg:y="0.85mm">
                <draw:image xlink:href="Pictures/10000201000001B000000164B1589A7F3B39E02C.png" xlink:type="simple" xlink:show="embed" xlink:actuate="onLoad">
                  <text:p/>
                </draw:image>
              </draw:frame>
              <draw:g>
                <draw:custom-shape draw:style-name="gr13" draw:text-style-name="P9" svg:width="7.52mm" svg:height="7.4mm" svg:x="113.01mm" svg:y="47.16mm">
                  <text:p text:style-name="P6"><text:span text:style-name="T3">x</text:span></text:p>
                  <draw:enhanced-geometry svg:viewBox="0 0 88 21600" draw:mirror-horizontal="false" draw:glue-points="44 ?f6 44 0 0 10800 44 21600 88 10800" draw:text-areas="0 ?f6 88 ?f3" draw:type="can" draw:modifiers="6936.36363636364"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14" draw:text-style-name="P8" svg:width="0.94mm" svg:height="3.71mm" svg:x="116.21mm" svg:y="44.84mm">
                  <text:p/>
                  <draw:enhanced-geometry svg:viewBox="0 0 88 21600" draw:mirror-horizontal="false" draw:glue-points="44 ?f6 44 0 0 10800 44 21600 88 10800" draw:text-areas="0 ?f6 88 ?f3" draw:type="can" draw:modifiers="3992.00799200799"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2.82mm" svg:height="2.79mm" svg:x="115.36mm" svg:y="43.78mm">
                  <text:p/>
                  <draw:enhanced-geometry svg:viewBox="0 0 88 21600" draw:mirror-horizontal="false" draw:glue-points="44 ?f6 44 0 0 10800 44 21600 88 10800" draw:text-areas="0 ?f6 88 ?f3" draw:type="can" draw:modifiers="108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g>
              <draw:g>
                <draw:custom-shape draw:style-name="gr13" draw:text-style-name="P9" svg:width="7.52mm" svg:height="7.4mm" svg:x="123.08mm" svg:y="47.16mm">
                  <text:p text:style-name="P6"><text:span text:style-name="T3">x</text:span></text:p>
                  <draw:enhanced-geometry svg:viewBox="0 0 88 21600" draw:mirror-horizontal="false" draw:glue-points="44 ?f6 44 0 0 10800 44 21600 88 10800" draw:text-areas="0 ?f6 88 ?f3" draw:type="can" draw:modifiers="6936.36363636364"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14" draw:text-style-name="P8" svg:width="0.94mm" svg:height="3.71mm" svg:x="126.27mm" svg:y="44.84mm">
                  <text:p/>
                  <draw:enhanced-geometry svg:viewBox="0 0 88 21600" draw:mirror-horizontal="false" draw:glue-points="44 ?f6 44 0 0 10800 44 21600 88 10800" draw:text-areas="0 ?f6 88 ?f3" draw:type="can" draw:modifiers="3992.00799200799"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2.83mm" svg:height="2.79mm" svg:x="125.42mm" svg:y="43.78mm">
                  <text:p/>
                  <draw:enhanced-geometry svg:viewBox="0 0 88 21600" draw:mirror-horizontal="false" draw:glue-points="44 ?f6 44 0 0 10800 44 21600 88 10800" draw:text-areas="0 ?f6 88 ?f3" draw:type="can" draw:modifiers="108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g>
              <draw:frame draw:style-name="gr15" draw:text-style-name="P10" svg:width="23.49mm" svg:height="15.62mm" svg:x="4.47mm" svg:y="50.44mm">
                <draw:text-box>
                  <text:p text:style-name="P6"><text:span text:style-name="T2">Die linke Seite ‚zieht‘</text:span></text:p>
                  <text:p text:style-name="P6"><text:span text:style-name="T2"><text:s/></text:span><text:span text:style-name="T2">stärker!</text:span></text:p>
                </draw:text-box>
              </draw:frame>
              <draw:frame draw:style-name="gr16" draw:text-style-name="P10" svg:width="30.2mm" svg:height="15.61mm" svg:x="109.65mm" svg:y="2.78mm">
                <draw:text-box>
                  <text:p text:style-name="P6"><text:span text:style-name="T2">Die linke Seite ‚wiegt‘ schwerer!</text:span></text:p>
                </draw:text-box>
              </draw:frame>
              <draw:custom-shape draw:style-name="gr17" draw:text-style-name="P5" svg:width="28.78mm" svg:height="51.29mm" svg:x="79.58mm" svg:y="13.55mm">
                <text:p text:style-name="P6"><text:span text:style-name="T4">· (-1)</text:span></text:p>
                <text:p text:style-name="P6"><text:span text:style-name="T5">alle Vorzeichen</text:span></text:p>
                <text:p text:style-name="P6"><text:span text:style-name="T5"><text:s/></text:span><text:span text:style-name="T5">tauschen</text:span></text:p>
                <text:p text:style-name="P6"><text:span text:style-name="T5"/></text:p>
                <text:p text:style-name="P6"><text:span text:style-name="T5"/></text:p>
                <draw:enhanced-geometry svg:viewBox="0 0 21600 21600" draw:text-areas="?f5 ?f1 ?f6 ?f3" draw:type="left-right-arrow" draw:modifiers="4300 5400" draw:enhanced-path="M 0 10800 L ?f0 0 ?f0 ?f1 ?f2 ?f1 ?f2 0 21600 10800 ?f2 21600 ?f2 ?f3 ?f0 ?f3 ?f0 21600 Z N">
                  <draw:equation draw:name="f0" draw:formula="$0 "/>
                  <draw:equation draw:name="f1" draw:formula="$1 "/>
                  <draw:equation draw:name="f2" draw:formula="21600-$0 "/>
                  <draw:equation draw:name="f3" draw:formula="21600-$1 "/>
                  <draw:equation draw:name="f4" draw:formula="10800-$1 "/>
                  <draw:equation draw:name="f5" draw:formula="$0 *?f4 /10800"/>
                  <draw:equation draw:name="f6" draw:formula="21600-?f5 "/>
                  <draw:equation draw:name="f7" draw:formula="10800-$0 "/>
                  <draw:equation draw:name="f8" draw:formula="$1 *?f7 /10800"/>
                  <draw:equation draw:name="f9" draw:formula="21600-?f8 "/>
                  <draw:handle draw:handle-position="$0 $1" draw:handle-range-x-minimum="0" draw:handle-range-x-maximum="10800" draw:handle-range-y-minimum="0" draw:handle-range-y-maximum="10800"/>
                </draw:enhanced-geometry>
              </draw:custom-shape>
              <draw:g>
                <draw:frame draw:name="Bild 11" draw:style-name="gr9" draw:text-style-name="P5" svg:width="7.32mm" svg:height="7.8mm" svg:x="81.74mm" svg:y="41.34mm">
                  <draw:image xlink:href="Pictures/10000F3400000B0F00000A56B6DAADA830B00037.svg" xlink:type="simple" xlink:show="embed" xlink:actuate="onLoad">
                    <text:p text:style-name="P6"><text:span text:style-name="T4">-x</text:span></text:p>
                  </draw:image>
                  <draw:image xlink:href="Pictures/10000201000000860000007D832E774F21163004.png" xlink:type="simple" xlink:show="embed" xlink:actuate="onLoad"/>
                </draw:frame>
                <draw:path draw:style-name="gr10" draw:text-style-name="P5" svg:width="4.46mm" svg:height="0.69mm" draw:transform="rotate (-1.5707963267949) translate (85.1650151624149mm 48.403454240468mm)" svg:viewBox="0 0 447 70" svg:d="M0 2c89-16 149 72 238 61h75l74 7h60">
                  <text:p/>
                </draw:path>
              </draw:g>
              <draw:g>
                <draw:custom-shape draw:style-name="gr5" draw:text-style-name="P9" svg:width="4.3mm" svg:height="4.23mm" svg:x="100mm" svg:y="44.38mm">
                  <text:p text:style-name="P6"><text:span text:style-name="T3">x</text:span></text:p>
                  <draw:enhanced-geometry svg:viewBox="0 0 88 21600" draw:mirror-horizontal="false" draw:glue-points="44 ?f6 44 0 0 10800 44 21600 88 10800" draw:text-areas="0 ?f6 88 ?f3" draw:type="can" draw:modifiers="6936.36363636364"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0.54mm" svg:height="2.12mm" svg:x="101.84mm" svg:y="43.05mm">
                  <text:p/>
                  <draw:enhanced-geometry svg:viewBox="0 0 88 21600" draw:mirror-horizontal="false" draw:glue-points="44 ?f6 44 0 0 10800 44 21600 88 10800" draw:text-areas="0 ?f6 88 ?f3" draw:type="can" draw:modifiers="3992.00799200799"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6" draw:text-style-name="P8" svg:width="1.62mm" svg:height="1.59mm" svg:x="101.34mm" svg:y="42.44mm">
                  <text:p/>
                  <draw:enhanced-geometry svg:viewBox="0 0 88 21600" draw:mirror-horizontal="false" draw:glue-points="44 ?f6 44 0 0 10800 44 21600 88 10800" draw:text-areas="0 ?f6 88 ?f3" draw:type="can" draw:modifiers="108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g>
              <draw:line draw:style-name="gr18" draw:text-style-name="P8" svg:x1="88.52mm" svg:y1="46.73mm" svg:x2="99.71mm" svg:y2="46.73mm">
                <text:p/>
              </draw:line>
              <draw:frame draw:style-name="gr19" draw:text-style-name="P12" svg:width="11.8mm" svg:height="19.87mm" svg:x="36.2mm" svg:y="54.79mm">
                <draw:text-box>
                  <text:p text:style-name="P11"><text:span text:style-name="T6">&lt;</text:span></text:p>
                </draw:text-box>
              </draw:frame>
              <draw:frame draw:style-name="gr20" draw:text-style-name="P13" svg:width="12.24mm" svg:height="19.87mm" svg:x="141.03mm" svg:y="53.68mm">
                <draw:text-box>
                  <text:p text:style-name="P11"><text:span text:style-name="T6">&gt;</text:span></text:p>
                </draw:text-box>
              </draw:frame>
            </draw:g>
          </table:table-cell>
          <table:table-cell table:style-name="ce294"/>
          <table:table-cell table:number-columns-repeated="2"/>
          <table:table-cell table:style-name="ce162"/>
          <table:table-cell table:style-name="ce169"/>
          <table:table-cell table:style-name="ce80"/>
          <table:table-cell table:number-columns-repeated="6"/>
        </table:table-row>
        <table:table-row table:style-name="ro18">
          <table:table-cell table:style-name="ce319" office:value-type="string" calcext:value-type="string">
            <text:p>'-2x ist kleiner als -6‘, d.h. -2x ist noch weiter links am Zahlenstrahl im Vergleich zu -6</text:p>
          </table:table-cell>
          <table:table-cell table:style-name="ce294"/>
          <table:table-cell table:style-name="ce386" office:value-type="string" calcext:value-type="string" table:number-columns-spanned="2" table:number-rows-spanned="1">
            <text:p>Bei der Multiplikation (Division) mit einer negativen Zahl kehrt sich nicht nur die Vorzeichen, sondern auch die Relation um.</text:p>
          </table:table-cell>
          <table:covered-table-cell/>
          <table:table-cell table:style-name="ce415" office:value-type="string" calcext:value-type="string" table:number-columns-spanned="2" table:number-rows-spanned="1">
            <text:p>Aber: '2x ist damit auch größer als +6‘, d.h. 2x ist weiter rechts am Zahlenstrahl im Vergleich zu +6</text:p>
          </table:table-cell>
          <table:covered-table-cell table:style-name="ce169"/>
          <table:table-cell table:style-name="ce80"/>
          <table:table-cell table:number-columns-repeated="6"/>
        </table:table-row>
        <table:table-row table:style-name="ro19">
          <table:table-cell office:value-type="string" calcext:value-type="string">
            <text:p>G = <text:span text:style-name="T8">Z</text:span></text:p>
            <draw:frame table:end-cell-address="Tabelle2.I36" table:end-x="0.48mm" table:end-y="15.73mm" draw:z-index="10" draw:name="Bild 13" draw:style-name="gr21" draw:text-style-name="P14" svg:width="207.33mm" svg:height="11.49mm" svg:x="1.26mm" svg:y="4.26mm">
              <draw:image xlink:href="Pictures/1000000000000579000000407903C0E076130FDF.png" xlink:type="simple" xlink:show="embed" xlink:actuate="onLoad">
                <text:p/>
              </draw:image>
            </draw:frame>
          </table:table-cell>
          <table:table-cell/>
          <table:table-cell table:style-name="ce387" table:number-columns-spanned="2" table:number-rows-spanned="1"/>
          <table:covered-table-cell/>
          <table:table-cell table:style-name="ce162"/>
          <table:table-cell table:style-name="ce169"/>
          <table:table-cell table:style-name="ce80"/>
          <table:table-cell table:number-columns-repeated="6"/>
        </table:table-row>
        <table:table-row table:style-name="ro4">
          <table:table-cell table:style-name="ce321" office:value-type="string" calcext:value-type="string">
            <text:p>-2x</text:p>
          </table:table-cell>
          <table:table-cell table:style-name="ce326" office:value-type="string" calcext:value-type="string">
            <text:p>&lt;</text:p>
          </table:table-cell>
          <table:table-cell table:style-name="ce340" office:value-type="string" calcext:value-type="string">
            <text:p>-6</text:p>
          </table:table-cell>
          <table:table-cell table:style-name="ce405" office:value-type="string" calcext:value-type="string">
            <text:p>|*(-1)</text:p>
          </table:table-cell>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formula="of:=0-2*3.00000001" office:value-type="float" office:value="-6.00000002" calcext:value-type="float">
            <text:p>-6,00000002</text:p>
          </table:table-cell>
          <table:table-cell table:formula="of:=0-6" office:value-type="float" office:value="-6" calcext:value-type="float">
            <text:p>-6,00000000</text:p>
          </table:table-cell>
          <table:table-cell table:formula="of:=0-6*(-1)" office:value-type="float" office:value="6" calcext:value-type="float">
            <text:p>6,00000000</text:p>
          </table:table-cell>
          <table:table-cell table:number-columns-repeated="2"/>
        </table:table-row>
        <table:table-row table:style-name="ro4">
          <table:table-cell table:style-name="ce239"/>
          <table:table-cell table:style-name="ce280" table:content-validation-name="val4"/>
          <table:table-cell table:style-name="ce434"/>
          <table:table-cell table:style-name="ce434" office:value-type="string" calcext:value-type="string">
            <text:p>|:2</text:p>
          </table:table-cell>
          <table:table-cell table:style-name="ce162" table:formula="of:=IF(AND([.A38]&lt;&gt;&quot;&quot;;[.C38]&lt;&gt;&quot;&quot;;OR([.E37]=&quot;OK&quot;;[.E37]&gt;=&quot;Umf&quot;));IF(AND([.I38]&lt;&gt;&quot;&quot;;[.J38]&lt;&gt;&quot;&quot;;ABS([.I38]-[.J38])&gt;0.005);&quot;Links-Rechts-Fehler&quot;;IF(AND([.I37]&lt;&gt;&quot;&quot;;[.J38]&lt;&gt;0;ABS([.J38]-[.K37])&gt;0.005);&quot;Äquivalenzumformung korrigieren&quot;;IF([.K38]&gt;&quot;Fehler&quot;;[.K38];IF(OR([.A38]=&quot;&quot;;[.A37]=&quot;&quot;;[.I38]=&quot;&quot;;[.J38]=&quot;&quot;);&quot;&quot;;&quot;OK&quot;))));&quot;&quot;)">
            <text:p/>
          </table:table-cell>
          <table:table-cell table:style-name="ce169" table:formula="of:=IF([.E38]=&quot;OK&quot;; IF([.B38]=&quot;&quot;;&quot;Relation fehlt&quot;;IF(SIGN([.J38]-[.I38])=SIGN([.J37]-[.I37]);IF([.B38]=[.B37];&quot;OK&quot;;&quot;Relation falsch.&quot;);IF(OR(AND([.B37]=&quot;&gt;&quot;;[.B38]=&quot;&lt;&quot;);AND([.B37]=&quot;&lt;&quot;;[.B38]=&quot;&gt;&quot;);AND([.B37]=&quot;≥&quot;;[.B38]=&quot;≤&quot;);AND([.B37]=&quot;≤&quot;;[.B38]=&quot;≥&quot;));&quot;OK&quot;;&quot;Aufpassen&quot;)));&quot;&quot;)">
            <text:p/>
          </table:table-cell>
          <table:table-cell table:style-name="ce80"/>
          <table:table-cell table:number-columns-repeated="3"/>
          <table:table-cell office:value-type="float" office:value="2" calcext:value-type="float">
            <text:p>2,00000000</text:p>
          </table:table-cell>
          <table:table-cell table:number-columns-repeated="2"/>
        </table:table-row>
        <table:table-row table:style-name="ro4">
          <table:table-cell table:style-name="ce239"/>
          <table:table-cell table:style-name="ce280" table:content-validation-name="val4"/>
          <table:table-cell table:style-name="ce434" table:number-columns-repeated="2"/>
          <table:table-cell table:style-name="ce162" table:formula="of:=IF(AND([.A39]&lt;&gt;&quot;&quot;;[.C39]&lt;&gt;&quot;&quot;;OR([.E38]=&quot;OK&quot;;[.E38]&gt;=&quot;Umf&quot;));IF(AND([.I39]&lt;&gt;&quot;&quot;;[.J39]&lt;&gt;&quot;&quot;;ABS([.I39]-[.J39])&gt;0.005);&quot;Links-Rechts-Fehler&quot;;IF(AND([.I38]&lt;&gt;&quot;&quot;;[.J39]&lt;&gt;0;ABS([.J39]-[.K38])&gt;0.005);&quot;Äquivalenzumformung korrigieren&quot;;IF([.K39]&gt;&quot;Fehler&quot;;[.K39];IF(OR([.A39]=&quot;&quot;;[.A38]=&quot;&quot;;[.I39]=&quot;&quot;;[.J39]=&quot;&quot;);&quot;&quot;;&quot;OK&quot;))));&quot;&quot;)">
            <text:p/>
          </table:table-cell>
          <table:table-cell table:style-name="ce169" table:formula="of:=IF([.E39]=&quot;OK&quot;; IF([.B39]=&quot;&quot;;&quot;Relation fehlt&quot;;IF(SIGN([.J39]-[.I39])=SIGN([.J38]-[.I38]);IF([.B39]=[.B38];&quot;OK&quot;;&quot;Relation falsch.&quot;);IF(OR(AND([.B38]=&quot;&gt;&quot;;[.B39]=&quot;&lt;&quot;);AND([.B38]=&quot;&lt;&quot;;[.B39]=&quot;&gt;&quot;);AND([.B38]=&quot;≥&quot;;[.B39]=&quot;≤&quot;);AND([.B38]=&quot;≤&quot;;[.B39]=&quot;≥&quot;));&quot;OK&quot;;&quot;Aufpassen&quot;)));&quot;&quot;)">
            <text:p/>
          </table:table-cell>
          <table:table-cell table:style-name="ce80"/>
          <table:table-cell table:number-columns-repeated="6"/>
        </table:table-row>
        <table:table-row table:style-name="ro4">
          <table:table-cell table:style-name="ce239"/>
          <table:table-cell table:style-name="ce280" table:content-validation-name="val4"/>
          <table:table-cell table:style-name="ce434" table:number-columns-repeated="2"/>
          <table:table-cell table:style-name="ce162" table:formula="of:=IF(AND([.A40]&lt;&gt;&quot;&quot;;[.C40]&lt;&gt;&quot;&quot;;OR([.E39]=&quot;OK&quot;;[.E39]&gt;=&quot;Umf&quot;));IF(AND([.I40]&lt;&gt;&quot;&quot;;[.J40]&lt;&gt;&quot;&quot;;ABS([.I40]-[.J40])&gt;0.005);&quot;Links-Rechts-Fehler&quot;;IF(AND([.I39]&lt;&gt;&quot;&quot;;[.J40]&lt;&gt;0;ABS([.J40]-[.K39])&gt;0.005);&quot;Äquivalenzumformung korrigieren&quot;;IF([.K40]&gt;&quot;Fehler&quot;;[.K40];IF(OR([.A40]=&quot;&quot;;[.A39]=&quot;&quot;;[.I40]=&quot;&quot;;[.J40]=&quot;&quot;);&quot;&quot;;&quot;OK&quot;))));&quot;&quot;)">
            <text:p/>
          </table:table-cell>
          <table:table-cell table:style-name="ce169" table:formula="of:=IF([.E40]=&quot;OK&quot;; IF([.B40]=&quot;&quot;;&quot;Relation fehlt&quot;;IF(SIGN([.J40]-[.I40])=SIGN([.J39]-[.I39]);IF([.B40]=[.B39];&quot;OK&quot;;&quot;Relation falsch.&quot;);IF(OR(AND([.B39]=&quot;&gt;&quot;;[.B40]=&quot;&lt;&quot;);AND([.B39]=&quot;&lt;&quot;;[.B40]=&quot;&gt;&quot;);AND([.B39]=&quot;≥&quot;;[.B40]=&quot;≤&quot;);AND([.B39]=&quot;≤&quot;;[.B40]=&quot;≥&quot;));&quot;OK&quot;;&quot;Aufpassen&quot;)));&quot;&quot;)">
            <text:p/>
          </table:table-cell>
          <table:table-cell table:style-name="ce80"/>
          <table:table-cell table:number-columns-repeated="6"/>
        </table:table-row>
        <table:table-row table:style-name="ro4">
          <table:table-cell table:style-name="ce239"/>
          <table:table-cell table:style-name="ce280" table:content-validation-name="val4"/>
          <table:table-cell table:style-name="ce434" table:number-columns-repeated="2"/>
          <table:table-cell table:style-name="ce162" table:formula="of:=IF(AND([.A41]&lt;&gt;&quot;&quot;;[.C41]&lt;&gt;&quot;&quot;;OR([.E40]=&quot;OK&quot;;[.E40]&gt;=&quot;Umf&quot;));IF(AND([.I41]&lt;&gt;&quot;&quot;;[.J41]&lt;&gt;&quot;&quot;;ABS([.I41]-[.J41])&gt;0.005);&quot;Links-Rechts-Fehler&quot;;IF(AND([.I40]&lt;&gt;&quot;&quot;;[.J41]&lt;&gt;0;ABS([.J41]-[.K40])&gt;0.005);&quot;Äquivalenzumformung korrigieren&quot;;IF([.K41]&gt;&quot;Fehler&quot;;[.K41];IF(OR([.A41]=&quot;&quot;;[.A40]=&quot;&quot;;[.I41]=&quot;&quot;;[.J41]=&quot;&quot;);&quot;&quot;;&quot;OK&quot;))));&quot;&quot;)">
            <text:p/>
          </table:table-cell>
          <table:table-cell table:style-name="ce169" table:formula="of:=IF([.E41]=&quot;OK&quot;; IF([.B41]=&quot;&quot;;&quot;Relation fehlt&quot;;IF(SIGN([.J41]-[.I41])=SIGN([.J40]-[.I40]);IF([.B41]=[.B40];&quot;OK&quot;;&quot;Relation falsch.&quot;);IF(OR(AND([.B40]=&quot;&gt;&quot;;[.B41]=&quot;&lt;&quot;);AND([.B40]=&quot;&lt;&quot;;[.B41]=&quot;&gt;&quot;);AND([.B40]=&quot;≥&quot;;[.B41]=&quot;≤&quot;);AND([.B40]=&quot;≤&quot;;[.B41]=&quot;≥&quot;));&quot;OK&quot;;&quot;Aufpassen&quot;)));&quot;&quot;)">
            <text:p/>
          </table:table-cell>
          <table:table-cell table:style-name="ce80"/>
          <table:table-cell table:number-columns-repeated="6"/>
        </table:table-row>
        <table:table-row table:style-name="ro4">
          <table:table-cell table:style-name="ce239"/>
          <table:table-cell table:style-name="ce280" table:content-validation-name="val4"/>
          <table:table-cell table:style-name="ce434" table:number-columns-repeated="2"/>
          <table:table-cell table:style-name="ce162" table:formula="of:=IF(AND([.A42]&lt;&gt;&quot;&quot;;[.C42]&lt;&gt;&quot;&quot;;OR([.E41]=&quot;OK&quot;;[.E41]&gt;=&quot;Umf&quot;));IF(AND([.I42]&lt;&gt;&quot;&quot;;[.J42]&lt;&gt;&quot;&quot;;ABS([.I42]-[.J42])&gt;0.005);&quot;Links-Rechts-Fehler&quot;;IF(AND([.I41]&lt;&gt;&quot;&quot;;[.J42]&lt;&gt;0;ABS([.J42]-[.K41])&gt;0.005);&quot;Äquivalenzumformung korrigieren&quot;;IF([.K42]&gt;&quot;Fehler&quot;;[.K42];IF(OR([.A42]=&quot;&quot;;[.A41]=&quot;&quot;;[.I42]=&quot;&quot;;[.J42]=&quot;&quot;);&quot;&quot;;&quot;OK&quot;))));&quot;&quot;)">
            <text:p/>
          </table:table-cell>
          <table:table-cell table:style-name="ce169" table:formula="of:=IF([.E42]=&quot;OK&quot;; IF([.B42]=&quot;&quot;;&quot;Relation fehlt&quot;;IF(SIGN([.J42]-[.I42])=SIGN([.J41]-[.I41]);IF([.B42]=[.B41];&quot;OK&quot;;&quot;Relation falsch.&quot;);IF(OR(AND([.B41]=&quot;&gt;&quot;;[.B42]=&quot;&lt;&quot;);AND([.B41]=&quot;&lt;&quot;;[.B42]=&quot;&gt;&quot;);AND([.B41]=&quot;≥&quot;;[.B42]=&quot;≤&quot;);AND([.B41]=&quot;≤&quot;;[.B42]=&quot;≥&quot;));&quot;OK&quot;;&quot;Aufpassen&quot;)));&quot;&quot;)">
            <text:p/>
          </table:table-cell>
          <table:table-cell table:style-name="ce80"/>
          <table:table-cell table:number-columns-repeated="6"/>
        </table:table-row>
        <table:table-row table:style-name="ro4">
          <table:table-cell table:style-name="ce239"/>
          <table:table-cell table:style-name="ce280" table:content-validation-name="val4"/>
          <table:table-cell table:style-name="ce434"/>
          <table:table-cell table:style-name="ce354">
            <draw:control table:end-cell-address="Tabelle2.E45" table:end-x="7.68mm" table:end-y="0.63mm" draw:z-index="2" draw:text-style-name="P2" svg:width="16.27mm" svg:height="5.43mm" svg:x="10.74mm" svg:y="4.25mm" draw:control="control15"/>
          </table:table-cell>
          <table:table-cell table:style-name="ce162" table:formula="of:=IF(AND([.A43]&lt;&gt;&quot;&quot;;[.C43]&lt;&gt;&quot;&quot;;OR([.E42]=&quot;OK&quot;;[.E42]&gt;=&quot;Umf&quot;));IF(AND([.I43]&lt;&gt;&quot;&quot;;[.J43]&lt;&gt;&quot;&quot;;ABS([.I43]-[.J43])&gt;0.005);&quot;Links-Rechts-Fehler&quot;;IF(AND([.I42]&lt;&gt;&quot;&quot;;[.J43]&lt;&gt;0;ABS([.J43]-[.K42])&gt;0.005);&quot;Äquivalenzumformung korrigieren&quot;;IF([.K43]&gt;&quot;Fehler&quot;;[.K43];IF(OR([.A43]=&quot;&quot;;[.A42]=&quot;&quot;;[.I43]=&quot;&quot;;[.J43]=&quot;&quot;);&quot;&quot;;&quot;OK&quot;))));&quot;&quot;)">
            <text:p/>
          </table:table-cell>
          <table:table-cell table:style-name="ce169" table:formula="of:=IF([.E43]=&quot;OK&quot;; IF([.B43]=&quot;&quot;;&quot;Relation fehlt&quot;;IF(SIGN([.J43]-[.I43])=SIGN([.J42]-[.I42]);IF([.B43]=[.B42];&quot;OK&quot;;&quot;Relation falsch.&quot;);IF(OR(AND([.B42]=&quot;&gt;&quot;;[.B43]=&quot;&lt;&quot;);AND([.B42]=&quot;&lt;&quot;;[.B43]=&quot;&gt;&quot;);AND([.B42]=&quot;≥&quot;;[.B43]=&quot;≤&quot;);AND([.B42]=&quot;≤&quot;;[.B43]=&quot;≥&quot;));&quot;OK&quot;;&quot;Aufpassen&quot;)));&quot;&quot;)">
            <text:p/>
          </table:table-cell>
          <table:table-cell table:style-name="ce80"/>
          <table:table-cell table:number-columns-repeated="6"/>
        </table:table-row>
        <table:table-row table:style-name="ro4">
          <table:table-cell/>
          <table:table-cell table:style-name="ce294"/>
          <table:table-cell/>
          <table:table-cell table:style-name="ce160" table:formula="of:=IF(ISERROR(VALUE(VLOOKUP(&quot; *x *&quot;;[.A38:.C43];3;0)));&quot;&quot;;IF(ABS(VALUE(VLOOKUP(&quot; *x *&quot;;[.A38:.C43];3;0))-[.J3]&lt;0.001);IF(VLOOKUP(&quot; *x *&quot;;[.A38:.F43];6;0)=&quot;OK&quot;;&quot;&quot;;&quot;&quot;);&quot;&quot;))" office:value-type="string" office:string-value="" calcext:value-type="string">
            <text:p></text:p>
          </table:table-cell>
          <table:table-cell table:style-name="ce162" table:formula="of:=IF(AND([.A44]&lt;&gt;&quot;&quot;;[.C44]&lt;&gt;&quot;&quot;;OR([.E43]=&quot;OK&quot;;[.E43]&gt;=&quot;Umf&quot;));IF(AND([.I44]&lt;&gt;&quot;&quot;;[.J44]&lt;&gt;&quot;&quot;;ABS([.I44]-[.J44])&gt;0.005);&quot;Links-Rechts-Fehler&quot;;IF(AND([.I43]&lt;&gt;&quot;&quot;;[.J44]&lt;&gt;0;ABS([.J44]-[.K43])&gt;0.005);&quot;Äquivalenzumformung korrigieren&quot;;IF([.K44]&gt;&quot;Fehler&quot;;[.K44];IF(OR([.A44]=&quot;&quot;;[.A43]=&quot;&quot;;[.I44]=&quot;&quot;;[.J44]=&quot;&quot;);&quot;&quot;;&quot;OK&quot;))));&quot;&quot;)">
            <text:p/>
          </table:table-cell>
          <table:table-cell table:style-name="ce169" table:formula="of:=IF([.E44]=&quot;OK&quot;; IF([.B44]=&quot;&quot;;&quot;Relation fehlt&quot;;IF(SIGN([.J44]-[.I44])=SIGN([.J43]-[.I43]);IF([.B44]=[.B43];&quot;OK&quot;;&quot;Relation falsch.&quot;);IF(OR(AND([.B43]=&quot;&gt;&quot;;[.B44]=&quot;&lt;&quot;);AND([.B43]=&quot;&lt;&quot;;[.B44]=&quot;&gt;&quot;);AND([.B43]=&quot;≥&quot;;[.B44]=&quot;≤&quot;);AND([.B43]=&quot;≤&quot;;[.B44]=&quot;≥&quot;));&quot;OK&quot;;&quot;Aufpassen&quot;)));&quot;&quot;)">
            <text:p/>
          </table:table-cell>
          <table:table-cell table:style-name="ce80"/>
          <table:table-cell table:number-columns-repeated="6"/>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329"/>
          <table:table-cell table:style-name="ce161" table:formula="of:=IF(ISERROR(FIND(&quot;|&quot;&amp; SUBSTITUTE(SUBSTITUTE(SUBSTITUTE(SUBSTITUTE(SUBSTITUTE([.C45];&quot; &quot;;&quot;&quot;);&quot;…&quot;;&quot;...&quot;);&quot;·&quot;;&quot;*&quot; );&quot;–&quot; ;&quot;-&quot; );&quot;:&quot;;&quot;/&quot;) &amp;&quot;|&quot;;&quot;|&quot; &amp; SUBSTITUTE([.I3];&quot; &quot;;&quot;&quot;) &amp;&quot;|&quot;));&quot;&quot;;&quot;&quot;)" office:value-type="string" office:string-value="" calcext:value-type="string">
            <text:p></text:p>
          </table:table-cell>
          <table:table-cell table:style-name="ce162" table:formula="of:=IF(AND([.A45]&lt;&gt;&quot;&quot;;[.C45]&lt;&gt;&quot;&quot;;OR([.E44]=&quot;OK&quot;;[.E44]&gt;=&quot;Umf&quot;));IF(AND([.I45]&lt;&gt;&quot;&quot;;[.J45]&lt;&gt;&quot;&quot;;ABS([.I45]-[.J45])&gt;0.005);&quot;Links-Rechts-Fehler&quot;;IF(AND([.I44]&lt;&gt;&quot;&quot;;[.J45]&lt;&gt;0;ABS([.J45]-[.K44])&gt;0.005);&quot;Äquivalenzumformung korrigieren&quot;;IF([.K45]&gt;&quot;Fehler&quot;;[.K45];IF(OR([.A45]=&quot;&quot;;[.A44]=&quot;&quot;;[.I45]=&quot;&quot;;[.J45]=&quot;&quot;);&quot;&quot;;&quot;OK&quot;))));&quot;&quot;)">
            <text:p/>
          </table:table-cell>
          <table:table-cell table:style-name="ce169" table:formula="of:=IF([.E45]=&quot;OK&quot;; IF([.B45]=&quot;&quot;;&quot;Relation fehlt&quot;;IF(SIGN([.J45]-[.I45])=SIGN([.J44]-[.I44]);IF([.B45]=[.B44];&quot;OK&quot;;&quot;Relation falsch.&quot;);IF(OR(AND([.B44]=&quot;&gt;&quot;;[.B45]=&quot;&lt;&quot;);AND([.B44]=&quot;&lt;&quot;;[.B45]=&quot;&gt;&quot;);AND([.B44]=&quot;≥&quot;;[.B45]=&quot;≤&quot;);AND([.B44]=&quot;≤&quot;;[.B45]=&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46]&lt;&gt;&quot;&quot;;[.C46]&lt;&gt;&quot;&quot;;OR([.E45]=&quot;OK&quot;;[.E45]&gt;=&quot;Umf&quot;));IF(AND([.I46]&lt;&gt;&quot;&quot;;[.J46]&lt;&gt;&quot;&quot;;ABS([.I46]-[.J46])&gt;0.005);&quot;Links-Rechts-Fehler&quot;;IF(AND([.I45]&lt;&gt;&quot;&quot;;[.J46]&lt;&gt;0;ABS([.J46]-[.K45])&gt;0.005);&quot;Äquivalenzumformung korrigieren&quot;;IF([.K46]&gt;&quot;Fehler&quot;;[.K46];IF(OR([.A46]=&quot;&quot;;[.A45]=&quot;&quot;;[.I46]=&quot;&quot;;[.J46]=&quot;&quot;);&quot;&quot;;&quot;OK&quot;))));&quot;&quot;)">
            <text:p/>
          </table:table-cell>
          <table:table-cell table:style-name="ce169" table:formula="of:=IF([.E46]=&quot;OK&quot;; IF([.B46]=&quot;&quot;;&quot;Relation fehlt&quot;;IF(SIGN([.J46]-[.I46])=SIGN([.J45]-[.I45]);IF([.B46]=[.B45];&quot;OK&quot;;&quot;Relation falsch.&quot;);IF(OR(AND([.B45]=&quot;&gt;&quot;;[.B46]=&quot;&lt;&quot;);AND([.B45]=&quot;&lt;&quot;;[.B46]=&quot;&gt;&quot;);AND([.B45]=&quot;≥&quot;;[.B46]=&quot;≤&quot;);AND([.B45]=&quot;≤&quot;;[.B46]=&quot;≥&quot;));&quot;OK&quot;;&quot;Aufpassen&quot;)));&quot;&quot;)">
            <text:p/>
          </table:table-cell>
          <table:table-cell table:style-name="ce80"/>
          <table:table-cell table:number-columns-repeated="6"/>
        </table:table-row>
        <table:table-row table:style-name="ro4">
          <table:table-cell office:value-type="string" calcext:value-type="string">
            <text:p>G = <text:span text:style-name="T8">Z</text:span></text:p>
          </table:table-cell>
          <table:table-cell table:style-name="ce294"/>
          <table:table-cell table:number-columns-repeated="2"/>
          <table:table-cell table:style-name="ce162" table:formula="of:=IF(AND([.A47]&lt;&gt;&quot;&quot;;[.C47]&lt;&gt;&quot;&quot;;OR([.E46]=&quot;OK&quot;;[.E46]&gt;=&quot;Umf&quot;));IF(AND([.I47]&lt;&gt;&quot;&quot;;[.J47]&lt;&gt;&quot;&quot;;ABS([.I47]-[.J47])&gt;0.005);&quot;Links-Rechts-Fehler&quot;;IF(AND([.I46]&lt;&gt;&quot;&quot;;[.J47]&lt;&gt;0;ABS([.J47]-[.K46])&gt;0.005);&quot;Äquivalenzumformung korrigieren&quot;;IF([.K47]&gt;&quot;Fehler&quot;;[.K47];IF(OR([.A47]=&quot;&quot;;[.A46]=&quot;&quot;;[.I47]=&quot;&quot;;[.J47]=&quot;&quot;);&quot;&quot;;&quot;OK&quot;))));&quot;&quot;)">
            <text:p/>
          </table:table-cell>
          <table:table-cell table:style-name="ce169" table:formula="of:=IF([.E47]=&quot;OK&quot;; IF([.B47]=&quot;&quot;;&quot;Relation fehlt&quot;;IF(SIGN([.J47]-[.I47])=SIGN([.J46]-[.I46]);IF([.B47]=[.B46];&quot;OK&quot;;&quot;Relation falsch.&quot;);IF(OR(AND([.B46]=&quot;&gt;&quot;;[.B47]=&quot;&lt;&quot;);AND([.B46]=&quot;&lt;&quot;;[.B47]=&quot;&gt;&quot;);AND([.B46]=&quot;≥&quot;;[.B47]=&quot;≤&quot;);AND([.B46]=&quot;≤&quot;;[.B47]=&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48]&lt;&gt;&quot;&quot;;[.C48]&lt;&gt;&quot;&quot;;OR([.E47]=&quot;OK&quot;;[.E47]&gt;=&quot;Umf&quot;));IF(AND([.I48]&lt;&gt;&quot;&quot;;[.J48]&lt;&gt;&quot;&quot;;ABS([.I48]-[.J48])&gt;0.005);&quot;Links-Rechts-Fehler&quot;;IF(AND([.I47]&lt;&gt;&quot;&quot;;[.J48]&lt;&gt;0;ABS([.J48]-[.K47])&gt;0.005);&quot;Äquivalenzumformung korrigieren&quot;;IF([.K48]&gt;&quot;Fehler&quot;;[.K48];IF(OR([.A48]=&quot;&quot;;[.A47]=&quot;&quot;;[.I48]=&quot;&quot;;[.J48]=&quot;&quot;);&quot;&quot;;&quot;OK&quot;))));&quot;&quot;)">
            <text:p/>
          </table:table-cell>
          <table:table-cell table:style-name="ce169" table:formula="of:=IF([.E48]=&quot;OK&quot;; IF([.B48]=&quot;&quot;;&quot;Relation fehlt&quot;;IF(SIGN([.J48]-[.I48])=SIGN([.J47]-[.I47]);IF([.B48]=[.B47];&quot;OK&quot;;&quot;Relation falsch.&quot;);IF(OR(AND([.B47]=&quot;&gt;&quot;;[.B48]=&quot;&lt;&quot;);AND([.B47]=&quot;&lt;&quot;;[.B48]=&quot;&gt;&quot;);AND([.B47]=&quot;≥&quot;;[.B48]=&quot;≤&quot;);AND([.B47]=&quot;≤&quot;;[.B48]=&quot;≥&quot;));&quot;OK&quot;;&quot;Aufpassen&quot;)));&quot;&quot;)">
            <text:p/>
          </table:table-cell>
          <table:table-cell table:style-name="ce80"/>
          <table:table-cell table:number-columns-repeated="6"/>
        </table:table-row>
        <table:table-row table:style-name="ro4">
          <table:table-cell table:style-name="ce316" office:value-type="string" calcext:value-type="string">
            <text:p>6x-14</text:p>
          </table:table-cell>
          <table:table-cell table:style-name="ce328" office:value-type="string" calcext:value-type="string">
            <text:p>&lt;</text:p>
          </table:table-cell>
          <table:table-cell table:style-name="ce343" office:value-type="string" calcext:value-type="string">
            <text:p>12x-12</text:p>
          </table:table-cell>
          <table:table-cell table:style-name="ce437"/>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formula="of:=6*2.99999-14" office:value-type="float" office:value="3.99994" calcext:value-type="float">
            <text:p>3,99994000</text:p>
          </table:table-cell>
          <table:table-cell table:formula="of:=12*2.99999-12" office:value-type="float" office:value="23.99988" calcext:value-type="float">
            <text:p>23,99988000</text:p>
          </table:table-cell>
          <table:table-cell table:formula="of:=12*2.99999-12" office:value-type="float" office:value="23.99988" calcext:value-type="float">
            <text:p>23,99988000</text:p>
          </table:table-cell>
          <table:table-cell table:number-columns-repeated="2"/>
        </table:table-row>
        <table:table-row table:style-name="ro4">
          <table:table-cell table:style-name="ce214"/>
          <table:table-cell table:style-name="ce281" table:content-validation-name="val4"/>
          <table:table-cell table:style-name="ce437" table:number-columns-repeated="2"/>
          <table:table-cell table:style-name="ce162" table:formula="of:=IF(AND([.A50]&lt;&gt;&quot;&quot;;[.C50]&lt;&gt;&quot;&quot;;OR([.E49]=&quot;OK&quot;;[.E49]&gt;=&quot;Umf&quot;));IF(AND([.I50]&lt;&gt;&quot;&quot;;[.J50]&lt;&gt;&quot;&quot;;ABS([.I50]-[.J50])&gt;0.005);&quot;Links-Rechts-Fehler&quot;;IF(AND([.I49]&lt;&gt;&quot;&quot;;[.J50]&lt;&gt;0;ABS([.J50]-[.K49])&gt;0.005);&quot;Äquivalenzumformung korrigieren&quot;;IF([.K50]&gt;&quot;Fehler&quot;;[.K50];IF(OR([.A50]=&quot;&quot;;[.A49]=&quot;&quot;;[.I50]=&quot;&quot;;[.J50]=&quot;&quot;);&quot;&quot;;&quot;OK&quot;))));&quot;&quot;)">
            <text:p/>
          </table:table-cell>
          <table:table-cell table:style-name="ce202" table:formula="of:=IF([.E50]=&quot;OK&quot;; IF([.B50]=&quot;&quot;;&quot;Relation fehlt&quot;;IF(SIGN([.J50]-[.I50])=SIGN([.J49]-[.I49]);IF([.B50]=[.B49];&quot;OK&quot;;&quot;Relation falsch.&quot;);IF(OR(AND([.B49]=&quot;&gt;&quot;;[.B50]=&quot;&lt;&quot;);AND([.B49]=&quot;&lt;&quot;;[.B50]=&quot;&gt;&quot;);AND([.B49]=&quot;≥&quot;;[.B50]=&quot;≤&quot;);AND([.B49]=&quot;≤&quot;;[.B50]=&quot;≥&quot;));&quot;OK&quot;;&quot;Aufpassen&quot;)));&quot;&quot;)">
            <text:p/>
          </table:table-cell>
          <table:table-cell table:style-name="ce80"/>
          <table:table-cell table:number-columns-repeated="6"/>
        </table:table-row>
        <table:table-row table:style-name="ro4">
          <table:table-cell table:style-name="ce214"/>
          <table:table-cell table:style-name="ce281" table:content-validation-name="val4"/>
          <table:table-cell table:style-name="ce437" table:number-columns-repeated="2"/>
          <table:table-cell table:style-name="ce162" table:formula="of:=IF(AND([.A51]&lt;&gt;&quot;&quot;;[.C51]&lt;&gt;&quot;&quot;;OR([.E50]=&quot;OK&quot;;[.E50]&gt;=&quot;Umf&quot;));IF(AND([.I51]&lt;&gt;&quot;&quot;;[.J51]&lt;&gt;&quot;&quot;;ABS([.I51]-[.J51])&gt;0.005);&quot;Links-Rechts-Fehler&quot;;IF(AND([.I50]&lt;&gt;&quot;&quot;;[.J51]&lt;&gt;0;ABS([.J51]-[.K50])&gt;0.005);&quot;Äquivalenzumformung korrigieren&quot;;IF([.K51]&gt;&quot;Fehler&quot;;[.K51];IF(OR([.A51]=&quot;&quot;;[.A50]=&quot;&quot;;[.I51]=&quot;&quot;;[.J51]=&quot;&quot;);&quot;&quot;;&quot;OK&quot;))));&quot;&quot;)">
            <text:p/>
          </table:table-cell>
          <table:table-cell table:style-name="ce202" table:formula="of:=IF([.E51]=&quot;OK&quot;; IF([.B51]=&quot;&quot;;&quot;Relation fehlt&quot;;IF(SIGN([.J51]-[.I51])=SIGN([.J50]-[.I50]);IF([.B51]=[.B50];&quot;OK&quot;;&quot;Relation falsch.&quot;);IF(OR(AND([.B50]=&quot;&gt;&quot;;[.B51]=&quot;&lt;&quot;);AND([.B50]=&quot;&lt;&quot;;[.B51]=&quot;&gt;&quot;);AND([.B50]=&quot;≥&quot;;[.B51]=&quot;≤&quot;);AND([.B50]=&quot;≤&quot;;[.B51]=&quot;≥&quot;));&quot;OK&quot;;&quot;Aufpassen&quot;)));&quot;&quot;)">
            <text:p/>
          </table:table-cell>
          <table:table-cell table:style-name="ce80"/>
          <table:table-cell table:number-columns-repeated="6"/>
        </table:table-row>
        <table:table-row table:style-name="ro4">
          <table:table-cell table:style-name="ce214"/>
          <table:table-cell table:style-name="ce281" table:content-validation-name="val4"/>
          <table:table-cell table:style-name="ce437" table:number-columns-repeated="2"/>
          <table:table-cell table:style-name="ce162" table:formula="of:=IF(AND([.A52]&lt;&gt;&quot;&quot;;[.C52]&lt;&gt;&quot;&quot;;OR([.E51]=&quot;OK&quot;;[.E51]&gt;=&quot;Umf&quot;));IF(AND([.I52]&lt;&gt;&quot;&quot;;[.J52]&lt;&gt;&quot;&quot;;ABS([.I52]-[.J52])&gt;0.005);&quot;Links-Rechts-Fehler&quot;;IF(AND([.I51]&lt;&gt;&quot;&quot;;[.J52]&lt;&gt;0;ABS([.J52]-[.K51])&gt;0.005);&quot;Äquivalenzumformung korrigieren&quot;;IF([.K52]&gt;&quot;Fehler&quot;;[.K52];IF(OR([.A52]=&quot;&quot;;[.A51]=&quot;&quot;;[.I52]=&quot;&quot;;[.J52]=&quot;&quot;);&quot;&quot;;&quot;OK&quot;))));&quot;&quot;)">
            <text:p/>
          </table:table-cell>
          <table:table-cell table:style-name="ce202" table:formula="of:=IF([.E52]=&quot;OK&quot;; IF([.B52]=&quot;&quot;;&quot;Relation fehlt&quot;;IF(SIGN([.J52]-[.I52])=SIGN([.J51]-[.I51]);IF([.B52]=[.B51];&quot;OK&quot;;&quot;Relation falsch.&quot;);IF(OR(AND([.B51]=&quot;&gt;&quot;;[.B52]=&quot;&lt;&quot;);AND([.B51]=&quot;&lt;&quot;;[.B52]=&quot;&gt;&quot;);AND([.B51]=&quot;≥&quot;;[.B52]=&quot;≤&quot;);AND([.B51]=&quot;≤&quot;;[.B52]=&quot;≥&quot;));&quot;OK&quot;;&quot;Aufpassen&quot;)));&quot;&quot;)">
            <text:p/>
          </table:table-cell>
          <table:table-cell table:style-name="ce80"/>
          <table:table-cell table:number-columns-repeated="6"/>
        </table:table-row>
        <table:table-row table:style-name="ro4">
          <table:table-cell table:style-name="ce214"/>
          <table:table-cell table:style-name="ce281" table:content-validation-name="val4"/>
          <table:table-cell table:style-name="ce437" table:number-columns-repeated="2"/>
          <table:table-cell table:style-name="ce162" table:formula="of:=IF(AND([.A53]&lt;&gt;&quot;&quot;;[.C53]&lt;&gt;&quot;&quot;;OR([.E52]=&quot;OK&quot;;[.E52]&gt;=&quot;Umf&quot;));IF(AND([.I53]&lt;&gt;&quot;&quot;;[.J53]&lt;&gt;&quot;&quot;;ABS([.I53]-[.J53])&gt;0.005);&quot;Links-Rechts-Fehler&quot;;IF(AND([.I52]&lt;&gt;&quot;&quot;;[.J53]&lt;&gt;0;ABS([.J53]-[.K52])&gt;0.005);&quot;Äquivalenzumformung korrigieren&quot;;IF([.K53]&gt;&quot;Fehler&quot;;[.K53];IF(OR([.A53]=&quot;&quot;;[.A52]=&quot;&quot;;[.I53]=&quot;&quot;;[.J53]=&quot;&quot;);&quot;&quot;;&quot;OK&quot;))));&quot;&quot;)">
            <text:p/>
          </table:table-cell>
          <table:table-cell table:style-name="ce202" table:formula="of:=IF([.E53]=&quot;OK&quot;; IF([.B53]=&quot;&quot;;&quot;Relation fehlt&quot;;IF(SIGN([.J53]-[.I53])=SIGN([.J52]-[.I52]);IF([.B53]=[.B52];&quot;OK&quot;;&quot;Relation falsch.&quot;);IF(OR(AND([.B52]=&quot;&gt;&quot;;[.B53]=&quot;&lt;&quot;);AND([.B52]=&quot;&lt;&quot;;[.B53]=&quot;&gt;&quot;);AND([.B52]=&quot;≥&quot;;[.B53]=&quot;≤&quot;);AND([.B52]=&quot;≤&quot;;[.B53]=&quot;≥&quot;));&quot;OK&quot;;&quot;Aufpassen&quot;)));&quot;&quot;)">
            <text:p/>
          </table:table-cell>
          <table:table-cell table:style-name="ce80"/>
          <table:table-cell table:number-columns-repeated="6"/>
        </table:table-row>
        <table:table-row table:style-name="ro4">
          <table:table-cell table:style-name="ce214"/>
          <table:table-cell table:style-name="ce281" table:content-validation-name="val4"/>
          <table:table-cell table:style-name="ce437" table:number-columns-repeated="2"/>
          <table:table-cell table:style-name="ce162" table:formula="of:=IF(AND([.A54]&lt;&gt;&quot;&quot;;[.C54]&lt;&gt;&quot;&quot;;OR([.E53]=&quot;OK&quot;;[.E53]&gt;=&quot;Umf&quot;));IF(AND([.I54]&lt;&gt;&quot;&quot;;[.J54]&lt;&gt;&quot;&quot;;ABS([.I54]-[.J54])&gt;0.005);&quot;Links-Rechts-Fehler&quot;;IF(AND([.I53]&lt;&gt;&quot;&quot;;[.J54]&lt;&gt;0;ABS([.J54]-[.K53])&gt;0.005);&quot;Äquivalenzumformung korrigieren&quot;;IF([.K54]&gt;&quot;Fehler&quot;;[.K54];IF(OR([.A54]=&quot;&quot;;[.A53]=&quot;&quot;;[.I54]=&quot;&quot;;[.J54]=&quot;&quot;);&quot;&quot;;&quot;OK&quot;))));&quot;&quot;)">
            <text:p/>
          </table:table-cell>
          <table:table-cell table:style-name="ce202" table:formula="of:=IF([.E54]=&quot;OK&quot;; IF([.B54]=&quot;&quot;;&quot;Relation fehlt&quot;;IF(SIGN([.J54]-[.I54])=SIGN([.J53]-[.I53]);IF([.B54]=[.B53];&quot;OK&quot;;&quot;Relation falsch.&quot;);IF(OR(AND([.B53]=&quot;&gt;&quot;;[.B54]=&quot;&lt;&quot;);AND([.B53]=&quot;&lt;&quot;;[.B54]=&quot;&gt;&quot;);AND([.B53]=&quot;≥&quot;;[.B54]=&quot;≤&quot;);AND([.B53]=&quot;≤&quot;;[.B54]=&quot;≥&quot;));&quot;OK&quot;;&quot;Aufpassen&quot;)));&quot;&quot;)">
            <text:p/>
          </table:table-cell>
          <table:table-cell table:style-name="ce80"/>
          <table:table-cell table:number-columns-repeated="6"/>
        </table:table-row>
        <table:table-row table:style-name="ro4">
          <table:table-cell table:style-name="ce214"/>
          <table:table-cell table:style-name="ce281" table:content-validation-name="val4"/>
          <table:table-cell table:style-name="ce437"/>
          <table:table-cell table:style-name="ce355">
            <draw:control table:end-cell-address="Tabelle2.E56" table:end-x="5.55mm" table:end-y="2.92mm" draw:z-index="3" draw:text-style-name="P2" svg:width="15.4mm" svg:height="4.3mm" svg:x="9.48mm" svg:y="3.15mm" draw:control="control16"/>
          </table:table-cell>
          <table:table-cell table:style-name="ce363" table:formula="of:=IF(AND([.A55]&lt;&gt;&quot;&quot;;[.C55]&lt;&gt;&quot;&quot;;OR([.E54]=&quot;OK&quot;;[.E54]&gt;=&quot;Umf&quot;));IF(AND([.I55]&lt;&gt;&quot;&quot;;[.J55]&lt;&gt;&quot;&quot;;ABS([.I55]-[.J55])&gt;0.005);&quot;Links-Rechts-Fehler&quot;;IF(AND([.I54]&lt;&gt;&quot;&quot;;[.J55]&lt;&gt;0;ABS([.J55]-[.K54])&gt;0.005);&quot;Äquivalenzumformung korrigieren&quot;;IF([.K55]&gt;&quot;Fehler&quot;;[.K55];IF(OR([.A55]=&quot;&quot;;[.A54]=&quot;&quot;;[.I55]=&quot;&quot;;[.J55]=&quot;&quot;);&quot;&quot;;&quot;OK&quot;))));&quot;&quot;)">
            <text:p/>
          </table:table-cell>
          <table:table-cell table:style-name="ce169" table:formula="of:=IF([.E55]=&quot;OK&quot;; IF([.B55]=&quot;&quot;;&quot;Relation fehlt&quot;;IF(SIGN([.J55]-[.I55])=SIGN([.J54]-[.I54]);IF([.B55]=[.B54];&quot;OK&quot;;&quot;Relation falsch.&quot;);IF(OR(AND([.B54]=&quot;&gt;&quot;;[.B55]=&quot;&lt;&quot;);AND([.B54]=&quot;&lt;&quot;;[.B55]=&quot;&gt;&quot;);AND([.B54]=&quot;≥&quot;;[.B55]=&quot;≤&quot;);AND([.B54]=&quot;≤&quot;;[.B55]=&quot;≥&quot;));&quot;OK&quot;;&quot;Aufpassen&quot;)));&quot;&quot;)">
            <text:p/>
          </table:table-cell>
          <table:table-cell table:style-name="ce80"/>
          <table:table-cell table:number-columns-repeated="6"/>
        </table:table-row>
        <table:table-row table:style-name="ro4">
          <table:table-cell/>
          <table:table-cell table:style-name="ce294"/>
          <table:table-cell/>
          <table:table-cell table:style-name="ce160" table:formula="of:=IF(ISERROR(VALUE(VLOOKUP(&quot; *x *&quot;;[.A50:.C55];3;0)));&quot;&quot;;IF(ABS(VALUE(VLOOKUP(&quot; *x *&quot;;[.A50:.C55];3;0))-[.J4]&lt;0.001);IF(VLOOKUP(&quot; *x *&quot;;[.A50:.F55];6;0)=&quot;OK&quot;;&quot;&quot;;&quot;&quot;);&quot;&quot;))" office:value-type="string" office:string-value="" calcext:value-type="string">
            <text:p></text:p>
          </table:table-cell>
          <table:table-cell table:style-name="ce162" table:formula="of:=IF(AND([.A56]&lt;&gt;&quot;&quot;;[.C56]&lt;&gt;&quot;&quot;;OR([.E55]=&quot;OK&quot;;[.E55]&gt;=&quot;Umf&quot;));IF(AND([.I56]&lt;&gt;&quot;&quot;;[.J56]&lt;&gt;&quot;&quot;;ABS([.I56]-[.J56])&gt;0.005);&quot;Links-Rechts-Fehler&quot;;IF(AND([.I55]&lt;&gt;&quot;&quot;;[.J56]&lt;&gt;0;ABS([.J56]-[.K55])&gt;0.005);&quot;Äquivalenzumformung korrigieren&quot;;IF([.K56]&gt;&quot;Fehler&quot;;[.K56];IF(OR([.A56]=&quot;&quot;;[.A55]=&quot;&quot;;[.I56]=&quot;&quot;;[.J56]=&quot;&quot;);&quot;&quot;;&quot;OK&quot;))));&quot;&quot;)">
            <text:p/>
          </table:table-cell>
          <table:table-cell table:style-name="ce169" table:formula="of:=IF([.E56]=&quot;OK&quot;; IF([.B56]=&quot;&quot;;&quot;Relation fehlt&quot;;IF(SIGN([.J56]-[.I56])=SIGN([.J55]-[.I55]);IF([.B56]=[.B55];&quot;OK&quot;;&quot;Relation falsch.&quot;);IF(OR(AND([.B55]=&quot;&gt;&quot;;[.B56]=&quot;&lt;&quot;);AND([.B55]=&quot;&lt;&quot;;[.B56]=&quot;&gt;&quot;);AND([.B55]=&quot;≥&quot;;[.B56]=&quot;≤&quot;);AND([.B55]=&quot;≤&quot;;[.B56]=&quot;≥&quot;));&quot;OK&quot;;&quot;Aufpassen&quot;)));&quot;&quot;)">
            <text:p/>
          </table:table-cell>
          <table:table-cell table:style-name="ce80"/>
          <table:table-cell table:number-columns-repeated="6"/>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293"/>
          <table:table-cell table:style-name="ce161" table:formula="of:=IF(ISERROR(FIND(&quot;|&quot;&amp; SUBSTITUTE(SUBSTITUTE(SUBSTITUTE(SUBSTITUTE(SUBSTITUTE([.C57];&quot; &quot;;&quot;&quot;);&quot;…&quot;;&quot;...&quot;);&quot;·&quot;;&quot;*&quot; );&quot;–&quot; ;&quot;-&quot; );&quot;:&quot;;&quot;/&quot;) &amp;&quot;|&quot;;&quot;|&quot; &amp; SUBSTITUTE([.I4];&quot; &quot;;&quot;&quot;) &amp;&quot;|&quot;));&quot;&quot;;&quot;&quot;)" office:value-type="string" office:string-value="" calcext:value-type="string">
            <text:p></text:p>
          </table:table-cell>
          <table:table-cell table:style-name="ce162" table:formula="of:=IF(AND([.A57]&lt;&gt;&quot;&quot;;[.C57]&lt;&gt;&quot;&quot;;OR([.E56]=&quot;OK&quot;;[.E56]&gt;=&quot;Umf&quot;));IF(AND([.I57]&lt;&gt;&quot;&quot;;[.J57]&lt;&gt;&quot;&quot;;ABS([.I57]-[.J57])&gt;0.005);&quot;Links-Rechts-Fehler&quot;;IF(AND([.I56]&lt;&gt;&quot;&quot;;[.J57]&lt;&gt;0;ABS([.J57]-[.K56])&gt;0.005);&quot;Äquivalenzumformung korrigieren&quot;;IF([.K57]&gt;&quot;Fehler&quot;;[.K57];IF(OR([.A57]=&quot;&quot;;[.A56]=&quot;&quot;;[.I57]=&quot;&quot;;[.J57]=&quot;&quot;);&quot;&quot;;&quot;OK&quot;))));&quot;&quot;)">
            <text:p/>
          </table:table-cell>
          <table:table-cell table:style-name="ce169" table:formula="of:=IF([.E57]=&quot;OK&quot;; IF([.B57]=&quot;&quot;;&quot;Relation fehlt&quot;;IF(SIGN([.J57]-[.I57])=SIGN([.J56]-[.I56]);IF([.B57]=[.B56];&quot;OK&quot;;&quot;Relation falsch.&quot;);IF(OR(AND([.B56]=&quot;&gt;&quot;;[.B57]=&quot;&lt;&quot;);AND([.B56]=&quot;&lt;&quot;;[.B57]=&quot;&gt;&quot;);AND([.B56]=&quot;≥&quot;;[.B57]=&quot;≤&quot;);AND([.B56]=&quot;≤&quot;;[.B57]=&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58]&lt;&gt;&quot;&quot;;[.C58]&lt;&gt;&quot;&quot;;OR([.E57]=&quot;OK&quot;;[.E57]&gt;=&quot;Umf&quot;));IF(AND([.I58]&lt;&gt;&quot;&quot;;[.J58]&lt;&gt;&quot;&quot;;ABS([.I58]-[.J58])&gt;0.005);&quot;Links-Rechts-Fehler&quot;;IF(AND([.I57]&lt;&gt;&quot;&quot;;[.J58]&lt;&gt;0;ABS([.J58]-[.K57])&gt;0.005);&quot;Äquivalenzumformung korrigieren&quot;;IF([.K58]&gt;&quot;Fehler&quot;;[.K58];IF(OR([.A58]=&quot;&quot;;[.A57]=&quot;&quot;;[.I58]=&quot;&quot;;[.J58]=&quot;&quot;);&quot;&quot;;&quot;OK&quot;))));&quot;&quot;)">
            <text:p/>
          </table:table-cell>
          <table:table-cell table:style-name="ce169" table:formula="of:=IF([.E58]=&quot;OK&quot;; IF([.B58]=&quot;&quot;;&quot;Relation fehlt&quot;;IF(SIGN([.J58]-[.I58])=SIGN([.J57]-[.I57]);IF([.B58]=[.B57];&quot;OK&quot;;&quot;Relation falsch.&quot;);IF(OR(AND([.B57]=&quot;&gt;&quot;;[.B58]=&quot;&lt;&quot;);AND([.B57]=&quot;&lt;&quot;;[.B58]=&quot;&gt;&quot;);AND([.B57]=&quot;≥&quot;;[.B58]=&quot;≤&quot;);AND([.B57]=&quot;≤&quot;;[.B58]=&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59]&lt;&gt;&quot;&quot;;[.C59]&lt;&gt;&quot;&quot;;OR([.E58]=&quot;OK&quot;;[.E58]&gt;=&quot;Umf&quot;));IF(AND([.I59]&lt;&gt;&quot;&quot;;[.J59]&lt;&gt;&quot;&quot;;ABS([.I59]-[.J59])&gt;0.005);&quot;Links-Rechts-Fehler&quot;;IF(AND([.I58]&lt;&gt;&quot;&quot;;[.J59]&lt;&gt;0;ABS([.J59]-[.K58])&gt;0.005);&quot;Äquivalenzumformung korrigieren&quot;;IF([.K59]&gt;&quot;Fehler&quot;;[.K59];IF(OR([.A59]=&quot;&quot;;[.A58]=&quot;&quot;;[.I59]=&quot;&quot;;[.J59]=&quot;&quot;);&quot;&quot;;&quot;OK&quot;))));&quot;&quot;)">
            <text:p/>
          </table:table-cell>
          <table:table-cell table:style-name="ce169" table:formula="of:=IF([.E59]=&quot;OK&quot;; IF([.B59]=&quot;&quot;;&quot;Relation fehlt&quot;;IF(SIGN([.J59]-[.I59])=SIGN([.J58]-[.I58]);IF([.B59]=[.B58];&quot;OK&quot;;&quot;Relation falsch.&quot;);IF(OR(AND([.B58]=&quot;&gt;&quot;;[.B59]=&quot;&lt;&quot;);AND([.B58]=&quot;&lt;&quot;;[.B59]=&quot;&gt;&quot;);AND([.B58]=&quot;≥&quot;;[.B59]=&quot;≤&quot;);AND([.B58]=&quot;≤&quot;;[.B59]=&quot;≥&quot;));&quot;OK&quot;;&quot;Aufpassen&quot;)));&quot;&quot;)">
            <text:p/>
          </table:table-cell>
          <table:table-cell table:style-name="ce80"/>
          <table:table-cell table:number-columns-repeated="6"/>
        </table:table-row>
        <table:table-row table:style-name="ro20">
          <table:table-cell table:style-name="ce133" office:value-type="string" calcext:value-type="string" table:number-columns-spanned="4" table:number-rows-spanned="1">
            <text:p>Beispiel für eine Lösungsmenge, wenn die Grundmenge die rationalen Zahlen sind:</text:p>
            <text:p> L = {x|x&gt;2}</text:p>
          </table:table-cell>
          <table:covered-table-cell table:style-name="ce294"/>
          <table:covered-table-cell table:number-columns-repeated="2"/>
          <table:table-cell table:style-name="ce162" table:formula="of:=IF(AND([.A60]&lt;&gt;&quot;&quot;;[.C60]&lt;&gt;&quot;&quot;;OR([.E59]=&quot;OK&quot;;[.E59]&gt;=&quot;Umf&quot;));IF(AND([.I60]&lt;&gt;&quot;&quot;;[.J60]&lt;&gt;&quot;&quot;;ABS([.I60]-[.J60])&gt;0.005);&quot;Links-Rechts-Fehler&quot;;IF(AND([.I59]&lt;&gt;&quot;&quot;;[.J60]&lt;&gt;0;ABS([.J60]-[.K59])&gt;0.005);&quot;Äquivalenzumformung korrigieren&quot;;IF([.K60]&gt;&quot;Fehler&quot;;[.K60];IF(OR([.A60]=&quot;&quot;;[.A59]=&quot;&quot;;[.I60]=&quot;&quot;;[.J60]=&quot;&quot;);&quot;&quot;;&quot;OK&quot;))));&quot;&quot;)">
            <text:p/>
          </table:table-cell>
          <table:table-cell table:style-name="ce169" table:formula="of:=IF([.E60]=&quot;OK&quot;; IF([.B60]=&quot;&quot;;&quot;Relation fehlt&quot;;IF(SIGN([.J60]-[.I60])=SIGN([.J59]-[.I59]);IF([.B60]=[.B59];&quot;OK&quot;;&quot;Relation falsch.&quot;);IF(OR(AND([.B59]=&quot;&gt;&quot;;[.B60]=&quot;&lt;&quot;);AND([.B59]=&quot;&lt;&quot;;[.B60]=&quot;&gt;&quot;);AND([.B59]=&quot;≥&quot;;[.B60]=&quot;≤&quot;);AND([.B59]=&quot;≤&quot;;[.B60]=&quot;≥&quot;));&quot;OK&quot;;&quot;Aufpassen&quot;)));&quot;&quot;)">
            <text:p/>
          </table:table-cell>
          <table:table-cell table:style-name="ce80"/>
          <table:table-cell table:number-columns-repeated="6"/>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61]&lt;&gt;&quot;&quot;;[.C61]&lt;&gt;&quot;&quot;;OR([.E60]=&quot;OK&quot;;[.E60]&gt;=&quot;Umf&quot;));IF(AND([.I61]&lt;&gt;&quot;&quot;;[.J61]&lt;&gt;&quot;&quot;;ABS([.I61]-[.J61])&gt;0.005);&quot;Links-Rechts-Fehler&quot;;IF(AND([.I60]&lt;&gt;&quot;&quot;;[.J61]&lt;&gt;0;ABS([.J61]-[.K60])&gt;0.005);&quot;Äquivalenzumformung korrigieren&quot;;IF([.K61]&gt;&quot;Fehler&quot;;[.K61];IF(OR([.A61]=&quot;&quot;;[.A60]=&quot;&quot;;[.I61]=&quot;&quot;;[.J61]=&quot;&quot;);&quot;&quot;;&quot;OK&quot;))));&quot;&quot;)">
            <text:p/>
          </table:table-cell>
          <table:table-cell table:style-name="ce169" table:formula="of:=IF([.E61]=&quot;OK&quot;; IF([.B61]=&quot;&quot;;&quot;Relation fehlt&quot;;IF(SIGN([.J61]-[.I61])=SIGN([.J60]-[.I60]);IF([.B61]=[.B60];&quot;OK&quot;;&quot;Relation falsch.&quot;);IF(OR(AND([.B60]=&quot;&gt;&quot;;[.B61]=&quot;&lt;&quot;);AND([.B60]=&quot;&lt;&quot;;[.B61]=&quot;&gt;&quot;);AND([.B60]=&quot;≥&quot;;[.B61]=&quot;≤&quot;);AND([.B60]=&quot;≤&quot;;[.B61]=&quot;≥&quot;));&quot;OK&quot;;&quot;Aufpassen&quot;)));&quot;&quot;)">
            <text:p/>
          </table:table-cell>
          <table:table-cell table:style-name="ce80"/>
          <table:table-cell table:number-columns-repeated="6"/>
        </table:table-row>
        <table:table-row table:style-name="ro4">
          <table:table-cell table:style-name="ce318" office:value-type="string" calcext:value-type="string">
            <text:p>24x+36</text:p>
          </table:table-cell>
          <table:table-cell table:style-name="ce330" office:value-type="string" calcext:value-type="string">
            <text:p>&gt;</text:p>
          </table:table-cell>
          <table:table-cell table:style-name="ce346" office:value-type="string" calcext:value-type="string">
            <text:p>27x+18</text:p>
          </table:table-cell>
          <table:table-cell table:style-name="ce440"/>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formula="of:=24*5.99999+36" office:value-type="float" office:value="179.99976" calcext:value-type="float">
            <text:p>179,99976000</text:p>
          </table:table-cell>
          <table:table-cell table:formula="of:=27*5.99999+18" office:value-type="float" office:value="179.99973" calcext:value-type="float">
            <text:p>179,99973000</text:p>
          </table:table-cell>
          <table:table-cell table:formula="of:=27*5.99999+18" office:value-type="float" office:value="179.99973" calcext:value-type="float">
            <text:p>179,99973000</text:p>
          </table:table-cell>
          <table:table-cell table:number-columns-repeated="2"/>
        </table:table-row>
        <table:table-row table:style-name="ro4">
          <table:table-cell table:style-name="ce242"/>
          <table:table-cell table:style-name="ce282" table:content-validation-name="val4"/>
          <table:table-cell table:style-name="ce440" table:number-columns-repeated="2"/>
          <table:table-cell table:style-name="ce162" table:formula="of:=IF(AND([.A63]&lt;&gt;&quot;&quot;;[.C63]&lt;&gt;&quot;&quot;;OR([.E62]=&quot;OK&quot;;[.E62]&gt;=&quot;Umf&quot;));IF(AND([.I63]&lt;&gt;&quot;&quot;;[.J63]&lt;&gt;&quot;&quot;;ABS([.I63]-[.J63])&gt;0.005);&quot;Links-Rechts-Fehler&quot;;IF(AND([.I62]&lt;&gt;&quot;&quot;;[.J63]&lt;&gt;0;ABS([.J63]-[.K62])&gt;0.005);&quot;Äquivalenzumformung korrigieren&quot;;IF([.K63]&gt;&quot;Fehler&quot;;[.K63];IF(OR([.A63]=&quot;&quot;;[.A62]=&quot;&quot;;[.I63]=&quot;&quot;;[.J63]=&quot;&quot;);&quot;&quot;;&quot;OK&quot;))));&quot;&quot;)">
            <text:p/>
          </table:table-cell>
          <table:table-cell table:style-name="ce169" table:formula="of:=IF([.E63]=&quot;OK&quot;; IF([.B63]=&quot;&quot;;&quot;Relation fehlt&quot;;IF(SIGN([.J63]-[.I63])=SIGN([.J62]-[.I62]);IF([.B63]=[.B62];&quot;OK&quot;;&quot;Relation falsch.&quot;);IF(OR(AND([.B62]=&quot;&gt;&quot;;[.B63]=&quot;&lt;&quot;);AND([.B62]=&quot;&lt;&quot;;[.B63]=&quot;&gt;&quot;);AND([.B62]=&quot;≥&quot;;[.B63]=&quot;≤&quot;);AND([.B62]=&quot;≤&quot;;[.B63]=&quot;≥&quot;));&quot;OK&quot;;&quot;Aufpassen&quot;)));&quot;&quot;)">
            <text:p/>
          </table:table-cell>
          <table:table-cell table:style-name="ce80"/>
          <table:table-cell table:number-columns-repeated="6"/>
        </table:table-row>
        <table:table-row table:style-name="ro4">
          <table:table-cell table:style-name="ce242"/>
          <table:table-cell table:style-name="ce282" table:content-validation-name="val4"/>
          <table:table-cell table:style-name="ce440" table:number-columns-repeated="2"/>
          <table:table-cell table:style-name="ce162" table:formula="of:=IF(AND([.A64]&lt;&gt;&quot;&quot;;[.C64]&lt;&gt;&quot;&quot;;OR([.E63]=&quot;OK&quot;;[.E63]&gt;=&quot;Umf&quot;));IF(AND([.I64]&lt;&gt;&quot;&quot;;[.J64]&lt;&gt;&quot;&quot;;ABS([.I64]-[.J64])&gt;0.005);&quot;Links-Rechts-Fehler&quot;;IF(AND([.I63]&lt;&gt;&quot;&quot;;[.J64]&lt;&gt;0;ABS([.J64]-[.K63])&gt;0.005);&quot;Äquivalenzumformung korrigieren&quot;;IF([.K64]&gt;&quot;Fehler&quot;;[.K64];IF(OR([.A64]=&quot;&quot;;[.A63]=&quot;&quot;;[.I64]=&quot;&quot;;[.J64]=&quot;&quot;);&quot;&quot;;&quot;OK&quot;))));&quot;&quot;)">
            <text:p/>
          </table:table-cell>
          <table:table-cell table:style-name="ce169" table:formula="of:=IF([.E64]=&quot;OK&quot;; IF([.B64]=&quot;&quot;;&quot;Relation fehlt&quot;;IF(SIGN([.J64]-[.I64])=SIGN([.J63]-[.I63]);IF([.B64]=[.B63];&quot;OK&quot;;&quot;Relation falsch.&quot;);IF(OR(AND([.B63]=&quot;&gt;&quot;;[.B64]=&quot;&lt;&quot;);AND([.B63]=&quot;&lt;&quot;;[.B64]=&quot;&gt;&quot;);AND([.B63]=&quot;≥&quot;;[.B64]=&quot;≤&quot;);AND([.B63]=&quot;≤&quot;;[.B64]=&quot;≥&quot;));&quot;OK&quot;;&quot;Aufpassen&quot;)));&quot;&quot;)">
            <text:p/>
          </table:table-cell>
          <table:table-cell table:style-name="ce80"/>
          <table:table-cell table:number-columns-repeated="6"/>
        </table:table-row>
        <table:table-row table:style-name="ro4">
          <table:table-cell table:style-name="ce242"/>
          <table:table-cell table:style-name="ce282" table:content-validation-name="val4"/>
          <table:table-cell table:style-name="ce440" table:number-columns-repeated="2"/>
          <table:table-cell table:style-name="ce162" table:formula="of:=IF(AND([.A65]&lt;&gt;&quot;&quot;;[.C65]&lt;&gt;&quot;&quot;;OR([.E64]=&quot;OK&quot;;[.E64]&gt;=&quot;Umf&quot;));IF(AND([.I65]&lt;&gt;&quot;&quot;;[.J65]&lt;&gt;&quot;&quot;;ABS([.I65]-[.J65])&gt;0.005);&quot;Links-Rechts-Fehler&quot;;IF(AND([.I64]&lt;&gt;&quot;&quot;;[.J65]&lt;&gt;0;ABS([.J65]-[.K64])&gt;0.005);&quot;Äquivalenzumformung korrigieren&quot;;IF([.K65]&gt;&quot;Fehler&quot;;[.K65];IF(OR([.A65]=&quot;&quot;;[.A64]=&quot;&quot;;[.I65]=&quot;&quot;;[.J65]=&quot;&quot;);&quot;&quot;;&quot;OK&quot;))));&quot;&quot;)">
            <text:p/>
          </table:table-cell>
          <table:table-cell table:style-name="ce169" table:formula="of:=IF([.E65]=&quot;OK&quot;; IF([.B65]=&quot;&quot;;&quot;Relation fehlt&quot;;IF(SIGN([.J65]-[.I65])=SIGN([.J64]-[.I64]);IF([.B65]=[.B64];&quot;OK&quot;;&quot;Relation falsch.&quot;);IF(OR(AND([.B64]=&quot;&gt;&quot;;[.B65]=&quot;&lt;&quot;);AND([.B64]=&quot;&lt;&quot;;[.B65]=&quot;&gt;&quot;);AND([.B64]=&quot;≥&quot;;[.B65]=&quot;≤&quot;);AND([.B64]=&quot;≤&quot;;[.B65]=&quot;≥&quot;));&quot;OK&quot;;&quot;Aufpassen&quot;)));&quot;&quot;)">
            <text:p/>
          </table:table-cell>
          <table:table-cell table:style-name="ce80"/>
          <table:table-cell table:number-columns-repeated="6"/>
        </table:table-row>
        <table:table-row table:style-name="ro4">
          <table:table-cell table:style-name="ce242"/>
          <table:table-cell table:style-name="ce282" table:content-validation-name="val4"/>
          <table:table-cell table:style-name="ce440" table:number-columns-repeated="2"/>
          <table:table-cell table:style-name="ce162" table:formula="of:=IF(AND([.A66]&lt;&gt;&quot;&quot;;[.C66]&lt;&gt;&quot;&quot;;OR([.E65]=&quot;OK&quot;;[.E65]&gt;=&quot;Umf&quot;));IF(AND([.I66]&lt;&gt;&quot;&quot;;[.J66]&lt;&gt;&quot;&quot;;ABS([.I66]-[.J66])&gt;0.005);&quot;Links-Rechts-Fehler&quot;;IF(AND([.I65]&lt;&gt;&quot;&quot;;[.J66]&lt;&gt;0;ABS([.J66]-[.K65])&gt;0.005);&quot;Äquivalenzumformung korrigieren&quot;;IF([.K66]&gt;&quot;Fehler&quot;;[.K66];IF(OR([.A66]=&quot;&quot;;[.A65]=&quot;&quot;;[.I66]=&quot;&quot;;[.J66]=&quot;&quot;);&quot;&quot;;&quot;OK&quot;))));&quot;&quot;)">
            <text:p/>
          </table:table-cell>
          <table:table-cell table:style-name="ce169" table:formula="of:=IF([.E66]=&quot;OK&quot;; IF([.B66]=&quot;&quot;;&quot;Relation fehlt&quot;;IF(SIGN([.J66]-[.I66])=SIGN([.J65]-[.I65]);IF([.B66]=[.B65];&quot;OK&quot;;&quot;Relation falsch.&quot;);IF(OR(AND([.B65]=&quot;&gt;&quot;;[.B66]=&quot;&lt;&quot;);AND([.B65]=&quot;&lt;&quot;;[.B66]=&quot;&gt;&quot;);AND([.B65]=&quot;≥&quot;;[.B66]=&quot;≤&quot;);AND([.B65]=&quot;≤&quot;;[.B66]=&quot;≥&quot;));&quot;OK&quot;;&quot;Aufpassen&quot;)));&quot;&quot;)">
            <text:p/>
          </table:table-cell>
          <table:table-cell table:style-name="ce80"/>
          <table:table-cell table:number-columns-repeated="6"/>
        </table:table-row>
        <table:table-row table:style-name="ro4">
          <table:table-cell table:style-name="ce242"/>
          <table:table-cell table:style-name="ce282" table:content-validation-name="val4"/>
          <table:table-cell table:style-name="ce440" table:number-columns-repeated="2"/>
          <table:table-cell table:style-name="ce162" table:formula="of:=IF(AND([.A67]&lt;&gt;&quot;&quot;;[.C67]&lt;&gt;&quot;&quot;;OR([.E66]=&quot;OK&quot;;[.E66]&gt;=&quot;Umf&quot;));IF(AND([.I67]&lt;&gt;&quot;&quot;;[.J67]&lt;&gt;&quot;&quot;;ABS([.I67]-[.J67])&gt;0.005);&quot;Links-Rechts-Fehler&quot;;IF(AND([.I66]&lt;&gt;&quot;&quot;;[.J67]&lt;&gt;0;ABS([.J67]-[.K66])&gt;0.005);&quot;Äquivalenzumformung korrigieren&quot;;IF([.K67]&gt;&quot;Fehler&quot;;[.K67];IF(OR([.A67]=&quot;&quot;;[.A66]=&quot;&quot;;[.I67]=&quot;&quot;;[.J67]=&quot;&quot;);&quot;&quot;;&quot;OK&quot;))));&quot;&quot;)">
            <text:p/>
          </table:table-cell>
          <table:table-cell table:style-name="ce169" table:formula="of:=IF([.E67]=&quot;OK&quot;; IF([.B67]=&quot;&quot;;&quot;Relation fehlt&quot;;IF(SIGN([.J67]-[.I67])=SIGN([.J66]-[.I66]);IF([.B67]=[.B66];&quot;OK&quot;;&quot;Relation falsch.&quot;);IF(OR(AND([.B66]=&quot;&gt;&quot;;[.B67]=&quot;&lt;&quot;);AND([.B66]=&quot;&lt;&quot;;[.B67]=&quot;&gt;&quot;);AND([.B66]=&quot;≥&quot;;[.B67]=&quot;≤&quot;);AND([.B66]=&quot;≤&quot;;[.B67]=&quot;≥&quot;));&quot;OK&quot;;&quot;Aufpassen&quot;)));&quot;&quot;)">
            <text:p/>
          </table:table-cell>
          <table:table-cell table:style-name="ce80"/>
          <table:table-cell table:number-columns-repeated="6"/>
        </table:table-row>
        <table:table-row table:style-name="ro4">
          <table:table-cell table:style-name="ce242"/>
          <table:table-cell table:style-name="ce282" table:content-validation-name="val4"/>
          <table:table-cell table:style-name="ce440" table:number-columns-repeated="2"/>
          <table:table-cell table:style-name="ce162" table:formula="of:=IF(AND([.A68]&lt;&gt;&quot;&quot;;[.C68]&lt;&gt;&quot;&quot;;OR([.E67]=&quot;OK&quot;;[.E67]&gt;=&quot;Umf&quot;));IF(AND([.I68]&lt;&gt;&quot;&quot;;[.J68]&lt;&gt;&quot;&quot;;ABS([.I68]-[.J68])&gt;0.005);&quot;Links-Rechts-Fehler&quot;;IF(AND([.I67]&lt;&gt;&quot;&quot;;[.J68]&lt;&gt;0;ABS([.J68]-[.K67])&gt;0.005);&quot;Äquivalenzumformung korrigieren&quot;;IF([.K68]&gt;&quot;Fehler&quot;;[.K68];IF(OR([.A68]=&quot;&quot;;[.A67]=&quot;&quot;;[.I68]=&quot;&quot;;[.J68]=&quot;&quot;);&quot;&quot;;&quot;OK&quot;))));&quot;&quot;)">
            <text:p/>
          </table:table-cell>
          <table:table-cell table:style-name="ce169" table:formula="of:=IF([.E68]=&quot;OK&quot;; IF([.B68]=&quot;&quot;;&quot;Relation fehlt&quot;;IF(SIGN([.J68]-[.I68])=SIGN([.J67]-[.I67]);IF([.B68]=[.B67];&quot;OK&quot;;&quot;Relation falsch.&quot;);IF(OR(AND([.B67]=&quot;&gt;&quot;;[.B68]=&quot;&lt;&quot;);AND([.B67]=&quot;&lt;&quot;;[.B68]=&quot;&gt;&quot;);AND([.B67]=&quot;≥&quot;;[.B68]=&quot;≤&quot;);AND([.B67]=&quot;≤&quot;;[.B68]=&quot;≥&quot;));&quot;OK&quot;;&quot;Aufpassen&quot;)));&quot;&quot;)">
            <text:p/>
          </table:table-cell>
          <table:table-cell table:style-name="ce80"/>
          <table:table-cell table:number-columns-repeated="6"/>
        </table:table-row>
        <table:table-row table:style-name="ro4">
          <table:table-cell table:style-name="ce242"/>
          <table:table-cell table:style-name="ce282" table:content-validation-name="val4"/>
          <table:table-cell table:style-name="ce440"/>
          <table:table-cell table:style-name="ce356"/>
          <table:table-cell table:style-name="ce162" table:formula="of:=IF(AND([.A69]&lt;&gt;&quot;&quot;;[.C69]&lt;&gt;&quot;&quot;;OR([.E68]=&quot;OK&quot;;[.E68]&gt;=&quot;Umf&quot;));IF(AND([.I69]&lt;&gt;&quot;&quot;;[.J69]&lt;&gt;&quot;&quot;;ABS([.I69]-[.J69])&gt;0.005);&quot;Links-Rechts-Fehler&quot;;IF(AND([.I68]&lt;&gt;&quot;&quot;;[.J69]&lt;&gt;0;ABS([.J69]-[.K68])&gt;0.005);&quot;Äquivalenzumformung korrigieren&quot;;IF([.K69]&gt;&quot;Fehler&quot;;[.K69];IF(OR([.A69]=&quot;&quot;;[.A68]=&quot;&quot;;[.I69]=&quot;&quot;;[.J69]=&quot;&quot;);&quot;&quot;;&quot;OK&quot;))));&quot;&quot;)">
            <text:p/>
            <draw:control table:end-cell-address="Tabelle2.E70" table:end-x="21.76mm" table:end-y="2.15mm" draw:z-index="4" draw:text-style-name="P2" svg:width="19.98mm" svg:height="5.07mm" svg:x="1.8mm" svg:y="1.6mm" draw:control="control17"/>
          </table:table-cell>
          <table:table-cell table:style-name="ce169" table:formula="of:=IF([.E69]=&quot;OK&quot;; IF([.B69]=&quot;&quot;;&quot;Relation fehlt&quot;;IF(SIGN([.J69]-[.I69])=SIGN([.J68]-[.I68]);IF([.B69]=[.B68];&quot;OK&quot;;&quot;Relation falsch.&quot;);IF(OR(AND([.B68]=&quot;&gt;&quot;;[.B69]=&quot;&lt;&quot;);AND([.B68]=&quot;&lt;&quot;;[.B69]=&quot;&gt;&quot;);AND([.B68]=&quot;≥&quot;;[.B69]=&quot;≤&quot;);AND([.B68]=&quot;≤&quot;;[.B69]=&quot;≥&quot;));&quot;OK&quot;;&quot;Aufpassen&quot;)));&quot;&quot;)">
            <text:p/>
          </table:table-cell>
          <table:table-cell table:style-name="ce80"/>
          <table:table-cell table:number-columns-repeated="6"/>
        </table:table-row>
        <table:table-row table:style-name="ro4">
          <table:table-cell/>
          <table:table-cell table:style-name="ce294"/>
          <table:table-cell/>
          <table:table-cell table:style-name="ce160" table:formula="of:=IF(ISERROR(VALUE(VLOOKUP(&quot; *x *&quot;;[.A64:.C69];3;0)));&quot;&quot;;IF(ABS(VALUE(VLOOKUP(&quot; *x *&quot;;[.A64:.C69];3;0))-[.J5]&lt;0.001);IF(VLOOKUP(&quot; *x *&quot;;[.A64:.F69];6;0)=&quot;OK&quot;;&quot;&quot;;&quot;&quot;);&quot;&quot;))" office:value-type="string" office:string-value="" calcext:value-type="string">
            <text:p></text:p>
          </table:table-cell>
          <table:table-cell table:style-name="ce162" table:formula="of:=IF(AND([.A70]&lt;&gt;&quot;&quot;;[.C70]&lt;&gt;&quot;&quot;;OR([.E69]=&quot;OK&quot;;[.E69]&gt;=&quot;Umf&quot;));IF(AND([.I70]&lt;&gt;&quot;&quot;;[.J70]&lt;&gt;&quot;&quot;;ABS([.I70]-[.J70])&gt;0.005);&quot;Links-Rechts-Fehler&quot;;IF(AND([.I69]&lt;&gt;&quot;&quot;;[.J70]&lt;&gt;0;ABS([.J70]-[.K69])&gt;0.005);&quot;Äquivalenzumformung korrigieren&quot;;IF([.K70]&gt;&quot;Fehler&quot;;[.K70];IF(OR([.A70]=&quot;&quot;;[.A69]=&quot;&quot;;[.I70]=&quot;&quot;;[.J70]=&quot;&quot;);&quot;&quot;;&quot;OK&quot;))));&quot;&quot;)">
            <text:p/>
          </table:table-cell>
          <table:table-cell table:style-name="ce169" table:formula="of:=IF([.E70]=&quot;OK&quot;; IF([.B70]=&quot;&quot;;&quot;Relation fehlt&quot;;IF(SIGN([.J70]-[.I70])=SIGN([.J69]-[.I69]);IF([.B70]=[.B69];&quot;OK&quot;;&quot;Relation falsch.&quot;);IF(OR(AND([.B69]=&quot;&gt;&quot;;[.B70]=&quot;&lt;&quot;);AND([.B69]=&quot;&lt;&quot;;[.B70]=&quot;&gt;&quot;);AND([.B69]=&quot;≥&quot;;[.B70]=&quot;≤&quot;);AND([.B69]=&quot;≤&quot;;[.B70]=&quot;≥&quot;));&quot;OK&quot;;&quot;Aufpassen&quot;)));&quot;&quot;)">
            <text:p/>
          </table:table-cell>
          <table:table-cell table:style-name="ce80"/>
          <table:table-cell table:number-columns-repeated="6"/>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441"/>
          <table:table-cell table:style-name="ce161" table:formula="of:=IF(ISERROR(FIND(&quot;|&quot;&amp; SUBSTITUTE(SUBSTITUTE(SUBSTITUTE(SUBSTITUTE(SUBSTITUTE([.C71];&quot; &quot;;&quot;&quot;);&quot;…&quot;;&quot;...&quot;);&quot;·&quot;;&quot;*&quot; );&quot;–&quot; ;&quot;-&quot; );&quot;:&quot;;&quot;/&quot;) &amp;&quot;|&quot;;&quot;|&quot; &amp; SUBSTITUTE([.I5];&quot; &quot;;&quot;&quot;) &amp;&quot;|&quot;));&quot;&quot;;&quot;&quot;)" office:value-type="string" office:string-value="" calcext:value-type="string">
            <text:p></text:p>
          </table:table-cell>
          <table:table-cell table:style-name="ce162" table:formula="of:=IF(AND([.A71]&lt;&gt;&quot;&quot;;[.C71]&lt;&gt;&quot;&quot;;OR([.E70]=&quot;OK&quot;;[.E70]&gt;=&quot;Umf&quot;));IF(AND([.I71]&lt;&gt;&quot;&quot;;[.J71]&lt;&gt;&quot;&quot;;ABS([.I71]-[.J71])&gt;0.005);&quot;Links-Rechts-Fehler&quot;;IF(AND([.I70]&lt;&gt;&quot;&quot;;[.J71]&lt;&gt;0;ABS([.J71]-[.K70])&gt;0.005);&quot;Äquivalenzumformung korrigieren&quot;;IF([.K71]&gt;&quot;Fehler&quot;;[.K71];IF(OR([.A71]=&quot;&quot;;[.A70]=&quot;&quot;;[.I71]=&quot;&quot;;[.J71]=&quot;&quot;);&quot;&quot;;&quot;OK&quot;))));&quot;&quot;)">
            <text:p/>
          </table:table-cell>
          <table:table-cell table:style-name="ce169" table:formula="of:=IF([.E71]=&quot;OK&quot;; IF([.B71]=&quot;&quot;;&quot;Relation fehlt&quot;;IF(SIGN([.J71]-[.I71])=SIGN([.J70]-[.I70]);IF([.B71]=[.B70];&quot;OK&quot;;&quot;Relation falsch.&quot;);IF(OR(AND([.B70]=&quot;&gt;&quot;;[.B71]=&quot;&lt;&quot;);AND([.B70]=&quot;&lt;&quot;;[.B71]=&quot;&gt;&quot;);AND([.B70]=&quot;≥&quot;;[.B71]=&quot;≤&quot;);AND([.B70]=&quot;≤&quot;;[.B71]=&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72]&lt;&gt;&quot;&quot;;[.C72]&lt;&gt;&quot;&quot;;OR([.E71]=&quot;OK&quot;;[.E71]&gt;=&quot;Umf&quot;));IF(AND([.I72]&lt;&gt;&quot;&quot;;[.J72]&lt;&gt;&quot;&quot;;ABS([.I72]-[.J72])&gt;0.005);&quot;Links-Rechts-Fehler&quot;;IF(AND([.I71]&lt;&gt;&quot;&quot;;[.J72]&lt;&gt;0;ABS([.J72]-[.K71])&gt;0.005);&quot;Äquivalenzumformung korrigieren&quot;;IF([.K72]&gt;&quot;Fehler&quot;;[.K72];IF(OR([.A72]=&quot;&quot;;[.A71]=&quot;&quot;;[.I72]=&quot;&quot;;[.J72]=&quot;&quot;);&quot;&quot;;&quot;OK&quot;))));&quot;&quot;)">
            <text:p/>
          </table:table-cell>
          <table:table-cell table:style-name="ce169" table:formula="of:=IF([.E72]=&quot;OK&quot;; IF([.B72]=&quot;&quot;;&quot;Relation fehlt&quot;;IF(SIGN([.J72]-[.I72])=SIGN([.J71]-[.I71]);IF([.B72]=[.B71];&quot;OK&quot;;&quot;Relation falsch.&quot;);IF(OR(AND([.B71]=&quot;&gt;&quot;;[.B72]=&quot;&lt;&quot;);AND([.B71]=&quot;&lt;&quot;;[.B72]=&quot;&gt;&quot;);AND([.B71]=&quot;≥&quot;;[.B72]=&quot;≤&quot;);AND([.B71]=&quot;≤&quot;;[.B72]=&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73]&lt;&gt;&quot;&quot;;[.C73]&lt;&gt;&quot;&quot;;OR([.E72]=&quot;OK&quot;;[.E72]&gt;=&quot;Umf&quot;));IF(AND([.I73]&lt;&gt;&quot;&quot;;[.J73]&lt;&gt;&quot;&quot;;ABS([.I73]-[.J73])&gt;0.005);&quot;Links-Rechts-Fehler&quot;;IF(AND([.I72]&lt;&gt;&quot;&quot;;[.J73]&lt;&gt;0;ABS([.J73]-[.K72])&gt;0.005);&quot;Äquivalenzumformung korrigieren&quot;;IF([.K73]&gt;&quot;Fehler&quot;;[.K73];IF(OR([.A73]=&quot;&quot;;[.A72]=&quot;&quot;;[.I73]=&quot;&quot;;[.J73]=&quot;&quot;);&quot;&quot;;&quot;OK&quot;))));&quot;&quot;)">
            <text:p/>
          </table:table-cell>
          <table:table-cell table:style-name="ce169" table:formula="of:=IF([.E73]=&quot;OK&quot;; IF([.B73]=&quot;&quot;;&quot;Relation fehlt&quot;;IF(SIGN([.J73]-[.I73])=SIGN([.J72]-[.I72]);IF([.B73]=[.B72];&quot;OK&quot;;&quot;Relation falsch.&quot;);IF(OR(AND([.B72]=&quot;&gt;&quot;;[.B73]=&quot;&lt;&quot;);AND([.B72]=&quot;&lt;&quot;;[.B73]=&quot;&gt;&quot;);AND([.B72]=&quot;≥&quot;;[.B73]=&quot;≤&quot;);AND([.B72]=&quot;≤&quot;;[.B73]=&quot;≥&quot;));&quot;OK&quot;;&quot;Aufpassen&quot;)));&quot;&quot;)">
            <text:p/>
          </table:table-cell>
          <table:table-cell table:style-name="ce80"/>
          <table:table-cell table:number-columns-repeated="6"/>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74]&lt;&gt;&quot;&quot;;[.C74]&lt;&gt;&quot;&quot;;OR([.E73]=&quot;OK&quot;;[.E73]&gt;=&quot;Umf&quot;));IF(AND([.I74]&lt;&gt;&quot;&quot;;[.J74]&lt;&gt;&quot;&quot;;ABS([.I74]-[.J74])&gt;0.005);&quot;Links-Rechts-Fehler&quot;;IF(AND([.I73]&lt;&gt;&quot;&quot;;[.J74]&lt;&gt;0;ABS([.J74]-[.K73])&gt;0.005);&quot;Äquivalenzumformung korrigieren&quot;;IF([.K74]&gt;&quot;Fehler&quot;;[.K74];IF(OR([.A74]=&quot;&quot;;[.A73]=&quot;&quot;;[.I74]=&quot;&quot;;[.J74]=&quot;&quot;);&quot;&quot;;&quot;OK&quot;))));&quot;&quot;)">
            <text:p/>
          </table:table-cell>
          <table:table-cell table:style-name="ce169" table:formula="of:=IF([.E74]=&quot;OK&quot;; IF([.B74]=&quot;&quot;;&quot;Relation fehlt&quot;;IF(SIGN([.J74]-[.I74])=SIGN([.J73]-[.I73]);IF([.B74]=[.B73];&quot;OK&quot;;&quot;Relation falsch.&quot;);IF(OR(AND([.B73]=&quot;&gt;&quot;;[.B74]=&quot;&lt;&quot;);AND([.B73]=&quot;&lt;&quot;;[.B74]=&quot;&gt;&quot;);AND([.B73]=&quot;≥&quot;;[.B74]=&quot;≤&quot;);AND([.B73]=&quot;≤&quot;;[.B74]=&quot;≥&quot;));&quot;OK&quot;;&quot;Aufpassen&quot;)));&quot;&quot;)">
            <text:p/>
          </table:table-cell>
          <table:table-cell table:style-name="ce80"/>
          <table:table-cell table:number-columns-repeated="6"/>
        </table:table-row>
        <table:table-row table:style-name="ro4">
          <table:table-cell table:style-name="ce71" office:value-type="string" calcext:value-type="string">
            <text:p>21x+54</text:p>
          </table:table-cell>
          <table:table-cell table:style-name="ce332" office:value-type="string" calcext:value-type="string">
            <text:p>&gt;</text:p>
          </table:table-cell>
          <table:table-cell table:style-name="ce397" office:value-type="string" calcext:value-type="string">
            <text:p>-2x+8</text:p>
          </table:table-cell>
          <table:table-cell table:style-name="ce443"/>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formula="of:=21*-1.99999+54" office:value-type="float" office:value="12.00021" calcext:value-type="float">
            <text:p>12,00021000</text:p>
          </table:table-cell>
          <table:table-cell table:formula="of:=0-2*-1.99999+8" office:value-type="float" office:value="11.99998" calcext:value-type="float">
            <text:p>11,99998000</text:p>
          </table:table-cell>
          <table:table-cell table:formula="of:=0-2*-1.99999+8" office:value-type="float" office:value="11.99998" calcext:value-type="float">
            <text:p>11,99998000</text:p>
          </table:table-cell>
          <table:table-cell table:number-columns-repeated="2"/>
        </table:table-row>
        <table:table-row table:style-name="ro4">
          <table:table-cell table:style-name="ce243"/>
          <table:table-cell table:style-name="ce283" table:content-validation-name="val4"/>
          <table:table-cell table:style-name="ce443" table:number-columns-repeated="2"/>
          <table:table-cell table:style-name="ce162" table:formula="of:=IF(AND([.A76]&lt;&gt;&quot;&quot;;[.C76]&lt;&gt;&quot;&quot;;OR([.E75]=&quot;OK&quot;;[.E75]&gt;=&quot;Umf&quot;));IF(AND([.I76]&lt;&gt;&quot;&quot;;[.J76]&lt;&gt;&quot;&quot;;ABS([.I76]-[.J76])&gt;0.005);&quot;Links-Rechts-Fehler&quot;;IF(AND([.I75]&lt;&gt;&quot;&quot;;[.J76]&lt;&gt;0;ABS([.J76]-[.K75])&gt;0.005);&quot;Äquivalenzumformung korrigieren&quot;;IF([.K76]&gt;&quot;Fehler&quot;;[.K76];IF(OR([.A76]=&quot;&quot;;[.C75]=&quot;&quot;;[.I76]=&quot;&quot;;[.J76]=&quot;&quot;);&quot;&quot;;&quot;OK&quot;))));&quot;&quot;)">
            <text:p/>
          </table:table-cell>
          <table:table-cell table:style-name="ce169" table:formula="of:=IF([.E76]=&quot;OK&quot;; IF([.B76]=&quot;&quot;;&quot;Relation fehlt&quot;;IF(SIGN([.J76]-[.I76])=SIGN([.J75]-[.I75]);IF([.B76]=[.B75];&quot;OK&quot;;&quot;Relation falsch.&quot;);IF(OR(AND([.B75]=&quot;&gt;&quot;;[.B76]=&quot;&lt;&quot;);AND([.B75]=&quot;&lt;&quot;;[.B76]=&quot;&gt;&quot;);AND([.B75]=&quot;≥&quot;;[.B76]=&quot;≤&quot;);AND([.B75]=&quot;≤&quot;;[.B76]=&quot;≥&quot;));&quot;OK&quot;;&quot;Aufpassen&quot;)));&quot;&quot;)">
            <text:p/>
          </table:table-cell>
          <table:table-cell table:style-name="ce80"/>
          <table:table-cell table:number-columns-repeated="6"/>
        </table:table-row>
        <table:table-row table:style-name="ro4">
          <table:table-cell table:style-name="ce243"/>
          <table:table-cell table:style-name="ce283" table:content-validation-name="val4"/>
          <table:table-cell table:style-name="ce443" table:number-columns-repeated="2"/>
          <table:table-cell table:style-name="ce162" table:formula="of:=IF(AND([.A77]&lt;&gt;&quot;&quot;;[.C77]&lt;&gt;&quot;&quot;;OR([.E76]=&quot;OK&quot;;[.E76]&gt;=&quot;Umf&quot;));IF(AND([.I77]&lt;&gt;&quot;&quot;;[.J77]&lt;&gt;&quot;&quot;;ABS([.I77]-[.J77])&gt;0.005);&quot;Links-Rechts-Fehler&quot;;IF(AND([.I76]&lt;&gt;&quot;&quot;;[.J77]&lt;&gt;0;ABS([.J77]-[.K76])&gt;0.005);&quot;Äquivalenzumformung korrigieren&quot;;IF([.K77]&gt;&quot;Fehler&quot;;[.K77];IF(OR([.A77]=&quot;&quot;;[.A76]=&quot;&quot;;[.I77]=&quot;&quot;;[.J77]=&quot;&quot;);&quot;&quot;;&quot;OK&quot;))));&quot;&quot;)">
            <text:p/>
          </table:table-cell>
          <table:table-cell table:style-name="ce169" table:formula="of:=IF([.E77]=&quot;OK&quot;; IF([.B77]=&quot;&quot;;&quot;Relation fehlt&quot;;IF(SIGN([.J77]-[.I77])=SIGN([.J76]-[.I76]);IF([.B77]=[.B76];&quot;OK&quot;;&quot;Relation falsch.&quot;);IF(OR(AND([.B76]=&quot;&gt;&quot;;[.B77]=&quot;&lt;&quot;);AND([.B76]=&quot;&lt;&quot;;[.B77]=&quot;&gt;&quot;);AND([.B76]=&quot;≥&quot;;[.B77]=&quot;≤&quot;);AND([.B76]=&quot;≤&quot;;[.B77]=&quot;≥&quot;));&quot;OK&quot;;&quot;Aufpassen&quot;)));&quot;&quot;)">
            <text:p/>
          </table:table-cell>
          <table:table-cell table:style-name="ce80"/>
          <table:table-cell table:number-columns-repeated="6"/>
        </table:table-row>
        <table:table-row table:style-name="ro4">
          <table:table-cell table:style-name="ce243"/>
          <table:table-cell table:style-name="ce283" table:content-validation-name="val4"/>
          <table:table-cell table:style-name="ce443" table:number-columns-repeated="2"/>
          <table:table-cell table:style-name="ce162" table:formula="of:=IF(AND([.A78]&lt;&gt;&quot;&quot;;[.C78]&lt;&gt;&quot;&quot;;OR([.E77]=&quot;OK&quot;;[.E77]&gt;=&quot;Umf&quot;));IF(AND([.I78]&lt;&gt;&quot;&quot;;[.J78]&lt;&gt;&quot;&quot;;ABS([.I78]-[.J78])&gt;0.005);&quot;Links-Rechts-Fehler&quot;;IF(AND([.I77]&lt;&gt;&quot;&quot;;[.J78]&lt;&gt;0;ABS([.J78]-[.K77])&gt;0.005);&quot;Äquivalenzumformung korrigieren&quot;;IF([.K78]&gt;&quot;Fehler&quot;;[.K78];IF(OR([.A78]=&quot;&quot;;[.A77]=&quot;&quot;;[.I78]=&quot;&quot;;[.J78]=&quot;&quot;);&quot;&quot;;&quot;OK&quot;))));&quot;&quot;)">
            <text:p/>
          </table:table-cell>
          <table:table-cell table:style-name="ce169" table:formula="of:=IF([.E78]=&quot;OK&quot;; IF([.B78]=&quot;&quot;;&quot;Relation fehlt&quot;;IF(SIGN([.J78]-[.I78])=SIGN([.J77]-[.I77]);IF([.B78]=[.B77];&quot;OK&quot;;&quot;Relation falsch.&quot;);IF(OR(AND([.B77]=&quot;&gt;&quot;;[.B78]=&quot;&lt;&quot;);AND([.B77]=&quot;&lt;&quot;;[.B78]=&quot;&gt;&quot;);AND([.B77]=&quot;≥&quot;;[.B78]=&quot;≤&quot;);AND([.B77]=&quot;≤&quot;;[.B78]=&quot;≥&quot;));&quot;OK&quot;;&quot;Aufpassen&quot;)));&quot;&quot;)">
            <text:p/>
          </table:table-cell>
          <table:table-cell table:style-name="ce80"/>
          <table:table-cell table:number-columns-repeated="6"/>
        </table:table-row>
        <table:table-row table:style-name="ro4">
          <table:table-cell table:style-name="ce243"/>
          <table:table-cell table:style-name="ce283" table:content-validation-name="val4"/>
          <table:table-cell table:style-name="ce443" table:number-columns-repeated="2"/>
          <table:table-cell table:style-name="ce162" table:formula="of:=IF(AND([.A79]&lt;&gt;&quot;&quot;;[.C79]&lt;&gt;&quot;&quot;;OR([.E78]=&quot;OK&quot;;[.E78]&gt;=&quot;Umf&quot;));IF(AND([.I79]&lt;&gt;&quot;&quot;;[.J79]&lt;&gt;&quot;&quot;;ABS([.I79]-[.J79])&gt;0.005);&quot;Links-Rechts-Fehler&quot;;IF(AND([.I78]&lt;&gt;&quot;&quot;;[.J79]&lt;&gt;0;ABS([.J79]-[.K78])&gt;0.005);&quot;Äquivalenzumformung korrigieren&quot;;IF([.K79]&gt;&quot;Fehler&quot;;[.K79];IF(OR([.A79]=&quot;&quot;;[.A78]=&quot;&quot;;[.I79]=&quot;&quot;;[.J79]=&quot;&quot;);&quot;&quot;;&quot;OK&quot;))));&quot;&quot;)">
            <text:p/>
          </table:table-cell>
          <table:table-cell table:style-name="ce169" table:formula="of:=IF([.E79]=&quot;OK&quot;; IF([.B79]=&quot;&quot;;&quot;Relation fehlt&quot;;IF(SIGN([.J79]-[.I79])=SIGN([.J78]-[.I78]);IF([.B79]=[.B78];&quot;OK&quot;;&quot;Relation falsch.&quot;);IF(OR(AND([.B78]=&quot;&gt;&quot;;[.B79]=&quot;&lt;&quot;);AND([.B78]=&quot;&lt;&quot;;[.B79]=&quot;&gt;&quot;);AND([.B78]=&quot;≥&quot;;[.B79]=&quot;≤&quot;);AND([.B78]=&quot;≤&quot;;[.B79]=&quot;≥&quot;));&quot;OK&quot;;&quot;Aufpassen&quot;)));&quot;&quot;)">
            <text:p/>
          </table:table-cell>
          <table:table-cell table:style-name="ce80"/>
          <table:table-cell table:number-columns-repeated="6"/>
        </table:table-row>
        <table:table-row table:style-name="ro4">
          <table:table-cell table:style-name="ce243"/>
          <table:table-cell table:style-name="ce283" table:content-validation-name="val4"/>
          <table:table-cell table:style-name="ce443" table:number-columns-repeated="2"/>
          <table:table-cell table:style-name="ce162" table:formula="of:=IF(AND([.A80]&lt;&gt;&quot;&quot;;[.C80]&lt;&gt;&quot;&quot;;OR([.E79]=&quot;OK&quot;;[.E79]&gt;=&quot;Umf&quot;));IF(AND([.I80]&lt;&gt;&quot;&quot;;[.J80]&lt;&gt;&quot;&quot;;ABS([.I80]-[.J80])&gt;0.005);&quot;Links-Rechts-Fehler&quot;;IF(AND([.I79]&lt;&gt;&quot;&quot;;[.J80]&lt;&gt;0;ABS([.J80]-[.K79])&gt;0.005);&quot;Äquivalenzumformung korrigieren&quot;;IF([.K80]&gt;&quot;Fehler&quot;;[.K80];IF(OR([.A80]=&quot;&quot;;[.A79]=&quot;&quot;;[.I80]=&quot;&quot;;[.J80]=&quot;&quot;);&quot;&quot;;&quot;OK&quot;))));&quot;&quot;)">
            <text:p/>
          </table:table-cell>
          <table:table-cell table:style-name="ce169" table:formula="of:=IF([.E80]=&quot;OK&quot;; IF([.B80]=&quot;&quot;;&quot;Relation fehlt&quot;;IF(SIGN([.J80]-[.I80])=SIGN([.J79]-[.I79]);IF([.B80]=[.B79];&quot;OK&quot;;&quot;Relation falsch.&quot;);IF(OR(AND([.B79]=&quot;&gt;&quot;;[.B80]=&quot;&lt;&quot;);AND([.B79]=&quot;&lt;&quot;;[.B80]=&quot;&gt;&quot;);AND([.B79]=&quot;≥&quot;;[.B80]=&quot;≤&quot;);AND([.B79]=&quot;≤&quot;;[.B80]=&quot;≥&quot;));&quot;OK&quot;;&quot;Aufpassen&quot;)));&quot;&quot;)">
            <text:p/>
          </table:table-cell>
          <table:table-cell table:style-name="ce80"/>
          <table:table-cell table:number-columns-repeated="6"/>
        </table:table-row>
        <table:table-row table:style-name="ro4">
          <table:table-cell table:style-name="ce243"/>
          <table:table-cell table:style-name="ce283" table:content-validation-name="val4"/>
          <table:table-cell table:style-name="ce443" table:number-columns-repeated="2"/>
          <table:table-cell table:style-name="ce162" table:formula="of:=IF(AND([.A81]&lt;&gt;&quot;&quot;;[.C81]&lt;&gt;&quot;&quot;;OR([.E80]=&quot;OK&quot;;[.E80]&gt;=&quot;Umf&quot;));IF(AND([.I81]&lt;&gt;&quot;&quot;;[.J81]&lt;&gt;&quot;&quot;;ABS([.I81]-[.J81])&gt;0.005);&quot;Links-Rechts-Fehler&quot;;IF(AND([.I80]&lt;&gt;&quot;&quot;;[.J81]&lt;&gt;0;ABS([.J81]-[.K80])&gt;0.005);&quot;Äquivalenzumformung korrigieren&quot;;IF([.K81]&gt;&quot;Fehler&quot;;[.K81];IF(OR([.A81]=&quot;&quot;;[.A80]=&quot;&quot;;[.I81]=&quot;&quot;;[.J81]=&quot;&quot;);&quot;&quot;;&quot;OK&quot;))));&quot;&quot;)">
            <text:p/>
          </table:table-cell>
          <table:table-cell table:style-name="ce169" table:formula="of:=IF([.E81]=&quot;OK&quot;; IF([.B81]=&quot;&quot;;&quot;Relation fehlt&quot;;IF(SIGN([.J81]-[.I81])=SIGN([.J80]-[.I80]);IF([.B81]=[.B80];&quot;OK&quot;;&quot;Relation falsch.&quot;);IF(OR(AND([.B80]=&quot;&gt;&quot;;[.B81]=&quot;&lt;&quot;);AND([.B80]=&quot;&lt;&quot;;[.B81]=&quot;&gt;&quot;);AND([.B80]=&quot;≥&quot;;[.B81]=&quot;≤&quot;);AND([.B80]=&quot;≤&quot;;[.B81]=&quot;≥&quot;));&quot;OK&quot;;&quot;Aufpassen&quot;)));&quot;&quot;)">
            <text:p/>
          </table:table-cell>
          <table:table-cell table:style-name="ce80"/>
          <table:table-cell table:number-columns-repeated="6"/>
        </table:table-row>
        <table:table-row table:style-name="ro4">
          <table:table-cell table:style-name="ce243"/>
          <table:table-cell table:style-name="ce283" table:content-validation-name="val4"/>
          <table:table-cell table:style-name="ce443"/>
          <table:table-cell table:style-name="ce357"/>
          <table:table-cell table:style-name="ce162" table:formula="of:=IF(AND([.A82]&lt;&gt;&quot;&quot;;[.C82]&lt;&gt;&quot;&quot;;OR([.E81]=&quot;OK&quot;;[.E81]&gt;=&quot;Umf&quot;));IF(AND([.I82]&lt;&gt;&quot;&quot;;[.J82]&lt;&gt;&quot;&quot;;ABS([.I82]-[.J82])&gt;0.005);&quot;Links-Rechts-Fehler&quot;;IF(AND([.I81]&lt;&gt;&quot;&quot;;[.J82]&lt;&gt;0;ABS([.J82]-[.K81])&gt;0.005);&quot;Äquivalenzumformung korrigieren&quot;;IF([.K82]&gt;&quot;Fehler&quot;;[.K82];IF(OR([.A82]=&quot;&quot;;[.A81]=&quot;&quot;;[.I82]=&quot;&quot;;[.J82]=&quot;&quot;);&quot;&quot;;&quot;OK&quot;))));&quot;&quot;)">
            <text:p/>
            <draw:control table:end-cell-address="Tabelle2.E83" table:end-x="22.76mm" table:end-y="2.38mm" draw:z-index="5" draw:text-style-name="P2" svg:width="19.59mm" svg:height="5.21mm" svg:x="3.19mm" svg:y="1.69mm" draw:control="control18"/>
          </table:table-cell>
          <table:table-cell table:style-name="ce169" table:formula="of:=IF([.E82]=&quot;OK&quot;; IF([.B82]=&quot;&quot;;&quot;Relation fehlt&quot;;IF(SIGN([.J82]-[.I82])=SIGN([.J81]-[.I81]);IF([.B82]=[.B81];&quot;OK&quot;;&quot;Relation falsch.&quot;);IF(OR(AND([.B81]=&quot;&gt;&quot;;[.B82]=&quot;&lt;&quot;);AND([.B81]=&quot;&lt;&quot;;[.B82]=&quot;&gt;&quot;);AND([.B81]=&quot;≥&quot;;[.B82]=&quot;≤&quot;);AND([.B81]=&quot;≤&quot;;[.B82]=&quot;≥&quot;));&quot;OK&quot;;&quot;Aufpassen&quot;)));&quot;&quot;)">
            <text:p/>
          </table:table-cell>
          <table:table-cell table:style-name="ce80"/>
          <table:table-cell table:number-columns-repeated="6"/>
        </table:table-row>
        <table:table-row table:style-name="ro4">
          <table:table-cell/>
          <table:table-cell table:style-name="ce294"/>
          <table:table-cell/>
          <table:table-cell table:style-name="ce160" table:formula="of:=IF(ISERROR(VALUE(VLOOKUP(&quot; *x *&quot;;[.A77:.C82];3;0)));&quot;&quot;;IF(ABS(VALUE(VLOOKUP(&quot; *x *&quot;;[.A77:.C82];3;0))-[.J6]&lt;0.001);IF(VLOOKUP(&quot; *x *&quot;;[.A77:.F82];6;0)=&quot;OK&quot;;&quot;&quot;;&quot;&quot;);&quot;&quot;))" office:value-type="string" office:string-value="" calcext:value-type="string">
            <text:p></text:p>
          </table:table-cell>
          <table:table-cell table:style-name="ce162" table:formula="of:=IF(AND([.A83]&lt;&gt;&quot;&quot;;[.C83]&lt;&gt;&quot;&quot;;OR([.E82]=&quot;OK&quot;;[.E82]&gt;=&quot;Umf&quot;));IF(AND([.I83]&lt;&gt;&quot;&quot;;[.J83]&lt;&gt;&quot;&quot;;ABS([.I83]-[.J83])&gt;0.005);&quot;Links-Rechts-Fehler&quot;;IF(AND([.I82]&lt;&gt;&quot;&quot;;[.J83]&lt;&gt;0;ABS([.J83]-[.K82])&gt;0.005);&quot;Äquivalenzumformung korrigieren&quot;;IF([.K83]&gt;&quot;Fehler&quot;;[.K83];IF(OR([.A83]=&quot;&quot;;[.A82]=&quot;&quot;;[.I83]=&quot;&quot;;[.J83]=&quot;&quot;);&quot;&quot;;&quot;OK&quot;))));&quot;&quot;)">
            <text:p/>
          </table:table-cell>
          <table:table-cell table:style-name="ce169" table:formula="of:=IF([.E83]=&quot;OK&quot;; IF([.B83]=&quot;&quot;;&quot;Relation fehlt&quot;;IF(SIGN([.J83]-[.I83])=SIGN([.J82]-[.I82]);IF([.B83]=[.B82];&quot;OK&quot;;&quot;Relation falsch.&quot;);IF(OR(AND([.B82]=&quot;&gt;&quot;;[.B83]=&quot;&lt;&quot;);AND([.B82]=&quot;&lt;&quot;;[.B83]=&quot;&gt;&quot;);AND([.B82]=&quot;≥&quot;;[.B83]=&quot;≤&quot;);AND([.B82]=&quot;≤&quot;;[.B83]=&quot;≥&quot;));&quot;OK&quot;;&quot;Aufpassen&quot;)));&quot;&quot;)">
            <text:p/>
          </table:table-cell>
          <table:table-cell table:style-name="ce80"/>
          <table:table-cell table:number-columns-repeated="6"/>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444"/>
          <table:table-cell table:style-name="ce161" table:formula="of:=IF(ISERROR(FIND(&quot;|&quot;&amp; SUBSTITUTE(SUBSTITUTE(SUBSTITUTE(SUBSTITUTE(SUBSTITUTE([.C84];&quot; &quot;;&quot;&quot;);&quot;…&quot;;&quot;...&quot;);&quot;·&quot;;&quot;*&quot; );&quot;–&quot; ;&quot;-&quot; );&quot;:&quot;;&quot;/&quot;) &amp;&quot;|&quot;;&quot;|&quot; &amp; SUBSTITUTE([.I6];&quot; &quot;;&quot;&quot;) &amp;&quot;|&quot;));&quot;&quot;;&quot;&quot;)" office:value-type="string" office:string-value="" calcext:value-type="string">
            <text:p></text:p>
          </table:table-cell>
          <table:table-cell table:style-name="ce162" table:formula="of:=IF(AND([.A84]&lt;&gt;&quot;&quot;;[.C84]&lt;&gt;&quot;&quot;;OR([.E83]=&quot;OK&quot;;[.E83]&gt;=&quot;Umf&quot;));IF(AND([.I84]&lt;&gt;&quot;&quot;;[.J84]&lt;&gt;&quot;&quot;;ABS([.I84]-[.J84])&gt;0.005);&quot;Links-Rechts-Fehler&quot;;IF(AND([.I83]&lt;&gt;&quot;&quot;;[.J84]&lt;&gt;0;ABS([.J84]-[.K83])&gt;0.005);&quot;Äquivalenzumformung korrigieren&quot;;IF([.K84]&gt;&quot;Fehler&quot;;[.K84];IF(OR([.A84]=&quot;&quot;;[.A83]=&quot;&quot;;[.I84]=&quot;&quot;;[.J84]=&quot;&quot;);&quot;&quot;;&quot;OK&quot;))));&quot;&quot;)">
            <text:p/>
          </table:table-cell>
          <table:table-cell table:style-name="ce169" table:formula="of:=IF([.E84]=&quot;OK&quot;; IF([.B84]=&quot;&quot;;&quot;Relation fehlt&quot;;IF(SIGN([.J84]-[.I84])=SIGN([.J83]-[.I83]);IF([.B84]=[.B83];&quot;OK&quot;;&quot;Relation falsch.&quot;);IF(OR(AND([.B83]=&quot;&gt;&quot;;[.B84]=&quot;&lt;&quot;);AND([.B83]=&quot;&lt;&quot;;[.B84]=&quot;&gt;&quot;);AND([.B83]=&quot;≥&quot;;[.B84]=&quot;≤&quot;);AND([.B83]=&quot;≤&quot;;[.B84]=&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85]&lt;&gt;&quot;&quot;;[.C85]&lt;&gt;&quot;&quot;;OR([.E84]=&quot;OK&quot;;[.E84]&gt;=&quot;Umf&quot;));IF(AND([.I85]&lt;&gt;&quot;&quot;;[.J85]&lt;&gt;&quot;&quot;;ABS([.I85]-[.J85])&gt;0.005);&quot;Links-Rechts-Fehler&quot;;IF(AND([.I84]&lt;&gt;&quot;&quot;;[.J85]&lt;&gt;0;ABS([.J85]-[.K84])&gt;0.005);&quot;Äquivalenzumformung korrigieren&quot;;IF([.K85]&gt;&quot;Fehler&quot;;[.K85];IF(OR([.A85]=&quot;&quot;;[.A84]=&quot;&quot;;[.I85]=&quot;&quot;;[.J85]=&quot;&quot;);&quot;&quot;;&quot;OK&quot;))));&quot;&quot;)">
            <text:p/>
          </table:table-cell>
          <table:table-cell table:style-name="ce169" table:formula="of:=IF([.E85]=&quot;OK&quot;; IF([.B85]=&quot;&quot;;&quot;Relation fehlt&quot;;IF(SIGN([.J85]-[.I85])=SIGN([.J84]-[.I84]);IF([.B85]=[.B84];&quot;OK&quot;;&quot;Relation falsch.&quot;);IF(OR(AND([.B84]=&quot;&gt;&quot;;[.B85]=&quot;&lt;&quot;);AND([.B84]=&quot;&lt;&quot;;[.B85]=&quot;&gt;&quot;);AND([.B84]=&quot;≥&quot;;[.B85]=&quot;≤&quot;);AND([.B84]=&quot;≤&quot;;[.B85]=&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86]&lt;&gt;&quot;&quot;;[.C86]&lt;&gt;&quot;&quot;;OR([.E85]=&quot;OK&quot;;[.E85]&gt;=&quot;Umf&quot;));IF(AND([.I86]&lt;&gt;&quot;&quot;;[.J86]&lt;&gt;&quot;&quot;;ABS([.I86]-[.J86])&gt;0.005);&quot;Links-Rechts-Fehler&quot;;IF(AND([.I85]&lt;&gt;&quot;&quot;;[.J86]&lt;&gt;0;ABS([.J86]-[.K85])&gt;0.005);&quot;Äquivalenzumformung korrigieren&quot;;IF([.K86]&gt;&quot;Fehler&quot;;[.K86];IF(OR([.A86]=&quot;&quot;;[.A85]=&quot;&quot;;[.I86]=&quot;&quot;;[.J86]=&quot;&quot;);&quot;&quot;;&quot;OK&quot;))));&quot;&quot;)">
            <text:p/>
          </table:table-cell>
          <table:table-cell table:style-name="ce169" table:formula="of:=IF([.E86]=&quot;OK&quot;; IF([.B86]=&quot;&quot;;&quot;Relation fehlt&quot;;IF(SIGN([.J86]-[.I86])=SIGN([.J85]-[.I85]);IF([.B86]=[.B85];&quot;OK&quot;;&quot;Relation falsch.&quot;);IF(OR(AND([.B85]=&quot;&gt;&quot;;[.B86]=&quot;&lt;&quot;);AND([.B85]=&quot;&lt;&quot;;[.B86]=&quot;&gt;&quot;);AND([.B85]=&quot;≥&quot;;[.B86]=&quot;≤&quot;);AND([.B85]=&quot;≤&quot;;[.B86]=&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87]&lt;&gt;&quot;&quot;;[.C87]&lt;&gt;&quot;&quot;;OR([.E86]=&quot;OK&quot;;[.E86]&gt;=&quot;Umf&quot;));IF(AND([.I87]&lt;&gt;&quot;&quot;;[.J87]&lt;&gt;&quot;&quot;;ABS([.I87]-[.J87])&gt;0.005);&quot;Links-Rechts-Fehler&quot;;IF(AND([.I86]&lt;&gt;&quot;&quot;;[.J87]&lt;&gt;0;ABS([.J87]-[.K86])&gt;0.005);&quot;Äquivalenzumformung korrigieren&quot;;IF([.K87]&gt;&quot;Fehler&quot;;[.K87];IF(OR([.A87]=&quot;&quot;;[.A86]=&quot;&quot;;[.I87]=&quot;&quot;;[.J87]=&quot;&quot;);&quot;&quot;;&quot;OK&quot;))));&quot;&quot;)">
            <text:p/>
          </table:table-cell>
          <table:table-cell table:style-name="ce169" table:formula="of:=IF([.E87]=&quot;OK&quot;; IF([.B87]=&quot;&quot;;&quot;Relation fehlt&quot;;IF(SIGN([.J87]-[.I87])=SIGN([.J86]-[.I86]);IF([.B87]=[.B86];&quot;OK&quot;;&quot;Relation falsch.&quot;);IF(OR(AND([.B86]=&quot;&gt;&quot;;[.B87]=&quot;&lt;&quot;);AND([.B86]=&quot;&lt;&quot;;[.B87]=&quot;&gt;&quot;);AND([.B86]=&quot;≥&quot;;[.B87]=&quot;≤&quot;);AND([.B86]=&quot;≤&quot;;[.B87]=&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88]&lt;&gt;&quot;&quot;;[.C88]&lt;&gt;&quot;&quot;;OR([.E87]=&quot;OK&quot;;[.E87]&gt;=&quot;Umf&quot;));IF(AND([.I88]&lt;&gt;&quot;&quot;;[.J88]&lt;&gt;&quot;&quot;;ABS([.I88]-[.J88])&gt;0.005);&quot;Links-Rechts-Fehler&quot;;IF(AND([.I87]&lt;&gt;&quot;&quot;;[.J88]&lt;&gt;0;ABS([.J88]-[.K87])&gt;0.005);&quot;Äquivalenzumformung korrigieren&quot;;IF([.K88]&gt;&quot;Fehler&quot;;[.K88];IF(OR([.A88]=&quot;&quot;;[.A87]=&quot;&quot;;[.I88]=&quot;&quot;;[.J88]=&quot;&quot;);&quot;&quot;;&quot;OK&quot;))));&quot;&quot;)">
            <text:p/>
          </table:table-cell>
          <table:table-cell table:style-name="ce169" table:formula="of:=IF([.E88]=&quot;OK&quot;; IF([.B88]=&quot;&quot;;&quot;Relation fehlt&quot;;IF(SIGN([.J88]-[.I88])=SIGN([.J87]-[.I87]);IF([.B88]=[.B87];&quot;OK&quot;;&quot;Relation falsch.&quot;);IF(OR(AND([.B87]=&quot;&gt;&quot;;[.B88]=&quot;&lt;&quot;);AND([.B87]=&quot;&lt;&quot;;[.B88]=&quot;&gt;&quot;);AND([.B87]=&quot;≥&quot;;[.B88]=&quot;≤&quot;);AND([.B87]=&quot;≤&quot;;[.B88]=&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89]&lt;&gt;&quot;&quot;;[.C89]&lt;&gt;&quot;&quot;;OR([.E88]=&quot;OK&quot;;[.E88]&gt;=&quot;Umf&quot;));IF(AND([.I89]&lt;&gt;&quot;&quot;;[.J89]&lt;&gt;&quot;&quot;;ABS([.I89]-[.J89])&gt;0.005);&quot;Links-Rechts-Fehler&quot;;IF(AND([.I88]&lt;&gt;&quot;&quot;;[.J89]&lt;&gt;0;ABS([.J89]-[.K88])&gt;0.005);&quot;Äquivalenzumformung korrigieren&quot;;IF([.K89]&gt;&quot;Fehler&quot;;[.K89];IF(OR([.A89]=&quot;&quot;;[.A88]=&quot;&quot;;[.I89]=&quot;&quot;;[.J89]=&quot;&quot;);&quot;&quot;;&quot;OK&quot;))));&quot;&quot;)">
            <text:p/>
          </table:table-cell>
          <table:table-cell table:style-name="ce169" table:formula="of:=IF([.E89]=&quot;OK&quot;; IF([.B89]=&quot;&quot;;&quot;Relation fehlt&quot;;IF(SIGN([.J89]-[.I89])=SIGN([.J88]-[.I88]);IF([.B89]=[.B88];&quot;OK&quot;;&quot;Relation falsch.&quot;);IF(OR(AND([.B88]=&quot;&gt;&quot;;[.B89]=&quot;&lt;&quot;);AND([.B88]=&quot;&lt;&quot;;[.B89]=&quot;&gt;&quot;);AND([.B88]=&quot;≥&quot;;[.B89]=&quot;≤&quot;);AND([.B88]=&quot;≤&quot;;[.B89]=&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0]&lt;&gt;&quot;&quot;;[.C90]&lt;&gt;&quot;&quot;;OR([.E89]=&quot;OK&quot;;[.E89]&gt;=&quot;Umf&quot;));IF(AND([.I90]&lt;&gt;&quot;&quot;;[.J90]&lt;&gt;&quot;&quot;;ABS([.I90]-[.J90])&gt;0.005);&quot;Links-Rechts-Fehler&quot;;IF(AND([.I89]&lt;&gt;&quot;&quot;;[.J90]&lt;&gt;0;ABS([.J90]-[.K89])&gt;0.005);&quot;Äquivalenzumformung korrigieren&quot;;IF([.K90]&gt;&quot;Fehler&quot;;[.K90];IF(OR([.A90]=&quot;&quot;;[.A89]=&quot;&quot;;[.I90]=&quot;&quot;;[.J90]=&quot;&quot;);&quot;&quot;;&quot;OK&quot;))));&quot;&quot;)">
            <text:p/>
          </table:table-cell>
          <table:table-cell table:style-name="ce169" table:formula="of:=IF([.E90]=&quot;OK&quot;; IF([.B90]=&quot;&quot;;&quot;Relation fehlt&quot;;IF(SIGN([.J90]-[.I90])=SIGN([.J89]-[.I89]);IF([.B90]=[.B89];&quot;OK&quot;;&quot;Relation falsch.&quot;);IF(OR(AND([.B89]=&quot;&gt;&quot;;[.B90]=&quot;&lt;&quot;);AND([.B89]=&quot;&lt;&quot;;[.B90]=&quot;&gt;&quot;);AND([.B89]=&quot;≥&quot;;[.B90]=&quot;≤&quot;);AND([.B89]=&quot;≤&quot;;[.B90]=&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1]&lt;&gt;&quot;&quot;;[.C91]&lt;&gt;&quot;&quot;;OR([.E90]=&quot;OK&quot;;[.E90]&gt;=&quot;Umf&quot;));IF(AND([.I91]&lt;&gt;&quot;&quot;;[.J91]&lt;&gt;&quot;&quot;;ABS([.I91]-[.J91])&gt;0.005);&quot;Links-Rechts-Fehler&quot;;IF(AND([.I90]&lt;&gt;&quot;&quot;;[.J91]&lt;&gt;0;ABS([.J91]-[.K90])&gt;0.005);&quot;Äquivalenzumformung korrigieren&quot;;IF([.K91]&gt;&quot;Fehler&quot;;[.K91];IF(OR([.A91]=&quot;&quot;;[.A90]=&quot;&quot;;[.I91]=&quot;&quot;;[.J91]=&quot;&quot;);&quot;&quot;;&quot;OK&quot;))));&quot;&quot;)">
            <text:p/>
          </table:table-cell>
          <table:table-cell table:style-name="ce169" table:formula="of:=IF([.E91]=&quot;OK&quot;; IF([.B91]=&quot;&quot;;&quot;Relation fehlt&quot;;IF(SIGN([.J91]-[.I91])=SIGN([.J90]-[.I90]);IF([.B91]=[.B90];&quot;OK&quot;;&quot;Relation falsch.&quot;);IF(OR(AND([.B90]=&quot;&gt;&quot;;[.B91]=&quot;&lt;&quot;);AND([.B90]=&quot;&lt;&quot;;[.B91]=&quot;&gt;&quot;);AND([.B90]=&quot;≥&quot;;[.B91]=&quot;≤&quot;);AND([.B90]=&quot;≤&quot;;[.B91]=&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2]&lt;&gt;&quot;&quot;;[.C92]&lt;&gt;&quot;&quot;;OR([.E91]=&quot;OK&quot;;[.E91]&gt;=&quot;Umf&quot;));IF(AND([.I92]&lt;&gt;&quot;&quot;;[.J92]&lt;&gt;&quot;&quot;;ABS([.I92]-[.J92])&gt;0.005);&quot;Links-Rechts-Fehler&quot;;IF(AND([.I91]&lt;&gt;&quot;&quot;;[.J92]&lt;&gt;0;ABS([.J92]-[.K91])&gt;0.005);&quot;Äquivalenzumformung korrigieren&quot;;IF([.K92]&gt;&quot;Fehler&quot;;[.K92];IF(OR([.A92]=&quot;&quot;;[.A91]=&quot;&quot;;[.I92]=&quot;&quot;;[.J92]=&quot;&quot;);&quot;&quot;;&quot;OK&quot;))));&quot;&quot;)">
            <text:p/>
          </table:table-cell>
          <table:table-cell table:style-name="ce169" table:formula="of:=IF([.E92]=&quot;OK&quot;; IF([.B92]=&quot;&quot;;&quot;Relation fehlt&quot;;IF(SIGN([.J92]-[.I92])=SIGN([.J91]-[.I91]);IF([.B92]=[.B91];&quot;OK&quot;;&quot;Relation falsch.&quot;);IF(OR(AND([.B91]=&quot;&gt;&quot;;[.B92]=&quot;&lt;&quot;);AND([.B91]=&quot;&lt;&quot;;[.B92]=&quot;&gt;&quot;);AND([.B91]=&quot;≥&quot;;[.B92]=&quot;≤&quot;);AND([.B91]=&quot;≤&quot;;[.B92]=&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3]&lt;&gt;&quot;&quot;;[.C93]&lt;&gt;&quot;&quot;;OR([.E92]=&quot;OK&quot;;[.E92]&gt;=&quot;Umf&quot;));IF(AND([.I93]&lt;&gt;&quot;&quot;;[.J93]&lt;&gt;&quot;&quot;;ABS([.I93]-[.J93])&gt;0.005);&quot;Links-Rechts-Fehler&quot;;IF(AND([.I92]&lt;&gt;&quot;&quot;;[.J93]&lt;&gt;0;ABS([.J93]-[.K92])&gt;0.005);&quot;Äquivalenzumformung korrigieren&quot;;IF([.K93]&gt;&quot;Fehler&quot;;[.K93];IF(OR([.A93]=&quot;&quot;;[.A92]=&quot;&quot;;[.I93]=&quot;&quot;;[.J93]=&quot;&quot;);&quot;&quot;;&quot;OK&quot;))));&quot;&quot;)">
            <text:p/>
          </table:table-cell>
          <table:table-cell table:style-name="ce169" table:formula="of:=IF([.E93]=&quot;OK&quot;; IF([.B93]=&quot;&quot;;&quot;Relation fehlt&quot;;IF(SIGN([.J93]-[.I93])=SIGN([.J92]-[.I92]);IF([.B93]=[.B92];&quot;OK&quot;;&quot;Relation falsch.&quot;);IF(OR(AND([.B92]=&quot;&gt;&quot;;[.B93]=&quot;&lt;&quot;);AND([.B92]=&quot;&lt;&quot;;[.B93]=&quot;&gt;&quot;);AND([.B92]=&quot;≥&quot;;[.B93]=&quot;≤&quot;);AND([.B92]=&quot;≤&quot;;[.B93]=&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4]&lt;&gt;&quot;&quot;;[.C94]&lt;&gt;&quot;&quot;;OR([.E93]=&quot;OK&quot;;[.E93]&gt;=&quot;Umf&quot;));IF(AND([.I94]&lt;&gt;&quot;&quot;;[.J94]&lt;&gt;&quot;&quot;;ABS([.I94]-[.J94])&gt;0.005);&quot;Links-Rechts-Fehler&quot;;IF(AND([.I93]&lt;&gt;&quot;&quot;;[.J94]&lt;&gt;0;ABS([.J94]-[.K93])&gt;0.005);&quot;Äquivalenzumformung korrigieren&quot;;IF([.K94]&gt;&quot;Fehler&quot;;[.K94];IF(OR([.A94]=&quot;&quot;;[.A93]=&quot;&quot;;[.I94]=&quot;&quot;;[.J94]=&quot;&quot;);&quot;&quot;;&quot;OK&quot;))));&quot;&quot;)">
            <text:p/>
          </table:table-cell>
          <table:table-cell table:style-name="ce169" table:formula="of:=IF([.E94]=&quot;OK&quot;; IF([.B94]=&quot;&quot;;&quot;Relation fehlt&quot;;IF(SIGN([.J94]-[.I94])=SIGN([.J93]-[.I93]);IF([.B94]=[.B93];&quot;OK&quot;;&quot;Relation falsch.&quot;);IF(OR(AND([.B93]=&quot;&gt;&quot;;[.B94]=&quot;&lt;&quot;);AND([.B93]=&quot;&lt;&quot;;[.B94]=&quot;&gt;&quot;);AND([.B93]=&quot;≥&quot;;[.B94]=&quot;≤&quot;);AND([.B93]=&quot;≤&quot;;[.B94]=&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5]&lt;&gt;&quot;&quot;;[.C95]&lt;&gt;&quot;&quot;;OR([.E94]=&quot;OK&quot;;[.E94]&gt;=&quot;Umf&quot;));IF(AND([.I95]&lt;&gt;&quot;&quot;;[.J95]&lt;&gt;&quot;&quot;;ABS([.I95]-[.J95])&gt;0.005);&quot;Links-Rechts-Fehler&quot;;IF(AND([.I94]&lt;&gt;&quot;&quot;;[.J95]&lt;&gt;0;ABS([.J95]-[.K94])&gt;0.005);&quot;Äquivalenzumformung korrigieren&quot;;IF([.K95]&gt;&quot;Fehler&quot;;[.K95];IF(OR([.A95]=&quot;&quot;;[.A94]=&quot;&quot;;[.I95]=&quot;&quot;;[.J95]=&quot;&quot;);&quot;&quot;;&quot;OK&quot;))));&quot;&quot;)">
            <text:p/>
          </table:table-cell>
          <table:table-cell table:style-name="ce169" table:formula="of:=IF([.E95]=&quot;OK&quot;; IF([.B95]=&quot;&quot;;&quot;Relation fehlt&quot;;IF(SIGN([.J95]-[.I95])=SIGN([.J94]-[.I94]);IF([.B95]=[.B94];&quot;OK&quot;;&quot;Relation falsch.&quot;);IF(OR(AND([.B94]=&quot;&gt;&quot;;[.B95]=&quot;&lt;&quot;);AND([.B94]=&quot;&lt;&quot;;[.B95]=&quot;&gt;&quot;);AND([.B94]=&quot;≥&quot;;[.B95]=&quot;≤&quot;);AND([.B94]=&quot;≤&quot;;[.B95]=&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6]&lt;&gt;&quot;&quot;;[.C96]&lt;&gt;&quot;&quot;;OR([.E95]=&quot;OK&quot;;[.E95]&gt;=&quot;Umf&quot;));IF(AND([.I96]&lt;&gt;&quot;&quot;;[.J96]&lt;&gt;&quot;&quot;;ABS([.I96]-[.J96])&gt;0.005);&quot;Links-Rechts-Fehler&quot;;IF(AND([.I95]&lt;&gt;&quot;&quot;;[.J96]&lt;&gt;0;ABS([.J96]-[.K95])&gt;0.005);&quot;Äquivalenzumformung korrigieren&quot;;IF([.K96]&gt;&quot;Fehler&quot;;[.K96];IF(OR([.A96]=&quot;&quot;;[.A95]=&quot;&quot;;[.I96]=&quot;&quot;;[.J96]=&quot;&quot;);&quot;&quot;;&quot;OK&quot;))));&quot;&quot;)">
            <text:p/>
          </table:table-cell>
          <table:table-cell table:style-name="ce169" table:formula="of:=IF([.E96]=&quot;OK&quot;; IF([.B96]=&quot;&quot;;&quot;Relation fehlt&quot;;IF(SIGN([.J96]-[.I96])=SIGN([.J95]-[.I95]);IF([.B96]=[.B95];&quot;OK&quot;;&quot;Relation falsch.&quot;);IF(OR(AND([.B95]=&quot;&gt;&quot;;[.B96]=&quot;&lt;&quot;);AND([.B95]=&quot;&lt;&quot;;[.B96]=&quot;&gt;&quot;);AND([.B95]=&quot;≥&quot;;[.B96]=&quot;≤&quot;);AND([.B95]=&quot;≤&quot;;[.B96]=&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7]&lt;&gt;&quot;&quot;;[.C97]&lt;&gt;&quot;&quot;;OR([.E96]=&quot;OK&quot;;[.E96]&gt;=&quot;Umf&quot;));IF(AND([.I97]&lt;&gt;&quot;&quot;;[.J97]&lt;&gt;&quot;&quot;;ABS([.I97]-[.J97])&gt;0.005);&quot;Links-Rechts-Fehler&quot;;IF(AND([.I96]&lt;&gt;&quot;&quot;;[.J97]&lt;&gt;0;ABS([.J97]-[.K96])&gt;0.005);&quot;Äquivalenzumformung korrigieren&quot;;IF([.K97]&gt;&quot;Fehler&quot;;[.K97];IF(OR([.A97]=&quot;&quot;;[.A96]=&quot;&quot;;[.I97]=&quot;&quot;;[.J97]=&quot;&quot;);&quot;&quot;;&quot;OK&quot;))));&quot;&quot;)">
            <text:p/>
          </table:table-cell>
          <table:table-cell table:style-name="ce169" table:formula="of:=IF([.E97]=&quot;OK&quot;; IF([.B97]=&quot;&quot;;&quot;Relation fehlt&quot;;IF(SIGN([.J97]-[.I97])=SIGN([.J96]-[.I96]);IF([.B97]=[.B96];&quot;OK&quot;;&quot;Relation falsch.&quot;);IF(OR(AND([.B96]=&quot;&gt;&quot;;[.B97]=&quot;&lt;&quot;);AND([.B96]=&quot;&lt;&quot;;[.B97]=&quot;&gt;&quot;);AND([.B96]=&quot;≥&quot;;[.B97]=&quot;≤&quot;);AND([.B96]=&quot;≤&quot;;[.B97]=&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8]&lt;&gt;&quot;&quot;;[.C98]&lt;&gt;&quot;&quot;;OR([.E97]=&quot;OK&quot;;[.E97]&gt;=&quot;Umf&quot;));IF(AND([.I98]&lt;&gt;&quot;&quot;;[.J98]&lt;&gt;&quot;&quot;;ABS([.I98]-[.J98])&gt;0.005);&quot;Links-Rechts-Fehler&quot;;IF(AND([.I97]&lt;&gt;&quot;&quot;;[.J98]&lt;&gt;0;ABS([.J98]-[.K97])&gt;0.005);&quot;Äquivalenzumformung korrigieren&quot;;IF([.K98]&gt;&quot;Fehler&quot;;[.K98];IF(OR([.A98]=&quot;&quot;;[.A97]=&quot;&quot;;[.I98]=&quot;&quot;;[.J98]=&quot;&quot;);&quot;&quot;;&quot;OK&quot;))));&quot;&quot;)">
            <text:p/>
          </table:table-cell>
          <table:table-cell table:style-name="ce169" table:formula="of:=IF([.E98]=&quot;OK&quot;; IF([.B98]=&quot;&quot;;&quot;Relation fehlt&quot;;IF(SIGN([.J98]-[.I98])=SIGN([.J97]-[.I97]);IF([.B98]=[.B97];&quot;OK&quot;;&quot;Relation falsch.&quot;);IF(OR(AND([.B97]=&quot;&gt;&quot;;[.B98]=&quot;&lt;&quot;);AND([.B97]=&quot;&lt;&quot;;[.B98]=&quot;&gt;&quot;);AND([.B97]=&quot;≥&quot;;[.B98]=&quot;≤&quot;);AND([.B97]=&quot;≤&quot;;[.B98]=&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99]&lt;&gt;&quot;&quot;;[.C99]&lt;&gt;&quot;&quot;;OR([.E98]=&quot;OK&quot;;[.E98]&gt;=&quot;Umf&quot;));IF(AND([.I99]&lt;&gt;&quot;&quot;;[.J99]&lt;&gt;&quot;&quot;;ABS([.I99]-[.J99])&gt;0.005);&quot;Links-Rechts-Fehler&quot;;IF(AND([.I98]&lt;&gt;&quot;&quot;;[.J99]&lt;&gt;0;ABS([.J99]-[.K98])&gt;0.005);&quot;Äquivalenzumformung korrigieren&quot;;IF([.K99]&gt;&quot;Fehler&quot;;[.K99];IF(OR([.A99]=&quot;&quot;;[.A98]=&quot;&quot;;[.I99]=&quot;&quot;;[.J99]=&quot;&quot;);&quot;&quot;;&quot;OK&quot;))));&quot;&quot;)">
            <text:p/>
          </table:table-cell>
          <table:table-cell table:style-name="ce169" table:formula="of:=IF([.E99]=&quot;OK&quot;; IF([.B99]=&quot;&quot;;&quot;Relation fehlt&quot;;IF(SIGN([.J99]-[.I99])=SIGN([.J98]-[.I98]);IF([.B99]=[.B98];&quot;OK&quot;;&quot;Relation falsch.&quot;);IF(OR(AND([.B98]=&quot;&gt;&quot;;[.B99]=&quot;&lt;&quot;);AND([.B98]=&quot;&lt;&quot;;[.B99]=&quot;&gt;&quot;);AND([.B98]=&quot;≥&quot;;[.B99]=&quot;≤&quot;);AND([.B98]=&quot;≤&quot;;[.B99]=&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0]&lt;&gt;&quot;&quot;;[.C100]&lt;&gt;&quot;&quot;;OR([.E99]=&quot;OK&quot;;[.E99]&gt;=&quot;Umf&quot;));IF(AND([.I100]&lt;&gt;&quot;&quot;;[.J100]&lt;&gt;&quot;&quot;;ABS([.I100]-[.J100])&gt;0.005);&quot;Links-Rechts-Fehler&quot;;IF(AND([.I99]&lt;&gt;&quot;&quot;;[.J100]&lt;&gt;0;ABS([.J100]-[.K99])&gt;0.005);&quot;Äquivalenzumformung korrigieren&quot;;IF([.K100]&gt;&quot;Fehler&quot;;[.K100];IF(OR([.A100]=&quot;&quot;;[.A99]=&quot;&quot;;[.I100]=&quot;&quot;;[.J100]=&quot;&quot;);&quot;&quot;;&quot;OK&quot;))));&quot;&quot;)">
            <text:p/>
          </table:table-cell>
          <table:table-cell table:style-name="ce169" table:formula="of:=IF([.E100]=&quot;OK&quot;; IF([.B100]=&quot;&quot;;&quot;Relation fehlt&quot;;IF(SIGN([.J100]-[.I100])=SIGN([.J99]-[.I99]);IF([.B100]=[.B99];&quot;OK&quot;;&quot;Relation falsch.&quot;);IF(OR(AND([.B99]=&quot;&gt;&quot;;[.B100]=&quot;&lt;&quot;);AND([.B99]=&quot;&lt;&quot;;[.B100]=&quot;&gt;&quot;);AND([.B99]=&quot;≥&quot;;[.B100]=&quot;≤&quot;);AND([.B99]=&quot;≤&quot;;[.B100]=&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1]&lt;&gt;&quot;&quot;;[.C101]&lt;&gt;&quot;&quot;;OR([.E100]=&quot;OK&quot;;[.E100]&gt;=&quot;Umf&quot;));IF(AND([.I101]&lt;&gt;&quot;&quot;;[.J101]&lt;&gt;&quot;&quot;;ABS([.I101]-[.J101])&gt;0.005);&quot;Links-Rechts-Fehler&quot;;IF(AND([.I100]&lt;&gt;&quot;&quot;;[.J101]&lt;&gt;0;ABS([.J101]-[.K100])&gt;0.005);&quot;Äquivalenzumformung korrigieren&quot;;IF([.K101]&gt;&quot;Fehler&quot;;[.K101];IF(OR([.A101]=&quot;&quot;;[.A100]=&quot;&quot;;[.I101]=&quot;&quot;;[.J101]=&quot;&quot;);&quot;&quot;;&quot;OK&quot;))));&quot;&quot;)">
            <text:p/>
          </table:table-cell>
          <table:table-cell table:style-name="ce169" table:formula="of:=IF([.E101]=&quot;OK&quot;; IF([.B101]=&quot;&quot;;&quot;Relation fehlt&quot;;IF(SIGN([.J101]-[.I101])=SIGN([.J100]-[.I100]);IF([.B101]=[.B100];&quot;OK&quot;;&quot;Relation falsch.&quot;);IF(OR(AND([.B100]=&quot;&gt;&quot;;[.B101]=&quot;&lt;&quot;);AND([.B100]=&quot;&lt;&quot;;[.B101]=&quot;&gt;&quot;);AND([.B100]=&quot;≥&quot;;[.B101]=&quot;≤&quot;);AND([.B100]=&quot;≤&quot;;[.B101]=&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2]&lt;&gt;&quot;&quot;;[.C102]&lt;&gt;&quot;&quot;;OR([.E101]=&quot;OK&quot;;[.E101]&gt;=&quot;Umf&quot;));IF(AND([.I102]&lt;&gt;&quot;&quot;;[.J102]&lt;&gt;&quot;&quot;;ABS([.I102]-[.J102])&gt;0.005);&quot;Links-Rechts-Fehler&quot;;IF(AND([.I101]&lt;&gt;&quot;&quot;;[.J102]&lt;&gt;0;ABS([.J102]-[.K101])&gt;0.005);&quot;Äquivalenzumformung korrigieren&quot;;IF([.K102]&gt;&quot;Fehler&quot;;[.K102];IF(OR([.A102]=&quot;&quot;;[.A101]=&quot;&quot;;[.I102]=&quot;&quot;;[.J102]=&quot;&quot;);&quot;&quot;;&quot;OK&quot;))));&quot;&quot;)">
            <text:p/>
          </table:table-cell>
          <table:table-cell table:style-name="ce169" table:formula="of:=IF([.E102]=&quot;OK&quot;; IF([.B102]=&quot;&quot;;&quot;Relation fehlt&quot;;IF(SIGN([.J102]-[.I102])=SIGN([.J101]-[.I101]);IF([.B102]=[.B101];&quot;OK&quot;;&quot;Relation falsch.&quot;);IF(OR(AND([.B101]=&quot;&gt;&quot;;[.B102]=&quot;&lt;&quot;);AND([.B101]=&quot;&lt;&quot;;[.B102]=&quot;&gt;&quot;);AND([.B101]=&quot;≥&quot;;[.B102]=&quot;≤&quot;);AND([.B101]=&quot;≤&quot;;[.B102]=&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3]&lt;&gt;&quot;&quot;;[.C103]&lt;&gt;&quot;&quot;;OR([.E102]=&quot;OK&quot;;[.E102]&gt;=&quot;Umf&quot;));IF(AND([.I103]&lt;&gt;&quot;&quot;;[.J103]&lt;&gt;&quot;&quot;;ABS([.I103]-[.J103])&gt;0.005);&quot;Links-Rechts-Fehler&quot;;IF(AND([.I102]&lt;&gt;&quot;&quot;;[.J103]&lt;&gt;0;ABS([.J103]-[.K102])&gt;0.005);&quot;Äquivalenzumformung korrigieren&quot;;IF([.K103]&gt;&quot;Fehler&quot;;[.K103];IF(OR([.A103]=&quot;&quot;;[.A102]=&quot;&quot;;[.I103]=&quot;&quot;;[.J103]=&quot;&quot;);&quot;&quot;;&quot;OK&quot;))));&quot;&quot;)">
            <text:p/>
          </table:table-cell>
          <table:table-cell table:style-name="ce169" table:formula="of:=IF([.E103]=&quot;OK&quot;; IF([.B103]=&quot;&quot;;&quot;Relation fehlt&quot;;IF(SIGN([.J103]-[.I103])=SIGN([.J102]-[.I102]);IF([.B103]=[.B102];&quot;OK&quot;;&quot;Relation falsch.&quot;);IF(OR(AND([.B102]=&quot;&gt;&quot;;[.B103]=&quot;&lt;&quot;);AND([.B102]=&quot;&lt;&quot;;[.B103]=&quot;&gt;&quot;);AND([.B102]=&quot;≥&quot;;[.B103]=&quot;≤&quot;);AND([.B102]=&quot;≤&quot;;[.B103]=&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4]&lt;&gt;&quot;&quot;;[.C104]&lt;&gt;&quot;&quot;;OR([.E103]=&quot;OK&quot;;[.E103]&gt;=&quot;Umf&quot;));IF(AND([.I104]&lt;&gt;&quot;&quot;;[.J104]&lt;&gt;&quot;&quot;;ABS([.I104]-[.J104])&gt;0.005);&quot;Links-Rechts-Fehler&quot;;IF(AND([.I103]&lt;&gt;&quot;&quot;;[.J104]&lt;&gt;0;ABS([.J104]-[.K103])&gt;0.005);&quot;Äquivalenzumformung korrigieren&quot;;IF([.K104]&gt;&quot;Fehler&quot;;[.K104];IF(OR([.A104]=&quot;&quot;;[.A103]=&quot;&quot;;[.I104]=&quot;&quot;;[.J104]=&quot;&quot;);&quot;&quot;;&quot;OK&quot;))));&quot;&quot;)">
            <text:p/>
          </table:table-cell>
          <table:table-cell table:style-name="ce169" table:formula="of:=IF([.E104]=&quot;OK&quot;; IF([.B104]=&quot;&quot;;&quot;Relation fehlt&quot;;IF(SIGN([.J104]-[.I104])=SIGN([.J103]-[.I103]);IF([.B104]=[.B103];&quot;OK&quot;;&quot;Relation falsch.&quot;);IF(OR(AND([.B103]=&quot;&gt;&quot;;[.B104]=&quot;&lt;&quot;);AND([.B103]=&quot;&lt;&quot;;[.B104]=&quot;&gt;&quot;);AND([.B103]=&quot;≥&quot;;[.B104]=&quot;≤&quot;);AND([.B103]=&quot;≤&quot;;[.B104]=&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5]&lt;&gt;&quot;&quot;;[.C105]&lt;&gt;&quot;&quot;;OR([.E104]=&quot;OK&quot;;[.E104]&gt;=&quot;Umf&quot;));IF(AND([.I105]&lt;&gt;&quot;&quot;;[.J105]&lt;&gt;&quot;&quot;;ABS([.I105]-[.J105])&gt;0.005);&quot;Links-Rechts-Fehler&quot;;IF(AND([.I104]&lt;&gt;&quot;&quot;;[.J105]&lt;&gt;0;ABS([.J105]-[.K104])&gt;0.005);&quot;Äquivalenzumformung korrigieren&quot;;IF([.K105]&gt;&quot;Fehler&quot;;[.K105];IF(OR([.A105]=&quot;&quot;;[.A104]=&quot;&quot;;[.I105]=&quot;&quot;;[.J105]=&quot;&quot;);&quot;&quot;;&quot;OK&quot;))));&quot;&quot;)">
            <text:p/>
          </table:table-cell>
          <table:table-cell table:style-name="ce169" table:formula="of:=IF([.E105]=&quot;OK&quot;; IF([.B105]=&quot;&quot;;&quot;Relation fehlt&quot;;IF(SIGN([.J105]-[.I105])=SIGN([.J104]-[.I104]);IF([.B105]=[.B104];&quot;OK&quot;;&quot;Relation falsch.&quot;);IF(OR(AND([.B104]=&quot;&gt;&quot;;[.B105]=&quot;&lt;&quot;);AND([.B104]=&quot;&lt;&quot;;[.B105]=&quot;&gt;&quot;);AND([.B104]=&quot;≥&quot;;[.B105]=&quot;≤&quot;);AND([.B104]=&quot;≤&quot;;[.B105]=&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6]&lt;&gt;&quot;&quot;;[.C106]&lt;&gt;&quot;&quot;;OR([.E105]=&quot;OK&quot;;[.E105]&gt;=&quot;Umf&quot;));IF(AND([.I106]&lt;&gt;&quot;&quot;;[.J106]&lt;&gt;&quot;&quot;;ABS([.I106]-[.J106])&gt;0.005);&quot;Links-Rechts-Fehler&quot;;IF(AND([.I105]&lt;&gt;&quot;&quot;;[.J106]&lt;&gt;0;ABS([.J106]-[.K105])&gt;0.005);&quot;Äquivalenzumformung korrigieren&quot;;IF([.K106]&gt;&quot;Fehler&quot;;[.K106];IF(OR([.A106]=&quot;&quot;;[.A105]=&quot;&quot;;[.I106]=&quot;&quot;;[.J106]=&quot;&quot;);&quot;&quot;;&quot;OK&quot;))));&quot;&quot;)">
            <text:p/>
          </table:table-cell>
          <table:table-cell table:style-name="ce169" table:formula="of:=IF([.E106]=&quot;OK&quot;; IF([.B106]=&quot;&quot;;&quot;Relation fehlt&quot;;IF(SIGN([.J106]-[.I106])=SIGN([.J105]-[.I105]);IF([.B106]=[.B105];&quot;OK&quot;;&quot;Relation falsch.&quot;);IF(OR(AND([.B105]=&quot;&gt;&quot;;[.B106]=&quot;&lt;&quot;);AND([.B105]=&quot;&lt;&quot;;[.B106]=&quot;&gt;&quot;);AND([.B105]=&quot;≥&quot;;[.B106]=&quot;≤&quot;);AND([.B105]=&quot;≤&quot;;[.B106]=&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ND([.A107]&lt;&gt;&quot;&quot;;[.C107]&lt;&gt;&quot;&quot;;OR([.E106]=&quot;OK&quot;;[.E106]&gt;=&quot;Umf&quot;));IF(AND([.I107]&lt;&gt;&quot;&quot;;[.J107]&lt;&gt;&quot;&quot;;ABS([.I107]-[.J107])&gt;0.005);&quot;Links-Rechts-Fehler&quot;;IF(AND([.I106]&lt;&gt;&quot;&quot;;[.J107]&lt;&gt;0;ABS([.J107]-[.K106])&gt;0.005);&quot;Äquivalenzumformung korrigieren&quot;;IF([.K107]&gt;&quot;Fehler&quot;;[.K107];IF(OR([.A107]=&quot;&quot;;[.A106]=&quot;&quot;;[.I107]=&quot;&quot;;[.J107]=&quot;&quot;);&quot;&quot;;&quot;OK&quot;))));&quot;&quot;)">
            <text:p/>
          </table:table-cell>
          <table:table-cell table:style-name="ce169" table:formula="of:=IF([.E107]=&quot;OK&quot;; IF([.B107]=&quot;&quot;;&quot;Relation fehlt&quot;;IF(SIGN([.J107]-[.I107])=SIGN([.J106]-[.I106]);IF([.B107]=[.B106];&quot;OK&quot;;&quot;Relation falsch.&quot;);IF(OR(AND([.B106]=&quot;&gt;&quot;;[.B107]=&quot;&lt;&quot;);AND([.B106]=&quot;&lt;&quot;;[.B107]=&quot;&gt;&quot;);AND([.B106]=&quot;≥&quot;;[.B107]=&quot;≤&quot;);AND([.B106]=&quot;≤&quot;;[.B107]=&quot;≥&quot;));&quot;OK&quot;;&quot;Aufpassen&quot;)));&quot;&quot;)">
            <text:p/>
          </table:table-cell>
          <table:table-cell table:style-name="ce80"/>
          <table:table-cell table:number-columns-repeated="6"/>
        </table:table-row>
        <table:table-row table:style-name="ro4">
          <table:table-cell/>
          <table:table-cell table:style-name="ce294"/>
          <table:table-cell table:number-columns-repeated="2"/>
          <table:table-cell table:style-name="ce162"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6]&lt;&gt;&quot;&quot;;IF(AND([.I116]&lt;&gt;&quot;&quot;;[.J116]&lt;&gt;&quot;&quot;;[.I116]&lt;&gt;[.J116]);&quot;Links ungleich Rechts!!!&quot;;IF(AND([.I115]&lt;&gt;&quot;&quot;;[.J116]&lt;&gt;0;[.J116]&lt;&gt;[.K115]);&quot;Äquivalenzumformung korrigieren&quot;;IF(AND([.A116]=&quot;x&quot;;[.C116]&lt;&gt;&quot;x&quot;;[.I116]&lt;&gt;&quot;&quot;) ;&quot;Gelöst!!!&quot;;IF([.K116]&gt;&quot;Fehler&quot;;[.K116];IF(OR([.A116]=&quot;&quot;;[.A115]=&quot;&quot;;[.I116]=&quot;&quot;;[.J116]=&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7]&lt;&gt;&quot;&quot;;IF(AND([.I117]&lt;&gt;&quot;&quot;;[.J117]&lt;&gt;&quot;&quot;;[.I117]&lt;&gt;[.J117]);&quot;Links ungleich Rechts!!!&quot;;IF(AND([.I116]&lt;&gt;&quot;&quot;;[.J117]&lt;&gt;0;[.J117]&lt;&gt;[.K116]);&quot;Äquivalenzumformung korrigieren&quot;;IF(AND([.A117]=&quot;x&quot;;[.C117]&lt;&gt;&quot;x&quot;;[.I117]&lt;&gt;&quot;&quot;) ;&quot;Gelöst!!!&quot;;IF([.K117]&gt;&quot;Fehler&quot;;[.K117];IF(OR([.A117]=&quot;&quot;;[.A116]=&quot;&quot;;[.I117]=&quot;&quot;;[.J117]=&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8]&lt;&gt;&quot;&quot;;IF(AND([.I118]&lt;&gt;&quot;&quot;;[.J118]&lt;&gt;&quot;&quot;;[.I118]&lt;&gt;[.J118]);&quot;Links ungleich Rechts!!!&quot;;IF(AND([.I117]&lt;&gt;&quot;&quot;;[.J118]&lt;&gt;0;[.J118]&lt;&gt;[.K117]);&quot;Äquivalenzumformung korrigieren&quot;;IF(AND([.A118]=&quot;x&quot;;[.C118]&lt;&gt;&quot;x&quot;;[.I118]&lt;&gt;&quot;&quot;) ;&quot;Gelöst!!!&quot;;IF([.K118]&gt;&quot;Fehler&quot;;[.K118];IF(OR([.A118]=&quot;&quot;;[.A117]=&quot;&quot;;[.I118]=&quot;&quot;;[.J118]=&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19]&lt;&gt;&quot;&quot;;IF(AND([.I119]&lt;&gt;&quot;&quot;;[.J119]&lt;&gt;&quot;&quot;;[.I119]&lt;&gt;[.J119]);&quot;Links ungleich Rechts!!!&quot;;IF(AND([.I118]&lt;&gt;&quot;&quot;;[.J119]&lt;&gt;0;[.J119]&lt;&gt;[.K118]);&quot;Äquivalenzumformung korrigieren&quot;;IF(AND([.A119]=&quot;x&quot;;[.C119]&lt;&gt;&quot;x&quot;;[.I119]&lt;&gt;&quot;&quot;) ;&quot;Gelöst!!!&quot;;IF([.K119]&gt;&quot;Fehler&quot;;[.K119];IF(OR([.A119]=&quot;&quot;;[.A118]=&quot;&quot;;[.I119]=&quot;&quot;;[.J119]=&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0]&lt;&gt;&quot;&quot;;IF(AND([.I120]&lt;&gt;&quot;&quot;;[.J120]&lt;&gt;&quot;&quot;;[.I120]&lt;&gt;[.J120]);&quot;Links ungleich Rechts!!!&quot;;IF(AND([.I119]&lt;&gt;&quot;&quot;;[.J120]&lt;&gt;0;[.J120]&lt;&gt;[.K119]);&quot;Äquivalenzumformung korrigieren&quot;;IF(AND([.A120]=&quot;x&quot;;[.C120]&lt;&gt;&quot;x&quot;;[.I120]&lt;&gt;&quot;&quot;) ;&quot;Gelöst!!!&quot;;IF([.K120]&gt;&quot;Fehler&quot;;[.K120];IF(OR([.A120]=&quot;&quot;;[.A119]=&quot;&quot;;[.I120]=&quot;&quot;;[.J120]=&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1]&lt;&gt;&quot;&quot;;IF(AND([.I121]&lt;&gt;&quot;&quot;;[.J121]&lt;&gt;&quot;&quot;;[.I121]&lt;&gt;[.J121]);&quot;Links ungleich Rechts!!!&quot;;IF(AND([.I120]&lt;&gt;&quot;&quot;;[.J121]&lt;&gt;0;[.J121]&lt;&gt;[.K120]);&quot;Äquivalenzumformung korrigieren&quot;;IF(AND([.A121]=&quot;x&quot;;[.C121]&lt;&gt;&quot;x&quot;;[.I121]&lt;&gt;&quot;&quot;) ;&quot;Gelöst!!!&quot;;IF([.K121]&gt;&quot;Fehler&quot;;[.K121];IF(OR([.A121]=&quot;&quot;;[.A120]=&quot;&quot;;[.I121]=&quot;&quot;;[.J121]=&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2]&lt;&gt;&quot;&quot;;IF(AND([.I122]&lt;&gt;&quot;&quot;;[.J122]&lt;&gt;&quot;&quot;;[.I122]&lt;&gt;[.J122]);&quot;Links ungleich Rechts!!!&quot;;IF(AND([.I121]&lt;&gt;&quot;&quot;;[.J122]&lt;&gt;0;[.J122]&lt;&gt;[.K121]);&quot;Äquivalenzumformung korrigieren&quot;;IF(AND([.A122]=&quot;x&quot;;[.C122]&lt;&gt;&quot;x&quot;;[.I122]&lt;&gt;&quot;&quot;) ;&quot;Gelöst!!!&quot;;IF([.K122]&gt;&quot;Fehler&quot;;[.K122];IF(OR([.A122]=&quot;&quot;;[.A121]=&quot;&quot;;[.I122]=&quot;&quot;;[.J122]=&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3]&lt;&gt;&quot;&quot;;IF(AND([.I123]&lt;&gt;&quot;&quot;;[.J123]&lt;&gt;&quot;&quot;;[.I123]&lt;&gt;[.J123]);&quot;Links ungleich Rechts!!!&quot;;IF(AND([.I122]&lt;&gt;&quot;&quot;;[.J123]&lt;&gt;0;[.J123]&lt;&gt;[.J122]+[.K122]);&quot;Äquivalenzumformung korrigieren&quot;;IF(AND([.A123]=&quot;x&quot;;[.C123]&lt;&gt;&quot;x&quot;;[.I123]&lt;&gt;&quot;&quot;) ;&quot;Gelöst!!!&quot;;IF([.K123]&gt;&quot;Fehler&quot;;[.K123];IF(OR([.A123]=&quot;&quot;;[.A122]=&quot;&quot;;[.I123]=&quot;&quot;;[.J123]=&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4]&lt;&gt;&quot;&quot;;IF(AND([.I124]&lt;&gt;&quot;&quot;;[.J124]&lt;&gt;&quot;&quot;;[.I124]&lt;&gt;[.J124]);&quot;Links ungleich Rechts!!!&quot;;IF(AND([.I123]&lt;&gt;&quot;&quot;;[.J124]&lt;&gt;0;[.J124]&lt;&gt;[.J123]+[.K123]);&quot;Äquivalenzumformung korrigieren&quot;;IF(AND([.A124]=&quot;x&quot;;[.C124]&lt;&gt;&quot;x&quot;;[.I124]&lt;&gt;&quot;&quot;) ;&quot;Gelöst!!!&quot;;IF([.K124]&gt;&quot;Fehler&quot;;[.K124];IF(OR([.A124]=&quot;&quot;;[.A123]=&quot;&quot;;[.I124]=&quot;&quot;;[.J124]=&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5]&lt;&gt;&quot;&quot;;IF(AND([.I125]&lt;&gt;&quot;&quot;;[.J125]&lt;&gt;&quot;&quot;;[.I125]&lt;&gt;[.J125]);&quot;Links ungleich Rechts!!!&quot;;IF(AND([.I124]&lt;&gt;&quot;&quot;;[.J125]&lt;&gt;0;[.J125]&lt;&gt;[.J124]+[.K124]);&quot;Äquivalenzumformung korrigieren&quot;;IF(AND([.A125]=&quot;x&quot;;[.C125]&lt;&gt;&quot;x&quot;;[.I125]&lt;&gt;&quot;&quot;) ;&quot;Gelöst!!!&quot;;IF([.K125]&gt;&quot;Fehler&quot;;[.K125];IF(OR([.A125]=&quot;&quot;;[.A124]=&quot;&quot;;[.I125]=&quot;&quot;;[.J125]=&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6]&lt;&gt;&quot;&quot;;IF(AND([.I126]&lt;&gt;&quot;&quot;;[.J126]&lt;&gt;&quot;&quot;;[.I126]&lt;&gt;[.J126]);&quot;Links ungleich Rechts!!!&quot;;IF(AND([.I125]&lt;&gt;&quot;&quot;;[.J126]&lt;&gt;0;[.J126]&lt;&gt;[.J125]+[.K125]);&quot;Äquivalenzumformung korrigieren&quot;;IF(AND([.A126]=&quot;x&quot;;[.C126]&lt;&gt;&quot;x&quot;;[.I126]&lt;&gt;&quot;&quot;) ;&quot;Gelöst!!!&quot;;IF([.K126]&gt;&quot;Fehler&quot;;[.K126];IF(OR([.A126]=&quot;&quot;;[.A125]=&quot;&quot;;[.I126]=&quot;&quot;;[.J126]=&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7]&lt;&gt;&quot;&quot;;IF(AND([.I127]&lt;&gt;&quot;&quot;;[.J127]&lt;&gt;&quot;&quot;;[.I127]&lt;&gt;[.J127]);&quot;Links ungleich Rechts!!!&quot;;IF(AND([.I126]&lt;&gt;&quot;&quot;;[.J127]&lt;&gt;0;[.J127]&lt;&gt;[.J126]+[.K126]);&quot;Äquivalenzumformung korrigieren&quot;;IF(AND([.A127]=&quot;x&quot;;[.C127]&lt;&gt;&quot;x&quot;;[.I127]&lt;&gt;&quot;&quot;) ;&quot;Gelöst!!!&quot;;IF([.K127]&gt;&quot;Fehler&quot;;[.K127];IF(OR([.A127]=&quot;&quot;;[.A126]=&quot;&quot;;[.I127]=&quot;&quot;;[.J127]=&quot;&quot;);&quot;&quot;;&quot;OK&quot;)))));&quot;&quot;)">
            <text:p/>
          </table:table-cell>
          <table:table-cell table:style-name="ce169"/>
          <table:table-cell table:style-name="ce80"/>
          <table:table-cell table:number-columns-repeated="6"/>
        </table:table-row>
        <table:table-row table:style-name="ro4">
          <table:table-cell/>
          <table:table-cell table:style-name="ce294"/>
          <table:table-cell table:number-columns-repeated="2"/>
          <table:table-cell table:style-name="ce162" table:formula="of:=IF([.A128]&lt;&gt;&quot;&quot;;IF(AND([.I128]&lt;&gt;&quot;&quot;;[.J128]&lt;&gt;&quot;&quot;;[.I128]&lt;&gt;[.J128]);&quot;Links ungleich Rechts!!!&quot;;IF(AND([.I127]&lt;&gt;&quot;&quot;;[.J128]&lt;&gt;0;[.J128]&lt;&gt;[.J127]+[.K127]);&quot;Äquivalenzumformung korrigieren&quot;;IF(AND([.A128]=&quot;x&quot;;[.C128]&lt;&gt;&quot;x&quot;;[.I128]&lt;&gt;&quot;&quot;) ;&quot;Gelöst!!!&quot;;IF([.K128]&gt;&quot;Fehler&quot;;[.K128];IF(OR([.A128]=&quot;&quot;;[.A127]=&quot;&quot;;[.I128]=&quot;&quot;;[.J128]=&quot;&quot;);&quot;&quot;;&quot;OK&quot;)))));&quot;&quot;)">
            <text:p/>
          </table:table-cell>
          <table:table-cell table:style-name="ce169"/>
          <table:table-cell table:style-name="ce80"/>
          <table:table-cell table:number-columns-repeated="6"/>
        </table:table-row>
        <table:table-row table:style-name="ro4" table:number-rows-repeated="65415">
          <table:table-cell/>
          <table:table-cell table:style-name="ce294"/>
          <table:table-cell table:number-columns-repeated="2"/>
          <table:table-cell table:style-name="ce162"/>
          <table:table-cell table:style-name="ce169"/>
          <table:table-cell table:style-name="ce80"/>
          <table:table-cell table:number-columns-repeated="6"/>
        </table:table-row>
        <table:table-row table:style-name="ro4" table:number-rows-repeated="983032">
          <table:table-cell table:number-columns-repeated="13"/>
        </table:table-row>
        <table:table-row table:style-name="ro4">
          <table:table-cell table:number-columns-repeated="13"/>
        </table:table-row>
        <calcext:conditional-formats>
          <calcext:conditional-format calcext:target-range-address="Tabelle2.A20:Tabelle2.C21 Tabelle2.D20:Tabelle2.D21 Tabelle2.A7:Tabelle2.C8 Tabelle2.A12:Tabelle2.C12 Tabelle2.A10:Tabelle2.C10">
            <calcext:condition calcext:apply-style-name="Result" calcext:value="formula-is([.$D$22]=&quot;&quot;)" calcext:base-cell-address="Tabelle2.A7"/>
          </calcext:conditional-format>
          <calcext:conditional-format calcext:target-range-address="Tabelle2.A26:Tabelle2.D29">
            <calcext:condition calcext:apply-style-name="Result" calcext:value="formula-is([.$D$31]=&quot;&quot;)" calcext:base-cell-address="Tabelle2.A26"/>
          </calcext:conditional-format>
          <calcext:conditional-format calcext:target-range-address="Tabelle2.A38:Tabelle2.D43 Tabelle2.B37:Tabelle2.D37">
            <calcext:condition calcext:apply-style-name="Result" calcext:value="formula-is([.$D$44]=&quot;&quot;)" calcext:base-cell-address="Tabelle2.A37"/>
          </calcext:conditional-format>
          <calcext:conditional-format calcext:target-range-address="Tabelle2.A49:Tabelle2.D55">
            <calcext:condition calcext:apply-style-name="Result" calcext:value="formula-is([.$D$56]=&quot;&quot;)" calcext:base-cell-address="Tabelle2.A49"/>
          </calcext:conditional-format>
          <calcext:conditional-format calcext:target-range-address="Tabelle2.A62:Tabelle2.D69">
            <calcext:condition calcext:apply-style-name="Result" calcext:value="formula-is([.$D$70]=&quot;&quot;)" calcext:base-cell-address="Tabelle2.A62"/>
          </calcext:conditional-format>
          <calcext:conditional-format calcext:target-range-address="Tabelle2.A76:Tabelle2.D82 Tabelle2.D75:Tabelle2.D75 Tabelle2.B75:Tabelle2.B75">
            <calcext:condition calcext:apply-style-name="Result" calcext:value="formula-is([.$D$83]=&quot;&quot;)" calcext:base-cell-address="Tabelle2.A75"/>
          </calcext:conditional-format>
          <calcext:conditional-format calcext:target-range-address="Tabelle2.C23:Tabelle2.C23">
            <calcext:condition calcext:apply-style-name="Result" calcext:value="formula-is([.$D$23]=&quot;&quot;)" calcext:base-cell-address="Tabelle2.C23"/>
          </calcext:conditional-format>
          <calcext:conditional-format calcext:target-range-address="Tabelle2.C32:Tabelle2.C32">
            <calcext:condition calcext:apply-style-name="Result" calcext:value="formula-is([.$D$32]=&quot;&quot;)" calcext:base-cell-address="Tabelle2.C32"/>
          </calcext:conditional-format>
          <calcext:conditional-format calcext:target-range-address="Tabelle2.C45:Tabelle2.C45">
            <calcext:condition calcext:apply-style-name="Result" calcext:value="formula-is([.$D$45]=&quot;&quot;)" calcext:base-cell-address="Tabelle2.C45"/>
          </calcext:conditional-format>
          <calcext:conditional-format calcext:target-range-address="Tabelle2.C57:Tabelle2.C57">
            <calcext:condition calcext:apply-style-name="Result" calcext:value="formula-is([.$D$57]=&quot;&quot;)" calcext:base-cell-address="Tabelle2.C57"/>
          </calcext:conditional-format>
          <calcext:conditional-format calcext:target-range-address="Tabelle2.C71:Tabelle2.C71">
            <calcext:condition calcext:apply-style-name="Result" calcext:value="formula-is([.$D$71]=&quot;&quot;)" calcext:base-cell-address="Tabelle2.C71"/>
          </calcext:conditional-format>
          <calcext:conditional-format calcext:target-range-address="Tabelle2.C84:Tabelle2.C84">
            <calcext:condition calcext:apply-style-name="Result" calcext:value="formula-is([.$D$84]=&quot;&quot;)" calcext:base-cell-address="Tabelle2.C84"/>
          </calcext:conditional-format>
          <calcext:conditional-format calcext:target-range-address="Tabelle2.A9:Tabelle2.C9">
            <calcext:condition calcext:apply-style-name="Result" calcext:value="formula-is([.$D$22]=&quot;&quot;)" calcext:base-cell-address="Tabelle2.A9"/>
          </calcext:conditional-format>
          <calcext:conditional-format calcext:target-range-address="Tabelle2.B11:Tabelle2.B11">
            <calcext:condition calcext:apply-style-name="Result" calcext:value="formula-is([.$D$22]=&quot;&quot;)" calcext:base-cell-address="Tabelle2.B11"/>
          </calcext:conditional-format>
          <calcext:conditional-format calcext:target-range-address="Tabelle2.B14:Tabelle2.B14">
            <calcext:condition calcext:apply-style-name="Result" calcext:value="formula-is([.$D$22]=&quot;&quot;)" calcext:base-cell-address="Tabelle2.B14"/>
          </calcext:conditional-format>
          <calcext:conditional-format calcext:target-range-address="Tabelle2.C14:Tabelle2.C14">
            <calcext:condition calcext:apply-style-name="Result" calcext:value="formula-is([.$D$22]=&quot;&quot;)" calcext:base-cell-address="Tabelle2.C14"/>
          </calcext:conditional-format>
          <calcext:conditional-format calcext:target-range-address="Tabelle2.A30:Tabelle2.D30">
            <calcext:condition calcext:apply-style-name="Result" calcext:value="formula-is([.$D$31]=&quot;&quot;)" calcext:base-cell-address="Tabelle2.A30"/>
          </calcext:conditional-format>
          <calcext:conditional-format calcext:target-range-address="Tabelle2.A37:Tabelle2.A37">
            <calcext:condition calcext:apply-style-name="Result" calcext:value="formula-is([.$D$44]=&quot;&quot;)" calcext:base-cell-address="Tabelle2.A37"/>
          </calcext:conditional-format>
          <calcext:conditional-format calcext:target-range-address="Tabelle2.C75:Tabelle2.C75">
            <calcext:condition calcext:apply-style-name="Result" calcext:value="formula-is([.$D$83]=&quot;&quot;)" calcext:base-cell-address="Tabelle2.C75"/>
          </calcext:conditional-format>
          <calcext:conditional-format calcext:target-range-address="Tabelle2.A8:Tabelle2.C8 Tabelle2.A10:Tabelle2.C10 Tabelle2.A12:Tabelle2.C12 Tabelle2.C14:Tabelle2.C14">
            <calcext:condition calcext:apply-style-name="Result" calcext:value="formula-is([.$D8]=&quot;&quot;)" calcext:base-cell-address="Tabelle2.A8"/>
          </calcext:conditional-format>
        </calcext:conditional-formats>
      </table:table>
      <table:table table:name="Tabelle3" table:style-name="ta1" table:protected="true" table:protection-key="RISAaYM55EB4f9JUsQKkFIYvY3U=" table:protection-key-digest-algorithm="http://www.w3.org/2000/09/xmldsig#sha1" table:print-ranges="Tabelle3.A1:Tabelle3.H78">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19" form:id="control19"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20" form:id="control20"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21" form:id="control21"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22" form:id="control22"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23" form:id="control23"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24" form:id="control24"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9" table:default-cell-style-name="Default"/>
        <table:table-column table:style-name="co10" table:default-cell-style-name="Default"/>
        <table:table-column table:style-name="co11" table:default-cell-style-name="Default"/>
        <table:table-column table:style-name="co22" table:default-cell-style-name="Default"/>
        <table:table-column table:style-name="co23" table:default-cell-style-name="Default"/>
        <table:table-column table:style-name="co24" table:default-cell-style-name="Default"/>
        <table:table-column table:style-name="co15" table:default-cell-style-name="Default"/>
        <table:table-column table:style-name="co30" table:default-cell-style-name="Default"/>
        <table:table-column table:style-name="co26" table:visibility="collapse" table:default-cell-style-name="Ausgabe"/>
        <table:table-column table:style-name="co27" table:visibility="collapse" table:default-cell-style-name="Ausgabe"/>
        <table:table-column table:style-name="co28" table:visibility="collapse" table:default-cell-style-name="Ausgabe"/>
        <table:table-column table:style-name="co29" table:visibility="collapse" table:default-cell-style-name="Ausgabe"/>
        <table:table-column table:style-name="co1" table:default-cell-style-name="Ausgabe"/>
        <table:table-row table:style-name="ro2">
          <table:table-cell table:style-name="ce24" office:value-type="string" calcext:value-type="string">
            <text:p>Ungleichungen</text:p>
          </table:table-cell>
          <table:table-cell table:style-name="ce294"/>
          <table:table-cell table:number-columns-repeated="2"/>
          <table:table-cell table:style-name="ce162"/>
          <table:table-cell table:style-name="ce165" office:value-type="string" calcext:value-type="string">
            <text:p>Ungleichungen – einfach</text:p>
          </table:table-cell>
          <table:table-cell table:style-name="ce85"/>
          <table:table-cell/>
          <table:table-cell table:style-name="ce369" office:value-type="string" calcext:value-type="string">
            <text:p>{2,1,0}|{0,1,2}|{1,0,2}|{1,2,0}|{2,0,1}|{0,2,1}</text:p>
          </table:table-cell>
          <table:table-cell table:style-name="ce369" office:value-type="float" office:value="2.99999" calcext:value-type="float">
            <text:p>2,999990</text:p>
          </table:table-cell>
          <table:table-cell table:style-name="ce369" office:value-type="float" office:value="7" calcext:value-type="float">
            <text:p>7,000000</text:p>
          </table:table-cell>
          <table:table-cell table:style-name="ce369" office:value-type="float" office:value="13" calcext:value-type="float">
            <text:p>13,000000</text:p>
          </table:table-cell>
          <table:table-cell/>
        </table:table-row>
        <table:table-row table:style-name="ro2">
          <table:table-cell table:style-name="ce126" office:value-type="string" calcext:value-type="string">
            <text:p>Hinweis zur Lösungsmenge: Verwende immer die<text:span text:style-name="T7"> geschweiften Klammern { und }</text:span>. </text:p>
          </table:table-cell>
          <table:table-cell table:style-name="ce294"/>
          <table:table-cell table:number-columns-repeated="2"/>
          <table:table-cell table:style-name="ce162"/>
          <table:table-cell table:style-name="ce166"/>
          <table:table-cell table:style-name="ce86"/>
          <table:table-cell/>
          <table:table-cell table:style-name="ce369" office:value-type="string" calcext:value-type="string">
            <text:p>{96,97,98,...}|{...,98,97,96}</text:p>
          </table:table-cell>
          <table:table-cell table:style-name="ce369" office:value-type="float" office:value="96.00001" calcext:value-type="float">
            <text:p>96,000010</text:p>
          </table:table-cell>
          <table:table-cell table:style-name="ce369" office:value-type="float" office:value="18" calcext:value-type="float">
            <text:p>18,000000</text:p>
          </table:table-cell>
          <table:table-cell table:style-name="ce369" office:value-type="float" office:value="24" calcext:value-type="float">
            <text:p>24,000000</text:p>
          </table:table-cell>
          <table:table-cell/>
        </table:table-row>
        <table:table-row table:style-name="ro21">
          <table:table-cell table:style-name="ce127" office:value-type="string" calcext:value-type="string" table:number-columns-spanned="4" table:number-rows-spanned="1">
            <text:p>Gib bis zu 3 Zahlen in der Menge direkt mit einem Komma getrennt an. Beispiel: <text:span text:style-name="T8">{4,5,6} oder {-5,-6,-7}</text:span></text:p>
            <text:p>Sind mehr als 3 Zahlen in der Lösungsmenge anzugeben, dann schreibe die ersten drei Zahlen und schreibe drei Punkte und dann die höchste Zahl, Beispiele:<text:span text:style-name="T8">   {-4,-3,-2,...,10}   oder   {-10,-9,-8,...,2}</text:span></text:p>
            <text:p><text:span text:style-name="T9">und schließlich, geht es in die Unendlichkeit, dann stets die drei ersten oder letzten Zahlen angeben, begleitet von 3 Punkten (davor bzw. danach), Beispiele: </text:span><text:span text:style-name="T7">{4,5,6,...}    oder  {...,-3,-2,-1}</text:span><text:span text:style-name="T8"> </text:span></text:p>
          </table:table-cell>
          <table:covered-table-cell table:number-columns-repeated="3"/>
          <table:table-cell/>
          <table:table-cell table:style-name="ce185" office:value-type="string" calcext:value-type="string">
            <text:p></text:p>
          </table:table-cell>
          <table:table-cell table:style-name="ce87" office:value-type="string" calcext:value-type="string">
            <text:p></text:p>
          </table:table-cell>
          <table:table-cell/>
          <table:table-cell table:style-name="ce369" office:value-type="string" calcext:value-type="string">
            <text:p>{7,6,5,...}|{...,5,6,7}</text:p>
          </table:table-cell>
          <table:table-cell table:style-name="ce369" office:value-type="float" office:value="6.99999" calcext:value-type="float">
            <text:p>6,999990</text:p>
          </table:table-cell>
          <table:table-cell table:style-name="ce369" office:value-type="float" office:value="30" calcext:value-type="float">
            <text:p>30,000000</text:p>
          </table:table-cell>
          <table:table-cell table:style-name="ce369" office:value-type="float" office:value="36" calcext:value-type="float">
            <text:p>36,000000</text:p>
          </table:table-cell>
          <table:table-cell/>
        </table:table-row>
        <table:table-row table:style-name="ro2">
          <table:table-cell table:number-columns-repeated="4"/>
          <table:table-cell table:style-name="ce162"/>
          <table:table-cell table:style-name="ce186" table:formula="of:=DCOUNT([.$D1:.$D115];[.$D1:.$D115];[.$F2:.$F3])*2" office:value-type="float" office:value="0" calcext:value-type="float">
            <text:p>0</text:p>
          </table:table-cell>
          <table:table-cell table:style-name="ce195" table:formula="of:=DCOUNT([.$D1:.$D115];[.$D1:.$D115];[.$G2:.$G3])*2" office:value-type="float" office:value="24" calcext:value-type="float">
            <text:p>24</text:p>
          </table:table-cell>
          <table:table-cell/>
          <table:table-cell table:style-name="ce369" office:value-type="string" calcext:value-type="string">
            <text:p>{2,1,0,...}|{...,0,1,2}</text:p>
          </table:table-cell>
          <table:table-cell table:style-name="ce369" office:value-type="float" office:value="2.99999" calcext:value-type="float">
            <text:p>2,999990</text:p>
          </table:table-cell>
          <table:table-cell table:style-name="ce369" office:value-type="float" office:value="42" calcext:value-type="float">
            <text:p>42,000000</text:p>
          </table:table-cell>
          <table:table-cell table:style-name="ce369" office:value-type="float" office:value="48" calcext:value-type="float">
            <text:p>48,000000</text:p>
          </table:table-cell>
          <table:table-cell/>
        </table:table-row>
        <table:table-row table:style-name="ro4">
          <table:table-cell table:style-name="ce267" office:value-type="string" calcext:value-type="string">
            <text:p>linke Seite</text:p>
          </table:table-cell>
          <table:table-cell table:style-name="ce276"/>
          <table:table-cell table:style-name="ce284" office:value-type="string" calcext:value-type="string">
            <text:p>rechte Seite</text:p>
          </table:table-cell>
          <table:table-cell/>
          <table:table-cell table:style-name="ce162"/>
          <table:table-cell table:style-name="ce169"/>
          <table:table-cell table:style-name="ce80"/>
          <table:table-cell/>
          <table:table-cell table:style-name="ce369" office:value-type="string" calcext:value-type="string">
            <text:p>{x|x&lt;6}</text:p>
          </table:table-cell>
          <table:table-cell table:style-name="ce369" office:value-type="float" office:value="5.99999" calcext:value-type="float">
            <text:p>5,999990</text:p>
          </table:table-cell>
          <table:table-cell table:style-name="ce369" office:value-type="float" office:value="55" calcext:value-type="float">
            <text:p>55,000000</text:p>
          </table:table-cell>
          <table:table-cell table:style-name="ce369" office:value-type="float" office:value="62" calcext:value-type="float">
            <text:p>62,000000</text:p>
          </table:table-cell>
          <table:table-cell/>
        </table:table-row>
        <table:table-row table:style-name="ro4">
          <table:table-cell office:value-type="string" calcext:value-type="string">
            <text:p>Grundmenge = <text:span text:style-name="T8">N</text:span></text:p>
          </table:table-cell>
          <table:table-cell table:style-name="ce277"/>
          <table:table-cell/>
          <table:table-cell table:style-name="ce298" office:value-type="string" calcext:value-type="string">
            <text:p>| Äquivalenzumformungen</text:p>
          </table:table-cell>
          <table:table-cell table:style-name="ce163"/>
          <table:table-cell/>
          <table:table-cell table:style-name="ce80"/>
          <table:table-cell/>
          <table:table-cell table:style-name="ce369" office:value-type="string" calcext:value-type="string">
            <text:p>{x|x&gt;-2}</text:p>
          </table:table-cell>
          <table:table-cell table:style-name="ce369" office:value-type="float" office:value="-1.99999" calcext:value-type="float">
            <text:p>-1,999990</text:p>
          </table:table-cell>
          <table:table-cell table:style-name="ce369" office:value-type="float" office:value="68" calcext:value-type="float">
            <text:p>68,000000</text:p>
          </table:table-cell>
          <table:table-cell table:style-name="ce369" office:value-type="float" office:value="75" calcext:value-type="float">
            <text:p>75,000000</text:p>
          </table:table-cell>
          <table:table-cell/>
        </table:table-row>
        <table:table-row table:style-name="ro4">
          <table:table-cell table:style-name="ce310" office:value-type="string" calcext:value-type="string">
            <text:p>3(5-2x)</text:p>
          </table:table-cell>
          <table:table-cell table:style-name="ce286" table:content-validation-name="val3" office:value-type="string" calcext:value-type="string">
            <text:p>&gt;</text:p>
          </table:table-cell>
          <table:table-cell table:style-name="ce334" office:value-type="string" calcext:value-type="string">
            <text:p>-3</text:p>
          </table:table-cell>
          <table:table-cell table:style-name="ce502"/>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3*(5-2*2.99999)" office:value-type="float" office:value="-2.99994" calcext:value-type="float">
            <text:p>-2,999940</text:p>
          </table:table-cell>
          <table:table-cell table:style-name="ce369" table:formula="of:=0-3" office:value-type="float" office:value="-3" calcext:value-type="float">
            <text:p>-3,000000</text:p>
          </table:table-cell>
          <table:table-cell table:style-name="ce369" table:formula="of:=0-3" office:value-type="float" office:value="-3" calcext:value-type="float">
            <text:p>-3,000000</text:p>
          </table:table-cell>
          <table:table-cell table:style-name="ce369"/>
          <table:table-cell/>
        </table:table-row>
        <table:table-row table:style-name="ro4">
          <table:table-cell table:style-name="ce475"/>
          <table:table-cell table:style-name="ce489" table:content-validation-name="val4"/>
          <table:table-cell table:style-name="ce502" table:number-columns-repeated="2"/>
          <table:table-cell table:style-name="ce162" table:formula="of:=IF(AND([.A8]&lt;&gt;&quot;&quot;;[.C8]&lt;&gt;&quot;&quot;;OR([.E7]=&quot;OK&quot;;[.E7]&gt;=&quot;Umf&quot;));IF(AND([.I8]&lt;&gt;&quot;&quot;;[.J8]&lt;&gt;&quot;&quot;;ABS([.I8]-[.J8])&gt;0.005);&quot;Links-Rechts-Fehler&quot;;IF(AND([.I7]&lt;&gt;&quot;&quot;;[.J8]&lt;&gt;0;ABS([.J8]-[.K7])&gt;0.005);&quot;Äquivalenzumformung korrigieren&quot;;IF([.K8]&gt;&quot;Fehler&quot;;[.K8];IF(OR([.A8]=&quot;&quot;;[.A7]=&quot;&quot;;[.I8]=&quot;&quot;;[.J8]=&quot;&quot;);&quot;&quot;;&quot;OK&quot;))));&quot;&quot;)">
            <text:p/>
          </table:table-cell>
          <table:table-cell table:style-name="ce169" table:formula="of:=IF([.E8]=&quot;OK&quot;; IF([.B8]=&quot;&quot;;&quot;Relation fehlt&quot;;IF(SIGN([.J8]-[.I8])=SIGN([.J7]-[.I7]);IF([.B8]=[.B7];&quot;OK&quot;;&quot;Relation falsch.&quot;);IF(OR(AND([.B7]=&quot;&gt;&quot;;[.B8]=&quot;&lt;&quot;);AND([.B7]=&quot;&lt;&quot;;[.B8]=&quot;&gt;&quot;);AND([.B7]=&quot;≥&quot;;[.B8]=&quot;≤&quot;);AND([.B7]=&quot;≤&quot;;[.B8]=&quot;≥&quot;));&quot;OK&quot;;&quot;Aufpassen&quot;)));&quot;&quot;)">
            <text:p/>
          </table:table-cell>
          <table:table-cell table:style-name="ce80"/>
          <table:table-cell/>
          <table:table-cell table:style-name="ce369" table:number-columns-repeated="4"/>
          <table:table-cell/>
        </table:table-row>
        <table:table-row table:style-name="ro4">
          <table:table-cell table:style-name="ce475"/>
          <table:table-cell table:style-name="ce489" table:content-validation-name="val4"/>
          <table:table-cell table:style-name="ce502" table:number-columns-repeated="2"/>
          <table:table-cell table:style-name="ce162" table:formula="of:=IF(AND([.A9]&lt;&gt;&quot;&quot;;[.C9]&lt;&gt;&quot;&quot;;OR([.E8]=&quot;OK&quot;;[.E8]&gt;=&quot;Umf&quot;));IF(AND([.I9]&lt;&gt;&quot;&quot;;[.J9]&lt;&gt;&quot;&quot;;ABS([.I9]-[.J9])&gt;0.005);&quot;Links-Rechts-Fehler&quot;;IF(AND([.I8]&lt;&gt;&quot;&quot;;[.J9]&lt;&gt;0;ABS([.J9]-[.K8])&gt;0.005);&quot;Äquivalenzumformung korrigieren&quot;;IF([.K9]&gt;&quot;Fehler&quot;;[.K9];IF(OR([.A9]=&quot;&quot;;[.A8]=&quot;&quot;;[.I9]=&quot;&quot;;[.J9]=&quot;&quot;);&quot;&quot;;&quot;OK&quot;))));&quot;&quot;)">
            <text:p/>
          </table:table-cell>
          <table:table-cell table:style-name="ce169" table:formula="of:=IF([.E9]=&quot;OK&quot;; IF([.B9]=&quot;&quot;;&quot;Relation fehlt&quot;;IF(SIGN([.J9]-[.I9])=SIGN([.J8]-[.I8]);IF([.B9]=[.B8];&quot;OK&quot;;&quot;Relation falsch.&quot;);IF(OR(AND([.B8]=&quot;&gt;&quot;;[.B9]=&quot;&lt;&quot;);AND([.B8]=&quot;&lt;&quot;;[.B9]=&quot;&gt;&quot;);AND([.B8]=&quot;≥&quot;;[.B9]=&quot;≤&quot;);AND([.B8]=&quot;≤&quot;;[.B9]=&quot;≥&quot;));&quot;OK&quot;;&quot;Aufpassen&quot;)));&quot;&quot;)">
            <text:p/>
          </table:table-cell>
          <table:table-cell table:style-name="ce80"/>
          <table:table-cell/>
          <table:table-cell table:style-name="ce369" table:number-columns-repeated="4"/>
          <table:table-cell/>
        </table:table-row>
        <table:table-row table:style-name="ro4">
          <table:table-cell table:style-name="ce475"/>
          <table:table-cell table:style-name="ce489" table:content-validation-name="val4"/>
          <table:table-cell table:style-name="ce502" table:number-columns-repeated="2"/>
          <table:table-cell table:style-name="ce162" table:formula="of:=IF(AND([.A10]&lt;&gt;&quot;&quot;;[.C10]&lt;&gt;&quot;&quot;;OR([.E9]=&quot;OK&quot;;[.E9]&gt;=&quot;Umf&quot;));IF(AND([.I10]&lt;&gt;&quot;&quot;;[.J10]&lt;&gt;&quot;&quot;;ABS([.I10]-[.J10])&gt;0.005);&quot;Links-Rechts-Fehler&quot;;IF(AND([.I9]&lt;&gt;&quot;&quot;;[.J10]&lt;&gt;0;ABS([.J10]-[.K9])&gt;0.005);&quot;Äquivalenzumformung korrigieren&quot;;IF([.K10]&gt;&quot;Fehler&quot;;[.K10];IF(OR([.A10]=&quot;&quot;;[.A9]=&quot;&quot;;[.I10]=&quot;&quot;;[.J10]=&quot;&quot;);&quot;&quot;;&quot;OK&quot;))));&quot;&quot;)">
            <text:p/>
          </table:table-cell>
          <table:table-cell table:style-name="ce169" table:formula="of:=IF([.E10]=&quot;OK&quot;; IF([.B10]=&quot;&quot;;&quot;Relation fehlt&quot;;IF(SIGN([.J10]-[.I10])=SIGN([.J9]-[.I9]);IF([.B10]=[.B9];&quot;OK&quot;;&quot;Relation falsch.&quot;);IF(OR(AND([.B9]=&quot;&gt;&quot;;[.B10]=&quot;&lt;&quot;);AND([.B9]=&quot;&lt;&quot;;[.B10]=&quot;&gt;&quot;);AND([.B9]=&quot;≥&quot;;[.B10]=&quot;≤&quot;);AND([.B9]=&quot;≤&quot;;[.B10]=&quot;≥&quot;));&quot;OK&quot;;&quot;Aufpassen&quot;)));&quot;&quot;)">
            <text:p/>
          </table:table-cell>
          <table:table-cell table:number-columns-repeated="2"/>
          <table:table-cell table:style-name="ce369" table:number-columns-repeated="4"/>
          <table:table-cell/>
        </table:table-row>
        <table:table-row table:style-name="ro4">
          <table:table-cell table:style-name="ce475"/>
          <table:table-cell table:style-name="ce489" table:content-validation-name="val4"/>
          <table:table-cell table:style-name="ce502" table:number-columns-repeated="2"/>
          <table:table-cell table:style-name="ce162" table:formula="of:=IF(AND([.A11]&lt;&gt;&quot;&quot;;[.C11]&lt;&gt;&quot;&quot;;OR([.E10]=&quot;OK&quot;;[.E10]&gt;=&quot;Umf&quot;));IF(AND([.I11]&lt;&gt;&quot;&quot;;[.J11]&lt;&gt;&quot;&quot;;ABS([.I11]-[.J11])&gt;0.005);&quot;Links-Rechts-Fehler&quot;;IF(AND([.I10]&lt;&gt;&quot;&quot;;[.J11]&lt;&gt;0;ABS([.J11]-[.K10])&gt;0.005);&quot;Äquivalenzumformung korrigieren&quot;;IF([.K11]&gt;&quot;Fehler&quot;;[.K11];IF(OR([.A11]=&quot;&quot;;[.A10]=&quot;&quot;;[.I11]=&quot;&quot;;[.J11]=&quot;&quot;);&quot;&quot;;&quot;OK&quot;))));&quot;&quot;)">
            <text:p/>
          </table:table-cell>
          <table:table-cell table:style-name="ce169" table:formula="of:=IF([.E11]=&quot;OK&quot;; IF([.B11]=&quot;&quot;;&quot;Relation fehlt&quot;;IF(SIGN([.J11]-[.I11])=SIGN([.J10]-[.I10]);IF([.B11]=[.B10];&quot;OK&quot;;&quot;Relation falsch.&quot;);IF(OR(AND([.B10]=&quot;&gt;&quot;;[.B11]=&quot;&lt;&quot;);AND([.B10]=&quot;&lt;&quot;;[.B11]=&quot;&gt;&quot;);AND([.B10]=&quot;≥&quot;;[.B11]=&quot;≤&quot;);AND([.B10]=&quot;≤&quot;;[.B11]=&quot;≥&quot;));&quot;OK&quot;;&quot;Aufpassen&quot;)));&quot;&quot;)">
            <text:p/>
          </table:table-cell>
          <table:table-cell table:style-name="ce80"/>
          <table:table-cell/>
          <table:table-cell table:style-name="ce369" table:number-columns-repeated="4"/>
          <table:table-cell/>
        </table:table-row>
        <table:table-row table:style-name="ro4">
          <table:table-cell table:style-name="ce475"/>
          <table:table-cell table:style-name="ce489" table:content-validation-name="val4"/>
          <table:table-cell table:style-name="ce502" table:number-columns-repeated="2"/>
          <table:table-cell table:style-name="ce162" table:formula="of:=IF(AND([.A12]&lt;&gt;&quot;&quot;;[.C12]&lt;&gt;&quot;&quot;;OR([.E11]=&quot;OK&quot;;[.E11]&gt;=&quot;Umf&quot;));IF(AND([.I12]&lt;&gt;&quot;&quot;;[.J12]&lt;&gt;&quot;&quot;;ABS([.I12]-[.J12])&gt;0.005);&quot;Links-Rechts-Fehler&quot;;IF(AND([.I11]&lt;&gt;&quot;&quot;;[.J12]&lt;&gt;0;ABS([.J12]-[.K11])&gt;0.005);&quot;Äquivalenzumformung korrigieren&quot;;IF([.K12]&gt;&quot;Fehler&quot;;[.K12];IF(OR([.A12]=&quot;&quot;;[.A11]=&quot;&quot;;[.I12]=&quot;&quot;;[.J12]=&quot;&quot;);&quot;&quot;;&quot;OK&quot;))));&quot;&quot;)">
            <text:p/>
          </table:table-cell>
          <table:table-cell table:style-name="ce169" table:formula="of:=IF([.E12]=&quot;OK&quot;; IF([.B12]=&quot;&quot;;&quot;Relation fehlt&quot;;IF(SIGN([.J12]-[.I12])=SIGN([.J11]-[.I11]);IF([.B12]=[.B11];&quot;OK&quot;;&quot;Relation falsch.&quot;);IF(OR(AND([.B11]=&quot;&gt;&quot;;[.B12]=&quot;&lt;&quot;);AND([.B11]=&quot;&lt;&quot;;[.B12]=&quot;&gt;&quot;);AND([.B11]=&quot;≥&quot;;[.B12]=&quot;≤&quot;);AND([.B11]=&quot;≤&quot;;[.B12]=&quot;≥&quot;));&quot;OK&quot;;&quot;Aufpassen&quot;)));&quot;&quot;)">
            <text:p/>
          </table:table-cell>
          <table:table-cell table:style-name="ce80"/>
          <table:table-cell/>
          <table:table-cell table:style-name="ce369" table:number-columns-repeated="4"/>
          <table:table-cell/>
        </table:table-row>
        <table:table-row table:style-name="ro4">
          <table:table-cell table:style-name="ce475"/>
          <table:table-cell table:style-name="ce489" table:content-validation-name="val4"/>
          <table:table-cell table:style-name="ce502"/>
          <table:table-cell table:style-name="ce519"/>
          <table:table-cell table:style-name="ce162" table:formula="of:=IF(AND([.A13]&lt;&gt;&quot;&quot;;[.C13]&lt;&gt;&quot;&quot;;OR([.E12]=&quot;OK&quot;;[.E12]&gt;=&quot;Umf&quot;));IF(AND([.I13]&lt;&gt;&quot;&quot;;[.J13]&lt;&gt;&quot;&quot;;ABS([.I13]-[.J13])&gt;0.005);&quot;Links-Rechts-Fehler&quot;;IF(AND([.I12]&lt;&gt;&quot;&quot;;[.J13]&lt;&gt;0;ABS([.J13]-[.K12])&gt;0.005);&quot;Äquivalenzumformung korrigieren&quot;;IF([.K13]&gt;&quot;Fehler&quot;;[.K13];IF(OR([.A13]=&quot;&quot;;[.A12]=&quot;&quot;;[.I13]=&quot;&quot;;[.J13]=&quot;&quot;);&quot;&quot;;&quot;OK&quot;))));&quot;&quot;)">
            <text:p/>
          </table:table-cell>
          <table:table-cell table:style-name="ce169" table:formula="of:=IF([.E13]=&quot;OK&quot;; IF([.B13]=&quot;&quot;;&quot;Relation fehlt&quot;;IF(SIGN([.J13]-[.I13])=SIGN([.J12]-[.I12]);IF([.B13]=[.B12];&quot;OK&quot;;&quot;Relation falsch.&quot;);IF(OR(AND([.B12]=&quot;&gt;&quot;;[.B13]=&quot;&lt;&quot;);AND([.B12]=&quot;&lt;&quot;;[.B13]=&quot;&gt;&quot;);AND([.B12]=&quot;≥&quot;;[.B13]=&quot;≤&quot;);AND([.B12]=&quot;≤&quot;;[.B13]=&quot;≥&quot;));&quot;OK&quot;;&quot;Aufpassen&quot;)));&quot;&quot;)">
            <text:p/>
          </table:table-cell>
          <table:table-cell table:style-name="ce80"/>
          <table:table-cell/>
          <table:table-cell table:style-name="ce369" table:number-columns-repeated="4"/>
          <table:table-cell/>
        </table:table-row>
        <table:table-row table:style-name="ro4">
          <table:table-cell table:number-columns-repeated="3"/>
          <table:table-cell table:style-name="ce160" table:formula="of:=IF(ISERROR(VALUE(VLOOKUP(&quot; *x *&quot;;[.A8:.C13];3;0)));&quot;&quot;;IF(ABS(VALUE(VLOOKUP(&quot; *x *&quot;;[.A8:.C13];3;0))-[.J1]&lt;0.001);IF(VLOOKUP(&quot; *x *&quot;;[.A8:.F13];6;0)=&quot;OK&quot;;&quot;&quot;;&quot;&quot;);&quot;&quot;))" office:value-type="string" office:string-value="" calcext:value-type="string">
            <text:p></text:p>
          </table:table-cell>
          <table:table-cell table:style-name="ce162" table:formula="of:=IF(AND([.A14]&lt;&gt;&quot;&quot;;[.C14]&lt;&gt;&quot;&quot;;OR([.E13]=&quot;OK&quot;;[.E13]&gt;=&quot;Umf&quot;));IF(AND([.I14]&lt;&gt;&quot;&quot;;[.J14]&lt;&gt;&quot;&quot;;ABS([.I14]-[.J14])&gt;0.005);&quot;Links-Rechts-Fehler&quot;;IF(AND([.I13]&lt;&gt;&quot;&quot;;[.J14]&lt;&gt;0;ABS([.J14]-[.K13])&gt;0.005);&quot;Äquivalenzumformung korrigieren&quot;;IF([.K14]&gt;&quot;Fehler&quot;;[.K14];IF(OR([.A14]=&quot;&quot;;[.A13]=&quot;&quot;;[.I14]=&quot;&quot;;[.J14]=&quot;&quot;);&quot;&quot;;&quot;OK&quot;))));&quot;&quot;)">
            <text:p/>
          </table:table-cell>
          <table:table-cell table:style-name="ce169" table:formula="of:=IF([.E14]=&quot;OK&quot;; IF([.B14]=&quot;&quot;;&quot;Relation fehlt&quot;;IF(SIGN([.J14]-[.I14])=SIGN([.J13]-[.I13]);IF([.B14]=[.B13];&quot;OK&quot;;&quot;Relation falsch.&quot;);IF(OR(AND([.B13]=&quot;&gt;&quot;;[.B14]=&quot;&lt;&quot;);AND([.B13]=&quot;&lt;&quot;;[.B14]=&quot;&gt;&quot;);AND([.B13]=&quot;≥&quot;;[.B14]=&quot;≤&quot;);AND([.B13]=&quot;≤&quot;;[.B14]=&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03"/>
          <table:table-cell table:style-name="ce161" table:formula="of:=IF(ISERROR(FIND(&quot;|&quot;&amp; SUBSTITUTE(SUBSTITUTE(SUBSTITUTE(SUBSTITUTE(SUBSTITUTE([.C15];&quot; &quot;;&quot;&quot;);&quot;…&quot;;&quot;...&quot;);&quot;·&quot;;&quot;*&quot; );&quot;–&quot; ;&quot;-&quot; );&quot;:&quot;;&quot;/&quot;) &amp;&quot;|&quot;;&quot;|&quot; &amp; SUBSTITUTE([.I1];&quot; &quot;;&quot;&quot;) &amp;&quot;|&quot;));&quot;&quot;;&quot;&quot;)" office:value-type="string" office:string-value="" calcext:value-type="string">
            <text:p></text:p>
          </table:table-cell>
          <table:table-cell table:style-name="ce162" table:formula="of:=IF(AND([.A15]&lt;&gt;&quot;&quot;;[.C15]&lt;&gt;&quot;&quot;;OR([.E14]=&quot;OK&quot;;[.E14]&gt;=&quot;Umf&quot;));IF(AND([.I15]&lt;&gt;&quot;&quot;;[.J15]&lt;&gt;&quot;&quot;;ABS([.I15]-[.J15])&gt;0.005);&quot;Links-Rechts-Fehler&quot;;IF(AND([.I14]&lt;&gt;&quot;&quot;;[.J15]&lt;&gt;0;ABS([.J15]-[.K14])&gt;0.005);&quot;Äquivalenzumformung korrigieren&quot;;IF([.K15]&gt;&quot;Fehler&quot;;[.K15];IF(OR([.A15]=&quot;&quot;;[.A14]=&quot;&quot;;[.I15]=&quot;&quot;;[.J15]=&quot;&quot;);&quot;&quot;;&quot;OK&quot;))));&quot;&quot;)">
            <text:p/>
            <draw:control table:end-cell-address="Tabelle3.E16" table:end-x="28.31mm" table:end-y="0.79mm" draw:z-index="0" draw:text-style-name="P2" svg:width="25.07mm" svg:height="5.32mm" svg:x="3.26mm" svg:y="0mm" draw:control="control19"/>
          </table:table-cell>
          <table:table-cell table:style-name="ce169" table:formula="of:=IF([.E15]=&quot;OK&quot;; IF([.B15]=&quot;&quot;;&quot;Relation fehlt&quot;;IF(SIGN([.J15]-[.I15])=SIGN([.J14]-[.I14]);IF([.B15]=[.B14];&quot;OK&quot;;&quot;Relation falsch.&quot;);IF(OR(AND([.B14]=&quot;&gt;&quot;;[.B15]=&quot;&lt;&quot;);AND([.B14]=&quot;&lt;&quot;;[.B15]=&quot;&gt;&quot;);AND([.B14]=&quot;≥&quot;;[.B15]=&quot;≤&quot;);AND([.B14]=&quot;≤&quot;;[.B1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lt;&gt;&quot;&quot;;[.C16]&lt;&gt;&quot;&quot;;OR([.E15]=&quot;OK&quot;;[.E15]&gt;=&quot;Umf&quot;));IF(AND([.I16]&lt;&gt;&quot;&quot;;[.J16]&lt;&gt;&quot;&quot;;ABS([.I16]-[.J16])&gt;0.005);&quot;Links-Rechts-Fehler&quot;;IF(AND([.I15]&lt;&gt;&quot;&quot;;[.J16]&lt;&gt;0;ABS([.J16]-[.K15])&gt;0.005);&quot;Äquivalenzumformung korrigieren&quot;;IF([.K16]&gt;&quot;Fehler&quot;;[.K16];IF(OR([.A2]=&quot;&quot;;[.A15]=&quot;&quot;;[.I16]=&quot;&quot;;[.J16]=&quot;&quot;);&quot;&quot;;&quot;OK&quot;))));&quot;&quot;)">
            <text:p/>
          </table:table-cell>
          <table:table-cell table:style-name="ce169" table:formula="of:=IF([.E16]=&quot;OK&quot;; IF([.B16]=&quot;&quot;;&quot;Relation fehlt&quot;;IF(SIGN([.J16]-[.I16])=SIGN([.J15]-[.I15]);IF([.B16]=[.B15];&quot;OK&quot;;&quot;Relation falsch.&quot;);IF(OR(AND([.B15]=&quot;&gt;&quot;;[.B16]=&quot;&lt;&quot;);AND([.B15]=&quot;&lt;&quot;;[.B16]=&quot;&gt;&quot;);AND([.B15]=&quot;≥&quot;;[.B16]=&quot;≤&quot;);AND([.B15]=&quot;≤&quot;;[.B16]=&quot;≥&quot;));&quot;OK&quot;;&quot;Aufpassen&quot;)));&quot;&quot;)">
            <text:p/>
          </table:table-cell>
          <table:table-cell table:style-name="ce84"/>
          <table:table-cell/>
          <table:table-cell table:style-name="ce369" table:number-columns-repeated="4"/>
          <table:table-cell/>
        </table:table-row>
        <table:table-row table:style-name="ro4">
          <table:table-cell office:value-type="string" calcext:value-type="string">
            <text:p>G = <text:span text:style-name="T8">Z</text:span></text:p>
          </table:table-cell>
          <table:table-cell table:style-name="ce294"/>
          <table:table-cell table:number-columns-repeated="2"/>
          <table:table-cell table:style-name="ce162" table:formula="of:=IF(AND([.A17]&lt;&gt;&quot;&quot;;[.C17]&lt;&gt;&quot;&quot;;OR([.E16]=&quot;OK&quot;;[.E16]&gt;=&quot;Umf&quot;));IF(AND([.I17]&lt;&gt;&quot;&quot;;[.J17]&lt;&gt;&quot;&quot;;ABS([.I17]-[.J17])&gt;0.005);&quot;Links-Rechts-Fehler&quot;;IF(AND([.I16]&lt;&gt;&quot;&quot;;[.J17]&lt;&gt;0;ABS([.J17]-[.K16])&gt;0.005);&quot;Äquivalenzumformung korrigieren&quot;;IF([.K17]&gt;&quot;Fehler&quot;;[.K17];IF(OR([.A17]=&quot;&quot;;[.A2]=&quot;&quot;;[.I17]=&quot;&quot;;[.J17]=&quot;&quot;);&quot;&quot;;&quot;OK&quot;))));&quot;&quot;)">
            <text:p/>
          </table:table-cell>
          <table:table-cell table:style-name="ce169" table:formula="of:=IF([.E17]=&quot;OK&quot;; IF([.B17]=&quot;&quot;;&quot;Relation fehlt&quot;;IF(SIGN([.J17]-[.I17])=SIGN([.J16]-[.I16]);IF([.B17]=[.B16];&quot;OK&quot;;&quot;Relation falsch.&quot;);IF(OR(AND([.B16]=&quot;&gt;&quot;;[.B17]=&quot;&lt;&quot;);AND([.B16]=&quot;&lt;&quot;;[.B17]=&quot;&gt;&quot;);AND([.B16]=&quot;≥&quot;;[.B17]=&quot;≤&quot;);AND([.B16]=&quot;≤&quot;;[.B17]=&quot;≥&quot;));&quot;OK&quot;;&quot;Aufpassen&quot;)));&quot;&quot;)">
            <text:p/>
          </table:table-cell>
          <table:table-cell table:style-name="ce80"/>
          <table:table-cell/>
          <table:table-cell table:style-name="ce369" table:number-columns-repeated="4"/>
          <table:table-cell/>
        </table:table-row>
        <table:table-row table:style-name="ro4">
          <table:table-cell table:style-name="ce476" office:value-type="string" calcext:value-type="string">
            <text:p>8(12-2x)</text:p>
          </table:table-cell>
          <table:table-cell table:style-name="ce490" table:content-validation-name="val4" office:value-type="string" calcext:value-type="string">
            <text:p>≤</text:p>
          </table:table-cell>
          <table:table-cell table:style-name="ce504" office:value-type="string" calcext:value-type="string">
            <text:p>-15x</text:p>
          </table:table-cell>
          <table:table-cell table:style-name="ce505"/>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8*(12-2*96.00001)" office:value-type="float" office:value="-1440.00016" calcext:value-type="float">
            <text:p>-1440,000160</text:p>
          </table:table-cell>
          <table:table-cell table:style-name="ce369" table:formula="of:=0-15*96.00001" office:value-type="float" office:value="-1440.00015" calcext:value-type="float">
            <text:p>-1440,000150</text:p>
          </table:table-cell>
          <table:table-cell table:style-name="ce369" table:formula="of:=0-15*96.00001" office:value-type="float" office:value="-1440.00015" calcext:value-type="float">
            <text:p>-1440,000150</text:p>
          </table:table-cell>
          <table:table-cell table:style-name="ce369"/>
          <table:table-cell/>
        </table:table-row>
        <table:table-row table:style-name="ro4">
          <table:table-cell table:style-name="ce477"/>
          <table:table-cell table:style-name="ce491" table:content-validation-name="val4"/>
          <table:table-cell table:style-name="ce505" table:number-columns-repeated="2"/>
          <table:table-cell table:style-name="ce162" table:formula="of:=IF(AND([.A19]&lt;&gt;&quot;&quot;;[.C19]&lt;&gt;&quot;&quot;;OR([.E18]=&quot;OK&quot;;[.E18]&gt;=&quot;Umf&quot;));IF(AND([.I19]&lt;&gt;&quot;&quot;;[.J19]&lt;&gt;&quot;&quot;;ABS([.I19]-[.J19])&gt;0.005);&quot;Links-Rechts-Fehler&quot;;IF(AND([.I18]&lt;&gt;&quot;&quot;;[.J19]&lt;&gt;0;ABS([.J19]-[.K18])&gt;0.005);&quot;Äquivalenzumformung korrigieren&quot;;IF([.K19]&gt;&quot;Fehler&quot;;[.K19];IF(OR([.A19]=&quot;&quot;;[.A18]=&quot;&quot;;[.I19]=&quot;&quot;;[.J19]=&quot;&quot;);&quot;&quot;;&quot;OK&quot;))));&quot;&quot;)">
            <text:p/>
          </table:table-cell>
          <table:table-cell table:style-name="ce169" table:formula="of:=IF([.E19]=&quot;OK&quot;; IF([.B19]=&quot;&quot;;&quot;Relation fehlt&quot;;IF(SIGN([.J19]-[.I19])=SIGN([.J18]-[.I18]);IF([.B19]=[.B18];&quot;OK&quot;;&quot;Relation falsch.&quot;);IF(OR(AND([.B18]=&quot;&gt;&quot;;[.B19]=&quot;&lt;&quot;);AND([.B18]=&quot;&lt;&quot;;[.B19]=&quot;&gt;&quot;);AND([.B18]=&quot;≥&quot;;[.B19]=&quot;≤&quot;);AND([.B18]=&quot;≤&quot;;[.B19]=&quot;≥&quot;));&quot;OK&quot;;&quot;Aufpassen&quot;)));&quot;&quot;)">
            <text:p/>
          </table:table-cell>
          <table:table-cell table:style-name="ce80"/>
          <table:table-cell/>
          <table:table-cell table:style-name="ce369" table:number-columns-repeated="4"/>
          <table:table-cell/>
        </table:table-row>
        <table:table-row table:style-name="ro4">
          <table:table-cell table:style-name="ce477"/>
          <table:table-cell table:style-name="ce491" table:content-validation-name="val4"/>
          <table:table-cell table:style-name="ce505" table:number-columns-repeated="2"/>
          <table:table-cell table:style-name="ce162" table:formula="of:=IF(AND([.A20]&lt;&gt;&quot;&quot;;[.C20]&lt;&gt;&quot;&quot;;OR([.E19]=&quot;OK&quot;;[.E19]&gt;=&quot;Umf&quot;));IF(AND([.I20]&lt;&gt;&quot;&quot;;[.J20]&lt;&gt;&quot;&quot;;ABS([.I20]-[.J20])&gt;0.005);&quot;Links-Rechts-Fehler&quot;;IF(AND([.I19]&lt;&gt;&quot;&quot;;[.J20]&lt;&gt;0;ABS([.J20]-[.K19])&gt;0.005);&quot;Äquivalenzumformung korrigieren&quot;;IF([.K20]&gt;&quot;Fehler&quot;;[.K20];IF(OR([.A20]=&quot;&quot;;[.A19]=&quot;&quot;;[.I20]=&quot;&quot;;[.J20]=&quot;&quot;);&quot;&quot;;&quot;OK&quot;))));&quot;&quot;)">
            <text:p/>
          </table:table-cell>
          <table:table-cell table:style-name="ce169" table:formula="of:=IF([.E20]=&quot;OK&quot;; IF([.B20]=&quot;&quot;;&quot;Relation fehlt&quot;;IF(SIGN([.J20]-[.I20])=SIGN([.J19]-[.I19]);IF([.B20]=[.B19];&quot;OK&quot;;&quot;Relation falsch.&quot;);IF(OR(AND([.B19]=&quot;&gt;&quot;;[.B20]=&quot;&lt;&quot;);AND([.B19]=&quot;&lt;&quot;;[.B20]=&quot;&gt;&quot;);AND([.B19]=&quot;≥&quot;;[.B20]=&quot;≤&quot;);AND([.B19]=&quot;≤&quot;;[.B20]=&quot;≥&quot;));&quot;OK&quot;;&quot;Aufpassen&quot;)));&quot;&quot;)">
            <text:p/>
          </table:table-cell>
          <table:table-cell table:style-name="ce80"/>
          <table:table-cell/>
          <table:table-cell table:style-name="ce369" table:number-columns-repeated="4"/>
          <table:table-cell/>
        </table:table-row>
        <table:table-row table:style-name="ro4">
          <table:table-cell table:style-name="ce477"/>
          <table:table-cell table:style-name="ce491" table:content-validation-name="val4"/>
          <table:table-cell table:style-name="ce505" table:number-columns-repeated="2"/>
          <table:table-cell table:style-name="ce162" table:formula="of:=IF(AND([.A21]&lt;&gt;&quot;&quot;;[.C21]&lt;&gt;&quot;&quot;;OR([.E20]=&quot;OK&quot;;[.E20]&gt;=&quot;Umf&quot;));IF(AND([.I21]&lt;&gt;&quot;&quot;;[.J21]&lt;&gt;&quot;&quot;;ABS([.I21]-[.J21])&gt;0.005);&quot;Links-Rechts-Fehler&quot;;IF(AND([.I20]&lt;&gt;&quot;&quot;;[.J21]&lt;&gt;0;ABS([.J21]-[.K20])&gt;0.005);&quot;Äquivalenzumformung korrigieren&quot;;IF([.K21]&gt;&quot;Fehler&quot;;[.K21];IF(OR([.A21]=&quot;&quot;;[.A20]=&quot;&quot;;[.I21]=&quot;&quot;;[.J21]=&quot;&quot;);&quot;&quot;;&quot;OK&quot;))));&quot;&quot;)">
            <text:p/>
          </table:table-cell>
          <table:table-cell table:style-name="ce169" table:formula="of:=IF([.E21]=&quot;OK&quot;; IF([.B21]=&quot;&quot;;&quot;Relation fehlt&quot;;IF(SIGN([.J21]-[.I21])=SIGN([.J20]-[.I20]);IF([.B21]=[.B20];&quot;OK&quot;;&quot;Relation falsch.&quot;);IF(OR(AND([.B20]=&quot;&gt;&quot;;[.B21]=&quot;&lt;&quot;);AND([.B20]=&quot;&lt;&quot;;[.B21]=&quot;&gt;&quot;);AND([.B20]=&quot;≥&quot;;[.B21]=&quot;≤&quot;);AND([.B20]=&quot;≤&quot;;[.B21]=&quot;≥&quot;));&quot;OK&quot;;&quot;Aufpassen&quot;)));&quot;&quot;)">
            <text:p/>
          </table:table-cell>
          <table:table-cell table:style-name="ce80"/>
          <table:table-cell/>
          <table:table-cell table:style-name="ce369" table:number-columns-repeated="4"/>
          <table:table-cell/>
        </table:table-row>
        <table:table-row table:style-name="ro4">
          <table:table-cell table:style-name="ce477"/>
          <table:table-cell table:style-name="ce491" table:content-validation-name="val4"/>
          <table:table-cell table:style-name="ce505" table:number-columns-repeated="2"/>
          <table:table-cell table:style-name="ce162" table:formula="of:=IF(AND([.A22]&lt;&gt;&quot;&quot;;[.C22]&lt;&gt;&quot;&quot;;OR([.E21]=&quot;OK&quot;;[.E21]&gt;=&quot;Umf&quot;));IF(AND([.I22]&lt;&gt;&quot;&quot;;[.J22]&lt;&gt;&quot;&quot;;ABS([.I22]-[.J22])&gt;0.005);&quot;Links-Rechts-Fehler&quot;;IF(AND([.I21]&lt;&gt;&quot;&quot;;[.J22]&lt;&gt;0;ABS([.J22]-[.K21])&gt;0.005);&quot;Äquivalenzumformung korrigieren&quot;;IF([.K22]&gt;&quot;Fehler&quot;;[.K22];IF(OR([.A22]=&quot;&quot;;[.A21]=&quot;&quot;;[.I22]=&quot;&quot;;[.J22]=&quot;&quot;);&quot;&quot;;&quot;OK&quot;))));&quot;&quot;)">
            <text:p/>
          </table:table-cell>
          <table:table-cell table:style-name="ce169" table:formula="of:=IF([.E22]=&quot;OK&quot;; IF([.B22]=&quot;&quot;;&quot;Relation fehlt&quot;;IF(SIGN([.J22]-[.I22])=SIGN([.J21]-[.I21]);IF([.B22]=[.B21];&quot;OK&quot;;&quot;Relation falsch.&quot;);IF(OR(AND([.B21]=&quot;&gt;&quot;;[.B22]=&quot;&lt;&quot;);AND([.B21]=&quot;&lt;&quot;;[.B22]=&quot;&gt;&quot;);AND([.B21]=&quot;≥&quot;;[.B22]=&quot;≤&quot;);AND([.B21]=&quot;≤&quot;;[.B22]=&quot;≥&quot;));&quot;OK&quot;;&quot;Aufpassen&quot;)));&quot;&quot;)">
            <text:p/>
          </table:table-cell>
          <table:table-cell table:style-name="ce80"/>
          <table:table-cell/>
          <table:table-cell table:style-name="ce369" table:number-columns-repeated="4"/>
          <table:table-cell/>
        </table:table-row>
        <table:table-row table:style-name="ro4">
          <table:table-cell table:style-name="ce477"/>
          <table:table-cell table:style-name="ce491" table:content-validation-name="val4"/>
          <table:table-cell table:style-name="ce505" table:number-columns-repeated="2"/>
          <table:table-cell table:style-name="ce162" table:formula="of:=IF(AND([.A23]&lt;&gt;&quot;&quot;;[.C23]&lt;&gt;&quot;&quot;;OR([.E22]=&quot;OK&quot;;[.E22]&gt;=&quot;Umf&quot;));IF(AND([.I23]&lt;&gt;&quot;&quot;;[.J23]&lt;&gt;&quot;&quot;;ABS([.I23]-[.J23])&gt;0.005);&quot;Links-Rechts-Fehler&quot;;IF(AND([.I22]&lt;&gt;&quot;&quot;;[.J23]&lt;&gt;0;ABS([.J23]-[.K22])&gt;0.005);&quot;Äquivalenzumformung korrigieren&quot;;IF([.K23]&gt;&quot;Fehler&quot;;[.K23];IF(OR([.A23]=&quot;&quot;;[.A22]=&quot;&quot;;[.I23]=&quot;&quot;;[.J23]=&quot;&quot;);&quot;&quot;;&quot;OK&quot;))));&quot;&quot;)">
            <text:p/>
          </table:table-cell>
          <table:table-cell table:style-name="ce169" table:formula="of:=IF([.E23]=&quot;OK&quot;; IF([.B23]=&quot;&quot;;&quot;Relation fehlt&quot;;IF(SIGN([.J23]-[.I23])=SIGN([.J22]-[.I22]);IF([.B23]=[.B22];&quot;OK&quot;;&quot;Relation falsch.&quot;);IF(OR(AND([.B22]=&quot;&gt;&quot;;[.B23]=&quot;&lt;&quot;);AND([.B22]=&quot;&lt;&quot;;[.B23]=&quot;&gt;&quot;);AND([.B22]=&quot;≥&quot;;[.B23]=&quot;≤&quot;);AND([.B22]=&quot;≤&quot;;[.B23]=&quot;≥&quot;));&quot;OK&quot;;&quot;Aufpassen&quot;)));&quot;&quot;)">
            <text:p/>
          </table:table-cell>
          <table:table-cell table:style-name="ce80"/>
          <table:table-cell/>
          <table:table-cell table:style-name="ce369" table:number-columns-repeated="4"/>
          <table:table-cell/>
        </table:table-row>
        <table:table-row table:style-name="ro4">
          <table:table-cell table:style-name="ce477"/>
          <table:table-cell table:style-name="ce491" table:content-validation-name="val4"/>
          <table:table-cell table:style-name="ce505"/>
          <table:table-cell table:style-name="ce353"/>
          <table:table-cell table:style-name="ce162" table:formula="of:=IF(AND([.A24]&lt;&gt;&quot;&quot;;[.C24]&lt;&gt;&quot;&quot;;OR([.E23]=&quot;OK&quot;;[.E23]&gt;=&quot;Umf&quot;));IF(AND([.I24]&lt;&gt;&quot;&quot;;[.J24]&lt;&gt;&quot;&quot;;ABS([.I24]-[.J24])&gt;0.005);&quot;Links-Rechts-Fehler&quot;;IF(AND([.I23]&lt;&gt;&quot;&quot;;[.J24]&lt;&gt;0;ABS([.J24]-[.K23])&gt;0.005);&quot;Äquivalenzumformung korrigieren&quot;;IF([.K24]&gt;&quot;Fehler&quot;;[.K24];IF(OR([.A24]=&quot;&quot;;[.A23]=&quot;&quot;;[.I24]=&quot;&quot;;[.J24]=&quot;&quot;);&quot;&quot;;&quot;OK&quot;))));&quot;&quot;)">
            <text:p/>
          </table:table-cell>
          <table:table-cell table:style-name="ce169" table:formula="of:=IF([.E24]=&quot;OK&quot;; IF([.B24]=&quot;&quot;;&quot;Relation fehlt&quot;;IF(SIGN([.J24]-[.I24])=SIGN([.J23]-[.I23]);IF([.B24]=[.B23];&quot;OK&quot;;&quot;Relation falsch.&quot;);IF(OR(AND([.B23]=&quot;&gt;&quot;;[.B24]=&quot;&lt;&quot;);AND([.B23]=&quot;&lt;&quot;;[.B24]=&quot;&gt;&quot;);AND([.B23]=&quot;≥&quot;;[.B24]=&quot;≤&quot;);AND([.B23]=&quot;≤&quot;;[.B2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19:.C24];3;0)));&quot;&quot;;IF(ABS(VALUE(VLOOKUP(&quot; *x *&quot;;[.A19:.C24];3;0))-[.J2]&lt;0.001);IF(VLOOKUP(&quot; *x *&quot;;[.A19:.F24];6;0)=&quot;OK&quot;;&quot;&quot;;&quot;&quot;);&quot;&quot;))" office:value-type="string" office:string-value="" calcext:value-type="string">
            <text:p></text:p>
          </table:table-cell>
          <table:table-cell table:style-name="ce162" table:formula="of:=IF(AND([.A25]&lt;&gt;&quot;&quot;;[.C25]&lt;&gt;&quot;&quot;;OR([.E24]=&quot;OK&quot;;[.E24]&gt;=&quot;Umf&quot;));IF(AND([.I25]&lt;&gt;&quot;&quot;;[.J25]&lt;&gt;&quot;&quot;;ABS([.I25]-[.J25])&gt;0.005);&quot;Links-Rechts-Fehler&quot;;IF(AND([.I24]&lt;&gt;&quot;&quot;;[.J25]&lt;&gt;0;ABS([.J25]-[.K24])&gt;0.005);&quot;Äquivalenzumformung korrigieren&quot;;IF([.K25]&gt;&quot;Fehler&quot;;[.K25];IF(OR([.A25]=&quot;&quot;;[.A24]=&quot;&quot;;[.I25]=&quot;&quot;;[.J25]=&quot;&quot;);&quot;&quot;;&quot;OK&quot;))));&quot;&quot;)">
            <text:p/>
          </table:table-cell>
          <table:table-cell table:style-name="ce169" table:formula="of:=IF([.E25]=&quot;OK&quot;; IF([.B25]=&quot;&quot;;&quot;Relation fehlt&quot;;IF(SIGN([.J25]-[.I25])=SIGN([.J24]-[.I24]);IF([.B25]=[.B24];&quot;OK&quot;;&quot;Relation falsch.&quot;);IF(OR(AND([.B24]=&quot;&gt;&quot;;[.B25]=&quot;&lt;&quot;);AND([.B24]=&quot;&lt;&quot;;[.B25]=&quot;&gt;&quot;);AND([.B24]=&quot;≥&quot;;[.B25]=&quot;≤&quot;);AND([.B24]=&quot;≤&quot;;[.B25]=&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06"/>
          <table:table-cell table:style-name="ce161" table:formula="of:=IF(ISERROR(FIND(&quot;|&quot;&amp; SUBSTITUTE(SUBSTITUTE(SUBSTITUTE(SUBSTITUTE(SUBSTITUTE([.C26];&quot; &quot;;&quot;&quot;);&quot;…&quot;;&quot;...&quot;);&quot;·&quot;;&quot;*&quot; );&quot;–&quot; ;&quot;-&quot; );&quot;:&quot;;&quot;/&quot;) &amp;&quot;|&quot;;&quot;|&quot; &amp; SUBSTITUTE([.I2];&quot; &quot;;&quot;&quot;) &amp;&quot;|&quot;));&quot;&quot;;&quot;&quot;)" office:value-type="string" office:string-value="" calcext:value-type="string">
            <text:p></text:p>
          </table:table-cell>
          <table:table-cell table:style-name="ce162" table:formula="of:=IF(AND([.A26]&lt;&gt;&quot;&quot;;[.C26]&lt;&gt;&quot;&quot;;OR([.E25]=&quot;OK&quot;;[.E25]&gt;=&quot;Umf&quot;));IF(AND([.I26]&lt;&gt;&quot;&quot;;[.J26]&lt;&gt;&quot;&quot;;ABS([.I26]-[.J26])&gt;0.005);&quot;Links-Rechts-Fehler&quot;;IF(AND([.I25]&lt;&gt;&quot;&quot;;[.J26]&lt;&gt;0;ABS([.J26]-[.K25])&gt;0.005);&quot;Äquivalenzumformung korrigieren&quot;;IF([.K26]&gt;&quot;Fehler&quot;;[.K26];IF(OR([.A26]=&quot;&quot;;[.A25]=&quot;&quot;;[.I26]=&quot;&quot;;[.J26]=&quot;&quot;);&quot;&quot;;&quot;OK&quot;))));&quot;&quot;)">
            <text:p/>
            <draw:control table:end-cell-address="Tabelle3.E27" table:end-x="27.86mm" table:end-y="1.5mm" draw:z-index="1" draw:text-style-name="P2" svg:width="25.93mm" svg:height="6.02mm" svg:x="1.95mm" svg:y="0.01mm" draw:control="control20"/>
          </table:table-cell>
          <table:table-cell table:style-name="ce169" table:formula="of:=IF([.E26]=&quot;OK&quot;; IF([.B26]=&quot;&quot;;&quot;Relation fehlt&quot;;IF(SIGN([.J26]-[.I26])=SIGN([.J25]-[.I25]);IF([.B26]=[.B25];&quot;OK&quot;;&quot;Relation falsch.&quot;);IF(OR(AND([.B25]=&quot;&gt;&quot;;[.B26]=&quot;&lt;&quot;);AND([.B25]=&quot;&lt;&quot;;[.B26]=&quot;&gt;&quot;);AND([.B25]=&quot;≥&quot;;[.B26]=&quot;≤&quot;);AND([.B25]=&quot;≤&quot;;[.B2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7]&lt;&gt;&quot;&quot;;[.C27]&lt;&gt;&quot;&quot;;OR([.E26]=&quot;OK&quot;;[.E26]&gt;=&quot;Umf&quot;));IF(AND([.I27]&lt;&gt;&quot;&quot;;[.J27]&lt;&gt;&quot;&quot;;ABS([.I27]-[.J27])&gt;0.005);&quot;Links-Rechts-Fehler&quot;;IF(AND([.I26]&lt;&gt;&quot;&quot;;[.J27]&lt;&gt;0;ABS([.J27]-[.K26])&gt;0.005);&quot;Äquivalenzumformung korrigieren&quot;;IF([.K27]&gt;&quot;Fehler&quot;;[.K27];IF(OR([.A27]=&quot;&quot;;[.A26]=&quot;&quot;;[.I27]=&quot;&quot;;[.J27]=&quot;&quot;);&quot;&quot;;&quot;OK&quot;))));&quot;&quot;)">
            <text:p/>
          </table:table-cell>
          <table:table-cell table:style-name="ce169" table:formula="of:=IF([.E27]=&quot;OK&quot;; IF([.B27]=&quot;&quot;;&quot;Relation fehlt&quot;;IF(SIGN([.J27]-[.I27])=SIGN([.J26]-[.I26]);IF([.B27]=[.B26];&quot;OK&quot;;&quot;Relation falsch.&quot;);IF(OR(AND([.B26]=&quot;&gt;&quot;;[.B27]=&quot;&lt;&quot;);AND([.B26]=&quot;&lt;&quot;;[.B27]=&quot;&gt;&quot;);AND([.B26]=&quot;≥&quot;;[.B27]=&quot;≤&quot;);AND([.B26]=&quot;≤&quot;;[.B2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8]&lt;&gt;&quot;&quot;;[.C28]&lt;&gt;&quot;&quot;;OR([.E27]=&quot;OK&quot;;[.E27]&gt;=&quot;Umf&quot;));IF(AND([.I28]&lt;&gt;&quot;&quot;;[.J28]&lt;&gt;&quot;&quot;;ABS([.I28]-[.J28])&gt;0.005);&quot;Links-Rechts-Fehler&quot;;IF(AND([.I27]&lt;&gt;&quot;&quot;;[.J28]&lt;&gt;0;ABS([.J28]-[.K27])&gt;0.005);&quot;Äquivalenzumformung korrigieren&quot;;IF([.K28]&gt;&quot;Fehler&quot;;[.K28];IF(OR([.A28]=&quot;&quot;;[.A27]=&quot;&quot;;[.I28]=&quot;&quot;;[.J28]=&quot;&quot;);&quot;&quot;;&quot;OK&quot;))));&quot;&quot;)">
            <text:p/>
          </table:table-cell>
          <table:table-cell table:style-name="ce169" table:formula="of:=IF([.E28]=&quot;OK&quot;; IF([.B28]=&quot;&quot;;&quot;Relation fehlt&quot;;IF(SIGN([.J28]-[.I28])=SIGN([.J27]-[.I27]);IF([.B28]=[.B27];&quot;OK&quot;;&quot;Relation falsch.&quot;);IF(OR(AND([.B27]=&quot;&gt;&quot;;[.B28]=&quot;&lt;&quot;);AND([.B27]=&quot;&lt;&quot;;[.B28]=&quot;&gt;&quot;);AND([.B27]=&quot;≥&quot;;[.B28]=&quot;≤&quot;);AND([.B27]=&quot;≤&quot;;[.B28]=&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Z</text:span></text:p>
          </table:table-cell>
          <table:table-cell table:style-name="ce294"/>
          <table:table-cell table:number-columns-repeated="2"/>
          <table:table-cell table:style-name="ce162" table:formula="of:=IF(AND([.A29]&lt;&gt;&quot;&quot;;[.C29]&lt;&gt;&quot;&quot;;OR([.E28]=&quot;OK&quot;;[.E28]&gt;=&quot;Umf&quot;));IF(AND([.I29]&lt;&gt;&quot;&quot;;[.J29]&lt;&gt;&quot;&quot;;ABS([.I29]-[.J29])&gt;0.005);&quot;Links-Rechts-Fehler&quot;;IF(AND([.I28]&lt;&gt;&quot;&quot;;[.J29]&lt;&gt;0;ABS([.J29]-[.K28])&gt;0.005);&quot;Äquivalenzumformung korrigieren&quot;;IF([.K29]&gt;&quot;Fehler&quot;;[.K29];IF(OR([.A29]=&quot;&quot;;[.A28]=&quot;&quot;;[.I29]=&quot;&quot;;[.J29]=&quot;&quot;);&quot;&quot;;&quot;OK&quot;))));&quot;&quot;)">
            <text:p/>
          </table:table-cell>
          <table:table-cell table:style-name="ce169" table:formula="of:=IF([.E29]=&quot;OK&quot;; IF([.B29]=&quot;&quot;;&quot;Relation fehlt&quot;;IF(SIGN([.J29]-[.I29])=SIGN([.J28]-[.I28]);IF([.B29]=[.B28];&quot;OK&quot;;&quot;Relation falsch.&quot;);IF(OR(AND([.B28]=&quot;&gt;&quot;;[.B29]=&quot;&lt;&quot;);AND([.B28]=&quot;&lt;&quot;;[.B29]=&quot;&gt;&quot;);AND([.B28]=&quot;≥&quot;;[.B29]=&quot;≤&quot;);AND([.B28]=&quot;≤&quot;;[.B29]=&quot;≥&quot;));&quot;OK&quot;;&quot;Aufpassen&quot;)));&quot;&quot;)">
            <text:p/>
          </table:table-cell>
          <table:table-cell table:style-name="ce80"/>
          <table:table-cell/>
          <table:table-cell table:style-name="ce369" table:number-columns-repeated="4"/>
          <table:table-cell/>
        </table:table-row>
        <table:table-row table:style-name="ro4">
          <table:table-cell table:style-name="ce314" office:value-type="string" calcext:value-type="string">
            <text:p>2(3x+9)</text:p>
          </table:table-cell>
          <table:table-cell table:style-name="ce492" office:value-type="string" calcext:value-type="string">
            <text:p>≥</text:p>
          </table:table-cell>
          <table:table-cell table:style-name="ce507" office:value-type="string" calcext:value-type="string">
            <text:p>15x-45</text:p>
          </table:table-cell>
          <table:table-cell table:style-name="ce508"/>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2*(3*6.9999+9)" office:value-type="float" office:value="59.9994" calcext:value-type="float">
            <text:p>59,999400</text:p>
          </table:table-cell>
          <table:table-cell table:style-name="ce369" table:formula="of:=15*6.9999-45" office:value-type="float" office:value="59.9985" calcext:value-type="float">
            <text:p>59,998500</text:p>
          </table:table-cell>
          <table:table-cell table:style-name="ce369" table:formula="of:=15*6.9999-45" office:value-type="float" office:value="59.9985" calcext:value-type="float">
            <text:p>59,998500</text:p>
          </table:table-cell>
          <table:table-cell table:style-name="ce369"/>
          <table:table-cell/>
        </table:table-row>
        <table:table-row table:style-name="ro4">
          <table:table-cell table:style-name="ce479"/>
          <table:table-cell table:style-name="ce493" table:content-validation-name="val4"/>
          <table:table-cell table:style-name="ce508" table:number-columns-repeated="2"/>
          <table:table-cell table:style-name="ce162" table:formula="of:=IF(AND([.A31]&lt;&gt;&quot;&quot;;[.C31]&lt;&gt;&quot;&quot;;OR([.E30]=&quot;OK&quot;;[.E30]&gt;=&quot;Umf&quot;));IF(AND([.I31]&lt;&gt;&quot;&quot;;[.J31]&lt;&gt;&quot;&quot;;ABS([.I31]-[.J31])&gt;0.005);&quot;Links-Rechts-Fehler&quot;;IF(AND([.I30]&lt;&gt;&quot;&quot;;[.J31]&lt;&gt;0;ABS([.J31]-[.K30])&gt;0.005);&quot;Äquivalenzumformung korrigieren&quot;;IF([.K31]&gt;&quot;Fehler&quot;;[.K31];IF(OR([.A31]=&quot;&quot;;[.A30]=&quot;&quot;;[.I31]=&quot;&quot;;[.J31]=&quot;&quot;);&quot;&quot;;&quot;OK&quot;))));&quot;&quot;)">
            <text:p/>
          </table:table-cell>
          <table:table-cell table:style-name="ce169" table:formula="of:=IF([.E31]=&quot;OK&quot;; IF([.B31]=&quot;&quot;;&quot;Relation fehlt&quot;;IF(SIGN([.J31]-[.I31])=SIGN([.J30]-[.I30]);IF([.B31]=[.B30];&quot;OK&quot;;&quot;Relation falsch.&quot;);IF(OR(AND([.B30]=&quot;&gt;&quot;;[.B31]=&quot;&lt;&quot;);AND([.B30]=&quot;&lt;&quot;;[.B31]=&quot;&gt;&quot;);AND([.B30]=&quot;≥&quot;;[.B31]=&quot;≤&quot;);AND([.B30]=&quot;≤&quot;;[.B31]=&quot;≥&quot;));&quot;OK&quot;;&quot;Aufpassen&quot;)));&quot;&quot;)">
            <text:p/>
          </table:table-cell>
          <table:table-cell table:style-name="ce80"/>
          <table:table-cell/>
          <table:table-cell table:style-name="ce369" table:number-columns-repeated="4"/>
          <table:table-cell/>
        </table:table-row>
        <table:table-row table:style-name="ro4">
          <table:table-cell table:style-name="ce479"/>
          <table:table-cell table:style-name="ce493" table:content-validation-name="val4"/>
          <table:table-cell table:style-name="ce508" table:number-columns-repeated="2"/>
          <table:table-cell table:style-name="ce162" table:formula="of:=IF(AND([.A32]&lt;&gt;&quot;&quot;;[.C32]&lt;&gt;&quot;&quot;;OR([.E31]=&quot;OK&quot;;[.E31]&gt;=&quot;Umf&quot;));IF(AND([.I32]&lt;&gt;&quot;&quot;;[.J32]&lt;&gt;&quot;&quot;;ABS([.I32]-[.J32])&gt;0.005);&quot;Links-Rechts-Fehler&quot;;IF(AND([.I31]&lt;&gt;&quot;&quot;;[.J32]&lt;&gt;0;ABS([.J32]-[.K31])&gt;0.005);&quot;Äquivalenzumformung korrigieren&quot;;IF([.K32]&gt;&quot;Fehler&quot;;[.K32];IF(OR([.A32]=&quot;&quot;;[.A31]=&quot;&quot;;[.I32]=&quot;&quot;;[.J32]=&quot;&quot;);&quot;&quot;;&quot;OK&quot;))));&quot;&quot;)">
            <text:p/>
          </table:table-cell>
          <table:table-cell table:style-name="ce169" table:formula="of:=IF([.E32]=&quot;OK&quot;; IF([.B32]=&quot;&quot;;&quot;Relation fehlt&quot;;IF(SIGN([.J32]-[.I32])=SIGN([.J31]-[.I31]);IF([.B32]=[.B31];&quot;OK&quot;;&quot;Relation falsch.&quot;);IF(OR(AND([.B31]=&quot;&gt;&quot;;[.B32]=&quot;&lt;&quot;);AND([.B31]=&quot;&lt;&quot;;[.B32]=&quot;&gt;&quot;);AND([.B31]=&quot;≥&quot;;[.B32]=&quot;≤&quot;);AND([.B31]=&quot;≤&quot;;[.B32]=&quot;≥&quot;));&quot;OK&quot;;&quot;Aufpassen&quot;)));&quot;&quot;)">
            <text:p/>
          </table:table-cell>
          <table:table-cell table:style-name="ce80"/>
          <table:table-cell/>
          <table:table-cell table:style-name="ce369" table:number-columns-repeated="4"/>
          <table:table-cell/>
        </table:table-row>
        <table:table-row table:style-name="ro4">
          <table:table-cell table:style-name="ce479"/>
          <table:table-cell table:style-name="ce493" table:content-validation-name="val4"/>
          <table:table-cell table:style-name="ce508" table:number-columns-repeated="2"/>
          <table:table-cell table:style-name="ce162" table:formula="of:=IF(AND([.A33]&lt;&gt;&quot;&quot;;[.C33]&lt;&gt;&quot;&quot;;OR([.E32]=&quot;OK&quot;;[.E32]&gt;=&quot;Umf&quot;));IF(AND([.I33]&lt;&gt;&quot;&quot;;[.J33]&lt;&gt;&quot;&quot;;ABS([.I33]-[.J33])&gt;0.005);&quot;Links-Rechts-Fehler&quot;;IF(AND([.I32]&lt;&gt;&quot;&quot;;[.J33]&lt;&gt;0;ABS([.J33]-[.K32])&gt;0.005);&quot;Äquivalenzumformung korrigieren&quot;;IF([.K33]&gt;&quot;Fehler&quot;;[.K33];IF(OR([.A33]=&quot;&quot;;[.A32]=&quot;&quot;;[.I33]=&quot;&quot;;[.J33]=&quot;&quot;);&quot;&quot;;&quot;OK&quot;))));&quot;&quot;)">
            <text:p/>
          </table:table-cell>
          <table:table-cell table:style-name="ce169" table:formula="of:=IF([.E33]=&quot;OK&quot;; IF([.B33]=&quot;&quot;;&quot;Relation fehlt&quot;;IF(SIGN([.J33]-[.I33])=SIGN([.J32]-[.I32]);IF([.B33]=[.B32];&quot;OK&quot;;&quot;Relation falsch.&quot;);IF(OR(AND([.B32]=&quot;&gt;&quot;;[.B33]=&quot;&lt;&quot;);AND([.B32]=&quot;&lt;&quot;;[.B33]=&quot;&gt;&quot;);AND([.B32]=&quot;≥&quot;;[.B33]=&quot;≤&quot;);AND([.B32]=&quot;≤&quot;;[.B33]=&quot;≥&quot;));&quot;OK&quot;;&quot;Aufpassen&quot;)));&quot;&quot;)">
            <text:p/>
          </table:table-cell>
          <table:table-cell table:style-name="ce80"/>
          <table:table-cell/>
          <table:table-cell table:style-name="ce369" table:number-columns-repeated="4"/>
          <table:table-cell/>
        </table:table-row>
        <table:table-row table:style-name="ro4">
          <table:table-cell table:style-name="ce479"/>
          <table:table-cell table:style-name="ce493" table:content-validation-name="val4"/>
          <table:table-cell table:style-name="ce508" table:number-columns-repeated="2"/>
          <table:table-cell table:style-name="ce162" table:formula="of:=IF(AND([.A34]&lt;&gt;&quot;&quot;;[.C34]&lt;&gt;&quot;&quot;;OR([.E33]=&quot;OK&quot;;[.E33]&gt;=&quot;Umf&quot;));IF(AND([.I34]&lt;&gt;&quot;&quot;;[.J34]&lt;&gt;&quot;&quot;;ABS([.I34]-[.J34])&gt;0.005);&quot;Links-Rechts-Fehler&quot;;IF(AND([.I33]&lt;&gt;&quot;&quot;;[.J34]&lt;&gt;0;ABS([.J34]-[.K33])&gt;0.005);&quot;Äquivalenzumformung korrigieren&quot;;IF([.K34]&gt;&quot;Fehler&quot;;[.K34];IF(OR([.A34]=&quot;&quot;;[.A33]=&quot;&quot;;[.I34]=&quot;&quot;;[.J34]=&quot;&quot;);&quot;&quot;;&quot;OK&quot;))));&quot;&quot;)">
            <text:p/>
          </table:table-cell>
          <table:table-cell table:style-name="ce169" table:formula="of:=IF([.E34]=&quot;OK&quot;; IF([.B34]=&quot;&quot;;&quot;Relation fehlt&quot;;IF(SIGN([.J34]-[.I34])=SIGN([.J33]-[.I33]);IF([.B34]=[.B33];&quot;OK&quot;;&quot;Relation falsch.&quot;);IF(OR(AND([.B33]=&quot;&gt;&quot;;[.B34]=&quot;&lt;&quot;);AND([.B33]=&quot;&lt;&quot;;[.B34]=&quot;&gt;&quot;);AND([.B33]=&quot;≥&quot;;[.B34]=&quot;≤&quot;);AND([.B33]=&quot;≤&quot;;[.B34]=&quot;≥&quot;));&quot;OK&quot;;&quot;Aufpassen&quot;)));&quot;&quot;)">
            <text:p/>
          </table:table-cell>
          <table:table-cell table:style-name="ce80"/>
          <table:table-cell/>
          <table:table-cell table:style-name="ce369" table:number-columns-repeated="4"/>
          <table:table-cell/>
        </table:table-row>
        <table:table-row table:style-name="ro4">
          <table:table-cell table:style-name="ce479"/>
          <table:table-cell table:style-name="ce493" table:content-validation-name="val4"/>
          <table:table-cell table:style-name="ce508" table:number-columns-repeated="2"/>
          <table:table-cell table:style-name="ce162" table:formula="of:=IF(AND([.A35]&lt;&gt;&quot;&quot;;[.C35]&lt;&gt;&quot;&quot;;OR([.E34]=&quot;OK&quot;;[.E34]&gt;=&quot;Umf&quot;));IF(AND([.I35]&lt;&gt;&quot;&quot;;[.J35]&lt;&gt;&quot;&quot;;ABS([.I35]-[.J35])&gt;0.005);&quot;Links-Rechts-Fehler&quot;;IF(AND([.I34]&lt;&gt;&quot;&quot;;[.J35]&lt;&gt;0;ABS([.J35]-[.K34])&gt;0.005);&quot;Äquivalenzumformung korrigieren&quot;;IF([.K35]&gt;&quot;Fehler&quot;;[.K35];IF(OR([.A35]=&quot;&quot;;[.A34]=&quot;&quot;;[.I35]=&quot;&quot;;[.J35]=&quot;&quot;);&quot;&quot;;&quot;OK&quot;))));&quot;&quot;)">
            <text:p/>
          </table:table-cell>
          <table:table-cell table:style-name="ce169" table:formula="of:=IF([.E35]=&quot;OK&quot;; IF([.B35]=&quot;&quot;;&quot;Relation fehlt&quot;;IF(SIGN([.J35]-[.I35])=SIGN([.J34]-[.I34]);IF([.B35]=[.B34];&quot;OK&quot;;&quot;Relation falsch.&quot;);IF(OR(AND([.B34]=&quot;&gt;&quot;;[.B35]=&quot;&lt;&quot;);AND([.B34]=&quot;&lt;&quot;;[.B35]=&quot;&gt;&quot;);AND([.B34]=&quot;≥&quot;;[.B35]=&quot;≤&quot;);AND([.B34]=&quot;≤&quot;;[.B35]=&quot;≥&quot;));&quot;OK&quot;;&quot;Aufpassen&quot;)));&quot;&quot;)">
            <text:p/>
          </table:table-cell>
          <table:table-cell table:style-name="ce80"/>
          <table:table-cell/>
          <table:table-cell table:style-name="ce369" table:number-columns-repeated="4"/>
          <table:table-cell/>
        </table:table-row>
        <table:table-row table:style-name="ro4">
          <table:table-cell table:style-name="ce479"/>
          <table:table-cell table:style-name="ce493" table:content-validation-name="val4"/>
          <table:table-cell table:style-name="ce508"/>
          <table:table-cell table:style-name="ce521"/>
          <table:table-cell table:style-name="ce162" table:formula="of:=IF(AND([.A36]&lt;&gt;&quot;&quot;;[.C36]&lt;&gt;&quot;&quot;;OR([.E35]=&quot;OK&quot;;[.E35]&gt;=&quot;Umf&quot;));IF(AND([.I36]&lt;&gt;&quot;&quot;;[.J36]&lt;&gt;&quot;&quot;;ABS([.I36]-[.J36])&gt;0.005);&quot;Links-Rechts-Fehler&quot;;IF(AND([.I35]&lt;&gt;&quot;&quot;;[.J36]&lt;&gt;0;ABS([.J36]-[.K35])&gt;0.005);&quot;Äquivalenzumformung korrigieren&quot;;IF([.K36]&gt;&quot;Fehler&quot;;[.K36];IF(OR([.A36]=&quot;&quot;;[.A35]=&quot;&quot;;[.I36]=&quot;&quot;;[.J36]=&quot;&quot;);&quot;&quot;;&quot;OK&quot;))));&quot;&quot;)">
            <text:p/>
          </table:table-cell>
          <table:table-cell table:style-name="ce169" table:formula="of:=IF([.E36]=&quot;OK&quot;; IF([.B36]=&quot;&quot;;&quot;Relation fehlt&quot;;IF(SIGN([.J36]-[.I36])=SIGN([.J35]-[.I35]);IF([.B36]=[.B35];&quot;OK&quot;;&quot;Relation falsch.&quot;);IF(OR(AND([.B35]=&quot;&gt;&quot;;[.B36]=&quot;&lt;&quot;);AND([.B35]=&quot;&lt;&quot;;[.B36]=&quot;&gt;&quot;);AND([.B35]=&quot;≥&quot;;[.B36]=&quot;≤&quot;);AND([.B35]=&quot;≤&quot;;[.B3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31:.C36];3;0)));&quot;&quot;;IF(ABS(VALUE(VLOOKUP(&quot; *x *&quot;;[.A31:.C36];3;0))-[.J3]&lt;0.001);IF(VLOOKUP(&quot; *x *&quot;;[.A31:.F36];6;0)=&quot;OK&quot;;&quot;&quot;;&quot;&quot;);&quot;&quot;))" office:value-type="string" office:string-value="" calcext:value-type="string">
            <text:p></text:p>
          </table:table-cell>
          <table:table-cell table:style-name="ce162" table:formula="of:=IF(AND([.A37]&lt;&gt;&quot;&quot;;[.C37]&lt;&gt;&quot;&quot;;OR([.E36]=&quot;OK&quot;;[.E36]&gt;=&quot;Umf&quot;));IF(AND([.I37]&lt;&gt;&quot;&quot;;[.J37]&lt;&gt;&quot;&quot;;ABS([.I37]-[.J37])&gt;0.005);&quot;Links-Rechts-Fehler&quot;;IF(AND([.I36]&lt;&gt;&quot;&quot;;[.J37]&lt;&gt;0;ABS([.J37]-[.K36])&gt;0.005);&quot;Äquivalenzumformung korrigieren&quot;;IF([.K37]&gt;&quot;Fehler&quot;;[.K37];IF(OR([.A37]=&quot;&quot;;[.A36]=&quot;&quot;;[.I37]=&quot;&quot;;[.J37]=&quot;&quot;);&quot;&quot;;&quot;OK&quot;))));&quot;&quot;)">
            <text:p/>
            <draw:control table:end-cell-address="Tabelle3.E39" table:end-x="27.07mm" table:end-y="0.45mm" draw:z-index="2" draw:text-style-name="P2" svg:width="24.12mm" svg:height="5.46mm" svg:x="2.97mm" svg:y="4.04mm" draw:control="control21"/>
          </table:table-cell>
          <table:table-cell table:style-name="ce169" table:formula="of:=IF([.E37]=&quot;OK&quot;; IF([.B37]=&quot;&quot;;&quot;Relation fehlt&quot;;IF(SIGN([.J37]-[.I37])=SIGN([.J36]-[.I36]);IF([.B37]=[.B36];&quot;OK&quot;;&quot;Relation falsch.&quot;);IF(OR(AND([.B36]=&quot;&gt;&quot;;[.B37]=&quot;&lt;&quot;);AND([.B36]=&quot;&lt;&quot;;[.B37]=&quot;&gt;&quot;);AND([.B36]=&quot;≥&quot;;[.B37]=&quot;≤&quot;);AND([.B36]=&quot;≤&quot;;[.B37]=&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09"/>
          <table:table-cell table:style-name="ce161" table:formula="of:=IF(ISERROR(FIND(&quot;|&quot;&amp; SUBSTITUTE(SUBSTITUTE(SUBSTITUTE(SUBSTITUTE(SUBSTITUTE([.C38];&quot; &quot;;&quot;&quot;);&quot;…&quot;;&quot;...&quot;);&quot;·&quot;;&quot;*&quot; );&quot;–&quot; ;&quot;-&quot; );&quot;:&quot;;&quot;/&quot;) &amp;&quot;|&quot;;&quot;|&quot; &amp; SUBSTITUTE([.I3];&quot; &quot;;&quot;&quot;) &amp;&quot;|&quot;));&quot;&quot;;&quot;&quot;)" office:value-type="string" office:string-value="" calcext:value-type="string">
            <text:p></text:p>
          </table:table-cell>
          <table:table-cell table:style-name="ce162" table:formula="of:=IF(AND([.A38]&lt;&gt;&quot;&quot;;[.C38]&lt;&gt;&quot;&quot;;OR([.E37]=&quot;OK&quot;;[.E37]&gt;=&quot;Umf&quot;));IF(AND([.I38]&lt;&gt;&quot;&quot;;[.J38]&lt;&gt;&quot;&quot;;ABS([.I38]-[.J38])&gt;0.005);&quot;Links-Rechts-Fehler&quot;;IF(AND([.I37]&lt;&gt;&quot;&quot;;[.J38]&lt;&gt;0;ABS([.J38]-[.K37])&gt;0.005);&quot;Äquivalenzumformung korrigieren&quot;;IF([.K38]&gt;&quot;Fehler&quot;;[.K38];IF(OR([.A38]=&quot;&quot;;[.A37]=&quot;&quot;;[.I38]=&quot;&quot;;[.J38]=&quot;&quot;);&quot;&quot;;&quot;OK&quot;))));&quot;&quot;)">
            <text:p/>
          </table:table-cell>
          <table:table-cell table:style-name="ce169" table:formula="of:=IF([.E38]=&quot;OK&quot;; IF([.B38]=&quot;&quot;;&quot;Relation fehlt&quot;;IF(SIGN([.J38]-[.I38])=SIGN([.J37]-[.I37]);IF([.B38]=[.B37];&quot;OK&quot;;&quot;Relation falsch.&quot;);IF(OR(AND([.B37]=&quot;&gt;&quot;;[.B38]=&quot;&lt;&quot;);AND([.B37]=&quot;&lt;&quot;;[.B38]=&quot;&gt;&quot;);AND([.B37]=&quot;≥&quot;;[.B38]=&quot;≤&quot;);AND([.B37]=&quot;≤&quot;;[.B3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39]&lt;&gt;&quot;&quot;;[.C39]&lt;&gt;&quot;&quot;;OR([.E38]=&quot;OK&quot;;[.E38]&gt;=&quot;Umf&quot;));IF(AND([.I39]&lt;&gt;&quot;&quot;;[.J39]&lt;&gt;&quot;&quot;;ABS([.I39]-[.J39])&gt;0.005);&quot;Links-Rechts-Fehler&quot;;IF(AND([.I38]&lt;&gt;&quot;&quot;;[.J39]&lt;&gt;0;ABS([.J39]-[.K38])&gt;0.005);&quot;Äquivalenzumformung korrigieren&quot;;IF([.K39]&gt;&quot;Fehler&quot;;[.K39];IF(OR([.A39]=&quot;&quot;;[.A38]=&quot;&quot;;[.I39]=&quot;&quot;;[.J39]=&quot;&quot;);&quot;&quot;;&quot;OK&quot;))));&quot;&quot;)">
            <text:p/>
          </table:table-cell>
          <table:table-cell table:style-name="ce169" table:formula="of:=IF([.E39]=&quot;OK&quot;; IF([.B39]=&quot;&quot;;&quot;Relation fehlt&quot;;IF(SIGN([.J39]-[.I39])=SIGN([.J38]-[.I38]);IF([.B39]=[.B38];&quot;OK&quot;;&quot;Relation falsch.&quot;);IF(OR(AND([.B38]=&quot;&gt;&quot;;[.B39]=&quot;&lt;&quot;);AND([.B38]=&quot;&lt;&quot;;[.B39]=&quot;&gt;&quot;);AND([.B38]=&quot;≥&quot;;[.B39]=&quot;≤&quot;);AND([.B38]=&quot;≤&quot;;[.B39]=&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Z</text:span></text:p>
          </table:table-cell>
          <table:table-cell table:style-name="ce294"/>
          <table:table-cell table:number-columns-repeated="2"/>
          <table:table-cell table:style-name="ce162" table:formula="of:=IF(AND([.A40]&lt;&gt;&quot;&quot;;[.C40]&lt;&gt;&quot;&quot;;OR([.E39]=&quot;OK&quot;;[.E39]&gt;=&quot;Umf&quot;));IF(AND([.I40]&lt;&gt;&quot;&quot;;[.J40]&lt;&gt;&quot;&quot;;ABS([.I40]-[.J40])&gt;0.005);&quot;Links-Rechts-Fehler&quot;;IF(AND([.I39]&lt;&gt;&quot;&quot;;[.J40]&lt;&gt;0;ABS([.J40]-[.K39])&gt;0.005);&quot;Äquivalenzumformung korrigieren&quot;;IF([.K40]&gt;&quot;Fehler&quot;;[.K40];IF(OR([.A40]=&quot;&quot;;[.A39]=&quot;&quot;;[.I40]=&quot;&quot;;[.J40]=&quot;&quot;);&quot;&quot;;&quot;OK&quot;))));&quot;&quot;)">
            <text:p/>
          </table:table-cell>
          <table:table-cell table:style-name="ce169" table:formula="of:=IF([.E40]=&quot;OK&quot;; IF([.B40]=&quot;&quot;;&quot;Relation fehlt&quot;;IF(SIGN([.J40]-[.I40])=SIGN([.J39]-[.I39]);IF([.B40]=[.B39];&quot;OK&quot;;&quot;Relation falsch.&quot;);IF(OR(AND([.B39]=&quot;&gt;&quot;;[.B40]=&quot;&lt;&quot;);AND([.B39]=&quot;&lt;&quot;;[.B40]=&quot;&gt;&quot;);AND([.B39]=&quot;≥&quot;;[.B40]=&quot;≤&quot;);AND([.B39]=&quot;≤&quot;;[.B4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41]&lt;&gt;&quot;&quot;;[.C41]&lt;&gt;&quot;&quot;;OR([.E40]=&quot;OK&quot;;[.E40]&gt;=&quot;Umf&quot;));IF(AND([.I41]&lt;&gt;&quot;&quot;;[.J41]&lt;&gt;&quot;&quot;;ABS([.I41]-[.J41])&gt;0.005);&quot;Links-Rechts-Fehler&quot;;IF(AND([.I40]&lt;&gt;&quot;&quot;;[.J41]&lt;&gt;0;ABS([.J41]-[.K40])&gt;0.005);&quot;Äquivalenzumformung korrigieren&quot;;IF([.K41]&gt;&quot;Fehler&quot;;[.K41];IF(OR([.A41]=&quot;&quot;;[.A40]=&quot;&quot;;[.I41]=&quot;&quot;;[.J41]=&quot;&quot;);&quot;&quot;;&quot;OK&quot;))));&quot;&quot;)">
            <text:p/>
          </table:table-cell>
          <table:table-cell table:style-name="ce169" table:formula="of:=IF([.E41]=&quot;OK&quot;; IF([.B41]=&quot;&quot;;&quot;Relation fehlt&quot;;IF(SIGN([.J41]-[.I41])=SIGN([.J40]-[.I40]);IF([.B41]=[.B40];&quot;OK&quot;;&quot;Relation falsch.&quot;);IF(OR(AND([.B40]=&quot;&gt;&quot;;[.B41]=&quot;&lt;&quot;);AND([.B40]=&quot;&lt;&quot;;[.B41]=&quot;&gt;&quot;);AND([.B40]=&quot;≥&quot;;[.B41]=&quot;≤&quot;);AND([.B40]=&quot;≤&quot;;[.B41]=&quot;≥&quot;));&quot;OK&quot;;&quot;Aufpassen&quot;)));&quot;&quot;)">
            <text:p/>
          </table:table-cell>
          <table:table-cell table:style-name="ce80"/>
          <table:table-cell/>
          <table:table-cell table:style-name="ce369" table:number-columns-repeated="4"/>
          <table:table-cell/>
        </table:table-row>
        <table:table-row table:style-name="ro4">
          <table:table-cell table:style-name="ce480" office:value-type="string" calcext:value-type="string">
            <text:p>6(3x-7)</text:p>
          </table:table-cell>
          <table:table-cell table:style-name="ce494" office:value-type="string" calcext:value-type="string">
            <text:p>&lt;</text:p>
          </table:table-cell>
          <table:table-cell table:style-name="ce510" office:value-type="string" calcext:value-type="string">
            <text:p>6x-6</text:p>
          </table:table-cell>
          <table:table-cell table:style-name="ce511"/>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formula="of:=6*(3*2.99999-7)" office:value-type="float" office:value="11.99982" calcext:value-type="float">
            <text:p>12</text:p>
          </table:table-cell>
          <table:table-cell table:formula="of:=6*2.99999-6" office:value-type="float" office:value="11.99994" calcext:value-type="float">
            <text:p>12</text:p>
          </table:table-cell>
          <table:table-cell table:formula="of:=6*2.99999-6" office:value-type="float" office:value="11.99994" calcext:value-type="float">
            <text:p>12</text:p>
          </table:table-cell>
          <table:table-cell table:style-name="ce369"/>
          <table:table-cell/>
        </table:table-row>
        <table:table-row table:style-name="ro4">
          <table:table-cell table:style-name="ce481"/>
          <table:table-cell table:style-name="ce495" table:content-validation-name="val4"/>
          <table:table-cell table:style-name="ce511" table:number-columns-repeated="2"/>
          <table:table-cell table:style-name="ce162" table:formula="of:=IF(AND([.A43]&lt;&gt;&quot;&quot;;[.C43]&lt;&gt;&quot;&quot;;OR([.E42]=&quot;OK&quot;;[.E42]&gt;=&quot;Umf&quot;));IF(AND([.I43]&lt;&gt;&quot;&quot;;[.J43]&lt;&gt;&quot;&quot;;ABS([.I43]-[.J43])&gt;0.005);&quot;Links-Rechts-Fehler&quot;;IF(AND([.I42]&lt;&gt;&quot;&quot;;[.J43]&lt;&gt;0;ABS([.J43]-[.K42])&gt;0.005);&quot;Äquivalenzumformung korrigieren&quot;;IF([.K43]&gt;&quot;Fehler&quot;;[.K43];IF(OR([.A43]=&quot;&quot;;[.A42]=&quot;&quot;;[.I43]=&quot;&quot;;[.J43]=&quot;&quot;);&quot;&quot;;&quot;OK&quot;))));&quot;&quot;)">
            <text:p/>
          </table:table-cell>
          <table:table-cell table:style-name="ce202" table:formula="of:=IF([.E43]=&quot;OK&quot;; IF([.B43]=&quot;&quot;;&quot;Relation fehlt&quot;;IF(SIGN([.J43]-[.I43])=SIGN([.J42]-[.I42]);IF([.B43]=[.B42];&quot;OK&quot;;&quot;Relation falsch.&quot;);IF(OR(AND([.B42]=&quot;&gt;&quot;;[.B43]=&quot;&lt;&quot;);AND([.B42]=&quot;&lt;&quot;;[.B43]=&quot;&gt;&quot;);AND([.B42]=&quot;≥&quot;;[.B43]=&quot;≤&quot;);AND([.B42]=&quot;≤&quot;;[.B43]=&quot;≥&quot;));&quot;OK&quot;;&quot;Aufpassen&quot;)));&quot;&quot;)">
            <text:p/>
          </table:table-cell>
          <table:table-cell table:style-name="ce80"/>
          <table:table-cell/>
          <table:table-cell table:formula="of:=18*2.99999-42" office:value-type="float" office:value="11.99982" calcext:value-type="float">
            <text:p>12</text:p>
          </table:table-cell>
          <table:table-cell table:formula="of:=6*2.99999-6" office:value-type="float" office:value="11.99994" calcext:value-type="float">
            <text:p>12</text:p>
          </table:table-cell>
          <table:table-cell table:formula="of:=6*2.99999-6-6*2.99999" office:value-type="float" office:value="-6" calcext:value-type="float">
            <text:p>-6</text:p>
          </table:table-cell>
          <table:table-cell table:style-name="ce369"/>
          <table:table-cell/>
        </table:table-row>
        <table:table-row table:style-name="ro4">
          <table:table-cell table:style-name="ce481"/>
          <table:table-cell table:style-name="ce495" table:content-validation-name="val4"/>
          <table:table-cell table:style-name="ce511" table:number-columns-repeated="2"/>
          <table:table-cell table:style-name="ce162" table:formula="of:=IF(AND([.A44]&lt;&gt;&quot;&quot;;[.C44]&lt;&gt;&quot;&quot;;OR([.E43]=&quot;OK&quot;;[.E43]&gt;=&quot;Umf&quot;));IF(AND([.I44]&lt;&gt;&quot;&quot;;[.J44]&lt;&gt;&quot;&quot;;ABS([.I44]-[.J44])&gt;0.005);&quot;Links-Rechts-Fehler&quot;;IF(AND([.I43]&lt;&gt;&quot;&quot;;[.J44]&lt;&gt;0;ABS([.J44]-[.K43])&gt;0.005);&quot;Äquivalenzumformung korrigieren&quot;;IF([.K44]&gt;&quot;Fehler&quot;;[.K44];IF(OR([.A44]=&quot;&quot;;[.A43]=&quot;&quot;;[.I44]=&quot;&quot;;[.J44]=&quot;&quot;);&quot;&quot;;&quot;OK&quot;))));&quot;&quot;)">
            <text:p/>
          </table:table-cell>
          <table:table-cell table:style-name="ce202" table:formula="of:=IF([.E44]=&quot;OK&quot;; IF([.B44]=&quot;&quot;;&quot;Relation fehlt&quot;;IF(SIGN([.J44]-[.I44])=SIGN([.J43]-[.I43]);IF([.B44]=[.B43];&quot;OK&quot;;&quot;Relation falsch.&quot;);IF(OR(AND([.B43]=&quot;&gt;&quot;;[.B44]=&quot;&lt;&quot;);AND([.B43]=&quot;&lt;&quot;;[.B44]=&quot;&gt;&quot;);AND([.B43]=&quot;≥&quot;;[.B44]=&quot;≤&quot;);AND([.B43]=&quot;≤&quot;;[.B44]=&quot;≥&quot;));&quot;OK&quot;;&quot;Aufpassen&quot;)));&quot;&quot;)">
            <text:p/>
          </table:table-cell>
          <table:table-cell table:style-name="ce80"/>
          <table:table-cell/>
          <table:table-cell table:formula="of:=12*2.99999-42" office:value-type="float" office:value="-6.00012" calcext:value-type="float">
            <text:p>-6</text:p>
          </table:table-cell>
          <table:table-cell table:formula="of:=0-6" office:value-type="float" office:value="-6" calcext:value-type="float">
            <text:p>-6</text:p>
          </table:table-cell>
          <table:table-cell table:formula="of:=0-6+42" office:value-type="float" office:value="36" calcext:value-type="float">
            <text:p>36</text:p>
          </table:table-cell>
          <table:table-cell table:style-name="ce369"/>
          <table:table-cell/>
        </table:table-row>
        <table:table-row table:style-name="ro4">
          <table:table-cell table:style-name="ce481"/>
          <table:table-cell table:style-name="ce495" table:content-validation-name="val4"/>
          <table:table-cell table:style-name="ce511" table:number-columns-repeated="2"/>
          <table:table-cell table:style-name="ce162" table:formula="of:=IF(AND([.A45]&lt;&gt;&quot;&quot;;[.C45]&lt;&gt;&quot;&quot;;OR([.E44]=&quot;OK&quot;;[.E44]&gt;=&quot;Umf&quot;));IF(AND([.I45]&lt;&gt;&quot;&quot;;[.J45]&lt;&gt;&quot;&quot;;ABS([.I45]-[.J45])&gt;0.005);&quot;Links-Rechts-Fehler&quot;;IF(AND([.I44]&lt;&gt;&quot;&quot;;[.J45]&lt;&gt;0;ABS([.J45]-[.K44])&gt;0.005);&quot;Äquivalenzumformung korrigieren&quot;;IF([.K45]&gt;&quot;Fehler&quot;;[.K45];IF(OR([.A45]=&quot;&quot;;[.A44]=&quot;&quot;;[.I45]=&quot;&quot;;[.J45]=&quot;&quot;);&quot;&quot;;&quot;OK&quot;))));&quot;&quot;)">
            <text:p/>
          </table:table-cell>
          <table:table-cell table:style-name="ce202" table:formula="of:=IF([.E45]=&quot;OK&quot;; IF([.B45]=&quot;&quot;;&quot;Relation fehlt&quot;;IF(SIGN([.J45]-[.I45])=SIGN([.J44]-[.I44]);IF([.B45]=[.B44];&quot;OK&quot;;&quot;Relation falsch.&quot;);IF(OR(AND([.B44]=&quot;&gt;&quot;;[.B45]=&quot;&lt;&quot;);AND([.B44]=&quot;&lt;&quot;;[.B45]=&quot;&gt;&quot;);AND([.B44]=&quot;≥&quot;;[.B45]=&quot;≤&quot;);AND([.B44]=&quot;≤&quot;;[.B45]=&quot;≥&quot;));&quot;OK&quot;;&quot;Aufpassen&quot;)));&quot;&quot;)">
            <text:p/>
          </table:table-cell>
          <table:table-cell table:style-name="ce80"/>
          <table:table-cell/>
          <table:table-cell table:formula="of:=12*2.99999" office:value-type="float" office:value="35.99988" calcext:value-type="float">
            <text:p>36</text:p>
          </table:table-cell>
          <table:table-cell table:formula="of:=36" office:value-type="float" office:value="36" calcext:value-type="float">
            <text:p>36</text:p>
          </table:table-cell>
          <table:table-cell table:formula="of:=36/12" office:value-type="float" office:value="3" calcext:value-type="float">
            <text:p>3</text:p>
          </table:table-cell>
          <table:table-cell table:style-name="ce369"/>
          <table:table-cell/>
        </table:table-row>
        <table:table-row table:style-name="ro4">
          <table:table-cell table:style-name="ce481"/>
          <table:table-cell table:style-name="ce495" table:content-validation-name="val4"/>
          <table:table-cell table:style-name="ce511" table:number-columns-repeated="2"/>
          <table:table-cell table:style-name="ce162" table:formula="of:=IF(AND([.A46]&lt;&gt;&quot;&quot;;[.C46]&lt;&gt;&quot;&quot;;OR([.E45]=&quot;OK&quot;;[.E45]&gt;=&quot;Umf&quot;));IF(AND([.I46]&lt;&gt;&quot;&quot;;[.J46]&lt;&gt;&quot;&quot;;ABS([.I46]-[.J46])&gt;0.005);&quot;Links-Rechts-Fehler&quot;;IF(AND([.I45]&lt;&gt;&quot;&quot;;[.J46]&lt;&gt;0;ABS([.J46]-[.K45])&gt;0.005);&quot;Äquivalenzumformung korrigieren&quot;;IF([.K46]&gt;&quot;Fehler&quot;;[.K46];IF(OR([.A46]=&quot;&quot;;[.A45]=&quot;&quot;;[.I46]=&quot;&quot;;[.J46]=&quot;&quot;);&quot;&quot;;&quot;OK&quot;))));&quot;&quot;)">
            <text:p/>
          </table:table-cell>
          <table:table-cell table:style-name="ce202" table:formula="of:=IF([.E46]=&quot;OK&quot;; IF([.B46]=&quot;&quot;;&quot;Relation fehlt&quot;;IF(SIGN([.J46]-[.I46])=SIGN([.J45]-[.I45]);IF([.B46]=[.B45];&quot;OK&quot;;&quot;Relation falsch.&quot;);IF(OR(AND([.B45]=&quot;&gt;&quot;;[.B46]=&quot;&lt;&quot;);AND([.B45]=&quot;&lt;&quot;;[.B46]=&quot;&gt;&quot;);AND([.B45]=&quot;≥&quot;;[.B46]=&quot;≤&quot;);AND([.B45]=&quot;≤&quot;;[.B46]=&quot;≥&quot;));&quot;OK&quot;;&quot;Aufpassen&quot;)));&quot;&quot;)">
            <text:p/>
          </table:table-cell>
          <table:table-cell table:style-name="ce80"/>
          <table:table-cell/>
          <table:table-cell table:formula="of:=2.99999" office:value-type="float" office:value="2.99999" calcext:value-type="float">
            <text:p>3</text:p>
          </table:table-cell>
          <table:table-cell table:formula="of:=3" office:value-type="float" office:value="3" calcext:value-type="float">
            <text:p>3</text:p>
          </table:table-cell>
          <table:table-cell table:formula="of:=3" office:value-type="float" office:value="3" calcext:value-type="float">
            <text:p>3</text:p>
          </table:table-cell>
          <table:table-cell table:style-name="ce369"/>
          <table:table-cell/>
        </table:table-row>
        <table:table-row table:style-name="ro4">
          <table:table-cell table:style-name="ce481"/>
          <table:table-cell table:style-name="ce495" table:content-validation-name="val4"/>
          <table:table-cell table:style-name="ce511" table:number-columns-repeated="2"/>
          <table:table-cell table:style-name="ce162" table:formula="of:=IF(AND([.A47]&lt;&gt;&quot;&quot;;[.C47]&lt;&gt;&quot;&quot;;OR([.E46]=&quot;OK&quot;;[.E46]&gt;=&quot;Umf&quot;));IF(AND([.I47]&lt;&gt;&quot;&quot;;[.J47]&lt;&gt;&quot;&quot;;ABS([.I47]-[.J47])&gt;0.005);&quot;Links-Rechts-Fehler&quot;;IF(AND([.I46]&lt;&gt;&quot;&quot;;[.J47]&lt;&gt;0;ABS([.J47]-[.K46])&gt;0.005);&quot;Äquivalenzumformung korrigieren&quot;;IF([.K47]&gt;&quot;Fehler&quot;;[.K47];IF(OR([.A47]=&quot;&quot;;[.A46]=&quot;&quot;;[.I47]=&quot;&quot;;[.J47]=&quot;&quot;);&quot;&quot;;&quot;OK&quot;))));&quot;&quot;)">
            <text:p/>
          </table:table-cell>
          <table:table-cell table:style-name="ce202" table:formula="of:=IF([.E47]=&quot;OK&quot;; IF([.B47]=&quot;&quot;;&quot;Relation fehlt&quot;;IF(SIGN([.J47]-[.I47])=SIGN([.J46]-[.I46]);IF([.B47]=[.B46];&quot;OK&quot;;&quot;Relation falsch.&quot;);IF(OR(AND([.B46]=&quot;&gt;&quot;;[.B47]=&quot;&lt;&quot;);AND([.B46]=&quot;&lt;&quot;;[.B47]=&quot;&gt;&quot;);AND([.B46]=&quot;≥&quot;;[.B47]=&quot;≤&quot;);AND([.B46]=&quot;≤&quot;;[.B47]=&quot;≥&quot;));&quot;OK&quot;;&quot;Aufpassen&quot;)));&quot;&quot;)">
            <text:p/>
          </table:table-cell>
          <table:table-cell table:style-name="ce80"/>
          <table:table-cell table:number-columns-repeated="4"/>
          <table:table-cell table:style-name="ce369"/>
          <table:table-cell/>
        </table:table-row>
        <table:table-row table:style-name="ro4">
          <table:table-cell table:style-name="ce481"/>
          <table:table-cell table:style-name="ce495" table:content-validation-name="val4"/>
          <table:table-cell table:style-name="ce511"/>
          <table:table-cell table:style-name="ce522"/>
          <table:table-cell table:style-name="ce363" table:formula="of:=IF(AND([.A48]&lt;&gt;&quot;&quot;;[.C48]&lt;&gt;&quot;&quot;;OR([.E47]=&quot;OK&quot;;[.E47]&gt;=&quot;Umf&quot;));IF(AND([.I48]&lt;&gt;&quot;&quot;;[.J48]&lt;&gt;&quot;&quot;;ABS([.I48]-[.J48])&gt;0.005);&quot;Links-Rechts-Fehler&quot;;IF(AND([.I47]&lt;&gt;&quot;&quot;;[.J48]&lt;&gt;0;ABS([.J48]-[.K47])&gt;0.005);&quot;Äquivalenzumformung korrigieren&quot;;IF([.K48]&gt;&quot;Fehler&quot;;[.K48];IF(OR([.A48]=&quot;&quot;;[.A47]=&quot;&quot;;[.I48]=&quot;&quot;;[.J48]=&quot;&quot;);&quot;&quot;;&quot;OK&quot;))));&quot;&quot;)">
            <text:p/>
            <draw:control table:end-cell-address="Tabelle3.E49" table:end-x="24.82mm" table:end-y="4.27mm" draw:z-index="3" draw:text-style-name="P2" svg:width="21.85mm" svg:height="4.27mm" svg:x="2.99mm" svg:y="4.52mm" draw:control="control22"/>
          </table:table-cell>
          <table:table-cell table:style-name="ce169" table:formula="of:=IF([.E48]=&quot;OK&quot;; IF([.B48]=&quot;&quot;;&quot;Relation fehlt&quot;;IF(SIGN([.J48]-[.I48])=SIGN([.J47]-[.I47]);IF([.B48]=[.B47];&quot;OK&quot;;&quot;Relation falsch.&quot;);IF(OR(AND([.B47]=&quot;&gt;&quot;;[.B48]=&quot;&lt;&quot;);AND([.B47]=&quot;&lt;&quot;;[.B48]=&quot;&gt;&quot;);AND([.B47]=&quot;≥&quot;;[.B48]=&quot;≤&quot;);AND([.B47]=&quot;≤&quot;;[.B4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43:.C48];3;0)));&quot;&quot;;IF(ABS(VALUE(VLOOKUP(&quot; *x *&quot;;[.A43:.C48];3;0))-[.J4]&lt;0.001);IF(VLOOKUP(&quot; *x *&quot;;[.A43:.F48];6;0)=&quot;OK&quot;;&quot;&quot;;&quot;&quot;);&quot;&quot;))" office:value-type="string" office:string-value="" calcext:value-type="string">
            <text:p></text:p>
          </table:table-cell>
          <table:table-cell table:style-name="ce162" table:formula="of:=IF(AND([.A49]&lt;&gt;&quot;&quot;;[.C49]&lt;&gt;&quot;&quot;;OR([.E48]=&quot;OK&quot;;[.E48]&gt;=&quot;Umf&quot;));IF(AND([.I49]&lt;&gt;&quot;&quot;;[.J49]&lt;&gt;&quot;&quot;;ABS([.I49]-[.J49])&gt;0.005);&quot;Links-Rechts-Fehler&quot;;IF(AND([.I48]&lt;&gt;&quot;&quot;;[.J49]&lt;&gt;0;ABS([.J49]-[.K48])&gt;0.005);&quot;Äquivalenzumformung korrigieren&quot;;IF([.K49]&gt;&quot;Fehler&quot;;[.K49];IF(OR([.A49]=&quot;&quot;;[.A48]=&quot;&quot;;[.I49]=&quot;&quot;;[.J49]=&quot;&quot;);&quot;&quot;;&quot;OK&quot;))));&quot;&quot;)">
            <text:p/>
          </table:table-cell>
          <table:table-cell table:style-name="ce169" table:formula="of:=IF([.E49]=&quot;OK&quot;; IF([.B49]=&quot;&quot;;&quot;Relation fehlt&quot;;IF(SIGN([.J49]-[.I49])=SIGN([.J48]-[.I48]);IF([.B49]=[.B48];&quot;OK&quot;;&quot;Relation falsch.&quot;);IF(OR(AND([.B48]=&quot;&gt;&quot;;[.B49]=&quot;&lt;&quot;);AND([.B48]=&quot;&lt;&quot;;[.B49]=&quot;&gt;&quot;);AND([.B48]=&quot;≥&quot;;[.B49]=&quot;≤&quot;);AND([.B48]=&quot;≤&quot;;[.B49]=&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12"/>
          <table:table-cell table:style-name="ce161" table:formula="of:=IF(ISERROR(FIND(&quot;|&quot;&amp; SUBSTITUTE(SUBSTITUTE(SUBSTITUTE(SUBSTITUTE(SUBSTITUTE([.C50];&quot; &quot;;&quot;&quot;);&quot;…&quot;;&quot;...&quot;);&quot;·&quot;;&quot;*&quot; );&quot;–&quot; ;&quot;-&quot; );&quot;:&quot;;&quot;/&quot;) &amp;&quot;|&quot;;&quot;|&quot; &amp; SUBSTITUTE([.I4];&quot; &quot;;&quot;&quot;) &amp;&quot;|&quot;));&quot;&quot;;&quot;&quot;)" office:value-type="string" office:string-value="" calcext:value-type="string">
            <text:p></text:p>
          </table:table-cell>
          <table:table-cell table:style-name="ce162" table:formula="of:=IF(AND([.A50]&lt;&gt;&quot;&quot;;[.C50]&lt;&gt;&quot;&quot;;OR([.E49]=&quot;OK&quot;;[.E49]&gt;=&quot;Umf&quot;));IF(AND([.I50]&lt;&gt;&quot;&quot;;[.J50]&lt;&gt;&quot;&quot;;ABS([.I50]-[.J50])&gt;0.005);&quot;Links-Rechts-Fehler&quot;;IF(AND([.I49]&lt;&gt;&quot;&quot;;[.J50]&lt;&gt;0;ABS([.J50]-[.K49])&gt;0.005);&quot;Äquivalenzumformung korrigieren&quot;;IF([.K50]&gt;&quot;Fehler&quot;;[.K50];IF(OR([.A50]=&quot;&quot;;[.A49]=&quot;&quot;;[.I50]=&quot;&quot;;[.J50]=&quot;&quot;);&quot;&quot;;&quot;OK&quot;))));&quot;&quot;)">
            <text:p/>
          </table:table-cell>
          <table:table-cell table:style-name="ce169" table:formula="of:=IF([.E50]=&quot;OK&quot;; IF([.B50]=&quot;&quot;;&quot;Relation fehlt&quot;;IF(SIGN([.J50]-[.I50])=SIGN([.J49]-[.I49]);IF([.B50]=[.B49];&quot;OK&quot;;&quot;Relation falsch.&quot;);IF(OR(AND([.B49]=&quot;&gt;&quot;;[.B50]=&quot;&lt;&quot;);AND([.B49]=&quot;&lt;&quot;;[.B50]=&quot;&gt;&quot;);AND([.B49]=&quot;≥&quot;;[.B50]=&quot;≤&quot;);AND([.B49]=&quot;≤&quot;;[.B5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1]&lt;&gt;&quot;&quot;;[.C51]&lt;&gt;&quot;&quot;;OR([.E50]=&quot;OK&quot;;[.E50]&gt;=&quot;Umf&quot;));IF(AND([.I51]&lt;&gt;&quot;&quot;;[.J51]&lt;&gt;&quot;&quot;;ABS([.I51]-[.J51])&gt;0.005);&quot;Links-Rechts-Fehler&quot;;IF(AND([.I50]&lt;&gt;&quot;&quot;;[.J51]&lt;&gt;0;ABS([.J51]-[.K50])&gt;0.005);&quot;Äquivalenzumformung korrigieren&quot;;IF([.K51]&gt;&quot;Fehler&quot;;[.K51];IF(OR([.A51]=&quot;&quot;;[.A50]=&quot;&quot;;[.I51]=&quot;&quot;;[.J51]=&quot;&quot;);&quot;&quot;;&quot;OK&quot;))));&quot;&quot;)">
            <text:p/>
          </table:table-cell>
          <table:table-cell table:style-name="ce169" table:formula="of:=IF([.E51]=&quot;OK&quot;; IF([.B51]=&quot;&quot;;&quot;Relation fehlt&quot;;IF(SIGN([.J51]-[.I51])=SIGN([.J50]-[.I50]);IF([.B51]=[.B50];&quot;OK&quot;;&quot;Relation falsch.&quot;);IF(OR(AND([.B50]=&quot;&gt;&quot;;[.B51]=&quot;&lt;&quot;);AND([.B50]=&quot;&lt;&quot;;[.B51]=&quot;&gt;&quot;);AND([.B50]=&quot;≥&quot;;[.B51]=&quot;≤&quot;);AND([.B50]=&quot;≤&quot;;[.B5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2]&lt;&gt;&quot;&quot;;[.C52]&lt;&gt;&quot;&quot;;OR([.E51]=&quot;OK&quot;;[.E51]&gt;=&quot;Umf&quot;));IF(AND([.I52]&lt;&gt;&quot;&quot;;[.J52]&lt;&gt;&quot;&quot;;ABS([.I52]-[.J52])&gt;0.005);&quot;Links-Rechts-Fehler&quot;;IF(AND([.I51]&lt;&gt;&quot;&quot;;[.J52]&lt;&gt;0;ABS([.J52]-[.K51])&gt;0.005);&quot;Äquivalenzumformung korrigieren&quot;;IF([.K52]&gt;&quot;Fehler&quot;;[.K52];IF(OR([.A52]=&quot;&quot;;[.A51]=&quot;&quot;;[.I52]=&quot;&quot;;[.J52]=&quot;&quot;);&quot;&quot;;&quot;OK&quot;))));&quot;&quot;)">
            <text:p/>
          </table:table-cell>
          <table:table-cell table:style-name="ce169" table:formula="of:=IF([.E52]=&quot;OK&quot;; IF([.B52]=&quot;&quot;;&quot;Relation fehlt&quot;;IF(SIGN([.J52]-[.I52])=SIGN([.J51]-[.I51]);IF([.B52]=[.B51];&quot;OK&quot;;&quot;Relation falsch.&quot;);IF(OR(AND([.B51]=&quot;&gt;&quot;;[.B52]=&quot;&lt;&quot;);AND([.B51]=&quot;&lt;&quot;;[.B52]=&quot;&gt;&quot;);AND([.B51]=&quot;≥&quot;;[.B52]=&quot;≤&quot;);AND([.B51]=&quot;≤&quot;;[.B52]=&quot;≥&quot;));&quot;OK&quot;;&quot;Aufpassen&quot;)));&quot;&quot;)">
            <text:p/>
          </table:table-cell>
          <table:table-cell table:style-name="ce80"/>
          <table:table-cell/>
          <table:table-cell table:style-name="ce369" table:number-columns-repeated="4"/>
          <table:table-cell/>
        </table:table-row>
        <table:table-row table:style-name="ro22">
          <table:table-cell table:style-name="ce133" office:value-type="string" calcext:value-type="string" table:number-columns-spanned="4" table:number-rows-spanned="1">
            <text:p>Beispiel für eine Lösungsmenge, wenn die Grundmenge die rationalen Zahlen sind:</text:p>
            <text:p> L = {x|x&gt;2}</text:p>
          </table:table-cell>
          <table:covered-table-cell table:style-name="ce294"/>
          <table:covered-table-cell table:number-columns-repeated="2"/>
          <table:table-cell table:style-name="ce162" table:formula="of:=IF(AND([.A53]&lt;&gt;&quot;&quot;;[.C53]&lt;&gt;&quot;&quot;;OR([.E52]=&quot;OK&quot;;[.E52]&gt;=&quot;Umf&quot;));IF(AND([.I53]&lt;&gt;&quot;&quot;;[.J53]&lt;&gt;&quot;&quot;;ABS([.I53]-[.J53])&gt;0.005);&quot;Links-Rechts-Fehler&quot;;IF(AND([.I52]&lt;&gt;&quot;&quot;;[.J53]&lt;&gt;0;ABS([.J53]-[.K52])&gt;0.005);&quot;Äquivalenzumformung korrigieren&quot;;IF([.K53]&gt;&quot;Fehler&quot;;[.K53];IF(OR([.A53]=&quot;&quot;;[.A52]=&quot;&quot;;[.I53]=&quot;&quot;;[.J53]=&quot;&quot;);&quot;&quot;;&quot;OK&quot;))));&quot;&quot;)">
            <text:p/>
          </table:table-cell>
          <table:table-cell table:style-name="ce169" table:formula="of:=IF([.E53]=&quot;OK&quot;; IF([.B53]=&quot;&quot;;&quot;Relation fehlt&quot;;IF(SIGN([.J53]-[.I53])=SIGN([.J52]-[.I52]);IF([.B53]=[.B52];&quot;OK&quot;;&quot;Relation falsch.&quot;);IF(OR(AND([.B52]=&quot;&gt;&quot;;[.B53]=&quot;&lt;&quot;);AND([.B52]=&quot;&lt;&quot;;[.B53]=&quot;&gt;&quot;);AND([.B52]=&quot;≥&quot;;[.B53]=&quot;≤&quot;);AND([.B52]=&quot;≤&quot;;[.B53]=&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54]&lt;&gt;&quot;&quot;;[.C54]&lt;&gt;&quot;&quot;;OR([.E53]=&quot;OK&quot;;[.E53]&gt;=&quot;Umf&quot;));IF(AND([.I54]&lt;&gt;&quot;&quot;;[.J54]&lt;&gt;&quot;&quot;;ABS([.I54]-[.J54])&gt;0.005);&quot;Links-Rechts-Fehler&quot;;IF(AND([.I53]&lt;&gt;&quot;&quot;;[.J54]&lt;&gt;0;ABS([.J54]-[.K53])&gt;0.005);&quot;Äquivalenzumformung korrigieren&quot;;IF([.K54]&gt;&quot;Fehler&quot;;[.K54];IF(OR([.A54]=&quot;&quot;;[.A53]=&quot;&quot;;[.I54]=&quot;&quot;;[.J54]=&quot;&quot;);&quot;&quot;;&quot;OK&quot;))));&quot;&quot;)">
            <text:p/>
          </table:table-cell>
          <table:table-cell table:style-name="ce169" table:formula="of:=IF([.E54]=&quot;OK&quot;; IF([.B54]=&quot;&quot;;&quot;Relation fehlt&quot;;IF(SIGN([.J54]-[.I54])=SIGN([.J53]-[.I53]);IF([.B54]=[.B53];&quot;OK&quot;;&quot;Relation falsch.&quot;);IF(OR(AND([.B53]=&quot;&gt;&quot;;[.B54]=&quot;&lt;&quot;);AND([.B53]=&quot;&lt;&quot;;[.B54]=&quot;&gt;&quot;);AND([.B53]=&quot;≥&quot;;[.B54]=&quot;≤&quot;);AND([.B53]=&quot;≤&quot;;[.B54]=&quot;≥&quot;));&quot;OK&quot;;&quot;Aufpassen&quot;)));&quot;&quot;)">
            <text:p/>
          </table:table-cell>
          <table:table-cell table:style-name="ce80"/>
          <table:table-cell/>
          <table:table-cell table:style-name="ce369" table:number-columns-repeated="4"/>
          <table:table-cell/>
        </table:table-row>
        <table:table-row table:style-name="ro4">
          <table:table-cell table:style-name="ce482" office:value-type="string" calcext:value-type="string">
            <text:p>4(2x+3)</text:p>
          </table:table-cell>
          <table:table-cell table:style-name="ce496" office:value-type="string" calcext:value-type="string">
            <text:p>&gt;</text:p>
          </table:table-cell>
          <table:table-cell table:style-name="ce513" office:value-type="string" calcext:value-type="string">
            <text:p>3(3x+2)</text:p>
          </table:table-cell>
          <table:table-cell table:style-name="ce514"/>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4*(2*5.99999+3)" office:value-type="float" office:value="59.99992" calcext:value-type="float">
            <text:p>59,999920</text:p>
          </table:table-cell>
          <table:table-cell table:style-name="ce369" table:formula="of:=3*(3*5.99999+2)" office:value-type="float" office:value="59.99991" calcext:value-type="float">
            <text:p>59,999910</text:p>
          </table:table-cell>
          <table:table-cell table:style-name="ce369" table:formula="of:=3*(3*5.99999+2)" office:value-type="float" office:value="59.99991" calcext:value-type="float">
            <text:p>59,999910</text:p>
          </table:table-cell>
          <table:table-cell table:style-name="ce369"/>
          <table:table-cell/>
        </table:table-row>
        <table:table-row table:style-name="ro4">
          <table:table-cell table:style-name="ce483"/>
          <table:table-cell table:style-name="ce497" table:content-validation-name="val4"/>
          <table:table-cell table:style-name="ce514" table:number-columns-repeated="2"/>
          <table:table-cell table:style-name="ce162" table:formula="of:=IF(AND([.A56]&lt;&gt;&quot;&quot;;[.C56]&lt;&gt;&quot;&quot;;OR([.E55]=&quot;OK&quot;;[.E55]&gt;=&quot;Umf&quot;));IF(AND([.I56]&lt;&gt;&quot;&quot;;[.J56]&lt;&gt;&quot;&quot;;ABS([.I56]-[.J56])&gt;0.005);&quot;Links-Rechts-Fehler&quot;;IF(AND([.I55]&lt;&gt;&quot;&quot;;[.J56]&lt;&gt;0;ABS([.J56]-[.K55])&gt;0.005);&quot;Äquivalenzumformung korrigieren&quot;;IF([.K56]&gt;&quot;Fehler&quot;;[.K56];IF(OR([.A56]=&quot;&quot;;[.A55]=&quot;&quot;;[.I56]=&quot;&quot;;[.J56]=&quot;&quot;);&quot;&quot;;&quot;OK&quot;))));&quot;&quot;)">
            <text:p/>
          </table:table-cell>
          <table:table-cell table:style-name="ce169" table:formula="of:=IF([.E56]=&quot;OK&quot;; IF([.B56]=&quot;&quot;;&quot;Relation fehlt&quot;;IF(SIGN([.J56]-[.I56])=SIGN([.J55]-[.I55]);IF([.B56]=[.B55];&quot;OK&quot;;&quot;Relation falsch.&quot;);IF(OR(AND([.B55]=&quot;&gt;&quot;;[.B56]=&quot;&lt;&quot;);AND([.B55]=&quot;&lt;&quot;;[.B56]=&quot;&gt;&quot;);AND([.B55]=&quot;≥&quot;;[.B56]=&quot;≤&quot;);AND([.B55]=&quot;≤&quot;;[.B56]=&quot;≥&quot;));&quot;OK&quot;;&quot;Aufpassen&quot;)));&quot;&quot;)">
            <text:p/>
          </table:table-cell>
          <table:table-cell table:style-name="ce80"/>
          <table:table-cell/>
          <table:table-cell table:style-name="ce369" table:formula="of:=8*5.99999+12" office:value-type="float" office:value="59.99992" calcext:value-type="float">
            <text:p>59,999920</text:p>
          </table:table-cell>
          <table:table-cell table:style-name="ce369" table:formula="of:=9*5.99999+6" office:value-type="float" office:value="59.99991" calcext:value-type="float">
            <text:p>59,999910</text:p>
          </table:table-cell>
          <table:table-cell table:style-name="ce369" table:formula="of:=9*5.99999+6-8*5.99999" office:value-type="float" office:value="11.99999" calcext:value-type="float">
            <text:p>11,999990</text:p>
          </table:table-cell>
          <table:table-cell table:style-name="ce369"/>
          <table:table-cell/>
        </table:table-row>
        <table:table-row table:style-name="ro4">
          <table:table-cell table:style-name="ce483"/>
          <table:table-cell table:style-name="ce497" table:content-validation-name="val4"/>
          <table:table-cell table:style-name="ce514" table:number-columns-repeated="2"/>
          <table:table-cell table:style-name="ce162" table:formula="of:=IF(AND([.A57]&lt;&gt;&quot;&quot;;[.C57]&lt;&gt;&quot;&quot;;OR([.E56]=&quot;OK&quot;;[.E56]&gt;=&quot;Umf&quot;));IF(AND([.I57]&lt;&gt;&quot;&quot;;[.J57]&lt;&gt;&quot;&quot;;ABS([.I57]-[.J57])&gt;0.005);&quot;Links-Rechts-Fehler&quot;;IF(AND([.I56]&lt;&gt;&quot;&quot;;[.J57]&lt;&gt;0;ABS([.J57]-[.K56])&gt;0.005);&quot;Äquivalenzumformung korrigieren&quot;;IF([.K57]&gt;&quot;Fehler&quot;;[.K57];IF(OR([.A57]=&quot;&quot;;[.A56]=&quot;&quot;;[.I57]=&quot;&quot;;[.J57]=&quot;&quot;);&quot;&quot;;&quot;OK&quot;))));&quot;&quot;)">
            <text:p/>
          </table:table-cell>
          <table:table-cell table:style-name="ce169" table:formula="of:=IF([.E57]=&quot;OK&quot;; IF([.B57]=&quot;&quot;;&quot;Relation fehlt&quot;;IF(SIGN([.J57]-[.I57])=SIGN([.J56]-[.I56]);IF([.B57]=[.B56];&quot;OK&quot;;&quot;Relation falsch.&quot;);IF(OR(AND([.B56]=&quot;&gt;&quot;;[.B57]=&quot;&lt;&quot;);AND([.B56]=&quot;&lt;&quot;;[.B57]=&quot;&gt;&quot;);AND([.B56]=&quot;≥&quot;;[.B57]=&quot;≤&quot;);AND([.B56]=&quot;≤&quot;;[.B57]=&quot;≥&quot;));&quot;OK&quot;;&quot;Aufpassen&quot;)));&quot;&quot;)">
            <text:p/>
          </table:table-cell>
          <table:table-cell table:style-name="ce80"/>
          <table:table-cell/>
          <table:table-cell table:style-name="ce369" table:formula="of:=12" office:value-type="float" office:value="12" calcext:value-type="float">
            <text:p>12,000000</text:p>
          </table:table-cell>
          <table:table-cell table:style-name="ce369" table:formula="of:=5.99999+6" office:value-type="float" office:value="11.99999" calcext:value-type="float">
            <text:p>11,999990</text:p>
          </table:table-cell>
          <table:table-cell table:style-name="ce369" table:formula="of:=5.99999+6-6" office:value-type="float" office:value="5.99999" calcext:value-type="float">
            <text:p>5,999990</text:p>
          </table:table-cell>
          <table:table-cell table:style-name="ce369"/>
          <table:table-cell/>
        </table:table-row>
        <table:table-row table:style-name="ro4">
          <table:table-cell table:style-name="ce483"/>
          <table:table-cell table:style-name="ce497" table:content-validation-name="val4"/>
          <table:table-cell table:style-name="ce514" table:number-columns-repeated="2"/>
          <table:table-cell table:style-name="ce162" table:formula="of:=IF(AND([.A58]&lt;&gt;&quot;&quot;;[.C58]&lt;&gt;&quot;&quot;;OR([.E57]=&quot;OK&quot;;[.E57]&gt;=&quot;Umf&quot;));IF(AND([.I58]&lt;&gt;&quot;&quot;;[.J58]&lt;&gt;&quot;&quot;;ABS([.I58]-[.J58])&gt;0.005);&quot;Links-Rechts-Fehler&quot;;IF(AND([.I57]&lt;&gt;&quot;&quot;;[.J58]&lt;&gt;0;ABS([.J58]-[.K57])&gt;0.005);&quot;Äquivalenzumformung korrigieren&quot;;IF([.K58]&gt;&quot;Fehler&quot;;[.K58];IF(OR([.A58]=&quot;&quot;;[.A57]=&quot;&quot;;[.I58]=&quot;&quot;;[.J58]=&quot;&quot;);&quot;&quot;;&quot;OK&quot;))));&quot;&quot;)">
            <text:p/>
          </table:table-cell>
          <table:table-cell table:style-name="ce169" table:formula="of:=IF([.E58]=&quot;OK&quot;; IF([.B58]=&quot;&quot;;&quot;Relation fehlt&quot;;IF(SIGN([.J58]-[.I58])=SIGN([.J57]-[.I57]);IF([.B58]=[.B57];&quot;OK&quot;;&quot;Relation falsch.&quot;);IF(OR(AND([.B57]=&quot;&gt;&quot;;[.B58]=&quot;&lt;&quot;);AND([.B57]=&quot;&lt;&quot;;[.B58]=&quot;&gt;&quot;);AND([.B57]=&quot;≥&quot;;[.B58]=&quot;≤&quot;);AND([.B57]=&quot;≤&quot;;[.B58]=&quot;≥&quot;));&quot;OK&quot;;&quot;Aufpassen&quot;)));&quot;&quot;)">
            <text:p/>
          </table:table-cell>
          <table:table-cell table:style-name="ce80"/>
          <table:table-cell/>
          <table:table-cell table:style-name="ce369" table:formula="of:=6" office:value-type="float" office:value="6" calcext:value-type="float">
            <text:p>6,000000</text:p>
          </table:table-cell>
          <table:table-cell table:style-name="ce369" table:formula="of:=5.99999" office:value-type="float" office:value="5.99999" calcext:value-type="float">
            <text:p>5,999990</text:p>
          </table:table-cell>
          <table:table-cell table:style-name="ce369" table:formula="of:=5.99999" office:value-type="float" office:value="5.99999" calcext:value-type="float">
            <text:p>5,999990</text:p>
          </table:table-cell>
          <table:table-cell table:style-name="ce369"/>
          <table:table-cell/>
        </table:table-row>
        <table:table-row table:style-name="ro4">
          <table:table-cell table:style-name="ce483"/>
          <table:table-cell table:style-name="ce497" table:content-validation-name="val4"/>
          <table:table-cell table:style-name="ce514" table:number-columns-repeated="2"/>
          <table:table-cell table:style-name="ce162" table:formula="of:=IF(AND([.A59]&lt;&gt;&quot;&quot;;[.C59]&lt;&gt;&quot;&quot;;OR([.E58]=&quot;OK&quot;;[.E58]&gt;=&quot;Umf&quot;));IF(AND([.I59]&lt;&gt;&quot;&quot;;[.J59]&lt;&gt;&quot;&quot;;ABS([.I59]-[.J59])&gt;0.005);&quot;Links-Rechts-Fehler&quot;;IF(AND([.I58]&lt;&gt;&quot;&quot;;[.J59]&lt;&gt;0;ABS([.J59]-[.K58])&gt;0.005);&quot;Äquivalenzumformung korrigieren&quot;;IF([.K59]&gt;&quot;Fehler&quot;;[.K59];IF(OR([.A59]=&quot;&quot;;[.A58]=&quot;&quot;;[.I59]=&quot;&quot;;[.J59]=&quot;&quot;);&quot;&quot;;&quot;OK&quot;))));&quot;&quot;)">
            <text:p/>
          </table:table-cell>
          <table:table-cell table:style-name="ce169" table:formula="of:=IF([.E59]=&quot;OK&quot;; IF([.B59]=&quot;&quot;;&quot;Relation fehlt&quot;;IF(SIGN([.J59]-[.I59])=SIGN([.J58]-[.I58]);IF([.B59]=[.B58];&quot;OK&quot;;&quot;Relation falsch.&quot;);IF(OR(AND([.B58]=&quot;&gt;&quot;;[.B59]=&quot;&lt;&quot;);AND([.B58]=&quot;&lt;&quot;;[.B59]=&quot;&gt;&quot;);AND([.B58]=&quot;≥&quot;;[.B59]=&quot;≤&quot;);AND([.B58]=&quot;≤&quot;;[.B59]=&quot;≥&quot;));&quot;OK&quot;;&quot;Aufpassen&quot;)));&quot;&quot;)">
            <text:p/>
          </table:table-cell>
          <table:table-cell table:style-name="ce80"/>
          <table:table-cell/>
          <table:table-cell table:style-name="ce369" table:formula="of:=5.99999" office:value-type="float" office:value="5.99999" calcext:value-type="float">
            <text:p>5,999990</text:p>
          </table:table-cell>
          <table:table-cell table:style-name="ce369" table:formula="of:=6" office:value-type="float" office:value="6" calcext:value-type="float">
            <text:p>6,000000</text:p>
          </table:table-cell>
          <table:table-cell table:style-name="ce369" table:formula="of:=6" office:value-type="float" office:value="6" calcext:value-type="float">
            <text:p>6,000000</text:p>
          </table:table-cell>
          <table:table-cell table:style-name="ce369"/>
          <table:table-cell/>
        </table:table-row>
        <table:table-row table:style-name="ro4">
          <table:table-cell table:style-name="ce483"/>
          <table:table-cell table:style-name="ce497" table:content-validation-name="val4"/>
          <table:table-cell table:style-name="ce514" table:number-columns-repeated="2"/>
          <table:table-cell table:style-name="ce162" table:formula="of:=IF(AND([.A60]&lt;&gt;&quot;&quot;;[.C60]&lt;&gt;&quot;&quot;;OR([.E59]=&quot;OK&quot;;[.E59]&gt;=&quot;Umf&quot;));IF(AND([.I60]&lt;&gt;&quot;&quot;;[.J60]&lt;&gt;&quot;&quot;;ABS([.I60]-[.J60])&gt;0.005);&quot;Links-Rechts-Fehler&quot;;IF(AND([.I59]&lt;&gt;&quot;&quot;;[.J60]&lt;&gt;0;ABS([.J60]-[.K59])&gt;0.005);&quot;Äquivalenzumformung korrigieren&quot;;IF([.K60]&gt;&quot;Fehler&quot;;[.K60];IF(OR([.A60]=&quot;&quot;;[.A59]=&quot;&quot;;[.I60]=&quot;&quot;;[.J60]=&quot;&quot;);&quot;&quot;;&quot;OK&quot;))));&quot;&quot;)">
            <text:p/>
          </table:table-cell>
          <table:table-cell table:style-name="ce169" table:formula="of:=IF([.E60]=&quot;OK&quot;; IF([.B60]=&quot;&quot;;&quot;Relation fehlt&quot;;IF(SIGN([.J60]-[.I60])=SIGN([.J59]-[.I59]);IF([.B60]=[.B59];&quot;OK&quot;;&quot;Relation falsch.&quot;);IF(OR(AND([.B59]=&quot;&gt;&quot;;[.B60]=&quot;&lt;&quot;);AND([.B59]=&quot;&lt;&quot;;[.B60]=&quot;&gt;&quot;);AND([.B59]=&quot;≥&quot;;[.B60]=&quot;≤&quot;);AND([.B59]=&quot;≤&quot;;[.B60]=&quot;≥&quot;));&quot;OK&quot;;&quot;Aufpassen&quot;)));&quot;&quot;)">
            <text:p/>
          </table:table-cell>
          <table:table-cell table:style-name="ce80"/>
          <table:table-cell/>
          <table:table-cell table:style-name="ce369" table:number-columns-repeated="4"/>
          <table:table-cell/>
        </table:table-row>
        <table:table-row table:style-name="ro4">
          <table:table-cell table:style-name="ce483"/>
          <table:table-cell table:style-name="ce497" table:content-validation-name="val4"/>
          <table:table-cell table:style-name="ce514" table:number-columns-repeated="2"/>
          <table:table-cell table:style-name="ce162" table:formula="of:=IF(AND([.A61]&lt;&gt;&quot;&quot;;[.C61]&lt;&gt;&quot;&quot;;OR([.E60]=&quot;OK&quot;;[.E60]&gt;=&quot;Umf&quot;));IF(AND([.I61]&lt;&gt;&quot;&quot;;[.J61]&lt;&gt;&quot;&quot;;ABS([.I61]-[.J61])&gt;0.005);&quot;Links-Rechts-Fehler&quot;;IF(AND([.I60]&lt;&gt;&quot;&quot;;[.J61]&lt;&gt;0;ABS([.J61]-[.K60])&gt;0.005);&quot;Äquivalenzumformung korrigieren&quot;;IF([.K61]&gt;&quot;Fehler&quot;;[.K61];IF(OR([.A61]=&quot;&quot;;[.A60]=&quot;&quot;;[.I61]=&quot;&quot;;[.J61]=&quot;&quot;);&quot;&quot;;&quot;OK&quot;))));&quot;&quot;)">
            <text:p/>
          </table:table-cell>
          <table:table-cell table:style-name="ce169" table:formula="of:=IF([.E61]=&quot;OK&quot;; IF([.B61]=&quot;&quot;;&quot;Relation fehlt&quot;;IF(SIGN([.J61]-[.I61])=SIGN([.J60]-[.I60]);IF([.B61]=[.B60];&quot;OK&quot;;&quot;Relation falsch.&quot;);IF(OR(AND([.B60]=&quot;&gt;&quot;;[.B61]=&quot;&lt;&quot;);AND([.B60]=&quot;&lt;&quot;;[.B61]=&quot;&gt;&quot;);AND([.B60]=&quot;≥&quot;;[.B61]=&quot;≤&quot;);AND([.B60]=&quot;≤&quot;;[.B61]=&quot;≥&quot;));&quot;OK&quot;;&quot;Aufpassen&quot;)));&quot;&quot;)">
            <text:p/>
          </table:table-cell>
          <table:table-cell table:style-name="ce80"/>
          <table:table-cell/>
          <table:table-cell table:style-name="ce369" table:number-columns-repeated="4"/>
          <table:table-cell/>
        </table:table-row>
        <table:table-row table:style-name="ro4">
          <table:table-cell table:style-name="ce483"/>
          <table:table-cell table:style-name="ce497" table:content-validation-name="val4"/>
          <table:table-cell table:style-name="ce514"/>
          <table:table-cell table:style-name="ce523"/>
          <table:table-cell table:style-name="ce162" table:formula="of:=IF(AND([.A62]&lt;&gt;&quot;&quot;;[.C62]&lt;&gt;&quot;&quot;;OR([.E61]=&quot;OK&quot;;[.E61]&gt;=&quot;Umf&quot;));IF(AND([.I62]&lt;&gt;&quot;&quot;;[.J62]&lt;&gt;&quot;&quot;;ABS([.I62]-[.J62])&gt;0.005);&quot;Links-Rechts-Fehler&quot;;IF(AND([.I61]&lt;&gt;&quot;&quot;;[.J62]&lt;&gt;0;ABS([.J62]-[.K61])&gt;0.005);&quot;Äquivalenzumformung korrigieren&quot;;IF([.K62]&gt;&quot;Fehler&quot;;[.K62];IF(OR([.A62]=&quot;&quot;;[.A61]=&quot;&quot;;[.I62]=&quot;&quot;;[.J62]=&quot;&quot;);&quot;&quot;;&quot;OK&quot;))));&quot;&quot;)">
            <text:p/>
            <draw:control table:end-cell-address="Tabelle3.E64" table:end-x="21.67mm" table:end-y="0.57mm" draw:z-index="4" draw:text-style-name="P2" svg:width="19.95mm" svg:height="5.08mm" svg:x="1.74mm" svg:y="4.52mm" draw:control="control23"/>
          </table:table-cell>
          <table:table-cell table:style-name="ce169" table:formula="of:=IF([.E62]=&quot;OK&quot;; IF([.B62]=&quot;&quot;;&quot;Relation fehlt&quot;;IF(SIGN([.J62]-[.I62])=SIGN([.J61]-[.I61]);IF([.B62]=[.B61];&quot;OK&quot;;&quot;Relation falsch.&quot;);IF(OR(AND([.B61]=&quot;&gt;&quot;;[.B62]=&quot;&lt;&quot;);AND([.B61]=&quot;&lt;&quot;;[.B62]=&quot;&gt;&quot;);AND([.B61]=&quot;≥&quot;;[.B62]=&quot;≤&quot;);AND([.B61]=&quot;≤&quot;;[.B6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57:.C62];3;0)));&quot;&quot;;IF(ABS(VALUE(VLOOKUP(&quot; *x *&quot;;[.A57:.C62];3;0))-[.J5]&lt;0.001);IF(VLOOKUP(&quot; *x *&quot;;[.A57:.F62];6;0)=&quot;OK&quot;;&quot;&quot;;&quot;&quot;);&quot;&quot;))" office:value-type="string" office:string-value="" calcext:value-type="string">
            <text:p></text:p>
          </table:table-cell>
          <table:table-cell table:style-name="ce162" table:formula="of:=IF(AND([.A63]&lt;&gt;&quot;&quot;;[.C63]&lt;&gt;&quot;&quot;;OR([.E62]=&quot;OK&quot;;[.E62]&gt;=&quot;Umf&quot;));IF(AND([.I63]&lt;&gt;&quot;&quot;;[.J63]&lt;&gt;&quot;&quot;;ABS([.I63]-[.J63])&gt;0.005);&quot;Links-Rechts-Fehler&quot;;IF(AND([.I62]&lt;&gt;&quot;&quot;;[.J63]&lt;&gt;0;ABS([.J63]-[.K62])&gt;0.005);&quot;Äquivalenzumformung korrigieren&quot;;IF([.K63]&gt;&quot;Fehler&quot;;[.K63];IF(OR([.A63]=&quot;&quot;;[.A62]=&quot;&quot;;[.I63]=&quot;&quot;;[.J63]=&quot;&quot;);&quot;&quot;;&quot;OK&quot;))));&quot;&quot;)">
            <text:p/>
          </table:table-cell>
          <table:table-cell table:style-name="ce169" table:formula="of:=IF([.E63]=&quot;OK&quot;; IF([.B63]=&quot;&quot;;&quot;Relation fehlt&quot;;IF(SIGN([.J63]-[.I63])=SIGN([.J62]-[.I62]);IF([.B63]=[.B62];&quot;OK&quot;;&quot;Relation falsch.&quot;);IF(OR(AND([.B62]=&quot;&gt;&quot;;[.B63]=&quot;&lt;&quot;);AND([.B62]=&quot;&lt;&quot;;[.B63]=&quot;&gt;&quot;);AND([.B62]=&quot;≥&quot;;[.B63]=&quot;≤&quot;);AND([.B62]=&quot;≤&quot;;[.B63]=&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15"/>
          <table:table-cell table:style-name="ce161" table:formula="of:=IF(ISERROR(FIND(&quot;|&quot;&amp; SUBSTITUTE(SUBSTITUTE(SUBSTITUTE(SUBSTITUTE(SUBSTITUTE([.C64];&quot; &quot;;&quot;&quot;);&quot;…&quot;;&quot;...&quot;);&quot;·&quot;;&quot;*&quot; );&quot;–&quot; ;&quot;-&quot; );&quot;:&quot;;&quot;/&quot;) &amp;&quot;|&quot;;&quot;|&quot; &amp; SUBSTITUTE([.I5];&quot; &quot;;&quot;&quot;) &amp;&quot;|&quot;));&quot;&quot;;&quot;&quot;)" office:value-type="string" office:string-value="" calcext:value-type="string">
            <text:p></text:p>
          </table:table-cell>
          <table:table-cell table:style-name="ce162" table:formula="of:=IF(AND([.A64]&lt;&gt;&quot;&quot;;[.C64]&lt;&gt;&quot;&quot;;OR([.E63]=&quot;OK&quot;;[.E63]&gt;=&quot;Umf&quot;));IF(AND([.I64]&lt;&gt;&quot;&quot;;[.J64]&lt;&gt;&quot;&quot;;ABS([.I64]-[.J64])&gt;0.005);&quot;Links-Rechts-Fehler&quot;;IF(AND([.I63]&lt;&gt;&quot;&quot;;[.J64]&lt;&gt;0;ABS([.J64]-[.K63])&gt;0.005);&quot;Äquivalenzumformung korrigieren&quot;;IF([.K64]&gt;&quot;Fehler&quot;;[.K64];IF(OR([.A64]=&quot;&quot;;[.A63]=&quot;&quot;;[.I64]=&quot;&quot;;[.J64]=&quot;&quot;);&quot;&quot;;&quot;OK&quot;))));&quot;&quot;)">
            <text:p/>
          </table:table-cell>
          <table:table-cell table:style-name="ce169" table:formula="of:=IF([.E64]=&quot;OK&quot;; IF([.B64]=&quot;&quot;;&quot;Relation fehlt&quot;;IF(SIGN([.J64]-[.I64])=SIGN([.J63]-[.I63]);IF([.B64]=[.B63];&quot;OK&quot;;&quot;Relation falsch.&quot;);IF(OR(AND([.B63]=&quot;&gt;&quot;;[.B64]=&quot;&lt;&quot;);AND([.B63]=&quot;&lt;&quot;;[.B64]=&quot;&gt;&quot;);AND([.B63]=&quot;≥&quot;;[.B64]=&quot;≤&quot;);AND([.B63]=&quot;≤&quot;;[.B6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5]&lt;&gt;&quot;&quot;;[.C65]&lt;&gt;&quot;&quot;;OR([.E64]=&quot;OK&quot;;[.E64]&gt;=&quot;Umf&quot;));IF(AND([.I65]&lt;&gt;&quot;&quot;;[.J65]&lt;&gt;&quot;&quot;;ABS([.I65]-[.J65])&gt;0.005);&quot;Links-Rechts-Fehler&quot;;IF(AND([.I64]&lt;&gt;&quot;&quot;;[.J65]&lt;&gt;0;ABS([.J65]-[.K64])&gt;0.005);&quot;Äquivalenzumformung korrigieren&quot;;IF([.K65]&gt;&quot;Fehler&quot;;[.K65];IF(OR([.A65]=&quot;&quot;;[.A64]=&quot;&quot;;[.I65]=&quot;&quot;;[.J65]=&quot;&quot;);&quot;&quot;;&quot;OK&quot;))));&quot;&quot;)">
            <text:p/>
          </table:table-cell>
          <table:table-cell table:style-name="ce169" table:formula="of:=IF([.E65]=&quot;OK&quot;; IF([.B65]=&quot;&quot;;&quot;Relation fehlt&quot;;IF(SIGN([.J65]-[.I65])=SIGN([.J64]-[.I64]);IF([.B65]=[.B64];&quot;OK&quot;;&quot;Relation falsch.&quot;);IF(OR(AND([.B64]=&quot;&gt;&quot;;[.B65]=&quot;&lt;&quot;);AND([.B64]=&quot;&lt;&quot;;[.B65]=&quot;&gt;&quot;);AND([.B64]=&quot;≥&quot;;[.B65]=&quot;≤&quot;);AND([.B64]=&quot;≤&quot;;[.B6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6]&lt;&gt;&quot;&quot;;[.C66]&lt;&gt;&quot;&quot;;OR([.E65]=&quot;OK&quot;;[.E65]&gt;=&quot;Umf&quot;));IF(AND([.I66]&lt;&gt;&quot;&quot;;[.J66]&lt;&gt;&quot;&quot;;ABS([.I66]-[.J66])&gt;0.005);&quot;Links-Rechts-Fehler&quot;;IF(AND([.I65]&lt;&gt;&quot;&quot;;[.J66]&lt;&gt;0;ABS([.J66]-[.K65])&gt;0.005);&quot;Äquivalenzumformung korrigieren&quot;;IF([.K66]&gt;&quot;Fehler&quot;;[.K66];IF(OR([.A66]=&quot;&quot;;[.A65]=&quot;&quot;;[.I66]=&quot;&quot;;[.J66]=&quot;&quot;);&quot;&quot;;&quot;OK&quot;))));&quot;&quot;)">
            <text:p/>
          </table:table-cell>
          <table:table-cell table:style-name="ce169" table:formula="of:=IF([.E66]=&quot;OK&quot;; IF([.B66]=&quot;&quot;;&quot;Relation fehlt&quot;;IF(SIGN([.J66]-[.I66])=SIGN([.J65]-[.I65]);IF([.B66]=[.B65];&quot;OK&quot;;&quot;Relation falsch.&quot;);IF(OR(AND([.B65]=&quot;&gt;&quot;;[.B66]=&quot;&lt;&quot;);AND([.B65]=&quot;&lt;&quot;;[.B66]=&quot;&gt;&quot;);AND([.B65]=&quot;≥&quot;;[.B66]=&quot;≤&quot;);AND([.B65]=&quot;≤&quot;;[.B66]=&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67]&lt;&gt;&quot;&quot;;[.C67]&lt;&gt;&quot;&quot;;OR([.E66]=&quot;OK&quot;;[.E66]&gt;=&quot;Umf&quot;));IF(AND([.I67]&lt;&gt;&quot;&quot;;[.J67]&lt;&gt;&quot;&quot;;ABS([.I67]-[.J67])&gt;0.005);&quot;Links-Rechts-Fehler&quot;;IF(AND([.I66]&lt;&gt;&quot;&quot;;[.J67]&lt;&gt;0;ABS([.J67]-[.K66])&gt;0.005);&quot;Äquivalenzumformung korrigieren&quot;;IF([.K67]&gt;&quot;Fehler&quot;;[.K67];IF(OR([.A67]=&quot;&quot;;[.A66]=&quot;&quot;;[.I67]=&quot;&quot;;[.J67]=&quot;&quot;);&quot;&quot;;&quot;OK&quot;))));&quot;&quot;)">
            <text:p/>
          </table:table-cell>
          <table:table-cell table:style-name="ce169" table:formula="of:=IF([.E67]=&quot;OK&quot;; IF([.B67]=&quot;&quot;;&quot;Relation fehlt&quot;;IF(SIGN([.J67]-[.I67])=SIGN([.J66]-[.I66]);IF([.B67]=[.B66];&quot;OK&quot;;&quot;Relation falsch.&quot;);IF(OR(AND([.B66]=&quot;&gt;&quot;;[.B67]=&quot;&lt;&quot;);AND([.B66]=&quot;&lt;&quot;;[.B67]=&quot;&gt;&quot;);AND([.B66]=&quot;≥&quot;;[.B67]=&quot;≤&quot;);AND([.B66]=&quot;≤&quot;;[.B67]=&quot;≥&quot;));&quot;OK&quot;;&quot;Aufpassen&quot;)));&quot;&quot;)">
            <text:p/>
          </table:table-cell>
          <table:table-cell table:style-name="ce80"/>
          <table:table-cell/>
          <table:table-cell table:style-name="ce369" table:number-columns-repeated="4"/>
          <table:table-cell/>
        </table:table-row>
        <table:table-row table:style-name="ro4">
          <table:table-cell table:style-name="ce320" office:value-type="string" calcext:value-type="string">
            <text:p>(12-3x)2</text:p>
          </table:table-cell>
          <table:table-cell table:style-name="ce498" office:value-type="string" calcext:value-type="string">
            <text:p>&lt;</text:p>
          </table:table-cell>
          <table:table-cell table:style-name="ce349" office:value-type="string" calcext:value-type="string">
            <text:p>9(7x+18)</text:p>
          </table:table-cell>
          <table:table-cell table:style-name="ce517"/>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12-3*-1.99999)*2" office:value-type="float" office:value="35.99994" calcext:value-type="float">
            <text:p>35,999940</text:p>
          </table:table-cell>
          <table:table-cell table:style-name="ce369" table:formula="of:=9*(7*-1.99999+18)" office:value-type="float" office:value="36.00063" calcext:value-type="float">
            <text:p>36,000630</text:p>
          </table:table-cell>
          <table:table-cell table:style-name="ce369" table:formula="of:=9*(7*-1.99999+18)" office:value-type="float" office:value="36.00063" calcext:value-type="float">
            <text:p>36,000630</text:p>
          </table:table-cell>
          <table:table-cell table:style-name="ce369"/>
          <table:table-cell/>
        </table:table-row>
        <table:table-row table:style-name="ro4">
          <table:table-cell table:style-name="ce485"/>
          <table:table-cell table:style-name="ce499" table:content-validation-name="val4"/>
          <table:table-cell table:style-name="ce517" table:number-columns-repeated="2"/>
          <table:table-cell table:style-name="ce162" table:formula="of:=IF(AND([.A69]&lt;&gt;&quot;&quot;;[.C69]&lt;&gt;&quot;&quot;;OR([.E68]=&quot;OK&quot;;[.E68]&gt;=&quot;Umf&quot;));IF(AND([.I69]&lt;&gt;&quot;&quot;;[.J69]&lt;&gt;&quot;&quot;;ABS([.I69]-[.J69])&gt;0.005);&quot;Links-Rechts-Fehler&quot;;IF(AND([.I68]&lt;&gt;&quot;&quot;;[.J69]&lt;&gt;0;ABS([.J69]-[.K68])&gt;0.005);&quot;Äquivalenzumformung korrigieren&quot;;IF([.K69]&gt;&quot;Fehler&quot;;[.K69];IF(OR([.A69]=&quot;&quot;;[.A68]=&quot;&quot;;[.I69]=&quot;&quot;;[.J69]=&quot;&quot;);&quot;&quot;;&quot;OK&quot;))));&quot;&quot;)">
            <text:p/>
          </table:table-cell>
          <table:table-cell table:style-name="ce169" table:formula="of:=IF([.E69]=&quot;OK&quot;; IF([.B69]=&quot;&quot;;&quot;Relation fehlt&quot;;IF(SIGN([.J69]-[.I69])=SIGN([.J68]-[.I68]);IF([.B69]=[.B68];&quot;OK&quot;;&quot;Relation falsch.&quot;);IF(OR(AND([.B68]=&quot;&gt;&quot;;[.B69]=&quot;&lt;&quot;);AND([.B68]=&quot;&lt;&quot;;[.B69]=&quot;&gt;&quot;);AND([.B68]=&quot;≥&quot;;[.B69]=&quot;≤&quot;);AND([.B68]=&quot;≤&quot;;[.B69]=&quot;≥&quot;));&quot;OK&quot;;&quot;Aufpassen&quot;)));&quot;&quot;)">
            <text:p/>
          </table:table-cell>
          <table:table-cell table:style-name="ce80"/>
          <table:table-cell/>
          <table:table-cell table:style-name="ce369" table:formula="of:=24-6*-1.99999" office:value-type="float" office:value="35.99994" calcext:value-type="float">
            <text:p>35,999940</text:p>
          </table:table-cell>
          <table:table-cell table:style-name="ce369" table:formula="of:=63*-1.99999+162" office:value-type="float" office:value="36.00063" calcext:value-type="float">
            <text:p>36,000630</text:p>
          </table:table-cell>
          <table:table-cell table:style-name="ce369" table:formula="of:=63*-1.99999+162-162+6*-1.99999" office:value-type="float" office:value="-137.99931" calcext:value-type="float">
            <text:p>-137,999310</text:p>
          </table:table-cell>
          <table:table-cell table:style-name="ce369"/>
          <table:table-cell/>
        </table:table-row>
        <table:table-row table:style-name="ro4">
          <table:table-cell table:style-name="ce485"/>
          <table:table-cell table:style-name="ce499" table:content-validation-name="val4"/>
          <table:table-cell table:style-name="ce517" table:number-columns-repeated="2"/>
          <table:table-cell table:style-name="ce162" table:formula="of:=IF(AND([.A70]&lt;&gt;&quot;&quot;;[.C70]&lt;&gt;&quot;&quot;;OR([.E69]=&quot;OK&quot;;[.E69]&gt;=&quot;Umf&quot;));IF(AND([.I70]&lt;&gt;&quot;&quot;;[.J70]&lt;&gt;&quot;&quot;;ABS([.I70]-[.J70])&gt;0.005);&quot;Links-Rechts-Fehler&quot;;IF(AND([.I69]&lt;&gt;&quot;&quot;;[.J70]&lt;&gt;0;ABS([.J70]-[.K69])&gt;0.005);&quot;Äquivalenzumformung korrigieren&quot;;IF([.K70]&gt;&quot;Fehler&quot;;[.K70];IF(OR([.A70]=&quot;&quot;;[.A69]=&quot;&quot;;[.I70]=&quot;&quot;;[.J70]=&quot;&quot;);&quot;&quot;;&quot;OK&quot;))));&quot;&quot;)">
            <text:p/>
          </table:table-cell>
          <table:table-cell table:style-name="ce169" table:formula="of:=IF([.E70]=&quot;OK&quot;; IF([.B70]=&quot;&quot;;&quot;Relation fehlt&quot;;IF(SIGN([.J70]-[.I70])=SIGN([.J69]-[.I69]);IF([.B70]=[.B69];&quot;OK&quot;;&quot;Relation falsch.&quot;);IF(OR(AND([.B69]=&quot;&gt;&quot;;[.B70]=&quot;&lt;&quot;);AND([.B69]=&quot;&lt;&quot;;[.B70]=&quot;&gt;&quot;);AND([.B69]=&quot;≥&quot;;[.B70]=&quot;≤&quot;);AND([.B69]=&quot;≤&quot;;[.B70]=&quot;≥&quot;));&quot;OK&quot;;&quot;Aufpassen&quot;)));&quot;&quot;)">
            <text:p/>
          </table:table-cell>
          <table:table-cell table:style-name="ce80"/>
          <table:table-cell/>
          <table:table-cell table:style-name="ce369" table:formula="of:=0-138" office:value-type="float" office:value="-138" calcext:value-type="float">
            <text:p>-138,000000</text:p>
          </table:table-cell>
          <table:table-cell table:style-name="ce369" table:formula="of:=69*-1.99999" office:value-type="float" office:value="-137.99931" calcext:value-type="float">
            <text:p>-137,999310</text:p>
          </table:table-cell>
          <table:table-cell table:style-name="ce369" table:formula="of:=69*-1.99999/69" office:value-type="float" office:value="-1.99999" calcext:value-type="float">
            <text:p>-1,999990</text:p>
          </table:table-cell>
          <table:table-cell table:style-name="ce369"/>
          <table:table-cell/>
        </table:table-row>
        <table:table-row table:style-name="ro4">
          <table:table-cell table:style-name="ce485"/>
          <table:table-cell table:style-name="ce499" table:content-validation-name="val4"/>
          <table:table-cell table:style-name="ce517" table:number-columns-repeated="2"/>
          <table:table-cell table:style-name="ce162" table:formula="of:=IF(AND([.A71]&lt;&gt;&quot;&quot;;[.C71]&lt;&gt;&quot;&quot;;OR([.E70]=&quot;OK&quot;;[.E70]&gt;=&quot;Umf&quot;));IF(AND([.I71]&lt;&gt;&quot;&quot;;[.J71]&lt;&gt;&quot;&quot;;ABS([.I71]-[.J71])&gt;0.005);&quot;Links-Rechts-Fehler&quot;;IF(AND([.I70]&lt;&gt;&quot;&quot;;[.J71]&lt;&gt;0;ABS([.J71]-[.K70])&gt;0.005);&quot;Äquivalenzumformung korrigieren&quot;;IF([.K71]&gt;&quot;Fehler&quot;;[.K71];IF(OR([.A71]=&quot;&quot;;[.A70]=&quot;&quot;;[.I71]=&quot;&quot;;[.J71]=&quot;&quot;);&quot;&quot;;&quot;OK&quot;))));&quot;&quot;)">
            <text:p/>
          </table:table-cell>
          <table:table-cell table:style-name="ce169" table:formula="of:=IF([.E71]=&quot;OK&quot;; IF([.B71]=&quot;&quot;;&quot;Relation fehlt&quot;;IF(SIGN([.J71]-[.I71])=SIGN([.J70]-[.I70]);IF([.B71]=[.B70];&quot;OK&quot;;&quot;Relation falsch.&quot;);IF(OR(AND([.B70]=&quot;&gt;&quot;;[.B71]=&quot;&lt;&quot;);AND([.B70]=&quot;&lt;&quot;;[.B71]=&quot;&gt;&quot;);AND([.B70]=&quot;≥&quot;;[.B71]=&quot;≤&quot;);AND([.B70]=&quot;≤&quot;;[.B71]=&quot;≥&quot;));&quot;OK&quot;;&quot;Aufpassen&quot;)));&quot;&quot;)">
            <text:p/>
          </table:table-cell>
          <table:table-cell table:style-name="ce80"/>
          <table:table-cell/>
          <table:table-cell table:style-name="ce369" table:formula="of:=0-2" office:value-type="float" office:value="-2" calcext:value-type="float">
            <text:p>-2,000000</text:p>
          </table:table-cell>
          <table:table-cell table:style-name="ce369" table:formula="of:=-1.99999" office:value-type="float" office:value="-1.99999" calcext:value-type="float">
            <text:p>-1,999990</text:p>
          </table:table-cell>
          <table:table-cell table:style-name="ce369" table:formula="of:=-1.99999" office:value-type="float" office:value="-1.99999" calcext:value-type="float">
            <text:p>-1,999990</text:p>
          </table:table-cell>
          <table:table-cell table:style-name="ce369"/>
          <table:table-cell/>
        </table:table-row>
        <table:table-row table:style-name="ro4">
          <table:table-cell table:style-name="ce485"/>
          <table:table-cell table:style-name="ce499" table:content-validation-name="val4"/>
          <table:table-cell table:style-name="ce517" table:number-columns-repeated="2"/>
          <table:table-cell table:style-name="ce162" table:formula="of:=IF(AND([.A72]&lt;&gt;&quot;&quot;;[.C72]&lt;&gt;&quot;&quot;;OR([.E71]=&quot;OK&quot;;[.E71]&gt;=&quot;Umf&quot;));IF(AND([.I72]&lt;&gt;&quot;&quot;;[.J72]&lt;&gt;&quot;&quot;;ABS([.I72]-[.J72])&gt;0.005);&quot;Links-Rechts-Fehler&quot;;IF(AND([.I71]&lt;&gt;&quot;&quot;;[.J72]&lt;&gt;0;ABS([.J72]-[.K71])&gt;0.005);&quot;Äquivalenzumformung korrigieren&quot;;IF([.K72]&gt;&quot;Fehler&quot;;[.K72];IF(OR([.A72]=&quot;&quot;;[.A71]=&quot;&quot;;[.I72]=&quot;&quot;;[.J72]=&quot;&quot;);&quot;&quot;;&quot;OK&quot;))));&quot;&quot;)">
            <text:p/>
          </table:table-cell>
          <table:table-cell table:style-name="ce169" table:formula="of:=IF([.E72]=&quot;OK&quot;; IF([.B72]=&quot;&quot;;&quot;Relation fehlt&quot;;IF(SIGN([.J72]-[.I72])=SIGN([.J71]-[.I71]);IF([.B72]=[.B71];&quot;OK&quot;;&quot;Relation falsch.&quot;);IF(OR(AND([.B71]=&quot;&gt;&quot;;[.B72]=&quot;&lt;&quot;);AND([.B71]=&quot;&lt;&quot;;[.B72]=&quot;&gt;&quot;);AND([.B71]=&quot;≥&quot;;[.B72]=&quot;≤&quot;);AND([.B71]=&quot;≤&quot;;[.B72]=&quot;≥&quot;));&quot;OK&quot;;&quot;Aufpassen&quot;)));&quot;&quot;)">
            <text:p/>
          </table:table-cell>
          <table:table-cell table:style-name="ce80"/>
          <table:table-cell/>
          <table:table-cell table:style-name="ce369" table:formula="of:=-1.99999" office:value-type="float" office:value="-1.99999" calcext:value-type="float">
            <text:p>-1,999990</text:p>
          </table:table-cell>
          <table:table-cell table:style-name="ce369" table:formula="of:=0-2" office:value-type="float" office:value="-2" calcext:value-type="float">
            <text:p>-2,000000</text:p>
          </table:table-cell>
          <table:table-cell table:style-name="ce369" table:formula="of:=0-2" office:value-type="float" office:value="-2" calcext:value-type="float">
            <text:p>-2,000000</text:p>
          </table:table-cell>
          <table:table-cell table:style-name="ce369"/>
          <table:table-cell/>
        </table:table-row>
        <table:table-row table:style-name="ro4">
          <table:table-cell table:style-name="ce485"/>
          <table:table-cell table:style-name="ce499" table:content-validation-name="val4"/>
          <table:table-cell table:style-name="ce517" table:number-columns-repeated="2"/>
          <table:table-cell table:style-name="ce162" table:formula="of:=IF(AND([.A73]&lt;&gt;&quot;&quot;;[.C73]&lt;&gt;&quot;&quot;;OR([.E72]=&quot;OK&quot;;[.E72]&gt;=&quot;Umf&quot;));IF(AND([.I73]&lt;&gt;&quot;&quot;;[.J73]&lt;&gt;&quot;&quot;;ABS([.I73]-[.J73])&gt;0.005);&quot;Links-Rechts-Fehler&quot;;IF(AND([.I72]&lt;&gt;&quot;&quot;;[.J73]&lt;&gt;0;ABS([.J73]-[.K72])&gt;0.005);&quot;Äquivalenzumformung korrigieren&quot;;IF([.K73]&gt;&quot;Fehler&quot;;[.K73];IF(OR([.A73]=&quot;&quot;;[.A72]=&quot;&quot;;[.I73]=&quot;&quot;;[.J73]=&quot;&quot;);&quot;&quot;;&quot;OK&quot;))));&quot;&quot;)">
            <text:p/>
          </table:table-cell>
          <table:table-cell table:style-name="ce169" table:formula="of:=IF([.E73]=&quot;OK&quot;; IF([.B73]=&quot;&quot;;&quot;Relation fehlt&quot;;IF(SIGN([.J73]-[.I73])=SIGN([.J72]-[.I72]);IF([.B73]=[.B72];&quot;OK&quot;;&quot;Relation falsch.&quot;);IF(OR(AND([.B72]=&quot;&gt;&quot;;[.B73]=&quot;&lt;&quot;);AND([.B72]=&quot;&lt;&quot;;[.B73]=&quot;&gt;&quot;);AND([.B72]=&quot;≥&quot;;[.B73]=&quot;≤&quot;);AND([.B72]=&quot;≤&quot;;[.B73]=&quot;≥&quot;));&quot;OK&quot;;&quot;Aufpassen&quot;)));&quot;&quot;)">
            <text:p/>
          </table:table-cell>
          <table:table-cell table:style-name="ce80"/>
          <table:table-cell/>
          <table:table-cell table:style-name="ce369" table:number-columns-repeated="4"/>
          <table:table-cell/>
        </table:table-row>
        <table:table-row table:style-name="ro4">
          <table:table-cell table:style-name="ce485"/>
          <table:table-cell table:style-name="ce499" table:content-validation-name="val4"/>
          <table:table-cell table:style-name="ce517" table:number-columns-repeated="2"/>
          <table:table-cell table:style-name="ce162" table:formula="of:=IF(AND([.A74]&lt;&gt;&quot;&quot;;[.C74]&lt;&gt;&quot;&quot;;OR([.E73]=&quot;OK&quot;;[.E73]&gt;=&quot;Umf&quot;));IF(AND([.I74]&lt;&gt;&quot;&quot;;[.J74]&lt;&gt;&quot;&quot;;ABS([.I74]-[.J74])&gt;0.005);&quot;Links-Rechts-Fehler&quot;;IF(AND([.I73]&lt;&gt;&quot;&quot;;[.J74]&lt;&gt;0;ABS([.J74]-[.K73])&gt;0.005);&quot;Äquivalenzumformung korrigieren&quot;;IF([.K74]&gt;&quot;Fehler&quot;;[.K74];IF(OR([.A74]=&quot;&quot;;[.A73]=&quot;&quot;;[.I74]=&quot;&quot;;[.J74]=&quot;&quot;);&quot;&quot;;&quot;OK&quot;))));&quot;&quot;)">
            <text:p/>
          </table:table-cell>
          <table:table-cell table:style-name="ce169" table:formula="of:=IF([.E74]=&quot;OK&quot;; IF([.B74]=&quot;&quot;;&quot;Relation fehlt&quot;;IF(SIGN([.J74]-[.I74])=SIGN([.J73]-[.I73]);IF([.B74]=[.B73];&quot;OK&quot;;&quot;Relation falsch.&quot;);IF(OR(AND([.B73]=&quot;&gt;&quot;;[.B74]=&quot;&lt;&quot;);AND([.B73]=&quot;&lt;&quot;;[.B74]=&quot;&gt;&quot;);AND([.B73]=&quot;≥&quot;;[.B74]=&quot;≤&quot;);AND([.B73]=&quot;≤&quot;;[.B74]=&quot;≥&quot;));&quot;OK&quot;;&quot;Aufpassen&quot;)));&quot;&quot;)">
            <text:p/>
          </table:table-cell>
          <table:table-cell table:style-name="ce80"/>
          <table:table-cell/>
          <table:table-cell table:style-name="ce369" table:number-columns-repeated="4"/>
          <table:table-cell/>
        </table:table-row>
        <table:table-row table:style-name="ro4">
          <table:table-cell table:style-name="ce485"/>
          <table:table-cell table:style-name="ce499" table:content-validation-name="val4"/>
          <table:table-cell table:style-name="ce517"/>
          <table:table-cell table:style-name="ce524"/>
          <table:table-cell table:style-name="ce162" table:formula="of:=IF(AND([.A75]&lt;&gt;&quot;&quot;;[.C75]&lt;&gt;&quot;&quot;;OR([.E74]=&quot;OK&quot;;[.E74]&gt;=&quot;Umf&quot;));IF(AND([.I75]&lt;&gt;&quot;&quot;;[.J75]&lt;&gt;&quot;&quot;;ABS([.I75]-[.J75])&gt;0.005);&quot;Links-Rechts-Fehler&quot;;IF(AND([.I74]&lt;&gt;&quot;&quot;;[.J75]&lt;&gt;0;ABS([.J75]-[.K74])&gt;0.005);&quot;Äquivalenzumformung korrigieren&quot;;IF([.K75]&gt;&quot;Fehler&quot;;[.K75];IF(OR([.A75]=&quot;&quot;;[.A74]=&quot;&quot;;[.I75]=&quot;&quot;;[.J75]=&quot;&quot;);&quot;&quot;;&quot;OK&quot;))));&quot;&quot;)">
            <text:p/>
            <draw:control table:end-cell-address="Tabelle3.E77" table:end-x="22.67mm" table:end-y="0.82mm" draw:z-index="5" draw:text-style-name="P2" svg:width="19.56mm" svg:height="5.33mm" svg:x="3.13mm" svg:y="4.52mm" draw:control="control24"/>
          </table:table-cell>
          <table:table-cell table:style-name="ce169" table:formula="of:=IF([.E75]=&quot;OK&quot;; IF([.B75]=&quot;&quot;;&quot;Relation fehlt&quot;;IF(SIGN([.J75]-[.I75])=SIGN([.J74]-[.I74]);IF([.B75]=[.B74];&quot;OK&quot;;&quot;Relation falsch.&quot;);IF(OR(AND([.B74]=&quot;&gt;&quot;;[.B75]=&quot;&lt;&quot;);AND([.B74]=&quot;&lt;&quot;;[.B75]=&quot;&gt;&quot;);AND([.B74]=&quot;≥&quot;;[.B75]=&quot;≤&quot;);AND([.B74]=&quot;≤&quot;;[.B7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70:.C75];3;0)));&quot;&quot;;IF(ABS(VALUE(VLOOKUP(&quot; *x *&quot;;[.A70:.C75];3;0))-[.J6]&lt;0.001);IF(VLOOKUP(&quot; *x *&quot;;[.A70:.F75];6;0)=&quot;OK&quot;;&quot;&quot;;&quot;&quot;);&quot;&quot;))" office:value-type="string" office:string-value="" calcext:value-type="string">
            <text:p></text:p>
          </table:table-cell>
          <table:table-cell table:style-name="ce162" table:formula="of:=IF(AND([.A76]&lt;&gt;&quot;&quot;;[.C76]&lt;&gt;&quot;&quot;;OR([.E75]=&quot;OK&quot;;[.E75]&gt;=&quot;Umf&quot;));IF(AND([.I76]&lt;&gt;&quot;&quot;;[.J76]&lt;&gt;&quot;&quot;;ABS([.I76]-[.J76])&gt;0.005);&quot;Links-Rechts-Fehler&quot;;IF(AND([.I75]&lt;&gt;&quot;&quot;;[.J76]&lt;&gt;0;ABS([.J76]-[.K75])&gt;0.005);&quot;Äquivalenzumformung korrigieren&quot;;IF([.K76]&gt;&quot;Fehler&quot;;[.K76];IF(OR([.A76]=&quot;&quot;;[.A75]=&quot;&quot;;[.I76]=&quot;&quot;;[.J76]=&quot;&quot;);&quot;&quot;;&quot;OK&quot;))));&quot;&quot;)">
            <text:p/>
          </table:table-cell>
          <table:table-cell table:style-name="ce169" table:formula="of:=IF([.E76]=&quot;OK&quot;; IF([.B76]=&quot;&quot;;&quot;Relation fehlt&quot;;IF(SIGN([.J76]-[.I76])=SIGN([.J75]-[.I75]);IF([.B76]=[.B75];&quot;OK&quot;;&quot;Relation falsch.&quot;);IF(OR(AND([.B75]=&quot;&gt;&quot;;[.B76]=&quot;&lt;&quot;);AND([.B75]=&quot;&lt;&quot;;[.B76]=&quot;&gt;&quot;);AND([.B75]=&quot;≥&quot;;[.B76]=&quot;≤&quot;);AND([.B75]=&quot;≤&quot;;[.B76]=&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18"/>
          <table:table-cell table:style-name="ce161" table:formula="of:=IF(ISERROR(FIND(&quot;|&quot;&amp; SUBSTITUTE(SUBSTITUTE(SUBSTITUTE(SUBSTITUTE(SUBSTITUTE([.C77];&quot; &quot;;&quot;&quot;);&quot;…&quot;;&quot;...&quot;);&quot;·&quot;;&quot;*&quot; );&quot;–&quot; ;&quot;-&quot; );&quot;:&quot;;&quot;/&quot;) &amp;&quot;|&quot;;&quot;|&quot; &amp; SUBSTITUTE([.I6];&quot; &quot;;&quot;&quot;) &amp;&quot;|&quot;));&quot;&quot;;&quot;&quot;)" office:value-type="string" office:string-value="" calcext:value-type="string">
            <text:p></text:p>
          </table:table-cell>
          <table:table-cell table:style-name="ce162" table:formula="of:=IF(AND([.A77]&lt;&gt;&quot;&quot;;[.C77]&lt;&gt;&quot;&quot;;OR([.E76]=&quot;OK&quot;;[.E76]&gt;=&quot;Umf&quot;));IF(AND([.I77]&lt;&gt;&quot;&quot;;[.J77]&lt;&gt;&quot;&quot;;ABS([.I77]-[.J77])&gt;0.005);&quot;Links-Rechts-Fehler&quot;;IF(AND([.I76]&lt;&gt;&quot;&quot;;[.J77]&lt;&gt;0;ABS([.J77]-[.K76])&gt;0.005);&quot;Äquivalenzumformung korrigieren&quot;;IF([.K77]&gt;&quot;Fehler&quot;;[.K77];IF(OR([.A77]=&quot;&quot;;[.A76]=&quot;&quot;;[.I77]=&quot;&quot;;[.J77]=&quot;&quot;);&quot;&quot;;&quot;OK&quot;))));&quot;&quot;)">
            <text:p/>
          </table:table-cell>
          <table:table-cell table:style-name="ce169" table:formula="of:=IF([.E77]=&quot;OK&quot;; IF([.B77]=&quot;&quot;;&quot;Relation fehlt&quot;;IF(SIGN([.J77]-[.I77])=SIGN([.J76]-[.I76]);IF([.B77]=[.B76];&quot;OK&quot;;&quot;Relation falsch.&quot;);IF(OR(AND([.B76]=&quot;&gt;&quot;;[.B77]=&quot;&lt;&quot;);AND([.B76]=&quot;&lt;&quot;;[.B77]=&quot;&gt;&quot;);AND([.B76]=&quot;≥&quot;;[.B77]=&quot;≤&quot;);AND([.B76]=&quot;≤&quot;;[.B7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8]&lt;&gt;&quot;&quot;;[.C78]&lt;&gt;&quot;&quot;;OR([.E77]=&quot;OK&quot;;[.E77]&gt;=&quot;Umf&quot;));IF(AND([.I78]&lt;&gt;&quot;&quot;;[.J78]&lt;&gt;&quot;&quot;;ABS([.I78]-[.J78])&gt;0.005);&quot;Links-Rechts-Fehler&quot;;IF(AND([.I77]&lt;&gt;&quot;&quot;;[.J78]&lt;&gt;0;ABS([.J78]-[.K77])&gt;0.005);&quot;Äquivalenzumformung korrigieren&quot;;IF([.K78]&gt;&quot;Fehler&quot;;[.K78];IF(OR([.A78]=&quot;&quot;;[.A77]=&quot;&quot;;[.I78]=&quot;&quot;;[.J78]=&quot;&quot;);&quot;&quot;;&quot;OK&quot;))));&quot;&quot;)">
            <text:p/>
          </table:table-cell>
          <table:table-cell table:style-name="ce169" table:formula="of:=IF([.E78]=&quot;OK&quot;; IF([.B78]=&quot;&quot;;&quot;Relation fehlt&quot;;IF(SIGN([.J78]-[.I78])=SIGN([.J77]-[.I77]);IF([.B78]=[.B77];&quot;OK&quot;;&quot;Relation falsch.&quot;);IF(OR(AND([.B77]=&quot;&gt;&quot;;[.B78]=&quot;&lt;&quot;);AND([.B77]=&quot;&lt;&quot;;[.B78]=&quot;&gt;&quot;);AND([.B77]=&quot;≥&quot;;[.B78]=&quot;≤&quot;);AND([.B77]=&quot;≤&quot;;[.B7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9]&lt;&gt;&quot;&quot;;[.C79]&lt;&gt;&quot;&quot;;OR([.E78]=&quot;OK&quot;;[.E78]&gt;=&quot;Umf&quot;));IF(AND([.I79]&lt;&gt;&quot;&quot;;[.J79]&lt;&gt;&quot;&quot;;ABS([.I79]-[.J79])&gt;0.005);&quot;Links-Rechts-Fehler&quot;;IF(AND([.I78]&lt;&gt;&quot;&quot;;[.J79]&lt;&gt;0;ABS([.J79]-[.K78])&gt;0.005);&quot;Äquivalenzumformung korrigieren&quot;;IF([.K79]&gt;&quot;Fehler&quot;;[.K79];IF(OR([.A79]=&quot;&quot;;[.A78]=&quot;&quot;;[.I79]=&quot;&quot;;[.J79]=&quot;&quot;);&quot;&quot;;&quot;OK&quot;))));&quot;&quot;)">
            <text:p/>
          </table:table-cell>
          <table:table-cell table:style-name="ce169" table:formula="of:=IF([.E79]=&quot;OK&quot;; IF([.B79]=&quot;&quot;;&quot;Relation fehlt&quot;;IF(SIGN([.J79]-[.I79])=SIGN([.J78]-[.I78]);IF([.B79]=[.B78];&quot;OK&quot;;&quot;Relation falsch.&quot;);IF(OR(AND([.B78]=&quot;&gt;&quot;;[.B79]=&quot;&lt;&quot;);AND([.B78]=&quot;&lt;&quot;;[.B79]=&quot;&gt;&quot;);AND([.B78]=&quot;≥&quot;;[.B79]=&quot;≤&quot;);AND([.B78]=&quot;≤&quot;;[.B7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0]&lt;&gt;&quot;&quot;;[.C80]&lt;&gt;&quot;&quot;;OR([.E79]=&quot;OK&quot;;[.E79]&gt;=&quot;Umf&quot;));IF(AND([.I80]&lt;&gt;&quot;&quot;;[.J80]&lt;&gt;&quot;&quot;;ABS([.I80]-[.J80])&gt;0.005);&quot;Links-Rechts-Fehler&quot;;IF(AND([.I79]&lt;&gt;&quot;&quot;;[.J80]&lt;&gt;0;ABS([.J80]-[.K79])&gt;0.005);&quot;Äquivalenzumformung korrigieren&quot;;IF([.K80]&gt;&quot;Fehler&quot;;[.K80];IF(OR([.A80]=&quot;&quot;;[.A79]=&quot;&quot;;[.I80]=&quot;&quot;;[.J80]=&quot;&quot;);&quot;&quot;;&quot;OK&quot;))));&quot;&quot;)">
            <text:p/>
          </table:table-cell>
          <table:table-cell table:style-name="ce169" table:formula="of:=IF([.E80]=&quot;OK&quot;; IF([.B80]=&quot;&quot;;&quot;Relation fehlt&quot;;IF(SIGN([.J80]-[.I80])=SIGN([.J79]-[.I79]);IF([.B80]=[.B79];&quot;OK&quot;;&quot;Relation falsch.&quot;);IF(OR(AND([.B79]=&quot;&gt;&quot;;[.B80]=&quot;&lt;&quot;);AND([.B79]=&quot;&lt;&quot;;[.B80]=&quot;&gt;&quot;);AND([.B79]=&quot;≥&quot;;[.B80]=&quot;≤&quot;);AND([.B79]=&quot;≤&quot;;[.B8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1]&lt;&gt;&quot;&quot;;[.C81]&lt;&gt;&quot;&quot;;OR([.E80]=&quot;OK&quot;;[.E80]&gt;=&quot;Umf&quot;));IF(AND([.I81]&lt;&gt;&quot;&quot;;[.J81]&lt;&gt;&quot;&quot;;ABS([.I81]-[.J81])&gt;0.005);&quot;Links-Rechts-Fehler&quot;;IF(AND([.I80]&lt;&gt;&quot;&quot;;[.J81]&lt;&gt;0;ABS([.J81]-[.K80])&gt;0.005);&quot;Äquivalenzumformung korrigieren&quot;;IF([.K81]&gt;&quot;Fehler&quot;;[.K81];IF(OR([.A81]=&quot;&quot;;[.A80]=&quot;&quot;;[.I81]=&quot;&quot;;[.J81]=&quot;&quot;);&quot;&quot;;&quot;OK&quot;))));&quot;&quot;)">
            <text:p/>
          </table:table-cell>
          <table:table-cell table:style-name="ce169" table:formula="of:=IF([.E81]=&quot;OK&quot;; IF([.B81]=&quot;&quot;;&quot;Relation fehlt&quot;;IF(SIGN([.J81]-[.I81])=SIGN([.J80]-[.I80]);IF([.B81]=[.B80];&quot;OK&quot;;&quot;Relation falsch.&quot;);IF(OR(AND([.B80]=&quot;&gt;&quot;;[.B81]=&quot;&lt;&quot;);AND([.B80]=&quot;&lt;&quot;;[.B81]=&quot;&gt;&quot;);AND([.B80]=&quot;≥&quot;;[.B81]=&quot;≤&quot;);AND([.B80]=&quot;≤&quot;;[.B8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2]&lt;&gt;&quot;&quot;;[.C82]&lt;&gt;&quot;&quot;;OR([.E81]=&quot;OK&quot;;[.E81]&gt;=&quot;Umf&quot;));IF(AND([.I82]&lt;&gt;&quot;&quot;;[.J82]&lt;&gt;&quot;&quot;;ABS([.I82]-[.J82])&gt;0.005);&quot;Links-Rechts-Fehler&quot;;IF(AND([.I81]&lt;&gt;&quot;&quot;;[.J82]&lt;&gt;0;ABS([.J82]-[.K81])&gt;0.005);&quot;Äquivalenzumformung korrigieren&quot;;IF([.K82]&gt;&quot;Fehler&quot;;[.K82];IF(OR([.A82]=&quot;&quot;;[.A81]=&quot;&quot;;[.I82]=&quot;&quot;;[.J82]=&quot;&quot;);&quot;&quot;;&quot;OK&quot;))));&quot;&quot;)">
            <text:p/>
          </table:table-cell>
          <table:table-cell table:style-name="ce169" table:formula="of:=IF([.E82]=&quot;OK&quot;; IF([.B82]=&quot;&quot;;&quot;Relation fehlt&quot;;IF(SIGN([.J82]-[.I82])=SIGN([.J81]-[.I81]);IF([.B82]=[.B81];&quot;OK&quot;;&quot;Relation falsch.&quot;);IF(OR(AND([.B81]=&quot;&gt;&quot;;[.B82]=&quot;&lt;&quot;);AND([.B81]=&quot;&lt;&quot;;[.B82]=&quot;&gt;&quot;);AND([.B81]=&quot;≥&quot;;[.B82]=&quot;≤&quot;);AND([.B81]=&quot;≤&quot;;[.B8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3]&lt;&gt;&quot;&quot;;[.C83]&lt;&gt;&quot;&quot;;OR([.E82]=&quot;OK&quot;;[.E82]&gt;=&quot;Umf&quot;));IF(AND([.I83]&lt;&gt;&quot;&quot;;[.J83]&lt;&gt;&quot;&quot;;ABS([.I83]-[.J83])&gt;0.005);&quot;Links-Rechts-Fehler&quot;;IF(AND([.I82]&lt;&gt;&quot;&quot;;[.J83]&lt;&gt;0;ABS([.J83]-[.K82])&gt;0.005);&quot;Äquivalenzumformung korrigieren&quot;;IF([.K83]&gt;&quot;Fehler&quot;;[.K83];IF(OR([.A83]=&quot;&quot;;[.A82]=&quot;&quot;;[.I83]=&quot;&quot;;[.J83]=&quot;&quot;);&quot;&quot;;&quot;OK&quot;))));&quot;&quot;)">
            <text:p/>
          </table:table-cell>
          <table:table-cell table:style-name="ce169" table:formula="of:=IF([.E83]=&quot;OK&quot;; IF([.B83]=&quot;&quot;;&quot;Relation fehlt&quot;;IF(SIGN([.J83]-[.I83])=SIGN([.J82]-[.I82]);IF([.B83]=[.B82];&quot;OK&quot;;&quot;Relation falsch.&quot;);IF(OR(AND([.B82]=&quot;&gt;&quot;;[.B83]=&quot;&lt;&quot;);AND([.B82]=&quot;&lt;&quot;;[.B83]=&quot;&gt;&quot;);AND([.B82]=&quot;≥&quot;;[.B83]=&quot;≤&quot;);AND([.B82]=&quot;≤&quot;;[.B8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4]&lt;&gt;&quot;&quot;;[.C84]&lt;&gt;&quot;&quot;;OR([.E83]=&quot;OK&quot;;[.E83]&gt;=&quot;Umf&quot;));IF(AND([.I84]&lt;&gt;&quot;&quot;;[.J84]&lt;&gt;&quot;&quot;;ABS([.I84]-[.J84])&gt;0.005);&quot;Links-Rechts-Fehler&quot;;IF(AND([.I83]&lt;&gt;&quot;&quot;;[.J84]&lt;&gt;0;ABS([.J84]-[.K83])&gt;0.005);&quot;Äquivalenzumformung korrigieren&quot;;IF([.K84]&gt;&quot;Fehler&quot;;[.K84];IF(OR([.A84]=&quot;&quot;;[.A83]=&quot;&quot;;[.I84]=&quot;&quot;;[.J84]=&quot;&quot;);&quot;&quot;;&quot;OK&quot;))));&quot;&quot;)">
            <text:p/>
          </table:table-cell>
          <table:table-cell table:style-name="ce169" table:formula="of:=IF([.E84]=&quot;OK&quot;; IF([.B84]=&quot;&quot;;&quot;Relation fehlt&quot;;IF(SIGN([.J84]-[.I84])=SIGN([.J83]-[.I83]);IF([.B84]=[.B83];&quot;OK&quot;;&quot;Relation falsch.&quot;);IF(OR(AND([.B83]=&quot;&gt;&quot;;[.B84]=&quot;&lt;&quot;);AND([.B83]=&quot;&lt;&quot;;[.B84]=&quot;&gt;&quot;);AND([.B83]=&quot;≥&quot;;[.B84]=&quot;≤&quot;);AND([.B83]=&quot;≤&quot;;[.B8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5]&lt;&gt;&quot;&quot;;[.C85]&lt;&gt;&quot;&quot;;OR([.E84]=&quot;OK&quot;;[.E84]&gt;=&quot;Umf&quot;));IF(AND([.I85]&lt;&gt;&quot;&quot;;[.J85]&lt;&gt;&quot;&quot;;ABS([.I85]-[.J85])&gt;0.005);&quot;Links-Rechts-Fehler&quot;;IF(AND([.I84]&lt;&gt;&quot;&quot;;[.J85]&lt;&gt;0;ABS([.J85]-[.K84])&gt;0.005);&quot;Äquivalenzumformung korrigieren&quot;;IF([.K85]&gt;&quot;Fehler&quot;;[.K85];IF(OR([.A85]=&quot;&quot;;[.A84]=&quot;&quot;;[.I85]=&quot;&quot;;[.J85]=&quot;&quot;);&quot;&quot;;&quot;OK&quot;))));&quot;&quot;)">
            <text:p/>
          </table:table-cell>
          <table:table-cell table:style-name="ce169" table:formula="of:=IF([.E85]=&quot;OK&quot;; IF([.B85]=&quot;&quot;;&quot;Relation fehlt&quot;;IF(SIGN([.J85]-[.I85])=SIGN([.J84]-[.I84]);IF([.B85]=[.B84];&quot;OK&quot;;&quot;Relation falsch.&quot;);IF(OR(AND([.B84]=&quot;&gt;&quot;;[.B85]=&quot;&lt;&quot;);AND([.B84]=&quot;&lt;&quot;;[.B85]=&quot;&gt;&quot;);AND([.B84]=&quot;≥&quot;;[.B85]=&quot;≤&quot;);AND([.B84]=&quot;≤&quot;;[.B8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6]&lt;&gt;&quot;&quot;;[.C86]&lt;&gt;&quot;&quot;;OR([.E85]=&quot;OK&quot;;[.E85]&gt;=&quot;Umf&quot;));IF(AND([.I86]&lt;&gt;&quot;&quot;;[.J86]&lt;&gt;&quot;&quot;;ABS([.I86]-[.J86])&gt;0.005);&quot;Links-Rechts-Fehler&quot;;IF(AND([.I85]&lt;&gt;&quot;&quot;;[.J86]&lt;&gt;0;ABS([.J86]-[.K85])&gt;0.005);&quot;Äquivalenzumformung korrigieren&quot;;IF([.K86]&gt;&quot;Fehler&quot;;[.K86];IF(OR([.A86]=&quot;&quot;;[.A85]=&quot;&quot;;[.I86]=&quot;&quot;;[.J86]=&quot;&quot;);&quot;&quot;;&quot;OK&quot;))));&quot;&quot;)">
            <text:p/>
          </table:table-cell>
          <table:table-cell table:style-name="ce169" table:formula="of:=IF([.E86]=&quot;OK&quot;; IF([.B86]=&quot;&quot;;&quot;Relation fehlt&quot;;IF(SIGN([.J86]-[.I86])=SIGN([.J85]-[.I85]);IF([.B86]=[.B85];&quot;OK&quot;;&quot;Relation falsch.&quot;);IF(OR(AND([.B85]=&quot;&gt;&quot;;[.B86]=&quot;&lt;&quot;);AND([.B85]=&quot;&lt;&quot;;[.B86]=&quot;&gt;&quot;);AND([.B85]=&quot;≥&quot;;[.B86]=&quot;≤&quot;);AND([.B85]=&quot;≤&quot;;[.B8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7]&lt;&gt;&quot;&quot;;[.C87]&lt;&gt;&quot;&quot;;OR([.E86]=&quot;OK&quot;;[.E86]&gt;=&quot;Umf&quot;));IF(AND([.I87]&lt;&gt;&quot;&quot;;[.J87]&lt;&gt;&quot;&quot;;ABS([.I87]-[.J87])&gt;0.005);&quot;Links-Rechts-Fehler&quot;;IF(AND([.I86]&lt;&gt;&quot;&quot;;[.J87]&lt;&gt;0;ABS([.J87]-[.K86])&gt;0.005);&quot;Äquivalenzumformung korrigieren&quot;;IF([.K87]&gt;&quot;Fehler&quot;;[.K87];IF(OR([.A87]=&quot;&quot;;[.A86]=&quot;&quot;;[.I87]=&quot;&quot;;[.J87]=&quot;&quot;);&quot;&quot;;&quot;OK&quot;))));&quot;&quot;)">
            <text:p/>
          </table:table-cell>
          <table:table-cell table:style-name="ce169" table:formula="of:=IF([.E87]=&quot;OK&quot;; IF([.B87]=&quot;&quot;;&quot;Relation fehlt&quot;;IF(SIGN([.J87]-[.I87])=SIGN([.J86]-[.I86]);IF([.B87]=[.B86];&quot;OK&quot;;&quot;Relation falsch.&quot;);IF(OR(AND([.B86]=&quot;&gt;&quot;;[.B87]=&quot;&lt;&quot;);AND([.B86]=&quot;&lt;&quot;;[.B87]=&quot;&gt;&quot;);AND([.B86]=&quot;≥&quot;;[.B87]=&quot;≤&quot;);AND([.B86]=&quot;≤&quot;;[.B8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8]&lt;&gt;&quot;&quot;;[.C88]&lt;&gt;&quot;&quot;;OR([.E87]=&quot;OK&quot;;[.E87]&gt;=&quot;Umf&quot;));IF(AND([.I88]&lt;&gt;&quot;&quot;;[.J88]&lt;&gt;&quot;&quot;;ABS([.I88]-[.J88])&gt;0.005);&quot;Links-Rechts-Fehler&quot;;IF(AND([.I87]&lt;&gt;&quot;&quot;;[.J88]&lt;&gt;0;ABS([.J88]-[.K87])&gt;0.005);&quot;Äquivalenzumformung korrigieren&quot;;IF([.K88]&gt;&quot;Fehler&quot;;[.K88];IF(OR([.A88]=&quot;&quot;;[.A87]=&quot;&quot;;[.I88]=&quot;&quot;;[.J88]=&quot;&quot;);&quot;&quot;;&quot;OK&quot;))));&quot;&quot;)">
            <text:p/>
          </table:table-cell>
          <table:table-cell table:style-name="ce169" table:formula="of:=IF([.E88]=&quot;OK&quot;; IF([.B88]=&quot;&quot;;&quot;Relation fehlt&quot;;IF(SIGN([.J88]-[.I88])=SIGN([.J87]-[.I87]);IF([.B88]=[.B87];&quot;OK&quot;;&quot;Relation falsch.&quot;);IF(OR(AND([.B87]=&quot;&gt;&quot;;[.B88]=&quot;&lt;&quot;);AND([.B87]=&quot;&lt;&quot;;[.B88]=&quot;&gt;&quot;);AND([.B87]=&quot;≥&quot;;[.B88]=&quot;≤&quot;);AND([.B87]=&quot;≤&quot;;[.B8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9]&lt;&gt;&quot;&quot;;[.C89]&lt;&gt;&quot;&quot;;OR([.E88]=&quot;OK&quot;;[.E88]&gt;=&quot;Umf&quot;));IF(AND([.I89]&lt;&gt;&quot;&quot;;[.J89]&lt;&gt;&quot;&quot;;ABS([.I89]-[.J89])&gt;0.005);&quot;Links-Rechts-Fehler&quot;;IF(AND([.I88]&lt;&gt;&quot;&quot;;[.J89]&lt;&gt;0;ABS([.J89]-[.K88])&gt;0.005);&quot;Äquivalenzumformung korrigieren&quot;;IF([.K89]&gt;&quot;Fehler&quot;;[.K89];IF(OR([.A89]=&quot;&quot;;[.A88]=&quot;&quot;;[.I89]=&quot;&quot;;[.J89]=&quot;&quot;);&quot;&quot;;&quot;OK&quot;))));&quot;&quot;)">
            <text:p/>
          </table:table-cell>
          <table:table-cell table:style-name="ce169" table:formula="of:=IF([.E89]=&quot;OK&quot;; IF([.B89]=&quot;&quot;;&quot;Relation fehlt&quot;;IF(SIGN([.J89]-[.I89])=SIGN([.J88]-[.I88]);IF([.B89]=[.B88];&quot;OK&quot;;&quot;Relation falsch.&quot;);IF(OR(AND([.B88]=&quot;&gt;&quot;;[.B89]=&quot;&lt;&quot;);AND([.B88]=&quot;&lt;&quot;;[.B89]=&quot;&gt;&quot;);AND([.B88]=&quot;≥&quot;;[.B89]=&quot;≤&quot;);AND([.B88]=&quot;≤&quot;;[.B8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0]&lt;&gt;&quot;&quot;;[.C90]&lt;&gt;&quot;&quot;;OR([.E89]=&quot;OK&quot;;[.E89]&gt;=&quot;Umf&quot;));IF(AND([.I90]&lt;&gt;&quot;&quot;;[.J90]&lt;&gt;&quot;&quot;;ABS([.I90]-[.J90])&gt;0.005);&quot;Links-Rechts-Fehler&quot;;IF(AND([.I89]&lt;&gt;&quot;&quot;;[.J90]&lt;&gt;0;ABS([.J90]-[.K89])&gt;0.005);&quot;Äquivalenzumformung korrigieren&quot;;IF([.K90]&gt;&quot;Fehler&quot;;[.K90];IF(OR([.A90]=&quot;&quot;;[.A89]=&quot;&quot;;[.I90]=&quot;&quot;;[.J90]=&quot;&quot;);&quot;&quot;;&quot;OK&quot;))));&quot;&quot;)">
            <text:p/>
          </table:table-cell>
          <table:table-cell table:style-name="ce169" table:formula="of:=IF([.E90]=&quot;OK&quot;; IF([.B90]=&quot;&quot;;&quot;Relation fehlt&quot;;IF(SIGN([.J90]-[.I90])=SIGN([.J89]-[.I89]);IF([.B90]=[.B89];&quot;OK&quot;;&quot;Relation falsch.&quot;);IF(OR(AND([.B89]=&quot;&gt;&quot;;[.B90]=&quot;&lt;&quot;);AND([.B89]=&quot;&lt;&quot;;[.B90]=&quot;&gt;&quot;);AND([.B89]=&quot;≥&quot;;[.B90]=&quot;≤&quot;);AND([.B89]=&quot;≤&quot;;[.B9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1]&lt;&gt;&quot;&quot;;[.C91]&lt;&gt;&quot;&quot;;OR([.E90]=&quot;OK&quot;;[.E90]&gt;=&quot;Umf&quot;));IF(AND([.I91]&lt;&gt;&quot;&quot;;[.J91]&lt;&gt;&quot;&quot;;ABS([.I91]-[.J91])&gt;0.005);&quot;Links-Rechts-Fehler&quot;;IF(AND([.I90]&lt;&gt;&quot;&quot;;[.J91]&lt;&gt;0;ABS([.J91]-[.K90])&gt;0.005);&quot;Äquivalenzumformung korrigieren&quot;;IF([.K91]&gt;&quot;Fehler&quot;;[.K91];IF(OR([.A91]=&quot;&quot;;[.A90]=&quot;&quot;;[.I91]=&quot;&quot;;[.J91]=&quot;&quot;);&quot;&quot;;&quot;OK&quot;))));&quot;&quot;)">
            <text:p/>
          </table:table-cell>
          <table:table-cell table:style-name="ce169" table:formula="of:=IF([.E91]=&quot;OK&quot;; IF([.B91]=&quot;&quot;;&quot;Relation fehlt&quot;;IF(SIGN([.J91]-[.I91])=SIGN([.J90]-[.I90]);IF([.B91]=[.B90];&quot;OK&quot;;&quot;Relation falsch.&quot;);IF(OR(AND([.B90]=&quot;&gt;&quot;;[.B91]=&quot;&lt;&quot;);AND([.B90]=&quot;&lt;&quot;;[.B91]=&quot;&gt;&quot;);AND([.B90]=&quot;≥&quot;;[.B91]=&quot;≤&quot;);AND([.B90]=&quot;≤&quot;;[.B9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2]&lt;&gt;&quot;&quot;;[.C92]&lt;&gt;&quot;&quot;;OR([.E91]=&quot;OK&quot;;[.E91]&gt;=&quot;Umf&quot;));IF(AND([.I92]&lt;&gt;&quot;&quot;;[.J92]&lt;&gt;&quot;&quot;;ABS([.I92]-[.J92])&gt;0.005);&quot;Links-Rechts-Fehler&quot;;IF(AND([.I91]&lt;&gt;&quot;&quot;;[.J92]&lt;&gt;0;ABS([.J92]-[.K91])&gt;0.005);&quot;Äquivalenzumformung korrigieren&quot;;IF([.K92]&gt;&quot;Fehler&quot;;[.K92];IF(OR([.A92]=&quot;&quot;;[.A91]=&quot;&quot;;[.I92]=&quot;&quot;;[.J92]=&quot;&quot;);&quot;&quot;;&quot;OK&quot;))));&quot;&quot;)">
            <text:p/>
          </table:table-cell>
          <table:table-cell table:style-name="ce169" table:formula="of:=IF([.E92]=&quot;OK&quot;; IF([.B92]=&quot;&quot;;&quot;Relation fehlt&quot;;IF(SIGN([.J92]-[.I92])=SIGN([.J91]-[.I91]);IF([.B92]=[.B91];&quot;OK&quot;;&quot;Relation falsch.&quot;);IF(OR(AND([.B91]=&quot;&gt;&quot;;[.B92]=&quot;&lt;&quot;);AND([.B91]=&quot;&lt;&quot;;[.B92]=&quot;&gt;&quot;);AND([.B91]=&quot;≥&quot;;[.B92]=&quot;≤&quot;);AND([.B91]=&quot;≤&quot;;[.B9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3]&lt;&gt;&quot;&quot;;[.C93]&lt;&gt;&quot;&quot;;OR([.E92]=&quot;OK&quot;;[.E92]&gt;=&quot;Umf&quot;));IF(AND([.I93]&lt;&gt;&quot;&quot;;[.J93]&lt;&gt;&quot;&quot;;ABS([.I93]-[.J93])&gt;0.005);&quot;Links-Rechts-Fehler&quot;;IF(AND([.I92]&lt;&gt;&quot;&quot;;[.J93]&lt;&gt;0;ABS([.J93]-[.K92])&gt;0.005);&quot;Äquivalenzumformung korrigieren&quot;;IF([.K93]&gt;&quot;Fehler&quot;;[.K93];IF(OR([.A93]=&quot;&quot;;[.A92]=&quot;&quot;;[.I93]=&quot;&quot;;[.J93]=&quot;&quot;);&quot;&quot;;&quot;OK&quot;))));&quot;&quot;)">
            <text:p/>
          </table:table-cell>
          <table:table-cell table:style-name="ce169" table:formula="of:=IF([.E93]=&quot;OK&quot;; IF([.B93]=&quot;&quot;;&quot;Relation fehlt&quot;;IF(SIGN([.J93]-[.I93])=SIGN([.J92]-[.I92]);IF([.B93]=[.B92];&quot;OK&quot;;&quot;Relation falsch.&quot;);IF(OR(AND([.B92]=&quot;&gt;&quot;;[.B93]=&quot;&lt;&quot;);AND([.B92]=&quot;&lt;&quot;;[.B93]=&quot;&gt;&quot;);AND([.B92]=&quot;≥&quot;;[.B93]=&quot;≤&quot;);AND([.B92]=&quot;≤&quot;;[.B9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4]&lt;&gt;&quot;&quot;;[.C94]&lt;&gt;&quot;&quot;;OR([.E93]=&quot;OK&quot;;[.E93]&gt;=&quot;Umf&quot;));IF(AND([.I94]&lt;&gt;&quot;&quot;;[.J94]&lt;&gt;&quot;&quot;;ABS([.I94]-[.J94])&gt;0.005);&quot;Links-Rechts-Fehler&quot;;IF(AND([.I93]&lt;&gt;&quot;&quot;;[.J94]&lt;&gt;0;ABS([.J94]-[.K93])&gt;0.005);&quot;Äquivalenzumformung korrigieren&quot;;IF([.K94]&gt;&quot;Fehler&quot;;[.K94];IF(OR([.A94]=&quot;&quot;;[.A93]=&quot;&quot;;[.I94]=&quot;&quot;;[.J94]=&quot;&quot;);&quot;&quot;;&quot;OK&quot;))));&quot;&quot;)">
            <text:p/>
          </table:table-cell>
          <table:table-cell table:style-name="ce169" table:formula="of:=IF([.E94]=&quot;OK&quot;; IF([.B94]=&quot;&quot;;&quot;Relation fehlt&quot;;IF(SIGN([.J94]-[.I94])=SIGN([.J93]-[.I93]);IF([.B94]=[.B93];&quot;OK&quot;;&quot;Relation falsch.&quot;);IF(OR(AND([.B93]=&quot;&gt;&quot;;[.B94]=&quot;&lt;&quot;);AND([.B93]=&quot;&lt;&quot;;[.B94]=&quot;&gt;&quot;);AND([.B93]=&quot;≥&quot;;[.B94]=&quot;≤&quot;);AND([.B93]=&quot;≤&quot;;[.B9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5]&lt;&gt;&quot;&quot;;[.C95]&lt;&gt;&quot;&quot;;OR([.E94]=&quot;OK&quot;;[.E94]&gt;=&quot;Umf&quot;));IF(AND([.I95]&lt;&gt;&quot;&quot;;[.J95]&lt;&gt;&quot;&quot;;ABS([.I95]-[.J95])&gt;0.005);&quot;Links-Rechts-Fehler&quot;;IF(AND([.I94]&lt;&gt;&quot;&quot;;[.J95]&lt;&gt;0;ABS([.J95]-[.K94])&gt;0.005);&quot;Äquivalenzumformung korrigieren&quot;;IF([.K95]&gt;&quot;Fehler&quot;;[.K95];IF(OR([.A95]=&quot;&quot;;[.A94]=&quot;&quot;;[.I95]=&quot;&quot;;[.J95]=&quot;&quot;);&quot;&quot;;&quot;OK&quot;))));&quot;&quot;)">
            <text:p/>
          </table:table-cell>
          <table:table-cell table:style-name="ce169" table:formula="of:=IF([.E95]=&quot;OK&quot;; IF([.B95]=&quot;&quot;;&quot;Relation fehlt&quot;;IF(SIGN([.J95]-[.I95])=SIGN([.J94]-[.I94]);IF([.B95]=[.B94];&quot;OK&quot;;&quot;Relation falsch.&quot;);IF(OR(AND([.B94]=&quot;&gt;&quot;;[.B95]=&quot;&lt;&quot;);AND([.B94]=&quot;&lt;&quot;;[.B95]=&quot;&gt;&quot;);AND([.B94]=&quot;≥&quot;;[.B95]=&quot;≤&quot;);AND([.B94]=&quot;≤&quot;;[.B9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6]&lt;&gt;&quot;&quot;;[.C96]&lt;&gt;&quot;&quot;;OR([.E95]=&quot;OK&quot;;[.E95]&gt;=&quot;Umf&quot;));IF(AND([.I96]&lt;&gt;&quot;&quot;;[.J96]&lt;&gt;&quot;&quot;;ABS([.I96]-[.J96])&gt;0.005);&quot;Links-Rechts-Fehler&quot;;IF(AND([.I95]&lt;&gt;&quot;&quot;;[.J96]&lt;&gt;0;ABS([.J96]-[.K95])&gt;0.005);&quot;Äquivalenzumformung korrigieren&quot;;IF([.K96]&gt;&quot;Fehler&quot;;[.K96];IF(OR([.A96]=&quot;&quot;;[.A95]=&quot;&quot;;[.I96]=&quot;&quot;;[.J96]=&quot;&quot;);&quot;&quot;;&quot;OK&quot;))));&quot;&quot;)">
            <text:p/>
          </table:table-cell>
          <table:table-cell table:style-name="ce169" table:formula="of:=IF([.E96]=&quot;OK&quot;; IF([.B96]=&quot;&quot;;&quot;Relation fehlt&quot;;IF(SIGN([.J96]-[.I96])=SIGN([.J95]-[.I95]);IF([.B96]=[.B95];&quot;OK&quot;;&quot;Relation falsch.&quot;);IF(OR(AND([.B95]=&quot;&gt;&quot;;[.B96]=&quot;&lt;&quot;);AND([.B95]=&quot;&lt;&quot;;[.B96]=&quot;&gt;&quot;);AND([.B95]=&quot;≥&quot;;[.B96]=&quot;≤&quot;);AND([.B95]=&quot;≤&quot;;[.B9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7]&lt;&gt;&quot;&quot;;[.C97]&lt;&gt;&quot;&quot;;OR([.E96]=&quot;OK&quot;;[.E96]&gt;=&quot;Umf&quot;));IF(AND([.I97]&lt;&gt;&quot;&quot;;[.J97]&lt;&gt;&quot;&quot;;ABS([.I97]-[.J97])&gt;0.005);&quot;Links-Rechts-Fehler&quot;;IF(AND([.I96]&lt;&gt;&quot;&quot;;[.J97]&lt;&gt;0;ABS([.J97]-[.K96])&gt;0.005);&quot;Äquivalenzumformung korrigieren&quot;;IF([.K97]&gt;&quot;Fehler&quot;;[.K97];IF(OR([.A97]=&quot;&quot;;[.A96]=&quot;&quot;;[.I97]=&quot;&quot;;[.J97]=&quot;&quot;);&quot;&quot;;&quot;OK&quot;))));&quot;&quot;)">
            <text:p/>
          </table:table-cell>
          <table:table-cell table:style-name="ce169" table:formula="of:=IF([.E97]=&quot;OK&quot;; IF([.B97]=&quot;&quot;;&quot;Relation fehlt&quot;;IF(SIGN([.J97]-[.I97])=SIGN([.J96]-[.I96]);IF([.B97]=[.B96];&quot;OK&quot;;&quot;Relation falsch.&quot;);IF(OR(AND([.B96]=&quot;&gt;&quot;;[.B97]=&quot;&lt;&quot;);AND([.B96]=&quot;&lt;&quot;;[.B97]=&quot;&gt;&quot;);AND([.B96]=&quot;≥&quot;;[.B97]=&quot;≤&quot;);AND([.B96]=&quot;≤&quot;;[.B9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8]&lt;&gt;&quot;&quot;;[.C98]&lt;&gt;&quot;&quot;;OR([.E97]=&quot;OK&quot;;[.E97]&gt;=&quot;Umf&quot;));IF(AND([.I98]&lt;&gt;&quot;&quot;;[.J98]&lt;&gt;&quot;&quot;;ABS([.I98]-[.J98])&gt;0.005);&quot;Links-Rechts-Fehler&quot;;IF(AND([.I97]&lt;&gt;&quot;&quot;;[.J98]&lt;&gt;0;ABS([.J98]-[.K97])&gt;0.005);&quot;Äquivalenzumformung korrigieren&quot;;IF([.K98]&gt;&quot;Fehler&quot;;[.K98];IF(OR([.A98]=&quot;&quot;;[.A97]=&quot;&quot;;[.I98]=&quot;&quot;;[.J98]=&quot;&quot;);&quot;&quot;;&quot;OK&quot;))));&quot;&quot;)">
            <text:p/>
          </table:table-cell>
          <table:table-cell table:style-name="ce169" table:formula="of:=IF([.E98]=&quot;OK&quot;; IF([.B98]=&quot;&quot;;&quot;Relation fehlt&quot;;IF(SIGN([.J98]-[.I98])=SIGN([.J97]-[.I97]);IF([.B98]=[.B97];&quot;OK&quot;;&quot;Relation falsch.&quot;);IF(OR(AND([.B97]=&quot;&gt;&quot;;[.B98]=&quot;&lt;&quot;);AND([.B97]=&quot;&lt;&quot;;[.B98]=&quot;&gt;&quot;);AND([.B97]=&quot;≥&quot;;[.B98]=&quot;≤&quot;);AND([.B97]=&quot;≤&quot;;[.B9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9]&lt;&gt;&quot;&quot;;[.C99]&lt;&gt;&quot;&quot;;OR([.E98]=&quot;OK&quot;;[.E98]&gt;=&quot;Umf&quot;));IF(AND([.I99]&lt;&gt;&quot;&quot;;[.J99]&lt;&gt;&quot;&quot;;ABS([.I99]-[.J99])&gt;0.005);&quot;Links-Rechts-Fehler&quot;;IF(AND([.I98]&lt;&gt;&quot;&quot;;[.J99]&lt;&gt;0;ABS([.J99]-[.K98])&gt;0.005);&quot;Äquivalenzumformung korrigieren&quot;;IF([.K99]&gt;&quot;Fehler&quot;;[.K99];IF(OR([.A99]=&quot;&quot;;[.A98]=&quot;&quot;;[.I99]=&quot;&quot;;[.J99]=&quot;&quot;);&quot;&quot;;&quot;OK&quot;))));&quot;&quot;)">
            <text:p/>
          </table:table-cell>
          <table:table-cell table:style-name="ce169" table:formula="of:=IF([.E99]=&quot;OK&quot;; IF([.B99]=&quot;&quot;;&quot;Relation fehlt&quot;;IF(SIGN([.J99]-[.I99])=SIGN([.J98]-[.I98]);IF([.B99]=[.B98];&quot;OK&quot;;&quot;Relation falsch.&quot;);IF(OR(AND([.B98]=&quot;&gt;&quot;;[.B99]=&quot;&lt;&quot;);AND([.B98]=&quot;&lt;&quot;;[.B99]=&quot;&gt;&quot;);AND([.B98]=&quot;≥&quot;;[.B99]=&quot;≤&quot;);AND([.B98]=&quot;≤&quot;;[.B9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100]&lt;&gt;&quot;&quot;;[.C100]&lt;&gt;&quot;&quot;;OR([.E99]=&quot;OK&quot;;[.E99]&gt;=&quot;Umf&quot;));IF(AND([.I100]&lt;&gt;&quot;&quot;;[.J100]&lt;&gt;&quot;&quot;;ABS([.I100]-[.J100])&gt;0.005);&quot;Links-Rechts-Fehler&quot;;IF(AND([.I99]&lt;&gt;&quot;&quot;;[.J100]&lt;&gt;0;ABS([.J100]-[.K99])&gt;0.005);&quot;Äquivalenzumformung korrigieren&quot;;IF([.K100]&gt;&quot;Fehler&quot;;[.K100];IF(OR([.A100]=&quot;&quot;;[.A99]=&quot;&quot;;[.I100]=&quot;&quot;;[.J100]=&quot;&quot;);&quot;&quot;;&quot;OK&quot;))));&quot;&quot;)">
            <text:p/>
          </table:table-cell>
          <table:table-cell table:style-name="ce169" table:formula="of:=IF([.E100]=&quot;OK&quot;; IF([.B100]=&quot;&quot;;&quot;Relation fehlt&quot;;IF(SIGN([.J100]-[.I100])=SIGN([.J99]-[.I99]);IF([.B100]=[.B99];&quot;OK&quot;;&quot;Relation falsch.&quot;);IF(OR(AND([.B99]=&quot;&gt;&quot;;[.B100]=&quot;&lt;&quot;);AND([.B99]=&quot;&lt;&quot;;[.B100]=&quot;&gt;&quot;);AND([.B99]=&quot;≥&quot;;[.B100]=&quot;≤&quot;);AND([.B99]=&quot;≤&quot;;[.B10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1]&lt;&gt;&quot;&quot;;IF(AND([.I101]&lt;&gt;&quot;&quot;;[.J101]&lt;&gt;&quot;&quot;;[.I101]&lt;&gt;[.J101]);&quot;Links ungleich Rechts!!!&quot;;IF(AND([.I100]&lt;&gt;&quot;&quot;;[.J101]&lt;&gt;0;[.J101]&lt;&gt;[.K100]);&quot;Äquivalenzumformung korrigieren&quot;;IF(AND([.A101]=&quot;x&quot;;[.C101]&lt;&gt;&quot;x&quot;;[.I101]&lt;&gt;&quot;&quot;) ;&quot;Gelöst!!!&quot;;IF([.K101]&gt;&quot;Fehler&quot;;[.K101];IF(OR([.A101]=&quot;&quot;;[.A100]=&quot;&quot;;[.I101]=&quot;&quot;;[.J10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169"/>
          <table:table-cell table:style-name="ce80"/>
          <table:table-cell/>
          <table:table-cell table:style-name="ce369" table:number-columns-repeated="4"/>
          <table:table-cell/>
        </table:table-row>
        <table:table-row table:style-name="ro4" table:number-rows-repeated="65415">
          <table:table-cell/>
          <table:table-cell table:style-name="ce294"/>
          <table:table-cell table:number-columns-repeated="2"/>
          <table:table-cell table:style-name="ce162"/>
          <table:table-cell table:style-name="ce169"/>
          <table:table-cell table:style-name="ce80"/>
          <table:table-cell/>
          <table:table-cell table:style-name="ce369" table:number-columns-repeated="4"/>
          <table:table-cell/>
        </table:table-row>
        <table:table-row table:style-name="ro4" table:number-rows-repeated="983039">
          <table:table-cell table:number-columns-repeated="13"/>
        </table:table-row>
        <table:table-row table:style-name="ro4">
          <table:table-cell table:number-columns-repeated="13"/>
        </table:table-row>
        <calcext:conditional-formats>
          <calcext:conditional-format calcext:target-range-address="Tabelle3.A7:Tabelle3.D13">
            <calcext:condition calcext:apply-style-name="Result" calcext:value="formula-is([.$D$14]=&quot;&quot;)" calcext:base-cell-address="Tabelle3.A7"/>
          </calcext:conditional-format>
          <calcext:conditional-format calcext:target-range-address="Tabelle3.A18:Tabelle3.D24">
            <calcext:condition calcext:apply-style-name="Result" calcext:value="formula-is([.$D$25]=&quot;&quot;)" calcext:base-cell-address="Tabelle3.A18"/>
          </calcext:conditional-format>
          <calcext:conditional-format calcext:target-range-address="Tabelle3.A30:Tabelle3.D36">
            <calcext:condition calcext:apply-style-name="Result" calcext:value="formula-is([.$D$37]=&quot;&quot;)" calcext:base-cell-address="Tabelle3.A30"/>
          </calcext:conditional-format>
          <calcext:conditional-format calcext:target-range-address="Tabelle3.A42:Tabelle3.D48">
            <calcext:condition calcext:apply-style-name="Result" calcext:value="formula-is([.$D$49]=&quot;&quot;)" calcext:base-cell-address="Tabelle3.A42"/>
          </calcext:conditional-format>
          <calcext:conditional-format calcext:target-range-address="Tabelle3.A55:Tabelle3.D62">
            <calcext:condition calcext:apply-style-name="Result" calcext:value="formula-is([.$D$63]=&quot;&quot;)" calcext:base-cell-address="Tabelle3.A55"/>
          </calcext:conditional-format>
          <calcext:conditional-format calcext:target-range-address="Tabelle3.A68:Tabelle3.D75">
            <calcext:condition calcext:apply-style-name="Result" calcext:value="formula-is([.$D$76]=&quot;&quot;)" calcext:base-cell-address="Tabelle3.A68"/>
          </calcext:conditional-format>
          <calcext:conditional-format calcext:target-range-address="Tabelle3.C15:Tabelle3.C15">
            <calcext:condition calcext:apply-style-name="Result" calcext:value="formula-is([.$D$15]=&quot;&quot;)" calcext:base-cell-address="Tabelle3.C15"/>
          </calcext:conditional-format>
          <calcext:conditional-format calcext:target-range-address="Tabelle3.C26:Tabelle3.C26">
            <calcext:condition calcext:apply-style-name="Result" calcext:value="formula-is([.$D$26]=&quot;&quot;)" calcext:base-cell-address="Tabelle3.C26"/>
          </calcext:conditional-format>
          <calcext:conditional-format calcext:target-range-address="Tabelle3.C38:Tabelle3.C38">
            <calcext:condition calcext:apply-style-name="Result" calcext:value="formula-is([.$D$38]=&quot;&quot;)" calcext:base-cell-address="Tabelle3.C38"/>
          </calcext:conditional-format>
          <calcext:conditional-format calcext:target-range-address="Tabelle3.C50:Tabelle3.C50">
            <calcext:condition calcext:apply-style-name="Result" calcext:value="formula-is([.$D$50]=&quot;&quot;)" calcext:base-cell-address="Tabelle3.C50"/>
          </calcext:conditional-format>
          <calcext:conditional-format calcext:target-range-address="Tabelle3.C64:Tabelle3.C64">
            <calcext:condition calcext:apply-style-name="Result" calcext:value="formula-is([.$D$64]=&quot;&quot;)" calcext:base-cell-address="Tabelle3.C64"/>
          </calcext:conditional-format>
          <calcext:conditional-format calcext:target-range-address="Tabelle3.C77:Tabelle3.C77">
            <calcext:condition calcext:apply-style-name="Result" calcext:value="formula-is([.$D$77]=&quot;&quot;)" calcext:base-cell-address="Tabelle3.C77"/>
          </calcext:conditional-format>
        </calcext:conditional-formats>
      </table:table>
      <table:table table:name="Tabelle4" table:style-name="ta1" table:protected="true" table:protection-key="RISAaYM55EB4f9JUsQKkFIYvY3U=" table:protection-key-digest-algorithm="http://www.w3.org/2000/09/xmldsig#sha1" table:print-ranges="Tabelle4.A1:Tabelle4.H78">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25" form:id="control25"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26" form:id="control26"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27" form:id="control27"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28" form:id="control28"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29" form:id="control29"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30" form:id="control30"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9" table:default-cell-style-name="Default"/>
        <table:table-column table:style-name="co10" table:default-cell-style-name="Default"/>
        <table:table-column table:style-name="co11" table:default-cell-style-name="Default"/>
        <table:table-column table:style-name="co22" table:default-cell-style-name="Default"/>
        <table:table-column table:style-name="co31" table:default-cell-style-name="Default"/>
        <table:table-column table:style-name="co32" table:default-cell-style-name="Default"/>
        <table:table-column table:style-name="co15" table:default-cell-style-name="Default"/>
        <table:table-column table:style-name="co33" table:default-cell-style-name="Default"/>
        <table:table-column table:style-name="co34" table:visibility="collapse" table:default-cell-style-name="Ausgabe"/>
        <table:table-column table:style-name="co29" table:visibility="collapse" table:number-columns-repeated="3" table:default-cell-style-name="Ausgabe"/>
        <table:table-column table:style-name="co1" table:default-cell-style-name="Ausgabe"/>
        <table:table-row table:style-name="ro2">
          <table:table-cell office:value-type="string" calcext:value-type="string">
            <text:p>Ungleichungen lösen </text:p>
          </table:table-cell>
          <table:table-cell table:style-name="ce294"/>
          <table:table-cell table:number-columns-repeated="2"/>
          <table:table-cell table:style-name="ce202"/>
          <table:table-cell table:style-name="ce165" office:value-type="string" calcext:value-type="string">
            <text:p>Klammergleichungen **</text:p>
          </table:table-cell>
          <table:table-cell table:style-name="ce85"/>
          <table:table-cell/>
          <table:table-cell table:style-name="ce369" office:value-type="string" calcext:value-type="string">
            <text:p>{x|x&lt;1}</text:p>
          </table:table-cell>
          <table:table-cell table:style-name="ce369" office:value-type="float" office:value="0.99999" calcext:value-type="float">
            <text:p>0,999990</text:p>
          </table:table-cell>
          <table:table-cell table:style-name="ce369" office:value-type="float" office:value="7" calcext:value-type="float">
            <text:p>7,000000</text:p>
          </table:table-cell>
          <table:table-cell table:style-name="ce369" office:value-type="float" office:value="13" calcext:value-type="float">
            <text:p>13,000000</text:p>
          </table:table-cell>
          <table:table-cell/>
        </table:table-row>
        <table:table-row table:style-name="ro2">
          <table:table-cell/>
          <table:table-cell table:style-name="ce294"/>
          <table:table-cell table:number-columns-repeated="2"/>
          <table:table-cell table:style-name="ce202"/>
          <table:table-cell table:style-name="ce166"/>
          <table:table-cell table:style-name="ce86"/>
          <table:table-cell/>
          <table:table-cell table:style-name="ce369" office:value-type="string" calcext:value-type="string">
            <text:p>{x|x&gt;6}</text:p>
          </table:table-cell>
          <table:table-cell table:style-name="ce369" office:value-type="float" office:value="6.00001" calcext:value-type="float">
            <text:p>6,000010</text:p>
          </table:table-cell>
          <table:table-cell table:style-name="ce369" office:value-type="float" office:value="18" calcext:value-type="float">
            <text:p>18,000000</text:p>
          </table:table-cell>
          <table:table-cell table:style-name="ce369" office:value-type="float" office:value="24" calcext:value-type="float">
            <text:p>24,000000</text:p>
          </table:table-cell>
          <table:table-cell/>
        </table:table-row>
        <table:table-row table:style-name="ro2">
          <table:table-cell table:style-name="ce133" office:value-type="string" calcext:value-type="string" table:number-columns-spanned="4" table:number-rows-spanned="1">
            <text:p>Beispiel für eine Lösungsmenge, wenn die Grundmenge die rationalen Zahlen sind:</text:p>
            <text:p> L = {x|x&gt;2}</text:p>
          </table:table-cell>
          <table:covered-table-cell table:number-columns-repeated="3"/>
          <table:table-cell table:style-name="ce202"/>
          <table:table-cell table:style-name="ce185" office:value-type="string" calcext:value-type="string">
            <text:p></text:p>
          </table:table-cell>
          <table:table-cell table:style-name="ce87" office:value-type="string" calcext:value-type="string">
            <text:p></text:p>
          </table:table-cell>
          <table:table-cell/>
          <table:table-cell table:style-name="ce369" office:value-type="string" calcext:value-type="string">
            <text:p>{x|x&gt;0,5}</text:p>
          </table:table-cell>
          <table:table-cell table:style-name="ce369" office:value-type="float" office:value="0.50001" calcext:value-type="float">
            <text:p>0,500010</text:p>
          </table:table-cell>
          <table:table-cell table:style-name="ce369" office:value-type="float" office:value="30" calcext:value-type="float">
            <text:p>30,000000</text:p>
          </table:table-cell>
          <table:table-cell table:style-name="ce369" office:value-type="float" office:value="36" calcext:value-type="float">
            <text:p>36,000000</text:p>
          </table:table-cell>
          <table:table-cell/>
        </table:table-row>
        <table:table-row table:style-name="ro2">
          <table:table-cell/>
          <table:table-cell table:style-name="ce294"/>
          <table:table-cell table:number-columns-repeated="2"/>
          <table:table-cell table:style-name="ce202"/>
          <table:table-cell table:style-name="ce186" table:formula="of:=DCOUNT([.$D1:.$D115];[.$D1:.$D115];[.$F2:.$F3])*2" office:value-type="float" office:value="0" calcext:value-type="float">
            <text:p>0</text:p>
          </table:table-cell>
          <table:table-cell table:style-name="ce195" table:formula="of:=DCOUNT([.$D1:.$D115];[.$D1:.$D115];[.$G2:.$G3])*2" office:value-type="float" office:value="24" calcext:value-type="float">
            <text:p>24</text:p>
          </table:table-cell>
          <table:table-cell/>
          <table:table-cell table:style-name="ce369" office:value-type="string" calcext:value-type="string">
            <text:p>{x|x&gt;1,5}</text:p>
          </table:table-cell>
          <table:table-cell table:style-name="ce369" office:value-type="float" office:value="1.50001" calcext:value-type="float">
            <text:p>1,500010</text:p>
          </table:table-cell>
          <table:table-cell table:style-name="ce369" office:value-type="float" office:value="42" calcext:value-type="float">
            <text:p>42,000000</text:p>
          </table:table-cell>
          <table:table-cell table:style-name="ce369" office:value-type="float" office:value="48" calcext:value-type="float">
            <text:p>48,000000</text:p>
          </table:table-cell>
          <table:table-cell/>
        </table:table-row>
        <table:table-row table:style-name="ro4">
          <table:table-cell table:style-name="ce294" office:value-type="string" calcext:value-type="string">
            <text:p>Linke Seite</text:p>
          </table:table-cell>
          <table:table-cell table:style-name="ce294"/>
          <table:table-cell table:style-name="ce294" office:value-type="string" calcext:value-type="string">
            <text:p>Rechte Seite</text:p>
          </table:table-cell>
          <table:table-cell office:value-type="string" calcext:value-type="string">
            <text:p>| Äquivalenzumformungen</text:p>
          </table:table-cell>
          <table:table-cell table:style-name="ce202"/>
          <table:table-cell table:style-name="ce169"/>
          <table:table-cell table:style-name="ce80"/>
          <table:table-cell/>
          <table:table-cell table:style-name="ce369" office:value-type="string" calcext:value-type="string">
            <text:p>{x|x&lt;12}</text:p>
          </table:table-cell>
          <table:table-cell table:style-name="ce369" office:value-type="float" office:value="11.99999" calcext:value-type="float">
            <text:p>11,999990</text:p>
          </table:table-cell>
          <table:table-cell table:style-name="ce369" office:value-type="float" office:value="55" calcext:value-type="float">
            <text:p>55,000000</text:p>
          </table:table-cell>
          <table:table-cell table:style-name="ce369" office:value-type="float" office:value="62" calcext:value-type="float">
            <text:p>62,000000</text:p>
          </table:table-cell>
          <table:table-cell/>
        </table:table-row>
        <table:table-row table:style-name="ro4">
          <table:table-cell office:value-type="string" calcext:value-type="string">
            <text:p>G = <text:span text:style-name="T8">Q</text:span></text:p>
          </table:table-cell>
          <table:table-cell table:style-name="ce42"/>
          <table:table-cell table:number-columns-repeated="2"/>
          <table:table-cell table:style-name="ce163"/>
          <table:table-cell/>
          <table:table-cell table:style-name="ce80"/>
          <table:table-cell/>
          <table:table-cell table:style-name="ce369" office:value-type="string" calcext:value-type="string">
            <text:p>{x|x&gt;2}</text:p>
          </table:table-cell>
          <table:table-cell table:style-name="ce369" office:value-type="float" office:value="1.99999" calcext:value-type="float">
            <text:p>1,999990</text:p>
          </table:table-cell>
          <table:table-cell table:style-name="ce369" office:value-type="float" office:value="68" calcext:value-type="float">
            <text:p>68,000000</text:p>
          </table:table-cell>
          <table:table-cell table:style-name="ce369" office:value-type="float" office:value="75" calcext:value-type="float">
            <text:p>75,000000</text:p>
          </table:table-cell>
          <table:table-cell/>
        </table:table-row>
        <table:table-row table:style-name="ro4">
          <table:table-cell table:style-name="ce526" office:value-type="string" calcext:value-type="string">
            <text:p>4(x+3)-15</text:p>
          </table:table-cell>
          <table:table-cell table:style-name="ce322" office:value-type="string" calcext:value-type="string">
            <text:p>&lt;</text:p>
          </table:table-cell>
          <table:table-cell table:style-name="ce550" office:value-type="string" calcext:value-type="string">
            <text:p>2(x+7)-15x</text:p>
          </table:table-cell>
          <table:table-cell table:style-name="ce551"/>
          <table:table-cell table:style-name="ce164" office:value-type="string" calcext:value-type="string">
            <text:p>Umformungen in Ordnung?</text:p>
          </table:table-cell>
          <table:table-cell table:style-name="ce308" office:value-type="string" calcext:value-type="string">
            <text:p>Relation in Ordnung?</text:p>
          </table:table-cell>
          <table:table-cell table:style-name="ce80"/>
          <table:table-cell/>
          <table:table-cell table:style-name="ce369" table:formula="of:=4*(0.99999+3)-15" office:value-type="float" office:value="0.99996" calcext:value-type="float">
            <text:p>0,999960</text:p>
          </table:table-cell>
          <table:table-cell table:style-name="ce369" table:formula="of:=2*(0.99999+7)-15*0.99999" office:value-type="float" office:value="1.00013" calcext:value-type="float">
            <text:p>1,000130</text:p>
          </table:table-cell>
          <table:table-cell table:style-name="ce369" table:formula="of:=2*(0.99999+7)-15*0.99999" office:value-type="float" office:value="1.00013" calcext:value-type="float">
            <text:p>1,000130</text:p>
          </table:table-cell>
          <table:table-cell table:style-name="ce369"/>
          <table:table-cell/>
        </table:table-row>
        <table:table-row table:style-name="ro4">
          <table:table-cell table:style-name="ce527"/>
          <table:table-cell table:style-name="ce539" table:content-validation-name="val4"/>
          <table:table-cell table:style-name="ce551" table:number-columns-repeated="2"/>
          <table:table-cell table:style-name="ce162" table:formula="of:=IF(AND([.A8]&lt;&gt;&quot;&quot;;[.C8]&lt;&gt;&quot;&quot;;OR([.E7]=&quot;OK&quot;;[.E7]&gt;=&quot;Umf&quot;));IF(AND([.I8]&lt;&gt;&quot;&quot;;[.J8]&lt;&gt;&quot;&quot;;ABS([.I8]-[.J8])&gt;0.005);&quot;Links-Rechts-Fehler&quot;;IF(AND([.I7]&lt;&gt;&quot;&quot;;[.J8]&lt;&gt;0;ABS([.J8]-[.K7])&gt;0.005);&quot;Äquivalenzumformung korrigieren&quot;;IF([.K8]&gt;&quot;Fehler&quot;;[.K8];IF(OR([.A8]=&quot;&quot;;[.A7]=&quot;&quot;;[.I8]=&quot;&quot;;[.J8]=&quot;&quot;);&quot;&quot;;&quot;OK&quot;))));&quot;&quot;)">
            <text:p/>
          </table:table-cell>
          <table:table-cell table:style-name="ce169" table:formula="of:=IF([.E8]=&quot;OK&quot;; IF([.B8]=&quot;&quot;;&quot;Relation fehlt&quot;;IF(SIGN([.J8]-[.I8])=SIGN([.J7]-[.I7]);IF([.B8]=[.B7];&quot;OK&quot;;&quot;Relation falsch.&quot;);IF(OR(AND([.B7]=&quot;&gt;&quot;;[.B8]=&quot;&lt;&quot;);AND([.B7]=&quot;&lt;&quot;;[.B8]=&quot;&gt;&quot;);AND([.B7]=&quot;≥&quot;;[.B8]=&quot;≤&quot;);AND([.B7]=&quot;≤&quot;;[.B8]=&quot;≥&quot;));&quot;OK&quot;;&quot;Aufpassen&quot;)));&quot;&quot;)">
            <text:p/>
          </table:table-cell>
          <table:table-cell table:style-name="ce80"/>
          <table:table-cell/>
          <table:table-cell table:style-name="ce369" table:number-columns-repeated="4"/>
          <table:table-cell/>
        </table:table-row>
        <table:table-row table:style-name="ro4">
          <table:table-cell table:style-name="ce527"/>
          <table:table-cell table:style-name="ce539" table:content-validation-name="val4"/>
          <table:table-cell table:style-name="ce551" table:number-columns-repeated="2"/>
          <table:table-cell table:style-name="ce162" table:formula="of:=IF(AND([.A9]&lt;&gt;&quot;&quot;;[.C9]&lt;&gt;&quot;&quot;;OR([.E8]=&quot;OK&quot;;[.E8]&gt;=&quot;Umf&quot;));IF(AND([.I9]&lt;&gt;&quot;&quot;;[.J9]&lt;&gt;&quot;&quot;;ABS([.I9]-[.J9])&gt;0.005);&quot;Links-Rechts-Fehler&quot;;IF(AND([.I8]&lt;&gt;&quot;&quot;;[.J9]&lt;&gt;0;ABS([.J9]-[.K8])&gt;0.005);&quot;Äquivalenzumformung korrigieren&quot;;IF([.K9]&gt;&quot;Fehler&quot;;[.K9];IF(OR([.A9]=&quot;&quot;;[.A8]=&quot;&quot;;[.I9]=&quot;&quot;;[.J9]=&quot;&quot;);&quot;&quot;;&quot;OK&quot;))));&quot;&quot;)">
            <text:p/>
          </table:table-cell>
          <table:table-cell table:style-name="ce169" table:formula="of:=IF([.E9]=&quot;OK&quot;; IF([.B9]=&quot;&quot;;&quot;Relation fehlt&quot;;IF(SIGN([.J9]-[.I9])=SIGN([.J8]-[.I8]);IF([.B9]=[.B8];&quot;OK&quot;;&quot;Relation falsch.&quot;);IF(OR(AND([.B8]=&quot;&gt;&quot;;[.B9]=&quot;&lt;&quot;);AND([.B8]=&quot;&lt;&quot;;[.B9]=&quot;&gt;&quot;);AND([.B8]=&quot;≥&quot;;[.B9]=&quot;≤&quot;);AND([.B8]=&quot;≤&quot;;[.B9]=&quot;≥&quot;));&quot;OK&quot;;&quot;Aufpassen&quot;)));&quot;&quot;)">
            <text:p/>
          </table:table-cell>
          <table:table-cell table:style-name="ce80"/>
          <table:table-cell/>
          <table:table-cell table:style-name="ce369" table:number-columns-repeated="4"/>
          <table:table-cell/>
        </table:table-row>
        <table:table-row table:style-name="ro4">
          <table:table-cell table:style-name="ce527"/>
          <table:table-cell table:style-name="ce539" table:content-validation-name="val4"/>
          <table:table-cell table:style-name="ce551" table:number-columns-repeated="2"/>
          <table:table-cell table:style-name="ce162" table:formula="of:=IF(AND([.A10]&lt;&gt;&quot;&quot;;[.C10]&lt;&gt;&quot;&quot;;OR([.E9]=&quot;OK&quot;;[.E9]&gt;=&quot;Umf&quot;));IF(AND([.I10]&lt;&gt;&quot;&quot;;[.J10]&lt;&gt;&quot;&quot;;ABS([.I10]-[.J10])&gt;0.005);&quot;Links-Rechts-Fehler&quot;;IF(AND([.I9]&lt;&gt;&quot;&quot;;[.J10]&lt;&gt;0;ABS([.J10]-[.K9])&gt;0.005);&quot;Äquivalenzumformung korrigieren&quot;;IF([.K10]&gt;&quot;Fehler&quot;;[.K10];IF(OR([.A10]=&quot;&quot;;[.A9]=&quot;&quot;;[.I10]=&quot;&quot;;[.J10]=&quot;&quot;);&quot;&quot;;&quot;OK&quot;))));&quot;&quot;)">
            <text:p/>
          </table:table-cell>
          <table:table-cell table:style-name="ce169" table:formula="of:=IF([.E10]=&quot;OK&quot;; IF([.B10]=&quot;&quot;;&quot;Relation fehlt&quot;;IF(SIGN([.J10]-[.I10])=SIGN([.J9]-[.I9]);IF([.B10]=[.B9];&quot;OK&quot;;&quot;Relation falsch.&quot;);IF(OR(AND([.B9]=&quot;&gt;&quot;;[.B10]=&quot;&lt;&quot;);AND([.B9]=&quot;&lt;&quot;;[.B10]=&quot;&gt;&quot;);AND([.B9]=&quot;≥&quot;;[.B10]=&quot;≤&quot;);AND([.B9]=&quot;≤&quot;;[.B10]=&quot;≥&quot;));&quot;OK&quot;;&quot;Aufpassen&quot;)));&quot;&quot;)">
            <text:p/>
          </table:table-cell>
          <table:table-cell table:number-columns-repeated="2"/>
          <table:table-cell table:style-name="ce369" table:number-columns-repeated="4"/>
          <table:table-cell/>
        </table:table-row>
        <table:table-row table:style-name="ro4">
          <table:table-cell table:style-name="ce527"/>
          <table:table-cell table:style-name="ce539" table:content-validation-name="val4"/>
          <table:table-cell table:style-name="ce551" table:number-columns-repeated="2"/>
          <table:table-cell table:style-name="ce162" table:formula="of:=IF(AND([.A11]&lt;&gt;&quot;&quot;;[.C11]&lt;&gt;&quot;&quot;;OR([.E10]=&quot;OK&quot;;[.E10]&gt;=&quot;Umf&quot;));IF(AND([.I11]&lt;&gt;&quot;&quot;;[.J11]&lt;&gt;&quot;&quot;;ABS([.I11]-[.J11])&gt;0.005);&quot;Links-Rechts-Fehler&quot;;IF(AND([.I10]&lt;&gt;&quot;&quot;;[.J11]&lt;&gt;0;ABS([.J11]-[.K10])&gt;0.005);&quot;Äquivalenzumformung korrigieren&quot;;IF([.K11]&gt;&quot;Fehler&quot;;[.K11];IF(OR([.A11]=&quot;&quot;;[.A10]=&quot;&quot;;[.I11]=&quot;&quot;;[.J11]=&quot;&quot;);&quot;&quot;;&quot;OK&quot;))));&quot;&quot;)">
            <text:p/>
          </table:table-cell>
          <table:table-cell table:style-name="ce169" table:formula="of:=IF([.E11]=&quot;OK&quot;; IF([.B11]=&quot;&quot;;&quot;Relation fehlt&quot;;IF(SIGN([.J11]-[.I11])=SIGN([.J10]-[.I10]);IF([.B11]=[.B10];&quot;OK&quot;;&quot;Relation falsch.&quot;);IF(OR(AND([.B10]=&quot;&gt;&quot;;[.B11]=&quot;&lt;&quot;);AND([.B10]=&quot;&lt;&quot;;[.B11]=&quot;&gt;&quot;);AND([.B10]=&quot;≥&quot;;[.B11]=&quot;≤&quot;);AND([.B10]=&quot;≤&quot;;[.B11]=&quot;≥&quot;));&quot;OK&quot;;&quot;Aufpassen&quot;)));&quot;&quot;)">
            <text:p/>
          </table:table-cell>
          <table:table-cell table:style-name="ce80"/>
          <table:table-cell/>
          <table:table-cell table:style-name="ce369" table:number-columns-repeated="4"/>
          <table:table-cell/>
        </table:table-row>
        <table:table-row table:style-name="ro4">
          <table:table-cell table:style-name="ce527"/>
          <table:table-cell table:style-name="ce539" table:content-validation-name="val4"/>
          <table:table-cell table:style-name="ce551" table:number-columns-repeated="2"/>
          <table:table-cell table:style-name="ce162" table:formula="of:=IF(AND([.A12]&lt;&gt;&quot;&quot;;[.C12]&lt;&gt;&quot;&quot;;OR([.E11]=&quot;OK&quot;;[.E11]&gt;=&quot;Umf&quot;));IF(AND([.I12]&lt;&gt;&quot;&quot;;[.J12]&lt;&gt;&quot;&quot;;ABS([.I12]-[.J12])&gt;0.005);&quot;Links-Rechts-Fehler&quot;;IF(AND([.I11]&lt;&gt;&quot;&quot;;[.J12]&lt;&gt;0;ABS([.J12]-[.K11])&gt;0.005);&quot;Äquivalenzumformung korrigieren&quot;;IF([.K12]&gt;&quot;Fehler&quot;;[.K12];IF(OR([.A12]=&quot;&quot;;[.A11]=&quot;&quot;;[.I12]=&quot;&quot;;[.J12]=&quot;&quot;);&quot;&quot;;&quot;OK&quot;))));&quot;&quot;)">
            <text:p/>
          </table:table-cell>
          <table:table-cell table:style-name="ce169" table:formula="of:=IF([.E12]=&quot;OK&quot;; IF([.B12]=&quot;&quot;;&quot;Relation fehlt&quot;;IF(SIGN([.J12]-[.I12])=SIGN([.J11]-[.I11]);IF([.B12]=[.B11];&quot;OK&quot;;&quot;Relation falsch.&quot;);IF(OR(AND([.B11]=&quot;&gt;&quot;;[.B12]=&quot;&lt;&quot;);AND([.B11]=&quot;&lt;&quot;;[.B12]=&quot;&gt;&quot;);AND([.B11]=&quot;≥&quot;;[.B12]=&quot;≤&quot;);AND([.B11]=&quot;≤&quot;;[.B12]=&quot;≥&quot;));&quot;OK&quot;;&quot;Aufpassen&quot;)));&quot;&quot;)">
            <text:p/>
          </table:table-cell>
          <table:table-cell table:style-name="ce80"/>
          <table:table-cell/>
          <table:table-cell table:style-name="ce369" table:number-columns-repeated="4"/>
          <table:table-cell/>
        </table:table-row>
        <table:table-row table:style-name="ro4">
          <table:table-cell table:style-name="ce527"/>
          <table:table-cell table:style-name="ce539" table:content-validation-name="val4"/>
          <table:table-cell table:style-name="ce551"/>
          <table:table-cell table:style-name="ce568"/>
          <table:table-cell table:style-name="ce162" table:formula="of:=IF(AND([.A13]&lt;&gt;&quot;&quot;;[.C13]&lt;&gt;&quot;&quot;;OR([.E12]=&quot;OK&quot;;[.E12]&gt;=&quot;Umf&quot;));IF(AND([.I13]&lt;&gt;&quot;&quot;;[.J13]&lt;&gt;&quot;&quot;;ABS([.I13]-[.J13])&gt;0.005);&quot;Links-Rechts-Fehler&quot;;IF(AND([.I12]&lt;&gt;&quot;&quot;;[.J13]&lt;&gt;0;ABS([.J13]-[.K12])&gt;0.005);&quot;Äquivalenzumformung korrigieren&quot;;IF([.K13]&gt;&quot;Fehler&quot;;[.K13];IF(OR([.A13]=&quot;&quot;;[.A12]=&quot;&quot;;[.I13]=&quot;&quot;;[.J13]=&quot;&quot;);&quot;&quot;;&quot;OK&quot;))));&quot;&quot;)">
            <text:p/>
            <draw:control table:end-cell-address="Tabelle4.E14" table:end-x="25.31mm" table:end-y="4.09mm" draw:z-index="0" draw:text-style-name="P2" svg:width="25.06mm" svg:height="4.09mm" svg:x="0.27mm" svg:y="4.52mm" draw:control="control25"/>
          </table:table-cell>
          <table:table-cell table:style-name="ce169" table:formula="of:=IF([.E13]=&quot;OK&quot;; IF([.B13]=&quot;&quot;;&quot;Relation fehlt&quot;;IF(SIGN([.J13]-[.I13])=SIGN([.J12]-[.I12]);IF([.B13]=[.B12];&quot;OK&quot;;&quot;Relation falsch.&quot;);IF(OR(AND([.B12]=&quot;&gt;&quot;;[.B13]=&quot;&lt;&quot;);AND([.B12]=&quot;&lt;&quot;;[.B13]=&quot;&gt;&quot;);AND([.B12]=&quot;≥&quot;;[.B13]=&quot;≤&quot;);AND([.B12]=&quot;≤&quot;;[.B13]=&quot;≥&quot;));&quot;OK&quot;;&quot;Aufpassen&quot;)));&quot;&quot;)">
            <text:p/>
          </table:table-cell>
          <table:table-cell table:style-name="ce80"/>
          <table:table-cell/>
          <table:table-cell table:style-name="ce369" table:number-columns-repeated="4"/>
          <table:table-cell/>
        </table:table-row>
        <table:table-row table:style-name="ro4">
          <table:table-cell table:number-columns-repeated="3"/>
          <table:table-cell table:style-name="ce160" table:formula="of:=IF(ISERROR(VALUE(VLOOKUP(&quot; *x *&quot;;[.A8:.C13];3;0)));&quot;&quot;;IF(ABS(VALUE(VLOOKUP(&quot; *x *&quot;;[.A8:.C13];3;0))-[.J1]&lt;0.001);IF(VLOOKUP(&quot; *x *&quot;;[.A8:.F13];6;0)=&quot;OK&quot;;&quot;&quot;;&quot;&quot;);&quot;&quot;))" office:value-type="string" office:string-value="" calcext:value-type="string">
            <text:p></text:p>
          </table:table-cell>
          <table:table-cell table:style-name="ce162" table:formula="of:=IF(AND([.A14]&lt;&gt;&quot;&quot;;[.C14]&lt;&gt;&quot;&quot;;OR([.E13]=&quot;OK&quot;;[.E13]&gt;=&quot;Umf&quot;));IF(AND([.I14]&lt;&gt;&quot;&quot;;[.J14]&lt;&gt;&quot;&quot;;ABS([.I14]-[.J14])&gt;0.005);&quot;Links-Rechts-Fehler&quot;;IF(AND([.I13]&lt;&gt;&quot;&quot;;[.J14]&lt;&gt;0;ABS([.J14]-[.K13])&gt;0.005);&quot;Äquivalenzumformung korrigieren&quot;;IF([.K14]&gt;&quot;Fehler&quot;;[.K14];IF(OR([.A14]=&quot;&quot;;[.A13]=&quot;&quot;;[.I14]=&quot;&quot;;[.J14]=&quot;&quot;);&quot;&quot;;&quot;OK&quot;))));&quot;&quot;)">
            <text:p/>
          </table:table-cell>
          <table:table-cell table:style-name="ce169" table:formula="of:=IF([.E14]=&quot;OK&quot;; IF([.B14]=&quot;&quot;;&quot;Relation fehlt&quot;;IF(SIGN([.J14]-[.I14])=SIGN([.J13]-[.I13]);IF([.B14]=[.B13];&quot;OK&quot;;&quot;Relation falsch.&quot;);IF(OR(AND([.B13]=&quot;&gt;&quot;;[.B14]=&quot;&lt;&quot;);AND([.B13]=&quot;&lt;&quot;;[.B14]=&quot;&gt;&quot;);AND([.B13]=&quot;≥&quot;;[.B14]=&quot;≤&quot;);AND([.B13]=&quot;≤&quot;;[.B14]=&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52"/>
          <table:table-cell table:style-name="ce161" table:formula="of:=IF(ISERROR(FIND(&quot;|&quot;&amp; SUBSTITUTE(SUBSTITUTE(SUBSTITUTE(SUBSTITUTE(SUBSTITUTE([.C15];&quot; &quot;;&quot;&quot;);&quot;…&quot;;&quot;...&quot;);&quot;·&quot;;&quot;*&quot; );&quot;–&quot; ;&quot;-&quot; );&quot;:&quot;;&quot;/&quot;) &amp;&quot;|&quot;;&quot;|&quot; &amp; SUBSTITUTE([.I1];&quot; &quot;;&quot;&quot;) &amp;&quot;|&quot;));&quot;&quot;;&quot;&quot;)" office:value-type="string" office:string-value="" calcext:value-type="string">
            <text:p></text:p>
          </table:table-cell>
          <table:table-cell table:style-name="ce162" table:formula="of:=IF(AND([.A15]&lt;&gt;&quot;&quot;;[.C15]&lt;&gt;&quot;&quot;;OR([.E14]=&quot;OK&quot;;[.E14]&gt;=&quot;Umf&quot;));IF(AND([.I15]&lt;&gt;&quot;&quot;;[.J15]&lt;&gt;&quot;&quot;;ABS([.I15]-[.J15])&gt;0.005);&quot;Links-Rechts-Fehler&quot;;IF(AND([.I14]&lt;&gt;&quot;&quot;;[.J15]&lt;&gt;0;ABS([.J15]-[.K14])&gt;0.005);&quot;Äquivalenzumformung korrigieren&quot;;IF([.K15]&gt;&quot;Fehler&quot;;[.K15];IF(OR([.A15]=&quot;&quot;;[.A14]=&quot;&quot;;[.I15]=&quot;&quot;;[.J15]=&quot;&quot;);&quot;&quot;;&quot;OK&quot;))));&quot;&quot;)">
            <text:p/>
          </table:table-cell>
          <table:table-cell table:style-name="ce169" table:formula="of:=IF([.E15]=&quot;OK&quot;; IF([.B15]=&quot;&quot;;&quot;Relation fehlt&quot;;IF(SIGN([.J15]-[.I15])=SIGN([.J14]-[.I14]);IF([.B15]=[.B14];&quot;OK&quot;;&quot;Relation falsch.&quot;);IF(OR(AND([.B14]=&quot;&gt;&quot;;[.B15]=&quot;&lt;&quot;);AND([.B14]=&quot;&lt;&quot;;[.B15]=&quot;&gt;&quot;);AND([.B14]=&quot;≥&quot;;[.B15]=&quot;≤&quot;);AND([.B14]=&quot;≤&quot;;[.B1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16]&lt;&gt;&quot;&quot;;[.C16]&lt;&gt;&quot;&quot;;OR([.E15]=&quot;OK&quot;;[.E15]&gt;=&quot;Umf&quot;));IF(AND([.I16]&lt;&gt;&quot;&quot;;[.J16]&lt;&gt;&quot;&quot;;ABS([.I16]-[.J16])&gt;0.005);&quot;Links-Rechts-Fehler&quot;;IF(AND([.I15]&lt;&gt;&quot;&quot;;[.J16]&lt;&gt;0;ABS([.J16]-[.K15])&gt;0.005);&quot;Äquivalenzumformung korrigieren&quot;;IF([.K16]&gt;&quot;Fehler&quot;;[.K16];IF(OR([.A16]=&quot;&quot;;[.A15]=&quot;&quot;;[.I16]=&quot;&quot;;[.J16]=&quot;&quot;);&quot;&quot;;&quot;OK&quot;))));&quot;&quot;)">
            <text:p/>
          </table:table-cell>
          <table:table-cell table:style-name="ce169" table:formula="of:=IF([.E16]=&quot;OK&quot;; IF([.B16]=&quot;&quot;;&quot;Relation fehlt&quot;;IF(SIGN([.J16]-[.I16])=SIGN([.J15]-[.I15]);IF([.B16]=[.B15];&quot;OK&quot;;&quot;Relation falsch.&quot;);IF(OR(AND([.B15]=&quot;&gt;&quot;;[.B16]=&quot;&lt;&quot;);AND([.B15]=&quot;&lt;&quot;;[.B16]=&quot;&gt;&quot;);AND([.B15]=&quot;≥&quot;;[.B16]=&quot;≤&quot;);AND([.B15]=&quot;≤&quot;;[.B16]=&quot;≥&quot;));&quot;OK&quot;;&quot;Aufpassen&quot;)));&quot;&quot;)">
            <text:p/>
          </table:table-cell>
          <table:table-cell table:style-name="ce84"/>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17]&lt;&gt;&quot;&quot;;[.C17]&lt;&gt;&quot;&quot;;OR([.E16]=&quot;OK&quot;;[.E16]&gt;=&quot;Umf&quot;));IF(AND([.I17]&lt;&gt;&quot;&quot;;[.J17]&lt;&gt;&quot;&quot;;ABS([.I17]-[.J17])&gt;0.005);&quot;Links-Rechts-Fehler&quot;;IF(AND([.I16]&lt;&gt;&quot;&quot;;[.J17]&lt;&gt;0;ABS([.J17]-[.K16])&gt;0.005);&quot;Äquivalenzumformung korrigieren&quot;;IF([.K17]&gt;&quot;Fehler&quot;;[.K17];IF(OR([.A17]=&quot;&quot;;[.A16]=&quot;&quot;;[.I17]=&quot;&quot;;[.J17]=&quot;&quot;);&quot;&quot;;&quot;OK&quot;))));&quot;&quot;)">
            <text:p/>
          </table:table-cell>
          <table:table-cell table:style-name="ce169" table:formula="of:=IF([.E17]=&quot;OK&quot;; IF([.B17]=&quot;&quot;;&quot;Relation fehlt&quot;;IF(SIGN([.J17]-[.I17])=SIGN([.J16]-[.I16]);IF([.B17]=[.B16];&quot;OK&quot;;&quot;Relation falsch.&quot;);IF(OR(AND([.B16]=&quot;&gt;&quot;;[.B17]=&quot;&lt;&quot;);AND([.B16]=&quot;&lt;&quot;;[.B17]=&quot;&gt;&quot;);AND([.B16]=&quot;≥&quot;;[.B17]=&quot;≤&quot;);AND([.B16]=&quot;≤&quot;;[.B17]=&quot;≥&quot;));&quot;OK&quot;;&quot;Aufpassen&quot;)));&quot;&quot;)">
            <text:p/>
          </table:table-cell>
          <table:table-cell table:style-name="ce80"/>
          <table:table-cell/>
          <table:table-cell table:style-name="ce369" table:number-columns-repeated="4"/>
          <table:table-cell/>
        </table:table-row>
        <table:table-row table:style-name="ro4">
          <table:table-cell table:style-name="ce528" office:value-type="string" calcext:value-type="string">
            <text:p>3(2x-18)-4</text:p>
          </table:table-cell>
          <table:table-cell table:style-name="ce324" office:value-type="string" calcext:value-type="string">
            <text:p>&gt;</text:p>
          </table:table-cell>
          <table:table-cell table:style-name="ce553" office:value-type="string" calcext:value-type="string">
            <text:p>3x-4(3x-8)</text:p>
          </table:table-cell>
          <table:table-cell table:style-name="ce554"/>
          <table:table-cell table:style-name="ce164" office:value-type="string" calcext:value-type="string">
            <text:p>Umformungen in Ordnung?</text:p>
          </table:table-cell>
          <table:table-cell table:style-name="ce308" office:value-type="string" calcext:value-type="string">
            <text:p>Relation in Ordnung?</text:p>
          </table:table-cell>
          <table:table-cell table:style-name="ce80"/>
          <table:table-cell/>
          <table:table-cell table:style-name="ce369" table:formula="of:=3*(2*6-18)-4" office:value-type="float" office:value="-22" calcext:value-type="float">
            <text:p>-22,000000</text:p>
          </table:table-cell>
          <table:table-cell table:style-name="ce369" table:formula="of:=3*6-4*(3*6-8)" office:value-type="float" office:value="-22" calcext:value-type="float">
            <text:p>-22,000000</text:p>
          </table:table-cell>
          <table:table-cell table:style-name="ce369" table:formula="of:=3*6-4*(3*6-8)" office:value-type="float" office:value="-22" calcext:value-type="float">
            <text:p>-22,000000</text:p>
          </table:table-cell>
          <table:table-cell table:style-name="ce369"/>
          <table:table-cell/>
        </table:table-row>
        <table:table-row table:style-name="ro4">
          <table:table-cell table:style-name="ce529"/>
          <table:table-cell table:style-name="ce541" table:content-validation-name="val4"/>
          <table:table-cell table:style-name="ce554" table:number-columns-repeated="2"/>
          <table:table-cell table:style-name="ce162" table:formula="of:=IF(AND([.A19]&lt;&gt;&quot;&quot;;[.C19]&lt;&gt;&quot;&quot;;OR([.E18]=&quot;OK&quot;;[.E18]&gt;=&quot;Umf&quot;));IF(AND([.I19]&lt;&gt;&quot;&quot;;[.J19]&lt;&gt;&quot;&quot;;ABS([.I19]-[.J19])&gt;0.005);&quot;Links-Rechts-Fehler&quot;;IF(AND([.I18]&lt;&gt;&quot;&quot;;[.J19]&lt;&gt;0;ABS([.J19]-[.K18])&gt;0.005);&quot;Äquivalenzumformung korrigieren&quot;;IF([.K19]&gt;&quot;Fehler&quot;;[.K19];IF(OR([.A19]=&quot;&quot;;[.A18]=&quot;&quot;;[.I19]=&quot;&quot;;[.J19]=&quot;&quot;);&quot;&quot;;&quot;OK&quot;))));&quot;&quot;)">
            <text:p/>
          </table:table-cell>
          <table:table-cell table:style-name="ce169" table:formula="of:=IF([.E19]=&quot;OK&quot;; IF([.B19]=&quot;&quot;;&quot;Relation fehlt&quot;;IF(SIGN([.J19]-[.I19])=SIGN([.J18]-[.I18]);IF([.B19]=[.B18];&quot;OK&quot;;&quot;Relation falsch.&quot;);IF(OR(AND([.B18]=&quot;&gt;&quot;;[.B19]=&quot;&lt;&quot;);AND([.B18]=&quot;&lt;&quot;;[.B19]=&quot;&gt;&quot;);AND([.B18]=&quot;≥&quot;;[.B19]=&quot;≤&quot;);AND([.B18]=&quot;≤&quot;;[.B19]=&quot;≥&quot;));&quot;OK&quot;;&quot;Aufpassen&quot;)));&quot;&quot;)">
            <text:p/>
          </table:table-cell>
          <table:table-cell table:style-name="ce80"/>
          <table:table-cell/>
          <table:table-cell table:style-name="ce369" table:number-columns-repeated="4"/>
          <table:table-cell/>
        </table:table-row>
        <table:table-row table:style-name="ro4">
          <table:table-cell table:style-name="ce529"/>
          <table:table-cell table:style-name="ce541" table:content-validation-name="val4"/>
          <table:table-cell table:style-name="ce554" table:number-columns-repeated="2"/>
          <table:table-cell table:style-name="ce162" table:formula="of:=IF(AND([.A20]&lt;&gt;&quot;&quot;;[.C20]&lt;&gt;&quot;&quot;;OR([.E19]=&quot;OK&quot;;[.E19]&gt;=&quot;Umf&quot;));IF(AND([.I20]&lt;&gt;&quot;&quot;;[.J20]&lt;&gt;&quot;&quot;;ABS([.I20]-[.J20])&gt;0.005);&quot;Links-Rechts-Fehler&quot;;IF(AND([.I19]&lt;&gt;&quot;&quot;;[.J20]&lt;&gt;0;ABS([.J20]-[.K19])&gt;0.005);&quot;Äquivalenzumformung korrigieren&quot;;IF([.K20]&gt;&quot;Fehler&quot;;[.K20];IF(OR([.A20]=&quot;&quot;;[.A19]=&quot;&quot;;[.I20]=&quot;&quot;;[.J20]=&quot;&quot;);&quot;&quot;;&quot;OK&quot;))));&quot;&quot;)">
            <text:p/>
          </table:table-cell>
          <table:table-cell table:style-name="ce169" table:formula="of:=IF([.E20]=&quot;OK&quot;; IF([.B20]=&quot;&quot;;&quot;Relation fehlt&quot;;IF(SIGN([.J20]-[.I20])=SIGN([.J19]-[.I19]);IF([.B20]=[.B19];&quot;OK&quot;;&quot;Relation falsch.&quot;);IF(OR(AND([.B19]=&quot;&gt;&quot;;[.B20]=&quot;&lt;&quot;);AND([.B19]=&quot;&lt;&quot;;[.B20]=&quot;&gt;&quot;);AND([.B19]=&quot;≥&quot;;[.B20]=&quot;≤&quot;);AND([.B19]=&quot;≤&quot;;[.B20]=&quot;≥&quot;));&quot;OK&quot;;&quot;Aufpassen&quot;)));&quot;&quot;)">
            <text:p/>
          </table:table-cell>
          <table:table-cell table:style-name="ce80"/>
          <table:table-cell/>
          <table:table-cell table:style-name="ce369" table:number-columns-repeated="4"/>
          <table:table-cell/>
        </table:table-row>
        <table:table-row table:style-name="ro4">
          <table:table-cell table:style-name="ce529"/>
          <table:table-cell table:style-name="ce541" table:content-validation-name="val4"/>
          <table:table-cell table:style-name="ce554" table:number-columns-repeated="2"/>
          <table:table-cell table:style-name="ce162" table:formula="of:=IF(AND([.A21]&lt;&gt;&quot;&quot;;[.C21]&lt;&gt;&quot;&quot;;OR([.E20]=&quot;OK&quot;;[.E20]&gt;=&quot;Umf&quot;));IF(AND([.I21]&lt;&gt;&quot;&quot;;[.J21]&lt;&gt;&quot;&quot;;ABS([.I21]-[.J21])&gt;0.005);&quot;Links-Rechts-Fehler&quot;;IF(AND([.I20]&lt;&gt;&quot;&quot;;[.J21]&lt;&gt;0;ABS([.J21]-[.K20])&gt;0.005);&quot;Äquivalenzumformung korrigieren&quot;;IF([.K21]&gt;&quot;Fehler&quot;;[.K21];IF(OR([.A21]=&quot;&quot;;[.A20]=&quot;&quot;;[.I21]=&quot;&quot;;[.J21]=&quot;&quot;);&quot;&quot;;&quot;OK&quot;))));&quot;&quot;)">
            <text:p/>
          </table:table-cell>
          <table:table-cell table:style-name="ce169" table:formula="of:=IF([.E21]=&quot;OK&quot;; IF([.B21]=&quot;&quot;;&quot;Relation fehlt&quot;;IF(SIGN([.J21]-[.I21])=SIGN([.J20]-[.I20]);IF([.B21]=[.B20];&quot;OK&quot;;&quot;Relation falsch.&quot;);IF(OR(AND([.B20]=&quot;&gt;&quot;;[.B21]=&quot;&lt;&quot;);AND([.B20]=&quot;&lt;&quot;;[.B21]=&quot;&gt;&quot;);AND([.B20]=&quot;≥&quot;;[.B21]=&quot;≤&quot;);AND([.B20]=&quot;≤&quot;;[.B21]=&quot;≥&quot;));&quot;OK&quot;;&quot;Aufpassen&quot;)));&quot;&quot;)">
            <text:p/>
          </table:table-cell>
          <table:table-cell table:style-name="ce80"/>
          <table:table-cell/>
          <table:table-cell table:style-name="ce369" table:number-columns-repeated="4"/>
          <table:table-cell/>
        </table:table-row>
        <table:table-row table:style-name="ro4">
          <table:table-cell table:style-name="ce529"/>
          <table:table-cell table:style-name="ce541" table:content-validation-name="val4"/>
          <table:table-cell table:style-name="ce554" table:number-columns-repeated="2"/>
          <table:table-cell table:style-name="ce162" table:formula="of:=IF(AND([.A22]&lt;&gt;&quot;&quot;;[.C22]&lt;&gt;&quot;&quot;;OR([.E21]=&quot;OK&quot;;[.E21]&gt;=&quot;Umf&quot;));IF(AND([.I22]&lt;&gt;&quot;&quot;;[.J22]&lt;&gt;&quot;&quot;;ABS([.I22]-[.J22])&gt;0.005);&quot;Links-Rechts-Fehler&quot;;IF(AND([.I21]&lt;&gt;&quot;&quot;;[.J22]&lt;&gt;0;ABS([.J22]-[.K21])&gt;0.005);&quot;Äquivalenzumformung korrigieren&quot;;IF([.K22]&gt;&quot;Fehler&quot;;[.K22];IF(OR([.A22]=&quot;&quot;;[.A21]=&quot;&quot;;[.I22]=&quot;&quot;;[.J22]=&quot;&quot;);&quot;&quot;;&quot;OK&quot;))));&quot;&quot;)">
            <text:p/>
          </table:table-cell>
          <table:table-cell table:style-name="ce169" table:formula="of:=IF([.E22]=&quot;OK&quot;; IF([.B22]=&quot;&quot;;&quot;Relation fehlt&quot;;IF(SIGN([.J22]-[.I22])=SIGN([.J21]-[.I21]);IF([.B22]=[.B21];&quot;OK&quot;;&quot;Relation falsch.&quot;);IF(OR(AND([.B21]=&quot;&gt;&quot;;[.B22]=&quot;&lt;&quot;);AND([.B21]=&quot;&lt;&quot;;[.B22]=&quot;&gt;&quot;);AND([.B21]=&quot;≥&quot;;[.B22]=&quot;≤&quot;);AND([.B21]=&quot;≤&quot;;[.B22]=&quot;≥&quot;));&quot;OK&quot;;&quot;Aufpassen&quot;)));&quot;&quot;)">
            <text:p/>
          </table:table-cell>
          <table:table-cell table:style-name="ce80"/>
          <table:table-cell/>
          <table:table-cell table:style-name="ce369" table:number-columns-repeated="4"/>
          <table:table-cell/>
        </table:table-row>
        <table:table-row table:style-name="ro4">
          <table:table-cell table:style-name="ce529"/>
          <table:table-cell table:style-name="ce541" table:content-validation-name="val4"/>
          <table:table-cell table:style-name="ce554" table:number-columns-repeated="2"/>
          <table:table-cell table:style-name="ce162" table:formula="of:=IF(AND([.A23]&lt;&gt;&quot;&quot;;[.C23]&lt;&gt;&quot;&quot;;OR([.E22]=&quot;OK&quot;;[.E22]&gt;=&quot;Umf&quot;));IF(AND([.I23]&lt;&gt;&quot;&quot;;[.J23]&lt;&gt;&quot;&quot;;ABS([.I23]-[.J23])&gt;0.005);&quot;Links-Rechts-Fehler&quot;;IF(AND([.I22]&lt;&gt;&quot;&quot;;[.J23]&lt;&gt;0;ABS([.J23]-[.K22])&gt;0.005);&quot;Äquivalenzumformung korrigieren&quot;;IF([.K23]&gt;&quot;Fehler&quot;;[.K23];IF(OR([.A23]=&quot;&quot;;[.A22]=&quot;&quot;;[.I23]=&quot;&quot;;[.J23]=&quot;&quot;);&quot;&quot;;&quot;OK&quot;))));&quot;&quot;)">
            <text:p/>
          </table:table-cell>
          <table:table-cell table:style-name="ce169" table:formula="of:=IF([.E23]=&quot;OK&quot;; IF([.B23]=&quot;&quot;;&quot;Relation fehlt&quot;;IF(SIGN([.J23]-[.I23])=SIGN([.J22]-[.I22]);IF([.B23]=[.B22];&quot;OK&quot;;&quot;Relation falsch.&quot;);IF(OR(AND([.B22]=&quot;&gt;&quot;;[.B23]=&quot;&lt;&quot;);AND([.B22]=&quot;&lt;&quot;;[.B23]=&quot;&gt;&quot;);AND([.B22]=&quot;≥&quot;;[.B23]=&quot;≤&quot;);AND([.B22]=&quot;≤&quot;;[.B23]=&quot;≥&quot;));&quot;OK&quot;;&quot;Aufpassen&quot;)));&quot;&quot;)">
            <text:p/>
          </table:table-cell>
          <table:table-cell table:style-name="ce80"/>
          <table:table-cell/>
          <table:table-cell table:style-name="ce369" table:number-columns-repeated="4"/>
          <table:table-cell/>
        </table:table-row>
        <table:table-row table:style-name="ro4">
          <table:table-cell table:style-name="ce529"/>
          <table:table-cell table:style-name="ce541" table:content-validation-name="val4"/>
          <table:table-cell table:style-name="ce554"/>
          <table:table-cell table:style-name="ce569"/>
          <table:table-cell table:style-name="ce162" table:formula="of:=IF(AND([.A24]&lt;&gt;&quot;&quot;;[.C24]&lt;&gt;&quot;&quot;;OR([.E23]=&quot;OK&quot;;[.E23]&gt;=&quot;Umf&quot;));IF(AND([.I24]&lt;&gt;&quot;&quot;;[.J24]&lt;&gt;&quot;&quot;;ABS([.I24]-[.J24])&gt;0.005);&quot;Links-Rechts-Fehler&quot;;IF(AND([.I23]&lt;&gt;&quot;&quot;;[.J24]&lt;&gt;0;ABS([.J24]-[.K23])&gt;0.005);&quot;Äquivalenzumformung korrigieren&quot;;IF([.K24]&gt;&quot;Fehler&quot;;[.K24];IF(OR([.A24]=&quot;&quot;;[.A23]=&quot;&quot;;[.I24]=&quot;&quot;;[.J24]=&quot;&quot;);&quot;&quot;;&quot;OK&quot;))));&quot;&quot;)">
            <text:p/>
          </table:table-cell>
          <table:table-cell table:style-name="ce169" table:formula="of:=IF([.E24]=&quot;OK&quot;; IF([.B24]=&quot;&quot;;&quot;Relation fehlt&quot;;IF(SIGN([.J24]-[.I24])=SIGN([.J23]-[.I23]);IF([.B24]=[.B23];&quot;OK&quot;;&quot;Relation falsch.&quot;);IF(OR(AND([.B23]=&quot;&gt;&quot;;[.B24]=&quot;&lt;&quot;);AND([.B23]=&quot;&lt;&quot;;[.B24]=&quot;&gt;&quot;);AND([.B23]=&quot;≥&quot;;[.B24]=&quot;≤&quot;);AND([.B23]=&quot;≤&quot;;[.B2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19:.C24];3;0)));&quot;&quot;;IF(ABS(VALUE(VLOOKUP(&quot; *x *&quot;;[.A19:.C24];3;0))-[.J2]&lt;0.001);IF(VLOOKUP(&quot; *x *&quot;;[.A19:.F24];6;0)=&quot;OK&quot;;&quot;&quot;;&quot;&quot;);&quot;&quot;))" office:value-type="string" office:string-value="" calcext:value-type="string">
            <text:p></text:p>
          </table:table-cell>
          <table:table-cell table:style-name="ce162" table:formula="of:=IF(AND([.A25]&lt;&gt;&quot;&quot;;[.C25]&lt;&gt;&quot;&quot;;OR([.E24]=&quot;OK&quot;;[.E24]&gt;=&quot;Umf&quot;));IF(AND([.I25]&lt;&gt;&quot;&quot;;[.J25]&lt;&gt;&quot;&quot;;ABS([.I25]-[.J25])&gt;0.005);&quot;Links-Rechts-Fehler&quot;;IF(AND([.I24]&lt;&gt;&quot;&quot;;[.J25]&lt;&gt;0;ABS([.J25]-[.K24])&gt;0.005);&quot;Äquivalenzumformung korrigieren&quot;;IF([.K25]&gt;&quot;Fehler&quot;;[.K25];IF(OR([.A25]=&quot;&quot;;[.A24]=&quot;&quot;;[.I25]=&quot;&quot;;[.J25]=&quot;&quot;);&quot;&quot;;&quot;OK&quot;))));&quot;&quot;)">
            <text:p/>
            <draw:control table:end-cell-address="Tabelle4.E26" table:end-x="27.2mm" table:end-y="1.89mm" draw:z-index="1" draw:text-style-name="P2" svg:width="25.92mm" svg:height="4.76mm" svg:x="1.3mm" svg:y="1.66mm" draw:control="control26"/>
          </table:table-cell>
          <table:table-cell table:style-name="ce169" table:formula="of:=IF([.E25]=&quot;OK&quot;; IF([.B25]=&quot;&quot;;&quot;Relation fehlt&quot;;IF(SIGN([.J25]-[.I25])=SIGN([.J24]-[.I24]);IF([.B25]=[.B24];&quot;OK&quot;;&quot;Relation falsch.&quot;);IF(OR(AND([.B24]=&quot;&gt;&quot;;[.B25]=&quot;&lt;&quot;);AND([.B24]=&quot;&lt;&quot;;[.B25]=&quot;&gt;&quot;);AND([.B24]=&quot;≥&quot;;[.B25]=&quot;≤&quot;);AND([.B24]=&quot;≤&quot;;[.B25]=&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55"/>
          <table:table-cell table:style-name="ce161" table:formula="of:=IF(ISERROR(FIND(&quot;|&quot;&amp; SUBSTITUTE(SUBSTITUTE(SUBSTITUTE(SUBSTITUTE([.C26];&quot; &quot;;&quot;&quot;);&quot;·&quot;;&quot;*&quot; );&quot;–&quot; ;&quot;-&quot; );&quot;:&quot;;&quot;/&quot;) &amp;&quot;|&quot;;&quot;|&quot; &amp; SUBSTITUTE([.I2];&quot; &quot;;&quot;&quot;) &amp;&quot;|&quot;));&quot;&quot;;&quot;&quot;)" office:value-type="string" office:string-value="" calcext:value-type="string">
            <text:p></text:p>
          </table:table-cell>
          <table:table-cell table:style-name="ce162" table:formula="of:=IF(AND([.A26]&lt;&gt;&quot;&quot;;[.C26]&lt;&gt;&quot;&quot;;OR([.E25]=&quot;OK&quot;;[.E25]&gt;=&quot;Umf&quot;));IF(AND([.I26]&lt;&gt;&quot;&quot;;[.J26]&lt;&gt;&quot;&quot;;ABS([.I26]-[.J26])&gt;0.005);&quot;Links-Rechts-Fehler&quot;;IF(AND([.I25]&lt;&gt;&quot;&quot;;[.J26]&lt;&gt;0;ABS([.J26]-[.K25])&gt;0.005);&quot;Äquivalenzumformung korrigieren&quot;;IF([.K26]&gt;&quot;Fehler&quot;;[.K26];IF(OR([.A26]=&quot;&quot;;[.A25]=&quot;&quot;;[.I26]=&quot;&quot;;[.J26]=&quot;&quot;);&quot;&quot;;&quot;OK&quot;))));&quot;&quot;)">
            <text:p/>
          </table:table-cell>
          <table:table-cell table:style-name="ce169" table:formula="of:=IF([.E26]=&quot;OK&quot;; IF([.B26]=&quot;&quot;;&quot;Relation fehlt&quot;;IF(SIGN([.J26]-[.I26])=SIGN([.J25]-[.I25]);IF([.B26]=[.B25];&quot;OK&quot;;&quot;Relation falsch.&quot;);IF(OR(AND([.B25]=&quot;&gt;&quot;;[.B26]=&quot;&lt;&quot;);AND([.B25]=&quot;&lt;&quot;;[.B26]=&quot;&gt;&quot;);AND([.B25]=&quot;≥&quot;;[.B26]=&quot;≤&quot;);AND([.B25]=&quot;≤&quot;;[.B2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7]&lt;&gt;&quot;&quot;;[.C27]&lt;&gt;&quot;&quot;;OR([.E26]=&quot;OK&quot;;[.E26]&gt;=&quot;Umf&quot;));IF(AND([.I27]&lt;&gt;&quot;&quot;;[.J27]&lt;&gt;&quot;&quot;;ABS([.I27]-[.J27])&gt;0.005);&quot;Links-Rechts-Fehler&quot;;IF(AND([.I26]&lt;&gt;&quot;&quot;;[.J27]&lt;&gt;0;ABS([.J27]-[.K26])&gt;0.005);&quot;Äquivalenzumformung korrigieren&quot;;IF([.K27]&gt;&quot;Fehler&quot;;[.K27];IF(OR([.A27]=&quot;&quot;;[.A26]=&quot;&quot;;[.I27]=&quot;&quot;;[.J27]=&quot;&quot;);&quot;&quot;;&quot;OK&quot;))));&quot;&quot;)">
            <text:p/>
          </table:table-cell>
          <table:table-cell table:style-name="ce169" table:formula="of:=IF([.E27]=&quot;OK&quot;; IF([.B27]=&quot;&quot;;&quot;Relation fehlt&quot;;IF(SIGN([.J27]-[.I27])=SIGN([.J26]-[.I26]);IF([.B27]=[.B26];&quot;OK&quot;;&quot;Relation falsch.&quot;);IF(OR(AND([.B26]=&quot;&gt;&quot;;[.B27]=&quot;&lt;&quot;);AND([.B26]=&quot;&lt;&quot;;[.B27]=&quot;&gt;&quot;);AND([.B26]=&quot;≥&quot;;[.B27]=&quot;≤&quot;);AND([.B26]=&quot;≤&quot;;[.B2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8]&lt;&gt;&quot;&quot;;[.C28]&lt;&gt;&quot;&quot;;OR([.E27]=&quot;OK&quot;;[.E27]&gt;=&quot;Umf&quot;));IF(AND([.I28]&lt;&gt;&quot;&quot;;[.J28]&lt;&gt;&quot;&quot;;ABS([.I28]-[.J28])&gt;0.005);&quot;Links-Rechts-Fehler&quot;;IF(AND([.I27]&lt;&gt;&quot;&quot;;[.J28]&lt;&gt;0;ABS([.J28]-[.K27])&gt;0.005);&quot;Äquivalenzumformung korrigieren&quot;;IF([.K28]&gt;&quot;Fehler&quot;;[.K28];IF(OR([.A28]=&quot;&quot;;[.A27]=&quot;&quot;;[.I28]=&quot;&quot;;[.J28]=&quot;&quot;);&quot;&quot;;&quot;OK&quot;))));&quot;&quot;)">
            <text:p/>
          </table:table-cell>
          <table:table-cell table:style-name="ce169" table:formula="of:=IF([.E28]=&quot;OK&quot;; IF([.B28]=&quot;&quot;;&quot;Relation fehlt&quot;;IF(SIGN([.J28]-[.I28])=SIGN([.J27]-[.I27]);IF([.B28]=[.B27];&quot;OK&quot;;&quot;Relation falsch.&quot;);IF(OR(AND([.B27]=&quot;&gt;&quot;;[.B28]=&quot;&lt;&quot;);AND([.B27]=&quot;&lt;&quot;;[.B28]=&quot;&gt;&quot;);AND([.B27]=&quot;≥&quot;;[.B28]=&quot;≤&quot;);AND([.B27]=&quot;≤&quot;;[.B28]=&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29]&lt;&gt;&quot;&quot;;[.C29]&lt;&gt;&quot;&quot;;OR([.E28]=&quot;OK&quot;;[.E28]&gt;=&quot;Umf&quot;));IF(AND([.I29]&lt;&gt;&quot;&quot;;[.J29]&lt;&gt;&quot;&quot;;ABS([.I29]-[.J29])&gt;0.005);&quot;Links-Rechts-Fehler&quot;;IF(AND([.I28]&lt;&gt;&quot;&quot;;[.J29]&lt;&gt;0;ABS([.J29]-[.K28])&gt;0.005);&quot;Äquivalenzumformung korrigieren&quot;;IF([.K29]&gt;&quot;Fehler&quot;;[.K29];IF(OR([.A29]=&quot;&quot;;[.A28]=&quot;&quot;;[.I29]=&quot;&quot;;[.J29]=&quot;&quot;);&quot;&quot;;&quot;OK&quot;))));&quot;&quot;)">
            <text:p/>
          </table:table-cell>
          <table:table-cell table:style-name="ce169" table:formula="of:=IF([.E29]=&quot;OK&quot;; IF([.B29]=&quot;&quot;;&quot;Relation fehlt&quot;;IF(SIGN([.J29]-[.I29])=SIGN([.J28]-[.I28]);IF([.B29]=[.B28];&quot;OK&quot;;&quot;Relation falsch.&quot;);IF(OR(AND([.B28]=&quot;&gt;&quot;;[.B29]=&quot;&lt;&quot;);AND([.B28]=&quot;&lt;&quot;;[.B29]=&quot;&gt;&quot;);AND([.B28]=&quot;≥&quot;;[.B29]=&quot;≤&quot;);AND([.B28]=&quot;≤&quot;;[.B29]=&quot;≥&quot;));&quot;OK&quot;;&quot;Aufpassen&quot;)));&quot;&quot;)">
            <text:p/>
          </table:table-cell>
          <table:table-cell table:style-name="ce80"/>
          <table:table-cell/>
          <table:table-cell table:style-name="ce369" table:number-columns-repeated="4"/>
          <table:table-cell/>
        </table:table-row>
        <table:table-row table:style-name="ro4">
          <table:table-cell table:style-name="ce530" office:value-type="string" calcext:value-type="string">
            <text:p>11-6(6x-1)+3(2+x)</text:p>
          </table:table-cell>
          <table:table-cell table:style-name="ce542" office:value-type="string" calcext:value-type="string">
            <text:p>&lt;</text:p>
          </table:table-cell>
          <table:table-cell table:style-name="ce556" office:value-type="string" calcext:value-type="string">
            <text:p>8-3x</text:p>
          </table:table-cell>
          <table:table-cell table:style-name="ce557"/>
          <table:table-cell table:style-name="ce164" office:value-type="string" calcext:value-type="string">
            <text:p>Umformungen in Ordnung?</text:p>
          </table:table-cell>
          <table:table-cell table:style-name="ce308" office:value-type="string" calcext:value-type="string">
            <text:p>Relation in Ordnung?</text:p>
          </table:table-cell>
          <table:table-cell table:style-name="ce80"/>
          <table:table-cell/>
          <table:table-cell table:style-name="ce369" table:formula="of:=11-6*(6*0.5-1)+3*(2+0.5)" office:value-type="float" office:value="6.5" calcext:value-type="float">
            <text:p>6,500000</text:p>
          </table:table-cell>
          <table:table-cell table:style-name="ce369" table:formula="of:=8-3*0.5" office:value-type="float" office:value="6.5" calcext:value-type="float">
            <text:p>6,500000</text:p>
          </table:table-cell>
          <table:table-cell table:style-name="ce369" table:formula="of:=8-3*0.5" office:value-type="float" office:value="6.5" calcext:value-type="float">
            <text:p>6,500000</text:p>
          </table:table-cell>
          <table:table-cell table:style-name="ce369"/>
          <table:table-cell/>
        </table:table-row>
        <table:table-row table:style-name="ro4">
          <table:table-cell table:style-name="ce531"/>
          <table:table-cell table:style-name="ce543" table:content-validation-name="val4"/>
          <table:table-cell table:style-name="ce557" table:number-columns-repeated="2"/>
          <table:table-cell table:style-name="ce162" table:formula="of:=IF(AND([.A31]&lt;&gt;&quot;&quot;;[.C31]&lt;&gt;&quot;&quot;;OR([.E30]=&quot;OK&quot;;[.E30]&gt;=&quot;Umf&quot;));IF(AND([.I31]&lt;&gt;&quot;&quot;;[.J31]&lt;&gt;&quot;&quot;;ABS([.I31]-[.J31])&gt;0.005);&quot;Links-Rechts-Fehler&quot;;IF(AND([.I30]&lt;&gt;&quot;&quot;;[.J31]&lt;&gt;0;ABS([.J31]-[.K30])&gt;0.005);&quot;Äquivalenzumformung korrigieren&quot;;IF([.K31]&gt;&quot;Fehler&quot;;[.K31];IF(OR([.A31]=&quot;&quot;;[.A30]=&quot;&quot;;[.I31]=&quot;&quot;;[.J31]=&quot;&quot;);&quot;&quot;;&quot;OK&quot;))));&quot;&quot;)">
            <text:p/>
          </table:table-cell>
          <table:table-cell table:style-name="ce169" table:formula="of:=IF([.E31]=&quot;OK&quot;; IF([.B31]=&quot;&quot;;&quot;Relation fehlt&quot;;IF(SIGN([.J31]-[.I31])=SIGN([.J30]-[.I30]);IF([.B31]=[.B30];&quot;OK&quot;;&quot;Relation falsch.&quot;);IF(OR(AND([.B30]=&quot;&gt;&quot;;[.B31]=&quot;&lt;&quot;);AND([.B30]=&quot;&lt;&quot;;[.B31]=&quot;&gt;&quot;);AND([.B30]=&quot;≥&quot;;[.B31]=&quot;≤&quot;);AND([.B30]=&quot;≤&quot;;[.B31]=&quot;≥&quot;));&quot;OK&quot;;&quot;Aufpassen&quot;)));&quot;&quot;)">
            <text:p/>
          </table:table-cell>
          <table:table-cell table:style-name="ce80"/>
          <table:table-cell/>
          <table:table-cell table:style-name="ce369" table:number-columns-repeated="4"/>
          <table:table-cell/>
        </table:table-row>
        <table:table-row table:style-name="ro4">
          <table:table-cell table:style-name="ce531"/>
          <table:table-cell table:style-name="ce543" table:content-validation-name="val4"/>
          <table:table-cell table:style-name="ce557" table:number-columns-repeated="2"/>
          <table:table-cell table:style-name="ce162" table:formula="of:=IF(AND([.A32]&lt;&gt;&quot;&quot;;[.C32]&lt;&gt;&quot;&quot;;OR([.E31]=&quot;OK&quot;;[.E31]&gt;=&quot;Umf&quot;));IF(AND([.I32]&lt;&gt;&quot;&quot;;[.J32]&lt;&gt;&quot;&quot;;ABS([.I32]-[.J32])&gt;0.005);&quot;Links-Rechts-Fehler&quot;;IF(AND([.I31]&lt;&gt;&quot;&quot;;[.J32]&lt;&gt;0;ABS([.J32]-[.K31])&gt;0.005);&quot;Äquivalenzumformung korrigieren&quot;;IF([.K32]&gt;&quot;Fehler&quot;;[.K32];IF(OR([.A32]=&quot;&quot;;[.A31]=&quot;&quot;;[.I32]=&quot;&quot;;[.J32]=&quot;&quot;);&quot;&quot;;&quot;OK&quot;))));&quot;&quot;)">
            <text:p/>
          </table:table-cell>
          <table:table-cell table:style-name="ce169" table:formula="of:=IF([.E32]=&quot;OK&quot;; IF([.B32]=&quot;&quot;;&quot;Relation fehlt&quot;;IF(SIGN([.J32]-[.I32])=SIGN([.J31]-[.I31]);IF([.B32]=[.B31];&quot;OK&quot;;&quot;Relation falsch.&quot;);IF(OR(AND([.B31]=&quot;&gt;&quot;;[.B32]=&quot;&lt;&quot;);AND([.B31]=&quot;&lt;&quot;;[.B32]=&quot;&gt;&quot;);AND([.B31]=&quot;≥&quot;;[.B32]=&quot;≤&quot;);AND([.B31]=&quot;≤&quot;;[.B32]=&quot;≥&quot;));&quot;OK&quot;;&quot;Aufpassen&quot;)));&quot;&quot;)">
            <text:p/>
          </table:table-cell>
          <table:table-cell table:style-name="ce80"/>
          <table:table-cell/>
          <table:table-cell table:style-name="ce369" table:number-columns-repeated="4"/>
          <table:table-cell/>
        </table:table-row>
        <table:table-row table:style-name="ro4">
          <table:table-cell table:style-name="ce531"/>
          <table:table-cell table:style-name="ce543" table:content-validation-name="val4"/>
          <table:table-cell table:style-name="ce557" table:number-columns-repeated="2"/>
          <table:table-cell table:style-name="ce162" table:formula="of:=IF(AND([.A33]&lt;&gt;&quot;&quot;;[.C33]&lt;&gt;&quot;&quot;;OR([.E32]=&quot;OK&quot;;[.E32]&gt;=&quot;Umf&quot;));IF(AND([.I33]&lt;&gt;&quot;&quot;;[.J33]&lt;&gt;&quot;&quot;;ABS([.I33]-[.J33])&gt;0.005);&quot;Links-Rechts-Fehler&quot;;IF(AND([.I32]&lt;&gt;&quot;&quot;;[.J33]&lt;&gt;0;ABS([.J33]-[.K32])&gt;0.005);&quot;Äquivalenzumformung korrigieren&quot;;IF([.K33]&gt;&quot;Fehler&quot;;[.K33];IF(OR([.A33]=&quot;&quot;;[.A32]=&quot;&quot;;[.I33]=&quot;&quot;;[.J33]=&quot;&quot;);&quot;&quot;;&quot;OK&quot;))));&quot;&quot;)">
            <text:p/>
          </table:table-cell>
          <table:table-cell table:style-name="ce169" table:formula="of:=IF([.E33]=&quot;OK&quot;; IF([.B33]=&quot;&quot;;&quot;Relation fehlt&quot;;IF(SIGN([.J33]-[.I33])=SIGN([.J32]-[.I32]);IF([.B33]=[.B32];&quot;OK&quot;;&quot;Relation falsch.&quot;);IF(OR(AND([.B32]=&quot;&gt;&quot;;[.B33]=&quot;&lt;&quot;);AND([.B32]=&quot;&lt;&quot;;[.B33]=&quot;&gt;&quot;);AND([.B32]=&quot;≥&quot;;[.B33]=&quot;≤&quot;);AND([.B32]=&quot;≤&quot;;[.B33]=&quot;≥&quot;));&quot;OK&quot;;&quot;Aufpassen&quot;)));&quot;&quot;)">
            <text:p/>
          </table:table-cell>
          <table:table-cell table:style-name="ce80"/>
          <table:table-cell/>
          <table:table-cell table:style-name="ce369" table:number-columns-repeated="4"/>
          <table:table-cell/>
        </table:table-row>
        <table:table-row table:style-name="ro4">
          <table:table-cell table:style-name="ce531"/>
          <table:table-cell table:style-name="ce543" table:content-validation-name="val4"/>
          <table:table-cell table:style-name="ce557" table:number-columns-repeated="2"/>
          <table:table-cell table:style-name="ce162" table:formula="of:=IF(AND([.A34]&lt;&gt;&quot;&quot;;[.C34]&lt;&gt;&quot;&quot;;OR([.E33]=&quot;OK&quot;;[.E33]&gt;=&quot;Umf&quot;));IF(AND([.I34]&lt;&gt;&quot;&quot;;[.J34]&lt;&gt;&quot;&quot;;ABS([.I34]-[.J34])&gt;0.005);&quot;Links-Rechts-Fehler&quot;;IF(AND([.I33]&lt;&gt;&quot;&quot;;[.J34]&lt;&gt;0;ABS([.J34]-[.K33])&gt;0.005);&quot;Äquivalenzumformung korrigieren&quot;;IF([.K34]&gt;&quot;Fehler&quot;;[.K34];IF(OR([.A34]=&quot;&quot;;[.A33]=&quot;&quot;;[.I34]=&quot;&quot;;[.J34]=&quot;&quot;);&quot;&quot;;&quot;OK&quot;))));&quot;&quot;)">
            <text:p/>
          </table:table-cell>
          <table:table-cell table:style-name="ce169" table:formula="of:=IF([.E34]=&quot;OK&quot;; IF([.B34]=&quot;&quot;;&quot;Relation fehlt&quot;;IF(SIGN([.J34]-[.I34])=SIGN([.J33]-[.I33]);IF([.B34]=[.B33];&quot;OK&quot;;&quot;Relation falsch.&quot;);IF(OR(AND([.B33]=&quot;&gt;&quot;;[.B34]=&quot;&lt;&quot;);AND([.B33]=&quot;&lt;&quot;;[.B34]=&quot;&gt;&quot;);AND([.B33]=&quot;≥&quot;;[.B34]=&quot;≤&quot;);AND([.B33]=&quot;≤&quot;;[.B34]=&quot;≥&quot;));&quot;OK&quot;;&quot;Aufpassen&quot;)));&quot;&quot;)">
            <text:p/>
          </table:table-cell>
          <table:table-cell table:style-name="ce80"/>
          <table:table-cell/>
          <table:table-cell table:style-name="ce369" table:number-columns-repeated="4"/>
          <table:table-cell/>
        </table:table-row>
        <table:table-row table:style-name="ro4">
          <table:table-cell table:style-name="ce531"/>
          <table:table-cell table:style-name="ce543" table:content-validation-name="val4"/>
          <table:table-cell table:style-name="ce557" table:number-columns-repeated="2"/>
          <table:table-cell table:style-name="ce162" table:formula="of:=IF(AND([.A35]&lt;&gt;&quot;&quot;;[.C35]&lt;&gt;&quot;&quot;;OR([.E34]=&quot;OK&quot;;[.E34]&gt;=&quot;Umf&quot;));IF(AND([.I35]&lt;&gt;&quot;&quot;;[.J35]&lt;&gt;&quot;&quot;;ABS([.I35]-[.J35])&gt;0.005);&quot;Links-Rechts-Fehler&quot;;IF(AND([.I34]&lt;&gt;&quot;&quot;;[.J35]&lt;&gt;0;ABS([.J35]-[.K34])&gt;0.005);&quot;Äquivalenzumformung korrigieren&quot;;IF([.K35]&gt;&quot;Fehler&quot;;[.K35];IF(OR([.A35]=&quot;&quot;;[.A34]=&quot;&quot;;[.I35]=&quot;&quot;;[.J35]=&quot;&quot;);&quot;&quot;;&quot;OK&quot;))));&quot;&quot;)">
            <text:p/>
          </table:table-cell>
          <table:table-cell table:style-name="ce169" table:formula="of:=IF([.E35]=&quot;OK&quot;; IF([.B35]=&quot;&quot;;&quot;Relation fehlt&quot;;IF(SIGN([.J35]-[.I35])=SIGN([.J34]-[.I34]);IF([.B35]=[.B34];&quot;OK&quot;;&quot;Relation falsch.&quot;);IF(OR(AND([.B34]=&quot;&gt;&quot;;[.B35]=&quot;&lt;&quot;);AND([.B34]=&quot;&lt;&quot;;[.B35]=&quot;&gt;&quot;);AND([.B34]=&quot;≥&quot;;[.B35]=&quot;≤&quot;);AND([.B34]=&quot;≤&quot;;[.B35]=&quot;≥&quot;));&quot;OK&quot;;&quot;Aufpassen&quot;)));&quot;&quot;)">
            <text:p/>
          </table:table-cell>
          <table:table-cell table:style-name="ce80"/>
          <table:table-cell/>
          <table:table-cell table:style-name="ce369" table:number-columns-repeated="4"/>
          <table:table-cell/>
        </table:table-row>
        <table:table-row table:style-name="ro4">
          <table:table-cell table:style-name="ce531"/>
          <table:table-cell table:style-name="ce543" table:content-validation-name="val4"/>
          <table:table-cell table:style-name="ce557"/>
          <table:table-cell table:style-name="ce570"/>
          <table:table-cell table:style-name="ce162" table:formula="of:=IF(AND([.A36]&lt;&gt;&quot;&quot;;[.C36]&lt;&gt;&quot;&quot;;OR([.E35]=&quot;OK&quot;;[.E35]&gt;=&quot;Umf&quot;));IF(AND([.I36]&lt;&gt;&quot;&quot;;[.J36]&lt;&gt;&quot;&quot;;ABS([.I36]-[.J36])&gt;0.005);&quot;Links-Rechts-Fehler&quot;;IF(AND([.I35]&lt;&gt;&quot;&quot;;[.J36]&lt;&gt;0;ABS([.J36]-[.K35])&gt;0.005);&quot;Äquivalenzumformung korrigieren&quot;;IF([.K36]&gt;&quot;Fehler&quot;;[.K36];IF(OR([.A36]=&quot;&quot;;[.A35]=&quot;&quot;;[.I36]=&quot;&quot;;[.J36]=&quot;&quot;);&quot;&quot;;&quot;OK&quot;))));&quot;&quot;)">
            <text:p/>
            <draw:control table:end-cell-address="Tabelle4.E37" table:end-x="25.5mm" table:end-y="4.53mm" draw:z-index="2" draw:text-style-name="P2" svg:width="24.11mm" svg:height="4.51mm" svg:x="1.41mm" svg:y="4.52mm" draw:control="control27"/>
          </table:table-cell>
          <table:table-cell table:style-name="ce169" table:formula="of:=IF([.E36]=&quot;OK&quot;; IF([.B36]=&quot;&quot;;&quot;Relation fehlt&quot;;IF(SIGN([.J36]-[.I36])=SIGN([.J35]-[.I35]);IF([.B36]=[.B35];&quot;OK&quot;;&quot;Relation falsch.&quot;);IF(OR(AND([.B35]=&quot;&gt;&quot;;[.B36]=&quot;&lt;&quot;);AND([.B35]=&quot;&lt;&quot;;[.B36]=&quot;&gt;&quot;);AND([.B35]=&quot;≥&quot;;[.B36]=&quot;≤&quot;);AND([.B35]=&quot;≤&quot;;[.B3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31:.C36];3;0)));&quot;&quot;;IF(ABS(VALUE(VLOOKUP(&quot; *x *&quot;;[.A31:.C36];3;0))-[.J3]&lt;0.001);IF(VLOOKUP(&quot; *x *&quot;;[.A31:.F36];6;0)=&quot;OK&quot;;&quot;&quot;;&quot;&quot;);&quot;&quot;))" office:value-type="string" office:string-value="" calcext:value-type="string">
            <text:p></text:p>
          </table:table-cell>
          <table:table-cell table:style-name="ce162" table:formula="of:=IF(AND([.A37]&lt;&gt;&quot;&quot;;[.C37]&lt;&gt;&quot;&quot;;OR([.E36]=&quot;OK&quot;;[.E36]&gt;=&quot;Umf&quot;));IF(AND([.I37]&lt;&gt;&quot;&quot;;[.J37]&lt;&gt;&quot;&quot;;ABS([.I37]-[.J37])&gt;0.005);&quot;Links-Rechts-Fehler&quot;;IF(AND([.I36]&lt;&gt;&quot;&quot;;[.J37]&lt;&gt;0;ABS([.J37]-[.K36])&gt;0.005);&quot;Äquivalenzumformung korrigieren&quot;;IF([.K37]&gt;&quot;Fehler&quot;;[.K37];IF(OR([.A37]=&quot;&quot;;[.A36]=&quot;&quot;;[.I37]=&quot;&quot;;[.J37]=&quot;&quot;);&quot;&quot;;&quot;OK&quot;))));&quot;&quot;)">
            <text:p/>
          </table:table-cell>
          <table:table-cell table:style-name="ce169" table:formula="of:=IF([.E37]=&quot;OK&quot;; IF([.B37]=&quot;&quot;;&quot;Relation fehlt&quot;;IF(SIGN([.J37]-[.I37])=SIGN([.J36]-[.I36]);IF([.B37]=[.B36];&quot;OK&quot;;&quot;Relation falsch.&quot;);IF(OR(AND([.B36]=&quot;&gt;&quot;;[.B37]=&quot;&lt;&quot;);AND([.B36]=&quot;&lt;&quot;;[.B37]=&quot;&gt;&quot;);AND([.B36]=&quot;≥&quot;;[.B37]=&quot;≤&quot;);AND([.B36]=&quot;≤&quot;;[.B37]=&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58"/>
          <table:table-cell table:style-name="ce161" table:formula="of:=IF(ISERROR(FIND(&quot;|&quot;&amp; SUBSTITUTE(SUBSTITUTE(SUBSTITUTE(SUBSTITUTE([.C38];&quot; &quot;;&quot;&quot;);&quot;·&quot;;&quot;*&quot; );&quot;–&quot; ;&quot;-&quot; );&quot;:&quot;;&quot;/&quot;) &amp;&quot;|&quot;;&quot;|&quot; &amp; SUBSTITUTE([.I3];&quot; &quot;;&quot;&quot;) &amp;&quot;|&quot;));&quot;&quot;;&quot;&quot;)" office:value-type="string" office:string-value="" calcext:value-type="string">
            <text:p></text:p>
          </table:table-cell>
          <table:table-cell table:style-name="ce162" table:formula="of:=IF(AND([.A38]&lt;&gt;&quot;&quot;;[.C38]&lt;&gt;&quot;&quot;;OR([.E37]=&quot;OK&quot;;[.E37]&gt;=&quot;Umf&quot;));IF(AND([.I38]&lt;&gt;&quot;&quot;;[.J38]&lt;&gt;&quot;&quot;;ABS([.I38]-[.J38])&gt;0.005);&quot;Links-Rechts-Fehler&quot;;IF(AND([.I37]&lt;&gt;&quot;&quot;;[.J38]&lt;&gt;0;ABS([.J38]-[.K37])&gt;0.005);&quot;Äquivalenzumformung korrigieren&quot;;IF([.K38]&gt;&quot;Fehler&quot;;[.K38];IF(OR([.A38]=&quot;&quot;;[.A37]=&quot;&quot;;[.I38]=&quot;&quot;;[.J38]=&quot;&quot;);&quot;&quot;;&quot;OK&quot;))));&quot;&quot;)">
            <text:p/>
          </table:table-cell>
          <table:table-cell table:style-name="ce169" table:formula="of:=IF([.E38]=&quot;OK&quot;; IF([.B38]=&quot;&quot;;&quot;Relation fehlt&quot;;IF(SIGN([.J38]-[.I38])=SIGN([.J37]-[.I37]);IF([.B38]=[.B37];&quot;OK&quot;;&quot;Relation falsch.&quot;);IF(OR(AND([.B37]=&quot;&gt;&quot;;[.B38]=&quot;&lt;&quot;);AND([.B37]=&quot;&lt;&quot;;[.B38]=&quot;&gt;&quot;);AND([.B37]=&quot;≥&quot;;[.B38]=&quot;≤&quot;);AND([.B37]=&quot;≤&quot;;[.B3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39]&lt;&gt;&quot;&quot;;[.C39]&lt;&gt;&quot;&quot;;OR([.E38]=&quot;OK&quot;;[.E38]&gt;=&quot;Umf&quot;));IF(AND([.I39]&lt;&gt;&quot;&quot;;[.J39]&lt;&gt;&quot;&quot;;ABS([.I39]-[.J39])&gt;0.005);&quot;Links-Rechts-Fehler&quot;;IF(AND([.I38]&lt;&gt;&quot;&quot;;[.J39]&lt;&gt;0;ABS([.J39]-[.K38])&gt;0.005);&quot;Äquivalenzumformung korrigieren&quot;;IF([.K39]&gt;&quot;Fehler&quot;;[.K39];IF(OR([.A39]=&quot;&quot;;[.A38]=&quot;&quot;;[.I39]=&quot;&quot;;[.J39]=&quot;&quot;);&quot;&quot;;&quot;OK&quot;))));&quot;&quot;)">
            <text:p/>
          </table:table-cell>
          <table:table-cell table:style-name="ce169" table:formula="of:=IF([.E39]=&quot;OK&quot;; IF([.B39]=&quot;&quot;;&quot;Relation fehlt&quot;;IF(SIGN([.J39]-[.I39])=SIGN([.J38]-[.I38]);IF([.B39]=[.B38];&quot;OK&quot;;&quot;Relation falsch.&quot;);IF(OR(AND([.B38]=&quot;&gt;&quot;;[.B39]=&quot;&lt;&quot;);AND([.B38]=&quot;&lt;&quot;;[.B39]=&quot;&gt;&quot;);AND([.B38]=&quot;≥&quot;;[.B39]=&quot;≤&quot;);AND([.B38]=&quot;≤&quot;;[.B3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40]&lt;&gt;&quot;&quot;;[.C40]&lt;&gt;&quot;&quot;;OR([.E39]=&quot;OK&quot;;[.E39]&gt;=&quot;Umf&quot;));IF(AND([.I40]&lt;&gt;&quot;&quot;;[.J40]&lt;&gt;&quot;&quot;;ABS([.I40]-[.J40])&gt;0.005);&quot;Links-Rechts-Fehler&quot;;IF(AND([.I39]&lt;&gt;&quot;&quot;;[.J40]&lt;&gt;0;ABS([.J40]-[.K39])&gt;0.005);&quot;Äquivalenzumformung korrigieren&quot;;IF([.K40]&gt;&quot;Fehler&quot;;[.K40];IF(OR([.A40]=&quot;&quot;;[.A39]=&quot;&quot;;[.I40]=&quot;&quot;;[.J40]=&quot;&quot;);&quot;&quot;;&quot;OK&quot;))));&quot;&quot;)">
            <text:p/>
          </table:table-cell>
          <table:table-cell table:style-name="ce169" table:formula="of:=IF([.E40]=&quot;OK&quot;; IF([.B40]=&quot;&quot;;&quot;Relation fehlt&quot;;IF(SIGN([.J40]-[.I40])=SIGN([.J39]-[.I39]);IF([.B40]=[.B39];&quot;OK&quot;;&quot;Relation falsch.&quot;);IF(OR(AND([.B39]=&quot;&gt;&quot;;[.B40]=&quot;&lt;&quot;);AND([.B39]=&quot;&lt;&quot;;[.B40]=&quot;&gt;&quot;);AND([.B39]=&quot;≥&quot;;[.B40]=&quot;≤&quot;);AND([.B39]=&quot;≤&quot;;[.B40]=&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41]&lt;&gt;&quot;&quot;;[.C41]&lt;&gt;&quot;&quot;;OR([.E40]=&quot;OK&quot;;[.E40]&gt;=&quot;Umf&quot;));IF(AND([.I41]&lt;&gt;&quot;&quot;;[.J41]&lt;&gt;&quot;&quot;;ABS([.I41]-[.J41])&gt;0.005);&quot;Links-Rechts-Fehler&quot;;IF(AND([.I40]&lt;&gt;&quot;&quot;;[.J41]&lt;&gt;0;ABS([.J41]-[.K40])&gt;0.005);&quot;Äquivalenzumformung korrigieren&quot;;IF([.K41]&gt;&quot;Fehler&quot;;[.K41];IF(OR([.A41]=&quot;&quot;;[.A40]=&quot;&quot;;[.I41]=&quot;&quot;;[.J41]=&quot;&quot;);&quot;&quot;;&quot;OK&quot;))));&quot;&quot;)">
            <text:p/>
          </table:table-cell>
          <table:table-cell table:style-name="ce169" table:formula="of:=IF([.E41]=&quot;OK&quot;; IF([.B41]=&quot;&quot;;&quot;Relation fehlt&quot;;IF(SIGN([.J41]-[.I41])=SIGN([.J40]-[.I40]);IF([.B41]=[.B40];&quot;OK&quot;;&quot;Relation falsch.&quot;);IF(OR(AND([.B40]=&quot;&gt;&quot;;[.B41]=&quot;&lt;&quot;);AND([.B40]=&quot;&lt;&quot;;[.B41]=&quot;&gt;&quot;);AND([.B40]=&quot;≥&quot;;[.B41]=&quot;≤&quot;);AND([.B40]=&quot;≤&quot;;[.B41]=&quot;≥&quot;));&quot;OK&quot;;&quot;Aufpassen&quot;)));&quot;&quot;)">
            <text:p/>
          </table:table-cell>
          <table:table-cell table:style-name="ce80"/>
          <table:table-cell/>
          <table:table-cell table:style-name="ce369" table:number-columns-repeated="4"/>
          <table:table-cell/>
        </table:table-row>
        <table:table-row table:style-name="ro4">
          <table:table-cell table:style-name="ce532" office:value-type="string" calcext:value-type="string">
            <text:p>7(4x-3)-(2x+1)9</text:p>
          </table:table-cell>
          <table:table-cell table:style-name="ce544" office:value-type="string" calcext:value-type="string">
            <text:p>&gt;</text:p>
          </table:table-cell>
          <table:table-cell table:style-name="ce559" office:value-type="string" calcext:value-type="string">
            <text:p>2(x-9)</text:p>
          </table:table-cell>
          <table:table-cell table:style-name="ce560"/>
          <table:table-cell table:style-name="ce164" office:value-type="string" calcext:value-type="string">
            <text:p>Umformungen in Ordnung?</text:p>
          </table:table-cell>
          <table:table-cell table:style-name="ce308" office:value-type="string" calcext:value-type="string">
            <text:p>Relation in Ordnung?</text:p>
          </table:table-cell>
          <table:table-cell table:style-name="ce80"/>
          <table:table-cell/>
          <table:table-cell table:style-name="ce369" table:formula="of:=7*(4*1.5-3)-(2*1.5+1)*9" office:value-type="float" office:value="-15" calcext:value-type="float">
            <text:p>-15,000000</text:p>
          </table:table-cell>
          <table:table-cell table:style-name="ce369" table:formula="of:=2*(1.5-9)" office:value-type="float" office:value="-15" calcext:value-type="float">
            <text:p>-15,000000</text:p>
          </table:table-cell>
          <table:table-cell table:style-name="ce369" table:formula="of:=2*(1.5-9)" office:value-type="float" office:value="-15" calcext:value-type="float">
            <text:p>-15,000000</text:p>
          </table:table-cell>
          <table:table-cell table:style-name="ce369"/>
          <table:table-cell/>
        </table:table-row>
        <table:table-row table:style-name="ro4">
          <table:table-cell table:style-name="ce533"/>
          <table:table-cell table:style-name="ce545" table:content-validation-name="val4"/>
          <table:table-cell table:style-name="ce560" table:number-columns-repeated="2"/>
          <table:table-cell table:style-name="ce162" table:formula="of:=IF(AND([.A43]&lt;&gt;&quot;&quot;;[.C43]&lt;&gt;&quot;&quot;;OR([.E42]=&quot;OK&quot;;[.E42]&gt;=&quot;Umf&quot;));IF(AND([.I43]&lt;&gt;&quot;&quot;;[.J43]&lt;&gt;&quot;&quot;;ABS([.I43]-[.J43])&gt;0.005);&quot;Links-Rechts-Fehler&quot;;IF(AND([.I42]&lt;&gt;&quot;&quot;;[.J43]&lt;&gt;0;ABS([.J43]-[.K42])&gt;0.005);&quot;Äquivalenzumformung korrigieren&quot;;IF([.K43]&gt;&quot;Fehler&quot;;[.K43];IF(OR([.A43]=&quot;&quot;;[.A42]=&quot;&quot;;[.I43]=&quot;&quot;;[.J43]=&quot;&quot;);&quot;&quot;;&quot;OK&quot;))));&quot;&quot;)">
            <text:p/>
          </table:table-cell>
          <table:table-cell table:style-name="ce169" table:formula="of:=IF([.E43]=&quot;OK&quot;; IF([.B43]=&quot;&quot;;&quot;Relation fehlt&quot;;IF(SIGN([.J43]-[.I43])=SIGN([.J42]-[.I42]);IF([.B43]=[.B42];&quot;OK&quot;;&quot;Relation falsch.&quot;);IF(OR(AND([.B42]=&quot;&gt;&quot;;[.B43]=&quot;&lt;&quot;);AND([.B42]=&quot;&lt;&quot;;[.B43]=&quot;&gt;&quot;);AND([.B42]=&quot;≥&quot;;[.B43]=&quot;≤&quot;);AND([.B42]=&quot;≤&quot;;[.B43]=&quot;≥&quot;));&quot;OK&quot;;&quot;Aufpassen&quot;)));&quot;&quot;)">
            <text:p/>
          </table:table-cell>
          <table:table-cell table:style-name="ce80"/>
          <table:table-cell/>
          <table:table-cell table:style-name="ce369" table:number-columns-repeated="4"/>
          <table:table-cell/>
        </table:table-row>
        <table:table-row table:style-name="ro4">
          <table:table-cell table:style-name="ce533"/>
          <table:table-cell table:style-name="ce545" table:content-validation-name="val4"/>
          <table:table-cell table:style-name="ce560" table:number-columns-repeated="2"/>
          <table:table-cell table:style-name="ce162" table:formula="of:=IF(AND([.A44]&lt;&gt;&quot;&quot;;[.C44]&lt;&gt;&quot;&quot;;OR([.E43]=&quot;OK&quot;;[.E43]&gt;=&quot;Umf&quot;));IF(AND([.I44]&lt;&gt;&quot;&quot;;[.J44]&lt;&gt;&quot;&quot;;ABS([.I44]-[.J44])&gt;0.005);&quot;Links-Rechts-Fehler&quot;;IF(AND([.I43]&lt;&gt;&quot;&quot;;[.J44]&lt;&gt;0;ABS([.J44]-[.K43])&gt;0.005);&quot;Äquivalenzumformung korrigieren&quot;;IF([.K44]&gt;&quot;Fehler&quot;;[.K44];IF(OR([.A44]=&quot;&quot;;[.A43]=&quot;&quot;;[.I44]=&quot;&quot;;[.J44]=&quot;&quot;);&quot;&quot;;&quot;OK&quot;))));&quot;&quot;)">
            <text:p/>
          </table:table-cell>
          <table:table-cell table:style-name="ce169" table:formula="of:=IF([.E44]=&quot;OK&quot;; IF([.B44]=&quot;&quot;;&quot;Relation fehlt&quot;;IF(SIGN([.J44]-[.I44])=SIGN([.J43]-[.I43]);IF([.B44]=[.B43];&quot;OK&quot;;&quot;Relation falsch.&quot;);IF(OR(AND([.B43]=&quot;&gt;&quot;;[.B44]=&quot;&lt;&quot;);AND([.B43]=&quot;&lt;&quot;;[.B44]=&quot;&gt;&quot;);AND([.B43]=&quot;≥&quot;;[.B44]=&quot;≤&quot;);AND([.B43]=&quot;≤&quot;;[.B44]=&quot;≥&quot;));&quot;OK&quot;;&quot;Aufpassen&quot;)));&quot;&quot;)">
            <text:p/>
          </table:table-cell>
          <table:table-cell table:style-name="ce80"/>
          <table:table-cell/>
          <table:table-cell table:style-name="ce369" table:number-columns-repeated="4"/>
          <table:table-cell/>
        </table:table-row>
        <table:table-row table:style-name="ro4">
          <table:table-cell table:style-name="ce533"/>
          <table:table-cell table:style-name="ce545" table:content-validation-name="val4"/>
          <table:table-cell table:style-name="ce560" table:number-columns-repeated="2"/>
          <table:table-cell table:style-name="ce162" table:formula="of:=IF(AND([.A45]&lt;&gt;&quot;&quot;;[.C45]&lt;&gt;&quot;&quot;;OR([.E44]=&quot;OK&quot;;[.E44]&gt;=&quot;Umf&quot;));IF(AND([.I45]&lt;&gt;&quot;&quot;;[.J45]&lt;&gt;&quot;&quot;;ABS([.I45]-[.J45])&gt;0.005);&quot;Links-Rechts-Fehler&quot;;IF(AND([.I44]&lt;&gt;&quot;&quot;;[.J45]&lt;&gt;0;ABS([.J45]-[.K44])&gt;0.005);&quot;Äquivalenzumformung korrigieren&quot;;IF([.K45]&gt;&quot;Fehler&quot;;[.K45];IF(OR([.A45]=&quot;&quot;;[.A44]=&quot;&quot;;[.I45]=&quot;&quot;;[.J45]=&quot;&quot;);&quot;&quot;;&quot;OK&quot;))));&quot;&quot;)">
            <text:p/>
          </table:table-cell>
          <table:table-cell table:style-name="ce169" table:formula="of:=IF([.E45]=&quot;OK&quot;; IF([.B45]=&quot;&quot;;&quot;Relation fehlt&quot;;IF(SIGN([.J45]-[.I45])=SIGN([.J44]-[.I44]);IF([.B45]=[.B44];&quot;OK&quot;;&quot;Relation falsch.&quot;);IF(OR(AND([.B44]=&quot;&gt;&quot;;[.B45]=&quot;&lt;&quot;);AND([.B44]=&quot;&lt;&quot;;[.B45]=&quot;&gt;&quot;);AND([.B44]=&quot;≥&quot;;[.B45]=&quot;≤&quot;);AND([.B44]=&quot;≤&quot;;[.B45]=&quot;≥&quot;));&quot;OK&quot;;&quot;Aufpassen&quot;)));&quot;&quot;)">
            <text:p/>
          </table:table-cell>
          <table:table-cell table:style-name="ce80"/>
          <table:table-cell/>
          <table:table-cell table:style-name="ce369" table:number-columns-repeated="4"/>
          <table:table-cell/>
        </table:table-row>
        <table:table-row table:style-name="ro4">
          <table:table-cell table:style-name="ce533"/>
          <table:table-cell table:style-name="ce545" table:content-validation-name="val4"/>
          <table:table-cell table:style-name="ce560" table:number-columns-repeated="2"/>
          <table:table-cell table:style-name="ce162" table:formula="of:=IF(AND([.A46]&lt;&gt;&quot;&quot;;[.C46]&lt;&gt;&quot;&quot;;OR([.E45]=&quot;OK&quot;;[.E45]&gt;=&quot;Umf&quot;));IF(AND([.I46]&lt;&gt;&quot;&quot;;[.J46]&lt;&gt;&quot;&quot;;ABS([.I46]-[.J46])&gt;0.005);&quot;Links-Rechts-Fehler&quot;;IF(AND([.I45]&lt;&gt;&quot;&quot;;[.J46]&lt;&gt;0;ABS([.J46]-[.K45])&gt;0.005);&quot;Äquivalenzumformung korrigieren&quot;;IF([.K46]&gt;&quot;Fehler&quot;;[.K46];IF(OR([.A46]=&quot;&quot;;[.A45]=&quot;&quot;;[.I46]=&quot;&quot;;[.J46]=&quot;&quot;);&quot;&quot;;&quot;OK&quot;))));&quot;&quot;)">
            <text:p/>
          </table:table-cell>
          <table:table-cell table:style-name="ce169" table:formula="of:=IF([.E46]=&quot;OK&quot;; IF([.B46]=&quot;&quot;;&quot;Relation fehlt&quot;;IF(SIGN([.J46]-[.I46])=SIGN([.J45]-[.I45]);IF([.B46]=[.B45];&quot;OK&quot;;&quot;Relation falsch.&quot;);IF(OR(AND([.B45]=&quot;&gt;&quot;;[.B46]=&quot;&lt;&quot;);AND([.B45]=&quot;&lt;&quot;;[.B46]=&quot;&gt;&quot;);AND([.B45]=&quot;≥&quot;;[.B46]=&quot;≤&quot;);AND([.B45]=&quot;≤&quot;;[.B46]=&quot;≥&quot;));&quot;OK&quot;;&quot;Aufpassen&quot;)));&quot;&quot;)">
            <text:p/>
          </table:table-cell>
          <table:table-cell table:style-name="ce80"/>
          <table:table-cell/>
          <table:table-cell table:style-name="ce369" table:number-columns-repeated="4"/>
          <table:table-cell/>
        </table:table-row>
        <table:table-row table:style-name="ro4">
          <table:table-cell table:style-name="ce533"/>
          <table:table-cell table:style-name="ce545" table:content-validation-name="val4"/>
          <table:table-cell table:style-name="ce560" table:number-columns-repeated="2"/>
          <table:table-cell table:style-name="ce162" table:formula="of:=IF(AND([.A47]&lt;&gt;&quot;&quot;;[.C47]&lt;&gt;&quot;&quot;;OR([.E46]=&quot;OK&quot;;[.E46]&gt;=&quot;Umf&quot;));IF(AND([.I47]&lt;&gt;&quot;&quot;;[.J47]&lt;&gt;&quot;&quot;;ABS([.I47]-[.J47])&gt;0.005);&quot;Links-Rechts-Fehler&quot;;IF(AND([.I46]&lt;&gt;&quot;&quot;;[.J47]&lt;&gt;0;ABS([.J47]-[.K46])&gt;0.005);&quot;Äquivalenzumformung korrigieren&quot;;IF([.K47]&gt;&quot;Fehler&quot;;[.K47];IF(OR([.A47]=&quot;&quot;;[.A46]=&quot;&quot;;[.I47]=&quot;&quot;;[.J47]=&quot;&quot;);&quot;&quot;;&quot;OK&quot;))));&quot;&quot;)">
            <text:p/>
          </table:table-cell>
          <table:table-cell table:style-name="ce169" table:formula="of:=IF([.E47]=&quot;OK&quot;; IF([.B47]=&quot;&quot;;&quot;Relation fehlt&quot;;IF(SIGN([.J47]-[.I47])=SIGN([.J46]-[.I46]);IF([.B47]=[.B46];&quot;OK&quot;;&quot;Relation falsch.&quot;);IF(OR(AND([.B46]=&quot;&gt;&quot;;[.B47]=&quot;&lt;&quot;);AND([.B46]=&quot;&lt;&quot;;[.B47]=&quot;&gt;&quot;);AND([.B46]=&quot;≥&quot;;[.B47]=&quot;≤&quot;);AND([.B46]=&quot;≤&quot;;[.B47]=&quot;≥&quot;));&quot;OK&quot;;&quot;Aufpassen&quot;)));&quot;&quot;)">
            <text:p/>
          </table:table-cell>
          <table:table-cell table:style-name="ce80"/>
          <table:table-cell/>
          <table:table-cell table:style-name="ce369" table:number-columns-repeated="4"/>
          <table:table-cell/>
        </table:table-row>
        <table:table-row table:style-name="ro4">
          <table:table-cell table:style-name="ce533"/>
          <table:table-cell table:style-name="ce545" table:content-validation-name="val4"/>
          <table:table-cell table:style-name="ce560"/>
          <table:table-cell table:style-name="ce571"/>
          <table:table-cell table:style-name="ce162" table:formula="of:=IF(AND([.A48]&lt;&gt;&quot;&quot;;[.C48]&lt;&gt;&quot;&quot;;OR([.E47]=&quot;OK&quot;;[.E47]&gt;=&quot;Umf&quot;));IF(AND([.I48]&lt;&gt;&quot;&quot;;[.J48]&lt;&gt;&quot;&quot;;ABS([.I48]-[.J48])&gt;0.005);&quot;Links-Rechts-Fehler&quot;;IF(AND([.I47]&lt;&gt;&quot;&quot;;[.J48]&lt;&gt;0;ABS([.J48]-[.K47])&gt;0.005);&quot;Äquivalenzumformung korrigieren&quot;;IF([.K48]&gt;&quot;Fehler&quot;;[.K48];IF(OR([.A48]=&quot;&quot;;[.A47]=&quot;&quot;;[.I48]=&quot;&quot;;[.J48]=&quot;&quot;);&quot;&quot;;&quot;OK&quot;))));&quot;&quot;)">
            <text:p/>
          </table:table-cell>
          <table:table-cell table:style-name="ce169" table:formula="of:=IF([.E48]=&quot;OK&quot;; IF([.B48]=&quot;&quot;;&quot;Relation fehlt&quot;;IF(SIGN([.J48]-[.I48])=SIGN([.J47]-[.I47]);IF([.B48]=[.B47];&quot;OK&quot;;&quot;Relation falsch.&quot;);IF(OR(AND([.B47]=&quot;&gt;&quot;;[.B48]=&quot;&lt;&quot;);AND([.B47]=&quot;&lt;&quot;;[.B48]=&quot;&gt;&quot;);AND([.B47]=&quot;≥&quot;;[.B48]=&quot;≤&quot;);AND([.B47]=&quot;≤&quot;;[.B4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43:.C48];3;0)));&quot;&quot;;IF(ABS(VALUE(VLOOKUP(&quot; *x *&quot;;[.A43:.C48];3;0))-[.J4]&lt;0.001);IF(VLOOKUP(&quot; *x *&quot;;[.A43:.F48];6;0)=&quot;OK&quot;;&quot;&quot;;&quot;&quot;);&quot;&quot;))" office:value-type="string" office:string-value="" calcext:value-type="string">
            <text:p></text:p>
          </table:table-cell>
          <table:table-cell table:style-name="ce162" table:formula="of:=IF(AND([.A49]&lt;&gt;&quot;&quot;;[.C49]&lt;&gt;&quot;&quot;;OR([.E48]=&quot;OK&quot;;[.E48]&gt;=&quot;Umf&quot;));IF(AND([.I49]&lt;&gt;&quot;&quot;;[.J49]&lt;&gt;&quot;&quot;;ABS([.I49]-[.J49])&gt;0.005);&quot;Links-Rechts-Fehler&quot;;IF(AND([.I48]&lt;&gt;&quot;&quot;;[.J49]&lt;&gt;0;ABS([.J49]-[.K48])&gt;0.005);&quot;Äquivalenzumformung korrigieren&quot;;IF([.K49]&gt;&quot;Fehler&quot;;[.K49];IF(OR([.A49]=&quot;&quot;;[.A48]=&quot;&quot;;[.I49]=&quot;&quot;;[.J49]=&quot;&quot;);&quot;&quot;;&quot;OK&quot;))));&quot;&quot;)">
            <text:p/>
            <draw:control table:end-cell-address="Tabelle4.E50" table:end-x="23.12mm" table:end-y="2.13mm" draw:z-index="3" draw:text-style-name="P2" svg:width="21.85mm" svg:height="4.15mm" svg:x="1.29mm" svg:y="2.5mm" draw:control="control28"/>
          </table:table-cell>
          <table:table-cell table:style-name="ce169" table:formula="of:=IF([.E49]=&quot;OK&quot;; IF([.B49]=&quot;&quot;;&quot;Relation fehlt&quot;;IF(SIGN([.J49]-[.I49])=SIGN([.J48]-[.I48]);IF([.B49]=[.B48];&quot;OK&quot;;&quot;Relation falsch.&quot;);IF(OR(AND([.B48]=&quot;&gt;&quot;;[.B49]=&quot;&lt;&quot;);AND([.B48]=&quot;&lt;&quot;;[.B49]=&quot;&gt;&quot;);AND([.B48]=&quot;≥&quot;;[.B49]=&quot;≤&quot;);AND([.B48]=&quot;≤&quot;;[.B49]=&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61"/>
          <table:table-cell table:style-name="ce161" table:formula="of:=IF(ISERROR(FIND(&quot;|&quot;&amp; SUBSTITUTE(SUBSTITUTE(SUBSTITUTE(SUBSTITUTE([.C50];&quot; &quot;;&quot;&quot;);&quot;·&quot;;&quot;*&quot; );&quot;–&quot; ;&quot;-&quot; );&quot;:&quot;;&quot;/&quot;) &amp;&quot;|&quot;;&quot;|&quot; &amp; SUBSTITUTE([.I4];&quot; &quot;;&quot;&quot;) &amp;&quot;|&quot;));&quot;&quot;;&quot;&quot;)" office:value-type="string" office:string-value="" calcext:value-type="string">
            <text:p></text:p>
          </table:table-cell>
          <table:table-cell table:style-name="ce162" table:formula="of:=IF(AND([.A50]&lt;&gt;&quot;&quot;;[.C50]&lt;&gt;&quot;&quot;;OR([.E49]=&quot;OK&quot;;[.E49]&gt;=&quot;Umf&quot;));IF(AND([.I50]&lt;&gt;&quot;&quot;;[.J50]&lt;&gt;&quot;&quot;;ABS([.I50]-[.J50])&gt;0.005);&quot;Links-Rechts-Fehler&quot;;IF(AND([.I49]&lt;&gt;&quot;&quot;;[.J50]&lt;&gt;0;ABS([.J50]-[.K49])&gt;0.005);&quot;Äquivalenzumformung korrigieren&quot;;IF([.K50]&gt;&quot;Fehler&quot;;[.K50];IF(OR([.A50]=&quot;&quot;;[.A49]=&quot;&quot;;[.I50]=&quot;&quot;;[.J50]=&quot;&quot;);&quot;&quot;;&quot;OK&quot;))));&quot;&quot;)">
            <text:p/>
          </table:table-cell>
          <table:table-cell table:style-name="ce169" table:formula="of:=IF([.E50]=&quot;OK&quot;; IF([.B50]=&quot;&quot;;&quot;Relation fehlt&quot;;IF(SIGN([.J50]-[.I50])=SIGN([.J49]-[.I49]);IF([.B50]=[.B49];&quot;OK&quot;;&quot;Relation falsch.&quot;);IF(OR(AND([.B49]=&quot;&gt;&quot;;[.B50]=&quot;&lt;&quot;);AND([.B49]=&quot;&lt;&quot;;[.B50]=&quot;&gt;&quot;);AND([.B49]=&quot;≥&quot;;[.B50]=&quot;≤&quot;);AND([.B49]=&quot;≤&quot;;[.B5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1]&lt;&gt;&quot;&quot;;[.C51]&lt;&gt;&quot;&quot;;OR([.E50]=&quot;OK&quot;;[.E50]&gt;=&quot;Umf&quot;));IF(AND([.I51]&lt;&gt;&quot;&quot;;[.J51]&lt;&gt;&quot;&quot;;ABS([.I51]-[.J51])&gt;0.005);&quot;Links-Rechts-Fehler&quot;;IF(AND([.I50]&lt;&gt;&quot;&quot;;[.J51]&lt;&gt;0;ABS([.J51]-[.K50])&gt;0.005);&quot;Äquivalenzumformung korrigieren&quot;;IF([.K51]&gt;&quot;Fehler&quot;;[.K51];IF(OR([.A51]=&quot;&quot;;[.A50]=&quot;&quot;;[.I51]=&quot;&quot;;[.J51]=&quot;&quot;);&quot;&quot;;&quot;OK&quot;))));&quot;&quot;)">
            <text:p/>
          </table:table-cell>
          <table:table-cell table:style-name="ce169" table:formula="of:=IF([.E51]=&quot;OK&quot;; IF([.B51]=&quot;&quot;;&quot;Relation fehlt&quot;;IF(SIGN([.J51]-[.I51])=SIGN([.J50]-[.I50]);IF([.B51]=[.B50];&quot;OK&quot;;&quot;Relation falsch.&quot;);IF(OR(AND([.B50]=&quot;&gt;&quot;;[.B51]=&quot;&lt;&quot;);AND([.B50]=&quot;&lt;&quot;;[.B51]=&quot;&gt;&quot;);AND([.B50]=&quot;≥&quot;;[.B51]=&quot;≤&quot;);AND([.B50]=&quot;≤&quot;;[.B5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2]&lt;&gt;&quot;&quot;;[.C52]&lt;&gt;&quot;&quot;;OR([.E51]=&quot;OK&quot;;[.E51]&gt;=&quot;Umf&quot;));IF(AND([.I52]&lt;&gt;&quot;&quot;;[.J52]&lt;&gt;&quot;&quot;;ABS([.I52]-[.J52])&gt;0.005);&quot;Links-Rechts-Fehler&quot;;IF(AND([.I51]&lt;&gt;&quot;&quot;;[.J52]&lt;&gt;0;ABS([.J52]-[.K51])&gt;0.005);&quot;Äquivalenzumformung korrigieren&quot;;IF([.K52]&gt;&quot;Fehler&quot;;[.K52];IF(OR([.A52]=&quot;&quot;;[.A51]=&quot;&quot;;[.I52]=&quot;&quot;;[.J52]=&quot;&quot;);&quot;&quot;;&quot;OK&quot;))));&quot;&quot;)">
            <text:p/>
          </table:table-cell>
          <table:table-cell table:style-name="ce169" table:formula="of:=IF([.E52]=&quot;OK&quot;; IF([.B52]=&quot;&quot;;&quot;Relation fehlt&quot;;IF(SIGN([.J52]-[.I52])=SIGN([.J51]-[.I51]);IF([.B52]=[.B51];&quot;OK&quot;;&quot;Relation falsch.&quot;);IF(OR(AND([.B51]=&quot;&gt;&quot;;[.B52]=&quot;&lt;&quot;);AND([.B51]=&quot;&lt;&quot;;[.B52]=&quot;&gt;&quot;);AND([.B51]=&quot;≥&quot;;[.B52]=&quot;≤&quot;);AND([.B51]=&quot;≤&quot;;[.B5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3]&lt;&gt;&quot;&quot;;[.C53]&lt;&gt;&quot;&quot;;OR([.E52]=&quot;OK&quot;;[.E52]&gt;=&quot;Umf&quot;));IF(AND([.I53]&lt;&gt;&quot;&quot;;[.J53]&lt;&gt;&quot;&quot;;ABS([.I53]-[.J53])&gt;0.005);&quot;Links-Rechts-Fehler&quot;;IF(AND([.I52]&lt;&gt;&quot;&quot;;[.J53]&lt;&gt;0;ABS([.J53]-[.K52])&gt;0.005);&quot;Äquivalenzumformung korrigieren&quot;;IF([.K53]&gt;&quot;Fehler&quot;;[.K53];IF(OR([.A53]=&quot;&quot;;[.A52]=&quot;&quot;;[.I53]=&quot;&quot;;[.J53]=&quot;&quot;);&quot;&quot;;&quot;OK&quot;))));&quot;&quot;)">
            <text:p/>
          </table:table-cell>
          <table:table-cell table:style-name="ce169" table:formula="of:=IF([.E53]=&quot;OK&quot;; IF([.B53]=&quot;&quot;;&quot;Relation fehlt&quot;;IF(SIGN([.J53]-[.I53])=SIGN([.J52]-[.I52]);IF([.B53]=[.B52];&quot;OK&quot;;&quot;Relation falsch.&quot;);IF(OR(AND([.B52]=&quot;&gt;&quot;;[.B53]=&quot;&lt;&quot;);AND([.B52]=&quot;&lt;&quot;;[.B53]=&quot;&gt;&quot;);AND([.B52]=&quot;≥&quot;;[.B53]=&quot;≤&quot;);AND([.B52]=&quot;≤&quot;;[.B53]=&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54]&lt;&gt;&quot;&quot;;[.C54]&lt;&gt;&quot;&quot;;OR([.E53]=&quot;OK&quot;;[.E53]&gt;=&quot;Umf&quot;));IF(AND([.I54]&lt;&gt;&quot;&quot;;[.J54]&lt;&gt;&quot;&quot;;ABS([.I54]-[.J54])&gt;0.005);&quot;Links-Rechts-Fehler&quot;;IF(AND([.I53]&lt;&gt;&quot;&quot;;[.J54]&lt;&gt;0;ABS([.J54]-[.K53])&gt;0.005);&quot;Äquivalenzumformung korrigieren&quot;;IF([.K54]&gt;&quot;Fehler&quot;;[.K54];IF(OR([.A54]=&quot;&quot;;[.A53]=&quot;&quot;;[.I54]=&quot;&quot;;[.J54]=&quot;&quot;);&quot;&quot;;&quot;OK&quot;))));&quot;&quot;)">
            <text:p/>
          </table:table-cell>
          <table:table-cell table:style-name="ce169" table:formula="of:=IF([.E54]=&quot;OK&quot;; IF([.B54]=&quot;&quot;;&quot;Relation fehlt&quot;;IF(SIGN([.J54]-[.I54])=SIGN([.J53]-[.I53]);IF([.B54]=[.B53];&quot;OK&quot;;&quot;Relation falsch.&quot;);IF(OR(AND([.B53]=&quot;&gt;&quot;;[.B54]=&quot;&lt;&quot;);AND([.B53]=&quot;&lt;&quot;;[.B54]=&quot;&gt;&quot;);AND([.B53]=&quot;≥&quot;;[.B54]=&quot;≤&quot;);AND([.B53]=&quot;≤&quot;;[.B54]=&quot;≥&quot;));&quot;OK&quot;;&quot;Aufpassen&quot;)));&quot;&quot;)">
            <text:p/>
          </table:table-cell>
          <table:table-cell table:style-name="ce80"/>
          <table:table-cell/>
          <table:table-cell table:style-name="ce369" table:number-columns-repeated="4"/>
          <table:table-cell/>
        </table:table-row>
        <table:table-row table:style-name="ro4">
          <table:table-cell table:style-name="ce534" office:value-type="string" calcext:value-type="string">
            <text:p>0,8(2x-3)</text:p>
          </table:table-cell>
          <table:table-cell table:style-name="ce546" office:value-type="string" calcext:value-type="string">
            <text:p>&lt;</text:p>
          </table:table-cell>
          <table:table-cell table:style-name="ce562" office:value-type="string" calcext:value-type="string">
            <text:p>(2x+4)0,6</text:p>
          </table:table-cell>
          <table:table-cell table:style-name="ce563"/>
          <table:table-cell table:style-name="ce164" office:value-type="string" calcext:value-type="string">
            <text:p>Umformungen in Ordnung?</text:p>
          </table:table-cell>
          <table:table-cell table:style-name="ce308" office:value-type="string" calcext:value-type="string">
            <text:p>Relation in Ordnung?</text:p>
          </table:table-cell>
          <table:table-cell table:style-name="ce80"/>
          <table:table-cell/>
          <table:table-cell table:style-name="ce369" table:formula="of:=0.8*(2*12-3)" office:value-type="float" office:value="16.8" calcext:value-type="float">
            <text:p>16,800000</text:p>
          </table:table-cell>
          <table:table-cell table:style-name="ce369" table:formula="of:=(2*12+4)*0.6" office:value-type="float" office:value="16.8" calcext:value-type="float">
            <text:p>16,800000</text:p>
          </table:table-cell>
          <table:table-cell table:style-name="ce369" table:formula="of:=(2*12+4)*0.6" office:value-type="float" office:value="16.8" calcext:value-type="float">
            <text:p>16,800000</text:p>
          </table:table-cell>
          <table:table-cell table:style-name="ce369"/>
          <table:table-cell/>
        </table:table-row>
        <table:table-row table:style-name="ro4">
          <table:table-cell table:style-name="ce535"/>
          <table:table-cell table:style-name="ce547" table:content-validation-name="val4"/>
          <table:table-cell table:style-name="ce563" table:number-columns-repeated="2"/>
          <table:table-cell table:style-name="ce162" table:formula="of:=IF(AND([.A56]&lt;&gt;&quot;&quot;;[.C56]&lt;&gt;&quot;&quot;;OR([.E55]=&quot;OK&quot;;[.E55]&gt;=&quot;Umf&quot;));IF(AND([.I56]&lt;&gt;&quot;&quot;;[.J56]&lt;&gt;&quot;&quot;;ABS([.I56]-[.J56])&gt;0.005);&quot;Links-Rechts-Fehler&quot;;IF(AND([.I55]&lt;&gt;&quot;&quot;;[.J56]&lt;&gt;0;ABS([.J56]-[.K55])&gt;0.005);&quot;Äquivalenzumformung korrigieren&quot;;IF([.K56]&gt;&quot;Fehler&quot;;[.K56];IF(OR([.A56]=&quot;&quot;;[.A55]=&quot;&quot;;[.I56]=&quot;&quot;;[.J56]=&quot;&quot;);&quot;&quot;;&quot;OK&quot;))));&quot;&quot;)">
            <text:p/>
          </table:table-cell>
          <table:table-cell table:style-name="ce169" table:formula="of:=IF([.E56]=&quot;OK&quot;; IF([.B56]=&quot;&quot;;&quot;Relation fehlt&quot;;IF(SIGN([.J56]-[.I56])=SIGN([.J55]-[.I55]);IF([.B56]=[.B55];&quot;OK&quot;;&quot;Relation falsch.&quot;);IF(OR(AND([.B55]=&quot;&gt;&quot;;[.B56]=&quot;&lt;&quot;);AND([.B55]=&quot;&lt;&quot;;[.B56]=&quot;&gt;&quot;);AND([.B55]=&quot;≥&quot;;[.B56]=&quot;≤&quot;);AND([.B55]=&quot;≤&quot;;[.B56]=&quot;≥&quot;));&quot;OK&quot;;&quot;Aufpassen&quot;)));&quot;&quot;)">
            <text:p/>
          </table:table-cell>
          <table:table-cell table:style-name="ce80"/>
          <table:table-cell/>
          <table:table-cell table:style-name="ce369" table:number-columns-repeated="4"/>
          <table:table-cell/>
        </table:table-row>
        <table:table-row table:style-name="ro4">
          <table:table-cell table:style-name="ce535"/>
          <table:table-cell table:style-name="ce547" table:content-validation-name="val4"/>
          <table:table-cell table:style-name="ce563" table:number-columns-repeated="2"/>
          <table:table-cell table:style-name="ce162" table:formula="of:=IF(AND([.A57]&lt;&gt;&quot;&quot;;[.C57]&lt;&gt;&quot;&quot;;OR([.E56]=&quot;OK&quot;;[.E56]&gt;=&quot;Umf&quot;));IF(AND([.I57]&lt;&gt;&quot;&quot;;[.J57]&lt;&gt;&quot;&quot;;ABS([.I57]-[.J57])&gt;0.005);&quot;Links-Rechts-Fehler&quot;;IF(AND([.I56]&lt;&gt;&quot;&quot;;[.J57]&lt;&gt;0;ABS([.J57]-[.K56])&gt;0.005);&quot;Äquivalenzumformung korrigieren&quot;;IF([.K57]&gt;&quot;Fehler&quot;;[.K57];IF(OR([.A57]=&quot;&quot;;[.A56]=&quot;&quot;;[.I57]=&quot;&quot;;[.J57]=&quot;&quot;);&quot;&quot;;&quot;OK&quot;))));&quot;&quot;)">
            <text:p/>
          </table:table-cell>
          <table:table-cell table:style-name="ce169" table:formula="of:=IF([.E57]=&quot;OK&quot;; IF([.B57]=&quot;&quot;;&quot;Relation fehlt&quot;;IF(SIGN([.J57]-[.I57])=SIGN([.J56]-[.I56]);IF([.B57]=[.B56];&quot;OK&quot;;&quot;Relation falsch.&quot;);IF(OR(AND([.B56]=&quot;&gt;&quot;;[.B57]=&quot;&lt;&quot;);AND([.B56]=&quot;&lt;&quot;;[.B57]=&quot;&gt;&quot;);AND([.B56]=&quot;≥&quot;;[.B57]=&quot;≤&quot;);AND([.B56]=&quot;≤&quot;;[.B57]=&quot;≥&quot;));&quot;OK&quot;;&quot;Aufpassen&quot;)));&quot;&quot;)">
            <text:p/>
          </table:table-cell>
          <table:table-cell table:style-name="ce80"/>
          <table:table-cell/>
          <table:table-cell table:style-name="ce369" table:number-columns-repeated="4"/>
          <table:table-cell/>
        </table:table-row>
        <table:table-row table:style-name="ro4">
          <table:table-cell table:style-name="ce535"/>
          <table:table-cell table:style-name="ce547" table:content-validation-name="val4"/>
          <table:table-cell table:style-name="ce563" table:number-columns-repeated="2"/>
          <table:table-cell table:style-name="ce162" table:formula="of:=IF(AND([.A58]&lt;&gt;&quot;&quot;;[.C58]&lt;&gt;&quot;&quot;;OR([.E57]=&quot;OK&quot;;[.E57]&gt;=&quot;Umf&quot;));IF(AND([.I58]&lt;&gt;&quot;&quot;;[.J58]&lt;&gt;&quot;&quot;;ABS([.I58]-[.J58])&gt;0.005);&quot;Links-Rechts-Fehler&quot;;IF(AND([.I57]&lt;&gt;&quot;&quot;;[.J58]&lt;&gt;0;ABS([.J58]-[.K57])&gt;0.005);&quot;Äquivalenzumformung korrigieren&quot;;IF([.K58]&gt;&quot;Fehler&quot;;[.K58];IF(OR([.A58]=&quot;&quot;;[.A57]=&quot;&quot;;[.I58]=&quot;&quot;;[.J58]=&quot;&quot;);&quot;&quot;;&quot;OK&quot;))));&quot;&quot;)">
            <text:p/>
          </table:table-cell>
          <table:table-cell table:style-name="ce169" table:formula="of:=IF([.E58]=&quot;OK&quot;; IF([.B58]=&quot;&quot;;&quot;Relation fehlt&quot;;IF(SIGN([.J58]-[.I58])=SIGN([.J57]-[.I57]);IF([.B58]=[.B57];&quot;OK&quot;;&quot;Relation falsch.&quot;);IF(OR(AND([.B57]=&quot;&gt;&quot;;[.B58]=&quot;&lt;&quot;);AND([.B57]=&quot;&lt;&quot;;[.B58]=&quot;&gt;&quot;);AND([.B57]=&quot;≥&quot;;[.B58]=&quot;≤&quot;);AND([.B57]=&quot;≤&quot;;[.B58]=&quot;≥&quot;));&quot;OK&quot;;&quot;Aufpassen&quot;)));&quot;&quot;)">
            <text:p/>
          </table:table-cell>
          <table:table-cell table:style-name="ce80"/>
          <table:table-cell/>
          <table:table-cell table:style-name="ce369" table:number-columns-repeated="4"/>
          <table:table-cell/>
        </table:table-row>
        <table:table-row table:style-name="ro4">
          <table:table-cell table:style-name="ce535"/>
          <table:table-cell table:style-name="ce547" table:content-validation-name="val4"/>
          <table:table-cell table:style-name="ce563" table:number-columns-repeated="2"/>
          <table:table-cell table:style-name="ce162" table:formula="of:=IF(AND([.A59]&lt;&gt;&quot;&quot;;[.C59]&lt;&gt;&quot;&quot;;OR([.E58]=&quot;OK&quot;;[.E58]&gt;=&quot;Umf&quot;));IF(AND([.I59]&lt;&gt;&quot;&quot;;[.J59]&lt;&gt;&quot;&quot;;ABS([.I59]-[.J59])&gt;0.005);&quot;Links-Rechts-Fehler&quot;;IF(AND([.I58]&lt;&gt;&quot;&quot;;[.J59]&lt;&gt;0;ABS([.J59]-[.K58])&gt;0.005);&quot;Äquivalenzumformung korrigieren&quot;;IF([.K59]&gt;&quot;Fehler&quot;;[.K59];IF(OR([.A59]=&quot;&quot;;[.A58]=&quot;&quot;;[.I59]=&quot;&quot;;[.J59]=&quot;&quot;);&quot;&quot;;&quot;OK&quot;))));&quot;&quot;)">
            <text:p/>
          </table:table-cell>
          <table:table-cell table:style-name="ce169" table:formula="of:=IF([.E59]=&quot;OK&quot;; IF([.B59]=&quot;&quot;;&quot;Relation fehlt&quot;;IF(SIGN([.J59]-[.I59])=SIGN([.J58]-[.I58]);IF([.B59]=[.B58];&quot;OK&quot;;&quot;Relation falsch.&quot;);IF(OR(AND([.B58]=&quot;&gt;&quot;;[.B59]=&quot;&lt;&quot;);AND([.B58]=&quot;&lt;&quot;;[.B59]=&quot;&gt;&quot;);AND([.B58]=&quot;≥&quot;;[.B59]=&quot;≤&quot;);AND([.B58]=&quot;≤&quot;;[.B59]=&quot;≥&quot;));&quot;OK&quot;;&quot;Aufpassen&quot;)));&quot;&quot;)">
            <text:p/>
          </table:table-cell>
          <table:table-cell table:style-name="ce80"/>
          <table:table-cell/>
          <table:table-cell table:style-name="ce369" table:number-columns-repeated="4"/>
          <table:table-cell/>
        </table:table-row>
        <table:table-row table:style-name="ro4">
          <table:table-cell table:style-name="ce535"/>
          <table:table-cell table:style-name="ce547" table:content-validation-name="val4"/>
          <table:table-cell table:style-name="ce563" table:number-columns-repeated="2"/>
          <table:table-cell table:style-name="ce162" table:formula="of:=IF(AND([.A60]&lt;&gt;&quot;&quot;;[.C60]&lt;&gt;&quot;&quot;;OR([.E59]=&quot;OK&quot;;[.E59]&gt;=&quot;Umf&quot;));IF(AND([.I60]&lt;&gt;&quot;&quot;;[.J60]&lt;&gt;&quot;&quot;;ABS([.I60]-[.J60])&gt;0.005);&quot;Links-Rechts-Fehler&quot;;IF(AND([.I59]&lt;&gt;&quot;&quot;;[.J60]&lt;&gt;0;ABS([.J60]-[.K59])&gt;0.005);&quot;Äquivalenzumformung korrigieren&quot;;IF([.K60]&gt;&quot;Fehler&quot;;[.K60];IF(OR([.A60]=&quot;&quot;;[.A59]=&quot;&quot;;[.I60]=&quot;&quot;;[.J60]=&quot;&quot;);&quot;&quot;;&quot;OK&quot;))));&quot;&quot;)">
            <text:p/>
          </table:table-cell>
          <table:table-cell table:style-name="ce169" table:formula="of:=IF([.E60]=&quot;OK&quot;; IF([.B60]=&quot;&quot;;&quot;Relation fehlt&quot;;IF(SIGN([.J60]-[.I60])=SIGN([.J59]-[.I59]);IF([.B60]=[.B59];&quot;OK&quot;;&quot;Relation falsch.&quot;);IF(OR(AND([.B59]=&quot;&gt;&quot;;[.B60]=&quot;&lt;&quot;);AND([.B59]=&quot;&lt;&quot;;[.B60]=&quot;&gt;&quot;);AND([.B59]=&quot;≥&quot;;[.B60]=&quot;≤&quot;);AND([.B59]=&quot;≤&quot;;[.B60]=&quot;≥&quot;));&quot;OK&quot;;&quot;Aufpassen&quot;)));&quot;&quot;)">
            <text:p/>
          </table:table-cell>
          <table:table-cell table:style-name="ce80"/>
          <table:table-cell/>
          <table:table-cell table:style-name="ce369" table:number-columns-repeated="4"/>
          <table:table-cell/>
        </table:table-row>
        <table:table-row table:style-name="ro4">
          <table:table-cell table:style-name="ce535"/>
          <table:table-cell table:style-name="ce547" table:content-validation-name="val4"/>
          <table:table-cell table:style-name="ce563" table:number-columns-repeated="2"/>
          <table:table-cell table:style-name="ce162" table:formula="of:=IF(AND([.A61]&lt;&gt;&quot;&quot;;[.C61]&lt;&gt;&quot;&quot;;OR([.E60]=&quot;OK&quot;;[.E60]&gt;=&quot;Umf&quot;));IF(AND([.I61]&lt;&gt;&quot;&quot;;[.J61]&lt;&gt;&quot;&quot;;ABS([.I61]-[.J61])&gt;0.005);&quot;Links-Rechts-Fehler&quot;;IF(AND([.I60]&lt;&gt;&quot;&quot;;[.J61]&lt;&gt;0;ABS([.J61]-[.K60])&gt;0.005);&quot;Äquivalenzumformung korrigieren&quot;;IF([.K61]&gt;&quot;Fehler&quot;;[.K61];IF(OR([.A61]=&quot;&quot;;[.A60]=&quot;&quot;;[.I61]=&quot;&quot;;[.J61]=&quot;&quot;);&quot;&quot;;&quot;OK&quot;))));&quot;&quot;)">
            <text:p/>
          </table:table-cell>
          <table:table-cell table:style-name="ce169" table:formula="of:=IF([.E61]=&quot;OK&quot;; IF([.B61]=&quot;&quot;;&quot;Relation fehlt&quot;;IF(SIGN([.J61]-[.I61])=SIGN([.J60]-[.I60]);IF([.B61]=[.B60];&quot;OK&quot;;&quot;Relation falsch.&quot;);IF(OR(AND([.B60]=&quot;&gt;&quot;;[.B61]=&quot;&lt;&quot;);AND([.B60]=&quot;&lt;&quot;;[.B61]=&quot;&gt;&quot;);AND([.B60]=&quot;≥&quot;;[.B61]=&quot;≤&quot;);AND([.B60]=&quot;≤&quot;;[.B61]=&quot;≥&quot;));&quot;OK&quot;;&quot;Aufpassen&quot;)));&quot;&quot;)">
            <text:p/>
          </table:table-cell>
          <table:table-cell table:style-name="ce80"/>
          <table:table-cell/>
          <table:table-cell table:style-name="ce369" table:number-columns-repeated="4"/>
          <table:table-cell/>
        </table:table-row>
        <table:table-row table:style-name="ro4">
          <table:table-cell table:style-name="ce535"/>
          <table:table-cell table:style-name="ce547" table:content-validation-name="val4"/>
          <table:table-cell table:style-name="ce563"/>
          <table:table-cell table:style-name="ce572"/>
          <table:table-cell table:style-name="ce162" table:formula="of:=IF(AND([.A62]&lt;&gt;&quot;&quot;;[.C62]&lt;&gt;&quot;&quot;;OR([.E61]=&quot;OK&quot;;[.E61]&gt;=&quot;Umf&quot;));IF(AND([.I62]&lt;&gt;&quot;&quot;;[.J62]&lt;&gt;&quot;&quot;;ABS([.I62]-[.J62])&gt;0.005);&quot;Links-Rechts-Fehler&quot;;IF(AND([.I61]&lt;&gt;&quot;&quot;;[.J62]&lt;&gt;0;ABS([.J62]-[.K61])&gt;0.005);&quot;Äquivalenzumformung korrigieren&quot;;IF([.K62]&gt;&quot;Fehler&quot;;[.K62];IF(OR([.A62]=&quot;&quot;;[.A61]=&quot;&quot;;[.I62]=&quot;&quot;;[.J62]=&quot;&quot;);&quot;&quot;;&quot;OK&quot;))));&quot;&quot;)">
            <text:p/>
            <draw:control table:end-cell-address="Tabelle4.E64" table:end-x="21.88mm" table:end-y="1.45mm" draw:z-index="4" draw:text-style-name="P2" svg:width="19.95mm" svg:height="5.96mm" svg:x="1.95mm" svg:y="4.53mm" draw:control="control29"/>
          </table:table-cell>
          <table:table-cell table:style-name="ce169" table:formula="of:=IF([.E62]=&quot;OK&quot;; IF([.B62]=&quot;&quot;;&quot;Relation fehlt&quot;;IF(SIGN([.J62]-[.I62])=SIGN([.J61]-[.I61]);IF([.B62]=[.B61];&quot;OK&quot;;&quot;Relation falsch.&quot;);IF(OR(AND([.B61]=&quot;&gt;&quot;;[.B62]=&quot;&lt;&quot;);AND([.B61]=&quot;&lt;&quot;;[.B62]=&quot;&gt;&quot;);AND([.B61]=&quot;≥&quot;;[.B62]=&quot;≤&quot;);AND([.B61]=&quot;≤&quot;;[.B6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57:.C62];3;0)));&quot;&quot;;IF(ABS(VALUE(VLOOKUP(&quot; *x *&quot;;[.A57:.C62];3;0))-[.J5]&lt;0.001);IF(VLOOKUP(&quot; *x *&quot;;[.A57:.F62];6;0)=&quot;OK&quot;;&quot;&quot;;&quot;&quot;);&quot;&quot;))" office:value-type="string" office:string-value="" calcext:value-type="string">
            <text:p></text:p>
          </table:table-cell>
          <table:table-cell table:style-name="ce162" table:formula="of:=IF(AND([.A63]&lt;&gt;&quot;&quot;;[.C63]&lt;&gt;&quot;&quot;;OR([.E62]=&quot;OK&quot;;[.E62]&gt;=&quot;Umf&quot;));IF(AND([.I63]&lt;&gt;&quot;&quot;;[.J63]&lt;&gt;&quot;&quot;;ABS([.I63]-[.J63])&gt;0.005);&quot;Links-Rechts-Fehler&quot;;IF(AND([.I62]&lt;&gt;&quot;&quot;;[.J63]&lt;&gt;0;ABS([.J63]-[.K62])&gt;0.005);&quot;Äquivalenzumformung korrigieren&quot;;IF([.K63]&gt;&quot;Fehler&quot;;[.K63];IF(OR([.A63]=&quot;&quot;;[.A62]=&quot;&quot;;[.I63]=&quot;&quot;;[.J63]=&quot;&quot;);&quot;&quot;;&quot;OK&quot;))));&quot;&quot;)">
            <text:p/>
          </table:table-cell>
          <table:table-cell table:style-name="ce169" table:formula="of:=IF([.E63]=&quot;OK&quot;; IF([.B63]=&quot;&quot;;&quot;Relation fehlt&quot;;IF(SIGN([.J63]-[.I63])=SIGN([.J62]-[.I62]);IF([.B63]=[.B62];&quot;OK&quot;;&quot;Relation falsch.&quot;);IF(OR(AND([.B62]=&quot;&gt;&quot;;[.B63]=&quot;&lt;&quot;);AND([.B62]=&quot;&lt;&quot;;[.B63]=&quot;&gt;&quot;);AND([.B62]=&quot;≥&quot;;[.B63]=&quot;≤&quot;);AND([.B62]=&quot;≤&quot;;[.B63]=&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64"/>
          <table:table-cell table:style-name="ce161" table:formula="of:=IF(ISERROR(FIND(&quot;|&quot;&amp; SUBSTITUTE(SUBSTITUTE(SUBSTITUTE(SUBSTITUTE([.C64];&quot; &quot;;&quot;&quot;);&quot;·&quot;;&quot;*&quot; );&quot;–&quot; ;&quot;-&quot; );&quot;:&quot;;&quot;/&quot;) &amp;&quot;|&quot;;&quot;|&quot; &amp; SUBSTITUTE([.I5];&quot; &quot;;&quot;&quot;) &amp;&quot;|&quot;));&quot;&quot;;&quot;&quot;)" office:value-type="string" office:string-value="" calcext:value-type="string">
            <text:p></text:p>
          </table:table-cell>
          <table:table-cell table:style-name="ce162" table:formula="of:=IF(AND([.A64]&lt;&gt;&quot;&quot;;[.C64]&lt;&gt;&quot;&quot;;OR([.E63]=&quot;OK&quot;;[.E63]&gt;=&quot;Umf&quot;));IF(AND([.I64]&lt;&gt;&quot;&quot;;[.J64]&lt;&gt;&quot;&quot;;ABS([.I64]-[.J64])&gt;0.005);&quot;Links-Rechts-Fehler&quot;;IF(AND([.I63]&lt;&gt;&quot;&quot;;[.J64]&lt;&gt;0;ABS([.J64]-[.K63])&gt;0.005);&quot;Äquivalenzumformung korrigieren&quot;;IF([.K64]&gt;&quot;Fehler&quot;;[.K64];IF(OR([.A64]=&quot;&quot;;[.A63]=&quot;&quot;;[.I64]=&quot;&quot;;[.J64]=&quot;&quot;);&quot;&quot;;&quot;OK&quot;))));&quot;&quot;)">
            <text:p/>
          </table:table-cell>
          <table:table-cell table:style-name="ce169" table:formula="of:=IF([.E64]=&quot;OK&quot;; IF([.B64]=&quot;&quot;;&quot;Relation fehlt&quot;;IF(SIGN([.J64]-[.I64])=SIGN([.J63]-[.I63]);IF([.B64]=[.B63];&quot;OK&quot;;&quot;Relation falsch.&quot;);IF(OR(AND([.B63]=&quot;&gt;&quot;;[.B64]=&quot;&lt;&quot;);AND([.B63]=&quot;&lt;&quot;;[.B64]=&quot;&gt;&quot;);AND([.B63]=&quot;≥&quot;;[.B64]=&quot;≤&quot;);AND([.B63]=&quot;≤&quot;;[.B6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5]&lt;&gt;&quot;&quot;;[.C65]&lt;&gt;&quot;&quot;;OR([.E64]=&quot;OK&quot;;[.E64]&gt;=&quot;Umf&quot;));IF(AND([.I65]&lt;&gt;&quot;&quot;;[.J65]&lt;&gt;&quot;&quot;;ABS([.I65]-[.J65])&gt;0.005);&quot;Links-Rechts-Fehler&quot;;IF(AND([.I64]&lt;&gt;&quot;&quot;;[.J65]&lt;&gt;0;ABS([.J65]-[.K64])&gt;0.005);&quot;Äquivalenzumformung korrigieren&quot;;IF([.K65]&gt;&quot;Fehler&quot;;[.K65];IF(OR([.A65]=&quot;&quot;;[.A64]=&quot;&quot;;[.I65]=&quot;&quot;;[.J65]=&quot;&quot;);&quot;&quot;;&quot;OK&quot;))));&quot;&quot;)">
            <text:p/>
          </table:table-cell>
          <table:table-cell table:style-name="ce169" table:formula="of:=IF([.E65]=&quot;OK&quot;; IF([.B65]=&quot;&quot;;&quot;Relation fehlt&quot;;IF(SIGN([.J65]-[.I65])=SIGN([.J64]-[.I64]);IF([.B65]=[.B64];&quot;OK&quot;;&quot;Relation falsch.&quot;);IF(OR(AND([.B64]=&quot;&gt;&quot;;[.B65]=&quot;&lt;&quot;);AND([.B64]=&quot;&lt;&quot;;[.B65]=&quot;&gt;&quot;);AND([.B64]=&quot;≥&quot;;[.B65]=&quot;≤&quot;);AND([.B64]=&quot;≤&quot;;[.B6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6]&lt;&gt;&quot;&quot;;[.C66]&lt;&gt;&quot;&quot;;OR([.E65]=&quot;OK&quot;;[.E65]&gt;=&quot;Umf&quot;));IF(AND([.I66]&lt;&gt;&quot;&quot;;[.J66]&lt;&gt;&quot;&quot;;ABS([.I66]-[.J66])&gt;0.005);&quot;Links-Rechts-Fehler&quot;;IF(AND([.I65]&lt;&gt;&quot;&quot;;[.J66]&lt;&gt;0;ABS([.J66]-[.K65])&gt;0.005);&quot;Äquivalenzumformung korrigieren&quot;;IF([.K66]&gt;&quot;Fehler&quot;;[.K66];IF(OR([.A66]=&quot;&quot;;[.A65]=&quot;&quot;;[.I66]=&quot;&quot;;[.J66]=&quot;&quot;);&quot;&quot;;&quot;OK&quot;))));&quot;&quot;)">
            <text:p/>
          </table:table-cell>
          <table:table-cell table:style-name="ce169" table:formula="of:=IF([.E66]=&quot;OK&quot;; IF([.B66]=&quot;&quot;;&quot;Relation fehlt&quot;;IF(SIGN([.J66]-[.I66])=SIGN([.J65]-[.I65]);IF([.B66]=[.B65];&quot;OK&quot;;&quot;Relation falsch.&quot;);IF(OR(AND([.B65]=&quot;&gt;&quot;;[.B66]=&quot;&lt;&quot;);AND([.B65]=&quot;&lt;&quot;;[.B66]=&quot;&gt;&quot;);AND([.B65]=&quot;≥&quot;;[.B66]=&quot;≤&quot;);AND([.B65]=&quot;≤&quot;;[.B66]=&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67]&lt;&gt;&quot;&quot;;[.C67]&lt;&gt;&quot;&quot;;OR([.E66]=&quot;OK&quot;;[.E66]&gt;=&quot;Umf&quot;));IF(AND([.I67]&lt;&gt;&quot;&quot;;[.J67]&lt;&gt;&quot;&quot;;ABS([.I67]-[.J67])&gt;0.005);&quot;Links-Rechts-Fehler&quot;;IF(AND([.I66]&lt;&gt;&quot;&quot;;[.J67]&lt;&gt;0;ABS([.J67]-[.K66])&gt;0.005);&quot;Äquivalenzumformung korrigieren&quot;;IF([.K67]&gt;&quot;Fehler&quot;;[.K67];IF(OR([.A67]=&quot;&quot;;[.A66]=&quot;&quot;;[.I67]=&quot;&quot;;[.J67]=&quot;&quot;);&quot;&quot;;&quot;OK&quot;))));&quot;&quot;)">
            <text:p/>
          </table:table-cell>
          <table:table-cell table:style-name="ce169" table:formula="of:=IF([.E67]=&quot;OK&quot;; IF([.B67]=&quot;&quot;;&quot;Relation fehlt&quot;;IF(SIGN([.J67]-[.I67])=SIGN([.J66]-[.I66]);IF([.B67]=[.B66];&quot;OK&quot;;&quot;Relation falsch.&quot;);IF(OR(AND([.B66]=&quot;&gt;&quot;;[.B67]=&quot;&lt;&quot;);AND([.B66]=&quot;&lt;&quot;;[.B67]=&quot;&gt;&quot;);AND([.B66]=&quot;≥&quot;;[.B67]=&quot;≤&quot;);AND([.B66]=&quot;≤&quot;;[.B67]=&quot;≥&quot;));&quot;OK&quot;;&quot;Aufpassen&quot;)));&quot;&quot;)">
            <text:p/>
          </table:table-cell>
          <table:table-cell table:style-name="ce80"/>
          <table:table-cell/>
          <table:table-cell table:style-name="ce369" table:number-columns-repeated="4"/>
          <table:table-cell/>
        </table:table-row>
        <table:table-row table:style-name="ro4">
          <table:table-cell table:style-name="ce536" office:value-type="string" calcext:value-type="string">
            <text:p>0,3(x+1)+6x</text:p>
          </table:table-cell>
          <table:table-cell table:style-name="ce548" office:value-type="string" calcext:value-type="string">
            <text:p>&gt;</text:p>
          </table:table-cell>
          <table:table-cell table:style-name="ce565" office:value-type="string" calcext:value-type="string">
            <text:p>4,9+4x</text:p>
          </table:table-cell>
          <table:table-cell table:style-name="ce566"/>
          <table:table-cell table:style-name="ce164" office:value-type="string" calcext:value-type="string">
            <text:p>Umformungen in Ordnung?</text:p>
          </table:table-cell>
          <table:table-cell table:style-name="ce308" office:value-type="string" calcext:value-type="string">
            <text:p>Relation in Ordnung?</text:p>
          </table:table-cell>
          <table:table-cell table:style-name="ce80"/>
          <table:table-cell/>
          <table:table-cell table:style-name="ce369" table:formula="of:=0.3*(1.99999+1)+6*1.99999" office:value-type="float" office:value="12.899937" calcext:value-type="float">
            <text:p>12,899937</text:p>
          </table:table-cell>
          <table:table-cell table:style-name="ce369" table:formula="of:=4.9+4*1.99999" office:value-type="float" office:value="12.89996" calcext:value-type="float">
            <text:p>12,899960</text:p>
          </table:table-cell>
          <table:table-cell table:style-name="ce369" table:formula="of:=4.9+4*1.99999" office:value-type="float" office:value="12.89996" calcext:value-type="float">
            <text:p>12,899960</text:p>
          </table:table-cell>
          <table:table-cell table:style-name="ce369"/>
          <table:table-cell/>
        </table:table-row>
        <table:table-row table:style-name="ro4">
          <table:table-cell table:style-name="ce537"/>
          <table:table-cell table:style-name="ce549" table:content-validation-name="val4"/>
          <table:table-cell table:style-name="ce566" table:number-columns-repeated="2"/>
          <table:table-cell table:style-name="ce162" table:formula="of:=IF(AND([.A69]&lt;&gt;&quot;&quot;;[.C69]&lt;&gt;&quot;&quot;;OR([.E68]=&quot;OK&quot;;[.E68]&gt;=&quot;Umf&quot;));IF(AND([.I69]&lt;&gt;&quot;&quot;;[.J69]&lt;&gt;&quot;&quot;;ABS([.I69]-[.J69])&gt;0.005);&quot;Links-Rechts-Fehler&quot;;IF(AND([.I68]&lt;&gt;&quot;&quot;;[.J69]&lt;&gt;0;ABS([.J69]-[.K68])&gt;0.005);&quot;Äquivalenzumformung korrigieren&quot;;IF([.K69]&gt;&quot;Fehler&quot;;[.K69];IF(OR([.A69]=&quot;&quot;;[.A68]=&quot;&quot;;[.I69]=&quot;&quot;;[.J69]=&quot;&quot;);&quot;&quot;;&quot;OK&quot;))));&quot;&quot;)">
            <text:p/>
          </table:table-cell>
          <table:table-cell table:style-name="ce169" table:formula="of:=IF([.E69]=&quot;OK&quot;; IF([.B69]=&quot;&quot;;&quot;Relation fehlt&quot;;IF(SIGN([.J69]-[.I69])=SIGN([.J68]-[.I68]);IF([.B69]=[.B68];&quot;OK&quot;;&quot;Relation falsch.&quot;);IF(OR(AND([.B68]=&quot;&gt;&quot;;[.B69]=&quot;&lt;&quot;);AND([.B68]=&quot;&lt;&quot;;[.B69]=&quot;&gt;&quot;);AND([.B68]=&quot;≥&quot;;[.B69]=&quot;≤&quot;);AND([.B68]=&quot;≤&quot;;[.B69]=&quot;≥&quot;));&quot;OK&quot;;&quot;Aufpassen&quot;)));&quot;&quot;)">
            <text:p/>
          </table:table-cell>
          <table:table-cell table:style-name="ce80"/>
          <table:table-cell/>
          <table:table-cell table:style-name="ce369" table:number-columns-repeated="4"/>
          <table:table-cell/>
        </table:table-row>
        <table:table-row table:style-name="ro4">
          <table:table-cell table:style-name="ce537"/>
          <table:table-cell table:style-name="ce549" table:content-validation-name="val4"/>
          <table:table-cell table:style-name="ce566" table:number-columns-repeated="2"/>
          <table:table-cell table:style-name="ce162" table:formula="of:=IF(AND([.A70]&lt;&gt;&quot;&quot;;[.C70]&lt;&gt;&quot;&quot;;OR([.E69]=&quot;OK&quot;;[.E69]&gt;=&quot;Umf&quot;));IF(AND([.I70]&lt;&gt;&quot;&quot;;[.J70]&lt;&gt;&quot;&quot;;ABS([.I70]-[.J70])&gt;0.005);&quot;Links-Rechts-Fehler&quot;;IF(AND([.I69]&lt;&gt;&quot;&quot;;[.J70]&lt;&gt;0;ABS([.J70]-[.K69])&gt;0.005);&quot;Äquivalenzumformung korrigieren&quot;;IF([.K70]&gt;&quot;Fehler&quot;;[.K70];IF(OR([.A70]=&quot;&quot;;[.A69]=&quot;&quot;;[.I70]=&quot;&quot;;[.J70]=&quot;&quot;);&quot;&quot;;&quot;OK&quot;))));&quot;&quot;)">
            <text:p/>
          </table:table-cell>
          <table:table-cell table:style-name="ce169" table:formula="of:=IF([.E70]=&quot;OK&quot;; IF([.B70]=&quot;&quot;;&quot;Relation fehlt&quot;;IF(SIGN([.J70]-[.I70])=SIGN([.J69]-[.I69]);IF([.B70]=[.B69];&quot;OK&quot;;&quot;Relation falsch.&quot;);IF(OR(AND([.B69]=&quot;&gt;&quot;;[.B70]=&quot;&lt;&quot;);AND([.B69]=&quot;&lt;&quot;;[.B70]=&quot;&gt;&quot;);AND([.B69]=&quot;≥&quot;;[.B70]=&quot;≤&quot;);AND([.B69]=&quot;≤&quot;;[.B70]=&quot;≥&quot;));&quot;OK&quot;;&quot;Aufpassen&quot;)));&quot;&quot;)">
            <text:p/>
          </table:table-cell>
          <table:table-cell table:style-name="ce80"/>
          <table:table-cell/>
          <table:table-cell table:style-name="ce369" table:number-columns-repeated="4"/>
          <table:table-cell/>
        </table:table-row>
        <table:table-row table:style-name="ro4">
          <table:table-cell table:style-name="ce537"/>
          <table:table-cell table:style-name="ce549" table:content-validation-name="val4"/>
          <table:table-cell table:style-name="ce566" table:number-columns-repeated="2"/>
          <table:table-cell table:style-name="ce162" table:formula="of:=IF(AND([.A71]&lt;&gt;&quot;&quot;;[.C71]&lt;&gt;&quot;&quot;;OR([.E70]=&quot;OK&quot;;[.E70]&gt;=&quot;Umf&quot;));IF(AND([.I71]&lt;&gt;&quot;&quot;;[.J71]&lt;&gt;&quot;&quot;;ABS([.I71]-[.J71])&gt;0.005);&quot;Links-Rechts-Fehler&quot;;IF(AND([.I70]&lt;&gt;&quot;&quot;;[.J71]&lt;&gt;0;ABS([.J71]-[.K70])&gt;0.005);&quot;Äquivalenzumformung korrigieren&quot;;IF([.K71]&gt;&quot;Fehler&quot;;[.K71];IF(OR([.A71]=&quot;&quot;;[.A70]=&quot;&quot;;[.I71]=&quot;&quot;;[.J71]=&quot;&quot;);&quot;&quot;;&quot;OK&quot;))));&quot;&quot;)">
            <text:p/>
          </table:table-cell>
          <table:table-cell table:style-name="ce169" table:formula="of:=IF([.E71]=&quot;OK&quot;; IF([.B71]=&quot;&quot;;&quot;Relation fehlt&quot;;IF(SIGN([.J71]-[.I71])=SIGN([.J70]-[.I70]);IF([.B71]=[.B70];&quot;OK&quot;;&quot;Relation falsch.&quot;);IF(OR(AND([.B70]=&quot;&gt;&quot;;[.B71]=&quot;&lt;&quot;);AND([.B70]=&quot;&lt;&quot;;[.B71]=&quot;&gt;&quot;);AND([.B70]=&quot;≥&quot;;[.B71]=&quot;≤&quot;);AND([.B70]=&quot;≤&quot;;[.B71]=&quot;≥&quot;));&quot;OK&quot;;&quot;Aufpassen&quot;)));&quot;&quot;)">
            <text:p/>
          </table:table-cell>
          <table:table-cell table:style-name="ce80"/>
          <table:table-cell/>
          <table:table-cell table:style-name="ce369" table:number-columns-repeated="4"/>
          <table:table-cell/>
        </table:table-row>
        <table:table-row table:style-name="ro4">
          <table:table-cell table:style-name="ce537"/>
          <table:table-cell table:style-name="ce549" table:content-validation-name="val4"/>
          <table:table-cell table:style-name="ce566" table:number-columns-repeated="2"/>
          <table:table-cell table:style-name="ce162" table:formula="of:=IF(AND([.A72]&lt;&gt;&quot;&quot;;[.C72]&lt;&gt;&quot;&quot;;OR([.E71]=&quot;OK&quot;;[.E71]&gt;=&quot;Umf&quot;));IF(AND([.I72]&lt;&gt;&quot;&quot;;[.J72]&lt;&gt;&quot;&quot;;ABS([.I72]-[.J72])&gt;0.005);&quot;Links-Rechts-Fehler&quot;;IF(AND([.I71]&lt;&gt;&quot;&quot;;[.J72]&lt;&gt;0;ABS([.J72]-[.K71])&gt;0.005);&quot;Äquivalenzumformung korrigieren&quot;;IF([.K72]&gt;&quot;Fehler&quot;;[.K72];IF(OR([.A72]=&quot;&quot;;[.A71]=&quot;&quot;;[.I72]=&quot;&quot;;[.J72]=&quot;&quot;);&quot;&quot;;&quot;OK&quot;))));&quot;&quot;)">
            <text:p/>
          </table:table-cell>
          <table:table-cell table:style-name="ce169" table:formula="of:=IF([.E72]=&quot;OK&quot;; IF([.B72]=&quot;&quot;;&quot;Relation fehlt&quot;;IF(SIGN([.J72]-[.I72])=SIGN([.J71]-[.I71]);IF([.B72]=[.B71];&quot;OK&quot;;&quot;Relation falsch.&quot;);IF(OR(AND([.B71]=&quot;&gt;&quot;;[.B72]=&quot;&lt;&quot;);AND([.B71]=&quot;&lt;&quot;;[.B72]=&quot;&gt;&quot;);AND([.B71]=&quot;≥&quot;;[.B72]=&quot;≤&quot;);AND([.B71]=&quot;≤&quot;;[.B72]=&quot;≥&quot;));&quot;OK&quot;;&quot;Aufpassen&quot;)));&quot;&quot;)">
            <text:p/>
          </table:table-cell>
          <table:table-cell table:style-name="ce80"/>
          <table:table-cell/>
          <table:table-cell table:style-name="ce369" table:number-columns-repeated="4"/>
          <table:table-cell/>
        </table:table-row>
        <table:table-row table:style-name="ro4">
          <table:table-cell table:style-name="ce537"/>
          <table:table-cell table:style-name="ce549" table:content-validation-name="val4"/>
          <table:table-cell table:style-name="ce566" table:number-columns-repeated="2"/>
          <table:table-cell table:style-name="ce162" table:formula="of:=IF(AND([.A73]&lt;&gt;&quot;&quot;;[.C73]&lt;&gt;&quot;&quot;;OR([.E72]=&quot;OK&quot;;[.E72]&gt;=&quot;Umf&quot;));IF(AND([.I73]&lt;&gt;&quot;&quot;;[.J73]&lt;&gt;&quot;&quot;;ABS([.I73]-[.J73])&gt;0.005);&quot;Links-Rechts-Fehler&quot;;IF(AND([.I72]&lt;&gt;&quot;&quot;;[.J73]&lt;&gt;0;ABS([.J73]-[.K72])&gt;0.005);&quot;Äquivalenzumformung korrigieren&quot;;IF([.K73]&gt;&quot;Fehler&quot;;[.K73];IF(OR([.A73]=&quot;&quot;;[.A72]=&quot;&quot;;[.I73]=&quot;&quot;;[.J73]=&quot;&quot;);&quot;&quot;;&quot;OK&quot;))));&quot;&quot;)">
            <text:p/>
          </table:table-cell>
          <table:table-cell table:style-name="ce169" table:formula="of:=IF([.E73]=&quot;OK&quot;; IF([.B73]=&quot;&quot;;&quot;Relation fehlt&quot;;IF(SIGN([.J73]-[.I73])=SIGN([.J72]-[.I72]);IF([.B73]=[.B72];&quot;OK&quot;;&quot;Relation falsch.&quot;);IF(OR(AND([.B72]=&quot;&gt;&quot;;[.B73]=&quot;&lt;&quot;);AND([.B72]=&quot;&lt;&quot;;[.B73]=&quot;&gt;&quot;);AND([.B72]=&quot;≥&quot;;[.B73]=&quot;≤&quot;);AND([.B72]=&quot;≤&quot;;[.B73]=&quot;≥&quot;));&quot;OK&quot;;&quot;Aufpassen&quot;)));&quot;&quot;)">
            <text:p/>
          </table:table-cell>
          <table:table-cell table:style-name="ce80"/>
          <table:table-cell/>
          <table:table-cell table:style-name="ce369" table:number-columns-repeated="4"/>
          <table:table-cell/>
        </table:table-row>
        <table:table-row table:style-name="ro4">
          <table:table-cell table:style-name="ce537"/>
          <table:table-cell table:style-name="ce549" table:content-validation-name="val4"/>
          <table:table-cell table:style-name="ce566" table:number-columns-repeated="2"/>
          <table:table-cell table:style-name="ce162" table:formula="of:=IF(AND([.A74]&lt;&gt;&quot;&quot;;[.C74]&lt;&gt;&quot;&quot;;OR([.E73]=&quot;OK&quot;;[.E73]&gt;=&quot;Umf&quot;));IF(AND([.I74]&lt;&gt;&quot;&quot;;[.J74]&lt;&gt;&quot;&quot;;ABS([.I74]-[.J74])&gt;0.005);&quot;Links-Rechts-Fehler&quot;;IF(AND([.I73]&lt;&gt;&quot;&quot;;[.J74]&lt;&gt;0;ABS([.J74]-[.K73])&gt;0.005);&quot;Äquivalenzumformung korrigieren&quot;;IF([.K74]&gt;&quot;Fehler&quot;;[.K74];IF(OR([.A74]=&quot;&quot;;[.A73]=&quot;&quot;;[.I74]=&quot;&quot;;[.J74]=&quot;&quot;);&quot;&quot;;&quot;OK&quot;))));&quot;&quot;)">
            <text:p/>
          </table:table-cell>
          <table:table-cell table:style-name="ce169" table:formula="of:=IF([.E74]=&quot;OK&quot;; IF([.B74]=&quot;&quot;;&quot;Relation fehlt&quot;;IF(SIGN([.J74]-[.I74])=SIGN([.J73]-[.I73]);IF([.B74]=[.B73];&quot;OK&quot;;&quot;Relation falsch.&quot;);IF(OR(AND([.B73]=&quot;&gt;&quot;;[.B74]=&quot;&lt;&quot;);AND([.B73]=&quot;&lt;&quot;;[.B74]=&quot;&gt;&quot;);AND([.B73]=&quot;≥&quot;;[.B74]=&quot;≤&quot;);AND([.B73]=&quot;≤&quot;;[.B74]=&quot;≥&quot;));&quot;OK&quot;;&quot;Aufpassen&quot;)));&quot;&quot;)">
            <text:p/>
          </table:table-cell>
          <table:table-cell table:style-name="ce80"/>
          <table:table-cell/>
          <table:table-cell table:style-name="ce369" table:number-columns-repeated="4"/>
          <table:table-cell/>
        </table:table-row>
        <table:table-row table:style-name="ro4">
          <table:table-cell table:style-name="ce537"/>
          <table:table-cell table:style-name="ce549" table:content-validation-name="val4"/>
          <table:table-cell table:style-name="ce566"/>
          <table:table-cell table:style-name="ce573"/>
          <table:table-cell table:style-name="ce162" table:formula="of:=IF(AND([.A75]&lt;&gt;&quot;&quot;;[.C75]&lt;&gt;&quot;&quot;;OR([.E74]=&quot;OK&quot;;[.E74]&gt;=&quot;Umf&quot;));IF(AND([.I75]&lt;&gt;&quot;&quot;;[.J75]&lt;&gt;&quot;&quot;;ABS([.I75]-[.J75])&gt;0.005);&quot;Links-Rechts-Fehler&quot;;IF(AND([.I74]&lt;&gt;&quot;&quot;;[.J75]&lt;&gt;0;ABS([.J75]-[.K74])&gt;0.005);&quot;Äquivalenzumformung korrigieren&quot;;IF([.K75]&gt;&quot;Fehler&quot;;[.K75];IF(OR([.A75]=&quot;&quot;;[.A74]=&quot;&quot;;[.I75]=&quot;&quot;;[.J75]=&quot;&quot;);&quot;&quot;;&quot;OK&quot;))));&quot;&quot;)">
            <text:p/>
            <draw:control table:end-cell-address="Tabelle4.E77" table:end-x="21.61mm" table:end-y="1.9mm" draw:z-index="5" draw:text-style-name="P2" svg:width="19.56mm" svg:height="6.41mm" svg:x="2.07mm" svg:y="4.52mm" draw:control="control30"/>
          </table:table-cell>
          <table:table-cell table:style-name="ce169" table:formula="of:=IF([.E75]=&quot;OK&quot;; IF([.B75]=&quot;&quot;;&quot;Relation fehlt&quot;;IF(SIGN([.J75]-[.I75])=SIGN([.J74]-[.I74]);IF([.B75]=[.B74];&quot;OK&quot;;&quot;Relation falsch.&quot;);IF(OR(AND([.B74]=&quot;&gt;&quot;;[.B75]=&quot;&lt;&quot;);AND([.B74]=&quot;&lt;&quot;;[.B75]=&quot;&gt;&quot;);AND([.B74]=&quot;≥&quot;;[.B75]=&quot;≤&quot;);AND([.B74]=&quot;≤&quot;;[.B7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70:.C75];3;0)));&quot;&quot;;IF(ABS(VALUE(VLOOKUP(&quot; *x *&quot;;[.A70:.C75];3;0))-[.J6]&lt;0.001);IF(VLOOKUP(&quot; *x *&quot;;[.A70:.F75];6;0)=&quot;OK&quot;;&quot;&quot;;&quot;&quot;);&quot;&quot;))" office:value-type="string" office:string-value="" calcext:value-type="string">
            <text:p></text:p>
          </table:table-cell>
          <table:table-cell table:style-name="ce162" table:formula="of:=IF(AND([.A76]&lt;&gt;&quot;&quot;;[.C76]&lt;&gt;&quot;&quot;;OR([.E75]=&quot;OK&quot;;[.E75]&gt;=&quot;Umf&quot;));IF(AND([.I76]&lt;&gt;&quot;&quot;;[.J76]&lt;&gt;&quot;&quot;;ABS([.I76]-[.J76])&gt;0.005);&quot;Links-Rechts-Fehler&quot;;IF(AND([.I75]&lt;&gt;&quot;&quot;;[.J76]&lt;&gt;0;ABS([.J76]-[.K75])&gt;0.005);&quot;Äquivalenzumformung korrigieren&quot;;IF([.K76]&gt;&quot;Fehler&quot;;[.K76];IF(OR([.A76]=&quot;&quot;;[.A75]=&quot;&quot;;[.I76]=&quot;&quot;;[.J76]=&quot;&quot;);&quot;&quot;;&quot;OK&quot;))));&quot;&quot;)">
            <text:p/>
          </table:table-cell>
          <table:table-cell table:style-name="ce169" table:formula="of:=IF([.E76]=&quot;OK&quot;; IF([.B76]=&quot;&quot;;&quot;Relation fehlt&quot;;IF(SIGN([.J76]-[.I76])=SIGN([.J75]-[.I75]);IF([.B76]=[.B75];&quot;OK&quot;;&quot;Relation falsch.&quot;);IF(OR(AND([.B75]=&quot;&gt;&quot;;[.B76]=&quot;&lt;&quot;);AND([.B75]=&quot;&lt;&quot;;[.B76]=&quot;&gt;&quot;);AND([.B75]=&quot;≥&quot;;[.B76]=&quot;≤&quot;);AND([.B75]=&quot;≤&quot;;[.B76]=&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567"/>
          <table:table-cell table:style-name="ce161" table:formula="of:=IF(ISERROR(FIND(&quot;|&quot;&amp; SUBSTITUTE(SUBSTITUTE(SUBSTITUTE(SUBSTITUTE([.C77];&quot; &quot;;&quot;&quot;);&quot;·&quot;;&quot;*&quot; );&quot;–&quot; ;&quot;-&quot; );&quot;:&quot;;&quot;/&quot;) &amp;&quot;|&quot;;&quot;|&quot; &amp; SUBSTITUTE([.I6];&quot; &quot;;&quot;&quot;) &amp;&quot;|&quot;));&quot;&quot;;&quot;&quot;)" office:value-type="string" office:string-value="" calcext:value-type="string">
            <text:p></text:p>
          </table:table-cell>
          <table:table-cell table:style-name="ce162" table:formula="of:=IF(AND([.A77]&lt;&gt;&quot;&quot;;[.C77]&lt;&gt;&quot;&quot;;OR([.E76]=&quot;OK&quot;;[.E76]&gt;=&quot;Umf&quot;));IF(AND([.I77]&lt;&gt;&quot;&quot;;[.J77]&lt;&gt;&quot;&quot;;ABS([.I77]-[.J77])&gt;0.005);&quot;Links-Rechts-Fehler&quot;;IF(AND([.I76]&lt;&gt;&quot;&quot;;[.J77]&lt;&gt;0;ABS([.J77]-[.K76])&gt;0.005);&quot;Äquivalenzumformung korrigieren&quot;;IF([.K77]&gt;&quot;Fehler&quot;;[.K77];IF(OR([.A77]=&quot;&quot;;[.A76]=&quot;&quot;;[.I77]=&quot;&quot;;[.J77]=&quot;&quot;);&quot;&quot;;&quot;OK&quot;))));&quot;&quot;)">
            <text:p/>
          </table:table-cell>
          <table:table-cell table:style-name="ce169" table:formula="of:=IF([.E77]=&quot;OK&quot;; IF([.B77]=&quot;&quot;;&quot;Relation fehlt&quot;;IF(SIGN([.J77]-[.I77])=SIGN([.J76]-[.I76]);IF([.B77]=[.B76];&quot;OK&quot;;&quot;Relation falsch.&quot;);IF(OR(AND([.B76]=&quot;&gt;&quot;;[.B77]=&quot;&lt;&quot;);AND([.B76]=&quot;&lt;&quot;;[.B77]=&quot;&gt;&quot;);AND([.B76]=&quot;≥&quot;;[.B77]=&quot;≤&quot;);AND([.B76]=&quot;≤&quot;;[.B7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8]&lt;&gt;&quot;&quot;;[.C78]&lt;&gt;&quot;&quot;;OR([.E77]=&quot;OK&quot;;[.E77]&gt;=&quot;Umf&quot;));IF(AND([.I78]&lt;&gt;&quot;&quot;;[.J78]&lt;&gt;&quot;&quot;;ABS([.I78]-[.J78])&gt;0.005);&quot;Links-Rechts-Fehler&quot;;IF(AND([.I77]&lt;&gt;&quot;&quot;;[.J78]&lt;&gt;0;ABS([.J78]-[.K77])&gt;0.005);&quot;Äquivalenzumformung korrigieren&quot;;IF([.K78]&gt;&quot;Fehler&quot;;[.K78];IF(OR([.A78]=&quot;&quot;;[.A77]=&quot;&quot;;[.I78]=&quot;&quot;;[.J78]=&quot;&quot;);&quot;&quot;;&quot;OK&quot;))));&quot;&quot;)">
            <text:p/>
          </table:table-cell>
          <table:table-cell table:style-name="ce169" table:formula="of:=IF([.E78]=&quot;OK&quot;; IF([.B78]=&quot;&quot;;&quot;Relation fehlt&quot;;IF(SIGN([.J78]-[.I78])=SIGN([.J77]-[.I77]);IF([.B78]=[.B77];&quot;OK&quot;;&quot;Relation falsch.&quot;);IF(OR(AND([.B77]=&quot;&gt;&quot;;[.B78]=&quot;&lt;&quot;);AND([.B77]=&quot;&lt;&quot;;[.B78]=&quot;&gt;&quot;);AND([.B77]=&quot;≥&quot;;[.B78]=&quot;≤&quot;);AND([.B77]=&quot;≤&quot;;[.B7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9]&lt;&gt;&quot;&quot;;[.C79]&lt;&gt;&quot;&quot;;OR([.E78]=&quot;OK&quot;;[.E78]&gt;=&quot;Umf&quot;));IF(AND([.I79]&lt;&gt;&quot;&quot;;[.J79]&lt;&gt;&quot;&quot;;ABS([.I79]-[.J79])&gt;0.005);&quot;Links-Rechts-Fehler&quot;;IF(AND([.I78]&lt;&gt;&quot;&quot;;[.J79]&lt;&gt;0;ABS([.J79]-[.K78])&gt;0.005);&quot;Äquivalenzumformung korrigieren&quot;;IF([.K79]&gt;&quot;Fehler&quot;;[.K79];IF(OR([.A79]=&quot;&quot;;[.A78]=&quot;&quot;;[.I79]=&quot;&quot;;[.J79]=&quot;&quot;);&quot;&quot;;&quot;OK&quot;))));&quot;&quot;)">
            <text:p/>
          </table:table-cell>
          <table:table-cell table:style-name="ce169" table:formula="of:=IF([.E79]=&quot;OK&quot;; IF([.B79]=&quot;&quot;;&quot;Relation fehlt&quot;;IF(SIGN([.J79]-[.I79])=SIGN([.J78]-[.I78]);IF([.B79]=[.B78];&quot;OK&quot;;&quot;Relation falsch.&quot;);IF(OR(AND([.B78]=&quot;&gt;&quot;;[.B79]=&quot;&lt;&quot;);AND([.B78]=&quot;&lt;&quot;;[.B79]=&quot;&gt;&quot;);AND([.B78]=&quot;≥&quot;;[.B79]=&quot;≤&quot;);AND([.B78]=&quot;≤&quot;;[.B7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0]&lt;&gt;&quot;&quot;;[.C80]&lt;&gt;&quot;&quot;;OR([.E79]=&quot;OK&quot;;[.E79]&gt;=&quot;Umf&quot;));IF(AND([.I80]&lt;&gt;&quot;&quot;;[.J80]&lt;&gt;&quot;&quot;;ABS([.I80]-[.J80])&gt;0.005);&quot;Links-Rechts-Fehler&quot;;IF(AND([.I79]&lt;&gt;&quot;&quot;;[.J80]&lt;&gt;0;ABS([.J80]-[.K79])&gt;0.005);&quot;Äquivalenzumformung korrigieren&quot;;IF([.K80]&gt;&quot;Fehler&quot;;[.K80];IF(OR([.A80]=&quot;&quot;;[.A79]=&quot;&quot;;[.I80]=&quot;&quot;;[.J80]=&quot;&quot;);&quot;&quot;;&quot;OK&quot;))));&quot;&quot;)">
            <text:p/>
          </table:table-cell>
          <table:table-cell table:style-name="ce169" table:formula="of:=IF([.E80]=&quot;OK&quot;; IF([.B80]=&quot;&quot;;&quot;Relation fehlt&quot;;IF(SIGN([.J80]-[.I80])=SIGN([.J79]-[.I79]);IF([.B80]=[.B79];&quot;OK&quot;;&quot;Relation falsch.&quot;);IF(OR(AND([.B79]=&quot;&gt;&quot;;[.B80]=&quot;&lt;&quot;);AND([.B79]=&quot;&lt;&quot;;[.B80]=&quot;&gt;&quot;);AND([.B79]=&quot;≥&quot;;[.B80]=&quot;≤&quot;);AND([.B79]=&quot;≤&quot;;[.B8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1]&lt;&gt;&quot;&quot;;[.C81]&lt;&gt;&quot;&quot;;OR([.E80]=&quot;OK&quot;;[.E80]&gt;=&quot;Umf&quot;));IF(AND([.I81]&lt;&gt;&quot;&quot;;[.J81]&lt;&gt;&quot;&quot;;ABS([.I81]-[.J81])&gt;0.005);&quot;Links-Rechts-Fehler&quot;;IF(AND([.I80]&lt;&gt;&quot;&quot;;[.J81]&lt;&gt;0;ABS([.J81]-[.K80])&gt;0.005);&quot;Äquivalenzumformung korrigieren&quot;;IF([.K81]&gt;&quot;Fehler&quot;;[.K81];IF(OR([.A81]=&quot;&quot;;[.A80]=&quot;&quot;;[.I81]=&quot;&quot;;[.J81]=&quot;&quot;);&quot;&quot;;&quot;OK&quot;))));&quot;&quot;)">
            <text:p/>
          </table:table-cell>
          <table:table-cell table:style-name="ce169" table:formula="of:=IF([.E81]=&quot;OK&quot;; IF([.B81]=&quot;&quot;;&quot;Relation fehlt&quot;;IF(SIGN([.J81]-[.I81])=SIGN([.J80]-[.I80]);IF([.B81]=[.B80];&quot;OK&quot;;&quot;Relation falsch.&quot;);IF(OR(AND([.B80]=&quot;&gt;&quot;;[.B81]=&quot;&lt;&quot;);AND([.B80]=&quot;&lt;&quot;;[.B81]=&quot;&gt;&quot;);AND([.B80]=&quot;≥&quot;;[.B81]=&quot;≤&quot;);AND([.B80]=&quot;≤&quot;;[.B8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2]&lt;&gt;&quot;&quot;;[.C82]&lt;&gt;&quot;&quot;;OR([.E81]=&quot;OK&quot;;[.E81]&gt;=&quot;Umf&quot;));IF(AND([.I82]&lt;&gt;&quot;&quot;;[.J82]&lt;&gt;&quot;&quot;;ABS([.I82]-[.J82])&gt;0.005);&quot;Links-Rechts-Fehler&quot;;IF(AND([.I81]&lt;&gt;&quot;&quot;;[.J82]&lt;&gt;0;ABS([.J82]-[.K81])&gt;0.005);&quot;Äquivalenzumformung korrigieren&quot;;IF([.K82]&gt;&quot;Fehler&quot;;[.K82];IF(OR([.A82]=&quot;&quot;;[.A81]=&quot;&quot;;[.I82]=&quot;&quot;;[.J82]=&quot;&quot;);&quot;&quot;;&quot;OK&quot;))));&quot;&quot;)">
            <text:p/>
          </table:table-cell>
          <table:table-cell table:style-name="ce169" table:formula="of:=IF([.E82]=&quot;OK&quot;; IF([.B82]=&quot;&quot;;&quot;Relation fehlt&quot;;IF(SIGN([.J82]-[.I82])=SIGN([.J81]-[.I81]);IF([.B82]=[.B81];&quot;OK&quot;;&quot;Relation falsch.&quot;);IF(OR(AND([.B81]=&quot;&gt;&quot;;[.B82]=&quot;&lt;&quot;);AND([.B81]=&quot;&lt;&quot;;[.B82]=&quot;&gt;&quot;);AND([.B81]=&quot;≥&quot;;[.B82]=&quot;≤&quot;);AND([.B81]=&quot;≤&quot;;[.B8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3]&lt;&gt;&quot;&quot;;[.C83]&lt;&gt;&quot;&quot;;OR([.E82]=&quot;OK&quot;;[.E82]&gt;=&quot;Umf&quot;));IF(AND([.I83]&lt;&gt;&quot;&quot;;[.J83]&lt;&gt;&quot;&quot;;ABS([.I83]-[.J83])&gt;0.005);&quot;Links-Rechts-Fehler&quot;;IF(AND([.I82]&lt;&gt;&quot;&quot;;[.J83]&lt;&gt;0;ABS([.J83]-[.K82])&gt;0.005);&quot;Äquivalenzumformung korrigieren&quot;;IF([.K83]&gt;&quot;Fehler&quot;;[.K83];IF(OR([.A83]=&quot;&quot;;[.A82]=&quot;&quot;;[.I83]=&quot;&quot;;[.J83]=&quot;&quot;);&quot;&quot;;&quot;OK&quot;))));&quot;&quot;)">
            <text:p/>
          </table:table-cell>
          <table:table-cell table:style-name="ce169" table:formula="of:=IF([.E83]=&quot;OK&quot;; IF([.B83]=&quot;&quot;;&quot;Relation fehlt&quot;;IF(SIGN([.J83]-[.I83])=SIGN([.J82]-[.I82]);IF([.B83]=[.B82];&quot;OK&quot;;&quot;Relation falsch.&quot;);IF(OR(AND([.B82]=&quot;&gt;&quot;;[.B83]=&quot;&lt;&quot;);AND([.B82]=&quot;&lt;&quot;;[.B83]=&quot;&gt;&quot;);AND([.B82]=&quot;≥&quot;;[.B83]=&quot;≤&quot;);AND([.B82]=&quot;≤&quot;;[.B8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4]&lt;&gt;&quot;&quot;;[.C84]&lt;&gt;&quot;&quot;;OR([.E83]=&quot;OK&quot;;[.E83]&gt;=&quot;Umf&quot;));IF(AND([.I84]&lt;&gt;&quot;&quot;;[.J84]&lt;&gt;&quot;&quot;;ABS([.I84]-[.J84])&gt;0.005);&quot;Links-Rechts-Fehler&quot;;IF(AND([.I83]&lt;&gt;&quot;&quot;;[.J84]&lt;&gt;0;ABS([.J84]-[.K83])&gt;0.005);&quot;Äquivalenzumformung korrigieren&quot;;IF([.K84]&gt;&quot;Fehler&quot;;[.K84];IF(OR([.A84]=&quot;&quot;;[.A83]=&quot;&quot;;[.I84]=&quot;&quot;;[.J84]=&quot;&quot;);&quot;&quot;;&quot;OK&quot;))));&quot;&quot;)">
            <text:p/>
          </table:table-cell>
          <table:table-cell table:style-name="ce169" table:formula="of:=IF([.E84]=&quot;OK&quot;; IF([.B84]=&quot;&quot;;&quot;Relation fehlt&quot;;IF(SIGN([.J84]-[.I84])=SIGN([.J83]-[.I83]);IF([.B84]=[.B83];&quot;OK&quot;;&quot;Relation falsch.&quot;);IF(OR(AND([.B83]=&quot;&gt;&quot;;[.B84]=&quot;&lt;&quot;);AND([.B83]=&quot;&lt;&quot;;[.B84]=&quot;&gt;&quot;);AND([.B83]=&quot;≥&quot;;[.B84]=&quot;≤&quot;);AND([.B83]=&quot;≤&quot;;[.B8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5]&lt;&gt;&quot;&quot;;[.C85]&lt;&gt;&quot;&quot;;OR([.E84]=&quot;OK&quot;;[.E84]&gt;=&quot;Umf&quot;));IF(AND([.I85]&lt;&gt;&quot;&quot;;[.J85]&lt;&gt;&quot;&quot;;ABS([.I85]-[.J85])&gt;0.005);&quot;Links-Rechts-Fehler&quot;;IF(AND([.I84]&lt;&gt;&quot;&quot;;[.J85]&lt;&gt;0;ABS([.J85]-[.K84])&gt;0.005);&quot;Äquivalenzumformung korrigieren&quot;;IF([.K85]&gt;&quot;Fehler&quot;;[.K85];IF(OR([.A85]=&quot;&quot;;[.A84]=&quot;&quot;;[.I85]=&quot;&quot;;[.J85]=&quot;&quot;);&quot;&quot;;&quot;OK&quot;))));&quot;&quot;)">
            <text:p/>
          </table:table-cell>
          <table:table-cell table:style-name="ce169" table:formula="of:=IF([.E85]=&quot;OK&quot;; IF([.B85]=&quot;&quot;;&quot;Relation fehlt&quot;;IF(SIGN([.J85]-[.I85])=SIGN([.J84]-[.I84]);IF([.B85]=[.B84];&quot;OK&quot;;&quot;Relation falsch.&quot;);IF(OR(AND([.B84]=&quot;&gt;&quot;;[.B85]=&quot;&lt;&quot;);AND([.B84]=&quot;&lt;&quot;;[.B85]=&quot;&gt;&quot;);AND([.B84]=&quot;≥&quot;;[.B85]=&quot;≤&quot;);AND([.B84]=&quot;≤&quot;;[.B8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6]&lt;&gt;&quot;&quot;;[.C86]&lt;&gt;&quot;&quot;;OR([.E85]=&quot;OK&quot;;[.E85]&gt;=&quot;Umf&quot;));IF(AND([.I86]&lt;&gt;&quot;&quot;;[.J86]&lt;&gt;&quot;&quot;;ABS([.I86]-[.J86])&gt;0.005);&quot;Links-Rechts-Fehler&quot;;IF(AND([.I85]&lt;&gt;&quot;&quot;;[.J86]&lt;&gt;0;ABS([.J86]-[.K85])&gt;0.005);&quot;Äquivalenzumformung korrigieren&quot;;IF([.K86]&gt;&quot;Fehler&quot;;[.K86];IF(OR([.A86]=&quot;&quot;;[.A85]=&quot;&quot;;[.I86]=&quot;&quot;;[.J86]=&quot;&quot;);&quot;&quot;;&quot;OK&quot;))));&quot;&quot;)">
            <text:p/>
          </table:table-cell>
          <table:table-cell table:style-name="ce169" table:formula="of:=IF([.E86]=&quot;OK&quot;; IF([.B86]=&quot;&quot;;&quot;Relation fehlt&quot;;IF(SIGN([.J86]-[.I86])=SIGN([.J85]-[.I85]);IF([.B86]=[.B85];&quot;OK&quot;;&quot;Relation falsch.&quot;);IF(OR(AND([.B85]=&quot;&gt;&quot;;[.B86]=&quot;&lt;&quot;);AND([.B85]=&quot;&lt;&quot;;[.B86]=&quot;&gt;&quot;);AND([.B85]=&quot;≥&quot;;[.B86]=&quot;≤&quot;);AND([.B85]=&quot;≤&quot;;[.B8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7]&lt;&gt;&quot;&quot;;[.C87]&lt;&gt;&quot;&quot;;OR([.E86]=&quot;OK&quot;;[.E86]&gt;=&quot;Umf&quot;));IF(AND([.I87]&lt;&gt;&quot;&quot;;[.J87]&lt;&gt;&quot;&quot;;ABS([.I87]-[.J87])&gt;0.005);&quot;Links-Rechts-Fehler&quot;;IF(AND([.I86]&lt;&gt;&quot;&quot;;[.J87]&lt;&gt;0;ABS([.J87]-[.K86])&gt;0.005);&quot;Äquivalenzumformung korrigieren&quot;;IF([.K87]&gt;&quot;Fehler&quot;;[.K87];IF(OR([.A87]=&quot;&quot;;[.A86]=&quot;&quot;;[.I87]=&quot;&quot;;[.J87]=&quot;&quot;);&quot;&quot;;&quot;OK&quot;))));&quot;&quot;)">
            <text:p/>
          </table:table-cell>
          <table:table-cell table:style-name="ce169" table:formula="of:=IF([.E87]=&quot;OK&quot;; IF([.B87]=&quot;&quot;;&quot;Relation fehlt&quot;;IF(SIGN([.J87]-[.I87])=SIGN([.J86]-[.I86]);IF([.B87]=[.B86];&quot;OK&quot;;&quot;Relation falsch.&quot;);IF(OR(AND([.B86]=&quot;&gt;&quot;;[.B87]=&quot;&lt;&quot;);AND([.B86]=&quot;&lt;&quot;;[.B87]=&quot;&gt;&quot;);AND([.B86]=&quot;≥&quot;;[.B87]=&quot;≤&quot;);AND([.B86]=&quot;≤&quot;;[.B8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8]&lt;&gt;&quot;&quot;;[.C88]&lt;&gt;&quot;&quot;;OR([.E87]=&quot;OK&quot;;[.E87]&gt;=&quot;Umf&quot;));IF(AND([.I88]&lt;&gt;&quot;&quot;;[.J88]&lt;&gt;&quot;&quot;;ABS([.I88]-[.J88])&gt;0.005);&quot;Links-Rechts-Fehler&quot;;IF(AND([.I87]&lt;&gt;&quot;&quot;;[.J88]&lt;&gt;0;ABS([.J88]-[.K87])&gt;0.005);&quot;Äquivalenzumformung korrigieren&quot;;IF([.K88]&gt;&quot;Fehler&quot;;[.K88];IF(OR([.A88]=&quot;&quot;;[.A87]=&quot;&quot;;[.I88]=&quot;&quot;;[.J88]=&quot;&quot;);&quot;&quot;;&quot;OK&quot;))));&quot;&quot;)">
            <text:p/>
          </table:table-cell>
          <table:table-cell table:style-name="ce169" table:formula="of:=IF([.E88]=&quot;OK&quot;; IF([.B88]=&quot;&quot;;&quot;Relation fehlt&quot;;IF(SIGN([.J88]-[.I88])=SIGN([.J87]-[.I87]);IF([.B88]=[.B87];&quot;OK&quot;;&quot;Relation falsch.&quot;);IF(OR(AND([.B87]=&quot;&gt;&quot;;[.B88]=&quot;&lt;&quot;);AND([.B87]=&quot;&lt;&quot;;[.B88]=&quot;&gt;&quot;);AND([.B87]=&quot;≥&quot;;[.B88]=&quot;≤&quot;);AND([.B87]=&quot;≤&quot;;[.B8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9]&lt;&gt;&quot;&quot;;[.C89]&lt;&gt;&quot;&quot;;OR([.E88]=&quot;OK&quot;;[.E88]&gt;=&quot;Umf&quot;));IF(AND([.I89]&lt;&gt;&quot;&quot;;[.J89]&lt;&gt;&quot;&quot;;ABS([.I89]-[.J89])&gt;0.005);&quot;Links-Rechts-Fehler&quot;;IF(AND([.I88]&lt;&gt;&quot;&quot;;[.J89]&lt;&gt;0;ABS([.J89]-[.K88])&gt;0.005);&quot;Äquivalenzumformung korrigieren&quot;;IF([.K89]&gt;&quot;Fehler&quot;;[.K89];IF(OR([.A89]=&quot;&quot;;[.A88]=&quot;&quot;;[.I89]=&quot;&quot;;[.J89]=&quot;&quot;);&quot;&quot;;&quot;OK&quot;))));&quot;&quot;)">
            <text:p/>
          </table:table-cell>
          <table:table-cell table:style-name="ce169" table:formula="of:=IF([.E89]=&quot;OK&quot;; IF([.B89]=&quot;&quot;;&quot;Relation fehlt&quot;;IF(SIGN([.J89]-[.I89])=SIGN([.J88]-[.I88]);IF([.B89]=[.B88];&quot;OK&quot;;&quot;Relation falsch.&quot;);IF(OR(AND([.B88]=&quot;&gt;&quot;;[.B89]=&quot;&lt;&quot;);AND([.B88]=&quot;&lt;&quot;;[.B89]=&quot;&gt;&quot;);AND([.B88]=&quot;≥&quot;;[.B89]=&quot;≤&quot;);AND([.B88]=&quot;≤&quot;;[.B8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0]&lt;&gt;&quot;&quot;;[.C90]&lt;&gt;&quot;&quot;;OR([.E89]=&quot;OK&quot;;[.E89]&gt;=&quot;Umf&quot;));IF(AND([.I90]&lt;&gt;&quot;&quot;;[.J90]&lt;&gt;&quot;&quot;;ABS([.I90]-[.J90])&gt;0.005);&quot;Links-Rechts-Fehler&quot;;IF(AND([.I89]&lt;&gt;&quot;&quot;;[.J90]&lt;&gt;0;ABS([.J90]-[.K89])&gt;0.005);&quot;Äquivalenzumformung korrigieren&quot;;IF([.K90]&gt;&quot;Fehler&quot;;[.K90];IF(OR([.A90]=&quot;&quot;;[.A89]=&quot;&quot;;[.I90]=&quot;&quot;;[.J90]=&quot;&quot;);&quot;&quot;;&quot;OK&quot;))));&quot;&quot;)">
            <text:p/>
          </table:table-cell>
          <table:table-cell table:style-name="ce169" table:formula="of:=IF([.E90]=&quot;OK&quot;; IF([.B90]=&quot;&quot;;&quot;Relation fehlt&quot;;IF(SIGN([.J90]-[.I90])=SIGN([.J89]-[.I89]);IF([.B90]=[.B89];&quot;OK&quot;;&quot;Relation falsch.&quot;);IF(OR(AND([.B89]=&quot;&gt;&quot;;[.B90]=&quot;&lt;&quot;);AND([.B89]=&quot;&lt;&quot;;[.B90]=&quot;&gt;&quot;);AND([.B89]=&quot;≥&quot;;[.B90]=&quot;≤&quot;);AND([.B89]=&quot;≤&quot;;[.B9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1]&lt;&gt;&quot;&quot;;[.C91]&lt;&gt;&quot;&quot;;OR([.E90]=&quot;OK&quot;;[.E90]&gt;=&quot;Umf&quot;));IF(AND([.I91]&lt;&gt;&quot;&quot;;[.J91]&lt;&gt;&quot;&quot;;ABS([.I91]-[.J91])&gt;0.005);&quot;Links-Rechts-Fehler&quot;;IF(AND([.I90]&lt;&gt;&quot;&quot;;[.J91]&lt;&gt;0;ABS([.J91]-[.K90])&gt;0.005);&quot;Äquivalenzumformung korrigieren&quot;;IF([.K91]&gt;&quot;Fehler&quot;;[.K91];IF(OR([.A91]=&quot;&quot;;[.A90]=&quot;&quot;;[.I91]=&quot;&quot;;[.J91]=&quot;&quot;);&quot;&quot;;&quot;OK&quot;))));&quot;&quot;)">
            <text:p/>
          </table:table-cell>
          <table:table-cell table:style-name="ce169" table:formula="of:=IF([.E91]=&quot;OK&quot;; IF([.B91]=&quot;&quot;;&quot;Relation fehlt&quot;;IF(SIGN([.J91]-[.I91])=SIGN([.J90]-[.I90]);IF([.B91]=[.B90];&quot;OK&quot;;&quot;Relation falsch.&quot;);IF(OR(AND([.B90]=&quot;&gt;&quot;;[.B91]=&quot;&lt;&quot;);AND([.B90]=&quot;&lt;&quot;;[.B91]=&quot;&gt;&quot;);AND([.B90]=&quot;≥&quot;;[.B91]=&quot;≤&quot;);AND([.B90]=&quot;≤&quot;;[.B9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2]&lt;&gt;&quot;&quot;;[.C92]&lt;&gt;&quot;&quot;;OR([.E91]=&quot;OK&quot;;[.E91]&gt;=&quot;Umf&quot;));IF(AND([.I92]&lt;&gt;&quot;&quot;;[.J92]&lt;&gt;&quot;&quot;;ABS([.I92]-[.J92])&gt;0.005);&quot;Links-Rechts-Fehler&quot;;IF(AND([.I91]&lt;&gt;&quot;&quot;;[.J92]&lt;&gt;0;ABS([.J92]-[.K91])&gt;0.005);&quot;Äquivalenzumformung korrigieren&quot;;IF([.K92]&gt;&quot;Fehler&quot;;[.K92];IF(OR([.A92]=&quot;&quot;;[.A91]=&quot;&quot;;[.I92]=&quot;&quot;;[.J92]=&quot;&quot;);&quot;&quot;;&quot;OK&quot;))));&quot;&quot;)">
            <text:p/>
          </table:table-cell>
          <table:table-cell table:style-name="ce169" table:formula="of:=IF([.E92]=&quot;OK&quot;; IF([.B92]=&quot;&quot;;&quot;Relation fehlt&quot;;IF(SIGN([.J92]-[.I92])=SIGN([.J91]-[.I91]);IF([.B92]=[.B91];&quot;OK&quot;;&quot;Relation falsch.&quot;);IF(OR(AND([.B91]=&quot;&gt;&quot;;[.B92]=&quot;&lt;&quot;);AND([.B91]=&quot;&lt;&quot;;[.B92]=&quot;&gt;&quot;);AND([.B91]=&quot;≥&quot;;[.B92]=&quot;≤&quot;);AND([.B91]=&quot;≤&quot;;[.B9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3]&lt;&gt;&quot;&quot;;[.C93]&lt;&gt;&quot;&quot;;OR([.E92]=&quot;OK&quot;;[.E92]&gt;=&quot;Umf&quot;));IF(AND([.I93]&lt;&gt;&quot;&quot;;[.J93]&lt;&gt;&quot;&quot;;ABS([.I93]-[.J93])&gt;0.005);&quot;Links-Rechts-Fehler&quot;;IF(AND([.I92]&lt;&gt;&quot;&quot;;[.J93]&lt;&gt;0;ABS([.J93]-[.K92])&gt;0.005);&quot;Äquivalenzumformung korrigieren&quot;;IF([.K93]&gt;&quot;Fehler&quot;;[.K93];IF(OR([.A93]=&quot;&quot;;[.A92]=&quot;&quot;;[.I93]=&quot;&quot;;[.J93]=&quot;&quot;);&quot;&quot;;&quot;OK&quot;))));&quot;&quot;)">
            <text:p/>
          </table:table-cell>
          <table:table-cell table:style-name="ce169" table:formula="of:=IF([.E93]=&quot;OK&quot;; IF([.B93]=&quot;&quot;;&quot;Relation fehlt&quot;;IF(SIGN([.J93]-[.I93])=SIGN([.J92]-[.I92]);IF([.B93]=[.B92];&quot;OK&quot;;&quot;Relation falsch.&quot;);IF(OR(AND([.B92]=&quot;&gt;&quot;;[.B93]=&quot;&lt;&quot;);AND([.B92]=&quot;&lt;&quot;;[.B93]=&quot;&gt;&quot;);AND([.B92]=&quot;≥&quot;;[.B93]=&quot;≤&quot;);AND([.B92]=&quot;≤&quot;;[.B9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4]&lt;&gt;&quot;&quot;;[.C94]&lt;&gt;&quot;&quot;;OR([.E93]=&quot;OK&quot;;[.E93]&gt;=&quot;Umf&quot;));IF(AND([.I94]&lt;&gt;&quot;&quot;;[.J94]&lt;&gt;&quot;&quot;;ABS([.I94]-[.J94])&gt;0.005);&quot;Links-Rechts-Fehler&quot;;IF(AND([.I93]&lt;&gt;&quot;&quot;;[.J94]&lt;&gt;0;ABS([.J94]-[.K93])&gt;0.005);&quot;Äquivalenzumformung korrigieren&quot;;IF([.K94]&gt;&quot;Fehler&quot;;[.K94];IF(OR([.A94]=&quot;&quot;;[.A93]=&quot;&quot;;[.I94]=&quot;&quot;;[.J94]=&quot;&quot;);&quot;&quot;;&quot;OK&quot;))));&quot;&quot;)">
            <text:p/>
          </table:table-cell>
          <table:table-cell table:style-name="ce169" table:formula="of:=IF([.E94]=&quot;OK&quot;; IF([.B94]=&quot;&quot;;&quot;Relation fehlt&quot;;IF(SIGN([.J94]-[.I94])=SIGN([.J93]-[.I93]);IF([.B94]=[.B93];&quot;OK&quot;;&quot;Relation falsch.&quot;);IF(OR(AND([.B93]=&quot;&gt;&quot;;[.B94]=&quot;&lt;&quot;);AND([.B93]=&quot;&lt;&quot;;[.B94]=&quot;&gt;&quot;);AND([.B93]=&quot;≥&quot;;[.B94]=&quot;≤&quot;);AND([.B93]=&quot;≤&quot;;[.B9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5]&lt;&gt;&quot;&quot;;[.C95]&lt;&gt;&quot;&quot;;OR([.E94]=&quot;OK&quot;;[.E94]&gt;=&quot;Umf&quot;));IF(AND([.I95]&lt;&gt;&quot;&quot;;[.J95]&lt;&gt;&quot;&quot;;ABS([.I95]-[.J95])&gt;0.005);&quot;Links-Rechts-Fehler&quot;;IF(AND([.I94]&lt;&gt;&quot;&quot;;[.J95]&lt;&gt;0;ABS([.J95]-[.K94])&gt;0.005);&quot;Äquivalenzumformung korrigieren&quot;;IF([.K95]&gt;&quot;Fehler&quot;;[.K95];IF(OR([.A95]=&quot;&quot;;[.A94]=&quot;&quot;;[.I95]=&quot;&quot;;[.J95]=&quot;&quot;);&quot;&quot;;&quot;OK&quot;))));&quot;&quot;)">
            <text:p/>
          </table:table-cell>
          <table:table-cell table:style-name="ce169" table:formula="of:=IF([.E95]=&quot;OK&quot;; IF([.B95]=&quot;&quot;;&quot;Relation fehlt&quot;;IF(SIGN([.J95]-[.I95])=SIGN([.J94]-[.I94]);IF([.B95]=[.B94];&quot;OK&quot;;&quot;Relation falsch.&quot;);IF(OR(AND([.B94]=&quot;&gt;&quot;;[.B95]=&quot;&lt;&quot;);AND([.B94]=&quot;&lt;&quot;;[.B95]=&quot;&gt;&quot;);AND([.B94]=&quot;≥&quot;;[.B95]=&quot;≤&quot;);AND([.B94]=&quot;≤&quot;;[.B9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6]&lt;&gt;&quot;&quot;;[.C96]&lt;&gt;&quot;&quot;;OR([.E95]=&quot;OK&quot;;[.E95]&gt;=&quot;Umf&quot;));IF(AND([.I96]&lt;&gt;&quot;&quot;;[.J96]&lt;&gt;&quot;&quot;;ABS([.I96]-[.J96])&gt;0.005);&quot;Links-Rechts-Fehler&quot;;IF(AND([.I95]&lt;&gt;&quot;&quot;;[.J96]&lt;&gt;0;ABS([.J96]-[.K95])&gt;0.005);&quot;Äquivalenzumformung korrigieren&quot;;IF([.K96]&gt;&quot;Fehler&quot;;[.K96];IF(OR([.A96]=&quot;&quot;;[.A95]=&quot;&quot;;[.I96]=&quot;&quot;;[.J96]=&quot;&quot;);&quot;&quot;;&quot;OK&quot;))));&quot;&quot;)">
            <text:p/>
          </table:table-cell>
          <table:table-cell table:style-name="ce169" table:formula="of:=IF([.E96]=&quot;OK&quot;; IF([.B96]=&quot;&quot;;&quot;Relation fehlt&quot;;IF(SIGN([.J96]-[.I96])=SIGN([.J95]-[.I95]);IF([.B96]=[.B95];&quot;OK&quot;;&quot;Relation falsch.&quot;);IF(OR(AND([.B95]=&quot;&gt;&quot;;[.B96]=&quot;&lt;&quot;);AND([.B95]=&quot;&lt;&quot;;[.B96]=&quot;&gt;&quot;);AND([.B95]=&quot;≥&quot;;[.B96]=&quot;≤&quot;);AND([.B95]=&quot;≤&quot;;[.B9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7]&lt;&gt;&quot;&quot;;[.C97]&lt;&gt;&quot;&quot;;OR([.E96]=&quot;OK&quot;;[.E96]&gt;=&quot;Umf&quot;));IF(AND([.I97]&lt;&gt;&quot;&quot;;[.J97]&lt;&gt;&quot;&quot;;ABS([.I97]-[.J97])&gt;0.005);&quot;Links-Rechts-Fehler&quot;;IF(AND([.I96]&lt;&gt;&quot;&quot;;[.J97]&lt;&gt;0;ABS([.J97]-[.K96])&gt;0.005);&quot;Äquivalenzumformung korrigieren&quot;;IF([.K97]&gt;&quot;Fehler&quot;;[.K97];IF(OR([.A97]=&quot;&quot;;[.A96]=&quot;&quot;;[.I97]=&quot;&quot;;[.J97]=&quot;&quot;);&quot;&quot;;&quot;OK&quot;))));&quot;&quot;)">
            <text:p/>
          </table:table-cell>
          <table:table-cell table:style-name="ce169" table:formula="of:=IF([.E97]=&quot;OK&quot;; IF([.B97]=&quot;&quot;;&quot;Relation fehlt&quot;;IF(SIGN([.J97]-[.I97])=SIGN([.J96]-[.I96]);IF([.B97]=[.B96];&quot;OK&quot;;&quot;Relation falsch.&quot;);IF(OR(AND([.B96]=&quot;&gt;&quot;;[.B97]=&quot;&lt;&quot;);AND([.B96]=&quot;&lt;&quot;;[.B97]=&quot;&gt;&quot;);AND([.B96]=&quot;≥&quot;;[.B97]=&quot;≤&quot;);AND([.B96]=&quot;≤&quot;;[.B9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8]&lt;&gt;&quot;&quot;;[.C98]&lt;&gt;&quot;&quot;;OR([.E97]=&quot;OK&quot;;[.E97]&gt;=&quot;Umf&quot;));IF(AND([.I98]&lt;&gt;&quot;&quot;;[.J98]&lt;&gt;&quot;&quot;;ABS([.I98]-[.J98])&gt;0.005);&quot;Links-Rechts-Fehler&quot;;IF(AND([.I97]&lt;&gt;&quot;&quot;;[.J98]&lt;&gt;0;ABS([.J98]-[.K97])&gt;0.005);&quot;Äquivalenzumformung korrigieren&quot;;IF([.K98]&gt;&quot;Fehler&quot;;[.K98];IF(OR([.A98]=&quot;&quot;;[.A97]=&quot;&quot;;[.I98]=&quot;&quot;;[.J98]=&quot;&quot;);&quot;&quot;;&quot;OK&quot;))));&quot;&quot;)">
            <text:p/>
          </table:table-cell>
          <table:table-cell table:style-name="ce169" table:formula="of:=IF([.E98]=&quot;OK&quot;; IF([.B98]=&quot;&quot;;&quot;Relation fehlt&quot;;IF(SIGN([.J98]-[.I98])=SIGN([.J97]-[.I97]);IF([.B98]=[.B97];&quot;OK&quot;;&quot;Relation falsch.&quot;);IF(OR(AND([.B97]=&quot;&gt;&quot;;[.B98]=&quot;&lt;&quot;);AND([.B97]=&quot;&lt;&quot;;[.B98]=&quot;&gt;&quot;);AND([.B97]=&quot;≥&quot;;[.B98]=&quot;≤&quot;);AND([.B97]=&quot;≤&quot;;[.B9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9]&lt;&gt;&quot;&quot;;[.C99]&lt;&gt;&quot;&quot;;OR([.E98]=&quot;OK&quot;;[.E98]&gt;=&quot;Umf&quot;));IF(AND([.I99]&lt;&gt;&quot;&quot;;[.J99]&lt;&gt;&quot;&quot;;ABS([.I99]-[.J99])&gt;0.005);&quot;Links-Rechts-Fehler&quot;;IF(AND([.I98]&lt;&gt;&quot;&quot;;[.J99]&lt;&gt;0;ABS([.J99]-[.K98])&gt;0.005);&quot;Äquivalenzumformung korrigieren&quot;;IF([.K99]&gt;&quot;Fehler&quot;;[.K99];IF(OR([.A99]=&quot;&quot;;[.A98]=&quot;&quot;;[.I99]=&quot;&quot;;[.J99]=&quot;&quot;);&quot;&quot;;&quot;OK&quot;))));&quot;&quot;)">
            <text:p/>
          </table:table-cell>
          <table:table-cell table:style-name="ce169" table:formula="of:=IF([.E99]=&quot;OK&quot;; IF([.B99]=&quot;&quot;;&quot;Relation fehlt&quot;;IF(SIGN([.J99]-[.I99])=SIGN([.J98]-[.I98]);IF([.B99]=[.B98];&quot;OK&quot;;&quot;Relation falsch.&quot;);IF(OR(AND([.B98]=&quot;&gt;&quot;;[.B99]=&quot;&lt;&quot;);AND([.B98]=&quot;&lt;&quot;;[.B99]=&quot;&gt;&quot;);AND([.B98]=&quot;≥&quot;;[.B99]=&quot;≤&quot;);AND([.B98]=&quot;≤&quot;;[.B9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100]&lt;&gt;&quot;&quot;;[.C100]&lt;&gt;&quot;&quot;;OR([.E99]=&quot;OK&quot;;[.E99]&gt;=&quot;Umf&quot;));IF(AND([.I100]&lt;&gt;&quot;&quot;;[.J100]&lt;&gt;&quot;&quot;;ABS([.I100]-[.J100])&gt;0.005);&quot;Links-Rechts-Fehler&quot;;IF(AND([.I99]&lt;&gt;&quot;&quot;;[.J100]&lt;&gt;0;ABS([.J100]-[.K99])&gt;0.005);&quot;Äquivalenzumformung korrigieren&quot;;IF([.K100]&gt;&quot;Fehler&quot;;[.K100];IF(OR([.A100]=&quot;&quot;;[.A99]=&quot;&quot;;[.I100]=&quot;&quot;;[.J100]=&quot;&quot;);&quot;&quot;;&quot;OK&quot;))));&quot;&quot;)">
            <text:p/>
          </table:table-cell>
          <table:table-cell table:style-name="ce169" table:formula="of:=IF([.E100]=&quot;OK&quot;; IF([.B100]=&quot;&quot;;&quot;Relation fehlt&quot;;IF(SIGN([.J100]-[.I100])=SIGN([.J99]-[.I99]);IF([.B100]=[.B99];&quot;OK&quot;;&quot;Relation falsch.&quot;);IF(OR(AND([.B99]=&quot;&gt;&quot;;[.B100]=&quot;&lt;&quot;);AND([.B99]=&quot;&lt;&quot;;[.B100]=&quot;&gt;&quot;);AND([.B99]=&quot;≥&quot;;[.B100]=&quot;≤&quot;);AND([.B99]=&quot;≤&quot;;[.B10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1]&lt;&gt;&quot;&quot;;IF(AND([.I101]&lt;&gt;&quot;&quot;;[.J101]&lt;&gt;&quot;&quot;;[.I101]&lt;&gt;[.J101]);&quot;Links ungleich Rechts!!!&quot;;IF(AND([.I100]&lt;&gt;&quot;&quot;;[.J101]&lt;&gt;0;[.J101]&lt;&gt;[.K100]);&quot;Äquivalenzumformung korrigieren&quot;;IF(AND([.A101]=&quot;x&quot;;[.C101]&lt;&gt;&quot;x&quot;;[.I101]&lt;&gt;&quot;&quot;) ;&quot;Gelöst!!!&quot;;IF([.K101]&gt;&quot;Fehler&quot;;[.K101];IF(OR([.A101]=&quot;&quot;;[.A100]=&quot;&quot;;[.I101]=&quot;&quot;;[.J10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169"/>
          <table:table-cell table:style-name="ce80"/>
          <table:table-cell/>
          <table:table-cell table:style-name="ce369" table:number-columns-repeated="4"/>
          <table:table-cell/>
        </table:table-row>
        <table:table-row table:style-name="ro4" table:number-rows-repeated="65415">
          <table:table-cell/>
          <table:table-cell table:style-name="ce294"/>
          <table:table-cell table:number-columns-repeated="2"/>
          <table:table-cell table:style-name="ce202"/>
          <table:table-cell table:style-name="ce169"/>
          <table:table-cell table:style-name="ce80"/>
          <table:table-cell/>
          <table:table-cell table:style-name="ce369" table:number-columns-repeated="4"/>
          <table:table-cell/>
        </table:table-row>
        <table:table-row table:style-name="ro4" table:number-rows-repeated="983039">
          <table:table-cell table:number-columns-repeated="13"/>
        </table:table-row>
        <table:table-row table:style-name="ro4">
          <table:table-cell table:number-columns-repeated="13"/>
        </table:table-row>
        <calcext:conditional-formats>
          <calcext:conditional-format calcext:target-range-address="Tabelle4.A7:Tabelle4.D13">
            <calcext:condition calcext:apply-style-name="Result" calcext:value="formula-is([.$D$14]=&quot;&quot;)" calcext:base-cell-address="Tabelle4.A7"/>
          </calcext:conditional-format>
          <calcext:conditional-format calcext:target-range-address="Tabelle4.A18:Tabelle4.D24">
            <calcext:condition calcext:apply-style-name="Result" calcext:value="formula-is([.$D$25]=&quot;&quot;)" calcext:base-cell-address="Tabelle4.A18"/>
          </calcext:conditional-format>
          <calcext:conditional-format calcext:target-range-address="Tabelle4.A30:Tabelle4.D36">
            <calcext:condition calcext:apply-style-name="Result" calcext:value="formula-is([.$D$37]=&quot;&quot;)" calcext:base-cell-address="Tabelle4.A30"/>
          </calcext:conditional-format>
          <calcext:conditional-format calcext:target-range-address="Tabelle4.A42:Tabelle4.D48">
            <calcext:condition calcext:apply-style-name="Result" calcext:value="formula-is([.$D$49]=&quot;&quot;)" calcext:base-cell-address="Tabelle4.A42"/>
          </calcext:conditional-format>
          <calcext:conditional-format calcext:target-range-address="Tabelle4.A55:Tabelle4.D62">
            <calcext:condition calcext:apply-style-name="Result" calcext:value="formula-is([.$D$63]=&quot;&quot;)" calcext:base-cell-address="Tabelle4.A55"/>
          </calcext:conditional-format>
          <calcext:conditional-format calcext:target-range-address="Tabelle4.A68:Tabelle4.D75">
            <calcext:condition calcext:apply-style-name="Result" calcext:value="formula-is([.$D$76]=&quot;&quot;)" calcext:base-cell-address="Tabelle4.A68"/>
          </calcext:conditional-format>
          <calcext:conditional-format calcext:target-range-address="Tabelle4.C15:Tabelle4.C15">
            <calcext:condition calcext:apply-style-name="Result" calcext:value="formula-is([.$D$15]=&quot;&quot;)" calcext:base-cell-address="Tabelle4.C15"/>
          </calcext:conditional-format>
          <calcext:conditional-format calcext:target-range-address="Tabelle4.C26:Tabelle4.C26">
            <calcext:condition calcext:apply-style-name="Result" calcext:value="formula-is([.$D$26]=&quot;&quot;)" calcext:base-cell-address="Tabelle4.C26"/>
          </calcext:conditional-format>
          <calcext:conditional-format calcext:target-range-address="Tabelle4.C38:Tabelle4.C38">
            <calcext:condition calcext:apply-style-name="Result" calcext:value="formula-is([.$D$38]=&quot;&quot;)" calcext:base-cell-address="Tabelle4.C38"/>
          </calcext:conditional-format>
          <calcext:conditional-format calcext:target-range-address="Tabelle4.C50:Tabelle4.C50">
            <calcext:condition calcext:apply-style-name="Result" calcext:value="formula-is([.$D$50]=&quot;&quot;)" calcext:base-cell-address="Tabelle4.C50"/>
          </calcext:conditional-format>
          <calcext:conditional-format calcext:target-range-address="Tabelle4.C64:Tabelle4.C64">
            <calcext:condition calcext:apply-style-name="Result" calcext:value="formula-is([.$D$64]=&quot;&quot;)" calcext:base-cell-address="Tabelle4.C64"/>
          </calcext:conditional-format>
          <calcext:conditional-format calcext:target-range-address="Tabelle4.C77:Tabelle4.C77">
            <calcext:condition calcext:apply-style-name="Result" calcext:value="formula-is([.$D$77]=&quot;&quot;)" calcext:base-cell-address="Tabelle4.C77"/>
          </calcext:conditional-format>
        </calcext:conditional-formats>
      </table:table>
      <table:table table:name="Tabelle5" table:style-name="ta1" table:protected="true" table:protection-key="RISAaYM55EB4f9JUsQKkFIYvY3U=" table:protection-key-digest-algorithm="http://www.w3.org/2000/09/xmldsig#sha1" table:print-ranges="Tabelle5.A1:Tabelle5.H78">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31" form:id="control31"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32" form:id="control32"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33" form:id="control33"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34" form:id="control34"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35" form:id="control35"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36" form:id="control36"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9" table:default-cell-style-name="Default"/>
        <table:table-column table:style-name="co10" table:default-cell-style-name="Default"/>
        <table:table-column table:style-name="co11" table:default-cell-style-name="Default"/>
        <table:table-column table:style-name="co22" table:default-cell-style-name="Default"/>
        <table:table-column table:style-name="co35" table:default-cell-style-name="Default"/>
        <table:table-column table:style-name="co32" table:default-cell-style-name="Default"/>
        <table:table-column table:style-name="co15" table:default-cell-style-name="Default"/>
        <table:table-column table:style-name="co36" table:default-cell-style-name="Default"/>
        <table:table-column table:style-name="co34" table:visibility="collapse" table:default-cell-style-name="Ausgabe"/>
        <table:table-column table:style-name="co29" table:visibility="collapse" table:number-columns-repeated="3" table:default-cell-style-name="Ausgabe"/>
        <table:table-column table:style-name="co1" table:visibility="collapse" table:default-cell-style-name="Ausgabe"/>
        <table:table-row table:style-name="ro2">
          <table:table-cell office:value-type="string" calcext:value-type="string">
            <text:p>Ungleichungen lösen </text:p>
          </table:table-cell>
          <table:table-cell table:style-name="ce294"/>
          <table:table-cell table:number-columns-repeated="2"/>
          <table:table-cell table:style-name="ce202"/>
          <table:table-cell table:style-name="ce165" office:value-type="string" calcext:value-type="string">
            <text:p>x² hebt sich auf</text:p>
          </table:table-cell>
          <table:table-cell table:style-name="ce85"/>
          <table:table-cell/>
          <table:table-cell table:style-name="ce369" office:value-type="string" calcext:value-type="string">
            <text:p>{x|x&gt;2}</text:p>
          </table:table-cell>
          <table:table-cell table:style-name="ce369" office:value-type="float" office:value="2.00001" calcext:value-type="float">
            <text:p>2,000010</text:p>
          </table:table-cell>
          <table:table-cell table:style-name="ce369" office:value-type="float" office:value="7" calcext:value-type="float">
            <text:p>7,000000</text:p>
          </table:table-cell>
          <table:table-cell table:style-name="ce369" office:value-type="float" office:value="13" calcext:value-type="float">
            <text:p>13,000000</text:p>
          </table:table-cell>
          <table:table-cell/>
        </table:table-row>
        <table:table-row table:style-name="ro2">
          <table:table-cell/>
          <table:table-cell table:style-name="ce294"/>
          <table:table-cell table:number-columns-repeated="2"/>
          <table:table-cell table:style-name="ce202"/>
          <table:table-cell table:style-name="ce166"/>
          <table:table-cell table:style-name="ce86"/>
          <table:table-cell/>
          <table:table-cell table:style-name="ce369" office:value-type="string" calcext:value-type="string">
            <text:p>{x|x&gt;6}</text:p>
          </table:table-cell>
          <table:table-cell table:style-name="ce369" office:value-type="float" office:value="6.00001" calcext:value-type="float">
            <text:p>6,000010</text:p>
          </table:table-cell>
          <table:table-cell table:style-name="ce369" office:value-type="float" office:value="18" calcext:value-type="float">
            <text:p>18,000000</text:p>
          </table:table-cell>
          <table:table-cell table:style-name="ce369" office:value-type="float" office:value="24" calcext:value-type="float">
            <text:p>24,000000</text:p>
          </table:table-cell>
          <table:table-cell/>
        </table:table-row>
        <table:table-row table:style-name="ro2">
          <table:table-cell table:style-name="ce294" office:value-type="string" calcext:value-type="string">
            <text:p>Linke Seite</text:p>
          </table:table-cell>
          <table:table-cell table:style-name="ce294"/>
          <table:table-cell table:style-name="ce294" office:value-type="string" calcext:value-type="string">
            <text:p>Rechte Seite</text:p>
          </table:table-cell>
          <table:table-cell office:value-type="string" calcext:value-type="string">
            <text:p>| Äquivalenzumformungen</text:p>
          </table:table-cell>
          <table:table-cell table:style-name="ce202"/>
          <table:table-cell table:style-name="ce185" office:value-type="string" calcext:value-type="string">
            <text:p></text:p>
          </table:table-cell>
          <table:table-cell table:style-name="ce87" office:value-type="string" calcext:value-type="string">
            <text:p></text:p>
          </table:table-cell>
          <table:table-cell/>
          <table:table-cell table:style-name="ce369" office:value-type="string" calcext:value-type="string">
            <text:p>{x|x&gt;9}</text:p>
          </table:table-cell>
          <table:table-cell table:style-name="ce369" office:value-type="float" office:value="9.00001" calcext:value-type="float">
            <text:p>9,000010</text:p>
          </table:table-cell>
          <table:table-cell table:style-name="ce369" office:value-type="float" office:value="30" calcext:value-type="float">
            <text:p>30,000000</text:p>
          </table:table-cell>
          <table:table-cell table:style-name="ce369" office:value-type="float" office:value="36" calcext:value-type="float">
            <text:p>36,000000</text:p>
          </table:table-cell>
          <table:table-cell/>
        </table:table-row>
        <table:table-row table:style-name="ro2">
          <table:table-cell/>
          <table:table-cell table:style-name="ce294"/>
          <table:table-cell table:number-columns-repeated="2"/>
          <table:table-cell table:style-name="ce202" table:formula="of:=IF([.A4]&lt;&gt;&quot;&quot;;IF(AND([.I4]&lt;&gt;&quot;&quot;;[.J4]&lt;&gt;&quot;&quot;;[.I4]&lt;&gt;[.J4]);&quot;Links ungleich Rechts!!!&quot;;IF(AND([.I3]&lt;&gt;&quot;&quot;;[.J4]&lt;&gt;0;[.J4]&lt;&gt;[.K3]);&quot;Äquivalenzumformung korrigieren&quot;;IF(AND([.A4]=&quot;x&quot;;[.J4]&lt;&gt;&quot;&quot;;[.C4]=[.J4]) ;&quot;Gelöst!!!&quot;;IF([.K4]&gt;&quot;Fehler&quot;;[.K4];IF(OR([.A4]=&quot;&quot;;[.A3]=&quot;&quot;;[.I4]=&quot;&quot;;[.J4]=&quot;&quot;);&quot;&quot;;&quot;OK&quot;)))));&quot;&quot;)">
            <text:p/>
          </table:table-cell>
          <table:table-cell table:style-name="ce186" table:formula="of:=DCOUNT([.$D1:.$D115];[.$D1:.$D115];[.$F2:.$F3])*2" office:value-type="float" office:value="0" calcext:value-type="float">
            <text:p>0</text:p>
          </table:table-cell>
          <table:table-cell table:style-name="ce195" table:formula="of:=DCOUNT([.$D1:.$D115];[.$D1:.$D115];[.$G2:.$G3])*2" office:value-type="float" office:value="24" calcext:value-type="float">
            <text:p>24</text:p>
          </table:table-cell>
          <table:table-cell/>
          <table:table-cell table:style-name="ce369" office:value-type="string" calcext:value-type="string">
            <text:p>{x|x&lt;5}</text:p>
          </table:table-cell>
          <table:table-cell table:style-name="ce369" office:value-type="float" office:value="4.99999" calcext:value-type="float">
            <text:p>4,999990</text:p>
          </table:table-cell>
          <table:table-cell table:style-name="ce369" office:value-type="float" office:value="42" calcext:value-type="float">
            <text:p>42,000000</text:p>
          </table:table-cell>
          <table:table-cell table:style-name="ce369" office:value-type="float" office:value="48" calcext:value-type="float">
            <text:p>48,000000</text:p>
          </table:table-cell>
          <table:table-cell/>
        </table:table-row>
        <table:table-row table:style-name="ro4">
          <table:table-cell/>
          <table:table-cell table:style-name="ce42"/>
          <table:table-cell table:number-columns-repeated="2"/>
          <table:table-cell table:style-name="ce202" table:formula="of:=IF([.A5]&lt;&gt;&quot;&quot;;IF(AND([.I5]&lt;&gt;&quot;&quot;;[.J5]&lt;&gt;&quot;&quot;;[.I5]&lt;&gt;[.J5]);&quot;Links ungleich Rechts!!!&quot;;IF(AND([.I4]&lt;&gt;&quot;&quot;;[.J5]&lt;&gt;0;[.J5]&lt;&gt;[.K4]);&quot;Äquivalenzumformung korrigieren&quot;;IF(AND([.A5]=&quot;x&quot;;[.J5]&lt;&gt;&quot;&quot;;[.C5]=[.J5]) ;&quot;Gelöst!!!&quot;;IF([.K5]&gt;&quot;Fehler&quot;;[.K5];IF(OR([.A5]=&quot;&quot;;[.A4]=&quot;&quot;;[.I5]=&quot;&quot;;[.J5]=&quot;&quot;);&quot;&quot;;&quot;OK&quot;)))));&quot;&quot;)">
            <text:p/>
          </table:table-cell>
          <table:table-cell table:style-name="ce169"/>
          <table:table-cell table:style-name="ce80"/>
          <table:table-cell/>
          <table:table-cell table:style-name="ce369" office:value-type="string" calcext:value-type="string">
            <text:p>{x|x&gt;9}</text:p>
          </table:table-cell>
          <table:table-cell table:style-name="ce369" office:value-type="float" office:value="9.00001" calcext:value-type="float">
            <text:p>9,000010</text:p>
          </table:table-cell>
          <table:table-cell table:style-name="ce369" office:value-type="float" office:value="55" calcext:value-type="float">
            <text:p>55,000000</text:p>
          </table:table-cell>
          <table:table-cell table:style-name="ce369" office:value-type="float" office:value="62" calcext:value-type="float">
            <text:p>62,000000</text:p>
          </table:table-cell>
          <table:table-cell/>
        </table:table-row>
        <table:table-row table:style-name="ro4">
          <table:table-cell office:value-type="string" calcext:value-type="string">
            <text:p>G = <text:span text:style-name="T8">Q</text:span></text:p>
          </table:table-cell>
          <table:table-cell table:style-name="ce42"/>
          <table:table-cell table:number-columns-repeated="2"/>
          <table:table-cell table:style-name="ce163"/>
          <table:table-cell/>
          <table:table-cell table:style-name="ce80"/>
          <table:table-cell/>
          <table:table-cell table:style-name="ce369" office:value-type="string" calcext:value-type="string">
            <text:p>{x|x&lt;7}</text:p>
          </table:table-cell>
          <table:table-cell table:style-name="ce369" office:value-type="float" office:value="6.99999" calcext:value-type="float">
            <text:p>6,999990</text:p>
          </table:table-cell>
          <table:table-cell table:style-name="ce369" office:value-type="float" office:value="68" calcext:value-type="float">
            <text:p>68,000000</text:p>
          </table:table-cell>
          <table:table-cell table:style-name="ce369" office:value-type="float" office:value="75" calcext:value-type="float">
            <text:p>75,000000</text:p>
          </table:table-cell>
          <table:table-cell/>
        </table:table-row>
        <table:table-row table:style-name="ro4">
          <table:table-cell table:style-name="ce574" office:value-type="string" calcext:value-type="string">
            <text:p>(x+3)²</text:p>
          </table:table-cell>
          <table:table-cell table:style-name="ce587" office:value-type="string" calcext:value-type="string">
            <text:p>&gt;</text:p>
          </table:table-cell>
          <table:table-cell table:style-name="ce600" office:value-type="string" calcext:value-type="string">
            <text:p>x²+21</text:p>
          </table:table-cell>
          <table:table-cell table:style-name="ce601"/>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2.00001+3)^2" office:value-type="float" office:value="25.0001000001" calcext:value-type="float">
            <text:p>25,000100</text:p>
          </table:table-cell>
          <table:table-cell table:style-name="ce369" table:formula="of:=2.00001^2+21" office:value-type="float" office:value="25.0000400001" calcext:value-type="float">
            <text:p>25,000040</text:p>
          </table:table-cell>
          <table:table-cell table:style-name="ce369" table:formula="of:=2.00001^2+21" office:value-type="float" office:value="25.0000400001" calcext:value-type="float">
            <text:p>25,000040</text:p>
          </table:table-cell>
          <table:table-cell table:style-name="ce369"/>
          <table:table-cell/>
        </table:table-row>
        <table:table-row table:style-name="ro4">
          <table:table-cell table:style-name="ce575"/>
          <table:table-cell table:style-name="ce588" table:content-validation-name="val4"/>
          <table:table-cell table:style-name="ce601" table:number-columns-repeated="2"/>
          <table:table-cell table:style-name="ce162" table:formula="of:=IF(AND([.A8]&lt;&gt;&quot;&quot;;[.C8]&lt;&gt;&quot;&quot;;OR([.E7]=&quot;OK&quot;;[.E7]&gt;=&quot;Umf&quot;));IF(AND([.I8]&lt;&gt;&quot;&quot;;[.J8]&lt;&gt;&quot;&quot;;ABS([.I8]-[.J8])&gt;0.005);&quot;Links-Rechts-Fehler&quot;;IF(AND([.I7]&lt;&gt;&quot;&quot;;[.J8]&lt;&gt;0;ABS([.J8]-[.K7])&gt;0.005);&quot;Äquivalenzumformung korrigieren&quot;;IF([.K8]&gt;&quot;Fehler&quot;;[.K8];IF(OR([.A8]=&quot;&quot;;[.A7]=&quot;&quot;;[.I8]=&quot;&quot;;[.J8]=&quot;&quot;);&quot;&quot;;&quot;OK&quot;))));&quot;&quot;)">
            <text:p/>
          </table:table-cell>
          <table:table-cell table:style-name="ce169" table:formula="of:=IF([.E8]=&quot;OK&quot;; IF([.B8]=&quot;&quot;;&quot;Relation fehlt&quot;;IF(SIGN([.J8]-[.I8])=SIGN([.J7]-[.I7]);IF([.B8]=[.B7];&quot;OK&quot;;&quot;Relation falsch.&quot;);IF(OR(AND([.B7]=&quot;&gt;&quot;;[.B8]=&quot;&lt;&quot;);AND([.B7]=&quot;&lt;&quot;;[.B8]=&quot;&gt;&quot;);AND([.B7]=&quot;≥&quot;;[.B8]=&quot;≤&quot;);AND([.B7]=&quot;≤&quot;;[.B8]=&quot;≥&quot;));&quot;OK&quot;;&quot;Aufpassen&quot;)));&quot;&quot;)">
            <text:p/>
          </table:table-cell>
          <table:table-cell table:style-name="ce80"/>
          <table:table-cell/>
          <table:table-cell table:style-name="ce369" table:formula="of:=2.00001^2+6*2.00001+9" office:value-type="float" office:value="25.0001000001" calcext:value-type="float">
            <text:p>25,000100</text:p>
          </table:table-cell>
          <table:table-cell table:style-name="ce369" table:formula="of:=2.00001^2+21" office:value-type="float" office:value="25.0000400001" calcext:value-type="float">
            <text:p>25,000040</text:p>
          </table:table-cell>
          <table:table-cell table:style-name="ce369" table:formula="of:=2.00001^2+21-2.00001^2" office:value-type="float" office:value="21" calcext:value-type="float">
            <text:p>21,000000</text:p>
          </table:table-cell>
          <table:table-cell table:style-name="ce369"/>
          <table:table-cell/>
        </table:table-row>
        <table:table-row table:style-name="ro4">
          <table:table-cell table:style-name="ce575"/>
          <table:table-cell table:style-name="ce588" table:content-validation-name="val4"/>
          <table:table-cell table:style-name="ce601" table:number-columns-repeated="2"/>
          <table:table-cell table:style-name="ce162" table:formula="of:=IF(AND([.A9]&lt;&gt;&quot;&quot;;[.C9]&lt;&gt;&quot;&quot;;OR([.E8]=&quot;OK&quot;;[.E8]&gt;=&quot;Umf&quot;));IF(AND([.I9]&lt;&gt;&quot;&quot;;[.J9]&lt;&gt;&quot;&quot;;ABS([.I9]-[.J9])&gt;0.005);&quot;Links-Rechts-Fehler&quot;;IF(AND([.I8]&lt;&gt;&quot;&quot;;[.J9]&lt;&gt;0;ABS([.J9]-[.K8])&gt;0.005);&quot;Äquivalenzumformung korrigieren&quot;;IF([.K9]&gt;&quot;Fehler&quot;;[.K9];IF(OR([.A9]=&quot;&quot;;[.A8]=&quot;&quot;;[.I9]=&quot;&quot;;[.J9]=&quot;&quot;);&quot;&quot;;&quot;OK&quot;))));&quot;&quot;)">
            <text:p/>
          </table:table-cell>
          <table:table-cell table:style-name="ce169" table:formula="of:=IF([.E9]=&quot;OK&quot;; IF([.B9]=&quot;&quot;;&quot;Relation fehlt&quot;;IF(SIGN([.J9]-[.I9])=SIGN([.J8]-[.I8]);IF([.B9]=[.B8];&quot;OK&quot;;&quot;Relation falsch.&quot;);IF(OR(AND([.B8]=&quot;&gt;&quot;;[.B9]=&quot;&lt;&quot;);AND([.B8]=&quot;&lt;&quot;;[.B9]=&quot;&gt;&quot;);AND([.B8]=&quot;≥&quot;;[.B9]=&quot;≤&quot;);AND([.B8]=&quot;≤&quot;;[.B9]=&quot;≥&quot;));&quot;OK&quot;;&quot;Aufpassen&quot;)));&quot;&quot;)">
            <text:p/>
          </table:table-cell>
          <table:table-cell table:style-name="ce80"/>
          <table:table-cell/>
          <table:table-cell table:style-name="ce369" table:formula="of:=6*2.00001+9" office:value-type="float" office:value="21.00006" calcext:value-type="float">
            <text:p>21,000060</text:p>
          </table:table-cell>
          <table:table-cell table:style-name="ce369" table:formula="of:=21" office:value-type="float" office:value="21" calcext:value-type="float">
            <text:p>21,000000</text:p>
          </table:table-cell>
          <table:table-cell table:style-name="ce369" table:formula="of:=21-9" office:value-type="float" office:value="12" calcext:value-type="float">
            <text:p>12,000000</text:p>
          </table:table-cell>
          <table:table-cell table:style-name="ce369"/>
          <table:table-cell/>
        </table:table-row>
        <table:table-row table:style-name="ro4">
          <table:table-cell table:style-name="ce575"/>
          <table:table-cell table:style-name="ce588" table:content-validation-name="val4"/>
          <table:table-cell table:style-name="ce601" table:number-columns-repeated="2"/>
          <table:table-cell table:style-name="ce162" table:formula="of:=IF(AND([.A10]&lt;&gt;&quot;&quot;;[.C10]&lt;&gt;&quot;&quot;;OR([.E9]=&quot;OK&quot;;[.E9]&gt;=&quot;Umf&quot;));IF(AND([.I10]&lt;&gt;&quot;&quot;;[.J10]&lt;&gt;&quot;&quot;;ABS([.I10]-[.J10])&gt;0.005);&quot;Links-Rechts-Fehler&quot;;IF(AND([.I9]&lt;&gt;&quot;&quot;;[.J10]&lt;&gt;0;ABS([.J10]-[.K9])&gt;0.005);&quot;Äquivalenzumformung korrigieren&quot;;IF([.K10]&gt;&quot;Fehler&quot;;[.K10];IF(OR([.A10]=&quot;&quot;;[.A9]=&quot;&quot;;[.I10]=&quot;&quot;;[.J10]=&quot;&quot;);&quot;&quot;;&quot;OK&quot;))));&quot;&quot;)">
            <text:p/>
          </table:table-cell>
          <table:table-cell table:style-name="ce169" table:formula="of:=IF([.E10]=&quot;OK&quot;; IF([.B10]=&quot;&quot;;&quot;Relation fehlt&quot;;IF(SIGN([.J10]-[.I10])=SIGN([.J9]-[.I9]);IF([.B10]=[.B9];&quot;OK&quot;;&quot;Relation falsch.&quot;);IF(OR(AND([.B9]=&quot;&gt;&quot;;[.B10]=&quot;&lt;&quot;);AND([.B9]=&quot;&lt;&quot;;[.B10]=&quot;&gt;&quot;);AND([.B9]=&quot;≥&quot;;[.B10]=&quot;≤&quot;);AND([.B9]=&quot;≤&quot;;[.B10]=&quot;≥&quot;));&quot;OK&quot;;&quot;Aufpassen&quot;)));&quot;&quot;)">
            <text:p/>
          </table:table-cell>
          <table:table-cell table:number-columns-repeated="2"/>
          <table:table-cell table:style-name="ce369" table:formula="of:=6*2.00001" office:value-type="float" office:value="12.00006" calcext:value-type="float">
            <text:p>12,000060</text:p>
          </table:table-cell>
          <table:table-cell table:style-name="ce369" table:formula="of:=12" office:value-type="float" office:value="12" calcext:value-type="float">
            <text:p>12,000000</text:p>
          </table:table-cell>
          <table:table-cell table:style-name="ce369" table:formula="of:=12/6" office:value-type="float" office:value="2" calcext:value-type="float">
            <text:p>2,000000</text:p>
          </table:table-cell>
          <table:table-cell table:style-name="ce369"/>
          <table:table-cell/>
        </table:table-row>
        <table:table-row table:style-name="ro4">
          <table:table-cell table:style-name="ce575"/>
          <table:table-cell table:style-name="ce588" table:content-validation-name="val4"/>
          <table:table-cell table:style-name="ce601" table:number-columns-repeated="2"/>
          <table:table-cell table:style-name="ce162" table:formula="of:=IF(AND([.A11]&lt;&gt;&quot;&quot;;[.C11]&lt;&gt;&quot;&quot;;OR([.E10]=&quot;OK&quot;;[.E10]&gt;=&quot;Umf&quot;));IF(AND([.I11]&lt;&gt;&quot;&quot;;[.J11]&lt;&gt;&quot;&quot;;ABS([.I11]-[.J11])&gt;0.005);&quot;Links-Rechts-Fehler&quot;;IF(AND([.I10]&lt;&gt;&quot;&quot;;[.J11]&lt;&gt;0;ABS([.J11]-[.K10])&gt;0.005);&quot;Äquivalenzumformung korrigieren&quot;;IF([.K11]&gt;&quot;Fehler&quot;;[.K11];IF(OR([.A11]=&quot;&quot;;[.A10]=&quot;&quot;;[.I11]=&quot;&quot;;[.J11]=&quot;&quot;);&quot;&quot;;&quot;OK&quot;))));&quot;&quot;)">
            <text:p/>
          </table:table-cell>
          <table:table-cell table:style-name="ce169" table:formula="of:=IF([.E11]=&quot;OK&quot;; IF([.B11]=&quot;&quot;;&quot;Relation fehlt&quot;;IF(SIGN([.J11]-[.I11])=SIGN([.J10]-[.I10]);IF([.B11]=[.B10];&quot;OK&quot;;&quot;Relation falsch.&quot;);IF(OR(AND([.B10]=&quot;&gt;&quot;;[.B11]=&quot;&lt;&quot;);AND([.B10]=&quot;&lt;&quot;;[.B11]=&quot;&gt;&quot;);AND([.B10]=&quot;≥&quot;;[.B11]=&quot;≤&quot;);AND([.B10]=&quot;≤&quot;;[.B11]=&quot;≥&quot;));&quot;OK&quot;;&quot;Aufpassen&quot;)));&quot;&quot;)">
            <text:p/>
          </table:table-cell>
          <table:table-cell table:style-name="ce80"/>
          <table:table-cell/>
          <table:table-cell table:style-name="ce369" table:formula="of:=2.00001" office:value-type="float" office:value="2.00001" calcext:value-type="float">
            <text:p>2,000010</text:p>
          </table:table-cell>
          <table:table-cell table:style-name="ce369" table:formula="of:=2" office:value-type="float" office:value="2" calcext:value-type="float">
            <text:p>2,000000</text:p>
          </table:table-cell>
          <table:table-cell table:style-name="ce369" table:formula="of:=2" office:value-type="float" office:value="2" calcext:value-type="float">
            <text:p>2,000000</text:p>
          </table:table-cell>
          <table:table-cell table:style-name="ce369"/>
          <table:table-cell/>
        </table:table-row>
        <table:table-row table:style-name="ro4">
          <table:table-cell table:style-name="ce575"/>
          <table:table-cell table:style-name="ce588" table:content-validation-name="val4"/>
          <table:table-cell table:style-name="ce601" table:number-columns-repeated="2"/>
          <table:table-cell table:style-name="ce162" table:formula="of:=IF(AND([.A12]&lt;&gt;&quot;&quot;;[.C12]&lt;&gt;&quot;&quot;;OR([.E11]=&quot;OK&quot;;[.E11]&gt;=&quot;Umf&quot;));IF(AND([.I12]&lt;&gt;&quot;&quot;;[.J12]&lt;&gt;&quot;&quot;;ABS([.I12]-[.J12])&gt;0.005);&quot;Links-Rechts-Fehler&quot;;IF(AND([.I11]&lt;&gt;&quot;&quot;;[.J12]&lt;&gt;0;ABS([.J12]-[.K11])&gt;0.005);&quot;Äquivalenzumformung korrigieren&quot;;IF([.K12]&gt;&quot;Fehler&quot;;[.K12];IF(OR([.A12]=&quot;&quot;;[.A11]=&quot;&quot;;[.I12]=&quot;&quot;;[.J12]=&quot;&quot;);&quot;&quot;;&quot;OK&quot;))));&quot;&quot;)">
            <text:p/>
          </table:table-cell>
          <table:table-cell table:style-name="ce169" table:formula="of:=IF([.E12]=&quot;OK&quot;; IF([.B12]=&quot;&quot;;&quot;Relation fehlt&quot;;IF(SIGN([.J12]-[.I12])=SIGN([.J11]-[.I11]);IF([.B12]=[.B11];&quot;OK&quot;;&quot;Relation falsch.&quot;);IF(OR(AND([.B11]=&quot;&gt;&quot;;[.B12]=&quot;&lt;&quot;);AND([.B11]=&quot;&lt;&quot;;[.B12]=&quot;&gt;&quot;);AND([.B11]=&quot;≥&quot;;[.B12]=&quot;≤&quot;);AND([.B11]=&quot;≤&quot;;[.B12]=&quot;≥&quot;));&quot;OK&quot;;&quot;Aufpassen&quot;)));&quot;&quot;)">
            <text:p/>
          </table:table-cell>
          <table:table-cell table:style-name="ce80"/>
          <table:table-cell/>
          <table:table-cell table:style-name="ce369" table:number-columns-repeated="4"/>
          <table:table-cell/>
        </table:table-row>
        <table:table-row table:style-name="ro4">
          <table:table-cell table:style-name="ce575"/>
          <table:table-cell table:style-name="ce588" table:content-validation-name="val4"/>
          <table:table-cell table:style-name="ce601"/>
          <table:table-cell table:style-name="ce618"/>
          <table:table-cell table:style-name="ce162" table:formula="of:=IF(AND([.A13]&lt;&gt;&quot;&quot;;[.C13]&lt;&gt;&quot;&quot;;OR([.E12]=&quot;OK&quot;;[.E12]&gt;=&quot;Umf&quot;));IF(AND([.I13]&lt;&gt;&quot;&quot;;[.J13]&lt;&gt;&quot;&quot;;ABS([.I13]-[.J13])&gt;0.005);&quot;Links-Rechts-Fehler&quot;;IF(AND([.I12]&lt;&gt;&quot;&quot;;[.J13]&lt;&gt;0;ABS([.J13]-[.K12])&gt;0.005);&quot;Äquivalenzumformung korrigieren&quot;;IF([.K13]&gt;&quot;Fehler&quot;;[.K13];IF(OR([.A13]=&quot;&quot;;[.A12]=&quot;&quot;;[.I13]=&quot;&quot;;[.J13]=&quot;&quot;);&quot;&quot;;&quot;OK&quot;))));&quot;&quot;)">
            <text:p/>
            <draw:control table:end-cell-address="Tabelle5.E14" table:end-x="25.93mm" table:end-y="4.53mm" draw:z-index="0" draw:text-style-name="P2" svg:width="25.06mm" svg:height="5.81mm" svg:x="0.89mm" svg:y="3.22mm" draw:control="control31"/>
          </table:table-cell>
          <table:table-cell table:style-name="ce169" table:formula="of:=IF([.E13]=&quot;OK&quot;; IF([.B13]=&quot;&quot;;&quot;Relation fehlt&quot;;IF(SIGN([.J13]-[.I13])=SIGN([.J12]-[.I12]);IF([.B13]=[.B12];&quot;OK&quot;;&quot;Relation falsch.&quot;);IF(OR(AND([.B12]=&quot;&gt;&quot;;[.B13]=&quot;&lt;&quot;);AND([.B12]=&quot;&lt;&quot;;[.B13]=&quot;&gt;&quot;);AND([.B12]=&quot;≥&quot;;[.B13]=&quot;≤&quot;);AND([.B12]=&quot;≤&quot;;[.B13]=&quot;≥&quot;));&quot;OK&quot;;&quot;Aufpassen&quot;)));&quot;&quot;)">
            <text:p/>
          </table:table-cell>
          <table:table-cell table:style-name="ce80"/>
          <table:table-cell/>
          <table:table-cell table:style-name="ce369" table:number-columns-repeated="4"/>
          <table:table-cell/>
        </table:table-row>
        <table:table-row table:style-name="ro4">
          <table:table-cell table:number-columns-repeated="3"/>
          <table:table-cell table:style-name="ce160" table:formula="of:=IF(ISERROR(VALUE(VLOOKUP(&quot; *x *&quot;;[.A8:.C13];3;0)));&quot;&quot;;IF(ABS(VALUE(VLOOKUP(&quot; *x *&quot;;[.A8:.C13];3;0))-[.J1]&lt;0.001);IF(VLOOKUP(&quot; *x *&quot;;[.A8:.F13];6;0)=&quot;OK&quot;;&quot;&quot;;&quot;&quot;);&quot;&quot;))" office:value-type="string" office:string-value="" calcext:value-type="string">
            <text:p></text:p>
          </table:table-cell>
          <table:table-cell table:style-name="ce162" table:formula="of:=IF(AND([.A14]&lt;&gt;&quot;&quot;;[.C14]&lt;&gt;&quot;&quot;;OR([.E13]=&quot;OK&quot;;[.E13]&gt;=&quot;Umf&quot;));IF(AND([.I14]&lt;&gt;&quot;&quot;;[.J14]&lt;&gt;&quot;&quot;;ABS([.I14]-[.J14])&gt;0.005);&quot;Links-Rechts-Fehler&quot;;IF(AND([.I13]&lt;&gt;&quot;&quot;;[.J14]&lt;&gt;0;ABS([.J14]-[.K13])&gt;0.005);&quot;Äquivalenzumformung korrigieren&quot;;IF([.K14]&gt;&quot;Fehler&quot;;[.K14];IF(OR([.A14]=&quot;&quot;;[.A13]=&quot;&quot;;[.I14]=&quot;&quot;;[.J14]=&quot;&quot;);&quot;&quot;;&quot;OK&quot;))));&quot;&quot;)">
            <text:p/>
          </table:table-cell>
          <table:table-cell table:style-name="ce169" table:formula="of:=IF([.E14]=&quot;OK&quot;; IF([.B14]=&quot;&quot;;&quot;Relation fehlt&quot;;IF(SIGN([.J14]-[.I14])=SIGN([.J13]-[.I13]);IF([.B14]=[.B13];&quot;OK&quot;;&quot;Relation falsch.&quot;);IF(OR(AND([.B13]=&quot;&gt;&quot;;[.B14]=&quot;&lt;&quot;);AND([.B13]=&quot;&lt;&quot;;[.B14]=&quot;&gt;&quot;);AND([.B13]=&quot;≥&quot;;[.B14]=&quot;≤&quot;);AND([.B13]=&quot;≤&quot;;[.B14]=&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02"/>
          <table:table-cell table:style-name="ce160" table:formula="of:=IF(ISERROR(FIND([.I1];SUBSTITUTE([.C15];&quot; &quot;;&quot;&quot;)));&quot;&quot;;&quot;&quot;)" office:value-type="string" office:string-value="" calcext:value-type="string">
            <text:p></text:p>
          </table:table-cell>
          <table:table-cell table:style-name="ce162" table:formula="of:=IF(AND([.A15]&lt;&gt;&quot;&quot;;[.C15]&lt;&gt;&quot;&quot;;OR([.E14]=&quot;OK&quot;;[.E14]&gt;=&quot;Umf&quot;));IF(AND([.I15]&lt;&gt;&quot;&quot;;[.J15]&lt;&gt;&quot;&quot;;ABS([.I15]-[.J15])&gt;0.005);&quot;Links-Rechts-Fehler&quot;;IF(AND([.I14]&lt;&gt;&quot;&quot;;[.J15]&lt;&gt;0;ABS([.J15]-[.K14])&gt;0.005);&quot;Äquivalenzumformung korrigieren&quot;;IF([.K15]&gt;&quot;Fehler&quot;;[.K15];IF(OR([.A15]=&quot;&quot;;[.A14]=&quot;&quot;;[.I15]=&quot;&quot;;[.J15]=&quot;&quot;);&quot;&quot;;&quot;OK&quot;))));&quot;&quot;)">
            <text:p/>
          </table:table-cell>
          <table:table-cell table:style-name="ce169" table:formula="of:=IF([.E15]=&quot;OK&quot;; IF([.B15]=&quot;&quot;;&quot;Relation fehlt&quot;;IF(SIGN([.J15]-[.I15])=SIGN([.J14]-[.I14]);IF([.B15]=[.B14];&quot;OK&quot;;&quot;Relation falsch.&quot;);IF(OR(AND([.B14]=&quot;&gt;&quot;;[.B15]=&quot;&lt;&quot;);AND([.B14]=&quot;&lt;&quot;;[.B15]=&quot;&gt;&quot;);AND([.B14]=&quot;≥&quot;;[.B15]=&quot;≤&quot;);AND([.B14]=&quot;≤&quot;;[.B1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16]&lt;&gt;&quot;&quot;;[.C16]&lt;&gt;&quot;&quot;;OR([.E15]=&quot;OK&quot;;[.E15]&gt;=&quot;Umf&quot;));IF(AND([.I16]&lt;&gt;&quot;&quot;;[.J16]&lt;&gt;&quot;&quot;;ABS([.I16]-[.J16])&gt;0.005);&quot;Links-Rechts-Fehler&quot;;IF(AND([.I15]&lt;&gt;&quot;&quot;;[.J16]&lt;&gt;0;ABS([.J16]-[.K15])&gt;0.005);&quot;Äquivalenzumformung korrigieren&quot;;IF([.K16]&gt;&quot;Fehler&quot;;[.K16];IF(OR([.A16]=&quot;&quot;;[.A15]=&quot;&quot;;[.I16]=&quot;&quot;;[.J16]=&quot;&quot;);&quot;&quot;;&quot;OK&quot;))));&quot;&quot;)">
            <text:p/>
          </table:table-cell>
          <table:table-cell table:style-name="ce169" table:formula="of:=IF([.E16]=&quot;OK&quot;; IF([.B16]=&quot;&quot;;&quot;Relation fehlt&quot;;IF(SIGN([.J16]-[.I16])=SIGN([.J15]-[.I15]);IF([.B16]=[.B15];&quot;OK&quot;;&quot;Relation falsch.&quot;);IF(OR(AND([.B15]=&quot;&gt;&quot;;[.B16]=&quot;&lt;&quot;);AND([.B15]=&quot;&lt;&quot;;[.B16]=&quot;&gt;&quot;);AND([.B15]=&quot;≥&quot;;[.B16]=&quot;≤&quot;);AND([.B15]=&quot;≤&quot;;[.B16]=&quot;≥&quot;));&quot;OK&quot;;&quot;Aufpassen&quot;)));&quot;&quot;)">
            <text:p/>
          </table:table-cell>
          <table:table-cell table:style-name="ce84"/>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17]&lt;&gt;&quot;&quot;;[.C17]&lt;&gt;&quot;&quot;;OR([.E16]=&quot;OK&quot;;[.E16]&gt;=&quot;Umf&quot;));IF(AND([.I17]&lt;&gt;&quot;&quot;;[.J17]&lt;&gt;&quot;&quot;;ABS([.I17]-[.J17])&gt;0.005);&quot;Links-Rechts-Fehler&quot;;IF(AND([.I16]&lt;&gt;&quot;&quot;;[.J17]&lt;&gt;0;ABS([.J17]-[.K16])&gt;0.005);&quot;Äquivalenzumformung korrigieren&quot;;IF([.K17]&gt;&quot;Fehler&quot;;[.K17];IF(OR([.A17]=&quot;&quot;;[.A16]=&quot;&quot;;[.I17]=&quot;&quot;;[.J17]=&quot;&quot;);&quot;&quot;;&quot;OK&quot;))));&quot;&quot;)">
            <text:p/>
          </table:table-cell>
          <table:table-cell table:style-name="ce169" table:formula="of:=IF([.E17]=&quot;OK&quot;; IF([.B17]=&quot;&quot;;&quot;Relation fehlt&quot;;IF(SIGN([.J17]-[.I17])=SIGN([.J16]-[.I16]);IF([.B17]=[.B16];&quot;OK&quot;;&quot;Relation falsch.&quot;);IF(OR(AND([.B16]=&quot;&gt;&quot;;[.B17]=&quot;&lt;&quot;);AND([.B16]=&quot;&lt;&quot;;[.B17]=&quot;&gt;&quot;);AND([.B16]=&quot;≥&quot;;[.B17]=&quot;≤&quot;);AND([.B16]=&quot;≤&quot;;[.B17]=&quot;≥&quot;));&quot;OK&quot;;&quot;Aufpassen&quot;)));&quot;&quot;)">
            <text:p/>
          </table:table-cell>
          <table:table-cell table:style-name="ce80"/>
          <table:table-cell/>
          <table:table-cell table:style-name="ce369" table:number-columns-repeated="4"/>
          <table:table-cell/>
        </table:table-row>
        <table:table-row table:style-name="ro4">
          <table:table-cell table:style-name="ce576" office:value-type="string" calcext:value-type="string">
            <text:p>(x-5)²</text:p>
          </table:table-cell>
          <table:table-cell table:style-name="ce589" office:value-type="string" calcext:value-type="string">
            <text:p>&lt;</text:p>
          </table:table-cell>
          <table:table-cell table:style-name="ce603" office:value-type="string" calcext:value-type="string">
            <text:p>x²-35</text:p>
          </table:table-cell>
          <table:table-cell table:style-name="ce604"/>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6-5)^2" office:value-type="float" office:value="1" calcext:value-type="float">
            <text:p>1,000000</text:p>
          </table:table-cell>
          <table:table-cell table:style-name="ce369" table:formula="of:=6^2-35" office:value-type="float" office:value="1" calcext:value-type="float">
            <text:p>1,000000</text:p>
          </table:table-cell>
          <table:table-cell table:style-name="ce369" table:formula="of:=6^2-35" office:value-type="float" office:value="1" calcext:value-type="float">
            <text:p>1,000000</text:p>
          </table:table-cell>
          <table:table-cell table:style-name="ce369"/>
          <table:table-cell/>
        </table:table-row>
        <table:table-row table:style-name="ro4">
          <table:table-cell table:style-name="ce577"/>
          <table:table-cell table:style-name="ce590" table:content-validation-name="val4"/>
          <table:table-cell table:style-name="ce604" table:number-columns-repeated="2"/>
          <table:table-cell table:style-name="ce162" table:formula="of:=IF(AND([.A19]&lt;&gt;&quot;&quot;;[.C19]&lt;&gt;&quot;&quot;;OR([.E18]=&quot;OK&quot;;[.E18]&gt;=&quot;Umf&quot;));IF(AND([.I19]&lt;&gt;&quot;&quot;;[.J19]&lt;&gt;&quot;&quot;;ABS([.I19]-[.J19])&gt;0.005);&quot;Links-Rechts-Fehler&quot;;IF(AND([.I18]&lt;&gt;&quot;&quot;;[.J19]&lt;&gt;0;ABS([.J19]-[.K18])&gt;0.005);&quot;Äquivalenzumformung korrigieren&quot;;IF([.K19]&gt;&quot;Fehler&quot;;[.K19];IF(OR([.A19]=&quot;&quot;;[.A18]=&quot;&quot;;[.I19]=&quot;&quot;;[.J19]=&quot;&quot;);&quot;&quot;;&quot;OK&quot;))));&quot;&quot;)">
            <text:p/>
          </table:table-cell>
          <table:table-cell table:style-name="ce169" table:formula="of:=IF([.E19]=&quot;OK&quot;; IF([.B19]=&quot;&quot;;&quot;Relation fehlt&quot;;IF(SIGN([.J19]-[.I19])=SIGN([.J18]-[.I18]);IF([.B19]=[.B18];&quot;OK&quot;;&quot;Relation falsch.&quot;);IF(OR(AND([.B18]=&quot;&gt;&quot;;[.B19]=&quot;&lt;&quot;);AND([.B18]=&quot;&lt;&quot;;[.B19]=&quot;&gt;&quot;);AND([.B18]=&quot;≥&quot;;[.B19]=&quot;≤&quot;);AND([.B18]=&quot;≤&quot;;[.B19]=&quot;≥&quot;));&quot;OK&quot;;&quot;Aufpassen&quot;)));&quot;&quot;)">
            <text:p/>
          </table:table-cell>
          <table:table-cell table:style-name="ce80"/>
          <table:table-cell/>
          <table:table-cell table:style-name="ce369" table:number-columns-repeated="4"/>
          <table:table-cell/>
        </table:table-row>
        <table:table-row table:style-name="ro4">
          <table:table-cell table:style-name="ce577"/>
          <table:table-cell table:style-name="ce590" table:content-validation-name="val4"/>
          <table:table-cell table:style-name="ce604" table:number-columns-repeated="2"/>
          <table:table-cell table:style-name="ce162" table:formula="of:=IF(AND([.A20]&lt;&gt;&quot;&quot;;[.C20]&lt;&gt;&quot;&quot;;OR([.E19]=&quot;OK&quot;;[.E19]&gt;=&quot;Umf&quot;));IF(AND([.I20]&lt;&gt;&quot;&quot;;[.J20]&lt;&gt;&quot;&quot;;ABS([.I20]-[.J20])&gt;0.005);&quot;Links-Rechts-Fehler&quot;;IF(AND([.I19]&lt;&gt;&quot;&quot;;[.J20]&lt;&gt;0;ABS([.J20]-[.K19])&gt;0.005);&quot;Äquivalenzumformung korrigieren&quot;;IF([.K20]&gt;&quot;Fehler&quot;;[.K20];IF(OR([.A20]=&quot;&quot;;[.A19]=&quot;&quot;;[.I20]=&quot;&quot;;[.J20]=&quot;&quot;);&quot;&quot;;&quot;OK&quot;))));&quot;&quot;)">
            <text:p/>
          </table:table-cell>
          <table:table-cell table:style-name="ce169" table:formula="of:=IF([.E20]=&quot;OK&quot;; IF([.B20]=&quot;&quot;;&quot;Relation fehlt&quot;;IF(SIGN([.J20]-[.I20])=SIGN([.J19]-[.I19]);IF([.B20]=[.B19];&quot;OK&quot;;&quot;Relation falsch.&quot;);IF(OR(AND([.B19]=&quot;&gt;&quot;;[.B20]=&quot;&lt;&quot;);AND([.B19]=&quot;&lt;&quot;;[.B20]=&quot;&gt;&quot;);AND([.B19]=&quot;≥&quot;;[.B20]=&quot;≤&quot;);AND([.B19]=&quot;≤&quot;;[.B20]=&quot;≥&quot;));&quot;OK&quot;;&quot;Aufpassen&quot;)));&quot;&quot;)">
            <text:p/>
          </table:table-cell>
          <table:table-cell table:style-name="ce80"/>
          <table:table-cell/>
          <table:table-cell table:style-name="ce369" table:number-columns-repeated="4"/>
          <table:table-cell/>
        </table:table-row>
        <table:table-row table:style-name="ro4">
          <table:table-cell table:style-name="ce577"/>
          <table:table-cell table:style-name="ce590" table:content-validation-name="val4"/>
          <table:table-cell table:style-name="ce604" table:number-columns-repeated="2"/>
          <table:table-cell table:style-name="ce162" table:formula="of:=IF(AND([.A21]&lt;&gt;&quot;&quot;;[.C21]&lt;&gt;&quot;&quot;;OR([.E20]=&quot;OK&quot;;[.E20]&gt;=&quot;Umf&quot;));IF(AND([.I21]&lt;&gt;&quot;&quot;;[.J21]&lt;&gt;&quot;&quot;;ABS([.I21]-[.J21])&gt;0.005);&quot;Links-Rechts-Fehler&quot;;IF(AND([.I20]&lt;&gt;&quot;&quot;;[.J21]&lt;&gt;0;ABS([.J21]-[.K20])&gt;0.005);&quot;Äquivalenzumformung korrigieren&quot;;IF([.K21]&gt;&quot;Fehler&quot;;[.K21];IF(OR([.A21]=&quot;&quot;;[.A20]=&quot;&quot;;[.I21]=&quot;&quot;;[.J21]=&quot;&quot;);&quot;&quot;;&quot;OK&quot;))));&quot;&quot;)">
            <text:p/>
          </table:table-cell>
          <table:table-cell table:style-name="ce169" table:formula="of:=IF([.E21]=&quot;OK&quot;; IF([.B21]=&quot;&quot;;&quot;Relation fehlt&quot;;IF(SIGN([.J21]-[.I21])=SIGN([.J20]-[.I20]);IF([.B21]=[.B20];&quot;OK&quot;;&quot;Relation falsch.&quot;);IF(OR(AND([.B20]=&quot;&gt;&quot;;[.B21]=&quot;&lt;&quot;);AND([.B20]=&quot;&lt;&quot;;[.B21]=&quot;&gt;&quot;);AND([.B20]=&quot;≥&quot;;[.B21]=&quot;≤&quot;);AND([.B20]=&quot;≤&quot;;[.B21]=&quot;≥&quot;));&quot;OK&quot;;&quot;Aufpassen&quot;)));&quot;&quot;)">
            <text:p/>
          </table:table-cell>
          <table:table-cell table:style-name="ce80"/>
          <table:table-cell/>
          <table:table-cell table:style-name="ce369" table:number-columns-repeated="4"/>
          <table:table-cell/>
        </table:table-row>
        <table:table-row table:style-name="ro4">
          <table:table-cell table:style-name="ce577"/>
          <table:table-cell table:style-name="ce590" table:content-validation-name="val4"/>
          <table:table-cell table:style-name="ce604" table:number-columns-repeated="2"/>
          <table:table-cell table:style-name="ce162" table:formula="of:=IF(AND([.A22]&lt;&gt;&quot;&quot;;[.C22]&lt;&gt;&quot;&quot;;OR([.E21]=&quot;OK&quot;;[.E21]&gt;=&quot;Umf&quot;));IF(AND([.I22]&lt;&gt;&quot;&quot;;[.J22]&lt;&gt;&quot;&quot;;ABS([.I22]-[.J22])&gt;0.005);&quot;Links-Rechts-Fehler&quot;;IF(AND([.I21]&lt;&gt;&quot;&quot;;[.J22]&lt;&gt;0;ABS([.J22]-[.K21])&gt;0.005);&quot;Äquivalenzumformung korrigieren&quot;;IF([.K22]&gt;&quot;Fehler&quot;;[.K22];IF(OR([.A22]=&quot;&quot;;[.A21]=&quot;&quot;;[.I22]=&quot;&quot;;[.J22]=&quot;&quot;);&quot;&quot;;&quot;OK&quot;))));&quot;&quot;)">
            <text:p/>
          </table:table-cell>
          <table:table-cell table:style-name="ce169" table:formula="of:=IF([.E22]=&quot;OK&quot;; IF([.B22]=&quot;&quot;;&quot;Relation fehlt&quot;;IF(SIGN([.J22]-[.I22])=SIGN([.J21]-[.I21]);IF([.B22]=[.B21];&quot;OK&quot;;&quot;Relation falsch.&quot;);IF(OR(AND([.B21]=&quot;&gt;&quot;;[.B22]=&quot;&lt;&quot;);AND([.B21]=&quot;&lt;&quot;;[.B22]=&quot;&gt;&quot;);AND([.B21]=&quot;≥&quot;;[.B22]=&quot;≤&quot;);AND([.B21]=&quot;≤&quot;;[.B22]=&quot;≥&quot;));&quot;OK&quot;;&quot;Aufpassen&quot;)));&quot;&quot;)">
            <text:p/>
          </table:table-cell>
          <table:table-cell table:style-name="ce80"/>
          <table:table-cell/>
          <table:table-cell table:style-name="ce369" table:number-columns-repeated="4"/>
          <table:table-cell/>
        </table:table-row>
        <table:table-row table:style-name="ro4">
          <table:table-cell table:style-name="ce577"/>
          <table:table-cell table:style-name="ce590" table:content-validation-name="val4"/>
          <table:table-cell table:style-name="ce604" table:number-columns-repeated="2"/>
          <table:table-cell table:style-name="ce162" table:formula="of:=IF(AND([.A23]&lt;&gt;&quot;&quot;;[.C23]&lt;&gt;&quot;&quot;;OR([.E22]=&quot;OK&quot;;[.E22]&gt;=&quot;Umf&quot;));IF(AND([.I23]&lt;&gt;&quot;&quot;;[.J23]&lt;&gt;&quot;&quot;;ABS([.I23]-[.J23])&gt;0.005);&quot;Links-Rechts-Fehler&quot;;IF(AND([.I22]&lt;&gt;&quot;&quot;;[.J23]&lt;&gt;0;ABS([.J23]-[.K22])&gt;0.005);&quot;Äquivalenzumformung korrigieren&quot;;IF([.K23]&gt;&quot;Fehler&quot;;[.K23];IF(OR([.A23]=&quot;&quot;;[.A22]=&quot;&quot;;[.I23]=&quot;&quot;;[.J23]=&quot;&quot;);&quot;&quot;;&quot;OK&quot;))));&quot;&quot;)">
            <text:p/>
          </table:table-cell>
          <table:table-cell table:style-name="ce169" table:formula="of:=IF([.E23]=&quot;OK&quot;; IF([.B23]=&quot;&quot;;&quot;Relation fehlt&quot;;IF(SIGN([.J23]-[.I23])=SIGN([.J22]-[.I22]);IF([.B23]=[.B22];&quot;OK&quot;;&quot;Relation falsch.&quot;);IF(OR(AND([.B22]=&quot;&gt;&quot;;[.B23]=&quot;&lt;&quot;);AND([.B22]=&quot;&lt;&quot;;[.B23]=&quot;&gt;&quot;);AND([.B22]=&quot;≥&quot;;[.B23]=&quot;≤&quot;);AND([.B22]=&quot;≤&quot;;[.B23]=&quot;≥&quot;));&quot;OK&quot;;&quot;Aufpassen&quot;)));&quot;&quot;)">
            <text:p/>
          </table:table-cell>
          <table:table-cell table:style-name="ce80"/>
          <table:table-cell/>
          <table:table-cell table:style-name="ce369" table:number-columns-repeated="4"/>
          <table:table-cell/>
        </table:table-row>
        <table:table-row table:style-name="ro4">
          <table:table-cell table:style-name="ce577"/>
          <table:table-cell table:style-name="ce590" table:content-validation-name="val4"/>
          <table:table-cell table:style-name="ce604"/>
          <table:table-cell table:style-name="ce619"/>
          <table:table-cell table:style-name="ce162" table:formula="of:=IF(AND([.A24]&lt;&gt;&quot;&quot;;[.C24]&lt;&gt;&quot;&quot;;OR([.E23]=&quot;OK&quot;;[.E23]&gt;=&quot;Umf&quot;));IF(AND([.I24]&lt;&gt;&quot;&quot;;[.J24]&lt;&gt;&quot;&quot;;ABS([.I24]-[.J24])&gt;0.005);&quot;Links-Rechts-Fehler&quot;;IF(AND([.I23]&lt;&gt;&quot;&quot;;[.J24]&lt;&gt;0;ABS([.J24]-[.K23])&gt;0.005);&quot;Äquivalenzumformung korrigieren&quot;;IF([.K24]&gt;&quot;Fehler&quot;;[.K24];IF(OR([.A24]=&quot;&quot;;[.A23]=&quot;&quot;;[.I24]=&quot;&quot;;[.J24]=&quot;&quot;);&quot;&quot;;&quot;OK&quot;))));&quot;&quot;)">
            <text:p/>
            <draw:control table:end-cell-address="Tabelle5.E25" table:end-x="27.18mm" table:end-y="4.31mm" draw:z-index="1" draw:text-style-name="P2" svg:width="25.92mm" svg:height="5.85mm" svg:x="1.28mm" svg:y="2.98mm" draw:control="control32"/>
          </table:table-cell>
          <table:table-cell table:style-name="ce169" table:formula="of:=IF([.E24]=&quot;OK&quot;; IF([.B24]=&quot;&quot;;&quot;Relation fehlt&quot;;IF(SIGN([.J24]-[.I24])=SIGN([.J23]-[.I23]);IF([.B24]=[.B23];&quot;OK&quot;;&quot;Relation falsch.&quot;);IF(OR(AND([.B23]=&quot;&gt;&quot;;[.B24]=&quot;&lt;&quot;);AND([.B23]=&quot;&lt;&quot;;[.B24]=&quot;&gt;&quot;);AND([.B23]=&quot;≥&quot;;[.B24]=&quot;≤&quot;);AND([.B23]=&quot;≤&quot;;[.B2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19:.C24];3;0)));&quot;&quot;;IF(ABS(VALUE(VLOOKUP(&quot; *x *&quot;;[.A19:.C24];3;0))-[.J2]&lt;0.001);IF(VLOOKUP(&quot; *x *&quot;;[.A19:.F24];6;0)=&quot;OK&quot;;&quot;&quot;;&quot;&quot;);&quot;&quot;))" office:value-type="string" office:string-value="" calcext:value-type="string">
            <text:p></text:p>
          </table:table-cell>
          <table:table-cell table:style-name="ce162" table:formula="of:=IF(AND([.A25]&lt;&gt;&quot;&quot;;[.C25]&lt;&gt;&quot;&quot;;OR([.E24]=&quot;OK&quot;;[.E24]&gt;=&quot;Umf&quot;));IF(AND([.I25]&lt;&gt;&quot;&quot;;[.J25]&lt;&gt;&quot;&quot;;ABS([.I25]-[.J25])&gt;0.005);&quot;Links-Rechts-Fehler&quot;;IF(AND([.I24]&lt;&gt;&quot;&quot;;[.J25]&lt;&gt;0;ABS([.J25]-[.K24])&gt;0.005);&quot;Äquivalenzumformung korrigieren&quot;;IF([.K25]&gt;&quot;Fehler&quot;;[.K25];IF(OR([.A25]=&quot;&quot;;[.A24]=&quot;&quot;;[.I25]=&quot;&quot;;[.J25]=&quot;&quot;);&quot;&quot;;&quot;OK&quot;))));&quot;&quot;)">
            <text:p/>
          </table:table-cell>
          <table:table-cell table:style-name="ce169" table:formula="of:=IF([.E25]=&quot;OK&quot;; IF([.B25]=&quot;&quot;;&quot;Relation fehlt&quot;;IF(SIGN([.J25]-[.I25])=SIGN([.J24]-[.I24]);IF([.B25]=[.B24];&quot;OK&quot;;&quot;Relation falsch.&quot;);IF(OR(AND([.B24]=&quot;&gt;&quot;;[.B25]=&quot;&lt;&quot;);AND([.B24]=&quot;&lt;&quot;;[.B25]=&quot;&gt;&quot;);AND([.B24]=&quot;≥&quot;;[.B25]=&quot;≤&quot;);AND([.B24]=&quot;≤&quot;;[.B25]=&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05"/>
          <table:table-cell table:style-name="ce161" table:formula="of:=IF(ISERROR(FIND(&quot;|&quot;&amp; SUBSTITUTE(SUBSTITUTE(SUBSTITUTE(SUBSTITUTE([.C26];&quot; &quot;;&quot;&quot;);&quot;·&quot;;&quot;*&quot; );&quot;–&quot; ;&quot;-&quot; );&quot;:&quot;;&quot;/&quot;) &amp;&quot;|&quot;;&quot;|&quot; &amp; SUBSTITUTE([.I2];&quot; &quot;;&quot;&quot;) &amp;&quot;|&quot;));&quot;&quot;;&quot;&quot;)" office:value-type="string" office:string-value="" calcext:value-type="string">
            <text:p></text:p>
          </table:table-cell>
          <table:table-cell table:style-name="ce162" table:formula="of:=IF(AND([.A26]&lt;&gt;&quot;&quot;;[.C26]&lt;&gt;&quot;&quot;;OR([.E25]=&quot;OK&quot;;[.E25]&gt;=&quot;Umf&quot;));IF(AND([.I26]&lt;&gt;&quot;&quot;;[.J26]&lt;&gt;&quot;&quot;;ABS([.I26]-[.J26])&gt;0.005);&quot;Links-Rechts-Fehler&quot;;IF(AND([.I25]&lt;&gt;&quot;&quot;;[.J26]&lt;&gt;0;ABS([.J26]-[.K25])&gt;0.005);&quot;Äquivalenzumformung korrigieren&quot;;IF([.K26]&gt;&quot;Fehler&quot;;[.K26];IF(OR([.A26]=&quot;&quot;;[.A25]=&quot;&quot;;[.I26]=&quot;&quot;;[.J26]=&quot;&quot;);&quot;&quot;;&quot;OK&quot;))));&quot;&quot;)">
            <text:p/>
          </table:table-cell>
          <table:table-cell table:style-name="ce169" table:formula="of:=IF([.E26]=&quot;OK&quot;; IF([.B26]=&quot;&quot;;&quot;Relation fehlt&quot;;IF(SIGN([.J26]-[.I26])=SIGN([.J25]-[.I25]);IF([.B26]=[.B25];&quot;OK&quot;;&quot;Relation falsch.&quot;);IF(OR(AND([.B25]=&quot;&gt;&quot;;[.B26]=&quot;&lt;&quot;);AND([.B25]=&quot;&lt;&quot;;[.B26]=&quot;&gt;&quot;);AND([.B25]=&quot;≥&quot;;[.B26]=&quot;≤&quot;);AND([.B25]=&quot;≤&quot;;[.B2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7]&lt;&gt;&quot;&quot;;[.C27]&lt;&gt;&quot;&quot;;OR([.E26]=&quot;OK&quot;;[.E26]&gt;=&quot;Umf&quot;));IF(AND([.I27]&lt;&gt;&quot;&quot;;[.J27]&lt;&gt;&quot;&quot;;ABS([.I27]-[.J27])&gt;0.005);&quot;Links-Rechts-Fehler&quot;;IF(AND([.I26]&lt;&gt;&quot;&quot;;[.J27]&lt;&gt;0;ABS([.J27]-[.K26])&gt;0.005);&quot;Äquivalenzumformung korrigieren&quot;;IF([.K27]&gt;&quot;Fehler&quot;;[.K27];IF(OR([.A27]=&quot;&quot;;[.A26]=&quot;&quot;;[.I27]=&quot;&quot;;[.J27]=&quot;&quot;);&quot;&quot;;&quot;OK&quot;))));&quot;&quot;)">
            <text:p/>
          </table:table-cell>
          <table:table-cell table:style-name="ce169" table:formula="of:=IF([.E27]=&quot;OK&quot;; IF([.B27]=&quot;&quot;;&quot;Relation fehlt&quot;;IF(SIGN([.J27]-[.I27])=SIGN([.J26]-[.I26]);IF([.B27]=[.B26];&quot;OK&quot;;&quot;Relation falsch.&quot;);IF(OR(AND([.B26]=&quot;&gt;&quot;;[.B27]=&quot;&lt;&quot;);AND([.B26]=&quot;&lt;&quot;;[.B27]=&quot;&gt;&quot;);AND([.B26]=&quot;≥&quot;;[.B27]=&quot;≤&quot;);AND([.B26]=&quot;≤&quot;;[.B2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8]&lt;&gt;&quot;&quot;;[.C28]&lt;&gt;&quot;&quot;;OR([.E27]=&quot;OK&quot;;[.E27]&gt;=&quot;Umf&quot;));IF(AND([.I28]&lt;&gt;&quot;&quot;;[.J28]&lt;&gt;&quot;&quot;;ABS([.I28]-[.J28])&gt;0.005);&quot;Links-Rechts-Fehler&quot;;IF(AND([.I27]&lt;&gt;&quot;&quot;;[.J28]&lt;&gt;0;ABS([.J28]-[.K27])&gt;0.005);&quot;Äquivalenzumformung korrigieren&quot;;IF([.K28]&gt;&quot;Fehler&quot;;[.K28];IF(OR([.A28]=&quot;&quot;;[.A27]=&quot;&quot;;[.I28]=&quot;&quot;;[.J28]=&quot;&quot;);&quot;&quot;;&quot;OK&quot;))));&quot;&quot;)">
            <text:p/>
          </table:table-cell>
          <table:table-cell table:style-name="ce169" table:formula="of:=IF([.E28]=&quot;OK&quot;; IF([.B28]=&quot;&quot;;&quot;Relation fehlt&quot;;IF(SIGN([.J28]-[.I28])=SIGN([.J27]-[.I27]);IF([.B28]=[.B27];&quot;OK&quot;;&quot;Relation falsch.&quot;);IF(OR(AND([.B27]=&quot;&gt;&quot;;[.B28]=&quot;&lt;&quot;);AND([.B27]=&quot;&lt;&quot;;[.B28]=&quot;&gt;&quot;);AND([.B27]=&quot;≥&quot;;[.B28]=&quot;≤&quot;);AND([.B27]=&quot;≤&quot;;[.B28]=&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29]&lt;&gt;&quot;&quot;;[.C29]&lt;&gt;&quot;&quot;;OR([.E28]=&quot;OK&quot;;[.E28]&gt;=&quot;Umf&quot;));IF(AND([.I29]&lt;&gt;&quot;&quot;;[.J29]&lt;&gt;&quot;&quot;;ABS([.I29]-[.J29])&gt;0.005);&quot;Links-Rechts-Fehler&quot;;IF(AND([.I28]&lt;&gt;&quot;&quot;;[.J29]&lt;&gt;0;ABS([.J29]-[.K28])&gt;0.005);&quot;Äquivalenzumformung korrigieren&quot;;IF([.K29]&gt;&quot;Fehler&quot;;[.K29];IF(OR([.A29]=&quot;&quot;;[.A28]=&quot;&quot;;[.I29]=&quot;&quot;;[.J29]=&quot;&quot;);&quot;&quot;;&quot;OK&quot;))));&quot;&quot;)">
            <text:p/>
          </table:table-cell>
          <table:table-cell table:style-name="ce169" table:formula="of:=IF([.E29]=&quot;OK&quot;; IF([.B29]=&quot;&quot;;&quot;Relation fehlt&quot;;IF(SIGN([.J29]-[.I29])=SIGN([.J28]-[.I28]);IF([.B29]=[.B28];&quot;OK&quot;;&quot;Relation falsch.&quot;);IF(OR(AND([.B28]=&quot;&gt;&quot;;[.B29]=&quot;&lt;&quot;);AND([.B28]=&quot;&lt;&quot;;[.B29]=&quot;&gt;&quot;);AND([.B28]=&quot;≥&quot;;[.B29]=&quot;≤&quot;);AND([.B28]=&quot;≤&quot;;[.B29]=&quot;≥&quot;));&quot;OK&quot;;&quot;Aufpassen&quot;)));&quot;&quot;)">
            <text:p/>
          </table:table-cell>
          <table:table-cell table:style-name="ce80"/>
          <table:table-cell/>
          <table:table-cell table:style-name="ce369" table:number-columns-repeated="4"/>
          <table:table-cell/>
        </table:table-row>
        <table:table-row table:style-name="ro4">
          <table:table-cell table:style-name="ce578" office:value-type="string" calcext:value-type="string">
            <text:p>(x+4)(x-4)</text:p>
          </table:table-cell>
          <table:table-cell table:style-name="ce591" office:value-type="string" calcext:value-type="string">
            <text:p>&gt;</text:p>
          </table:table-cell>
          <table:table-cell table:style-name="ce606" office:value-type="string" calcext:value-type="string">
            <text:p>x²-2x+2</text:p>
          </table:table-cell>
          <table:table-cell table:style-name="ce607"/>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9+4)*(9-4)" office:value-type="float" office:value="65" calcext:value-type="float">
            <text:p>65,000000</text:p>
          </table:table-cell>
          <table:table-cell table:style-name="ce369" table:formula="of:=9^2-2*9+2" office:value-type="float" office:value="65" calcext:value-type="float">
            <text:p>65,000000</text:p>
          </table:table-cell>
          <table:table-cell table:style-name="ce369" table:formula="of:=9^2-2*9+2" office:value-type="float" office:value="65" calcext:value-type="float">
            <text:p>65,000000</text:p>
          </table:table-cell>
          <table:table-cell table:style-name="ce369"/>
          <table:table-cell/>
        </table:table-row>
        <table:table-row table:style-name="ro4">
          <table:table-cell table:style-name="ce579"/>
          <table:table-cell table:style-name="ce592" table:content-validation-name="val4"/>
          <table:table-cell table:style-name="ce607" table:number-columns-repeated="2"/>
          <table:table-cell table:style-name="ce162" table:formula="of:=IF(AND([.A31]&lt;&gt;&quot;&quot;;[.C31]&lt;&gt;&quot;&quot;;OR([.E30]=&quot;OK&quot;;[.E30]&gt;=&quot;Umf&quot;));IF(AND([.I31]&lt;&gt;&quot;&quot;;[.J31]&lt;&gt;&quot;&quot;;ABS([.I31]-[.J31])&gt;0.005);&quot;Links-Rechts-Fehler&quot;;IF(AND([.I30]&lt;&gt;&quot;&quot;;[.J31]&lt;&gt;0;ABS([.J31]-[.K30])&gt;0.005);&quot;Äquivalenzumformung korrigieren&quot;;IF([.K31]&gt;&quot;Fehler&quot;;[.K31];IF(OR([.A31]=&quot;&quot;;[.A30]=&quot;&quot;;[.I31]=&quot;&quot;;[.J31]=&quot;&quot;);&quot;&quot;;&quot;OK&quot;))));&quot;&quot;)">
            <text:p/>
          </table:table-cell>
          <table:table-cell table:style-name="ce169" table:formula="of:=IF([.E31]=&quot;OK&quot;; IF([.B31]=&quot;&quot;;&quot;Relation fehlt&quot;;IF(SIGN([.J31]-[.I31])=SIGN([.J30]-[.I30]);IF([.B31]=[.B30];&quot;OK&quot;;&quot;Relation falsch.&quot;);IF(OR(AND([.B30]=&quot;&gt;&quot;;[.B31]=&quot;&lt;&quot;);AND([.B30]=&quot;&lt;&quot;;[.B31]=&quot;&gt;&quot;);AND([.B30]=&quot;≥&quot;;[.B31]=&quot;≤&quot;);AND([.B30]=&quot;≤&quot;;[.B31]=&quot;≥&quot;));&quot;OK&quot;;&quot;Aufpassen&quot;)));&quot;&quot;)">
            <text:p/>
          </table:table-cell>
          <table:table-cell table:style-name="ce80"/>
          <table:table-cell/>
          <table:table-cell table:style-name="ce369" table:number-columns-repeated="4"/>
          <table:table-cell/>
        </table:table-row>
        <table:table-row table:style-name="ro4">
          <table:table-cell table:style-name="ce579"/>
          <table:table-cell table:style-name="ce592" table:content-validation-name="val4"/>
          <table:table-cell table:style-name="ce607" table:number-columns-repeated="2"/>
          <table:table-cell table:style-name="ce162" table:formula="of:=IF(AND([.A32]&lt;&gt;&quot;&quot;;[.C32]&lt;&gt;&quot;&quot;;OR([.E31]=&quot;OK&quot;;[.E31]&gt;=&quot;Umf&quot;));IF(AND([.I32]&lt;&gt;&quot;&quot;;[.J32]&lt;&gt;&quot;&quot;;ABS([.I32]-[.J32])&gt;0.005);&quot;Links-Rechts-Fehler&quot;;IF(AND([.I31]&lt;&gt;&quot;&quot;;[.J32]&lt;&gt;0;ABS([.J32]-[.K31])&gt;0.005);&quot;Äquivalenzumformung korrigieren&quot;;IF([.K32]&gt;&quot;Fehler&quot;;[.K32];IF(OR([.A32]=&quot;&quot;;[.A31]=&quot;&quot;;[.I32]=&quot;&quot;;[.J32]=&quot;&quot;);&quot;&quot;;&quot;OK&quot;))));&quot;&quot;)">
            <text:p/>
          </table:table-cell>
          <table:table-cell table:style-name="ce169" table:formula="of:=IF([.E32]=&quot;OK&quot;; IF([.B32]=&quot;&quot;;&quot;Relation fehlt&quot;;IF(SIGN([.J32]-[.I32])=SIGN([.J31]-[.I31]);IF([.B32]=[.B31];&quot;OK&quot;;&quot;Relation falsch.&quot;);IF(OR(AND([.B31]=&quot;&gt;&quot;;[.B32]=&quot;&lt;&quot;);AND([.B31]=&quot;&lt;&quot;;[.B32]=&quot;&gt;&quot;);AND([.B31]=&quot;≥&quot;;[.B32]=&quot;≤&quot;);AND([.B31]=&quot;≤&quot;;[.B32]=&quot;≥&quot;));&quot;OK&quot;;&quot;Aufpassen&quot;)));&quot;&quot;)">
            <text:p/>
          </table:table-cell>
          <table:table-cell table:style-name="ce80"/>
          <table:table-cell/>
          <table:table-cell table:style-name="ce369" table:number-columns-repeated="4"/>
          <table:table-cell/>
        </table:table-row>
        <table:table-row table:style-name="ro4">
          <table:table-cell table:style-name="ce579"/>
          <table:table-cell table:style-name="ce592" table:content-validation-name="val4"/>
          <table:table-cell table:style-name="ce607" table:number-columns-repeated="2"/>
          <table:table-cell table:style-name="ce162" table:formula="of:=IF(AND([.A33]&lt;&gt;&quot;&quot;;[.C33]&lt;&gt;&quot;&quot;;OR([.E32]=&quot;OK&quot;;[.E32]&gt;=&quot;Umf&quot;));IF(AND([.I33]&lt;&gt;&quot;&quot;;[.J33]&lt;&gt;&quot;&quot;;ABS([.I33]-[.J33])&gt;0.005);&quot;Links-Rechts-Fehler&quot;;IF(AND([.I32]&lt;&gt;&quot;&quot;;[.J33]&lt;&gt;0;ABS([.J33]-[.K32])&gt;0.005);&quot;Äquivalenzumformung korrigieren&quot;;IF([.K33]&gt;&quot;Fehler&quot;;[.K33];IF(OR([.A33]=&quot;&quot;;[.A32]=&quot;&quot;;[.I33]=&quot;&quot;;[.J33]=&quot;&quot;);&quot;&quot;;&quot;OK&quot;))));&quot;&quot;)">
            <text:p/>
          </table:table-cell>
          <table:table-cell table:style-name="ce169" table:formula="of:=IF([.E33]=&quot;OK&quot;; IF([.B33]=&quot;&quot;;&quot;Relation fehlt&quot;;IF(SIGN([.J33]-[.I33])=SIGN([.J32]-[.I32]);IF([.B33]=[.B32];&quot;OK&quot;;&quot;Relation falsch.&quot;);IF(OR(AND([.B32]=&quot;&gt;&quot;;[.B33]=&quot;&lt;&quot;);AND([.B32]=&quot;&lt;&quot;;[.B33]=&quot;&gt;&quot;);AND([.B32]=&quot;≥&quot;;[.B33]=&quot;≤&quot;);AND([.B32]=&quot;≤&quot;;[.B33]=&quot;≥&quot;));&quot;OK&quot;;&quot;Aufpassen&quot;)));&quot;&quot;)">
            <text:p/>
          </table:table-cell>
          <table:table-cell table:style-name="ce80"/>
          <table:table-cell/>
          <table:table-cell table:style-name="ce369" table:number-columns-repeated="4"/>
          <table:table-cell/>
        </table:table-row>
        <table:table-row table:style-name="ro4">
          <table:table-cell table:style-name="ce579"/>
          <table:table-cell table:style-name="ce592" table:content-validation-name="val4"/>
          <table:table-cell table:style-name="ce607" table:number-columns-repeated="2"/>
          <table:table-cell table:style-name="ce162" table:formula="of:=IF(AND([.A34]&lt;&gt;&quot;&quot;;[.C34]&lt;&gt;&quot;&quot;;OR([.E33]=&quot;OK&quot;;[.E33]&gt;=&quot;Umf&quot;));IF(AND([.I34]&lt;&gt;&quot;&quot;;[.J34]&lt;&gt;&quot;&quot;;ABS([.I34]-[.J34])&gt;0.005);&quot;Links-Rechts-Fehler&quot;;IF(AND([.I33]&lt;&gt;&quot;&quot;;[.J34]&lt;&gt;0;ABS([.J34]-[.K33])&gt;0.005);&quot;Äquivalenzumformung korrigieren&quot;;IF([.K34]&gt;&quot;Fehler&quot;;[.K34];IF(OR([.A34]=&quot;&quot;;[.A33]=&quot;&quot;;[.I34]=&quot;&quot;;[.J34]=&quot;&quot;);&quot;&quot;;&quot;OK&quot;))));&quot;&quot;)">
            <text:p/>
          </table:table-cell>
          <table:table-cell table:style-name="ce169" table:formula="of:=IF([.E34]=&quot;OK&quot;; IF([.B34]=&quot;&quot;;&quot;Relation fehlt&quot;;IF(SIGN([.J34]-[.I34])=SIGN([.J33]-[.I33]);IF([.B34]=[.B33];&quot;OK&quot;;&quot;Relation falsch.&quot;);IF(OR(AND([.B33]=&quot;&gt;&quot;;[.B34]=&quot;&lt;&quot;);AND([.B33]=&quot;&lt;&quot;;[.B34]=&quot;&gt;&quot;);AND([.B33]=&quot;≥&quot;;[.B34]=&quot;≤&quot;);AND([.B33]=&quot;≤&quot;;[.B34]=&quot;≥&quot;));&quot;OK&quot;;&quot;Aufpassen&quot;)));&quot;&quot;)">
            <text:p/>
          </table:table-cell>
          <table:table-cell table:style-name="ce80"/>
          <table:table-cell/>
          <table:table-cell table:style-name="ce369" table:number-columns-repeated="4"/>
          <table:table-cell/>
        </table:table-row>
        <table:table-row table:style-name="ro4">
          <table:table-cell table:style-name="ce579"/>
          <table:table-cell table:style-name="ce592" table:content-validation-name="val4"/>
          <table:table-cell table:style-name="ce607" table:number-columns-repeated="2"/>
          <table:table-cell table:style-name="ce162" table:formula="of:=IF(AND([.A35]&lt;&gt;&quot;&quot;;[.C35]&lt;&gt;&quot;&quot;;OR([.E34]=&quot;OK&quot;;[.E34]&gt;=&quot;Umf&quot;));IF(AND([.I35]&lt;&gt;&quot;&quot;;[.J35]&lt;&gt;&quot;&quot;;ABS([.I35]-[.J35])&gt;0.005);&quot;Links-Rechts-Fehler&quot;;IF(AND([.I34]&lt;&gt;&quot;&quot;;[.J35]&lt;&gt;0;ABS([.J35]-[.K34])&gt;0.005);&quot;Äquivalenzumformung korrigieren&quot;;IF([.K35]&gt;&quot;Fehler&quot;;[.K35];IF(OR([.A35]=&quot;&quot;;[.A34]=&quot;&quot;;[.I35]=&quot;&quot;;[.J35]=&quot;&quot;);&quot;&quot;;&quot;OK&quot;))));&quot;&quot;)">
            <text:p/>
          </table:table-cell>
          <table:table-cell table:style-name="ce169" table:formula="of:=IF([.E35]=&quot;OK&quot;; IF([.B35]=&quot;&quot;;&quot;Relation fehlt&quot;;IF(SIGN([.J35]-[.I35])=SIGN([.J34]-[.I34]);IF([.B35]=[.B34];&quot;OK&quot;;&quot;Relation falsch.&quot;);IF(OR(AND([.B34]=&quot;&gt;&quot;;[.B35]=&quot;&lt;&quot;);AND([.B34]=&quot;&lt;&quot;;[.B35]=&quot;&gt;&quot;);AND([.B34]=&quot;≥&quot;;[.B35]=&quot;≤&quot;);AND([.B34]=&quot;≤&quot;;[.B35]=&quot;≥&quot;));&quot;OK&quot;;&quot;Aufpassen&quot;)));&quot;&quot;)">
            <text:p/>
          </table:table-cell>
          <table:table-cell table:style-name="ce80"/>
          <table:table-cell/>
          <table:table-cell table:style-name="ce369" table:number-columns-repeated="4"/>
          <table:table-cell/>
        </table:table-row>
        <table:table-row table:style-name="ro4">
          <table:table-cell table:style-name="ce579"/>
          <table:table-cell table:style-name="ce592" table:content-validation-name="val4"/>
          <table:table-cell table:style-name="ce607"/>
          <table:table-cell table:style-name="ce620"/>
          <table:table-cell table:style-name="ce162" table:formula="of:=IF(AND([.A36]&lt;&gt;&quot;&quot;;[.C36]&lt;&gt;&quot;&quot;;OR([.E35]=&quot;OK&quot;;[.E35]&gt;=&quot;Umf&quot;));IF(AND([.I36]&lt;&gt;&quot;&quot;;[.J36]&lt;&gt;&quot;&quot;;ABS([.I36]-[.J36])&gt;0.005);&quot;Links-Rechts-Fehler&quot;;IF(AND([.I35]&lt;&gt;&quot;&quot;;[.J36]&lt;&gt;0;ABS([.J36]-[.K35])&gt;0.005);&quot;Äquivalenzumformung korrigieren&quot;;IF([.K36]&gt;&quot;Fehler&quot;;[.K36];IF(OR([.A36]=&quot;&quot;;[.A35]=&quot;&quot;;[.I36]=&quot;&quot;;[.J36]=&quot;&quot;);&quot;&quot;;&quot;OK&quot;))));&quot;&quot;)">
            <text:p/>
            <draw:control table:end-cell-address="Tabelle5.E37" table:end-x="28.05mm" table:end-y="4.5mm" draw:z-index="2" draw:text-style-name="P2" svg:width="24.11mm" svg:height="6.42mm" svg:x="3.96mm" svg:y="2.6mm" draw:control="control33"/>
          </table:table-cell>
          <table:table-cell table:style-name="ce169" table:formula="of:=IF([.E36]=&quot;OK&quot;; IF([.B36]=&quot;&quot;;&quot;Relation fehlt&quot;;IF(SIGN([.J36]-[.I36])=SIGN([.J35]-[.I35]);IF([.B36]=[.B35];&quot;OK&quot;;&quot;Relation falsch.&quot;);IF(OR(AND([.B35]=&quot;&gt;&quot;;[.B36]=&quot;&lt;&quot;);AND([.B35]=&quot;&lt;&quot;;[.B36]=&quot;&gt;&quot;);AND([.B35]=&quot;≥&quot;;[.B36]=&quot;≤&quot;);AND([.B35]=&quot;≤&quot;;[.B3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31:.C36];3;0)));&quot;&quot;;IF(ABS(VALUE(VLOOKUP(&quot; *x *&quot;;[.A31:.C36];3;0))-[.J3]&lt;0.001);IF(VLOOKUP(&quot; *x *&quot;;[.A31:.F36];6;0)=&quot;OK&quot;;&quot;&quot;;&quot;&quot;);&quot;&quot;))" office:value-type="string" office:string-value="" calcext:value-type="string">
            <text:p></text:p>
          </table:table-cell>
          <table:table-cell table:style-name="ce162" table:formula="of:=IF(AND([.A37]&lt;&gt;&quot;&quot;;[.C37]&lt;&gt;&quot;&quot;;OR([.E36]=&quot;OK&quot;;[.E36]&gt;=&quot;Umf&quot;));IF(AND([.I37]&lt;&gt;&quot;&quot;;[.J37]&lt;&gt;&quot;&quot;;ABS([.I37]-[.J37])&gt;0.005);&quot;Links-Rechts-Fehler&quot;;IF(AND([.I36]&lt;&gt;&quot;&quot;;[.J37]&lt;&gt;0;ABS([.J37]-[.K36])&gt;0.005);&quot;Äquivalenzumformung korrigieren&quot;;IF([.K37]&gt;&quot;Fehler&quot;;[.K37];IF(OR([.A37]=&quot;&quot;;[.A36]=&quot;&quot;;[.I37]=&quot;&quot;;[.J37]=&quot;&quot;);&quot;&quot;;&quot;OK&quot;))));&quot;&quot;)">
            <text:p/>
          </table:table-cell>
          <table:table-cell table:style-name="ce169" table:formula="of:=IF([.E37]=&quot;OK&quot;; IF([.B37]=&quot;&quot;;&quot;Relation fehlt&quot;;IF(SIGN([.J37]-[.I37])=SIGN([.J36]-[.I36]);IF([.B37]=[.B36];&quot;OK&quot;;&quot;Relation falsch.&quot;);IF(OR(AND([.B36]=&quot;&gt;&quot;;[.B37]=&quot;&lt;&quot;);AND([.B36]=&quot;&lt;&quot;;[.B37]=&quot;&gt;&quot;);AND([.B36]=&quot;≥&quot;;[.B37]=&quot;≤&quot;);AND([.B36]=&quot;≤&quot;;[.B37]=&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08"/>
          <table:table-cell table:style-name="ce161" table:formula="of:=IF(ISERROR(FIND(&quot;|&quot;&amp; SUBSTITUTE(SUBSTITUTE(SUBSTITUTE(SUBSTITUTE([.C38];&quot; &quot;;&quot;&quot;);&quot;·&quot;;&quot;*&quot; );&quot;–&quot; ;&quot;-&quot; );&quot;:&quot;;&quot;/&quot;) &amp;&quot;|&quot;;&quot;|&quot; &amp; SUBSTITUTE([.I3];&quot; &quot;;&quot;&quot;) &amp;&quot;|&quot;));&quot;&quot;;&quot;&quot;)" office:value-type="string" office:string-value="" calcext:value-type="string">
            <text:p></text:p>
          </table:table-cell>
          <table:table-cell table:style-name="ce162" table:formula="of:=IF(AND([.A38]&lt;&gt;&quot;&quot;;[.C38]&lt;&gt;&quot;&quot;;OR([.E37]=&quot;OK&quot;;[.E37]&gt;=&quot;Umf&quot;));IF(AND([.I38]&lt;&gt;&quot;&quot;;[.J38]&lt;&gt;&quot;&quot;;ABS([.I38]-[.J38])&gt;0.005);&quot;Links-Rechts-Fehler&quot;;IF(AND([.I37]&lt;&gt;&quot;&quot;;[.J38]&lt;&gt;0;ABS([.J38]-[.K37])&gt;0.005);&quot;Äquivalenzumformung korrigieren&quot;;IF([.K38]&gt;&quot;Fehler&quot;;[.K38];IF(OR([.A38]=&quot;&quot;;[.A37]=&quot;&quot;;[.I38]=&quot;&quot;;[.J38]=&quot;&quot;);&quot;&quot;;&quot;OK&quot;))));&quot;&quot;)">
            <text:p/>
          </table:table-cell>
          <table:table-cell table:style-name="ce169" table:formula="of:=IF([.E38]=&quot;OK&quot;; IF([.B38]=&quot;&quot;;&quot;Relation fehlt&quot;;IF(SIGN([.J38]-[.I38])=SIGN([.J37]-[.I37]);IF([.B38]=[.B37];&quot;OK&quot;;&quot;Relation falsch.&quot;);IF(OR(AND([.B37]=&quot;&gt;&quot;;[.B38]=&quot;&lt;&quot;);AND([.B37]=&quot;&lt;&quot;;[.B38]=&quot;&gt;&quot;);AND([.B37]=&quot;≥&quot;;[.B38]=&quot;≤&quot;);AND([.B37]=&quot;≤&quot;;[.B3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39]&lt;&gt;&quot;&quot;;[.C39]&lt;&gt;&quot;&quot;;OR([.E38]=&quot;OK&quot;;[.E38]&gt;=&quot;Umf&quot;));IF(AND([.I39]&lt;&gt;&quot;&quot;;[.J39]&lt;&gt;&quot;&quot;;ABS([.I39]-[.J39])&gt;0.005);&quot;Links-Rechts-Fehler&quot;;IF(AND([.I38]&lt;&gt;&quot;&quot;;[.J39]&lt;&gt;0;ABS([.J39]-[.K38])&gt;0.005);&quot;Äquivalenzumformung korrigieren&quot;;IF([.K39]&gt;&quot;Fehler&quot;;[.K39];IF(OR([.A39]=&quot;&quot;;[.A38]=&quot;&quot;;[.I39]=&quot;&quot;;[.J39]=&quot;&quot;);&quot;&quot;;&quot;OK&quot;))));&quot;&quot;)">
            <text:p/>
          </table:table-cell>
          <table:table-cell table:style-name="ce169" table:formula="of:=IF([.E39]=&quot;OK&quot;; IF([.B39]=&quot;&quot;;&quot;Relation fehlt&quot;;IF(SIGN([.J39]-[.I39])=SIGN([.J38]-[.I38]);IF([.B39]=[.B38];&quot;OK&quot;;&quot;Relation falsch.&quot;);IF(OR(AND([.B38]=&quot;&gt;&quot;;[.B39]=&quot;&lt;&quot;);AND([.B38]=&quot;&lt;&quot;;[.B39]=&quot;&gt;&quot;);AND([.B38]=&quot;≥&quot;;[.B39]=&quot;≤&quot;);AND([.B38]=&quot;≤&quot;;[.B3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40]&lt;&gt;&quot;&quot;;[.C40]&lt;&gt;&quot;&quot;;OR([.E39]=&quot;OK&quot;;[.E39]&gt;=&quot;Umf&quot;));IF(AND([.I40]&lt;&gt;&quot;&quot;;[.J40]&lt;&gt;&quot;&quot;;ABS([.I40]-[.J40])&gt;0.005);&quot;Links-Rechts-Fehler&quot;;IF(AND([.I39]&lt;&gt;&quot;&quot;;[.J40]&lt;&gt;0;ABS([.J40]-[.K39])&gt;0.005);&quot;Äquivalenzumformung korrigieren&quot;;IF([.K40]&gt;&quot;Fehler&quot;;[.K40];IF(OR([.A40]=&quot;&quot;;[.A39]=&quot;&quot;;[.I40]=&quot;&quot;;[.J40]=&quot;&quot;);&quot;&quot;;&quot;OK&quot;))));&quot;&quot;)">
            <text:p/>
          </table:table-cell>
          <table:table-cell table:style-name="ce169" table:formula="of:=IF([.E40]=&quot;OK&quot;; IF([.B40]=&quot;&quot;;&quot;Relation fehlt&quot;;IF(SIGN([.J40]-[.I40])=SIGN([.J39]-[.I39]);IF([.B40]=[.B39];&quot;OK&quot;;&quot;Relation falsch.&quot;);IF(OR(AND([.B39]=&quot;&gt;&quot;;[.B40]=&quot;&lt;&quot;);AND([.B39]=&quot;&lt;&quot;;[.B40]=&quot;&gt;&quot;);AND([.B39]=&quot;≥&quot;;[.B40]=&quot;≤&quot;);AND([.B39]=&quot;≤&quot;;[.B40]=&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41]&lt;&gt;&quot;&quot;;[.C41]&lt;&gt;&quot;&quot;;OR([.E40]=&quot;OK&quot;;[.E40]&gt;=&quot;Umf&quot;));IF(AND([.I41]&lt;&gt;&quot;&quot;;[.J41]&lt;&gt;&quot;&quot;;ABS([.I41]-[.J41])&gt;0.005);&quot;Links-Rechts-Fehler&quot;;IF(AND([.I40]&lt;&gt;&quot;&quot;;[.J41]&lt;&gt;0;ABS([.J41]-[.K40])&gt;0.005);&quot;Äquivalenzumformung korrigieren&quot;;IF([.K41]&gt;&quot;Fehler&quot;;[.K41];IF(OR([.A41]=&quot;&quot;;[.A40]=&quot;&quot;;[.I41]=&quot;&quot;;[.J41]=&quot;&quot;);&quot;&quot;;&quot;OK&quot;))));&quot;&quot;)">
            <text:p/>
          </table:table-cell>
          <table:table-cell table:style-name="ce169" table:formula="of:=IF([.E41]=&quot;OK&quot;; IF([.B41]=&quot;&quot;;&quot;Relation fehlt&quot;;IF(SIGN([.J41]-[.I41])=SIGN([.J40]-[.I40]);IF([.B41]=[.B40];&quot;OK&quot;;&quot;Relation falsch.&quot;);IF(OR(AND([.B40]=&quot;&gt;&quot;;[.B41]=&quot;&lt;&quot;);AND([.B40]=&quot;&lt;&quot;;[.B41]=&quot;&gt;&quot;);AND([.B40]=&quot;≥&quot;;[.B41]=&quot;≤&quot;);AND([.B40]=&quot;≤&quot;;[.B41]=&quot;≥&quot;));&quot;OK&quot;;&quot;Aufpassen&quot;)));&quot;&quot;)">
            <text:p/>
          </table:table-cell>
          <table:table-cell table:style-name="ce80"/>
          <table:table-cell/>
          <table:table-cell table:style-name="ce369" table:number-columns-repeated="4"/>
          <table:table-cell/>
        </table:table-row>
        <table:table-row table:style-name="ro4">
          <table:table-cell table:style-name="ce580" office:value-type="string" calcext:value-type="string">
            <text:p>(x+2)(x+7)</text:p>
          </table:table-cell>
          <table:table-cell table:style-name="ce593" office:value-type="string" calcext:value-type="string">
            <text:p>&lt;</text:p>
          </table:table-cell>
          <table:table-cell table:style-name="ce609" office:value-type="string" calcext:value-type="string">
            <text:p>x²+59</text:p>
          </table:table-cell>
          <table:table-cell table:style-name="ce610"/>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4.99999+2)*(4.99999+7)" office:value-type="float" office:value="83.9998100001" calcext:value-type="float">
            <text:p>83,999810</text:p>
          </table:table-cell>
          <table:table-cell table:style-name="ce369" table:formula="of:=4.99999^2+59" office:value-type="float" office:value="83.9999000001" calcext:value-type="float">
            <text:p>83,999900</text:p>
          </table:table-cell>
          <table:table-cell table:style-name="ce369" table:formula="of:=4.99999^2+59" office:value-type="float" office:value="83.9999000001" calcext:value-type="float">
            <text:p>83,999900</text:p>
          </table:table-cell>
          <table:table-cell table:style-name="ce369"/>
          <table:table-cell/>
        </table:table-row>
        <table:table-row table:style-name="ro4">
          <table:table-cell table:style-name="ce581"/>
          <table:table-cell table:style-name="ce594" table:content-validation-name="val4"/>
          <table:table-cell table:style-name="ce610" table:number-columns-repeated="2"/>
          <table:table-cell table:style-name="ce162" table:formula="of:=IF(AND([.A43]&lt;&gt;&quot;&quot;;[.C43]&lt;&gt;&quot;&quot;;OR([.E42]=&quot;OK&quot;;[.E42]&gt;=&quot;Umf&quot;));IF(AND([.I43]&lt;&gt;&quot;&quot;;[.J43]&lt;&gt;&quot;&quot;;ABS([.I43]-[.J43])&gt;0.005);&quot;Links-Rechts-Fehler&quot;;IF(AND([.I42]&lt;&gt;&quot;&quot;;[.J43]&lt;&gt;0;ABS([.J43]-[.K42])&gt;0.005);&quot;Äquivalenzumformung korrigieren&quot;;IF([.K43]&gt;&quot;Fehler&quot;;[.K43];IF(OR([.A43]=&quot;&quot;;[.A42]=&quot;&quot;;[.I43]=&quot;&quot;;[.J43]=&quot;&quot;);&quot;&quot;;&quot;OK&quot;))));&quot;&quot;)">
            <text:p/>
          </table:table-cell>
          <table:table-cell table:style-name="ce169" table:formula="of:=IF([.E43]=&quot;OK&quot;; IF([.B43]=&quot;&quot;;&quot;Relation fehlt&quot;;IF(SIGN([.J43]-[.I43])=SIGN([.J42]-[.I42]);IF([.B43]=[.B42];&quot;OK&quot;;&quot;Relation falsch.&quot;);IF(OR(AND([.B42]=&quot;&gt;&quot;;[.B43]=&quot;&lt;&quot;);AND([.B42]=&quot;&lt;&quot;;[.B43]=&quot;&gt;&quot;);AND([.B42]=&quot;≥&quot;;[.B43]=&quot;≤&quot;);AND([.B42]=&quot;≤&quot;;[.B43]=&quot;≥&quot;));&quot;OK&quot;;&quot;Aufpassen&quot;)));&quot;&quot;)">
            <text:p/>
          </table:table-cell>
          <table:table-cell table:style-name="ce80"/>
          <table:table-cell/>
          <table:table-cell table:style-name="ce369" table:number-columns-repeated="4"/>
          <table:table-cell/>
        </table:table-row>
        <table:table-row table:style-name="ro4">
          <table:table-cell table:style-name="ce581"/>
          <table:table-cell table:style-name="ce594" table:content-validation-name="val4"/>
          <table:table-cell table:style-name="ce610" table:number-columns-repeated="2"/>
          <table:table-cell table:style-name="ce162" table:formula="of:=IF(AND([.A44]&lt;&gt;&quot;&quot;;[.C44]&lt;&gt;&quot;&quot;;OR([.E43]=&quot;OK&quot;;[.E43]&gt;=&quot;Umf&quot;));IF(AND([.I44]&lt;&gt;&quot;&quot;;[.J44]&lt;&gt;&quot;&quot;;ABS([.I44]-[.J44])&gt;0.005);&quot;Links-Rechts-Fehler&quot;;IF(AND([.I43]&lt;&gt;&quot;&quot;;[.J44]&lt;&gt;0;ABS([.J44]-[.K43])&gt;0.005);&quot;Äquivalenzumformung korrigieren&quot;;IF([.K44]&gt;&quot;Fehler&quot;;[.K44];IF(OR([.A44]=&quot;&quot;;[.A43]=&quot;&quot;;[.I44]=&quot;&quot;;[.J44]=&quot;&quot;);&quot;&quot;;&quot;OK&quot;))));&quot;&quot;)">
            <text:p/>
          </table:table-cell>
          <table:table-cell table:style-name="ce169" table:formula="of:=IF([.E44]=&quot;OK&quot;; IF([.B44]=&quot;&quot;;&quot;Relation fehlt&quot;;IF(SIGN([.J44]-[.I44])=SIGN([.J43]-[.I43]);IF([.B44]=[.B43];&quot;OK&quot;;&quot;Relation falsch.&quot;);IF(OR(AND([.B43]=&quot;&gt;&quot;;[.B44]=&quot;&lt;&quot;);AND([.B43]=&quot;&lt;&quot;;[.B44]=&quot;&gt;&quot;);AND([.B43]=&quot;≥&quot;;[.B44]=&quot;≤&quot;);AND([.B43]=&quot;≤&quot;;[.B44]=&quot;≥&quot;));&quot;OK&quot;;&quot;Aufpassen&quot;)));&quot;&quot;)">
            <text:p/>
          </table:table-cell>
          <table:table-cell table:style-name="ce80"/>
          <table:table-cell/>
          <table:table-cell table:style-name="ce369" table:number-columns-repeated="4"/>
          <table:table-cell/>
        </table:table-row>
        <table:table-row table:style-name="ro4">
          <table:table-cell table:style-name="ce581"/>
          <table:table-cell table:style-name="ce594" table:content-validation-name="val4"/>
          <table:table-cell table:style-name="ce610" table:number-columns-repeated="2"/>
          <table:table-cell table:style-name="ce162" table:formula="of:=IF(AND([.A45]&lt;&gt;&quot;&quot;;[.C45]&lt;&gt;&quot;&quot;;OR([.E44]=&quot;OK&quot;;[.E44]&gt;=&quot;Umf&quot;));IF(AND([.I45]&lt;&gt;&quot;&quot;;[.J45]&lt;&gt;&quot;&quot;;ABS([.I45]-[.J45])&gt;0.005);&quot;Links-Rechts-Fehler&quot;;IF(AND([.I44]&lt;&gt;&quot;&quot;;[.J45]&lt;&gt;0;ABS([.J45]-[.K44])&gt;0.005);&quot;Äquivalenzumformung korrigieren&quot;;IF([.K45]&gt;&quot;Fehler&quot;;[.K45];IF(OR([.A45]=&quot;&quot;;[.A44]=&quot;&quot;;[.I45]=&quot;&quot;;[.J45]=&quot;&quot;);&quot;&quot;;&quot;OK&quot;))));&quot;&quot;)">
            <text:p/>
          </table:table-cell>
          <table:table-cell table:style-name="ce169" table:formula="of:=IF([.E45]=&quot;OK&quot;; IF([.B45]=&quot;&quot;;&quot;Relation fehlt&quot;;IF(SIGN([.J45]-[.I45])=SIGN([.J44]-[.I44]);IF([.B45]=[.B44];&quot;OK&quot;;&quot;Relation falsch.&quot;);IF(OR(AND([.B44]=&quot;&gt;&quot;;[.B45]=&quot;&lt;&quot;);AND([.B44]=&quot;&lt;&quot;;[.B45]=&quot;&gt;&quot;);AND([.B44]=&quot;≥&quot;;[.B45]=&quot;≤&quot;);AND([.B44]=&quot;≤&quot;;[.B45]=&quot;≥&quot;));&quot;OK&quot;;&quot;Aufpassen&quot;)));&quot;&quot;)">
            <text:p/>
          </table:table-cell>
          <table:table-cell table:style-name="ce80"/>
          <table:table-cell/>
          <table:table-cell table:style-name="ce369" table:number-columns-repeated="4"/>
          <table:table-cell/>
        </table:table-row>
        <table:table-row table:style-name="ro4">
          <table:table-cell table:style-name="ce581"/>
          <table:table-cell table:style-name="ce594" table:content-validation-name="val4"/>
          <table:table-cell table:style-name="ce610" table:number-columns-repeated="2"/>
          <table:table-cell table:style-name="ce162" table:formula="of:=IF(AND([.A46]&lt;&gt;&quot;&quot;;[.C46]&lt;&gt;&quot;&quot;;OR([.E45]=&quot;OK&quot;;[.E45]&gt;=&quot;Umf&quot;));IF(AND([.I46]&lt;&gt;&quot;&quot;;[.J46]&lt;&gt;&quot;&quot;;ABS([.I46]-[.J46])&gt;0.005);&quot;Links-Rechts-Fehler&quot;;IF(AND([.I45]&lt;&gt;&quot;&quot;;[.J46]&lt;&gt;0;ABS([.J46]-[.K45])&gt;0.005);&quot;Äquivalenzumformung korrigieren&quot;;IF([.K46]&gt;&quot;Fehler&quot;;[.K46];IF(OR([.A46]=&quot;&quot;;[.A45]=&quot;&quot;;[.I46]=&quot;&quot;;[.J46]=&quot;&quot;);&quot;&quot;;&quot;OK&quot;))));&quot;&quot;)">
            <text:p/>
          </table:table-cell>
          <table:table-cell table:style-name="ce169" table:formula="of:=IF([.E46]=&quot;OK&quot;; IF([.B46]=&quot;&quot;;&quot;Relation fehlt&quot;;IF(SIGN([.J46]-[.I46])=SIGN([.J45]-[.I45]);IF([.B46]=[.B45];&quot;OK&quot;;&quot;Relation falsch.&quot;);IF(OR(AND([.B45]=&quot;&gt;&quot;;[.B46]=&quot;&lt;&quot;);AND([.B45]=&quot;&lt;&quot;;[.B46]=&quot;&gt;&quot;);AND([.B45]=&quot;≥&quot;;[.B46]=&quot;≤&quot;);AND([.B45]=&quot;≤&quot;;[.B46]=&quot;≥&quot;));&quot;OK&quot;;&quot;Aufpassen&quot;)));&quot;&quot;)">
            <text:p/>
          </table:table-cell>
          <table:table-cell table:style-name="ce80"/>
          <table:table-cell/>
          <table:table-cell table:style-name="ce369" table:number-columns-repeated="4"/>
          <table:table-cell/>
        </table:table-row>
        <table:table-row table:style-name="ro4">
          <table:table-cell table:style-name="ce581"/>
          <table:table-cell table:style-name="ce594" table:content-validation-name="val4"/>
          <table:table-cell table:style-name="ce610" table:number-columns-repeated="2"/>
          <table:table-cell table:style-name="ce162" table:formula="of:=IF(AND([.A47]&lt;&gt;&quot;&quot;;[.C47]&lt;&gt;&quot;&quot;;OR([.E46]=&quot;OK&quot;;[.E46]&gt;=&quot;Umf&quot;));IF(AND([.I47]&lt;&gt;&quot;&quot;;[.J47]&lt;&gt;&quot;&quot;;ABS([.I47]-[.J47])&gt;0.005);&quot;Links-Rechts-Fehler&quot;;IF(AND([.I46]&lt;&gt;&quot;&quot;;[.J47]&lt;&gt;0;ABS([.J47]-[.K46])&gt;0.005);&quot;Äquivalenzumformung korrigieren&quot;;IF([.K47]&gt;&quot;Fehler&quot;;[.K47];IF(OR([.A47]=&quot;&quot;;[.A46]=&quot;&quot;;[.I47]=&quot;&quot;;[.J47]=&quot;&quot;);&quot;&quot;;&quot;OK&quot;))));&quot;&quot;)">
            <text:p/>
          </table:table-cell>
          <table:table-cell table:style-name="ce169" table:formula="of:=IF([.E47]=&quot;OK&quot;; IF([.B47]=&quot;&quot;;&quot;Relation fehlt&quot;;IF(SIGN([.J47]-[.I47])=SIGN([.J46]-[.I46]);IF([.B47]=[.B46];&quot;OK&quot;;&quot;Relation falsch.&quot;);IF(OR(AND([.B46]=&quot;&gt;&quot;;[.B47]=&quot;&lt;&quot;);AND([.B46]=&quot;&lt;&quot;;[.B47]=&quot;&gt;&quot;);AND([.B46]=&quot;≥&quot;;[.B47]=&quot;≤&quot;);AND([.B46]=&quot;≤&quot;;[.B47]=&quot;≥&quot;));&quot;OK&quot;;&quot;Aufpassen&quot;)));&quot;&quot;)">
            <text:p/>
          </table:table-cell>
          <table:table-cell table:style-name="ce80"/>
          <table:table-cell/>
          <table:table-cell table:style-name="ce369" table:number-columns-repeated="4"/>
          <table:table-cell/>
        </table:table-row>
        <table:table-row table:style-name="ro4">
          <table:table-cell table:style-name="ce581"/>
          <table:table-cell table:style-name="ce594" table:content-validation-name="val4"/>
          <table:table-cell table:style-name="ce610"/>
          <table:table-cell table:style-name="ce621"/>
          <table:table-cell table:style-name="ce162" table:formula="of:=IF(AND([.A48]&lt;&gt;&quot;&quot;;[.C48]&lt;&gt;&quot;&quot;;OR([.E47]=&quot;OK&quot;;[.E47]&gt;=&quot;Umf&quot;));IF(AND([.I48]&lt;&gt;&quot;&quot;;[.J48]&lt;&gt;&quot;&quot;;ABS([.I48]-[.J48])&gt;0.005);&quot;Links-Rechts-Fehler&quot;;IF(AND([.I47]&lt;&gt;&quot;&quot;;[.J48]&lt;&gt;0;ABS([.J48]-[.K47])&gt;0.005);&quot;Äquivalenzumformung korrigieren&quot;;IF([.K48]&gt;&quot;Fehler&quot;;[.K48];IF(OR([.A48]=&quot;&quot;;[.A47]=&quot;&quot;;[.I48]=&quot;&quot;;[.J48]=&quot;&quot;);&quot;&quot;;&quot;OK&quot;))));&quot;&quot;)">
            <text:p/>
          </table:table-cell>
          <table:table-cell table:style-name="ce169" table:formula="of:=IF([.E48]=&quot;OK&quot;; IF([.B48]=&quot;&quot;;&quot;Relation fehlt&quot;;IF(SIGN([.J48]-[.I48])=SIGN([.J47]-[.I47]);IF([.B48]=[.B47];&quot;OK&quot;;&quot;Relation falsch.&quot;);IF(OR(AND([.B47]=&quot;&gt;&quot;;[.B48]=&quot;&lt;&quot;);AND([.B47]=&quot;&lt;&quot;;[.B48]=&quot;&gt;&quot;);AND([.B47]=&quot;≥&quot;;[.B48]=&quot;≤&quot;);AND([.B47]=&quot;≤&quot;;[.B4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43:.C48];3;0)));&quot;&quot;;IF(ABS(VALUE(VLOOKUP(&quot; *x *&quot;;[.A43:.C48];3;0))-[.J4]&lt;0.001);IF(VLOOKUP(&quot; *x *&quot;;[.A43:.F48];6;0)=&quot;OK&quot;;&quot;&quot;;&quot;&quot;);&quot;&quot;))" office:value-type="string" office:string-value="" calcext:value-type="string">
            <text:p></text:p>
          </table:table-cell>
          <table:table-cell table:style-name="ce162" table:formula="of:=IF(AND([.A49]&lt;&gt;&quot;&quot;;[.C49]&lt;&gt;&quot;&quot;;OR([.E48]=&quot;OK&quot;;[.E48]&gt;=&quot;Umf&quot;));IF(AND([.I49]&lt;&gt;&quot;&quot;;[.J49]&lt;&gt;&quot;&quot;;ABS([.I49]-[.J49])&gt;0.005);&quot;Links-Rechts-Fehler&quot;;IF(AND([.I48]&lt;&gt;&quot;&quot;;[.J49]&lt;&gt;0;ABS([.J49]-[.K48])&gt;0.005);&quot;Äquivalenzumformung korrigieren&quot;;IF([.K49]&gt;&quot;Fehler&quot;;[.K49];IF(OR([.A49]=&quot;&quot;;[.A48]=&quot;&quot;;[.I49]=&quot;&quot;;[.J49]=&quot;&quot;);&quot;&quot;;&quot;OK&quot;))));&quot;&quot;)">
            <text:p/>
            <draw:control table:end-cell-address="Tabelle5.E50" table:end-x="24.39mm" table:end-y="0.85mm" draw:z-index="3" draw:text-style-name="P2" svg:width="21.85mm" svg:height="5.23mm" svg:x="2.56mm" svg:y="0.14mm" draw:control="control34"/>
          </table:table-cell>
          <table:table-cell table:style-name="ce169" table:formula="of:=IF([.E49]=&quot;OK&quot;; IF([.B49]=&quot;&quot;;&quot;Relation fehlt&quot;;IF(SIGN([.J49]-[.I49])=SIGN([.J48]-[.I48]);IF([.B49]=[.B48];&quot;OK&quot;;&quot;Relation falsch.&quot;);IF(OR(AND([.B48]=&quot;&gt;&quot;;[.B49]=&quot;&lt;&quot;);AND([.B48]=&quot;&lt;&quot;;[.B49]=&quot;&gt;&quot;);AND([.B48]=&quot;≥&quot;;[.B49]=&quot;≤&quot;);AND([.B48]=&quot;≤&quot;;[.B49]=&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11"/>
          <table:table-cell table:style-name="ce161" table:formula="of:=IF(ISERROR(FIND(&quot;|&quot;&amp; SUBSTITUTE(SUBSTITUTE(SUBSTITUTE(SUBSTITUTE([.C50];&quot; &quot;;&quot;&quot;);&quot;·&quot;;&quot;*&quot; );&quot;–&quot; ;&quot;-&quot; );&quot;:&quot;;&quot;/&quot;) &amp;&quot;|&quot;;&quot;|&quot; &amp; SUBSTITUTE([.I4];&quot; &quot;;&quot;&quot;) &amp;&quot;|&quot;));&quot;&quot;;&quot;&quot;)" office:value-type="string" office:string-value="" calcext:value-type="string">
            <text:p></text:p>
          </table:table-cell>
          <table:table-cell table:style-name="ce162" table:formula="of:=IF(AND([.A50]&lt;&gt;&quot;&quot;;[.C50]&lt;&gt;&quot;&quot;;OR([.E49]=&quot;OK&quot;;[.E49]&gt;=&quot;Umf&quot;));IF(AND([.I50]&lt;&gt;&quot;&quot;;[.J50]&lt;&gt;&quot;&quot;;ABS([.I50]-[.J50])&gt;0.005);&quot;Links-Rechts-Fehler&quot;;IF(AND([.I49]&lt;&gt;&quot;&quot;;[.J50]&lt;&gt;0;ABS([.J50]-[.K49])&gt;0.005);&quot;Äquivalenzumformung korrigieren&quot;;IF([.K50]&gt;&quot;Fehler&quot;;[.K50];IF(OR([.A50]=&quot;&quot;;[.A49]=&quot;&quot;;[.I50]=&quot;&quot;;[.J50]=&quot;&quot;);&quot;&quot;;&quot;OK&quot;))));&quot;&quot;)">
            <text:p/>
          </table:table-cell>
          <table:table-cell table:style-name="ce169" table:formula="of:=IF([.E50]=&quot;OK&quot;; IF([.B50]=&quot;&quot;;&quot;Relation fehlt&quot;;IF(SIGN([.J50]-[.I50])=SIGN([.J49]-[.I49]);IF([.B50]=[.B49];&quot;OK&quot;;&quot;Relation falsch.&quot;);IF(OR(AND([.B49]=&quot;&gt;&quot;;[.B50]=&quot;&lt;&quot;);AND([.B49]=&quot;&lt;&quot;;[.B50]=&quot;&gt;&quot;);AND([.B49]=&quot;≥&quot;;[.B50]=&quot;≤&quot;);AND([.B49]=&quot;≤&quot;;[.B5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1]&lt;&gt;&quot;&quot;;[.C51]&lt;&gt;&quot;&quot;;OR([.E50]=&quot;OK&quot;;[.E50]&gt;=&quot;Umf&quot;));IF(AND([.I51]&lt;&gt;&quot;&quot;;[.J51]&lt;&gt;&quot;&quot;;ABS([.I51]-[.J51])&gt;0.005);&quot;Links-Rechts-Fehler&quot;;IF(AND([.I50]&lt;&gt;&quot;&quot;;[.J51]&lt;&gt;0;ABS([.J51]-[.K50])&gt;0.005);&quot;Äquivalenzumformung korrigieren&quot;;IF([.K51]&gt;&quot;Fehler&quot;;[.K51];IF(OR([.A51]=&quot;&quot;;[.A50]=&quot;&quot;;[.I51]=&quot;&quot;;[.J51]=&quot;&quot;);&quot;&quot;;&quot;OK&quot;))));&quot;&quot;)">
            <text:p/>
          </table:table-cell>
          <table:table-cell table:style-name="ce169" table:formula="of:=IF([.E51]=&quot;OK&quot;; IF([.B51]=&quot;&quot;;&quot;Relation fehlt&quot;;IF(SIGN([.J51]-[.I51])=SIGN([.J50]-[.I50]);IF([.B51]=[.B50];&quot;OK&quot;;&quot;Relation falsch.&quot;);IF(OR(AND([.B50]=&quot;&gt;&quot;;[.B51]=&quot;&lt;&quot;);AND([.B50]=&quot;&lt;&quot;;[.B51]=&quot;&gt;&quot;);AND([.B50]=&quot;≥&quot;;[.B51]=&quot;≤&quot;);AND([.B50]=&quot;≤&quot;;[.B5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2]&lt;&gt;&quot;&quot;;[.C52]&lt;&gt;&quot;&quot;;OR([.E51]=&quot;OK&quot;;[.E51]&gt;=&quot;Umf&quot;));IF(AND([.I52]&lt;&gt;&quot;&quot;;[.J52]&lt;&gt;&quot;&quot;;ABS([.I52]-[.J52])&gt;0.005);&quot;Links-Rechts-Fehler&quot;;IF(AND([.I51]&lt;&gt;&quot;&quot;;[.J52]&lt;&gt;0;ABS([.J52]-[.K51])&gt;0.005);&quot;Äquivalenzumformung korrigieren&quot;;IF([.K52]&gt;&quot;Fehler&quot;;[.K52];IF(OR([.A52]=&quot;&quot;;[.A51]=&quot;&quot;;[.I52]=&quot;&quot;;[.J52]=&quot;&quot;);&quot;&quot;;&quot;OK&quot;))));&quot;&quot;)">
            <text:p/>
          </table:table-cell>
          <table:table-cell table:style-name="ce169" table:formula="of:=IF([.E52]=&quot;OK&quot;; IF([.B52]=&quot;&quot;;&quot;Relation fehlt&quot;;IF(SIGN([.J52]-[.I52])=SIGN([.J51]-[.I51]);IF([.B52]=[.B51];&quot;OK&quot;;&quot;Relation falsch.&quot;);IF(OR(AND([.B51]=&quot;&gt;&quot;;[.B52]=&quot;&lt;&quot;);AND([.B51]=&quot;&lt;&quot;;[.B52]=&quot;&gt;&quot;);AND([.B51]=&quot;≥&quot;;[.B52]=&quot;≤&quot;);AND([.B51]=&quot;≤&quot;;[.B5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3]&lt;&gt;&quot;&quot;;[.C53]&lt;&gt;&quot;&quot;;OR([.E52]=&quot;OK&quot;;[.E52]&gt;=&quot;Umf&quot;));IF(AND([.I53]&lt;&gt;&quot;&quot;;[.J53]&lt;&gt;&quot;&quot;;ABS([.I53]-[.J53])&gt;0.005);&quot;Links-Rechts-Fehler&quot;;IF(AND([.I52]&lt;&gt;&quot;&quot;;[.J53]&lt;&gt;0;ABS([.J53]-[.K52])&gt;0.005);&quot;Äquivalenzumformung korrigieren&quot;;IF([.K53]&gt;&quot;Fehler&quot;;[.K53];IF(OR([.A53]=&quot;&quot;;[.A52]=&quot;&quot;;[.I53]=&quot;&quot;;[.J53]=&quot;&quot;);&quot;&quot;;&quot;OK&quot;))));&quot;&quot;)">
            <text:p/>
          </table:table-cell>
          <table:table-cell table:style-name="ce169" table:formula="of:=IF([.E53]=&quot;OK&quot;; IF([.B53]=&quot;&quot;;&quot;Relation fehlt&quot;;IF(SIGN([.J53]-[.I53])=SIGN([.J52]-[.I52]);IF([.B53]=[.B52];&quot;OK&quot;;&quot;Relation falsch.&quot;);IF(OR(AND([.B52]=&quot;&gt;&quot;;[.B53]=&quot;&lt;&quot;);AND([.B52]=&quot;&lt;&quot;;[.B53]=&quot;&gt;&quot;);AND([.B52]=&quot;≥&quot;;[.B53]=&quot;≤&quot;);AND([.B52]=&quot;≤&quot;;[.B53]=&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54]&lt;&gt;&quot;&quot;;[.C54]&lt;&gt;&quot;&quot;;OR([.E53]=&quot;OK&quot;;[.E53]&gt;=&quot;Umf&quot;));IF(AND([.I54]&lt;&gt;&quot;&quot;;[.J54]&lt;&gt;&quot;&quot;;ABS([.I54]-[.J54])&gt;0.005);&quot;Links-Rechts-Fehler&quot;;IF(AND([.I53]&lt;&gt;&quot;&quot;;[.J54]&lt;&gt;0;ABS([.J54]-[.K53])&gt;0.005);&quot;Äquivalenzumformung korrigieren&quot;;IF([.K54]&gt;&quot;Fehler&quot;;[.K54];IF(OR([.A54]=&quot;&quot;;[.A53]=&quot;&quot;;[.I54]=&quot;&quot;;[.J54]=&quot;&quot;);&quot;&quot;;&quot;OK&quot;))));&quot;&quot;)">
            <text:p/>
          </table:table-cell>
          <table:table-cell table:style-name="ce169" table:formula="of:=IF([.E54]=&quot;OK&quot;; IF([.B54]=&quot;&quot;;&quot;Relation fehlt&quot;;IF(SIGN([.J54]-[.I54])=SIGN([.J53]-[.I53]);IF([.B54]=[.B53];&quot;OK&quot;;&quot;Relation falsch.&quot;);IF(OR(AND([.B53]=&quot;&gt;&quot;;[.B54]=&quot;&lt;&quot;);AND([.B53]=&quot;&lt;&quot;;[.B54]=&quot;&gt;&quot;);AND([.B53]=&quot;≥&quot;;[.B54]=&quot;≤&quot;);AND([.B53]=&quot;≤&quot;;[.B54]=&quot;≥&quot;));&quot;OK&quot;;&quot;Aufpassen&quot;)));&quot;&quot;)">
            <text:p/>
          </table:table-cell>
          <table:table-cell table:style-name="ce80"/>
          <table:table-cell/>
          <table:table-cell table:style-name="ce369" table:number-columns-repeated="4"/>
          <table:table-cell/>
        </table:table-row>
        <table:table-row table:style-name="ro4">
          <table:table-cell table:style-name="ce582" office:value-type="string" calcext:value-type="string">
            <text:p>(x+2)(x-4)-6</text:p>
          </table:table-cell>
          <table:table-cell table:style-name="ce595" office:value-type="string" calcext:value-type="string">
            <text:p>&gt;</text:p>
          </table:table-cell>
          <table:table-cell table:style-name="ce612" office:value-type="string" calcext:value-type="string">
            <text:p>(x-2)²</text:p>
          </table:table-cell>
          <table:table-cell table:style-name="ce613"/>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9.00001+2)*(9.00001-4)-6" office:value-type="float" office:value="49.0001600001" calcext:value-type="float">
            <text:p>49,000160</text:p>
          </table:table-cell>
          <table:table-cell table:style-name="ce369" table:formula="of:=(9.00001-2)^2" office:value-type="float" office:value="49.0001400001" calcext:value-type="float">
            <text:p>49,000140</text:p>
          </table:table-cell>
          <table:table-cell table:style-name="ce369" table:formula="of:=(9.00001-2)^2" office:value-type="float" office:value="49.0001400001" calcext:value-type="float">
            <text:p>49,000140</text:p>
          </table:table-cell>
          <table:table-cell table:style-name="ce369"/>
          <table:table-cell/>
        </table:table-row>
        <table:table-row table:style-name="ro4">
          <table:table-cell table:style-name="ce583"/>
          <table:table-cell table:style-name="ce596" table:content-validation-name="val4"/>
          <table:table-cell table:style-name="ce613" table:number-columns-repeated="2"/>
          <table:table-cell table:style-name="ce162" table:formula="of:=IF(AND([.A56]&lt;&gt;&quot;&quot;;[.C56]&lt;&gt;&quot;&quot;;OR([.E55]=&quot;OK&quot;;[.E55]&gt;=&quot;Umf&quot;));IF(AND([.I56]&lt;&gt;&quot;&quot;;[.J56]&lt;&gt;&quot;&quot;;ABS([.I56]-[.J56])&gt;0.005);&quot;Links-Rechts-Fehler&quot;;IF(AND([.I55]&lt;&gt;&quot;&quot;;[.J56]&lt;&gt;0;ABS([.J56]-[.K55])&gt;0.005);&quot;Äquivalenzumformung korrigieren&quot;;IF([.K56]&gt;&quot;Fehler&quot;;[.K56];IF(OR([.A56]=&quot;&quot;;[.A55]=&quot;&quot;;[.I56]=&quot;&quot;;[.J56]=&quot;&quot;);&quot;&quot;;&quot;OK&quot;))));&quot;&quot;)">
            <text:p/>
          </table:table-cell>
          <table:table-cell table:style-name="ce169" table:formula="of:=IF([.E56]=&quot;OK&quot;; IF([.B56]=&quot;&quot;;&quot;Relation fehlt&quot;;IF(SIGN([.J56]-[.I56])=SIGN([.J55]-[.I55]);IF([.B56]=[.B55];&quot;OK&quot;;&quot;Relation falsch.&quot;);IF(OR(AND([.B55]=&quot;&gt;&quot;;[.B56]=&quot;&lt;&quot;);AND([.B55]=&quot;&lt;&quot;;[.B56]=&quot;&gt;&quot;);AND([.B55]=&quot;≥&quot;;[.B56]=&quot;≤&quot;);AND([.B55]=&quot;≤&quot;;[.B56]=&quot;≥&quot;));&quot;OK&quot;;&quot;Aufpassen&quot;)));&quot;&quot;)">
            <text:p/>
          </table:table-cell>
          <table:table-cell table:style-name="ce80"/>
          <table:table-cell/>
          <table:table-cell table:style-name="ce369" table:number-columns-repeated="4"/>
          <table:table-cell/>
        </table:table-row>
        <table:table-row table:style-name="ro4">
          <table:table-cell table:style-name="ce583"/>
          <table:table-cell table:style-name="ce596" table:content-validation-name="val4"/>
          <table:table-cell table:style-name="ce613" table:number-columns-repeated="2"/>
          <table:table-cell table:style-name="ce162" table:formula="of:=IF(AND([.A57]&lt;&gt;&quot;&quot;;[.C57]&lt;&gt;&quot;&quot;;OR([.E56]=&quot;OK&quot;;[.E56]&gt;=&quot;Umf&quot;));IF(AND([.I57]&lt;&gt;&quot;&quot;;[.J57]&lt;&gt;&quot;&quot;;ABS([.I57]-[.J57])&gt;0.005);&quot;Links-Rechts-Fehler&quot;;IF(AND([.I56]&lt;&gt;&quot;&quot;;[.J57]&lt;&gt;0;ABS([.J57]-[.K56])&gt;0.005);&quot;Äquivalenzumformung korrigieren&quot;;IF([.K57]&gt;&quot;Fehler&quot;;[.K57];IF(OR([.A57]=&quot;&quot;;[.A56]=&quot;&quot;;[.I57]=&quot;&quot;;[.J57]=&quot;&quot;);&quot;&quot;;&quot;OK&quot;))));&quot;&quot;)">
            <text:p/>
          </table:table-cell>
          <table:table-cell table:style-name="ce169" table:formula="of:=IF([.E57]=&quot;OK&quot;; IF([.B57]=&quot;&quot;;&quot;Relation fehlt&quot;;IF(SIGN([.J57]-[.I57])=SIGN([.J56]-[.I56]);IF([.B57]=[.B56];&quot;OK&quot;;&quot;Relation falsch.&quot;);IF(OR(AND([.B56]=&quot;&gt;&quot;;[.B57]=&quot;&lt;&quot;);AND([.B56]=&quot;&lt;&quot;;[.B57]=&quot;&gt;&quot;);AND([.B56]=&quot;≥&quot;;[.B57]=&quot;≤&quot;);AND([.B56]=&quot;≤&quot;;[.B57]=&quot;≥&quot;));&quot;OK&quot;;&quot;Aufpassen&quot;)));&quot;&quot;)">
            <text:p/>
          </table:table-cell>
          <table:table-cell table:style-name="ce80"/>
          <table:table-cell/>
          <table:table-cell table:style-name="ce369" table:number-columns-repeated="4"/>
          <table:table-cell/>
        </table:table-row>
        <table:table-row table:style-name="ro4">
          <table:table-cell table:style-name="ce583"/>
          <table:table-cell table:style-name="ce596" table:content-validation-name="val4"/>
          <table:table-cell table:style-name="ce613" table:number-columns-repeated="2"/>
          <table:table-cell table:style-name="ce162" table:formula="of:=IF(AND([.A58]&lt;&gt;&quot;&quot;;[.C58]&lt;&gt;&quot;&quot;;OR([.E57]=&quot;OK&quot;;[.E57]&gt;=&quot;Umf&quot;));IF(AND([.I58]&lt;&gt;&quot;&quot;;[.J58]&lt;&gt;&quot;&quot;;ABS([.I58]-[.J58])&gt;0.005);&quot;Links-Rechts-Fehler&quot;;IF(AND([.I57]&lt;&gt;&quot;&quot;;[.J58]&lt;&gt;0;ABS([.J58]-[.K57])&gt;0.005);&quot;Äquivalenzumformung korrigieren&quot;;IF([.K58]&gt;&quot;Fehler&quot;;[.K58];IF(OR([.A58]=&quot;&quot;;[.A57]=&quot;&quot;;[.I58]=&quot;&quot;;[.J58]=&quot;&quot;);&quot;&quot;;&quot;OK&quot;))));&quot;&quot;)">
            <text:p/>
          </table:table-cell>
          <table:table-cell table:style-name="ce169" table:formula="of:=IF([.E58]=&quot;OK&quot;; IF([.B58]=&quot;&quot;;&quot;Relation fehlt&quot;;IF(SIGN([.J58]-[.I58])=SIGN([.J57]-[.I57]);IF([.B58]=[.B57];&quot;OK&quot;;&quot;Relation falsch.&quot;);IF(OR(AND([.B57]=&quot;&gt;&quot;;[.B58]=&quot;&lt;&quot;);AND([.B57]=&quot;&lt;&quot;;[.B58]=&quot;&gt;&quot;);AND([.B57]=&quot;≥&quot;;[.B58]=&quot;≤&quot;);AND([.B57]=&quot;≤&quot;;[.B58]=&quot;≥&quot;));&quot;OK&quot;;&quot;Aufpassen&quot;)));&quot;&quot;)">
            <text:p/>
          </table:table-cell>
          <table:table-cell table:style-name="ce80"/>
          <table:table-cell/>
          <table:table-cell table:style-name="ce369" table:number-columns-repeated="4"/>
          <table:table-cell/>
        </table:table-row>
        <table:table-row table:style-name="ro4">
          <table:table-cell table:style-name="ce583"/>
          <table:table-cell table:style-name="ce596" table:content-validation-name="val4"/>
          <table:table-cell table:style-name="ce613" table:number-columns-repeated="2"/>
          <table:table-cell table:style-name="ce162" table:formula="of:=IF(AND([.A59]&lt;&gt;&quot;&quot;;[.C59]&lt;&gt;&quot;&quot;;OR([.E58]=&quot;OK&quot;;[.E58]&gt;=&quot;Umf&quot;));IF(AND([.I59]&lt;&gt;&quot;&quot;;[.J59]&lt;&gt;&quot;&quot;;ABS([.I59]-[.J59])&gt;0.005);&quot;Links-Rechts-Fehler&quot;;IF(AND([.I58]&lt;&gt;&quot;&quot;;[.J59]&lt;&gt;0;ABS([.J59]-[.K58])&gt;0.005);&quot;Äquivalenzumformung korrigieren&quot;;IF([.K59]&gt;&quot;Fehler&quot;;[.K59];IF(OR([.A59]=&quot;&quot;;[.A58]=&quot;&quot;;[.I59]=&quot;&quot;;[.J59]=&quot;&quot;);&quot;&quot;;&quot;OK&quot;))));&quot;&quot;)">
            <text:p/>
          </table:table-cell>
          <table:table-cell table:style-name="ce169" table:formula="of:=IF([.E59]=&quot;OK&quot;; IF([.B59]=&quot;&quot;;&quot;Relation fehlt&quot;;IF(SIGN([.J59]-[.I59])=SIGN([.J58]-[.I58]);IF([.B59]=[.B58];&quot;OK&quot;;&quot;Relation falsch.&quot;);IF(OR(AND([.B58]=&quot;&gt;&quot;;[.B59]=&quot;&lt;&quot;);AND([.B58]=&quot;&lt;&quot;;[.B59]=&quot;&gt;&quot;);AND([.B58]=&quot;≥&quot;;[.B59]=&quot;≤&quot;);AND([.B58]=&quot;≤&quot;;[.B59]=&quot;≥&quot;));&quot;OK&quot;;&quot;Aufpassen&quot;)));&quot;&quot;)">
            <text:p/>
          </table:table-cell>
          <table:table-cell table:style-name="ce80"/>
          <table:table-cell/>
          <table:table-cell table:style-name="ce369" table:number-columns-repeated="4"/>
          <table:table-cell/>
        </table:table-row>
        <table:table-row table:style-name="ro4">
          <table:table-cell table:style-name="ce583"/>
          <table:table-cell table:style-name="ce596" table:content-validation-name="val4"/>
          <table:table-cell table:style-name="ce613" table:number-columns-repeated="2"/>
          <table:table-cell table:style-name="ce162" table:formula="of:=IF(AND([.A60]&lt;&gt;&quot;&quot;;[.C60]&lt;&gt;&quot;&quot;;OR([.E59]=&quot;OK&quot;;[.E59]&gt;=&quot;Umf&quot;));IF(AND([.I60]&lt;&gt;&quot;&quot;;[.J60]&lt;&gt;&quot;&quot;;ABS([.I60]-[.J60])&gt;0.005);&quot;Links-Rechts-Fehler&quot;;IF(AND([.I59]&lt;&gt;&quot;&quot;;[.J60]&lt;&gt;0;ABS([.J60]-[.K59])&gt;0.005);&quot;Äquivalenzumformung korrigieren&quot;;IF([.K60]&gt;&quot;Fehler&quot;;[.K60];IF(OR([.A60]=&quot;&quot;;[.A59]=&quot;&quot;;[.I60]=&quot;&quot;;[.J60]=&quot;&quot;);&quot;&quot;;&quot;OK&quot;))));&quot;&quot;)">
            <text:p/>
          </table:table-cell>
          <table:table-cell table:style-name="ce169" table:formula="of:=IF([.E60]=&quot;OK&quot;; IF([.B60]=&quot;&quot;;&quot;Relation fehlt&quot;;IF(SIGN([.J60]-[.I60])=SIGN([.J59]-[.I59]);IF([.B60]=[.B59];&quot;OK&quot;;&quot;Relation falsch.&quot;);IF(OR(AND([.B59]=&quot;&gt;&quot;;[.B60]=&quot;&lt;&quot;);AND([.B59]=&quot;&lt;&quot;;[.B60]=&quot;&gt;&quot;);AND([.B59]=&quot;≥&quot;;[.B60]=&quot;≤&quot;);AND([.B59]=&quot;≤&quot;;[.B60]=&quot;≥&quot;));&quot;OK&quot;;&quot;Aufpassen&quot;)));&quot;&quot;)">
            <text:p/>
          </table:table-cell>
          <table:table-cell table:style-name="ce80"/>
          <table:table-cell/>
          <table:table-cell table:style-name="ce369" table:number-columns-repeated="4"/>
          <table:table-cell/>
        </table:table-row>
        <table:table-row table:style-name="ro4">
          <table:table-cell table:style-name="ce583"/>
          <table:table-cell table:style-name="ce596" table:content-validation-name="val4"/>
          <table:table-cell table:style-name="ce613" table:number-columns-repeated="2"/>
          <table:table-cell table:style-name="ce162" table:formula="of:=IF(AND([.A61]&lt;&gt;&quot;&quot;;[.C61]&lt;&gt;&quot;&quot;;OR([.E60]=&quot;OK&quot;;[.E60]&gt;=&quot;Umf&quot;));IF(AND([.I61]&lt;&gt;&quot;&quot;;[.J61]&lt;&gt;&quot;&quot;;ABS([.I61]-[.J61])&gt;0.005);&quot;Links-Rechts-Fehler&quot;;IF(AND([.I60]&lt;&gt;&quot;&quot;;[.J61]&lt;&gt;0;ABS([.J61]-[.K60])&gt;0.005);&quot;Äquivalenzumformung korrigieren&quot;;IF([.K61]&gt;&quot;Fehler&quot;;[.K61];IF(OR([.A61]=&quot;&quot;;[.A60]=&quot;&quot;;[.I61]=&quot;&quot;;[.J61]=&quot;&quot;);&quot;&quot;;&quot;OK&quot;))));&quot;&quot;)">
            <text:p/>
          </table:table-cell>
          <table:table-cell table:style-name="ce169" table:formula="of:=IF([.E61]=&quot;OK&quot;; IF([.B61]=&quot;&quot;;&quot;Relation fehlt&quot;;IF(SIGN([.J61]-[.I61])=SIGN([.J60]-[.I60]);IF([.B61]=[.B60];&quot;OK&quot;;&quot;Relation falsch.&quot;);IF(OR(AND([.B60]=&quot;&gt;&quot;;[.B61]=&quot;&lt;&quot;);AND([.B60]=&quot;&lt;&quot;;[.B61]=&quot;&gt;&quot;);AND([.B60]=&quot;≥&quot;;[.B61]=&quot;≤&quot;);AND([.B60]=&quot;≤&quot;;[.B61]=&quot;≥&quot;));&quot;OK&quot;;&quot;Aufpassen&quot;)));&quot;&quot;)">
            <text:p/>
          </table:table-cell>
          <table:table-cell table:style-name="ce80"/>
          <table:table-cell/>
          <table:table-cell table:style-name="ce369" table:number-columns-repeated="4"/>
          <table:table-cell/>
        </table:table-row>
        <table:table-row table:style-name="ro4">
          <table:table-cell table:style-name="ce583"/>
          <table:table-cell table:style-name="ce596" table:content-validation-name="val4"/>
          <table:table-cell table:style-name="ce613"/>
          <table:table-cell table:style-name="ce622"/>
          <table:table-cell table:style-name="ce162" table:formula="of:=IF(AND([.A62]&lt;&gt;&quot;&quot;;[.C62]&lt;&gt;&quot;&quot;;OR([.E61]=&quot;OK&quot;;[.E61]&gt;=&quot;Umf&quot;));IF(AND([.I62]&lt;&gt;&quot;&quot;;[.J62]&lt;&gt;&quot;&quot;;ABS([.I62]-[.J62])&gt;0.005);&quot;Links-Rechts-Fehler&quot;;IF(AND([.I61]&lt;&gt;&quot;&quot;;[.J62]&lt;&gt;0;ABS([.J62]-[.K61])&gt;0.005);&quot;Äquivalenzumformung korrigieren&quot;;IF([.K62]&gt;&quot;Fehler&quot;;[.K62];IF(OR([.A62]=&quot;&quot;;[.A61]=&quot;&quot;;[.I62]=&quot;&quot;;[.J62]=&quot;&quot;);&quot;&quot;;&quot;OK&quot;))));&quot;&quot;)">
            <text:p/>
            <draw:control table:end-cell-address="Tabelle5.E64" table:end-x="20.81mm" table:end-y="1.49mm" draw:z-index="4" draw:text-style-name="P2" svg:width="19.95mm" svg:height="6.25mm" svg:x="0.88mm" svg:y="4.28mm" draw:control="control35"/>
          </table:table-cell>
          <table:table-cell table:style-name="ce169" table:formula="of:=IF([.E62]=&quot;OK&quot;; IF([.B62]=&quot;&quot;;&quot;Relation fehlt&quot;;IF(SIGN([.J62]-[.I62])=SIGN([.J61]-[.I61]);IF([.B62]=[.B61];&quot;OK&quot;;&quot;Relation falsch.&quot;);IF(OR(AND([.B61]=&quot;&gt;&quot;;[.B62]=&quot;&lt;&quot;);AND([.B61]=&quot;&lt;&quot;;[.B62]=&quot;&gt;&quot;);AND([.B61]=&quot;≥&quot;;[.B62]=&quot;≤&quot;);AND([.B61]=&quot;≤&quot;;[.B6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57:.C62];3;0)));&quot;&quot;;IF(ABS(VALUE(VLOOKUP(&quot; *x *&quot;;[.A57:.C62];3;0))-[.J5]&lt;0.001);IF(VLOOKUP(&quot; *x *&quot;;[.A57:.F62];6;0)=&quot;OK&quot;;&quot;&quot;;&quot;&quot;);&quot;&quot;))" office:value-type="string" office:string-value="" calcext:value-type="string">
            <text:p></text:p>
          </table:table-cell>
          <table:table-cell table:style-name="ce162" table:formula="of:=IF(AND([.A63]&lt;&gt;&quot;&quot;;[.C63]&lt;&gt;&quot;&quot;;OR([.E62]=&quot;OK&quot;;[.E62]&gt;=&quot;Umf&quot;));IF(AND([.I63]&lt;&gt;&quot;&quot;;[.J63]&lt;&gt;&quot;&quot;;ABS([.I63]-[.J63])&gt;0.005);&quot;Links-Rechts-Fehler&quot;;IF(AND([.I62]&lt;&gt;&quot;&quot;;[.J63]&lt;&gt;0;ABS([.J63]-[.K62])&gt;0.005);&quot;Äquivalenzumformung korrigieren&quot;;IF([.K63]&gt;&quot;Fehler&quot;;[.K63];IF(OR([.A63]=&quot;&quot;;[.A62]=&quot;&quot;;[.I63]=&quot;&quot;;[.J63]=&quot;&quot;);&quot;&quot;;&quot;OK&quot;))));&quot;&quot;)">
            <text:p/>
          </table:table-cell>
          <table:table-cell table:style-name="ce169" table:formula="of:=IF([.E63]=&quot;OK&quot;; IF([.B63]=&quot;&quot;;&quot;Relation fehlt&quot;;IF(SIGN([.J63]-[.I63])=SIGN([.J62]-[.I62]);IF([.B63]=[.B62];&quot;OK&quot;;&quot;Relation falsch.&quot;);IF(OR(AND([.B62]=&quot;&gt;&quot;;[.B63]=&quot;&lt;&quot;);AND([.B62]=&quot;&lt;&quot;;[.B63]=&quot;&gt;&quot;);AND([.B62]=&quot;≥&quot;;[.B63]=&quot;≤&quot;);AND([.B62]=&quot;≤&quot;;[.B63]=&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14"/>
          <table:table-cell table:style-name="ce161" table:formula="of:=IF(ISERROR(FIND(&quot;|&quot;&amp; SUBSTITUTE(SUBSTITUTE(SUBSTITUTE(SUBSTITUTE([.C64];&quot; &quot;;&quot;&quot;);&quot;·&quot;;&quot;*&quot; );&quot;–&quot; ;&quot;-&quot; );&quot;:&quot;;&quot;/&quot;) &amp;&quot;|&quot;;&quot;|&quot; &amp; SUBSTITUTE([.I5];&quot; &quot;;&quot;&quot;) &amp;&quot;|&quot;));&quot;&quot;;&quot;&quot;)" office:value-type="string" office:string-value="" calcext:value-type="string">
            <text:p></text:p>
          </table:table-cell>
          <table:table-cell table:style-name="ce162" table:formula="of:=IF(AND([.A64]&lt;&gt;&quot;&quot;;[.C64]&lt;&gt;&quot;&quot;;OR([.E63]=&quot;OK&quot;;[.E63]&gt;=&quot;Umf&quot;));IF(AND([.I64]&lt;&gt;&quot;&quot;;[.J64]&lt;&gt;&quot;&quot;;ABS([.I64]-[.J64])&gt;0.005);&quot;Links-Rechts-Fehler&quot;;IF(AND([.I63]&lt;&gt;&quot;&quot;;[.J64]&lt;&gt;0;ABS([.J64]-[.K63])&gt;0.005);&quot;Äquivalenzumformung korrigieren&quot;;IF([.K64]&gt;&quot;Fehler&quot;;[.K64];IF(OR([.A64]=&quot;&quot;;[.A63]=&quot;&quot;;[.I64]=&quot;&quot;;[.J64]=&quot;&quot;);&quot;&quot;;&quot;OK&quot;))));&quot;&quot;)">
            <text:p/>
          </table:table-cell>
          <table:table-cell table:style-name="ce169" table:formula="of:=IF([.E64]=&quot;OK&quot;; IF([.B64]=&quot;&quot;;&quot;Relation fehlt&quot;;IF(SIGN([.J64]-[.I64])=SIGN([.J63]-[.I63]);IF([.B64]=[.B63];&quot;OK&quot;;&quot;Relation falsch.&quot;);IF(OR(AND([.B63]=&quot;&gt;&quot;;[.B64]=&quot;&lt;&quot;);AND([.B63]=&quot;&lt;&quot;;[.B64]=&quot;&gt;&quot;);AND([.B63]=&quot;≥&quot;;[.B64]=&quot;≤&quot;);AND([.B63]=&quot;≤&quot;;[.B6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5]&lt;&gt;&quot;&quot;;[.C65]&lt;&gt;&quot;&quot;;OR([.E64]=&quot;OK&quot;;[.E64]&gt;=&quot;Umf&quot;));IF(AND([.I65]&lt;&gt;&quot;&quot;;[.J65]&lt;&gt;&quot;&quot;;ABS([.I65]-[.J65])&gt;0.005);&quot;Links-Rechts-Fehler&quot;;IF(AND([.I64]&lt;&gt;&quot;&quot;;[.J65]&lt;&gt;0;ABS([.J65]-[.K64])&gt;0.005);&quot;Äquivalenzumformung korrigieren&quot;;IF([.K65]&gt;&quot;Fehler&quot;;[.K65];IF(OR([.A65]=&quot;&quot;;[.A64]=&quot;&quot;;[.I65]=&quot;&quot;;[.J65]=&quot;&quot;);&quot;&quot;;&quot;OK&quot;))));&quot;&quot;)">
            <text:p/>
          </table:table-cell>
          <table:table-cell table:style-name="ce169" table:formula="of:=IF([.E65]=&quot;OK&quot;; IF([.B65]=&quot;&quot;;&quot;Relation fehlt&quot;;IF(SIGN([.J65]-[.I65])=SIGN([.J64]-[.I64]);IF([.B65]=[.B64];&quot;OK&quot;;&quot;Relation falsch.&quot;);IF(OR(AND([.B64]=&quot;&gt;&quot;;[.B65]=&quot;&lt;&quot;);AND([.B64]=&quot;&lt;&quot;;[.B65]=&quot;&gt;&quot;);AND([.B64]=&quot;≥&quot;;[.B65]=&quot;≤&quot;);AND([.B64]=&quot;≤&quot;;[.B6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6]&lt;&gt;&quot;&quot;;[.C66]&lt;&gt;&quot;&quot;;OR([.E65]=&quot;OK&quot;;[.E65]&gt;=&quot;Umf&quot;));IF(AND([.I66]&lt;&gt;&quot;&quot;;[.J66]&lt;&gt;&quot;&quot;;ABS([.I66]-[.J66])&gt;0.005);&quot;Links-Rechts-Fehler&quot;;IF(AND([.I65]&lt;&gt;&quot;&quot;;[.J66]&lt;&gt;0;ABS([.J66]-[.K65])&gt;0.005);&quot;Äquivalenzumformung korrigieren&quot;;IF([.K66]&gt;&quot;Fehler&quot;;[.K66];IF(OR([.A66]=&quot;&quot;;[.A65]=&quot;&quot;;[.I66]=&quot;&quot;;[.J66]=&quot;&quot;);&quot;&quot;;&quot;OK&quot;))));&quot;&quot;)">
            <text:p/>
          </table:table-cell>
          <table:table-cell table:style-name="ce169" table:formula="of:=IF([.E66]=&quot;OK&quot;; IF([.B66]=&quot;&quot;;&quot;Relation fehlt&quot;;IF(SIGN([.J66]-[.I66])=SIGN([.J65]-[.I65]);IF([.B66]=[.B65];&quot;OK&quot;;&quot;Relation falsch.&quot;);IF(OR(AND([.B65]=&quot;&gt;&quot;;[.B66]=&quot;&lt;&quot;);AND([.B65]=&quot;&lt;&quot;;[.B66]=&quot;&gt;&quot;);AND([.B65]=&quot;≥&quot;;[.B66]=&quot;≤&quot;);AND([.B65]=&quot;≤&quot;;[.B66]=&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67]&lt;&gt;&quot;&quot;;[.C67]&lt;&gt;&quot;&quot;;OR([.E66]=&quot;OK&quot;;[.E66]&gt;=&quot;Umf&quot;));IF(AND([.I67]&lt;&gt;&quot;&quot;;[.J67]&lt;&gt;&quot;&quot;;ABS([.I67]-[.J67])&gt;0.005);&quot;Links-Rechts-Fehler&quot;;IF(AND([.I66]&lt;&gt;&quot;&quot;;[.J67]&lt;&gt;0;ABS([.J67]-[.K66])&gt;0.005);&quot;Äquivalenzumformung korrigieren&quot;;IF([.K67]&gt;&quot;Fehler&quot;;[.K67];IF(OR([.A67]=&quot;&quot;;[.A66]=&quot;&quot;;[.I67]=&quot;&quot;;[.J67]=&quot;&quot;);&quot;&quot;;&quot;OK&quot;))));&quot;&quot;)">
            <text:p/>
          </table:table-cell>
          <table:table-cell table:style-name="ce169" table:formula="of:=IF([.E67]=&quot;OK&quot;; IF([.B67]=&quot;&quot;;&quot;Relation fehlt&quot;;IF(SIGN([.J67]-[.I67])=SIGN([.J66]-[.I66]);IF([.B67]=[.B66];&quot;OK&quot;;&quot;Relation falsch.&quot;);IF(OR(AND([.B66]=&quot;&gt;&quot;;[.B67]=&quot;&lt;&quot;);AND([.B66]=&quot;&lt;&quot;;[.B67]=&quot;&gt;&quot;);AND([.B66]=&quot;≥&quot;;[.B67]=&quot;≤&quot;);AND([.B66]=&quot;≤&quot;;[.B67]=&quot;≥&quot;));&quot;OK&quot;;&quot;Aufpassen&quot;)));&quot;&quot;)">
            <text:p/>
          </table:table-cell>
          <table:table-cell table:style-name="ce80"/>
          <table:table-cell/>
          <table:table-cell table:style-name="ce369" table:number-columns-repeated="4"/>
          <table:table-cell/>
        </table:table-row>
        <table:table-row table:style-name="ro4">
          <table:table-cell table:style-name="ce584" office:value-type="string" calcext:value-type="string">
            <text:p>-(x+2)²</text:p>
          </table:table-cell>
          <table:table-cell table:style-name="ce597" office:value-type="string" calcext:value-type="string">
            <text:p>&gt;</text:p>
          </table:table-cell>
          <table:table-cell table:style-name="ce615" office:value-type="string" calcext:value-type="string">
            <text:p>-(x-1)²-45</text:p>
          </table:table-cell>
          <table:table-cell table:style-name="ce616"/>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0-(6.99999+2)^2" office:value-type="float" office:value="-80.9998200001" calcext:value-type="float">
            <text:p>-80,999820</text:p>
          </table:table-cell>
          <table:table-cell table:style-name="ce369" table:formula="of:=0-(6.99999-1)^2-45" office:value-type="float" office:value="-80.9998800001" calcext:value-type="float">
            <text:p>-80,999880</text:p>
          </table:table-cell>
          <table:table-cell table:style-name="ce369" table:formula="of:=0-(6.99999-1)^2-45" office:value-type="float" office:value="-80.9998800001" calcext:value-type="float">
            <text:p>-80,999880</text:p>
          </table:table-cell>
          <table:table-cell table:style-name="ce369"/>
          <table:table-cell/>
        </table:table-row>
        <table:table-row table:style-name="ro4">
          <table:table-cell table:style-name="ce585"/>
          <table:table-cell table:style-name="ce598" table:content-validation-name="val4"/>
          <table:table-cell table:style-name="ce616" table:number-columns-repeated="2"/>
          <table:table-cell table:style-name="ce162" table:formula="of:=IF(AND([.A69]&lt;&gt;&quot;&quot;;[.C69]&lt;&gt;&quot;&quot;;OR([.E68]=&quot;OK&quot;;[.E68]&gt;=&quot;Umf&quot;));IF(AND([.I69]&lt;&gt;&quot;&quot;;[.J69]&lt;&gt;&quot;&quot;;ABS([.I69]-[.J69])&gt;0.005);&quot;Links-Rechts-Fehler&quot;;IF(AND([.I68]&lt;&gt;&quot;&quot;;[.J69]&lt;&gt;0;ABS([.J69]-[.K68])&gt;0.005);&quot;Äquivalenzumformung korrigieren&quot;;IF([.K69]&gt;&quot;Fehler&quot;;[.K69];IF(OR([.A69]=&quot;&quot;;[.A68]=&quot;&quot;;[.I69]=&quot;&quot;;[.J69]=&quot;&quot;);&quot;&quot;;&quot;OK&quot;))));&quot;&quot;)">
            <text:p/>
          </table:table-cell>
          <table:table-cell table:style-name="ce169" table:formula="of:=IF([.E69]=&quot;OK&quot;; IF([.B69]=&quot;&quot;;&quot;Relation fehlt&quot;;IF(SIGN([.J69]-[.I69])=SIGN([.J68]-[.I68]);IF([.B69]=[.B68];&quot;OK&quot;;&quot;Relation falsch.&quot;);IF(OR(AND([.B68]=&quot;&gt;&quot;;[.B69]=&quot;&lt;&quot;);AND([.B68]=&quot;&lt;&quot;;[.B69]=&quot;&gt;&quot;);AND([.B68]=&quot;≥&quot;;[.B69]=&quot;≤&quot;);AND([.B68]=&quot;≤&quot;;[.B69]=&quot;≥&quot;));&quot;OK&quot;;&quot;Aufpassen&quot;)));&quot;&quot;)">
            <text:p/>
          </table:table-cell>
          <table:table-cell table:style-name="ce80"/>
          <table:table-cell/>
          <table:table-cell table:style-name="ce369" table:number-columns-repeated="4"/>
          <table:table-cell/>
        </table:table-row>
        <table:table-row table:style-name="ro4">
          <table:table-cell table:style-name="ce585"/>
          <table:table-cell table:style-name="ce598" table:content-validation-name="val4"/>
          <table:table-cell table:style-name="ce616" table:number-columns-repeated="2"/>
          <table:table-cell table:style-name="ce162" table:formula="of:=IF(AND([.A70]&lt;&gt;&quot;&quot;;[.C70]&lt;&gt;&quot;&quot;;OR([.E69]=&quot;OK&quot;;[.E69]&gt;=&quot;Umf&quot;));IF(AND([.I70]&lt;&gt;&quot;&quot;;[.J70]&lt;&gt;&quot;&quot;;ABS([.I70]-[.J70])&gt;0.005);&quot;Links-Rechts-Fehler&quot;;IF(AND([.I69]&lt;&gt;&quot;&quot;;[.J70]&lt;&gt;0;ABS([.J70]-[.K69])&gt;0.005);&quot;Äquivalenzumformung korrigieren&quot;;IF([.K70]&gt;&quot;Fehler&quot;;[.K70];IF(OR([.A70]=&quot;&quot;;[.A69]=&quot;&quot;;[.I70]=&quot;&quot;;[.J70]=&quot;&quot;);&quot;&quot;;&quot;OK&quot;))));&quot;&quot;)">
            <text:p/>
          </table:table-cell>
          <table:table-cell table:style-name="ce169" table:formula="of:=IF([.E70]=&quot;OK&quot;; IF([.B70]=&quot;&quot;;&quot;Relation fehlt&quot;;IF(SIGN([.J70]-[.I70])=SIGN([.J69]-[.I69]);IF([.B70]=[.B69];&quot;OK&quot;;&quot;Relation falsch.&quot;);IF(OR(AND([.B69]=&quot;&gt;&quot;;[.B70]=&quot;&lt;&quot;);AND([.B69]=&quot;&lt;&quot;;[.B70]=&quot;&gt;&quot;);AND([.B69]=&quot;≥&quot;;[.B70]=&quot;≤&quot;);AND([.B69]=&quot;≤&quot;;[.B70]=&quot;≥&quot;));&quot;OK&quot;;&quot;Aufpassen&quot;)));&quot;&quot;)">
            <text:p/>
          </table:table-cell>
          <table:table-cell table:style-name="ce80"/>
          <table:table-cell/>
          <table:table-cell table:style-name="ce369" table:number-columns-repeated="4"/>
          <table:table-cell/>
        </table:table-row>
        <table:table-row table:style-name="ro4">
          <table:table-cell table:style-name="ce585"/>
          <table:table-cell table:style-name="ce598" table:content-validation-name="val4"/>
          <table:table-cell table:style-name="ce616" table:number-columns-repeated="2"/>
          <table:table-cell table:style-name="ce162" table:formula="of:=IF(AND([.A71]&lt;&gt;&quot;&quot;;[.C71]&lt;&gt;&quot;&quot;;OR([.E70]=&quot;OK&quot;;[.E70]&gt;=&quot;Umf&quot;));IF(AND([.I71]&lt;&gt;&quot;&quot;;[.J71]&lt;&gt;&quot;&quot;;ABS([.I71]-[.J71])&gt;0.005);&quot;Links-Rechts-Fehler&quot;;IF(AND([.I70]&lt;&gt;&quot;&quot;;[.J71]&lt;&gt;0;ABS([.J71]-[.K70])&gt;0.005);&quot;Äquivalenzumformung korrigieren&quot;;IF([.K71]&gt;&quot;Fehler&quot;;[.K71];IF(OR([.A71]=&quot;&quot;;[.A70]=&quot;&quot;;[.I71]=&quot;&quot;;[.J71]=&quot;&quot;);&quot;&quot;;&quot;OK&quot;))));&quot;&quot;)">
            <text:p/>
          </table:table-cell>
          <table:table-cell table:style-name="ce169" table:formula="of:=IF([.E71]=&quot;OK&quot;; IF([.B71]=&quot;&quot;;&quot;Relation fehlt&quot;;IF(SIGN([.J71]-[.I71])=SIGN([.J70]-[.I70]);IF([.B71]=[.B70];&quot;OK&quot;;&quot;Relation falsch.&quot;);IF(OR(AND([.B70]=&quot;&gt;&quot;;[.B71]=&quot;&lt;&quot;);AND([.B70]=&quot;&lt;&quot;;[.B71]=&quot;&gt;&quot;);AND([.B70]=&quot;≥&quot;;[.B71]=&quot;≤&quot;);AND([.B70]=&quot;≤&quot;;[.B71]=&quot;≥&quot;));&quot;OK&quot;;&quot;Aufpassen&quot;)));&quot;&quot;)">
            <text:p/>
          </table:table-cell>
          <table:table-cell table:style-name="ce80"/>
          <table:table-cell/>
          <table:table-cell table:style-name="ce369" table:number-columns-repeated="4"/>
          <table:table-cell/>
        </table:table-row>
        <table:table-row table:style-name="ro4">
          <table:table-cell table:style-name="ce585"/>
          <table:table-cell table:style-name="ce598" table:content-validation-name="val4"/>
          <table:table-cell table:style-name="ce616" table:number-columns-repeated="2"/>
          <table:table-cell table:style-name="ce162" table:formula="of:=IF(AND([.A72]&lt;&gt;&quot;&quot;;[.C72]&lt;&gt;&quot;&quot;;OR([.E71]=&quot;OK&quot;;[.E71]&gt;=&quot;Umf&quot;));IF(AND([.I72]&lt;&gt;&quot;&quot;;[.J72]&lt;&gt;&quot;&quot;;ABS([.I72]-[.J72])&gt;0.005);&quot;Links-Rechts-Fehler&quot;;IF(AND([.I71]&lt;&gt;&quot;&quot;;[.J72]&lt;&gt;0;ABS([.J72]-[.K71])&gt;0.005);&quot;Äquivalenzumformung korrigieren&quot;;IF([.K72]&gt;&quot;Fehler&quot;;[.K72];IF(OR([.A72]=&quot;&quot;;[.A71]=&quot;&quot;;[.I72]=&quot;&quot;;[.J72]=&quot;&quot;);&quot;&quot;;&quot;OK&quot;))));&quot;&quot;)">
            <text:p/>
          </table:table-cell>
          <table:table-cell table:style-name="ce169" table:formula="of:=IF([.E72]=&quot;OK&quot;; IF([.B72]=&quot;&quot;;&quot;Relation fehlt&quot;;IF(SIGN([.J72]-[.I72])=SIGN([.J71]-[.I71]);IF([.B72]=[.B71];&quot;OK&quot;;&quot;Relation falsch.&quot;);IF(OR(AND([.B71]=&quot;&gt;&quot;;[.B72]=&quot;&lt;&quot;);AND([.B71]=&quot;&lt;&quot;;[.B72]=&quot;&gt;&quot;);AND([.B71]=&quot;≥&quot;;[.B72]=&quot;≤&quot;);AND([.B71]=&quot;≤&quot;;[.B72]=&quot;≥&quot;));&quot;OK&quot;;&quot;Aufpassen&quot;)));&quot;&quot;)">
            <text:p/>
          </table:table-cell>
          <table:table-cell table:style-name="ce80"/>
          <table:table-cell/>
          <table:table-cell table:style-name="ce369" table:number-columns-repeated="4"/>
          <table:table-cell/>
        </table:table-row>
        <table:table-row table:style-name="ro4">
          <table:table-cell table:style-name="ce585"/>
          <table:table-cell table:style-name="ce598" table:content-validation-name="val4"/>
          <table:table-cell table:style-name="ce616" table:number-columns-repeated="2"/>
          <table:table-cell table:style-name="ce162" table:formula="of:=IF(AND([.A73]&lt;&gt;&quot;&quot;;[.C73]&lt;&gt;&quot;&quot;;OR([.E72]=&quot;OK&quot;;[.E72]&gt;=&quot;Umf&quot;));IF(AND([.I73]&lt;&gt;&quot;&quot;;[.J73]&lt;&gt;&quot;&quot;;ABS([.I73]-[.J73])&gt;0.005);&quot;Links-Rechts-Fehler&quot;;IF(AND([.I72]&lt;&gt;&quot;&quot;;[.J73]&lt;&gt;0;ABS([.J73]-[.K72])&gt;0.005);&quot;Äquivalenzumformung korrigieren&quot;;IF([.K73]&gt;&quot;Fehler&quot;;[.K73];IF(OR([.A73]=&quot;&quot;;[.A72]=&quot;&quot;;[.I73]=&quot;&quot;;[.J73]=&quot;&quot;);&quot;&quot;;&quot;OK&quot;))));&quot;&quot;)">
            <text:p/>
          </table:table-cell>
          <table:table-cell table:style-name="ce169" table:formula="of:=IF([.E73]=&quot;OK&quot;; IF([.B73]=&quot;&quot;;&quot;Relation fehlt&quot;;IF(SIGN([.J73]-[.I73])=SIGN([.J72]-[.I72]);IF([.B73]=[.B72];&quot;OK&quot;;&quot;Relation falsch.&quot;);IF(OR(AND([.B72]=&quot;&gt;&quot;;[.B73]=&quot;&lt;&quot;);AND([.B72]=&quot;&lt;&quot;;[.B73]=&quot;&gt;&quot;);AND([.B72]=&quot;≥&quot;;[.B73]=&quot;≤&quot;);AND([.B72]=&quot;≤&quot;;[.B73]=&quot;≥&quot;));&quot;OK&quot;;&quot;Aufpassen&quot;)));&quot;&quot;)">
            <text:p/>
          </table:table-cell>
          <table:table-cell table:style-name="ce80"/>
          <table:table-cell/>
          <table:table-cell table:style-name="ce369" table:number-columns-repeated="4"/>
          <table:table-cell/>
        </table:table-row>
        <table:table-row table:style-name="ro4">
          <table:table-cell table:style-name="ce585"/>
          <table:table-cell table:style-name="ce598" table:content-validation-name="val4"/>
          <table:table-cell table:style-name="ce616" table:number-columns-repeated="2"/>
          <table:table-cell table:style-name="ce162" table:formula="of:=IF(AND([.A74]&lt;&gt;&quot;&quot;;[.C74]&lt;&gt;&quot;&quot;;OR([.E73]=&quot;OK&quot;;[.E73]&gt;=&quot;Umf&quot;));IF(AND([.I74]&lt;&gt;&quot;&quot;;[.J74]&lt;&gt;&quot;&quot;;ABS([.I74]-[.J74])&gt;0.005);&quot;Links-Rechts-Fehler&quot;;IF(AND([.I73]&lt;&gt;&quot;&quot;;[.J74]&lt;&gt;0;ABS([.J74]-[.K73])&gt;0.005);&quot;Äquivalenzumformung korrigieren&quot;;IF([.K74]&gt;&quot;Fehler&quot;;[.K74];IF(OR([.A74]=&quot;&quot;;[.A73]=&quot;&quot;;[.I74]=&quot;&quot;;[.J74]=&quot;&quot;);&quot;&quot;;&quot;OK&quot;))));&quot;&quot;)">
            <text:p/>
          </table:table-cell>
          <table:table-cell table:style-name="ce169" table:formula="of:=IF([.E74]=&quot;OK&quot;; IF([.B74]=&quot;&quot;;&quot;Relation fehlt&quot;;IF(SIGN([.J74]-[.I74])=SIGN([.J73]-[.I73]);IF([.B74]=[.B73];&quot;OK&quot;;&quot;Relation falsch.&quot;);IF(OR(AND([.B73]=&quot;&gt;&quot;;[.B74]=&quot;&lt;&quot;);AND([.B73]=&quot;&lt;&quot;;[.B74]=&quot;&gt;&quot;);AND([.B73]=&quot;≥&quot;;[.B74]=&quot;≤&quot;);AND([.B73]=&quot;≤&quot;;[.B74]=&quot;≥&quot;));&quot;OK&quot;;&quot;Aufpassen&quot;)));&quot;&quot;)">
            <text:p/>
          </table:table-cell>
          <table:table-cell table:style-name="ce80"/>
          <table:table-cell/>
          <table:table-cell table:style-name="ce369" table:number-columns-repeated="4"/>
          <table:table-cell/>
        </table:table-row>
        <table:table-row table:style-name="ro4">
          <table:table-cell table:style-name="ce371"/>
          <table:table-cell table:style-name="ce384" table:content-validation-name="val4"/>
          <table:table-cell table:style-name="ce402"/>
          <table:table-cell/>
          <table:table-cell table:style-name="ce162" table:formula="of:=IF(AND([.A75]&lt;&gt;&quot;&quot;;[.C75]&lt;&gt;&quot;&quot;;OR([.E74]=&quot;OK&quot;;[.E74]&gt;=&quot;Umf&quot;));IF(AND([.I75]&lt;&gt;&quot;&quot;;[.J75]&lt;&gt;&quot;&quot;;ABS([.I75]-[.J75])&gt;0.005);&quot;Links-Rechts-Fehler&quot;;IF(AND([.I74]&lt;&gt;&quot;&quot;;[.J75]&lt;&gt;0;ABS([.J75]-[.K74])&gt;0.005);&quot;Äquivalenzumformung korrigieren&quot;;IF([.K75]&gt;&quot;Fehler&quot;;[.K75];IF(OR([.A75]=&quot;&quot;;[.A74]=&quot;&quot;;[.I75]=&quot;&quot;;[.J75]=&quot;&quot;);&quot;&quot;;&quot;OK&quot;))));&quot;&quot;)">
            <text:p/>
            <draw:control table:end-cell-address="Tabelle5.E77" table:end-x="22.24mm" table:end-y="1.06mm" draw:z-index="5" draw:text-style-name="P2" svg:width="19.56mm" svg:height="6.75mm" svg:x="2.7mm" svg:y="3.34mm" draw:control="control36"/>
          </table:table-cell>
          <table:table-cell table:style-name="ce169" table:formula="of:=IF([.E75]=&quot;OK&quot;; IF([.B75]=&quot;&quot;;&quot;Relation fehlt&quot;;IF(SIGN([.J75]-[.I75])=SIGN([.J74]-[.I74]);IF([.B75]=[.B74];&quot;OK&quot;;&quot;Relation falsch.&quot;);IF(OR(AND([.B74]=&quot;&gt;&quot;;[.B75]=&quot;&lt;&quot;);AND([.B74]=&quot;&lt;&quot;;[.B75]=&quot;&gt;&quot;);AND([.B74]=&quot;≥&quot;;[.B75]=&quot;≤&quot;);AND([.B74]=&quot;≤&quot;;[.B7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70:.C75];3;0)));&quot;&quot;;IF(ABS(VALUE(VLOOKUP(&quot; *x *&quot;;[.A70:.C75];3;0))-[.J6]&lt;0.001);IF(VLOOKUP(&quot; *x *&quot;;[.A70:.F75];6;0)=&quot;OK&quot;;&quot;&quot;;&quot;&quot;);&quot;&quot;))" office:value-type="string" office:string-value="" calcext:value-type="string">
            <text:p></text:p>
          </table:table-cell>
          <table:table-cell table:style-name="ce162" table:formula="of:=IF(AND([.A76]&lt;&gt;&quot;&quot;;[.C76]&lt;&gt;&quot;&quot;;OR([.E75]=&quot;OK&quot;;[.E75]&gt;=&quot;Umf&quot;));IF(AND([.I76]&lt;&gt;&quot;&quot;;[.J76]&lt;&gt;&quot;&quot;;ABS([.I76]-[.J76])&gt;0.005);&quot;Links-Rechts-Fehler&quot;;IF(AND([.I75]&lt;&gt;&quot;&quot;;[.J76]&lt;&gt;0;ABS([.J76]-[.K75])&gt;0.005);&quot;Äquivalenzumformung korrigieren&quot;;IF([.K76]&gt;&quot;Fehler&quot;;[.K76];IF(OR([.A76]=&quot;&quot;;[.A75]=&quot;&quot;;[.I76]=&quot;&quot;;[.J76]=&quot;&quot;);&quot;&quot;;&quot;OK&quot;))));&quot;&quot;)">
            <text:p/>
          </table:table-cell>
          <table:table-cell table:style-name="ce169" table:formula="of:=IF([.E76]=&quot;OK&quot;; IF([.B76]=&quot;&quot;;&quot;Relation fehlt&quot;;IF(SIGN([.J76]-[.I76])=SIGN([.J75]-[.I75]);IF([.B76]=[.B75];&quot;OK&quot;;&quot;Relation falsch.&quot;);IF(OR(AND([.B75]=&quot;&gt;&quot;;[.B76]=&quot;&lt;&quot;);AND([.B75]=&quot;&lt;&quot;;[.B76]=&quot;&gt;&quot;);AND([.B75]=&quot;≥&quot;;[.B76]=&quot;≤&quot;);AND([.B75]=&quot;≤&quot;;[.B76]=&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17"/>
          <table:table-cell table:style-name="ce161" table:formula="of:=IF(ISERROR(FIND(&quot;|&quot;&amp; SUBSTITUTE(SUBSTITUTE(SUBSTITUTE(SUBSTITUTE([.C77];&quot; &quot;;&quot;&quot;);&quot;·&quot;;&quot;*&quot; );&quot;–&quot; ;&quot;-&quot; );&quot;:&quot;;&quot;/&quot;) &amp;&quot;|&quot;;&quot;|&quot; &amp; SUBSTITUTE([.I6];&quot; &quot;;&quot;&quot;) &amp;&quot;|&quot;));&quot;&quot;;&quot;&quot;)" office:value-type="string" office:string-value="" calcext:value-type="string">
            <text:p></text:p>
          </table:table-cell>
          <table:table-cell table:style-name="ce162" table:formula="of:=IF(AND([.A77]&lt;&gt;&quot;&quot;;[.C77]&lt;&gt;&quot;&quot;;OR([.E76]=&quot;OK&quot;;[.E76]&gt;=&quot;Umf&quot;));IF(AND([.I77]&lt;&gt;&quot;&quot;;[.J77]&lt;&gt;&quot;&quot;;ABS([.I77]-[.J77])&gt;0.005);&quot;Links-Rechts-Fehler&quot;;IF(AND([.I76]&lt;&gt;&quot;&quot;;[.J77]&lt;&gt;0;ABS([.J77]-[.K76])&gt;0.005);&quot;Äquivalenzumformung korrigieren&quot;;IF([.K77]&gt;&quot;Fehler&quot;;[.K77];IF(OR([.A77]=&quot;&quot;;[.A76]=&quot;&quot;;[.I77]=&quot;&quot;;[.J77]=&quot;&quot;);&quot;&quot;;&quot;OK&quot;))));&quot;&quot;)">
            <text:p/>
          </table:table-cell>
          <table:table-cell table:style-name="ce169" table:formula="of:=IF([.E77]=&quot;OK&quot;; IF([.B77]=&quot;&quot;;&quot;Relation fehlt&quot;;IF(SIGN([.J77]-[.I77])=SIGN([.J76]-[.I76]);IF([.B77]=[.B76];&quot;OK&quot;;&quot;Relation falsch.&quot;);IF(OR(AND([.B76]=&quot;&gt;&quot;;[.B77]=&quot;&lt;&quot;);AND([.B76]=&quot;&lt;&quot;;[.B77]=&quot;&gt;&quot;);AND([.B76]=&quot;≥&quot;;[.B77]=&quot;≤&quot;);AND([.B76]=&quot;≤&quot;;[.B7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8]&lt;&gt;&quot;&quot;;[.C78]&lt;&gt;&quot;&quot;;OR([.E77]=&quot;OK&quot;;[.E77]&gt;=&quot;Umf&quot;));IF(AND([.I78]&lt;&gt;&quot;&quot;;[.J78]&lt;&gt;&quot;&quot;;ABS([.I78]-[.J78])&gt;0.005);&quot;Links-Rechts-Fehler&quot;;IF(AND([.I77]&lt;&gt;&quot;&quot;;[.J78]&lt;&gt;0;ABS([.J78]-[.K77])&gt;0.005);&quot;Äquivalenzumformung korrigieren&quot;;IF([.K78]&gt;&quot;Fehler&quot;;[.K78];IF(OR([.A78]=&quot;&quot;;[.A77]=&quot;&quot;;[.I78]=&quot;&quot;;[.J78]=&quot;&quot;);&quot;&quot;;&quot;OK&quot;))));&quot;&quot;)">
            <text:p/>
          </table:table-cell>
          <table:table-cell table:style-name="ce169" table:formula="of:=IF([.E78]=&quot;OK&quot;; IF([.B78]=&quot;&quot;;&quot;Relation fehlt&quot;;IF(SIGN([.J78]-[.I78])=SIGN([.J77]-[.I77]);IF([.B78]=[.B77];&quot;OK&quot;;&quot;Relation falsch.&quot;);IF(OR(AND([.B77]=&quot;&gt;&quot;;[.B78]=&quot;&lt;&quot;);AND([.B77]=&quot;&lt;&quot;;[.B78]=&quot;&gt;&quot;);AND([.B77]=&quot;≥&quot;;[.B78]=&quot;≤&quot;);AND([.B77]=&quot;≤&quot;;[.B7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9]&lt;&gt;&quot;&quot;;[.C79]&lt;&gt;&quot;&quot;;OR([.E78]=&quot;OK&quot;;[.E78]&gt;=&quot;Umf&quot;));IF(AND([.I79]&lt;&gt;&quot;&quot;;[.J79]&lt;&gt;&quot;&quot;;ABS([.I79]-[.J79])&gt;0.005);&quot;Links-Rechts-Fehler&quot;;IF(AND([.I78]&lt;&gt;&quot;&quot;;[.J79]&lt;&gt;0;ABS([.J79]-[.K78])&gt;0.005);&quot;Äquivalenzumformung korrigieren&quot;;IF([.K79]&gt;&quot;Fehler&quot;;[.K79];IF(OR([.A79]=&quot;&quot;;[.A78]=&quot;&quot;;[.I79]=&quot;&quot;;[.J79]=&quot;&quot;);&quot;&quot;;&quot;OK&quot;))));&quot;&quot;)">
            <text:p/>
          </table:table-cell>
          <table:table-cell table:style-name="ce169" table:formula="of:=IF([.E79]=&quot;OK&quot;; IF([.B79]=&quot;&quot;;&quot;Relation fehlt&quot;;IF(SIGN([.J79]-[.I79])=SIGN([.J78]-[.I78]);IF([.B79]=[.B78];&quot;OK&quot;;&quot;Relation falsch.&quot;);IF(OR(AND([.B78]=&quot;&gt;&quot;;[.B79]=&quot;&lt;&quot;);AND([.B78]=&quot;&lt;&quot;;[.B79]=&quot;&gt;&quot;);AND([.B78]=&quot;≥&quot;;[.B79]=&quot;≤&quot;);AND([.B78]=&quot;≤&quot;;[.B7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0]&lt;&gt;&quot;&quot;;[.C80]&lt;&gt;&quot;&quot;;OR([.E79]=&quot;OK&quot;;[.E79]&gt;=&quot;Umf&quot;));IF(AND([.I80]&lt;&gt;&quot;&quot;;[.J80]&lt;&gt;&quot;&quot;;ABS([.I80]-[.J80])&gt;0.005);&quot;Links-Rechts-Fehler&quot;;IF(AND([.I79]&lt;&gt;&quot;&quot;;[.J80]&lt;&gt;0;ABS([.J80]-[.K79])&gt;0.005);&quot;Äquivalenzumformung korrigieren&quot;;IF([.K80]&gt;&quot;Fehler&quot;;[.K80];IF(OR([.A80]=&quot;&quot;;[.A79]=&quot;&quot;;[.I80]=&quot;&quot;;[.J80]=&quot;&quot;);&quot;&quot;;&quot;OK&quot;))));&quot;&quot;)">
            <text:p/>
          </table:table-cell>
          <table:table-cell table:style-name="ce169" table:formula="of:=IF([.E80]=&quot;OK&quot;; IF([.B80]=&quot;&quot;;&quot;Relation fehlt&quot;;IF(SIGN([.J80]-[.I80])=SIGN([.J79]-[.I79]);IF([.B80]=[.B79];&quot;OK&quot;;&quot;Relation falsch.&quot;);IF(OR(AND([.B79]=&quot;&gt;&quot;;[.B80]=&quot;&lt;&quot;);AND([.B79]=&quot;&lt;&quot;;[.B80]=&quot;&gt;&quot;);AND([.B79]=&quot;≥&quot;;[.B80]=&quot;≤&quot;);AND([.B79]=&quot;≤&quot;;[.B8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1]&lt;&gt;&quot;&quot;;[.C81]&lt;&gt;&quot;&quot;;OR([.E80]=&quot;OK&quot;;[.E80]&gt;=&quot;Umf&quot;));IF(AND([.I81]&lt;&gt;&quot;&quot;;[.J81]&lt;&gt;&quot;&quot;;ABS([.I81]-[.J81])&gt;0.005);&quot;Links-Rechts-Fehler&quot;;IF(AND([.I80]&lt;&gt;&quot;&quot;;[.J81]&lt;&gt;0;ABS([.J81]-[.K80])&gt;0.005);&quot;Äquivalenzumformung korrigieren&quot;;IF([.K81]&gt;&quot;Fehler&quot;;[.K81];IF(OR([.A81]=&quot;&quot;;[.A80]=&quot;&quot;;[.I81]=&quot;&quot;;[.J81]=&quot;&quot;);&quot;&quot;;&quot;OK&quot;))));&quot;&quot;)">
            <text:p/>
          </table:table-cell>
          <table:table-cell table:style-name="ce169" table:formula="of:=IF([.E81]=&quot;OK&quot;; IF([.B81]=&quot;&quot;;&quot;Relation fehlt&quot;;IF(SIGN([.J81]-[.I81])=SIGN([.J80]-[.I80]);IF([.B81]=[.B80];&quot;OK&quot;;&quot;Relation falsch.&quot;);IF(OR(AND([.B80]=&quot;&gt;&quot;;[.B81]=&quot;&lt;&quot;);AND([.B80]=&quot;&lt;&quot;;[.B81]=&quot;&gt;&quot;);AND([.B80]=&quot;≥&quot;;[.B81]=&quot;≤&quot;);AND([.B80]=&quot;≤&quot;;[.B8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2]&lt;&gt;&quot;&quot;;[.C82]&lt;&gt;&quot;&quot;;OR([.E81]=&quot;OK&quot;;[.E81]&gt;=&quot;Umf&quot;));IF(AND([.I82]&lt;&gt;&quot;&quot;;[.J82]&lt;&gt;&quot;&quot;;ABS([.I82]-[.J82])&gt;0.005);&quot;Links-Rechts-Fehler&quot;;IF(AND([.I81]&lt;&gt;&quot;&quot;;[.J82]&lt;&gt;0;ABS([.J82]-[.K81])&gt;0.005);&quot;Äquivalenzumformung korrigieren&quot;;IF([.K82]&gt;&quot;Fehler&quot;;[.K82];IF(OR([.A82]=&quot;&quot;;[.A81]=&quot;&quot;;[.I82]=&quot;&quot;;[.J82]=&quot;&quot;);&quot;&quot;;&quot;OK&quot;))));&quot;&quot;)">
            <text:p/>
          </table:table-cell>
          <table:table-cell table:style-name="ce169" table:formula="of:=IF([.E82]=&quot;OK&quot;; IF([.B82]=&quot;&quot;;&quot;Relation fehlt&quot;;IF(SIGN([.J82]-[.I82])=SIGN([.J81]-[.I81]);IF([.B82]=[.B81];&quot;OK&quot;;&quot;Relation falsch.&quot;);IF(OR(AND([.B81]=&quot;&gt;&quot;;[.B82]=&quot;&lt;&quot;);AND([.B81]=&quot;&lt;&quot;;[.B82]=&quot;&gt;&quot;);AND([.B81]=&quot;≥&quot;;[.B82]=&quot;≤&quot;);AND([.B81]=&quot;≤&quot;;[.B8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3]&lt;&gt;&quot;&quot;;[.C83]&lt;&gt;&quot;&quot;;OR([.E82]=&quot;OK&quot;;[.E82]&gt;=&quot;Umf&quot;));IF(AND([.I83]&lt;&gt;&quot;&quot;;[.J83]&lt;&gt;&quot;&quot;;ABS([.I83]-[.J83])&gt;0.005);&quot;Links-Rechts-Fehler&quot;;IF(AND([.I82]&lt;&gt;&quot;&quot;;[.J83]&lt;&gt;0;ABS([.J83]-[.K82])&gt;0.005);&quot;Äquivalenzumformung korrigieren&quot;;IF([.K83]&gt;&quot;Fehler&quot;;[.K83];IF(OR([.A83]=&quot;&quot;;[.A82]=&quot;&quot;;[.I83]=&quot;&quot;;[.J83]=&quot;&quot;);&quot;&quot;;&quot;OK&quot;))));&quot;&quot;)">
            <text:p/>
          </table:table-cell>
          <table:table-cell table:style-name="ce169" table:formula="of:=IF([.E83]=&quot;OK&quot;; IF([.B83]=&quot;&quot;;&quot;Relation fehlt&quot;;IF(SIGN([.J83]-[.I83])=SIGN([.J82]-[.I82]);IF([.B83]=[.B82];&quot;OK&quot;;&quot;Relation falsch.&quot;);IF(OR(AND([.B82]=&quot;&gt;&quot;;[.B83]=&quot;&lt;&quot;);AND([.B82]=&quot;&lt;&quot;;[.B83]=&quot;&gt;&quot;);AND([.B82]=&quot;≥&quot;;[.B83]=&quot;≤&quot;);AND([.B82]=&quot;≤&quot;;[.B8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4]&lt;&gt;&quot;&quot;;[.C84]&lt;&gt;&quot;&quot;;OR([.E83]=&quot;OK&quot;;[.E83]&gt;=&quot;Umf&quot;));IF(AND([.I84]&lt;&gt;&quot;&quot;;[.J84]&lt;&gt;&quot;&quot;;ABS([.I84]-[.J84])&gt;0.005);&quot;Links-Rechts-Fehler&quot;;IF(AND([.I83]&lt;&gt;&quot;&quot;;[.J84]&lt;&gt;0;ABS([.J84]-[.K83])&gt;0.005);&quot;Äquivalenzumformung korrigieren&quot;;IF([.K84]&gt;&quot;Fehler&quot;;[.K84];IF(OR([.A84]=&quot;&quot;;[.A83]=&quot;&quot;;[.I84]=&quot;&quot;;[.J84]=&quot;&quot;);&quot;&quot;;&quot;OK&quot;))));&quot;&quot;)">
            <text:p/>
          </table:table-cell>
          <table:table-cell table:style-name="ce169" table:formula="of:=IF([.E84]=&quot;OK&quot;; IF([.B84]=&quot;&quot;;&quot;Relation fehlt&quot;;IF(SIGN([.J84]-[.I84])=SIGN([.J83]-[.I83]);IF([.B84]=[.B83];&quot;OK&quot;;&quot;Relation falsch.&quot;);IF(OR(AND([.B83]=&quot;&gt;&quot;;[.B84]=&quot;&lt;&quot;);AND([.B83]=&quot;&lt;&quot;;[.B84]=&quot;&gt;&quot;);AND([.B83]=&quot;≥&quot;;[.B84]=&quot;≤&quot;);AND([.B83]=&quot;≤&quot;;[.B8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5]&lt;&gt;&quot;&quot;;[.C85]&lt;&gt;&quot;&quot;;OR([.E84]=&quot;OK&quot;;[.E84]&gt;=&quot;Umf&quot;));IF(AND([.I85]&lt;&gt;&quot;&quot;;[.J85]&lt;&gt;&quot;&quot;;ABS([.I85]-[.J85])&gt;0.005);&quot;Links-Rechts-Fehler&quot;;IF(AND([.I84]&lt;&gt;&quot;&quot;;[.J85]&lt;&gt;0;ABS([.J85]-[.K84])&gt;0.005);&quot;Äquivalenzumformung korrigieren&quot;;IF([.K85]&gt;&quot;Fehler&quot;;[.K85];IF(OR([.A85]=&quot;&quot;;[.A84]=&quot;&quot;;[.I85]=&quot;&quot;;[.J85]=&quot;&quot;);&quot;&quot;;&quot;OK&quot;))));&quot;&quot;)">
            <text:p/>
          </table:table-cell>
          <table:table-cell table:style-name="ce169" table:formula="of:=IF([.E85]=&quot;OK&quot;; IF([.B85]=&quot;&quot;;&quot;Relation fehlt&quot;;IF(SIGN([.J85]-[.I85])=SIGN([.J84]-[.I84]);IF([.B85]=[.B84];&quot;OK&quot;;&quot;Relation falsch.&quot;);IF(OR(AND([.B84]=&quot;&gt;&quot;;[.B85]=&quot;&lt;&quot;);AND([.B84]=&quot;&lt;&quot;;[.B85]=&quot;&gt;&quot;);AND([.B84]=&quot;≥&quot;;[.B85]=&quot;≤&quot;);AND([.B84]=&quot;≤&quot;;[.B8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6]&lt;&gt;&quot;&quot;;[.C86]&lt;&gt;&quot;&quot;;OR([.E85]=&quot;OK&quot;;[.E85]&gt;=&quot;Umf&quot;));IF(AND([.I86]&lt;&gt;&quot;&quot;;[.J86]&lt;&gt;&quot;&quot;;ABS([.I86]-[.J86])&gt;0.005);&quot;Links-Rechts-Fehler&quot;;IF(AND([.I85]&lt;&gt;&quot;&quot;;[.J86]&lt;&gt;0;ABS([.J86]-[.K85])&gt;0.005);&quot;Äquivalenzumformung korrigieren&quot;;IF([.K86]&gt;&quot;Fehler&quot;;[.K86];IF(OR([.A86]=&quot;&quot;;[.A85]=&quot;&quot;;[.I86]=&quot;&quot;;[.J86]=&quot;&quot;);&quot;&quot;;&quot;OK&quot;))));&quot;&quot;)">
            <text:p/>
          </table:table-cell>
          <table:table-cell table:style-name="ce169" table:formula="of:=IF([.E86]=&quot;OK&quot;; IF([.B86]=&quot;&quot;;&quot;Relation fehlt&quot;;IF(SIGN([.J86]-[.I86])=SIGN([.J85]-[.I85]);IF([.B86]=[.B85];&quot;OK&quot;;&quot;Relation falsch.&quot;);IF(OR(AND([.B85]=&quot;&gt;&quot;;[.B86]=&quot;&lt;&quot;);AND([.B85]=&quot;&lt;&quot;;[.B86]=&quot;&gt;&quot;);AND([.B85]=&quot;≥&quot;;[.B86]=&quot;≤&quot;);AND([.B85]=&quot;≤&quot;;[.B8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7]&lt;&gt;&quot;&quot;;[.C87]&lt;&gt;&quot;&quot;;OR([.E86]=&quot;OK&quot;;[.E86]&gt;=&quot;Umf&quot;));IF(AND([.I87]&lt;&gt;&quot;&quot;;[.J87]&lt;&gt;&quot;&quot;;ABS([.I87]-[.J87])&gt;0.005);&quot;Links-Rechts-Fehler&quot;;IF(AND([.I86]&lt;&gt;&quot;&quot;;[.J87]&lt;&gt;0;ABS([.J87]-[.K86])&gt;0.005);&quot;Äquivalenzumformung korrigieren&quot;;IF([.K87]&gt;&quot;Fehler&quot;;[.K87];IF(OR([.A87]=&quot;&quot;;[.A86]=&quot;&quot;;[.I87]=&quot;&quot;;[.J87]=&quot;&quot;);&quot;&quot;;&quot;OK&quot;))));&quot;&quot;)">
            <text:p/>
          </table:table-cell>
          <table:table-cell table:style-name="ce169" table:formula="of:=IF([.E87]=&quot;OK&quot;; IF([.B87]=&quot;&quot;;&quot;Relation fehlt&quot;;IF(SIGN([.J87]-[.I87])=SIGN([.J86]-[.I86]);IF([.B87]=[.B86];&quot;OK&quot;;&quot;Relation falsch.&quot;);IF(OR(AND([.B86]=&quot;&gt;&quot;;[.B87]=&quot;&lt;&quot;);AND([.B86]=&quot;&lt;&quot;;[.B87]=&quot;&gt;&quot;);AND([.B86]=&quot;≥&quot;;[.B87]=&quot;≤&quot;);AND([.B86]=&quot;≤&quot;;[.B8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8]&lt;&gt;&quot;&quot;;[.C88]&lt;&gt;&quot;&quot;;OR([.E87]=&quot;OK&quot;;[.E87]&gt;=&quot;Umf&quot;));IF(AND([.I88]&lt;&gt;&quot;&quot;;[.J88]&lt;&gt;&quot;&quot;;ABS([.I88]-[.J88])&gt;0.005);&quot;Links-Rechts-Fehler&quot;;IF(AND([.I87]&lt;&gt;&quot;&quot;;[.J88]&lt;&gt;0;ABS([.J88]-[.K87])&gt;0.005);&quot;Äquivalenzumformung korrigieren&quot;;IF([.K88]&gt;&quot;Fehler&quot;;[.K88];IF(OR([.A88]=&quot;&quot;;[.A87]=&quot;&quot;;[.I88]=&quot;&quot;;[.J88]=&quot;&quot;);&quot;&quot;;&quot;OK&quot;))));&quot;&quot;)">
            <text:p/>
          </table:table-cell>
          <table:table-cell table:style-name="ce169" table:formula="of:=IF([.E88]=&quot;OK&quot;; IF([.B88]=&quot;&quot;;&quot;Relation fehlt&quot;;IF(SIGN([.J88]-[.I88])=SIGN([.J87]-[.I87]);IF([.B88]=[.B87];&quot;OK&quot;;&quot;Relation falsch.&quot;);IF(OR(AND([.B87]=&quot;&gt;&quot;;[.B88]=&quot;&lt;&quot;);AND([.B87]=&quot;&lt;&quot;;[.B88]=&quot;&gt;&quot;);AND([.B87]=&quot;≥&quot;;[.B88]=&quot;≤&quot;);AND([.B87]=&quot;≤&quot;;[.B8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9]&lt;&gt;&quot;&quot;;[.C89]&lt;&gt;&quot;&quot;;OR([.E88]=&quot;OK&quot;;[.E88]&gt;=&quot;Umf&quot;));IF(AND([.I89]&lt;&gt;&quot;&quot;;[.J89]&lt;&gt;&quot;&quot;;ABS([.I89]-[.J89])&gt;0.005);&quot;Links-Rechts-Fehler&quot;;IF(AND([.I88]&lt;&gt;&quot;&quot;;[.J89]&lt;&gt;0;ABS([.J89]-[.K88])&gt;0.005);&quot;Äquivalenzumformung korrigieren&quot;;IF([.K89]&gt;&quot;Fehler&quot;;[.K89];IF(OR([.A89]=&quot;&quot;;[.A88]=&quot;&quot;;[.I89]=&quot;&quot;;[.J89]=&quot;&quot;);&quot;&quot;;&quot;OK&quot;))));&quot;&quot;)">
            <text:p/>
          </table:table-cell>
          <table:table-cell table:style-name="ce169" table:formula="of:=IF([.E89]=&quot;OK&quot;; IF([.B89]=&quot;&quot;;&quot;Relation fehlt&quot;;IF(SIGN([.J89]-[.I89])=SIGN([.J88]-[.I88]);IF([.B89]=[.B88];&quot;OK&quot;;&quot;Relation falsch.&quot;);IF(OR(AND([.B88]=&quot;&gt;&quot;;[.B89]=&quot;&lt;&quot;);AND([.B88]=&quot;&lt;&quot;;[.B89]=&quot;&gt;&quot;);AND([.B88]=&quot;≥&quot;;[.B89]=&quot;≤&quot;);AND([.B88]=&quot;≤&quot;;[.B8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0]&lt;&gt;&quot;&quot;;[.C90]&lt;&gt;&quot;&quot;;OR([.E89]=&quot;OK&quot;;[.E89]&gt;=&quot;Umf&quot;));IF(AND([.I90]&lt;&gt;&quot;&quot;;[.J90]&lt;&gt;&quot;&quot;;ABS([.I90]-[.J90])&gt;0.005);&quot;Links-Rechts-Fehler&quot;;IF(AND([.I89]&lt;&gt;&quot;&quot;;[.J90]&lt;&gt;0;ABS([.J90]-[.K89])&gt;0.005);&quot;Äquivalenzumformung korrigieren&quot;;IF([.K90]&gt;&quot;Fehler&quot;;[.K90];IF(OR([.A90]=&quot;&quot;;[.A89]=&quot;&quot;;[.I90]=&quot;&quot;;[.J90]=&quot;&quot;);&quot;&quot;;&quot;OK&quot;))));&quot;&quot;)">
            <text:p/>
          </table:table-cell>
          <table:table-cell table:style-name="ce169" table:formula="of:=IF([.E90]=&quot;OK&quot;; IF([.B90]=&quot;&quot;;&quot;Relation fehlt&quot;;IF(SIGN([.J90]-[.I90])=SIGN([.J89]-[.I89]);IF([.B90]=[.B89];&quot;OK&quot;;&quot;Relation falsch.&quot;);IF(OR(AND([.B89]=&quot;&gt;&quot;;[.B90]=&quot;&lt;&quot;);AND([.B89]=&quot;&lt;&quot;;[.B90]=&quot;&gt;&quot;);AND([.B89]=&quot;≥&quot;;[.B90]=&quot;≤&quot;);AND([.B89]=&quot;≤&quot;;[.B9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1]&lt;&gt;&quot;&quot;;[.C91]&lt;&gt;&quot;&quot;;OR([.E90]=&quot;OK&quot;;[.E90]&gt;=&quot;Umf&quot;));IF(AND([.I91]&lt;&gt;&quot;&quot;;[.J91]&lt;&gt;&quot;&quot;;ABS([.I91]-[.J91])&gt;0.005);&quot;Links-Rechts-Fehler&quot;;IF(AND([.I90]&lt;&gt;&quot;&quot;;[.J91]&lt;&gt;0;ABS([.J91]-[.K90])&gt;0.005);&quot;Äquivalenzumformung korrigieren&quot;;IF([.K91]&gt;&quot;Fehler&quot;;[.K91];IF(OR([.A91]=&quot;&quot;;[.A90]=&quot;&quot;;[.I91]=&quot;&quot;;[.J91]=&quot;&quot;);&quot;&quot;;&quot;OK&quot;))));&quot;&quot;)">
            <text:p/>
          </table:table-cell>
          <table:table-cell table:style-name="ce169" table:formula="of:=IF([.E91]=&quot;OK&quot;; IF([.B91]=&quot;&quot;;&quot;Relation fehlt&quot;;IF(SIGN([.J91]-[.I91])=SIGN([.J90]-[.I90]);IF([.B91]=[.B90];&quot;OK&quot;;&quot;Relation falsch.&quot;);IF(OR(AND([.B90]=&quot;&gt;&quot;;[.B91]=&quot;&lt;&quot;);AND([.B90]=&quot;&lt;&quot;;[.B91]=&quot;&gt;&quot;);AND([.B90]=&quot;≥&quot;;[.B91]=&quot;≤&quot;);AND([.B90]=&quot;≤&quot;;[.B9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2]&lt;&gt;&quot;&quot;;[.C92]&lt;&gt;&quot;&quot;;OR([.E91]=&quot;OK&quot;;[.E91]&gt;=&quot;Umf&quot;));IF(AND([.I92]&lt;&gt;&quot;&quot;;[.J92]&lt;&gt;&quot;&quot;;ABS([.I92]-[.J92])&gt;0.005);&quot;Links-Rechts-Fehler&quot;;IF(AND([.I91]&lt;&gt;&quot;&quot;;[.J92]&lt;&gt;0;ABS([.J92]-[.K91])&gt;0.005);&quot;Äquivalenzumformung korrigieren&quot;;IF([.K92]&gt;&quot;Fehler&quot;;[.K92];IF(OR([.A92]=&quot;&quot;;[.A91]=&quot;&quot;;[.I92]=&quot;&quot;;[.J92]=&quot;&quot;);&quot;&quot;;&quot;OK&quot;))));&quot;&quot;)">
            <text:p/>
          </table:table-cell>
          <table:table-cell table:style-name="ce169" table:formula="of:=IF([.E92]=&quot;OK&quot;; IF([.B92]=&quot;&quot;;&quot;Relation fehlt&quot;;IF(SIGN([.J92]-[.I92])=SIGN([.J91]-[.I91]);IF([.B92]=[.B91];&quot;OK&quot;;&quot;Relation falsch.&quot;);IF(OR(AND([.B91]=&quot;&gt;&quot;;[.B92]=&quot;&lt;&quot;);AND([.B91]=&quot;&lt;&quot;;[.B92]=&quot;&gt;&quot;);AND([.B91]=&quot;≥&quot;;[.B92]=&quot;≤&quot;);AND([.B91]=&quot;≤&quot;;[.B9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3]&lt;&gt;&quot;&quot;;[.C93]&lt;&gt;&quot;&quot;;OR([.E92]=&quot;OK&quot;;[.E92]&gt;=&quot;Umf&quot;));IF(AND([.I93]&lt;&gt;&quot;&quot;;[.J93]&lt;&gt;&quot;&quot;;ABS([.I93]-[.J93])&gt;0.005);&quot;Links-Rechts-Fehler&quot;;IF(AND([.I92]&lt;&gt;&quot;&quot;;[.J93]&lt;&gt;0;ABS([.J93]-[.K92])&gt;0.005);&quot;Äquivalenzumformung korrigieren&quot;;IF([.K93]&gt;&quot;Fehler&quot;;[.K93];IF(OR([.A93]=&quot;&quot;;[.A92]=&quot;&quot;;[.I93]=&quot;&quot;;[.J93]=&quot;&quot;);&quot;&quot;;&quot;OK&quot;))));&quot;&quot;)">
            <text:p/>
          </table:table-cell>
          <table:table-cell table:style-name="ce169" table:formula="of:=IF([.E93]=&quot;OK&quot;; IF([.B93]=&quot;&quot;;&quot;Relation fehlt&quot;;IF(SIGN([.J93]-[.I93])=SIGN([.J92]-[.I92]);IF([.B93]=[.B92];&quot;OK&quot;;&quot;Relation falsch.&quot;);IF(OR(AND([.B92]=&quot;&gt;&quot;;[.B93]=&quot;&lt;&quot;);AND([.B92]=&quot;&lt;&quot;;[.B93]=&quot;&gt;&quot;);AND([.B92]=&quot;≥&quot;;[.B93]=&quot;≤&quot;);AND([.B92]=&quot;≤&quot;;[.B9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4]&lt;&gt;&quot;&quot;;[.C94]&lt;&gt;&quot;&quot;;OR([.E93]=&quot;OK&quot;;[.E93]&gt;=&quot;Umf&quot;));IF(AND([.I94]&lt;&gt;&quot;&quot;;[.J94]&lt;&gt;&quot;&quot;;ABS([.I94]-[.J94])&gt;0.005);&quot;Links-Rechts-Fehler&quot;;IF(AND([.I93]&lt;&gt;&quot;&quot;;[.J94]&lt;&gt;0;ABS([.J94]-[.K93])&gt;0.005);&quot;Äquivalenzumformung korrigieren&quot;;IF([.K94]&gt;&quot;Fehler&quot;;[.K94];IF(OR([.A94]=&quot;&quot;;[.A93]=&quot;&quot;;[.I94]=&quot;&quot;;[.J94]=&quot;&quot;);&quot;&quot;;&quot;OK&quot;))));&quot;&quot;)">
            <text:p/>
          </table:table-cell>
          <table:table-cell table:style-name="ce169" table:formula="of:=IF([.E94]=&quot;OK&quot;; IF([.B94]=&quot;&quot;;&quot;Relation fehlt&quot;;IF(SIGN([.J94]-[.I94])=SIGN([.J93]-[.I93]);IF([.B94]=[.B93];&quot;OK&quot;;&quot;Relation falsch.&quot;);IF(OR(AND([.B93]=&quot;&gt;&quot;;[.B94]=&quot;&lt;&quot;);AND([.B93]=&quot;&lt;&quot;;[.B94]=&quot;&gt;&quot;);AND([.B93]=&quot;≥&quot;;[.B94]=&quot;≤&quot;);AND([.B93]=&quot;≤&quot;;[.B9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5]&lt;&gt;&quot;&quot;;[.C95]&lt;&gt;&quot;&quot;;OR([.E94]=&quot;OK&quot;;[.E94]&gt;=&quot;Umf&quot;));IF(AND([.I95]&lt;&gt;&quot;&quot;;[.J95]&lt;&gt;&quot;&quot;;ABS([.I95]-[.J95])&gt;0.005);&quot;Links-Rechts-Fehler&quot;;IF(AND([.I94]&lt;&gt;&quot;&quot;;[.J95]&lt;&gt;0;ABS([.J95]-[.K94])&gt;0.005);&quot;Äquivalenzumformung korrigieren&quot;;IF([.K95]&gt;&quot;Fehler&quot;;[.K95];IF(OR([.A95]=&quot;&quot;;[.A94]=&quot;&quot;;[.I95]=&quot;&quot;;[.J95]=&quot;&quot;);&quot;&quot;;&quot;OK&quot;))));&quot;&quot;)">
            <text:p/>
          </table:table-cell>
          <table:table-cell table:style-name="ce169" table:formula="of:=IF([.E95]=&quot;OK&quot;; IF([.B95]=&quot;&quot;;&quot;Relation fehlt&quot;;IF(SIGN([.J95]-[.I95])=SIGN([.J94]-[.I94]);IF([.B95]=[.B94];&quot;OK&quot;;&quot;Relation falsch.&quot;);IF(OR(AND([.B94]=&quot;&gt;&quot;;[.B95]=&quot;&lt;&quot;);AND([.B94]=&quot;&lt;&quot;;[.B95]=&quot;&gt;&quot;);AND([.B94]=&quot;≥&quot;;[.B95]=&quot;≤&quot;);AND([.B94]=&quot;≤&quot;;[.B9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6]&lt;&gt;&quot;&quot;;[.C96]&lt;&gt;&quot;&quot;;OR([.E95]=&quot;OK&quot;;[.E95]&gt;=&quot;Umf&quot;));IF(AND([.I96]&lt;&gt;&quot;&quot;;[.J96]&lt;&gt;&quot;&quot;;ABS([.I96]-[.J96])&gt;0.005);&quot;Links-Rechts-Fehler&quot;;IF(AND([.I95]&lt;&gt;&quot;&quot;;[.J96]&lt;&gt;0;ABS([.J96]-[.K95])&gt;0.005);&quot;Äquivalenzumformung korrigieren&quot;;IF([.K96]&gt;&quot;Fehler&quot;;[.K96];IF(OR([.A96]=&quot;&quot;;[.A95]=&quot;&quot;;[.I96]=&quot;&quot;;[.J96]=&quot;&quot;);&quot;&quot;;&quot;OK&quot;))));&quot;&quot;)">
            <text:p/>
          </table:table-cell>
          <table:table-cell table:style-name="ce169" table:formula="of:=IF([.E96]=&quot;OK&quot;; IF([.B96]=&quot;&quot;;&quot;Relation fehlt&quot;;IF(SIGN([.J96]-[.I96])=SIGN([.J95]-[.I95]);IF([.B96]=[.B95];&quot;OK&quot;;&quot;Relation falsch.&quot;);IF(OR(AND([.B95]=&quot;&gt;&quot;;[.B96]=&quot;&lt;&quot;);AND([.B95]=&quot;&lt;&quot;;[.B96]=&quot;&gt;&quot;);AND([.B95]=&quot;≥&quot;;[.B96]=&quot;≤&quot;);AND([.B95]=&quot;≤&quot;;[.B9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7]&lt;&gt;&quot;&quot;;[.C97]&lt;&gt;&quot;&quot;;OR([.E96]=&quot;OK&quot;;[.E96]&gt;=&quot;Umf&quot;));IF(AND([.I97]&lt;&gt;&quot;&quot;;[.J97]&lt;&gt;&quot;&quot;;ABS([.I97]-[.J97])&gt;0.005);&quot;Links-Rechts-Fehler&quot;;IF(AND([.I96]&lt;&gt;&quot;&quot;;[.J97]&lt;&gt;0;ABS([.J97]-[.K96])&gt;0.005);&quot;Äquivalenzumformung korrigieren&quot;;IF([.K97]&gt;&quot;Fehler&quot;;[.K97];IF(OR([.A97]=&quot;&quot;;[.A96]=&quot;&quot;;[.I97]=&quot;&quot;;[.J97]=&quot;&quot;);&quot;&quot;;&quot;OK&quot;))));&quot;&quot;)">
            <text:p/>
          </table:table-cell>
          <table:table-cell table:style-name="ce169" table:formula="of:=IF([.E97]=&quot;OK&quot;; IF([.B97]=&quot;&quot;;&quot;Relation fehlt&quot;;IF(SIGN([.J97]-[.I97])=SIGN([.J96]-[.I96]);IF([.B97]=[.B96];&quot;OK&quot;;&quot;Relation falsch.&quot;);IF(OR(AND([.B96]=&quot;&gt;&quot;;[.B97]=&quot;&lt;&quot;);AND([.B96]=&quot;&lt;&quot;;[.B97]=&quot;&gt;&quot;);AND([.B96]=&quot;≥&quot;;[.B97]=&quot;≤&quot;);AND([.B96]=&quot;≤&quot;;[.B9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8]&lt;&gt;&quot;&quot;;[.C98]&lt;&gt;&quot;&quot;;OR([.E97]=&quot;OK&quot;;[.E97]&gt;=&quot;Umf&quot;));IF(AND([.I98]&lt;&gt;&quot;&quot;;[.J98]&lt;&gt;&quot;&quot;;ABS([.I98]-[.J98])&gt;0.005);&quot;Links-Rechts-Fehler&quot;;IF(AND([.I97]&lt;&gt;&quot;&quot;;[.J98]&lt;&gt;0;ABS([.J98]-[.K97])&gt;0.005);&quot;Äquivalenzumformung korrigieren&quot;;IF([.K98]&gt;&quot;Fehler&quot;;[.K98];IF(OR([.A98]=&quot;&quot;;[.A97]=&quot;&quot;;[.I98]=&quot;&quot;;[.J98]=&quot;&quot;);&quot;&quot;;&quot;OK&quot;))));&quot;&quot;)">
            <text:p/>
          </table:table-cell>
          <table:table-cell table:style-name="ce169" table:formula="of:=IF([.E98]=&quot;OK&quot;; IF([.B98]=&quot;&quot;;&quot;Relation fehlt&quot;;IF(SIGN([.J98]-[.I98])=SIGN([.J97]-[.I97]);IF([.B98]=[.B97];&quot;OK&quot;;&quot;Relation falsch.&quot;);IF(OR(AND([.B97]=&quot;&gt;&quot;;[.B98]=&quot;&lt;&quot;);AND([.B97]=&quot;&lt;&quot;;[.B98]=&quot;&gt;&quot;);AND([.B97]=&quot;≥&quot;;[.B98]=&quot;≤&quot;);AND([.B97]=&quot;≤&quot;;[.B9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9]&lt;&gt;&quot;&quot;;[.C99]&lt;&gt;&quot;&quot;;OR([.E98]=&quot;OK&quot;;[.E98]&gt;=&quot;Umf&quot;));IF(AND([.I99]&lt;&gt;&quot;&quot;;[.J99]&lt;&gt;&quot;&quot;;ABS([.I99]-[.J99])&gt;0.005);&quot;Links-Rechts-Fehler&quot;;IF(AND([.I98]&lt;&gt;&quot;&quot;;[.J99]&lt;&gt;0;ABS([.J99]-[.K98])&gt;0.005);&quot;Äquivalenzumformung korrigieren&quot;;IF([.K99]&gt;&quot;Fehler&quot;;[.K99];IF(OR([.A99]=&quot;&quot;;[.A98]=&quot;&quot;;[.I99]=&quot;&quot;;[.J99]=&quot;&quot;);&quot;&quot;;&quot;OK&quot;))));&quot;&quot;)">
            <text:p/>
          </table:table-cell>
          <table:table-cell table:style-name="ce169" table:formula="of:=IF([.E99]=&quot;OK&quot;; IF([.B99]=&quot;&quot;;&quot;Relation fehlt&quot;;IF(SIGN([.J99]-[.I99])=SIGN([.J98]-[.I98]);IF([.B99]=[.B98];&quot;OK&quot;;&quot;Relation falsch.&quot;);IF(OR(AND([.B98]=&quot;&gt;&quot;;[.B99]=&quot;&lt;&quot;);AND([.B98]=&quot;&lt;&quot;;[.B99]=&quot;&gt;&quot;);AND([.B98]=&quot;≥&quot;;[.B99]=&quot;≤&quot;);AND([.B98]=&quot;≤&quot;;[.B9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100]&lt;&gt;&quot;&quot;;[.C100]&lt;&gt;&quot;&quot;;OR([.E99]=&quot;OK&quot;;[.E99]&gt;=&quot;Umf&quot;));IF(AND([.I100]&lt;&gt;&quot;&quot;;[.J100]&lt;&gt;&quot;&quot;;ABS([.I100]-[.J100])&gt;0.005);&quot;Links-Rechts-Fehler&quot;;IF(AND([.I99]&lt;&gt;&quot;&quot;;[.J100]&lt;&gt;0;ABS([.J100]-[.K99])&gt;0.005);&quot;Äquivalenzumformung korrigieren&quot;;IF([.K100]&gt;&quot;Fehler&quot;;[.K100];IF(OR([.A100]=&quot;&quot;;[.A99]=&quot;&quot;;[.I100]=&quot;&quot;;[.J100]=&quot;&quot;);&quot;&quot;;&quot;OK&quot;))));&quot;&quot;)">
            <text:p/>
          </table:table-cell>
          <table:table-cell table:style-name="ce169" table:formula="of:=IF([.E100]=&quot;OK&quot;; IF([.B100]=&quot;&quot;;&quot;Relation fehlt&quot;;IF(SIGN([.J100]-[.I100])=SIGN([.J99]-[.I99]);IF([.B100]=[.B99];&quot;OK&quot;;&quot;Relation falsch.&quot;);IF(OR(AND([.B99]=&quot;&gt;&quot;;[.B100]=&quot;&lt;&quot;);AND([.B99]=&quot;&lt;&quot;;[.B100]=&quot;&gt;&quot;);AND([.B99]=&quot;≥&quot;;[.B100]=&quot;≤&quot;);AND([.B99]=&quot;≤&quot;;[.B10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1]&lt;&gt;&quot;&quot;;IF(AND([.I101]&lt;&gt;&quot;&quot;;[.J101]&lt;&gt;&quot;&quot;;[.I101]&lt;&gt;[.J101]);&quot;Links ungleich Rechts!!!&quot;;IF(AND([.I100]&lt;&gt;&quot;&quot;;[.J101]&lt;&gt;0;[.J101]&lt;&gt;[.K100]);&quot;Äquivalenzumformung korrigieren&quot;;IF(AND([.A101]=&quot;x&quot;;[.C101]&lt;&gt;&quot;x&quot;;[.I101]&lt;&gt;&quot;&quot;) ;&quot;Gelöst!!!&quot;;IF([.K101]&gt;&quot;Fehler&quot;;[.K101];IF(OR([.A101]=&quot;&quot;;[.A100]=&quot;&quot;;[.I101]=&quot;&quot;;[.J10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169"/>
          <table:table-cell table:style-name="ce80"/>
          <table:table-cell/>
          <table:table-cell table:style-name="ce369" table:number-columns-repeated="4"/>
          <table:table-cell/>
        </table:table-row>
        <table:table-row table:style-name="ro4" table:number-rows-repeated="65415">
          <table:table-cell/>
          <table:table-cell table:style-name="ce294"/>
          <table:table-cell table:number-columns-repeated="2"/>
          <table:table-cell table:style-name="ce202"/>
          <table:table-cell table:style-name="ce169"/>
          <table:table-cell table:style-name="ce80"/>
          <table:table-cell/>
          <table:table-cell table:style-name="ce369" table:number-columns-repeated="4"/>
          <table:table-cell/>
        </table:table-row>
        <table:table-row table:style-name="ro4" table:number-rows-repeated="983039">
          <table:table-cell table:number-columns-repeated="13"/>
        </table:table-row>
        <table:table-row table:style-name="ro4">
          <table:table-cell table:number-columns-repeated="13"/>
        </table:table-row>
        <calcext:conditional-formats>
          <calcext:conditional-format calcext:target-range-address="Tabelle5.A7:Tabelle5.D13">
            <calcext:condition calcext:apply-style-name="Result" calcext:value="formula-is([.$D$14]=&quot;&quot;)" calcext:base-cell-address="Tabelle5.A7"/>
          </calcext:conditional-format>
          <calcext:conditional-format calcext:target-range-address="Tabelle5.A18:Tabelle5.D24">
            <calcext:condition calcext:apply-style-name="Result" calcext:value="formula-is([.$D$25]=&quot;&quot;)" calcext:base-cell-address="Tabelle5.A18"/>
          </calcext:conditional-format>
          <calcext:conditional-format calcext:target-range-address="Tabelle5.A30:Tabelle5.D36">
            <calcext:condition calcext:apply-style-name="Result" calcext:value="formula-is([.$D$37]=&quot;&quot;)" calcext:base-cell-address="Tabelle5.A30"/>
          </calcext:conditional-format>
          <calcext:conditional-format calcext:target-range-address="Tabelle5.A42:Tabelle5.D48">
            <calcext:condition calcext:apply-style-name="Result" calcext:value="formula-is([.$D$49]=&quot;&quot;)" calcext:base-cell-address="Tabelle5.A42"/>
          </calcext:conditional-format>
          <calcext:conditional-format calcext:target-range-address="Tabelle5.A55:Tabelle5.D62">
            <calcext:condition calcext:apply-style-name="Result" calcext:value="formula-is([.$D$63]=&quot;&quot;)" calcext:base-cell-address="Tabelle5.A55"/>
          </calcext:conditional-format>
          <calcext:conditional-format calcext:target-range-address="Tabelle5.A68:Tabelle5.D74">
            <calcext:condition calcext:apply-style-name="Result" calcext:value="formula-is([.$D$76]=&quot;&quot;)" calcext:base-cell-address="Tabelle5.A68"/>
          </calcext:conditional-format>
          <calcext:conditional-format calcext:target-range-address="Tabelle5.C15:Tabelle5.C15">
            <calcext:condition calcext:apply-style-name="Result" calcext:value="formula-is([.$D$15]=&quot;&quot;)" calcext:base-cell-address="Tabelle5.C15"/>
          </calcext:conditional-format>
          <calcext:conditional-format calcext:target-range-address="Tabelle5.C26:Tabelle5.C26">
            <calcext:condition calcext:apply-style-name="Result" calcext:value="formula-is([.$D$26]=&quot;&quot;)" calcext:base-cell-address="Tabelle5.C26"/>
          </calcext:conditional-format>
          <calcext:conditional-format calcext:target-range-address="Tabelle5.C38:Tabelle5.C38">
            <calcext:condition calcext:apply-style-name="Result" calcext:value="formula-is([.$D$38]=&quot;&quot;)" calcext:base-cell-address="Tabelle5.C38"/>
          </calcext:conditional-format>
          <calcext:conditional-format calcext:target-range-address="Tabelle5.C50:Tabelle5.C50">
            <calcext:condition calcext:apply-style-name="Result" calcext:value="formula-is([.$D$50]=&quot;&quot;)" calcext:base-cell-address="Tabelle5.C50"/>
          </calcext:conditional-format>
          <calcext:conditional-format calcext:target-range-address="Tabelle5.C64:Tabelle5.C64">
            <calcext:condition calcext:apply-style-name="Result" calcext:value="formula-is([.$D$64]=&quot;&quot;)" calcext:base-cell-address="Tabelle5.C64"/>
          </calcext:conditional-format>
          <calcext:conditional-format calcext:target-range-address="Tabelle5.C77:Tabelle5.C77">
            <calcext:condition calcext:apply-style-name="Result" calcext:value="formula-is([.$D$77]=&quot;&quot;)" calcext:base-cell-address="Tabelle5.C77"/>
          </calcext:conditional-format>
        </calcext:conditional-formats>
      </table:table>
      <table:table table:name="Tabelle6" table:style-name="ta1" table:protected="true" table:protection-key="RISAaYM55EB4f9JUsQKkFIYvY3U=" table:protection-key-digest-algorithm="http://www.w3.org/2000/09/xmldsig#sha1" table:print-ranges="Tabelle6.A1:Tabelle6.H78">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button form:name="PushButton" form:control-implementation="ooo:com.sun.star.form.component.CommandButton" xml:id="control37" form:id="control37" form:label="Prüfe 1"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1?language=Basic&amp;location=document" xlink:type="simple"/>
              </office:event-listeners>
            </form:button>
            <form:button form:name="Prüfe 2" form:control-implementation="ooo:com.sun.star.form.component.CommandButton" xml:id="control38" form:id="control38" form:label="Prüfe 2"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2?language=Basic&amp;location=document" xlink:type="simple"/>
              </office:event-listeners>
            </form:button>
            <form:button form:name="PushButton" form:control-implementation="ooo:com.sun.star.form.component.CommandButton" xml:id="control39" form:id="control39" form:label="Prüfe 3"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3?language=Basic&amp;location=document" xlink:type="simple"/>
              </office:event-listeners>
            </form:button>
            <form:button form:name="PushButton" form:control-implementation="ooo:com.sun.star.form.component.CommandButton" xml:id="control40" form:id="control40" form:label="Prüfe 4"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4?language=Basic&amp;location=document" xlink:type="simple"/>
              </office:event-listeners>
            </form:button>
            <form:button form:name="PushButton" form:control-implementation="ooo:com.sun.star.form.component.CommandButton" xml:id="control41" form:id="control41" form:label="Prüfe 5"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5?language=Basic&amp;location=document" xlink:type="simple"/>
              </office:event-listeners>
            </form:button>
            <form:button form:name="PushButton" form:control-implementation="ooo:com.sun.star.form.component.CommandButton" xml:id="control42" form:id="control42" form:label="Prüfe 6" office:target-frame="" xlink:href="" form:image-data="" form:delay-for-repeat="PT0.500000000S" form:image-position="center">
              <form:properties>
                <form:property form:property-name="DefaultControl" office:value-type="string" office:string-value="com.sun.star.form.control.CommandButton"/>
              </form:properties>
              <office:event-listeners>
                <script:event-listener script:language="ooo:script" script:event-name="form:performaction" xlink:href="vnd.sun.star.script:Standard.makro1.Pruefe6?language=Basic&amp;location=document" xlink:type="simple"/>
              </office:event-listeners>
            </form:button>
          </form:form>
        </office:forms>
        <table:table-column table:style-name="co9" table:default-cell-style-name="Default"/>
        <table:table-column table:style-name="co10" table:default-cell-style-name="Default"/>
        <table:table-column table:style-name="co11" table:default-cell-style-name="Default"/>
        <table:table-column table:style-name="co22" table:default-cell-style-name="Default"/>
        <table:table-column table:style-name="co37" table:default-cell-style-name="Default"/>
        <table:table-column table:style-name="co32" table:default-cell-style-name="Default"/>
        <table:table-column table:style-name="co15" table:default-cell-style-name="Default"/>
        <table:table-column table:style-name="co38" table:default-cell-style-name="Default"/>
        <table:table-column table:style-name="co34" table:visibility="collapse" table:default-cell-style-name="Ausgabe"/>
        <table:table-column table:style-name="co29" table:visibility="collapse" table:number-columns-repeated="2" table:default-cell-style-name="Ausgabe"/>
        <table:table-column table:style-name="co39" table:visibility="collapse" table:default-cell-style-name="Ausgabe"/>
        <table:table-column table:style-name="co40" table:default-cell-style-name="Ausgabe"/>
        <table:table-row table:style-name="ro2">
          <table:table-cell office:value-type="string" calcext:value-type="string">
            <text:p>Ungleichungen lösen </text:p>
          </table:table-cell>
          <table:table-cell table:style-name="ce294"/>
          <table:table-cell table:number-columns-repeated="2"/>
          <table:table-cell table:style-name="ce202"/>
          <table:table-cell table:style-name="ce165" office:value-type="string" calcext:value-type="string">
            <text:p>x² hebt sich auf **</text:p>
          </table:table-cell>
          <table:table-cell table:style-name="ce85"/>
          <table:table-cell/>
          <table:table-cell table:style-name="ce369" office:value-type="string" calcext:value-type="string">
            <text:p>{x|x&lt;5}</text:p>
          </table:table-cell>
          <table:table-cell table:style-name="ce369" office:value-type="float" office:value="4.99999" calcext:value-type="float">
            <text:p>4,999990</text:p>
          </table:table-cell>
          <table:table-cell table:style-name="ce369" office:value-type="float" office:value="7" calcext:value-type="float">
            <text:p>7,000000</text:p>
          </table:table-cell>
          <table:table-cell table:style-name="ce369" office:value-type="float" office:value="13" calcext:value-type="float">
            <text:p>13,000000</text:p>
          </table:table-cell>
          <table:table-cell/>
        </table:table-row>
        <table:table-row table:style-name="ro2">
          <table:table-cell/>
          <table:table-cell table:style-name="ce294"/>
          <table:table-cell table:number-columns-repeated="2"/>
          <table:table-cell table:style-name="ce202"/>
          <table:table-cell table:style-name="ce166"/>
          <table:table-cell table:style-name="ce86"/>
          <table:table-cell/>
          <table:table-cell table:style-name="ce369" office:value-type="string" calcext:value-type="string">
            <text:p>{x|x&gt;10}</text:p>
          </table:table-cell>
          <table:table-cell table:style-name="ce369" office:value-type="float" office:value="10.00001" calcext:value-type="float">
            <text:p>10,000010</text:p>
          </table:table-cell>
          <table:table-cell table:style-name="ce369" office:value-type="float" office:value="18" calcext:value-type="float">
            <text:p>18,000000</text:p>
          </table:table-cell>
          <table:table-cell table:style-name="ce369" office:value-type="float" office:value="24" calcext:value-type="float">
            <text:p>24,000000</text:p>
          </table:table-cell>
          <table:table-cell/>
        </table:table-row>
        <table:table-row table:style-name="ro2">
          <table:table-cell table:style-name="ce294" office:value-type="string" calcext:value-type="string">
            <text:p>Linke Seite</text:p>
          </table:table-cell>
          <table:table-cell table:style-name="ce294"/>
          <table:table-cell table:style-name="ce294" office:value-type="string" calcext:value-type="string">
            <text:p>Rechte Seite</text:p>
          </table:table-cell>
          <table:table-cell office:value-type="string" calcext:value-type="string">
            <text:p>| Äquivalenzumformungen</text:p>
          </table:table-cell>
          <table:table-cell table:style-name="ce202"/>
          <table:table-cell table:style-name="ce185" office:value-type="string" calcext:value-type="string">
            <text:p></text:p>
          </table:table-cell>
          <table:table-cell table:style-name="ce87" office:value-type="string" calcext:value-type="string">
            <text:p></text:p>
          </table:table-cell>
          <table:table-cell/>
          <table:table-cell table:style-name="ce369" office:value-type="string" calcext:value-type="string">
            <text:p>{x|x&lt;3}</text:p>
          </table:table-cell>
          <table:table-cell table:style-name="ce369" office:value-type="float" office:value="2.99999" calcext:value-type="float">
            <text:p>2,999990</text:p>
          </table:table-cell>
          <table:table-cell table:style-name="ce369" office:value-type="float" office:value="30" calcext:value-type="float">
            <text:p>30,000000</text:p>
          </table:table-cell>
          <table:table-cell table:style-name="ce369" office:value-type="float" office:value="36" calcext:value-type="float">
            <text:p>36,000000</text:p>
          </table:table-cell>
          <table:table-cell/>
        </table:table-row>
        <table:table-row table:style-name="ro2">
          <table:table-cell/>
          <table:table-cell table:style-name="ce294"/>
          <table:table-cell table:number-columns-repeated="2"/>
          <table:table-cell table:style-name="ce202" table:formula="of:=IF([.A4]&lt;&gt;&quot;&quot;;IF(AND([.I4]&lt;&gt;&quot;&quot;;[.J4]&lt;&gt;&quot;&quot;;[.I4]&lt;&gt;[.J4]);&quot;Links ungleich Rechts!!!&quot;;IF(AND([.I3]&lt;&gt;&quot;&quot;;[.J4]&lt;&gt;0;[.J4]&lt;&gt;[.K3]);&quot;Äquivalenzumformung korrigieren&quot;;IF(AND([.A4]=&quot;x&quot;;[.J4]&lt;&gt;&quot;&quot;;[.C4]=[.J4]) ;&quot;Gelöst!!!&quot;;IF([.K4]&gt;&quot;Fehler&quot;;[.K4];IF(OR([.A4]=&quot;&quot;;[.A3]=&quot;&quot;;[.I4]=&quot;&quot;;[.J4]=&quot;&quot;);&quot;&quot;;&quot;OK&quot;)))));&quot;&quot;)">
            <text:p/>
          </table:table-cell>
          <table:table-cell table:style-name="ce186" table:formula="of:=DCOUNT([.$D1:.$D115];[.$D1:.$D115];[.$F2:.$F3])*2" office:value-type="float" office:value="0" calcext:value-type="float">
            <text:p>0</text:p>
          </table:table-cell>
          <table:table-cell table:style-name="ce195" table:formula="of:=DCOUNT([.$D1:.$D115];[.$D1:.$D115];[.$G2:.$G3])*2" office:value-type="float" office:value="24" calcext:value-type="float">
            <text:p>24</text:p>
          </table:table-cell>
          <table:table-cell/>
          <table:table-cell table:style-name="ce369" office:value-type="string" calcext:value-type="string">
            <text:p>{x|x&gt;-1}</text:p>
          </table:table-cell>
          <table:table-cell table:style-name="ce369" office:value-type="float" office:value="-0.99999" calcext:value-type="float">
            <text:p>-0,999990</text:p>
          </table:table-cell>
          <table:table-cell table:style-name="ce369" office:value-type="float" office:value="42" calcext:value-type="float">
            <text:p>42,000000</text:p>
          </table:table-cell>
          <table:table-cell table:style-name="ce369" office:value-type="float" office:value="48" calcext:value-type="float">
            <text:p>48,000000</text:p>
          </table:table-cell>
          <table:table-cell/>
        </table:table-row>
        <table:table-row table:style-name="ro4">
          <table:table-cell/>
          <table:table-cell table:style-name="ce42"/>
          <table:table-cell table:number-columns-repeated="2"/>
          <table:table-cell table:style-name="ce202" table:formula="of:=IF([.A5]&lt;&gt;&quot;&quot;;IF(AND([.I5]&lt;&gt;&quot;&quot;;[.J5]&lt;&gt;&quot;&quot;;[.I5]&lt;&gt;[.J5]);&quot;Links ungleich Rechts!!!&quot;;IF(AND([.I4]&lt;&gt;&quot;&quot;;[.J5]&lt;&gt;0;[.J5]&lt;&gt;[.K4]);&quot;Äquivalenzumformung korrigieren&quot;;IF(AND([.A5]=&quot;x&quot;;[.J5]&lt;&gt;&quot;&quot;;[.C5]=[.J5]) ;&quot;Gelöst!!!&quot;;IF([.K5]&gt;&quot;Fehler&quot;;[.K5];IF(OR([.A5]=&quot;&quot;;[.A4]=&quot;&quot;;[.I5]=&quot;&quot;;[.J5]=&quot;&quot;);&quot;&quot;;&quot;OK&quot;)))));&quot;&quot;)">
            <text:p/>
          </table:table-cell>
          <table:table-cell table:style-name="ce169"/>
          <table:table-cell table:style-name="ce80"/>
          <table:table-cell/>
          <table:table-cell table:style-name="ce369" office:value-type="string" calcext:value-type="string">
            <text:p>{x|x&gt;4}</text:p>
          </table:table-cell>
          <table:table-cell table:style-name="ce369" office:value-type="float" office:value="4.00001" calcext:value-type="float">
            <text:p>4,000010</text:p>
          </table:table-cell>
          <table:table-cell table:style-name="ce369" office:value-type="float" office:value="55" calcext:value-type="float">
            <text:p>55,000000</text:p>
          </table:table-cell>
          <table:table-cell table:style-name="ce369" office:value-type="float" office:value="62" calcext:value-type="float">
            <text:p>62,000000</text:p>
          </table:table-cell>
          <table:table-cell/>
        </table:table-row>
        <table:table-row table:style-name="ro4">
          <table:table-cell office:value-type="string" calcext:value-type="string">
            <text:p>G = <text:span text:style-name="T8">Q</text:span></text:p>
          </table:table-cell>
          <table:table-cell table:style-name="ce42"/>
          <table:table-cell table:number-columns-repeated="2"/>
          <table:table-cell table:style-name="ce163"/>
          <table:table-cell/>
          <table:table-cell table:style-name="ce80"/>
          <table:table-cell/>
          <table:table-cell table:style-name="ce369" office:value-type="string" calcext:value-type="string">
            <text:p>{x|x&lt;2}</text:p>
          </table:table-cell>
          <table:table-cell table:style-name="ce369" office:value-type="float" office:value="1.99999" calcext:value-type="float">
            <text:p>1,999990</text:p>
          </table:table-cell>
          <table:table-cell table:style-name="ce369" office:value-type="float" office:value="68" calcext:value-type="float">
            <text:p>68,000000</text:p>
          </table:table-cell>
          <table:table-cell table:style-name="ce369" office:value-type="float" office:value="75" calcext:value-type="float">
            <text:p>75,000000</text:p>
          </table:table-cell>
          <table:table-cell/>
        </table:table-row>
        <table:table-row table:style-name="ro4">
          <table:table-cell table:style-name="ce623" office:value-type="string" calcext:value-type="string">
            <text:p>(x+1)²-(x+2)²</text:p>
          </table:table-cell>
          <table:table-cell table:style-name="ce635" office:value-type="string" calcext:value-type="string">
            <text:p>&gt;</text:p>
          </table:table-cell>
          <table:table-cell table:style-name="ce647" office:value-type="string" calcext:value-type="string">
            <text:p>-13</text:p>
          </table:table-cell>
          <table:table-cell table:style-name="ce648"/>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4.99999+1)^2-(4.99999+2)^2" office:value-type="float" office:value="-12.99998" calcext:value-type="float">
            <text:p>-12,999980</text:p>
          </table:table-cell>
          <table:table-cell table:style-name="ce369" table:formula="of:=0-13" office:value-type="float" office:value="-13" calcext:value-type="float">
            <text:p>-13,000000</text:p>
          </table:table-cell>
          <table:table-cell table:style-name="ce369" table:formula="of:=0-13" office:value-type="float" office:value="-13" calcext:value-type="float">
            <text:p>-13,000000</text:p>
          </table:table-cell>
          <table:table-cell table:style-name="ce369"/>
          <table:table-cell/>
        </table:table-row>
        <table:table-row table:style-name="ro4">
          <table:table-cell table:style-name="ce624"/>
          <table:table-cell table:style-name="ce636" table:content-validation-name="val4"/>
          <table:table-cell table:style-name="ce648" table:number-columns-repeated="2"/>
          <table:table-cell table:style-name="ce162" table:formula="of:=IF(AND([.A8]&lt;&gt;&quot;&quot;;[.C8]&lt;&gt;&quot;&quot;;OR([.E7]=&quot;OK&quot;;[.E7]&gt;=&quot;Umf&quot;));IF(AND([.I8]&lt;&gt;&quot;&quot;;[.J8]&lt;&gt;&quot;&quot;;ABS([.I8]-[.J8])&gt;0.005);&quot;Links-Rechts-Fehler&quot;;IF(AND([.I7]&lt;&gt;&quot;&quot;;[.J8]&lt;&gt;0;ABS([.J8]-[.K7])&gt;0.005);&quot;Äquivalenzumformung korrigieren&quot;;IF([.K8]&gt;&quot;Fehler&quot;;[.K8];IF(OR([.A8]=&quot;&quot;;[.A7]=&quot;&quot;;[.I8]=&quot;&quot;;[.J8]=&quot;&quot;);&quot;&quot;;&quot;OK&quot;))));&quot;&quot;)">
            <text:p/>
          </table:table-cell>
          <table:table-cell table:style-name="ce169" table:formula="of:=IF([.E8]=&quot;OK&quot;; IF([.B8]=&quot;&quot;;&quot;Relation fehlt&quot;;IF(SIGN([.J8]-[.I8])=SIGN([.J7]-[.I7]);IF([.B8]=[.B7];&quot;OK&quot;;&quot;Relation falsch.&quot;);IF(OR(AND([.B7]=&quot;&gt;&quot;;[.B8]=&quot;&lt;&quot;);AND([.B7]=&quot;&lt;&quot;;[.B8]=&quot;&gt;&quot;);AND([.B7]=&quot;≥&quot;;[.B8]=&quot;≤&quot;);AND([.B7]=&quot;≤&quot;;[.B8]=&quot;≥&quot;));&quot;OK&quot;;&quot;Aufpassen&quot;)));&quot;&quot;)">
            <text:p/>
          </table:table-cell>
          <table:table-cell table:style-name="ce80"/>
          <table:table-cell/>
          <table:table-cell table:style-name="ce369" table:number-columns-repeated="4"/>
          <table:table-cell/>
        </table:table-row>
        <table:table-row table:style-name="ro4">
          <table:table-cell table:style-name="ce624"/>
          <table:table-cell table:style-name="ce636" table:content-validation-name="val4"/>
          <table:table-cell table:style-name="ce648" table:number-columns-repeated="2"/>
          <table:table-cell table:style-name="ce162" table:formula="of:=IF(AND([.A9]&lt;&gt;&quot;&quot;;[.C9]&lt;&gt;&quot;&quot;;OR([.E8]=&quot;OK&quot;;[.E8]&gt;=&quot;Umf&quot;));IF(AND([.I9]&lt;&gt;&quot;&quot;;[.J9]&lt;&gt;&quot;&quot;;ABS([.I9]-[.J9])&gt;0.005);&quot;Links-Rechts-Fehler&quot;;IF(AND([.I8]&lt;&gt;&quot;&quot;;[.J9]&lt;&gt;0;ABS([.J9]-[.K8])&gt;0.005);&quot;Äquivalenzumformung korrigieren&quot;;IF([.K9]&gt;&quot;Fehler&quot;;[.K9];IF(OR([.A9]=&quot;&quot;;[.A8]=&quot;&quot;;[.I9]=&quot;&quot;;[.J9]=&quot;&quot;);&quot;&quot;;&quot;OK&quot;))));&quot;&quot;)">
            <text:p/>
          </table:table-cell>
          <table:table-cell table:style-name="ce169" table:formula="of:=IF([.E9]=&quot;OK&quot;; IF([.B9]=&quot;&quot;;&quot;Relation fehlt&quot;;IF(SIGN([.J9]-[.I9])=SIGN([.J8]-[.I8]);IF([.B9]=[.B8];&quot;OK&quot;;&quot;Relation falsch.&quot;);IF(OR(AND([.B8]=&quot;&gt;&quot;;[.B9]=&quot;&lt;&quot;);AND([.B8]=&quot;&lt;&quot;;[.B9]=&quot;&gt;&quot;);AND([.B8]=&quot;≥&quot;;[.B9]=&quot;≤&quot;);AND([.B8]=&quot;≤&quot;;[.B9]=&quot;≥&quot;));&quot;OK&quot;;&quot;Aufpassen&quot;)));&quot;&quot;)">
            <text:p/>
          </table:table-cell>
          <table:table-cell table:style-name="ce80"/>
          <table:table-cell/>
          <table:table-cell table:style-name="ce369" table:number-columns-repeated="4"/>
          <table:table-cell/>
        </table:table-row>
        <table:table-row table:style-name="ro4">
          <table:table-cell table:style-name="ce624"/>
          <table:table-cell table:style-name="ce636" table:content-validation-name="val4"/>
          <table:table-cell table:style-name="ce649"/>
          <table:table-cell table:style-name="ce648"/>
          <table:table-cell table:style-name="ce162" table:formula="of:=IF(AND([.A10]&lt;&gt;&quot;&quot;;[.C10]&lt;&gt;&quot;&quot;;OR([.E9]=&quot;OK&quot;;[.E9]&gt;=&quot;Umf&quot;));IF(AND([.I10]&lt;&gt;&quot;&quot;;[.J10]&lt;&gt;&quot;&quot;;ABS([.I10]-[.J10])&gt;0.005);&quot;Links-Rechts-Fehler&quot;;IF(AND([.I9]&lt;&gt;&quot;&quot;;[.J10]&lt;&gt;0;ABS([.J10]-[.K9])&gt;0.005);&quot;Äquivalenzumformung korrigieren&quot;;IF([.K10]&gt;&quot;Fehler&quot;;[.K10];IF(OR([.A10]=&quot;&quot;;[.A9]=&quot;&quot;;[.I10]=&quot;&quot;;[.J10]=&quot;&quot;);&quot;&quot;;&quot;OK&quot;))));&quot;&quot;)">
            <text:p/>
          </table:table-cell>
          <table:table-cell table:style-name="ce169" table:formula="of:=IF([.E10]=&quot;OK&quot;; IF([.B10]=&quot;&quot;;&quot;Relation fehlt&quot;;IF(SIGN([.J10]-[.I10])=SIGN([.J9]-[.I9]);IF([.B10]=[.B9];&quot;OK&quot;;&quot;Relation falsch.&quot;);IF(OR(AND([.B9]=&quot;&gt;&quot;;[.B10]=&quot;&lt;&quot;);AND([.B9]=&quot;&lt;&quot;;[.B10]=&quot;&gt;&quot;);AND([.B9]=&quot;≥&quot;;[.B10]=&quot;≤&quot;);AND([.B9]=&quot;≤&quot;;[.B10]=&quot;≥&quot;));&quot;OK&quot;;&quot;Aufpassen&quot;)));&quot;&quot;)">
            <text:p/>
          </table:table-cell>
          <table:table-cell table:number-columns-repeated="2"/>
          <table:table-cell table:style-name="ce369" table:number-columns-repeated="4"/>
          <table:table-cell/>
        </table:table-row>
        <table:table-row table:style-name="ro4">
          <table:table-cell table:style-name="ce624"/>
          <table:table-cell table:style-name="ce636" table:content-validation-name="val4"/>
          <table:table-cell table:style-name="ce648" table:number-columns-repeated="2"/>
          <table:table-cell table:style-name="ce162" table:formula="of:=IF(AND([.A11]&lt;&gt;&quot;&quot;;[.C11]&lt;&gt;&quot;&quot;;OR([.E10]=&quot;OK&quot;;[.E10]&gt;=&quot;Umf&quot;));IF(AND([.I11]&lt;&gt;&quot;&quot;;[.J11]&lt;&gt;&quot;&quot;;ABS([.I11]-[.J11])&gt;0.005);&quot;Links-Rechts-Fehler&quot;;IF(AND([.I10]&lt;&gt;&quot;&quot;;[.J11]&lt;&gt;0;ABS([.J11]-[.K10])&gt;0.005);&quot;Äquivalenzumformung korrigieren&quot;;IF([.K11]&gt;&quot;Fehler&quot;;[.K11];IF(OR([.A11]=&quot;&quot;;[.A10]=&quot;&quot;;[.I11]=&quot;&quot;;[.J11]=&quot;&quot;);&quot;&quot;;&quot;OK&quot;))));&quot;&quot;)">
            <text:p/>
          </table:table-cell>
          <table:table-cell table:style-name="ce169" table:formula="of:=IF([.E11]=&quot;OK&quot;; IF([.B11]=&quot;&quot;;&quot;Relation fehlt&quot;;IF(SIGN([.J11]-[.I11])=SIGN([.J10]-[.I10]);IF([.B11]=[.B10];&quot;OK&quot;;&quot;Relation falsch.&quot;);IF(OR(AND([.B10]=&quot;&gt;&quot;;[.B11]=&quot;&lt;&quot;);AND([.B10]=&quot;&lt;&quot;;[.B11]=&quot;&gt;&quot;);AND([.B10]=&quot;≥&quot;;[.B11]=&quot;≤&quot;);AND([.B10]=&quot;≤&quot;;[.B11]=&quot;≥&quot;));&quot;OK&quot;;&quot;Aufpassen&quot;)));&quot;&quot;)">
            <text:p/>
          </table:table-cell>
          <table:table-cell table:style-name="ce80"/>
          <table:table-cell/>
          <table:table-cell table:style-name="ce369" table:number-columns-repeated="4"/>
          <table:table-cell/>
        </table:table-row>
        <table:table-row table:style-name="ro4">
          <table:table-cell table:style-name="ce624"/>
          <table:table-cell table:style-name="ce636" table:content-validation-name="val4"/>
          <table:table-cell table:style-name="ce648" table:number-columns-repeated="2"/>
          <table:table-cell table:style-name="ce162" table:formula="of:=IF(AND([.A12]&lt;&gt;&quot;&quot;;[.C12]&lt;&gt;&quot;&quot;;OR([.E11]=&quot;OK&quot;;[.E11]&gt;=&quot;Umf&quot;));IF(AND([.I12]&lt;&gt;&quot;&quot;;[.J12]&lt;&gt;&quot;&quot;;ABS([.I12]-[.J12])&gt;0.005);&quot;Links-Rechts-Fehler&quot;;IF(AND([.I11]&lt;&gt;&quot;&quot;;[.J12]&lt;&gt;0;ABS([.J12]-[.K11])&gt;0.005);&quot;Äquivalenzumformung korrigieren&quot;;IF([.K12]&gt;&quot;Fehler&quot;;[.K12];IF(OR([.A12]=&quot;&quot;;[.A11]=&quot;&quot;;[.I12]=&quot;&quot;;[.J12]=&quot;&quot;);&quot;&quot;;&quot;OK&quot;))));&quot;&quot;)">
            <text:p/>
          </table:table-cell>
          <table:table-cell table:style-name="ce169" table:formula="of:=IF([.E12]=&quot;OK&quot;; IF([.B12]=&quot;&quot;;&quot;Relation fehlt&quot;;IF(SIGN([.J12]-[.I12])=SIGN([.J11]-[.I11]);IF([.B12]=[.B11];&quot;OK&quot;;&quot;Relation falsch.&quot;);IF(OR(AND([.B11]=&quot;&gt;&quot;;[.B12]=&quot;&lt;&quot;);AND([.B11]=&quot;&lt;&quot;;[.B12]=&quot;&gt;&quot;);AND([.B11]=&quot;≥&quot;;[.B12]=&quot;≤&quot;);AND([.B11]=&quot;≤&quot;;[.B12]=&quot;≥&quot;));&quot;OK&quot;;&quot;Aufpassen&quot;)));&quot;&quot;)">
            <text:p/>
          </table:table-cell>
          <table:table-cell table:style-name="ce80"/>
          <table:table-cell/>
          <table:table-cell table:style-name="ce369" table:number-columns-repeated="4"/>
          <table:table-cell/>
        </table:table-row>
        <table:table-row table:style-name="ro4">
          <table:table-cell table:style-name="ce624"/>
          <table:table-cell table:style-name="ce636" table:content-validation-name="val4"/>
          <table:table-cell table:style-name="ce648"/>
          <table:table-cell table:style-name="ce666"/>
          <table:table-cell table:style-name="ce162" table:formula="of:=IF(AND([.A13]&lt;&gt;&quot;&quot;;[.C13]&lt;&gt;&quot;&quot;;OR([.E12]=&quot;OK&quot;;[.E12]&gt;=&quot;Umf&quot;));IF(AND([.I13]&lt;&gt;&quot;&quot;;[.J13]&lt;&gt;&quot;&quot;;ABS([.I13]-[.J13])&gt;0.005);&quot;Links-Rechts-Fehler&quot;;IF(AND([.I12]&lt;&gt;&quot;&quot;;[.J13]&lt;&gt;0;ABS([.J13]-[.K12])&gt;0.005);&quot;Äquivalenzumformung korrigieren&quot;;IF([.K13]&gt;&quot;Fehler&quot;;[.K13];IF(OR([.A13]=&quot;&quot;;[.A12]=&quot;&quot;;[.I13]=&quot;&quot;;[.J13]=&quot;&quot;);&quot;&quot;;&quot;OK&quot;))));&quot;&quot;)">
            <text:p/>
          </table:table-cell>
          <table:table-cell table:style-name="ce169" table:formula="of:=IF([.E13]=&quot;OK&quot;; IF([.B13]=&quot;&quot;;&quot;Relation fehlt&quot;;IF(SIGN([.J13]-[.I13])=SIGN([.J12]-[.I12]);IF([.B13]=[.B12];&quot;OK&quot;;&quot;Relation falsch.&quot;);IF(OR(AND([.B12]=&quot;&gt;&quot;;[.B13]=&quot;&lt;&quot;);AND([.B12]=&quot;&lt;&quot;;[.B13]=&quot;&gt;&quot;);AND([.B12]=&quot;≥&quot;;[.B13]=&quot;≤&quot;);AND([.B12]=&quot;≤&quot;;[.B13]=&quot;≥&quot;));&quot;OK&quot;;&quot;Aufpassen&quot;)));&quot;&quot;)">
            <text:p/>
          </table:table-cell>
          <table:table-cell table:style-name="ce80"/>
          <table:table-cell/>
          <table:table-cell table:style-name="ce369" table:number-columns-repeated="4"/>
          <table:table-cell/>
        </table:table-row>
        <table:table-row table:style-name="ro4">
          <table:table-cell table:number-columns-repeated="3"/>
          <table:table-cell table:style-name="ce160" table:formula="of:=IF(ISERROR(VALUE(VLOOKUP(&quot; *x *&quot;;[.A8:.C13];3;0)));&quot;&quot;;IF(ABS(VALUE(VLOOKUP(&quot; *x *&quot;;[.A8:.C13];3;0))-[.J1]&lt;0.001);IF(VLOOKUP(&quot; *x *&quot;;[.A8:.F13];6;0)=&quot;OK&quot;;&quot;&quot;;&quot;&quot;);&quot;&quot;))" office:value-type="string" office:string-value="" calcext:value-type="string">
            <text:p></text:p>
          </table:table-cell>
          <table:table-cell table:style-name="ce162" table:formula="of:=IF(AND([.A14]&lt;&gt;&quot;&quot;;[.C14]&lt;&gt;&quot;&quot;;OR([.E13]=&quot;OK&quot;;[.E13]&gt;=&quot;Umf&quot;));IF(AND([.I14]&lt;&gt;&quot;&quot;;[.J14]&lt;&gt;&quot;&quot;;ABS([.I14]-[.J14])&gt;0.005);&quot;Links-Rechts-Fehler&quot;;IF(AND([.I13]&lt;&gt;&quot;&quot;;[.J14]&lt;&gt;0;ABS([.J14]-[.K13])&gt;0.005);&quot;Äquivalenzumformung korrigieren&quot;;IF([.K14]&gt;&quot;Fehler&quot;;[.K14];IF(OR([.A14]=&quot;&quot;;[.A13]=&quot;&quot;;[.I14]=&quot;&quot;;[.J14]=&quot;&quot;);&quot;&quot;;&quot;OK&quot;))));&quot;&quot;)">
            <text:p/>
            <draw:control table:end-cell-address="Tabelle6.E15" table:end-x="25.72mm" table:end-y="1.08mm" draw:z-index="0" draw:text-style-name="P2" svg:width="25.06mm" svg:height="5.51mm" svg:x="0.68mm" svg:y="0.1mm" draw:control="control37"/>
          </table:table-cell>
          <table:table-cell table:style-name="ce169" table:formula="of:=IF([.E14]=&quot;OK&quot;; IF([.B14]=&quot;&quot;;&quot;Relation fehlt&quot;;IF(SIGN([.J14]-[.I14])=SIGN([.J13]-[.I13]);IF([.B14]=[.B13];&quot;OK&quot;;&quot;Relation falsch.&quot;);IF(OR(AND([.B13]=&quot;&gt;&quot;;[.B14]=&quot;&lt;&quot;);AND([.B13]=&quot;&lt;&quot;;[.B14]=&quot;&gt;&quot;);AND([.B13]=&quot;≥&quot;;[.B14]=&quot;≤&quot;);AND([.B13]=&quot;≤&quot;;[.B14]=&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50"/>
          <table:table-cell table:style-name="ce160" table:formula="of:=IF(ISERROR(FIND([.I1];SUBSTITUTE([.C15];&quot; &quot;;&quot;&quot;)));&quot;&quot;;&quot;&quot;)" office:value-type="string" office:string-value="" calcext:value-type="string">
            <text:p></text:p>
          </table:table-cell>
          <table:table-cell table:style-name="ce162" table:formula="of:=IF(AND([.A15]&lt;&gt;&quot;&quot;;[.C15]&lt;&gt;&quot;&quot;;OR([.E14]=&quot;OK&quot;;[.E14]&gt;=&quot;Umf&quot;));IF(AND([.I15]&lt;&gt;&quot;&quot;;[.J15]&lt;&gt;&quot;&quot;;ABS([.I15]-[.J15])&gt;0.005);&quot;Links-Rechts-Fehler&quot;;IF(AND([.I14]&lt;&gt;&quot;&quot;;[.J15]&lt;&gt;0;ABS([.J15]-[.K14])&gt;0.005);&quot;Äquivalenzumformung korrigieren&quot;;IF([.K15]&gt;&quot;Fehler&quot;;[.K15];IF(OR([.A15]=&quot;&quot;;[.A14]=&quot;&quot;;[.I15]=&quot;&quot;;[.J15]=&quot;&quot;);&quot;&quot;;&quot;OK&quot;))));&quot;&quot;)">
            <text:p/>
          </table:table-cell>
          <table:table-cell table:style-name="ce169" table:formula="of:=IF([.E15]=&quot;OK&quot;; IF([.B15]=&quot;&quot;;&quot;Relation fehlt&quot;;IF(SIGN([.J15]-[.I15])=SIGN([.J14]-[.I14]);IF([.B15]=[.B14];&quot;OK&quot;;&quot;Relation falsch.&quot;);IF(OR(AND([.B14]=&quot;&gt;&quot;;[.B15]=&quot;&lt;&quot;);AND([.B14]=&quot;&lt;&quot;;[.B15]=&quot;&gt;&quot;);AND([.B14]=&quot;≥&quot;;[.B15]=&quot;≤&quot;);AND([.B14]=&quot;≤&quot;;[.B1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16]&lt;&gt;&quot;&quot;;[.C16]&lt;&gt;&quot;&quot;;OR([.E15]=&quot;OK&quot;;[.E15]&gt;=&quot;Umf&quot;));IF(AND([.I16]&lt;&gt;&quot;&quot;;[.J16]&lt;&gt;&quot;&quot;;ABS([.I16]-[.J16])&gt;0.005);&quot;Links-Rechts-Fehler&quot;;IF(AND([.I15]&lt;&gt;&quot;&quot;;[.J16]&lt;&gt;0;ABS([.J16]-[.K15])&gt;0.005);&quot;Äquivalenzumformung korrigieren&quot;;IF([.K16]&gt;&quot;Fehler&quot;;[.K16];IF(OR([.A16]=&quot;&quot;;[.A15]=&quot;&quot;;[.I16]=&quot;&quot;;[.J16]=&quot;&quot;);&quot;&quot;;&quot;OK&quot;))));&quot;&quot;)">
            <text:p/>
          </table:table-cell>
          <table:table-cell table:style-name="ce169" table:formula="of:=IF([.E16]=&quot;OK&quot;; IF([.B16]=&quot;&quot;;&quot;Relation fehlt&quot;;IF(SIGN([.J16]-[.I16])=SIGN([.J15]-[.I15]);IF([.B16]=[.B15];&quot;OK&quot;;&quot;Relation falsch.&quot;);IF(OR(AND([.B15]=&quot;&gt;&quot;;[.B16]=&quot;&lt;&quot;);AND([.B15]=&quot;&lt;&quot;;[.B16]=&quot;&gt;&quot;);AND([.B15]=&quot;≥&quot;;[.B16]=&quot;≤&quot;);AND([.B15]=&quot;≤&quot;;[.B16]=&quot;≥&quot;));&quot;OK&quot;;&quot;Aufpassen&quot;)));&quot;&quot;)">
            <text:p/>
          </table:table-cell>
          <table:table-cell table:style-name="ce84"/>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17]&lt;&gt;&quot;&quot;;[.C17]&lt;&gt;&quot;&quot;;OR([.E16]=&quot;OK&quot;;[.E16]&gt;=&quot;Umf&quot;));IF(AND([.I17]&lt;&gt;&quot;&quot;;[.J17]&lt;&gt;&quot;&quot;;ABS([.I17]-[.J17])&gt;0.005);&quot;Links-Rechts-Fehler&quot;;IF(AND([.I16]&lt;&gt;&quot;&quot;;[.J17]&lt;&gt;0;ABS([.J17]-[.K16])&gt;0.005);&quot;Äquivalenzumformung korrigieren&quot;;IF([.K17]&gt;&quot;Fehler&quot;;[.K17];IF(OR([.A17]=&quot;&quot;;[.A16]=&quot;&quot;;[.I17]=&quot;&quot;;[.J17]=&quot;&quot;);&quot;&quot;;&quot;OK&quot;))));&quot;&quot;)">
            <text:p/>
          </table:table-cell>
          <table:table-cell table:style-name="ce169" table:formula="of:=IF([.E17]=&quot;OK&quot;; IF([.B17]=&quot;&quot;;&quot;Relation fehlt&quot;;IF(SIGN([.J17]-[.I17])=SIGN([.J16]-[.I16]);IF([.B17]=[.B16];&quot;OK&quot;;&quot;Relation falsch.&quot;);IF(OR(AND([.B16]=&quot;&gt;&quot;;[.B17]=&quot;&lt;&quot;);AND([.B16]=&quot;&lt;&quot;;[.B17]=&quot;&gt;&quot;);AND([.B16]=&quot;≥&quot;;[.B17]=&quot;≤&quot;);AND([.B16]=&quot;≤&quot;;[.B17]=&quot;≥&quot;));&quot;OK&quot;;&quot;Aufpassen&quot;)));&quot;&quot;)">
            <text:p/>
          </table:table-cell>
          <table:table-cell table:style-name="ce80"/>
          <table:table-cell/>
          <table:table-cell table:style-name="ce369" table:number-columns-repeated="4"/>
          <table:table-cell/>
        </table:table-row>
        <table:table-row table:style-name="ro4">
          <table:table-cell table:style-name="ce625" office:value-type="string" calcext:value-type="string">
            <text:p>2(x-5)²</text:p>
          </table:table-cell>
          <table:table-cell table:style-name="ce637" office:value-type="string" calcext:value-type="string">
            <text:p>&lt;</text:p>
          </table:table-cell>
          <table:table-cell table:style-name="ce651" office:value-type="string" calcext:value-type="string">
            <text:p>2x²-150</text:p>
          </table:table-cell>
          <table:table-cell table:style-name="ce652"/>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2*(10.00001-5)^2" office:value-type="float" office:value="50.0002000002" calcext:value-type="float">
            <text:p>50,000200</text:p>
          </table:table-cell>
          <table:table-cell table:style-name="ce369" table:formula="of:=2*10.00001^2-150" office:value-type="float" office:value="50.0004000002" calcext:value-type="float">
            <text:p>50,000400</text:p>
          </table:table-cell>
          <table:table-cell table:style-name="ce369" table:formula="of:=2*10.00001^2-150" office:value-type="float" office:value="50.0004000002" calcext:value-type="float">
            <text:p>50,000400</text:p>
          </table:table-cell>
          <table:table-cell table:style-name="ce369"/>
          <table:table-cell/>
        </table:table-row>
        <table:table-row table:style-name="ro4">
          <table:table-cell table:style-name="ce626"/>
          <table:table-cell table:style-name="ce638" table:content-validation-name="val4"/>
          <table:table-cell table:style-name="ce652" table:number-columns-repeated="2"/>
          <table:table-cell table:style-name="ce162" table:formula="of:=IF(AND([.A19]&lt;&gt;&quot;&quot;;[.C19]&lt;&gt;&quot;&quot;;OR([.E18]=&quot;OK&quot;;[.E18]&gt;=&quot;Umf&quot;));IF(AND([.I19]&lt;&gt;&quot;&quot;;[.J19]&lt;&gt;&quot;&quot;;ABS([.I19]-[.J19])&gt;0.005);&quot;Links-Rechts-Fehler&quot;;IF(AND([.I18]&lt;&gt;&quot;&quot;;[.J19]&lt;&gt;0;ABS([.J19]-[.K18])&gt;0.005);&quot;Äquivalenzumformung korrigieren&quot;;IF([.K19]&gt;&quot;Fehler&quot;;[.K19];IF(OR([.A19]=&quot;&quot;;[.A18]=&quot;&quot;;[.I19]=&quot;&quot;;[.J19]=&quot;&quot;);&quot;&quot;;&quot;OK&quot;))));&quot;&quot;)">
            <text:p/>
          </table:table-cell>
          <table:table-cell table:style-name="ce169" table:formula="of:=IF([.E19]=&quot;OK&quot;; IF([.B19]=&quot;&quot;;&quot;Relation fehlt&quot;;IF(SIGN([.J19]-[.I19])=SIGN([.J18]-[.I18]);IF([.B19]=[.B18];&quot;OK&quot;;&quot;Relation falsch.&quot;);IF(OR(AND([.B18]=&quot;&gt;&quot;;[.B19]=&quot;&lt;&quot;);AND([.B18]=&quot;&lt;&quot;;[.B19]=&quot;&gt;&quot;);AND([.B18]=&quot;≥&quot;;[.B19]=&quot;≤&quot;);AND([.B18]=&quot;≤&quot;;[.B19]=&quot;≥&quot;));&quot;OK&quot;;&quot;Aufpassen&quot;)));&quot;&quot;)">
            <text:p/>
          </table:table-cell>
          <table:table-cell table:style-name="ce80"/>
          <table:table-cell/>
          <table:table-cell table:style-name="ce369" table:number-columns-repeated="4"/>
          <table:table-cell/>
        </table:table-row>
        <table:table-row table:style-name="ro4">
          <table:table-cell table:style-name="ce626"/>
          <table:table-cell table:style-name="ce638" table:content-validation-name="val4"/>
          <table:table-cell table:style-name="ce652" table:number-columns-repeated="2"/>
          <table:table-cell table:style-name="ce162" table:formula="of:=IF(AND([.A20]&lt;&gt;&quot;&quot;;[.C20]&lt;&gt;&quot;&quot;;OR([.E19]=&quot;OK&quot;;[.E19]&gt;=&quot;Umf&quot;));IF(AND([.I20]&lt;&gt;&quot;&quot;;[.J20]&lt;&gt;&quot;&quot;;ABS([.I20]-[.J20])&gt;0.005);&quot;Links-Rechts-Fehler&quot;;IF(AND([.I19]&lt;&gt;&quot;&quot;;[.J20]&lt;&gt;0;ABS([.J20]-[.K19])&gt;0.005);&quot;Äquivalenzumformung korrigieren&quot;;IF([.K20]&gt;&quot;Fehler&quot;;[.K20];IF(OR([.A20]=&quot;&quot;;[.A19]=&quot;&quot;;[.I20]=&quot;&quot;;[.J20]=&quot;&quot;);&quot;&quot;;&quot;OK&quot;))));&quot;&quot;)">
            <text:p/>
          </table:table-cell>
          <table:table-cell table:style-name="ce169" table:formula="of:=IF([.E20]=&quot;OK&quot;; IF([.B20]=&quot;&quot;;&quot;Relation fehlt&quot;;IF(SIGN([.J20]-[.I20])=SIGN([.J19]-[.I19]);IF([.B20]=[.B19];&quot;OK&quot;;&quot;Relation falsch.&quot;);IF(OR(AND([.B19]=&quot;&gt;&quot;;[.B20]=&quot;&lt;&quot;);AND([.B19]=&quot;&lt;&quot;;[.B20]=&quot;&gt;&quot;);AND([.B19]=&quot;≥&quot;;[.B20]=&quot;≤&quot;);AND([.B19]=&quot;≤&quot;;[.B20]=&quot;≥&quot;));&quot;OK&quot;;&quot;Aufpassen&quot;)));&quot;&quot;)">
            <text:p/>
          </table:table-cell>
          <table:table-cell table:style-name="ce80"/>
          <table:table-cell/>
          <table:table-cell table:style-name="ce369" table:number-columns-repeated="4"/>
          <table:table-cell/>
        </table:table-row>
        <table:table-row table:style-name="ro4">
          <table:table-cell table:style-name="ce626"/>
          <table:table-cell table:style-name="ce638" table:content-validation-name="val4"/>
          <table:table-cell table:style-name="ce652" table:number-columns-repeated="2"/>
          <table:table-cell table:style-name="ce162" table:formula="of:=IF(AND([.A21]&lt;&gt;&quot;&quot;;[.C21]&lt;&gt;&quot;&quot;;OR([.E20]=&quot;OK&quot;;[.E20]&gt;=&quot;Umf&quot;));IF(AND([.I21]&lt;&gt;&quot;&quot;;[.J21]&lt;&gt;&quot;&quot;;ABS([.I21]-[.J21])&gt;0.005);&quot;Links-Rechts-Fehler&quot;;IF(AND([.I20]&lt;&gt;&quot;&quot;;[.J21]&lt;&gt;0;ABS([.J21]-[.K20])&gt;0.005);&quot;Äquivalenzumformung korrigieren&quot;;IF([.K21]&gt;&quot;Fehler&quot;;[.K21];IF(OR([.A21]=&quot;&quot;;[.A20]=&quot;&quot;;[.I21]=&quot;&quot;;[.J21]=&quot;&quot;);&quot;&quot;;&quot;OK&quot;))));&quot;&quot;)">
            <text:p/>
          </table:table-cell>
          <table:table-cell table:style-name="ce169" table:formula="of:=IF([.E21]=&quot;OK&quot;; IF([.B21]=&quot;&quot;;&quot;Relation fehlt&quot;;IF(SIGN([.J21]-[.I21])=SIGN([.J20]-[.I20]);IF([.B21]=[.B20];&quot;OK&quot;;&quot;Relation falsch.&quot;);IF(OR(AND([.B20]=&quot;&gt;&quot;;[.B21]=&quot;&lt;&quot;);AND([.B20]=&quot;&lt;&quot;;[.B21]=&quot;&gt;&quot;);AND([.B20]=&quot;≥&quot;;[.B21]=&quot;≤&quot;);AND([.B20]=&quot;≤&quot;;[.B21]=&quot;≥&quot;));&quot;OK&quot;;&quot;Aufpassen&quot;)));&quot;&quot;)">
            <text:p/>
          </table:table-cell>
          <table:table-cell table:style-name="ce80"/>
          <table:table-cell/>
          <table:table-cell table:style-name="ce369" table:number-columns-repeated="4"/>
          <table:table-cell/>
        </table:table-row>
        <table:table-row table:style-name="ro4">
          <table:table-cell table:style-name="ce626"/>
          <table:table-cell table:style-name="ce638" table:content-validation-name="val4"/>
          <table:table-cell table:style-name="ce652" table:number-columns-repeated="2"/>
          <table:table-cell table:style-name="ce162" table:formula="of:=IF(AND([.A22]&lt;&gt;&quot;&quot;;[.C22]&lt;&gt;&quot;&quot;;OR([.E21]=&quot;OK&quot;;[.E21]&gt;=&quot;Umf&quot;));IF(AND([.I22]&lt;&gt;&quot;&quot;;[.J22]&lt;&gt;&quot;&quot;;ABS([.I22]-[.J22])&gt;0.005);&quot;Links-Rechts-Fehler&quot;;IF(AND([.I21]&lt;&gt;&quot;&quot;;[.J22]&lt;&gt;0;ABS([.J22]-[.K21])&gt;0.005);&quot;Äquivalenzumformung korrigieren&quot;;IF([.K22]&gt;&quot;Fehler&quot;;[.K22];IF(OR([.A22]=&quot;&quot;;[.A21]=&quot;&quot;;[.I22]=&quot;&quot;;[.J22]=&quot;&quot;);&quot;&quot;;&quot;OK&quot;))));&quot;&quot;)">
            <text:p/>
          </table:table-cell>
          <table:table-cell table:style-name="ce169" table:formula="of:=IF([.E22]=&quot;OK&quot;; IF([.B22]=&quot;&quot;;&quot;Relation fehlt&quot;;IF(SIGN([.J22]-[.I22])=SIGN([.J21]-[.I21]);IF([.B22]=[.B21];&quot;OK&quot;;&quot;Relation falsch.&quot;);IF(OR(AND([.B21]=&quot;&gt;&quot;;[.B22]=&quot;&lt;&quot;);AND([.B21]=&quot;&lt;&quot;;[.B22]=&quot;&gt;&quot;);AND([.B21]=&quot;≥&quot;;[.B22]=&quot;≤&quot;);AND([.B21]=&quot;≤&quot;;[.B22]=&quot;≥&quot;));&quot;OK&quot;;&quot;Aufpassen&quot;)));&quot;&quot;)">
            <text:p/>
          </table:table-cell>
          <table:table-cell table:style-name="ce80"/>
          <table:table-cell/>
          <table:table-cell table:style-name="ce369" table:number-columns-repeated="4"/>
          <table:table-cell/>
        </table:table-row>
        <table:table-row table:style-name="ro4">
          <table:table-cell table:style-name="ce626"/>
          <table:table-cell table:style-name="ce638" table:content-validation-name="val4"/>
          <table:table-cell table:style-name="ce652" table:number-columns-repeated="2"/>
          <table:table-cell table:style-name="ce162" table:formula="of:=IF(AND([.A23]&lt;&gt;&quot;&quot;;[.C23]&lt;&gt;&quot;&quot;;OR([.E22]=&quot;OK&quot;;[.E22]&gt;=&quot;Umf&quot;));IF(AND([.I23]&lt;&gt;&quot;&quot;;[.J23]&lt;&gt;&quot;&quot;;ABS([.I23]-[.J23])&gt;0.005);&quot;Links-Rechts-Fehler&quot;;IF(AND([.I22]&lt;&gt;&quot;&quot;;[.J23]&lt;&gt;0;ABS([.J23]-[.K22])&gt;0.005);&quot;Äquivalenzumformung korrigieren&quot;;IF([.K23]&gt;&quot;Fehler&quot;;[.K23];IF(OR([.A23]=&quot;&quot;;[.A22]=&quot;&quot;;[.I23]=&quot;&quot;;[.J23]=&quot;&quot;);&quot;&quot;;&quot;OK&quot;))));&quot;&quot;)">
            <text:p/>
          </table:table-cell>
          <table:table-cell table:style-name="ce169" table:formula="of:=IF([.E23]=&quot;OK&quot;; IF([.B23]=&quot;&quot;;&quot;Relation fehlt&quot;;IF(SIGN([.J23]-[.I23])=SIGN([.J22]-[.I22]);IF([.B23]=[.B22];&quot;OK&quot;;&quot;Relation falsch.&quot;);IF(OR(AND([.B22]=&quot;&gt;&quot;;[.B23]=&quot;&lt;&quot;);AND([.B22]=&quot;&lt;&quot;;[.B23]=&quot;&gt;&quot;);AND([.B22]=&quot;≥&quot;;[.B23]=&quot;≤&quot;);AND([.B22]=&quot;≤&quot;;[.B23]=&quot;≥&quot;));&quot;OK&quot;;&quot;Aufpassen&quot;)));&quot;&quot;)">
            <text:p/>
          </table:table-cell>
          <table:table-cell table:style-name="ce80"/>
          <table:table-cell/>
          <table:table-cell table:style-name="ce369" table:number-columns-repeated="4"/>
          <table:table-cell/>
        </table:table-row>
        <table:table-row table:style-name="ro4">
          <table:table-cell table:style-name="ce626"/>
          <table:table-cell table:style-name="ce638" table:content-validation-name="val4"/>
          <table:table-cell table:style-name="ce652"/>
          <table:table-cell table:style-name="ce667">
            <draw:control table:end-cell-address="Tabelle6.E26" table:end-x="25.27mm" table:end-y="1.71mm" draw:z-index="1" draw:text-style-name="P2" svg:width="26.08mm" svg:height="6.71mm" svg:x="18.52mm" svg:y="4.05mm" draw:control="control38"/>
          </table:table-cell>
          <table:table-cell table:style-name="ce162" table:formula="of:=IF(AND([.A24]&lt;&gt;&quot;&quot;;[.C24]&lt;&gt;&quot;&quot;;OR([.E23]=&quot;OK&quot;;[.E23]&gt;=&quot;Umf&quot;));IF(AND([.I24]&lt;&gt;&quot;&quot;;[.J24]&lt;&gt;&quot;&quot;;ABS([.I24]-[.J24])&gt;0.005);&quot;Links-Rechts-Fehler&quot;;IF(AND([.I23]&lt;&gt;&quot;&quot;;[.J24]&lt;&gt;0;ABS([.J24]-[.K23])&gt;0.005);&quot;Äquivalenzumformung korrigieren&quot;;IF([.K24]&gt;&quot;Fehler&quot;;[.K24];IF(OR([.A24]=&quot;&quot;;[.A23]=&quot;&quot;;[.I24]=&quot;&quot;;[.J24]=&quot;&quot;);&quot;&quot;;&quot;OK&quot;))));&quot;&quot;)">
            <text:p/>
          </table:table-cell>
          <table:table-cell table:style-name="ce169" table:formula="of:=IF([.E24]=&quot;OK&quot;; IF([.B24]=&quot;&quot;;&quot;Relation fehlt&quot;;IF(SIGN([.J24]-[.I24])=SIGN([.J23]-[.I23]);IF([.B24]=[.B23];&quot;OK&quot;;&quot;Relation falsch.&quot;);IF(OR(AND([.B23]=&quot;&gt;&quot;;[.B24]=&quot;&lt;&quot;);AND([.B23]=&quot;&lt;&quot;;[.B24]=&quot;&gt;&quot;);AND([.B23]=&quot;≥&quot;;[.B24]=&quot;≤&quot;);AND([.B23]=&quot;≤&quot;;[.B2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19:.C24];3;0)));&quot;&quot;;IF(ABS(VALUE(VLOOKUP(&quot; *x *&quot;;[.A19:.C24];3;0))-[.J2]&lt;0.001);IF(VLOOKUP(&quot; *x *&quot;;[.A19:.F24];6;0)=&quot;OK&quot;;&quot;&quot;;&quot;&quot;);&quot;&quot;))" office:value-type="string" office:string-value="" calcext:value-type="string">
            <text:p></text:p>
          </table:table-cell>
          <table:table-cell table:style-name="ce162" table:formula="of:=IF(AND([.A25]&lt;&gt;&quot;&quot;;[.C25]&lt;&gt;&quot;&quot;;OR([.E24]=&quot;OK&quot;;[.E24]&gt;=&quot;Umf&quot;));IF(AND([.I25]&lt;&gt;&quot;&quot;;[.J25]&lt;&gt;&quot;&quot;;ABS([.I25]-[.J25])&gt;0.005);&quot;Links-Rechts-Fehler&quot;;IF(AND([.I24]&lt;&gt;&quot;&quot;;[.J25]&lt;&gt;0;ABS([.J25]-[.K24])&gt;0.005);&quot;Äquivalenzumformung korrigieren&quot;;IF([.K25]&gt;&quot;Fehler&quot;;[.K25];IF(OR([.A25]=&quot;&quot;;[.A24]=&quot;&quot;;[.I25]=&quot;&quot;;[.J25]=&quot;&quot;);&quot;&quot;;&quot;OK&quot;))));&quot;&quot;)">
            <text:p/>
          </table:table-cell>
          <table:table-cell table:style-name="ce169" table:formula="of:=IF([.E25]=&quot;OK&quot;; IF([.B25]=&quot;&quot;;&quot;Relation fehlt&quot;;IF(SIGN([.J25]-[.I25])=SIGN([.J24]-[.I24]);IF([.B25]=[.B24];&quot;OK&quot;;&quot;Relation falsch.&quot;);IF(OR(AND([.B24]=&quot;&gt;&quot;;[.B25]=&quot;&lt;&quot;);AND([.B24]=&quot;&lt;&quot;;[.B25]=&quot;&gt;&quot;);AND([.B24]=&quot;≥&quot;;[.B25]=&quot;≤&quot;);AND([.B24]=&quot;≤&quot;;[.B25]=&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53"/>
          <table:table-cell table:style-name="ce161" table:formula="of:=IF(ISERROR(FIND(&quot;|&quot;&amp; SUBSTITUTE(SUBSTITUTE(SUBSTITUTE(SUBSTITUTE([.C26];&quot; &quot;;&quot;&quot;);&quot;·&quot;;&quot;*&quot; );&quot;–&quot; ;&quot;-&quot; );&quot;:&quot;;&quot;/&quot;) &amp;&quot;|&quot;;&quot;|&quot; &amp; SUBSTITUTE([.I2];&quot; &quot;;&quot;&quot;) &amp;&quot;|&quot;));&quot;&quot;;&quot;&quot;)" office:value-type="string" office:string-value="" calcext:value-type="string">
            <text:p></text:p>
          </table:table-cell>
          <table:table-cell table:style-name="ce162" table:formula="of:=IF(AND([.A26]&lt;&gt;&quot;&quot;;[.C26]&lt;&gt;&quot;&quot;;OR([.E25]=&quot;OK&quot;;[.E25]&gt;=&quot;Umf&quot;));IF(AND([.I26]&lt;&gt;&quot;&quot;;[.J26]&lt;&gt;&quot;&quot;;ABS([.I26]-[.J26])&gt;0.005);&quot;Links-Rechts-Fehler&quot;;IF(AND([.I25]&lt;&gt;&quot;&quot;;[.J26]&lt;&gt;0;ABS([.J26]-[.K25])&gt;0.005);&quot;Äquivalenzumformung korrigieren&quot;;IF([.K26]&gt;&quot;Fehler&quot;;[.K26];IF(OR([.A26]=&quot;&quot;;[.A25]=&quot;&quot;;[.I26]=&quot;&quot;;[.J26]=&quot;&quot;);&quot;&quot;;&quot;OK&quot;))));&quot;&quot;)">
            <text:p/>
          </table:table-cell>
          <table:table-cell table:style-name="ce169" table:formula="of:=IF([.E26]=&quot;OK&quot;; IF([.B26]=&quot;&quot;;&quot;Relation fehlt&quot;;IF(SIGN([.J26]-[.I26])=SIGN([.J25]-[.I25]);IF([.B26]=[.B25];&quot;OK&quot;;&quot;Relation falsch.&quot;);IF(OR(AND([.B25]=&quot;&gt;&quot;;[.B26]=&quot;&lt;&quot;);AND([.B25]=&quot;&lt;&quot;;[.B26]=&quot;&gt;&quot;);AND([.B25]=&quot;≥&quot;;[.B26]=&quot;≤&quot;);AND([.B25]=&quot;≤&quot;;[.B2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7]&lt;&gt;&quot;&quot;;[.C27]&lt;&gt;&quot;&quot;;OR([.E26]=&quot;OK&quot;;[.E26]&gt;=&quot;Umf&quot;));IF(AND([.I27]&lt;&gt;&quot;&quot;;[.J27]&lt;&gt;&quot;&quot;;ABS([.I27]-[.J27])&gt;0.005);&quot;Links-Rechts-Fehler&quot;;IF(AND([.I26]&lt;&gt;&quot;&quot;;[.J27]&lt;&gt;0;ABS([.J27]-[.K26])&gt;0.005);&quot;Äquivalenzumformung korrigieren&quot;;IF([.K27]&gt;&quot;Fehler&quot;;[.K27];IF(OR([.A27]=&quot;&quot;;[.A26]=&quot;&quot;;[.I27]=&quot;&quot;;[.J27]=&quot;&quot;);&quot;&quot;;&quot;OK&quot;))));&quot;&quot;)">
            <text:p/>
          </table:table-cell>
          <table:table-cell table:style-name="ce169" table:formula="of:=IF([.E27]=&quot;OK&quot;; IF([.B27]=&quot;&quot;;&quot;Relation fehlt&quot;;IF(SIGN([.J27]-[.I27])=SIGN([.J26]-[.I26]);IF([.B27]=[.B26];&quot;OK&quot;;&quot;Relation falsch.&quot;);IF(OR(AND([.B26]=&quot;&gt;&quot;;[.B27]=&quot;&lt;&quot;);AND([.B26]=&quot;&lt;&quot;;[.B27]=&quot;&gt;&quot;);AND([.B26]=&quot;≥&quot;;[.B27]=&quot;≤&quot;);AND([.B26]=&quot;≤&quot;;[.B2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28]&lt;&gt;&quot;&quot;;[.C28]&lt;&gt;&quot;&quot;;OR([.E27]=&quot;OK&quot;;[.E27]&gt;=&quot;Umf&quot;));IF(AND([.I28]&lt;&gt;&quot;&quot;;[.J28]&lt;&gt;&quot;&quot;;ABS([.I28]-[.J28])&gt;0.005);&quot;Links-Rechts-Fehler&quot;;IF(AND([.I27]&lt;&gt;&quot;&quot;;[.J28]&lt;&gt;0;ABS([.J28]-[.K27])&gt;0.005);&quot;Äquivalenzumformung korrigieren&quot;;IF([.K28]&gt;&quot;Fehler&quot;;[.K28];IF(OR([.A28]=&quot;&quot;;[.A27]=&quot;&quot;;[.I28]=&quot;&quot;;[.J28]=&quot;&quot;);&quot;&quot;;&quot;OK&quot;))));&quot;&quot;)">
            <text:p/>
          </table:table-cell>
          <table:table-cell table:style-name="ce169" table:formula="of:=IF([.E28]=&quot;OK&quot;; IF([.B28]=&quot;&quot;;&quot;Relation fehlt&quot;;IF(SIGN([.J28]-[.I28])=SIGN([.J27]-[.I27]);IF([.B28]=[.B27];&quot;OK&quot;;&quot;Relation falsch.&quot;);IF(OR(AND([.B27]=&quot;&gt;&quot;;[.B28]=&quot;&lt;&quot;);AND([.B27]=&quot;&lt;&quot;;[.B28]=&quot;&gt;&quot;);AND([.B27]=&quot;≥&quot;;[.B28]=&quot;≤&quot;);AND([.B27]=&quot;≤&quot;;[.B28]=&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29]&lt;&gt;&quot;&quot;;[.C29]&lt;&gt;&quot;&quot;;OR([.E28]=&quot;OK&quot;;[.E28]&gt;=&quot;Umf&quot;));IF(AND([.I29]&lt;&gt;&quot;&quot;;[.J29]&lt;&gt;&quot;&quot;;ABS([.I29]-[.J29])&gt;0.005);&quot;Links-Rechts-Fehler&quot;;IF(AND([.I28]&lt;&gt;&quot;&quot;;[.J29]&lt;&gt;0;ABS([.J29]-[.K28])&gt;0.005);&quot;Äquivalenzumformung korrigieren&quot;;IF([.K29]&gt;&quot;Fehler&quot;;[.K29];IF(OR([.A29]=&quot;&quot;;[.A28]=&quot;&quot;;[.I29]=&quot;&quot;;[.J29]=&quot;&quot;);&quot;&quot;;&quot;OK&quot;))));&quot;&quot;)">
            <text:p/>
          </table:table-cell>
          <table:table-cell table:style-name="ce169" table:formula="of:=IF([.E29]=&quot;OK&quot;; IF([.B29]=&quot;&quot;;&quot;Relation fehlt&quot;;IF(SIGN([.J29]-[.I29])=SIGN([.J28]-[.I28]);IF([.B29]=[.B28];&quot;OK&quot;;&quot;Relation falsch.&quot;);IF(OR(AND([.B28]=&quot;&gt;&quot;;[.B29]=&quot;&lt;&quot;);AND([.B28]=&quot;&lt;&quot;;[.B29]=&quot;&gt;&quot;);AND([.B28]=&quot;≥&quot;;[.B29]=&quot;≤&quot;);AND([.B28]=&quot;≤&quot;;[.B29]=&quot;≥&quot;));&quot;OK&quot;;&quot;Aufpassen&quot;)));&quot;&quot;)">
            <text:p/>
          </table:table-cell>
          <table:table-cell table:style-name="ce80"/>
          <table:table-cell/>
          <table:table-cell table:style-name="ce369" table:number-columns-repeated="4"/>
          <table:table-cell/>
        </table:table-row>
        <table:table-row table:style-name="ro4">
          <table:table-cell table:style-name="ce627" office:value-type="string" calcext:value-type="string">
            <text:p>4x²-(2x+2)²</text:p>
          </table:table-cell>
          <table:table-cell table:style-name="ce639" office:value-type="string" calcext:value-type="string">
            <text:p>&gt;</text:p>
          </table:table-cell>
          <table:table-cell table:style-name="ce654" office:value-type="string" calcext:value-type="string">
            <text:p>-28</text:p>
          </table:table-cell>
          <table:table-cell table:style-name="ce655"/>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4*2.99999^2-(2*2.99999+2)^2" office:value-type="float" office:value="-27.99992" calcext:value-type="float">
            <text:p>-27,999920</text:p>
          </table:table-cell>
          <table:table-cell table:style-name="ce369" table:formula="of:=0-28" office:value-type="float" office:value="-28" calcext:value-type="float">
            <text:p>-28,000000</text:p>
          </table:table-cell>
          <table:table-cell table:style-name="ce369" table:formula="of:=0-28" office:value-type="float" office:value="-28" calcext:value-type="float">
            <text:p>-28,000000</text:p>
          </table:table-cell>
          <table:table-cell table:style-name="ce369"/>
          <table:table-cell/>
        </table:table-row>
        <table:table-row table:style-name="ro4">
          <table:table-cell table:style-name="ce628"/>
          <table:table-cell table:style-name="ce640" table:content-validation-name="val4"/>
          <table:table-cell table:style-name="ce655" table:number-columns-repeated="2"/>
          <table:table-cell table:style-name="ce162" table:formula="of:=IF(AND([.A31]&lt;&gt;&quot;&quot;;[.C31]&lt;&gt;&quot;&quot;;OR([.E30]=&quot;OK&quot;;[.E30]&gt;=&quot;Umf&quot;));IF(AND([.I31]&lt;&gt;&quot;&quot;;[.J31]&lt;&gt;&quot;&quot;;ABS([.I31]-[.J31])&gt;0.005);&quot;Links-Rechts-Fehler&quot;;IF(AND([.I30]&lt;&gt;&quot;&quot;;[.J31]&lt;&gt;0;ABS([.J31]-[.K30])&gt;0.005);&quot;Äquivalenzumformung korrigieren&quot;;IF([.K31]&gt;&quot;Fehler&quot;;[.K31];IF(OR([.A31]=&quot;&quot;;[.A30]=&quot;&quot;;[.I31]=&quot;&quot;;[.J31]=&quot;&quot;);&quot;&quot;;&quot;OK&quot;))));&quot;&quot;)">
            <text:p/>
          </table:table-cell>
          <table:table-cell table:style-name="ce169" table:formula="of:=IF([.E31]=&quot;OK&quot;; IF([.B31]=&quot;&quot;;&quot;Relation fehlt&quot;;IF(SIGN([.J31]-[.I31])=SIGN([.J30]-[.I30]);IF([.B31]=[.B30];&quot;OK&quot;;&quot;Relation falsch.&quot;);IF(OR(AND([.B30]=&quot;&gt;&quot;;[.B31]=&quot;&lt;&quot;);AND([.B30]=&quot;&lt;&quot;;[.B31]=&quot;&gt;&quot;);AND([.B30]=&quot;≥&quot;;[.B31]=&quot;≤&quot;);AND([.B30]=&quot;≤&quot;;[.B31]=&quot;≥&quot;));&quot;OK&quot;;&quot;Aufpassen&quot;)));&quot;&quot;)">
            <text:p/>
          </table:table-cell>
          <table:table-cell table:style-name="ce80"/>
          <table:table-cell/>
          <table:table-cell table:style-name="ce369" table:number-columns-repeated="4"/>
          <table:table-cell/>
        </table:table-row>
        <table:table-row table:style-name="ro4">
          <table:table-cell table:style-name="ce628"/>
          <table:table-cell table:style-name="ce640" table:content-validation-name="val4"/>
          <table:table-cell table:style-name="ce655" table:number-columns-repeated="2"/>
          <table:table-cell table:style-name="ce162" table:formula="of:=IF(AND([.A32]&lt;&gt;&quot;&quot;;[.C32]&lt;&gt;&quot;&quot;;OR([.E31]=&quot;OK&quot;;[.E31]&gt;=&quot;Umf&quot;));IF(AND([.I32]&lt;&gt;&quot;&quot;;[.J32]&lt;&gt;&quot;&quot;;ABS([.I32]-[.J32])&gt;0.005);&quot;Links-Rechts-Fehler&quot;;IF(AND([.I31]&lt;&gt;&quot;&quot;;[.J32]&lt;&gt;0;ABS([.J32]-[.K31])&gt;0.005);&quot;Äquivalenzumformung korrigieren&quot;;IF([.K32]&gt;&quot;Fehler&quot;;[.K32];IF(OR([.A32]=&quot;&quot;;[.A31]=&quot;&quot;;[.I32]=&quot;&quot;;[.J32]=&quot;&quot;);&quot;&quot;;&quot;OK&quot;))));&quot;&quot;)">
            <text:p/>
          </table:table-cell>
          <table:table-cell table:style-name="ce169" table:formula="of:=IF([.E32]=&quot;OK&quot;; IF([.B32]=&quot;&quot;;&quot;Relation fehlt&quot;;IF(SIGN([.J32]-[.I32])=SIGN([.J31]-[.I31]);IF([.B32]=[.B31];&quot;OK&quot;;&quot;Relation falsch.&quot;);IF(OR(AND([.B31]=&quot;&gt;&quot;;[.B32]=&quot;&lt;&quot;);AND([.B31]=&quot;&lt;&quot;;[.B32]=&quot;&gt;&quot;);AND([.B31]=&quot;≥&quot;;[.B32]=&quot;≤&quot;);AND([.B31]=&quot;≤&quot;;[.B32]=&quot;≥&quot;));&quot;OK&quot;;&quot;Aufpassen&quot;)));&quot;&quot;)">
            <text:p/>
          </table:table-cell>
          <table:table-cell table:style-name="ce80"/>
          <table:table-cell/>
          <table:table-cell table:style-name="ce369" table:number-columns-repeated="4"/>
          <table:table-cell/>
        </table:table-row>
        <table:table-row table:style-name="ro4">
          <table:table-cell table:style-name="ce628"/>
          <table:table-cell table:style-name="ce640" table:content-validation-name="val4"/>
          <table:table-cell table:style-name="ce655" table:number-columns-repeated="2"/>
          <table:table-cell table:style-name="ce162" table:formula="of:=IF(AND([.A33]&lt;&gt;&quot;&quot;;[.C33]&lt;&gt;&quot;&quot;;OR([.E32]=&quot;OK&quot;;[.E32]&gt;=&quot;Umf&quot;));IF(AND([.I33]&lt;&gt;&quot;&quot;;[.J33]&lt;&gt;&quot;&quot;;ABS([.I33]-[.J33])&gt;0.005);&quot;Links-Rechts-Fehler&quot;;IF(AND([.I32]&lt;&gt;&quot;&quot;;[.J33]&lt;&gt;0;ABS([.J33]-[.K32])&gt;0.005);&quot;Äquivalenzumformung korrigieren&quot;;IF([.K33]&gt;&quot;Fehler&quot;;[.K33];IF(OR([.A33]=&quot;&quot;;[.A32]=&quot;&quot;;[.I33]=&quot;&quot;;[.J33]=&quot;&quot;);&quot;&quot;;&quot;OK&quot;))));&quot;&quot;)">
            <text:p/>
          </table:table-cell>
          <table:table-cell table:style-name="ce169" table:formula="of:=IF([.E33]=&quot;OK&quot;; IF([.B33]=&quot;&quot;;&quot;Relation fehlt&quot;;IF(SIGN([.J33]-[.I33])=SIGN([.J32]-[.I32]);IF([.B33]=[.B32];&quot;OK&quot;;&quot;Relation falsch.&quot;);IF(OR(AND([.B32]=&quot;&gt;&quot;;[.B33]=&quot;&lt;&quot;);AND([.B32]=&quot;&lt;&quot;;[.B33]=&quot;&gt;&quot;);AND([.B32]=&quot;≥&quot;;[.B33]=&quot;≤&quot;);AND([.B32]=&quot;≤&quot;;[.B33]=&quot;≥&quot;));&quot;OK&quot;;&quot;Aufpassen&quot;)));&quot;&quot;)">
            <text:p/>
          </table:table-cell>
          <table:table-cell table:style-name="ce80"/>
          <table:table-cell/>
          <table:table-cell table:style-name="ce369" table:number-columns-repeated="4"/>
          <table:table-cell/>
        </table:table-row>
        <table:table-row table:style-name="ro4">
          <table:table-cell table:style-name="ce628"/>
          <table:table-cell table:style-name="ce640" table:content-validation-name="val4"/>
          <table:table-cell table:style-name="ce655" table:number-columns-repeated="2"/>
          <table:table-cell table:style-name="ce162" table:formula="of:=IF(AND([.A34]&lt;&gt;&quot;&quot;;[.C34]&lt;&gt;&quot;&quot;;OR([.E33]=&quot;OK&quot;;[.E33]&gt;=&quot;Umf&quot;));IF(AND([.I34]&lt;&gt;&quot;&quot;;[.J34]&lt;&gt;&quot;&quot;;ABS([.I34]-[.J34])&gt;0.005);&quot;Links-Rechts-Fehler&quot;;IF(AND([.I33]&lt;&gt;&quot;&quot;;[.J34]&lt;&gt;0;ABS([.J34]-[.K33])&gt;0.005);&quot;Äquivalenzumformung korrigieren&quot;;IF([.K34]&gt;&quot;Fehler&quot;;[.K34];IF(OR([.A34]=&quot;&quot;;[.A33]=&quot;&quot;;[.I34]=&quot;&quot;;[.J34]=&quot;&quot;);&quot;&quot;;&quot;OK&quot;))));&quot;&quot;)">
            <text:p/>
          </table:table-cell>
          <table:table-cell table:style-name="ce169" table:formula="of:=IF([.E34]=&quot;OK&quot;; IF([.B34]=&quot;&quot;;&quot;Relation fehlt&quot;;IF(SIGN([.J34]-[.I34])=SIGN([.J33]-[.I33]);IF([.B34]=[.B33];&quot;OK&quot;;&quot;Relation falsch.&quot;);IF(OR(AND([.B33]=&quot;&gt;&quot;;[.B34]=&quot;&lt;&quot;);AND([.B33]=&quot;&lt;&quot;;[.B34]=&quot;&gt;&quot;);AND([.B33]=&quot;≥&quot;;[.B34]=&quot;≤&quot;);AND([.B33]=&quot;≤&quot;;[.B34]=&quot;≥&quot;));&quot;OK&quot;;&quot;Aufpassen&quot;)));&quot;&quot;)">
            <text:p/>
          </table:table-cell>
          <table:table-cell table:style-name="ce80"/>
          <table:table-cell/>
          <table:table-cell table:style-name="ce369" table:number-columns-repeated="4"/>
          <table:table-cell/>
        </table:table-row>
        <table:table-row table:style-name="ro4">
          <table:table-cell table:style-name="ce628"/>
          <table:table-cell table:style-name="ce640" table:content-validation-name="val4"/>
          <table:table-cell table:style-name="ce655" table:number-columns-repeated="2"/>
          <table:table-cell table:style-name="ce162" table:formula="of:=IF(AND([.A35]&lt;&gt;&quot;&quot;;[.C35]&lt;&gt;&quot;&quot;;OR([.E34]=&quot;OK&quot;;[.E34]&gt;=&quot;Umf&quot;));IF(AND([.I35]&lt;&gt;&quot;&quot;;[.J35]&lt;&gt;&quot;&quot;;ABS([.I35]-[.J35])&gt;0.005);&quot;Links-Rechts-Fehler&quot;;IF(AND([.I34]&lt;&gt;&quot;&quot;;[.J35]&lt;&gt;0;ABS([.J35]-[.K34])&gt;0.005);&quot;Äquivalenzumformung korrigieren&quot;;IF([.K35]&gt;&quot;Fehler&quot;;[.K35];IF(OR([.A35]=&quot;&quot;;[.A34]=&quot;&quot;;[.I35]=&quot;&quot;;[.J35]=&quot;&quot;);&quot;&quot;;&quot;OK&quot;))));&quot;&quot;)">
            <text:p/>
          </table:table-cell>
          <table:table-cell table:style-name="ce169" table:formula="of:=IF([.E35]=&quot;OK&quot;; IF([.B35]=&quot;&quot;;&quot;Relation fehlt&quot;;IF(SIGN([.J35]-[.I35])=SIGN([.J34]-[.I34]);IF([.B35]=[.B34];&quot;OK&quot;;&quot;Relation falsch.&quot;);IF(OR(AND([.B34]=&quot;&gt;&quot;;[.B35]=&quot;&lt;&quot;);AND([.B34]=&quot;&lt;&quot;;[.B35]=&quot;&gt;&quot;);AND([.B34]=&quot;≥&quot;;[.B35]=&quot;≤&quot;);AND([.B34]=&quot;≤&quot;;[.B35]=&quot;≥&quot;));&quot;OK&quot;;&quot;Aufpassen&quot;)));&quot;&quot;)">
            <text:p/>
          </table:table-cell>
          <table:table-cell table:style-name="ce80"/>
          <table:table-cell/>
          <table:table-cell table:style-name="ce369" table:number-columns-repeated="4"/>
          <table:table-cell/>
        </table:table-row>
        <table:table-row table:style-name="ro4">
          <table:table-cell table:style-name="ce628"/>
          <table:table-cell table:style-name="ce640" table:content-validation-name="val4"/>
          <table:table-cell table:style-name="ce655"/>
          <table:table-cell table:style-name="ce668">
            <draw:control table:end-cell-address="Tabelle6.E38" table:end-x="23.78mm" table:end-y="1.46mm" draw:z-index="2" draw:text-style-name="P2" svg:width="24.27mm" svg:height="7.26mm" svg:x="18.84mm" svg:y="3.25mm" draw:control="control39"/>
          </table:table-cell>
          <table:table-cell table:style-name="ce162" table:formula="of:=IF(AND([.A36]&lt;&gt;&quot;&quot;;[.C36]&lt;&gt;&quot;&quot;;OR([.E35]=&quot;OK&quot;;[.E35]&gt;=&quot;Umf&quot;));IF(AND([.I36]&lt;&gt;&quot;&quot;;[.J36]&lt;&gt;&quot;&quot;;ABS([.I36]-[.J36])&gt;0.005);&quot;Links-Rechts-Fehler&quot;;IF(AND([.I35]&lt;&gt;&quot;&quot;;[.J36]&lt;&gt;0;ABS([.J36]-[.K35])&gt;0.005);&quot;Äquivalenzumformung korrigieren&quot;;IF([.K36]&gt;&quot;Fehler&quot;;[.K36];IF(OR([.A36]=&quot;&quot;;[.A35]=&quot;&quot;;[.I36]=&quot;&quot;;[.J36]=&quot;&quot;);&quot;&quot;;&quot;OK&quot;))));&quot;&quot;)">
            <text:p/>
          </table:table-cell>
          <table:table-cell table:style-name="ce169" table:formula="of:=IF([.E36]=&quot;OK&quot;; IF([.B36]=&quot;&quot;;&quot;Relation fehlt&quot;;IF(SIGN([.J36]-[.I36])=SIGN([.J35]-[.I35]);IF([.B36]=[.B35];&quot;OK&quot;;&quot;Relation falsch.&quot;);IF(OR(AND([.B35]=&quot;&gt;&quot;;[.B36]=&quot;&lt;&quot;);AND([.B35]=&quot;&lt;&quot;;[.B36]=&quot;&gt;&quot;);AND([.B35]=&quot;≥&quot;;[.B36]=&quot;≤&quot;);AND([.B35]=&quot;≤&quot;;[.B3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31:.C36];3;0)));&quot;&quot;;IF(ABS(VALUE(VLOOKUP(&quot; *x *&quot;;[.A31:.C36];3;0))-[.J3]&lt;0.001);IF(VLOOKUP(&quot; *x *&quot;;[.A31:.F36];6;0)=&quot;OK&quot;;&quot;&quot;;&quot;&quot;);&quot;&quot;))" office:value-type="string" office:string-value="" calcext:value-type="string">
            <text:p></text:p>
          </table:table-cell>
          <table:table-cell table:style-name="ce162" table:formula="of:=IF(AND([.A37]&lt;&gt;&quot;&quot;;[.C37]&lt;&gt;&quot;&quot;;OR([.E36]=&quot;OK&quot;;[.E36]&gt;=&quot;Umf&quot;));IF(AND([.I37]&lt;&gt;&quot;&quot;;[.J37]&lt;&gt;&quot;&quot;;ABS([.I37]-[.J37])&gt;0.005);&quot;Links-Rechts-Fehler&quot;;IF(AND([.I36]&lt;&gt;&quot;&quot;;[.J37]&lt;&gt;0;ABS([.J37]-[.K36])&gt;0.005);&quot;Äquivalenzumformung korrigieren&quot;;IF([.K37]&gt;&quot;Fehler&quot;;[.K37];IF(OR([.A37]=&quot;&quot;;[.A36]=&quot;&quot;;[.I37]=&quot;&quot;;[.J37]=&quot;&quot;);&quot;&quot;;&quot;OK&quot;))));&quot;&quot;)">
            <text:p/>
          </table:table-cell>
          <table:table-cell table:style-name="ce169" table:formula="of:=IF([.E37]=&quot;OK&quot;; IF([.B37]=&quot;&quot;;&quot;Relation fehlt&quot;;IF(SIGN([.J37]-[.I37])=SIGN([.J36]-[.I36]);IF([.B37]=[.B36];&quot;OK&quot;;&quot;Relation falsch.&quot;);IF(OR(AND([.B36]=&quot;&gt;&quot;;[.B37]=&quot;&lt;&quot;);AND([.B36]=&quot;&lt;&quot;;[.B37]=&quot;&gt;&quot;);AND([.B36]=&quot;≥&quot;;[.B37]=&quot;≤&quot;);AND([.B36]=&quot;≤&quot;;[.B37]=&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56"/>
          <table:table-cell table:style-name="ce161" table:formula="of:=IF(ISERROR(FIND(&quot;|&quot;&amp; SUBSTITUTE(SUBSTITUTE(SUBSTITUTE(SUBSTITUTE([.C38];&quot; &quot;;&quot;&quot;);&quot;·&quot;;&quot;*&quot; );&quot;–&quot; ;&quot;-&quot; );&quot;:&quot;;&quot;/&quot;) &amp;&quot;|&quot;;&quot;|&quot; &amp; SUBSTITUTE([.I3];&quot; &quot;;&quot;&quot;) &amp;&quot;|&quot;));&quot;&quot;;&quot;&quot;)" office:value-type="string" office:string-value="" calcext:value-type="string">
            <text:p></text:p>
          </table:table-cell>
          <table:table-cell table:style-name="ce162" table:formula="of:=IF(AND([.A38]&lt;&gt;&quot;&quot;;[.C38]&lt;&gt;&quot;&quot;;OR([.E37]=&quot;OK&quot;;[.E37]&gt;=&quot;Umf&quot;));IF(AND([.I38]&lt;&gt;&quot;&quot;;[.J38]&lt;&gt;&quot;&quot;;ABS([.I38]-[.J38])&gt;0.005);&quot;Links-Rechts-Fehler&quot;;IF(AND([.I37]&lt;&gt;&quot;&quot;;[.J38]&lt;&gt;0;ABS([.J38]-[.K37])&gt;0.005);&quot;Äquivalenzumformung korrigieren&quot;;IF([.K38]&gt;&quot;Fehler&quot;;[.K38];IF(OR([.A38]=&quot;&quot;;[.A37]=&quot;&quot;;[.I38]=&quot;&quot;;[.J38]=&quot;&quot;);&quot;&quot;;&quot;OK&quot;))));&quot;&quot;)">
            <text:p/>
          </table:table-cell>
          <table:table-cell table:style-name="ce169" table:formula="of:=IF([.E38]=&quot;OK&quot;; IF([.B38]=&quot;&quot;;&quot;Relation fehlt&quot;;IF(SIGN([.J38]-[.I38])=SIGN([.J37]-[.I37]);IF([.B38]=[.B37];&quot;OK&quot;;&quot;Relation falsch.&quot;);IF(OR(AND([.B37]=&quot;&gt;&quot;;[.B38]=&quot;&lt;&quot;);AND([.B37]=&quot;&lt;&quot;;[.B38]=&quot;&gt;&quot;);AND([.B37]=&quot;≥&quot;;[.B38]=&quot;≤&quot;);AND([.B37]=&quot;≤&quot;;[.B3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39]&lt;&gt;&quot;&quot;;[.C39]&lt;&gt;&quot;&quot;;OR([.E38]=&quot;OK&quot;;[.E38]&gt;=&quot;Umf&quot;));IF(AND([.I39]&lt;&gt;&quot;&quot;;[.J39]&lt;&gt;&quot;&quot;;ABS([.I39]-[.J39])&gt;0.005);&quot;Links-Rechts-Fehler&quot;;IF(AND([.I38]&lt;&gt;&quot;&quot;;[.J39]&lt;&gt;0;ABS([.J39]-[.K38])&gt;0.005);&quot;Äquivalenzumformung korrigieren&quot;;IF([.K39]&gt;&quot;Fehler&quot;;[.K39];IF(OR([.A39]=&quot;&quot;;[.A38]=&quot;&quot;;[.I39]=&quot;&quot;;[.J39]=&quot;&quot;);&quot;&quot;;&quot;OK&quot;))));&quot;&quot;)">
            <text:p/>
          </table:table-cell>
          <table:table-cell table:style-name="ce169" table:formula="of:=IF([.E39]=&quot;OK&quot;; IF([.B39]=&quot;&quot;;&quot;Relation fehlt&quot;;IF(SIGN([.J39]-[.I39])=SIGN([.J38]-[.I38]);IF([.B39]=[.B38];&quot;OK&quot;;&quot;Relation falsch.&quot;);IF(OR(AND([.B38]=&quot;&gt;&quot;;[.B39]=&quot;&lt;&quot;);AND([.B38]=&quot;&lt;&quot;;[.B39]=&quot;&gt;&quot;);AND([.B38]=&quot;≥&quot;;[.B39]=&quot;≤&quot;);AND([.B38]=&quot;≤&quot;;[.B3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40]&lt;&gt;&quot;&quot;;[.C40]&lt;&gt;&quot;&quot;;OR([.E39]=&quot;OK&quot;;[.E39]&gt;=&quot;Umf&quot;));IF(AND([.I40]&lt;&gt;&quot;&quot;;[.J40]&lt;&gt;&quot;&quot;;ABS([.I40]-[.J40])&gt;0.005);&quot;Links-Rechts-Fehler&quot;;IF(AND([.I39]&lt;&gt;&quot;&quot;;[.J40]&lt;&gt;0;ABS([.J40]-[.K39])&gt;0.005);&quot;Äquivalenzumformung korrigieren&quot;;IF([.K40]&gt;&quot;Fehler&quot;;[.K40];IF(OR([.A40]=&quot;&quot;;[.A39]=&quot;&quot;;[.I40]=&quot;&quot;;[.J40]=&quot;&quot;);&quot;&quot;;&quot;OK&quot;))));&quot;&quot;)">
            <text:p/>
          </table:table-cell>
          <table:table-cell table:style-name="ce169" table:formula="of:=IF([.E40]=&quot;OK&quot;; IF([.B40]=&quot;&quot;;&quot;Relation fehlt&quot;;IF(SIGN([.J40]-[.I40])=SIGN([.J39]-[.I39]);IF([.B40]=[.B39];&quot;OK&quot;;&quot;Relation falsch.&quot;);IF(OR(AND([.B39]=&quot;&gt;&quot;;[.B40]=&quot;&lt;&quot;);AND([.B39]=&quot;&lt;&quot;;[.B40]=&quot;&gt;&quot;);AND([.B39]=&quot;≥&quot;;[.B40]=&quot;≤&quot;);AND([.B39]=&quot;≤&quot;;[.B40]=&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41]&lt;&gt;&quot;&quot;;[.C41]&lt;&gt;&quot;&quot;;OR([.E40]=&quot;OK&quot;;[.E40]&gt;=&quot;Umf&quot;));IF(AND([.I41]&lt;&gt;&quot;&quot;;[.J41]&lt;&gt;&quot;&quot;;ABS([.I41]-[.J41])&gt;0.005);&quot;Links-Rechts-Fehler&quot;;IF(AND([.I40]&lt;&gt;&quot;&quot;;[.J41]&lt;&gt;0;ABS([.J41]-[.K40])&gt;0.005);&quot;Äquivalenzumformung korrigieren&quot;;IF([.K41]&gt;&quot;Fehler&quot;;[.K41];IF(OR([.A41]=&quot;&quot;;[.A40]=&quot;&quot;;[.I41]=&quot;&quot;;[.J41]=&quot;&quot;);&quot;&quot;;&quot;OK&quot;))));&quot;&quot;)">
            <text:p/>
          </table:table-cell>
          <table:table-cell table:style-name="ce169" table:formula="of:=IF([.E41]=&quot;OK&quot;; IF([.B41]=&quot;&quot;;&quot;Relation fehlt&quot;;IF(SIGN([.J41]-[.I41])=SIGN([.J40]-[.I40]);IF([.B41]=[.B40];&quot;OK&quot;;&quot;Relation falsch.&quot;);IF(OR(AND([.B40]=&quot;&gt;&quot;;[.B41]=&quot;&lt;&quot;);AND([.B40]=&quot;&lt;&quot;;[.B41]=&quot;&gt;&quot;);AND([.B40]=&quot;≥&quot;;[.B41]=&quot;≤&quot;);AND([.B40]=&quot;≤&quot;;[.B41]=&quot;≥&quot;));&quot;OK&quot;;&quot;Aufpassen&quot;)));&quot;&quot;)">
            <text:p/>
          </table:table-cell>
          <table:table-cell table:style-name="ce80"/>
          <table:table-cell/>
          <table:table-cell table:style-name="ce369" table:number-columns-repeated="4"/>
          <table:table-cell/>
        </table:table-row>
        <table:table-row table:style-name="ro4">
          <table:table-cell table:style-name="ce629" office:value-type="string" calcext:value-type="string">
            <text:p>x²+5x+2x+2x²-17</text:p>
          </table:table-cell>
          <table:table-cell table:style-name="ce641" office:value-type="string" calcext:value-type="string">
            <text:p>&lt;</text:p>
          </table:table-cell>
          <table:table-cell table:style-name="ce657" office:value-type="string" calcext:value-type="string">
            <text:p>3x²+10x-14</text:p>
          </table:table-cell>
          <table:table-cell table:style-name="ce658"/>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0.99999^2+5*-0.99999+2*-0.99999+2*-0.99999^2-17" office:value-type="float" office:value="-20.9999899997" calcext:value-type="float">
            <text:p>-20,999990</text:p>
          </table:table-cell>
          <table:table-cell table:style-name="ce369" table:formula="of:=3*-0.99999^2+10*-0.99999-14" office:value-type="float" office:value="-20.9999599997" calcext:value-type="float">
            <text:p>-20,999960</text:p>
          </table:table-cell>
          <table:table-cell table:style-name="ce369" table:formula="of:=3*-0.99999^2+10*-0.99999-14" office:value-type="float" office:value="-20.9999599997" calcext:value-type="float">
            <text:p>-20,999960</text:p>
          </table:table-cell>
          <table:table-cell table:style-name="ce369"/>
          <table:table-cell/>
        </table:table-row>
        <table:table-row table:style-name="ro4">
          <table:table-cell table:style-name="ce630"/>
          <table:table-cell table:style-name="ce642" table:content-validation-name="val4"/>
          <table:table-cell table:style-name="ce658" table:number-columns-repeated="2"/>
          <table:table-cell table:style-name="ce162" table:formula="of:=IF(AND([.A43]&lt;&gt;&quot;&quot;;[.C43]&lt;&gt;&quot;&quot;;OR([.E42]=&quot;OK&quot;;[.E42]&gt;=&quot;Umf&quot;));IF(AND([.I43]&lt;&gt;&quot;&quot;;[.J43]&lt;&gt;&quot;&quot;;ABS([.I43]-[.J43])&gt;0.005);&quot;Links-Rechts-Fehler&quot;;IF(AND([.I42]&lt;&gt;&quot;&quot;;[.J43]&lt;&gt;0;ABS([.J43]-[.K42])&gt;0.005);&quot;Äquivalenzumformung korrigieren&quot;;IF([.K43]&gt;&quot;Fehler&quot;;[.K43];IF(OR([.A43]=&quot;&quot;;[.A42]=&quot;&quot;;[.I43]=&quot;&quot;;[.J43]=&quot;&quot;);&quot;&quot;;&quot;OK&quot;))));&quot;&quot;)">
            <text:p/>
          </table:table-cell>
          <table:table-cell table:style-name="ce169" table:formula="of:=IF([.E43]=&quot;OK&quot;; IF([.B43]=&quot;&quot;;&quot;Relation fehlt&quot;;IF(SIGN([.J43]-[.I43])=SIGN([.J42]-[.I42]);IF([.B43]=[.B42];&quot;OK&quot;;&quot;Relation falsch.&quot;);IF(OR(AND([.B42]=&quot;&gt;&quot;;[.B43]=&quot;&lt;&quot;);AND([.B42]=&quot;&lt;&quot;;[.B43]=&quot;&gt;&quot;);AND([.B42]=&quot;≥&quot;;[.B43]=&quot;≤&quot;);AND([.B42]=&quot;≤&quot;;[.B43]=&quot;≥&quot;));&quot;OK&quot;;&quot;Aufpassen&quot;)));&quot;&quot;)">
            <text:p/>
          </table:table-cell>
          <table:table-cell table:style-name="ce80"/>
          <table:table-cell/>
          <table:table-cell table:style-name="ce369" table:number-columns-repeated="4"/>
          <table:table-cell/>
        </table:table-row>
        <table:table-row table:style-name="ro4">
          <table:table-cell table:style-name="ce630"/>
          <table:table-cell table:style-name="ce642" table:content-validation-name="val4"/>
          <table:table-cell table:style-name="ce658" table:number-columns-repeated="2"/>
          <table:table-cell table:style-name="ce162" table:formula="of:=IF(AND([.A44]&lt;&gt;&quot;&quot;;[.C44]&lt;&gt;&quot;&quot;;OR([.E43]=&quot;OK&quot;;[.E43]&gt;=&quot;Umf&quot;));IF(AND([.I44]&lt;&gt;&quot;&quot;;[.J44]&lt;&gt;&quot;&quot;;ABS([.I44]-[.J44])&gt;0.005);&quot;Links-Rechts-Fehler&quot;;IF(AND([.I43]&lt;&gt;&quot;&quot;;[.J44]&lt;&gt;0;ABS([.J44]-[.K43])&gt;0.005);&quot;Äquivalenzumformung korrigieren&quot;;IF([.K44]&gt;&quot;Fehler&quot;;[.K44];IF(OR([.A44]=&quot;&quot;;[.A43]=&quot;&quot;;[.I44]=&quot;&quot;;[.J44]=&quot;&quot;);&quot;&quot;;&quot;OK&quot;))));&quot;&quot;)">
            <text:p/>
          </table:table-cell>
          <table:table-cell table:style-name="ce169" table:formula="of:=IF([.E44]=&quot;OK&quot;; IF([.B44]=&quot;&quot;;&quot;Relation fehlt&quot;;IF(SIGN([.J44]-[.I44])=SIGN([.J43]-[.I43]);IF([.B44]=[.B43];&quot;OK&quot;;&quot;Relation falsch.&quot;);IF(OR(AND([.B43]=&quot;&gt;&quot;;[.B44]=&quot;&lt;&quot;);AND([.B43]=&quot;&lt;&quot;;[.B44]=&quot;&gt;&quot;);AND([.B43]=&quot;≥&quot;;[.B44]=&quot;≤&quot;);AND([.B43]=&quot;≤&quot;;[.B44]=&quot;≥&quot;));&quot;OK&quot;;&quot;Aufpassen&quot;)));&quot;&quot;)">
            <text:p/>
          </table:table-cell>
          <table:table-cell table:style-name="ce80"/>
          <table:table-cell/>
          <table:table-cell table:style-name="ce369" table:number-columns-repeated="4"/>
          <table:table-cell/>
        </table:table-row>
        <table:table-row table:style-name="ro4">
          <table:table-cell table:style-name="ce630"/>
          <table:table-cell table:style-name="ce642" table:content-validation-name="val4"/>
          <table:table-cell table:style-name="ce658" table:number-columns-repeated="2"/>
          <table:table-cell table:style-name="ce162" table:formula="of:=IF(AND([.A45]&lt;&gt;&quot;&quot;;[.C45]&lt;&gt;&quot;&quot;;OR([.E44]=&quot;OK&quot;;[.E44]&gt;=&quot;Umf&quot;));IF(AND([.I45]&lt;&gt;&quot;&quot;;[.J45]&lt;&gt;&quot;&quot;;ABS([.I45]-[.J45])&gt;0.005);&quot;Links-Rechts-Fehler&quot;;IF(AND([.I44]&lt;&gt;&quot;&quot;;[.J45]&lt;&gt;0;ABS([.J45]-[.K44])&gt;0.005);&quot;Äquivalenzumformung korrigieren&quot;;IF([.K45]&gt;&quot;Fehler&quot;;[.K45];IF(OR([.A45]=&quot;&quot;;[.A44]=&quot;&quot;;[.I45]=&quot;&quot;;[.J45]=&quot;&quot;);&quot;&quot;;&quot;OK&quot;))));&quot;&quot;)">
            <text:p/>
          </table:table-cell>
          <table:table-cell table:style-name="ce169" table:formula="of:=IF([.E45]=&quot;OK&quot;; IF([.B45]=&quot;&quot;;&quot;Relation fehlt&quot;;IF(SIGN([.J45]-[.I45])=SIGN([.J44]-[.I44]);IF([.B45]=[.B44];&quot;OK&quot;;&quot;Relation falsch.&quot;);IF(OR(AND([.B44]=&quot;&gt;&quot;;[.B45]=&quot;&lt;&quot;);AND([.B44]=&quot;&lt;&quot;;[.B45]=&quot;&gt;&quot;);AND([.B44]=&quot;≥&quot;;[.B45]=&quot;≤&quot;);AND([.B44]=&quot;≤&quot;;[.B45]=&quot;≥&quot;));&quot;OK&quot;;&quot;Aufpassen&quot;)));&quot;&quot;)">
            <text:p/>
          </table:table-cell>
          <table:table-cell table:style-name="ce80"/>
          <table:table-cell/>
          <table:table-cell table:style-name="ce369" table:number-columns-repeated="4"/>
          <table:table-cell/>
        </table:table-row>
        <table:table-row table:style-name="ro4">
          <table:table-cell table:style-name="ce630"/>
          <table:table-cell table:style-name="ce642" table:content-validation-name="val4"/>
          <table:table-cell table:style-name="ce658" table:number-columns-repeated="2"/>
          <table:table-cell table:style-name="ce162" table:formula="of:=IF(AND([.A46]&lt;&gt;&quot;&quot;;[.C46]&lt;&gt;&quot;&quot;;OR([.E45]=&quot;OK&quot;;[.E45]&gt;=&quot;Umf&quot;));IF(AND([.I46]&lt;&gt;&quot;&quot;;[.J46]&lt;&gt;&quot;&quot;;ABS([.I46]-[.J46])&gt;0.005);&quot;Links-Rechts-Fehler&quot;;IF(AND([.I45]&lt;&gt;&quot;&quot;;[.J46]&lt;&gt;0;ABS([.J46]-[.K45])&gt;0.005);&quot;Äquivalenzumformung korrigieren&quot;;IF([.K46]&gt;&quot;Fehler&quot;;[.K46];IF(OR([.A46]=&quot;&quot;;[.A45]=&quot;&quot;;[.I46]=&quot;&quot;;[.J46]=&quot;&quot;);&quot;&quot;;&quot;OK&quot;))));&quot;&quot;)">
            <text:p/>
          </table:table-cell>
          <table:table-cell table:style-name="ce169" table:formula="of:=IF([.E46]=&quot;OK&quot;; IF([.B46]=&quot;&quot;;&quot;Relation fehlt&quot;;IF(SIGN([.J46]-[.I46])=SIGN([.J45]-[.I45]);IF([.B46]=[.B45];&quot;OK&quot;;&quot;Relation falsch.&quot;);IF(OR(AND([.B45]=&quot;&gt;&quot;;[.B46]=&quot;&lt;&quot;);AND([.B45]=&quot;&lt;&quot;;[.B46]=&quot;&gt;&quot;);AND([.B45]=&quot;≥&quot;;[.B46]=&quot;≤&quot;);AND([.B45]=&quot;≤&quot;;[.B46]=&quot;≥&quot;));&quot;OK&quot;;&quot;Aufpassen&quot;)));&quot;&quot;)">
            <text:p/>
          </table:table-cell>
          <table:table-cell table:style-name="ce80"/>
          <table:table-cell/>
          <table:table-cell table:style-name="ce369" table:number-columns-repeated="4"/>
          <table:table-cell/>
        </table:table-row>
        <table:table-row table:style-name="ro4">
          <table:table-cell table:style-name="ce630"/>
          <table:table-cell table:style-name="ce642" table:content-validation-name="val4"/>
          <table:table-cell table:style-name="ce658" table:number-columns-repeated="2"/>
          <table:table-cell table:style-name="ce162" table:formula="of:=IF(AND([.A47]&lt;&gt;&quot;&quot;;[.C47]&lt;&gt;&quot;&quot;;OR([.E46]=&quot;OK&quot;;[.E46]&gt;=&quot;Umf&quot;));IF(AND([.I47]&lt;&gt;&quot;&quot;;[.J47]&lt;&gt;&quot;&quot;;ABS([.I47]-[.J47])&gt;0.005);&quot;Links-Rechts-Fehler&quot;;IF(AND([.I46]&lt;&gt;&quot;&quot;;[.J47]&lt;&gt;0;ABS([.J47]-[.K46])&gt;0.005);&quot;Äquivalenzumformung korrigieren&quot;;IF([.K47]&gt;&quot;Fehler&quot;;[.K47];IF(OR([.A47]=&quot;&quot;;[.A46]=&quot;&quot;;[.I47]=&quot;&quot;;[.J47]=&quot;&quot;);&quot;&quot;;&quot;OK&quot;))));&quot;&quot;)">
            <text:p/>
          </table:table-cell>
          <table:table-cell table:style-name="ce169" table:formula="of:=IF([.E47]=&quot;OK&quot;; IF([.B47]=&quot;&quot;;&quot;Relation fehlt&quot;;IF(SIGN([.J47]-[.I47])=SIGN([.J46]-[.I46]);IF([.B47]=[.B46];&quot;OK&quot;;&quot;Relation falsch.&quot;);IF(OR(AND([.B46]=&quot;&gt;&quot;;[.B47]=&quot;&lt;&quot;);AND([.B46]=&quot;&lt;&quot;;[.B47]=&quot;&gt;&quot;);AND([.B46]=&quot;≥&quot;;[.B47]=&quot;≤&quot;);AND([.B46]=&quot;≤&quot;;[.B47]=&quot;≥&quot;));&quot;OK&quot;;&quot;Aufpassen&quot;)));&quot;&quot;)">
            <text:p/>
          </table:table-cell>
          <table:table-cell table:style-name="ce80"/>
          <table:table-cell/>
          <table:table-cell table:style-name="ce369" table:number-columns-repeated="4"/>
          <table:table-cell/>
        </table:table-row>
        <table:table-row table:style-name="ro4">
          <table:table-cell table:style-name="ce630"/>
          <table:table-cell table:style-name="ce642" table:content-validation-name="val4"/>
          <table:table-cell table:style-name="ce658"/>
          <table:table-cell table:style-name="ce669"/>
          <table:table-cell table:style-name="ce162" table:formula="of:=IF(AND([.A48]&lt;&gt;&quot;&quot;;[.C48]&lt;&gt;&quot;&quot;;OR([.E47]=&quot;OK&quot;;[.E47]&gt;=&quot;Umf&quot;));IF(AND([.I48]&lt;&gt;&quot;&quot;;[.J48]&lt;&gt;&quot;&quot;;ABS([.I48]-[.J48])&gt;0.005);&quot;Links-Rechts-Fehler&quot;;IF(AND([.I47]&lt;&gt;&quot;&quot;;[.J48]&lt;&gt;0;ABS([.J48]-[.K47])&gt;0.005);&quot;Äquivalenzumformung korrigieren&quot;;IF([.K48]&gt;&quot;Fehler&quot;;[.K48];IF(OR([.A48]=&quot;&quot;;[.A47]=&quot;&quot;;[.I48]=&quot;&quot;;[.J48]=&quot;&quot;);&quot;&quot;;&quot;OK&quot;))));&quot;&quot;)">
            <text:p/>
            <draw:control table:end-cell-address="Tabelle6.E50" table:end-x="22.9mm" table:end-y="2.11mm" draw:z-index="3" draw:text-style-name="P2" svg:width="21.85mm" svg:height="6.98mm" svg:x="1.07mm" svg:y="4.16mm" draw:control="control40"/>
          </table:table-cell>
          <table:table-cell table:style-name="ce169" table:formula="of:=IF([.E48]=&quot;OK&quot;; IF([.B48]=&quot;&quot;;&quot;Relation fehlt&quot;;IF(SIGN([.J48]-[.I48])=SIGN([.J47]-[.I47]);IF([.B48]=[.B47];&quot;OK&quot;;&quot;Relation falsch.&quot;);IF(OR(AND([.B47]=&quot;&gt;&quot;;[.B48]=&quot;&lt;&quot;);AND([.B47]=&quot;&lt;&quot;;[.B48]=&quot;&gt;&quot;);AND([.B47]=&quot;≥&quot;;[.B48]=&quot;≤&quot;);AND([.B47]=&quot;≤&quot;;[.B4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43:.C48];3;0)));&quot;&quot;;IF(ABS(VALUE(VLOOKUP(&quot; *x *&quot;;[.A43:.C48];3;0))-[.J4]&lt;0.001);IF(VLOOKUP(&quot; *x *&quot;;[.A43:.F48];6;0)=&quot;OK&quot;;&quot;&quot;;&quot;&quot;);&quot;&quot;))" office:value-type="string" office:string-value="" calcext:value-type="string">
            <text:p></text:p>
          </table:table-cell>
          <table:table-cell table:style-name="ce162" table:formula="of:=IF(AND([.A49]&lt;&gt;&quot;&quot;;[.C49]&lt;&gt;&quot;&quot;;OR([.E48]=&quot;OK&quot;;[.E48]&gt;=&quot;Umf&quot;));IF(AND([.I49]&lt;&gt;&quot;&quot;;[.J49]&lt;&gt;&quot;&quot;;ABS([.I49]-[.J49])&gt;0.005);&quot;Links-Rechts-Fehler&quot;;IF(AND([.I48]&lt;&gt;&quot;&quot;;[.J49]&lt;&gt;0;ABS([.J49]-[.K48])&gt;0.005);&quot;Äquivalenzumformung korrigieren&quot;;IF([.K49]&gt;&quot;Fehler&quot;;[.K49];IF(OR([.A49]=&quot;&quot;;[.A48]=&quot;&quot;;[.I49]=&quot;&quot;;[.J49]=&quot;&quot;);&quot;&quot;;&quot;OK&quot;))));&quot;&quot;)">
            <text:p/>
          </table:table-cell>
          <table:table-cell table:style-name="ce169" table:formula="of:=IF([.E49]=&quot;OK&quot;; IF([.B49]=&quot;&quot;;&quot;Relation fehlt&quot;;IF(SIGN([.J49]-[.I49])=SIGN([.J48]-[.I48]);IF([.B49]=[.B48];&quot;OK&quot;;&quot;Relation falsch.&quot;);IF(OR(AND([.B48]=&quot;&gt;&quot;;[.B49]=&quot;&lt;&quot;);AND([.B48]=&quot;&lt;&quot;;[.B49]=&quot;&gt;&quot;);AND([.B48]=&quot;≥&quot;;[.B49]=&quot;≤&quot;);AND([.B48]=&quot;≤&quot;;[.B49]=&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59"/>
          <table:table-cell table:style-name="ce161" table:formula="of:=IF(ISERROR(FIND(&quot;|&quot;&amp; SUBSTITUTE(SUBSTITUTE(SUBSTITUTE(SUBSTITUTE([.C50];&quot; &quot;;&quot;&quot;);&quot;·&quot;;&quot;*&quot; );&quot;–&quot; ;&quot;-&quot; );&quot;:&quot;;&quot;/&quot;) &amp;&quot;|&quot;;&quot;|&quot; &amp; SUBSTITUTE([.I4];&quot; &quot;;&quot;&quot;) &amp;&quot;|&quot;));&quot;&quot;;&quot;&quot;)" office:value-type="string" office:string-value="" calcext:value-type="string">
            <text:p></text:p>
          </table:table-cell>
          <table:table-cell table:style-name="ce162" table:formula="of:=IF(AND([.A50]&lt;&gt;&quot;&quot;;[.C50]&lt;&gt;&quot;&quot;;OR([.E49]=&quot;OK&quot;;[.E49]&gt;=&quot;Umf&quot;));IF(AND([.I50]&lt;&gt;&quot;&quot;;[.J50]&lt;&gt;&quot;&quot;;ABS([.I50]-[.J50])&gt;0.005);&quot;Links-Rechts-Fehler&quot;;IF(AND([.I49]&lt;&gt;&quot;&quot;;[.J50]&lt;&gt;0;ABS([.J50]-[.K49])&gt;0.005);&quot;Äquivalenzumformung korrigieren&quot;;IF([.K50]&gt;&quot;Fehler&quot;;[.K50];IF(OR([.A50]=&quot;&quot;;[.A49]=&quot;&quot;;[.I50]=&quot;&quot;;[.J50]=&quot;&quot;);&quot;&quot;;&quot;OK&quot;))));&quot;&quot;)">
            <text:p/>
          </table:table-cell>
          <table:table-cell table:style-name="ce169" table:formula="of:=IF([.E50]=&quot;OK&quot;; IF([.B50]=&quot;&quot;;&quot;Relation fehlt&quot;;IF(SIGN([.J50]-[.I50])=SIGN([.J49]-[.I49]);IF([.B50]=[.B49];&quot;OK&quot;;&quot;Relation falsch.&quot;);IF(OR(AND([.B49]=&quot;&gt;&quot;;[.B50]=&quot;&lt;&quot;);AND([.B49]=&quot;&lt;&quot;;[.B50]=&quot;&gt;&quot;);AND([.B49]=&quot;≥&quot;;[.B50]=&quot;≤&quot;);AND([.B49]=&quot;≤&quot;;[.B5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1]&lt;&gt;&quot;&quot;;[.C51]&lt;&gt;&quot;&quot;;OR([.E50]=&quot;OK&quot;;[.E50]&gt;=&quot;Umf&quot;));IF(AND([.I51]&lt;&gt;&quot;&quot;;[.J51]&lt;&gt;&quot;&quot;;ABS([.I51]-[.J51])&gt;0.005);&quot;Links-Rechts-Fehler&quot;;IF(AND([.I50]&lt;&gt;&quot;&quot;;[.J51]&lt;&gt;0;ABS([.J51]-[.K50])&gt;0.005);&quot;Äquivalenzumformung korrigieren&quot;;IF([.K51]&gt;&quot;Fehler&quot;;[.K51];IF(OR([.A51]=&quot;&quot;;[.A50]=&quot;&quot;;[.I51]=&quot;&quot;;[.J51]=&quot;&quot;);&quot;&quot;;&quot;OK&quot;))));&quot;&quot;)">
            <text:p/>
          </table:table-cell>
          <table:table-cell table:style-name="ce169" table:formula="of:=IF([.E51]=&quot;OK&quot;; IF([.B51]=&quot;&quot;;&quot;Relation fehlt&quot;;IF(SIGN([.J51]-[.I51])=SIGN([.J50]-[.I50]);IF([.B51]=[.B50];&quot;OK&quot;;&quot;Relation falsch.&quot;);IF(OR(AND([.B50]=&quot;&gt;&quot;;[.B51]=&quot;&lt;&quot;);AND([.B50]=&quot;&lt;&quot;;[.B51]=&quot;&gt;&quot;);AND([.B50]=&quot;≥&quot;;[.B51]=&quot;≤&quot;);AND([.B50]=&quot;≤&quot;;[.B5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2]&lt;&gt;&quot;&quot;;[.C52]&lt;&gt;&quot;&quot;;OR([.E51]=&quot;OK&quot;;[.E51]&gt;=&quot;Umf&quot;));IF(AND([.I52]&lt;&gt;&quot;&quot;;[.J52]&lt;&gt;&quot;&quot;;ABS([.I52]-[.J52])&gt;0.005);&quot;Links-Rechts-Fehler&quot;;IF(AND([.I51]&lt;&gt;&quot;&quot;;[.J52]&lt;&gt;0;ABS([.J52]-[.K51])&gt;0.005);&quot;Äquivalenzumformung korrigieren&quot;;IF([.K52]&gt;&quot;Fehler&quot;;[.K52];IF(OR([.A52]=&quot;&quot;;[.A51]=&quot;&quot;;[.I52]=&quot;&quot;;[.J52]=&quot;&quot;);&quot;&quot;;&quot;OK&quot;))));&quot;&quot;)">
            <text:p/>
          </table:table-cell>
          <table:table-cell table:style-name="ce169" table:formula="of:=IF([.E52]=&quot;OK&quot;; IF([.B52]=&quot;&quot;;&quot;Relation fehlt&quot;;IF(SIGN([.J52]-[.I52])=SIGN([.J51]-[.I51]);IF([.B52]=[.B51];&quot;OK&quot;;&quot;Relation falsch.&quot;);IF(OR(AND([.B51]=&quot;&gt;&quot;;[.B52]=&quot;&lt;&quot;);AND([.B51]=&quot;&lt;&quot;;[.B52]=&quot;&gt;&quot;);AND([.B51]=&quot;≥&quot;;[.B52]=&quot;≤&quot;);AND([.B51]=&quot;≤&quot;;[.B5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53]&lt;&gt;&quot;&quot;;[.C53]&lt;&gt;&quot;&quot;;OR([.E52]=&quot;OK&quot;;[.E52]&gt;=&quot;Umf&quot;));IF(AND([.I53]&lt;&gt;&quot;&quot;;[.J53]&lt;&gt;&quot;&quot;;ABS([.I53]-[.J53])&gt;0.005);&quot;Links-Rechts-Fehler&quot;;IF(AND([.I52]&lt;&gt;&quot;&quot;;[.J53]&lt;&gt;0;ABS([.J53]-[.K52])&gt;0.005);&quot;Äquivalenzumformung korrigieren&quot;;IF([.K53]&gt;&quot;Fehler&quot;;[.K53];IF(OR([.A53]=&quot;&quot;;[.A52]=&quot;&quot;;[.I53]=&quot;&quot;;[.J53]=&quot;&quot;);&quot;&quot;;&quot;OK&quot;))));&quot;&quot;)">
            <text:p/>
          </table:table-cell>
          <table:table-cell table:style-name="ce169" table:formula="of:=IF([.E53]=&quot;OK&quot;; IF([.B53]=&quot;&quot;;&quot;Relation fehlt&quot;;IF(SIGN([.J53]-[.I53])=SIGN([.J52]-[.I52]);IF([.B53]=[.B52];&quot;OK&quot;;&quot;Relation falsch.&quot;);IF(OR(AND([.B52]=&quot;&gt;&quot;;[.B53]=&quot;&lt;&quot;);AND([.B52]=&quot;&lt;&quot;;[.B53]=&quot;&gt;&quot;);AND([.B52]=&quot;≥&quot;;[.B53]=&quot;≤&quot;);AND([.B52]=&quot;≤&quot;;[.B53]=&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54]&lt;&gt;&quot;&quot;;[.C54]&lt;&gt;&quot;&quot;;OR([.E53]=&quot;OK&quot;;[.E53]&gt;=&quot;Umf&quot;));IF(AND([.I54]&lt;&gt;&quot;&quot;;[.J54]&lt;&gt;&quot;&quot;;ABS([.I54]-[.J54])&gt;0.005);&quot;Links-Rechts-Fehler&quot;;IF(AND([.I53]&lt;&gt;&quot;&quot;;[.J54]&lt;&gt;0;ABS([.J54]-[.K53])&gt;0.005);&quot;Äquivalenzumformung korrigieren&quot;;IF([.K54]&gt;&quot;Fehler&quot;;[.K54];IF(OR([.A54]=&quot;&quot;;[.A53]=&quot;&quot;;[.I54]=&quot;&quot;;[.J54]=&quot;&quot;);&quot;&quot;;&quot;OK&quot;))));&quot;&quot;)">
            <text:p/>
          </table:table-cell>
          <table:table-cell table:style-name="ce169" table:formula="of:=IF([.E54]=&quot;OK&quot;; IF([.B54]=&quot;&quot;;&quot;Relation fehlt&quot;;IF(SIGN([.J54]-[.I54])=SIGN([.J53]-[.I53]);IF([.B54]=[.B53];&quot;OK&quot;;&quot;Relation falsch.&quot;);IF(OR(AND([.B53]=&quot;&gt;&quot;;[.B54]=&quot;&lt;&quot;);AND([.B53]=&quot;&lt;&quot;;[.B54]=&quot;&gt;&quot;);AND([.B53]=&quot;≥&quot;;[.B54]=&quot;≤&quot;);AND([.B53]=&quot;≤&quot;;[.B54]=&quot;≥&quot;));&quot;OK&quot;;&quot;Aufpassen&quot;)));&quot;&quot;)">
            <text:p/>
          </table:table-cell>
          <table:table-cell table:style-name="ce80"/>
          <table:table-cell/>
          <table:table-cell table:style-name="ce369" table:number-columns-repeated="4"/>
          <table:table-cell/>
        </table:table-row>
        <table:table-row table:style-name="ro4">
          <table:table-cell table:style-name="ce631" office:value-type="string" calcext:value-type="string">
            <text:p>0,5(2x-3)²</text:p>
          </table:table-cell>
          <table:table-cell table:style-name="ce643" office:value-type="string" calcext:value-type="string">
            <text:p>&lt;</text:p>
          </table:table-cell>
          <table:table-cell table:style-name="ce660" office:value-type="string" calcext:value-type="string">
            <text:p>2x²-19,5</text:p>
          </table:table-cell>
          <table:table-cell table:style-name="ce661"/>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0.5*(2*4.00001-3)^2" office:value-type="float" office:value="12.5001000002" calcext:value-type="float">
            <text:p>12,500100</text:p>
          </table:table-cell>
          <table:table-cell table:style-name="ce369" table:formula="of:=2*4.00001^2-19.5" office:value-type="float" office:value="12.5001600002" calcext:value-type="float">
            <text:p>12,500160</text:p>
          </table:table-cell>
          <table:table-cell table:style-name="ce369" table:formula="of:=2*4.00001^2-19.5" office:value-type="float" office:value="12.5001600002" calcext:value-type="float">
            <text:p>12,500160</text:p>
          </table:table-cell>
          <table:table-cell table:style-name="ce369"/>
          <table:table-cell/>
        </table:table-row>
        <table:table-row table:style-name="ro4">
          <table:table-cell table:style-name="ce632"/>
          <table:table-cell table:style-name="ce644" table:content-validation-name="val4"/>
          <table:table-cell table:style-name="ce661" table:number-columns-repeated="2"/>
          <table:table-cell table:style-name="ce162" table:formula="of:=IF(AND([.A56]&lt;&gt;&quot;&quot;;[.C56]&lt;&gt;&quot;&quot;;OR([.E55]=&quot;OK&quot;;[.E55]&gt;=&quot;Umf&quot;));IF(AND([.I56]&lt;&gt;&quot;&quot;;[.J56]&lt;&gt;&quot;&quot;;ABS([.I56]-[.J56])&gt;0.005);&quot;Links-Rechts-Fehler&quot;;IF(AND([.I55]&lt;&gt;&quot;&quot;;[.J56]&lt;&gt;0;ABS([.J56]-[.K55])&gt;0.005);&quot;Äquivalenzumformung korrigieren&quot;;IF([.K56]&gt;&quot;Fehler&quot;;[.K56];IF(OR([.A56]=&quot;&quot;;[.A55]=&quot;&quot;;[.I56]=&quot;&quot;;[.J56]=&quot;&quot;);&quot;&quot;;&quot;OK&quot;))));&quot;&quot;)">
            <text:p/>
          </table:table-cell>
          <table:table-cell table:style-name="ce169" table:formula="of:=IF([.E56]=&quot;OK&quot;; IF([.B56]=&quot;&quot;;&quot;Relation fehlt&quot;;IF(SIGN([.J56]-[.I56])=SIGN([.J55]-[.I55]);IF([.B56]=[.B55];&quot;OK&quot;;&quot;Relation falsch.&quot;);IF(OR(AND([.B55]=&quot;&gt;&quot;;[.B56]=&quot;&lt;&quot;);AND([.B55]=&quot;&lt;&quot;;[.B56]=&quot;&gt;&quot;);AND([.B55]=&quot;≥&quot;;[.B56]=&quot;≤&quot;);AND([.B55]=&quot;≤&quot;;[.B56]=&quot;≥&quot;));&quot;OK&quot;;&quot;Aufpassen&quot;)));&quot;&quot;)">
            <text:p/>
          </table:table-cell>
          <table:table-cell table:style-name="ce80"/>
          <table:table-cell/>
          <table:table-cell table:style-name="ce369" table:number-columns-repeated="4"/>
          <table:table-cell/>
        </table:table-row>
        <table:table-row table:style-name="ro4">
          <table:table-cell table:style-name="ce632"/>
          <table:table-cell table:style-name="ce644" table:content-validation-name="val4"/>
          <table:table-cell table:style-name="ce661" table:number-columns-repeated="2"/>
          <table:table-cell table:style-name="ce162" table:formula="of:=IF(AND([.A57]&lt;&gt;&quot;&quot;;[.C57]&lt;&gt;&quot;&quot;;OR([.E56]=&quot;OK&quot;;[.E56]&gt;=&quot;Umf&quot;));IF(AND([.I57]&lt;&gt;&quot;&quot;;[.J57]&lt;&gt;&quot;&quot;;ABS([.I57]-[.J57])&gt;0.005);&quot;Links-Rechts-Fehler&quot;;IF(AND([.I56]&lt;&gt;&quot;&quot;;[.J57]&lt;&gt;0;ABS([.J57]-[.K56])&gt;0.005);&quot;Äquivalenzumformung korrigieren&quot;;IF([.K57]&gt;&quot;Fehler&quot;;[.K57];IF(OR([.A57]=&quot;&quot;;[.A56]=&quot;&quot;;[.I57]=&quot;&quot;;[.J57]=&quot;&quot;);&quot;&quot;;&quot;OK&quot;))));&quot;&quot;)">
            <text:p/>
          </table:table-cell>
          <table:table-cell table:style-name="ce169" table:formula="of:=IF([.E57]=&quot;OK&quot;; IF([.B57]=&quot;&quot;;&quot;Relation fehlt&quot;;IF(SIGN([.J57]-[.I57])=SIGN([.J56]-[.I56]);IF([.B57]=[.B56];&quot;OK&quot;;&quot;Relation falsch.&quot;);IF(OR(AND([.B56]=&quot;&gt;&quot;;[.B57]=&quot;&lt;&quot;);AND([.B56]=&quot;&lt;&quot;;[.B57]=&quot;&gt;&quot;);AND([.B56]=&quot;≥&quot;;[.B57]=&quot;≤&quot;);AND([.B56]=&quot;≤&quot;;[.B57]=&quot;≥&quot;));&quot;OK&quot;;&quot;Aufpassen&quot;)));&quot;&quot;)">
            <text:p/>
          </table:table-cell>
          <table:table-cell table:style-name="ce80"/>
          <table:table-cell/>
          <table:table-cell table:style-name="ce369" table:number-columns-repeated="4"/>
          <table:table-cell/>
        </table:table-row>
        <table:table-row table:style-name="ro4">
          <table:table-cell table:style-name="ce632"/>
          <table:table-cell table:style-name="ce644" table:content-validation-name="val4"/>
          <table:table-cell table:style-name="ce661" table:number-columns-repeated="2"/>
          <table:table-cell table:style-name="ce162" table:formula="of:=IF(AND([.A58]&lt;&gt;&quot;&quot;;[.C58]&lt;&gt;&quot;&quot;;OR([.E57]=&quot;OK&quot;;[.E57]&gt;=&quot;Umf&quot;));IF(AND([.I58]&lt;&gt;&quot;&quot;;[.J58]&lt;&gt;&quot;&quot;;ABS([.I58]-[.J58])&gt;0.005);&quot;Links-Rechts-Fehler&quot;;IF(AND([.I57]&lt;&gt;&quot;&quot;;[.J58]&lt;&gt;0;ABS([.J58]-[.K57])&gt;0.005);&quot;Äquivalenzumformung korrigieren&quot;;IF([.K58]&gt;&quot;Fehler&quot;;[.K58];IF(OR([.A58]=&quot;&quot;;[.A57]=&quot;&quot;;[.I58]=&quot;&quot;;[.J58]=&quot;&quot;);&quot;&quot;;&quot;OK&quot;))));&quot;&quot;)">
            <text:p/>
          </table:table-cell>
          <table:table-cell table:style-name="ce169" table:formula="of:=IF([.E58]=&quot;OK&quot;; IF([.B58]=&quot;&quot;;&quot;Relation fehlt&quot;;IF(SIGN([.J58]-[.I58])=SIGN([.J57]-[.I57]);IF([.B58]=[.B57];&quot;OK&quot;;&quot;Relation falsch.&quot;);IF(OR(AND([.B57]=&quot;&gt;&quot;;[.B58]=&quot;&lt;&quot;);AND([.B57]=&quot;&lt;&quot;;[.B58]=&quot;&gt;&quot;);AND([.B57]=&quot;≥&quot;;[.B58]=&quot;≤&quot;);AND([.B57]=&quot;≤&quot;;[.B58]=&quot;≥&quot;));&quot;OK&quot;;&quot;Aufpassen&quot;)));&quot;&quot;)">
            <text:p/>
          </table:table-cell>
          <table:table-cell table:style-name="ce80"/>
          <table:table-cell/>
          <table:table-cell table:style-name="ce369" table:number-columns-repeated="4"/>
          <table:table-cell/>
        </table:table-row>
        <table:table-row table:style-name="ro4">
          <table:table-cell table:style-name="ce632"/>
          <table:table-cell table:style-name="ce644" table:content-validation-name="val4"/>
          <table:table-cell table:style-name="ce661" table:number-columns-repeated="2"/>
          <table:table-cell table:style-name="ce162" table:formula="of:=IF(AND([.A59]&lt;&gt;&quot;&quot;;[.C59]&lt;&gt;&quot;&quot;;OR([.E58]=&quot;OK&quot;;[.E58]&gt;=&quot;Umf&quot;));IF(AND([.I59]&lt;&gt;&quot;&quot;;[.J59]&lt;&gt;&quot;&quot;;ABS([.I59]-[.J59])&gt;0.005);&quot;Links-Rechts-Fehler&quot;;IF(AND([.I58]&lt;&gt;&quot;&quot;;[.J59]&lt;&gt;0;ABS([.J59]-[.K58])&gt;0.005);&quot;Äquivalenzumformung korrigieren&quot;;IF([.K59]&gt;&quot;Fehler&quot;;[.K59];IF(OR([.A59]=&quot;&quot;;[.A58]=&quot;&quot;;[.I59]=&quot;&quot;;[.J59]=&quot;&quot;);&quot;&quot;;&quot;OK&quot;))));&quot;&quot;)">
            <text:p/>
          </table:table-cell>
          <table:table-cell table:style-name="ce169" table:formula="of:=IF([.E59]=&quot;OK&quot;; IF([.B59]=&quot;&quot;;&quot;Relation fehlt&quot;;IF(SIGN([.J59]-[.I59])=SIGN([.J58]-[.I58]);IF([.B59]=[.B58];&quot;OK&quot;;&quot;Relation falsch.&quot;);IF(OR(AND([.B58]=&quot;&gt;&quot;;[.B59]=&quot;&lt;&quot;);AND([.B58]=&quot;&lt;&quot;;[.B59]=&quot;&gt;&quot;);AND([.B58]=&quot;≥&quot;;[.B59]=&quot;≤&quot;);AND([.B58]=&quot;≤&quot;;[.B59]=&quot;≥&quot;));&quot;OK&quot;;&quot;Aufpassen&quot;)));&quot;&quot;)">
            <text:p/>
          </table:table-cell>
          <table:table-cell table:style-name="ce80"/>
          <table:table-cell/>
          <table:table-cell table:style-name="ce369" table:number-columns-repeated="4"/>
          <table:table-cell/>
        </table:table-row>
        <table:table-row table:style-name="ro4">
          <table:table-cell table:style-name="ce632"/>
          <table:table-cell table:style-name="ce644" table:content-validation-name="val4"/>
          <table:table-cell table:style-name="ce661" table:number-columns-repeated="2"/>
          <table:table-cell table:style-name="ce162" table:formula="of:=IF(AND([.A60]&lt;&gt;&quot;&quot;;[.C60]&lt;&gt;&quot;&quot;;OR([.E59]=&quot;OK&quot;;[.E59]&gt;=&quot;Umf&quot;));IF(AND([.I60]&lt;&gt;&quot;&quot;;[.J60]&lt;&gt;&quot;&quot;;ABS([.I60]-[.J60])&gt;0.005);&quot;Links-Rechts-Fehler&quot;;IF(AND([.I59]&lt;&gt;&quot;&quot;;[.J60]&lt;&gt;0;ABS([.J60]-[.K59])&gt;0.005);&quot;Äquivalenzumformung korrigieren&quot;;IF([.K60]&gt;&quot;Fehler&quot;;[.K60];IF(OR([.A60]=&quot;&quot;;[.A59]=&quot;&quot;;[.I60]=&quot;&quot;;[.J60]=&quot;&quot;);&quot;&quot;;&quot;OK&quot;))));&quot;&quot;)">
            <text:p/>
          </table:table-cell>
          <table:table-cell table:style-name="ce169" table:formula="of:=IF([.E60]=&quot;OK&quot;; IF([.B60]=&quot;&quot;;&quot;Relation fehlt&quot;;IF(SIGN([.J60]-[.I60])=SIGN([.J59]-[.I59]);IF([.B60]=[.B59];&quot;OK&quot;;&quot;Relation falsch.&quot;);IF(OR(AND([.B59]=&quot;&gt;&quot;;[.B60]=&quot;&lt;&quot;);AND([.B59]=&quot;&lt;&quot;;[.B60]=&quot;&gt;&quot;);AND([.B59]=&quot;≥&quot;;[.B60]=&quot;≤&quot;);AND([.B59]=&quot;≤&quot;;[.B60]=&quot;≥&quot;));&quot;OK&quot;;&quot;Aufpassen&quot;)));&quot;&quot;)">
            <text:p/>
          </table:table-cell>
          <table:table-cell table:style-name="ce80"/>
          <table:table-cell/>
          <table:table-cell table:style-name="ce369" table:number-columns-repeated="4"/>
          <table:table-cell/>
        </table:table-row>
        <table:table-row table:style-name="ro4">
          <table:table-cell table:style-name="ce632"/>
          <table:table-cell table:style-name="ce644" table:content-validation-name="val4"/>
          <table:table-cell table:style-name="ce661" table:number-columns-repeated="2"/>
          <table:table-cell table:style-name="ce162" table:formula="of:=IF(AND([.A61]&lt;&gt;&quot;&quot;;[.C61]&lt;&gt;&quot;&quot;;OR([.E60]=&quot;OK&quot;;[.E60]&gt;=&quot;Umf&quot;));IF(AND([.I61]&lt;&gt;&quot;&quot;;[.J61]&lt;&gt;&quot;&quot;;ABS([.I61]-[.J61])&gt;0.005);&quot;Links-Rechts-Fehler&quot;;IF(AND([.I60]&lt;&gt;&quot;&quot;;[.J61]&lt;&gt;0;ABS([.J61]-[.K60])&gt;0.005);&quot;Äquivalenzumformung korrigieren&quot;;IF([.K61]&gt;&quot;Fehler&quot;;[.K61];IF(OR([.A61]=&quot;&quot;;[.A60]=&quot;&quot;;[.I61]=&quot;&quot;;[.J61]=&quot;&quot;);&quot;&quot;;&quot;OK&quot;))));&quot;&quot;)">
            <text:p/>
          </table:table-cell>
          <table:table-cell table:style-name="ce169" table:formula="of:=IF([.E61]=&quot;OK&quot;; IF([.B61]=&quot;&quot;;&quot;Relation fehlt&quot;;IF(SIGN([.J61]-[.I61])=SIGN([.J60]-[.I60]);IF([.B61]=[.B60];&quot;OK&quot;;&quot;Relation falsch.&quot;);IF(OR(AND([.B60]=&quot;&gt;&quot;;[.B61]=&quot;&lt;&quot;);AND([.B60]=&quot;&lt;&quot;;[.B61]=&quot;&gt;&quot;);AND([.B60]=&quot;≥&quot;;[.B61]=&quot;≤&quot;);AND([.B60]=&quot;≤&quot;;[.B61]=&quot;≥&quot;));&quot;OK&quot;;&quot;Aufpassen&quot;)));&quot;&quot;)">
            <text:p/>
          </table:table-cell>
          <table:table-cell table:style-name="ce80"/>
          <table:table-cell/>
          <table:table-cell table:style-name="ce369" table:number-columns-repeated="4"/>
          <table:table-cell/>
        </table:table-row>
        <table:table-row table:style-name="ro4">
          <table:table-cell table:style-name="ce632"/>
          <table:table-cell table:style-name="ce644" table:content-validation-name="val4"/>
          <table:table-cell table:style-name="ce661"/>
          <table:table-cell table:style-name="ce670">
            <draw:control table:end-cell-address="Tabelle6.E64" table:end-x="19.95mm" table:end-y="1.9mm" draw:z-index="4" draw:text-style-name="P2" svg:width="20.11mm" svg:height="7.74mm" svg:x="19.17mm" svg:y="3.2mm" draw:control="control41"/>
          </table:table-cell>
          <table:table-cell table:style-name="ce162" table:formula="of:=IF(AND([.A62]&lt;&gt;&quot;&quot;;[.C62]&lt;&gt;&quot;&quot;;OR([.E61]=&quot;OK&quot;;[.E61]&gt;=&quot;Umf&quot;));IF(AND([.I62]&lt;&gt;&quot;&quot;;[.J62]&lt;&gt;&quot;&quot;;ABS([.I62]-[.J62])&gt;0.005);&quot;Links-Rechts-Fehler&quot;;IF(AND([.I61]&lt;&gt;&quot;&quot;;[.J62]&lt;&gt;0;ABS([.J62]-[.K61])&gt;0.005);&quot;Äquivalenzumformung korrigieren&quot;;IF([.K62]&gt;&quot;Fehler&quot;;[.K62];IF(OR([.A62]=&quot;&quot;;[.A61]=&quot;&quot;;[.I62]=&quot;&quot;;[.J62]=&quot;&quot;);&quot;&quot;;&quot;OK&quot;))));&quot;&quot;)">
            <text:p/>
          </table:table-cell>
          <table:table-cell table:style-name="ce169" table:formula="of:=IF([.E62]=&quot;OK&quot;; IF([.B62]=&quot;&quot;;&quot;Relation fehlt&quot;;IF(SIGN([.J62]-[.I62])=SIGN([.J61]-[.I61]);IF([.B62]=[.B61];&quot;OK&quot;;&quot;Relation falsch.&quot;);IF(OR(AND([.B61]=&quot;&gt;&quot;;[.B62]=&quot;&lt;&quot;);AND([.B61]=&quot;&lt;&quot;;[.B62]=&quot;&gt;&quot;);AND([.B61]=&quot;≥&quot;;[.B62]=&quot;≤&quot;);AND([.B61]=&quot;≤&quot;;[.B6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57:.C62];3;0)));&quot;&quot;;IF(ABS(VALUE(VLOOKUP(&quot; *x *&quot;;[.A57:.C62];3;0))-[.J5]&lt;0.001);IF(VLOOKUP(&quot; *x *&quot;;[.A57:.F62];6;0)=&quot;OK&quot;;&quot;&quot;;&quot;&quot;);&quot;&quot;))" office:value-type="string" office:string-value="" calcext:value-type="string">
            <text:p></text:p>
          </table:table-cell>
          <table:table-cell table:style-name="ce162" table:formula="of:=IF(AND([.A63]&lt;&gt;&quot;&quot;;[.C63]&lt;&gt;&quot;&quot;;OR([.E62]=&quot;OK&quot;;[.E62]&gt;=&quot;Umf&quot;));IF(AND([.I63]&lt;&gt;&quot;&quot;;[.J63]&lt;&gt;&quot;&quot;;ABS([.I63]-[.J63])&gt;0.005);&quot;Links-Rechts-Fehler&quot;;IF(AND([.I62]&lt;&gt;&quot;&quot;;[.J63]&lt;&gt;0;ABS([.J63]-[.K62])&gt;0.005);&quot;Äquivalenzumformung korrigieren&quot;;IF([.K63]&gt;&quot;Fehler&quot;;[.K63];IF(OR([.A63]=&quot;&quot;;[.A62]=&quot;&quot;;[.I63]=&quot;&quot;;[.J63]=&quot;&quot;);&quot;&quot;;&quot;OK&quot;))));&quot;&quot;)">
            <text:p/>
          </table:table-cell>
          <table:table-cell table:style-name="ce169" table:formula="of:=IF([.E63]=&quot;OK&quot;; IF([.B63]=&quot;&quot;;&quot;Relation fehlt&quot;;IF(SIGN([.J63]-[.I63])=SIGN([.J62]-[.I62]);IF([.B63]=[.B62];&quot;OK&quot;;&quot;Relation falsch.&quot;);IF(OR(AND([.B62]=&quot;&gt;&quot;;[.B63]=&quot;&lt;&quot;);AND([.B62]=&quot;&lt;&quot;;[.B63]=&quot;&gt;&quot;);AND([.B62]=&quot;≥&quot;;[.B63]=&quot;≤&quot;);AND([.B62]=&quot;≤&quot;;[.B63]=&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62"/>
          <table:table-cell table:style-name="ce161" table:formula="of:=IF(ISERROR(FIND(&quot;|&quot;&amp; SUBSTITUTE(SUBSTITUTE(SUBSTITUTE(SUBSTITUTE([.C64];&quot; &quot;;&quot;&quot;);&quot;·&quot;;&quot;*&quot; );&quot;–&quot; ;&quot;-&quot; );&quot;:&quot;;&quot;/&quot;) &amp;&quot;|&quot;;&quot;|&quot; &amp; SUBSTITUTE([.I5];&quot; &quot;;&quot;&quot;) &amp;&quot;|&quot;));&quot;&quot;;&quot;&quot;)" office:value-type="string" office:string-value="" calcext:value-type="string">
            <text:p></text:p>
          </table:table-cell>
          <table:table-cell table:style-name="ce162" table:formula="of:=IF(AND([.A64]&lt;&gt;&quot;&quot;;[.C64]&lt;&gt;&quot;&quot;;OR([.E63]=&quot;OK&quot;;[.E63]&gt;=&quot;Umf&quot;));IF(AND([.I64]&lt;&gt;&quot;&quot;;[.J64]&lt;&gt;&quot;&quot;;ABS([.I64]-[.J64])&gt;0.005);&quot;Links-Rechts-Fehler&quot;;IF(AND([.I63]&lt;&gt;&quot;&quot;;[.J64]&lt;&gt;0;ABS([.J64]-[.K63])&gt;0.005);&quot;Äquivalenzumformung korrigieren&quot;;IF([.K64]&gt;&quot;Fehler&quot;;[.K64];IF(OR([.A64]=&quot;&quot;;[.A63]=&quot;&quot;;[.I64]=&quot;&quot;;[.J64]=&quot;&quot;);&quot;&quot;;&quot;OK&quot;))));&quot;&quot;)">
            <text:p/>
          </table:table-cell>
          <table:table-cell table:style-name="ce169" table:formula="of:=IF([.E64]=&quot;OK&quot;; IF([.B64]=&quot;&quot;;&quot;Relation fehlt&quot;;IF(SIGN([.J64]-[.I64])=SIGN([.J63]-[.I63]);IF([.B64]=[.B63];&quot;OK&quot;;&quot;Relation falsch.&quot;);IF(OR(AND([.B63]=&quot;&gt;&quot;;[.B64]=&quot;&lt;&quot;);AND([.B63]=&quot;&lt;&quot;;[.B64]=&quot;&gt;&quot;);AND([.B63]=&quot;≥&quot;;[.B64]=&quot;≤&quot;);AND([.B63]=&quot;≤&quot;;[.B6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5]&lt;&gt;&quot;&quot;;[.C65]&lt;&gt;&quot;&quot;;OR([.E64]=&quot;OK&quot;;[.E64]&gt;=&quot;Umf&quot;));IF(AND([.I65]&lt;&gt;&quot;&quot;;[.J65]&lt;&gt;&quot;&quot;;ABS([.I65]-[.J65])&gt;0.005);&quot;Links-Rechts-Fehler&quot;;IF(AND([.I64]&lt;&gt;&quot;&quot;;[.J65]&lt;&gt;0;ABS([.J65]-[.K64])&gt;0.005);&quot;Äquivalenzumformung korrigieren&quot;;IF([.K65]&gt;&quot;Fehler&quot;;[.K65];IF(OR([.A65]=&quot;&quot;;[.A64]=&quot;&quot;;[.I65]=&quot;&quot;;[.J65]=&quot;&quot;);&quot;&quot;;&quot;OK&quot;))));&quot;&quot;)">
            <text:p/>
          </table:table-cell>
          <table:table-cell table:style-name="ce169" table:formula="of:=IF([.E65]=&quot;OK&quot;; IF([.B65]=&quot;&quot;;&quot;Relation fehlt&quot;;IF(SIGN([.J65]-[.I65])=SIGN([.J64]-[.I64]);IF([.B65]=[.B64];&quot;OK&quot;;&quot;Relation falsch.&quot;);IF(OR(AND([.B64]=&quot;&gt;&quot;;[.B65]=&quot;&lt;&quot;);AND([.B64]=&quot;&lt;&quot;;[.B65]=&quot;&gt;&quot;);AND([.B64]=&quot;≥&quot;;[.B65]=&quot;≤&quot;);AND([.B64]=&quot;≤&quot;;[.B6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66]&lt;&gt;&quot;&quot;;[.C66]&lt;&gt;&quot;&quot;;OR([.E65]=&quot;OK&quot;;[.E65]&gt;=&quot;Umf&quot;));IF(AND([.I66]&lt;&gt;&quot;&quot;;[.J66]&lt;&gt;&quot;&quot;;ABS([.I66]-[.J66])&gt;0.005);&quot;Links-Rechts-Fehler&quot;;IF(AND([.I65]&lt;&gt;&quot;&quot;;[.J66]&lt;&gt;0;ABS([.J66]-[.K65])&gt;0.005);&quot;Äquivalenzumformung korrigieren&quot;;IF([.K66]&gt;&quot;Fehler&quot;;[.K66];IF(OR([.A66]=&quot;&quot;;[.A65]=&quot;&quot;;[.I66]=&quot;&quot;;[.J66]=&quot;&quot;);&quot;&quot;;&quot;OK&quot;))));&quot;&quot;)">
            <text:p/>
          </table:table-cell>
          <table:table-cell table:style-name="ce169" table:formula="of:=IF([.E66]=&quot;OK&quot;; IF([.B66]=&quot;&quot;;&quot;Relation fehlt&quot;;IF(SIGN([.J66]-[.I66])=SIGN([.J65]-[.I65]);IF([.B66]=[.B65];&quot;OK&quot;;&quot;Relation falsch.&quot;);IF(OR(AND([.B65]=&quot;&gt;&quot;;[.B66]=&quot;&lt;&quot;);AND([.B65]=&quot;&lt;&quot;;[.B66]=&quot;&gt;&quot;);AND([.B65]=&quot;≥&quot;;[.B66]=&quot;≤&quot;);AND([.B65]=&quot;≤&quot;;[.B66]=&quot;≥&quot;));&quot;OK&quot;;&quot;Aufpassen&quot;)));&quot;&quot;)">
            <text:p/>
          </table:table-cell>
          <table:table-cell table:style-name="ce80"/>
          <table:table-cell/>
          <table:table-cell table:style-name="ce369" table:number-columns-repeated="4"/>
          <table:table-cell/>
        </table:table-row>
        <table:table-row table:style-name="ro4">
          <table:table-cell office:value-type="string" calcext:value-type="string">
            <text:p>G = <text:span text:style-name="T8">Q</text:span></text:p>
          </table:table-cell>
          <table:table-cell table:style-name="ce294"/>
          <table:table-cell table:number-columns-repeated="2"/>
          <table:table-cell table:style-name="ce162" table:formula="of:=IF(AND([.A67]&lt;&gt;&quot;&quot;;[.C67]&lt;&gt;&quot;&quot;;OR([.E66]=&quot;OK&quot;;[.E66]&gt;=&quot;Umf&quot;));IF(AND([.I67]&lt;&gt;&quot;&quot;;[.J67]&lt;&gt;&quot;&quot;;ABS([.I67]-[.J67])&gt;0.005);&quot;Links-Rechts-Fehler&quot;;IF(AND([.I66]&lt;&gt;&quot;&quot;;[.J67]&lt;&gt;0;ABS([.J67]-[.K66])&gt;0.005);&quot;Äquivalenzumformung korrigieren&quot;;IF([.K67]&gt;&quot;Fehler&quot;;[.K67];IF(OR([.A67]=&quot;&quot;;[.A66]=&quot;&quot;;[.I67]=&quot;&quot;;[.J67]=&quot;&quot;);&quot;&quot;;&quot;OK&quot;))));&quot;&quot;)">
            <text:p/>
          </table:table-cell>
          <table:table-cell table:style-name="ce169" table:formula="of:=IF([.E67]=&quot;OK&quot;; IF([.B67]=&quot;&quot;;&quot;Relation fehlt&quot;;IF(SIGN([.J67]-[.I67])=SIGN([.J66]-[.I66]);IF([.B67]=[.B66];&quot;OK&quot;;&quot;Relation falsch.&quot;);IF(OR(AND([.B66]=&quot;&gt;&quot;;[.B67]=&quot;&lt;&quot;);AND([.B66]=&quot;&lt;&quot;;[.B67]=&quot;&gt;&quot;);AND([.B66]=&quot;≥&quot;;[.B67]=&quot;≤&quot;);AND([.B66]=&quot;≤&quot;;[.B67]=&quot;≥&quot;));&quot;OK&quot;;&quot;Aufpassen&quot;)));&quot;&quot;)">
            <text:p/>
          </table:table-cell>
          <table:table-cell table:style-name="ce80"/>
          <table:table-cell/>
          <table:table-cell table:style-name="ce369" table:number-columns-repeated="4"/>
          <table:table-cell/>
        </table:table-row>
        <table:table-row table:style-name="ro4">
          <table:table-cell table:style-name="ce420" office:value-type="string" calcext:value-type="string">
            <text:p>(x+1)²+(x-2)²-2(x+3)²</text:p>
          </table:table-cell>
          <table:table-cell table:style-name="ce432" office:value-type="string" calcext:value-type="string">
            <text:p>&gt;</text:p>
          </table:table-cell>
          <table:table-cell table:style-name="ce449" office:value-type="string" calcext:value-type="string">
            <text:p>-41</text:p>
          </table:table-cell>
          <table:table-cell table:style-name="ce664"/>
          <table:table-cell table:style-name="ce164" office:value-type="string" calcext:value-type="string">
            <text:p>Umformung in Ordnung?</text:p>
          </table:table-cell>
          <table:table-cell table:style-name="ce308" office:value-type="string" calcext:value-type="string">
            <text:p>Relation in Ordnung?</text:p>
          </table:table-cell>
          <table:table-cell table:style-name="ce80"/>
          <table:table-cell/>
          <table:table-cell table:style-name="ce369" table:formula="of:=(1.99999+1)^2+(1.99999-2)^2-2*(1.99999+3)^2" office:value-type="float" office:value="-40.99986" calcext:value-type="float">
            <text:p>-40,999860</text:p>
          </table:table-cell>
          <table:table-cell table:style-name="ce369" table:formula="of:=0-41" office:value-type="float" office:value="-41" calcext:value-type="float">
            <text:p>-41,000000</text:p>
          </table:table-cell>
          <table:table-cell table:style-name="ce369" table:formula="of:=0-41" office:value-type="float" office:value="-41" calcext:value-type="float">
            <text:p>-41,000000</text:p>
          </table:table-cell>
          <table:table-cell table:style-name="ce369"/>
          <table:table-cell/>
        </table:table-row>
        <table:table-row table:style-name="ro4">
          <table:table-cell table:style-name="ce421"/>
          <table:table-cell table:style-name="ce433" table:content-validation-name="val4"/>
          <table:table-cell table:style-name="ce664" table:number-columns-repeated="2"/>
          <table:table-cell table:style-name="ce162" table:formula="of:=IF(AND([.A69]&lt;&gt;&quot;&quot;;[.C69]&lt;&gt;&quot;&quot;;OR([.E68]=&quot;OK&quot;;[.E68]&gt;=&quot;Umf&quot;));IF(AND([.I69]&lt;&gt;&quot;&quot;;[.J69]&lt;&gt;&quot;&quot;;ABS([.I69]-[.J69])&gt;0.005);&quot;Links-Rechts-Fehler&quot;;IF(AND([.I68]&lt;&gt;&quot;&quot;;[.J69]&lt;&gt;0;ABS([.J69]-[.K68])&gt;0.005);&quot;Äquivalenzumformung korrigieren&quot;;IF([.K69]&gt;&quot;Fehler&quot;;[.K69];IF(OR([.A69]=&quot;&quot;;[.A68]=&quot;&quot;;[.I69]=&quot;&quot;;[.J69]=&quot;&quot;);&quot;&quot;;&quot;OK&quot;))));&quot;&quot;)">
            <text:p/>
          </table:table-cell>
          <table:table-cell table:style-name="ce169" table:formula="of:=IF([.E69]=&quot;OK&quot;; IF([.B69]=&quot;&quot;;&quot;Relation fehlt&quot;;IF(SIGN([.J69]-[.I69])=SIGN([.J68]-[.I68]);IF([.B69]=[.B68];&quot;OK&quot;;&quot;Relation falsch.&quot;);IF(OR(AND([.B68]=&quot;&gt;&quot;;[.B69]=&quot;&lt;&quot;);AND([.B68]=&quot;&lt;&quot;;[.B69]=&quot;&gt;&quot;);AND([.B68]=&quot;≥&quot;;[.B69]=&quot;≤&quot;);AND([.B68]=&quot;≤&quot;;[.B69]=&quot;≥&quot;));&quot;OK&quot;;&quot;Aufpassen&quot;)));&quot;&quot;)">
            <text:p/>
          </table:table-cell>
          <table:table-cell table:style-name="ce80"/>
          <table:table-cell/>
          <table:table-cell table:style-name="ce369" table:number-columns-repeated="4"/>
          <table:table-cell/>
        </table:table-row>
        <table:table-row table:style-name="ro4">
          <table:table-cell table:style-name="ce421"/>
          <table:table-cell table:style-name="ce433" table:content-validation-name="val4"/>
          <table:table-cell table:style-name="ce664" table:number-columns-repeated="2"/>
          <table:table-cell table:style-name="ce162" table:formula="of:=IF(AND([.A70]&lt;&gt;&quot;&quot;;[.C70]&lt;&gt;&quot;&quot;;OR([.E69]=&quot;OK&quot;;[.E69]&gt;=&quot;Umf&quot;));IF(AND([.I70]&lt;&gt;&quot;&quot;;[.J70]&lt;&gt;&quot;&quot;;ABS([.I70]-[.J70])&gt;0.005);&quot;Links-Rechts-Fehler&quot;;IF(AND([.I69]&lt;&gt;&quot;&quot;;[.J70]&lt;&gt;0;ABS([.J70]-[.K69])&gt;0.005);&quot;Äquivalenzumformung korrigieren&quot;;IF([.K70]&gt;&quot;Fehler&quot;;[.K70];IF(OR([.A70]=&quot;&quot;;[.A69]=&quot;&quot;;[.I70]=&quot;&quot;;[.J70]=&quot;&quot;);&quot;&quot;;&quot;OK&quot;))));&quot;&quot;)">
            <text:p/>
          </table:table-cell>
          <table:table-cell table:style-name="ce169" table:formula="of:=IF([.E70]=&quot;OK&quot;; IF([.B70]=&quot;&quot;;&quot;Relation fehlt&quot;;IF(SIGN([.J70]-[.I70])=SIGN([.J69]-[.I69]);IF([.B70]=[.B69];&quot;OK&quot;;&quot;Relation falsch.&quot;);IF(OR(AND([.B69]=&quot;&gt;&quot;;[.B70]=&quot;&lt;&quot;);AND([.B69]=&quot;&lt;&quot;;[.B70]=&quot;&gt;&quot;);AND([.B69]=&quot;≥&quot;;[.B70]=&quot;≤&quot;);AND([.B69]=&quot;≤&quot;;[.B70]=&quot;≥&quot;));&quot;OK&quot;;&quot;Aufpassen&quot;)));&quot;&quot;)">
            <text:p/>
          </table:table-cell>
          <table:table-cell table:style-name="ce80"/>
          <table:table-cell/>
          <table:table-cell table:style-name="ce369" table:number-columns-repeated="4"/>
          <table:table-cell/>
        </table:table-row>
        <table:table-row table:style-name="ro4">
          <table:table-cell table:style-name="ce421"/>
          <table:table-cell table:style-name="ce433" table:content-validation-name="val4"/>
          <table:table-cell table:style-name="ce664" table:number-columns-repeated="2"/>
          <table:table-cell table:style-name="ce162" table:formula="of:=IF(AND([.A71]&lt;&gt;&quot;&quot;;[.C71]&lt;&gt;&quot;&quot;;OR([.E70]=&quot;OK&quot;;[.E70]&gt;=&quot;Umf&quot;));IF(AND([.I71]&lt;&gt;&quot;&quot;;[.J71]&lt;&gt;&quot;&quot;;ABS([.I71]-[.J71])&gt;0.005);&quot;Links-Rechts-Fehler&quot;;IF(AND([.I70]&lt;&gt;&quot;&quot;;[.J71]&lt;&gt;0;ABS([.J71]-[.K70])&gt;0.005);&quot;Äquivalenzumformung korrigieren&quot;;IF([.K71]&gt;&quot;Fehler&quot;;[.K71];IF(OR([.A71]=&quot;&quot;;[.A70]=&quot;&quot;;[.I71]=&quot;&quot;;[.J71]=&quot;&quot;);&quot;&quot;;&quot;OK&quot;))));&quot;&quot;)">
            <text:p/>
          </table:table-cell>
          <table:table-cell table:style-name="ce169" table:formula="of:=IF([.E71]=&quot;OK&quot;; IF([.B71]=&quot;&quot;;&quot;Relation fehlt&quot;;IF(SIGN([.J71]-[.I71])=SIGN([.J70]-[.I70]);IF([.B71]=[.B70];&quot;OK&quot;;&quot;Relation falsch.&quot;);IF(OR(AND([.B70]=&quot;&gt;&quot;;[.B71]=&quot;&lt;&quot;);AND([.B70]=&quot;&lt;&quot;;[.B71]=&quot;&gt;&quot;);AND([.B70]=&quot;≥&quot;;[.B71]=&quot;≤&quot;);AND([.B70]=&quot;≤&quot;;[.B71]=&quot;≥&quot;));&quot;OK&quot;;&quot;Aufpassen&quot;)));&quot;&quot;)">
            <text:p/>
          </table:table-cell>
          <table:table-cell table:style-name="ce80"/>
          <table:table-cell/>
          <table:table-cell table:style-name="ce369" table:number-columns-repeated="4"/>
          <table:table-cell/>
        </table:table-row>
        <table:table-row table:style-name="ro4">
          <table:table-cell table:style-name="ce421"/>
          <table:table-cell table:style-name="ce433" table:content-validation-name="val4"/>
          <table:table-cell table:style-name="ce664" table:number-columns-repeated="2"/>
          <table:table-cell table:style-name="ce162" table:formula="of:=IF(AND([.A72]&lt;&gt;&quot;&quot;;[.C72]&lt;&gt;&quot;&quot;;OR([.E71]=&quot;OK&quot;;[.E71]&gt;=&quot;Umf&quot;));IF(AND([.I72]&lt;&gt;&quot;&quot;;[.J72]&lt;&gt;&quot;&quot;;ABS([.I72]-[.J72])&gt;0.005);&quot;Links-Rechts-Fehler&quot;;IF(AND([.I71]&lt;&gt;&quot;&quot;;[.J72]&lt;&gt;0;ABS([.J72]-[.K71])&gt;0.005);&quot;Äquivalenzumformung korrigieren&quot;;IF([.K72]&gt;&quot;Fehler&quot;;[.K72];IF(OR([.A72]=&quot;&quot;;[.A71]=&quot;&quot;;[.I72]=&quot;&quot;;[.J72]=&quot;&quot;);&quot;&quot;;&quot;OK&quot;))));&quot;&quot;)">
            <text:p/>
          </table:table-cell>
          <table:table-cell table:style-name="ce169" table:formula="of:=IF([.E72]=&quot;OK&quot;; IF([.B72]=&quot;&quot;;&quot;Relation fehlt&quot;;IF(SIGN([.J72]-[.I72])=SIGN([.J71]-[.I71]);IF([.B72]=[.B71];&quot;OK&quot;;&quot;Relation falsch.&quot;);IF(OR(AND([.B71]=&quot;&gt;&quot;;[.B72]=&quot;&lt;&quot;);AND([.B71]=&quot;&lt;&quot;;[.B72]=&quot;&gt;&quot;);AND([.B71]=&quot;≥&quot;;[.B72]=&quot;≤&quot;);AND([.B71]=&quot;≤&quot;;[.B72]=&quot;≥&quot;));&quot;OK&quot;;&quot;Aufpassen&quot;)));&quot;&quot;)">
            <text:p/>
          </table:table-cell>
          <table:table-cell table:style-name="ce80"/>
          <table:table-cell/>
          <table:table-cell table:style-name="ce369" table:number-columns-repeated="4"/>
          <table:table-cell/>
        </table:table-row>
        <table:table-row table:style-name="ro4">
          <table:table-cell table:style-name="ce421"/>
          <table:table-cell table:style-name="ce433" table:content-validation-name="val4"/>
          <table:table-cell table:style-name="ce664" table:number-columns-repeated="2"/>
          <table:table-cell table:style-name="ce162" table:formula="of:=IF(AND([.A73]&lt;&gt;&quot;&quot;;[.C73]&lt;&gt;&quot;&quot;;OR([.E72]=&quot;OK&quot;;[.E72]&gt;=&quot;Umf&quot;));IF(AND([.I73]&lt;&gt;&quot;&quot;;[.J73]&lt;&gt;&quot;&quot;;ABS([.I73]-[.J73])&gt;0.005);&quot;Links-Rechts-Fehler&quot;;IF(AND([.I72]&lt;&gt;&quot;&quot;;[.J73]&lt;&gt;0;ABS([.J73]-[.K72])&gt;0.005);&quot;Äquivalenzumformung korrigieren&quot;;IF([.K73]&gt;&quot;Fehler&quot;;[.K73];IF(OR([.A73]=&quot;&quot;;[.A72]=&quot;&quot;;[.I73]=&quot;&quot;;[.J73]=&quot;&quot;);&quot;&quot;;&quot;OK&quot;))));&quot;&quot;)">
            <text:p/>
          </table:table-cell>
          <table:table-cell table:style-name="ce169" table:formula="of:=IF([.E73]=&quot;OK&quot;; IF([.B73]=&quot;&quot;;&quot;Relation fehlt&quot;;IF(SIGN([.J73]-[.I73])=SIGN([.J72]-[.I72]);IF([.B73]=[.B72];&quot;OK&quot;;&quot;Relation falsch.&quot;);IF(OR(AND([.B72]=&quot;&gt;&quot;;[.B73]=&quot;&lt;&quot;);AND([.B72]=&quot;&lt;&quot;;[.B73]=&quot;&gt;&quot;);AND([.B72]=&quot;≥&quot;;[.B73]=&quot;≤&quot;);AND([.B72]=&quot;≤&quot;;[.B73]=&quot;≥&quot;));&quot;OK&quot;;&quot;Aufpassen&quot;)));&quot;&quot;)">
            <text:p/>
          </table:table-cell>
          <table:table-cell table:style-name="ce80"/>
          <table:table-cell/>
          <table:table-cell table:style-name="ce369" table:number-columns-repeated="4"/>
          <table:table-cell/>
        </table:table-row>
        <table:table-row table:style-name="ro4">
          <table:table-cell table:style-name="ce421"/>
          <table:table-cell table:style-name="ce433" table:content-validation-name="val4"/>
          <table:table-cell table:style-name="ce664" table:number-columns-repeated="2"/>
          <table:table-cell table:style-name="ce162" table:formula="of:=IF(AND([.A74]&lt;&gt;&quot;&quot;;[.C74]&lt;&gt;&quot;&quot;;OR([.E73]=&quot;OK&quot;;[.E73]&gt;=&quot;Umf&quot;));IF(AND([.I74]&lt;&gt;&quot;&quot;;[.J74]&lt;&gt;&quot;&quot;;ABS([.I74]-[.J74])&gt;0.005);&quot;Links-Rechts-Fehler&quot;;IF(AND([.I73]&lt;&gt;&quot;&quot;;[.J74]&lt;&gt;0;ABS([.J74]-[.K73])&gt;0.005);&quot;Äquivalenzumformung korrigieren&quot;;IF([.K74]&gt;&quot;Fehler&quot;;[.K74];IF(OR([.A74]=&quot;&quot;;[.A73]=&quot;&quot;;[.I74]=&quot;&quot;;[.J74]=&quot;&quot;);&quot;&quot;;&quot;OK&quot;))));&quot;&quot;)">
            <text:p/>
          </table:table-cell>
          <table:table-cell table:style-name="ce169" table:formula="of:=IF([.E74]=&quot;OK&quot;; IF([.B74]=&quot;&quot;;&quot;Relation fehlt&quot;;IF(SIGN([.J74]-[.I74])=SIGN([.J73]-[.I73]);IF([.B74]=[.B73];&quot;OK&quot;;&quot;Relation falsch.&quot;);IF(OR(AND([.B73]=&quot;&gt;&quot;;[.B74]=&quot;&lt;&quot;);AND([.B73]=&quot;&lt;&quot;;[.B74]=&quot;&gt;&quot;);AND([.B73]=&quot;≥&quot;;[.B74]=&quot;≤&quot;);AND([.B73]=&quot;≤&quot;;[.B74]=&quot;≥&quot;));&quot;OK&quot;;&quot;Aufpassen&quot;)));&quot;&quot;)">
            <text:p/>
          </table:table-cell>
          <table:table-cell table:style-name="ce80"/>
          <table:table-cell/>
          <table:table-cell table:style-name="ce369" table:number-columns-repeated="4"/>
          <table:table-cell/>
        </table:table-row>
        <table:table-row table:style-name="ro4">
          <table:table-cell table:style-name="ce421"/>
          <table:table-cell table:style-name="ce433" table:content-validation-name="val4"/>
          <table:table-cell table:style-name="ce664"/>
          <table:table-cell table:style-name="ce457"/>
          <table:table-cell table:style-name="ce162" table:formula="of:=IF(AND([.A75]&lt;&gt;&quot;&quot;;[.C75]&lt;&gt;&quot;&quot;;OR([.E74]=&quot;OK&quot;;[.E74]&gt;=&quot;Umf&quot;));IF(AND([.I75]&lt;&gt;&quot;&quot;;[.J75]&lt;&gt;&quot;&quot;;ABS([.I75]-[.J75])&gt;0.005);&quot;Links-Rechts-Fehler&quot;;IF(AND([.I74]&lt;&gt;&quot;&quot;;[.J75]&lt;&gt;0;ABS([.J75]-[.K74])&gt;0.005);&quot;Äquivalenzumformung korrigieren&quot;;IF([.K75]&gt;&quot;Fehler&quot;;[.K75];IF(OR([.A75]=&quot;&quot;;[.A74]=&quot;&quot;;[.I75]=&quot;&quot;;[.J75]=&quot;&quot;);&quot;&quot;;&quot;OK&quot;))));&quot;&quot;)">
            <text:p/>
            <draw:control table:end-cell-address="Tabelle6.E77" table:end-x="20.32mm" table:end-y="1.29mm" draw:z-index="5" draw:text-style-name="P2" svg:width="19.56mm" svg:height="5.9mm" svg:x="0.78mm" svg:y="4.42mm" draw:control="control42"/>
          </table:table-cell>
          <table:table-cell table:style-name="ce169" table:formula="of:=IF([.E75]=&quot;OK&quot;; IF([.B75]=&quot;&quot;;&quot;Relation fehlt&quot;;IF(SIGN([.J75]-[.I75])=SIGN([.J74]-[.I74]);IF([.B75]=[.B74];&quot;OK&quot;;&quot;Relation falsch.&quot;);IF(OR(AND([.B74]=&quot;&gt;&quot;;[.B75]=&quot;&lt;&quot;);AND([.B74]=&quot;&lt;&quot;;[.B75]=&quot;&gt;&quot;);AND([.B74]=&quot;≥&quot;;[.B75]=&quot;≤&quot;);AND([.B74]=&quot;≤&quot;;[.B7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table-cell table:style-name="ce160" table:formula="of:=IF(ISERROR(VALUE(VLOOKUP(&quot; *x *&quot;;[.A70:.C75];3;0)));&quot;&quot;;IF(ABS(VALUE(VLOOKUP(&quot; *x *&quot;;[.A70:.C75];3;0))-[.J6]&lt;0.001);IF(VLOOKUP(&quot; *x *&quot;;[.A70:.F75];6;0)=&quot;OK&quot;;&quot;&quot;;&quot;&quot;);&quot;&quot;))" office:value-type="string" office:string-value="" calcext:value-type="string">
            <text:p></text:p>
          </table:table-cell>
          <table:table-cell table:style-name="ce162" table:formula="of:=IF(AND([.A76]&lt;&gt;&quot;&quot;;[.C76]&lt;&gt;&quot;&quot;;OR([.E75]=&quot;OK&quot;;[.E75]&gt;=&quot;Umf&quot;));IF(AND([.I76]&lt;&gt;&quot;&quot;;[.J76]&lt;&gt;&quot;&quot;;ABS([.I76]-[.J76])&gt;0.005);&quot;Links-Rechts-Fehler&quot;;IF(AND([.I75]&lt;&gt;&quot;&quot;;[.J76]&lt;&gt;0;ABS([.J76]-[.K75])&gt;0.005);&quot;Äquivalenzumformung korrigieren&quot;;IF([.K76]&gt;&quot;Fehler&quot;;[.K76];IF(OR([.A76]=&quot;&quot;;[.A75]=&quot;&quot;;[.I76]=&quot;&quot;;[.J76]=&quot;&quot;);&quot;&quot;;&quot;OK&quot;))));&quot;&quot;)">
            <text:p/>
          </table:table-cell>
          <table:table-cell table:style-name="ce169" table:formula="of:=IF([.E76]=&quot;OK&quot;; IF([.B76]=&quot;&quot;;&quot;Relation fehlt&quot;;IF(SIGN([.J76]-[.I76])=SIGN([.J75]-[.I75]);IF([.B76]=[.B75];&quot;OK&quot;;&quot;Relation falsch.&quot;);IF(OR(AND([.B75]=&quot;&gt;&quot;;[.B76]=&quot;&lt;&quot;);AND([.B75]=&quot;&lt;&quot;;[.B76]=&quot;&gt;&quot;);AND([.B75]=&quot;≥&quot;;[.B76]=&quot;≤&quot;);AND([.B75]=&quot;≤&quot;;[.B76]=&quot;≥&quot;));&quot;OK&quot;;&quot;Aufpassen&quot;)));&quot;&quot;)">
            <text:p/>
          </table:table-cell>
          <table:table-cell table:style-name="ce80"/>
          <table:table-cell/>
          <table:table-cell table:style-name="ce369" table:number-columns-repeated="4"/>
          <table:table-cell/>
        </table:table-row>
        <table:table-row table:style-name="ro4">
          <table:table-cell table:style-name="ce71" office:value-type="string" calcext:value-type="string">
            <text:p>L</text:p>
          </table:table-cell>
          <table:table-cell table:style-name="ce294" office:value-type="string" calcext:value-type="string">
            <text:p>=</text:p>
          </table:table-cell>
          <table:table-cell table:style-name="ce665"/>
          <table:table-cell table:style-name="ce161" table:formula="of:=IF(ISERROR(FIND(&quot;|&quot;&amp; SUBSTITUTE(SUBSTITUTE(SUBSTITUTE(SUBSTITUTE([.C77];&quot; &quot;;&quot;&quot;);&quot;·&quot;;&quot;*&quot; );&quot;–&quot; ;&quot;-&quot; );&quot;:&quot;;&quot;/&quot;) &amp;&quot;|&quot;;&quot;|&quot; &amp; SUBSTITUTE([.I6];&quot; &quot;;&quot;&quot;) &amp;&quot;|&quot;));&quot;&quot;;&quot;&quot;)" office:value-type="string" office:string-value="" calcext:value-type="string">
            <text:p></text:p>
          </table:table-cell>
          <table:table-cell table:style-name="ce162" table:formula="of:=IF(AND([.A77]&lt;&gt;&quot;&quot;;[.C77]&lt;&gt;&quot;&quot;;OR([.E76]=&quot;OK&quot;;[.E76]&gt;=&quot;Umf&quot;));IF(AND([.I77]&lt;&gt;&quot;&quot;;[.J77]&lt;&gt;&quot;&quot;;ABS([.I77]-[.J77])&gt;0.005);&quot;Links-Rechts-Fehler&quot;;IF(AND([.I76]&lt;&gt;&quot;&quot;;[.J77]&lt;&gt;0;ABS([.J77]-[.K76])&gt;0.005);&quot;Äquivalenzumformung korrigieren&quot;;IF([.K77]&gt;&quot;Fehler&quot;;[.K77];IF(OR([.A77]=&quot;&quot;;[.A76]=&quot;&quot;;[.I77]=&quot;&quot;;[.J77]=&quot;&quot;);&quot;&quot;;&quot;OK&quot;))));&quot;&quot;)">
            <text:p/>
          </table:table-cell>
          <table:table-cell table:style-name="ce169" table:formula="of:=IF([.E77]=&quot;OK&quot;; IF([.B77]=&quot;&quot;;&quot;Relation fehlt&quot;;IF(SIGN([.J77]-[.I77])=SIGN([.J76]-[.I76]);IF([.B77]=[.B76];&quot;OK&quot;;&quot;Relation falsch.&quot;);IF(OR(AND([.B76]=&quot;&gt;&quot;;[.B77]=&quot;&lt;&quot;);AND([.B76]=&quot;&lt;&quot;;[.B77]=&quot;&gt;&quot;);AND([.B76]=&quot;≥&quot;;[.B77]=&quot;≤&quot;);AND([.B76]=&quot;≤&quot;;[.B7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8]&lt;&gt;&quot;&quot;;[.C78]&lt;&gt;&quot;&quot;;OR([.E77]=&quot;OK&quot;;[.E77]&gt;=&quot;Umf&quot;));IF(AND([.I78]&lt;&gt;&quot;&quot;;[.J78]&lt;&gt;&quot;&quot;;ABS([.I78]-[.J78])&gt;0.005);&quot;Links-Rechts-Fehler&quot;;IF(AND([.I77]&lt;&gt;&quot;&quot;;[.J78]&lt;&gt;0;ABS([.J78]-[.K77])&gt;0.005);&quot;Äquivalenzumformung korrigieren&quot;;IF([.K78]&gt;&quot;Fehler&quot;;[.K78];IF(OR([.A78]=&quot;&quot;;[.A77]=&quot;&quot;;[.I78]=&quot;&quot;;[.J78]=&quot;&quot;);&quot;&quot;;&quot;OK&quot;))));&quot;&quot;)">
            <text:p/>
          </table:table-cell>
          <table:table-cell table:style-name="ce169" table:formula="of:=IF([.E78]=&quot;OK&quot;; IF([.B78]=&quot;&quot;;&quot;Relation fehlt&quot;;IF(SIGN([.J78]-[.I78])=SIGN([.J77]-[.I77]);IF([.B78]=[.B77];&quot;OK&quot;;&quot;Relation falsch.&quot;);IF(OR(AND([.B77]=&quot;&gt;&quot;;[.B78]=&quot;&lt;&quot;);AND([.B77]=&quot;&lt;&quot;;[.B78]=&quot;&gt;&quot;);AND([.B77]=&quot;≥&quot;;[.B78]=&quot;≤&quot;);AND([.B77]=&quot;≤&quot;;[.B7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79]&lt;&gt;&quot;&quot;;[.C79]&lt;&gt;&quot;&quot;;OR([.E78]=&quot;OK&quot;;[.E78]&gt;=&quot;Umf&quot;));IF(AND([.I79]&lt;&gt;&quot;&quot;;[.J79]&lt;&gt;&quot;&quot;;ABS([.I79]-[.J79])&gt;0.005);&quot;Links-Rechts-Fehler&quot;;IF(AND([.I78]&lt;&gt;&quot;&quot;;[.J79]&lt;&gt;0;ABS([.J79]-[.K78])&gt;0.005);&quot;Äquivalenzumformung korrigieren&quot;;IF([.K79]&gt;&quot;Fehler&quot;;[.K79];IF(OR([.A79]=&quot;&quot;;[.A78]=&quot;&quot;;[.I79]=&quot;&quot;;[.J79]=&quot;&quot;);&quot;&quot;;&quot;OK&quot;))));&quot;&quot;)">
            <text:p/>
          </table:table-cell>
          <table:table-cell table:style-name="ce169" table:formula="of:=IF([.E79]=&quot;OK&quot;; IF([.B79]=&quot;&quot;;&quot;Relation fehlt&quot;;IF(SIGN([.J79]-[.I79])=SIGN([.J78]-[.I78]);IF([.B79]=[.B78];&quot;OK&quot;;&quot;Relation falsch.&quot;);IF(OR(AND([.B78]=&quot;&gt;&quot;;[.B79]=&quot;&lt;&quot;);AND([.B78]=&quot;&lt;&quot;;[.B79]=&quot;&gt;&quot;);AND([.B78]=&quot;≥&quot;;[.B79]=&quot;≤&quot;);AND([.B78]=&quot;≤&quot;;[.B7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0]&lt;&gt;&quot;&quot;;[.C80]&lt;&gt;&quot;&quot;;OR([.E79]=&quot;OK&quot;;[.E79]&gt;=&quot;Umf&quot;));IF(AND([.I80]&lt;&gt;&quot;&quot;;[.J80]&lt;&gt;&quot;&quot;;ABS([.I80]-[.J80])&gt;0.005);&quot;Links-Rechts-Fehler&quot;;IF(AND([.I79]&lt;&gt;&quot;&quot;;[.J80]&lt;&gt;0;ABS([.J80]-[.K79])&gt;0.005);&quot;Äquivalenzumformung korrigieren&quot;;IF([.K80]&gt;&quot;Fehler&quot;;[.K80];IF(OR([.A80]=&quot;&quot;;[.A79]=&quot;&quot;;[.I80]=&quot;&quot;;[.J80]=&quot;&quot;);&quot;&quot;;&quot;OK&quot;))));&quot;&quot;)">
            <text:p/>
          </table:table-cell>
          <table:table-cell table:style-name="ce169" table:formula="of:=IF([.E80]=&quot;OK&quot;; IF([.B80]=&quot;&quot;;&quot;Relation fehlt&quot;;IF(SIGN([.J80]-[.I80])=SIGN([.J79]-[.I79]);IF([.B80]=[.B79];&quot;OK&quot;;&quot;Relation falsch.&quot;);IF(OR(AND([.B79]=&quot;&gt;&quot;;[.B80]=&quot;&lt;&quot;);AND([.B79]=&quot;&lt;&quot;;[.B80]=&quot;&gt;&quot;);AND([.B79]=&quot;≥&quot;;[.B80]=&quot;≤&quot;);AND([.B79]=&quot;≤&quot;;[.B8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1]&lt;&gt;&quot;&quot;;[.C81]&lt;&gt;&quot;&quot;;OR([.E80]=&quot;OK&quot;;[.E80]&gt;=&quot;Umf&quot;));IF(AND([.I81]&lt;&gt;&quot;&quot;;[.J81]&lt;&gt;&quot;&quot;;ABS([.I81]-[.J81])&gt;0.005);&quot;Links-Rechts-Fehler&quot;;IF(AND([.I80]&lt;&gt;&quot;&quot;;[.J81]&lt;&gt;0;ABS([.J81]-[.K80])&gt;0.005);&quot;Äquivalenzumformung korrigieren&quot;;IF([.K81]&gt;&quot;Fehler&quot;;[.K81];IF(OR([.A81]=&quot;&quot;;[.A80]=&quot;&quot;;[.I81]=&quot;&quot;;[.J81]=&quot;&quot;);&quot;&quot;;&quot;OK&quot;))));&quot;&quot;)">
            <text:p/>
          </table:table-cell>
          <table:table-cell table:style-name="ce169" table:formula="of:=IF([.E81]=&quot;OK&quot;; IF([.B81]=&quot;&quot;;&quot;Relation fehlt&quot;;IF(SIGN([.J81]-[.I81])=SIGN([.J80]-[.I80]);IF([.B81]=[.B80];&quot;OK&quot;;&quot;Relation falsch.&quot;);IF(OR(AND([.B80]=&quot;&gt;&quot;;[.B81]=&quot;&lt;&quot;);AND([.B80]=&quot;&lt;&quot;;[.B81]=&quot;&gt;&quot;);AND([.B80]=&quot;≥&quot;;[.B81]=&quot;≤&quot;);AND([.B80]=&quot;≤&quot;;[.B8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2]&lt;&gt;&quot;&quot;;[.C82]&lt;&gt;&quot;&quot;;OR([.E81]=&quot;OK&quot;;[.E81]&gt;=&quot;Umf&quot;));IF(AND([.I82]&lt;&gt;&quot;&quot;;[.J82]&lt;&gt;&quot;&quot;;ABS([.I82]-[.J82])&gt;0.005);&quot;Links-Rechts-Fehler&quot;;IF(AND([.I81]&lt;&gt;&quot;&quot;;[.J82]&lt;&gt;0;ABS([.J82]-[.K81])&gt;0.005);&quot;Äquivalenzumformung korrigieren&quot;;IF([.K82]&gt;&quot;Fehler&quot;;[.K82];IF(OR([.A82]=&quot;&quot;;[.A81]=&quot;&quot;;[.I82]=&quot;&quot;;[.J82]=&quot;&quot;);&quot;&quot;;&quot;OK&quot;))));&quot;&quot;)">
            <text:p/>
          </table:table-cell>
          <table:table-cell table:style-name="ce169" table:formula="of:=IF([.E82]=&quot;OK&quot;; IF([.B82]=&quot;&quot;;&quot;Relation fehlt&quot;;IF(SIGN([.J82]-[.I82])=SIGN([.J81]-[.I81]);IF([.B82]=[.B81];&quot;OK&quot;;&quot;Relation falsch.&quot;);IF(OR(AND([.B81]=&quot;&gt;&quot;;[.B82]=&quot;&lt;&quot;);AND([.B81]=&quot;&lt;&quot;;[.B82]=&quot;&gt;&quot;);AND([.B81]=&quot;≥&quot;;[.B82]=&quot;≤&quot;);AND([.B81]=&quot;≤&quot;;[.B8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3]&lt;&gt;&quot;&quot;;[.C83]&lt;&gt;&quot;&quot;;OR([.E82]=&quot;OK&quot;;[.E82]&gt;=&quot;Umf&quot;));IF(AND([.I83]&lt;&gt;&quot;&quot;;[.J83]&lt;&gt;&quot;&quot;;ABS([.I83]-[.J83])&gt;0.005);&quot;Links-Rechts-Fehler&quot;;IF(AND([.I82]&lt;&gt;&quot;&quot;;[.J83]&lt;&gt;0;ABS([.J83]-[.K82])&gt;0.005);&quot;Äquivalenzumformung korrigieren&quot;;IF([.K83]&gt;&quot;Fehler&quot;;[.K83];IF(OR([.A83]=&quot;&quot;;[.A82]=&quot;&quot;;[.I83]=&quot;&quot;;[.J83]=&quot;&quot;);&quot;&quot;;&quot;OK&quot;))));&quot;&quot;)">
            <text:p/>
          </table:table-cell>
          <table:table-cell table:style-name="ce169" table:formula="of:=IF([.E83]=&quot;OK&quot;; IF([.B83]=&quot;&quot;;&quot;Relation fehlt&quot;;IF(SIGN([.J83]-[.I83])=SIGN([.J82]-[.I82]);IF([.B83]=[.B82];&quot;OK&quot;;&quot;Relation falsch.&quot;);IF(OR(AND([.B82]=&quot;&gt;&quot;;[.B83]=&quot;&lt;&quot;);AND([.B82]=&quot;&lt;&quot;;[.B83]=&quot;&gt;&quot;);AND([.B82]=&quot;≥&quot;;[.B83]=&quot;≤&quot;);AND([.B82]=&quot;≤&quot;;[.B8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4]&lt;&gt;&quot;&quot;;[.C84]&lt;&gt;&quot;&quot;;OR([.E83]=&quot;OK&quot;;[.E83]&gt;=&quot;Umf&quot;));IF(AND([.I84]&lt;&gt;&quot;&quot;;[.J84]&lt;&gt;&quot;&quot;;ABS([.I84]-[.J84])&gt;0.005);&quot;Links-Rechts-Fehler&quot;;IF(AND([.I83]&lt;&gt;&quot;&quot;;[.J84]&lt;&gt;0;ABS([.J84]-[.K83])&gt;0.005);&quot;Äquivalenzumformung korrigieren&quot;;IF([.K84]&gt;&quot;Fehler&quot;;[.K84];IF(OR([.A84]=&quot;&quot;;[.A83]=&quot;&quot;;[.I84]=&quot;&quot;;[.J84]=&quot;&quot;);&quot;&quot;;&quot;OK&quot;))));&quot;&quot;)">
            <text:p/>
          </table:table-cell>
          <table:table-cell table:style-name="ce169" table:formula="of:=IF([.E84]=&quot;OK&quot;; IF([.B84]=&quot;&quot;;&quot;Relation fehlt&quot;;IF(SIGN([.J84]-[.I84])=SIGN([.J83]-[.I83]);IF([.B84]=[.B83];&quot;OK&quot;;&quot;Relation falsch.&quot;);IF(OR(AND([.B83]=&quot;&gt;&quot;;[.B84]=&quot;&lt;&quot;);AND([.B83]=&quot;&lt;&quot;;[.B84]=&quot;&gt;&quot;);AND([.B83]=&quot;≥&quot;;[.B84]=&quot;≤&quot;);AND([.B83]=&quot;≤&quot;;[.B8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5]&lt;&gt;&quot;&quot;;[.C85]&lt;&gt;&quot;&quot;;OR([.E84]=&quot;OK&quot;;[.E84]&gt;=&quot;Umf&quot;));IF(AND([.I85]&lt;&gt;&quot;&quot;;[.J85]&lt;&gt;&quot;&quot;;ABS([.I85]-[.J85])&gt;0.005);&quot;Links-Rechts-Fehler&quot;;IF(AND([.I84]&lt;&gt;&quot;&quot;;[.J85]&lt;&gt;0;ABS([.J85]-[.K84])&gt;0.005);&quot;Äquivalenzumformung korrigieren&quot;;IF([.K85]&gt;&quot;Fehler&quot;;[.K85];IF(OR([.A85]=&quot;&quot;;[.A84]=&quot;&quot;;[.I85]=&quot;&quot;;[.J85]=&quot;&quot;);&quot;&quot;;&quot;OK&quot;))));&quot;&quot;)">
            <text:p/>
          </table:table-cell>
          <table:table-cell table:style-name="ce169" table:formula="of:=IF([.E85]=&quot;OK&quot;; IF([.B85]=&quot;&quot;;&quot;Relation fehlt&quot;;IF(SIGN([.J85]-[.I85])=SIGN([.J84]-[.I84]);IF([.B85]=[.B84];&quot;OK&quot;;&quot;Relation falsch.&quot;);IF(OR(AND([.B84]=&quot;&gt;&quot;;[.B85]=&quot;&lt;&quot;);AND([.B84]=&quot;&lt;&quot;;[.B85]=&quot;&gt;&quot;);AND([.B84]=&quot;≥&quot;;[.B85]=&quot;≤&quot;);AND([.B84]=&quot;≤&quot;;[.B8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6]&lt;&gt;&quot;&quot;;[.C86]&lt;&gt;&quot;&quot;;OR([.E85]=&quot;OK&quot;;[.E85]&gt;=&quot;Umf&quot;));IF(AND([.I86]&lt;&gt;&quot;&quot;;[.J86]&lt;&gt;&quot;&quot;;ABS([.I86]-[.J86])&gt;0.005);&quot;Links-Rechts-Fehler&quot;;IF(AND([.I85]&lt;&gt;&quot;&quot;;[.J86]&lt;&gt;0;ABS([.J86]-[.K85])&gt;0.005);&quot;Äquivalenzumformung korrigieren&quot;;IF([.K86]&gt;&quot;Fehler&quot;;[.K86];IF(OR([.A86]=&quot;&quot;;[.A85]=&quot;&quot;;[.I86]=&quot;&quot;;[.J86]=&quot;&quot;);&quot;&quot;;&quot;OK&quot;))));&quot;&quot;)">
            <text:p/>
          </table:table-cell>
          <table:table-cell table:style-name="ce169" table:formula="of:=IF([.E86]=&quot;OK&quot;; IF([.B86]=&quot;&quot;;&quot;Relation fehlt&quot;;IF(SIGN([.J86]-[.I86])=SIGN([.J85]-[.I85]);IF([.B86]=[.B85];&quot;OK&quot;;&quot;Relation falsch.&quot;);IF(OR(AND([.B85]=&quot;&gt;&quot;;[.B86]=&quot;&lt;&quot;);AND([.B85]=&quot;&lt;&quot;;[.B86]=&quot;&gt;&quot;);AND([.B85]=&quot;≥&quot;;[.B86]=&quot;≤&quot;);AND([.B85]=&quot;≤&quot;;[.B8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7]&lt;&gt;&quot;&quot;;[.C87]&lt;&gt;&quot;&quot;;OR([.E86]=&quot;OK&quot;;[.E86]&gt;=&quot;Umf&quot;));IF(AND([.I87]&lt;&gt;&quot;&quot;;[.J87]&lt;&gt;&quot;&quot;;ABS([.I87]-[.J87])&gt;0.005);&quot;Links-Rechts-Fehler&quot;;IF(AND([.I86]&lt;&gt;&quot;&quot;;[.J87]&lt;&gt;0;ABS([.J87]-[.K86])&gt;0.005);&quot;Äquivalenzumformung korrigieren&quot;;IF([.K87]&gt;&quot;Fehler&quot;;[.K87];IF(OR([.A87]=&quot;&quot;;[.A86]=&quot;&quot;;[.I87]=&quot;&quot;;[.J87]=&quot;&quot;);&quot;&quot;;&quot;OK&quot;))));&quot;&quot;)">
            <text:p/>
          </table:table-cell>
          <table:table-cell table:style-name="ce169" table:formula="of:=IF([.E87]=&quot;OK&quot;; IF([.B87]=&quot;&quot;;&quot;Relation fehlt&quot;;IF(SIGN([.J87]-[.I87])=SIGN([.J86]-[.I86]);IF([.B87]=[.B86];&quot;OK&quot;;&quot;Relation falsch.&quot;);IF(OR(AND([.B86]=&quot;&gt;&quot;;[.B87]=&quot;&lt;&quot;);AND([.B86]=&quot;&lt;&quot;;[.B87]=&quot;&gt;&quot;);AND([.B86]=&quot;≥&quot;;[.B87]=&quot;≤&quot;);AND([.B86]=&quot;≤&quot;;[.B8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8]&lt;&gt;&quot;&quot;;[.C88]&lt;&gt;&quot;&quot;;OR([.E87]=&quot;OK&quot;;[.E87]&gt;=&quot;Umf&quot;));IF(AND([.I88]&lt;&gt;&quot;&quot;;[.J88]&lt;&gt;&quot;&quot;;ABS([.I88]-[.J88])&gt;0.005);&quot;Links-Rechts-Fehler&quot;;IF(AND([.I87]&lt;&gt;&quot;&quot;;[.J88]&lt;&gt;0;ABS([.J88]-[.K87])&gt;0.005);&quot;Äquivalenzumformung korrigieren&quot;;IF([.K88]&gt;&quot;Fehler&quot;;[.K88];IF(OR([.A88]=&quot;&quot;;[.A87]=&quot;&quot;;[.I88]=&quot;&quot;;[.J88]=&quot;&quot;);&quot;&quot;;&quot;OK&quot;))));&quot;&quot;)">
            <text:p/>
          </table:table-cell>
          <table:table-cell table:style-name="ce169" table:formula="of:=IF([.E88]=&quot;OK&quot;; IF([.B88]=&quot;&quot;;&quot;Relation fehlt&quot;;IF(SIGN([.J88]-[.I88])=SIGN([.J87]-[.I87]);IF([.B88]=[.B87];&quot;OK&quot;;&quot;Relation falsch.&quot;);IF(OR(AND([.B87]=&quot;&gt;&quot;;[.B88]=&quot;&lt;&quot;);AND([.B87]=&quot;&lt;&quot;;[.B88]=&quot;&gt;&quot;);AND([.B87]=&quot;≥&quot;;[.B88]=&quot;≤&quot;);AND([.B87]=&quot;≤&quot;;[.B8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89]&lt;&gt;&quot;&quot;;[.C89]&lt;&gt;&quot;&quot;;OR([.E88]=&quot;OK&quot;;[.E88]&gt;=&quot;Umf&quot;));IF(AND([.I89]&lt;&gt;&quot;&quot;;[.J89]&lt;&gt;&quot;&quot;;ABS([.I89]-[.J89])&gt;0.005);&quot;Links-Rechts-Fehler&quot;;IF(AND([.I88]&lt;&gt;&quot;&quot;;[.J89]&lt;&gt;0;ABS([.J89]-[.K88])&gt;0.005);&quot;Äquivalenzumformung korrigieren&quot;;IF([.K89]&gt;&quot;Fehler&quot;;[.K89];IF(OR([.A89]=&quot;&quot;;[.A88]=&quot;&quot;;[.I89]=&quot;&quot;;[.J89]=&quot;&quot;);&quot;&quot;;&quot;OK&quot;))));&quot;&quot;)">
            <text:p/>
          </table:table-cell>
          <table:table-cell table:style-name="ce169" table:formula="of:=IF([.E89]=&quot;OK&quot;; IF([.B89]=&quot;&quot;;&quot;Relation fehlt&quot;;IF(SIGN([.J89]-[.I89])=SIGN([.J88]-[.I88]);IF([.B89]=[.B88];&quot;OK&quot;;&quot;Relation falsch.&quot;);IF(OR(AND([.B88]=&quot;&gt;&quot;;[.B89]=&quot;&lt;&quot;);AND([.B88]=&quot;&lt;&quot;;[.B89]=&quot;&gt;&quot;);AND([.B88]=&quot;≥&quot;;[.B89]=&quot;≤&quot;);AND([.B88]=&quot;≤&quot;;[.B8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0]&lt;&gt;&quot;&quot;;[.C90]&lt;&gt;&quot;&quot;;OR([.E89]=&quot;OK&quot;;[.E89]&gt;=&quot;Umf&quot;));IF(AND([.I90]&lt;&gt;&quot;&quot;;[.J90]&lt;&gt;&quot;&quot;;ABS([.I90]-[.J90])&gt;0.005);&quot;Links-Rechts-Fehler&quot;;IF(AND([.I89]&lt;&gt;&quot;&quot;;[.J90]&lt;&gt;0;ABS([.J90]-[.K89])&gt;0.005);&quot;Äquivalenzumformung korrigieren&quot;;IF([.K90]&gt;&quot;Fehler&quot;;[.K90];IF(OR([.A90]=&quot;&quot;;[.A89]=&quot;&quot;;[.I90]=&quot;&quot;;[.J90]=&quot;&quot;);&quot;&quot;;&quot;OK&quot;))));&quot;&quot;)">
            <text:p/>
          </table:table-cell>
          <table:table-cell table:style-name="ce169" table:formula="of:=IF([.E90]=&quot;OK&quot;; IF([.B90]=&quot;&quot;;&quot;Relation fehlt&quot;;IF(SIGN([.J90]-[.I90])=SIGN([.J89]-[.I89]);IF([.B90]=[.B89];&quot;OK&quot;;&quot;Relation falsch.&quot;);IF(OR(AND([.B89]=&quot;&gt;&quot;;[.B90]=&quot;&lt;&quot;);AND([.B89]=&quot;&lt;&quot;;[.B90]=&quot;&gt;&quot;);AND([.B89]=&quot;≥&quot;;[.B90]=&quot;≤&quot;);AND([.B89]=&quot;≤&quot;;[.B9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1]&lt;&gt;&quot;&quot;;[.C91]&lt;&gt;&quot;&quot;;OR([.E90]=&quot;OK&quot;;[.E90]&gt;=&quot;Umf&quot;));IF(AND([.I91]&lt;&gt;&quot;&quot;;[.J91]&lt;&gt;&quot;&quot;;ABS([.I91]-[.J91])&gt;0.005);&quot;Links-Rechts-Fehler&quot;;IF(AND([.I90]&lt;&gt;&quot;&quot;;[.J91]&lt;&gt;0;ABS([.J91]-[.K90])&gt;0.005);&quot;Äquivalenzumformung korrigieren&quot;;IF([.K91]&gt;&quot;Fehler&quot;;[.K91];IF(OR([.A91]=&quot;&quot;;[.A90]=&quot;&quot;;[.I91]=&quot;&quot;;[.J91]=&quot;&quot;);&quot;&quot;;&quot;OK&quot;))));&quot;&quot;)">
            <text:p/>
          </table:table-cell>
          <table:table-cell table:style-name="ce169" table:formula="of:=IF([.E91]=&quot;OK&quot;; IF([.B91]=&quot;&quot;;&quot;Relation fehlt&quot;;IF(SIGN([.J91]-[.I91])=SIGN([.J90]-[.I90]);IF([.B91]=[.B90];&quot;OK&quot;;&quot;Relation falsch.&quot;);IF(OR(AND([.B90]=&quot;&gt;&quot;;[.B91]=&quot;&lt;&quot;);AND([.B90]=&quot;&lt;&quot;;[.B91]=&quot;&gt;&quot;);AND([.B90]=&quot;≥&quot;;[.B91]=&quot;≤&quot;);AND([.B90]=&quot;≤&quot;;[.B91]=&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2]&lt;&gt;&quot;&quot;;[.C92]&lt;&gt;&quot;&quot;;OR([.E91]=&quot;OK&quot;;[.E91]&gt;=&quot;Umf&quot;));IF(AND([.I92]&lt;&gt;&quot;&quot;;[.J92]&lt;&gt;&quot;&quot;;ABS([.I92]-[.J92])&gt;0.005);&quot;Links-Rechts-Fehler&quot;;IF(AND([.I91]&lt;&gt;&quot;&quot;;[.J92]&lt;&gt;0;ABS([.J92]-[.K91])&gt;0.005);&quot;Äquivalenzumformung korrigieren&quot;;IF([.K92]&gt;&quot;Fehler&quot;;[.K92];IF(OR([.A92]=&quot;&quot;;[.A91]=&quot;&quot;;[.I92]=&quot;&quot;;[.J92]=&quot;&quot;);&quot;&quot;;&quot;OK&quot;))));&quot;&quot;)">
            <text:p/>
          </table:table-cell>
          <table:table-cell table:style-name="ce169" table:formula="of:=IF([.E92]=&quot;OK&quot;; IF([.B92]=&quot;&quot;;&quot;Relation fehlt&quot;;IF(SIGN([.J92]-[.I92])=SIGN([.J91]-[.I91]);IF([.B92]=[.B91];&quot;OK&quot;;&quot;Relation falsch.&quot;);IF(OR(AND([.B91]=&quot;&gt;&quot;;[.B92]=&quot;&lt;&quot;);AND([.B91]=&quot;&lt;&quot;;[.B92]=&quot;&gt;&quot;);AND([.B91]=&quot;≥&quot;;[.B92]=&quot;≤&quot;);AND([.B91]=&quot;≤&quot;;[.B92]=&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3]&lt;&gt;&quot;&quot;;[.C93]&lt;&gt;&quot;&quot;;OR([.E92]=&quot;OK&quot;;[.E92]&gt;=&quot;Umf&quot;));IF(AND([.I93]&lt;&gt;&quot;&quot;;[.J93]&lt;&gt;&quot;&quot;;ABS([.I93]-[.J93])&gt;0.005);&quot;Links-Rechts-Fehler&quot;;IF(AND([.I92]&lt;&gt;&quot;&quot;;[.J93]&lt;&gt;0;ABS([.J93]-[.K92])&gt;0.005);&quot;Äquivalenzumformung korrigieren&quot;;IF([.K93]&gt;&quot;Fehler&quot;;[.K93];IF(OR([.A93]=&quot;&quot;;[.A92]=&quot;&quot;;[.I93]=&quot;&quot;;[.J93]=&quot;&quot;);&quot;&quot;;&quot;OK&quot;))));&quot;&quot;)">
            <text:p/>
          </table:table-cell>
          <table:table-cell table:style-name="ce169" table:formula="of:=IF([.E93]=&quot;OK&quot;; IF([.B93]=&quot;&quot;;&quot;Relation fehlt&quot;;IF(SIGN([.J93]-[.I93])=SIGN([.J92]-[.I92]);IF([.B93]=[.B92];&quot;OK&quot;;&quot;Relation falsch.&quot;);IF(OR(AND([.B92]=&quot;&gt;&quot;;[.B93]=&quot;&lt;&quot;);AND([.B92]=&quot;&lt;&quot;;[.B93]=&quot;&gt;&quot;);AND([.B92]=&quot;≥&quot;;[.B93]=&quot;≤&quot;);AND([.B92]=&quot;≤&quot;;[.B93]=&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4]&lt;&gt;&quot;&quot;;[.C94]&lt;&gt;&quot;&quot;;OR([.E93]=&quot;OK&quot;;[.E93]&gt;=&quot;Umf&quot;));IF(AND([.I94]&lt;&gt;&quot;&quot;;[.J94]&lt;&gt;&quot;&quot;;ABS([.I94]-[.J94])&gt;0.005);&quot;Links-Rechts-Fehler&quot;;IF(AND([.I93]&lt;&gt;&quot;&quot;;[.J94]&lt;&gt;0;ABS([.J94]-[.K93])&gt;0.005);&quot;Äquivalenzumformung korrigieren&quot;;IF([.K94]&gt;&quot;Fehler&quot;;[.K94];IF(OR([.A94]=&quot;&quot;;[.A93]=&quot;&quot;;[.I94]=&quot;&quot;;[.J94]=&quot;&quot;);&quot;&quot;;&quot;OK&quot;))));&quot;&quot;)">
            <text:p/>
          </table:table-cell>
          <table:table-cell table:style-name="ce169" table:formula="of:=IF([.E94]=&quot;OK&quot;; IF([.B94]=&quot;&quot;;&quot;Relation fehlt&quot;;IF(SIGN([.J94]-[.I94])=SIGN([.J93]-[.I93]);IF([.B94]=[.B93];&quot;OK&quot;;&quot;Relation falsch.&quot;);IF(OR(AND([.B93]=&quot;&gt;&quot;;[.B94]=&quot;&lt;&quot;);AND([.B93]=&quot;&lt;&quot;;[.B94]=&quot;&gt;&quot;);AND([.B93]=&quot;≥&quot;;[.B94]=&quot;≤&quot;);AND([.B93]=&quot;≤&quot;;[.B94]=&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5]&lt;&gt;&quot;&quot;;[.C95]&lt;&gt;&quot;&quot;;OR([.E94]=&quot;OK&quot;;[.E94]&gt;=&quot;Umf&quot;));IF(AND([.I95]&lt;&gt;&quot;&quot;;[.J95]&lt;&gt;&quot;&quot;;ABS([.I95]-[.J95])&gt;0.005);&quot;Links-Rechts-Fehler&quot;;IF(AND([.I94]&lt;&gt;&quot;&quot;;[.J95]&lt;&gt;0;ABS([.J95]-[.K94])&gt;0.005);&quot;Äquivalenzumformung korrigieren&quot;;IF([.K95]&gt;&quot;Fehler&quot;;[.K95];IF(OR([.A95]=&quot;&quot;;[.A94]=&quot;&quot;;[.I95]=&quot;&quot;;[.J95]=&quot;&quot;);&quot;&quot;;&quot;OK&quot;))));&quot;&quot;)">
            <text:p/>
          </table:table-cell>
          <table:table-cell table:style-name="ce169" table:formula="of:=IF([.E95]=&quot;OK&quot;; IF([.B95]=&quot;&quot;;&quot;Relation fehlt&quot;;IF(SIGN([.J95]-[.I95])=SIGN([.J94]-[.I94]);IF([.B95]=[.B94];&quot;OK&quot;;&quot;Relation falsch.&quot;);IF(OR(AND([.B94]=&quot;&gt;&quot;;[.B95]=&quot;&lt;&quot;);AND([.B94]=&quot;&lt;&quot;;[.B95]=&quot;&gt;&quot;);AND([.B94]=&quot;≥&quot;;[.B95]=&quot;≤&quot;);AND([.B94]=&quot;≤&quot;;[.B95]=&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6]&lt;&gt;&quot;&quot;;[.C96]&lt;&gt;&quot;&quot;;OR([.E95]=&quot;OK&quot;;[.E95]&gt;=&quot;Umf&quot;));IF(AND([.I96]&lt;&gt;&quot;&quot;;[.J96]&lt;&gt;&quot;&quot;;ABS([.I96]-[.J96])&gt;0.005);&quot;Links-Rechts-Fehler&quot;;IF(AND([.I95]&lt;&gt;&quot;&quot;;[.J96]&lt;&gt;0;ABS([.J96]-[.K95])&gt;0.005);&quot;Äquivalenzumformung korrigieren&quot;;IF([.K96]&gt;&quot;Fehler&quot;;[.K96];IF(OR([.A96]=&quot;&quot;;[.A95]=&quot;&quot;;[.I96]=&quot;&quot;;[.J96]=&quot;&quot;);&quot;&quot;;&quot;OK&quot;))));&quot;&quot;)">
            <text:p/>
          </table:table-cell>
          <table:table-cell table:style-name="ce169" table:formula="of:=IF([.E96]=&quot;OK&quot;; IF([.B96]=&quot;&quot;;&quot;Relation fehlt&quot;;IF(SIGN([.J96]-[.I96])=SIGN([.J95]-[.I95]);IF([.B96]=[.B95];&quot;OK&quot;;&quot;Relation falsch.&quot;);IF(OR(AND([.B95]=&quot;&gt;&quot;;[.B96]=&quot;&lt;&quot;);AND([.B95]=&quot;&lt;&quot;;[.B96]=&quot;&gt;&quot;);AND([.B95]=&quot;≥&quot;;[.B96]=&quot;≤&quot;);AND([.B95]=&quot;≤&quot;;[.B96]=&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7]&lt;&gt;&quot;&quot;;[.C97]&lt;&gt;&quot;&quot;;OR([.E96]=&quot;OK&quot;;[.E96]&gt;=&quot;Umf&quot;));IF(AND([.I97]&lt;&gt;&quot;&quot;;[.J97]&lt;&gt;&quot;&quot;;ABS([.I97]-[.J97])&gt;0.005);&quot;Links-Rechts-Fehler&quot;;IF(AND([.I96]&lt;&gt;&quot;&quot;;[.J97]&lt;&gt;0;ABS([.J97]-[.K96])&gt;0.005);&quot;Äquivalenzumformung korrigieren&quot;;IF([.K97]&gt;&quot;Fehler&quot;;[.K97];IF(OR([.A97]=&quot;&quot;;[.A96]=&quot;&quot;;[.I97]=&quot;&quot;;[.J97]=&quot;&quot;);&quot;&quot;;&quot;OK&quot;))));&quot;&quot;)">
            <text:p/>
          </table:table-cell>
          <table:table-cell table:style-name="ce169" table:formula="of:=IF([.E97]=&quot;OK&quot;; IF([.B97]=&quot;&quot;;&quot;Relation fehlt&quot;;IF(SIGN([.J97]-[.I97])=SIGN([.J96]-[.I96]);IF([.B97]=[.B96];&quot;OK&quot;;&quot;Relation falsch.&quot;);IF(OR(AND([.B96]=&quot;&gt;&quot;;[.B97]=&quot;&lt;&quot;);AND([.B96]=&quot;&lt;&quot;;[.B97]=&quot;&gt;&quot;);AND([.B96]=&quot;≥&quot;;[.B97]=&quot;≤&quot;);AND([.B96]=&quot;≤&quot;;[.B97]=&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8]&lt;&gt;&quot;&quot;;[.C98]&lt;&gt;&quot;&quot;;OR([.E97]=&quot;OK&quot;;[.E97]&gt;=&quot;Umf&quot;));IF(AND([.I98]&lt;&gt;&quot;&quot;;[.J98]&lt;&gt;&quot;&quot;;ABS([.I98]-[.J98])&gt;0.005);&quot;Links-Rechts-Fehler&quot;;IF(AND([.I97]&lt;&gt;&quot;&quot;;[.J98]&lt;&gt;0;ABS([.J98]-[.K97])&gt;0.005);&quot;Äquivalenzumformung korrigieren&quot;;IF([.K98]&gt;&quot;Fehler&quot;;[.K98];IF(OR([.A98]=&quot;&quot;;[.A97]=&quot;&quot;;[.I98]=&quot;&quot;;[.J98]=&quot;&quot;);&quot;&quot;;&quot;OK&quot;))));&quot;&quot;)">
            <text:p/>
          </table:table-cell>
          <table:table-cell table:style-name="ce169" table:formula="of:=IF([.E98]=&quot;OK&quot;; IF([.B98]=&quot;&quot;;&quot;Relation fehlt&quot;;IF(SIGN([.J98]-[.I98])=SIGN([.J97]-[.I97]);IF([.B98]=[.B97];&quot;OK&quot;;&quot;Relation falsch.&quot;);IF(OR(AND([.B97]=&quot;&gt;&quot;;[.B98]=&quot;&lt;&quot;);AND([.B97]=&quot;&lt;&quot;;[.B98]=&quot;&gt;&quot;);AND([.B97]=&quot;≥&quot;;[.B98]=&quot;≤&quot;);AND([.B97]=&quot;≤&quot;;[.B98]=&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99]&lt;&gt;&quot;&quot;;[.C99]&lt;&gt;&quot;&quot;;OR([.E98]=&quot;OK&quot;;[.E98]&gt;=&quot;Umf&quot;));IF(AND([.I99]&lt;&gt;&quot;&quot;;[.J99]&lt;&gt;&quot;&quot;;ABS([.I99]-[.J99])&gt;0.005);&quot;Links-Rechts-Fehler&quot;;IF(AND([.I98]&lt;&gt;&quot;&quot;;[.J99]&lt;&gt;0;ABS([.J99]-[.K98])&gt;0.005);&quot;Äquivalenzumformung korrigieren&quot;;IF([.K99]&gt;&quot;Fehler&quot;;[.K99];IF(OR([.A99]=&quot;&quot;;[.A98]=&quot;&quot;;[.I99]=&quot;&quot;;[.J99]=&quot;&quot;);&quot;&quot;;&quot;OK&quot;))));&quot;&quot;)">
            <text:p/>
          </table:table-cell>
          <table:table-cell table:style-name="ce169" table:formula="of:=IF([.E99]=&quot;OK&quot;; IF([.B99]=&quot;&quot;;&quot;Relation fehlt&quot;;IF(SIGN([.J99]-[.I99])=SIGN([.J98]-[.I98]);IF([.B99]=[.B98];&quot;OK&quot;;&quot;Relation falsch.&quot;);IF(OR(AND([.B98]=&quot;&gt;&quot;;[.B99]=&quot;&lt;&quot;);AND([.B98]=&quot;&lt;&quot;;[.B99]=&quot;&gt;&quot;);AND([.B98]=&quot;≥&quot;;[.B99]=&quot;≤&quot;);AND([.B98]=&quot;≤&quot;;[.B99]=&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162" table:formula="of:=IF(AND([.A100]&lt;&gt;&quot;&quot;;[.C100]&lt;&gt;&quot;&quot;;OR([.E99]=&quot;OK&quot;;[.E99]&gt;=&quot;Umf&quot;));IF(AND([.I100]&lt;&gt;&quot;&quot;;[.J100]&lt;&gt;&quot;&quot;;ABS([.I100]-[.J100])&gt;0.005);&quot;Links-Rechts-Fehler&quot;;IF(AND([.I99]&lt;&gt;&quot;&quot;;[.J100]&lt;&gt;0;ABS([.J100]-[.K99])&gt;0.005);&quot;Äquivalenzumformung korrigieren&quot;;IF([.K100]&gt;&quot;Fehler&quot;;[.K100];IF(OR([.A100]=&quot;&quot;;[.A99]=&quot;&quot;;[.I100]=&quot;&quot;;[.J100]=&quot;&quot;);&quot;&quot;;&quot;OK&quot;))));&quot;&quot;)">
            <text:p/>
          </table:table-cell>
          <table:table-cell table:style-name="ce169" table:formula="of:=IF([.E100]=&quot;OK&quot;; IF([.B100]=&quot;&quot;;&quot;Relation fehlt&quot;;IF(SIGN([.J100]-[.I100])=SIGN([.J99]-[.I99]);IF([.B100]=[.B99];&quot;OK&quot;;&quot;Relation falsch.&quot;);IF(OR(AND([.B99]=&quot;&gt;&quot;;[.B100]=&quot;&lt;&quot;);AND([.B99]=&quot;&lt;&quot;;[.B100]=&quot;&gt;&quot;);AND([.B99]=&quot;≥&quot;;[.B100]=&quot;≤&quot;);AND([.B99]=&quot;≤&quot;;[.B100]=&quot;≥&quot;));&quot;OK&quot;;&quot;Aufpassen&quot;)));&quot;&quot;)">
            <text:p/>
          </table:table-cell>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ND([.A101]&lt;&gt;&quot;&quot;;[.C101]&lt;&gt;&quot;&quot;);IF(AND([.I101]&lt;&gt;&quot;&quot;;[.J101]&lt;&gt;&quot;&quot;;[.I101]&lt;&gt;[.J101]);&quot;Links ungleich Rechts!!!&quot;;IF(AND([.I100]&lt;&gt;&quot;&quot;;[.J101]&lt;&gt;0;[.J101]&lt;&gt;[.K100]);&quot;Äquivalenzumformung korrigieren&quot;;IF(AND([.A101]=&quot;x&quot;;[.J101]&lt;&gt;&quot;&quot;;[.C101]=[.J101]) ;&quot;Gelöst!!!&quot;;IF([.K101]&gt;&quot;Fehler&quot;;[.K101];IF(OR([.A101]=&quot;&quot;;[.A100]=&quot;&quot;;[.I101]=&quot;&quot;;[.J10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2]&lt;&gt;&quot;&quot;;IF(AND([.I102]&lt;&gt;&quot;&quot;;[.J102]&lt;&gt;&quot;&quot;;[.I102]&lt;&gt;[.J102]);&quot;Links ungleich Rechts!!!&quot;;IF(AND([.I101]&lt;&gt;&quot;&quot;;[.J102]&lt;&gt;0;[.J102]&lt;&gt;[.K101]);&quot;Äquivalenzumformung korrigieren&quot;;IF(AND([.A102]=&quot;x&quot;;[.C102]&lt;&gt;&quot;x&quot;;[.I102]&lt;&gt;&quot;&quot;) ;&quot;Gelöst!!!&quot;;IF([.K102]&gt;&quot;Fehler&quot;;[.K102];IF(OR([.A102]=&quot;&quot;;[.A101]=&quot;&quot;;[.I102]=&quot;&quot;;[.J10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style-name="ce169"/>
          <table:table-cell table:style-name="ce80"/>
          <table:table-cell/>
          <table:table-cell table:style-name="ce369" table:number-columns-repeated="4"/>
          <table:table-cell/>
        </table:table-row>
        <table:table-row table:style-name="ro4">
          <table:table-cell/>
          <table:table-cell table:style-name="ce294"/>
          <table:table-cell table:number-columns-repeated="2"/>
          <table:table-cell table:style-name="ce202"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style-name="ce169"/>
          <table:table-cell table:style-name="ce80"/>
          <table:table-cell/>
          <table:table-cell table:style-name="ce369" table:number-columns-repeated="4"/>
          <table:table-cell/>
        </table:table-row>
        <table:table-row table:style-name="ro4" table:number-rows-repeated="65415">
          <table:table-cell/>
          <table:table-cell table:style-name="ce294"/>
          <table:table-cell table:number-columns-repeated="2"/>
          <table:table-cell table:style-name="ce202"/>
          <table:table-cell table:style-name="ce169"/>
          <table:table-cell table:style-name="ce80"/>
          <table:table-cell/>
          <table:table-cell table:style-name="ce369" table:number-columns-repeated="4"/>
          <table:table-cell/>
        </table:table-row>
        <table:table-row table:style-name="ro4" table:number-rows-repeated="983039">
          <table:table-cell table:number-columns-repeated="13"/>
        </table:table-row>
        <table:table-row table:style-name="ro4">
          <table:table-cell table:number-columns-repeated="13"/>
        </table:table-row>
        <calcext:conditional-formats>
          <calcext:conditional-format calcext:target-range-address="Tabelle6.A7:Tabelle6.D13">
            <calcext:condition calcext:apply-style-name="Result" calcext:value="formula-is([.$D$14]=&quot;&quot;)" calcext:base-cell-address="Tabelle6.A7"/>
          </calcext:conditional-format>
          <calcext:conditional-format calcext:target-range-address="Tabelle6.A18:Tabelle6.D24">
            <calcext:condition calcext:apply-style-name="Result" calcext:value="formula-is([.$D$25]=&quot;&quot;)" calcext:base-cell-address="Tabelle6.A18"/>
          </calcext:conditional-format>
          <calcext:conditional-format calcext:target-range-address="Tabelle6.A30:Tabelle6.D36">
            <calcext:condition calcext:apply-style-name="Result" calcext:value="formula-is([.$D$37]=&quot;&quot;)" calcext:base-cell-address="Tabelle6.A30"/>
          </calcext:conditional-format>
          <calcext:conditional-format calcext:target-range-address="Tabelle6.A42:Tabelle6.D48">
            <calcext:condition calcext:apply-style-name="Result" calcext:value="formula-is([.$D$49]=&quot;&quot;)" calcext:base-cell-address="Tabelle6.A42"/>
          </calcext:conditional-format>
          <calcext:conditional-format calcext:target-range-address="Tabelle6.A55:Tabelle6.D62">
            <calcext:condition calcext:apply-style-name="Result" calcext:value="formula-is([.$D$63]=&quot;&quot;)" calcext:base-cell-address="Tabelle6.A55"/>
          </calcext:conditional-format>
          <calcext:conditional-format calcext:target-range-address="Tabelle6.C15:Tabelle6.C15">
            <calcext:condition calcext:apply-style-name="Result" calcext:value="formula-is([.$D$15]=&quot;&quot;)" calcext:base-cell-address="Tabelle6.C15"/>
          </calcext:conditional-format>
          <calcext:conditional-format calcext:target-range-address="Tabelle6.C26:Tabelle6.C26">
            <calcext:condition calcext:apply-style-name="Result" calcext:value="formula-is([.$D$26]=&quot;&quot;)" calcext:base-cell-address="Tabelle6.C26"/>
          </calcext:conditional-format>
          <calcext:conditional-format calcext:target-range-address="Tabelle6.C38:Tabelle6.C38">
            <calcext:condition calcext:apply-style-name="Result" calcext:value="formula-is([.$D$38]=&quot;&quot;)" calcext:base-cell-address="Tabelle6.C38"/>
          </calcext:conditional-format>
          <calcext:conditional-format calcext:target-range-address="Tabelle6.C50:Tabelle6.C50">
            <calcext:condition calcext:apply-style-name="Result" calcext:value="formula-is([.$D$50]=&quot;&quot;)" calcext:base-cell-address="Tabelle6.C50"/>
          </calcext:conditional-format>
          <calcext:conditional-format calcext:target-range-address="Tabelle6.C64:Tabelle6.C64">
            <calcext:condition calcext:apply-style-name="Result" calcext:value="formula-is([.$D$64]=&quot;&quot;)" calcext:base-cell-address="Tabelle6.C64"/>
          </calcext:conditional-format>
          <calcext:conditional-format calcext:target-range-address="Tabelle6.C77:Tabelle6.C77">
            <calcext:condition calcext:apply-style-name="Result" calcext:value="formula-is([.$D$77]=&quot;&quot;)" calcext:base-cell-address="Tabelle6.C77"/>
          </calcext:conditional-format>
          <calcext:conditional-format calcext:target-range-address="Tabelle6.A68:Tabelle6.D75">
            <calcext:condition calcext:apply-style-name="Result" calcext:value="formula-is([.$D$76]=&quot;&quot;)" calcext:base-cell-address="Tabelle6.A68"/>
          </calcext:conditional-format>
        </calcext:conditional-formats>
      </table:table>
      <table:named-expressions>
        <table:named-expression table:name="Startzeit" table:base-cell-address="$Namen.$B$4" table:expression="TEXT(NOW();&quot;hh:mm:ss&quot;)&amp;&quot; Uhr, &quot;&amp;TEXT(TODAY();&quot;TT.MM.JJ&quot;)"/>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1" svg:font-family="'Arial Unicode MS'" style:font-family-generic="system" style:font-pitch="variable"/>
    <style:font-face style:name="Segoe UI" svg:font-family="'Segoe UI'" style:font-family-generic="system" style:font-pitch="variable"/>
    <style:font-face style:name="Tahoma1" svg:font-family="Tahoma" style:font-family-generic="system" style:font-pitch="variable"/>
  </office:font-face-decls>
  <office:styles>
    <style:default-style style:family="table-cell">
      <style:table-cell-properties style:decimal-places="2"/>
      <style:paragraph-properties style:tab-stop-distance="12.5mm"/>
      <style:text-properties style:font-name="Arial" fo:language="de" fo:country="DE" style:font-name-asian="Arial Unicode MS" style:language-asian="de" style:country-asian="DE" style:font-name-complex="Tahoma" style:language-complex="de" style:country-complex="DE"/>
    </style:default-style>
    <style:default-style style:family="graphic">
      <style:graphic-properties svg:stroke-color="#000000" draw:fill-color="#99ccff"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letter-kerning="true" style:font-name-asian="Segoe UI" style:font-size-asian="24pt" style:language-asian="de" style:country-asian="DE" style:font-name-complex="Tahoma1" style:font-size-complex="24pt" style:language-complex="de" style:country-complex="DE"/>
    </style:default-style>
    <number:number-style style:name="N0">
      <number:number number:min-integer-digits="1"/>
    </number:number-style>
    <number:text-style style:name="N100">
      <number:text-content/>
    </number:text-style>
    <number:currency-style style:name="N108P0" style:volatile="true">
      <number:number number:decimal-places="2" loext: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8P0"/>
    </number:currency-style>
    <number:text-style style:name="N109">
      <number:text-content/>
      <number:text> =</number:text>
    </number:text-style>
    <number:number-style style:name="N110">
      <number:number number:decimal-places="4" loext:min-decimal-places="0" number:min-integer-digits="1" number:decimal-replacement=""/>
    </number:number-style>
    <number:number-style style:name="N111">
      <number:number number:decimal-places="2" loext:min-decimal-places="0" number:min-integer-digits="1" number:decimal-replacement=""/>
    </number:number-style>
    <number:number-style style:name="N112">
      <number:number number:decimal-places="3" loext:min-decimal-places="3" number:min-integer-digits="1"/>
    </number:number-style>
    <number:number-style style:name="N113">
      <number:number number:decimal-places="4" loext:min-decimal-places="4" number:min-integer-digits="1"/>
    </number:number-style>
    <number:number-style style:name="N114">
      <number:number number:decimal-places="5" loext:min-decimal-places="5" number:min-integer-digits="1"/>
    </number:number-style>
    <number:number-style style:name="N115">
      <number:number number:decimal-places="6" loext:min-decimal-places="6" number:min-integer-digits="1"/>
    </number:number-style>
    <number:number-style style:name="N116">
      <number:number number:decimal-places="7" loext:min-decimal-places="7" number:min-integer-digits="1"/>
    </number:number-style>
    <number:number-style style:name="N117">
      <number:number number:decimal-places="8" loext:min-decimal-places="8" number:min-integer-digits="1"/>
    </number:number-style>
    <number:number-style style:name="N118">
      <number:number number:decimal-places="9" loext:min-decimal-places="9" number:min-integer-digits="1"/>
    </number:number-style>
    <number:number-style style:name="N119">
      <number:number number:decimal-places="10" loext:min-decimal-places="10" number:min-integer-digits="1"/>
    </number:number-style>
    <number:number-style style:name="N120">
      <number:number number:decimal-places="1" loext:min-decimal-places="1" number:min-integer-digits="1"/>
    </number:number-style>
    <number:percentage-style style:name="N121">
      <number:number number:decimal-places="3" loext:min-decimal-places="3" number:min-integer-digits="1"/>
      <number:text>%</number:text>
    </number:percentage-style>
    <number:percentage-style style:name="N122">
      <number:number number:decimal-places="1" loext:min-decimal-places="1" number:min-integer-digits="1"/>
      <number:text>%</number:text>
    </number:percentage-style>
    <number:percentage-style style:name="N123">
      <number:number number:decimal-places="2" loext:min-decimal-places="2" number:min-integer-digits="1"/>
      <number:text>%</number:text>
    </number:percentage-style>
    <number:number-style style:name="N126P0" style:volatile="true">
      <style:text-properties fo:color="#000000"/>
      <number:text>= ???</number:text>
    </number:number-style>
    <number:number-style style:name="N126P1" style:volatile="true">
      <style:text-properties fo:color="#000000"/>
      <number:text>Versuch es nochmal</number:text>
    </number:number-style>
    <number:number-style style:name="N126">
      <number:text>??? </number:text>
      <number:number number:min-integer-digits="1"/>
      <number:text/>
      <style:map style:condition="value()&lt;=0" style:apply-style-name="N126P0"/>
      <style:map style:condition="value()&gt;0" style:apply-style-name="N126P1"/>
    </number:number-style>
    <number:text-style style:name="N127">
      <number:text>( </number:text>
      <number:text-content/>
      <number:text> )</number:text>
    </number:text-style>
    <number:number-style style:name="N128">
      <number:text>Umfang =</number:text>
    </number:number-style>
    <number:number-style style:name="N129">
      <number:text>= </number:text>
      <number:number number:min-integer-digits="1"/>
      <number:text/>
    </number:number-style>
    <number:number-style style:name="N130">
      <number:number number:decimal-places="0" loext:min-decimal-places="0" number:min-integer-digits="4" number:grouping="true"/>
    </number:number-style>
    <number:number-style style:name="N131">
      <number:text/>
    </number:number-style>
    <number:number-style style:name="N132">
      <number:text>Formel eingeben</number:text>
    </number:number-style>
    <number:number-style style:name="N133">
      <number:text>Formel für Umfang hier</number:text>
    </number:number-style>
    <number:number-style style:name="N134">
      <number:text>= ???</number:text>
    </number:number-style>
    <number:number-style style:name="N137P0" style:volatile="true">
      <style:text-properties fo:color="#000000"/>
      <number:text>= ??? </number:text>
      <number:number number:decimal-places="0" loext:min-decimal-places="0" number:min-integer-digits="1"/>
    </number:number-style>
    <number:number-style style:name="N137P1" style:volatile="true">
      <style:text-properties fo:color="#000000"/>
      <number:text>= Nochmal </number:text>
      <number:number number:decimal-places="0" loext:min-decimal-places="0" number:min-integer-digits="1"/>
    </number:number-style>
    <number:number-style style:name="N137">
      <style:text-properties fo:color="#000000"/>
      <number:text>a</number:text>
      <style:map style:condition="value()&lt;=0" style:apply-style-name="N137P0"/>
      <style:map style:condition="value()&gt;7" style:apply-style-name="N137P1"/>
    </number:number-style>
    <number:number-style style:name="N140P0" style:volatile="true">
      <style:text-properties fo:color="#000000"/>
      <number:text>= ??? </number:text>
      <number:number number:min-integer-digits="1"/>
      <number:text> </number:text>
    </number:number-style>
    <number:number-style style:name="N140P1" style:volatile="true">
      <style:text-properties fo:color="#000000"/>
      <number:text>= Nochmal </number:text>
    </number:number-style>
    <number:number-style style:name="N140">
      <number:number number:min-integer-digits="1"/>
      <number:text/>
      <style:map style:condition="value()&lt;=0" style:apply-style-name="N140P0"/>
      <style:map style:condition="value()&gt;0" style:apply-style-name="N140P1"/>
    </number:number-style>
    <number:number-style style:name="N142P0" style:volatile="true">
      <style:text-properties fo:color="#000000"/>
      <number:text>= ???</number:text>
    </number:number-style>
    <number:number-style style:name="N142P1" style:volatile="true">
      <style:text-properties fo:color="#000000"/>
      <number:text>= </number:text>
      <number:number number:min-integer-digits="1"/>
      <number:text> stimmt nicht</number:text>
    </number:number-style>
    <number:number-style style:name="N142">
      <number:number number:min-integer-digits="1"/>
      <number:text/>
      <style:map style:condition="value()&lt;=0" style:apply-style-name="N142P0"/>
      <style:map style:condition="value()&gt;0" style:apply-style-name="N142P1"/>
    </number:number-style>
    <number:number-style style:name="N143P0" style:volatile="true">
      <style:text-properties fo:color="#000000"/>
      <number:text>= ???</number:text>
    </number:number-style>
    <number:number-style style:name="N143P1" style:volatile="true">
      <style:text-properties fo:color="#000000"/>
      <number:text>= </number:text>
      <number:number number:min-integer-digits="1"/>
      <number:text> stimmt nicht</number:text>
    </number:number-style>
    <number:number-style style:name="N143">
      <number:text>??? </number:text>
      <number:number number:min-integer-digits="1"/>
      <number:text/>
      <style:map style:condition="value()&lt;=0" style:apply-style-name="N143P0"/>
      <style:map style:condition="value()&gt;0" style:apply-style-name="N143P1"/>
    </number:number-style>
    <number:number-style style:name="N144P0" style:volatile="true">
      <style:text-properties fo:color="#000000"/>
      <number:text>= ???</number:text>
    </number:number-style>
    <number:number-style style:name="N144">
      <style:text-properties fo:color="#0000ff"/>
      <number:text>Versuch es nochmal</number:text>
      <style:map style:condition="value()=0" style:apply-style-name="N144P0"/>
    </number:number-style>
    <number:number-style style:name="N145P0" style:volatile="true">
      <style:text-properties fo:color="#000000"/>
      <number:text>= ???</number:text>
    </number:number-style>
    <number:number-style style:name="N145">
      <style:text-properties fo:color="#00ffff"/>
      <number:text>Versuch es nochmal</number:text>
      <style:map style:condition="value()=0" style:apply-style-name="N145P0"/>
    </number:number-style>
    <number:percentage-style style:name="N146">
      <number:number number:min-integer-digits="1"/>
      <number:text> %</number:text>
    </number:percentage-style>
    <number:currency-style style:name="N148P0" style:volatile="true">
      <number:number number:decimal-places="0" loext:min-decimal-places="0" number:min-integer-digits="1" number:grouping="true"/>
      <number:text> </number:text>
      <number:currency-symbol number:language="de" number:country="DE">€</number:currency-symbol>
    </number:currency-style>
    <number:currency-style style:name="N148">
      <number:text>-</number:text>
      <number:number number:decimal-places="0" loext:min-decimal-places="0" number:min-integer-digits="1" number:grouping="true"/>
      <number:text> </number:text>
      <number:currency-symbol number:language="de" number:country="DE">€</number:currency-symbol>
      <style:map style:condition="value()&gt;=0" style:apply-style-name="N148P0"/>
    </number:currency-style>
    <number:currency-style style:name="N149P0" style:volatile="true">
      <number:number number:decimal-places="0" loext:min-decimal-places="0" number:min-integer-digits="1" number:grouping="true"/>
      <number:text> </number:text>
      <number:currency-symbol number:language="de" number:country="DE">€</number:currency-symbol>
    </number:currency-style>
    <number:currency-style style:name="N149">
      <style:text-properties fo:color="#ff0000"/>
      <number:text>-</number:text>
      <number:number number:decimal-places="0" loext:min-decimal-places="0" number:min-integer-digits="1" number:grouping="true"/>
      <number:text> </number:text>
      <number:currency-symbol number:language="de" number:country="DE">€</number:currency-symbol>
      <style:map style:condition="value()&gt;=0" style:apply-style-name="N149P0"/>
    </number:currency-style>
    <number:percentage-style style:name="N150">
      <number:number number:decimal-places="0" loext:min-decimal-places="0" number:min-integer-digits="1"/>
      <number:text>%</number:text>
    </number:percentage-style>
    <number:number-style style:name="N151">
      <number:number number:decimal-places="1" loext:min-decimal-places="1" number:min-integer-digits="1" number:grouping="true"/>
    </number:number-style>
    <number:currency-style style:name="N153P0" style:volatile="true">
      <number:number number:decimal-places="1" loext:min-decimal-places="1" number:min-integer-digits="1" number:grouping="true"/>
      <number:text> </number:text>
      <number:currency-symbol number:language="de" number:country="DE">€</number:currency-symbol>
    </number:currency-style>
    <number:currency-style style:name="N153">
      <style:text-properties fo:color="#ff0000"/>
      <number:text>-</number:text>
      <number:number number:decimal-places="1" loext:min-decimal-places="1" number:min-integer-digits="1" number:grouping="true"/>
      <number:text> </number:text>
      <number:currency-symbol number:language="de" number:country="DE">€</number:currency-symbol>
      <style:map style:condition="value()&gt;=0" style:apply-style-name="N153P0"/>
    </number:currency-style>
    <number:currency-style style:name="N155P0" style:volatile="true">
      <number:number number:decimal-places="2" loext:min-decimal-places="2" number:min-integer-digits="1" number:grouping="true"/>
      <number:text> </number:text>
      <number:currency-symbol>EUR</number:currency-symbol>
    </number:currency-style>
    <number:currency-style style:name="N155">
      <number:text>-</number:text>
      <number:number number:decimal-places="2" loext:min-decimal-places="2" number:min-integer-digits="1" number:grouping="true"/>
      <number:text> </number:text>
      <number:currency-symbol>EUR</number:currency-symbol>
      <style:map style:condition="value()&gt;=0" style:apply-style-name="N155P0"/>
    </number:currency-style>
    <number:currency-style style:name="N156P0" style:volatile="true">
      <number:number number:decimal-places="2" loext:min-decimal-places="2" number:min-integer-digits="1" number:grouping="true"/>
      <number:text> </number:text>
      <number:currency-symbol>EUR</number:currency-symbol>
    </number:currency-style>
    <number:currency-style style:name="N156">
      <style:text-properties fo:color="#ff0000"/>
      <number:text>-</number:text>
      <number:number number:decimal-places="2" loext:min-decimal-places="2" number:min-integer-digits="1" number:grouping="true"/>
      <number:text> </number:text>
      <number:currency-symbol>EUR</number:currency-symbol>
      <style:map style:condition="value()&gt;=0" style:apply-style-name="N156P0"/>
    </number:currency-style>
    <number:number-style style:name="N157P0" style:volatile="true">
      <number:number number:decimal-places="2" loext:min-decimal-places="2" number:min-integer-digits="1" number:grouping="true"/>
    </number:number-style>
    <number:number-style style:name="N157">
      <number:text>-</number:text>
      <number:number number:decimal-places="2" loext:min-decimal-places="2" number:min-integer-digits="1" number:grouping="true"/>
      <style:map style:condition="value()&gt;=0" style:apply-style-name="N157P0"/>
    </number:number-style>
    <style:style style:name="Default" style:family="table-cell">
      <style:table-cell-properties fo:background-color="#e6e6ff" style:cell-protect="protected formula-hidden" style:print-content="true"/>
    </style:style>
    <style:style style:name="Result" style:family="table-cell" style:parent-style-name="Default">
      <style:table-cell-properties loext:vertical-justify="auto"/>
      <style:paragraph-properties css3t:text-justify="auto"/>
      <style:text-properties fo:font-style="normal" style:text-underline-style="none" fo:font-weight="normal"/>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style>
    <style:style style:name="Ausgabe" style:family="table-cell" style:parent-style-name="Default">
      <style:table-cell-properties style:cell-protect="formula-hidden" style:print-content="true"/>
    </style:style>
    <style:style style:name="Standardklein" style:family="table-cell" style:parent-style-name="Default">
      <style:table-cell-properties loext:vertical-justify="auto"/>
      <style:paragraph-properties css3t:text-justify="auto"/>
      <style:text-properties fo:font-size="12pt"/>
    </style:style>
    <style:style style:name="unsichtbar" style:family="table-cell" style:parent-style-name="Default">
      <style:table-cell-properties style:cell-protect="protected formula-hidden" style:print-content="false" loext:vertical-justify="auto"/>
      <style:paragraph-properties css3t:text-justify="auto"/>
    </style:style>
    <draw:marker draw:name="Arrow" svg:viewBox="0 0 20 30" svg:d="M10 0l-10 30h20z"/>
    <draw:marker draw:name="Linienende_20_1" draw:display-name="Linienende 1" svg:viewBox="0 0 20 30" svg:d="M10 0l-10 30h20z"/>
  </office:styles>
  <office:automatic-styles>
    <style:page-layout style:name="Mpm1">
      <style:page-layout-properties fo:margin-top="0mm" fo:margin-bottom="0mm" fo:margin-left="0mm" fo:margin-right="0mm" style:writing-mode="lr-tb"/>
      <style:header-style>
        <style:header-footer-properties fo:min-height="7.51mm" fo:margin-left="0mm" fo:margin-right="0mm" fo:margin-bottom="2.5mm"/>
      </style:header-style>
      <style:footer-style>
        <style:header-footer-properties fo:min-height="7.51mm" fo:margin-left="0mm" fo:margin-right="0mm" fo:margin-top="2.5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7-12-08">00.00.0000</text:date>, <text:time style:data-style-name="N2" text:time-value="14:36:05.297000000">00:00:00</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Windows_x86 LibreOffice_project/686f202eff87ef707079aeb7f485847613344eb7</meta:generator>
    <meta:creation-date>2017-11-22T21:35:59.117000000</meta:creation-date>
    <dc:language>de-DE</dc:language>
    <meta:editing-cycles>5</meta:editing-cycles>
    <meta:editing-duration>PT16M6S</meta:editing-duration>
    <dc:date>2017-12-08T14:46:36.741000000</dc:date>
    <meta:document-statistic meta:table-count="7" meta:cell-count="2094" meta:object-count="48"/>
    <meta:user-defined meta:name="Info 1"/>
    <meta:user-defined meta:name="Info 2"/>
    <meta:user-defined meta:name="Info 3"/>
    <meta:user-defined meta:name="Info 4"/>
  </office:meta>
</office:document-meta>
</file>

<file path=Basic/Standard/makro1.xml><?xml version="1.0" encoding="utf-8"?>
<!DOCTYPE module  PUBLIC '-//OpenOffice.org//DTD OfficeDocument 1.0//EN'  'module.dtd'>
<script:module xmlns:script="http://openoffice.org/2000/script" script:name="makro1" script:language="StarBasic">

sub Main
rem ----------------------------------------------------------------------
rem define variables

end sub


Sub Pruefe1()
	Check(1) ' Zeilennummer: Erste Zeilennummer und letzte Zeilennummer
end sub

Sub Pruefe2()
	Check(2)
end sub

sub Pruefe3()
	Check(3)
end sub

sub Pruefe4()
	Check(4)
end sub

sub Pruefe5()
	Check(5)
end sub

sub Pruefe6()
	Check(6)
end sub

sub Pruefe7()
	Check(7)
end sub
sub Pruefe8()
	Check(8)
end sub

sub Pruefe9()
	Check(9)
end sub
sub Pruefe10()
	Check(10)
end sub
sub Pruefe11()
	Check(11)	
end sub
sub Pruefe12()
	Check(12)	
end sub

Sub Check(Nummer as integer)
' Check prüft die Äquivalenzumformungen.
' Die linke und rechte Seite der Gleichung wird überarbeitet (WandleInFormel),
' so dass die Tabellenkalkulation
' die Werte berechnen kann (mit Hilfe der vorgegebenen Lösung). 
' Die Angabe der Umformung wird ebenso überprüft.
	Dim oCalcDokument as Object
	Dim oTabellenblatt as Object
	Dim oZelle as Object
	
	Dim Fehler as boolean
	Dim term, umform as string
	Dim Anfang, Ende as integer
	Dim Zeile, Spalte as integer
	Dim	Lsg as string
	' aktuelles Dokument holen
	oCalcDokument = ThisComponent
	' erstes Tabellenblatt holen
	oTabellenblatt = oCalcDokument.getCurrentController.activeSheet
	
	' Lösung von x einlesen 
	oZelle = oTabellenblatt.getCellByPosition(9, Nummer-1)
	Lsg = oZelle.string
	'Anfang einlesen
	oZelle = oTabellenblatt.getCellByPosition(10, Nummer-1)
	Anfang = CInt(oZelle.string)
	'Ende einlesen
	oZelle = oTabellenblatt.getCellByPosition(11,Nummer-1)
	Ende = CInt(oZelle.string)
		
	Fehler = false
	for Zeile = Anfang-1 to Ende-1
		if not fehler then
		' Linke Seite der Gleichung einlesen und überbearbeiten
		oZelle = oTabellenblatt.getCellByPosition(0, Zeile)
		term = oZelle.string
  		oZelle = oTabellenblatt.getCellByPosition(8, Zeile)
		oZelle.formulalocal=WandleInFormel(term, Lsg)

		' Rechte Seite der Gleichung einlesen und überarbeiten
		oZelle = oTabellenblatt.getCellByPosition(2, Zeile)
		term = oZelle.string
		oZelle = oTabellenblatt.getCellByPosition(9, Zeile)
    	term = WandleInFormel(term, Lsg)
    	oZelle.formulalocal = term
    	
    	' Umformung einlesen
    	oZelle = oTabellenblatt.getCellByPosition(3, Zeile)
    	umform = oZelle.string
 		
  		umform =  ParseUmformung(umform, Lsg)
	  		if instr(umform,"Fehler:") &gt; 0 Then
	  				oZelle = oTabellenblatt.getCellByPosition(10, Zeile)
	  		      	oZelle.formulalocal=umform
	  		      	Fehler=true
	  		else
	  				oZelle = oTabellenblatt.getCellByPosition(10, Zeile)
	  				oZelle.formulalocal=term + umform
	  		end if
  		else
  		  		oZelle = oTabellenblatt.getCellByPosition(10, Zeile)
  		      	oZelle.formulalocal="Fehler:"
  		end if
	next
	


end sub
 
' Diese Funktion überprüft, ob die Syntax einer Äquivalenzumformung korrekt ist.
' Dazu wird zuerst nach das entsprechende Zeichen abgefragt: |
' Anschließend muss ein Rechenzeichen folgen
function ParseUmformung(umform as string, x as string)
	dim i as integer
	dim um, Rechenzeichen, actual, Rechts as string
	
	' Pass 1: Lösche Überflüssiges
	um=""
	umform = trim(umform)
	
	' Es wird als erstes das Äquivalenzumformungszeichen erwartet - sonst läuft nichts!
	if (left(umform,1) = "|") then 
	  umform = right(umform, len(umform)-1)
      
      umform = trim(umform)
      
      ' Als nächstes wird ein Rechenzeichen erwartet!
      erlaubt = "+-*:/"			 
      if (len(umform)&gt;0) and (instr(erlaubt,left(umform,1))&gt;0) then
        Rechenzeichen=left(umform,1)
        if Rechenzeichen=":" then Rechenzeichen="/"
        umform=right(umform,len(umform)-1)
      ' ******************************************  
      ' Pass 1 - nach den erlaubten Zeichen prüfen
      ' ******************************************

        erlaubt=" 0123456789x+-*:/(),.²³–"  
		for i = 1 to len(umform)
		  actual=mid(umform,i,1)
  		  'if asc(actual)=8211 then actual="-" 
		  if instr(1,erlaubt,actual,0)&gt;0 then
    		  if actual=":" then actual="/" 
    		  if actual=" " then actual=""
      		  if actual="²" then actual="^2"
    		  if actual="³" then actual="^3"
    		  if actual="." then actual=","
      		  if actual="–" then actual="-" ' Falls das Minuszeichen durch einen Gedankenstrich ersetzt wurde.
     	    um = um + actual
    	  else
	  	    msgbox "Unbekannten Symbol: " &amp; actual
  		    um = um + "0"
  	  	  end if
		next
	   ' ********
	   ' Pass 2 : Rechenzeichen für die Multiplikation '*' falls nötig einfügen
	   ' ********
	
		umform=um
		erlaubt="*/^+-" 'Erlaubte Rechenzeichen vor Variable x
	
		um="" 'wird später in Zelle berechnet und ist erst mal leer
	
		'Sonderbehandlung: Erstes Zeichen hat keinen Vorgänger
		actual = mid(umform,1,1)
		if actual = "x" then
		  um = um + x 'Einfügen der Lösung
	    else
	      um = um + mid(umform,1,1)
	    end if
    
		for i=2 to len(umform)
		actual = mid(umform,i,1)
		vorig = mid(umform,i-1,1)
	   		if actual = "x" then
	    	  	if instr(erlaubt, vorig)=0 then 
	    	  		um=um + "*" 	    	  		
	       	  	end if 'Rechenzeichen vorhanden?
	       	  
				um = um + x
		    else
	    	  um = um &amp; mid(umform,i,1)
		    end if
	    next
		umform = Rechenzeichen + um
	  else 
      umform="Fehler: Äquivalenzumformung???"
	  end if
	else
	  umform="" ' keine Änderung
	end if
	
	ParseUmformung = umform
end function

Function WandleInFormel(term as string, x as string) as string
'In dieser Funktion werden die Umformungen durchgeführt, damit
'die in Standard-Mathematiksymbolen vorliegende Terme (links bzw. rechts)
'in die Notation der Tabellenkalkulation überführt.

'Steht vor x kein Rechenzeichen, so wird ein Malpunkt'*'eingefügt.
'Steht vor einer Klammer kein Rechenzeichen (außer es ist das erste Zeichen), so wird ein Malpunkt '*'eingefügt.

	' Variablen deklarieren
	Dim te as string
	dim i as integer
	dim actual as string
	
	' Pass 1: Lösche Überflüssiges,insbesondere Leerzeichen
	' 			Ersetze : durch /
	'			Ersetze ² durch ^2 bzw. ³ durch ^3
	te=""
    erlaubt=" 0123456789x+-*:/^(),.²³–"
	for i = 1 to len(term)
	  actual=mid(term,i,1)
	  'if asc(actual)=8211 then actual="-"
	  if instr(1,erlaubt,actual,0)&gt;0 then
	  		if actual=" " then actual=""
    		if actual=":" then actual="/"  
    		if actual="²" then actual="^2"
    		if actual="³" then actual="^3"
   		    if actual="." then actual=","
    		if actual="–" then actual="-" ' Falls das Minuszeichen durch einen Gedankenstrich ersetzt wurde.

  	    te = te + actual
  	  else
  	    msgbox "Unbekannten Symbol: " &amp; actual &amp; asc(actual)
  	    
  	    te = te + "0"
  	  end if
	next  
	'msgbox li
	
	' ************************************
	' Pass 2: Malpunkte eventuell einfügen
	' ************************************
	
	' Eventuell vor x, evtl. vor einer öffnenden Klammer und evtl. nach einer schließenden Klammer.
	term=te

	erlaubt="*/^+-(" 'Erlaubte Rechenzeichen vor Variable x
	Ziffern="0123456789" 'Mögliche Ziffern

	te="=" 'Der Ausdruck wird später in einer Zelle von Calc berechnet
	
	' Das erste Zeichen hat keinen Vorgänger und wird gesondert behandelt.	
	actual = mid(term,1,1)
	if actual = "x" then
	  te = te + x
    elseif actual = "-" then
      te = te + "0-"
    else 
      te = te + mid(term,1,1)
    end if
    
    'Alle folgenden Zeichen haben Vorgänger
	for i=2 to len(term)
	vorig = mid(term,i-1,1)
	actual = mid(term,i,1)
		'Fehlt vor einer öffnenden Klammer das Rechenzeichen, dann setze zusätzlich ein Malzeichen.
		if (actual = "(") and (instr(erlaubt, vorig)=0) then 
    	  		te=te + "*" 
       	end if
	
		'Abfrage: Fehlt vor x das Rechenzeichen? Wenn ja, brauchts einen Stern davor.
   		if actual = "x" then   	
    	  	if instr(erlaubt, vorig)=0 then 
    	  		te=te + "*" 
       	  	end if        	  
			te = te + x
		'Abfrage: Zwischen einer schließenden Klammer und einer Zahl muss auch ein Malzeichen gesetzt werden.
	    elseif instr(Ziffern,actual) and (vorig=")") then
	      te=te + "*" &amp; actual
	    
	    'Ansonsten: Füge das aktuelle Zeichen ganz norma ein.
	    else
    	  te = te &amp; actual
	    end if
    next
    if len(te)&gt;1 then
		term = te
	else 
		term = "" 'In diesem Fall nix berechnen
	end if
	WandleInFormel=term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akro1"/>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percentage-style style:name="N122">
      <number:number number:decimal-places="1" loext:min-decimal-places="1" number:min-integer-digits="1"/>
      <number:text>%</number:text>
    </number:percentage-style>
    <number:percentage-style style:name="N150">
      <number:number number:decimal-places="0" loext:min-decimal-places="0" number:min-integer-digits="1"/>
      <number:text>%</number:text>
    </number:percentage-style>
    <style:style style:name="ch1" style:family="chart">
      <style:graphic-properties draw:stroke="none"/>
    </style:style>
    <style:style style:name="ch2" style:family="chart">
      <style:chart-properties style:rotation-angle="0"/>
      <style:graphic-properties draw:fill-color="#ffffff"/>
      <style:text-properties fo:font-family="Arial" fo:font-size="21pt" style:font-family-asian="'Arial Unicode MS'" style:font-size-asian="21pt" style:font-family-complex="Tahoma" style:font-size-complex="21pt"/>
    </style:style>
    <style:style style:name="ch3" style:family="chart">
      <style:chart-properties chart:include-hidden-cells="false" chart:treat-empty-cells="leave-gap"/>
    </style:style>
    <style:style style:name="ch4" style:family="chart" style:data-style-name="N0">
      <style:chart-properties chart:display-label="true" chart:logarithmic="false" chart:reverse-direction="false" text:line-break="true" loext:try-staggering-first="true" chart:label-arrangement="side-by-side" chart:link-data-style-to-source="true" chart:axis-position="0" chart:axis-label-position="outside-start" chart:tick-mark-position="at-labels"/>
      <style:graphic-properties svg:stroke-width="0.05cm"/>
      <style:text-properties fo:font-family="Arial" fo:font-size="11.1999998092651pt" style:font-family-asian="'Arial Unicode MS'" style:font-size-asian="11.1999998092651pt" style:font-family-complex="Tahoma" style:font-size-complex="11.1999998092651pt"/>
    </style:style>
    <style:style style:name="ch5" style:family="chart" style:data-style-name="N150">
      <style:chart-properties chart:display-label="true" chart:logarithmic="false" chart:maximum="1" chart:origin="0" chart:interval-major="0.5" chart:reverse-direction="false" text:line-break="false" loext:try-staggering-first="true" chart:label-arrangement="side-by-side" chart:link-data-style-to-source="true" chart:axis-position="start"/>
      <style:graphic-properties svg:stroke-width="0.05cm"/>
      <style:text-properties fo:font-family="Arial" fo:font-size="11.1999998092651pt" style:font-family-asian="'Arial Unicode MS'" style:font-size-asian="11.1999998092651pt" style:font-family-complex="Tahoma" style:font-size-complex="11.1999998092651pt"/>
    </style:style>
    <style:style style:name="ch6" style:family="chart" style:data-style-name="N122">
      <style:chart-properties chart:link-data-style-to-source="true"/>
      <style:graphic-properties draw:fill-color="#9999ff"/>
      <style:text-properties fo:font-family="Arial" fo:font-size="9.69999980926514pt" style:font-family-asian="'Arial Unicode MS'" style:font-size-asian="9.69999980926514pt" style:font-family-complex="Tahoma"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8.191cm" svg:height="11.359cm" xlink:href=".." xlink:type="simple" chart:class="chart:bar" chart:style-name="ch1">
        <chart:title svg:x="4.495cm" svg:y="0.223cm" chart:style-name="ch2">
          <text:p>Auswertung</text:p>
        </chart:title>
        <chart:plot-area chart:style-name="ch3" table:cell-range-address="Namen.Z6:Namen.AA12" chart:data-source-has-labels="both" svg:x="0.865cm" svg:y="1.496cm" svg:width="16.96cm" svg:height="9.641cm">
          <chartooo:coordinate-region svg:x="2.174cm" svg:y="1.719cm" svg:width="15.651cm" svg:height="7.833cm"/>
          <chart:axis chart:dimension="x" chart:name="primary-x" chart:style-name="ch4" chartooo:axis-type="text">
            <chart:categories table:cell-range-address="Namen.Z7:Namen.Z12"/>
          </chart:axis>
          <chart:axis chart:dimension="y" chart:name="primary-y" chart:style-name="ch5">
            <chart:grid chart:class="major"/>
          </chart:axis>
          <chart:series chart:style-name="ch6" chart:values-cell-range-address="Namen.AA7:Namen.AA12" chart:label-cell-address="Namen.AA6:Namen.AA6"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text:p>
                <draw:g>
                  <svg:desc>Namen.AA6:Namen.AA6</svg:desc>
                </draw:g>
              </table:table-cell>
            </table:table-row>
          </table:table-header-rows>
          <table:table-rows>
            <table:table-row>
              <table:table-cell office:value-type="string">
                <text:p>Zahlenrätsel</text:p>
                <draw:g>
                  <svg:desc>Namen.Z7:Namen.Z12</svg:desc>
                </draw:g>
              </table:table-cell>
              <table:table-cell office:value-type="float" office:value="0">
                <text:p>0</text:p>
                <draw:g>
                  <svg:desc>Namen.AA7:Namen.AA12</svg:desc>
                </draw:g>
              </table:table-cell>
            </table:table-row>
            <table:table-row>
              <table:table-cell office:value-type="string">
                <text:p>Ungleichungen – Einstieg</text:p>
              </table:table-cell>
              <table:table-cell office:value-type="float" office:value="0">
                <text:p>0</text:p>
              </table:table-cell>
            </table:table-row>
            <table:table-row>
              <table:table-cell office:value-type="string">
                <text:p>Ungleichungen – einfach</text:p>
              </table:table-cell>
              <table:table-cell office:value-type="float" office:value="0">
                <text:p>0</text:p>
              </table:table-cell>
            </table:table-row>
            <table:table-row>
              <table:table-cell office:value-type="string">
                <text:p>Klammergleichungen **</text:p>
              </table:table-cell>
              <table:table-cell office:value-type="float" office:value="0">
                <text:p>0</text:p>
              </table:table-cell>
            </table:table-row>
            <table:table-row>
              <table:table-cell office:value-type="string">
                <text:p>x² hebt sich auf</text:p>
              </table:table-cell>
              <table:table-cell office:value-type="float" office:value="0">
                <text:p>0</text:p>
              </table:table-cell>
            </table:table-row>
            <table:table-row>
              <table:table-cell office:value-type="string">
                <text:p>x² hebt sich auf **</text:p>
              </table:table-cell>
              <table:table-cell office:value-type="float" office:value="0">
                <text:p>0</text:p>
              </table:table-cell>
            </table:table-row>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3.6.1$Windows_x86 LibreOffice_project/686f202eff87ef707079aeb7f485847613344eb7</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